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8B800000C75FC3CC2CE.png" manifest:media-type="image/png"/>
  <manifest:file-entry manifest:full-path="Pictures/100000010000035700000098BBBA89C4.png" manifest:media-type="image/png"/>
  <manifest:file-entry manifest:full-path="Pictures/100000010000022800000035AE293949.png" manifest:media-type="image/png"/>
  <manifest:file-entry manifest:full-path="Pictures/10000001000002970000002F6CA17E42.png" manifest:media-type="image/png"/>
  <manifest:file-entry manifest:full-path="Pictures/10000001000000530000000DCD1523B2.png" manifest:media-type="image/png"/>
  <manifest:file-entry manifest:full-path="Pictures/100000010000006F0000000BEAC95750.png" manifest:media-type="image/png"/>
  <manifest:file-entry manifest:full-path="Pictures/10000001000000530000000CCDF97F8E.png" manifest:media-type="image/png"/>
  <manifest:file-entry manifest:full-path="Pictures/10000001000000370000000DE111ED4F.png" manifest:media-type="image/png"/>
  <manifest:file-entry manifest:full-path="Pictures/100000010000005A0000000A2F157AE9.png" manifest:media-type="image/png"/>
  <manifest:file-entry manifest:full-path="Pictures/10000001000000530000000D15C9BA15.png" manifest:media-type="image/png"/>
  <manifest:file-entry manifest:full-path="Pictures/100000010000006F0000000B2395FE7A.png" manifest:media-type="image/png"/>
  <manifest:file-entry manifest:full-path="Pictures/10000001000000530000000C5E823A60.png" manifest:media-type="image/png"/>
  <manifest:file-entry manifest:full-path="Pictures/10000001000000370000000DDBD4F888.png" manifest:media-type="image/png"/>
  <manifest:file-entry manifest:full-path="Pictures/10000001000000460000000BBDDA5A62.png" manifest:media-type="image/png"/>
  <manifest:file-entry manifest:full-path="Pictures/100000010000005A0000000BC8139491.png" manifest:media-type="image/png"/>
  <manifest:file-entry manifest:full-path="Pictures/10000001000000520000000C9D370E22.png" manifest:media-type="image/png"/>
  <manifest:file-entry manifest:full-path="Pictures/10000001000000460000000AF694B267.png" manifest:media-type="image/png"/>
  <manifest:file-entry manifest:full-path="Pictures/100000010000006F0000000B9DF0D3BB.png" manifest:media-type="image/png"/>
  <manifest:file-entry manifest:full-path="Pictures/10000001000000530000000D2B1F4302.png" manifest:media-type="image/png"/>
  <manifest:file-entry manifest:full-path="Pictures/10000001000000520000000D91B3B544.png" manifest:media-type="image/png"/>
  <manifest:file-entry manifest:full-path="Pictures/10000001000000530000000ED0A8B81D.png" manifest:media-type="image/png"/>
  <manifest:file-entry manifest:full-path="Pictures/10000001000000520000000C0DC37916.png" manifest:media-type="image/png"/>
  <manifest:file-entry manifest:full-path="Pictures/100000010000004B0000000D8E334698.png" manifest:media-type="image/png"/>
  <manifest:file-entry manifest:full-path="Pictures/100000010000004B0000000C432529A6.png" manifest:media-type="image/png"/>
  <manifest:file-entry manifest:full-path="Pictures/10000001000000370000000DBF67649C.png" manifest:media-type="image/png"/>
  <manifest:file-entry manifest:full-path="Pictures/10000001000000460000000AC5DCA327.png" manifest:media-type="image/png"/>
  <manifest:file-entry manifest:full-path="Pictures/100000010000005A0000000AC8C58D62.png" manifest:media-type="image/png"/>
  <manifest:file-entry manifest:full-path="Pictures/100000010000006F0000000A4107469F.png" manifest:media-type="image/png"/>
  <manifest:file-entry manifest:full-path="Pictures/100000010000010100000036F4D26A07.png" manifest:media-type="image/png"/>
  <manifest:file-entry manifest:full-path="Pictures/100000010000001C000000A240864D85.png" manifest:media-type="image/png"/>
  <manifest:file-entry manifest:full-path="Pictures/100000010000000D00000002576BB66D.png" manifest:media-type="image/png"/>
  <manifest:file-entry manifest:full-path="Pictures/100000010000002B0000002B8956B5DA.png" manifest:media-type="image/png"/>
  <manifest:file-entry manifest:full-path="Pictures/1000000100000200000000015E14CC39.png" manifest:media-type="image/png"/>
  <manifest:file-entry manifest:full-path="Pictures/10000001000000420000000DD3EC78D0.png" manifest:media-type="image/png"/>
  <manifest:file-entry manifest:full-path="Pictures/10000001000001F400000001BE3CE4FC.png" manifest:media-type="image/png"/>
  <manifest:file-entry manifest:full-path="Pictures/100000010000004B0000004BAA0D3EF9.png" manifest:media-type="image/png"/>
  <manifest:file-entry manifest:full-path="Pictures/100000010000004B0000000D52327764.png" manifest:media-type="image/png"/>
  <manifest:file-entry manifest:full-path="Pictures/10000001000000470000000B8CDCE081.png" manifest:media-type="image/png"/>
  <manifest:file-entry manifest:full-path="Pictures/100000010000006F0000000A0E2916FE.png" manifest:media-type="image/png"/>
  <manifest:file-entry manifest:full-path="Pictures/100000010000005A0000000BEC5433A8.png" manifest:media-type="image/png"/>
  <manifest:file-entry manifest:full-path="Pictures/10000001000000300000000C1454CEA8.png" manifest:media-type="image/png"/>
  <manifest:file-entry manifest:full-path="Pictures/10000001000000400000000B8BE24114.png" manifest:media-type="image/png"/>
  <manifest:file-entry manifest:full-path="Pictures/10000001000000160000000A87306DB5.png" manifest:media-type="image/png"/>
  <manifest:file-entry manifest:full-path="Pictures/100000010000038D00000506293F99ED.png" manifest:media-type="image/png"/>
  <manifest:file-entry manifest:full-path="Pictures/100000010000029E0000003372D8646C.png" manifest:media-type="image/png"/>
  <manifest:file-entry manifest:full-path="Pictures/10000001000000470000000AE5B18EFE.png" manifest:media-type="image/png"/>
  <manifest:file-entry manifest:full-path="Pictures/100000010000005A0000000AD705420F.png" manifest:media-type="image/png"/>
  <manifest:file-entry manifest:full-path="Pictures/10000001000000280000000BE8E57BEB.png" manifest:media-type="image/png"/>
  <manifest:file-entry manifest:full-path="Pictures/10000001000000210000000A1CDFD108.png" manifest:media-type="image/png"/>
  <manifest:file-entry manifest:full-path="Pictures/10000001000000420000000D6465EF28.png" manifest:media-type="image/png"/>
  <manifest:file-entry manifest:full-path="Pictures/100000010000005A0000000B5FAB4916.png" manifest:media-type="image/png"/>
  <manifest:file-entry manifest:full-path="Pictures/10000001000000460000000B20E78166.png" manifest:media-type="image/png"/>
  <manifest:file-entry manifest:full-path="Pictures/100000010000004C0000000D05F4F424.png" manifest:media-type="image/png"/>
  <manifest:file-entry manifest:full-path="Pictures/100000010000004B0000000CC402C7DF.png" manifest:media-type="image/png"/>
  <manifest:file-entry manifest:full-path="Pictures/10000001000000370000000D485F544F.png" manifest:media-type="image/png"/>
  <manifest:file-entry manifest:full-path="Pictures/10000001000000170000000A76659386.png" manifest:media-type="image/png"/>
  <manifest:file-entry manifest:full-path="Pictures/100000010000001B0000000AB15FFAD2.png" manifest:media-type="image/png"/>
  <manifest:file-entry manifest:full-path="Pictures/10000001000000470000000B1FC5FFEC.png" manifest:media-type="image/png"/>
  <manifest:file-entry manifest:full-path="Pictures/10000001000000700000000BF4B840F9.png" manifest:media-type="image/png"/>
  <manifest:file-entry manifest:full-path="Pictures/100000010000005A0000000BE615C717.png" manifest:media-type="image/png"/>
  <manifest:file-entry manifest:full-path="Pictures/1000000100000167000002FDC0FA8745.png" manifest:media-type="image/png"/>
  <manifest:file-entry manifest:full-path="Pictures/100000010000002B0000000BAB22A89F.png" manifest:media-type="image/png"/>
  <manifest:file-entry manifest:full-path="Pictures/100000010000003F0000000CB889F244.png" manifest:media-type="image/png"/>
  <manifest:file-entry manifest:full-path="Pictures/100000010000003F0000000D100ED3EA.png" manifest:media-type="image/png"/>
  <manifest:file-entry manifest:full-path="Pictures/100000010000003F0000000D6C0F6250.png" manifest:media-type="image/png"/>
  <manifest:file-entry manifest:full-path="Pictures/100000010000002F0000000C3689960F.png" manifest:media-type="image/png"/>
  <manifest:file-entry manifest:full-path="Pictures/100000010000003D0000000BD72AC3E1.png" manifest:media-type="image/png"/>
  <manifest:file-entry manifest:full-path="Pictures/100000010000003F0000000DA91249CC.png" manifest:media-type="image/png"/>
  <manifest:file-entry manifest:full-path="Pictures/10000001000000170000000A2D7EB944.png" manifest:media-type="image/png"/>
  <manifest:file-entry manifest:full-path="Pictures/100000010000029B0000002F0A3AFFE6.png" manifest:media-type="image/png"/>
  <manifest:file-entry manifest:full-path="Pictures/10000001000000460000000A4F403434.png" manifest:media-type="image/png"/>
  <manifest:file-entry manifest:full-path="Pictures/100000010000001B0000000A3A9F5740.png" manifest:media-type="image/png"/>
  <manifest:file-entry manifest:full-path="Pictures/10000001000000AC0000000DA7E8D031.png" manifest:media-type="image/png"/>
  <manifest:file-entry manifest:full-path="Pictures/10000001000000470000000A0D7731C3.png" manifest:media-type="image/png"/>
  <manifest:file-entry manifest:full-path="Pictures/10000001000000280000000BF7C615D7.png" manifest:media-type="image/png"/>
  <manifest:file-entry manifest:full-path="Pictures/100000010000002B0000000B18D0B67B.png" manifest:media-type="image/png"/>
  <manifest:file-entry manifest:full-path="Pictures/100000010000003F0000000ECB7470CD.png" manifest:media-type="image/png"/>
  <manifest:file-entry manifest:full-path="Pictures/100000010000003F0000000D02EB9A75.png" manifest:media-type="image/png"/>
  <manifest:file-entry manifest:full-path="Pictures/10000001000000300000000D742F350B.png" manifest:media-type="image/png"/>
  <manifest:file-entry manifest:full-path="Pictures/10000001000000400000000EF09C5A49.png" manifest:media-type="image/png"/>
  <manifest:file-entry manifest:full-path="Pictures/10000001000000700000000B7CCF2EB0.png" manifest:media-type="image/png"/>
  <manifest:file-entry manifest:full-path="Pictures/10000001000000210000000B84078747.png" manifest:media-type="image/png"/>
  <manifest:file-entry manifest:full-path="Pictures/100000010000006F0000000A82EB9E9D.png" manifest:media-type="image/png"/>
  <manifest:file-entry manifest:full-path="Pictures/10000001000000400000000D5C9CF6E5.png" manifest:media-type="image/png"/>
  <manifest:file-entry manifest:full-path="Pictures/100000010000002F0000000D52FC4AB8.png" manifest:media-type="image/png"/>
  <manifest:file-entry manifest:full-path="Pictures/100000010000004B0000004AFC038DF7.png" manifest:media-type="image/png"/>
  <manifest:file-entry manifest:full-path="Pictures/10000001000000160000000A2D1E7779.png" manifest:media-type="image/png"/>
  <manifest:file-entry manifest:full-path="Pictures/100000010000001B0000000B8F49C2ED.png" manifest:media-type="image/png"/>
  <manifest:file-entry manifest:full-path="Pictures/10000001000000B20000000D3E602E72.png" manifest:media-type="image/png"/>
  <manifest:file-entry manifest:full-path="Pictures/10000001000000270000000AACC5F68E.png" manifest:media-type="image/png"/>
  <manifest:file-entry manifest:full-path="Pictures/100000010000002C0000000CFB7F87AA.png" manifest:media-type="image/png"/>
  <manifest:file-entry manifest:full-path="Pictures/10000001000000210000000BD7441046.png" manifest:media-type="image/png"/>
  <manifest:file-entry manifest:full-path="Pictures/10000001000000F70000000B096888F5.png" manifest:media-type="image/png"/>
  <manifest:file-entry manifest:full-path="Pictures/10000001000001630000008DE2D09025.png" manifest:media-type="image/png"/>
  <manifest:file-entry manifest:full-path="Pictures/100000010000016B0000007EEDB5CE30.png" manifest:media-type="image/png"/>
  <manifest:file-entry manifest:full-path="Pictures/10000001000001FA0000000109E31F68.png" manifest:media-type="image/png"/>
  <manifest:file-entry manifest:full-path="Pictures/100000010000029E0000003255B87055.png" manifest:media-type="image/png"/>
  <manifest:file-entry manifest:full-path="Pictures/10000001000000370000000CD0F43112.png" manifest:media-type="image/png"/>
  <manifest:file-entry manifest:full-path="Pictures/100000010000005A0000000A5051A118.png" manifest:media-type="image/png"/>
  <manifest:file-entry manifest:full-path="Pictures/10000001000000300000000DB6E61D15.png" manifest:media-type="image/png"/>
  <manifest:file-entry manifest:full-path="Pictures/100000010000005A0000000BC06D4BD7.png" manifest:media-type="image/png"/>
  <manifest:file-entry manifest:full-path="Pictures/10000001000001F700000001E0AF9E70.png" manifest:media-type="image/png"/>
  <manifest:file-entry manifest:full-path="Pictures/10000001000000280000000A05488329.png" manifest:media-type="image/png"/>
  <manifest:file-entry manifest:full-path="Pictures/100000010000004B0000000D906FA8A9.png" manifest:media-type="image/png"/>
  <manifest:file-entry manifest:full-path="Pictures/10000001000000210000000B781AFB0C.png" manifest:media-type="image/png"/>
  <manifest:file-entry manifest:full-path="Pictures/10000001000000400000000D635ACF01.png" manifest:media-type="image/png"/>
  <manifest:file-entry manifest:full-path="Pictures/10000001000000700000000BAC25B3B8.png" manifest:media-type="image/png"/>
  <manifest:file-entry manifest:full-path="Pictures/10000001000000400000000DB6311FE7.png" manifest:media-type="image/png"/>
  <manifest:file-entry manifest:full-path="Pictures/10000001000000300000000CA42D642D.png" manifest:media-type="image/png"/>
  <manifest:file-entry manifest:full-path="Pictures/100000010000003D0000000B55454D89.png" manifest:media-type="image/png"/>
  <manifest:file-entry manifest:full-path="Pictures/10000001000000370000000D86333B54.png" manifest:media-type="image/png"/>
  <manifest:file-entry manifest:full-path="Pictures/100000010000004E0000000C48EFA0BA.png" manifest:media-type="image/png"/>
  <manifest:file-entry manifest:full-path="Pictures/10000001000003F80000000EC7CC6C9B.png" manifest:media-type="image/png"/>
  <manifest:file-entry manifest:full-path="Pictures/10000001000000420000000D1394B268.png" manifest:media-type="image/png"/>
  <manifest:file-entry manifest:full-path="Pictures/100000010000002D000000059712F577.png" manifest:media-type="image/png"/>
  <manifest:file-entry manifest:full-path="Pictures/100000010000004E0000000CC70D3175.png" manifest:media-type="image/png"/>
  <manifest:file-entry manifest:full-path="Pictures/10000001000000500000000CD5181176.png" manifest:media-type="image/png"/>
  <manifest:file-entry manifest:full-path="Pictures/10000001000000210000000A0BE607A9.png" manifest:media-type="image/png"/>
  <manifest:file-entry manifest:full-path="Pictures/10000001000000470000000B4253391D.png" manifest:media-type="image/png"/>
  <manifest:file-entry manifest:full-path="Pictures/100000010000004E0000000C0BC89973.png" manifest:media-type="image/png"/>
  <manifest:file-entry manifest:full-path="Pictures/1000000100000023000000050CBEA59B.png" manifest:media-type="image/png"/>
  <manifest:file-entry manifest:full-path="Pictures/100000010000004E0000000C51C5B6DA.png" manifest:media-type="image/png"/>
  <manifest:file-entry manifest:full-path="Pictures/100000010000002A0000002A9FCB6E72.png" manifest:media-type="image/png"/>
  <manifest:file-entry manifest:full-path="Pictures/10000001000000500000000C341EC235.png" manifest:media-type="image/png"/>
  <manifest:file-entry manifest:full-path="Pictures/100000010000001A00000005EE1BC7F1.png" manifest:media-type="image/png"/>
  <manifest:file-entry manifest:full-path="Pictures/100000010000005A0000000BF2E6C836.png" manifest:media-type="image/png"/>
  <manifest:file-entry manifest:full-path="Pictures/10000001000000510000000C85BD7E6A.png" manifest:media-type="image/png"/>
  <manifest:file-entry manifest:full-path="Pictures/1000000100000026000000056F82B0BA.png" manifest:media-type="image/png"/>
  <manifest:file-entry manifest:full-path="Pictures/100000010000001400000005AE1EAE81.png" manifest:media-type="image/png"/>
  <manifest:file-entry manifest:full-path="Pictures/100000010000002A0000002ADF385155.png" manifest:media-type="image/png"/>
  <manifest:file-entry manifest:full-path="Pictures/100000010000001400000005ED01B966.png" manifest:media-type="image/png"/>
  <manifest:file-entry manifest:full-path="Pictures/100000010000003F0000000D0BC07270.png" manifest:media-type="image/png"/>
  <manifest:file-entry manifest:full-path="Pictures/10000001000000B90000001A2D1AFAD1.png" manifest:media-type="image/png"/>
  <manifest:file-entry manifest:full-path="Pictures/100000010000004D0000000CCAA1DE4F.png" manifest:media-type="image/png"/>
  <manifest:file-entry manifest:full-path="Pictures/100000010000002C0000000571AC6A47.png" manifest:media-type="image/png"/>
  <manifest:file-entry manifest:full-path="Pictures/100000010000005A0000000B1CD126B4.png" manifest:media-type="image/png"/>
  <manifest:file-entry manifest:full-path="Pictures/10000001000000AE0000000A7F1D7A01.png" manifest:media-type="image/png"/>
  <manifest:file-entry manifest:full-path="Pictures/100000010000001A00000005E8C73033.png" manifest:media-type="image/png"/>
  <manifest:file-entry manifest:full-path="Pictures/10000001000000C40000001A67281397.png" manifest:media-type="image/png"/>
  <manifest:file-entry manifest:full-path="Pictures/10000001000000A7000000162FC3281E.png" manifest:media-type="image/png"/>
  <manifest:file-entry manifest:full-path="Pictures/1000000100000133000000161C0816A8.png" manifest:media-type="image/png"/>
  <manifest:file-entry manifest:full-path="Pictures/100000010000001F00000005A30053B2.png" manifest:media-type="image/png"/>
  <manifest:file-entry manifest:full-path="Pictures/100000010000002A0000002A301B1C7F.png" manifest:media-type="image/png"/>
  <manifest:file-entry manifest:full-path="Pictures/10000001000000700000000B1B3925B0.png" manifest:media-type="image/png"/>
  <manifest:file-entry manifest:full-path="Pictures/100000000000003B0000005004C75678.jpg" manifest:media-type="image/jpeg"/>
  <manifest:file-entry manifest:full-path="Pictures/100000010000002D00000005249C801C.png" manifest:media-type="image/png"/>
  <manifest:file-entry manifest:full-path="Pictures/10000001000000280000000B71925E11.png" manifest:media-type="image/png"/>
  <manifest:file-entry manifest:full-path="Pictures/10000001000000500000000C841AC5A9.png" manifest:media-type="image/png"/>
  <manifest:file-entry manifest:full-path="Pictures/10000001000000500000000C887AA506.png" manifest:media-type="image/png"/>
  <manifest:file-entry manifest:full-path="Pictures/10000001000000370000000C4B79D2F3.png" manifest:media-type="image/png"/>
  <manifest:file-entry manifest:full-path="Pictures/10000001000000120000000520E8B607.png" manifest:media-type="image/png"/>
  <manifest:file-entry manifest:full-path="Pictures/10000001000000C10000000E259E8739.png" manifest:media-type="image/png"/>
  <manifest:file-entry manifest:full-path="Pictures/10000001000000880000000A8DAA0FF6.png" manifest:media-type="image/png"/>
  <manifest:file-entry manifest:full-path="Pictures/10000001000000340000000DAE10C7FC.png" manifest:media-type="image/png"/>
  <manifest:file-entry manifest:full-path="Pictures/10000001000000600000000AA605D052.png" manifest:media-type="image/png"/>
  <manifest:file-entry manifest:full-path="Pictures/100000010000013200000022910F51A7.png" manifest:media-type="image/png"/>
  <manifest:file-entry manifest:full-path="Pictures/10000001000002DC000000981A0D2B70.png" manifest:media-type="image/png"/>
  <manifest:file-entry manifest:full-path="Pictures/10000001000001DE0000000D665AF3EB.png" manifest:media-type="image/png"/>
  <manifest:file-entry manifest:full-path="Pictures/10000001000001CF0000000F859E969A.png" manifest:media-type="image/png"/>
  <manifest:file-entry manifest:full-path="Pictures/10000001000003B40000000C8EF0FD82.png" manifest:media-type="image/png"/>
  <manifest:file-entry manifest:full-path="Pictures/10000001000003B40000000D7D11FF40.png" manifest:media-type="image/png"/>
  <manifest:file-entry manifest:full-path="Pictures/1000000100000231000003450EA26264.png" manifest:media-type="image/png"/>
  <manifest:file-entry manifest:full-path="Pictures/100000010000027F000000857E66E3FC.png" manifest:media-type="image/png"/>
  <manifest:file-entry manifest:full-path="Pictures/100000010000000E0000000EFBC49A13.png" manifest:media-type="image/png"/>
  <manifest:file-entry manifest:full-path="Pictures/100000010000001E00000005C6D29299.png" manifest:media-type="image/png"/>
  <manifest:file-entry manifest:full-path="Pictures/100000010000001F00000005F524869D.png" manifest:media-type="image/png"/>
  <manifest:file-entry manifest:full-path="Pictures/1000000100000207000000499935FEDF.png" manifest:media-type="image/png"/>
  <manifest:file-entry manifest:full-path="Pictures/10000001000000DD0000000D5C2996CD.png" manifest:media-type="image/png"/>
  <manifest:file-entry manifest:full-path="Pictures/1000000100000016000000051213E1E7.png" manifest:media-type="image/png"/>
  <manifest:file-entry manifest:full-path="Pictures/10000001000000E00000000ADBA683DD.png" manifest:media-type="image/png"/>
  <manifest:file-entry manifest:full-path="Pictures/10000001000000700000000A24542C5D.png" manifest:media-type="image/png"/>
  <manifest:file-entry manifest:full-path="Pictures/10000001000000B80000000C00EA2F60.png" manifest:media-type="image/png"/>
  <manifest:file-entry manifest:full-path="Pictures/100000010000001C000000A5A6B9C82D.png" manifest:media-type="image/png"/>
  <manifest:file-entry manifest:full-path="Pictures/10000001000000460000000AF0CBA873.png" manifest:media-type="image/png"/>
  <manifest:file-entry manifest:full-path="Pictures/10000001000000700000000B6F867D86.png" manifest:media-type="image/png"/>
  <manifest:file-entry manifest:full-path="Pictures/10000001000000940000000D7724A347.png" manifest:media-type="image/png"/>
  <manifest:file-entry manifest:full-path="Pictures/10000001000002220000004ED93503F8.png" manifest:media-type="image/png"/>
  <manifest:file-entry manifest:full-path="Pictures/100000010000005A0000000A96E83264.png" manifest:media-type="image/png"/>
  <manifest:file-entry manifest:full-path="Pictures/10000001000000280000000B7CAD6AE4.png" manifest:media-type="image/png"/>
  <manifest:file-entry manifest:full-path="Pictures/10000001000000250000002503EE50E6.png" manifest:media-type="image/png"/>
  <manifest:file-entry manifest:full-path="Pictures/100000010000001400000005F75B5FA8.png" manifest:media-type="image/png"/>
  <manifest:file-entry manifest:full-path="Pictures/1000000100000246000000416C4C4E75.png" manifest:media-type="image/png"/>
  <manifest:file-entry manifest:full-path="Pictures/100000010000038D000005063D6C1750.png" manifest:media-type="image/png"/>
  <manifest:file-entry manifest:full-path="Pictures/10000001000000470000000A1E4EFBE3.png" manifest:media-type="image/png"/>
  <manifest:file-entry manifest:full-path="Pictures/10000000000009180000019B2F5AA03B.png" manifest:media-type="image/png"/>
  <manifest:file-entry manifest:full-path="Pictures/100000010000001E00000005AF2AD712.png" manifest:media-type="image/png"/>
  <manifest:file-entry manifest:full-path="Pictures/100000010000004B0000000EADDE61CB.png" manifest:media-type="image/png"/>
  <manifest:file-entry manifest:full-path="Pictures/10000000000000D0000000B830B1DD11.jpg" manifest:media-type="image/jpeg"/>
  <manifest:file-entry manifest:full-path="Pictures/10000001000001240000002D3EDDBDAC.png" manifest:media-type="image/png"/>
  <manifest:file-entry manifest:full-path="Pictures/100000010000001C000000A3FF47F397.png" manifest:media-type="image/png"/>
  <manifest:file-entry manifest:full-path="Pictures/10000001000002520000002BA3C2AAEC.png" manifest:media-type="image/png"/>
  <manifest:file-entry manifest:full-path="Pictures/10000001000001F20000000191EB433F.png" manifest:media-type="image/png"/>
  <manifest:file-entry manifest:full-path="Pictures/100000010000038C00000283BEC3A36B.png" manifest:media-type="image/png"/>
  <manifest:file-entry manifest:full-path="Pictures/10000001000000500000000C1FE203C6.png" manifest:media-type="image/png"/>
  <manifest:file-entry manifest:full-path="Pictures/100000010000016C000000F2DFB82791.png" manifest:media-type="image/png"/>
  <manifest:file-entry manifest:full-path="Pictures/10000001000000140000000527AD94A2.png" manifest:media-type="image/png"/>
  <manifest:file-entry manifest:full-path="Pictures/100000010000002A0000002AEB060FC1.png" manifest:media-type="image/png"/>
  <manifest:file-entry manifest:full-path="Pictures/10000001000000470000000B9491D348.png" manifest:media-type="image/png"/>
  <manifest:file-entry manifest:full-path="Pictures/100000010000004D0000000C9102E9F3.png" manifest:media-type="image/png"/>
  <manifest:file-entry manifest:full-path="Pictures/10000001000000A800000001562B5214.png" manifest:media-type="image/png"/>
  <manifest:file-entry manifest:full-path="Pictures/100000010000024A00000054DE2B5F70.png" manifest:media-type="image/png"/>
  <manifest:file-entry manifest:full-path="Pictures/100000010000001B00000005D857C237.png" manifest:media-type="image/png"/>
  <manifest:file-entry manifest:full-path="Pictures/100000010000004B0000000EE394ECF6.png" manifest:media-type="image/png"/>
  <manifest:file-entry manifest:full-path="Pictures/10000001000000B800000013402D6D80.png" manifest:media-type="image/png"/>
  <manifest:file-entry manifest:full-path="Pictures/10000001000000500000000CBA712010.png" manifest:media-type="image/png"/>
  <manifest:file-entry manifest:full-path="Pictures/100000010000005A0000000AF8488787.png" manifest:media-type="image/png"/>
  <manifest:file-entry manifest:full-path="Pictures/10000001000001DA000000177BEC6DFF.png" manifest:media-type="image/png"/>
  <manifest:file-entry manifest:full-path="Pictures/10000001000000470000000BE3F7853E.png" manifest:media-type="image/png"/>
  <manifest:file-entry manifest:full-path="Pictures/100000010000001B00000005C9737BEA.png" manifest:media-type="image/png"/>
  <manifest:file-entry manifest:full-path="Pictures/100000010000001D00000005562AF313.png" manifest:media-type="image/png"/>
  <manifest:file-entry manifest:full-path="Pictures/10000001000000700000000BC4323378.png" manifest:media-type="image/png"/>
  <manifest:file-entry manifest:full-path="Pictures/10000001000000700000000BF9B600AA.png" manifest:media-type="image/png"/>
  <manifest:file-entry manifest:full-path="Pictures/10000001000000C4000000902B12653D.png" manifest:media-type="image/png"/>
  <manifest:file-entry manifest:full-path="Pictures/100000010000003D0000000B102161CC.png" manifest:media-type="image/png"/>
  <manifest:file-entry manifest:full-path="Pictures/100000010000001E00000005A673856A.png" manifest:media-type="image/png"/>
  <manifest:file-entry manifest:full-path="Pictures/100000010000001F00000005E013ADD1.png" manifest:media-type="image/png"/>
  <manifest:file-entry manifest:full-path="Pictures/10000001000001F7000000012BE2360A.png" manifest:media-type="image/png"/>
  <manifest:file-entry manifest:full-path="Pictures/1000000100000282000003E47812FE38.png" manifest:media-type="image/png"/>
  <manifest:file-entry manifest:full-path="Pictures/100000010000002C00000005ABA5B204.png" manifest:media-type="image/png"/>
  <manifest:file-entry manifest:full-path="Pictures/10000001000002E00000000BF0EE3540.png" manifest:media-type="image/png"/>
  <manifest:file-entry manifest:full-path="Pictures/10000001000002010000000EB2AA6C7C.png" manifest:media-type="image/png"/>
  <manifest:file-entry manifest:full-path="Pictures/10000001000001F500000001FF56E219.png" manifest:media-type="image/png"/>
  <manifest:file-entry manifest:full-path="Pictures/100000010000001B00000005DEA04C32.png" manifest:media-type="image/png"/>
  <manifest:file-entry manifest:full-path="Pictures/10000001000000160000000AF8566D59.png" manifest:media-type="image/png"/>
  <manifest:file-entry manifest:full-path="Pictures/10000001000000A30000001690CE242C.png" manifest:media-type="image/png"/>
  <manifest:file-entry manifest:full-path="Pictures/10000001000000530000000D85AC1FDF.png" manifest:media-type="image/png"/>
  <manifest:file-entry manifest:full-path="Pictures/10000001000001F50000000135865475.png" manifest:media-type="image/png"/>
  <manifest:file-entry manifest:full-path="Pictures/10000001000000500000000CDF206214.png" manifest:media-type="image/png"/>
  <manifest:file-entry manifest:full-path="Pictures/100000010000004E0000000CE565EA0F.png" manifest:media-type="image/png"/>
  <manifest:file-entry manifest:full-path="Pictures/100000010000016D0000006C636151EB.png" manifest:media-type="image/png"/>
  <manifest:file-entry manifest:full-path="Pictures/10000001000000400000000EDD25B7FC.png" manifest:media-type="image/png"/>
  <manifest:file-entry manifest:full-path="Pictures/10000001000000430000000DEC52A7D2.png" manifest:media-type="image/png"/>
  <manifest:file-entry manifest:full-path="Pictures/100000010000002C00000005F4FA3C14.png" manifest:media-type="image/png"/>
  <manifest:file-entry manifest:full-path="Pictures/100000010000024600000016847AE3A0.png" manifest:media-type="image/png"/>
  <manifest:file-entry manifest:full-path="Pictures/10000001000000130000000C5161F074.png" manifest:media-type="image/png"/>
  <manifest:file-entry manifest:full-path="Pictures/10000001000002E0000004750346B01A.png" manifest:media-type="image/png"/>
  <manifest:file-entry manifest:full-path="Pictures/100000010000002E00000006DA4555DB.png" manifest:media-type="image/png"/>
  <manifest:file-entry manifest:full-path="Pictures/10000001000002010000000175CCA7A7.png" manifest:media-type="image/png"/>
  <manifest:file-entry manifest:full-path="Pictures/10000001000001310000001092B8CB05.png" manifest:media-type="image/png"/>
  <manifest:file-entry manifest:full-path="Pictures/10000001000002EA00000085A3334DB7.png" manifest:media-type="image/png"/>
  <manifest:file-entry manifest:full-path="Pictures/100000010000004B0000000CA695D902.png" manifest:media-type="image/png"/>
  <manifest:file-entry manifest:full-path="Pictures/10000001000000840000007752069C51.png" manifest:media-type="image/png"/>
  <manifest:file-entry manifest:full-path="Pictures/10000001000000B90000001A8778F443.png" manifest:media-type="image/png"/>
  <manifest:file-entry manifest:full-path="Pictures/100000010000009F0000001AC0BC8E87.png" manifest:media-type="image/png"/>
  <manifest:file-entry manifest:full-path="Pictures/1000000100000044000000104FE1033D.png" manifest:media-type="image/png"/>
  <manifest:file-entry manifest:full-path="Pictures/100000010000012C00000010F2B78FFB.png" manifest:media-type="image/png"/>
  <manifest:file-entry manifest:full-path="Pictures/10000001000000DF0000000AF04C66C2.png" manifest:media-type="image/png"/>
  <manifest:file-entry manifest:full-path="Pictures/10000001000000210000000A071E7C90.png" manifest:media-type="image/png"/>
  <manifest:file-entry manifest:full-path="Pictures/10000001000000B40000000E2BAA6064.png" manifest:media-type="image/png"/>
  <manifest:file-entry manifest:full-path="Pictures/100000010000002F0000000D157D910C.png" manifest:media-type="image/png"/>
  <manifest:file-entry manifest:full-path="Pictures/100000010000001E00000005B5C420E0.png" manifest:media-type="image/png"/>
  <manifest:file-entry manifest:full-path="Pictures/10000001000000210000000A21084DF5.png" manifest:media-type="image/png"/>
  <manifest:file-entry manifest:full-path="Pictures/100000010000031900000462B29EC630.png" manifest:media-type="image/png"/>
  <manifest:file-entry manifest:full-path="Pictures/100000010000006F0000000B34C469B0.png" manifest:media-type="image/png"/>
  <manifest:file-entry manifest:full-path="Pictures/10000001000003F80000000E2EAA80A9.png" manifest:media-type="image/png"/>
  <manifest:file-entry manifest:full-path="Pictures/100000010000003F0000000DADEEE675.png" manifest:media-type="image/png"/>
  <manifest:file-entry manifest:full-path="Pictures/100000010000009900000026A14CA22C.png" manifest:media-type="image/png"/>
  <manifest:file-entry manifest:full-path="Pictures/100000010000009A00000010C14EF132.png" manifest:media-type="image/png"/>
  <manifest:file-entry manifest:full-path="Pictures/10000001000000B70000000B07D9C1C2.png" manifest:media-type="image/png"/>
  <manifest:file-entry manifest:full-path="Pictures/10000001000000990000001AB3EE636C.png" manifest:media-type="image/png"/>
  <manifest:file-entry manifest:full-path="Pictures/10000001000000300000000D8AFB3372.png" manifest:media-type="image/png"/>
  <manifest:file-entry manifest:full-path="Pictures/10000001000000AE00000017DC32A7B5.png" manifest:media-type="image/png"/>
  <manifest:file-entry manifest:full-path="Pictures/10000001000000C800000001E5842147.png" manifest:media-type="image/png"/>
  <manifest:file-entry manifest:full-path="Pictures/10000001000001240000000D7DB9C031.png" manifest:media-type="image/png"/>
  <manifest:file-entry manifest:full-path="Pictures/100000010000038D00000506DD749F9C.png" manifest:media-type="image/png"/>
  <manifest:file-entry manifest:full-path="Pictures/10000001000003F80000000E34857B14.png" manifest:media-type="image/png"/>
  <manifest:file-entry manifest:full-path="Pictures/10000001000000C60000000D05FB3805.png" manifest:media-type="image/png"/>
  <manifest:file-entry manifest:full-path="Pictures/100000010000004E0000000C8AD3C518.png" manifest:media-type="image/png"/>
  <manifest:file-entry manifest:full-path="Pictures/10000001000000A40000000A53515552.png" manifest:media-type="image/png"/>
  <manifest:file-entry manifest:full-path="Pictures/100000010000002C00000005D5A9D1C3.png" manifest:media-type="image/png"/>
  <manifest:file-entry manifest:full-path="Pictures/100000010000005A0000000B10BA9BAA.png" manifest:media-type="image/png"/>
  <manifest:file-entry manifest:full-path="Pictures/1000000100000014000000051E954D1C.png" manifest:media-type="image/png"/>
  <manifest:file-entry manifest:full-path="Pictures/100000010000028200000025D5979FC0.png" manifest:media-type="image/png"/>
  <manifest:file-entry manifest:full-path="Pictures/100000010000004B0000000E8E8DDB9A.png" manifest:media-type="image/png"/>
  <manifest:file-entry manifest:full-path="Pictures/100000010000021E00000040FEF3D6F8.png" manifest:media-type="image/png"/>
  <manifest:file-entry manifest:full-path="Pictures/10000001000003F900000024EB36D3DF.png" manifest:media-type="image/png"/>
  <manifest:file-entry manifest:full-path="Pictures/10000001000002010000000FF6FF25BB.png" manifest:media-type="image/png"/>
  <manifest:file-entry manifest:full-path="Pictures/10000001000000280000000A9889AC4C.png" manifest:media-type="image/png"/>
  <manifest:file-entry manifest:full-path="Pictures/10000001000003F80000000E14F3F870.png" manifest:media-type="image/png"/>
  <manifest:file-entry manifest:full-path="Pictures/10000001000000200000000522CDDDA0.png" manifest:media-type="image/png"/>
  <manifest:file-entry manifest:full-path="Pictures/10000001000000AD0000000A637ADC40.png" manifest:media-type="image/png"/>
  <manifest:file-entry manifest:full-path="Pictures/100000010000001E00000005FA80C6B9.png" manifest:media-type="image/png"/>
  <manifest:file-entry manifest:full-path="Pictures/10000001000003F80000000D0BC4EF2E.png" manifest:media-type="image/png"/>
  <manifest:file-entry manifest:full-path="Pictures/10000001000000530000000DEF5EB3D1.png" manifest:media-type="image/png"/>
  <manifest:file-entry manifest:full-path="Pictures/100000010000002300000005A6894BA0.png" manifest:media-type="image/png"/>
  <manifest:file-entry manifest:full-path="Pictures/100000010000004D0000000C1AAFEB7D.png" manifest:media-type="image/png"/>
  <manifest:file-entry manifest:full-path="Pictures/10000001000003F80000000EB44E73EE.png" manifest:media-type="image/png"/>
  <manifest:file-entry manifest:full-path="Pictures/10000001000000AE0000000AF06829E4.png" manifest:media-type="image/png"/>
  <manifest:file-entry manifest:full-path="Pictures/10000001000000300000000C49BB9119.png" manifest:media-type="image/png"/>
  <manifest:file-entry manifest:full-path="Pictures/100000010000035700000098B6EED83C.png" manifest:media-type="image/png"/>
  <manifest:file-entry manifest:full-path="Pictures/100000010000027F0000008534431986.png" manifest:media-type="image/png"/>
  <manifest:file-entry manifest:full-path="Pictures/10000001000000B10000001DE5EB2191.png" manifest:media-type="image/png"/>
  <manifest:file-entry manifest:full-path="Pictures/10000001000002070000002033D839A6.png" manifest:media-type="image/png"/>
  <manifest:file-entry manifest:full-path="Pictures/10000001000000500000000C99CC9387.png" manifest:media-type="image/png"/>
  <manifest:file-entry manifest:full-path="Pictures/100000010000023E0000000F0456073D.png" manifest:media-type="image/png"/>
  <manifest:file-entry manifest:full-path="Pictures/100000010000013300000016FCFB0A4F.png" manifest:media-type="image/png"/>
  <manifest:file-entry manifest:full-path="Pictures/10000001000000510000000C23D6A80B.png" manifest:media-type="image/png"/>
  <manifest:file-entry manifest:full-path="Pictures/10000001000000B70000000EDF3DD5BC.png" manifest:media-type="image/png"/>
  <manifest:file-entry manifest:full-path="Pictures/10000001000000CC0000000A0F0B3FBE.png" manifest:media-type="image/png"/>
  <manifest:file-entry manifest:full-path="Pictures/100000010000002C00000005C91B7211.png" manifest:media-type="image/png"/>
  <manifest:file-entry manifest:full-path="Pictures/10000001000000700000000A24078C4B.png" manifest:media-type="image/png"/>
  <manifest:file-entry manifest:full-path="Pictures/100000010000020A0000004B4170A74B.png" manifest:media-type="image/png"/>
  <manifest:file-entry manifest:full-path="Pictures/10000001000000B6000000012F1F02CE.png" manifest:media-type="image/png"/>
  <manifest:file-entry manifest:full-path="Pictures/100000010000005B0000000AF400E917.png" manifest:media-type="image/png"/>
  <manifest:file-entry manifest:full-path="Pictures/10000001000000500000000CC4D94D73.png" manifest:media-type="image/png"/>
  <manifest:file-entry manifest:full-path="Pictures/10000001000000A700000010C425776E.png" manifest:media-type="image/png"/>
  <manifest:file-entry manifest:full-path="Pictures/10000001000000400000000E8D89BDC9.png" manifest:media-type="image/png"/>
  <manifest:file-entry manifest:full-path="Pictures/100000010000001E000000058E97B6ED.png" manifest:media-type="image/png"/>
  <manifest:file-entry manifest:full-path="Pictures/10000001000000500000000CB86F7B21.png" manifest:media-type="image/png"/>
  <manifest:file-entry manifest:full-path="Pictures/1000000100000282000000017B0C9962.png" manifest:media-type="image/png"/>
  <manifest:file-entry manifest:full-path="Pictures/100000010000004D0000000C718DE98D.png" manifest:media-type="image/png"/>
  <manifest:file-entry manifest:full-path="Pictures/100000010000004E0000000C6D5CD051.png" manifest:media-type="image/png"/>
  <manifest:file-entry manifest:full-path="Pictures/100000010000002B0000000B75065448.png" manifest:media-type="image/png"/>
  <manifest:file-entry manifest:full-path="Pictures/10000001000000AF0000001AF3C886E9.png" manifest:media-type="image/png"/>
  <manifest:file-entry manifest:full-path="Pictures/10000001000000170000000AB938C440.png" manifest:media-type="image/png"/>
  <manifest:file-entry manifest:full-path="Pictures/100000010000004D0000000C99216B97.png" manifest:media-type="image/png"/>
  <manifest:file-entry manifest:full-path="Pictures/100000010000001B0000000B3C6B7D97.png" manifest:media-type="image/png"/>
  <manifest:file-entry manifest:full-path="Pictures/10000001000000700000000B65BEA61A.png" manifest:media-type="image/png"/>
  <manifest:file-entry manifest:full-path="Pictures/100000010000002E00000006A5BB6DA2.png" manifest:media-type="image/png"/>
  <manifest:file-entry manifest:full-path="Pictures/100000010000001E00000005705E32D5.png" manifest:media-type="image/png"/>
  <manifest:file-entry manifest:full-path="Pictures/100000010000006F0000000A0A206ED7.png" manifest:media-type="image/png"/>
  <manifest:file-entry manifest:full-path="Pictures/100000010000004D0000000C0262E48F.png" manifest:media-type="image/png"/>
  <manifest:file-entry manifest:full-path="Pictures/10000001000000B70000000A4E55ADB2.png" manifest:media-type="image/png"/>
  <manifest:file-entry manifest:full-path="Pictures/10000001000000140000000593184080.png" manifest:media-type="image/png"/>
  <manifest:file-entry manifest:full-path="Pictures/100000010000001E00000005230F1432.png" manifest:media-type="image/png"/>
  <manifest:file-entry manifest:full-path="Pictures/10000001000000380000000DFAB5D504.png" manifest:media-type="image/png"/>
  <manifest:file-entry manifest:full-path="Pictures/10000001000000500000000CB5498DC8.png" manifest:media-type="image/png"/>
  <manifest:file-entry manifest:full-path="Pictures/10000001000000BD0000000A7AC97035.png" manifest:media-type="image/png"/>
  <manifest:file-entry manifest:full-path="Pictures/100000010000002500000025C1D4E42A.png" manifest:media-type="image/png"/>
  <manifest:file-entry manifest:full-path="Pictures/100000010000002B0000002BF4347275.png" manifest:media-type="image/png"/>
  <manifest:file-entry manifest:full-path="Pictures/100000010000001A00000005E0BBCF75.png" manifest:media-type="image/png"/>
  <manifest:file-entry manifest:full-path="Pictures/100000010000004E0000000C03EFEA59.png" manifest:media-type="image/png"/>
  <manifest:file-entry manifest:full-path="Pictures/10000001000001F10000000192E15B9B.png" manifest:media-type="image/png"/>
  <manifest:file-entry manifest:full-path="Pictures/100000010000001F00000005DF5079DF.png" manifest:media-type="image/png"/>
  <manifest:file-entry manifest:full-path="Pictures/10000001000000500000000C1B0F84FD.png" manifest:media-type="image/png"/>
  <manifest:file-entry manifest:full-path="Pictures/100000010000001A000000053A3065A2.png" manifest:media-type="image/png"/>
  <manifest:file-entry manifest:full-path="Pictures/10000001000000890000007C1AA9694F.png" manifest:media-type="image/png"/>
  <manifest:file-entry manifest:full-path="Pictures/100000010000001E00000005A05D8519.png" manifest:media-type="image/png"/>
  <manifest:file-entry manifest:full-path="Pictures/100000010000001E0000000590E60800.png" manifest:media-type="image/png"/>
  <manifest:file-entry manifest:full-path="Pictures/100000010000008A0000001AD6139BAE.png" manifest:media-type="image/png"/>
  <manifest:file-entry manifest:full-path="Pictures/10000001000000500000000C19E2552E.png" manifest:media-type="image/png"/>
  <manifest:file-entry manifest:full-path="Pictures/10000001000000280000000A1F01E1F7.png" manifest:media-type="image/png"/>
  <manifest:file-entry manifest:full-path="Pictures/1000000100000012000000050FB57AF3.png" manifest:media-type="image/png"/>
  <manifest:file-entry manifest:full-path="Pictures/100000010000004E0000000C26FA113E.png" manifest:media-type="image/png"/>
  <manifest:file-entry manifest:full-path="Pictures/1000000100000020000000052456D614.png" manifest:media-type="image/png"/>
  <manifest:file-entry manifest:full-path="Pictures/10000001000002990000002FB1AEC526.png" manifest:media-type="image/png"/>
  <manifest:file-entry manifest:full-path="Pictures/10000001000000D700000019DC5E8B14.png" manifest:media-type="image/png"/>
  <manifest:file-entry manifest:full-path="Pictures/100000010000004E0000000C119D00CC.png" manifest:media-type="image/png"/>
  <manifest:file-entry manifest:full-path="Pictures/100000010000002D0000000535EE083E.png" manifest:media-type="image/png"/>
  <manifest:file-entry manifest:full-path="Pictures/100000010000004F0000000CA3A4481A.png" manifest:media-type="image/png"/>
  <manifest:file-entry manifest:full-path="Pictures/100000010000002B0000000B29EE65D1.png" manifest:media-type="image/png"/>
  <manifest:file-entry manifest:full-path="Pictures/10000001000000A10000000F22D5AF20.png" manifest:media-type="image/png"/>
  <manifest:file-entry manifest:full-path="Pictures/100000010000002300000005A5CCDD96.png" manifest:media-type="image/png"/>
  <manifest:file-entry manifest:full-path="Pictures/10000001000000460000000B8549ECB6.png" manifest:media-type="image/png"/>
  <manifest:file-entry manifest:full-path="Pictures/10000001000000890000007B65EB5E14.png" manifest:media-type="image/png"/>
  <manifest:file-entry manifest:full-path="Pictures/100000010000004E0000000CC3C1FFE8.png" manifest:media-type="image/png"/>
  <manifest:file-entry manifest:full-path="Pictures/1000000100000357000000987348AE88.png" manifest:media-type="image/png"/>
  <manifest:file-entry manifest:full-path="Pictures/10000001000000500000000CF50A21C2.png" manifest:media-type="image/png"/>
  <manifest:file-entry manifest:full-path="Pictures/10000001000000B90000001AB7514C46.png" manifest:media-type="image/png"/>
  <manifest:file-entry manifest:full-path="Pictures/100000010000004400000005E51030F5.png" manifest:media-type="image/png"/>
  <manifest:file-entry manifest:full-path="Pictures/10000001000001F900000001DF5501C8.png" manifest:media-type="image/png"/>
  <manifest:file-entry manifest:full-path="Pictures/100000010000001A0000000510460D14.png" manifest:media-type="image/png"/>
  <manifest:file-entry manifest:full-path="Pictures/10000001000000420000000DA1693AF2.png" manifest:media-type="image/png"/>
  <manifest:file-entry manifest:full-path="Pictures/100000010000004B0000004B0476608B.png" manifest:media-type="image/png"/>
  <manifest:file-entry manifest:full-path="Pictures/10000001000000700000000AF0C1CCE7.png" manifest:media-type="image/png"/>
  <manifest:file-entry manifest:full-path="Pictures/10000001000000EB000000D463A43EBB.png" manifest:media-type="image/png"/>
  <manifest:file-entry manifest:full-path="Pictures/10000001000000580000000588251A9F.png" manifest:media-type="image/png"/>
  <manifest:file-entry manifest:full-path="Pictures/10000001000000470000000B847DB11A.png" manifest:media-type="image/png"/>
  <manifest:file-entry manifest:full-path="Pictures/100000010000002300000005C6813B78.png" manifest:media-type="image/png"/>
  <manifest:file-entry manifest:full-path="Pictures/100000010000004D0000000C3E24C501.png" manifest:media-type="image/png"/>
  <manifest:file-entry manifest:full-path="Pictures/10000001000002010000000F3439F525.png" manifest:media-type="image/png"/>
  <manifest:file-entry manifest:full-path="Pictures/10000000000000360000004B4A6C3C1E.jpg" manifest:media-type="image/jpeg"/>
  <manifest:file-entry manifest:full-path="Pictures/10000001000003F80000000E2EBB97E6.png" manifest:media-type="image/png"/>
  <manifest:file-entry manifest:full-path="Pictures/100000010000002A0000002A47C4F6D9.png" manifest:media-type="image/png"/>
  <manifest:file-entry manifest:full-path="Pictures/100000010000003D0000000A0E591092.png" manifest:media-type="image/png"/>
  <manifest:file-entry manifest:full-path="Pictures/100000010000000C000000020A225BC3.png" manifest:media-type="image/png"/>
  <manifest:file-entry manifest:full-path="Pictures/100000010000004D0000000C7534E966.png" manifest:media-type="image/png"/>
  <manifest:file-entry manifest:full-path="Pictures/10000001000000E3000000CAAFB2B14E.png" manifest:media-type="image/png"/>
  <manifest:file-entry manifest:full-path="Pictures/100000010000001F00000005C57A872D.png" manifest:media-type="image/png"/>
  <manifest:file-entry manifest:full-path="Pictures/10000001000000300000000D22C88FAA.png" manifest:media-type="image/png"/>
  <manifest:file-entry manifest:full-path="Pictures/100000010000004B0000000C24388855.png" manifest:media-type="image/png"/>
  <manifest:file-entry manifest:full-path="Pictures/100000010000008A0000000D233D14C3.png" manifest:media-type="image/png"/>
  <manifest:file-entry manifest:full-path="Pictures/100000010000005A0000000BDD425E0B.png" manifest:media-type="image/png"/>
  <manifest:file-entry manifest:full-path="Pictures/10000001000000300000000D4F9AC7CA.png" manifest:media-type="image/png"/>
  <manifest:file-entry manifest:full-path="Pictures/100000010000000C0000000C43EC18F3.png" manifest:media-type="image/png"/>
  <manifest:file-entry manifest:full-path="Pictures/10000001000000D20000000E9805DD49.png" manifest:media-type="image/png"/>
  <manifest:file-entry manifest:full-path="Pictures/10000001000000380000000C4ABB4F7D.png" manifest:media-type="image/png"/>
  <manifest:file-entry manifest:full-path="Pictures/100000010000005A0000000B99C4B9D7.png" manifest:media-type="image/png"/>
  <manifest:file-entry manifest:full-path="Pictures/100000010000005A0000000A7620209C.png" manifest:media-type="image/png"/>
  <manifest:file-entry manifest:full-path="Pictures/10000001000000530000000CC0238281.png" manifest:media-type="image/png"/>
  <manifest:file-entry manifest:full-path="Pictures/10000001000000210000000BD26A0D23.png" manifest:media-type="image/png"/>
  <manifest:file-entry manifest:full-path="Pictures/10000001000001730000016C6F695A3D.png" manifest:media-type="image/png"/>
  <manifest:file-entry manifest:full-path="Pictures/100000010000002B0000000C3DE87076.png" manifest:media-type="image/png"/>
  <manifest:file-entry manifest:full-path="Pictures/10000001000000370000000DA0B1ACEA.png" manifest:media-type="image/png"/>
  <manifest:file-entry manifest:full-path="Pictures/100000010000001B0000000A2C889FD3.png" manifest:media-type="image/png"/>
  <manifest:file-entry manifest:full-path="Pictures/10000001000000400000000A774FFBF4.png" manifest:media-type="image/png"/>
  <manifest:file-entry manifest:full-path="Pictures/100000010000026D0000002B4175F454.png" manifest:media-type="image/png"/>
  <manifest:file-entry manifest:full-path="Pictures/10000001000000F70000000AF9191B45.png" manifest:media-type="image/png"/>
  <manifest:file-entry manifest:full-path="Pictures/100000010000002B0000000C9B4DE396.png" manifest:media-type="image/png"/>
  <manifest:file-entry manifest:full-path="Pictures/10000001000000470000000A1FDA3093.png" manifest:media-type="image/png"/>
  <manifest:file-entry manifest:full-path="Pictures/10000001000000470000000B61B4F32F.png" manifest:media-type="image/png"/>
  <manifest:file-entry manifest:full-path="Pictures/100000010000001B0000000B49724ABC.png" manifest:media-type="image/png"/>
  <manifest:file-entry manifest:full-path="Pictures/100000010000004400000010B726A6CD.png" manifest:media-type="image/png"/>
  <manifest:file-entry manifest:full-path="Pictures/10000001000000160000000A8C3F06D2.png" manifest:media-type="image/png"/>
  <manifest:file-entry manifest:full-path="Pictures/100000010000003D0000000BABD382D3.png" manifest:media-type="image/png"/>
  <manifest:file-entry manifest:full-path="Pictures/100000010000004800000010C37894E7.png" manifest:media-type="image/png"/>
  <manifest:file-entry manifest:full-path="Pictures/10000001000000400000000DAFA63955.png" manifest:media-type="image/png"/>
  <manifest:file-entry manifest:full-path="Pictures/10000001000000F70000000BCD1AB6F3.png" manifest:media-type="image/png"/>
  <manifest:file-entry manifest:full-path="Pictures/10000001000000420000000D94569A70.png" manifest:media-type="image/png"/>
  <manifest:file-entry manifest:full-path="Pictures/100000010000027C00000029289D4C12.png" manifest:media-type="image/png"/>
  <manifest:file-entry manifest:full-path="Pictures/100000010000002B0000000B8A33C759.png" manifest:media-type="image/png"/>
  <manifest:file-entry manifest:full-path="Pictures/100000010000002C00000006B2E50391.png" manifest:media-type="image/png"/>
  <manifest:file-entry manifest:full-path="Pictures/100000010000005A0000000AC3BBA075.png" manifest:media-type="image/png"/>
  <manifest:file-entry manifest:full-path="Pictures/10000001000000770000001AA40A0427.png" manifest:media-type="image/png"/>
  <manifest:file-entry manifest:full-path="Pictures/10000001000000470000000A436A3135.png" manifest:media-type="image/png"/>
  <manifest:file-entry manifest:full-path="Pictures/10000001000000840000000BFA1EF00F.png" manifest:media-type="image/png"/>
  <manifest:file-entry manifest:full-path="Pictures/10000001000000500000000CF0E39BC5.png" manifest:media-type="image/png"/>
  <manifest:file-entry manifest:full-path="Pictures/100000010000001B0000000AC25CC54D.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2.6688in" fo:margin-left="3.2167in" fo:margin-top="0in" fo:margin-bottom="0in" table:align="left" style:writing-mode="page"/>
    </style:style>
    <style:style style:name="Table1.A" style:family="table-column">
      <style:table-column-properties style:column-width="1.2819in"/>
    </style:style>
    <style:style style:name="Table1.B" style:family="table-column">
      <style:table-column-properties style:column-width="1.0833in"/>
    </style:style>
    <style:style style:name="Table1.C" style:family="table-column">
      <style:table-column-properties style:column-width="0.3035in"/>
    </style:style>
    <style:style style:name="Table1.1" style:family="table-row">
      <style:table-row-properties style:min-row-height="0.1486in" fo:keep-together="auto"/>
    </style:style>
    <style:style style:name="Table1.A1" style:family="table-cell">
      <style:table-cell-properties fo:padding="0in" fo:border="none"/>
    </style:style>
    <style:style style:name="Table2" style:family="table">
      <style:table-properties style:width="4.9514in" fo:margin-left="1.2646in" fo:margin-top="0in" fo:margin-bottom="0in" table:align="left" style:writing-mode="page"/>
    </style:style>
    <style:style style:name="Table2.A" style:family="table-column">
      <style:table-column-properties style:column-width="1.5125in"/>
    </style:style>
    <style:style style:name="Table2.B" style:family="table-column">
      <style:table-column-properties style:column-width="1.291in"/>
    </style:style>
    <style:style style:name="Table2.C" style:family="table-column">
      <style:table-column-properties style:column-width="0.5153in"/>
    </style:style>
    <style:style style:name="Table2.D" style:family="table-column">
      <style:table-column-properties style:column-width="0.4535in"/>
    </style:style>
    <style:style style:name="Table2.E" style:family="table-column">
      <style:table-column-properties style:column-width="0.5424in"/>
    </style:style>
    <style:style style:name="Table2.F" style:family="table-column">
      <style:table-column-properties style:column-width="0.6368in"/>
    </style:style>
    <style:style style:name="Table2.1" style:family="table-row">
      <style:table-row-properties style:min-row-height="0.1625in" fo:keep-together="auto"/>
    </style:style>
    <style:style style:name="Table2.A1" style:family="table-cell">
      <style:table-cell-properties fo:padding-left="0.0035in" fo:padding-right="0.0035in" fo:padding-top="0in" fo:padding-bottom="0in" fo:border="0.5pt solid #000000"/>
    </style:style>
    <style:style style:name="Table2.2" style:family="table-row">
      <style:table-row-properties style:min-row-height="0.2236in" fo:keep-together="auto"/>
    </style:style>
    <style:style style:name="Table2.3" style:family="table-row">
      <style:table-row-properties style:min-row-height="0.15in" fo:keep-together="auto"/>
    </style:style>
    <style:style style:name="Table2.6" style:family="table-row">
      <style:table-row-properties style:min-row-height="0.225in" fo:keep-together="auto"/>
    </style:style>
    <style:style style:name="Table3" style:family="table">
      <style:table-properties style:width="2.5903in" fo:margin-left="3.2347in" fo:margin-top="0in" fo:margin-bottom="0in" table:align="left" style:writing-mode="page"/>
    </style:style>
    <style:style style:name="Table3.A" style:family="table-column">
      <style:table-column-properties style:column-width="1.2438in"/>
    </style:style>
    <style:style style:name="Table3.B" style:family="table-column">
      <style:table-column-properties style:column-width="1.0514in"/>
    </style:style>
    <style:style style:name="Table3.C" style:family="table-column">
      <style:table-column-properties style:column-width="0.2951in"/>
    </style:style>
    <style:style style:name="Table3.1" style:family="table-row">
      <style:table-row-properties style:min-row-height="0.1438in" fo:keep-together="auto"/>
    </style:style>
    <style:style style:name="Table3.A1" style:family="table-cell">
      <style:table-cell-properties fo:padding="0in" fo:border="none"/>
    </style:style>
    <style:style style:name="Table4" style:family="table">
      <style:table-properties style:width="4.9875in" fo:margin-left="1.2472in" fo:margin-top="0in" fo:margin-bottom="0in" table:align="left" style:writing-mode="page"/>
    </style:style>
    <style:style style:name="Table4.A" style:family="table-column">
      <style:table-column-properties style:column-width="1.5382in"/>
    </style:style>
    <style:style style:name="Table4.B" style:family="table-column">
      <style:table-column-properties style:column-width="1.2542in"/>
    </style:style>
    <style:style style:name="Table4.C" style:family="table-column">
      <style:table-column-properties style:column-width="0.5236in"/>
    </style:style>
    <style:style style:name="Table4.D" style:family="table-column">
      <style:table-column-properties style:column-width="0.4375in"/>
    </style:style>
    <style:style style:name="Table4.E" style:family="table-column">
      <style:table-column-properties style:column-width="0.5472in"/>
    </style:style>
    <style:style style:name="Table4.F" style:family="table-column">
      <style:table-column-properties style:column-width="0.6868in"/>
    </style:style>
    <style:style style:name="Table4.1" style:family="table-row">
      <style:table-row-properties style:min-row-height="0.1653in" fo:keep-together="auto"/>
    </style:style>
    <style:style style:name="Table4.A1" style:family="table-cell">
      <style:table-cell-properties fo:padding-left="0.0035in" fo:padding-right="0.0035in" fo:padding-top="0in" fo:padding-bottom="0in" fo:border="0.5pt solid #000000"/>
    </style:style>
    <style:style style:name="Table4.2" style:family="table-row">
      <style:table-row-properties style:min-row-height="0.2278in" fo:keep-together="auto"/>
    </style:style>
    <style:style style:name="Table4.3" style:family="table-row">
      <style:table-row-properties style:min-row-height="0.1528in" fo:keep-together="auto"/>
    </style:style>
    <style:style style:name="Table4.5" style:family="table-row">
      <style:table-row-properties style:min-row-height="0.2292in" fo:keep-together="auto"/>
    </style:style>
    <style:style style:name="Table5" style:family="table">
      <style:table-properties style:width="4.2993in" fo:margin-left="1.5347in" fo:margin-top="0in" fo:margin-bottom="0in" table:align="left" style:writing-mode="page"/>
    </style:style>
    <style:style style:name="Table5.A" style:family="table-column">
      <style:table-column-properties style:column-width="1.2438in"/>
    </style:style>
    <style:style style:name="Table5.B" style:family="table-column">
      <style:table-column-properties style:column-width="0.8201in"/>
    </style:style>
    <style:style style:name="Table5.C" style:family="table-column">
      <style:table-column-properties style:column-width="0.4188in"/>
    </style:style>
    <style:style style:name="Table5.D" style:family="table-column">
      <style:table-column-properties style:column-width="0.6042in"/>
    </style:style>
    <style:style style:name="Table5.E" style:family="table-column">
      <style:table-column-properties style:column-width="0.5868in"/>
    </style:style>
    <style:style style:name="Table5.F" style:family="table-column">
      <style:table-column-properties style:column-width="0.6257in"/>
    </style:style>
    <style:style style:name="Table5.1" style:family="table-row">
      <style:table-row-properties style:min-row-height="0.3111in" fo:keep-together="auto"/>
    </style:style>
    <style:style style:name="Table5.A1" style:family="table-cell">
      <style:table-cell-properties fo:padding-left="0.0014in" fo:padding-right="0.0014in" fo:padding-top="0in" fo:padding-bottom="0in" fo:border="0.25pt solid #000000"/>
    </style:style>
    <style:style style:name="Table5.2" style:family="table-row">
      <style:table-row-properties style:min-row-height="0.4201in" fo:keep-together="auto"/>
    </style:style>
    <style:style style:name="Table6" style:family="table">
      <style:table-properties style:width="4.3181in" fo:margin-left="1.6396in" fo:margin-top="0in" fo:margin-bottom="0in" table:align="left" style:writing-mode="page"/>
    </style:style>
    <style:style style:name="Table6.A" style:family="table-column">
      <style:table-column-properties style:column-width="0.591in"/>
    </style:style>
    <style:style style:name="Table6.B" style:family="table-column">
      <style:table-column-properties style:column-width="0.9958in"/>
    </style:style>
    <style:style style:name="Table6.C" style:family="table-column">
      <style:table-column-properties style:column-width="2.0736in"/>
    </style:style>
    <style:style style:name="Table6.D" style:family="table-column">
      <style:table-column-properties style:column-width="0.6576in"/>
    </style:style>
    <style:style style:name="Table6.1" style:family="table-row">
      <style:table-row-properties style:min-row-height="0.2132in" fo:keep-together="auto"/>
    </style:style>
    <style:style style:name="Table6.A1" style:family="table-cell">
      <style:table-cell-properties fo:padding-left="0.0035in" fo:padding-right="0.0035in" fo:padding-top="0in" fo:padding-bottom="0in" fo:border="0.5pt solid #000000"/>
    </style:style>
    <style:style style:name="Table6.2" style:family="table-row">
      <style:table-row-properties style:min-row-height="0.8181in" fo:keep-together="auto"/>
    </style:style>
    <style:style style:name="Table7" style:family="table">
      <style:table-properties style:width="3.6653in" fo:margin-left="1.9618in" fo:margin-top="0in" fo:margin-bottom="0in" table:align="left" style:writing-mode="page"/>
    </style:style>
    <style:style style:name="Table7.A" style:family="table-column">
      <style:table-column-properties style:column-width="0.9063in"/>
    </style:style>
    <style:style style:name="Table7.B" style:family="table-column">
      <style:table-column-properties style:column-width="0.9604in"/>
    </style:style>
    <style:style style:name="Table7.C" style:family="table-column">
      <style:table-column-properties style:column-width="0.9667in"/>
    </style:style>
    <style:style style:name="Table7.D" style:family="table-column">
      <style:table-column-properties style:column-width="0.8319in"/>
    </style:style>
    <style:style style:name="Table7.1" style:family="table-row">
      <style:table-row-properties style:min-row-height="0.2458in" fo:keep-together="auto"/>
    </style:style>
    <style:style style:name="Table7.A1" style:family="table-cell">
      <style:table-cell-properties fo:background-color="#a8a8a8" fo:padding-left="0.0035in" fo:padding-right="0.0035in" fo:padding-top="0in" fo:padding-bottom="0in" fo:border="0.5pt solid #000000">
        <style:background-image/>
      </style:table-cell-properties>
    </style:style>
    <style:style style:name="Table7.2" style:family="table-row">
      <style:table-row-properties style:min-row-height="0.2194in" fo:keep-together="auto"/>
    </style:style>
    <style:style style:name="Table7.A2" style:family="table-cell">
      <style:table-cell-properties fo:padding-left="0.0035in" fo:padding-right="0.0035in" fo:padding-top="0in" fo:padding-bottom="0in" fo:border="0.5pt solid #000000"/>
    </style:style>
    <style:style style:name="Table7.B2" style:family="table-cell">
      <style:table-cell-properties fo:padding-left="0.0035in" fo:padding-right="0.0035in" fo:padding-top="0in" fo:padding-bottom="0in" fo:border="0.5pt solid #000000"/>
    </style:style>
    <style:style style:name="Table7.C2" style:family="table-cell">
      <style:table-cell-properties fo:padding-left="0.0035in" fo:padding-right="0.0035in" fo:padding-top="0in" fo:padding-bottom="0in" fo:border="0.5pt solid #000000"/>
    </style:style>
    <style:style style:name="Table7.D2" style:family="table-cell">
      <style:table-cell-properties fo:padding-left="0.0035in" fo:padding-right="0.0035in" fo:padding-top="0in" fo:padding-bottom="0in" fo:border="0.5pt solid #000000"/>
    </style:style>
    <style:style style:name="Table8" style:family="table">
      <style:table-properties style:width="4.4153in" fo:margin-left="1.5438in" fo:margin-top="0in" fo:margin-bottom="0in" table:align="left" style:writing-mode="page"/>
    </style:style>
    <style:style style:name="Table8.A" style:family="table-column">
      <style:table-column-properties style:column-width="1.2611in"/>
    </style:style>
    <style:style style:name="Table8.B" style:family="table-column">
      <style:table-column-properties style:column-width="1.1049in"/>
    </style:style>
    <style:style style:name="Table8.C" style:family="table-column">
      <style:table-column-properties style:column-width="0.466in"/>
    </style:style>
    <style:style style:name="Table8.D" style:family="table-column">
      <style:table-column-properties style:column-width="0.484in"/>
    </style:style>
    <style:style style:name="Table8.E" style:family="table-column">
      <style:table-column-properties style:column-width="0.5375in"/>
    </style:style>
    <style:style style:name="Table8.F" style:family="table-column">
      <style:table-column-properties style:column-width="0.5618in"/>
    </style:style>
    <style:style style:name="Table8.1" style:family="table-row">
      <style:table-row-properties style:min-row-height="0.2444in" fo:keep-together="auto"/>
    </style:style>
    <style:style style:name="Table8.A1" style:family="table-cell">
      <style:table-cell-properties fo:padding-left="0.0035in" fo:padding-right="0.0035in" fo:padding-top="0in" fo:padding-bottom="0in" fo:border="0.5pt solid #000001"/>
    </style:style>
    <style:style style:name="Table8.2" style:family="table-row">
      <style:table-row-properties style:min-row-height="0.1889in" fo:keep-together="auto"/>
    </style:style>
    <style:style style:name="Table8.3" style:family="table-row">
      <style:table-row-properties style:min-row-height="0.2188in" fo:keep-together="auto"/>
    </style:style>
    <style:style style:name="Table8.4" style:family="table-row">
      <style:table-row-properties style:min-row-height="0.2201in" fo:keep-together="auto"/>
    </style:style>
    <style:style style:name="Table8.6" style:family="table-row">
      <style:table-row-properties style:min-row-height="0.1882in" fo:keep-together="auto"/>
    </style:style>
    <style:style style:name="Table9" style:family="table">
      <style:table-properties style:width="4.0896in" fo:margin-left="1.6493in" fo:margin-top="0in" fo:margin-bottom="0in" table:align="left" style:writing-mode="page"/>
    </style:style>
    <style:style style:name="Table9.A" style:family="table-column">
      <style:table-column-properties style:column-width="1.1944in"/>
    </style:style>
    <style:style style:name="Table9.B" style:family="table-column">
      <style:table-column-properties style:column-width="0.9868in"/>
    </style:style>
    <style:style style:name="Table9.C" style:family="table-column">
      <style:table-column-properties style:column-width="0.6007in"/>
    </style:style>
    <style:style style:name="Table9.D" style:family="table-column">
      <style:table-column-properties style:column-width="0.6813in"/>
    </style:style>
    <style:style style:name="Table9.E" style:family="table-column">
      <style:table-column-properties style:column-width="0.6264in"/>
    </style:style>
    <style:style style:name="Table9.1" style:family="table-row">
      <style:table-row-properties style:min-row-height="0.4271in" fo:keep-together="auto"/>
    </style:style>
    <style:style style:name="Table9.A1" style:family="table-cell">
      <style:table-cell-properties fo:padding-left="0.0014in" fo:padding-right="0.0014in" fo:padding-top="0in" fo:padding-bottom="0in" fo:border="0.25pt solid #000000"/>
    </style:style>
    <style:style style:name="Table9.2" style:family="table-row">
      <style:table-row-properties style:min-row-height="0.4444in" fo:keep-together="auto"/>
    </style:style>
    <style:style style:name="Table10" style:family="table">
      <style:table-properties style:width="4.3417in" fo:margin-left="1.6042in" fo:margin-top="0in" fo:margin-bottom="0in" table:align="left" style:writing-mode="page"/>
    </style:style>
    <style:style style:name="Table10.A" style:family="table-column">
      <style:table-column-properties style:column-width="0.916in"/>
    </style:style>
    <style:style style:name="Table10.B" style:family="table-column">
      <style:table-column-properties style:column-width="0.9in"/>
    </style:style>
    <style:style style:name="Table10.C" style:family="table-column">
      <style:table-column-properties style:column-width="0.5285in"/>
    </style:style>
    <style:style style:name="Table10.D" style:family="table-column">
      <style:table-column-properties style:column-width="0.7354in"/>
    </style:style>
    <style:style style:name="Table10.E" style:family="table-column">
      <style:table-column-properties style:column-width="0.7111in"/>
    </style:style>
    <style:style style:name="Table10.F" style:family="table-column">
      <style:table-column-properties style:column-width="0.5507in"/>
    </style:style>
    <style:style style:name="Table10.1" style:family="table-row">
      <style:table-row-properties style:min-row-height="0.1569in" fo:keep-together="auto"/>
    </style:style>
    <style:style style:name="Table10.A1" style:family="table-cell">
      <style:table-cell-properties fo:padding-left="0.0035in" fo:padding-right="0.0035in" fo:padding-top="0in" fo:padding-bottom="0in" fo:border="0.5pt solid #000000"/>
    </style:style>
    <style:style style:name="Table10.2" style:family="table-row">
      <style:table-row-properties style:min-row-height="0.2743in" fo:keep-together="auto"/>
    </style:style>
    <style:style style:name="Table10.A2" style:family="table-cell">
      <style:table-cell-properties fo:padding-left="0.0035in" fo:padding-right="0.0035in" fo:padding-top="0in" fo:padding-bottom="0in" fo:border-left="0.5pt solid #000000" fo:border-right="0.5pt solid #000000" fo:border-top="none" fo:border-bottom="0.5pt solid #000000"/>
    </style:style>
    <style:style style:name="Table10.3" style:family="table-row">
      <style:table-row-properties style:min-row-height="0.4139in" fo:keep-together="auto"/>
    </style:style>
    <style:style style:name="Table11" style:family="table">
      <style:table-properties style:width="4.3847in" fo:margin-left="1.6076in" fo:margin-top="0in" fo:margin-bottom="0in" table:align="left" style:writing-mode="page"/>
    </style:style>
    <style:style style:name="Table11.A" style:family="table-column">
      <style:table-column-properties style:column-width="0.5993in"/>
    </style:style>
    <style:style style:name="Table11.B" style:family="table-column">
      <style:table-column-properties style:column-width="1.0944in"/>
    </style:style>
    <style:style style:name="Table11.C" style:family="table-column">
      <style:table-column-properties style:column-width="2.0472in"/>
    </style:style>
    <style:style style:name="Table11.D" style:family="table-column">
      <style:table-column-properties style:column-width="0.6438in"/>
    </style:style>
    <style:style style:name="Table11.1" style:family="table-row">
      <style:table-row-properties style:min-row-height="0.216in" fo:keep-together="auto"/>
    </style:style>
    <style:style style:name="Table11.A1" style:family="table-cell">
      <style:table-cell-properties fo:padding-left="0.0035in" fo:padding-right="0.0035in" fo:padding-top="0in" fo:padding-bottom="0in" fo:border="0.5pt solid #000000"/>
    </style:style>
    <style:style style:name="Table11.2" style:family="table-row">
      <style:table-row-properties style:min-row-height="0.8306in" fo:keep-together="auto"/>
    </style:style>
    <style:style style:name="Table12" style:family="table">
      <style:table-properties style:width="4.2444in" fo:margin-left="1.6076in" fo:margin-top="0in" fo:margin-bottom="0in" table:align="left" style:writing-mode="page"/>
    </style:style>
    <style:style style:name="Table12.A" style:family="table-column">
      <style:table-column-properties style:column-width="0.684in"/>
    </style:style>
    <style:style style:name="Table12.B" style:family="table-column">
      <style:table-column-properties style:column-width="0.8889in"/>
    </style:style>
    <style:style style:name="Table12.C" style:family="table-column">
      <style:table-column-properties style:column-width="2.0514in"/>
    </style:style>
    <style:style style:name="Table12.D" style:family="table-column">
      <style:table-column-properties style:column-width="0.6201in"/>
    </style:style>
    <style:style style:name="Table12.1" style:family="table-row">
      <style:table-row-properties style:min-row-height="0.2694in" fo:keep-together="auto"/>
    </style:style>
    <style:style style:name="Table12.A1" style:family="table-cell">
      <style:table-cell-properties fo:padding-left="0.0035in" fo:padding-right="0.0035in" fo:padding-top="0in" fo:padding-bottom="0in" fo:border="0.5pt solid #231f20"/>
    </style:style>
    <style:style style:name="Table12.2" style:family="table-row">
      <style:table-row-properties style:min-row-height="1.1424in" fo:keep-together="auto"/>
    </style:style>
    <style:style style:name="Table13" style:family="table">
      <style:table-properties style:width="4.9188in" fo:margin-left="0.9389in" fo:margin-top="0in" fo:margin-bottom="0in" table:align="left" style:writing-mode="page"/>
    </style:style>
    <style:style style:name="Table13.A" style:family="table-column">
      <style:table-column-properties style:column-width="1.866in"/>
    </style:style>
    <style:style style:name="Table13.B" style:family="table-column">
      <style:table-column-properties style:column-width="0.4507in"/>
    </style:style>
    <style:style style:name="Table13.C" style:family="table-column">
      <style:table-column-properties style:column-width="0.4736in"/>
    </style:style>
    <style:style style:name="Table13.D" style:family="table-column">
      <style:table-column-properties style:column-width="0.5701in"/>
    </style:style>
    <style:style style:name="Table13.E" style:family="table-column">
      <style:table-column-properties style:column-width="0.1181in"/>
    </style:style>
    <style:style style:name="Table13.F" style:family="table-column">
      <style:table-column-properties style:column-width="0.6882in"/>
    </style:style>
    <style:style style:name="Table13.G" style:family="table-column">
      <style:table-column-properties style:column-width="0.0875in"/>
    </style:style>
    <style:style style:name="Table13.H" style:family="table-column">
      <style:table-column-properties style:column-width="0.6646in"/>
    </style:style>
    <style:style style:name="Table13.1" style:family="table-row">
      <style:table-row-properties style:min-row-height="0.2299in" fo:keep-together="auto"/>
    </style:style>
    <style:style style:name="Table13.A1" style:family="table-cell">
      <style:table-cell-properties fo:padding-left="0.0035in" fo:padding-right="0.0035in" fo:padding-top="0in" fo:padding-bottom="0in" fo:border="0.5pt solid #000000"/>
    </style:style>
    <style:style style:name="Table13.2" style:family="table-row">
      <style:table-row-properties style:min-row-height="0.1993in" fo:keep-together="auto"/>
    </style:style>
    <style:style style:name="Table13.3" style:family="table-row">
      <style:table-row-properties style:min-row-height="0.4028in" fo:keep-together="auto"/>
    </style:style>
    <style:style style:name="Table13.4" style:family="table-row">
      <style:table-row-properties style:min-row-height="0.1806in" fo:keep-together="auto"/>
    </style:style>
    <style:style style:name="Table13.A4" style:family="table-cell">
      <style:table-cell-properties fo:padding-left="0.0035in" fo:padding-right="0.0035in" fo:padding-top="0in" fo:padding-bottom="0in" fo:border-left="0.5pt solid #000000" fo:border-right="0.5pt solid #000000" fo:border-top="0.5pt solid #000000" fo:border-bottom="0.75pt solid #000000"/>
    </style:style>
    <style:style style:name="Table13.5" style:family="table-row">
      <style:table-row-properties style:min-row-height="0.2313in" fo:keep-together="auto"/>
    </style:style>
    <style:style style:name="Table13.A5" style:family="table-cell">
      <style:table-cell-properties fo:padding-left="0.0035in" fo:padding-right="0.0035in" fo:padding-top="0in" fo:padding-bottom="0in" fo:border-left="0.5pt solid #000000" fo:border-right="0.5pt solid #000000" fo:border-top="0.75pt solid #000000" fo:border-bottom="0.5pt solid #000000"/>
    </style:style>
    <style:style style:name="Table13.7" style:family="table-row">
      <style:table-row-properties style:min-row-height="0.4042in" fo:keep-together="auto"/>
    </style:style>
    <style:style style:name="Table13.12" style:family="table-row">
      <style:table-row-properties style:min-row-height="0.1792in" fo:keep-together="auto"/>
    </style:style>
    <style:style style:name="Table14" style:family="table">
      <style:table-properties style:width="4.8722in" fo:margin-left="0.8847in" fo:margin-top="0in" fo:margin-bottom="0in" table:align="left" style:writing-mode="page"/>
    </style:style>
    <style:style style:name="Table14.A" style:family="table-column">
      <style:table-column-properties style:column-width="1.9431in"/>
    </style:style>
    <style:style style:name="Table14.B" style:family="table-column">
      <style:table-column-properties style:column-width="0.45in"/>
    </style:style>
    <style:style style:name="Table14.C" style:family="table-column">
      <style:table-column-properties style:column-width="0.4736in"/>
    </style:style>
    <style:style style:name="Table14.D" style:family="table-column">
      <style:table-column-properties style:column-width="0.6285in"/>
    </style:style>
    <style:style style:name="Table14.E" style:family="table-column">
      <style:table-column-properties style:column-width="0.6563in"/>
    </style:style>
    <style:style style:name="Table14.F" style:family="table-column">
      <style:table-column-properties style:column-width="0.7208in"/>
    </style:style>
    <style:style style:name="Table14.1" style:family="table-row">
      <style:table-row-properties style:min-row-height="0.1667in" fo:keep-together="auto"/>
    </style:style>
    <style:style style:name="Table14.A1" style:family="table-cell">
      <style:table-cell-properties fo:padding-left="0.0035in" fo:padding-right="0.0035in" fo:padding-top="0in" fo:padding-bottom="0in" fo:border="0.5pt solid #000000"/>
    </style:style>
    <style:style style:name="Table14.2" style:family="table-row">
      <style:table-row-properties style:min-row-height="0.1993in" fo:keep-together="auto"/>
    </style:style>
    <style:style style:name="Table14.3" style:family="table-row">
      <style:table-row-properties style:min-row-height="0.3451in" fo:keep-together="auto"/>
    </style:style>
    <style:style style:name="Table14.4" style:family="table-row">
      <style:table-row-properties style:min-row-height="0.1806in" fo:keep-together="auto"/>
    </style:style>
    <style:style style:name="Table14.A4" style:family="table-cell">
      <style:table-cell-properties fo:padding-left="0.0035in" fo:padding-right="0.0035in" fo:padding-top="0in" fo:padding-bottom="0in" fo:border-left="0.5pt solid #000000" fo:border-right="0.5pt solid #000000" fo:border-top="0.5pt solid #000000" fo:border-bottom="0.75pt solid #000000"/>
    </style:style>
    <style:style style:name="Table14.5" style:family="table-row">
      <style:table-row-properties style:min-row-height="0.1958in" fo:keep-together="auto"/>
    </style:style>
    <style:style style:name="Table14.A5" style:family="table-cell">
      <style:table-cell-properties fo:padding-left="0.0035in" fo:padding-right="0.0035in" fo:padding-top="0in" fo:padding-bottom="0in" fo:border-left="0.5pt solid #000000" fo:border-right="0.5pt solid #000000" fo:border-top="0.75pt solid #000000" fo:border-bottom="0.5pt solid #000000"/>
    </style:style>
    <style:style style:name="Table14.7" style:family="table-row">
      <style:table-row-properties style:min-row-height="0.3535in" fo:keep-together="auto"/>
    </style:style>
    <style:style style:name="Table14.8" style:family="table-row">
      <style:table-row-properties style:min-row-height="0.1792in" fo:keep-together="auto"/>
    </style:style>
    <style:style style:name="Table15" style:family="table">
      <style:table-properties style:width="4.8771in" fo:margin-left="0.8847in" fo:margin-top="0in" fo:margin-bottom="0in" table:align="left" style:writing-mode="page"/>
    </style:style>
    <style:style style:name="Table15.A" style:family="table-column">
      <style:table-column-properties style:column-width="1.9438in"/>
    </style:style>
    <style:style style:name="Table15.B" style:family="table-column">
      <style:table-column-properties style:column-width="0.4493in"/>
    </style:style>
    <style:style style:name="Table15.C" style:family="table-column">
      <style:table-column-properties style:column-width="0.4743in"/>
    </style:style>
    <style:style style:name="Table15.D" style:family="table-column">
      <style:table-column-properties style:column-width="0.6285in"/>
    </style:style>
    <style:style style:name="Table15.E" style:family="table-column">
      <style:table-column-properties style:column-width="0.6556in"/>
    </style:style>
    <style:style style:name="Table15.F" style:family="table-column">
      <style:table-column-properties style:column-width="0.7257in"/>
    </style:style>
    <style:style style:name="Table15.1" style:family="table-row">
      <style:table-row-properties style:min-row-height="0.1951in" fo:keep-together="auto"/>
    </style:style>
    <style:style style:name="Table15.A1" style:family="table-cell">
      <style:table-cell-properties fo:padding-left="0.0035in" fo:padding-right="0.0035in" fo:padding-top="0in" fo:padding-bottom="0in" fo:border="0.5pt solid #000000"/>
    </style:style>
    <style:style style:name="Table15.2" style:family="table-row">
      <style:table-row-properties style:min-row-height="0.1993in" fo:keep-together="auto"/>
    </style:style>
    <style:style style:name="Table15.3" style:family="table-row">
      <style:table-row-properties style:min-row-height="0.4042in" fo:keep-together="auto"/>
    </style:style>
    <style:style style:name="Table15.4" style:family="table-row">
      <style:table-row-properties style:min-row-height="0.1792in" fo:keep-together="auto"/>
    </style:style>
    <style:style style:name="Table16" style:family="table">
      <style:table-properties style:width="4.8771in" fo:margin-left="0.8847in" fo:margin-top="0in" fo:margin-bottom="0in" table:align="left" style:writing-mode="page"/>
    </style:style>
    <style:style style:name="Table16.A" style:family="table-column">
      <style:table-column-properties style:column-width="1.9438in"/>
    </style:style>
    <style:style style:name="Table16.B" style:family="table-column">
      <style:table-column-properties style:column-width="0.4493in"/>
    </style:style>
    <style:style style:name="Table16.C" style:family="table-column">
      <style:table-column-properties style:column-width="0.4743in"/>
    </style:style>
    <style:style style:name="Table16.D" style:family="table-column">
      <style:table-column-properties style:column-width="0.6319in"/>
    </style:style>
    <style:style style:name="Table16.E" style:family="table-column">
      <style:table-column-properties style:column-width="0.6569in"/>
    </style:style>
    <style:style style:name="Table16.F" style:family="table-column">
      <style:table-column-properties style:column-width="0.7208in"/>
    </style:style>
    <style:style style:name="Table16.1" style:family="table-row">
      <style:table-row-properties style:min-row-height="0.1951in" fo:keep-together="auto"/>
    </style:style>
    <style:style style:name="Table16.A1" style:family="table-cell">
      <style:table-cell-properties fo:padding-left="0.0035in" fo:padding-right="0.0035in" fo:padding-top="0in" fo:padding-bottom="0in" fo:border="0.5pt solid #000000"/>
    </style:style>
    <style:style style:name="Table16.2" style:family="table-row">
      <style:table-row-properties style:min-row-height="0.1993in" fo:keep-together="auto"/>
    </style:style>
    <style:style style:name="Table16.3" style:family="table-row">
      <style:table-row-properties style:min-row-height="0.6104in" fo:keep-together="auto"/>
    </style:style>
    <style:style style:name="Table16.4" style:family="table-row">
      <style:table-row-properties style:min-row-height="0.1806in" fo:keep-together="auto"/>
    </style:style>
    <style:style style:name="Table16.A4" style:family="table-cell">
      <style:table-cell-properties fo:padding-left="0.0035in" fo:padding-right="0.0035in" fo:padding-top="0in" fo:padding-bottom="0in" fo:border-left="0.5pt solid #000000" fo:border-right="0.5pt solid #000000" fo:border-top="0.5pt solid #000000" fo:border-bottom="0.75pt solid #000000"/>
    </style:style>
    <style:style style:name="Table16.5" style:family="table-row">
      <style:table-row-properties style:min-row-height="0.1958in" fo:keep-together="auto"/>
    </style:style>
    <style:style style:name="Table16.A5" style:family="table-cell">
      <style:table-cell-properties fo:padding-left="0.0035in" fo:padding-right="0.0035in" fo:padding-top="0in" fo:padding-bottom="0in" fo:border-left="0.5pt solid #000000" fo:border-right="0.5pt solid #000000" fo:border-top="0.75pt solid #000000" fo:border-bottom="0.5pt solid #000000"/>
    </style:style>
    <style:style style:name="Table16.7" style:family="table-row">
      <style:table-row-properties style:min-row-height="0.9882in" fo:keep-together="auto"/>
    </style:style>
    <style:style style:name="Table17" style:family="table">
      <style:table-properties style:width="4.8118in" fo:margin-left="0.9in" fo:margin-top="0in" fo:margin-bottom="0in" table:align="left" style:writing-mode="page"/>
    </style:style>
    <style:style style:name="Table17.A" style:family="table-column">
      <style:table-column-properties style:column-width="1.9188in"/>
    </style:style>
    <style:style style:name="Table17.B" style:family="table-column">
      <style:table-column-properties style:column-width="0.4438in"/>
    </style:style>
    <style:style style:name="Table17.C" style:family="table-column">
      <style:table-column-properties style:column-width="0.4688in"/>
    </style:style>
    <style:style style:name="Table17.D" style:family="table-column">
      <style:table-column-properties style:column-width="0.6236in"/>
    </style:style>
    <style:style style:name="Table17.E" style:family="table-column">
      <style:table-column-properties style:column-width="0.6653in"/>
    </style:style>
    <style:style style:name="Table17.F" style:family="table-column">
      <style:table-column-properties style:column-width="0.6917in"/>
    </style:style>
    <style:style style:name="Table17.1" style:family="table-row">
      <style:table-row-properties style:min-row-height="0.2486in" fo:keep-together="auto"/>
    </style:style>
    <style:style style:name="Table17.A1" style:family="table-cell">
      <style:table-cell-properties fo:padding-left="0.0035in" fo:padding-right="0.0035in" fo:padding-top="0in" fo:padding-bottom="0in" fo:border="0.5pt solid #000000"/>
    </style:style>
    <style:style style:name="Table17.2" style:family="table-row">
      <style:table-row-properties style:min-row-height="0.1757in" fo:keep-together="auto"/>
    </style:style>
    <style:style style:name="Table17.A2"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17.3" style:family="table-row">
      <style:table-row-properties style:min-row-height="0.1917in" fo:keep-together="auto"/>
    </style:style>
    <style:style style:name="Table17.A3"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17.4" style:family="table-row">
      <style:table-row-properties style:min-row-height="0.1979in" fo:keep-together="auto"/>
    </style:style>
    <style:style style:name="Table17.5" style:family="table-row">
      <style:table-row-properties style:min-row-height="1.2854in" fo:keep-together="auto"/>
    </style:style>
    <style:style style:name="Table17.9" style:family="table-row">
      <style:table-row-properties style:min-row-height="0.8924in" fo:keep-together="auto"/>
    </style:style>
    <style:style style:name="Table17.10" style:family="table-row">
      <style:table-row-properties style:min-row-height="0.1764in" fo:keep-together="auto"/>
    </style:style>
    <style:style style:name="Table18" style:family="table">
      <style:table-properties style:width="5.0049in" fo:margin-left="0.8479in" fo:margin-top="0in" fo:margin-bottom="0in" table:align="left" style:writing-mode="page"/>
    </style:style>
    <style:style style:name="Table18.A" style:family="table-column">
      <style:table-column-properties style:column-width="0.0493in"/>
    </style:style>
    <style:style style:name="Table18.B" style:family="table-column">
      <style:table-column-properties style:column-width="1.9229in"/>
    </style:style>
    <style:style style:name="Table18.C" style:family="table-column">
      <style:table-column-properties style:column-width="0.4521in"/>
    </style:style>
    <style:style style:name="Table18.D" style:family="table-column">
      <style:table-column-properties style:column-width="0.3688in"/>
    </style:style>
    <style:style style:name="Table18.E" style:family="table-column">
      <style:table-column-properties style:column-width="0.0347in"/>
    </style:style>
    <style:style style:name="Table18.F" style:family="table-column">
      <style:table-column-properties style:column-width="0.0854in"/>
    </style:style>
    <style:style style:name="Table18.G" style:family="table-column">
      <style:table-column-properties style:column-width="0.5736in"/>
    </style:style>
    <style:style style:name="Table18.H" style:family="table-column">
      <style:table-column-properties style:column-width="0.6396in"/>
    </style:style>
    <style:style style:name="Table18.I" style:family="table-column">
      <style:table-column-properties style:column-width="0.8785in"/>
    </style:style>
    <style:style style:name="Table18.1" style:family="table-row">
      <style:table-row-properties style:min-row-height="0.2333in" fo:keep-together="auto"/>
    </style:style>
    <style:style style:name="Table18.A1" style:family="table-cell">
      <style:table-cell-properties fo:padding-left="0in" fo:padding-right="0.0035in" fo:padding-top="0in" fo:padding-bottom="0in" fo:border-left="none" fo:border-right="0.5pt solid #000000" fo:border-top="none" fo:border-bottom="none"/>
    </style:style>
    <style:style style:name="Table18.B1" style:family="table-cell">
      <style:table-cell-properties fo:padding-left="0in" fo:padding-right="0.0035in" fo:padding-top="0in" fo:padding-bottom="0in" fo:border="0.5pt solid #000000"/>
    </style:style>
    <style:style style:name="Table18.2" style:family="table-row">
      <style:table-row-properties style:min-row-height="0.2028in" fo:keep-together="auto"/>
    </style:style>
    <style:style style:name="Table18.3" style:family="table-row">
      <style:table-row-properties style:min-row-height="0.409in" fo:keep-together="auto"/>
    </style:style>
    <style:style style:name="Table18.4" style:family="table-row">
      <style:table-row-properties style:min-row-height="0.1813in" fo:keep-together="auto"/>
    </style:style>
    <style:style style:name="Table18.B4" style:family="table-cell">
      <style:table-cell-properties fo:padding-left="0in" fo:padding-right="0.0035in" fo:padding-top="0in" fo:padding-bottom="0in" fo:border-left="0.5pt solid #000000" fo:border-right="0.5pt solid #000000" fo:border-top="0.5pt solid #000000" fo:border-bottom="1pt solid #000000"/>
    </style:style>
    <style:style style:name="Table18.5" style:family="table-row">
      <style:table-row-properties style:min-row-height="0.2326in" fo:keep-together="auto"/>
    </style:style>
    <style:style style:name="Table18.B5" style:family="table-cell">
      <style:table-cell-properties fo:padding-left="0in" fo:padding-right="0.0035in" fo:padding-top="0in" fo:padding-bottom="0in" fo:border-left="0.5pt solid #000000" fo:border-right="0.5pt solid #000000" fo:border-top="1pt solid #000000" fo:border-bottom="0.5pt solid #000000"/>
    </style:style>
    <style:style style:name="Table18.7" style:family="table-row">
      <style:table-row-properties style:min-row-height="0.4104in" fo:keep-together="auto"/>
    </style:style>
    <style:style style:name="Table18.A20" style:family="table-cell">
      <style:table-cell-properties fo:padding-left="0in" fo:padding-right="0.0035in" fo:padding-top="0in" fo:padding-bottom="0in" fo:border-left="none" fo:border-right="0.5pt solid #000000" fo:border-top="none" fo:border-bottom="0.5pt solid #000000"/>
    </style:style>
    <style:style style:name="Table19" style:family="table">
      <style:table-properties style:width="4.9486in" fo:margin-left="0.8854in" fo:margin-top="0in" fo:margin-bottom="0in" table:align="left" style:writing-mode="page"/>
    </style:style>
    <style:style style:name="Table19.A" style:family="table-column">
      <style:table-column-properties style:column-width="1.9472in"/>
    </style:style>
    <style:style style:name="Table19.B" style:family="table-column">
      <style:table-column-properties style:column-width="0.4507in"/>
    </style:style>
    <style:style style:name="Table19.C" style:family="table-column">
      <style:table-column-properties style:column-width="0.391in"/>
    </style:style>
    <style:style style:name="Table19.D" style:family="table-column">
      <style:table-column-properties style:column-width="0.0861in"/>
    </style:style>
    <style:style style:name="Table19.E" style:family="table-column">
      <style:table-column-properties style:column-width="0.5715in"/>
    </style:style>
    <style:style style:name="Table19.F" style:family="table-column">
      <style:table-column-properties style:column-width="0.6361in"/>
    </style:style>
    <style:style style:name="Table19.G" style:family="table-column">
      <style:table-column-properties style:column-width="0.866in"/>
    </style:style>
    <style:style style:name="Table19.1" style:family="table-row">
      <style:table-row-properties style:min-row-height="1.1007in" fo:keep-together="auto"/>
    </style:style>
    <style:style style:name="Table19.A1" style:family="table-cell">
      <style:table-cell-properties fo:padding-left="0in" fo:padding-right="0.0035in" fo:padding-top="0in" fo:padding-bottom="0in" fo:border-left="none" fo:border-right="0.5pt solid #000000" fo:border-top="0.5pt solid #000000" fo:border-bottom="0.5pt solid #000000"/>
    </style:style>
    <style:style style:name="Table19.C1" style:family="table-cell">
      <style:table-cell-properties fo:padding-left="0in" fo:padding-right="0.0035in" fo:padding-top="0in" fo:padding-bottom="0in" fo:border="0.5pt solid #000000"/>
    </style:style>
    <style:style style:name="Table19.2" style:family="table-row">
      <style:table-row-properties style:min-row-height="0.1785in" fo:keep-together="auto"/>
    </style:style>
    <style:style style:name="Table19.A2" style:family="table-cell">
      <style:table-cell-properties fo:padding-left="0in" fo:padding-right="0.0035in" fo:padding-top="0in" fo:padding-bottom="0in" fo:border-left="none" fo:border-right="0.5pt solid #000000" fo:border-top="0.5pt solid #000000" fo:border-bottom="1pt solid #000000"/>
    </style:style>
    <style:style style:name="Table19.G2" style:family="table-cell">
      <style:table-cell-properties fo:padding-left="0in" fo:padding-right="0.0035in" fo:padding-top="0in" fo:padding-bottom="0in" fo:border-left="0.5pt solid #000000" fo:border-right="0.5pt solid #000000" fo:border-top="0.5pt solid #000000" fo:border-bottom="1pt solid #000000"/>
    </style:style>
    <style:style style:name="Table19.3" style:family="table-row">
      <style:table-row-properties style:min-row-height="0.2028in" fo:keep-together="auto"/>
    </style:style>
    <style:style style:name="Table19.A3" style:family="table-cell">
      <style:table-cell-properties fo:padding-left="0in" fo:padding-right="0.0035in" fo:padding-top="0in" fo:padding-bottom="0in" fo:border-left="none" fo:border-right="0.5pt solid #000000" fo:border-top="1pt solid #000000" fo:border-bottom="0.5pt solid #000000"/>
    </style:style>
    <style:style style:name="Table19.4" style:family="table-row">
      <style:table-row-properties style:min-row-height="0.2007in" fo:keep-together="auto"/>
    </style:style>
    <style:style style:name="Table19.5" style:family="table-row">
      <style:table-row-properties style:min-row-height="1.2944in" fo:keep-together="auto"/>
    </style:style>
    <style:style style:name="Table19.6" style:family="table-row">
      <style:table-row-properties style:min-row-height="0.1792in" fo:keep-together="auto"/>
    </style:style>
    <style:style style:name="Table19.7" style:family="table-row">
      <style:table-row-properties style:min-row-height="0.2285in" fo:keep-together="auto"/>
    </style:style>
    <style:style style:name="Table19.A7" style:family="table-cell">
      <style:table-cell-properties fo:padding-left="0in" fo:padding-right="0.0035in" fo:padding-top="0in" fo:padding-bottom="0in" fo:border-left="0.5pt solid #000000" fo:border-right="0.5pt solid #000000" fo:border-top="1pt solid #000000" fo:border-bottom="0.5pt solid #000000"/>
    </style:style>
    <style:style style:name="Table19.9" style:family="table-row">
      <style:table-row-properties style:min-row-height="0.4049in" fo:keep-together="auto"/>
    </style:style>
    <style:style style:name="Table19.10" style:family="table-row">
      <style:table-row-properties style:min-row-height="0.1778in" fo:keep-together="auto"/>
    </style:style>
    <style:style style:name="Table19.11" style:family="table-row">
      <style:table-row-properties style:min-row-height="0.2299in" fo:keep-together="auto"/>
    </style:style>
    <style:style style:name="Table19.12" style:family="table-row">
      <style:table-row-properties style:min-row-height="0.1993in" fo:keep-together="auto"/>
    </style:style>
    <style:style style:name="Table19.13" style:family="table-row">
      <style:table-row-properties style:min-row-height="0.4035in" fo:keep-together="auto"/>
    </style:style>
    <style:style style:name="Table19.19" style:family="table-row">
      <style:table-row-properties style:min-row-height="0.1681in" fo:keep-together="auto"/>
    </style:style>
    <style:style style:name="Table20" style:family="table">
      <style:table-properties style:width="4.9403in" fo:margin-left="0.8729in" fo:margin-top="0in" fo:margin-bottom="0in" table:align="left" style:writing-mode="page"/>
    </style:style>
    <style:style style:name="Table20.A" style:family="table-column">
      <style:table-column-properties style:column-width="1.9472in"/>
    </style:style>
    <style:style style:name="Table20.B" style:family="table-column">
      <style:table-column-properties style:column-width="0.4493in"/>
    </style:style>
    <style:style style:name="Table20.C" style:family="table-column">
      <style:table-column-properties style:column-width="0.4757in"/>
    </style:style>
    <style:style style:name="Table20.D" style:family="table-column">
      <style:table-column-properties style:column-width="0.4778in"/>
    </style:style>
    <style:style style:name="Table20.E" style:family="table-column">
      <style:table-column-properties style:column-width="0.7799in"/>
    </style:style>
    <style:style style:name="Table20.F" style:family="table-column">
      <style:table-column-properties style:column-width="0.8104in"/>
    </style:style>
    <style:style style:name="Table20.1" style:family="table-row">
      <style:table-row-properties style:min-row-height="0.1688in" fo:keep-together="auto"/>
    </style:style>
    <style:style style:name="Table20.A1" style:family="table-cell">
      <style:table-cell-properties fo:padding-left="0.0035in" fo:padding-right="0.0035in" fo:padding-top="0in" fo:padding-bottom="0in" fo:border="0.5pt solid #000000"/>
    </style:style>
    <style:style style:name="Table20.2" style:family="table-row">
      <style:table-row-properties style:min-row-height="0.1993in" fo:keep-together="auto"/>
    </style:style>
    <style:style style:name="Table20.3" style:family="table-row">
      <style:table-row-properties style:min-row-height="0.4035in" fo:keep-together="auto"/>
    </style:style>
    <style:style style:name="Table20.4" style:family="table-row">
      <style:table-row-properties style:min-row-height="0.1806in" fo:keep-together="auto"/>
    </style:style>
    <style:style style:name="Table21" style:family="table">
      <style:table-properties style:width="4.9451in" fo:margin-left="0.8757in" fo:margin-top="0in" fo:margin-bottom="0in" table:align="left" style:writing-mode="page"/>
    </style:style>
    <style:style style:name="Table21.A" style:family="table-column">
      <style:table-column-properties style:column-width="1.9472in"/>
    </style:style>
    <style:style style:name="Table21.B" style:family="table-column">
      <style:table-column-properties style:column-width="0.45in"/>
    </style:style>
    <style:style style:name="Table21.C" style:family="table-column">
      <style:table-column-properties style:column-width="0.4764in"/>
    </style:style>
    <style:style style:name="Table21.D" style:family="table-column">
      <style:table-column-properties style:column-width="0.5118in"/>
    </style:style>
    <style:style style:name="Table21.E" style:family="table-column">
      <style:table-column-properties style:column-width="0.7181in"/>
    </style:style>
    <style:style style:name="Table21.F" style:family="table-column">
      <style:table-column-properties style:column-width="0.8417in"/>
    </style:style>
    <style:style style:name="Table21.1" style:family="table-row">
      <style:table-row-properties style:min-row-height="0.2313in" fo:keep-together="auto"/>
    </style:style>
    <style:style style:name="Table21.A1" style:family="table-cell">
      <style:table-cell-properties fo:padding-left="0in" fo:padding-right="0.0035in" fo:padding-top="0in" fo:padding-bottom="0in" fo:border-left="none" fo:border-right="0.5pt solid #000000" fo:border-top="0.5pt solid #000000" fo:border-bottom="0.5pt solid #000000"/>
    </style:style>
    <style:style style:name="Table21.2" style:family="table-row">
      <style:table-row-properties style:min-row-height="0.1993in" fo:keep-together="auto"/>
    </style:style>
    <style:style style:name="Table21.B2" style:family="table-cell">
      <style:table-cell-properties fo:padding-left="0in" fo:padding-right="0.0035in" fo:padding-top="0in" fo:padding-bottom="0in" fo:border="0.5pt solid #000000"/>
    </style:style>
    <style:style style:name="Table21.3" style:family="table-row">
      <style:table-row-properties style:min-row-height="0.4049in" fo:keep-together="auto"/>
    </style:style>
    <style:style style:name="Table21.4" style:family="table-row">
      <style:table-row-properties style:min-row-height="0.1785in" fo:keep-together="auto"/>
    </style:style>
    <style:style style:name="Table21.A4" style:family="table-cell">
      <style:table-cell-properties fo:padding-left="0in" fo:padding-right="0.0035in" fo:padding-top="0in" fo:padding-bottom="0in" fo:border-left="none" fo:border-right="0.5pt solid #000000" fo:border-top="0.5pt solid #000000" fo:border-bottom="1pt solid #000000"/>
    </style:style>
    <style:style style:name="Table21.F4" style:family="table-cell">
      <style:table-cell-properties fo:padding-left="0in" fo:padding-right="0.0035in" fo:padding-top="0in" fo:padding-bottom="0in" fo:border-left="0.5pt solid #000000" fo:border-right="0.5pt solid #000000" fo:border-top="0.5pt solid #000000" fo:border-bottom="1pt solid #000000"/>
    </style:style>
    <style:style style:name="Table21.5" style:family="table-row">
      <style:table-row-properties style:min-row-height="0.2292in" fo:keep-together="auto"/>
    </style:style>
    <style:style style:name="Table21.A5" style:family="table-cell">
      <style:table-cell-properties fo:padding-left="0in" fo:padding-right="0.0035in" fo:padding-top="0in" fo:padding-bottom="0in" fo:border-left="0.5pt solid #000000" fo:border-right="0.5pt solid #000000" fo:border-top="1pt solid #000000" fo:border-bottom="0.5pt solid #000000"/>
    </style:style>
    <style:style style:name="Table21.8" style:family="table-row">
      <style:table-row-properties style:min-row-height="0.1778in" fo:keep-together="auto"/>
    </style:style>
    <style:style style:name="Table21.9" style:family="table-row">
      <style:table-row-properties style:min-row-height="0.2299in" fo:keep-together="auto"/>
    </style:style>
    <style:style style:name="Table21.A9" style:family="table-cell">
      <style:table-cell-properties fo:padding-left="0in" fo:padding-right="0.0035in" fo:padding-top="0in" fo:padding-bottom="0in" fo:border-left="none" fo:border-right="0.5pt solid #000000" fo:border-top="1pt solid #000000" fo:border-bottom="0.5pt solid #000000"/>
    </style:style>
    <style:style style:name="Table21.12" style:family="table-row">
      <style:table-row-properties style:min-row-height="0.1792in" fo:keep-together="auto"/>
    </style:style>
    <style:style style:name="Table21.13" style:family="table-row">
      <style:table-row-properties style:min-row-height="0.2285in" fo:keep-together="auto"/>
    </style:style>
    <style:style style:name="Table21.14" style:family="table-row">
      <style:table-row-properties style:min-row-height="0.2007in" fo:keep-together="auto"/>
    </style:style>
    <style:style style:name="Table21.15" style:family="table-row">
      <style:table-row-properties style:min-row-height="0.4035in" fo:keep-together="auto"/>
    </style:style>
    <style:style style:name="Table21.23" style:family="table-row">
      <style:table-row-properties style:min-row-height="0.8271in" fo:keep-together="auto"/>
    </style:style>
    <style:style style:name="Table22" style:family="table">
      <style:table-properties style:width="5.0653in" fo:margin-left="0.8681in" fo:margin-top="0in" fo:margin-bottom="0in" table:align="left" style:writing-mode="page"/>
    </style:style>
    <style:style style:name="Table22.A" style:family="table-column">
      <style:table-column-properties style:column-width="0.0333in"/>
    </style:style>
    <style:style style:name="Table22.B" style:family="table-column">
      <style:table-column-properties style:column-width="1.9132in"/>
    </style:style>
    <style:style style:name="Table22.C" style:family="table-column">
      <style:table-column-properties style:column-width="0.45in"/>
    </style:style>
    <style:style style:name="Table22.D" style:family="table-column">
      <style:table-column-properties style:column-width="0.2986in"/>
    </style:style>
    <style:style style:name="Table22.E" style:family="table-column">
      <style:table-column-properties style:column-width="0.1764in"/>
    </style:style>
    <style:style style:name="Table22.F" style:family="table-column">
      <style:table-column-properties style:column-width="0.1618in"/>
    </style:style>
    <style:style style:name="Table22.G" style:family="table-column">
      <style:table-column-properties style:column-width="0.3146in"/>
    </style:style>
    <style:style style:name="Table22.H" style:family="table-column">
      <style:table-column-properties style:column-width="0.0653in"/>
    </style:style>
    <style:style style:name="Table22.I" style:family="table-column">
      <style:table-column-properties style:column-width="0.3903in"/>
    </style:style>
    <style:style style:name="Table22.J" style:family="table-column">
      <style:table-column-properties style:column-width="0.2958in"/>
    </style:style>
    <style:style style:name="Table22.K" style:family="table-column">
      <style:table-column-properties style:column-width="0.3125in"/>
    </style:style>
    <style:style style:name="Table22.L" style:family="table-column">
      <style:table-column-properties style:column-width="0.5313in"/>
    </style:style>
    <style:style style:name="Table22.M" style:family="table-column">
      <style:table-column-properties style:column-width="0.0299in"/>
    </style:style>
    <style:style style:name="Table22.N" style:family="table-column">
      <style:table-column-properties style:column-width="0.0924in"/>
    </style:style>
    <style:style style:name="Table22.1" style:family="table-row">
      <style:table-row-properties style:min-row-height="0.1778in" fo:keep-together="auto"/>
    </style:style>
    <style:style style:name="Table22.A1" style:family="table-cell">
      <style:table-cell-properties fo:padding-left="0in" fo:padding-right="0.0035in" fo:padding-top="0in" fo:padding-bottom="0in" fo:border-left="none" fo:border-right="0.5pt solid #000000" fo:border-top="none" fo:border-bottom="0.5pt solid #000000"/>
    </style:style>
    <style:style style:name="Table22.B1" style:family="table-cell">
      <style:table-cell-properties fo:padding-left="0in" fo:padding-right="0.0035in" fo:padding-top="0in" fo:padding-bottom="0in" fo:border-left="0.5pt solid #000000" fo:border-right="0.5pt solid #000000" fo:border-top="0.5pt solid #000000" fo:border-bottom="1pt solid #000000"/>
    </style:style>
    <style:style style:name="Table22.M1" style:family="table-cell">
      <style:table-cell-properties fo:padding-left="0in" fo:padding-right="0.0035in" fo:padding-top="0in" fo:padding-bottom="0in" fo:border-left="0.5pt solid #000000" fo:border-right="none" fo:border-top="none" fo:border-bottom="none"/>
    </style:style>
    <style:style style:name="Table22.2" style:family="table-row">
      <style:table-row-properties style:min-row-height="0.2in" fo:keep-together="auto"/>
    </style:style>
    <style:style style:name="Table22.A2" style:family="table-cell">
      <style:table-cell-properties fo:padding-left="0in" fo:padding-right="0.0035in" fo:padding-top="0in" fo:padding-bottom="0in" fo:border-left="0.5pt solid #000000" fo:border-right="0.5pt solid #000000" fo:border-top="1pt solid #000000" fo:border-bottom="0.5pt solid #000000"/>
    </style:style>
    <style:style style:name="Table22.N2" style:family="table-cell">
      <style:table-cell-properties fo:padding-left="0in" fo:padding-right="0.0035in" fo:padding-top="0in" fo:padding-bottom="0in" fo:border-left="0.5pt solid #000000" fo:border-right="none" fo:border-top="none" fo:border-bottom="0.5pt solid #000000"/>
    </style:style>
    <style:style style:name="Table22.3" style:family="table-row">
      <style:table-row-properties style:min-row-height="0.1993in" fo:keep-together="auto"/>
    </style:style>
    <style:style style:name="Table22.A3" style:family="table-cell">
      <style:table-cell-properties fo:padding-left="0in" fo:padding-right="0.0035in" fo:padding-top="0in" fo:padding-bottom="0in" fo:border="0.5pt solid #000000"/>
    </style:style>
    <style:style style:name="Table22.4" style:family="table-row">
      <style:table-row-properties style:min-row-height="1.6924in" fo:keep-together="auto"/>
    </style:style>
    <style:style style:name="Table22.5" style:family="table-row">
      <style:table-row-properties style:min-row-height="0.1785in" fo:keep-together="auto"/>
    </style:style>
    <style:style style:name="Table22.6" style:family="table-row">
      <style:table-row-properties style:min-row-height="0.1708in" fo:keep-together="auto"/>
    </style:style>
    <style:style style:name="Table22.7" style:family="table-row">
      <style:table-row-properties style:min-row-height="0.2007in" fo:keep-together="auto"/>
    </style:style>
    <style:style style:name="Table22.8" style:family="table-row">
      <style:table-row-properties style:min-row-height="1.116in" fo:keep-together="auto"/>
    </style:style>
    <style:style style:name="Table22.9" style:family="table-row">
      <style:table-row-properties style:min-row-height="0.1792in" fo:keep-together="auto"/>
    </style:style>
    <style:style style:name="Table22.10" style:family="table-row">
      <style:table-row-properties style:min-row-height="0.1944in" fo:keep-together="auto"/>
    </style:style>
    <style:style style:name="Table22.12" style:family="table-row">
      <style:table-row-properties style:min-row-height="1.0028in" fo:keep-together="auto"/>
    </style:style>
    <style:style style:name="Table22.14" style:family="table-row">
      <style:table-row-properties style:min-row-height="0.2292in" fo:keep-together="auto"/>
    </style:style>
    <style:style style:name="Table22.A14" style:family="table-cell">
      <style:table-cell-properties fo:padding-left="0in" fo:padding-right="0.0035in" fo:padding-top="0in" fo:padding-bottom="0in" fo:border-left="none" fo:border-right="0.5pt solid #000000" fo:border-top="0.5pt solid #000000" fo:border-bottom="none"/>
    </style:style>
    <style:style style:name="Table22.A15" style:family="table-cell">
      <style:table-cell-properties fo:padding-left="0in" fo:padding-right="0.0035in" fo:padding-top="0in" fo:padding-bottom="0in" fo:border-left="none" fo:border-right="0.5pt solid #000000" fo:border-top="none" fo:border-bottom="none"/>
    </style:style>
    <style:style style:name="Table22.16" style:family="table-row">
      <style:table-row-properties style:min-row-height="1.1375in" fo:keep-together="auto"/>
    </style:style>
    <style:style style:name="Table23" style:family="table">
      <style:table-properties style:width="4.9993in" fo:margin-left="0.9201in" fo:margin-top="0in" fo:margin-bottom="0in" table:align="left" style:writing-mode="page"/>
    </style:style>
    <style:style style:name="Table23.A" style:family="table-column">
      <style:table-column-properties style:column-width="1.9236in"/>
    </style:style>
    <style:style style:name="Table23.B" style:family="table-column">
      <style:table-column-properties style:column-width="0.4444in"/>
    </style:style>
    <style:style style:name="Table23.C" style:family="table-column">
      <style:table-column-properties style:column-width="0.2931in"/>
    </style:style>
    <style:style style:name="Table23.D" style:family="table-column">
      <style:table-column-properties style:column-width="0.1764in"/>
    </style:style>
    <style:style style:name="Table23.E" style:family="table-column">
      <style:table-column-properties style:column-width="0.15in"/>
    </style:style>
    <style:style style:name="Table23.F" style:family="table-column">
      <style:table-column-properties style:column-width="0.3854in"/>
    </style:style>
    <style:style style:name="Table23.G" style:family="table-column">
      <style:table-column-properties style:column-width="0.1479in"/>
    </style:style>
    <style:style style:name="Table23.H" style:family="table-column">
      <style:table-column-properties style:column-width="0.234in"/>
    </style:style>
    <style:style style:name="Table23.I" style:family="table-column">
      <style:table-column-properties style:column-width="0.5354in"/>
    </style:style>
    <style:style style:name="Table23.J" style:family="table-column">
      <style:table-column-properties style:column-width="0.0556in"/>
    </style:style>
    <style:style style:name="Table23.K" style:family="table-column">
      <style:table-column-properties style:column-width="0.5368in"/>
    </style:style>
    <style:style style:name="Table23.L" style:family="table-column">
      <style:table-column-properties style:column-width="0.1167in"/>
    </style:style>
    <style:style style:name="Table23.1" style:family="table-row">
      <style:table-row-properties style:min-row-height="0.2271in" fo:keep-together="auto"/>
    </style:style>
    <style:style style:name="Table23.A1" style:family="table-cell">
      <style:table-cell-properties fo:padding-left="0.0035in" fo:padding-right="0.0035in" fo:padding-top="0in" fo:padding-bottom="0in" fo:border="0.5pt solid #000000"/>
    </style:style>
    <style:style style:name="Table23.2" style:family="table-row">
      <style:table-row-properties style:min-row-height="0.1979in" fo:keep-together="auto"/>
    </style:style>
    <style:style style:name="Table23.3" style:family="table-row">
      <style:table-row-properties style:min-row-height="1.6708in" fo:keep-together="auto"/>
    </style:style>
    <style:style style:name="Table23.4" style:family="table-row">
      <style:table-row-properties style:min-row-height="0.1771in" fo:keep-together="auto"/>
    </style:style>
    <style:style style:name="Table23.A4"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23.A5"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23.L5" style:family="table-cell">
      <style:table-cell-properties fo:padding-left="0.0035in" fo:padding-right="0.0035in" fo:padding-top="0in" fo:padding-bottom="0in" fo:border-left="0.5pt solid #000000" fo:border-right="none" fo:border-top="0.5pt solid #000000" fo:border-bottom="none"/>
    </style:style>
    <style:style style:name="Table23.6" style:family="table-row">
      <style:table-row-properties style:min-row-height="0.1965in" fo:keep-together="auto"/>
    </style:style>
    <style:style style:name="Table23.L6" style:family="table-cell">
      <style:table-cell-properties fo:padding-left="0.0035in" fo:padding-right="0.0035in" fo:padding-top="0in" fo:padding-bottom="0in" fo:border-left="0.5pt solid #000000" fo:border-right="none" fo:border-top="none" fo:border-bottom="none"/>
    </style:style>
    <style:style style:name="Table23.7" style:family="table-row">
      <style:table-row-properties style:min-row-height="1.1833in" fo:keep-together="auto"/>
    </style:style>
    <style:style style:name="Table23.8" style:family="table-row">
      <style:table-row-properties style:min-row-height="0.1757in" fo:keep-together="auto"/>
    </style:style>
    <style:style style:name="Table23.13" style:family="table-row">
      <style:table-row-properties style:min-row-height="0.2257in" fo:keep-together="auto"/>
    </style:style>
    <style:style style:name="Table23.15" style:family="table-row">
      <style:table-row-properties style:min-row-height="1.1701in" fo:keep-together="auto"/>
    </style:style>
    <style:style style:name="Table23.A15" style:family="table-cell">
      <style:table-cell-properties style:border-line-width-bottom="0.0069in 0.0069in 0.0069in" fo:padding-left="0.0035in" fo:padding-right="0.0035in" fo:padding-top="0in" fo:padding-bottom="0in" fo:border-left="0.5pt solid #000000" fo:border-right="0.5pt solid #000000" fo:border-top="0.5pt solid #000000" fo:border-bottom="1.5pt double #000000"/>
    </style:style>
    <style:style style:name="Table24" style:family="table">
      <style:table-properties style:width="4.8826in" fo:margin-left="0.9083in" fo:margin-top="0in" fo:margin-bottom="0in" table:align="left" style:writing-mode="page"/>
    </style:style>
    <style:style style:name="Table24.A" style:family="table-column">
      <style:table-column-properties style:column-width="1.9236in"/>
    </style:style>
    <style:style style:name="Table24.B" style:family="table-column">
      <style:table-column-properties style:column-width="0.4444in"/>
    </style:style>
    <style:style style:name="Table24.C" style:family="table-column">
      <style:table-column-properties style:column-width="0.4688in"/>
    </style:style>
    <style:style style:name="Table24.D" style:family="table-column">
      <style:table-column-properties style:column-width="0.6854in"/>
    </style:style>
    <style:style style:name="Table24.E" style:family="table-column">
      <style:table-column-properties style:column-width="0.7667in"/>
    </style:style>
    <style:style style:name="Table24.F" style:family="table-column">
      <style:table-column-properties style:column-width="0.5938in"/>
    </style:style>
    <style:style style:name="Table24.1" style:family="table-row">
      <style:table-row-properties style:min-row-height="0.1757in" fo:keep-together="auto"/>
    </style:style>
    <style:style style:name="Table24.A1"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24.2" style:family="table-row">
      <style:table-row-properties style:min-row-height="0.2271in" fo:keep-together="auto"/>
    </style:style>
    <style:style style:name="Table24.A2"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24.3" style:family="table-row">
      <style:table-row-properties style:min-row-height="0.1965in" fo:keep-together="auto"/>
    </style:style>
    <style:style style:name="Table24.A3" style:family="table-cell">
      <style:table-cell-properties fo:padding-left="0.0035in" fo:padding-right="0.0035in" fo:padding-top="0in" fo:padding-bottom="0in" fo:border="0.5pt solid #000000"/>
    </style:style>
    <style:style style:name="Table24.4" style:family="table-row">
      <style:table-row-properties style:min-row-height="0.7014in" fo:keep-together="auto"/>
    </style:style>
    <style:style style:name="Table24.5" style:family="table-row">
      <style:table-row-properties style:min-row-height="0.1771in" fo:keep-together="auto"/>
    </style:style>
    <style:style style:name="Table24.6" style:family="table-row">
      <style:table-row-properties style:min-row-height="0.2257in" fo:keep-together="auto"/>
    </style:style>
    <style:style style:name="Table24.7" style:family="table-row">
      <style:table-row-properties style:min-row-height="0.1979in" fo:keep-together="auto"/>
    </style:style>
    <style:style style:name="Table24.8" style:family="table-row">
      <style:table-row-properties style:min-row-height="0.8944in" fo:keep-together="auto"/>
    </style:style>
    <style:style style:name="Table24.12" style:family="table-row">
      <style:table-row-properties style:min-row-height="0.8181in" fo:keep-together="auto"/>
    </style:style>
    <style:style style:name="Table24.20" style:family="table-row">
      <style:table-row-properties style:min-row-height="0.4in" fo:keep-together="auto"/>
    </style:style>
    <style:style style:name="Table24.21" style:family="table-row">
      <style:table-row-properties style:min-row-height="0.1778in" fo:keep-together="auto"/>
    </style:style>
    <style:style style:name="Table25" style:family="table">
      <style:table-properties style:width="4.9486in" fo:margin-left="0.8438in" fo:margin-top="0in" fo:margin-bottom="0in" table:align="left" style:writing-mode="page"/>
    </style:style>
    <style:style style:name="Table25.A" style:family="table-column">
      <style:table-column-properties style:column-width="1.9708in"/>
    </style:style>
    <style:style style:name="Table25.B" style:family="table-column">
      <style:table-column-properties style:column-width="0.4201in"/>
    </style:style>
    <style:style style:name="Table25.C" style:family="table-column">
      <style:table-column-properties style:column-width="0.0361in"/>
    </style:style>
    <style:style style:name="Table25.D" style:family="table-column">
      <style:table-column-properties style:column-width="0.2396in"/>
    </style:style>
    <style:style style:name="Table25.E" style:family="table-column">
      <style:table-column-properties style:column-width="0.059in"/>
    </style:style>
    <style:style style:name="Table25.F" style:family="table-column">
      <style:table-column-properties style:column-width="0.1826in"/>
    </style:style>
    <style:style style:name="Table25.G" style:family="table-column">
      <style:table-column-properties style:column-width="0.0944in"/>
    </style:style>
    <style:style style:name="Table25.H" style:family="table-column">
      <style:table-column-properties style:column-width="0.0896in"/>
    </style:style>
    <style:style style:name="Table25.I" style:family="table-column">
      <style:table-column-properties style:column-width="0.2722in"/>
    </style:style>
    <style:style style:name="Table25.J" style:family="table-column">
      <style:table-column-properties style:column-width="0.1514in"/>
    </style:style>
    <style:style style:name="Table25.K" style:family="table-column">
      <style:table-column-properties style:column-width="0.2167in"/>
    </style:style>
    <style:style style:name="Table25.L" style:family="table-column">
      <style:table-column-properties style:column-width="0.4785in"/>
    </style:style>
    <style:style style:name="Table25.M" style:family="table-column">
      <style:table-column-properties style:column-width="0.1292in"/>
    </style:style>
    <style:style style:name="Table25.N" style:family="table-column">
      <style:table-column-properties style:column-width="0.6083in"/>
    </style:style>
    <style:style style:name="Table25.1" style:family="table-row">
      <style:table-row-properties style:min-row-height="0.1694in" fo:keep-together="auto"/>
    </style:style>
    <style:style style:name="Table25.A1" style:family="table-cell">
      <style:table-cell-properties fo:padding-left="0.0035in" fo:padding-right="0.0035in" fo:padding-top="0in" fo:padding-bottom="0in" fo:border="0.5pt solid #000000"/>
    </style:style>
    <style:style style:name="Table25.2" style:family="table-row">
      <style:table-row-properties style:min-row-height="0.15in" fo:keep-together="auto"/>
    </style:style>
    <style:style style:name="Table25.3" style:family="table-row">
      <style:table-row-properties style:min-row-height="0.2556in" fo:keep-together="auto"/>
    </style:style>
    <style:style style:name="Table25.4" style:family="table-row">
      <style:table-row-properties style:min-row-height="0.1333in" fo:keep-together="auto"/>
    </style:style>
    <style:style style:name="Table25.A4"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25.5" style:family="table-row">
      <style:table-row-properties style:min-row-height="0.1688in" fo:keep-together="auto"/>
    </style:style>
    <style:style style:name="Table25.A5"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25.6" style:family="table-row">
      <style:table-row-properties style:min-row-height="0.1257in" fo:keep-together="auto"/>
    </style:style>
    <style:style style:name="Table25.9" style:family="table-row">
      <style:table-row-properties style:min-row-height="0.1458in" fo:keep-together="auto"/>
    </style:style>
    <style:style style:name="Table25.10" style:family="table-row">
      <style:table-row-properties style:min-row-height="0.2021in" fo:keep-together="auto"/>
    </style:style>
    <style:style style:name="Table25.13" style:family="table-row">
      <style:table-row-properties style:min-row-height="0.1118in" fo:keep-together="auto"/>
    </style:style>
    <style:style style:name="Table25.21" style:family="table-row">
      <style:table-row-properties style:min-row-height="0.1104in" fo:keep-together="auto"/>
    </style:style>
    <style:style style:name="Table25.22" style:family="table-row">
      <style:table-row-properties style:min-row-height="0.1444in" fo:keep-together="auto"/>
    </style:style>
    <style:style style:name="Table25.26" style:family="table-row">
      <style:table-row-properties style:min-row-height="0.1243in" fo:keep-together="auto"/>
    </style:style>
    <style:style style:name="Table25.27" style:family="table-row">
      <style:table-row-properties style:min-row-height="0.4771in" fo:keep-together="auto"/>
    </style:style>
    <style:style style:name="Table25.31" style:family="table-row">
      <style:table-row-properties style:min-row-height="0.2569in" fo:keep-together="auto"/>
    </style:style>
    <style:style style:name="Table26" style:family="table">
      <style:table-properties style:width="4.7993in" fo:margin-left="0.8208in" fo:margin-top="0in" fo:margin-bottom="0in" table:align="left" style:writing-mode="page"/>
    </style:style>
    <style:style style:name="Table26.A" style:family="table-column">
      <style:table-column-properties style:column-width="1.9215in"/>
    </style:style>
    <style:style style:name="Table26.B" style:family="table-column">
      <style:table-column-properties style:column-width="0.4354in"/>
    </style:style>
    <style:style style:name="Table26.C" style:family="table-column">
      <style:table-column-properties style:column-width="0.1458in"/>
    </style:style>
    <style:style style:name="Table26.D" style:family="table-column">
      <style:table-column-properties style:column-width="0.3215in"/>
    </style:style>
    <style:style style:name="Table26.E" style:family="table-column">
      <style:table-column-properties style:column-width="0.3528in"/>
    </style:style>
    <style:style style:name="Table26.F" style:family="table-column">
      <style:table-column-properties style:column-width="0.2389in"/>
    </style:style>
    <style:style style:name="Table26.G" style:family="table-column">
      <style:table-column-properties style:column-width="0.1743in"/>
    </style:style>
    <style:style style:name="Table26.H" style:family="table-column">
      <style:table-column-properties style:column-width="0.4986in"/>
    </style:style>
    <style:style style:name="Table26.I" style:family="table-column">
      <style:table-column-properties style:column-width="0.0993in"/>
    </style:style>
    <style:style style:name="Table26.J" style:family="table-column">
      <style:table-column-properties style:column-width="0.6111in"/>
    </style:style>
    <style:style style:name="Table26.1" style:family="table-row">
      <style:table-row-properties style:min-row-height="0.1313in" fo:keep-together="auto"/>
    </style:style>
    <style:style style:name="Table26.A1"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26.2" style:family="table-row">
      <style:table-row-properties style:min-row-height="0.141in" fo:keep-together="auto"/>
    </style:style>
    <style:style style:name="Table26.A2"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26.3" style:family="table-row">
      <style:table-row-properties style:min-row-height="0.1632in" fo:keep-together="auto"/>
    </style:style>
    <style:style style:name="Table26.A3" style:family="table-cell">
      <style:table-cell-properties fo:padding-left="0.0035in" fo:padding-right="0.0035in" fo:padding-top="0in" fo:padding-bottom="0in" fo:border="0.5pt solid #000000"/>
    </style:style>
    <style:style style:name="Table26.4" style:family="table-row">
      <style:table-row-properties style:min-row-height="0.3215in" fo:keep-together="auto"/>
    </style:style>
    <style:style style:name="Table26.5" style:family="table-row">
      <style:table-row-properties style:min-row-height="0.1764in" fo:keep-together="auto"/>
    </style:style>
    <style:style style:name="Table26.6" style:family="table-row">
      <style:table-row-properties style:min-row-height="0.1625in" fo:keep-together="auto"/>
    </style:style>
    <style:style style:name="Table26.7" style:family="table-row">
      <style:table-row-properties style:min-row-height="0.1972in" fo:keep-together="auto"/>
    </style:style>
    <style:style style:name="Table26.8" style:family="table-row">
      <style:table-row-properties style:min-row-height="0.3243in" fo:keep-together="auto"/>
    </style:style>
    <style:style style:name="Table26.9" style:family="table-row">
      <style:table-row-properties style:min-row-height="0.175in" fo:keep-together="auto"/>
    </style:style>
    <style:style style:name="Table26.10" style:family="table-row">
      <style:table-row-properties style:min-row-height="0.109in" fo:keep-together="auto"/>
    </style:style>
    <style:style style:name="Table26.11" style:family="table-row">
      <style:table-row-properties style:min-row-height="0.1958in" fo:keep-together="auto"/>
    </style:style>
    <style:style style:name="Table26.12" style:family="table-row">
      <style:table-row-properties style:min-row-height="0.3181in" fo:keep-together="auto"/>
    </style:style>
    <style:style style:name="Table26.14" style:family="table-row">
      <style:table-row-properties style:min-row-height="0.1326in" fo:keep-together="auto"/>
    </style:style>
    <style:style style:name="Table26.15" style:family="table-row">
      <style:table-row-properties style:min-row-height="0.1208in" fo:keep-together="auto"/>
    </style:style>
    <style:style style:name="Table26.16" style:family="table-row">
      <style:table-row-properties style:min-row-height="0.3132in" fo:keep-together="auto"/>
    </style:style>
    <style:style style:name="Table26.18" style:family="table-row">
      <style:table-row-properties style:min-row-height="0.1639in" fo:keep-together="auto"/>
    </style:style>
    <style:style style:name="Table26.20" style:family="table-row">
      <style:table-row-properties style:min-row-height="0.3389in" fo:keep-together="auto"/>
    </style:style>
    <style:style style:name="Table26.24" style:family="table-row">
      <style:table-row-properties style:min-row-height="0.3118in" fo:keep-together="auto"/>
    </style:style>
    <style:style style:name="Table26.25" style:family="table-row">
      <style:table-row-properties style:min-row-height="0.1771in" fo:keep-together="auto"/>
    </style:style>
    <style:style style:name="Table27" style:family="table">
      <style:table-properties style:width="4.7368in" fo:margin-left="0.9333in" fo:margin-top="0in" fo:margin-bottom="0in" table:align="left" style:writing-mode="page"/>
    </style:style>
    <style:style style:name="Table27.A" style:family="table-column">
      <style:table-column-properties style:column-width="1.8757in"/>
    </style:style>
    <style:style style:name="Table27.B" style:family="table-column">
      <style:table-column-properties style:column-width="0.4486in"/>
    </style:style>
    <style:style style:name="Table27.C" style:family="table-column">
      <style:table-column-properties style:column-width="0.4722in"/>
    </style:style>
    <style:style style:name="Table27.D" style:family="table-column">
      <style:table-column-properties style:column-width="0.5361in"/>
    </style:style>
    <style:style style:name="Table27.E" style:family="table-column">
      <style:table-column-properties style:column-width="0.7097in"/>
    </style:style>
    <style:style style:name="Table27.F" style:family="table-column">
      <style:table-column-properties style:column-width="0.6944in"/>
    </style:style>
    <style:style style:name="Table27.1" style:family="table-row">
      <style:table-row-properties style:min-row-height="0.1438in" fo:keep-together="auto"/>
    </style:style>
    <style:style style:name="Table27.A1" style:family="table-cell">
      <style:table-cell-properties fo:padding-left="0.0035in" fo:padding-right="0.0035in" fo:padding-top="0in" fo:padding-bottom="0in" fo:border="0.5pt solid #000000"/>
    </style:style>
    <style:style style:name="Table27.2" style:family="table-row">
      <style:table-row-properties style:min-row-height="0.1986in" fo:keep-together="auto"/>
    </style:style>
    <style:style style:name="Table27.3" style:family="table-row">
      <style:table-row-properties style:min-row-height="0.4479in" fo:keep-together="auto"/>
    </style:style>
    <style:style style:name="Table27.4" style:family="table-row">
      <style:table-row-properties style:min-row-height="0.1785in" fo:keep-together="auto"/>
    </style:style>
    <style:style style:name="Table28" style:family="table">
      <style:table-properties style:width="4.8319in" fo:margin-left="0.8951in" fo:margin-top="0in" fo:margin-bottom="0in" table:align="left" style:writing-mode="page"/>
    </style:style>
    <style:style style:name="Table28.A" style:family="table-column">
      <style:table-column-properties style:column-width="1.9361in"/>
    </style:style>
    <style:style style:name="Table28.B" style:family="table-column">
      <style:table-column-properties style:column-width="0.4479in"/>
    </style:style>
    <style:style style:name="Table28.C" style:family="table-column">
      <style:table-column-properties style:column-width="0.4729in"/>
    </style:style>
    <style:style style:name="Table28.D" style:family="table-column">
      <style:table-column-properties style:column-width="0.6896in"/>
    </style:style>
    <style:style style:name="Table28.E" style:family="table-column">
      <style:table-column-properties style:column-width="0.059in"/>
    </style:style>
    <style:style style:name="Table28.F" style:family="table-column">
      <style:table-column-properties style:column-width="0.6222in"/>
    </style:style>
    <style:style style:name="Table28.G" style:family="table-column">
      <style:table-column-properties style:column-width="0.6042in"/>
    </style:style>
    <style:style style:name="Table28.1" style:family="table-row">
      <style:table-row-properties style:min-row-height="0.1715in" fo:keep-together="auto"/>
    </style:style>
    <style:style style:name="Table28.A1" style:family="table-cell">
      <style:table-cell-properties fo:padding-left="0.0035in" fo:padding-right="0.0035in" fo:padding-top="0in" fo:padding-bottom="0in" fo:border="0.5pt solid #000000"/>
    </style:style>
    <style:style style:name="Table28.2" style:family="table-row">
      <style:table-row-properties style:min-row-height="0.1986in" fo:keep-together="auto"/>
    </style:style>
    <style:style style:name="Table28.3" style:family="table-row">
      <style:table-row-properties style:min-row-height="0.2514in" fo:keep-together="auto"/>
    </style:style>
    <style:style style:name="Table28.4" style:family="table-row">
      <style:table-row-properties style:min-row-height="0.1799in" fo:keep-together="auto"/>
    </style:style>
    <style:style style:name="Table28.A4" style:family="table-cell">
      <style:table-cell-properties fo:padding-left="0.0035in" fo:padding-right="0.0035in" fo:padding-top="0in" fo:padding-bottom="0in" fo:border-left="0.5pt solid #000000" fo:border-right="0.5pt solid #000000" fo:border-top="0.5pt solid #000000" fo:border-bottom="0.75pt solid #000000"/>
    </style:style>
    <style:style style:name="Table28.5" style:family="table-row">
      <style:table-row-properties style:min-row-height="0.1736in" fo:keep-together="auto"/>
    </style:style>
    <style:style style:name="Table28.A5" style:family="table-cell">
      <style:table-cell-properties fo:padding-left="0.0035in" fo:padding-right="0.0035in" fo:padding-top="0in" fo:padding-bottom="0in" fo:border-left="0.5pt solid #000000" fo:border-right="0.5pt solid #000000" fo:border-top="0.75pt solid #000000" fo:border-bottom="0.5pt solid #000000"/>
    </style:style>
    <style:style style:name="Table28.9" style:family="table-row">
      <style:table-row-properties style:min-row-height="0.1438in" fo:keep-together="auto"/>
    </style:style>
    <style:style style:name="Table28.11" style:family="table-row">
      <style:table-row-properties style:min-row-height="0.2972in" fo:keep-together="auto"/>
    </style:style>
    <style:style style:name="Table28.15" style:family="table-row">
      <style:table-row-properties style:min-row-height="0.3194in" fo:keep-together="auto"/>
    </style:style>
    <style:style style:name="Table28.19" style:family="table-row">
      <style:table-row-properties style:min-row-height="0.4028in" fo:keep-together="auto"/>
    </style:style>
    <style:style style:name="Table28.23" style:family="table-row">
      <style:table-row-properties style:min-row-height="0.4014in" fo:keep-together="auto"/>
    </style:style>
    <style:style style:name="Table29" style:family="table">
      <style:table-properties style:width="4.8333in" fo:margin-left="0.9056in" fo:margin-top="0in" fo:margin-bottom="0in" table:align="left" style:writing-mode="page"/>
    </style:style>
    <style:style style:name="Table29.A" style:family="table-column">
      <style:table-column-properties style:column-width="1.9375in"/>
    </style:style>
    <style:style style:name="Table29.B" style:family="table-column">
      <style:table-column-properties style:column-width="0.4472in"/>
    </style:style>
    <style:style style:name="Table29.C" style:family="table-column">
      <style:table-column-properties style:column-width="0.4736in"/>
    </style:style>
    <style:style style:name="Table29.D" style:family="table-column">
      <style:table-column-properties style:column-width="0.6896in"/>
    </style:style>
    <style:style style:name="Table29.E" style:family="table-column">
      <style:table-column-properties style:column-width="0.6792in"/>
    </style:style>
    <style:style style:name="Table29.F" style:family="table-column">
      <style:table-column-properties style:column-width="0.6063in"/>
    </style:style>
    <style:style style:name="Table29.1" style:family="table-row">
      <style:table-row-properties style:min-row-height="0.4028in" fo:keep-together="auto"/>
    </style:style>
    <style:style style:name="Table29.A1" style:family="table-cell">
      <style:table-cell-properties fo:padding-left="0in" fo:padding-right="0.0035in" fo:padding-top="0in" fo:padding-bottom="0in" fo:border-left="none" fo:border-right="0.5pt solid #000000" fo:border-top="0.5pt solid #000000" fo:border-bottom="0.5pt solid #000000"/>
    </style:style>
    <style:style style:name="Table29.B1" style:family="table-cell">
      <style:table-cell-properties fo:padding-left="0in" fo:padding-right="0.0035in" fo:padding-top="0in" fo:padding-bottom="0in" fo:border="0.5pt solid #000000"/>
    </style:style>
    <style:style style:name="Table29.2" style:family="table-row">
      <style:table-row-properties style:min-row-height="0.1771in" fo:keep-together="auto"/>
    </style:style>
    <style:style style:name="Table29.A2" style:family="table-cell">
      <style:table-cell-properties fo:padding-left="0in" fo:padding-right="0.0035in" fo:padding-top="0in" fo:padding-bottom="0in" fo:border-left="none" fo:border-right="0.5pt solid #000000" fo:border-top="0.5pt solid #000000" fo:border-bottom="1pt solid #000000"/>
    </style:style>
    <style:style style:name="Table29.F2" style:family="table-cell">
      <style:table-cell-properties fo:padding-left="0in" fo:padding-right="0.0035in" fo:padding-top="0in" fo:padding-bottom="0in" fo:border-left="0.5pt solid #000000" fo:border-right="0.5pt solid #000000" fo:border-top="0.5pt solid #000000" fo:border-bottom="1pt solid #000000"/>
    </style:style>
    <style:style style:name="Table29.3" style:family="table-row">
      <style:table-row-properties style:min-row-height="0.1431in" fo:keep-together="auto"/>
    </style:style>
    <style:style style:name="Table29.A3" style:family="table-cell">
      <style:table-cell-properties fo:padding-left="0in" fo:padding-right="0.0035in" fo:padding-top="0in" fo:padding-bottom="0in" fo:border-left="none" fo:border-right="0.5pt solid #000000" fo:border-top="1pt solid #000000" fo:border-bottom="0.5pt solid #000000"/>
    </style:style>
    <style:style style:name="Table29.4" style:family="table-row">
      <style:table-row-properties style:min-row-height="0.1986in" fo:keep-together="auto"/>
    </style:style>
    <style:style style:name="Table29.5" style:family="table-row">
      <style:table-row-properties style:min-row-height="0.4014in" fo:keep-together="auto"/>
    </style:style>
    <style:style style:name="Table29.6" style:family="table-row">
      <style:table-row-properties style:min-row-height="0.1785in" fo:keep-together="auto"/>
    </style:style>
    <style:style style:name="Table29.7" style:family="table-row">
      <style:table-row-properties style:min-row-height="0.1132in" fo:keep-together="auto"/>
    </style:style>
    <style:style style:name="Table29.8" style:family="table-row">
      <style:table-row-properties style:min-row-height="0.1993in" fo:keep-together="auto"/>
    </style:style>
    <style:style style:name="Table29.9" style:family="table-row">
      <style:table-row-properties style:min-row-height="0.8243in" fo:keep-together="auto"/>
    </style:style>
    <style:style style:name="Table29.10" style:family="table-row">
      <style:table-row-properties style:min-row-height="0.1778in" fo:keep-together="auto"/>
    </style:style>
    <style:style style:name="Table29.11" style:family="table-row">
      <style:table-row-properties style:min-row-height="0.1424in" fo:keep-together="auto"/>
    </style:style>
    <style:style style:name="Table29.13" style:family="table-row">
      <style:table-row-properties style:min-row-height="0.5389in" fo:keep-together="auto"/>
    </style:style>
    <style:style style:name="Table29.15" style:family="table-row">
      <style:table-row-properties style:min-row-height="0.1417in" fo:keep-together="auto"/>
    </style:style>
    <style:style style:name="Table29.23" style:family="table-row">
      <style:table-row-properties style:min-row-height="0.2278in" fo:keep-together="auto"/>
    </style:style>
    <style:style style:name="Table29.27" style:family="table-row">
      <style:table-row-properties style:min-row-height="0.2292in" fo:keep-together="auto"/>
    </style:style>
    <style:style style:name="Table29.A27" style:family="table-cell">
      <style:table-cell-properties fo:padding-left="0in" fo:padding-right="0.0035in" fo:padding-top="0in" fo:padding-bottom="0in" fo:border-left="0.5pt solid #000000" fo:border-right="0.5pt solid #000000" fo:border-top="1pt solid #000000" fo:border-bottom="0.5pt solid #000000"/>
    </style:style>
    <style:style style:name="Table30" style:family="table">
      <style:table-properties style:width="4.8618in" fo:margin-left="0.9in" fo:margin-top="0in" fo:margin-bottom="0in" table:align="left" style:writing-mode="page"/>
    </style:style>
    <style:style style:name="Table30.A" style:family="table-column">
      <style:table-column-properties style:column-width="1.9368in"/>
    </style:style>
    <style:style style:name="Table30.B" style:family="table-column">
      <style:table-column-properties style:column-width="0.4479in"/>
    </style:style>
    <style:style style:name="Table30.C" style:family="table-column">
      <style:table-column-properties style:column-width="0.4729in"/>
    </style:style>
    <style:style style:name="Table30.D" style:family="table-column">
      <style:table-column-properties style:column-width="0.6903in"/>
    </style:style>
    <style:style style:name="Table30.E" style:family="table-column">
      <style:table-column-properties style:column-width="0.6785in"/>
    </style:style>
    <style:style style:name="Table30.F" style:family="table-column">
      <style:table-column-properties style:column-width="0.6354in"/>
    </style:style>
    <style:style style:name="Table30.1" style:family="table-row">
      <style:table-row-properties style:min-row-height="0.4028in" fo:keep-together="auto"/>
    </style:style>
    <style:style style:name="Table30.A1" style:family="table-cell">
      <style:table-cell-properties fo:padding-left="0.0035in" fo:padding-right="0.0035in" fo:padding-top="0in" fo:padding-bottom="0in" fo:border="0.5pt solid #000000"/>
    </style:style>
    <style:style style:name="Table30.2" style:family="table-row">
      <style:table-row-properties style:min-row-height="0.1771in" fo:keep-together="auto"/>
    </style:style>
    <style:style style:name="Table30.A2" style:family="table-cell">
      <style:table-cell-properties fo:padding-left="0.0035in" fo:padding-right="0.0035in" fo:padding-top="0in" fo:padding-bottom="0in" fo:border-left="0.5pt solid #000000" fo:border-right="0.5pt solid #000000" fo:border-top="0.5pt solid #000000" fo:border-bottom="1pt solid #000000"/>
    </style:style>
    <style:style style:name="Table30.3" style:family="table-row">
      <style:table-row-properties style:min-row-height="0.1431in" fo:keep-together="auto"/>
    </style:style>
    <style:style style:name="Table30.A3" style:family="table-cell">
      <style:table-cell-properties fo:padding-left="0.0035in" fo:padding-right="0.0035in" fo:padding-top="0in" fo:padding-bottom="0in" fo:border-left="0.5pt solid #000000" fo:border-right="0.5pt solid #000000" fo:border-top="1pt solid #000000" fo:border-bottom="0.5pt solid #000000"/>
    </style:style>
    <style:style style:name="Table30.4" style:family="table-row">
      <style:table-row-properties style:min-row-height="0.1986in" fo:keep-together="auto"/>
    </style:style>
    <style:style style:name="Table30.5" style:family="table-row">
      <style:table-row-properties style:min-row-height="0.4014in" fo:keep-together="auto"/>
    </style:style>
    <style:style style:name="Table30.6" style:family="table-row">
      <style:table-row-properties style:min-row-height="0.1785in" fo:keep-together="auto"/>
    </style:style>
    <style:style style:name="Table30.7" style:family="table-row">
      <style:table-row-properties style:min-row-height="0.1708in" fo:keep-together="auto"/>
    </style:style>
    <style:style style:name="Table30.8" style:family="table-row">
      <style:table-row-properties style:min-row-height="0.1993in" fo:keep-together="auto"/>
    </style:style>
    <style:style style:name="Table30.11" style:family="table-row">
      <style:table-row-properties style:min-row-height="0.1722in" fo:keep-together="auto"/>
    </style:style>
    <style:style style:name="Table30.12" style:family="table-row">
      <style:table-row-properties style:min-row-height="0.2188in" fo:keep-together="auto"/>
    </style:style>
    <style:style style:name="Table30.15" style:family="table-row">
      <style:table-row-properties style:min-row-height="0.1132in" fo:keep-together="auto"/>
    </style:style>
    <style:style style:name="Table31" style:family="table">
      <style:table-properties style:width="4.809in" fo:margin-left="0.9056in" fo:margin-top="0in" fo:margin-bottom="0in" table:align="left" style:writing-mode="page"/>
    </style:style>
    <style:style style:name="Table31.A" style:family="table-column">
      <style:table-column-properties style:column-width="1.9299in"/>
    </style:style>
    <style:style style:name="Table31.B" style:family="table-column">
      <style:table-column-properties style:column-width="0.4465in"/>
    </style:style>
    <style:style style:name="Table31.C" style:family="table-column">
      <style:table-column-properties style:column-width="0.4708in"/>
    </style:style>
    <style:style style:name="Table31.D" style:family="table-column">
      <style:table-column-properties style:column-width="0.6257in"/>
    </style:style>
    <style:style style:name="Table31.E" style:family="table-column">
      <style:table-column-properties style:column-width="0.6542in"/>
    </style:style>
    <style:style style:name="Table31.F" style:family="table-column">
      <style:table-column-properties style:column-width="0.6819in"/>
    </style:style>
    <style:style style:name="Table31.1" style:family="table-row">
      <style:table-row-properties style:min-row-height="0.1694in" fo:keep-together="auto"/>
    </style:style>
    <style:style style:name="Table31.A1" style:family="table-cell">
      <style:table-cell-properties fo:padding-left="0.0035in" fo:padding-right="0.0035in" fo:padding-top="0in" fo:padding-bottom="0in" fo:border="0.5pt solid #000000"/>
    </style:style>
    <style:style style:name="Table31.2" style:family="table-row">
      <style:table-row-properties style:min-row-height="0.1979in" fo:keep-together="auto"/>
    </style:style>
    <style:style style:name="Table31.3" style:family="table-row">
      <style:table-row-properties style:min-row-height="0.25in" fo:keep-together="auto"/>
    </style:style>
    <style:style style:name="Table31.4" style:family="table-row">
      <style:table-row-properties style:min-row-height="0.1792in" fo:keep-together="auto"/>
    </style:style>
    <style:style style:name="Table31.A4" style:family="table-cell">
      <style:table-cell-properties fo:padding-left="0.0035in" fo:padding-right="0.0035in" fo:padding-top="0in" fo:padding-bottom="0in" fo:border-left="0.5pt solid #000000" fo:border-right="0.5pt solid #000000" fo:border-top="0.5pt solid #000000" fo:border-bottom="0.75pt solid #000000"/>
    </style:style>
    <style:style style:name="Table31.5" style:family="table-row">
      <style:table-row-properties style:min-row-height="0.1444in" fo:keep-together="auto"/>
    </style:style>
    <style:style style:name="Table31.A5" style:family="table-cell">
      <style:table-cell-properties fo:padding-left="0.0035in" fo:padding-right="0.0035in" fo:padding-top="0in" fo:padding-bottom="0in" fo:border-left="0.5pt solid #000000" fo:border-right="0.5pt solid #000000" fo:border-top="0.75pt solid #000000" fo:border-bottom="0.5pt solid #000000"/>
    </style:style>
    <style:style style:name="Table31.7" style:family="table-row">
      <style:table-row-properties style:min-row-height="0.2965in" fo:keep-together="auto"/>
    </style:style>
    <style:style style:name="Table31.11" style:family="table-row">
      <style:table-row-properties style:min-row-height="0.3069in" fo:keep-together="auto"/>
    </style:style>
    <style:style style:name="Table31.13" style:family="table-row">
      <style:table-row-properties style:min-row-height="0.1708in" fo:keep-together="auto"/>
    </style:style>
    <style:style style:name="Table31.15" style:family="table-row">
      <style:table-row-properties style:min-row-height="0.2972in" fo:keep-together="auto"/>
    </style:style>
    <style:style style:name="Table31.27" style:family="table-row">
      <style:table-row-properties style:min-row-height="0.241in" fo:keep-together="auto"/>
    </style:style>
    <style:style style:name="Table31.28" style:family="table-row">
      <style:table-row-properties style:min-row-height="0.1778in" fo:keep-together="auto"/>
    </style:style>
    <style:style style:name="Table32" style:family="table">
      <style:table-properties style:width="4.3771in" fo:margin-left="1.534in" fo:margin-top="0in" fo:margin-bottom="0in" table:align="left" style:writing-mode="page"/>
    </style:style>
    <style:style style:name="Table32.A" style:family="table-column">
      <style:table-column-properties style:column-width="0.6007in"/>
    </style:style>
    <style:style style:name="Table32.B" style:family="table-column">
      <style:table-column-properties style:column-width="1.1167in"/>
    </style:style>
    <style:style style:name="Table32.C" style:family="table-column">
      <style:table-column-properties style:column-width="1.0333in"/>
    </style:style>
    <style:style style:name="Table32.D" style:family="table-column">
      <style:table-column-properties style:column-width="0.6201in"/>
    </style:style>
    <style:style style:name="Table32.E" style:family="table-column">
      <style:table-column-properties style:column-width="0.4972in"/>
    </style:style>
    <style:style style:name="Table32.F" style:family="table-column">
      <style:table-column-properties style:column-width="0.509in"/>
    </style:style>
    <style:style style:name="Table32.1" style:family="table-row">
      <style:table-row-properties style:min-row-height="0.1493in" fo:keep-together="auto"/>
    </style:style>
    <style:style style:name="Table32.A1" style:family="table-cell">
      <style:table-cell-properties fo:padding-left="0.0014in" fo:padding-right="0.0014in" fo:padding-top="0in" fo:padding-bottom="0in" fo:border="0.25pt solid #2e4f4f"/>
    </style:style>
    <style:style style:name="Table32.2" style:family="table-row">
      <style:table-row-properties style:min-row-height="0.209in" fo:keep-together="auto"/>
    </style:style>
    <style:style style:name="P1" style:family="paragraph" style:parent-style-name="Text_20_body" style:master-page-name="Standard">
      <style:paragraph-properties fo:margin-left="2.328in" fo:margin-right="0in" fo:margin-top="0.0598in" fo:margin-bottom="0in" style:contextual-spacing="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Heading_20_1">
      <style:paragraph-properties fo:margin-left="0.6693in" fo:margin-right="1.0193in"/>
    </style:style>
    <style:style style:name="P4" style:family="paragraph" style:parent-style-name="Standard">
      <style:paragraph-properties fo:margin-left="0.65in" fo:margin-right="1.0193in" fo:margin-top="0.2193in" fo:margin-bottom="0in" style:contextual-spacing="false" fo:line-height="0.1953in" fo:text-align="center" style:justify-single-word="false" fo:text-indent="0in" style:auto-text-indent="false"/>
    </style:style>
    <style:style style:name="P5" style:family="paragraph" style:parent-style-name="Standard">
      <style:paragraph-properties fo:margin-left="0.65in" fo:margin-right="1.0193in" fo:margin-top="0in" fo:margin-bottom="0in" style:contextual-spacing="false" fo:line-height="0.1953in" fo:text-align="center" style:justify-single-word="false" fo:text-indent="0in" style:auto-text-indent="false"/>
    </style:style>
    <style:style style:name="P6" style:family="paragraph" style:parent-style-name="Text_20_body" style:master-page-name="Converted1">
      <style:paragraph-properties style:page-number="auto"/>
      <style:text-properties style:font-name="Source Sans Pro" fo:font-size="10pt" style:font-size-asian="10pt"/>
    </style:style>
    <style:style style:name="P7" style:family="paragraph" style:parent-style-name="Text_20_body">
      <style:text-properties style:font-name="Source Sans Pro" fo:font-size="10pt" style:font-size-asian="10pt"/>
    </style:style>
    <style:style style:name="P8" style:family="paragraph" style:parent-style-name="Text_20_body">
      <style:paragraph-properties fo:margin-top="0.1626in" fo:margin-bottom="0in" style:contextual-spacing="false"/>
      <style:text-properties style:font-name="Source Sans Pro" fo:font-size="10pt" style:font-size-asian="10pt"/>
    </style:style>
    <style:style style:name="P9" style:family="paragraph" style:parent-style-name="Standard">
      <style:paragraph-properties fo:margin-left="0.3937in" fo:margin-right="0in" fo:line-height="100%" fo:text-indent="0in" style:auto-text-indent="false"/>
    </style:style>
    <style:style style:name="P10" style:family="paragraph" style:parent-style-name="Text_20_body">
      <style:paragraph-properties fo:margin-top="0.0291in" fo:margin-bottom="0in" style:contextual-spacing="false"/>
      <style:text-properties style:font-name="Source Sans Pro" fo:font-size="10pt" style:font-size-asian="10pt"/>
    </style:style>
    <style:style style:name="P11" style:family="paragraph" style:parent-style-name="Standard">
      <style:paragraph-properties fo:margin-left="0.7484in" fo:margin-right="0in" fo:margin-top="0.0693in" fo:margin-bottom="0in" style:contextual-spacing="false" fo:text-align="center" style:justify-single-word="false" fo:text-indent="0in" style:auto-text-indent="false"/>
    </style:style>
    <style:style style:name="P12"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3" style:family="paragraph" style:parent-style-name="Standard">
      <style:paragraph-properties fo:margin-left="0in" fo:margin-right="0.4681in" fo:margin-top="0.0693in" fo:margin-bottom="0in" style:contextual-spacing="false" fo:text-align="center" style:justify-single-word="false" fo:text-indent="0in" style:auto-text-indent="false" fo:break-before="column"/>
    </style:style>
    <style:style style:name="P14"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5" style:family="paragraph" style:parent-style-name="Text_20_body">
      <style:text-properties style:font-name="Source Sans Pro" fo:font-size="12pt" style:font-size-asian="12pt"/>
    </style:style>
    <style:style style:name="P16" style:family="paragraph" style:parent-style-name="Text_20_body">
      <style:paragraph-properties fo:margin-top="0.0063in" fo:margin-bottom="0in" style:contextual-spacing="false"/>
      <style:text-properties style:font-name="Source Sans Pro" fo:font-size="12pt" style:font-size-asian="12pt"/>
    </style:style>
    <style:style style:name="P17" style:family="paragraph" style:parent-style-name="Standard">
      <style:paragraph-properties fo:margin-left="0.6445in" fo:margin-right="1.0193in" fo:margin-top="0in" fo:margin-bottom="0in" style:contextual-spacing="false" fo:text-align="center" style:justify-single-word="false" fo:text-indent="0in" style:auto-text-indent="false"/>
    </style:style>
    <style:style style:name="P18"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9"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20" style:family="paragraph" style:parent-style-name="Standard">
      <style:paragraph-properties fo:margin-left="0.9965in" fo:margin-right="0in" fo:margin-top="0.0701in" fo:margin-bottom="0in" style:contextual-spacing="false" fo:line-height="0.1709in" fo:text-align="center" style:justify-single-word="false" fo:text-indent="0in" style:auto-text-indent="false"/>
    </style:style>
    <style:style style:name="P21"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2" style:family="paragraph" style:parent-style-name="Standard">
      <style:paragraph-properties fo:margin-left="0.9965in" fo:margin-right="0in" fo:margin-top="0.1583in" fo:margin-bottom="0in" style:contextual-spacing="false" fo:line-height="0.1709in" fo:text-align="center" style:justify-single-word="false" fo:text-indent="0in" style:auto-text-indent="false"/>
    </style:style>
    <style:style style:name="P23" style:family="paragraph" style:parent-style-name="Standard">
      <style:paragraph-properties fo:margin-left="0in" fo:margin-right="0.672in" fo:margin-top="0.0701in" fo:margin-bottom="0in" style:contextual-spacing="false" fo:line-height="0.1709in" fo:text-align="center" style:justify-single-word="false" fo:text-indent="0in" style:auto-text-indent="false" fo:break-before="column"/>
    </style:style>
    <style:style style:name="P24"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5" style:family="paragraph" style:parent-style-name="Standard">
      <style:paragraph-properties fo:margin-left="0in" fo:margin-right="0.672in" fo:margin-top="0.1583in" fo:margin-bottom="0in" style:contextual-spacing="false" fo:line-height="0.1709in" fo:text-align="center" style:justify-single-word="false" fo:text-indent="0in" style:auto-text-indent="false"/>
    </style:style>
    <style:style style:name="P26"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7" style:family="paragraph" style:parent-style-name="Standard">
      <style:paragraph-properties fo:margin-left="3.6717in" fo:margin-right="1.7925in" fo:margin-top="0in" fo:margin-bottom="0in" style:contextual-spacing="false" fo:line-height="95%" fo:text-align="left" style:justify-single-word="false" fo:text-indent="0in" style:auto-text-indent="false"/>
    </style:style>
    <style:style style:name="P28"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9" style:family="paragraph" style:parent-style-name="Text_20_body" style:master-page-name="Converted3">
      <style:paragraph-properties style:page-number="auto"/>
      <style:text-properties style:font-name="Source Sans Pro" fo:font-size="10pt" style:font-size-asian="10pt"/>
    </style:style>
    <style:style style:name="P30" style:family="paragraph" style:parent-style-name="Text_20_body">
      <style:paragraph-properties fo:margin-top="0.1598in" fo:margin-bottom="0in" style:contextual-spacing="false"/>
      <style:text-properties style:font-name="Source Sans Pro" fo:font-size="10pt" style:font-size-asian="10pt"/>
    </style:style>
    <style:style style:name="P31" style:family="paragraph" style:parent-style-name="Text_20_body">
      <style:paragraph-properties fo:margin-top="0.0063in" fo:margin-bottom="0in" style:contextual-spacing="false"/>
      <style:text-properties style:font-name="Source Sans Pro" fo:font-size="9.5pt" style:font-size-asian="9.5pt"/>
    </style:style>
    <style:style style:name="P32" style:family="paragraph" style:parent-style-name="Heading_20_2">
      <style:paragraph-properties fo:margin-left="0.3937in" fo:margin-right="0in" fo:margin-top="0.0693in" fo:margin-bottom="0in" style:contextual-spacing="false" fo:line-height="0.1862in"/>
    </style:style>
    <style:style style:name="P33"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4" style:family="paragraph" style:parent-style-name="Text_20_body">
      <style:paragraph-properties fo:margin-top="0.1366in" fo:margin-bottom="0in" style:contextual-spacing="false"/>
      <style:text-properties style:font-name="Source Sans Pro" fo:font-size="10pt" style:font-size-asian="10pt"/>
    </style:style>
    <style:style style:name="P35" style:family="paragraph" style:parent-style-name="Heading_20_2">
      <style:paragraph-properties fo:margin-left="0.3937in" fo:margin-right="0in" fo:line-height="0.1862in"/>
    </style:style>
    <style:style style:name="P36" style:family="paragraph" style:parent-style-name="Text_20_body">
      <style:paragraph-properties fo:margin-top="0.1374in" fo:margin-bottom="0in" style:contextual-spacing="false"/>
      <style:text-properties style:font-name="Source Sans Pro" fo:font-size="10pt" style:font-size-asian="10pt"/>
    </style:style>
    <style:style style:name="P37" style:family="paragraph" style:parent-style-name="Heading_20_2">
      <style:paragraph-properties fo:margin-left="0.3937in" fo:margin-right="0in" fo:margin-top="0.0008in" fo:margin-bottom="0in" style:contextual-spacing="false" fo:line-height="0.1862in"/>
    </style:style>
    <style:style style:name="P38"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9" style:family="paragraph" style:parent-style-name="Text_20_body">
      <style:paragraph-properties fo:margin-top="0.1535in" fo:margin-bottom="0in" style:contextual-spacing="false"/>
      <style:text-properties style:font-name="Source Sans Pro" fo:font-size="10pt" style:font-size-asian="10pt"/>
    </style:style>
    <style:style style:name="P40" style:family="paragraph" style:parent-style-name="Standard">
      <style:paragraph-properties fo:margin-left="0.3937in" fo:margin-right="0in" fo:margin-top="0.0008in" fo:margin-bottom="0in" style:contextual-spacing="false" fo:line-height="0.1709in" fo:text-align="left" style:justify-single-word="false" fo:text-indent="0in" style:auto-text-indent="false"/>
    </style:style>
    <style:style style:name="P41"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2" style:family="paragraph" style:parent-style-name="Text_20_body">
      <style:paragraph-properties fo:margin-top="0.1398in" fo:margin-bottom="0in" style:contextual-spacing="false"/>
      <style:text-properties style:font-name="Source Sans Pro" fo:font-size="10pt" style:font-size-asian="10pt"/>
    </style:style>
    <style:style style:name="P43" style:family="paragraph" style:parent-style-name="Standard">
      <style:paragraph-properties fo:margin-left="0.3937in" fo:margin-right="0in" fo:margin-top="0.0016in" fo:margin-bottom="0in" style:contextual-spacing="false" fo:line-height="95%" fo:text-align="left" style:justify-single-word="false" fo:text-indent="0in" style:auto-text-indent="false"/>
    </style:style>
    <style:style style:name="P44" style:family="paragraph" style:parent-style-name="Heading_20_2">
      <style:paragraph-properties fo:margin-left="0.3654in" fo:margin-right="0in" fo:margin-top="0.0693in" fo:margin-bottom="0in" style:contextual-spacing="false" fo:line-height="0.1862in" fo:break-before="column"/>
    </style:style>
    <style:style style:name="P45"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6" style:family="paragraph" style:parent-style-name="Heading_20_2">
      <style:paragraph-properties fo:margin-left="0.3654in" fo:margin-right="0in" fo:line-height="0.1862in"/>
    </style:style>
    <style:style style:name="P47" style:family="paragraph" style:parent-style-name="Standard">
      <style:paragraph-properties fo:margin-left="0.3654in" fo:margin-right="0.6654in" fo:margin-top="0.0008in" fo:margin-bottom="0in" style:contextual-spacing="false" fo:line-height="95%" fo:text-align="left" style:justify-single-word="false" fo:text-indent="0in" style:auto-text-indent="false"/>
    </style:style>
    <style:style style:name="P48" style:family="paragraph" style:parent-style-name="Text_20_body">
      <style:paragraph-properties fo:margin-top="0.1402in" fo:margin-bottom="0in" style:contextual-spacing="false"/>
      <style:text-properties style:font-name="Source Sans Pro" fo:font-size="10pt" style:font-size-asian="10pt"/>
    </style:style>
    <style:style style:name="P49" style:family="paragraph" style:parent-style-name="Standard">
      <style:paragraph-properties fo:margin-left="0.3654in" fo:margin-right="0.6654in" fo:margin-top="0.002in" fo:margin-bottom="0in" style:contextual-spacing="false" fo:line-height="95%" fo:text-align="left" style:justify-single-word="false" fo:text-indent="0in" style:auto-text-indent="false"/>
    </style:style>
    <style:style style:name="P50"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51" style:family="paragraph" style:parent-style-name="Heading_20_2">
      <style:paragraph-properties fo:margin-left="0.3654in" fo:margin-right="0in" fo:margin-top="0.0008in" fo:margin-bottom="0in" style:contextual-spacing="false" fo:line-height="0.1862in"/>
    </style:style>
    <style:style style:name="P52" style:family="paragraph" style:parent-style-name="Standard">
      <style:paragraph-properties fo:margin-left="0.3654in" fo:margin-right="1.0543in" fo:margin-top="0.0008in" fo:margin-bottom="0in" style:contextual-spacing="false" fo:line-height="95%" fo:text-align="left" style:justify-single-word="false" fo:text-indent="0in" style:auto-text-indent="false"/>
    </style:style>
    <style:style style:name="P53" style:family="paragraph" style:parent-style-name="Text_20_body" style:master-page-name="Converted4">
      <style:paragraph-properties style:page-number="auto"/>
      <style:text-properties style:font-name="Source Sans Pro" fo:font-size="19pt" style:font-size-asian="19pt"/>
    </style:style>
    <style:style style:name="P54" style:family="paragraph" style:parent-style-name="Text_20_body">
      <style:text-properties style:font-name="Source Sans Pro" fo:font-size="19pt" style:font-size-asian="19pt"/>
    </style:style>
    <style:style style:name="P55" style:family="paragraph" style:parent-style-name="Text_20_body">
      <style:paragraph-properties fo:margin-top="0.2457in" fo:margin-bottom="0in" style:contextual-spacing="false"/>
      <style:text-properties style:font-name="Source Sans Pro" fo:font-size="19pt" style:font-size-asian="19pt"/>
    </style:style>
    <style:style style:name="P56" style:family="paragraph" style:parent-style-name="Standard">
      <style:paragraph-properties fo:margin-left="1.5945in" fo:margin-right="3.6575in" fo:margin-top="0in" fo:margin-bottom="0in" style:contextual-spacing="false" fo:line-height="95%" fo:text-align="left" style:justify-single-word="false" fo:text-indent="0in" style:auto-text-indent="false"/>
    </style:style>
    <style:style style:name="P57" style:family="paragraph" style:parent-style-name="Standard">
      <style:paragraph-properties fo:margin-left="1.5945in" fo:margin-right="3.2063in" fo:margin-top="0.0047in" fo:margin-bottom="0in" style:contextual-spacing="false" fo:line-height="95%" fo:text-align="left" style:justify-single-word="false" fo:text-indent="0in" style:auto-text-indent="false"/>
    </style:style>
    <style:style style:name="P58" style:family="paragraph" style:parent-style-name="Standard">
      <style:paragraph-properties fo:margin-left="0.2638in" fo:margin-right="1.0193in" fo:margin-top="0.0854in" fo:margin-bottom="0in" style:contextual-spacing="false" fo:text-align="center" style:justify-single-word="false" fo:text-indent="0in" style:auto-text-indent="false"/>
    </style:style>
    <style:style style:name="P59" style:family="paragraph" style:parent-style-name="Text_20_body">
      <style:text-properties style:font-name="Source Sans Pro" fo:font-size="6pt" style:font-size-asian="6pt"/>
    </style:style>
    <style:style style:name="P60" style:family="paragraph" style:parent-style-name="Text_20_body">
      <style:paragraph-properties fo:margin-top="0.0181in" fo:margin-bottom="0in" style:contextual-spacing="false"/>
      <style:text-properties style:font-name="Source Sans Pro" fo:font-size="6pt" style:font-size-asian="6pt"/>
    </style:style>
    <style:style style:name="P61"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62"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3" style:family="paragraph" style:parent-style-name="Text_20_body">
      <style:text-properties style:font-name="Lato Black" fo:font-size="10pt" fo:font-weight="bold" style:font-size-asian="10pt" style:font-weight-asian="bold"/>
    </style:style>
    <style:style style:name="P64"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5" style:family="paragraph" style:parent-style-name="Standard">
      <style:paragraph-properties fo:margin-left="0.6283in" fo:margin-right="1.0193in" fo:margin-top="0.2736in" fo:margin-bottom="0in" style:contextual-spacing="false" fo:text-align="center" style:justify-single-word="false" fo:text-indent="0in" style:auto-text-indent="false"/>
    </style:style>
    <style:style style:name="P66" style:family="paragraph" style:parent-style-name="Text_20_body">
      <style:text-properties style:font-name="Source Sans Pro" fo:font-size="6pt" fo:font-weight="bold" style:font-size-asian="6pt" style:font-weight-asian="bold"/>
    </style:style>
    <style:style style:name="P67" style:family="paragraph" style:parent-style-name="Heading_20_2">
      <style:paragraph-properties fo:margin-left="2.4799in" fo:margin-right="0in" fo:margin-top="0.1728in" fo:margin-bottom="0in" style:contextual-spacing="false" fo:line-height="100%"/>
    </style:style>
    <style:style style:name="P68" style:family="paragraph" style:parent-style-name="Text_20_body">
      <style:text-properties style:font-name="Source Sans Pro" fo:font-weight="bold" style:font-weight-asian="bold"/>
    </style:style>
    <style:style style:name="P69" style:family="paragraph" style:parent-style-name="Text_20_body">
      <style:paragraph-properties fo:margin-top="0.1161in" fo:margin-bottom="0in" style:contextual-spacing="false"/>
      <style:text-properties style:font-name="Source Sans Pro" fo:font-weight="bold" style:font-weight-asian="bold"/>
    </style:style>
    <style:style style:name="P70" style:family="paragraph" style:parent-style-name="Standard">
      <style:paragraph-properties fo:margin-left="1.6075in" fo:margin-right="0in" fo:margin-top="0in" fo:margin-bottom="0in" style:contextual-spacing="false" fo:text-align="left" style:justify-single-word="false" fo:text-indent="0in" style:auto-text-indent="false"/>
    </style:style>
    <style:style style:name="P71" style:family="paragraph" style:parent-style-name="Standard">
      <style:paragraph-properties fo:margin-left="2.9575in" fo:margin-right="2.0083in" fo:margin-top="0.1173in" fo:margin-bottom="0in" style:contextual-spacing="false" fo:text-align="justify" style:justify-single-word="false" fo:text-indent="-0.0008in" style:auto-text-indent="false"/>
    </style:style>
    <style:style style:name="P72" style:family="paragraph" style:parent-style-name="Standard">
      <style:paragraph-properties fo:margin-left="2.9752in" fo:margin-right="2.0091in" fo:margin-top="0.1098in" fo:margin-bottom="0in" style:contextual-spacing="false" fo:text-align="justify" style:justify-single-word="false" fo:text-indent="-0.0008in" style:auto-text-indent="false"/>
    </style:style>
    <style:style style:name="P73" style:family="paragraph" style:parent-style-name="Standard">
      <style:paragraph-properties fo:margin-left="1.2472in" fo:margin-right="2.6335in" fo:margin-top="0.1126in" fo:margin-bottom="0in" style:contextual-spacing="false" fo:text-align="center" style:justify-single-word="false" fo:text-indent="0in" style:auto-text-indent="false"/>
    </style:style>
    <style:style style:name="P74" style:family="paragraph" style:parent-style-name="Standard">
      <style:paragraph-properties fo:margin-left="1.6075in" fo:margin-right="2.0091in" fo:margin-top="0.1165in" fo:margin-bottom="0in" style:contextual-spacing="false" fo:text-align="justify" style:justify-single-word="false" fo:text-indent="0.5783in" style:auto-text-indent="false"/>
    </style:style>
    <style:style style:name="P75" style:family="paragraph" style:parent-style-name="List_20_Paragraph" style:list-style-name="WWNum1">
      <style:paragraph-properties fo:margin-left="2.5083in" fo:margin-right="0in" fo:margin-top="0.1126in" fo:margin-bottom="0in" style:contextual-spacing="false" fo:line-height="0.1181in" fo:text-align="left" style:justify-single-word="false" fo:text-indent="-0.1283in" style:auto-text-indent="false">
        <style:tab-stops>
          <style:tab-stop style:position="2.5083in"/>
        </style:tab-stops>
      </style:paragraph-properties>
    </style:style>
    <style:style style:name="P76" style:family="paragraph" style:parent-style-name="List_20_Paragraph" style:list-style-name="WWNum1">
      <style:paragraph-properties fo:margin-left="2.5138in" fo:margin-right="0in" fo:margin-top="0in" fo:margin-bottom="0in" style:contextual-spacing="false" fo:line-height="0.1173in" fo:text-align="left" style:justify-single-word="false" fo:text-indent="-0.1339in" style:auto-text-indent="false">
        <style:tab-stops>
          <style:tab-stop style:position="2.5138in"/>
        </style:tab-stops>
      </style:paragraph-properties>
    </style:style>
    <style:style style:name="P77" style:family="paragraph" style:parent-style-name="List_20_Paragraph" style:list-style-name="WWNum1">
      <style:paragraph-properties fo:margin-left="2.5154in" fo:margin-right="0in" fo:margin-top="0in" fo:margin-bottom="0in" style:contextual-spacing="false" fo:line-height="0.1173in" fo:text-align="left" style:justify-single-word="false" fo:text-indent="-0.1362in" style:auto-text-indent="false">
        <style:tab-stops>
          <style:tab-stop style:position="2.5154in"/>
        </style:tab-stops>
      </style:paragraph-properties>
    </style:style>
    <style:style style:name="P78" style:family="paragraph" style:parent-style-name="List_20_Paragraph" style:list-style-name="WWNum1">
      <style:paragraph-properties fo:margin-left="2.5591in" fo:margin-right="0in" fo:margin-top="0.1161in" fo:margin-bottom="0in" style:contextual-spacing="false" fo:line-height="0.1181in" fo:text-align="left" style:justify-single-word="false" fo:text-indent="-0.1799in" style:auto-text-indent="false">
        <style:tab-stops>
          <style:tab-stop style:position="2.5591in"/>
        </style:tab-stops>
      </style:paragraph-properties>
    </style:style>
    <style:style style:name="P79" style:family="paragraph" style:parent-style-name="List_20_Paragraph" style:list-style-name="WWNum1">
      <style:paragraph-properties fo:margin-left="2.5134in" fo:margin-right="0in" fo:margin-top="0in" fo:margin-bottom="0in" style:contextual-spacing="false" fo:line-height="0.1173in" fo:text-align="left" style:justify-single-word="false" fo:text-indent="-0.1339in" style:auto-text-indent="false">
        <style:tab-stops>
          <style:tab-stop style:position="2.5134in"/>
        </style:tab-stops>
      </style:paragraph-properties>
    </style:style>
    <style:style style:name="P80" style:family="paragraph" style:parent-style-name="List_20_Paragraph" style:list-style-name="WWNum1">
      <style:paragraph-properties fo:margin-left="2.6138in" fo:margin-right="0in" fo:margin-top="0.1154in" fo:margin-bottom="0in" style:contextual-spacing="false" fo:line-height="0.1181in" fo:text-align="left" style:justify-single-word="false" fo:text-indent="-0.2354in" style:auto-text-indent="false">
        <style:tab-stops>
          <style:tab-stop style:position="2.6138in"/>
        </style:tab-stops>
      </style:paragraph-properties>
    </style:style>
    <style:style style:name="P81" style:family="paragraph" style:parent-style-name="List_20_Paragraph" style:list-style-name="WWNum1">
      <style:paragraph-properties fo:margin-left="2.5835in" fo:margin-right="0in" fo:margin-top="0.1154in" fo:margin-bottom="0in" style:contextual-spacing="false" fo:line-height="0.1181in" fo:text-align="left" style:justify-single-word="false" fo:text-indent="-0.2047in" style:auto-text-indent="false">
        <style:tab-stops>
          <style:tab-stop style:position="2.5835in"/>
        </style:tab-stops>
      </style:paragraph-properties>
    </style:style>
    <style:style style:name="P82" style:family="paragraph" style:parent-style-name="List_20_Paragraph" style:list-style-name="WWNum1">
      <style:paragraph-properties fo:margin-left="2.5146in" fo:margin-right="0in" fo:margin-top="0in" fo:margin-bottom="0in" style:contextual-spacing="false" fo:line-height="0.1173in" fo:text-align="left" style:justify-single-word="false" fo:text-indent="-0.1362in" style:auto-text-indent="false">
        <style:tab-stops>
          <style:tab-stop style:position="2.5146in"/>
        </style:tab-stops>
      </style:paragraph-properties>
    </style:style>
    <style:style style:name="P83" style:family="paragraph" style:parent-style-name="Standard">
      <style:paragraph-properties fo:margin-left="1.6071in" fo:margin-right="2.0083in" fo:margin-top="0.1165in" fo:margin-bottom="0in" style:contextual-spacing="false" fo:text-align="justify" style:justify-single-word="false" fo:text-indent="0.578in" style:auto-text-indent="false"/>
    </style:style>
    <style:style style:name="P84" style:family="paragraph" style:parent-style-name="Standard">
      <style:paragraph-properties fo:margin-left="0in" fo:margin-right="0.7827in" fo:margin-top="0.1161in" fo:margin-bottom="0in" style:contextual-spacing="false" fo:text-align="center" style:justify-single-word="false" fo:text-indent="0in" style:auto-text-indent="false"/>
    </style:style>
    <style:style style:name="P85" style:family="paragraph" style:parent-style-name="Text_20_body">
      <style:paragraph-properties fo:margin-top="0.1138in" fo:margin-bottom="0in" style:contextual-spacing="false"/>
      <style:text-properties style:font-name="Verdana" fo:font-size="7pt" style:font-size-asian="7pt"/>
    </style:style>
    <style:style style:name="P86" style:family="paragraph" style:parent-style-name="Standard">
      <style:paragraph-properties fo:margin-left="0.2362in" fo:margin-right="1.0193in" fo:margin-top="0in" fo:margin-bottom="0in" style:contextual-spacing="false" fo:line-height="0.1181in" fo:text-align="center" style:justify-single-word="false" fo:text-indent="0in" style:auto-text-indent="false"/>
    </style:style>
    <style:style style:name="P87" style:family="paragraph" style:parent-style-name="Standard">
      <style:paragraph-properties fo:margin-left="0.2362in" fo:margin-right="1.0193in" fo:margin-top="0in" fo:margin-bottom="0in" style:contextual-spacing="false" fo:text-align="center" style:justify-single-word="false" fo:text-indent="0in" style:auto-text-indent="false"/>
    </style:style>
    <style:style style:name="P88" style:family="paragraph" style:parent-style-name="Text_20_body" style:master-page-name="Converted6">
      <style:paragraph-properties style:page-number="auto"/>
      <style:text-properties style:font-name="Verdana" fo:font-size="9.5pt" fo:font-weight="bold" style:font-size-asian="9.5pt" style:font-weight-asian="bold"/>
    </style:style>
    <style:style style:name="P89" style:family="paragraph" style:parent-style-name="Text_20_body">
      <style:paragraph-properties fo:margin-top="0.0992in" fo:margin-bottom="0in" style:contextual-spacing="false"/>
      <style:text-properties style:font-name="Verdana" fo:font-size="9.5pt" fo:font-weight="bold" style:font-size-asian="9.5pt" style:font-weight-asian="bold"/>
    </style:style>
    <style:style style:name="P90" style:family="paragraph" style:parent-style-name="Standard">
      <style:paragraph-properties fo:margin-left="0.5035in" fo:margin-right="1.0193in" fo:margin-top="0.0008in" fo:margin-bottom="0in" style:contextual-spacing="false" fo:text-align="center" style:justify-single-word="false" fo:text-indent="0in" style:auto-text-indent="false"/>
    </style:style>
    <style:style style:name="P91" style:family="paragraph" style:parent-style-name="Text_20_body">
      <style:paragraph-properties fo:margin-top="0.0409in" fo:margin-bottom="0in" style:contextual-spacing="false"/>
      <style:text-properties style:font-name="Times New Roman" fo:font-size="9.5pt" style:font-size-asian="9.5pt"/>
    </style:style>
    <style:style style:name="P92" style:family="paragraph" style:parent-style-name="Standard">
      <style:paragraph-properties fo:margin-left="4.0429in" fo:margin-right="0in" fo:margin-top="0in" fo:margin-bottom="0in" style:contextual-spacing="false" fo:text-align="left" style:justify-single-word="false" fo:text-indent="0in" style:auto-text-indent="false"/>
    </style:style>
    <style:style style:name="P93" style:family="paragraph" style:parent-style-name="Text_20_body">
      <style:text-properties style:font-name="Times New Roman" fo:font-size="9.5pt" fo:font-style="italic" fo:font-weight="bold" style:font-size-asian="9.5pt" style:font-style-asian="italic" style:font-weight-asian="bold"/>
    </style:style>
    <style:style style:name="P94" style:family="paragraph" style:parent-style-name="Text_20_body">
      <style:paragraph-properties fo:margin-top="0.1252in" fo:margin-bottom="0in" style:contextual-spacing="false"/>
      <style:text-properties style:font-name="Times New Roman" fo:font-size="9.5pt" fo:font-style="italic" fo:font-weight="bold" style:font-size-asian="9.5pt" style:font-style-asian="italic" style:font-weight-asian="bold"/>
    </style:style>
    <style:style style:name="P95" style:family="paragraph" style:parent-style-name="Standard">
      <style:paragraph-properties fo:margin-left="0.952in" fo:margin-right="1.4445in" fo:margin-top="0in" fo:margin-bottom="0in" style:contextual-spacing="false" fo:text-align="left" style:justify-single-word="false" fo:text-indent="0in" style:auto-text-indent="false"/>
    </style:style>
    <style:style style:name="P96" style:family="paragraph" style:parent-style-name="Text_20_body">
      <style:text-properties style:font-name="Times New Roman" fo:font-size="9.5pt" fo:font-weight="bold" style:font-size-asian="9.5pt" style:font-weight-asian="bold"/>
    </style:style>
    <style:style style:name="P97" style:family="paragraph" style:parent-style-name="Text_20_body">
      <style:paragraph-properties fo:margin-top="0.0972in" fo:margin-bottom="0in" style:contextual-spacing="false"/>
      <style:text-properties style:font-name="Times New Roman" fo:font-size="9.5pt" fo:font-weight="bold" style:font-size-asian="9.5pt" style:font-weight-asian="bold"/>
    </style:style>
    <style:style style:name="P98" style:family="paragraph" style:parent-style-name="Text_20_body">
      <style:paragraph-properties fo:margin-top="0.0201in" fo:margin-bottom="0in" style:contextual-spacing="false"/>
      <style:text-properties style:font-name="Times New Roman" fo:font-size="9.5pt" fo:font-weight="bold" style:font-size-asian="9.5pt" style:font-weight-asian="bold"/>
    </style:style>
    <style:style style:name="P99" style:family="paragraph" style:parent-style-name="Standard">
      <style:paragraph-properties fo:margin-left="0.952in" fo:margin-right="0in" fo:margin-top="0in" fo:margin-bottom="0in" style:contextual-spacing="false" fo:text-align="left" style:justify-single-word="false" fo:text-indent="0in" style:auto-text-indent="false"/>
    </style:style>
    <style:style style:name="P100" style:family="paragraph" style:parent-style-name="Text_20_body">
      <style:paragraph-properties fo:margin-top="0.0193in" fo:margin-bottom="0in" style:contextual-spacing="false"/>
      <style:text-properties style:font-name="Times New Roman" fo:font-size="9.5pt" fo:font-weight="bold" style:font-size-asian="9.5pt" style:font-weight-asian="bold"/>
    </style:style>
    <style:style style:name="P101" style:family="paragraph" style:parent-style-name="Standard">
      <style:paragraph-properties fo:margin-left="0.952in" fo:margin-right="1.5016in" fo:margin-top="0in" fo:margin-bottom="0in" style:contextual-spacing="false" fo:line-height="97%" fo:text-align="justify" style:justify-single-word="false" fo:text-indent="0in" style:auto-text-indent="false"/>
    </style:style>
    <style:style style:name="P102" style:family="paragraph" style:parent-style-name="Text_20_body">
      <style:text-properties style:font-name="Times New Roman" fo:font-size="9.5pt" style:font-size-asian="9.5pt"/>
    </style:style>
    <style:style style:name="P103" style:family="paragraph" style:parent-style-name="Text_20_body">
      <style:paragraph-properties fo:margin-top="0.1291in" fo:margin-bottom="0in" style:contextual-spacing="false"/>
      <style:text-properties style:font-name="Times New Roman" fo:font-size="9.5pt" style:font-size-asian="9.5pt"/>
    </style:style>
    <style:style style:name="P104" style:family="paragraph" style:parent-style-name="Standard">
      <style:paragraph-properties fo:margin-left="0.952in" fo:margin-right="1.5in" fo:margin-top="0in" fo:margin-bottom="0in" style:contextual-spacing="false" fo:line-height="97%" fo:text-align="justify" style:justify-single-word="false" fo:text-indent="0in" style:auto-text-indent="false"/>
    </style:style>
    <style:style style:name="P105" style:family="paragraph" style:parent-style-name="Text_20_body">
      <style:paragraph-properties fo:margin-top="0.1252in" fo:margin-bottom="0in" style:contextual-spacing="false"/>
      <style:text-properties style:font-name="Times New Roman" fo:font-size="9.5pt" style:font-size-asian="9.5pt"/>
    </style:style>
    <style:style style:name="P106" style:family="paragraph" style:parent-style-name="Text_20_body">
      <style:paragraph-properties fo:margin-top="0.0465in" fo:margin-bottom="0in" style:contextual-spacing="false"/>
      <style:text-properties style:font-name="Times New Roman" fo:font-size="9.5pt" style:font-size-asian="9.5pt"/>
    </style:style>
    <style:style style:name="P107" style:family="paragraph" style:parent-style-name="Standard">
      <style:paragraph-properties fo:margin-left="0.4929in" fo:margin-right="1.0193in" fo:margin-top="0in" fo:margin-bottom="0in" style:contextual-spacing="false" fo:text-align="center" style:justify-single-word="false" fo:text-indent="0in" style:auto-text-indent="false"/>
    </style:style>
    <style:style style:name="P108" style:family="paragraph" style:parent-style-name="Text_20_body">
      <style:text-properties style:font-name="Times New Roman" fo:font-size="10pt" style:font-size-asian="10pt"/>
    </style:style>
    <style:style style:name="P109" style:family="paragraph" style:parent-style-name="Text_20_body">
      <style:paragraph-properties fo:margin-top="0.0681in" fo:margin-bottom="0in" style:contextual-spacing="false"/>
      <style:text-properties style:font-name="Times New Roman" fo:font-size="10pt" style:font-size-asian="10pt"/>
    </style:style>
    <style:style style:name="P110" style:family="paragraph" style:parent-style-name="Standard">
      <style:paragraph-properties fo:margin-left="0.4937in" fo:margin-right="1.0193in" fo:margin-top="0.0083in" fo:margin-bottom="0in" style:contextual-spacing="false" fo:text-align="center" style:justify-single-word="false" fo:text-indent="0in" style:auto-text-indent="false"/>
    </style:style>
    <style:style style:name="P111" style:family="paragraph" style:parent-style-name="Standard">
      <style:paragraph-properties fo:margin-left="0.4937in" fo:margin-right="1.0193in" fo:margin-top="0.002in" fo:margin-bottom="0in" style:contextual-spacing="false" fo:text-align="center" style:justify-single-word="false" fo:text-indent="0in" style:auto-text-indent="false"/>
    </style:style>
    <style:style style:name="P112" style:family="paragraph" style:parent-style-name="Text_20_body" style:master-page-name="Converted7">
      <style:paragraph-properties style:page-number="auto"/>
      <style:text-properties style:font-name="Times New Roman" fo:font-size="10pt" fo:font-weight="bold" style:font-size-asian="10pt" style:font-weight-asian="bold"/>
    </style:style>
    <style:style style:name="P113" style:family="paragraph" style:parent-style-name="Text_20_body">
      <style:paragraph-properties fo:margin-top="0.0937in" fo:margin-bottom="0.0008in" style:contextual-spacing="false"/>
      <style:text-properties style:font-name="Times New Roman" fo:font-size="10pt" fo:font-weight="bold" style:font-size-asian="10pt" style:font-weight-asian="bold"/>
    </style:style>
    <style:style style:name="P114" style:family="paragraph" style:parent-style-name="Standard">
      <style:paragraph-properties fo:margin-left="1.0728in" fo:margin-right="0in" fo:line-height="100%" fo:text-indent="0in" style:auto-text-indent="false"/>
    </style:style>
    <style:style style:name="P115" style:family="paragraph" style:parent-style-name="Text_20_body">
      <style:paragraph-properties fo:margin-top="0.0055in" fo:margin-bottom="0in" style:contextual-spacing="false"/>
      <style:text-properties style:font-name="Times New Roman" fo:font-size="2pt" fo:font-weight="bold" style:font-size-asian="2pt" style:font-weight-asian="bold"/>
    </style:style>
    <style:style style:name="P116" style:family="paragraph" style:parent-style-name="Standard">
      <style:paragraph-properties fo:margin-left="2.5083in" fo:margin-right="0in" fo:line-height="0.1146in" fo:text-indent="0in" style:auto-text-indent="false"/>
    </style:style>
    <style:style style:name="P117" style:family="paragraph" style:parent-style-name="Text_20_body">
      <style:paragraph-properties fo:margin-top="0.0035in" fo:margin-bottom="0in" style:contextual-spacing="false"/>
      <style:text-properties style:font-name="Times New Roman" fo:font-size="2pt" fo:font-weight="bold" style:font-size-asian="2pt" style:font-weight-asian="bold"/>
    </style:style>
    <style:style style:name="P118" style:family="paragraph" style:parent-style-name="Text_20_body">
      <style:paragraph-properties fo:margin-top="0.0028in" fo:margin-bottom="0in" style:contextual-spacing="false"/>
      <style:text-properties style:font-name="Times New Roman" fo:font-size="2pt" fo:font-weight="bold" style:font-size-asian="2pt" style:font-weight-asian="bold"/>
    </style:style>
    <style:style style:name="P119" style:family="paragraph" style:parent-style-name="Text_20_body">
      <style:paragraph-properties fo:margin-top="0.002in" fo:margin-bottom="0in" style:contextual-spacing="false"/>
      <style:text-properties style:font-name="Times New Roman" fo:font-size="2pt" fo:font-weight="bold" style:font-size-asian="2pt" style:font-weight-asian="bold"/>
    </style:style>
    <style:style style:name="P120" style:family="paragraph" style:parent-style-name="Text_20_body">
      <style:paragraph-properties fo:margin-top="0.0016in" fo:margin-bottom="0in" style:contextual-spacing="false"/>
      <style:text-properties style:font-name="Times New Roman" fo:font-size="2.5pt" fo:font-weight="bold" style:font-size-asian="2.5pt" style:font-weight-asian="bold"/>
    </style:style>
    <style:style style:name="P121" style:family="paragraph" style:parent-style-name="Text_20_body">
      <style:paragraph-properties fo:margin-top="0.0008in" fo:margin-bottom="0in" style:contextual-spacing="false"/>
      <style:text-properties style:font-name="Times New Roman" fo:font-size="2.5pt" fo:font-weight="bold" style:font-size-asian="2.5pt" style:font-weight-asian="bold"/>
    </style:style>
    <style:style style:name="P122" style:family="paragraph" style:parent-style-name="Text_20_body">
      <style:paragraph-properties fo:margin-top="0.0047in" fo:margin-bottom="0in" style:contextual-spacing="false"/>
      <style:text-properties style:font-name="Times New Roman" fo:font-size="2pt" fo:font-weight="bold" style:font-size-asian="2pt" style:font-weight-asian="bold"/>
    </style:style>
    <style:style style:name="P123" style:family="paragraph" style:parent-style-name="Text_20_body">
      <style:paragraph-properties fo:margin-top="0.0016in" fo:margin-bottom="0in" style:contextual-spacing="false"/>
      <style:text-properties style:font-name="Times New Roman" fo:font-size="2pt" fo:font-weight="bold" style:font-size-asian="2pt" style:font-weight-asian="bold"/>
    </style:style>
    <style:style style:name="P124" style:family="paragraph" style:parent-style-name="Standard">
      <style:paragraph-properties fo:margin-left="1.0953in" fo:margin-right="0in" fo:line-height="0.078in" fo:text-indent="0in" style:auto-text-indent="false"/>
    </style:style>
    <style:style style:name="P125" style:family="paragraph" style:parent-style-name="Text_20_body">
      <style:text-properties style:font-name="Times New Roman" fo:font-size="10pt" fo:font-weight="bold" style:font-size-asian="10pt" style:font-weight-asian="bold"/>
    </style:style>
    <style:style style:name="P126" style:family="paragraph" style:parent-style-name="Text_20_body">
      <style:paragraph-properties fo:margin-top="0.0465in" fo:margin-bottom="0in" style:contextual-spacing="false"/>
      <style:text-properties style:font-name="Times New Roman" fo:font-size="10pt" fo:font-weight="bold" style:font-size-asian="10pt" style:font-weight-asian="bold"/>
    </style:style>
    <style:style style:name="P127" style:family="paragraph" style:parent-style-name="Text_20_body" style:master-page-name="Converted8">
      <style:paragraph-properties style:page-number="auto"/>
      <style:text-properties style:font-name="Times New Roman" fo:font-size="10pt" fo:font-weight="bold" style:font-size-asian="10pt" style:font-weight-asian="bold"/>
    </style:style>
    <style:style style:name="P128" style:family="paragraph" style:parent-style-name="Text_20_body">
      <style:paragraph-properties fo:margin-top="0.111in" fo:margin-bottom="0in" style:contextual-spacing="false"/>
      <style:text-properties style:font-name="Times New Roman" fo:font-size="10pt" fo:font-weight="bold" style:font-size-asian="10pt" style:font-weight-asian="bold"/>
    </style:style>
    <style:style style:name="P129" style:family="paragraph" style:parent-style-name="Standard">
      <style:paragraph-properties fo:margin-left="0.4937in" fo:margin-right="1.0193in" fo:margin-top="0in" fo:margin-bottom="0in" style:contextual-spacing="false" fo:text-align="center" style:justify-single-word="false" fo:text-indent="0in" style:auto-text-indent="false"/>
    </style:style>
    <style:style style:name="P130" style:family="paragraph" style:parent-style-name="Text_20_body">
      <style:paragraph-properties fo:margin-top="0.0508in" fo:margin-bottom="0in" style:contextual-spacing="false"/>
      <style:text-properties style:font-name="Times New Roman" fo:font-size="10pt" style:font-size-asian="10pt"/>
    </style:style>
    <style:style style:name="P131" style:family="paragraph" style:parent-style-name="Standard">
      <style:paragraph-properties fo:margin-left="4.4272in" fo:margin-right="0in" fo:margin-top="0in" fo:margin-bottom="0in" style:contextual-spacing="false" fo:text-align="left" style:justify-single-word="false" fo:text-indent="0in" style:auto-text-indent="false"/>
    </style:style>
    <style:style style:name="P132" style:family="paragraph" style:parent-style-name="Text_20_body">
      <style:text-properties style:font-name="Times New Roman" fo:font-size="8.5pt" fo:font-weight="bold" style:font-size-asian="8.5pt" style:font-weight-asian="bold"/>
    </style:style>
    <style:style style:name="P133" style:family="paragraph" style:parent-style-name="Text_20_body">
      <style:paragraph-properties fo:margin-top="0.1236in" fo:margin-bottom="0in" style:contextual-spacing="false"/>
      <style:text-properties style:font-name="Times New Roman" fo:font-size="8.5pt" fo:font-weight="bold" style:font-size-asian="8.5pt" style:font-weight-asian="bold"/>
    </style:style>
    <style:style style:name="P134" style:family="paragraph" style:parent-style-name="Standard">
      <style:paragraph-properties fo:margin-left="0.7252in" fo:margin-right="0.9035in" fo:margin-top="0in" fo:margin-bottom="0in" style:contextual-spacing="false" fo:text-align="left" style:justify-single-word="false" fo:text-indent="0in" style:auto-text-indent="false"/>
    </style:style>
    <style:style style:name="P135" style:family="paragraph" style:parent-style-name="Text_20_body">
      <style:paragraph-properties fo:margin-top="0.0799in" fo:margin-bottom="0in" style:contextual-spacing="false"/>
      <style:text-properties style:font-name="Times New Roman" fo:font-size="8.5pt" fo:font-weight="bold" style:font-size-asian="8.5pt" style:font-weight-asian="bold"/>
    </style:style>
    <style:style style:name="P136" style:family="paragraph" style:parent-style-name="Standard">
      <style:paragraph-properties fo:margin-left="0.7252in" fo:margin-right="0in" fo:margin-top="0.0008in" fo:margin-bottom="0in" style:contextual-spacing="false" fo:text-align="left" style:justify-single-word="false" fo:text-indent="0in" style:auto-text-indent="false"/>
    </style:style>
    <style:style style:name="P137" style:family="paragraph" style:parent-style-name="Text_20_body">
      <style:paragraph-properties fo:margin-top="0.1228in" fo:margin-bottom="0in" style:contextual-spacing="false"/>
      <style:text-properties style:font-name="Times New Roman" fo:font-size="8.5pt" fo:font-weight="bold" style:font-size-asian="8.5pt" style:font-weight-asian="bold"/>
    </style:style>
    <style:style style:name="P138" style:family="paragraph" style:parent-style-name="Heading_20_4">
      <style:paragraph-properties fo:margin-left="0.7252in" fo:margin-right="0in" fo:margin-top="0.0008in" fo:margin-bottom="0in" style:contextual-spacing="false" fo:text-align="left" style:justify-single-word="false"/>
    </style:style>
    <style:style style:name="P139" style:family="paragraph" style:parent-style-name="Text_20_body">
      <style:paragraph-properties fo:margin-top="0.0783in" fo:margin-bottom="0in" style:contextual-spacing="false"/>
      <style:text-properties style:font-name="Times New Roman" fo:font-size="8.5pt" fo:font-weight="bold" style:font-size-asian="8.5pt" style:font-weight-asian="bold"/>
    </style:style>
    <style:style style:name="P140" style:family="paragraph" style:parent-style-name="Standard">
      <style:paragraph-properties fo:margin-left="0.7252in" fo:margin-right="0.9035in" fo:margin-top="0in" fo:margin-bottom="0in" style:contextual-spacing="false" fo:line-height="97%" fo:text-align="left" style:justify-single-word="false" fo:text-indent="0in" style:auto-text-indent="false"/>
    </style:style>
    <style:style style:name="P141" style:family="paragraph" style:parent-style-name="Text_20_body">
      <style:text-properties style:font-name="Times New Roman" fo:font-size="8.5pt" style:font-size-asian="8.5pt"/>
    </style:style>
    <style:style style:name="P142" style:family="paragraph" style:parent-style-name="Text_20_body">
      <style:paragraph-properties fo:margin-top="0.0618in" fo:margin-bottom="0in" style:contextual-spacing="false"/>
      <style:text-properties style:font-name="Times New Roman" fo:font-size="8.5pt" style:font-size-asian="8.5pt"/>
    </style:style>
    <style:style style:name="P143" style:family="paragraph" style:parent-style-name="Standard">
      <style:paragraph-properties fo:margin-left="0.7252in" fo:margin-right="0.6118in" fo:margin-top="0.0008in" fo:margin-bottom="0in" style:contextual-spacing="false" fo:line-height="97%" fo:text-align="left" style:justify-single-word="false" fo:text-indent="0in" style:auto-text-indent="false"/>
    </style:style>
    <style:style style:name="P144" style:family="paragraph" style:parent-style-name="Text_20_body">
      <style:paragraph-properties fo:margin-top="0.0583in" fo:margin-bottom="0in" style:contextual-spacing="false"/>
      <style:text-properties style:font-name="Times New Roman" fo:font-size="8.5pt" style:font-size-asian="8.5pt"/>
    </style:style>
    <style:style style:name="P145" style:family="paragraph" style:parent-style-name="Standard">
      <style:paragraph-properties fo:margin-left="0.4827in" fo:margin-right="1.0193in" fo:margin-top="0in" fo:margin-bottom="0in" style:contextual-spacing="false" fo:text-align="center" style:justify-single-word="false" fo:text-indent="0in" style:auto-text-indent="false"/>
    </style:style>
    <style:style style:name="P146" style:family="paragraph" style:parent-style-name="Text_20_body">
      <style:paragraph-properties fo:margin-top="0.1138in" fo:margin-bottom="0in" style:contextual-spacing="false"/>
      <style:text-properties style:font-name="Times New Roman" fo:font-size="10pt" style:font-size-asian="10pt"/>
    </style:style>
    <style:style style:name="P147" style:family="paragraph" style:parent-style-name="Standard">
      <style:paragraph-properties fo:margin-left="0.4835in" fo:margin-right="1.0193in" fo:margin-top="0.0102in" fo:margin-bottom="0in" style:contextual-spacing="false" fo:text-align="center" style:justify-single-word="false" fo:text-indent="0in" style:auto-text-indent="false"/>
    </style:style>
    <style:style style:name="P148" style:family="paragraph" style:parent-style-name="Standard">
      <style:paragraph-properties fo:margin-left="0.4835in" fo:margin-right="1.0193in" fo:margin-top="0.0028in" fo:margin-bottom="0in" style:contextual-spacing="false" fo:text-align="center" style:justify-single-word="false" fo:text-indent="0in" style:auto-text-indent="false"/>
    </style:style>
    <style:style style:name="P149" style:family="paragraph" style:parent-style-name="Text_20_body" style:master-page-name="Converted9">
      <style:paragraph-properties style:page-number="10"/>
      <style:text-properties style:font-name="Times New Roman" fo:font-size="10pt" fo:font-weight="bold" style:font-size-asian="10pt" style:font-weight-asian="bold"/>
    </style:style>
    <style:style style:name="P150" style:family="paragraph" style:parent-style-name="Text_20_body">
      <style:paragraph-properties fo:margin-top="0.1335in" fo:margin-bottom="0in" style:contextual-spacing="false"/>
      <style:text-properties style:font-name="Times New Roman" fo:font-size="10pt" fo:font-weight="bold" style:font-size-asian="10pt" style:font-weight-asian="bold"/>
    </style:style>
    <style:style style:name="P151" style:family="paragraph" style:parent-style-name="Standard">
      <style:paragraph-properties fo:margin-left="1.3638in" fo:margin-right="0in" fo:line-height="100%" fo:text-indent="0in" style:auto-text-indent="false"/>
    </style:style>
    <style:style style:name="P152" style:family="paragraph" style:parent-style-name="Text_20_body">
      <style:paragraph-properties fo:margin-top="0.0071in" fo:margin-bottom="0in" style:contextual-spacing="false"/>
      <style:text-properties style:font-name="Times New Roman" fo:font-size="1.5pt" fo:font-weight="bold" style:font-size-asian="1.5pt" style:font-weight-asian="bold"/>
    </style:style>
    <style:style style:name="P153" style:family="paragraph" style:parent-style-name="Standard">
      <style:paragraph-properties fo:margin-left="1.3811in" fo:margin-right="0in" fo:line-height="100%" fo:text-indent="0in" style:auto-text-indent="false"/>
    </style:style>
    <style:style style:name="P154" style:family="paragraph" style:parent-style-name="Text_20_body">
      <style:paragraph-properties fo:margin-top="0.0035in" fo:margin-bottom="0in" style:contextual-spacing="false"/>
      <style:text-properties style:font-name="Times New Roman" fo:font-size="2.5pt" fo:font-weight="bold" style:font-size-asian="2.5pt" style:font-weight-asian="bold"/>
    </style:style>
    <style:style style:name="P155" style:family="paragraph" style:parent-style-name="Text_20_body">
      <style:paragraph-properties fo:margin-top="0.0043in" fo:margin-bottom="0in" style:contextual-spacing="false"/>
      <style:text-properties style:font-name="Times New Roman" fo:font-size="2.5pt" fo:font-weight="bold" style:font-size-asian="2.5pt" style:font-weight-asian="bold"/>
    </style:style>
    <style:style style:name="P156" style:family="paragraph" style:parent-style-name="Standard">
      <style:paragraph-properties fo:margin-left="3.4402in" fo:margin-right="0in" fo:line-height="100%" fo:text-indent="0in" style:auto-text-indent="false"/>
    </style:style>
    <style:style style:name="P157" style:family="paragraph" style:parent-style-name="Text_20_body">
      <style:paragraph-properties fo:margin-top="0.139in" fo:margin-bottom="0in" style:contextual-spacing="false"/>
      <style:text-properties style:font-name="Times New Roman" fo:font-size="10pt" fo:font-weight="bold" style:font-size-asian="10pt" style:font-weight-asian="bold"/>
    </style:style>
    <style:style style:name="P158" style:family="paragraph" style:parent-style-name="Text_20_body" style:master-page-name="Converted10">
      <style:paragraph-properties style:page-number="auto"/>
      <style:text-properties style:font-name="Times New Roman" fo:font-size="9.5pt" fo:font-weight="bold" style:font-size-asian="9.5pt" style:font-weight-asian="bold"/>
    </style:style>
    <style:style style:name="P159" style:family="paragraph" style:parent-style-name="Text_20_body">
      <style:paragraph-properties fo:margin-top="0.0807in" fo:margin-bottom="0in" style:contextual-spacing="false"/>
      <style:text-properties style:font-name="Times New Roman" fo:font-size="9.5pt" fo:font-weight="bold" style:font-size-asian="9.5pt" style:font-weight-asian="bold"/>
    </style:style>
    <style:style style:name="P160" style:family="paragraph" style:parent-style-name="Standard">
      <style:paragraph-properties fo:margin-left="1.2547in" fo:margin-right="0in" fo:margin-top="0in" fo:margin-bottom="0in" style:contextual-spacing="false" fo:text-align="left" style:justify-single-word="false" fo:text-indent="0in" style:auto-text-indent="false"/>
    </style:style>
    <style:style style:name="P161" style:family="paragraph" style:parent-style-name="Text_20_body">
      <style:paragraph-properties fo:margin-top="0.1299in" fo:margin-bottom="0in" style:contextual-spacing="false"/>
      <style:text-properties style:font-name="Verdana" fo:font-size="8.5pt" fo:font-weight="bold" style:font-size-asian="8.5pt" style:font-weight-asian="bold"/>
    </style:style>
    <style:style style:name="P162" style:family="paragraph" style:parent-style-name="Standard">
      <style:paragraph-properties fo:margin-left="3.178in" fo:margin-right="1.6138in" fo:margin-top="0in" fo:margin-bottom="0in" style:contextual-spacing="false" fo:text-align="justify" style:justify-single-word="false" fo:text-indent="0.0008in" style:auto-text-indent="false"/>
    </style:style>
    <style:style style:name="P163" style:family="paragraph" style:parent-style-name="Text_20_body">
      <style:text-properties style:font-name="Verdana" fo:font-size="8.5pt" fo:font-weight="bold" style:font-size-asian="8.5pt" style:font-weight-asian="bold"/>
    </style:style>
    <style:style style:name="P164" style:family="paragraph" style:parent-style-name="Heading_20_4">
      <style:paragraph-properties fo:margin-left="3.178in" fo:margin-right="0in" fo:margin-top="0.0008in" fo:margin-bottom="0in" style:contextual-spacing="false" fo:line-height="0.1429in" fo:text-align="justify" style:justify-single-word="false"/>
    </style:style>
    <style:style style:name="P165" style:family="paragraph" style:parent-style-name="Standard">
      <style:paragraph-properties fo:margin-left="3.178in" fo:margin-right="1.6138in" fo:margin-top="0in" fo:margin-bottom="0in" style:contextual-spacing="false" fo:text-align="justify" style:justify-single-word="false" fo:text-indent="-0.0008in" style:auto-text-indent="false"/>
    </style:style>
    <style:style style:name="P166" style:family="paragraph" style:parent-style-name="Text_20_body">
      <style:paragraph-properties fo:margin-top="0.0008in" fo:margin-bottom="0in" style:contextual-spacing="false"/>
      <style:text-properties style:font-name="Verdana" fo:font-size="8.5pt" style:font-size-asian="8.5pt"/>
    </style:style>
    <style:style style:name="P167" style:family="paragraph" style:parent-style-name="Heading_20_4">
      <style:paragraph-properties fo:margin-left="0in" fo:margin-right="0.8661in"/>
      <style:text-properties fo:letter-spacing="-0.0016in"/>
    </style:style>
    <style:style style:name="P168" style:family="paragraph" style:parent-style-name="Standard">
      <style:paragraph-properties fo:margin-left="1.2555in" fo:margin-right="1.4445in" fo:margin-top="0.1425in" fo:margin-bottom="0in" style:contextual-spacing="false" fo:text-align="left" style:justify-single-word="false" fo:text-indent="0.5398in" style:auto-text-indent="false"/>
    </style:style>
    <style:style style:name="P169" style:family="paragraph" style:parent-style-name="Text_20_body">
      <style:paragraph-properties fo:margin-top="0.0016in" fo:margin-bottom="0in" style:contextual-spacing="false"/>
      <style:text-properties style:font-name="Verdana" fo:font-size="8.5pt" style:font-size-asian="8.5pt"/>
    </style:style>
    <style:style style:name="P170" style:family="paragraph" style:parent-style-name="Standard">
      <style:paragraph-properties fo:margin-left="1.7972in" fo:margin-right="0in" fo:margin-top="0in" fo:margin-bottom="0in" style:contextual-spacing="false" fo:text-align="left" style:justify-single-word="false" fo:text-indent="0in" style:auto-text-indent="false"/>
    </style:style>
    <style:style style:name="P171" style:family="paragraph" style:parent-style-name="Text_20_body">
      <style:paragraph-properties fo:margin-top="0.1417in" fo:margin-bottom="0in" style:contextual-spacing="false"/>
      <style:text-properties style:font-name="Verdana" fo:font-size="8.5pt" style:font-size-asian="8.5pt"/>
    </style:style>
    <style:style style:name="P172" style:family="paragraph" style:parent-style-name="Standard">
      <style:paragraph-properties fo:margin-left="0.6543in" fo:margin-right="1.0193in" fo:margin-top="0.0008in" fo:margin-bottom="0in" style:contextual-spacing="false" fo:text-align="center" style:justify-single-word="false" fo:text-indent="0in" style:auto-text-indent="false"/>
    </style:style>
    <style:style style:name="P173" style:family="paragraph" style:parent-style-name="Text_20_body">
      <style:text-properties style:font-name="Verdana" fo:font-size="8.5pt" style:font-size-asian="8.5pt"/>
    </style:style>
    <style:style style:name="P174" style:family="paragraph" style:parent-style-name="Text_20_body">
      <style:paragraph-properties fo:margin-top="0.1138in" fo:margin-bottom="0in" style:contextual-spacing="false"/>
      <style:text-properties style:font-name="Verdana" fo:font-size="8.5pt" style:font-size-asian="8.5pt"/>
    </style:style>
    <style:style style:name="P175" style:family="paragraph" style:parent-style-name="Heading_20_4">
      <style:paragraph-properties fo:margin-left="0.6547in" fo:margin-right="1.0193in" fo:line-height="0.1429in"/>
    </style:style>
    <style:style style:name="P176" style:family="paragraph" style:parent-style-name="Standard">
      <style:paragraph-properties fo:margin-left="0.6543in" fo:margin-right="1.0193in" fo:margin-top="0in" fo:margin-bottom="0in" style:contextual-spacing="false" fo:line-height="0.1429in" fo:text-align="center" style:justify-single-word="false" fo:text-indent="0in" style:auto-text-indent="false"/>
    </style:style>
    <style:style style:name="P177" style:family="paragraph" style:parent-style-name="Text_20_body" style:master-page-name="Converted11">
      <style:paragraph-properties style:page-number="auto"/>
      <style:text-properties style:font-name="Verdana" fo:font-size="9.5pt" fo:font-weight="bold" style:font-size-asian="9.5pt" style:font-weight-asian="bold"/>
    </style:style>
    <style:style style:name="P178" style:family="paragraph" style:parent-style-name="Text_20_body">
      <style:paragraph-properties fo:margin-top="0.0957in" fo:margin-bottom="0in" style:contextual-spacing="false"/>
      <style:text-properties style:font-name="Verdana" fo:font-size="9.5pt" fo:font-weight="bold" style:font-size-asian="9.5pt" style:font-weight-asian="bold"/>
    </style:style>
    <style:style style:name="P179" style:family="paragraph" style:parent-style-name="Standard">
      <style:paragraph-properties fo:margin-left="0.5134in" fo:margin-right="1.0193in" fo:margin-top="0in" fo:margin-bottom="0in" style:contextual-spacing="false" fo:text-align="center" style:justify-single-word="false" fo:text-indent="0in" style:auto-text-indent="false"/>
    </style:style>
    <style:style style:name="P180" style:family="paragraph" style:parent-style-name="Text_20_body">
      <style:paragraph-properties fo:margin-top="0.0543in" fo:margin-bottom="0in" style:contextual-spacing="false"/>
      <style:text-properties style:font-name="Times New Roman" fo:font-size="9.5pt" style:font-size-asian="9.5pt"/>
    </style:style>
    <style:style style:name="P181" style:family="paragraph" style:parent-style-name="Standard">
      <style:paragraph-properties fo:margin-left="4.0091in" fo:margin-right="0in" fo:margin-top="0.0008in" fo:margin-bottom="0in" style:contextual-spacing="false" fo:text-align="left" style:justify-single-word="false" fo:text-indent="0in" style:auto-text-indent="false"/>
    </style:style>
    <style:style style:name="P182" style:family="paragraph" style:parent-style-name="Text_20_body">
      <style:paragraph-properties fo:margin-top="0.1047in" fo:margin-bottom="0in" style:contextual-spacing="false"/>
      <style:text-properties style:font-name="Times New Roman" fo:font-size="9.5pt" fo:font-style="italic" fo:font-weight="bold" style:font-size-asian="9.5pt" style:font-style-asian="italic" style:font-weight-asian="bold"/>
    </style:style>
    <style:style style:name="P183" style:family="paragraph" style:parent-style-name="Standard">
      <style:paragraph-properties fo:margin-left="0.8508in" fo:margin-right="1.5189in" fo:margin-top="0in" fo:margin-bottom="0in" style:contextual-spacing="false" fo:line-height="104%" fo:text-align="left" style:justify-single-word="false" fo:text-indent="0in" style:auto-text-indent="false"/>
    </style:style>
    <style:style style:name="P184" style:family="paragraph" style:parent-style-name="Text_20_body">
      <style:paragraph-properties fo:margin-top="0.0327in" fo:margin-bottom="0in" style:contextual-spacing="false"/>
      <style:text-properties style:font-name="Times New Roman" fo:font-size="9.5pt" fo:font-weight="bold" style:font-size-asian="9.5pt" style:font-weight-asian="bold"/>
    </style:style>
    <style:style style:name="P185" style:family="paragraph" style:parent-style-name="Standard">
      <style:paragraph-properties fo:margin-left="0.8508in" fo:margin-right="1.4445in" fo:margin-top="0in" fo:margin-bottom="0in" style:contextual-spacing="false" fo:line-height="104%" fo:text-align="left" style:justify-single-word="false" fo:text-indent="0in" style:auto-text-indent="false"/>
    </style:style>
    <style:style style:name="P186" style:family="paragraph" style:parent-style-name="Text_20_body">
      <style:paragraph-properties fo:margin-top="0.15in" fo:margin-bottom="0in" style:contextual-spacing="false"/>
      <style:text-properties style:font-name="Times New Roman" fo:font-size="9.5pt" fo:font-weight="bold" style:font-size-asian="9.5pt" style:font-weight-asian="bold"/>
    </style:style>
    <style:style style:name="P187" style:family="paragraph" style:parent-style-name="Standard">
      <style:paragraph-properties fo:margin-left="0.8508in" fo:margin-right="0in" fo:margin-top="0in" fo:margin-bottom="0in" style:contextual-spacing="false" fo:text-align="left" style:justify-single-word="false" fo:text-indent="0in" style:auto-text-indent="false"/>
    </style:style>
    <style:style style:name="P188" style:family="paragraph" style:parent-style-name="Text_20_body">
      <style:paragraph-properties fo:margin-top="0.0339in" fo:margin-bottom="0in" style:contextual-spacing="false"/>
      <style:text-properties style:font-name="Times New Roman" fo:font-size="9.5pt" fo:font-weight="bold" style:font-size-asian="9.5pt" style:font-weight-asian="bold"/>
    </style:style>
    <style:style style:name="P189" style:family="paragraph" style:parent-style-name="Standard">
      <style:paragraph-properties fo:margin-left="0.8508in" fo:margin-right="1.5189in" fo:margin-top="0in" fo:margin-bottom="0in" style:contextual-spacing="false" fo:text-align="left" style:justify-single-word="false" fo:text-indent="0in" style:auto-text-indent="false"/>
    </style:style>
    <style:style style:name="P190" style:family="paragraph" style:parent-style-name="Text_20_body">
      <style:paragraph-properties fo:margin-top="0.148in" fo:margin-bottom="0in" style:contextual-spacing="false"/>
      <style:text-properties style:font-name="Times New Roman" fo:font-size="9.5pt" style:font-size-asian="9.5pt"/>
    </style:style>
    <style:style style:name="P191" style:family="paragraph" style:parent-style-name="Standard">
      <style:paragraph-properties fo:margin-left="0.8508in" fo:margin-right="1.4445in" fo:margin-top="0in" fo:margin-bottom="0in" style:contextual-spacing="false" fo:text-align="left" style:justify-single-word="false" fo:text-indent="0in" style:auto-text-indent="false"/>
    </style:style>
    <style:style style:name="P192" style:family="paragraph" style:parent-style-name="Text_20_body">
      <style:paragraph-properties fo:margin-top="0.1484in" fo:margin-bottom="0in" style:contextual-spacing="false"/>
      <style:text-properties style:font-name="Times New Roman" fo:font-size="9.5pt" style:font-size-asian="9.5pt"/>
    </style:style>
    <style:style style:name="P193" style:family="paragraph" style:parent-style-name="Text_20_body">
      <style:paragraph-properties fo:margin-top="0.0646in" fo:margin-bottom="0in" style:contextual-spacing="false"/>
      <style:text-properties style:font-name="Times New Roman" fo:font-size="9.5pt" style:font-size-asian="9.5pt"/>
    </style:style>
    <style:style style:name="P194" style:family="paragraph" style:parent-style-name="Standard">
      <style:paragraph-properties fo:margin-left="0.502in" fo:margin-right="1.0193in" fo:margin-top="0in" fo:margin-bottom="0in" style:contextual-spacing="false" fo:text-align="center" style:justify-single-word="false" fo:text-indent="0in" style:auto-text-indent="false"/>
    </style:style>
    <style:style style:name="P195" style:family="paragraph" style:parent-style-name="Text_20_body">
      <style:paragraph-properties fo:margin-top="0.0902in" fo:margin-bottom="0in" style:contextual-spacing="false"/>
      <style:text-properties style:font-name="Times New Roman" fo:font-size="10pt" style:font-size-asian="10pt"/>
    </style:style>
    <style:style style:name="P196" style:family="paragraph" style:parent-style-name="Standard">
      <style:paragraph-properties fo:margin-left="0.5028in" fo:margin-right="1.0193in" fo:margin-top="0.0126in" fo:margin-bottom="0in" style:contextual-spacing="false" fo:text-align="center" style:justify-single-word="false" fo:text-indent="0in" style:auto-text-indent="false"/>
    </style:style>
    <style:style style:name="P197" style:family="paragraph" style:parent-style-name="Standard">
      <style:paragraph-properties fo:margin-left="0.5028in" fo:margin-right="1.0193in" fo:margin-top="0.0063in" fo:margin-bottom="0in" style:contextual-spacing="false" fo:text-align="center" style:justify-single-word="false" fo:text-indent="0in" style:auto-text-indent="false"/>
    </style:style>
    <style:style style:name="P198" style:family="paragraph" style:parent-style-name="Text_20_body" style:master-page-name="Converted12">
      <style:paragraph-properties style:page-number="auto"/>
      <style:text-properties style:font-name="Times New Roman" fo:font-size="10pt" fo:font-weight="bold" style:font-size-asian="10pt" style:font-weight-asian="bold"/>
    </style:style>
    <style:style style:name="P199" style:family="paragraph" style:parent-style-name="Text_20_body">
      <style:paragraph-properties fo:margin-top="0.0425in" fo:margin-bottom="0.0008in" style:contextual-spacing="false"/>
      <style:text-properties style:font-name="Times New Roman" fo:font-size="10pt" fo:font-weight="bold" style:font-size-asian="10pt" style:font-weight-asian="bold"/>
    </style:style>
    <style:style style:name="P200" style:family="paragraph" style:parent-style-name="Standard">
      <style:paragraph-properties fo:margin-left="1.2555in" fo:margin-right="0in" fo:line-height="100%" fo:text-indent="0in" style:auto-text-indent="false"/>
    </style:style>
    <style:style style:name="P201" style:family="paragraph" style:parent-style-name="Standard">
      <style:paragraph-properties fo:margin-left="1.2744in" fo:margin-right="0in" fo:line-height="100%" fo:text-indent="0in" style:auto-text-indent="false"/>
    </style:style>
    <style:style style:name="P202" style:family="paragraph" style:parent-style-name="Standard">
      <style:paragraph-properties fo:margin-left="1.2752in" fo:margin-right="0in" fo:line-height="0.0661in" fo:text-indent="0in" style:auto-text-indent="false"/>
    </style:style>
    <style:style style:name="P203" style:family="paragraph" style:parent-style-name="Text_20_body">
      <style:paragraph-properties fo:margin-top="0.0102in" fo:margin-bottom="0in" style:contextual-spacing="false"/>
      <style:text-properties style:font-name="Times New Roman" fo:font-size="10pt" fo:font-weight="bold" style:font-size-asian="10pt" style:font-weight-asian="bold"/>
    </style:style>
    <style:style style:name="P204" style:family="paragraph" style:parent-style-name="Text_20_body" style:master-page-name="Converted13">
      <style:paragraph-properties fo:margin-top="0.1264in" fo:margin-bottom="0in" style:contextual-spacing="false" style:page-number="auto"/>
      <style:text-properties style:font-name="Times New Roman" fo:font-size="11pt" fo:font-weight="bold" style:font-size-asian="11pt" style:font-weight-asian="bold"/>
    </style:style>
    <style:style style:name="P205" style:family="paragraph" style:parent-style-name="Heading_20_2">
      <style:paragraph-properties fo:margin-left="2.2555in" fo:margin-right="0in" fo:line-height="100%"/>
    </style:style>
    <style:style style:name="P206" style:family="paragraph" style:parent-style-name="Text_20_body">
      <style:text-properties style:font-name="Source Sans Pro" fo:font-size="11pt" fo:font-weight="bold" style:font-size-asian="11pt" style:font-weight-asian="bold"/>
    </style:style>
    <style:style style:name="P207" style:family="paragraph" style:parent-style-name="Text_20_body">
      <style:paragraph-properties fo:margin-top="0.072in" fo:margin-bottom="0in" style:contextual-spacing="false"/>
      <style:text-properties style:font-name="Source Sans Pro" fo:font-size="11pt" fo:font-weight="bold" style:font-size-asian="11pt" style:font-weight-asian="bold"/>
    </style:style>
    <style:style style:name="P208" style:family="paragraph" style:parent-style-name="Standard">
      <style:paragraph-properties fo:margin-left="1.5134in" fo:margin-right="0in" fo:margin-top="0in" fo:margin-bottom="0in" style:contextual-spacing="false" fo:text-align="left" style:justify-single-word="false" fo:text-indent="0in" style:auto-text-indent="false"/>
    </style:style>
    <style:style style:name="P209" style:family="paragraph" style:parent-style-name="Text_20_body">
      <style:paragraph-properties fo:margin-top="0.1299in" fo:margin-bottom="0in" style:contextual-spacing="false"/>
      <style:text-properties style:font-name="Verdana" fo:font-size="10pt" fo:font-weight="bold" style:font-size-asian="10pt" style:font-weight-asian="bold"/>
    </style:style>
    <style:style style:name="P210" style:family="paragraph" style:parent-style-name="Table_20_Paragraph">
      <style:paragraph-properties fo:margin-left="0.0346in" fo:margin-right="0in" fo:margin-top="0.0043in" fo:margin-bottom="0in" style:contextual-spacing="false" fo:line-height="0.1307in">
        <style:tab-stops>
          <style:tab-stop style:position="0.7591in"/>
        </style:tab-stops>
      </style:paragraph-properties>
    </style:style>
    <style:style style:name="P211" style:family="paragraph" style:parent-style-name="Table_20_Paragraph">
      <style:paragraph-properties fo:margin-left="0.0425in" fo:margin-right="0.0217in" fo:margin-top="0.0043in" fo:margin-bottom="0in" style:contextual-spacing="false" fo:line-height="0.1307in" fo:text-align="center" style:justify-single-word="false"/>
    </style:style>
    <style:style style:name="P212" style:family="paragraph" style:parent-style-name="Table_20_Paragraph">
      <style:paragraph-properties fo:margin-left="0.0453in" fo:margin-right="0in" fo:margin-top="0.0043in" fo:margin-bottom="0in" style:contextual-spacing="false" fo:line-height="0.1307in" fo:text-align="center" style:justify-single-word="false"/>
    </style:style>
    <style:style style:name="P213" style:family="paragraph" style:parent-style-name="Table_20_Paragraph">
      <style:paragraph-properties fo:margin-left="0.0346in" fo:margin-right="0in" fo:margin-top="0.0043in" fo:margin-bottom="0in" style:contextual-spacing="false" fo:line-height="0.1307in">
        <style:tab-stops>
          <style:tab-stop style:position="0.802in"/>
        </style:tab-stops>
      </style:paragraph-properties>
    </style:style>
    <style:style style:name="P214" style:family="paragraph" style:parent-style-name="Table_20_Paragraph">
      <style:paragraph-properties fo:margin-left="0.0209in" fo:margin-right="0.0425in" fo:margin-top="0.0043in" fo:margin-bottom="0in" style:contextual-spacing="false" fo:line-height="0.1307in" fo:text-align="center" style:justify-single-word="false"/>
    </style:style>
    <style:style style:name="P215" style:family="paragraph" style:parent-style-name="Table_20_Paragraph">
      <style:paragraph-properties fo:margin-left="0.0453in" fo:margin-right="0.0008in" fo:margin-top="0.0043in" fo:margin-bottom="0in" style:contextual-spacing="false" fo:line-height="0.1307in" fo:text-align="center" style:justify-single-word="false"/>
    </style:style>
    <style:style style:name="P216" style:family="paragraph" style:parent-style-name="Table_20_Paragraph">
      <style:paragraph-properties fo:margin-left="0.0346in" fo:margin-right="0in" fo:margin-top="0.0043in" fo:margin-bottom="0in" style:contextual-spacing="false" fo:line-height="0.1307in"/>
    </style:style>
    <style:style style:name="P217" style:family="paragraph" style:parent-style-name="Table_20_Paragraph">
      <style:text-properties style:font-name="Times New Roman" fo:font-size="7pt" style:font-size-asian="7pt"/>
    </style:style>
    <style:style style:name="P218" style:family="paragraph" style:parent-style-name="Text_20_body">
      <style:paragraph-properties fo:margin-top="0.0098in" fo:margin-bottom="0in" style:contextual-spacing="false"/>
      <style:text-properties style:font-name="Verdana" fo:font-size="8.5pt" fo:font-weight="bold" style:font-size-asian="8.5pt" style:font-weight-asian="bold"/>
    </style:style>
    <style:style style:name="P219" style:family="paragraph" style:parent-style-name="Heading_20_4">
      <style:paragraph-properties fo:margin-left="3.2457in" fo:margin-right="0in" fo:text-align="justify" style:justify-single-word="false"/>
    </style:style>
    <style:style style:name="P220" style:family="paragraph" style:parent-style-name="Standard">
      <style:paragraph-properties fo:margin-left="3.2457in" fo:margin-right="2.028in" fo:margin-top="0.0055in" fo:margin-bottom="0in" style:contextual-spacing="false" fo:line-height="104%" fo:text-align="justify" style:justify-single-word="false" fo:text-indent="0in" style:auto-text-indent="false"/>
    </style:style>
    <style:style style:name="P221" style:family="paragraph" style:parent-style-name="Text_20_body">
      <style:paragraph-properties fo:margin-top="0.0028in" fo:margin-bottom="0in" style:contextual-spacing="false"/>
      <style:text-properties style:font-name="Verdana" fo:font-size="8.5pt" style:font-size-asian="8.5pt"/>
    </style:style>
    <style:style style:name="P222" style:family="paragraph" style:parent-style-name="Heading_20_4">
      <style:paragraph-properties fo:margin-left="0.3126in" fo:margin-right="1.0193in"/>
      <style:text-properties fo:letter-spacing="-0.0016in" style:text-scale="105%"/>
    </style:style>
    <style:style style:name="P223" style:family="paragraph" style:parent-style-name="Text_20_body">
      <style:paragraph-properties fo:margin-top="0.0102in" fo:margin-bottom="0in" style:contextual-spacing="false"/>
      <style:text-properties style:font-name="Verdana" fo:font-size="8.5pt" fo:font-weight="bold" style:font-size-asian="8.5pt" style:font-weight-asian="bold"/>
    </style:style>
    <style:style style:name="P224" style:family="paragraph" style:parent-style-name="Standard">
      <style:paragraph-properties fo:margin-left="1.5134in" fo:margin-right="2.028in" fo:margin-top="0in" fo:margin-bottom="0in" style:contextual-spacing="false" fo:line-height="104%" fo:text-align="justify" style:justify-single-word="false" fo:text-indent="1.7327in" style:auto-text-indent="false"/>
    </style:style>
    <style:style style:name="P225" style:family="paragraph" style:parent-style-name="Text_20_body">
      <style:paragraph-properties fo:margin-top="0.0035in" fo:margin-bottom="0in" style:contextual-spacing="false"/>
      <style:text-properties style:font-name="Verdana" fo:font-size="8.5pt" style:font-size-asian="8.5pt"/>
    </style:style>
    <style:style style:name="P226" style:family="paragraph" style:parent-style-name="Standard">
      <style:paragraph-properties fo:margin-left="3.2465in" fo:margin-right="0in" fo:margin-top="0in" fo:margin-bottom="0in" style:contextual-spacing="false" fo:text-align="left" style:justify-single-word="false" fo:text-indent="0in" style:auto-text-indent="false"/>
    </style:style>
    <style:style style:name="P227" style:family="paragraph" style:parent-style-name="Standard">
      <style:paragraph-properties fo:margin-left="1.5134in" fo:margin-right="0in" fo:margin-top="0.0055in" fo:margin-bottom="0in" style:contextual-spacing="false" fo:text-align="left" style:justify-single-word="false" fo:text-indent="0in" style:auto-text-indent="false"/>
    </style:style>
    <style:style style:name="P228" style:family="paragraph" style:parent-style-name="Text_20_body">
      <style:paragraph-properties fo:margin-top="0.0154in" fo:margin-bottom="0in" style:contextual-spacing="false"/>
      <style:text-properties style:font-name="Verdana" fo:font-size="8.5pt" style:font-size-asian="8.5pt"/>
    </style:style>
    <style:style style:name="P229" style:family="paragraph" style:parent-style-name="Heading_20_4">
      <style:paragraph-properties fo:margin-left="0.5047in" fo:margin-right="1.0193in"/>
    </style:style>
    <style:style style:name="P230" style:family="paragraph" style:parent-style-name="Standard">
      <style:paragraph-properties fo:margin-left="0.5047in" fo:margin-right="1.0193in" fo:margin-top="0.0055in" fo:margin-bottom="0in" style:contextual-spacing="false" fo:text-align="center" style:justify-single-word="false" fo:text-indent="0in" style:auto-text-indent="false"/>
    </style:style>
    <style:style style:name="P231" style:family="paragraph" style:parent-style-name="Text_20_body" style:master-page-name="Converted14">
      <style:paragraph-properties fo:margin-top="0.0528in" fo:margin-bottom="0.0008in" style:contextual-spacing="false" style:page-number="15"/>
      <style:text-properties style:font-name="Verdana" fo:font-size="10pt" fo:font-weight="bold" style:font-size-asian="10pt" style:font-weight-asian="bold"/>
    </style:style>
    <style:style style:name="P232" style:family="paragraph" style:parent-style-name="Table_20_Paragraph">
      <style:paragraph-properties fo:margin-left="0.0209in" fo:margin-right="0.0366in" fo:margin-top="0.0264in" fo:margin-bottom="0in" style:contextual-spacing="false" fo:text-align="center" style:justify-single-word="false"/>
    </style:style>
    <style:style style:name="P233" style:family="paragraph" style:parent-style-name="Table_20_Paragraph">
      <style:paragraph-properties fo:margin-left="0.0429in" fo:margin-right="0.0555in" fo:margin-top="0.0264in" fo:margin-bottom="0in" style:contextual-spacing="false" fo:text-align="center" style:justify-single-word="false"/>
    </style:style>
    <style:style style:name="P234" style:family="paragraph" style:parent-style-name="Table_20_Paragraph">
      <style:paragraph-properties fo:margin-left="0.0256in" fo:margin-right="0.0102in" fo:margin-top="0.0264in" fo:margin-bottom="0in" style:contextual-spacing="false" fo:text-align="center" style:justify-single-word="false"/>
    </style:style>
    <style:style style:name="P235" style:family="paragraph" style:parent-style-name="Table_20_Paragraph">
      <style:paragraph-properties fo:margin-left="0.3201in" fo:margin-right="0in" fo:margin-top="0.0264in" fo:margin-bottom="0in" style:contextual-spacing="false"/>
    </style:style>
    <style:style style:name="P236" style:family="paragraph" style:parent-style-name="Table_20_Paragraph">
      <style:paragraph-properties fo:margin-left="0.0307in" fo:margin-right="0.028in" fo:margin-top="0.0264in" fo:margin-bottom="0in" style:contextual-spacing="false" fo:text-align="center" style:justify-single-word="false"/>
    </style:style>
    <style:style style:name="P237" style:family="paragraph" style:parent-style-name="Table_20_Paragraph">
      <style:paragraph-properties fo:margin-left="0.4146in" fo:margin-right="0.1535in" fo:margin-top="0.0138in" fo:margin-bottom="0in" style:contextual-spacing="false" fo:line-height="109%" fo:text-indent="0.0472in" style:auto-text-indent="false"/>
    </style:style>
    <style:style style:name="P238" style:family="paragraph" style:parent-style-name="Table_20_Paragraph">
      <style:paragraph-properties fo:margin-left="0.0429in" fo:margin-right="0.0173in" fo:margin-top="0.0571in" fo:margin-bottom="0in" style:contextual-spacing="false" fo:text-align="center" style:justify-single-word="false"/>
    </style:style>
    <style:style style:name="P239" style:family="paragraph" style:parent-style-name="Table_20_Paragraph">
      <style:paragraph-properties fo:margin-left="0.0256in" fo:margin-right="0.0035in" fo:margin-top="0.0571in" fo:margin-bottom="0in" style:contextual-spacing="false" fo:text-align="center" style:justify-single-word="false"/>
    </style:style>
    <style:style style:name="P240" style:family="paragraph" style:parent-style-name="Table_20_Paragraph">
      <style:paragraph-properties fo:margin-left="0.0283in" fo:margin-right="0.0193in" fo:margin-top="0.0571in" fo:margin-bottom="0in" style:contextual-spacing="false" fo:text-align="center" style:justify-single-word="false"/>
    </style:style>
    <style:style style:name="P241" style:family="paragraph" style:parent-style-name="Table_20_Paragraph">
      <style:paragraph-properties fo:margin-left="0.0299in" fo:margin-right="0.002in" fo:margin-top="0.0571in" fo:margin-bottom="0in" style:contextual-spacing="false" fo:text-align="center" style:justify-single-word="false"/>
    </style:style>
    <style:style style:name="P242" style:family="paragraph" style:parent-style-name="Table_20_Paragraph">
      <style:paragraph-properties fo:margin-left="0.0307in" fo:margin-right="0.0008in" fo:margin-top="0.0571in" fo:margin-bottom="0in" style:contextual-spacing="false" fo:text-align="center" style:justify-single-word="false"/>
    </style:style>
    <style:style style:name="P243" style:family="paragraph" style:parent-style-name="Table_20_Paragraph">
      <style:paragraph-properties fo:margin-left="0.0339in" fo:margin-right="0.0165in" fo:margin-top="0.0193in" fo:margin-bottom="0in" style:contextual-spacing="false" fo:text-align="center" style:justify-single-word="false"/>
    </style:style>
    <style:style style:name="P244" style:family="paragraph" style:parent-style-name="Table_20_Paragraph">
      <style:paragraph-properties fo:margin-left="0.0429in" fo:margin-right="0.0244in" fo:margin-top="0.0193in" fo:margin-bottom="0in" style:contextual-spacing="false" fo:text-align="center" style:justify-single-word="false"/>
    </style:style>
    <style:style style:name="P245" style:family="paragraph" style:parent-style-name="Table_20_Paragraph">
      <style:paragraph-properties fo:margin-left="0.0256in" fo:margin-right="0.0035in" fo:margin-top="0.0193in" fo:margin-bottom="0in" style:contextual-spacing="false" fo:text-align="center" style:justify-single-word="false"/>
    </style:style>
    <style:style style:name="P246" style:family="paragraph" style:parent-style-name="Table_20_Paragraph">
      <style:paragraph-properties fo:margin-left="0.0283in" fo:margin-right="0.002in" fo:margin-top="0.0193in" fo:margin-bottom="0in" style:contextual-spacing="false" fo:text-align="center" style:justify-single-word="false"/>
    </style:style>
    <style:style style:name="P247" style:family="paragraph" style:parent-style-name="Table_20_Paragraph">
      <style:paragraph-properties fo:margin-left="0.0299in" fo:margin-right="0.0008in" fo:margin-top="0.0228in" fo:margin-bottom="0in" style:contextual-spacing="false" fo:text-align="center" style:justify-single-word="false"/>
    </style:style>
    <style:style style:name="P248" style:family="paragraph" style:parent-style-name="Table_20_Paragraph">
      <style:paragraph-properties fo:margin-left="0.0307in" fo:margin-right="0in" fo:margin-top="0.0228in" fo:margin-bottom="0in" style:contextual-spacing="false" fo:text-align="center" style:justify-single-word="false"/>
    </style:style>
    <style:style style:name="P249" style:family="paragraph" style:parent-style-name="Table_20_Paragraph">
      <style:paragraph-properties fo:margin-left="0.0311in" fo:margin-right="0.0165in" fo:margin-top="0.022in" fo:margin-bottom="0in" style:contextual-spacing="false" fo:text-align="center" style:justify-single-word="false"/>
    </style:style>
    <style:style style:name="P250" style:family="paragraph" style:parent-style-name="Table_20_Paragraph">
      <style:paragraph-properties fo:margin-left="0.0429in" fo:margin-right="0.0272in" fo:margin-top="0.022in" fo:margin-bottom="0in" style:contextual-spacing="false" fo:text-align="center" style:justify-single-word="false"/>
    </style:style>
    <style:style style:name="P251" style:family="paragraph" style:parent-style-name="Table_20_Paragraph">
      <style:paragraph-properties fo:margin-left="0.0256in" fo:margin-right="0.0035in" fo:margin-top="0.022in" fo:margin-bottom="0in" style:contextual-spacing="false" fo:text-align="center" style:justify-single-word="false"/>
    </style:style>
    <style:style style:name="P252" style:family="paragraph" style:parent-style-name="Table_20_Paragraph">
      <style:paragraph-properties fo:margin-left="0.0283in" fo:margin-right="0.002in" fo:margin-top="0.022in" fo:margin-bottom="0in" style:contextual-spacing="false" fo:text-align="center" style:justify-single-word="false"/>
    </style:style>
    <style:style style:name="P253" style:family="paragraph" style:parent-style-name="Table_20_Paragraph">
      <style:paragraph-properties fo:margin-left="0.0299in" fo:margin-right="0.0047in" fo:margin-top="0.022in" fo:margin-bottom="0in" style:contextual-spacing="false" fo:text-align="center" style:justify-single-word="false"/>
    </style:style>
    <style:style style:name="P254" style:family="paragraph" style:parent-style-name="Table_20_Paragraph">
      <style:paragraph-properties fo:margin-left="0.0307in" fo:margin-right="0in" fo:margin-top="0.022in" fo:margin-bottom="0in" style:contextual-spacing="false" fo:text-align="center" style:justify-single-word="false"/>
    </style:style>
    <style:style style:name="P255" style:family="paragraph" style:parent-style-name="Table_20_Paragraph">
      <style:paragraph-properties fo:margin-left="0.0283in" fo:margin-right="0.0165in" fo:margin-top="0.022in" fo:margin-bottom="0in" style:contextual-spacing="false" fo:text-align="center" style:justify-single-word="false"/>
    </style:style>
    <style:style style:name="P256" style:family="paragraph" style:parent-style-name="Table_20_Paragraph">
      <style:paragraph-properties fo:margin-left="0.0555in" fo:margin-right="0.0126in" fo:margin-top="0.022in" fo:margin-bottom="0in" style:contextual-spacing="false" fo:text-align="center" style:justify-single-word="false"/>
    </style:style>
    <style:style style:name="P257" style:family="paragraph" style:parent-style-name="Table_20_Paragraph">
      <style:paragraph-properties fo:margin-left="0.0299in" fo:margin-right="0.0008in" fo:margin-top="0.022in" fo:margin-bottom="0in" style:contextual-spacing="false" fo:text-align="center" style:justify-single-word="false"/>
    </style:style>
    <style:style style:name="P258" style:family="paragraph" style:parent-style-name="Table_20_Paragraph">
      <style:paragraph-properties fo:margin-left="0.0256in" fo:margin-right="0.0165in" fo:margin-top="0.0583in" fo:margin-bottom="0in" style:contextual-spacing="false" fo:text-align="center" style:justify-single-word="false"/>
    </style:style>
    <style:style style:name="P259" style:family="paragraph" style:parent-style-name="Table_20_Paragraph">
      <style:paragraph-properties fo:margin-left="0.3898in" fo:margin-right="0in" fo:margin-top="0.0146in" fo:margin-bottom="0in" style:contextual-spacing="false" fo:line-height="109%" fo:text-indent="-0.0717in" style:auto-text-indent="false"/>
    </style:style>
    <style:style style:name="P260" style:family="paragraph" style:parent-style-name="Table_20_Paragraph">
      <style:paragraph-properties fo:margin-left="0.0256in" fo:margin-right="0.0035in" fo:margin-top="0.0583in" fo:margin-bottom="0in" style:contextual-spacing="false" fo:text-align="center" style:justify-single-word="false"/>
    </style:style>
    <style:style style:name="P261" style:family="paragraph" style:parent-style-name="Table_20_Paragraph">
      <style:paragraph-properties fo:margin-left="0.0283in" fo:margin-right="0.0193in" fo:margin-top="0.0583in" fo:margin-bottom="0in" style:contextual-spacing="false" fo:text-align="center" style:justify-single-word="false"/>
    </style:style>
    <style:style style:name="P262" style:family="paragraph" style:parent-style-name="Table_20_Paragraph">
      <style:paragraph-properties fo:margin-left="0.0299in" fo:margin-right="0.0047in" fo:margin-top="0.061in" fo:margin-bottom="0in" style:contextual-spacing="false" fo:text-align="center" style:justify-single-word="false"/>
    </style:style>
    <style:style style:name="P263" style:family="paragraph" style:parent-style-name="Table_20_Paragraph">
      <style:paragraph-properties fo:margin-left="0.0307in" fo:margin-right="0in" fo:margin-top="0.061in" fo:margin-bottom="0in" style:contextual-spacing="false" fo:text-align="center" style:justify-single-word="false"/>
    </style:style>
    <style:style style:name="P264" style:family="paragraph" style:parent-style-name="Table_20_Paragraph">
      <style:paragraph-properties fo:margin-left="0.0335in" fo:margin-right="0.0165in" fo:margin-top="0.0591in" fo:margin-bottom="0in" style:contextual-spacing="false" fo:text-align="center" style:justify-single-word="false"/>
    </style:style>
    <style:style style:name="P265" style:family="paragraph" style:parent-style-name="Table_20_Paragraph">
      <style:paragraph-properties fo:margin-left="0.0429in" fo:margin-right="0.0138in" fo:margin-top="0.0591in" fo:margin-bottom="0in" style:contextual-spacing="false" fo:text-align="center" style:justify-single-word="false"/>
    </style:style>
    <style:style style:name="P266" style:family="paragraph" style:parent-style-name="Table_20_Paragraph">
      <style:paragraph-properties fo:margin-left="0.0264in" fo:margin-right="0.002in" fo:margin-top="0.0591in" fo:margin-bottom="0in" style:contextual-spacing="false" fo:text-align="center" style:justify-single-word="false"/>
    </style:style>
    <style:style style:name="P267" style:family="paragraph" style:parent-style-name="Table_20_Paragraph">
      <style:paragraph-properties fo:margin-left="0.1126in" fo:margin-right="0in" fo:margin-top="0.0161in" fo:margin-bottom="0in" style:contextual-spacing="false"/>
    </style:style>
    <style:style style:name="P268" style:family="paragraph" style:parent-style-name="Table_20_Paragraph">
      <style:paragraph-properties fo:margin-left="0.1126in" fo:margin-right="0in" fo:margin-top="0.0071in" fo:margin-bottom="0in" style:contextual-spacing="false"/>
    </style:style>
    <style:style style:name="P269" style:family="paragraph" style:parent-style-name="Table_20_Paragraph">
      <style:paragraph-properties fo:margin-left="0.0693in" fo:margin-right="0in" fo:margin-top="0.0193in" fo:margin-bottom="0in" style:contextual-spacing="false"/>
    </style:style>
    <style:style style:name="P270" style:family="paragraph" style:parent-style-name="Table_20_Paragraph">
      <style:paragraph-properties fo:margin-left="0.0693in" fo:margin-right="0in" fo:margin-top="0.0071in" fo:margin-bottom="0in" style:contextual-spacing="false"/>
    </style:style>
    <style:style style:name="P271" style:family="paragraph" style:parent-style-name="Table_20_Paragraph">
      <style:paragraph-properties fo:margin-left="0.1146in" fo:margin-right="0in" fo:margin-top="0.0193in" fo:margin-bottom="0in" style:contextual-spacing="false"/>
    </style:style>
    <style:style style:name="P272" style:family="paragraph" style:parent-style-name="Table_20_Paragraph">
      <style:paragraph-properties fo:margin-left="0.1146in" fo:margin-right="0in" fo:margin-top="0.0035in" fo:margin-bottom="0in" style:contextual-spacing="false"/>
    </style:style>
    <style:style style:name="P273" style:family="paragraph" style:parent-style-name="Table_20_Paragraph">
      <style:paragraph-properties fo:margin-left="0.0283in" fo:margin-right="0.0165in" fo:margin-top="0.0201in" fo:margin-bottom="0in" style:contextual-spacing="false" fo:text-align="center" style:justify-single-word="false"/>
    </style:style>
    <style:style style:name="P274" style:family="paragraph" style:parent-style-name="Table_20_Paragraph">
      <style:paragraph-properties fo:margin-left="0.0429in" fo:margin-right="0.0244in" fo:margin-top="0.0201in" fo:margin-bottom="0in" style:contextual-spacing="false" fo:text-align="center" style:justify-single-word="false"/>
    </style:style>
    <style:style style:name="P275" style:family="paragraph" style:parent-style-name="Table_20_Paragraph">
      <style:paragraph-properties fo:margin-left="0.0256in" fo:margin-right="0.0035in" fo:margin-top="0.0201in" fo:margin-bottom="0in" style:contextual-spacing="false" fo:text-align="center" style:justify-single-word="false"/>
    </style:style>
    <style:style style:name="P276" style:family="paragraph" style:parent-style-name="Table_20_Paragraph">
      <style:paragraph-properties fo:margin-left="0.0283in" fo:margin-right="0.002in" fo:margin-top="0.0201in" fo:margin-bottom="0in" style:contextual-spacing="false" fo:text-align="center" style:justify-single-word="false"/>
    </style:style>
    <style:style style:name="P277" style:family="paragraph" style:parent-style-name="Table_20_Paragraph">
      <style:paragraph-properties fo:margin-left="0.0299in" fo:margin-right="0.0047in" fo:margin-top="0.0236in" fo:margin-bottom="0in" style:contextual-spacing="false" fo:text-align="center" style:justify-single-word="false"/>
    </style:style>
    <style:style style:name="P278" style:family="paragraph" style:parent-style-name="Table_20_Paragraph">
      <style:paragraph-properties fo:margin-left="0.0307in" fo:margin-right="0.0035in" fo:margin-top="0.0236in" fo:margin-bottom="0in" style:contextual-spacing="false" fo:text-align="center" style:justify-single-word="false"/>
    </style:style>
    <style:style style:name="P279" style:family="paragraph" style:parent-style-name="Table_20_Paragraph">
      <style:paragraph-properties fo:margin-left="0.0319in" fo:margin-right="0.0165in" fo:margin-top="0.0228in" fo:margin-bottom="0in" style:contextual-spacing="false" fo:text-align="center" style:justify-single-word="false"/>
    </style:style>
    <style:style style:name="P280" style:family="paragraph" style:parent-style-name="Table_20_Paragraph">
      <style:paragraph-properties fo:margin-left="0.0429in" fo:margin-right="0.0272in" fo:margin-top="0.0228in" fo:margin-bottom="0in" style:contextual-spacing="false" fo:text-align="center" style:justify-single-word="false"/>
    </style:style>
    <style:style style:name="P281" style:family="paragraph" style:parent-style-name="Table_20_Paragraph">
      <style:paragraph-properties fo:margin-left="0.0256in" fo:margin-right="0.0035in" fo:margin-top="0.0228in" fo:margin-bottom="0in" style:contextual-spacing="false" fo:text-align="center" style:justify-single-word="false"/>
    </style:style>
    <style:style style:name="P282" style:family="paragraph" style:parent-style-name="Table_20_Paragraph">
      <style:paragraph-properties fo:margin-left="0.0283in" fo:margin-right="0.0193in" fo:margin-top="0.0228in" fo:margin-bottom="0in" style:contextual-spacing="false" fo:text-align="center" style:justify-single-word="false"/>
    </style:style>
    <style:style style:name="P283" style:family="paragraph" style:parent-style-name="Table_20_Paragraph">
      <style:paragraph-properties fo:margin-left="0.0299in" fo:margin-right="0.0047in" fo:margin-top="0.0228in" fo:margin-bottom="0in" style:contextual-spacing="false" fo:text-align="center" style:justify-single-word="false"/>
    </style:style>
    <style:style style:name="P284" style:family="paragraph" style:parent-style-name="Table_20_Paragraph">
      <style:paragraph-properties fo:margin-left="0.0307in" fo:margin-right="0.0008in" fo:margin-top="0.0228in" fo:margin-bottom="0in" style:contextual-spacing="false" fo:text-align="center" style:justify-single-word="false"/>
    </style:style>
    <style:style style:name="P285" style:family="paragraph" style:parent-style-name="Table_20_Paragraph">
      <style:paragraph-properties fo:margin-left="0.0209in" fo:margin-right="0.0374in" fo:margin-top="0.0228in" fo:margin-bottom="0in" style:contextual-spacing="false" fo:text-align="center" style:justify-single-word="false"/>
    </style:style>
    <style:style style:name="P286" style:family="paragraph" style:parent-style-name="Table_20_Paragraph">
      <style:paragraph-properties fo:margin-left="0.0429in" fo:margin-right="0.0173in" fo:margin-top="0.0228in" fo:margin-bottom="0in" style:contextual-spacing="false" fo:text-align="center" style:justify-single-word="false"/>
    </style:style>
    <style:style style:name="P287" style:family="paragraph" style:parent-style-name="Table_20_Paragraph">
      <style:paragraph-properties fo:margin-left="0.0256in" fo:margin-right="0.028in" fo:margin-top="0.0228in" fo:margin-bottom="0in" style:contextual-spacing="false" fo:text-align="center" style:justify-single-word="false"/>
    </style:style>
    <style:style style:name="P288" style:family="paragraph" style:parent-style-name="Table_20_Paragraph">
      <style:paragraph-properties fo:margin-left="0.0283in" fo:margin-right="0.0283in" fo:margin-top="0.0228in" fo:margin-bottom="0in" style:contextual-spacing="false" fo:text-align="center" style:justify-single-word="false"/>
    </style:style>
    <style:style style:name="P289" style:family="paragraph" style:parent-style-name="Table_20_Paragraph">
      <style:paragraph-properties fo:margin-left="0.0307in" fo:margin-right="0.0299in" fo:margin-top="0.0228in" fo:margin-bottom="0in" style:contextual-spacing="false" fo:text-align="center" style:justify-single-word="false"/>
    </style:style>
    <style:style style:name="P290" style:family="paragraph" style:parent-style-name="Table_20_Paragraph">
      <style:paragraph-properties fo:margin-left="0.0327in" fo:margin-right="0.0165in" fo:margin-top="0.022in" fo:margin-bottom="0in" style:contextual-spacing="false" fo:text-align="center" style:justify-single-word="false"/>
    </style:style>
    <style:style style:name="P291" style:family="paragraph" style:parent-style-name="Table_20_Paragraph">
      <style:paragraph-properties fo:margin-left="0.0299in" fo:margin-right="0.0047in" fo:margin-top="0.0256in" fo:margin-bottom="0in" style:contextual-spacing="false" fo:text-align="center" style:justify-single-word="false"/>
    </style:style>
    <style:style style:name="P292" style:family="paragraph" style:parent-style-name="Table_20_Paragraph">
      <style:paragraph-properties fo:margin-left="0.0307in" fo:margin-right="0.0008in" fo:margin-top="0.022in" fo:margin-bottom="0in" style:contextual-spacing="false" fo:text-align="center" style:justify-single-word="false"/>
    </style:style>
    <style:style style:name="P293" style:family="paragraph" style:parent-style-name="Table_20_Paragraph">
      <style:paragraph-properties fo:margin-left="0.028in" fo:margin-right="0.0165in" fo:margin-top="0.0217in" fo:margin-bottom="0in" style:contextual-spacing="false" fo:text-align="center" style:justify-single-word="false"/>
    </style:style>
    <style:style style:name="P294" style:family="paragraph" style:parent-style-name="Table_20_Paragraph">
      <style:paragraph-properties fo:margin-left="0.0429in" fo:margin-right="0.0173in" fo:margin-top="0.0217in" fo:margin-bottom="0in" style:contextual-spacing="false" fo:text-align="center" style:justify-single-word="false"/>
    </style:style>
    <style:style style:name="P295" style:family="paragraph" style:parent-style-name="Table_20_Paragraph">
      <style:paragraph-properties fo:margin-left="0.0256in" fo:margin-right="0.0035in" fo:margin-top="0.0217in" fo:margin-bottom="0in" style:contextual-spacing="false" fo:text-align="center" style:justify-single-word="false"/>
    </style:style>
    <style:style style:name="P296" style:family="paragraph" style:parent-style-name="Table_20_Paragraph">
      <style:paragraph-properties fo:margin-left="0.0283in" fo:margin-right="0.0193in" fo:margin-top="0.0217in" fo:margin-bottom="0in" style:contextual-spacing="false" fo:text-align="center" style:justify-single-word="false"/>
    </style:style>
    <style:style style:name="P297" style:family="paragraph" style:parent-style-name="Table_20_Paragraph">
      <style:paragraph-properties fo:margin-left="0.0299in" fo:margin-right="0.002in" fo:margin-top="0.0252in" fo:margin-bottom="0in" style:contextual-spacing="false" fo:text-align="center" style:justify-single-word="false"/>
    </style:style>
    <style:style style:name="P298" style:family="paragraph" style:parent-style-name="Table_20_Paragraph">
      <style:paragraph-properties fo:margin-left="0.0307in" fo:margin-right="0.0008in" fo:margin-top="0.0252in" fo:margin-bottom="0in" style:contextual-spacing="false" fo:text-align="center" style:justify-single-word="false"/>
    </style:style>
    <style:style style:name="P299" style:family="paragraph" style:parent-style-name="Table_20_Paragraph">
      <style:paragraph-properties fo:margin-left="0.0374in" fo:margin-right="0.0165in" fo:margin-top="0.0209in" fo:margin-bottom="0in" style:contextual-spacing="false" fo:text-align="center" style:justify-single-word="false"/>
    </style:style>
    <style:style style:name="P300" style:family="paragraph" style:parent-style-name="Table_20_Paragraph">
      <style:paragraph-properties fo:margin-left="0.0429in" fo:margin-right="0.0272in" fo:margin-top="0.0209in" fo:margin-bottom="0in" style:contextual-spacing="false" fo:text-align="center" style:justify-single-word="false"/>
    </style:style>
    <style:style style:name="P301" style:family="paragraph" style:parent-style-name="Table_20_Paragraph">
      <style:paragraph-properties fo:margin-left="0.0256in" fo:margin-right="0.0035in" fo:margin-top="0.0209in" fo:margin-bottom="0in" style:contextual-spacing="false" fo:text-align="center" style:justify-single-word="false"/>
    </style:style>
    <style:style style:name="P302" style:family="paragraph" style:parent-style-name="Table_20_Paragraph">
      <style:paragraph-properties fo:margin-left="0.0283in" fo:margin-right="0.0193in" fo:margin-top="0.0244in" fo:margin-bottom="0in" style:contextual-spacing="false" fo:text-align="center" style:justify-single-word="false"/>
    </style:style>
    <style:style style:name="P303" style:family="paragraph" style:parent-style-name="Table_20_Paragraph">
      <style:paragraph-properties fo:margin-left="0.0299in" fo:margin-right="0.0047in" fo:margin-top="0.0244in" fo:margin-bottom="0in" style:contextual-spacing="false" fo:text-align="center" style:justify-single-word="false"/>
    </style:style>
    <style:style style:name="P304" style:family="paragraph" style:parent-style-name="Table_20_Paragraph">
      <style:paragraph-properties fo:margin-left="0.0307in" fo:margin-right="0.0008in" fo:margin-top="0.0244in" fo:margin-bottom="0in" style:contextual-spacing="false" fo:text-align="center" style:justify-single-word="false"/>
    </style:style>
    <style:style style:name="P305" style:family="paragraph" style:parent-style-name="Table_20_Paragraph">
      <style:paragraph-properties fo:margin-left="0.0272in" fo:margin-right="0.0165in" fo:margin-top="0.0602in" fo:margin-bottom="0in" style:contextual-spacing="false" fo:text-align="center" style:justify-single-word="false"/>
    </style:style>
    <style:style style:name="P306" style:family="paragraph" style:parent-style-name="Table_20_Paragraph">
      <style:paragraph-properties fo:margin-left="0.2862in" fo:margin-right="0in" fo:margin-top="0.0173in" fo:margin-bottom="0in" style:contextual-spacing="false" fo:line-height="109%" fo:text-indent="-0.011in" style:auto-text-indent="false"/>
    </style:style>
    <style:style style:name="P307" style:family="paragraph" style:parent-style-name="Table_20_Paragraph">
      <style:paragraph-properties fo:margin-left="0.0256in" fo:margin-right="0.002in" fo:margin-top="0.0602in" fo:margin-bottom="0in" style:contextual-spacing="false" fo:text-align="center" style:justify-single-word="false"/>
    </style:style>
    <style:style style:name="P308" style:family="paragraph" style:parent-style-name="Table_20_Paragraph">
      <style:paragraph-properties fo:margin-left="0.0283in" fo:margin-right="0in" fo:margin-top="0.0602in" fo:margin-bottom="0in" style:contextual-spacing="false" fo:text-align="center" style:justify-single-word="false"/>
    </style:style>
    <style:style style:name="P309" style:family="paragraph" style:parent-style-name="Table_20_Paragraph">
      <style:paragraph-properties fo:margin-left="0.0299in" fo:margin-right="0.002in" fo:margin-top="0.0602in" fo:margin-bottom="0in" style:contextual-spacing="false" fo:text-align="center" style:justify-single-word="false"/>
    </style:style>
    <style:style style:name="P310" style:family="paragraph" style:parent-style-name="Table_20_Paragraph">
      <style:paragraph-properties fo:margin-left="0.0307in" fo:margin-right="0.0008in" fo:margin-top="0.0602in" fo:margin-bottom="0in" style:contextual-spacing="false" fo:text-align="center" style:justify-single-word="false"/>
    </style:style>
    <style:style style:name="P311" style:family="paragraph" style:parent-style-name="Table_20_Paragraph">
      <style:paragraph-properties fo:margin-left="0.0311in" fo:margin-right="0.0165in" fo:margin-top="0.0228in" fo:margin-bottom="0in" style:contextual-spacing="false" fo:text-align="center" style:justify-single-word="false"/>
    </style:style>
    <style:style style:name="P312" style:family="paragraph" style:parent-style-name="Table_20_Paragraph">
      <style:paragraph-properties fo:margin-left="0.0429in" fo:margin-right="0.0311in" fo:margin-top="0.0228in" fo:margin-bottom="0in" style:contextual-spacing="false" fo:text-align="center" style:justify-single-word="false"/>
    </style:style>
    <style:style style:name="P313" style:family="paragraph" style:parent-style-name="Table_20_Paragraph">
      <style:paragraph-properties fo:margin-left="0.0256in" fo:margin-right="0.002in" fo:margin-top="0.0228in" fo:margin-bottom="0in" style:contextual-spacing="false" fo:text-align="center" style:justify-single-word="false"/>
    </style:style>
    <style:style style:name="P314" style:family="paragraph" style:parent-style-name="Table_20_Paragraph">
      <style:paragraph-properties fo:margin-left="0.0283in" fo:margin-right="0.002in" fo:margin-top="0.0228in" fo:margin-bottom="0in" style:contextual-spacing="false" fo:text-align="center" style:justify-single-word="false"/>
    </style:style>
    <style:style style:name="P315" style:family="paragraph" style:parent-style-name="Table_20_Paragraph">
      <style:paragraph-properties fo:margin-left="0.0299in" fo:margin-right="0.0047in" fo:margin-top="0.0264in" fo:margin-bottom="0in" style:contextual-spacing="false" fo:text-align="center" style:justify-single-word="false"/>
    </style:style>
    <style:style style:name="P316" style:family="paragraph" style:parent-style-name="Table_20_Paragraph">
      <style:paragraph-properties fo:margin-left="0.0299in" fo:margin-right="0.0165in" fo:margin-top="0.0626in" fo:margin-bottom="0in" style:contextual-spacing="false" fo:text-align="center" style:justify-single-word="false"/>
    </style:style>
    <style:style style:name="P317" style:family="paragraph" style:parent-style-name="Table_20_Paragraph">
      <style:paragraph-properties fo:margin-left="0.2681in" fo:margin-right="0in" fo:margin-top="0.0193in" fo:margin-bottom="0in" style:contextual-spacing="false" fo:line-height="109%" fo:text-indent="-0.0173in" style:auto-text-indent="false"/>
    </style:style>
    <style:style style:name="P318" style:family="paragraph" style:parent-style-name="Table_20_Paragraph">
      <style:paragraph-properties fo:margin-left="0.028in" fo:margin-right="0.002in" fo:margin-top="0.0626in" fo:margin-bottom="0in" style:contextual-spacing="false" fo:text-align="center" style:justify-single-word="false"/>
    </style:style>
    <style:style style:name="P319" style:family="paragraph" style:parent-style-name="Table_20_Paragraph">
      <style:paragraph-properties fo:margin-left="0.1126in" fo:margin-right="0in" fo:margin-top="0.0193in" fo:margin-bottom="0in" style:contextual-spacing="false"/>
    </style:style>
    <style:style style:name="P320" style:family="paragraph" style:parent-style-name="Table_20_Paragraph">
      <style:paragraph-properties fo:margin-left="0.0728in" fo:margin-right="0in" fo:margin-top="0.0193in" fo:margin-bottom="0in" style:contextual-spacing="false"/>
    </style:style>
    <style:style style:name="P321" style:family="paragraph" style:parent-style-name="Table_20_Paragraph">
      <style:paragraph-properties fo:margin-left="0.1146in" fo:margin-right="0in" fo:margin-top="0.0071in" fo:margin-bottom="0in" style:contextual-spacing="false"/>
    </style:style>
    <style:style style:name="P322" style:family="paragraph" style:parent-style-name="Table_20_Paragraph">
      <style:paragraph-properties fo:margin-left="0.0283in" fo:margin-right="0.0165in" fo:margin-top="0.0602in" fo:margin-bottom="0in" style:contextual-spacing="false" fo:text-align="center" style:justify-single-word="false"/>
    </style:style>
    <style:style style:name="P323" style:family="paragraph" style:parent-style-name="Table_20_Paragraph">
      <style:paragraph-properties fo:margin-left="0.2362in" fo:margin-right="0in" fo:margin-top="0.0201in" fo:margin-bottom="0in" style:contextual-spacing="false" fo:line-height="104%" fo:text-indent="-0.0146in" style:auto-text-indent="false"/>
    </style:style>
    <style:style style:name="P324" style:family="paragraph" style:parent-style-name="Table_20_Paragraph">
      <style:paragraph-properties fo:margin-left="0.0256in" fo:margin-right="0.0035in" fo:margin-top="0.0602in" fo:margin-bottom="0in" style:contextual-spacing="false" fo:text-align="center" style:justify-single-word="false"/>
    </style:style>
    <style:style style:name="P325" style:family="paragraph" style:parent-style-name="Table_20_Paragraph">
      <style:paragraph-properties fo:margin-left="0.0283in" fo:margin-right="0.0193in" fo:margin-top="0.0602in" fo:margin-bottom="0in" style:contextual-spacing="false" fo:text-align="center" style:justify-single-word="false"/>
    </style:style>
    <style:style style:name="P326" style:family="paragraph" style:parent-style-name="Table_20_Paragraph">
      <style:paragraph-properties fo:margin-left="0.0299in" fo:margin-right="0.0047in" fo:margin-top="0.0638in" fo:margin-bottom="0in" style:contextual-spacing="false" fo:text-align="center" style:justify-single-word="false"/>
    </style:style>
    <style:style style:name="P327" style:family="paragraph" style:parent-style-name="Table_20_Paragraph">
      <style:paragraph-properties fo:margin-left="0.0307in" fo:margin-right="0in" fo:margin-top="0.0638in" fo:margin-bottom="0in" style:contextual-spacing="false" fo:text-align="center" style:justify-single-word="false"/>
    </style:style>
    <style:style style:name="P328" style:family="paragraph" style:parent-style-name="Table_20_Paragraph">
      <style:paragraph-properties fo:margin-left="0.5028in" fo:margin-right="0.1535in" fo:margin-top="0.0181in" fo:margin-bottom="0in" style:contextual-spacing="false" fo:line-height="109%" fo:text-indent="-0.1929in" style:auto-text-indent="false"/>
    </style:style>
    <style:style style:name="P329" style:family="paragraph" style:parent-style-name="Table_20_Paragraph">
      <style:paragraph-properties fo:margin-left="0.0429in" fo:margin-right="0.0209in" fo:margin-top="0.0618in" fo:margin-bottom="0in" style:contextual-spacing="false" fo:text-align="center" style:justify-single-word="false"/>
    </style:style>
    <style:style style:name="P330" style:family="paragraph" style:parent-style-name="Table_20_Paragraph">
      <style:paragraph-properties fo:margin-left="0.0264in" fo:margin-right="0.002in" fo:margin-top="0.0618in" fo:margin-bottom="0in" style:contextual-spacing="false" fo:text-align="center" style:justify-single-word="false"/>
    </style:style>
    <style:style style:name="P331" style:family="paragraph" style:parent-style-name="Table_20_Paragraph">
      <style:paragraph-properties fo:margin-left="0.0283in" fo:margin-right="0.0173in" fo:margin-top="0.0618in" fo:margin-bottom="0in" style:contextual-spacing="false" fo:text-align="center" style:justify-single-word="false"/>
    </style:style>
    <style:style style:name="P332" style:family="paragraph" style:parent-style-name="Table_20_Paragraph">
      <style:paragraph-properties fo:margin-left="0.0299in" fo:margin-right="0.0047in" fo:margin-top="0.0618in" fo:margin-bottom="0in" style:contextual-spacing="false" fo:text-align="center" style:justify-single-word="false"/>
    </style:style>
    <style:style style:name="P333" style:family="paragraph" style:parent-style-name="Table_20_Paragraph">
      <style:paragraph-properties fo:margin-left="0.0307in" fo:margin-right="0in" fo:margin-top="0.0618in" fo:margin-bottom="0in" style:contextual-spacing="false" fo:text-align="center" style:justify-single-word="false"/>
    </style:style>
    <style:style style:name="P334" style:family="paragraph" style:parent-style-name="Table_20_Paragraph">
      <style:paragraph-properties fo:margin-left="0.0307in" fo:margin-right="0.0165in" fo:margin-top="0.0236in" fo:margin-bottom="0in" style:contextual-spacing="false" fo:text-align="center" style:justify-single-word="false"/>
    </style:style>
    <style:style style:name="P335" style:family="paragraph" style:parent-style-name="Table_20_Paragraph">
      <style:paragraph-properties fo:margin-left="0.0429in" fo:margin-right="0.0244in" fo:margin-top="0.0236in" fo:margin-bottom="0in" style:contextual-spacing="false" fo:text-align="center" style:justify-single-word="false"/>
    </style:style>
    <style:style style:name="P336" style:family="paragraph" style:parent-style-name="Table_20_Paragraph">
      <style:paragraph-properties fo:margin-left="0.0256in" fo:margin-right="0.0035in" fo:margin-top="0.0236in" fo:margin-bottom="0in" style:contextual-spacing="false" fo:text-align="center" style:justify-single-word="false"/>
    </style:style>
    <style:style style:name="P337" style:family="paragraph" style:parent-style-name="Table_20_Paragraph">
      <style:paragraph-properties fo:margin-left="0.0283in" fo:margin-right="0.002in" fo:margin-top="0.0236in" fo:margin-bottom="0in" style:contextual-spacing="false" fo:text-align="center" style:justify-single-word="false"/>
    </style:style>
    <style:style style:name="P338" style:family="paragraph" style:parent-style-name="Table_20_Paragraph">
      <style:paragraph-properties fo:margin-left="0.0299in" fo:margin-right="0.002in" fo:margin-top="0.0272in" fo:margin-bottom="0in" style:contextual-spacing="false" fo:text-align="center" style:justify-single-word="false"/>
    </style:style>
    <style:style style:name="P339" style:family="paragraph" style:parent-style-name="Table_20_Paragraph">
      <style:paragraph-properties fo:margin-left="0.0307in" fo:margin-right="0.0008in" fo:margin-top="0.0236in" fo:margin-bottom="0in" style:contextual-spacing="false" fo:text-align="center" style:justify-single-word="false"/>
    </style:style>
    <style:style style:name="P340" style:family="paragraph" style:parent-style-name="Table_20_Paragraph">
      <style:paragraph-properties fo:margin-left="0.028in" fo:margin-right="0.0165in" fo:margin-top="0.0236in" fo:margin-bottom="0in" style:contextual-spacing="false" fo:text-align="center" style:justify-single-word="false"/>
    </style:style>
    <style:style style:name="P341" style:family="paragraph" style:parent-style-name="Table_20_Paragraph">
      <style:paragraph-properties fo:margin-left="0.0429in" fo:margin-right="0.0181in" fo:margin-top="0.0236in" fo:margin-bottom="0in" style:contextual-spacing="false" fo:text-align="center" style:justify-single-word="false"/>
    </style:style>
    <style:style style:name="P342" style:family="paragraph" style:parent-style-name="Table_20_Paragraph">
      <style:paragraph-properties fo:margin-left="0.0256in" fo:margin-right="0.002in" fo:margin-top="0.0236in" fo:margin-bottom="0in" style:contextual-spacing="false" fo:text-align="center" style:justify-single-word="false"/>
    </style:style>
    <style:style style:name="P343" style:family="paragraph" style:parent-style-name="Table_20_Paragraph">
      <style:paragraph-properties fo:margin-left="0.0307in" fo:margin-right="0.0008in" fo:margin-top="0.0264in" fo:margin-bottom="0in" style:contextual-spacing="false" fo:text-align="center" style:justify-single-word="false"/>
    </style:style>
    <style:style style:name="P344" style:family="paragraph" style:parent-style-name="Table_20_Paragraph">
      <style:paragraph-properties fo:margin-left="0.4701in" fo:margin-right="0.3598in" fo:margin-top="0.0193in" fo:margin-bottom="0in" style:contextual-spacing="false" fo:line-height="109%" fo:text-indent="-0.098in" style:auto-text-indent="false"/>
    </style:style>
    <style:style style:name="P345" style:family="paragraph" style:parent-style-name="Table_20_Paragraph">
      <style:paragraph-properties fo:margin-left="0.0429in" fo:margin-right="0.0346in" fo:margin-top="0.0634in" fo:margin-bottom="0in" style:contextual-spacing="false" fo:text-align="center" style:justify-single-word="false"/>
    </style:style>
    <style:style style:name="P346" style:family="paragraph" style:parent-style-name="Table_20_Paragraph">
      <style:paragraph-properties fo:margin-left="0.0256in" fo:margin-right="0.002in" fo:margin-top="0.0634in" fo:margin-bottom="0in" style:contextual-spacing="false" fo:text-align="center" style:justify-single-word="false"/>
    </style:style>
    <style:style style:name="P347" style:family="paragraph" style:parent-style-name="Table_20_Paragraph">
      <style:paragraph-properties fo:margin-left="0.0283in" fo:margin-right="0.0173in" fo:margin-top="0.0634in" fo:margin-bottom="0in" style:contextual-spacing="false" fo:text-align="center" style:justify-single-word="false"/>
    </style:style>
    <style:style style:name="P348" style:family="paragraph" style:parent-style-name="Table_20_Paragraph">
      <style:paragraph-properties fo:margin-left="0.0299in" fo:margin-right="0.002in" fo:margin-top="0.0634in" fo:margin-bottom="0in" style:contextual-spacing="false" fo:text-align="center" style:justify-single-word="false"/>
    </style:style>
    <style:style style:name="P349" style:family="paragraph" style:parent-style-name="Table_20_Paragraph">
      <style:paragraph-properties fo:margin-left="0.0307in" fo:margin-right="0.0008in" fo:margin-top="0.0634in" fo:margin-bottom="0in" style:contextual-spacing="false" fo:text-align="center" style:justify-single-word="false"/>
    </style:style>
    <style:style style:name="P350" style:family="paragraph" style:parent-style-name="Table_20_Paragraph">
      <style:paragraph-properties fo:margin-left="0.028in" fo:margin-right="0.0165in" fo:margin-top="0.0602in" fo:margin-bottom="0in" style:contextual-spacing="false" fo:text-align="center" style:justify-single-word="false"/>
    </style:style>
    <style:style style:name="P351" style:family="paragraph" style:parent-style-name="Table_20_Paragraph">
      <style:paragraph-properties fo:margin-left="0.3681in" fo:margin-right="0.2283in" fo:margin-top="0.0209in" fo:margin-bottom="0in" style:contextual-spacing="false" fo:line-height="109%" fo:text-indent="-0.1209in" style:auto-text-indent="false"/>
    </style:style>
    <style:style style:name="P352" style:family="paragraph" style:parent-style-name="Table_20_Paragraph">
      <style:paragraph-properties fo:margin-left="0.0283in" fo:margin-right="0.0173in" fo:margin-top="0.0638in" fo:margin-bottom="0in" style:contextual-spacing="false" fo:text-align="center" style:justify-single-word="false"/>
    </style:style>
    <style:style style:name="P353" style:family="paragraph" style:parent-style-name="Table_20_Paragraph">
      <style:paragraph-properties fo:margin-left="0.0307in" fo:margin-right="0.0008in" fo:margin-top="0.0638in" fo:margin-bottom="0in" style:contextual-spacing="false" fo:text-align="center" style:justify-single-word="false"/>
    </style:style>
    <style:style style:name="P354" style:family="paragraph" style:parent-style-name="Table_20_Paragraph">
      <style:paragraph-properties fo:margin-left="0.5992in" fo:margin-right="0.1866in" fo:margin-top="0.0189in" fo:margin-bottom="0in" style:contextual-spacing="false" fo:line-height="109%" fo:text-indent="-0.4016in" style:auto-text-indent="false"/>
    </style:style>
    <style:style style:name="P355" style:family="paragraph" style:parent-style-name="Table_20_Paragraph">
      <style:paragraph-properties fo:margin-left="0.1583in" fo:margin-right="0in" fo:margin-top="0.0189in" fo:margin-bottom="0in" style:contextual-spacing="false" fo:line-height="109%"/>
    </style:style>
    <style:style style:name="P356" style:family="paragraph" style:parent-style-name="Table_20_Paragraph">
      <style:paragraph-properties fo:margin-left="0.0256in" fo:margin-right="0.002in" fo:margin-top="0.0618in" fo:margin-bottom="0in" style:contextual-spacing="false" fo:text-align="center" style:justify-single-word="false"/>
    </style:style>
    <style:style style:name="P357" style:family="paragraph" style:parent-style-name="Table_20_Paragraph">
      <style:paragraph-properties fo:margin-left="0.0283in" fo:margin-right="0.002in" fo:margin-top="0.0618in" fo:margin-bottom="0in" style:contextual-spacing="false" fo:text-align="center" style:justify-single-word="false"/>
    </style:style>
    <style:style style:name="P358" style:family="paragraph" style:parent-style-name="Table_20_Paragraph">
      <style:paragraph-properties fo:margin-left="0.0307in" fo:margin-right="0.0008in" fo:margin-top="0.0618in" fo:margin-bottom="0in" style:contextual-spacing="false" fo:text-align="center" style:justify-single-word="false"/>
    </style:style>
    <style:style style:name="P359" style:family="paragraph" style:parent-style-name="Table_20_Paragraph">
      <style:paragraph-properties fo:margin-left="0.028in" fo:margin-right="0.0165in" fo:margin-top="0.0646in" fo:margin-bottom="0in" style:contextual-spacing="false" fo:text-align="center" style:justify-single-word="false"/>
    </style:style>
    <style:style style:name="P360" style:family="paragraph" style:parent-style-name="Table_20_Paragraph">
      <style:paragraph-properties fo:margin-left="0.0429in" fo:margin-right="0.0256in" fo:margin-top="0.0646in" fo:margin-bottom="0in" style:contextual-spacing="false" fo:text-align="center" style:justify-single-word="false"/>
    </style:style>
    <style:style style:name="P361" style:family="paragraph" style:parent-style-name="Table_20_Paragraph">
      <style:paragraph-properties fo:margin-left="0.0256in" fo:margin-right="0.0035in" fo:margin-top="0.0646in" fo:margin-bottom="0in" style:contextual-spacing="false" fo:text-align="center" style:justify-single-word="false"/>
    </style:style>
    <style:style style:name="P362" style:family="paragraph" style:parent-style-name="Table_20_Paragraph">
      <style:paragraph-properties fo:margin-left="0.089in" fo:margin-right="0in" fo:margin-top="0.0209in" fo:margin-bottom="0in" style:contextual-spacing="false"/>
    </style:style>
    <style:style style:name="P363" style:family="paragraph" style:parent-style-name="Table_20_Paragraph">
      <style:paragraph-properties fo:margin-left="0.0693in" fo:margin-right="0in" fo:margin-top="0.0209in" fo:margin-bottom="0in" style:contextual-spacing="false"/>
    </style:style>
    <style:style style:name="P364" style:family="paragraph" style:parent-style-name="Table_20_Paragraph">
      <style:paragraph-properties fo:margin-left="0.1146in" fo:margin-right="0in" fo:margin-top="0.0209in" fo:margin-bottom="0in" style:contextual-spacing="false"/>
    </style:style>
    <style:style style:name="P365" style:family="paragraph" style:parent-style-name="Table_20_Paragraph">
      <style:paragraph-properties fo:margin-left="0.0236in" fo:margin-right="0.0165in" fo:margin-top="0.0256in" fo:margin-bottom="0in" style:contextual-spacing="false" fo:text-align="center" style:justify-single-word="false"/>
    </style:style>
    <style:style style:name="P366" style:family="paragraph" style:parent-style-name="Table_20_Paragraph">
      <style:paragraph-properties fo:margin-left="0.0429in" fo:margin-right="0.028in" fo:margin-top="0.0256in" fo:margin-bottom="0in" style:contextual-spacing="false" fo:text-align="center" style:justify-single-word="false"/>
    </style:style>
    <style:style style:name="P367" style:family="paragraph" style:parent-style-name="Table_20_Paragraph">
      <style:paragraph-properties fo:margin-left="0.0256in" fo:margin-right="0.002in" fo:margin-top="0.0256in" fo:margin-bottom="0in" style:contextual-spacing="false" fo:text-align="center" style:justify-single-word="false"/>
    </style:style>
    <style:style style:name="P368" style:family="paragraph" style:parent-style-name="Table_20_Paragraph">
      <style:paragraph-properties fo:margin-left="0.0283in" fo:margin-right="0.002in" fo:margin-top="0.0256in" fo:margin-bottom="0in" style:contextual-spacing="false" fo:text-align="center" style:justify-single-word="false"/>
    </style:style>
    <style:style style:name="P369" style:family="paragraph" style:parent-style-name="Table_20_Paragraph">
      <style:paragraph-properties fo:margin-left="0.0299in" fo:margin-right="0.0047in" fo:margin-top="0.0283in" fo:margin-bottom="0in" style:contextual-spacing="false" fo:text-align="center" style:justify-single-word="false"/>
    </style:style>
    <style:style style:name="P370" style:family="paragraph" style:parent-style-name="Table_20_Paragraph">
      <style:paragraph-properties fo:margin-left="0.0307in" fo:margin-right="0.0008in" fo:margin-top="0.0256in" fo:margin-bottom="0in" style:contextual-spacing="false" fo:text-align="center" style:justify-single-word="false"/>
    </style:style>
    <style:style style:name="P371" style:family="paragraph" style:parent-style-name="Table_20_Paragraph">
      <style:paragraph-properties fo:margin-left="0.0272in" fo:margin-right="0.0165in" fo:margin-top="0.0252in" fo:margin-bottom="0in" style:contextual-spacing="false" fo:text-align="center" style:justify-single-word="false"/>
    </style:style>
    <style:style style:name="P372" style:family="paragraph" style:parent-style-name="Table_20_Paragraph">
      <style:paragraph-properties fo:margin-left="0.0429in" fo:margin-right="0.0272in" fo:margin-top="0.0252in" fo:margin-bottom="0in" style:contextual-spacing="false" fo:text-align="center" style:justify-single-word="false"/>
    </style:style>
    <style:style style:name="P373" style:family="paragraph" style:parent-style-name="Table_20_Paragraph">
      <style:paragraph-properties fo:margin-left="0.0256in" fo:margin-right="0.0035in" fo:margin-top="0.0252in" fo:margin-bottom="0in" style:contextual-spacing="false" fo:text-align="center" style:justify-single-word="false"/>
    </style:style>
    <style:style style:name="P374" style:family="paragraph" style:parent-style-name="Table_20_Paragraph">
      <style:paragraph-properties fo:margin-left="0.0283in" fo:margin-right="0.002in" fo:margin-top="0.0252in" fo:margin-bottom="0in" style:contextual-spacing="false" fo:text-align="center" style:justify-single-word="false"/>
    </style:style>
    <style:style style:name="P375" style:family="paragraph" style:parent-style-name="Table_20_Paragraph">
      <style:paragraph-properties fo:margin-left="0.0307in" fo:margin-right="0in" fo:margin-top="0.0252in" fo:margin-bottom="0in" style:contextual-spacing="false" fo:text-align="center" style:justify-single-word="false"/>
    </style:style>
    <style:style style:name="P376" style:family="paragraph" style:parent-style-name="Table_20_Paragraph">
      <style:paragraph-properties fo:margin-left="0.0291in" fo:margin-right="0.0165in" fo:margin-top="0.0244in" fo:margin-bottom="0in" style:contextual-spacing="false" fo:text-align="center" style:justify-single-word="false"/>
    </style:style>
    <style:style style:name="P377" style:family="paragraph" style:parent-style-name="Table_20_Paragraph">
      <style:paragraph-properties fo:margin-left="0.0429in" fo:margin-right="0.0217in" fo:margin-top="0.0244in" fo:margin-bottom="0in" style:contextual-spacing="false" fo:text-align="center" style:justify-single-word="false"/>
    </style:style>
    <style:style style:name="P378" style:family="paragraph" style:parent-style-name="Table_20_Paragraph">
      <style:paragraph-properties fo:margin-left="0.0256in" fo:margin-right="0.0035in" fo:margin-top="0.0244in" fo:margin-bottom="0in" style:contextual-spacing="false" fo:text-align="center" style:justify-single-word="false"/>
    </style:style>
    <style:style style:name="P379" style:family="paragraph" style:parent-style-name="Table_20_Paragraph">
      <style:paragraph-properties fo:margin-left="0.0283in" fo:margin-right="0.002in" fo:margin-top="0.0244in" fo:margin-bottom="0in" style:contextual-spacing="false" fo:text-align="center" style:justify-single-word="false"/>
    </style:style>
    <style:style style:name="P380" style:family="paragraph" style:parent-style-name="Table_20_Paragraph">
      <style:paragraph-properties fo:margin-left="0.0299in" fo:margin-right="0.0047in" fo:margin-top="0.028in" fo:margin-bottom="0in" style:contextual-spacing="false" fo:text-align="center" style:justify-single-word="false"/>
    </style:style>
    <style:style style:name="P381" style:family="paragraph" style:parent-style-name="Table_20_Paragraph">
      <style:paragraph-properties fo:margin-left="0.0307in" fo:margin-right="0.0008in" fo:margin-top="0.028in" fo:margin-bottom="0in" style:contextual-spacing="false" fo:text-align="center" style:justify-single-word="false"/>
    </style:style>
    <style:style style:name="P382" style:family="paragraph" style:parent-style-name="Table_20_Paragraph">
      <style:paragraph-properties fo:margin-left="0.0244in" fo:margin-right="0.0165in" fo:margin-top="0.0272in" fo:margin-bottom="0in" style:contextual-spacing="false" fo:text-align="center" style:justify-single-word="false"/>
    </style:style>
    <style:style style:name="P383" style:family="paragraph" style:parent-style-name="Table_20_Paragraph">
      <style:paragraph-properties fo:margin-left="0.0429in" fo:margin-right="0.0181in" fo:margin-top="0.0272in" fo:margin-bottom="0in" style:contextual-spacing="false" fo:text-align="center" style:justify-single-word="false"/>
    </style:style>
    <style:style style:name="P384" style:family="paragraph" style:parent-style-name="Table_20_Paragraph">
      <style:paragraph-properties fo:margin-left="0.0256in" fo:margin-right="0.002in" fo:margin-top="0.0272in" fo:margin-bottom="0in" style:contextual-spacing="false" fo:text-align="center" style:justify-single-word="false"/>
    </style:style>
    <style:style style:name="P385" style:family="paragraph" style:parent-style-name="Table_20_Paragraph">
      <style:paragraph-properties fo:margin-left="0.0283in" fo:margin-right="0.0173in" fo:margin-top="0.0272in" fo:margin-bottom="0in" style:contextual-spacing="false" fo:text-align="center" style:justify-single-word="false"/>
    </style:style>
    <style:style style:name="P386" style:family="paragraph" style:parent-style-name="Table_20_Paragraph">
      <style:paragraph-properties fo:margin-left="0.0299in" fo:margin-right="0.0047in" fo:margin-top="0.0272in" fo:margin-bottom="0in" style:contextual-spacing="false" fo:text-align="center" style:justify-single-word="false"/>
    </style:style>
    <style:style style:name="P387" style:family="paragraph" style:parent-style-name="Table_20_Paragraph">
      <style:paragraph-properties fo:margin-left="0.0307in" fo:margin-right="0.0008in" fo:margin-top="0.0272in" fo:margin-bottom="0in" style:contextual-spacing="false" fo:text-align="center" style:justify-single-word="false"/>
    </style:style>
    <style:style style:name="P388" style:family="paragraph" style:parent-style-name="Table_20_Paragraph">
      <style:paragraph-properties fo:margin-left="0.0228in" fo:margin-right="0.0165in" fo:margin-top="0.0264in" fo:margin-bottom="0in" style:contextual-spacing="false" fo:text-align="center" style:justify-single-word="false"/>
    </style:style>
    <style:style style:name="P389" style:family="paragraph" style:parent-style-name="Table_20_Paragraph">
      <style:paragraph-properties fo:margin-left="0.0429in" fo:margin-right="0.0209in" fo:margin-top="0.0264in" fo:margin-bottom="0in" style:contextual-spacing="false" fo:text-align="center" style:justify-single-word="false"/>
    </style:style>
    <style:style style:name="P390" style:family="paragraph" style:parent-style-name="Table_20_Paragraph">
      <style:paragraph-properties fo:margin-left="0.0256in" fo:margin-right="0.0035in" fo:margin-top="0.0264in" fo:margin-bottom="0in" style:contextual-spacing="false" fo:text-align="center" style:justify-single-word="false"/>
    </style:style>
    <style:style style:name="P391" style:family="paragraph" style:parent-style-name="Table_20_Paragraph">
      <style:paragraph-properties fo:margin-left="0.0283in" fo:margin-right="0.002in" fo:margin-top="0.0264in" fo:margin-bottom="0in" style:contextual-spacing="false" fo:text-align="center" style:justify-single-word="false"/>
    </style:style>
    <style:style style:name="P392" style:family="paragraph" style:parent-style-name="Table_20_Paragraph">
      <style:paragraph-properties fo:margin-left="0.0299in" fo:margin-right="0in" fo:margin-top="0.0264in" fo:margin-bottom="0in" style:contextual-spacing="false" fo:text-align="center" style:justify-single-word="false"/>
    </style:style>
    <style:style style:name="P393" style:family="paragraph" style:parent-style-name="Table_20_Paragraph">
      <style:paragraph-properties fo:margin-left="0.0209in" fo:margin-right="0.0307in" fo:margin-top="0.0634in" fo:margin-bottom="0in" style:contextual-spacing="false" fo:text-align="center" style:justify-single-word="false"/>
    </style:style>
    <style:style style:name="P394" style:family="paragraph" style:parent-style-name="Table_20_Paragraph">
      <style:paragraph-properties fo:margin-left="0.4571in" fo:margin-right="0.3138in" fo:margin-top="0.0228in" fo:margin-bottom="0in" style:contextual-spacing="false" fo:line-height="104%" fo:text-indent="-0.1209in" style:auto-text-indent="false"/>
    </style:style>
    <style:style style:name="P395" style:family="paragraph" style:parent-style-name="Table_20_Paragraph">
      <style:paragraph-properties fo:margin-left="0.0256in" fo:margin-right="0.0035in" fo:margin-top="0.0634in" fo:margin-bottom="0in" style:contextual-spacing="false" fo:text-align="center" style:justify-single-word="false"/>
    </style:style>
    <style:style style:name="P396" style:family="paragraph" style:parent-style-name="Table_20_Paragraph">
      <style:paragraph-properties fo:margin-left="0.0283in" fo:margin-right="0.002in" fo:margin-top="0.0634in" fo:margin-bottom="0in" style:contextual-spacing="false" fo:text-align="center" style:justify-single-word="false"/>
    </style:style>
    <style:style style:name="P397" style:family="paragraph" style:parent-style-name="Table_20_Paragraph">
      <style:paragraph-properties fo:margin-left="0.0299in" fo:margin-right="0.0008in" fo:margin-top="0.0661in" fo:margin-bottom="0in" style:contextual-spacing="false" fo:text-align="center" style:justify-single-word="false"/>
    </style:style>
    <style:style style:name="P398" style:family="paragraph" style:parent-style-name="Table_20_Paragraph">
      <style:paragraph-properties fo:margin-left="0.0307in" fo:margin-right="0.0008in" fo:margin-top="0.0661in" fo:margin-bottom="0in" style:contextual-spacing="false" fo:text-align="center" style:justify-single-word="false"/>
    </style:style>
    <style:style style:name="P399" style:family="paragraph" style:parent-style-name="Table_20_Paragraph">
      <style:paragraph-properties fo:margin-left="0.0256in" fo:margin-right="0.0165in" fo:margin-top="0.0272in" fo:margin-bottom="0in" style:contextual-spacing="false" fo:text-align="center" style:justify-single-word="false"/>
    </style:style>
    <style:style style:name="P400" style:family="paragraph" style:parent-style-name="Table_20_Paragraph">
      <style:paragraph-properties fo:margin-left="0.0429in" fo:margin-right="0.0173in" fo:margin-top="0.0272in" fo:margin-bottom="0in" style:contextual-spacing="false" fo:text-align="center" style:justify-single-word="false"/>
    </style:style>
    <style:style style:name="P401" style:family="paragraph" style:parent-style-name="Table_20_Paragraph">
      <style:paragraph-properties fo:margin-left="0.0256in" fo:margin-right="0.0035in" fo:margin-top="0.0272in" fo:margin-bottom="0in" style:contextual-spacing="false" fo:text-align="center" style:justify-single-word="false"/>
    </style:style>
    <style:style style:name="P402" style:family="paragraph" style:parent-style-name="Table_20_Paragraph">
      <style:paragraph-properties fo:margin-left="0.0283in" fo:margin-right="0.002in" fo:margin-top="0.0272in" fo:margin-bottom="0in" style:contextual-spacing="false" fo:text-align="center" style:justify-single-word="false"/>
    </style:style>
    <style:style style:name="P403" style:family="paragraph" style:parent-style-name="Table_20_Paragraph">
      <style:paragraph-properties fo:margin-left="0.0307in" fo:margin-right="0in" fo:margin-top="0.0272in" fo:margin-bottom="0in" style:contextual-spacing="false" fo:text-align="center" style:justify-single-word="false"/>
    </style:style>
    <style:style style:name="P404" style:family="paragraph" style:parent-style-name="Text_20_body" style:master-page-name="Converted15">
      <style:paragraph-properties style:page-number="auto"/>
      <style:text-properties style:font-name="Verdana" fo:font-size="8.5pt" fo:font-weight="bold" style:font-size-asian="8.5pt" style:font-weight-asian="bold"/>
    </style:style>
    <style:style style:name="P405" style:family="paragraph" style:parent-style-name="Text_20_body">
      <style:paragraph-properties fo:margin-top="0.0866in" fo:margin-bottom="0in" style:contextual-spacing="false"/>
      <style:text-properties style:font-name="Verdana" fo:font-size="8.5pt" fo:font-weight="bold" style:font-size-asian="8.5pt" style:font-weight-asian="bold"/>
    </style:style>
    <style:style style:name="P406" style:family="paragraph" style:parent-style-name="Standard">
      <style:paragraph-properties fo:margin-left="1.5827in" fo:margin-right="0in" fo:margin-top="0.0008in" fo:margin-bottom="0in" style:contextual-spacing="false" fo:text-align="left" style:justify-single-word="false" fo:text-indent="0in" style:auto-text-indent="false"/>
    </style:style>
    <style:style style:name="P407" style:family="paragraph" style:parent-style-name="Text_20_body">
      <style:paragraph-properties fo:margin-top="0.1193in" fo:margin-bottom="0in" style:contextual-spacing="false"/>
      <style:text-properties style:font-name="Verdana" fo:font-size="10pt" fo:font-weight="bold" style:font-size-asian="10pt" style:font-weight-asian="bold"/>
    </style:style>
    <style:style style:name="P408" style:family="paragraph" style:parent-style-name="Table_20_Paragraph">
      <style:paragraph-properties fo:margin-left="0.0346in" fo:margin-right="0in" fo:line-height="0.1299in">
        <style:tab-stops>
          <style:tab-stop style:position="0.7374in"/>
        </style:tab-stops>
      </style:paragraph-properties>
    </style:style>
    <style:style style:name="P409" style:family="paragraph" style:parent-style-name="Table_20_Paragraph">
      <style:paragraph-properties fo:margin-left="0.0409in" fo:margin-right="0.0209in" fo:line-height="0.1299in" fo:text-align="center" style:justify-single-word="false"/>
    </style:style>
    <style:style style:name="P410" style:family="paragraph" style:parent-style-name="Table_20_Paragraph">
      <style:paragraph-properties fo:margin-left="0.0429in" fo:margin-right="0in" fo:line-height="0.1299in" fo:text-align="center" style:justify-single-word="false"/>
    </style:style>
    <style:style style:name="P411" style:family="paragraph" style:parent-style-name="Table_20_Paragraph">
      <style:paragraph-properties fo:margin-left="0.0346in" fo:margin-right="0in" fo:margin-top="0.0008in" fo:margin-bottom="0in" style:contextual-spacing="false" fo:line-height="0.1299in">
        <style:tab-stops>
          <style:tab-stop style:position="0.7783in"/>
        </style:tab-stops>
      </style:paragraph-properties>
    </style:style>
    <style:style style:name="P412" style:family="paragraph" style:parent-style-name="Table_20_Paragraph">
      <style:paragraph-properties fo:margin-left="0.0201in" fo:margin-right="0.0409in" fo:margin-top="0.0008in" fo:margin-bottom="0in" style:contextual-spacing="false" fo:line-height="0.1299in" fo:text-align="center" style:justify-single-word="false"/>
    </style:style>
    <style:style style:name="P413" style:family="paragraph" style:parent-style-name="Table_20_Paragraph">
      <style:paragraph-properties fo:margin-left="0.0429in" fo:margin-right="0.0008in" fo:margin-top="0.0008in" fo:margin-bottom="0in" style:contextual-spacing="false" fo:line-height="0.1299in" fo:text-align="center" style:justify-single-word="false"/>
    </style:style>
    <style:style style:name="P414" style:family="paragraph" style:parent-style-name="Table_20_Paragraph">
      <style:paragraph-properties fo:margin-left="0.0346in" fo:margin-right="0in" fo:margin-top="0.0008in" fo:margin-bottom="0in" style:contextual-spacing="false" fo:line-height="0.1299in"/>
    </style:style>
    <style:style style:name="P415" style:family="paragraph" style:parent-style-name="Text_20_body">
      <style:paragraph-properties fo:margin-top="0.0028in" fo:margin-bottom="0in" style:contextual-spacing="false"/>
      <style:text-properties style:font-name="Verdana" fo:font-size="8.5pt" fo:font-weight="bold" style:font-size-asian="8.5pt" style:font-weight-asian="bold"/>
    </style:style>
    <style:style style:name="P416" style:family="paragraph" style:parent-style-name="Heading_20_4">
      <style:paragraph-properties fo:margin-left="3.2638in" fo:margin-right="0in" fo:text-align="justify" style:justify-single-word="false"/>
    </style:style>
    <style:style style:name="P417" style:family="paragraph" style:parent-style-name="Standard">
      <style:paragraph-properties fo:margin-left="3.2638in" fo:margin-right="2.0882in" fo:margin-top="0.0008in" fo:margin-bottom="0in" style:contextual-spacing="false" fo:text-align="justify" style:justify-single-word="false" fo:text-indent="0in" style:auto-text-indent="false"/>
    </style:style>
    <style:style style:name="P418" style:family="paragraph" style:parent-style-name="Text_20_body">
      <style:paragraph-properties fo:margin-top="0.0047in" fo:margin-bottom="0in" style:contextual-spacing="false"/>
      <style:text-properties style:font-name="Verdana" fo:font-size="8.5pt" style:font-size-asian="8.5pt"/>
    </style:style>
    <style:style style:name="P419" style:family="paragraph" style:parent-style-name="Heading_20_4">
      <style:paragraph-properties fo:margin-left="0.328in" fo:margin-right="1.0193in"/>
      <style:text-properties fo:letter-spacing="-0.0016in"/>
    </style:style>
    <style:style style:name="P420" style:family="paragraph" style:parent-style-name="Text_20_body">
      <style:paragraph-properties fo:margin-top="0.002in" fo:margin-bottom="0in" style:contextual-spacing="false"/>
      <style:text-properties style:font-name="Verdana" fo:font-size="8.5pt" fo:font-weight="bold" style:font-size-asian="8.5pt" style:font-weight-asian="bold"/>
    </style:style>
    <style:style style:name="P421" style:family="paragraph" style:parent-style-name="Standard">
      <style:paragraph-properties fo:margin-left="1.5827in" fo:margin-right="2.0882in" fo:margin-top="0in" fo:margin-bottom="0in" style:contextual-spacing="false" fo:text-align="justify" style:justify-single-word="false" fo:text-indent="1.6807in" style:auto-text-indent="false"/>
    </style:style>
    <style:style style:name="P422" style:family="paragraph" style:parent-style-name="Standard">
      <style:paragraph-properties fo:margin-left="3.2638in" fo:margin-right="0in" fo:margin-top="0in" fo:margin-bottom="0in" style:contextual-spacing="false" fo:text-align="left" style:justify-single-word="false" fo:text-indent="0in" style:auto-text-indent="false"/>
    </style:style>
    <style:style style:name="P423" style:family="paragraph" style:parent-style-name="Text_20_body">
      <style:paragraph-properties fo:margin-top="0.002in" fo:margin-bottom="0in" style:contextual-spacing="false"/>
      <style:text-properties style:font-name="Verdana" fo:font-size="8.5pt" style:font-size-asian="8.5pt"/>
    </style:style>
    <style:style style:name="P424" style:family="paragraph" style:parent-style-name="Heading_20_4">
      <style:paragraph-properties fo:margin-left="0.5146in" fo:margin-right="1.0193in"/>
    </style:style>
    <style:style style:name="P425" style:family="paragraph" style:parent-style-name="Standard">
      <style:paragraph-properties fo:margin-left="0.5146in" fo:margin-right="1.0193in" fo:margin-top="0.0008in" fo:margin-bottom="0in" style:contextual-spacing="false" fo:text-align="center" style:justify-single-word="false" fo:text-indent="0in" style:auto-text-indent="false"/>
    </style:style>
    <style:style style:name="P426" style:family="paragraph" style:parent-style-name="Text_20_body" style:master-page-name="Converted16">
      <style:paragraph-properties fo:margin-top="0.0563in" fo:margin-bottom="0.0008in" style:contextual-spacing="false" style:page-number="17"/>
      <style:text-properties style:font-name="Verdana" fo:font-size="10pt" fo:font-weight="bold" style:font-size-asian="10pt" style:font-weight-asian="bold"/>
    </style:style>
    <style:style style:name="P427" style:family="paragraph" style:parent-style-name="Table_20_Paragraph">
      <style:paragraph-properties fo:margin-left="0.0161in" fo:margin-right="0.0272in" fo:margin-top="0.0299in" fo:margin-bottom="0in" style:contextual-spacing="false" fo:text-align="center" style:justify-single-word="false"/>
    </style:style>
    <style:style style:name="P428" style:family="paragraph" style:parent-style-name="Table_20_Paragraph">
      <style:paragraph-properties fo:margin-left="0.0508in" fo:margin-right="0.0598in" fo:margin-top="0.0299in" fo:margin-bottom="0in" style:contextual-spacing="false" fo:text-align="center" style:justify-single-word="false"/>
    </style:style>
    <style:style style:name="P429" style:family="paragraph" style:parent-style-name="Table_20_Paragraph">
      <style:paragraph-properties fo:margin-left="0.0252in" fo:margin-right="0.0091in" fo:margin-top="0.0299in" fo:margin-bottom="0in" style:contextual-spacing="false" fo:text-align="center" style:justify-single-word="false"/>
    </style:style>
    <style:style style:name="P430" style:family="paragraph" style:parent-style-name="Table_20_Paragraph">
      <style:paragraph-properties fo:margin-left="0.3102in" fo:margin-right="0in" fo:margin-top="0.0299in" fo:margin-bottom="0in" style:contextual-spacing="false"/>
    </style:style>
    <style:style style:name="P431" style:family="paragraph" style:parent-style-name="Table_20_Paragraph">
      <style:paragraph-properties fo:margin-left="0.0291in" fo:margin-right="0.0299in" fo:margin-top="0.0299in" fo:margin-bottom="0in" style:contextual-spacing="false" fo:text-align="center" style:justify-single-word="false"/>
    </style:style>
    <style:style style:name="P432" style:family="paragraph" style:parent-style-name="Table_20_Paragraph">
      <style:paragraph-properties fo:margin-left="0.5429in" fo:margin-right="0.1693in" fo:margin-top="0.011in" fo:margin-bottom="0in" style:contextual-spacing="false" fo:text-indent="-0.3563in" style:auto-text-indent="false"/>
    </style:style>
    <style:style style:name="P433" style:family="paragraph" style:parent-style-name="Table_20_Paragraph">
      <style:paragraph-properties fo:margin-left="0.0508in" fo:margin-right="0.0398in" fo:margin-top="0.0543in" fo:margin-bottom="0in" style:contextual-spacing="false" fo:text-align="center" style:justify-single-word="false"/>
    </style:style>
    <style:style style:name="P434" style:family="paragraph" style:parent-style-name="Table_20_Paragraph">
      <style:paragraph-properties fo:margin-left="0.0252in" fo:margin-right="0in" fo:margin-top="0.0543in" fo:margin-bottom="0in" style:contextual-spacing="false" fo:text-align="center" style:justify-single-word="false"/>
    </style:style>
    <style:style style:name="P435" style:family="paragraph" style:parent-style-name="Table_20_Paragraph">
      <style:paragraph-properties fo:margin-left="0.0299in" fo:margin-right="0.002in" fo:margin-top="0.0543in" fo:margin-bottom="0in" style:contextual-spacing="false" fo:text-align="center" style:justify-single-word="false"/>
    </style:style>
    <style:style style:name="P436" style:family="paragraph" style:parent-style-name="Table_20_Paragraph">
      <style:paragraph-properties fo:margin-left="0.0283in" fo:margin-right="0.0028in" fo:margin-top="0.0543in" fo:margin-bottom="0in" style:contextual-spacing="false" fo:text-align="center" style:justify-single-word="false"/>
    </style:style>
    <style:style style:name="P437" style:family="paragraph" style:parent-style-name="Table_20_Paragraph">
      <style:paragraph-properties fo:margin-left="0.0299in" fo:margin-right="0.0008in" fo:margin-top="0.0543in" fo:margin-bottom="0in" style:contextual-spacing="false" fo:text-align="center" style:justify-single-word="false"/>
    </style:style>
    <style:style style:name="P438" style:family="paragraph" style:parent-style-name="Table_20_Paragraph">
      <style:paragraph-properties fo:margin-left="0.0189in" fo:margin-right="0.011in" fo:margin-top="0.0161in" fo:margin-bottom="0in" style:contextual-spacing="false" fo:text-align="center" style:justify-single-word="false"/>
    </style:style>
    <style:style style:name="P439" style:family="paragraph" style:parent-style-name="Table_20_Paragraph">
      <style:paragraph-properties fo:margin-left="0.0508in" fo:margin-right="0.022in" fo:margin-top="0.0161in" fo:margin-bottom="0in" style:contextual-spacing="false" fo:text-align="center" style:justify-single-word="false"/>
    </style:style>
    <style:style style:name="P440" style:family="paragraph" style:parent-style-name="Table_20_Paragraph">
      <style:paragraph-properties fo:margin-left="0.0252in" fo:margin-right="0.002in" fo:margin-top="0.0161in" fo:margin-bottom="0in" style:contextual-spacing="false" fo:text-align="center" style:justify-single-word="false"/>
    </style:style>
    <style:style style:name="P441" style:family="paragraph" style:parent-style-name="Table_20_Paragraph">
      <style:paragraph-properties fo:margin-left="0.0299in" fo:margin-right="0.0047in" fo:margin-top="0.0161in" fo:margin-bottom="0in" style:contextual-spacing="false" fo:text-align="center" style:justify-single-word="false"/>
    </style:style>
    <style:style style:name="P442" style:family="paragraph" style:parent-style-name="Table_20_Paragraph">
      <style:paragraph-properties fo:margin-left="0.0283in" fo:margin-right="0in" fo:margin-top="0.0193in" fo:margin-bottom="0in" style:contextual-spacing="false" fo:text-align="center" style:justify-single-word="false"/>
    </style:style>
    <style:style style:name="P443" style:family="paragraph" style:parent-style-name="Table_20_Paragraph">
      <style:paragraph-properties fo:margin-left="0.0299in" fo:margin-right="0.0008in" fo:margin-top="0.0161in" fo:margin-bottom="0in" style:contextual-spacing="false" fo:text-align="center" style:justify-single-word="false"/>
    </style:style>
    <style:style style:name="P444" style:family="paragraph" style:parent-style-name="Table_20_Paragraph">
      <style:paragraph-properties fo:margin-left="0.0228in" fo:margin-right="0.011in" fo:margin-top="0.0161in" fo:margin-bottom="0in" style:contextual-spacing="false" fo:text-align="center" style:justify-single-word="false"/>
    </style:style>
    <style:style style:name="P445" style:family="paragraph" style:parent-style-name="Table_20_Paragraph">
      <style:paragraph-properties fo:margin-left="0.0508in" fo:margin-right="0.0264in" fo:margin-top="0.0161in" fo:margin-bottom="0in" style:contextual-spacing="false" fo:text-align="center" style:justify-single-word="false"/>
    </style:style>
    <style:style style:name="P446" style:family="paragraph" style:parent-style-name="Table_20_Paragraph">
      <style:paragraph-properties fo:margin-left="0.0299in" fo:margin-right="0.002in" fo:margin-top="0.0161in" fo:margin-bottom="0in" style:contextual-spacing="false" fo:text-align="center" style:justify-single-word="false"/>
    </style:style>
    <style:style style:name="P447" style:family="paragraph" style:parent-style-name="Table_20_Paragraph">
      <style:paragraph-properties fo:margin-left="0.0283in" fo:margin-right="0.0035in" fo:margin-top="0.0193in" fo:margin-bottom="0in" style:contextual-spacing="false" fo:text-align="center" style:justify-single-word="false"/>
    </style:style>
    <style:style style:name="P448" style:family="paragraph" style:parent-style-name="Table_20_Paragraph">
      <style:paragraph-properties fo:margin-left="0.5945in" fo:margin-right="0.0965in" fo:margin-top="0.0134in" fo:margin-bottom="0in" style:contextual-spacing="false" fo:text-indent="-0.461in" style:auto-text-indent="false"/>
    </style:style>
    <style:style style:name="P449" style:family="paragraph" style:parent-style-name="Table_20_Paragraph">
      <style:paragraph-properties fo:margin-left="0.0508in" fo:margin-right="0.0272in" fo:margin-top="0.0563in" fo:margin-bottom="0in" style:contextual-spacing="false" fo:text-align="center" style:justify-single-word="false"/>
    </style:style>
    <style:style style:name="P450" style:family="paragraph" style:parent-style-name="Table_20_Paragraph">
      <style:paragraph-properties fo:margin-left="0.0252in" fo:margin-right="0.002in" fo:margin-top="0.0563in" fo:margin-bottom="0in" style:contextual-spacing="false" fo:text-align="center" style:justify-single-word="false"/>
    </style:style>
    <style:style style:name="P451" style:family="paragraph" style:parent-style-name="Table_20_Paragraph">
      <style:paragraph-properties fo:margin-left="0.0299in" fo:margin-right="0.002in" fo:margin-top="0.0563in" fo:margin-bottom="0in" style:contextual-spacing="false" fo:text-align="center" style:justify-single-word="false"/>
    </style:style>
    <style:style style:name="P452" style:family="paragraph" style:parent-style-name="Table_20_Paragraph">
      <style:paragraph-properties fo:margin-left="0.0283in" fo:margin-right="0.0028in" fo:margin-top="0.0563in" fo:margin-bottom="0in" style:contextual-spacing="false" fo:text-align="center" style:justify-single-word="false"/>
    </style:style>
    <style:style style:name="P453" style:family="paragraph" style:parent-style-name="Table_20_Paragraph">
      <style:paragraph-properties fo:margin-left="0.0299in" fo:margin-right="0.0008in" fo:margin-top="0.0563in" fo:margin-bottom="0in" style:contextual-spacing="false" fo:text-align="center" style:justify-single-word="false"/>
    </style:style>
    <style:style style:name="P454" style:family="paragraph" style:parent-style-name="Table_20_Paragraph">
      <style:paragraph-properties fo:margin-left="0.0264in" fo:margin-right="0.011in" fo:margin-top="0.0165in" fo:margin-bottom="0in" style:contextual-spacing="false" fo:text-align="center" style:justify-single-word="false"/>
    </style:style>
    <style:style style:name="P455" style:family="paragraph" style:parent-style-name="Table_20_Paragraph">
      <style:paragraph-properties fo:margin-left="0.0508in" fo:margin-right="0.0252in" fo:margin-top="0.0165in" fo:margin-bottom="0in" style:contextual-spacing="false" fo:text-align="center" style:justify-single-word="false"/>
    </style:style>
    <style:style style:name="P456" style:family="paragraph" style:parent-style-name="Table_20_Paragraph">
      <style:paragraph-properties fo:margin-left="0.0252in" fo:margin-right="0.0047in" fo:margin-top="0.0165in" fo:margin-bottom="0in" style:contextual-spacing="false" fo:text-align="center" style:justify-single-word="false"/>
    </style:style>
    <style:style style:name="P457" style:family="paragraph" style:parent-style-name="Table_20_Paragraph">
      <style:paragraph-properties fo:margin-left="0.0299in" fo:margin-right="0in" fo:margin-top="0.0165in" fo:margin-bottom="0in" style:contextual-spacing="false" fo:text-align="center" style:justify-single-word="false"/>
    </style:style>
    <style:style style:name="P458" style:family="paragraph" style:parent-style-name="Table_20_Paragraph">
      <style:paragraph-properties fo:margin-left="0.0283in" fo:margin-right="0.0028in" fo:margin-top="0.0201in" fo:margin-bottom="0in" style:contextual-spacing="false" fo:text-align="center" style:justify-single-word="false"/>
    </style:style>
    <style:style style:name="P459" style:family="paragraph" style:parent-style-name="Table_20_Paragraph">
      <style:paragraph-properties fo:margin-left="0.0299in" fo:margin-right="0.0008in" fo:margin-top="0.0165in" fo:margin-bottom="0in" style:contextual-spacing="false" fo:text-align="center" style:justify-single-word="false"/>
    </style:style>
    <style:style style:name="P460" style:family="paragraph" style:parent-style-name="Table_20_Paragraph">
      <style:paragraph-properties fo:margin-left="0.0201in" fo:margin-right="0.011in" fo:margin-top="0.0165in" fo:margin-bottom="0in" style:contextual-spacing="false" fo:text-align="center" style:justify-single-word="false"/>
    </style:style>
    <style:style style:name="P461" style:family="paragraph" style:parent-style-name="Table_20_Paragraph">
      <style:paragraph-properties fo:margin-left="0.0508in" fo:margin-right="0.0272in" fo:margin-top="0.0165in" fo:margin-bottom="0in" style:contextual-spacing="false" fo:text-align="center" style:justify-single-word="false"/>
    </style:style>
    <style:style style:name="P462" style:family="paragraph" style:parent-style-name="Table_20_Paragraph">
      <style:paragraph-properties fo:margin-left="0.0252in" fo:margin-right="0.002in" fo:margin-top="0.0165in" fo:margin-bottom="0in" style:contextual-spacing="false" fo:text-align="center" style:justify-single-word="false"/>
    </style:style>
    <style:style style:name="P463" style:family="paragraph" style:parent-style-name="Table_20_Paragraph">
      <style:paragraph-properties fo:margin-left="0.0299in" fo:margin-right="0.002in" fo:margin-top="0.0165in" fo:margin-bottom="0in" style:contextual-spacing="false" fo:text-align="center" style:justify-single-word="false"/>
    </style:style>
    <style:style style:name="P464" style:family="paragraph" style:parent-style-name="Table_20_Paragraph">
      <style:paragraph-properties fo:margin-left="0.0236in" fo:margin-right="0.011in" fo:margin-top="0.0165in" fo:margin-bottom="0in" style:contextual-spacing="false" fo:text-align="center" style:justify-single-word="false"/>
    </style:style>
    <style:style style:name="P465" style:family="paragraph" style:parent-style-name="Table_20_Paragraph">
      <style:paragraph-properties fo:margin-left="0.0508in" fo:margin-right="0.0283in" fo:margin-top="0.0165in" fo:margin-bottom="0in" style:contextual-spacing="false" fo:text-align="center" style:justify-single-word="false"/>
    </style:style>
    <style:style style:name="P466" style:family="paragraph" style:parent-style-name="Table_20_Paragraph">
      <style:paragraph-properties fo:margin-left="0.0252in" fo:margin-right="0.0063in" fo:margin-top="0.0165in" fo:margin-bottom="0in" style:contextual-spacing="false" fo:text-align="center" style:justify-single-word="false"/>
    </style:style>
    <style:style style:name="P467" style:family="paragraph" style:parent-style-name="Table_20_Paragraph">
      <style:paragraph-properties fo:margin-left="0.0299in" fo:margin-right="0.0008in" fo:margin-top="0.0201in" fo:margin-bottom="0in" style:contextual-spacing="false" fo:text-align="center" style:justify-single-word="false"/>
    </style:style>
    <style:style style:name="P468" style:family="paragraph" style:parent-style-name="Table_20_Paragraph">
      <style:paragraph-properties fo:margin-left="0.0244in" fo:margin-right="0.011in" fo:margin-top="0.0173in" fo:margin-bottom="0in" style:contextual-spacing="false" fo:text-align="center" style:justify-single-word="false"/>
    </style:style>
    <style:style style:name="P469" style:family="paragraph" style:parent-style-name="Table_20_Paragraph">
      <style:paragraph-properties fo:margin-left="0.0508in" fo:margin-right="0.0272in" fo:margin-top="0.0173in" fo:margin-bottom="0in" style:contextual-spacing="false" fo:text-align="center" style:justify-single-word="false"/>
    </style:style>
    <style:style style:name="P470" style:family="paragraph" style:parent-style-name="Table_20_Paragraph">
      <style:paragraph-properties fo:margin-left="0.0252in" fo:margin-right="0.002in" fo:margin-top="0.0173in" fo:margin-bottom="0in" style:contextual-spacing="false" fo:text-align="center" style:justify-single-word="false"/>
    </style:style>
    <style:style style:name="P471" style:family="paragraph" style:parent-style-name="Table_20_Paragraph">
      <style:paragraph-properties fo:margin-left="0.0299in" fo:margin-right="0.0047in" fo:margin-top="0.0173in" fo:margin-bottom="0in" style:contextual-spacing="false" fo:text-align="center" style:justify-single-word="false"/>
    </style:style>
    <style:style style:name="P472" style:family="paragraph" style:parent-style-name="Table_20_Paragraph">
      <style:paragraph-properties fo:margin-left="0.0299in" fo:margin-right="0.0008in" fo:margin-top="0.0173in" fo:margin-bottom="0in" style:contextual-spacing="false" fo:text-align="center" style:justify-single-word="false"/>
    </style:style>
    <style:style style:name="P473" style:family="paragraph" style:parent-style-name="Table_20_Paragraph">
      <style:paragraph-properties fo:margin-left="0.0228in" fo:margin-right="0.011in" fo:margin-top="0.0173in" fo:margin-bottom="0in" style:contextual-spacing="false" fo:text-align="center" style:justify-single-word="false"/>
    </style:style>
    <style:style style:name="P474" style:family="paragraph" style:parent-style-name="Table_20_Paragraph">
      <style:paragraph-properties fo:margin-left="0.0508in" fo:margin-right="0.0339in" fo:margin-top="0.0173in" fo:margin-bottom="0in" style:contextual-spacing="false" fo:text-align="center" style:justify-single-word="false"/>
    </style:style>
    <style:style style:name="P475" style:family="paragraph" style:parent-style-name="Table_20_Paragraph">
      <style:paragraph-properties fo:margin-left="0.0299in" fo:margin-right="0.002in" fo:margin-top="0.0173in" fo:margin-bottom="0in" style:contextual-spacing="false" fo:text-align="center" style:justify-single-word="false"/>
    </style:style>
    <style:style style:name="P476" style:family="paragraph" style:parent-style-name="Table_20_Paragraph">
      <style:paragraph-properties fo:margin-left="0.0283in" fo:margin-right="0.0028in" fo:margin-top="0.0209in" fo:margin-bottom="0in" style:contextual-spacing="false" fo:text-align="center" style:justify-single-word="false"/>
    </style:style>
    <style:style style:name="P477" style:family="paragraph" style:parent-style-name="Table_20_Paragraph">
      <style:paragraph-properties fo:margin-left="0.0189in" fo:margin-right="0.011in" fo:margin-top="0.0173in" fo:margin-bottom="0in" style:contextual-spacing="false" fo:text-align="center" style:justify-single-word="false"/>
    </style:style>
    <style:style style:name="P478" style:family="paragraph" style:parent-style-name="Table_20_Paragraph">
      <style:paragraph-properties fo:margin-left="0.0252in" fo:margin-right="0in" fo:margin-top="0.0173in" fo:margin-bottom="0in" style:contextual-spacing="false" fo:text-align="center" style:justify-single-word="false"/>
    </style:style>
    <style:style style:name="P479" style:family="paragraph" style:parent-style-name="Table_20_Paragraph">
      <style:paragraph-properties fo:margin-left="0.0193in" fo:margin-right="0.011in" fo:margin-top="0.0173in" fo:margin-bottom="0in" style:contextual-spacing="false" fo:text-align="center" style:justify-single-word="false"/>
    </style:style>
    <style:style style:name="P480" style:family="paragraph" style:parent-style-name="Table_20_Paragraph">
      <style:paragraph-properties fo:margin-left="0.0591in" fo:margin-right="0.0091in" fo:margin-top="0.0173in" fo:margin-bottom="0in" style:contextual-spacing="false" fo:text-align="center" style:justify-single-word="false"/>
    </style:style>
    <style:style style:name="P481" style:family="paragraph" style:parent-style-name="Table_20_Paragraph">
      <style:paragraph-properties fo:margin-left="0.0256in" fo:margin-right="0.011in" fo:margin-top="0.0173in" fo:margin-bottom="0in" style:contextual-spacing="false" fo:text-align="center" style:justify-single-word="false"/>
    </style:style>
    <style:style style:name="P482" style:family="paragraph" style:parent-style-name="Table_20_Paragraph">
      <style:paragraph-properties fo:margin-left="0.0508in" fo:margin-right="0.0362in" fo:margin-top="0.0173in" fo:margin-bottom="0in" style:contextual-spacing="false" fo:text-align="center" style:justify-single-word="false"/>
    </style:style>
    <style:style style:name="P483" style:family="paragraph" style:parent-style-name="Table_20_Paragraph">
      <style:paragraph-properties fo:margin-left="0.0283in" fo:margin-right="0.0035in" fo:margin-top="0.0209in" fo:margin-bottom="0in" style:contextual-spacing="false" fo:text-align="center" style:justify-single-word="false"/>
    </style:style>
    <style:style style:name="P484" style:family="paragraph" style:parent-style-name="Table_20_Paragraph">
      <style:paragraph-properties fo:margin-left="0.0299in" fo:margin-right="0.0008in" fo:margin-top="0.0209in" fo:margin-bottom="0in" style:contextual-spacing="false" fo:text-align="center" style:justify-single-word="false"/>
    </style:style>
    <style:style style:name="P485" style:family="paragraph" style:parent-style-name="Table_20_Paragraph">
      <style:paragraph-properties fo:margin-left="0.0236in" fo:margin-right="0.011in" fo:margin-top="0.0173in" fo:margin-bottom="0in" style:contextual-spacing="false" fo:text-align="center" style:justify-single-word="false"/>
    </style:style>
    <style:style style:name="P486" style:family="paragraph" style:parent-style-name="Table_20_Paragraph">
      <style:paragraph-properties fo:margin-left="0.0508in" fo:margin-right="0.039in" fo:margin-top="0.0173in" fo:margin-bottom="0in" style:contextual-spacing="false" fo:text-align="center" style:justify-single-word="false"/>
    </style:style>
    <style:style style:name="P487" style:family="paragraph" style:parent-style-name="Table_20_Paragraph">
      <style:paragraph-properties fo:margin-left="0.0252in" fo:margin-right="0.0043in" fo:margin-top="0.0173in" fo:margin-bottom="0in" style:contextual-spacing="false" fo:text-align="center" style:justify-single-word="false"/>
    </style:style>
    <style:style style:name="P488" style:family="paragraph" style:parent-style-name="Table_20_Paragraph">
      <style:paragraph-properties fo:margin-left="0.0256in" fo:margin-right="0.011in" fo:margin-top="0.0181in" fo:margin-bottom="0in" style:contextual-spacing="false" fo:text-align="center" style:justify-single-word="false"/>
    </style:style>
    <style:style style:name="P489" style:family="paragraph" style:parent-style-name="Table_20_Paragraph">
      <style:paragraph-properties fo:margin-left="0.0508in" fo:margin-right="0.0272in" fo:margin-top="0.0181in" fo:margin-bottom="0in" style:contextual-spacing="false" fo:text-align="center" style:justify-single-word="false"/>
    </style:style>
    <style:style style:name="P490" style:family="paragraph" style:parent-style-name="Table_20_Paragraph">
      <style:paragraph-properties fo:margin-left="0.0252in" fo:margin-right="0.002in" fo:margin-top="0.0181in" fo:margin-bottom="0in" style:contextual-spacing="false" fo:text-align="center" style:justify-single-word="false"/>
    </style:style>
    <style:style style:name="P491" style:family="paragraph" style:parent-style-name="Table_20_Paragraph">
      <style:paragraph-properties fo:margin-left="0.0299in" fo:margin-right="0.002in" fo:margin-top="0.0181in" fo:margin-bottom="0in" style:contextual-spacing="false" fo:text-align="center" style:justify-single-word="false"/>
    </style:style>
    <style:style style:name="P492" style:family="paragraph" style:parent-style-name="Table_20_Paragraph">
      <style:paragraph-properties fo:margin-left="0.0283in" fo:margin-right="0.0016in" fo:margin-top="0.0209in" fo:margin-bottom="0in" style:contextual-spacing="false" fo:text-align="center" style:justify-single-word="false"/>
    </style:style>
    <style:style style:name="P493" style:family="paragraph" style:parent-style-name="Table_20_Paragraph">
      <style:paragraph-properties fo:margin-left="0.0201in" fo:margin-right="0.011in" fo:margin-top="0.0181in" fo:margin-bottom="0in" style:contextual-spacing="false" fo:text-align="center" style:justify-single-word="false"/>
    </style:style>
    <style:style style:name="P494" style:family="paragraph" style:parent-style-name="Table_20_Paragraph">
      <style:paragraph-properties fo:margin-left="0.0508in" fo:margin-right="0.0307in" fo:margin-top="0.0181in" fo:margin-bottom="0in" style:contextual-spacing="false" fo:text-align="center" style:justify-single-word="false"/>
    </style:style>
    <style:style style:name="P495" style:family="paragraph" style:parent-style-name="Table_20_Paragraph">
      <style:paragraph-properties fo:margin-left="0.0283in" fo:margin-right="0.0028in" fo:margin-top="0.0217in" fo:margin-bottom="0in" style:contextual-spacing="false" fo:text-align="center" style:justify-single-word="false"/>
    </style:style>
    <style:style style:name="P496" style:family="paragraph" style:parent-style-name="Table_20_Paragraph">
      <style:paragraph-properties fo:margin-left="0.0299in" fo:margin-right="0.0008in" fo:margin-top="0.0181in" fo:margin-bottom="0in" style:contextual-spacing="false" fo:text-align="center" style:justify-single-word="false"/>
    </style:style>
    <style:style style:name="P497" style:family="paragraph" style:parent-style-name="Table_20_Paragraph">
      <style:paragraph-properties fo:margin-left="0.4362in" fo:margin-right="0.0965in" fo:margin-top="0.0146in" fo:margin-bottom="0in" style:contextual-spacing="false" fo:text-indent="-0.1228in" style:auto-text-indent="false"/>
    </style:style>
    <style:style style:name="P498" style:family="paragraph" style:parent-style-name="Table_20_Paragraph">
      <style:paragraph-properties fo:margin-left="0.0508in" fo:margin-right="0.0272in" fo:margin-top="0.0583in" fo:margin-bottom="0in" style:contextual-spacing="false" fo:text-align="center" style:justify-single-word="false"/>
    </style:style>
    <style:style style:name="P499" style:family="paragraph" style:parent-style-name="Table_20_Paragraph">
      <style:paragraph-properties fo:margin-left="0.0252in" fo:margin-right="0.002in" fo:margin-top="0.0583in" fo:margin-bottom="0in" style:contextual-spacing="false" fo:text-align="center" style:justify-single-word="false"/>
    </style:style>
    <style:style style:name="P500" style:family="paragraph" style:parent-style-name="Table_20_Paragraph">
      <style:paragraph-properties fo:margin-left="0.102in" fo:margin-right="0in" fo:margin-top="0.0146in" fo:margin-bottom="0in" style:contextual-spacing="false" fo:line-height="0.0874in"/>
    </style:style>
    <style:style style:name="P501" style:family="paragraph" style:parent-style-name="Table_20_Paragraph">
      <style:paragraph-properties fo:margin-left="0.102in" fo:margin-right="0in" fo:line-height="0.0874in"/>
    </style:style>
    <style:style style:name="P502" style:family="paragraph" style:parent-style-name="Table_20_Paragraph">
      <style:paragraph-properties fo:margin-left="0.0717in" fo:margin-right="0in" fo:margin-top="0.0146in" fo:margin-bottom="0in" style:contextual-spacing="false" fo:line-height="0.0874in"/>
    </style:style>
    <style:style style:name="P503" style:family="paragraph" style:parent-style-name="Table_20_Paragraph">
      <style:paragraph-properties fo:margin-left="0.0717in" fo:margin-right="0in" fo:line-height="0.0874in"/>
    </style:style>
    <style:style style:name="P504" style:family="paragraph" style:parent-style-name="Table_20_Paragraph">
      <style:paragraph-properties fo:margin-left="0.1362in" fo:margin-right="0in" fo:margin-top="0.0146in" fo:margin-bottom="0in" style:contextual-spacing="false" fo:line-height="0.0874in"/>
    </style:style>
    <style:style style:name="P505" style:family="paragraph" style:parent-style-name="Table_20_Paragraph">
      <style:paragraph-properties fo:margin-left="0.1362in" fo:margin-right="0in" fo:line-height="0.0874in"/>
    </style:style>
    <style:style style:name="P506" style:family="paragraph" style:parent-style-name="Table_20_Paragraph">
      <style:paragraph-properties fo:margin-left="0.6437in" fo:margin-right="0.0965in" fo:margin-top="0.0118in" fo:margin-bottom="0in" style:contextual-spacing="false" fo:line-height="103%" fo:text-indent="-0.5311in" style:auto-text-indent="false"/>
    </style:style>
    <style:style style:name="P507" style:family="paragraph" style:parent-style-name="Table_20_Paragraph">
      <style:paragraph-properties fo:margin-left="0.0508in" fo:margin-right="0.0217in" fo:margin-top="0.0555in" fo:margin-bottom="0in" style:contextual-spacing="false" fo:text-align="center" style:justify-single-word="false"/>
    </style:style>
    <style:style style:name="P508" style:family="paragraph" style:parent-style-name="Table_20_Paragraph">
      <style:paragraph-properties fo:margin-left="0.0252in" fo:margin-right="0.0035in" fo:margin-top="0.0555in" fo:margin-bottom="0in" style:contextual-spacing="false" fo:text-align="center" style:justify-single-word="false"/>
    </style:style>
    <style:style style:name="P509" style:family="paragraph" style:parent-style-name="Table_20_Paragraph">
      <style:paragraph-properties fo:margin-left="0.0299in" fo:margin-right="0.0047in" fo:margin-top="0.0555in" fo:margin-bottom="0in" style:contextual-spacing="false" fo:text-align="center" style:justify-single-word="false"/>
    </style:style>
    <style:style style:name="P510" style:family="paragraph" style:parent-style-name="Table_20_Paragraph">
      <style:paragraph-properties fo:margin-left="0.0283in" fo:margin-right="0in" fo:margin-top="0.0583in" fo:margin-bottom="0in" style:contextual-spacing="false" fo:text-align="center" style:justify-single-word="false"/>
    </style:style>
    <style:style style:name="P511" style:family="paragraph" style:parent-style-name="Table_20_Paragraph">
      <style:paragraph-properties fo:margin-left="0.0299in" fo:margin-right="0.0008in" fo:margin-top="0.0583in" fo:margin-bottom="0in" style:contextual-spacing="false" fo:text-align="center" style:justify-single-word="false"/>
    </style:style>
    <style:style style:name="P512" style:family="paragraph" style:parent-style-name="Table_20_Paragraph">
      <style:paragraph-properties fo:margin-left="0.0244in" fo:margin-right="0.011in" fo:margin-top="0.0201in" fo:margin-bottom="0in" style:contextual-spacing="false" fo:text-align="center" style:justify-single-word="false"/>
    </style:style>
    <style:style style:name="P513" style:family="paragraph" style:parent-style-name="Table_20_Paragraph">
      <style:paragraph-properties fo:margin-left="0.0508in" fo:margin-right="0.0272in" fo:margin-top="0.0201in" fo:margin-bottom="0in" style:contextual-spacing="false" fo:text-align="center" style:justify-single-word="false"/>
    </style:style>
    <style:style style:name="P514" style:family="paragraph" style:parent-style-name="Table_20_Paragraph">
      <style:paragraph-properties fo:margin-left="0.0252in" fo:margin-right="0.002in" fo:margin-top="0.0201in" fo:margin-bottom="0in" style:contextual-spacing="false" fo:text-align="center" style:justify-single-word="false"/>
    </style:style>
    <style:style style:name="P515" style:family="paragraph" style:parent-style-name="Table_20_Paragraph">
      <style:paragraph-properties fo:margin-left="0.0299in" fo:margin-right="0.0047in" fo:margin-top="0.0201in" fo:margin-bottom="0in" style:contextual-spacing="false" fo:text-align="center" style:justify-single-word="false"/>
    </style:style>
    <style:style style:name="P516" style:family="paragraph" style:parent-style-name="Table_20_Paragraph">
      <style:paragraph-properties fo:margin-left="0.0236in" fo:margin-right="0.011in" fo:margin-top="0.0571in" fo:margin-bottom="0in" style:contextual-spacing="false" fo:text-align="center" style:justify-single-word="false"/>
    </style:style>
    <style:style style:name="P517" style:family="paragraph" style:parent-style-name="Table_20_Paragraph">
      <style:paragraph-properties fo:margin-left="0.2102in" fo:margin-right="0in" fo:margin-top="0.0138in" fo:margin-bottom="0in" style:contextual-spacing="false" fo:line-height="103%" fo:text-indent="-0.0146in" style:auto-text-indent="false"/>
    </style:style>
    <style:style style:name="P518" style:family="paragraph" style:parent-style-name="Table_20_Paragraph">
      <style:paragraph-properties fo:margin-left="0.0252in" fo:margin-right="0.0047in" fo:margin-top="0.0571in" fo:margin-bottom="0in" style:contextual-spacing="false" fo:text-align="center" style:justify-single-word="false"/>
    </style:style>
    <style:style style:name="P519" style:family="paragraph" style:parent-style-name="Table_20_Paragraph">
      <style:paragraph-properties fo:margin-left="0.0299in" fo:margin-right="0.0047in" fo:margin-top="0.0571in" fo:margin-bottom="0in" style:contextual-spacing="false" fo:text-align="center" style:justify-single-word="false"/>
    </style:style>
    <style:style style:name="P520" style:family="paragraph" style:parent-style-name="Table_20_Paragraph">
      <style:paragraph-properties fo:margin-left="0.0299in" fo:margin-right="0.0008in" fo:margin-top="0.0602in" fo:margin-bottom="0in" style:contextual-spacing="false" fo:text-align="center" style:justify-single-word="false"/>
    </style:style>
    <style:style style:name="P521" style:family="paragraph" style:parent-style-name="Table_20_Paragraph">
      <style:paragraph-properties fo:margin-left="0.0264in" fo:margin-right="0.011in" fo:margin-top="0.0209in" fo:margin-bottom="0in" style:contextual-spacing="false" fo:text-align="center" style:justify-single-word="false"/>
    </style:style>
    <style:style style:name="P522" style:family="paragraph" style:parent-style-name="Table_20_Paragraph">
      <style:paragraph-properties fo:margin-left="0.0508in" fo:margin-right="0.0264in" fo:margin-top="0.0209in" fo:margin-bottom="0in" style:contextual-spacing="false" fo:text-align="center" style:justify-single-word="false"/>
    </style:style>
    <style:style style:name="P523" style:family="paragraph" style:parent-style-name="Table_20_Paragraph">
      <style:paragraph-properties fo:margin-left="0.0252in" fo:margin-right="0.002in" fo:margin-top="0.0209in" fo:margin-bottom="0in" style:contextual-spacing="false" fo:text-align="center" style:justify-single-word="false"/>
    </style:style>
    <style:style style:name="P524" style:family="paragraph" style:parent-style-name="Table_20_Paragraph">
      <style:paragraph-properties fo:margin-left="0.0299in" fo:margin-right="0.0047in" fo:margin-top="0.0209in" fo:margin-bottom="0in" style:contextual-spacing="false" fo:text-align="center" style:justify-single-word="false"/>
    </style:style>
    <style:style style:name="P525" style:family="paragraph" style:parent-style-name="Table_20_Paragraph">
      <style:paragraph-properties fo:margin-left="0.0201in" fo:margin-right="0.011in" fo:margin-top="0.0209in" fo:margin-bottom="0in" style:contextual-spacing="false" fo:text-align="center" style:justify-single-word="false"/>
    </style:style>
    <style:style style:name="P526" style:family="paragraph" style:parent-style-name="Table_20_Paragraph">
      <style:paragraph-properties fo:margin-left="0.0508in" fo:margin-right="0.0402in" fo:margin-top="0.0209in" fo:margin-bottom="0in" style:contextual-spacing="false" fo:text-align="center" style:justify-single-word="false"/>
    </style:style>
    <style:style style:name="P527" style:family="paragraph" style:parent-style-name="Table_20_Paragraph">
      <style:paragraph-properties fo:margin-left="0.0252in" fo:margin-right="0.0047in" fo:margin-top="0.0209in" fo:margin-bottom="0in" style:contextual-spacing="false" fo:text-align="center" style:justify-single-word="false"/>
    </style:style>
    <style:style style:name="P528" style:family="paragraph" style:parent-style-name="Table_20_Paragraph">
      <style:paragraph-properties fo:margin-left="0.0772in" fo:margin-right="0in" fo:margin-top="0.0209in" fo:margin-bottom="0in" style:contextual-spacing="false"/>
    </style:style>
    <style:style style:name="P529" style:family="paragraph" style:parent-style-name="Table_20_Paragraph">
      <style:paragraph-properties fo:margin-left="0.0244in" fo:margin-right="0.011in" fo:margin-top="0.0209in" fo:margin-bottom="0in" style:contextual-spacing="false" fo:text-align="center" style:justify-single-word="false"/>
    </style:style>
    <style:style style:name="P530" style:family="paragraph" style:parent-style-name="Table_20_Paragraph">
      <style:paragraph-properties fo:margin-left="0.0252in" fo:margin-right="0.0063in" fo:margin-top="0.0209in" fo:margin-bottom="0in" style:contextual-spacing="false" fo:text-align="center" style:justify-single-word="false"/>
    </style:style>
    <style:style style:name="P531" style:family="paragraph" style:parent-style-name="Table_20_Paragraph">
      <style:paragraph-properties fo:margin-left="0.0264in" fo:margin-right="0.011in" fo:margin-top="0.0217in" fo:margin-bottom="0in" style:contextual-spacing="false" fo:text-align="center" style:justify-single-word="false"/>
    </style:style>
    <style:style style:name="P532" style:family="paragraph" style:parent-style-name="Table_20_Paragraph">
      <style:paragraph-properties fo:margin-left="0.0598in" fo:margin-right="0.0091in" fo:margin-top="0.0217in" fo:margin-bottom="0in" style:contextual-spacing="false" fo:text-align="center" style:justify-single-word="false"/>
    </style:style>
    <style:style style:name="P533" style:family="paragraph" style:parent-style-name="Table_20_Paragraph">
      <style:paragraph-properties fo:margin-left="0.0252in" fo:margin-right="0.002in" fo:margin-top="0.0217in" fo:margin-bottom="0in" style:contextual-spacing="false" fo:text-align="center" style:justify-single-word="false"/>
    </style:style>
    <style:style style:name="P534" style:family="paragraph" style:parent-style-name="Table_20_Paragraph">
      <style:paragraph-properties fo:margin-left="0.0299in" fo:margin-right="0.002in" fo:margin-top="0.0217in" fo:margin-bottom="0in" style:contextual-spacing="false" fo:text-align="center" style:justify-single-word="false"/>
    </style:style>
    <style:style style:name="P535" style:family="paragraph" style:parent-style-name="Table_20_Paragraph">
      <style:paragraph-properties fo:margin-left="0.0291in" fo:margin-right="0.0264in" fo:margin-top="0.0217in" fo:margin-bottom="0in" style:contextual-spacing="false" fo:text-align="center" style:justify-single-word="false"/>
    </style:style>
    <style:style style:name="P536" style:family="paragraph" style:parent-style-name="Table_20_Paragraph">
      <style:paragraph-properties fo:margin-left="0.0228in" fo:margin-right="0.011in" fo:margin-top="0.0217in" fo:margin-bottom="0in" style:contextual-spacing="false" fo:text-align="center" style:justify-single-word="false"/>
    </style:style>
    <style:style style:name="P537" style:family="paragraph" style:parent-style-name="Table_20_Paragraph">
      <style:paragraph-properties fo:margin-left="0.0508in" fo:margin-right="0.0366in" fo:margin-top="0.0217in" fo:margin-bottom="0in" style:contextual-spacing="false" fo:text-align="center" style:justify-single-word="false"/>
    </style:style>
    <style:style style:name="P538" style:family="paragraph" style:parent-style-name="Table_20_Paragraph">
      <style:paragraph-properties fo:margin-left="0.0252in" fo:margin-right="0.0047in" fo:margin-top="0.0217in" fo:margin-bottom="0in" style:contextual-spacing="false" fo:text-align="center" style:justify-single-word="false"/>
    </style:style>
    <style:style style:name="P539" style:family="paragraph" style:parent-style-name="Table_20_Paragraph">
      <style:paragraph-properties fo:margin-left="0.0772in" fo:margin-right="0in" fo:margin-top="0.0217in" fo:margin-bottom="0in" style:contextual-spacing="false"/>
    </style:style>
    <style:style style:name="P540" style:family="paragraph" style:parent-style-name="Table_20_Paragraph">
      <style:paragraph-properties fo:margin-left="0.0283in" fo:margin-right="0.0016in" fo:margin-top="0.0217in" fo:margin-bottom="0in" style:contextual-spacing="false" fo:text-align="center" style:justify-single-word="false"/>
    </style:style>
    <style:style style:name="P541" style:family="paragraph" style:parent-style-name="Table_20_Paragraph">
      <style:paragraph-properties fo:margin-left="0.0299in" fo:margin-right="0.0008in" fo:margin-top="0.0217in" fo:margin-bottom="0in" style:contextual-spacing="false" fo:text-align="center" style:justify-single-word="false"/>
    </style:style>
    <style:style style:name="P542" style:family="paragraph" style:parent-style-name="Table_20_Paragraph">
      <style:paragraph-properties fo:margin-left="0.0252in" fo:margin-right="0.011in" fo:margin-top="0.0217in" fo:margin-bottom="0in" style:contextual-spacing="false" fo:text-align="center" style:justify-single-word="false"/>
    </style:style>
    <style:style style:name="P543" style:family="paragraph" style:parent-style-name="Table_20_Paragraph">
      <style:paragraph-properties fo:margin-left="0.0508in" fo:margin-right="0.0335in" fo:margin-top="0.0217in" fo:margin-bottom="0in" style:contextual-spacing="false" fo:text-align="center" style:justify-single-word="false"/>
    </style:style>
    <style:style style:name="P544" style:family="paragraph" style:parent-style-name="Table_20_Paragraph">
      <style:paragraph-properties fo:margin-left="0.0252in" fo:margin-right="0.0035in" fo:margin-top="0.0217in" fo:margin-bottom="0in" style:contextual-spacing="false" fo:text-align="center" style:justify-single-word="false"/>
    </style:style>
    <style:style style:name="P545" style:family="paragraph" style:parent-style-name="Table_20_Paragraph">
      <style:paragraph-properties fo:margin-left="0.0299in" fo:margin-right="0.0047in" fo:margin-top="0.0217in" fo:margin-bottom="0in" style:contextual-spacing="false" fo:text-align="center" style:justify-single-word="false"/>
    </style:style>
    <style:style style:name="P546" style:family="paragraph" style:parent-style-name="Table_20_Paragraph">
      <style:paragraph-properties fo:margin-left="0.0508in" fo:margin-right="0.0272in" fo:margin-top="0.0217in" fo:margin-bottom="0in" style:contextual-spacing="false" fo:text-align="center" style:justify-single-word="false"/>
    </style:style>
    <style:style style:name="P547" style:family="paragraph" style:parent-style-name="Table_20_Paragraph">
      <style:paragraph-properties fo:margin-left="0.0283in" fo:margin-right="0in" fo:margin-top="0.0217in" fo:margin-bottom="0in" style:contextual-spacing="false" fo:text-align="center" style:justify-single-word="false"/>
    </style:style>
    <style:style style:name="P548" style:family="paragraph" style:parent-style-name="Table_20_Paragraph">
      <style:paragraph-properties fo:margin-left="0.0508in" fo:margin-right="0.0307in" fo:margin-top="0.0217in" fo:margin-bottom="0in" style:contextual-spacing="false" fo:text-align="center" style:justify-single-word="false"/>
    </style:style>
    <style:style style:name="P549" style:family="paragraph" style:parent-style-name="Table_20_Paragraph">
      <style:paragraph-properties fo:margin-left="0.022in" fo:margin-right="0.011in" fo:margin-top="0.0217in" fo:margin-bottom="0in" style:contextual-spacing="false" fo:text-align="center" style:justify-single-word="false"/>
    </style:style>
    <style:style style:name="P550" style:family="paragraph" style:parent-style-name="Table_20_Paragraph">
      <style:paragraph-properties fo:margin-left="0.0508in" fo:margin-right="0.022in" fo:margin-top="0.0217in" fo:margin-bottom="0in" style:contextual-spacing="false" fo:text-align="center" style:justify-single-word="false"/>
    </style:style>
    <style:style style:name="P551" style:family="paragraph" style:parent-style-name="Table_20_Paragraph">
      <style:paragraph-properties fo:margin-left="0.0244in" fo:margin-right="0.011in" fo:margin-top="0.022in" fo:margin-bottom="0in" style:contextual-spacing="false" fo:text-align="center" style:justify-single-word="false"/>
    </style:style>
    <style:style style:name="P552" style:family="paragraph" style:parent-style-name="Table_20_Paragraph">
      <style:paragraph-properties fo:margin-left="0.0508in" fo:margin-right="0.0339in" fo:margin-top="0.022in" fo:margin-bottom="0in" style:contextual-spacing="false" fo:text-align="center" style:justify-single-word="false"/>
    </style:style>
    <style:style style:name="P553" style:family="paragraph" style:parent-style-name="Table_20_Paragraph">
      <style:paragraph-properties fo:margin-left="0.0252in" fo:margin-right="0.002in" fo:margin-top="0.022in" fo:margin-bottom="0in" style:contextual-spacing="false" fo:text-align="center" style:justify-single-word="false"/>
    </style:style>
    <style:style style:name="P554" style:family="paragraph" style:parent-style-name="Table_20_Paragraph">
      <style:paragraph-properties fo:margin-left="0.0299in" fo:margin-right="0.002in" fo:margin-top="0.022in" fo:margin-bottom="0in" style:contextual-spacing="false" fo:text-align="center" style:justify-single-word="false"/>
    </style:style>
    <style:style style:name="P555" style:family="paragraph" style:parent-style-name="Table_20_Paragraph">
      <style:paragraph-properties fo:margin-left="0.0283in" fo:margin-right="0.0028in" fo:margin-top="0.022in" fo:margin-bottom="0in" style:contextual-spacing="false" fo:text-align="center" style:justify-single-word="false"/>
    </style:style>
    <style:style style:name="P556" style:family="paragraph" style:parent-style-name="Table_20_Paragraph">
      <style:paragraph-properties fo:margin-left="0.0272in" fo:margin-right="0.011in" fo:margin-top="0.022in" fo:margin-bottom="0in" style:contextual-spacing="false" fo:text-align="center" style:justify-single-word="false"/>
    </style:style>
    <style:style style:name="P557" style:family="paragraph" style:parent-style-name="Table_20_Paragraph">
      <style:paragraph-properties fo:margin-left="0.0508in" fo:margin-right="0.0264in" fo:margin-top="0.022in" fo:margin-bottom="0in" style:contextual-spacing="false" fo:text-align="center" style:justify-single-word="false"/>
    </style:style>
    <style:style style:name="P558" style:family="paragraph" style:parent-style-name="Table_20_Paragraph">
      <style:paragraph-properties fo:margin-left="0.0772in" fo:margin-right="0in" fo:margin-top="0.022in" fo:margin-bottom="0in" style:contextual-spacing="false"/>
    </style:style>
    <style:style style:name="P559" style:family="paragraph" style:parent-style-name="Table_20_Paragraph">
      <style:paragraph-properties fo:margin-left="0.0283in" fo:margin-right="0in" fo:margin-top="0.022in" fo:margin-bottom="0in" style:contextual-spacing="false" fo:text-align="center" style:justify-single-word="false"/>
    </style:style>
    <style:style style:name="P560" style:family="paragraph" style:parent-style-name="Table_20_Paragraph">
      <style:paragraph-properties fo:margin-left="0.0252in" fo:margin-right="0.011in" fo:margin-top="0.022in" fo:margin-bottom="0in" style:contextual-spacing="false" fo:text-align="center" style:justify-single-word="false"/>
    </style:style>
    <style:style style:name="P561" style:family="paragraph" style:parent-style-name="Table_20_Paragraph">
      <style:paragraph-properties fo:margin-left="0.022in" fo:margin-right="0.011in" fo:margin-top="0.0591in" fo:margin-bottom="0in" style:contextual-spacing="false" fo:text-align="center" style:justify-single-word="false"/>
    </style:style>
    <style:style style:name="P562" style:family="paragraph" style:parent-style-name="Table_20_Paragraph">
      <style:paragraph-properties fo:margin-left="0.2102in" fo:margin-right="0in" fo:margin-top="0.0161in" fo:margin-bottom="0in" style:contextual-spacing="false" fo:line-height="103%" fo:text-indent="-0.0173in" style:auto-text-indent="false"/>
    </style:style>
    <style:style style:name="P563" style:family="paragraph" style:parent-style-name="Table_20_Paragraph">
      <style:paragraph-properties fo:margin-left="0.0252in" fo:margin-right="0in" fo:margin-top="0.0591in" fo:margin-bottom="0in" style:contextual-spacing="false" fo:text-align="center" style:justify-single-word="false"/>
    </style:style>
    <style:style style:name="P564" style:family="paragraph" style:parent-style-name="Table_20_Paragraph">
      <style:paragraph-properties fo:margin-left="0.0299in" fo:margin-right="0.002in" fo:margin-top="0.0591in" fo:margin-bottom="0in" style:contextual-spacing="false" fo:text-align="center" style:justify-single-word="false"/>
    </style:style>
    <style:style style:name="P565" style:family="paragraph" style:parent-style-name="Table_20_Paragraph">
      <style:paragraph-properties fo:margin-left="0.0283in" fo:margin-right="0.0028in" fo:margin-top="0.0626in" fo:margin-bottom="0in" style:contextual-spacing="false" fo:text-align="center" style:justify-single-word="false"/>
    </style:style>
    <style:style style:name="P566" style:family="paragraph" style:parent-style-name="Table_20_Paragraph">
      <style:paragraph-properties fo:margin-left="0.0299in" fo:margin-right="0.0008in" fo:margin-top="0.0626in" fo:margin-bottom="0in" style:contextual-spacing="false" fo:text-align="center" style:justify-single-word="false"/>
    </style:style>
    <style:style style:name="P567" style:family="paragraph" style:parent-style-name="Text_20_body" style:master-page-name="Converted17">
      <style:paragraph-properties style:page-number="auto"/>
      <style:text-properties style:font-name="Verdana" fo:font-size="8.5pt" fo:font-weight="bold" style:font-size-asian="8.5pt" style:font-weight-asian="bold"/>
    </style:style>
    <style:style style:name="P568" style:family="paragraph" style:parent-style-name="Standard">
      <style:paragraph-properties fo:margin-left="1.5583in" fo:margin-right="0in" fo:margin-top="0.0008in" fo:margin-bottom="0in" style:contextual-spacing="false" fo:text-align="left" style:justify-single-word="false" fo:text-indent="0in" style:auto-text-indent="false"/>
    </style:style>
    <style:style style:name="P569" style:family="paragraph" style:parent-style-name="Text_20_body">
      <style:paragraph-properties fo:margin-top="0.0047in" fo:margin-bottom="0in" style:contextual-spacing="false"/>
      <style:text-properties style:font-name="Verdana" fo:font-size="8.5pt" fo:font-weight="bold" style:font-size-asian="8.5pt" style:font-weight-asian="bold"/>
    </style:style>
    <style:style style:name="P570" style:family="paragraph" style:parent-style-name="Heading_20_4">
      <style:paragraph-properties fo:margin-left="3.2591in" fo:margin-right="2.0335in" fo:line-height="102%" fo:text-align="justify" style:justify-single-word="false"/>
    </style:style>
    <style:style style:name="P571" style:family="paragraph" style:parent-style-name="Text_20_body">
      <style:paragraph-properties fo:margin-top="0.0008in" fo:margin-bottom="0in" style:contextual-spacing="false"/>
      <style:text-properties style:font-name="Verdana" fo:font-size="8.5pt" fo:font-weight="bold" style:font-size-asian="8.5pt" style:font-weight-asian="bold"/>
    </style:style>
    <style:style style:name="P572" style:family="paragraph" style:parent-style-name="Standard">
      <style:paragraph-properties fo:margin-left="3.2591in" fo:margin-right="0in" fo:margin-top="0.0008in" fo:margin-bottom="0in" style:contextual-spacing="false" fo:text-align="justify" style:justify-single-word="false" fo:text-indent="0in" style:auto-text-indent="false"/>
    </style:style>
    <style:style style:name="P573" style:family="paragraph" style:parent-style-name="Standard">
      <style:paragraph-properties fo:margin-left="3.2591in" fo:margin-right="2.0346in" fo:margin-top="0.002in" fo:margin-bottom="0in" style:contextual-spacing="false" fo:line-height="102%" fo:text-align="justify" style:justify-single-word="false" fo:text-indent="-0.0008in" style:auto-text-indent="false"/>
    </style:style>
    <style:style style:name="P574" style:family="paragraph" style:parent-style-name="Text_20_body">
      <style:paragraph-properties fo:margin-top="0.0709in" fo:margin-bottom="0in" style:contextual-spacing="false"/>
      <style:text-properties style:font-name="Verdana" fo:font-size="8.5pt" fo:font-weight="bold" style:font-size-asian="8.5pt" style:font-weight-asian="bold"/>
    </style:style>
    <style:style style:name="P575" style:family="paragraph" style:parent-style-name="Standard">
      <style:paragraph-properties fo:margin-left="1.5646in" fo:margin-right="2.0362in" fo:margin-top="0in" fo:margin-bottom="0in" style:contextual-spacing="false" fo:line-height="102%" fo:text-align="justify" style:justify-single-word="false" fo:text-indent="1.7035in" style:auto-text-indent="false"/>
    </style:style>
    <style:style style:name="P576" style:family="paragraph" style:parent-style-name="Text_20_body">
      <style:paragraph-properties fo:margin-top="0.0071in" fo:margin-bottom="0in" style:contextual-spacing="false"/>
      <style:text-properties style:font-name="Verdana"/>
    </style:style>
    <style:style style:name="P577" style:family="paragraph" style:parent-style-name="Table_20_Paragraph">
      <style:paragraph-properties fo:margin-top="0.0327in" fo:margin-bottom="0in" style:contextual-spacing="false"/>
      <style:text-properties style:font-name="Verdana" fo:font-size="4.5pt" style:font-size-asian="4.5pt"/>
    </style:style>
    <style:style style:name="P578" style:family="paragraph" style:parent-style-name="Table_20_Paragraph">
      <style:paragraph-properties fo:margin-left="0.0028in" fo:margin-right="0in" fo:text-align="center" style:justify-single-word="false"/>
    </style:style>
    <style:style style:name="P579" style:family="paragraph" style:parent-style-name="Table_20_Paragraph">
      <style:paragraph-properties fo:margin-left="0.002in" fo:margin-right="0.0008in" fo:text-align="center" style:justify-single-word="false"/>
    </style:style>
    <style:style style:name="P580" style:family="paragraph" style:parent-style-name="Table_20_Paragraph">
      <style:paragraph-properties fo:margin-left="0.0016in" fo:margin-right="0in" fo:text-align="center" style:justify-single-word="false"/>
    </style:style>
    <style:style style:name="P581" style:family="paragraph" style:parent-style-name="Table_20_Paragraph">
      <style:paragraph-properties fo:margin-left="0.0646in" fo:margin-right="0.0575in" fo:margin-top="0.0283in" fo:margin-bottom="0in" style:contextual-spacing="false" fo:line-height="104%" fo:text-align="justify" style:justify-single-word="false" fo:text-indent="-0.0047in" style:auto-text-indent="false"/>
    </style:style>
    <style:style style:name="P582" style:family="paragraph" style:parent-style-name="Table_20_Paragraph">
      <style:paragraph-properties fo:margin-left="0.1209in" fo:margin-right="0in"/>
    </style:style>
    <style:style style:name="P583" style:family="paragraph" style:parent-style-name="Table_20_Paragraph">
      <style:paragraph-properties fo:margin-left="0.0008in" fo:margin-right="0in" fo:text-align="center" style:justify-single-word="false"/>
    </style:style>
    <style:style style:name="P584" style:family="paragraph" style:parent-style-name="Table_20_Paragraph">
      <style:paragraph-properties fo:margin-top="0.0835in" fo:margin-bottom="0in" style:contextual-spacing="false"/>
      <style:text-properties style:font-name="Verdana" fo:font-size="5pt" style:font-size-asian="5pt"/>
    </style:style>
    <style:style style:name="P585" style:family="paragraph" style:parent-style-name="Table_20_Paragraph">
      <style:paragraph-properties fo:margin-left="0.0028in" fo:margin-right="0.0008in" fo:text-align="center" style:justify-single-word="false"/>
    </style:style>
    <style:style style:name="P586" style:family="paragraph" style:parent-style-name="Table_20_Paragraph">
      <style:paragraph-properties fo:margin-left="0.002in" fo:margin-right="0in" fo:text-align="center" style:justify-single-word="false"/>
    </style:style>
    <style:style style:name="P587" style:family="paragraph" style:parent-style-name="Table_20_Paragraph">
      <style:paragraph-properties fo:margin-left="0.0016in" fo:margin-right="0.0008in" fo:text-align="center" style:justify-single-word="false"/>
    </style:style>
    <style:style style:name="P588" style:family="paragraph" style:parent-style-name="Table_20_Paragraph">
      <style:paragraph-properties fo:margin-left="0.0236in" fo:margin-right="0.0228in" fo:text-align="center" style:justify-single-word="false"/>
    </style:style>
    <style:style style:name="P589" style:family="paragraph" style:parent-style-name="Table_20_Paragraph">
      <style:paragraph-properties fo:margin-top="0.0409in" fo:margin-bottom="0in" style:contextual-spacing="false"/>
      <style:text-properties style:font-name="Verdana" fo:font-size="5pt" style:font-size-asian="5pt"/>
    </style:style>
    <style:style style:name="P590" style:family="paragraph" style:parent-style-name="Table_20_Paragraph">
      <style:paragraph-properties fo:margin-left="0.0492in" fo:margin-right="0in"/>
    </style:style>
    <style:style style:name="P591" style:family="paragraph" style:parent-style-name="Table_20_Paragraph">
      <style:paragraph-properties fo:margin-left="0.0827in" fo:margin-right="0in" fo:margin-top="0.0008in" fo:margin-bottom="0in" style:contextual-spacing="false"/>
    </style:style>
    <style:style style:name="P592" style:family="paragraph" style:parent-style-name="Standard">
      <style:paragraph-properties fo:margin-left="1.5583in" fo:margin-right="2.0382in" fo:margin-top="0.1398in" fo:margin-bottom="0in" style:contextual-spacing="false" fo:line-height="102%" fo:text-align="justify" style:justify-single-word="false" fo:text-indent="1.7in" style:auto-text-indent="false"/>
    </style:style>
    <style:style style:name="P593" style:family="paragraph" style:parent-style-name="Text_20_body">
      <style:paragraph-properties fo:margin-top="0.1425in" fo:margin-bottom="0in" style:contextual-spacing="false"/>
      <style:text-properties style:font-name="Verdana" fo:font-size="8.5pt" style:font-size-asian="8.5pt"/>
    </style:style>
    <style:style style:name="P594" style:family="paragraph" style:parent-style-name="Standard">
      <style:paragraph-properties fo:margin-left="0.5472in" fo:margin-right="1.0193in" fo:margin-top="0in" fo:margin-bottom="0in" style:contextual-spacing="false" fo:text-align="center" style:justify-single-word="false" fo:text-indent="0in" style:auto-text-indent="false"/>
    </style:style>
    <style:style style:name="P595" style:family="paragraph" style:parent-style-name="Text_20_body">
      <style:paragraph-properties fo:margin-top="0.0071in" fo:margin-bottom="0in" style:contextual-spacing="false"/>
      <style:text-properties style:font-name="Verdana" fo:font-size="8.5pt" style:font-size-asian="8.5pt"/>
    </style:style>
    <style:style style:name="P596" style:family="paragraph" style:parent-style-name="Heading_20_4">
      <style:paragraph-properties fo:margin-left="0.5453in" fo:margin-right="1.0193in"/>
    </style:style>
    <style:style style:name="P597" style:family="paragraph" style:parent-style-name="Standard">
      <style:paragraph-properties fo:margin-left="0.5445in" fo:margin-right="1.0193in" fo:margin-top="0.0028in" fo:margin-bottom="0in" style:contextual-spacing="false" fo:text-align="center" style:justify-single-word="false" fo:text-indent="0in" style:auto-text-indent="false"/>
    </style:style>
    <style:style style:name="P598" style:family="paragraph" style:parent-style-name="Text_20_body" style:master-page-name="Converted18">
      <style:paragraph-properties style:page-number="auto"/>
      <style:text-properties style:font-name="Verdana" fo:font-size="8.5pt" fo:font-weight="bold" style:font-size-asian="8.5pt" style:font-weight-asian="bold"/>
    </style:style>
    <style:style style:name="P599" style:family="paragraph" style:parent-style-name="Text_20_body">
      <style:paragraph-properties fo:margin-top="0.1201in" fo:margin-bottom="0in" style:contextual-spacing="false"/>
      <style:text-properties style:font-name="Verdana" fo:font-size="8.5pt" fo:font-weight="bold" style:font-size-asian="8.5pt" style:font-weight-asian="bold"/>
    </style:style>
    <style:style style:name="P600" style:family="paragraph" style:parent-style-name="Standard">
      <style:paragraph-properties fo:margin-left="1.6429in" fo:margin-right="0in" fo:margin-top="0in" fo:margin-bottom="0in" style:contextual-spacing="false" fo:text-align="left" style:justify-single-word="false" fo:text-indent="0in" style:auto-text-indent="false"/>
    </style:style>
    <style:style style:name="P601" style:family="paragraph" style:parent-style-name="Heading_20_4">
      <style:paragraph-properties fo:margin-left="3.3209in" fo:margin-right="2.0071in" fo:text-align="justify" style:justify-single-word="false">
        <style:tab-stops>
          <style:tab-stop style:position="4.6484in"/>
        </style:tab-stops>
      </style:paragraph-properties>
    </style:style>
    <style:style style:name="P602" style:family="paragraph" style:parent-style-name="Standard">
      <style:paragraph-properties fo:margin-left="3.3209in" fo:margin-right="0in" fo:margin-top="0in" fo:margin-bottom="0in" style:contextual-spacing="false" fo:text-align="justify" style:justify-single-word="false" fo:text-indent="0in" style:auto-text-indent="false"/>
    </style:style>
    <style:style style:name="P603" style:family="paragraph" style:parent-style-name="Standard">
      <style:paragraph-properties fo:margin-left="3.3209in" fo:margin-right="2.0071in" fo:margin-top="0.0008in" fo:margin-bottom="0in" style:contextual-spacing="false" fo:text-align="justify" style:justify-single-word="false" fo:text-indent="0in" style:auto-text-indent="false"/>
    </style:style>
    <style:style style:name="P604" style:family="paragraph" style:parent-style-name="Text_20_body">
      <style:paragraph-properties fo:margin-top="0.0035in" fo:margin-bottom="0in" style:contextual-spacing="false"/>
      <style:text-properties style:font-name="Verdana" fo:font-size="8.5pt" fo:font-weight="bold" style:font-size-asian="8.5pt" style:font-weight-asian="bold"/>
    </style:style>
    <style:style style:name="P605" style:family="paragraph" style:parent-style-name="Heading_20_4">
      <style:paragraph-properties fo:margin-left="0.4425in" fo:margin-right="1.0193in"/>
      <style:text-properties fo:letter-spacing="-0.0016in"/>
    </style:style>
    <style:style style:name="P606" style:family="paragraph" style:parent-style-name="Standard">
      <style:paragraph-properties fo:margin-left="1.6425in" fo:margin-right="2.0063in" fo:margin-top="0in" fo:margin-bottom="0in" style:contextual-spacing="false" fo:text-align="justify" style:justify-single-word="false" fo:text-indent="1.678in" style:auto-text-indent="false"/>
    </style:style>
    <style:style style:name="P607" style:family="paragraph" style:parent-style-name="Standard">
      <style:paragraph-properties fo:margin-left="3.3209in" fo:margin-right="0in" fo:margin-top="0in" fo:margin-bottom="0in" style:contextual-spacing="false" fo:text-align="left" style:justify-single-word="false" fo:text-indent="0in" style:auto-text-indent="false"/>
    </style:style>
    <style:style style:name="P608" style:family="paragraph" style:parent-style-name="Standard">
      <style:paragraph-properties fo:margin-left="1.6425in" fo:margin-right="0in" fo:margin-top="0.0008in" fo:margin-bottom="0in" style:contextual-spacing="false" fo:text-align="left" style:justify-single-word="false" fo:text-indent="0in" style:auto-text-indent="false"/>
    </style:style>
    <style:style style:name="P609" style:family="paragraph" style:parent-style-name="Standard">
      <style:paragraph-properties fo:margin-left="0.6535in" fo:margin-right="1.0193in" fo:margin-top="0.0008in" fo:margin-bottom="0in" style:contextual-spacing="false" fo:text-align="center" style:justify-single-word="false" fo:text-indent="0in" style:auto-text-indent="false"/>
    </style:style>
    <style:style style:name="P610" style:family="paragraph" style:parent-style-name="Heading_20_4">
      <style:paragraph-properties fo:margin-left="0.6563in" fo:margin-right="1.0193in"/>
    </style:style>
    <style:style style:name="P611" style:family="paragraph" style:parent-style-name="Standard">
      <style:paragraph-properties fo:margin-left="0.6563in" fo:margin-right="1.0193in" fo:margin-top="0.0008in" fo:margin-bottom="0in" style:contextual-spacing="false" fo:text-align="center" style:justify-single-word="false" fo:text-indent="0in" style:auto-text-indent="false"/>
    </style:style>
    <style:style style:name="P612" style:family="paragraph" style:parent-style-name="Text_20_body">
      <style:text-properties style:font-name="Verdana" fo:font-size="6pt" fo:font-weight="bold" style:font-size-asian="6pt" style:font-weight-asian="bold"/>
    </style:style>
    <style:style style:name="P613" style:family="paragraph" style:parent-style-name="Text_20_body">
      <style:paragraph-properties fo:margin-top="0.0701in" fo:margin-bottom="0in" style:contextual-spacing="false"/>
      <style:text-properties style:font-name="Verdana" fo:font-size="6pt" fo:font-weight="bold" style:font-size-asian="6pt" style:font-weight-asian="bold"/>
    </style:style>
    <style:style style:name="P614"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615" style:family="paragraph" style:parent-style-name="Text_20_body" style:master-page-name="Converted19">
      <style:paragraph-properties style:page-number="20"/>
      <style:text-properties style:font-name="Lato Black" fo:font-size="7.5pt" fo:font-weight="bold" style:font-size-asian="7.5pt" style:font-weight-asian="bold"/>
    </style:style>
    <style:style style:name="P616" style:family="paragraph" style:parent-style-name="Text_20_body">
      <style:text-properties style:font-name="Lato Black" fo:font-size="7.5pt" fo:font-weight="bold" style:font-size-asian="7.5pt" style:font-weight-asian="bold"/>
    </style:style>
    <style:style style:name="P617" style:family="paragraph" style:parent-style-name="Text_20_body">
      <style:paragraph-properties fo:margin-top="0.1055in" fo:margin-bottom="0in" style:contextual-spacing="false"/>
      <style:text-properties style:font-name="Lato Black" fo:font-size="7.5pt" fo:font-weight="bold" style:font-size-asian="7.5pt" style:font-weight-asian="bold"/>
    </style:style>
    <style:style style:name="P618" style:family="paragraph" style:parent-style-name="Standard">
      <style:paragraph-properties fo:margin-left="1.6398in" fo:margin-right="0in" fo:margin-top="0.0008in" fo:margin-bottom="0in" style:contextual-spacing="false" fo:text-align="left" style:justify-single-word="false" fo:text-indent="0in" style:auto-text-indent="false"/>
    </style:style>
    <style:style style:name="P619" style:family="paragraph" style:parent-style-name="Text_20_body">
      <style:paragraph-properties fo:margin-top="0.0016in" fo:margin-bottom="0in" style:contextual-spacing="false"/>
      <style:text-properties style:font-name="Verdana" fo:font-size="7.5pt" fo:font-weight="bold" style:font-size-asian="7.5pt" style:font-weight-asian="bold"/>
    </style:style>
    <style:style style:name="P620" style:family="paragraph" style:parent-style-name="Standard">
      <style:paragraph-properties fo:margin-left="3.3417in" fo:margin-right="1.9783in" fo:margin-top="0in" fo:margin-bottom="0in" style:contextual-spacing="false" fo:text-align="justify" style:justify-single-word="false" fo:text-indent="0in" style:auto-text-indent="false">
        <style:tab-stops>
          <style:tab-stop style:position="4.4173in"/>
          <style:tab-stop style:position="5.572in"/>
        </style:tab-stops>
      </style:paragraph-properties>
    </style:style>
    <style:style style:name="P621" style:family="paragraph" style:parent-style-name="Text_20_body">
      <style:paragraph-properties fo:margin-top="0.0047in" fo:margin-bottom="0in" style:contextual-spacing="false"/>
      <style:text-properties style:font-name="Verdana" fo:font-size="7.5pt" fo:font-weight="bold" style:font-size-asian="7.5pt" style:font-weight-asian="bold"/>
    </style:style>
    <style:style style:name="P622" style:family="paragraph" style:parent-style-name="Standard">
      <style:paragraph-properties fo:margin-left="3.3417in" fo:margin-right="0in" fo:margin-top="0.0008in" fo:margin-bottom="0in" style:contextual-spacing="false" fo:text-align="justify" style:justify-single-word="false" fo:text-indent="0in" style:auto-text-indent="false"/>
    </style:style>
    <style:style style:name="P623" style:family="paragraph" style:parent-style-name="Standard">
      <style:paragraph-properties fo:margin-left="3.3417in" fo:margin-right="1.9791in" fo:margin-top="0.0008in" fo:margin-bottom="0in" style:contextual-spacing="false" fo:text-align="justify" style:justify-single-word="false" fo:text-indent="0in" style:auto-text-indent="false"/>
    </style:style>
    <style:style style:name="P624" style:family="paragraph" style:parent-style-name="Text_20_body">
      <style:paragraph-properties fo:margin-top="0.0055in" fo:margin-bottom="0in" style:contextual-spacing="false"/>
      <style:text-properties style:font-name="Verdana" fo:font-size="7.5pt" style:font-size-asian="7.5pt"/>
    </style:style>
    <style:style style:name="P625" style:family="paragraph" style:parent-style-name="Standard">
      <style:paragraph-properties fo:margin-left="3.3417in" fo:margin-right="0in" fo:margin-top="0in" fo:margin-bottom="0in" style:contextual-spacing="false" fo:text-align="justify" style:justify-single-word="false" fo:text-indent="0in" style:auto-text-indent="false"/>
    </style:style>
    <style:style style:name="P626" style:family="paragraph" style:parent-style-name="Standard">
      <style:paragraph-properties fo:margin-left="1.6398in" fo:margin-right="2.0264in" fo:margin-top="0.0016in" fo:margin-bottom="0in" style:contextual-spacing="false" fo:text-align="left" style:justify-single-word="false" fo:text-indent="0in" style:auto-text-indent="false"/>
    </style:style>
    <style:style style:name="P627" style:family="paragraph" style:parent-style-name="Text_20_body">
      <style:paragraph-properties fo:margin-top="0.0028in" fo:margin-bottom="0in" style:contextual-spacing="false"/>
      <style:text-properties style:font-name="Verdana" fo:font-size="7.5pt" style:font-size-asian="7.5pt"/>
    </style:style>
    <style:style style:name="P628" style:family="paragraph" style:parent-style-name="Table_20_Paragraph">
      <style:paragraph-properties fo:margin-left="0.0736in" fo:margin-right="0in" fo:margin-top="0.0417in" fo:margin-bottom="0in" style:contextual-spacing="false"/>
    </style:style>
    <style:style style:name="P629" style:family="paragraph" style:parent-style-name="Table_20_Paragraph">
      <style:paragraph-properties fo:margin-left="0.0043in" fo:margin-right="0.0071in" fo:margin-top="0.0417in" fo:margin-bottom="0in" style:contextual-spacing="false" fo:text-align="center" style:justify-single-word="false"/>
    </style:style>
    <style:style style:name="P630" style:family="paragraph" style:parent-style-name="Table_20_Paragraph">
      <style:paragraph-properties fo:margin-left="0.0189in" fo:margin-right="0in" fo:margin-top="0.0417in" fo:margin-bottom="0in" style:contextual-spacing="false" fo:text-align="center" style:justify-single-word="false"/>
    </style:style>
    <style:style style:name="P631" style:family="paragraph" style:parent-style-name="Table_20_Paragraph">
      <style:paragraph-properties fo:margin-left="0.002in" fo:margin-right="0.0055in" fo:margin-top="0.0417in" fo:margin-bottom="0in" style:contextual-spacing="false" fo:text-align="center" style:justify-single-word="false"/>
    </style:style>
    <style:style style:name="P632" style:family="paragraph" style:parent-style-name="Table_20_Paragraph">
      <style:text-properties style:font-name="Verdana" fo:font-size="5pt" style:font-size-asian="5pt"/>
    </style:style>
    <style:style style:name="P633" style:family="paragraph" style:parent-style-name="Table_20_Paragraph">
      <style:paragraph-properties fo:margin-top="0.0709in" fo:margin-bottom="0in" style:contextual-spacing="false"/>
      <style:text-properties style:font-name="Verdana" fo:font-size="5pt" style:font-size-asian="5pt"/>
    </style:style>
    <style:style style:name="P634" style:family="paragraph" style:parent-style-name="Table_20_Paragraph">
      <style:paragraph-properties fo:margin-left="0.048in" fo:margin-right="0.0252in" fo:text-indent="-0.0138in" style:auto-text-indent="false"/>
    </style:style>
    <style:style style:name="P635" style:family="paragraph" style:parent-style-name="Table_20_Paragraph">
      <style:paragraph-properties fo:margin-top="0.0291in" fo:margin-bottom="0in" style:contextual-spacing="false"/>
      <style:text-properties style:font-name="Verdana" fo:font-size="5pt" style:font-size-asian="5pt"/>
    </style:style>
    <style:style style:name="P636" style:family="paragraph" style:parent-style-name="Table_20_Paragraph">
      <style:paragraph-properties fo:margin-left="0.0071in" fo:margin-right="0.0028in" fo:text-align="center" style:justify-single-word="false"/>
    </style:style>
    <style:style style:name="P637" style:family="paragraph" style:parent-style-name="Table_20_Paragraph">
      <style:paragraph-properties fo:margin-left="0.0307in" fo:margin-right="0.028in" fo:margin-top="0.0264in" fo:margin-bottom="0in" style:contextual-spacing="false" fo:text-align="center" style:justify-single-word="false" fo:text-indent="-0.0008in" style:auto-text-indent="false"/>
    </style:style>
    <style:style style:name="P638" style:family="paragraph" style:parent-style-name="Table_20_Paragraph">
      <style:paragraph-properties fo:margin-left="0.0055in" fo:margin-right="0.0035in" fo:text-align="center" style:justify-single-word="false"/>
    </style:style>
    <style:style style:name="P639" style:family="paragraph" style:parent-style-name="Standard">
      <style:paragraph-properties fo:margin-left="1.6575in" fo:margin-right="1.9811in" fo:margin-top="0in" fo:margin-bottom="0in" style:contextual-spacing="false" fo:text-align="justify" style:justify-single-word="false" fo:text-indent="1.6929in" style:auto-text-indent="false"/>
    </style:style>
    <style:style style:name="P640" style:family="paragraph" style:parent-style-name="List_20_Paragraph" style:list-style-name="WWNum2">
      <style:paragraph-properties fo:margin-left="1.6398in" fo:margin-right="1.9854in" fo:margin-top="0.002in" fo:margin-bottom="0in" style:contextual-spacing="false" fo:line-height="116%" fo:text-align="justify" style:justify-single-word="false" fo:text-indent="0.8508in" style:auto-text-indent="false">
        <style:tab-stops>
          <style:tab-stop style:position="2.5925in"/>
        </style:tab-stops>
      </style:paragraph-properties>
    </style:style>
    <style:style style:name="P641" style:family="paragraph" style:parent-style-name="List_20_Paragraph" style:list-style-name="WWNum2">
      <style:paragraph-properties fo:margin-left="1.6398in" fo:margin-right="1.9862in" fo:margin-top="0.0693in" fo:margin-bottom="0in" style:contextual-spacing="false" fo:line-height="116%" fo:text-align="justify" style:justify-single-word="false" fo:text-indent="0.8508in" style:auto-text-indent="false">
        <style:tab-stops>
          <style:tab-stop style:position="2.622in"/>
        </style:tab-stops>
      </style:paragraph-properties>
    </style:style>
    <style:style style:name="P642" style:family="paragraph" style:parent-style-name="List_20_Paragraph" style:list-style-name="WWNum2">
      <style:paragraph-properties fo:margin-left="1.6398in" fo:margin-right="1.9839in" fo:margin-top="0.0693in" fo:margin-bottom="0in" style:contextual-spacing="false" fo:line-height="116%" fo:text-align="justify" style:justify-single-word="false" fo:text-indent="0.8508in" style:auto-text-indent="false">
        <style:tab-stops>
          <style:tab-stop style:position="2.7in"/>
        </style:tab-stops>
      </style:paragraph-properties>
    </style:style>
    <style:style style:name="P643" style:family="paragraph" style:parent-style-name="List_20_Paragraph" style:list-style-name="WWNum2">
      <style:paragraph-properties fo:margin-left="1.6398in" fo:margin-right="1.9846in" fo:margin-top="0.0693in" fo:margin-bottom="0in" style:contextual-spacing="false" fo:line-height="116%" fo:text-align="justify" style:justify-single-word="false" fo:text-indent="0.8508in" style:auto-text-indent="false">
        <style:tab-stops>
          <style:tab-stop style:position="2.6465in"/>
        </style:tab-stops>
      </style:paragraph-properties>
    </style:style>
    <style:style style:name="P644" style:family="paragraph" style:parent-style-name="List_20_Paragraph" style:list-style-name="WWNum2">
      <style:paragraph-properties fo:margin-left="1.6398in" fo:margin-right="1.9827in" fo:margin-top="0.0689in" fo:margin-bottom="0in" style:contextual-spacing="false" fo:line-height="116%" fo:text-align="justify" style:justify-single-word="false" fo:text-indent="0.8508in" style:auto-text-indent="false">
        <style:tab-stops>
          <style:tab-stop style:position="2.6098in"/>
        </style:tab-stops>
      </style:paragraph-properties>
    </style:style>
    <style:style style:name="P645" style:family="paragraph" style:parent-style-name="Text_20_body" style:master-page-name="Converted20">
      <style:paragraph-properties style:page-number="auto"/>
      <style:text-properties style:font-name="Verdana"/>
    </style:style>
    <style:style style:name="P646" style:family="paragraph" style:parent-style-name="Text_20_body">
      <style:text-properties style:font-name="Verdana"/>
    </style:style>
    <style:style style:name="P647" style:family="paragraph" style:parent-style-name="Text_20_body">
      <style:paragraph-properties fo:margin-top="0.0563in" fo:margin-bottom="0in" style:contextual-spacing="false"/>
      <style:text-properties style:font-name="Verdana"/>
    </style:style>
    <style:style style:name="P648" style:family="paragraph" style:parent-style-name="List_20_Paragraph" style:list-style-name="WWNum2">
      <style:paragraph-properties fo:margin-left="1.6492in" fo:margin-right="1.9319in" fo:margin-top="0in" fo:margin-bottom="0in" style:contextual-spacing="false" fo:line-height="116%" fo:text-align="justify" style:justify-single-word="false" fo:text-indent="0.861in" style:auto-text-indent="false">
        <style:tab-stops>
          <style:tab-stop style:position="2.7264in"/>
        </style:tab-stops>
      </style:paragraph-properties>
    </style:style>
    <style:style style:name="P649" style:family="paragraph" style:parent-style-name="List_20_Paragraph" style:list-style-name="WWNum2">
      <style:paragraph-properties fo:margin-left="1.6516in" fo:margin-right="1.9283in" fo:margin-top="0.0701in" fo:margin-bottom="0in" style:contextual-spacing="false" fo:line-height="110%" fo:text-align="justify" style:justify-single-word="false" fo:text-indent="0.8591in" style:auto-text-indent="false">
        <style:tab-stops>
          <style:tab-stop style:position="2.7425in"/>
        </style:tab-stops>
      </style:paragraph-properties>
    </style:style>
    <style:style style:name="P650" style:family="paragraph" style:parent-style-name="List_20_Paragraph" style:list-style-name="WWNum2">
      <style:paragraph-properties fo:margin-left="1.65in" fo:margin-right="1.9346in" fo:margin-top="0.0752in" fo:margin-bottom="0in" style:contextual-spacing="false" fo:line-height="114%" fo:text-align="justify" style:justify-single-word="false" fo:text-indent="0.861in" style:auto-text-indent="false">
        <style:tab-stops>
          <style:tab-stop style:position="2.7634in"/>
        </style:tab-stops>
      </style:paragraph-properties>
    </style:style>
    <style:style style:name="P651" style:family="paragraph" style:parent-style-name="List_20_Paragraph" style:list-style-name="WWNum2">
      <style:paragraph-properties fo:margin-left="1.6492in" fo:margin-right="1.9374in" fo:margin-top="0.0618in" fo:margin-bottom="0in" style:contextual-spacing="false" fo:line-height="114%" fo:text-align="justify" style:justify-single-word="false" fo:text-indent="0.8626in" style:auto-text-indent="false">
        <style:tab-stops>
          <style:tab-stop style:position="2.728in"/>
        </style:tab-stops>
      </style:paragraph-properties>
    </style:style>
    <style:style style:name="P652" style:family="paragraph" style:parent-style-name="List_20_Paragraph" style:list-style-name="WWNum2">
      <style:paragraph-properties fo:margin-left="1.6492in" fo:margin-right="1.9362in" fo:margin-top="0.0689in" fo:margin-bottom="0in" style:contextual-spacing="false" fo:line-height="118%" fo:text-align="justify" style:justify-single-word="false" fo:text-indent="0.8654in" style:auto-text-indent="false">
        <style:tab-stops>
          <style:tab-stop style:position="2.6516in"/>
        </style:tab-stops>
      </style:paragraph-properties>
    </style:style>
    <style:style style:name="P653" style:family="paragraph" style:parent-style-name="Text_20_body">
      <style:paragraph-properties fo:margin-left="1.652in" fo:margin-right="1.9319in" fo:margin-top="0.0661in" fo:margin-bottom="0in" style:contextual-spacing="false" fo:line-height="116%" fo:text-align="justify" style:justify-single-word="false" fo:text-indent="1.7173in" style:auto-text-indent="false"/>
    </style:style>
    <style:style style:name="P654" style:family="paragraph" style:parent-style-name="Text_20_body">
      <style:paragraph-properties fo:margin-left="1.6516in" fo:margin-right="1.9291in" fo:margin-top="0.0709in" fo:margin-bottom="0in" style:contextual-spacing="false" fo:line-height="115%" fo:text-align="justify" style:justify-single-word="false" fo:text-indent="1.7181in" style:auto-text-indent="false"/>
    </style:style>
    <style:style style:name="P655" style:family="paragraph" style:parent-style-name="Text_20_body">
      <style:paragraph-properties fo:margin-top="0.0307in" fo:margin-bottom="0in" style:contextual-spacing="false"/>
    </style:style>
    <style:style style:name="P656" style:family="paragraph" style:parent-style-name="Text_20_body">
      <style:paragraph-properties fo:margin-left="1.6535in" fo:margin-right="1.9291in" fo:margin-top="0.0008in" fo:margin-bottom="0in" style:contextual-spacing="false" fo:line-height="115%" fo:text-align="justify" style:justify-single-word="false" fo:text-indent="1.7161in" style:auto-text-indent="false"/>
    </style:style>
    <style:style style:name="P657" style:family="paragraph" style:parent-style-name="Text_20_body">
      <style:paragraph-properties fo:margin-top="0.0744in" fo:margin-bottom="0in" style:contextual-spacing="false"/>
    </style:style>
    <style:style style:name="P658" style:family="paragraph" style:parent-style-name="Text_20_body">
      <style:paragraph-properties fo:margin-left="0.7366in" fo:margin-right="1.0193in" fo:text-align="center" style:justify-single-word="false"/>
    </style:style>
    <style:style style:name="P659" style:family="paragraph" style:parent-style-name="Text_20_body">
      <style:paragraph-properties fo:margin-top="0.0035in" fo:margin-bottom="0in" style:contextual-spacing="false"/>
    </style:style>
    <style:style style:name="P660" style:family="paragraph" style:parent-style-name="Heading_20_5">
      <style:paragraph-properties fo:margin-left="0.7362in" fo:margin-right="1.0193in" fo:margin-top="0.0008in" fo:margin-bottom="0in" style:contextual-spacing="false" fo:line-height="0.1272in" fo:text-align="center" style:justify-single-word="false"/>
    </style:style>
    <style:style style:name="P661" style:family="paragraph" style:parent-style-name="Heading_20_6">
      <style:paragraph-properties fo:margin-left="0.728in" fo:margin-right="1.0193in" fo:line-height="0.1272in" fo:text-align="center" style:justify-single-word="false"/>
    </style:style>
    <style:style style:name="P662" style:family="paragraph" style:parent-style-name="Text_20_body">
      <style:text-properties fo:font-size="6pt" fo:font-weight="bold" style:font-size-asian="6pt" style:font-weight-asian="bold"/>
    </style:style>
    <style:style style:name="P663" style:family="paragraph" style:parent-style-name="Text_20_body">
      <style:paragraph-properties fo:margin-top="0.0272in" fo:margin-bottom="0in" style:contextual-spacing="false"/>
      <style:text-properties fo:font-size="6pt" fo:font-weight="bold" style:font-size-asian="6pt" style:font-weight-asian="bold"/>
    </style:style>
    <style:style style:name="P664"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7.0465in" style:type="right"/>
        </style:tab-stops>
      </style:paragraph-properties>
    </style:style>
    <style:style style:name="P665" style:family="paragraph" style:parent-style-name="Standard" style:master-page-name="Converted21">
      <style:paragraph-properties fo:margin-left="1.4591in" fo:margin-right="0in" fo:margin-top="0.6311in" fo:margin-bottom="0in" style:contextual-spacing="false" fo:text-align="left" style:justify-single-word="false" fo:text-indent="0in" style:auto-text-indent="false" style:page-number="22"/>
    </style:style>
    <style:style style:name="P666" style:family="paragraph" style:parent-style-name="Heading_20_4">
      <style:paragraph-properties fo:margin-left="3.3575in" fo:margin-right="1.9118in" fo:line-height="102%" fo:text-align="justify" style:justify-single-word="false"/>
    </style:style>
    <style:style style:name="P667" style:family="paragraph" style:parent-style-name="Text_20_body">
      <style:paragraph-properties fo:margin-top="0.0016in" fo:margin-bottom="0in" style:contextual-spacing="false"/>
      <style:text-properties style:font-name="Verdana" fo:font-size="8.5pt" fo:font-weight="bold" style:font-size-asian="8.5pt" style:font-weight-asian="bold"/>
    </style:style>
    <style:style style:name="P668" style:family="paragraph" style:parent-style-name="Standard">
      <style:paragraph-properties fo:margin-left="3.3854in" fo:margin-right="0in" fo:margin-top="0in" fo:margin-bottom="0in" style:contextual-spacing="false" fo:text-align="justify" style:justify-single-word="false" fo:text-indent="0in" style:auto-text-indent="false"/>
    </style:style>
    <style:style style:name="P669" style:family="paragraph" style:parent-style-name="Standard">
      <style:paragraph-properties fo:margin-left="3.3854in" fo:margin-right="1.9118in" fo:margin-top="0.0028in" fo:margin-bottom="0in" style:contextual-spacing="false" fo:line-height="102%" fo:text-align="justify" style:justify-single-word="false" fo:text-indent="-0.0008in" style:auto-text-indent="false"/>
    </style:style>
    <style:style style:name="P670" style:family="paragraph" style:parent-style-name="Heading_20_4">
      <style:paragraph-properties fo:margin-left="0.5791in" fo:margin-right="1.0193in" fo:margin-top="0.1134in" fo:margin-bottom="0in" style:contextual-spacing="false"/>
      <style:text-properties fo:letter-spacing="-0.0016in"/>
    </style:style>
    <style:style style:name="P671" style:family="paragraph" style:parent-style-name="Text_20_body">
      <style:paragraph-properties fo:margin-top="0.0043in" fo:margin-bottom="0in" style:contextual-spacing="false"/>
      <style:text-properties style:font-name="Verdana" fo:font-size="8.5pt" fo:font-weight="bold" style:font-size-asian="8.5pt" style:font-weight-asian="bold"/>
    </style:style>
    <style:style style:name="P672" style:family="paragraph" style:parent-style-name="Standard">
      <style:paragraph-properties fo:margin-left="1.4591in" fo:margin-right="1.911in" fo:margin-top="0in" fo:margin-bottom="0in" style:contextual-spacing="false" fo:line-height="102%" fo:text-align="justify" style:justify-single-word="false" fo:text-indent="1.9256in" style:auto-text-indent="false"/>
    </style:style>
    <style:style style:name="P673" style:family="paragraph" style:parent-style-name="Text_20_body">
      <style:paragraph-properties fo:margin-top="0.0075in" fo:margin-bottom="0in" style:contextual-spacing="false"/>
      <style:text-properties style:font-name="Verdana" fo:font-size="7.5pt" style:font-size-asian="7.5pt"/>
    </style:style>
    <style:style style:name="P674" style:family="paragraph" style:parent-style-name="Table_20_Paragraph">
      <style:paragraph-properties fo:margin-top="0.0217in" fo:margin-bottom="0in" style:contextual-spacing="false"/>
      <style:text-properties style:font-name="Verdana" fo:font-size="5pt" style:font-size-asian="5pt"/>
    </style:style>
    <style:style style:name="P675" style:family="paragraph" style:parent-style-name="Table_20_Paragraph">
      <style:paragraph-properties fo:margin-left="0.0008in" fo:margin-right="0.002in" fo:margin-top="0.0008in" fo:margin-bottom="0in" style:contextual-spacing="false" fo:text-align="center" style:justify-single-word="false"/>
    </style:style>
    <style:style style:name="P676" style:family="paragraph" style:parent-style-name="Table_20_Paragraph">
      <style:paragraph-properties fo:margin-left="0.0047in" fo:margin-right="0.0043in" fo:margin-top="0.0008in" fo:margin-bottom="0in" style:contextual-spacing="false" fo:text-align="center" style:justify-single-word="false"/>
    </style:style>
    <style:style style:name="P677" style:family="paragraph" style:parent-style-name="Table_20_Paragraph">
      <style:paragraph-properties fo:margin-left="0.0047in" fo:margin-right="0.0008in" fo:margin-top="0.0008in" fo:margin-bottom="0in" style:contextual-spacing="false" fo:text-align="center" style:justify-single-word="false"/>
    </style:style>
    <style:style style:name="P678" style:family="paragraph" style:parent-style-name="Table_20_Paragraph">
      <style:paragraph-properties fo:margin-left="0.0055in" fo:margin-right="0.0035in" fo:margin-top="0.0008in" fo:margin-bottom="0in" style:contextual-spacing="false" fo:text-align="center" style:justify-single-word="false"/>
    </style:style>
    <style:style style:name="P679" style:family="paragraph" style:parent-style-name="Table_20_Paragraph">
      <style:paragraph-properties fo:margin-top="0.0165in" fo:margin-bottom="0in" style:contextual-spacing="false"/>
      <style:text-properties style:font-name="Verdana" fo:font-size="5pt" style:font-size-asian="5pt"/>
    </style:style>
    <style:style style:name="P680" style:family="paragraph" style:parent-style-name="Table_20_Paragraph">
      <style:paragraph-properties fo:margin-left="0in" fo:margin-right="0.002in" fo:text-align="center" style:justify-single-word="false"/>
    </style:style>
    <style:style style:name="P681" style:family="paragraph" style:parent-style-name="Table_20_Paragraph">
      <style:paragraph-properties fo:margin-left="0.0047in" fo:margin-right="0in" fo:text-align="center" style:justify-single-word="false"/>
    </style:style>
    <style:style style:name="P682" style:family="paragraph" style:parent-style-name="Table_20_Paragraph">
      <style:paragraph-properties fo:margin-left="0.0055in" fo:margin-right="0in" fo:text-align="center" style:justify-single-word="false"/>
    </style:style>
    <style:style style:name="P683" style:family="paragraph" style:parent-style-name="Text_20_body">
      <style:paragraph-properties fo:margin-top="0.0874in" fo:margin-bottom="0in" style:contextual-spacing="false"/>
      <style:text-properties style:font-name="Verdana" fo:font-size="8.5pt" style:font-size-asian="8.5pt"/>
    </style:style>
    <style:style style:name="P684" style:family="paragraph" style:parent-style-name="Standard">
      <style:paragraph-properties fo:margin-left="1.4591in" fo:margin-right="1.8854in" fo:margin-top="0in" fo:margin-bottom="0in" style:contextual-spacing="false" fo:line-height="102%" fo:text-align="justify" style:justify-single-word="false" fo:text-indent="1.9256in" style:auto-text-indent="false"/>
    </style:style>
    <style:style style:name="P685" style:family="paragraph" style:parent-style-name="Text_20_body">
      <style:paragraph-properties fo:margin-top="0.0043in" fo:margin-bottom="0in" style:contextual-spacing="false"/>
      <style:text-properties style:font-name="Verdana" fo:font-size="8.5pt" style:font-size-asian="8.5pt"/>
    </style:style>
    <style:style style:name="P686" style:family="paragraph" style:parent-style-name="Standard">
      <style:paragraph-properties fo:margin-left="0.2547in" fo:margin-right="1.0193in" fo:margin-top="0in" fo:margin-bottom="0in" style:contextual-spacing="false" fo:text-align="center" style:justify-single-word="false" fo:text-indent="0in" style:auto-text-indent="false"/>
    </style:style>
    <style:style style:name="P687" style:family="paragraph" style:parent-style-name="Text_20_body">
      <style:paragraph-properties fo:margin-top="0.0098in" fo:margin-bottom="0in" style:contextual-spacing="false"/>
      <style:text-properties style:font-name="Verdana" fo:font-size="8.5pt" style:font-size-asian="8.5pt"/>
    </style:style>
    <style:style style:name="P688" style:family="paragraph" style:parent-style-name="Heading_20_4">
      <style:paragraph-properties fo:margin-left="0.2563in" fo:margin-right="1.0193in"/>
    </style:style>
    <style:style style:name="P689" style:family="paragraph" style:parent-style-name="Standard">
      <style:paragraph-properties fo:margin-left="0.2563in" fo:margin-right="1.0193in" fo:margin-top="0.002in" fo:margin-bottom="0in" style:contextual-spacing="false" fo:text-align="center" style:justify-single-word="false" fo:text-indent="0in" style:auto-text-indent="false"/>
    </style:style>
    <style:style style:name="P690" style:family="paragraph" style:parent-style-name="Text_20_body" style:master-page-name="Converted22">
      <style:paragraph-properties style:page-number="auto"/>
      <style:text-properties style:font-name="Verdana" fo:font-weight="bold" style:font-weight-asian="bold"/>
    </style:style>
    <style:style style:name="P691" style:family="paragraph" style:parent-style-name="Text_20_body">
      <style:text-properties style:font-name="Verdana" fo:font-weight="bold" style:font-weight-asian="bold"/>
    </style:style>
    <style:style style:name="P692" style:family="paragraph" style:parent-style-name="Text_20_body">
      <style:paragraph-properties fo:margin-top="0.1028in" fo:margin-bottom="0in" style:contextual-spacing="false"/>
      <style:text-properties style:font-name="Verdana" fo:font-weight="bold" style:font-weight-asian="bold"/>
    </style:style>
    <style:style style:name="P693" style:family="paragraph" style:parent-style-name="Standard">
      <style:paragraph-properties fo:margin-left="1.5689in" fo:margin-right="0in" fo:margin-top="0in" fo:margin-bottom="0in" style:contextual-spacing="false" fo:text-align="left" style:justify-single-word="false" fo:text-indent="0in" style:auto-text-indent="false"/>
    </style:style>
    <style:style style:name="P694" style:family="paragraph" style:parent-style-name="Text_20_body">
      <style:paragraph-properties fo:margin-top="0.0134in" fo:margin-bottom="0in" style:contextual-spacing="false"/>
      <style:text-properties style:font-name="Verdana" fo:font-weight="bold" style:font-weight-asian="bold"/>
    </style:style>
    <style:style style:name="P695" style:family="paragraph" style:parent-style-name="Heading_20_5">
      <style:paragraph-properties fo:margin-left="3.2193in" fo:margin-right="1.9839in" fo:line-height="105%" fo:text-align="justify" style:justify-single-word="false"/>
    </style:style>
    <style:style style:name="P696" style:family="paragraph" style:parent-style-name="Text_20_body">
      <style:paragraph-properties fo:margin-top="0.0063in" fo:margin-bottom="0in" style:contextual-spacing="false"/>
      <style:text-properties style:font-name="Verdana"/>
    </style:style>
    <style:style style:name="P697" style:family="paragraph" style:parent-style-name="Standard">
      <style:paragraph-properties fo:margin-left="3.2193in" fo:margin-right="0in" fo:margin-top="0in" fo:margin-bottom="0in" style:contextual-spacing="false" fo:text-align="justify" style:justify-single-word="false" fo:text-indent="0in" style:auto-text-indent="false"/>
    </style:style>
    <style:style style:name="P698" style:family="paragraph" style:parent-style-name="Text_20_body">
      <style:paragraph-properties fo:margin-left="3.2193in" fo:margin-right="1.9827in" fo:margin-top="0.0071in" fo:margin-bottom="0in" style:contextual-spacing="false" fo:line-height="105%" fo:text-align="justify" style:justify-single-word="false"/>
    </style:style>
    <style:style style:name="P699" style:family="paragraph" style:parent-style-name="Heading_20_5">
      <style:text-properties fo:color="#000009" fo:letter-spacing="-0.0016in" style:text-scale="105%"/>
    </style:style>
    <style:style style:name="P700" style:family="paragraph" style:parent-style-name="Heading_20_6">
      <style:paragraph-properties fo:margin-left="3.2193in" fo:margin-right="0in">
        <style:tab-stops>
          <style:tab-stop style:position="3.622in"/>
          <style:tab-stop style:position="3.9339in"/>
          <style:tab-stop style:position="4.9264in"/>
          <style:tab-stop style:position="5.1571in"/>
        </style:tab-stops>
      </style:paragraph-properties>
    </style:style>
    <style:style style:name="P701" style:family="paragraph" style:parent-style-name="Text_20_body">
      <style:paragraph-properties fo:margin-left="1.5689in" fo:margin-right="1.9846in" fo:margin-top="0.0071in" fo:margin-bottom="0in" style:contextual-spacing="false" fo:line-height="105%" fo:text-align="justify" style:justify-single-word="false"/>
    </style:style>
    <style:style style:name="P702" style:family="paragraph" style:parent-style-name="Text_20_body">
      <style:paragraph-properties fo:margin-top="0.0409in" fo:margin-bottom="0in" style:contextual-spacing="false"/>
      <style:text-properties style:font-name="Verdana"/>
    </style:style>
    <style:style style:name="P703" style:family="paragraph" style:parent-style-name="Text_20_body">
      <style:paragraph-properties fo:margin-left="3.2193in" fo:margin-right="0in"/>
    </style:style>
    <style:style style:name="P704" style:family="paragraph" style:parent-style-name="Text_20_body">
      <style:paragraph-properties fo:margin-left="1.5689in" fo:margin-right="0in" fo:margin-top="0.0071in" fo:margin-bottom="0in" style:contextual-spacing="false"/>
    </style:style>
    <style:style style:name="P705" style:family="paragraph" style:parent-style-name="Text_20_body">
      <style:paragraph-properties fo:margin-top="0.0134in" fo:margin-bottom="0in" style:contextual-spacing="false"/>
      <style:text-properties style:font-name="Verdana"/>
    </style:style>
    <style:style style:name="P706" style:family="paragraph" style:parent-style-name="Text_20_body">
      <style:paragraph-properties fo:margin-left="0.6035in" fo:margin-right="1.0193in" fo:text-align="center" style:justify-single-word="false"/>
    </style:style>
    <style:style style:name="P707" style:family="paragraph" style:parent-style-name="Text_20_body">
      <style:paragraph-properties fo:margin-top="0.0201in" fo:margin-bottom="0in" style:contextual-spacing="false"/>
      <style:text-properties style:font-name="Verdana"/>
    </style:style>
    <style:style style:name="P708" style:family="paragraph" style:parent-style-name="Heading_20_5">
      <style:paragraph-properties fo:margin-left="0.6047in" fo:margin-right="1.0193in" fo:text-align="center" style:justify-single-word="false"/>
    </style:style>
    <style:style style:name="P709" style:family="paragraph" style:parent-style-name="Heading_20_6">
      <style:paragraph-properties fo:margin-left="0.6028in" fo:margin-right="1.0193in" fo:margin-top="0.0063in" fo:margin-bottom="0in" style:contextual-spacing="false" fo:text-align="center" style:justify-single-word="false"/>
    </style:style>
    <style:style style:name="P710" style:family="paragraph" style:parent-style-name="Text_20_body" style:master-page-name="Converted23">
      <style:paragraph-properties style:page-number="auto"/>
      <style:text-properties style:font-name="Verdana" fo:font-size="10pt" fo:font-weight="bold" style:font-size-asian="10pt" style:font-weight-asian="bold"/>
    </style:style>
    <style:style style:name="P711" style:family="paragraph" style:parent-style-name="Text_20_body">
      <style:text-properties style:font-name="Verdana" fo:font-size="10pt" fo:font-weight="bold" style:font-size-asian="10pt" style:font-weight-asian="bold"/>
    </style:style>
    <style:style style:name="P712" style:family="paragraph" style:parent-style-name="Text_20_body">
      <style:paragraph-properties fo:margin-top="0.1146in" fo:margin-bottom="0in" style:contextual-spacing="false"/>
      <style:text-properties style:font-name="Verdana" fo:font-size="10pt" fo:font-weight="bold" style:font-size-asian="10pt" style:font-weight-asian="bold"/>
    </style:style>
    <style:style style:name="P713" style:family="paragraph" style:parent-style-name="Standard">
      <style:paragraph-properties fo:margin-left="2.4126in" fo:margin-right="0in" fo:line-height="0.1217in" fo:text-indent="0in" style:auto-text-indent="false"/>
    </style:style>
    <style:style style:name="P714" style:family="paragraph" style:parent-style-name="Text_20_body">
      <style:paragraph-properties fo:margin-top="0.0071in" fo:margin-bottom="0in" style:contextual-spacing="false"/>
      <style:text-properties style:font-name="Verdana" fo:font-size="10pt" fo:font-weight="bold" style:font-size-asian="10pt" style:font-weight-asian="bold"/>
    </style:style>
    <style:style style:name="P715" style:family="paragraph" style:parent-style-name="Table_20_Paragraph">
      <style:paragraph-properties fo:margin-top="0.0063in" fo:margin-bottom="0in" style:contextual-spacing="false"/>
      <style:text-properties style:font-name="Verdana" fo:font-size="5.5pt" fo:font-weight="bold" style:font-size-asian="5.5pt" style:font-weight-asian="bold"/>
    </style:style>
    <style:style style:name="P716" style:family="paragraph" style:parent-style-name="Table_20_Paragraph">
      <style:paragraph-properties fo:margin-left="0.3661in" fo:margin-right="0in" fo:line-height="0.052in"/>
    </style:style>
    <style:style style:name="P717" style:family="paragraph" style:parent-style-name="Table_20_Paragraph">
      <style:paragraph-properties fo:margin-left="0.4047in" fo:margin-right="0in" fo:line-height="0.0516in"/>
    </style:style>
    <style:style style:name="P718" style:family="paragraph" style:parent-style-name="Table_20_Paragraph">
      <style:paragraph-properties fo:margin-top="0.0075in" fo:margin-bottom="0in" style:contextual-spacing="false"/>
      <style:text-properties style:font-name="Verdana" fo:font-size="4.5pt" fo:font-weight="bold" style:font-size-asian="4.5pt" style:font-weight-asian="bold"/>
    </style:style>
    <style:style style:name="P719" style:family="paragraph" style:parent-style-name="Table_20_Paragraph">
      <style:paragraph-properties fo:margin-left="0.0417in" fo:margin-right="0in" fo:line-height="0.0799in"/>
    </style:style>
    <style:style style:name="P720" style:family="paragraph" style:parent-style-name="Table_20_Paragraph">
      <style:paragraph-properties fo:margin-left="0.0402in" fo:margin-right="0in" fo:line-height="0.0799in"/>
    </style:style>
    <style:style style:name="P721" style:family="paragraph" style:parent-style-name="Table_20_Paragraph">
      <style:paragraph-properties fo:margin-top="0.0055in" fo:margin-bottom="0in" style:contextual-spacing="false"/>
      <style:text-properties style:font-name="Verdana" fo:font-size="4.5pt" fo:font-weight="bold" style:font-size-asian="4.5pt" style:font-weight-asian="bold"/>
    </style:style>
    <style:style style:name="P722" style:family="paragraph" style:parent-style-name="Table_20_Paragraph">
      <style:paragraph-properties fo:margin-left="0.1173in" fo:margin-right="0in" fo:line-height="0.0701in"/>
    </style:style>
    <style:style style:name="P723" style:family="paragraph" style:parent-style-name="Table_20_Paragraph">
      <style:paragraph-properties fo:margin-left="0.0898in" fo:margin-right="0in" fo:line-height="0.0516in"/>
    </style:style>
    <style:style style:name="P724" style:family="paragraph" style:parent-style-name="Table_20_Paragraph">
      <style:paragraph-properties fo:margin-top="0.0016in" fo:margin-bottom="0in" style:contextual-spacing="false"/>
      <style:text-properties style:font-name="Verdana" fo:font-size="3pt" fo:font-weight="bold" style:font-size-asian="3pt" style:font-weight-asian="bold"/>
    </style:style>
    <style:style style:name="P725" style:family="paragraph" style:parent-style-name="Table_20_Paragraph">
      <style:paragraph-properties fo:margin-left="0.1118in" fo:margin-right="0in" fo:line-height="0.0709in"/>
    </style:style>
    <style:style style:name="P726" style:family="paragraph" style:parent-style-name="Table_20_Paragraph">
      <style:paragraph-properties fo:margin-top="0.0035in" fo:margin-bottom="0in" style:contextual-spacing="false"/>
      <style:text-properties style:font-name="Verdana" fo:font-size="4pt" fo:font-weight="bold" style:font-size-asian="4pt" style:font-weight-asian="bold"/>
    </style:style>
    <style:style style:name="P727" style:family="paragraph" style:parent-style-name="Table_20_Paragraph">
      <style:paragraph-properties fo:margin-left="0.4661in" fo:margin-right="0in" fo:line-height="0.0516in"/>
    </style:style>
    <style:style style:name="P728" style:family="paragraph" style:parent-style-name="Table_20_Paragraph">
      <style:paragraph-properties fo:margin-left="0.1075in" fo:margin-right="0in" fo:line-height="0.0516in"/>
    </style:style>
    <style:style style:name="P729" style:family="paragraph" style:parent-style-name="Table_20_Paragraph">
      <style:paragraph-properties fo:margin-left="0.0854in" fo:margin-right="0in" fo:line-height="0.0516in"/>
    </style:style>
    <style:style style:name="P730" style:family="paragraph" style:parent-style-name="Table_20_Paragraph">
      <style:paragraph-properties fo:margin-top="0.002in" fo:margin-bottom="0in" style:contextual-spacing="false"/>
      <style:text-properties style:font-name="Verdana" fo:font-size="4pt" fo:font-weight="bold" style:font-size-asian="4pt" style:font-weight-asian="bold"/>
    </style:style>
    <style:style style:name="P731" style:family="paragraph" style:parent-style-name="Table_20_Paragraph">
      <style:paragraph-properties fo:margin-left="0.0508in" fo:margin-right="0in" fo:line-height="0.0626in"/>
    </style:style>
    <style:style style:name="P732" style:family="paragraph" style:parent-style-name="Table_20_Paragraph">
      <style:paragraph-properties fo:margin-left="0.0563in" fo:margin-right="0in" fo:line-height="0.0626in"/>
    </style:style>
    <style:style style:name="P733" style:family="paragraph" style:parent-style-name="Table_20_Paragraph">
      <style:paragraph-properties fo:margin-top="0.0016in" fo:margin-bottom="0in" style:contextual-spacing="false"/>
      <style:text-properties style:font-name="Verdana" fo:font-size="2.5pt" fo:font-weight="bold" style:font-size-asian="2.5pt" style:font-weight-asian="bold"/>
    </style:style>
    <style:style style:name="P734" style:family="paragraph" style:parent-style-name="Table_20_Paragraph">
      <style:paragraph-properties fo:margin-left="0.1055in" fo:margin-right="0in" fo:line-height="0.1354in"/>
    </style:style>
    <style:style style:name="P735" style:family="paragraph" style:parent-style-name="Table_20_Paragraph">
      <style:paragraph-properties fo:margin-left="0.1528in" fo:margin-right="0in" fo:line-height="0.1354in"/>
    </style:style>
    <style:style style:name="P736" style:family="paragraph" style:parent-style-name="Table_20_Paragraph">
      <style:paragraph-properties fo:margin-top="0.0008in" fo:margin-bottom="0in" style:contextual-spacing="false"/>
      <style:text-properties style:font-name="Verdana" fo:font-size="5pt" fo:font-weight="bold" style:font-size-asian="5pt" style:font-weight-asian="bold"/>
    </style:style>
    <style:style style:name="P737" style:family="paragraph" style:parent-style-name="Table_20_Paragraph">
      <style:paragraph-properties fo:margin-left="0.1138in" fo:margin-right="0in" fo:line-height="0.0516in"/>
    </style:style>
    <style:style style:name="P738" style:family="paragraph" style:parent-style-name="Table_20_Paragraph">
      <style:paragraph-properties fo:margin-left="0.0874in" fo:margin-right="0in" fo:line-height="0.0516in"/>
    </style:style>
    <style:style style:name="P739" style:family="paragraph" style:parent-style-name="Table_20_Paragraph">
      <style:paragraph-properties fo:margin-left="0.0555in" fo:margin-right="0in" fo:line-height="0.0626in"/>
    </style:style>
    <style:style style:name="P740" style:family="paragraph" style:parent-style-name="Table_20_Paragraph">
      <style:paragraph-properties fo:margin-left="0.0575in" fo:margin-right="0in" fo:line-height="0.0626in"/>
    </style:style>
    <style:style style:name="P741" style:family="paragraph" style:parent-style-name="Table_20_Paragraph">
      <style:paragraph-properties fo:margin-top="0.0028in" fo:margin-bottom="0in" style:contextual-spacing="false"/>
      <style:text-properties style:font-name="Verdana" fo:font-size="2.5pt" fo:font-weight="bold" style:font-size-asian="2.5pt" style:font-weight-asian="bold"/>
    </style:style>
    <style:style style:name="P742" style:family="paragraph" style:parent-style-name="Table_20_Paragraph">
      <style:paragraph-properties fo:margin-left="0.1591in" fo:margin-right="0in" fo:line-height="0.148in"/>
    </style:style>
    <style:style style:name="P743" style:family="paragraph" style:parent-style-name="Table_20_Paragraph">
      <style:paragraph-properties fo:margin-top="0.0016in" fo:margin-bottom="0.0008in" style:contextual-spacing="false"/>
      <style:text-properties style:font-name="Verdana" fo:font-size="5pt" fo:font-weight="bold" style:font-size-asian="5pt" style:font-weight-asian="bold"/>
    </style:style>
    <style:style style:name="P744" style:family="paragraph" style:parent-style-name="Table_20_Paragraph">
      <style:paragraph-properties fo:margin-left="0.3528in" fo:margin-right="0in" fo:line-height="0.0516in"/>
    </style:style>
    <style:style style:name="P745" style:family="paragraph" style:parent-style-name="Table_20_Paragraph">
      <style:paragraph-properties fo:margin-left="0.1409in" fo:margin-right="0in" fo:line-height="0.0516in"/>
    </style:style>
    <style:style style:name="P746" style:family="paragraph" style:parent-style-name="Table_20_Paragraph">
      <style:paragraph-properties fo:margin-left="0.0866in" fo:margin-right="0in" fo:line-height="0.0516in"/>
    </style:style>
    <style:style style:name="P747" style:family="paragraph" style:parent-style-name="Table_20_Paragraph">
      <style:paragraph-properties fo:margin-left="0.2028in" fo:margin-right="0in" fo:line-height="0.1354in"/>
    </style:style>
    <style:style style:name="P748" style:family="paragraph" style:parent-style-name="Table_20_Paragraph">
      <style:paragraph-properties fo:margin-left="0.3492in" fo:margin-right="0in" fo:line-height="0.0516in"/>
    </style:style>
    <style:style style:name="P749" style:family="paragraph" style:parent-style-name="Table_20_Paragraph">
      <style:paragraph-properties fo:margin-left="0.0701in" fo:margin-right="0in" fo:line-height="0.0516in"/>
    </style:style>
    <style:style style:name="P750" style:family="paragraph" style:parent-style-name="Table_20_Paragraph">
      <style:paragraph-properties fo:margin-left="0.0654in" fo:margin-right="0in" fo:line-height="0.0626in"/>
    </style:style>
    <style:style style:name="P751" style:family="paragraph" style:parent-style-name="Table_20_Paragraph">
      <style:paragraph-properties fo:margin-left="0.0543in" fo:margin-right="0in" fo:line-height="0.0626in"/>
    </style:style>
    <style:style style:name="P752" style:family="paragraph" style:parent-style-name="Table_20_Paragraph">
      <style:text-properties style:font-name="Verdana" fo:font-size="3pt" fo:font-weight="bold" style:font-size-asian="3pt" style:font-weight-asian="bold"/>
    </style:style>
    <style:style style:name="P753" style:family="paragraph" style:parent-style-name="Table_20_Paragraph">
      <style:paragraph-properties fo:margin-left="0.1425in" fo:margin-right="0in" fo:line-height="0.0709in"/>
    </style:style>
    <style:style style:name="P754" style:family="paragraph" style:parent-style-name="Table_20_Paragraph">
      <style:paragraph-properties fo:margin-left="0.3465in" fo:margin-right="0in" fo:line-height="0.0516in"/>
    </style:style>
    <style:style style:name="P755" style:family="paragraph" style:parent-style-name="Table_20_Paragraph">
      <style:paragraph-properties fo:margin-left="0.0937in" fo:margin-right="0in" fo:line-height="0.0516in"/>
    </style:style>
    <style:style style:name="P756" style:family="paragraph" style:parent-style-name="Table_20_Paragraph">
      <style:paragraph-properties fo:margin-top="0.0008in" fo:margin-bottom="0in" style:contextual-spacing="false"/>
      <style:text-properties style:font-name="Verdana" fo:font-size="4pt" fo:font-weight="bold" style:font-size-asian="4pt" style:font-weight-asian="bold"/>
    </style:style>
    <style:style style:name="P757" style:family="paragraph" style:parent-style-name="Table_20_Paragraph">
      <style:paragraph-properties fo:margin-left="0.052in" fo:margin-right="0in" fo:line-height="0.0626in"/>
    </style:style>
    <style:style style:name="P758" style:family="paragraph" style:parent-style-name="Table_20_Paragraph">
      <style:paragraph-properties fo:margin-left="0.0866in" fo:margin-right="0in" fo:line-height="0.052in"/>
    </style:style>
    <style:style style:name="P759" style:family="paragraph" style:parent-style-name="Table_20_Paragraph">
      <style:paragraph-properties fo:margin-left="0.2417in" fo:margin-right="0in" fo:line-height="0.0516in"/>
    </style:style>
    <style:style style:name="P760" style:family="paragraph" style:parent-style-name="Table_20_Paragraph">
      <style:paragraph-properties fo:margin-left="0.0744in" fo:margin-right="0in" fo:line-height="0.0516in"/>
    </style:style>
    <style:style style:name="P761" style:family="paragraph" style:parent-style-name="Table_20_Paragraph">
      <style:paragraph-properties fo:margin-left="0.0638in" fo:margin-right="0in" fo:line-height="0.0626in"/>
    </style:style>
    <style:style style:name="P762" style:family="paragraph" style:parent-style-name="Table_20_Paragraph">
      <style:paragraph-properties fo:margin-left="0.0445in" fo:margin-right="0in" fo:line-height="0.0701in"/>
    </style:style>
    <style:style style:name="P763" style:family="paragraph" style:parent-style-name="Table_20_Paragraph">
      <style:paragraph-properties fo:margin-left="0.4492in" fo:margin-right="0in" fo:line-height="0.0516in"/>
    </style:style>
    <style:style style:name="P764" style:family="paragraph" style:parent-style-name="Table_20_Paragraph">
      <style:paragraph-properties fo:margin-left="0.1264in" fo:margin-right="0in" fo:line-height="0.0516in"/>
    </style:style>
    <style:style style:name="P765" style:family="paragraph" style:parent-style-name="Table_20_Paragraph">
      <style:paragraph-properties fo:margin-top="0.0043in" fo:margin-bottom="0in" style:contextual-spacing="false"/>
      <style:text-properties style:font-name="Verdana" fo:font-size="4pt" fo:font-weight="bold" style:font-size-asian="4pt" style:font-weight-asian="bold"/>
    </style:style>
    <style:style style:name="P766" style:family="paragraph" style:parent-style-name="Table_20_Paragraph">
      <style:paragraph-properties fo:margin-left="0.0299in" fo:margin-right="0in" fo:line-height="0.052in"/>
    </style:style>
    <style:style style:name="P767" style:family="paragraph" style:parent-style-name="Table_20_Paragraph">
      <style:paragraph-properties fo:margin-left="0.1091in" fo:margin-right="0in" fo:line-height="0.0516in"/>
    </style:style>
    <style:style style:name="P768" style:family="paragraph" style:parent-style-name="Table_20_Paragraph">
      <style:paragraph-properties fo:margin-top="0.0035in" fo:margin-bottom="0in" style:contextual-spacing="false"/>
      <style:text-properties style:font-name="Verdana" fo:font-size="3pt" fo:font-weight="bold" style:font-size-asian="3pt" style:font-weight-asian="bold"/>
    </style:style>
    <style:style style:name="P769" style:family="paragraph" style:parent-style-name="Table_20_Paragraph">
      <style:paragraph-properties fo:margin-left="0.1161in" fo:margin-right="0in" fo:line-height="0.0811in"/>
    </style:style>
    <style:style style:name="P770" style:family="paragraph" style:parent-style-name="Table_20_Paragraph">
      <style:paragraph-properties fo:margin-left="0.1638in" fo:margin-right="0in" fo:line-height="0.1354in"/>
    </style:style>
    <style:style style:name="P771" style:family="paragraph" style:parent-style-name="Table_20_Paragraph">
      <style:paragraph-properties fo:margin-left="0.0756in" fo:margin-right="0in" fo:line-height="0.0709in"/>
    </style:style>
    <style:style style:name="P772" style:family="paragraph" style:parent-style-name="Table_20_Paragraph">
      <style:paragraph-properties fo:margin-top="0.0028in" fo:margin-bottom="0in" style:contextual-spacing="false"/>
      <style:text-properties style:font-name="Verdana" fo:font-size="5pt" fo:font-weight="bold" style:font-size-asian="5pt" style:font-weight-asian="bold"/>
    </style:style>
    <style:style style:name="P773" style:family="paragraph" style:parent-style-name="Table_20_Paragraph">
      <style:paragraph-properties fo:margin-left="0.0583in" fo:margin-right="0in" fo:line-height="0.1354in"/>
    </style:style>
    <style:style style:name="P774" style:family="paragraph" style:parent-style-name="Table_20_Paragraph">
      <style:paragraph-properties fo:margin-left="0.1425in" fo:margin-right="0in" fo:line-height="0.052in"/>
    </style:style>
    <style:style style:name="P775" style:family="paragraph" style:parent-style-name="Table_20_Paragraph">
      <style:paragraph-properties fo:margin-left="0.1909in" fo:margin-right="0in" fo:line-height="0.052in"/>
    </style:style>
    <style:style style:name="P776" style:family="paragraph" style:parent-style-name="Table_20_Paragraph">
      <style:paragraph-properties fo:margin-left="0.0457in" fo:margin-right="0in" fo:line-height="0.0626in"/>
    </style:style>
    <style:style style:name="P777" style:family="paragraph" style:parent-style-name="Table_20_Paragraph">
      <style:paragraph-properties fo:margin-left="0.1256in" fo:margin-right="0in" fo:line-height="0.052in"/>
    </style:style>
    <style:style style:name="P778" style:family="paragraph" style:parent-style-name="Table_20_Paragraph">
      <style:paragraph-properties fo:margin-left="0.0689in" fo:margin-right="0in" fo:line-height="0.1354in"/>
    </style:style>
    <style:style style:name="P779" style:family="paragraph" style:parent-style-name="Table_20_Paragraph">
      <style:paragraph-properties fo:margin-left="0.0992in" fo:margin-right="0in" fo:line-height="0.0516in"/>
    </style:style>
    <style:style style:name="P780" style:family="paragraph" style:parent-style-name="Table_20_Paragraph">
      <style:paragraph-properties fo:margin-left="0.0839in" fo:margin-right="0in" fo:line-height="0.0516in"/>
    </style:style>
    <style:style style:name="P781" style:family="paragraph" style:parent-style-name="Table_20_Paragraph">
      <style:paragraph-properties fo:margin-left="0.2654in" fo:margin-right="0in" fo:line-height="0.052in"/>
    </style:style>
    <style:style style:name="P782" style:family="paragraph" style:parent-style-name="Table_20_Paragraph">
      <style:paragraph-properties fo:margin-left="0.161in" fo:margin-right="0in" fo:line-height="0.052in"/>
    </style:style>
    <style:style style:name="P783" style:family="paragraph" style:parent-style-name="Table_20_Paragraph">
      <style:paragraph-properties fo:margin-left="0.2402in" fo:margin-right="0in" fo:line-height="0.1354in"/>
    </style:style>
    <style:style style:name="P784" style:family="paragraph" style:parent-style-name="Table_20_Paragraph">
      <style:paragraph-properties fo:margin-left="0.0689in" fo:margin-right="0in" fo:line-height="0.0626in"/>
    </style:style>
    <style:style style:name="P785" style:family="paragraph" style:parent-style-name="Table_20_Paragraph">
      <style:paragraph-properties fo:margin-left="0.2555in" fo:margin-right="0in" fo:line-height="0.1354in"/>
    </style:style>
    <style:style style:name="P786" style:family="paragraph" style:parent-style-name="Table_20_Paragraph">
      <style:paragraph-properties fo:margin-left="0.089in" fo:margin-right="0in" fo:line-height="0.0516in"/>
    </style:style>
    <style:style style:name="P787" style:family="paragraph" style:parent-style-name="Table_20_Paragraph">
      <style:paragraph-properties fo:margin-left="0.0717in" fo:margin-right="0in" fo:line-height="0.0626in"/>
    </style:style>
    <style:style style:name="P788" style:family="paragraph" style:parent-style-name="Table_20_Paragraph">
      <style:paragraph-properties fo:margin-left="0.1in" fo:margin-right="0in" fo:line-height="0.0701in"/>
    </style:style>
    <style:style style:name="P789" style:family="paragraph" style:parent-style-name="Table_20_Paragraph">
      <style:paragraph-properties fo:margin-left="0.2134in" fo:margin-right="0in" fo:line-height="0.0516in"/>
    </style:style>
    <style:style style:name="P790" style:family="paragraph" style:parent-style-name="Table_20_Paragraph">
      <style:paragraph-properties fo:margin-top="0.002in" fo:margin-bottom="0in" style:contextual-spacing="false"/>
      <style:text-properties style:font-name="Verdana" fo:font-size="3pt" fo:font-weight="bold" style:font-size-asian="3pt" style:font-weight-asian="bold"/>
    </style:style>
    <style:style style:name="P791" style:family="paragraph" style:parent-style-name="Table_20_Paragraph">
      <style:paragraph-properties fo:margin-left="0.1291in" fo:margin-right="0in" fo:line-height="0.0811in"/>
    </style:style>
    <style:style style:name="P792" style:family="paragraph" style:parent-style-name="Table_20_Paragraph">
      <style:paragraph-properties fo:margin-left="0.1598in" fo:margin-right="0in" fo:line-height="0.052in"/>
    </style:style>
    <style:style style:name="P793" style:family="paragraph" style:parent-style-name="Text_20_body" style:master-page-name="Converted24">
      <style:paragraph-properties style:page-number="auto"/>
      <style:text-properties style:font-name="Verdana" fo:font-size="10pt" fo:font-weight="bold" style:font-size-asian="10pt" style:font-weight-asian="bold"/>
    </style:style>
    <style:style style:name="P794" style:family="paragraph" style:parent-style-name="Text_20_body">
      <style:paragraph-properties fo:margin-top="0.0307in" fo:margin-bottom="0in" style:contextual-spacing="false"/>
      <style:text-properties style:font-name="Verdana" fo:font-size="10pt" fo:font-weight="bold" style:font-size-asian="10pt" style:font-weight-asian="bold"/>
    </style:style>
    <style:style style:name="P795" style:family="paragraph" style:parent-style-name="Standard">
      <style:paragraph-properties fo:margin-left="1.6598in" fo:margin-right="0in" fo:margin-top="0.0744in" fo:margin-bottom="0in" style:contextual-spacing="false" fo:text-align="left" style:justify-single-word="false" fo:text-indent="0in" style:auto-text-indent="false"/>
    </style:style>
    <style:style style:name="P796" style:family="paragraph" style:parent-style-name="Text_20_body">
      <style:paragraph-properties fo:break-before="column"/>
      <style:text-properties style:font-name="Verdana" fo:font-size="7.5pt" fo:font-weight="bold" style:font-size-asian="7.5pt" style:font-weight-asian="bold"/>
    </style:style>
    <style:style style:name="P797" style:family="paragraph" style:parent-style-name="Text_20_body">
      <style:paragraph-properties fo:margin-top="0.0862in" fo:margin-bottom="0in" style:contextual-spacing="false"/>
      <style:text-properties style:font-name="Verdana" fo:font-size="7.5pt" fo:font-weight="bold" style:font-size-asian="7.5pt" style:font-weight-asian="bold"/>
    </style:style>
    <style:style style:name="P798" style:family="paragraph" style:parent-style-name="Standard">
      <style:paragraph-properties fo:margin-left="0.0445in" fo:margin-right="1.9835in" fo:margin-top="0.0008in" fo:margin-bottom="0in" style:contextual-spacing="false" fo:line-height="104%" fo:text-align="justify" style:justify-single-word="false" fo:text-indent="0.0055in" style:auto-text-indent="false"/>
    </style:style>
    <style:style style:name="P799" style:family="paragraph" style:parent-style-name="Text_20_body">
      <style:paragraph-properties fo:margin-top="0.0071in" fo:margin-bottom="0in" style:contextual-spacing="false"/>
      <style:text-properties style:font-name="Verdana" fo:font-size="7.5pt" fo:font-weight="bold" style:font-size-asian="7.5pt" style:font-weight-asian="bold"/>
    </style:style>
    <style:style style:name="P800" style:family="paragraph" style:parent-style-name="Standard">
      <style:paragraph-properties fo:margin-left="0.0445in" fo:margin-right="1.9819in" fo:margin-top="0in" fo:margin-bottom="0in" style:contextual-spacing="false" fo:line-height="105%" fo:text-align="justify" style:justify-single-word="false" fo:text-indent="0.0055in" style:auto-text-indent="false"/>
    </style:style>
    <style:style style:name="P801" style:family="paragraph" style:parent-style-name="Standard">
      <style:paragraph-properties fo:margin-left="0.0472in" fo:margin-right="0in" fo:margin-top="0in" fo:margin-bottom="0in" style:contextual-spacing="false" fo:text-align="justify" style:justify-single-word="false" fo:text-indent="0in" style:auto-text-indent="false"/>
    </style:style>
    <style:style style:name="P802" style:family="paragraph" style:parent-style-name="Standard">
      <style:paragraph-properties fo:margin-left="0.0472in" fo:margin-right="1.9811in" fo:margin-top="0.0063in" fo:margin-bottom="0in" style:contextual-spacing="false" fo:line-height="105%" fo:text-align="justify" style:justify-single-word="false" fo:text-indent="0in" style:auto-text-indent="false"/>
    </style:style>
    <style:style style:name="P803" style:family="paragraph" style:parent-style-name="Standard">
      <style:paragraph-properties fo:margin-left="0.0472in" fo:margin-right="0in" fo:margin-top="0.1236in" fo:margin-bottom="0in" style:contextual-spacing="false" fo:text-align="left" style:justify-single-word="false" fo:text-indent="0in" style:auto-text-indent="false"/>
    </style:style>
    <style:style style:name="P804" style:family="paragraph" style:parent-style-name="Text_20_body">
      <style:paragraph-properties fo:margin-top="0.011in" fo:margin-bottom="0in" style:contextual-spacing="false"/>
      <style:text-properties style:font-name="Verdana" fo:font-size="7.5pt" fo:font-weight="bold" style:font-size-asian="7.5pt" style:font-weight-asian="bold"/>
    </style:style>
    <style:style style:name="P805" style:family="paragraph" style:parent-style-name="Standard">
      <style:paragraph-properties fo:margin-left="0.0472in" fo:margin-right="0in" fo:margin-top="0.0008in" fo:margin-bottom="0in" style:contextual-spacing="false" fo:text-align="justify" style:justify-single-word="false" fo:text-indent="0in" style:auto-text-indent="false"/>
    </style:style>
    <style:style style:name="P806" style:family="paragraph" style:parent-style-name="Standard">
      <style:paragraph-properties fo:margin-left="1.6598in" fo:margin-right="1.9819in" fo:margin-top="0.0063in" fo:margin-bottom="0in" style:contextual-spacing="false" fo:line-height="105%" fo:text-align="justify" style:justify-single-word="false" fo:text-indent="0in" style:auto-text-indent="false"/>
    </style:style>
    <style:style style:name="P807" style:family="paragraph" style:parent-style-name="Text_20_body">
      <style:paragraph-properties fo:margin-top="0.0043in" fo:margin-bottom="0in" style:contextual-spacing="false"/>
      <style:text-properties style:font-name="Verdana" fo:font-size="7.5pt" style:font-size-asian="7.5pt"/>
    </style:style>
    <style:style style:name="P808" style:family="paragraph" style:parent-style-name="Standard">
      <style:paragraph-properties fo:margin-left="1.6598in" fo:margin-right="1.9819in" fo:margin-top="0in" fo:margin-bottom="0in" style:contextual-spacing="false" fo:line-height="105%" fo:text-align="justify" style:justify-single-word="false" fo:text-indent="1.689in" style:auto-text-indent="false"/>
    </style:style>
    <style:style style:name="P809" style:family="paragraph" style:parent-style-name="Standard">
      <style:paragraph-properties fo:margin-left="1.6598in" fo:margin-right="1.952in" fo:margin-top="0in" fo:margin-bottom="0in" style:contextual-spacing="false" fo:line-height="104%" fo:text-align="left" style:justify-single-word="false" fo:text-indent="1.689in" style:auto-text-indent="false"/>
    </style:style>
    <style:style style:name="P810" style:family="paragraph" style:parent-style-name="Text_20_body">
      <style:text-properties style:font-name="Verdana" fo:font-size="7.5pt" style:font-size-asian="7.5pt"/>
    </style:style>
    <style:style style:name="P811" style:family="paragraph" style:parent-style-name="Text_20_body">
      <style:paragraph-properties fo:margin-top="0.0118in" fo:margin-bottom="0in" style:contextual-spacing="false"/>
      <style:text-properties style:font-name="Verdana" fo:font-size="7.5pt" style:font-size-asian="7.5pt"/>
    </style:style>
    <style:style style:name="P812" style:family="paragraph" style:parent-style-name="Standard">
      <style:paragraph-properties fo:margin-left="0.698in" fo:margin-right="1.0193in" fo:margin-top="0.0008in" fo:margin-bottom="0in" style:contextual-spacing="false" fo:text-align="center" style:justify-single-word="false" fo:text-indent="0in" style:auto-text-indent="false"/>
    </style:style>
    <style:style style:name="P813" style:family="paragraph" style:parent-style-name="Text_20_body">
      <style:paragraph-properties fo:margin-top="0.0181in" fo:margin-bottom="0in" style:contextual-spacing="false"/>
      <style:text-properties style:font-name="Verdana" fo:font-size="7.5pt" style:font-size-asian="7.5pt"/>
    </style:style>
    <style:style style:name="P814" style:family="paragraph" style:parent-style-name="Standard">
      <style:paragraph-properties fo:margin-left="0.6984in" fo:margin-right="1.0193in" fo:margin-top="0in" fo:margin-bottom="0in" style:contextual-spacing="false" fo:text-align="center" style:justify-single-word="false" fo:text-indent="0in" style:auto-text-indent="false"/>
    </style:style>
    <style:style style:name="P815" style:family="paragraph" style:parent-style-name="Standard">
      <style:paragraph-properties fo:margin-left="0.6965in" fo:margin-right="1.0193in" fo:margin-top="0.0055in" fo:margin-bottom="0in" style:contextual-spacing="false" fo:text-align="center" style:justify-single-word="false" fo:text-indent="0in" style:auto-text-indent="false"/>
    </style:style>
    <style:style style:name="P816" style:family="paragraph" style:parent-style-name="Text_20_body" style:master-page-name="Converted25">
      <style:paragraph-properties style:page-number="auto"/>
      <style:text-properties style:font-name="Verdana" fo:font-size="8.5pt" fo:font-weight="bold" style:font-size-asian="8.5pt" style:font-weight-asian="bold"/>
    </style:style>
    <style:style style:name="P817" style:family="paragraph" style:parent-style-name="Text_20_body">
      <style:paragraph-properties fo:margin-top="0.0472in" fo:margin-bottom="0in" style:contextual-spacing="false"/>
      <style:text-properties style:font-name="Verdana" fo:font-size="8.5pt" fo:font-weight="bold" style:font-size-asian="8.5pt" style:font-weight-asian="bold"/>
    </style:style>
    <style:style style:name="P818" style:family="paragraph" style:parent-style-name="Standard">
      <style:paragraph-properties fo:margin-left="1.5854in" fo:margin-right="0in" fo:margin-top="0in" fo:margin-bottom="0in" style:contextual-spacing="false" fo:text-align="left" style:justify-single-word="false" fo:text-indent="0in" style:auto-text-indent="false"/>
    </style:style>
    <style:style style:name="P819" style:family="paragraph" style:parent-style-name="Heading_20_4">
      <style:paragraph-properties fo:margin-left="3.2646in" fo:margin-right="2.0591in" fo:margin-top="0.0008in" fo:margin-bottom="0in" style:contextual-spacing="false" fo:text-align="justify" style:justify-single-word="false"/>
    </style:style>
    <style:style style:name="P820" style:family="paragraph" style:parent-style-name="Standard">
      <style:paragraph-properties fo:margin-left="3.2646in" fo:margin-right="0in" fo:margin-top="0.0008in" fo:margin-bottom="0in" style:contextual-spacing="false" fo:text-align="justify" style:justify-single-word="false" fo:text-indent="0in" style:auto-text-indent="false"/>
    </style:style>
    <style:style style:name="P821" style:family="paragraph" style:parent-style-name="Standard">
      <style:paragraph-properties fo:margin-left="3.2646in" fo:margin-right="2.0602in" fo:margin-top="0.0008in" fo:margin-bottom="0in" style:contextual-spacing="false" fo:text-align="justify" style:justify-single-word="false" fo:text-indent="0in" style:auto-text-indent="false"/>
    </style:style>
    <style:style style:name="P822" style:family="paragraph" style:parent-style-name="Heading_20_4">
      <style:paragraph-properties fo:margin-left="0.3299in" fo:margin-right="1.0193in"/>
      <style:text-properties fo:letter-spacing="-0.0016in"/>
    </style:style>
    <style:style style:name="P823" style:family="paragraph" style:parent-style-name="Text_20_body">
      <style:paragraph-properties fo:margin-top="0.0701in" fo:margin-bottom="0in" style:contextual-spacing="false"/>
      <style:text-properties style:font-name="Verdana" fo:font-size="8.5pt" fo:font-weight="bold" style:font-size-asian="8.5pt" style:font-weight-asian="bold"/>
    </style:style>
    <style:style style:name="P824" style:family="paragraph" style:parent-style-name="Standard">
      <style:paragraph-properties fo:margin-left="1.5909in" fo:margin-right="2.0583in" fo:margin-top="0in" fo:margin-bottom="0in" style:contextual-spacing="false" fo:text-align="justify" style:justify-single-word="false" fo:text-indent="1.6827in" style:auto-text-indent="false"/>
    </style:style>
    <style:style style:name="P825" style:family="paragraph" style:parent-style-name="Standard">
      <style:paragraph-properties fo:margin-left="1.5846in" fo:margin-right="2.061in" fo:margin-top="0in" fo:margin-bottom="0in" style:contextual-spacing="false" fo:text-align="justify" style:justify-single-word="false" fo:text-indent="1.6791in" style:auto-text-indent="false"/>
    </style:style>
    <style:style style:name="P826" style:family="paragraph" style:parent-style-name="Standard">
      <style:paragraph-properties fo:margin-left="0.548in" fo:margin-right="1.0193in" fo:margin-top="0in" fo:margin-bottom="0in" style:contextual-spacing="false" fo:text-align="center" style:justify-single-word="false" fo:text-indent="0in" style:auto-text-indent="false"/>
    </style:style>
    <style:style style:name="P827" style:family="paragraph" style:parent-style-name="Heading_20_4">
      <style:paragraph-properties fo:margin-left="0.5457in" fo:margin-right="1.0193in"/>
    </style:style>
    <style:style style:name="P828" style:family="paragraph" style:parent-style-name="Standard">
      <style:paragraph-properties fo:margin-left="0.5453in" fo:margin-right="1.0193in" fo:margin-top="0.0008in" fo:margin-bottom="0in" style:contextual-spacing="false" fo:text-align="center" style:justify-single-word="false" fo:text-indent="0in" style:auto-text-indent="false"/>
    </style:style>
    <style:style style:name="P829" style:family="paragraph" style:parent-style-name="Text_20_body" style:master-page-name="Converted26">
      <style:paragraph-properties style:page-number="auto"/>
      <style:text-properties style:font-name="Verdana" fo:font-size="8.5pt" fo:font-weight="bold" style:font-size-asian="8.5pt" style:font-weight-asian="bold"/>
    </style:style>
    <style:style style:name="P830" style:family="paragraph" style:parent-style-name="Text_20_body">
      <style:paragraph-properties fo:margin-top="0.1366in" fo:margin-bottom="0in" style:contextual-spacing="false"/>
      <style:text-properties style:font-name="Verdana" fo:font-size="8.5pt" fo:font-weight="bold" style:font-size-asian="8.5pt" style:font-weight-asian="bold"/>
    </style:style>
    <style:style style:name="P831" style:family="paragraph" style:parent-style-name="Standard">
      <style:paragraph-properties fo:margin-left="1.548in" fo:margin-right="0in" fo:margin-top="0.0008in" fo:margin-bottom="0in" style:contextual-spacing="false" fo:text-align="left" style:justify-single-word="false" fo:text-indent="0in" style:auto-text-indent="false"/>
    </style:style>
    <style:style style:name="P832" style:family="paragraph" style:parent-style-name="Text_20_body">
      <style:paragraph-properties fo:margin-top="0.0071in" fo:margin-bottom="0in" style:contextual-spacing="false"/>
      <style:text-properties style:font-name="Verdana" fo:font-size="8.5pt" fo:font-weight="bold" style:font-size-asian="8.5pt" style:font-weight-asian="bold"/>
    </style:style>
    <style:style style:name="P833" style:family="paragraph" style:parent-style-name="Heading_20_4">
      <style:paragraph-properties fo:margin-left="3.2598in" fo:margin-right="2.0984in" fo:line-height="103%" fo:text-align="justify" style:justify-single-word="false" fo:text-indent="0.0055in" style:auto-text-indent="false"/>
    </style:style>
    <style:style style:name="P834" style:family="paragraph" style:parent-style-name="Standard">
      <style:paragraph-properties fo:margin-left="3.2717in" fo:margin-right="0in" fo:margin-top="0in" fo:margin-bottom="0in" style:contextual-spacing="false" fo:text-align="justify" style:justify-single-word="false" fo:text-indent="0in" style:auto-text-indent="false"/>
    </style:style>
    <style:style style:name="P835" style:family="paragraph" style:parent-style-name="Standard">
      <style:paragraph-properties fo:margin-left="3.2717in" fo:margin-right="2.1in" fo:margin-top="0.0035in" fo:margin-bottom="0in" style:contextual-spacing="false" fo:line-height="103%" fo:text-align="justify" style:justify-single-word="false" fo:text-indent="-0.0008in" style:auto-text-indent="false"/>
    </style:style>
    <style:style style:name="P836" style:family="paragraph" style:parent-style-name="Heading_20_4">
      <style:paragraph-properties fo:margin-left="0.3575in" fo:margin-right="1.0193in" fo:margin-top="0.1382in" fo:margin-bottom="0in" style:contextual-spacing="false"/>
      <style:text-properties fo:letter-spacing="-0.0016in"/>
    </style:style>
    <style:style style:name="P837" style:family="paragraph" style:parent-style-name="Text_20_body">
      <style:paragraph-properties fo:margin-top="0.0075in" fo:margin-bottom="0in" style:contextual-spacing="false"/>
      <style:text-properties style:font-name="Verdana" fo:font-size="8.5pt" fo:font-weight="bold" style:font-size-asian="8.5pt" style:font-weight-asian="bold"/>
    </style:style>
    <style:style style:name="P838" style:family="paragraph" style:parent-style-name="Standard">
      <style:paragraph-properties fo:margin-left="1.548in" fo:margin-right="2.098in" fo:margin-top="0in" fo:margin-bottom="0in" style:contextual-spacing="false" fo:line-height="103%" fo:text-align="justify" style:justify-single-word="false" fo:text-indent="1.7146in" style:auto-text-indent="false"/>
    </style:style>
    <style:style style:name="P839" style:family="paragraph" style:parent-style-name="Standard">
      <style:paragraph-properties fo:margin-left="3.2909in" fo:margin-right="0in" fo:margin-top="0.0957in" fo:margin-bottom="0in" style:contextual-spacing="false" fo:text-align="justify" style:justify-single-word="false" fo:text-indent="0in" style:auto-text-indent="false"/>
    </style:style>
    <style:style style:name="P840" style:family="paragraph" style:parent-style-name="Standard">
      <style:paragraph-properties fo:margin-left="1.548in" fo:margin-right="0in" fo:margin-top="0.0035in" fo:margin-bottom="0in" style:contextual-spacing="false" fo:text-align="left" style:justify-single-word="false" fo:text-indent="0in" style:auto-text-indent="false"/>
    </style:style>
    <style:style style:name="P841" style:family="paragraph" style:parent-style-name="Text_20_body">
      <style:paragraph-properties fo:margin-top="0.011in" fo:margin-bottom="0in" style:contextual-spacing="false"/>
      <style:text-properties style:font-name="Verdana" fo:font-size="8.5pt" style:font-size-asian="8.5pt"/>
    </style:style>
    <style:style style:name="P842" style:family="paragraph" style:parent-style-name="Standard">
      <style:paragraph-properties fo:margin-left="0.4646in" fo:margin-right="1.0193in" fo:margin-top="0in" fo:margin-bottom="0in" style:contextual-spacing="false" fo:text-align="center" style:justify-single-word="false" fo:text-indent="0in" style:auto-text-indent="false"/>
    </style:style>
    <style:style style:name="P843" style:family="paragraph" style:parent-style-name="Heading_20_4">
      <style:paragraph-properties fo:margin-left="0.4689in" fo:margin-right="1.0193in"/>
    </style:style>
    <style:style style:name="P844" style:family="paragraph" style:parent-style-name="Standard">
      <style:paragraph-properties fo:margin-left="0.4681in" fo:margin-right="1.0193in" fo:margin-top="0.0035in" fo:margin-bottom="0in" style:contextual-spacing="false" fo:text-align="center" style:justify-single-word="false" fo:text-indent="0in" style:auto-text-indent="false"/>
    </style:style>
    <style:style style:name="P845" style:family="paragraph" style:parent-style-name="Text_20_body" style:master-page-name="Converted27">
      <style:paragraph-properties style:page-number="auto"/>
      <style:text-properties style:font-name="Verdana" fo:font-weight="bold" style:font-weight-asian="bold"/>
    </style:style>
    <style:style style:name="P846" style:family="paragraph" style:parent-style-name="Text_20_body">
      <style:paragraph-properties fo:margin-top="0.0299in" fo:margin-bottom="0in" style:contextual-spacing="false"/>
      <style:text-properties style:font-name="Verdana" fo:font-weight="bold" style:font-weight-asian="bold"/>
    </style:style>
    <style:style style:name="P847" style:family="paragraph" style:parent-style-name="Standard">
      <style:paragraph-properties fo:margin-left="1.6008in" fo:margin-right="0in" fo:margin-top="0in" fo:margin-bottom="0in" style:contextual-spacing="false" fo:text-align="left" style:justify-single-word="false" fo:text-indent="0in" style:auto-text-indent="false"/>
    </style:style>
    <style:style style:name="P848" style:family="paragraph" style:parent-style-name="Text_20_body">
      <style:paragraph-properties fo:margin-top="0.0161in" fo:margin-bottom="0in" style:contextual-spacing="false"/>
      <style:text-properties style:font-name="Verdana" fo:font-weight="bold" style:font-weight-asian="bold"/>
    </style:style>
    <style:style style:name="P849" style:family="paragraph" style:parent-style-name="Heading_20_5">
      <style:paragraph-properties fo:margin-left="3.2646in" fo:margin-right="2.1181in" fo:line-height="104%" fo:text-align="justify" style:justify-single-word="false"/>
      <style:text-properties fo:color="#000009" style:text-scale="105%"/>
    </style:style>
    <style:style style:name="P850" style:family="paragraph" style:parent-style-name="Text_20_body">
      <style:paragraph-properties fo:margin-top="0.0055in" fo:margin-bottom="0in" style:contextual-spacing="false"/>
      <style:text-properties style:font-name="Verdana" fo:font-weight="bold" style:font-weight-asian="bold"/>
    </style:style>
    <style:style style:name="P851" style:family="paragraph" style:parent-style-name="Text_20_body">
      <style:paragraph-properties fo:margin-left="3.2654in" fo:margin-right="2.1189in" fo:margin-top="0.0047in" fo:margin-bottom="0in" style:contextual-spacing="false" fo:line-height="104%" fo:text-align="justify" style:justify-single-word="false" fo:text-indent="-0.0008in" style:auto-text-indent="false"/>
    </style:style>
    <style:style style:name="P852" style:family="paragraph" style:parent-style-name="Text_20_body">
      <style:paragraph-properties fo:margin-top="0.0063in" fo:margin-bottom="0in" style:contextual-spacing="false"/>
      <style:text-properties style:font-name="Verdana" fo:font-weight="bold" style:font-weight-asian="bold"/>
    </style:style>
    <style:style style:name="P853" style:family="paragraph" style:parent-style-name="Heading_20_5">
      <style:paragraph-properties fo:margin-left="0.3138in" fo:margin-right="1.0193in" fo:text-align="center" style:justify-single-word="false"/>
      <style:text-properties fo:letter-spacing="-0.0016in" style:text-scale="105%"/>
    </style:style>
    <style:style style:name="P854" style:family="paragraph" style:parent-style-name="Text_20_body">
      <style:paragraph-properties fo:margin-top="0.011in" fo:margin-bottom="0in" style:contextual-spacing="false"/>
      <style:text-properties style:font-name="Verdana" fo:font-weight="bold" style:font-weight-asian="bold"/>
    </style:style>
    <style:style style:name="P855" style:family="paragraph" style:parent-style-name="Text_20_body">
      <style:paragraph-properties fo:margin-left="1.6283in" fo:margin-right="2.1189in" fo:line-height="104%" fo:text-align="justify" style:justify-single-word="false" fo:text-indent="1.6366in" style:auto-text-indent="false"/>
    </style:style>
    <style:style style:name="P856" style:family="paragraph" style:parent-style-name="Text_20_body">
      <style:paragraph-properties fo:margin-top="0.0016in" fo:margin-bottom="0in" style:contextual-spacing="false"/>
      <style:text-properties style:font-name="Verdana" fo:font-style="italic" style:font-style-asian="italic"/>
    </style:style>
    <style:style style:name="P857" style:family="paragraph" style:parent-style-name="Table_20_Paragraph">
      <style:paragraph-properties fo:margin-top="0.0744in" fo:margin-bottom="0in" style:contextual-spacing="false"/>
      <style:text-properties style:font-name="Verdana" fo:font-size="5.5pt" fo:font-style="italic" style:font-size-asian="5.5pt" style:font-style-asian="italic"/>
    </style:style>
    <style:style style:name="P858" style:family="paragraph" style:parent-style-name="Table_20_Paragraph">
      <style:paragraph-properties fo:margin-left="0.089in" fo:margin-right="0.0839in" fo:margin-top="0.0252in" fo:margin-bottom="0in" style:contextual-spacing="false" fo:text-align="center" style:justify-single-word="false"/>
    </style:style>
    <style:style style:name="P859" style:family="paragraph" style:parent-style-name="Table_20_Paragraph">
      <style:paragraph-properties fo:margin-left="0.1425in" fo:margin-right="0.0591in" fo:margin-top="0.072in" fo:margin-bottom="0in" style:contextual-spacing="false" fo:text-indent="-0.0772in" style:auto-text-indent="false"/>
    </style:style>
    <style:style style:name="P860" style:family="paragraph" style:parent-style-name="Table_20_Paragraph">
      <style:paragraph-properties fo:margin-left="0.0035in" fo:margin-right="0.0008in" fo:text-align="center" style:justify-single-word="false"/>
    </style:style>
    <style:style style:name="P861" style:family="paragraph" style:parent-style-name="Table_20_Paragraph">
      <style:paragraph-properties fo:margin-top="0.0827in" fo:margin-bottom="0in" style:contextual-spacing="false"/>
      <style:text-properties style:font-name="Verdana" fo:font-size="5.5pt" fo:font-style="italic" style:font-size-asian="5.5pt" style:font-style-asian="italic"/>
    </style:style>
    <style:style style:name="P862" style:family="paragraph" style:parent-style-name="Table_20_Paragraph">
      <style:paragraph-properties fo:margin-left="0.002in" fo:margin-right="0in" fo:margin-top="0.0008in" fo:margin-bottom="0in" style:contextual-spacing="false" fo:text-align="center" style:justify-single-word="false"/>
    </style:style>
    <style:style style:name="P863" style:family="paragraph" style:parent-style-name="Table_20_Paragraph">
      <style:paragraph-properties fo:margin-top="0.0362in" fo:margin-bottom="0in" style:contextual-spacing="false"/>
      <style:text-properties style:font-name="Verdana" fo:font-size="5.5pt" fo:font-style="italic" style:font-size-asian="5.5pt" style:font-style-asian="italic"/>
    </style:style>
    <style:style style:name="P864" style:family="paragraph" style:parent-style-name="Table_20_Paragraph">
      <style:paragraph-properties fo:margin-left="0.1102in" fo:margin-right="0.0291in" fo:text-indent="-0.0409in" style:auto-text-indent="false"/>
    </style:style>
    <style:style style:name="P865" style:family="paragraph" style:parent-style-name="Table_20_Paragraph">
      <style:paragraph-properties fo:margin-top="0.0835in" fo:margin-bottom="0in" style:contextual-spacing="false"/>
      <style:text-properties style:font-name="Verdana" fo:font-size="5.5pt" fo:font-style="italic" style:font-size-asian="5.5pt" style:font-style-asian="italic"/>
    </style:style>
    <style:style style:name="P866" style:family="paragraph" style:parent-style-name="Table_20_Paragraph">
      <style:paragraph-properties fo:margin-left="0.1728in" fo:margin-right="0in"/>
    </style:style>
    <style:style style:name="P867" style:family="paragraph" style:parent-style-name="Table_20_Paragraph">
      <style:paragraph-properties fo:margin-left="0.0035in" fo:margin-right="0in" fo:text-align="center" style:justify-single-word="false"/>
    </style:style>
    <style:style style:name="P868" style:family="paragraph" style:parent-style-name="Text_20_body">
      <style:paragraph-properties fo:margin-top="0.0075in" fo:margin-bottom="0in" style:contextual-spacing="false"/>
      <style:text-properties style:font-name="Verdana" fo:font-style="italic" style:font-style-asian="italic"/>
    </style:style>
    <style:style style:name="P869" style:family="paragraph" style:parent-style-name="Standard">
      <style:paragraph-properties fo:margin-left="3.3602in" fo:margin-right="0in" fo:margin-top="0in" fo:margin-bottom="0in" style:contextual-spacing="false" fo:text-align="left" style:justify-single-word="false" fo:text-indent="0in" style:auto-text-indent="false"/>
    </style:style>
    <style:style style:name="P870" style:family="paragraph" style:parent-style-name="Text_20_body">
      <style:paragraph-properties fo:margin-left="1.628in" fo:margin-right="0in" fo:margin-top="0.0055in" fo:margin-bottom="0in" style:contextual-spacing="false"/>
    </style:style>
    <style:style style:name="P871" style:family="paragraph" style:parent-style-name="Text_20_body">
      <style:paragraph-properties fo:margin-top="0.0161in" fo:margin-bottom="0in" style:contextual-spacing="false"/>
      <style:text-properties style:font-name="Verdana"/>
    </style:style>
    <style:style style:name="P872" style:family="paragraph" style:parent-style-name="Text_20_body">
      <style:paragraph-properties fo:margin-left="0.5283in" fo:margin-right="1.0193in" fo:margin-top="0.0008in" fo:margin-bottom="0in" style:contextual-spacing="false" fo:text-align="center" style:justify-single-word="false"/>
    </style:style>
    <style:style style:name="P873" style:family="paragraph" style:parent-style-name="Text_20_body">
      <style:paragraph-properties fo:margin-top="0.0217in" fo:margin-bottom="0in" style:contextual-spacing="false"/>
      <style:text-properties style:font-name="Verdana"/>
    </style:style>
    <style:style style:name="P874" style:family="paragraph" style:parent-style-name="Heading_20_5">
      <style:paragraph-properties fo:margin-left="0.5307in" fo:margin-right="1.0193in" fo:text-align="center" style:justify-single-word="false"/>
    </style:style>
    <style:style style:name="P875" style:family="paragraph" style:parent-style-name="Heading_20_6">
      <style:paragraph-properties fo:margin-left="0.5299in" fo:margin-right="1.0193in" fo:margin-top="0.0055in" fo:margin-bottom="0in" style:contextual-spacing="false" fo:text-align="center" style:justify-single-word="false"/>
    </style:style>
    <style:style style:name="P876" style:family="paragraph" style:parent-style-name="Text_20_body" style:master-page-name="Converted28">
      <style:paragraph-properties style:page-number="auto"/>
      <style:text-properties style:font-name="Verdana" fo:font-size="10pt" fo:font-weight="bold" style:font-size-asian="10pt" style:font-weight-asian="bold"/>
    </style:style>
    <style:style style:name="P877" style:family="paragraph" style:parent-style-name="Text_20_body">
      <style:paragraph-properties fo:margin-top="0.098in" fo:margin-bottom="0in" style:contextual-spacing="false"/>
      <style:text-properties style:font-name="Verdana" fo:font-size="10pt" fo:font-weight="bold" style:font-size-asian="10pt" style:font-weight-asian="bold"/>
    </style:style>
    <style:style style:name="P878" style:family="paragraph" style:parent-style-name="Standard">
      <style:paragraph-properties fo:margin-left="1.6583in" fo:margin-right="0in" fo:margin-top="0.0752in" fo:margin-bottom="0in" style:contextual-spacing="false" fo:text-align="left" style:justify-single-word="false" fo:text-indent="0in" style:auto-text-indent="false"/>
    </style:style>
    <style:style style:name="P879" style:family="paragraph" style:parent-style-name="Text_20_body">
      <style:paragraph-properties fo:break-before="column"/>
      <style:text-properties style:font-name="Verdana" fo:font-size="6.5pt" fo:font-weight="bold" style:font-size-asian="6.5pt" style:font-weight-asian="bold"/>
    </style:style>
    <style:style style:name="P880" style:family="paragraph" style:parent-style-name="Text_20_body">
      <style:paragraph-properties fo:margin-top="0.0862in" fo:margin-bottom="0in" style:contextual-spacing="false"/>
      <style:text-properties style:font-name="Verdana" fo:font-size="6.5pt" fo:font-weight="bold" style:font-size-asian="6.5pt" style:font-weight-asian="bold"/>
    </style:style>
    <style:style style:name="P881" style:family="paragraph" style:parent-style-name="Standard">
      <style:paragraph-properties fo:margin-left="0.1846in" fo:margin-right="1.9457in" fo:margin-top="0.0008in" fo:margin-bottom="0in" style:contextual-spacing="false" fo:line-height="105%" fo:text-align="justify" style:justify-single-word="false" fo:text-indent="0in" style:auto-text-indent="false"/>
    </style:style>
    <style:style style:name="P882" style:family="paragraph" style:parent-style-name="Text_20_body">
      <style:paragraph-properties fo:margin-top="0.0083in" fo:margin-bottom="0in" style:contextual-spacing="false"/>
      <style:text-properties style:font-name="Verdana" fo:font-size="6.5pt" fo:font-weight="bold" style:font-size-asian="6.5pt" style:font-weight-asian="bold"/>
    </style:style>
    <style:style style:name="P883" style:family="paragraph" style:parent-style-name="Standard">
      <style:paragraph-properties fo:margin-left="0.1575in" fo:margin-right="0in" fo:margin-top="0in" fo:margin-bottom="0in" style:contextual-spacing="false" fo:text-align="justify" style:justify-single-word="false" fo:text-indent="0in" style:auto-text-indent="false"/>
    </style:style>
    <style:style style:name="P884" style:family="paragraph" style:parent-style-name="Standard">
      <style:paragraph-properties fo:margin-left="0.1575in" fo:margin-right="1.948in" fo:margin-top="0.0055in" fo:margin-bottom="0in" style:contextual-spacing="false" fo:line-height="105%" fo:text-align="justify" style:justify-single-word="false" fo:text-indent="0in" style:auto-text-indent="false"/>
    </style:style>
    <style:style style:name="P885" style:family="paragraph" style:parent-style-name="Text_20_body">
      <style:paragraph-properties fo:margin-top="0.0075in" fo:margin-bottom="0in" style:contextual-spacing="false"/>
      <style:text-properties style:font-name="Verdana" fo:font-size="6.5pt" fo:font-weight="bold" style:font-size-asian="6.5pt" style:font-weight-asian="bold"/>
    </style:style>
    <style:style style:name="P886" style:family="paragraph" style:parent-style-name="Standard">
      <style:paragraph-properties fo:margin-left="1.6583in" fo:margin-right="1.952in" fo:margin-top="0.0063in" fo:margin-bottom="0in" style:contextual-spacing="false" fo:line-height="105%" fo:text-align="left" style:justify-single-word="false" fo:text-indent="0in" style:auto-text-indent="false"/>
    </style:style>
    <style:style style:name="P887" style:family="paragraph" style:parent-style-name="Text_20_body">
      <style:paragraph-properties fo:margin-top="0.0063in" fo:margin-bottom="0in" style:contextual-spacing="false"/>
      <style:text-properties style:font-name="Verdana" fo:font-size="6.5pt" style:font-size-asian="6.5pt"/>
    </style:style>
    <style:style style:name="P888" style:family="paragraph" style:parent-style-name="Standard">
      <style:paragraph-properties fo:margin-left="1.6583in" fo:margin-right="1.9484in" fo:margin-top="0.0008in" fo:margin-bottom="0in" style:contextual-spacing="false" fo:line-height="105%" fo:text-align="justify" style:justify-single-word="false" fo:text-indent="1.5917in" style:auto-text-indent="false"/>
    </style:style>
    <style:style style:name="P889" style:family="paragraph" style:parent-style-name="Text_20_body">
      <style:paragraph-properties fo:margin-top="0.0071in" fo:margin-bottom="0in" style:contextual-spacing="false"/>
      <style:text-properties style:font-name="Verdana" fo:font-size="6.5pt" style:font-size-asian="6.5pt"/>
    </style:style>
    <style:style style:name="P890" style:family="paragraph" style:parent-style-name="Standard">
      <style:paragraph-properties fo:margin-left="1.6583in" fo:margin-right="1.9465in" fo:margin-top="0.0008in" fo:margin-bottom="0in" style:contextual-spacing="false" fo:line-height="105%" fo:text-align="justify" style:justify-single-word="false" fo:text-indent="1.5917in" style:auto-text-indent="false"/>
    </style:style>
    <style:style style:name="P891" style:family="paragraph" style:parent-style-name="Standard">
      <style:paragraph-properties fo:margin-left="1.6583in" fo:margin-right="1.9472in" fo:margin-top="0.0008in" fo:margin-bottom="0in" style:contextual-spacing="false" fo:line-height="105%" fo:text-align="justify" style:justify-single-word="false" fo:text-indent="1.5917in" style:auto-text-indent="false"/>
    </style:style>
    <style:style style:name="P892" style:family="paragraph" style:parent-style-name="Standard">
      <style:paragraph-properties fo:margin-left="1.6583in" fo:margin-right="1.9465in" fo:margin-top="0in" fo:margin-bottom="0in" style:contextual-spacing="false" fo:line-height="105%" fo:text-align="justify" style:justify-single-word="false" fo:text-indent="1.5917in" style:auto-text-indent="false"/>
    </style:style>
    <style:style style:name="P893" style:family="paragraph" style:parent-style-name="Text_20_body">
      <style:paragraph-properties fo:margin-top="0.0083in" fo:margin-bottom="0in" style:contextual-spacing="false"/>
      <style:text-properties style:font-name="Verdana" fo:font-size="6.5pt" style:font-size-asian="6.5pt"/>
    </style:style>
    <style:style style:name="P894" style:family="paragraph" style:parent-style-name="Standard">
      <style:paragraph-properties fo:margin-left="0in" fo:margin-right="0.8429in" fo:margin-top="0in" fo:margin-bottom="0in" style:contextual-spacing="false" fo:text-align="center" style:justify-single-word="false" fo:text-indent="0in" style:auto-text-indent="false"/>
    </style:style>
    <style:style style:name="P895" style:family="paragraph" style:parent-style-name="Text_20_body">
      <style:paragraph-properties fo:margin-top="0.0118in" fo:margin-bottom="0in" style:contextual-spacing="false"/>
      <style:text-properties style:font-name="Verdana" fo:font-size="6.5pt" style:font-size-asian="6.5pt"/>
    </style:style>
    <style:style style:name="P896" style:family="paragraph" style:parent-style-name="Standard">
      <style:paragraph-properties fo:margin-left="1.6583in" fo:margin-right="1.95in" fo:margin-top="0in" fo:margin-bottom="0in" style:contextual-spacing="false" fo:line-height="105%" fo:text-align="justify" style:justify-single-word="false" fo:text-indent="1.5898in" style:auto-text-indent="false"/>
    </style:style>
    <style:style style:name="P897" style:family="paragraph" style:parent-style-name="List_20_Paragraph" style:list-style-name="WWNum3">
      <style:paragraph-properties fo:margin-left="1.7425in" fo:margin-right="0in" fo:margin-top="0in" fo:margin-bottom="0in" style:contextual-spacing="false" fo:line-height="100%" fo:text-align="left" style:justify-single-word="false" fo:text-indent="-0.0839in" style:auto-text-indent="false">
        <style:tab-stops>
          <style:tab-stop style:position="1.7425in"/>
        </style:tab-stops>
      </style:paragraph-properties>
    </style:style>
    <style:style style:name="P898" style:family="paragraph" style:parent-style-name="Standard">
      <style:paragraph-properties fo:margin-left="1.6583in" fo:margin-right="0in" fo:margin-top="0.0055in" fo:margin-bottom="0in" style:contextual-spacing="false" fo:text-align="left" style:justify-single-word="false" fo:text-indent="0in" style:auto-text-indent="false"/>
    </style:style>
    <style:style style:name="P899" style:family="paragraph" style:parent-style-name="Standard">
      <style:paragraph-properties fo:margin-left="1.6583in" fo:margin-right="0in" fo:margin-top="0.0063in" fo:margin-bottom="0in" style:contextual-spacing="false" fo:text-align="left" style:justify-single-word="false" fo:text-indent="0in" style:auto-text-indent="false"/>
    </style:style>
    <style:style style:name="P900" style:family="paragraph" style:parent-style-name="Standard">
      <style:paragraph-properties fo:margin-left="1.6583in" fo:margin-right="3.8299in" fo:margin-top="0.0055in" fo:margin-bottom="0in" style:contextual-spacing="false" fo:line-height="105%" fo:text-align="left" style:justify-single-word="false" fo:text-indent="0in" style:auto-text-indent="false"/>
    </style:style>
    <style:style style:name="P901" style:family="paragraph" style:parent-style-name="Text_20_body" style:master-page-name="Converted29">
      <style:paragraph-properties style:page-number="auto"/>
      <style:text-properties style:font-name="Verdana" fo:font-size="6.5pt" style:font-size-asian="6.5pt"/>
    </style:style>
    <style:style style:name="P902" style:family="paragraph" style:parent-style-name="Text_20_body">
      <style:text-properties style:font-name="Verdana" fo:font-size="6.5pt" style:font-size-asian="6.5pt"/>
    </style:style>
    <style:style style:name="P903" style:family="paragraph" style:parent-style-name="Text_20_body">
      <style:paragraph-properties fo:margin-top="0.0965in" fo:margin-bottom="0in" style:contextual-spacing="false"/>
      <style:text-properties style:font-name="Verdana" fo:font-size="6.5pt" style:font-size-asian="6.5pt"/>
    </style:style>
    <style:style style:name="P904" style:family="paragraph" style:parent-style-name="List_20_Paragraph" style:list-style-name="WWNum3">
      <style:paragraph-properties fo:margin-left="1.8102in" fo:margin-right="0in" fo:margin-top="0in" fo:margin-bottom="0in" style:contextual-spacing="false" fo:line-height="100%" fo:text-align="left" style:justify-single-word="false" fo:text-indent="-0.1417in" style:auto-text-indent="false">
        <style:tab-stops>
          <style:tab-stop style:position="1.8102in"/>
        </style:tab-stops>
      </style:paragraph-properties>
    </style:style>
    <style:style style:name="P905" style:family="paragraph" style:parent-style-name="Standard">
      <style:paragraph-properties fo:margin-left="1.672in" fo:margin-right="3.6575in" fo:margin-top="0.0028in" fo:margin-bottom="0in" style:contextual-spacing="false" fo:line-height="103%" fo:text-align="left" style:justify-single-word="false" fo:text-indent="0in" style:auto-text-indent="false"/>
    </style:style>
    <style:style style:name="P906" style:family="paragraph" style:parent-style-name="Text_20_body">
      <style:paragraph-properties fo:margin-top="0.0098in" fo:margin-bottom="0in" style:contextual-spacing="false"/>
      <style:text-properties fo:font-size="7pt" style:font-size-asian="7pt"/>
    </style:style>
    <style:style style:name="P907" style:family="paragraph" style:parent-style-name="List_20_Paragraph" style:list-style-name="WWNum3">
      <style:paragraph-properties fo:margin-left="1.8571in" fo:margin-right="0in" fo:margin-top="0.0008in" fo:margin-bottom="0in" style:contextual-spacing="false" fo:line-height="100%" fo:text-align="left" style:justify-single-word="false" fo:text-indent="-0.1862in" style:auto-text-indent="false">
        <style:tab-stops>
          <style:tab-stop style:position="1.8571in"/>
        </style:tab-stops>
      </style:paragraph-properties>
    </style:style>
    <style:style style:name="P908" style:family="paragraph" style:parent-style-name="Standard">
      <style:paragraph-properties fo:margin-left="1.6728in" fo:margin-right="0in" fo:margin-top="0.0028in" fo:margin-bottom="0in" style:contextual-spacing="false" fo:text-align="left" style:justify-single-word="false" fo:text-indent="0in" style:auto-text-indent="false"/>
    </style:style>
    <style:style style:name="P909" style:family="paragraph" style:parent-style-name="Standard">
      <style:paragraph-properties fo:margin-left="1.6736in" fo:margin-right="0in" fo:margin-top="0.0047in" fo:margin-bottom="0in" style:contextual-spacing="false" fo:text-align="left" style:justify-single-word="false" fo:text-indent="0in" style:auto-text-indent="false"/>
    </style:style>
    <style:style style:name="P910" style:family="paragraph" style:parent-style-name="Standard">
      <style:paragraph-properties fo:margin-left="1.672in" fo:margin-right="1.7925in" fo:margin-top="0.002in" fo:margin-bottom="0in" style:contextual-spacing="false" fo:line-height="101%" fo:text-align="left" style:justify-single-word="false" fo:text-indent="0in" style:auto-text-indent="false"/>
    </style:style>
    <style:style style:name="P911" style:family="paragraph" style:parent-style-name="Text_20_body">
      <style:paragraph-properties fo:margin-top="0.0126in" fo:margin-bottom="0in" style:contextual-spacing="false"/>
      <style:text-properties fo:font-size="7pt" style:font-size-asian="7pt"/>
    </style:style>
    <style:style style:name="P912" style:family="paragraph" style:parent-style-name="List_20_Paragraph" style:list-style-name="WWNum3">
      <style:paragraph-properties fo:margin-left="1.8272in" fo:margin-right="0in" fo:margin-top="0in" fo:margin-bottom="0in" style:contextual-spacing="false" fo:line-height="100%" fo:text-align="left" style:justify-single-word="false" fo:text-indent="-0.1563in" style:auto-text-indent="false">
        <style:tab-stops>
          <style:tab-stop style:position="1.8272in"/>
        </style:tab-stops>
      </style:paragraph-properties>
    </style:style>
    <style:style style:name="P913" style:family="paragraph" style:parent-style-name="Standard">
      <style:paragraph-properties fo:margin-left="1.6736in" fo:margin-right="0in" fo:margin-top="0.002in" fo:margin-bottom="0in" style:contextual-spacing="false" fo:text-align="left" style:justify-single-word="false" fo:text-indent="0in" style:auto-text-indent="false"/>
    </style:style>
    <style:style style:name="P914" style:family="paragraph" style:parent-style-name="Standard">
      <style:paragraph-properties fo:margin-left="1.672in" fo:margin-right="0in" fo:margin-top="0.0047in" fo:margin-bottom="0in" style:contextual-spacing="false" fo:text-align="left" style:justify-single-word="false" fo:text-indent="0in" style:auto-text-indent="false"/>
    </style:style>
    <style:style style:name="P915" style:family="paragraph" style:parent-style-name="Text_20_body">
      <style:paragraph-properties fo:margin-top="0.0134in" fo:margin-bottom="0in" style:contextual-spacing="false"/>
      <style:text-properties fo:font-size="7pt" style:font-size-asian="7pt"/>
    </style:style>
    <style:style style:name="P916" style:family="paragraph" style:parent-style-name="List_20_Paragraph" style:list-style-name="WWNum3">
      <style:paragraph-properties fo:margin-left="1.778in" fo:margin-right="0in" fo:margin-top="0in" fo:margin-bottom="0in" style:contextual-spacing="false" fo:line-height="100%" fo:text-align="left" style:justify-single-word="false" fo:text-indent="-0.1008in" style:auto-text-indent="false">
        <style:tab-stops>
          <style:tab-stop style:position="1.778in"/>
        </style:tab-stops>
      </style:paragraph-properties>
    </style:style>
    <style:style style:name="P917" style:family="paragraph" style:parent-style-name="Standard">
      <style:paragraph-properties fo:margin-left="1.6681in" fo:margin-right="1.7925in" fo:margin-top="0.0083in" fo:margin-bottom="0in" style:contextual-spacing="false" fo:line-height="96%" fo:text-align="left" style:justify-single-word="false" fo:text-indent="0.0043in" style:auto-text-indent="false"/>
    </style:style>
    <style:style style:name="P918" style:family="paragraph" style:parent-style-name="List_20_Paragraph" style:list-style-name="WWNum3">
      <style:paragraph-properties fo:margin-left="1.8272in" fo:margin-right="0in" fo:margin-top="0in" fo:margin-bottom="0in" style:contextual-spacing="false" fo:line-height="100%" fo:text-align="left" style:justify-single-word="false" fo:text-indent="-0.15in" style:auto-text-indent="false">
        <style:tab-stops>
          <style:tab-stop style:position="1.8272in"/>
        </style:tab-stops>
      </style:paragraph-properties>
    </style:style>
    <style:style style:name="P919" style:family="paragraph" style:parent-style-name="Standard">
      <style:paragraph-properties fo:margin-left="1.6728in" fo:margin-right="0in" fo:margin-top="0.0035in" fo:margin-bottom="0in" style:contextual-spacing="false" fo:text-align="left" style:justify-single-word="false" fo:text-indent="0in" style:auto-text-indent="false"/>
    </style:style>
    <style:style style:name="P920" style:family="paragraph" style:parent-style-name="Standard">
      <style:paragraph-properties fo:margin-left="1.6736in" fo:margin-right="0in" fo:margin-top="0.0016in" fo:margin-bottom="0in" style:contextual-spacing="false" fo:text-align="left" style:justify-single-word="false" fo:text-indent="0in" style:auto-text-indent="false"/>
    </style:style>
    <style:style style:name="P921" style:family="paragraph" style:parent-style-name="List_20_Paragraph" style:list-style-name="WWNum3">
      <style:paragraph-properties fo:margin-left="1.8772in" fo:margin-right="0in" fo:margin-top="0in" fo:margin-bottom="0in" style:contextual-spacing="false" fo:line-height="100%" fo:text-align="left" style:justify-single-word="false" fo:text-indent="-0.2in" style:auto-text-indent="false">
        <style:tab-stops>
          <style:tab-stop style:position="1.8772in"/>
        </style:tab-stops>
      </style:paragraph-properties>
    </style:style>
    <style:style style:name="P922" style:family="paragraph" style:parent-style-name="Standard">
      <style:paragraph-properties fo:margin-left="1.6728in" fo:margin-right="1.7925in" fo:margin-top="0.002in" fo:margin-bottom="0in" style:contextual-spacing="false" fo:line-height="104%" fo:text-align="left" style:justify-single-word="false" fo:text-indent="-0.0008in" style:auto-text-indent="false"/>
    </style:style>
    <style:style style:name="P923" style:family="paragraph" style:parent-style-name="Standard">
      <style:paragraph-properties fo:margin-left="1.672in" fo:margin-right="0in" fo:margin-top="0in" fo:margin-bottom="0in" style:contextual-spacing="false" fo:line-height="0.1098in" fo:text-align="left" style:justify-single-word="false" fo:text-indent="0in" style:auto-text-indent="false"/>
    </style:style>
    <style:style style:name="P924" style:family="paragraph" style:parent-style-name="List_20_Paragraph" style:list-style-name="WWNum3">
      <style:paragraph-properties fo:margin-left="1.9299in" fo:margin-right="0in" fo:margin-top="0.0008in" fo:margin-bottom="0in" style:contextual-spacing="false" fo:line-height="100%" fo:text-align="left" style:justify-single-word="false" fo:text-indent="-0.2528in" style:auto-text-indent="false">
        <style:tab-stops>
          <style:tab-stop style:position="1.9299in"/>
        </style:tab-stops>
      </style:paragraph-properties>
    </style:style>
    <style:style style:name="P925" style:family="paragraph" style:parent-style-name="Standard">
      <style:paragraph-properties fo:margin-left="1.672in" fo:margin-right="0in" fo:margin-top="0.0055in" fo:margin-bottom="0in" style:contextual-spacing="false" fo:text-align="left" style:justify-single-word="false" fo:text-indent="0in" style:auto-text-indent="false"/>
    </style:style>
    <style:style style:name="P926" style:family="paragraph" style:parent-style-name="List_20_Paragraph" style:list-style-name="WWNum3">
      <style:paragraph-properties fo:margin-left="1.8272in" fo:margin-right="0in" fo:margin-top="0.0008in" fo:margin-bottom="0in" style:contextual-spacing="false" fo:line-height="100%" fo:text-align="left" style:justify-single-word="false" fo:text-indent="-0.1563in" style:auto-text-indent="false">
        <style:tab-stops>
          <style:tab-stop style:position="1.8272in"/>
        </style:tab-stops>
      </style:paragraph-properties>
    </style:style>
    <style:style style:name="P927" style:family="paragraph" style:parent-style-name="Standard">
      <style:paragraph-properties fo:margin-left="1.672in" fo:margin-right="1.7925in" fo:margin-top="0.0016in" fo:margin-bottom="0in" style:contextual-spacing="false" fo:line-height="104%" fo:text-align="left" style:justify-single-word="false" fo:text-indent="0in" style:auto-text-indent="false"/>
    </style:style>
    <style:style style:name="P928" style:family="paragraph" style:parent-style-name="Text_20_body">
      <style:paragraph-properties fo:margin-top="0.0091in" fo:margin-bottom="0in" style:contextual-spacing="false"/>
      <style:text-properties fo:font-size="7pt" style:font-size-asian="7pt"/>
    </style:style>
    <style:style style:name="P929" style:family="paragraph" style:parent-style-name="Standard">
      <style:paragraph-properties fo:margin-left="1.672in" fo:margin-right="3.2063in" fo:margin-top="0.0047in" fo:margin-bottom="0in" style:contextual-spacing="false" fo:line-height="101%" fo:text-align="left" style:justify-single-word="false" fo:text-indent="0in" style:auto-text-indent="false"/>
    </style:style>
    <style:style style:name="P930" style:family="paragraph" style:parent-style-name="Standard">
      <style:paragraph-properties fo:margin-left="1.672in" fo:margin-right="0in" fo:margin-top="0.0016in" fo:margin-bottom="0in" style:contextual-spacing="false" fo:text-align="left" style:justify-single-word="false" fo:text-indent="0in" style:auto-text-indent="false"/>
    </style:style>
    <style:style style:name="P931" style:family="paragraph" style:parent-style-name="Text_20_body">
      <style:text-properties fo:font-size="6pt" fo:font-style="italic" style:font-size-asian="6pt" style:font-style-asian="italic"/>
    </style:style>
    <style:style style:name="P932" style:family="paragraph" style:parent-style-name="Text_20_body">
      <style:paragraph-properties fo:margin-top="0.0102in" fo:margin-bottom="0in" style:contextual-spacing="false"/>
      <style:text-properties fo:font-size="6pt" fo:font-style="italic" style:font-size-asian="6pt" style:font-style-asian="italic"/>
    </style:style>
    <style:style style:name="P933"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934" style:family="paragraph" style:parent-style-name="Text_20_body" style:master-page-name="Converted30">
      <style:paragraph-properties style:page-number="auto"/>
      <style:text-properties style:font-name="Lato Black" fo:font-size="6.5pt" fo:font-weight="bold" style:font-size-asian="6.5pt" style:font-weight-asian="bold"/>
    </style:style>
    <style:style style:name="P935" style:family="paragraph" style:parent-style-name="Text_20_body">
      <style:text-properties style:font-name="Lato Black" fo:font-size="6.5pt" fo:font-weight="bold" style:font-size-asian="6.5pt" style:font-weight-asian="bold"/>
    </style:style>
    <style:style style:name="P936" style:family="paragraph" style:parent-style-name="Text_20_body">
      <style:paragraph-properties fo:margin-top="0.0181in" fo:margin-bottom="0in" style:contextual-spacing="false"/>
      <style:text-properties style:font-name="Lato Black" fo:font-size="6.5pt" fo:font-weight="bold" style:font-size-asian="6.5pt" style:font-weight-asian="bold"/>
    </style:style>
    <style:style style:name="P937" style:family="paragraph" style:parent-style-name="List_20_Paragraph" style:list-style-name="WWNum3">
      <style:paragraph-properties fo:margin-left="1.828in" fo:margin-right="0in" fo:margin-top="0in" fo:margin-bottom="0in" style:contextual-spacing="false" fo:line-height="100%" fo:text-align="left" style:justify-single-word="false" fo:text-indent="-0.1508in" style:auto-text-indent="false">
        <style:tab-stops>
          <style:tab-stop style:position="1.828in"/>
        </style:tab-stops>
      </style:paragraph-properties>
    </style:style>
    <style:style style:name="P938" style:family="paragraph" style:parent-style-name="List_20_Paragraph" style:list-style-name="WWNum3">
      <style:paragraph-properties fo:margin-left="1.8807in" fo:margin-right="0in" fo:margin-top="0.0008in" fo:margin-bottom="0in" style:contextual-spacing="false" fo:line-height="100%" fo:text-align="left" style:justify-single-word="false" fo:text-indent="-0.2035in" style:auto-text-indent="false">
        <style:tab-stops>
          <style:tab-stop style:position="1.8807in"/>
        </style:tab-stops>
      </style:paragraph-properties>
    </style:style>
    <style:style style:name="P939" style:family="paragraph" style:parent-style-name="List_20_Paragraph" style:list-style-name="WWNum3">
      <style:paragraph-properties fo:margin-left="1.9299in" fo:margin-right="0in" fo:margin-top="0in" fo:margin-bottom="0in" style:contextual-spacing="false" fo:line-height="100%" fo:text-align="left" style:justify-single-word="false" fo:text-indent="-0.2528in" style:auto-text-indent="false">
        <style:tab-stops>
          <style:tab-stop style:position="1.9299in"/>
        </style:tab-stops>
      </style:paragraph-properties>
    </style:style>
    <style:style style:name="P940" style:family="paragraph" style:parent-style-name="Standard">
      <style:paragraph-properties fo:margin-left="1.6728in" fo:margin-right="0in" fo:margin-top="0.0063in" fo:margin-bottom="0in" style:contextual-spacing="false" fo:text-align="left" style:justify-single-word="false" fo:text-indent="0in" style:auto-text-indent="false"/>
    </style:style>
    <style:style style:name="P941" style:family="paragraph" style:parent-style-name="Text_20_body">
      <style:paragraph-properties fo:margin-top="0.0063in" fo:margin-bottom="0in" style:contextual-spacing="false"/>
      <style:text-properties fo:font-size="7pt" style:font-size-asian="7pt"/>
    </style:style>
    <style:style style:name="P942" style:family="paragraph" style:parent-style-name="Standard">
      <style:paragraph-properties fo:margin-left="1.672in" fo:margin-right="1.9638in" fo:margin-top="0.0008in" fo:margin-bottom="0in" style:contextual-spacing="false" fo:line-height="103%" fo:text-align="justify" style:justify-single-word="false" fo:text-indent="1.6772in" style:auto-text-indent="false"/>
    </style:style>
    <style:style style:name="P943" style:family="paragraph" style:parent-style-name="Standard">
      <style:paragraph-properties fo:margin-left="1.6736in" fo:margin-right="1.9693in" fo:margin-top="0.111in" fo:margin-bottom="0in" style:contextual-spacing="false" fo:line-height="104%" fo:text-align="justify" style:justify-single-word="false" fo:text-indent="1.6756in" style:auto-text-indent="false"/>
    </style:style>
    <style:style style:name="P944" style:family="paragraph" style:parent-style-name="Text_20_body">
      <style:paragraph-properties fo:margin-top="0.0008in" fo:margin-bottom="0in" style:contextual-spacing="false"/>
      <style:text-properties fo:font-size="7pt" style:font-size-asian="7pt"/>
    </style:style>
    <style:style style:name="P945" style:family="paragraph" style:parent-style-name="Standard">
      <style:paragraph-properties fo:margin-left="1.6736in" fo:margin-right="1.972in" fo:margin-top="0in" fo:margin-bottom="0in" style:contextual-spacing="false" fo:line-height="99%" fo:text-align="justify" style:justify-single-word="false" fo:text-indent="1.6854in" style:auto-text-indent="false"/>
    </style:style>
    <style:style style:name="P946" style:family="paragraph" style:parent-style-name="Text_20_body">
      <style:paragraph-properties fo:margin-top="0.0047in" fo:margin-bottom="0in" style:contextual-spacing="false"/>
      <style:text-properties fo:font-size="7pt" style:font-size-asian="7pt"/>
    </style:style>
    <style:style style:name="P947" style:family="paragraph" style:parent-style-name="Standard">
      <style:paragraph-properties fo:margin-left="1.6728in" fo:margin-right="1.9752in" fo:margin-top="0in" fo:margin-bottom="0in" style:contextual-spacing="false" fo:line-height="101%" fo:text-align="justify" style:justify-single-word="false" fo:text-indent="1.6862in" style:auto-text-indent="false"/>
    </style:style>
    <style:style style:name="P948" style:family="paragraph" style:parent-style-name="Text_20_body">
      <style:paragraph-properties fo:margin-top="0.0028in" fo:margin-bottom="0in" style:contextual-spacing="false"/>
      <style:text-properties fo:font-size="7pt" style:font-size-asian="7pt"/>
    </style:style>
    <style:style style:name="P949" style:family="paragraph" style:parent-style-name="Standard">
      <style:paragraph-properties fo:margin-left="1.6681in" fo:margin-right="1.9681in" fo:margin-top="0in" fo:margin-bottom="0in" style:contextual-spacing="false" fo:line-height="102%" fo:text-align="justify" style:justify-single-word="false" fo:text-indent="1.6547in" style:auto-text-indent="false"/>
    </style:style>
    <style:style style:name="P950" style:family="paragraph" style:parent-style-name="Standard">
      <style:paragraph-properties fo:margin-left="1.672in" fo:margin-right="1.9693in" fo:margin-top="0.111in" fo:margin-bottom="0in" style:contextual-spacing="false" fo:line-height="102%" fo:text-align="justify" style:justify-single-word="false" fo:text-indent="1.6102in" style:auto-text-indent="false"/>
    </style:style>
    <style:style style:name="P951" style:family="paragraph" style:parent-style-name="Text_20_body">
      <style:paragraph-properties fo:margin-top="0.0043in" fo:margin-bottom="0in" style:contextual-spacing="false"/>
      <style:text-properties fo:font-size="7pt" style:font-size-asian="7pt"/>
    </style:style>
    <style:style style:name="P952" style:family="paragraph" style:parent-style-name="Standard">
      <style:paragraph-properties fo:margin-left="1.6736in" fo:margin-right="1.5189in" fo:margin-top="0.0008in" fo:margin-bottom="0in" style:contextual-spacing="false" fo:line-height="101%" fo:text-align="left" style:justify-single-word="false" fo:text-indent="1.6055in" style:auto-text-indent="false"/>
    </style:style>
    <style:style style:name="P953" style:family="paragraph" style:parent-style-name="Text_20_body">
      <style:paragraph-properties fo:margin-top="0.0055in" fo:margin-bottom="0in" style:contextual-spacing="false"/>
      <style:text-properties fo:font-size="7pt" style:font-size-asian="7pt"/>
    </style:style>
    <style:style style:name="P954" style:family="paragraph" style:parent-style-name="Standard">
      <style:paragraph-properties fo:margin-left="0.348in" fo:margin-right="1.0193in" fo:margin-top="0in" fo:margin-bottom="0in" style:contextual-spacing="false" fo:text-align="center" style:justify-single-word="false" fo:text-indent="0in" style:auto-text-indent="false"/>
    </style:style>
    <style:style style:name="P955" style:family="paragraph" style:parent-style-name="Text_20_body">
      <style:text-properties fo:font-size="7pt" style:font-size-asian="7pt"/>
    </style:style>
    <style:style style:name="P956" style:family="paragraph" style:parent-style-name="Text_20_body">
      <style:paragraph-properties fo:margin-top="0.0154in" fo:margin-bottom="0in" style:contextual-spacing="false"/>
      <style:text-properties fo:font-size="7pt" style:font-size-asian="7pt"/>
    </style:style>
    <style:style style:name="P957" style:family="paragraph" style:parent-style-name="Standard">
      <style:paragraph-properties fo:margin-left="0.35in" fo:margin-right="1.0193in" fo:margin-top="0in" fo:margin-bottom="0in" style:contextual-spacing="false" fo:text-align="center" style:justify-single-word="false" fo:text-indent="0in" style:auto-text-indent="false"/>
    </style:style>
    <style:style style:name="P958" style:family="paragraph" style:parent-style-name="Standard">
      <style:paragraph-properties fo:margin-left="0.3445in" fo:margin-right="1.0193in" fo:margin-top="0.0028in" fo:margin-bottom="0in" style:contextual-spacing="false" fo:text-align="center" style:justify-single-word="false" fo:text-indent="0in" style:auto-text-indent="false"/>
    </style:style>
    <style:style style:name="P959" style:family="paragraph" style:parent-style-name="Text_20_body">
      <style:paragraph-properties fo:margin-top="0.0602in" fo:margin-bottom="0in" style:contextual-spacing="false"/>
      <style:text-properties fo:font-size="6pt" fo:font-weight="bold" style:font-size-asian="6pt" style:font-weight-asian="bold"/>
    </style:style>
    <style:style style:name="P960" style:family="paragraph" style:parent-style-name="Standard" style:master-page-name="Converted31">
      <style:paragraph-properties fo:margin-left="1.6028in" fo:margin-right="0in" fo:margin-top="0.5126in" fo:margin-bottom="0in" style:contextual-spacing="false" fo:text-align="left" style:justify-single-word="false" fo:text-indent="0in" style:auto-text-indent="false" style:page-number="32"/>
    </style:style>
    <style:style style:name="P961" style:family="paragraph" style:parent-style-name="Heading_20_4">
      <style:paragraph-properties fo:margin-left="3.2882in" fo:margin-right="2.0047in" fo:text-align="justify" style:justify-single-word="false"/>
      <style:text-properties fo:color="#000009"/>
    </style:style>
    <style:style style:name="P962" style:family="paragraph" style:parent-style-name="Standard">
      <style:paragraph-properties fo:margin-left="3.2882in" fo:margin-right="0in" fo:margin-top="0in" fo:margin-bottom="0in" style:contextual-spacing="false" fo:text-align="justify" style:justify-single-word="false" fo:text-indent="0in" style:auto-text-indent="false"/>
    </style:style>
    <style:style style:name="P963" style:family="paragraph" style:parent-style-name="Standard">
      <style:paragraph-properties fo:margin-left="3.2882in" fo:margin-right="2.0035in" fo:margin-top="0.0016in" fo:margin-bottom="0in" style:contextual-spacing="false" fo:text-align="justify" style:justify-single-word="false" fo:text-indent="0in" style:auto-text-indent="false"/>
    </style:style>
    <style:style style:name="P964" style:family="paragraph" style:parent-style-name="Heading_20_4">
      <style:paragraph-properties fo:margin-left="0.3791in" fo:margin-right="1.0193in" fo:margin-top="0.0008in" fo:margin-bottom="0in" style:contextual-spacing="false"/>
      <style:text-properties fo:letter-spacing="-0.0016in"/>
    </style:style>
    <style:style style:name="P965" style:family="paragraph" style:parent-style-name="Standard">
      <style:paragraph-properties fo:margin-left="1.6028in" fo:margin-right="1.952in" fo:margin-top="0in" fo:margin-bottom="0in" style:contextual-spacing="false" fo:text-align="left" style:justify-single-word="false" fo:text-indent="1.6854in" style:auto-text-indent="false"/>
    </style:style>
    <style:style style:name="P966" style:family="paragraph" style:parent-style-name="Text_20_body">
      <style:paragraph-properties fo:margin-top="0.0043in" fo:margin-bottom="0in" style:contextual-spacing="false"/>
      <style:text-properties style:font-name="Verdana" fo:font-size="7pt" style:font-size-asian="7pt"/>
    </style:style>
    <style:style style:name="P967" style:family="paragraph" style:parent-style-name="Table_20_Paragraph">
      <style:paragraph-properties fo:margin-top="0.0075in" fo:margin-bottom="0in" style:contextual-spacing="false"/>
      <style:text-properties style:font-name="Verdana" fo:font-size="5pt" style:font-size-asian="5pt"/>
    </style:style>
    <style:style style:name="P968" style:family="paragraph" style:parent-style-name="Table_20_Paragraph">
      <style:paragraph-properties fo:margin-left="0.2516in" fo:margin-right="0in"/>
    </style:style>
    <style:style style:name="P969" style:family="paragraph" style:parent-style-name="Table_20_Paragraph">
      <style:paragraph-properties fo:margin-left="0.0799in" fo:margin-right="0in"/>
    </style:style>
    <style:style style:name="P970" style:family="paragraph" style:parent-style-name="Table_20_Paragraph">
      <style:paragraph-properties fo:margin-left="0.1374in" fo:margin-right="0in" fo:margin-top="0.0362in" fo:margin-bottom="0in" style:contextual-spacing="false"/>
    </style:style>
    <style:style style:name="P971" style:family="paragraph" style:parent-style-name="Table_20_Paragraph">
      <style:paragraph-properties fo:margin-left="0.1972in" fo:margin-right="0in" fo:margin-top="0.0362in" fo:margin-bottom="0in" style:contextual-spacing="false"/>
    </style:style>
    <style:style style:name="P972" style:family="paragraph" style:parent-style-name="Table_20_Paragraph">
      <style:paragraph-properties fo:margin-left="0.0925in" fo:margin-right="0in"/>
    </style:style>
    <style:style style:name="P973" style:family="paragraph" style:parent-style-name="Table_20_Paragraph">
      <style:paragraph-properties fo:margin-left="0.2228in" fo:margin-right="0.1134in" fo:margin-top="0.052in" fo:margin-bottom="0in" style:contextual-spacing="false" fo:text-indent="-0.1043in" style:auto-text-indent="false"/>
    </style:style>
    <style:style style:name="P974" style:family="paragraph" style:parent-style-name="Table_20_Paragraph">
      <style:paragraph-properties fo:margin-left="0.2098in" fo:margin-right="0.0945in" fo:margin-top="0.052in" fo:margin-bottom="0in" style:contextual-spacing="false" fo:text-indent="-0.1035in" style:auto-text-indent="false"/>
    </style:style>
    <style:style style:name="P975" style:family="paragraph" style:parent-style-name="Table_20_Paragraph">
      <style:paragraph-properties fo:margin-top="0.0374in" fo:margin-bottom="0in" style:contextual-spacing="false"/>
      <style:text-properties style:font-name="Verdana" fo:font-size="5pt" style:font-size-asian="5pt"/>
    </style:style>
    <style:style style:name="P976" style:family="paragraph" style:parent-style-name="Table_20_Paragraph">
      <style:paragraph-properties fo:margin-left="0.1425in" fo:margin-right="0.0882in" fo:text-indent="-0.0472in" style:auto-text-indent="false"/>
    </style:style>
    <style:style style:name="P977" style:family="paragraph" style:parent-style-name="Table_20_Paragraph">
      <style:paragraph-properties fo:margin-top="0.0799in" fo:margin-bottom="0in" style:contextual-spacing="false"/>
      <style:text-properties style:font-name="Verdana" fo:font-size="5pt" style:font-size-asian="5pt"/>
    </style:style>
    <style:style style:name="P978" style:family="paragraph" style:parent-style-name="Table_20_Paragraph">
      <style:paragraph-properties fo:margin-left="0.2882in" fo:margin-right="0in"/>
    </style:style>
    <style:style style:name="P979" style:family="paragraph" style:parent-style-name="Table_20_Paragraph">
      <style:paragraph-properties fo:margin-left="0.1398in" fo:margin-right="0in"/>
    </style:style>
    <style:style style:name="P980" style:family="paragraph" style:parent-style-name="Table_20_Paragraph">
      <style:paragraph-properties fo:margin-left="0.1382in" fo:margin-right="0in" fo:margin-top="0.0382in" fo:margin-bottom="0in" style:contextual-spacing="false" fo:line-height="0.0839in"/>
    </style:style>
    <style:style style:name="P981" style:family="paragraph" style:parent-style-name="Table_20_Paragraph">
      <style:paragraph-properties fo:margin-left="0.1138in" fo:margin-right="0in" fo:line-height="0.0839in"/>
    </style:style>
    <style:style style:name="P982" style:family="paragraph" style:parent-style-name="Table_20_Paragraph">
      <style:paragraph-properties fo:margin-left="0.1591in" fo:margin-right="0in"/>
    </style:style>
    <style:style style:name="P983" style:family="paragraph" style:parent-style-name="Table_20_Paragraph">
      <style:paragraph-properties fo:margin-left="0.1008in" fo:margin-right="0in" fo:margin-top="0.0382in" fo:margin-bottom="0in" style:contextual-spacing="false" fo:line-height="0.0839in"/>
    </style:style>
    <style:style style:name="P984" style:family="paragraph" style:parent-style-name="Table_20_Paragraph">
      <style:paragraph-properties fo:margin-left="0.1008in" fo:margin-right="0in" fo:line-height="0.0839in"/>
    </style:style>
    <style:style style:name="P985" style:family="paragraph" style:parent-style-name="Table_20_Paragraph">
      <style:paragraph-properties fo:margin-left="0.1457in" fo:margin-right="0in"/>
    </style:style>
    <style:style style:name="P986" style:family="paragraph" style:parent-style-name="Table_20_Paragraph">
      <style:paragraph-properties fo:margin-left="0.0283in" fo:margin-right="0in"/>
    </style:style>
    <style:style style:name="P987" style:family="paragraph" style:parent-style-name="Standard">
      <style:paragraph-properties fo:margin-left="3.2882in" fo:margin-right="0in" fo:margin-top="0.1382in" fo:margin-bottom="0in" style:contextual-spacing="false" fo:text-align="left" style:justify-single-word="false" fo:text-indent="0in" style:auto-text-indent="false"/>
    </style:style>
    <style:style style:name="P988" style:family="paragraph" style:parent-style-name="Standard">
      <style:paragraph-properties fo:margin-left="1.6028in" fo:margin-right="0in" fo:margin-top="0.0016in" fo:margin-bottom="0in" style:contextual-spacing="false" fo:text-align="left" style:justify-single-word="false" fo:text-indent="0in" style:auto-text-indent="false"/>
    </style:style>
    <style:style style:name="P989" style:family="paragraph" style:parent-style-name="Standard">
      <style:paragraph-properties fo:margin-left="0.6154in" fo:margin-right="1.0193in" fo:margin-top="0in" fo:margin-bottom="0in" style:contextual-spacing="false" fo:text-align="center" style:justify-single-word="false" fo:text-indent="0in" style:auto-text-indent="false"/>
    </style:style>
    <style:style style:name="P990" style:family="paragraph" style:parent-style-name="Heading_20_4">
      <style:paragraph-properties fo:margin-left="0.6181in" fo:margin-right="1.0193in"/>
    </style:style>
    <style:style style:name="P991" style:family="paragraph" style:parent-style-name="Standard">
      <style:paragraph-properties fo:margin-left="0.6181in" fo:margin-right="1.0193in" fo:margin-top="0.0016in" fo:margin-bottom="0in" style:contextual-spacing="false" fo:text-align="center" style:justify-single-word="false" fo:text-indent="0in" style:auto-text-indent="false"/>
    </style:style>
    <style:style style:name="P992" style:family="paragraph" style:parent-style-name="Text_20_body" style:master-page-name="Converted32">
      <style:paragraph-properties style:page-number="auto"/>
      <style:text-properties style:font-name="Verdana" fo:font-size="8.5pt" fo:font-weight="bold" style:font-size-asian="8.5pt" style:font-weight-asian="bold"/>
    </style:style>
    <style:style style:name="P993" style:family="paragraph" style:parent-style-name="Text_20_body">
      <style:paragraph-properties fo:margin-top="0.1165in" fo:margin-bottom="0in" style:contextual-spacing="false"/>
      <style:text-properties style:font-name="Verdana" fo:font-size="8.5pt" fo:font-weight="bold" style:font-size-asian="8.5pt" style:font-weight-asian="bold"/>
    </style:style>
    <style:style style:name="P994" style:family="paragraph" style:parent-style-name="Standard">
      <style:paragraph-properties fo:margin-left="1.6083in" fo:margin-right="0in" fo:margin-top="0in" fo:margin-bottom="0in" style:contextual-spacing="false" fo:text-align="left" style:justify-single-word="false" fo:text-indent="0in" style:auto-text-indent="false"/>
    </style:style>
    <style:style style:name="P995" style:family="paragraph" style:parent-style-name="Heading_20_4">
      <style:paragraph-properties fo:margin-left="3.3354in" fo:margin-right="1.9472in" fo:line-height="103%" fo:text-align="justify" style:justify-single-word="false">
        <style:tab-stops>
          <style:tab-stop style:position="4.398in"/>
          <style:tab-stop style:position="5.5516in"/>
        </style:tab-stops>
      </style:paragraph-properties>
    </style:style>
    <style:style style:name="P996" style:family="paragraph" style:parent-style-name="Text_20_body">
      <style:paragraph-properties fo:margin-top="0.0063in" fo:margin-bottom="0in" style:contextual-spacing="false"/>
      <style:text-properties style:font-name="Verdana" fo:font-size="8.5pt" fo:font-weight="bold" style:font-size-asian="8.5pt" style:font-weight-asian="bold"/>
    </style:style>
    <style:style style:name="P997" style:family="paragraph" style:parent-style-name="Standard">
      <style:paragraph-properties fo:margin-left="3.3354in" fo:margin-right="0in" fo:margin-top="0.0008in" fo:margin-bottom="0in" style:contextual-spacing="false" fo:text-align="justify" style:justify-single-word="false" fo:text-indent="0in" style:auto-text-indent="false"/>
    </style:style>
    <style:style style:name="P998" style:family="paragraph" style:parent-style-name="Standard">
      <style:paragraph-properties fo:margin-left="3.3354in" fo:margin-right="1.9453in" fo:margin-top="0.0047in" fo:margin-bottom="0in" style:contextual-spacing="false" fo:line-height="103%" fo:text-align="justify" style:justify-single-word="false" fo:text-indent="0in" style:auto-text-indent="false"/>
    </style:style>
    <style:style style:name="P999" style:family="paragraph" style:parent-style-name="Heading_20_4">
      <style:paragraph-properties fo:margin-left="0.489in" fo:margin-right="1.0193in" fo:margin-top="0.1425in" fo:margin-bottom="0in" style:contextual-spacing="false"/>
      <style:text-properties fo:letter-spacing="-0.0016in" style:text-scale="105%"/>
    </style:style>
    <style:style style:name="P1000" style:family="paragraph" style:parent-style-name="Standard">
      <style:paragraph-properties fo:margin-left="1.6083in" fo:margin-right="1.9457in" fo:margin-top="0in" fo:margin-bottom="0in" style:contextual-spacing="false" fo:line-height="103%" fo:text-align="justify" style:justify-single-word="false" fo:text-indent="1.7272in" style:auto-text-indent="false"/>
    </style:style>
    <style:style style:name="P1001" style:family="paragraph" style:parent-style-name="Text_20_body">
      <style:paragraph-properties fo:margin-top="0.0354in" fo:margin-bottom="0.0008in" style:contextual-spacing="false"/>
      <style:text-properties style:font-name="Verdana" fo:font-size="10pt" style:font-size-asian="10pt"/>
    </style:style>
    <style:style style:name="P1002" style:family="paragraph" style:parent-style-name="Table_20_Paragraph">
      <style:paragraph-properties fo:margin-left="0.078in" fo:margin-right="0in" fo:margin-top="0.0437in" fo:margin-bottom="0in" style:contextual-spacing="false"/>
    </style:style>
    <style:style style:name="P1003" style:family="paragraph" style:parent-style-name="Table_20_Paragraph">
      <style:paragraph-properties fo:margin-left="0.272in" fo:margin-right="0in" fo:margin-top="0.0437in" fo:margin-bottom="0in" style:contextual-spacing="false"/>
    </style:style>
    <style:style style:name="P1004" style:family="paragraph" style:parent-style-name="Table_20_Paragraph">
      <style:paragraph-properties fo:margin-left="0.022in" fo:margin-right="0in" fo:margin-top="0.0437in" fo:margin-bottom="0in" style:contextual-spacing="false" fo:text-align="center" style:justify-single-word="false"/>
    </style:style>
    <style:style style:name="P1005" style:family="paragraph" style:parent-style-name="Table_20_Paragraph">
      <style:paragraph-properties fo:margin-left="0.0047in" fo:margin-right="0.0055in" fo:margin-top="0.0437in" fo:margin-bottom="0in" style:contextual-spacing="false" fo:text-align="center" style:justify-single-word="false"/>
    </style:style>
    <style:style style:name="P1006" style:family="paragraph" style:parent-style-name="Table_20_Paragraph">
      <style:paragraph-properties fo:margin-top="0.078in" fo:margin-bottom="0in" style:contextual-spacing="false"/>
      <style:text-properties style:font-name="Verdana" fo:font-size="5pt" style:font-size-asian="5pt"/>
    </style:style>
    <style:style style:name="P1007" style:family="paragraph" style:parent-style-name="Table_20_Paragraph">
      <style:paragraph-properties fo:margin-left="0.0484in" fo:margin-right="0in" fo:line-height="102%" fo:text-indent="-0.0138in" style:auto-text-indent="false"/>
    </style:style>
    <style:style style:name="P1008" style:family="paragraph" style:parent-style-name="Table_20_Paragraph">
      <style:paragraph-properties fo:margin-top="0.0319in" fo:margin-bottom="0in" style:contextual-spacing="false"/>
      <style:text-properties style:font-name="Verdana" fo:font-size="5pt" style:font-size-asian="5pt"/>
    </style:style>
    <style:style style:name="P1009" style:family="paragraph" style:parent-style-name="Table_20_Paragraph">
      <style:paragraph-properties fo:margin-left="0.0571in" fo:margin-right="0.0492in" fo:margin-top="0.0008in" fo:margin-bottom="0in" style:contextual-spacing="false" fo:line-height="102%" fo:text-align="center" style:justify-single-word="false" fo:text-indent="0.002in" style:auto-text-indent="false"/>
    </style:style>
    <style:style style:name="P1010" style:family="paragraph" style:parent-style-name="Table_20_Paragraph">
      <style:paragraph-properties fo:margin-left="0.0508in" fo:margin-right="0.0437in" fo:margin-top="0.0283in" fo:margin-bottom="0in" style:contextual-spacing="false" fo:line-height="102%" fo:text-align="center" style:justify-single-word="false" fo:text-indent="-0.0008in" style:auto-text-indent="false"/>
    </style:style>
    <style:style style:name="P1011" style:family="paragraph" style:parent-style-name="Table_20_Paragraph">
      <style:paragraph-properties fo:margin-top="0.0362in" fo:margin-bottom="0in" style:contextual-spacing="false"/>
      <style:text-properties style:font-name="Verdana" fo:font-size="5pt" style:font-size-asian="5pt"/>
    </style:style>
    <style:style style:name="P1012" style:family="paragraph" style:parent-style-name="Table_20_Paragraph">
      <style:paragraph-properties fo:margin-left="0.0055in" fo:margin-right="0.0008in" fo:text-align="center" style:justify-single-word="false"/>
    </style:style>
    <style:style style:name="P1013" style:family="paragraph" style:parent-style-name="Text_20_body">
      <style:paragraph-properties fo:margin-top="0.0075in" fo:margin-bottom="0in" style:contextual-spacing="false"/>
      <style:text-properties style:font-name="Verdana" fo:font-size="8.5pt" style:font-size-asian="8.5pt"/>
    </style:style>
    <style:style style:name="P1014" style:family="paragraph" style:parent-style-name="Standard">
      <style:paragraph-properties fo:margin-left="1.6264in" fo:margin-right="1.9484in" fo:margin-top="0in" fo:margin-bottom="0in" style:contextual-spacing="false" fo:line-height="103%" fo:text-align="justify" style:justify-single-word="false" fo:text-indent="1.7181in" style:auto-text-indent="false"/>
    </style:style>
    <style:style style:name="P1015" style:family="paragraph" style:parent-style-name="Text_20_body">
      <style:paragraph-properties fo:margin-top="0.0102in" fo:margin-bottom="0in" style:contextual-spacing="false"/>
      <style:text-properties style:font-name="Verdana" fo:font-size="8.5pt" style:font-size-asian="8.5pt"/>
    </style:style>
    <style:style style:name="P1016" style:family="paragraph" style:parent-style-name="Standard">
      <style:paragraph-properties fo:margin-left="0.6819in" fo:margin-right="1.0193in" fo:margin-top="0in" fo:margin-bottom="0in" style:contextual-spacing="false" fo:text-align="center" style:justify-single-word="false" fo:text-indent="0in" style:auto-text-indent="false"/>
    </style:style>
    <style:style style:name="P1017" style:family="paragraph" style:parent-style-name="Text_20_body">
      <style:paragraph-properties fo:margin-top="0.0146in" fo:margin-bottom="0in" style:contextual-spacing="false"/>
      <style:text-properties style:font-name="Verdana" fo:font-size="8.5pt" style:font-size-asian="8.5pt"/>
    </style:style>
    <style:style style:name="P1018" style:family="paragraph" style:parent-style-name="Heading_20_4">
      <style:paragraph-properties fo:margin-left="0.6807in" fo:margin-right="1.0193in"/>
    </style:style>
    <style:style style:name="P1019" style:family="paragraph" style:parent-style-name="Standard">
      <style:paragraph-properties fo:margin-left="0.6811in" fo:margin-right="1.0193in" fo:margin-top="0.0047in" fo:margin-bottom="0in" style:contextual-spacing="false" fo:text-align="center" style:justify-single-word="false" fo:text-indent="0in" style:auto-text-indent="false"/>
    </style:style>
    <style:style style:name="P1020" style:family="paragraph" style:parent-style-name="Text_20_body" style:master-page-name="Converted33">
      <style:paragraph-properties style:page-number="auto"/>
      <style:text-properties style:font-name="Verdana" fo:font-size="7.5pt" fo:font-weight="bold" style:font-size-asian="7.5pt" style:font-weight-asian="bold"/>
    </style:style>
    <style:style style:name="P1021" style:family="paragraph" style:parent-style-name="Text_20_body">
      <style:text-properties style:font-name="Verdana" fo:font-size="7.5pt" fo:font-weight="bold" style:font-size-asian="7.5pt" style:font-weight-asian="bold"/>
    </style:style>
    <style:style style:name="P1022" style:family="paragraph" style:parent-style-name="Text_20_body">
      <style:paragraph-properties fo:margin-top="0.0382in" fo:margin-bottom="0in" style:contextual-spacing="false"/>
      <style:text-properties style:font-name="Verdana" fo:font-size="7.5pt" fo:font-weight="bold" style:font-size-asian="7.5pt" style:font-weight-asian="bold"/>
    </style:style>
    <style:style style:name="P1023" style:family="paragraph" style:parent-style-name="Text_20_body">
      <style:paragraph-properties fo:margin-top="0.0035in" fo:margin-bottom="0in" style:contextual-spacing="false"/>
      <style:text-properties style:font-name="Verdana" fo:font-size="7.5pt" fo:font-weight="bold" style:font-size-asian="7.5pt" style:font-weight-asian="bold"/>
    </style:style>
    <style:style style:name="P1024" style:family="paragraph" style:parent-style-name="Standard">
      <style:paragraph-properties fo:margin-left="3.2571in" fo:margin-right="2.1591in" fo:margin-top="0in" fo:margin-bottom="0in" style:contextual-spacing="false" fo:line-height="102%" fo:text-align="justify" style:justify-single-word="false" fo:text-indent="0in" style:auto-text-indent="false">
        <style:tab-stops>
          <style:tab-stop style:position="4.2807in"/>
          <style:tab-stop style:position="5.3839in"/>
        </style:tab-stops>
      </style:paragraph-properties>
    </style:style>
    <style:style style:name="P1025" style:family="paragraph" style:parent-style-name="Standard">
      <style:paragraph-properties fo:margin-left="3.2756in" fo:margin-right="0in" fo:margin-top="0.1252in" fo:margin-bottom="0in" style:contextual-spacing="false" fo:text-align="justify" style:justify-single-word="false" fo:text-indent="0in" style:auto-text-indent="false"/>
    </style:style>
    <style:style style:name="P1026" style:family="paragraph" style:parent-style-name="Standard">
      <style:paragraph-properties fo:margin-left="3.2756in" fo:margin-right="2.161in" fo:margin-top="0.0055in" fo:margin-bottom="0in" style:contextual-spacing="false" fo:line-height="102%" fo:text-align="justify" style:justify-single-word="false" fo:text-indent="0in" style:auto-text-indent="false"/>
    </style:style>
    <style:style style:name="P1027" style:family="paragraph" style:parent-style-name="Standard">
      <style:paragraph-properties fo:margin-left="0.2854in" fo:margin-right="1.0193in" fo:margin-top="0in" fo:margin-bottom="0in" style:contextual-spacing="false" fo:text-align="center" style:justify-single-word="false" fo:text-indent="0in" style:auto-text-indent="false"/>
    </style:style>
    <style:style style:name="P1028" style:family="paragraph" style:parent-style-name="Standard">
      <style:paragraph-properties fo:margin-left="1.6071in" fo:margin-right="2.1591in" fo:margin-top="0in" fo:margin-bottom="0in" style:contextual-spacing="false" fo:line-height="102%" fo:text-align="justify" style:justify-single-word="false" fo:text-indent="1.6681in" style:auto-text-indent="false"/>
    </style:style>
    <style:style style:name="P1029" style:family="paragraph" style:parent-style-name="Table_20_Paragraph">
      <style:paragraph-properties fo:margin-top="0.0228in" fo:margin-bottom="0in" style:contextual-spacing="false"/>
      <style:text-properties style:font-name="Verdana" fo:font-size="4.5pt" style:font-size-asian="4.5pt"/>
    </style:style>
    <style:style style:name="P1030" style:family="paragraph" style:parent-style-name="Table_20_Paragraph">
      <style:paragraph-properties fo:margin-left="0.1307in" fo:margin-right="0in"/>
    </style:style>
    <style:style style:name="P1031" style:family="paragraph" style:parent-style-name="Table_20_Paragraph">
      <style:paragraph-properties fo:margin-left="0.1807in" fo:margin-right="0in"/>
    </style:style>
    <style:style style:name="P1032" style:family="paragraph" style:parent-style-name="Table_20_Paragraph">
      <style:paragraph-properties fo:margin-left="0.1311in" fo:margin-right="0in"/>
    </style:style>
    <style:style style:name="P1033" style:family="paragraph" style:parent-style-name="Table_20_Paragraph">
      <style:text-properties style:font-name="Verdana" fo:font-size="4.5pt" style:font-size-asian="4.5pt"/>
    </style:style>
    <style:style style:name="P1034" style:family="paragraph" style:parent-style-name="Table_20_Paragraph">
      <style:paragraph-properties fo:margin-top="0.0382in" fo:margin-bottom="0in" style:contextual-spacing="false"/>
      <style:text-properties style:font-name="Verdana" fo:font-size="4.5pt" style:font-size-asian="4.5pt"/>
    </style:style>
    <style:style style:name="P1035" style:family="paragraph" style:parent-style-name="Table_20_Paragraph">
      <style:paragraph-properties fo:margin-left="0.1047in" fo:margin-right="0.0866in" fo:line-height="108%" fo:text-indent="-0.0134in" style:auto-text-indent="false"/>
    </style:style>
    <style:style style:name="P1036" style:family="paragraph" style:parent-style-name="Table_20_Paragraph">
      <style:paragraph-properties fo:margin-left="0.1165in" fo:margin-right="0.0008in" fo:line-height="108%" fo:text-indent="-0.0409in" style:auto-text-indent="false"/>
    </style:style>
    <style:style style:name="P1037" style:family="paragraph" style:parent-style-name="Table_20_Paragraph">
      <style:paragraph-properties fo:margin-top="0.0075in" fo:margin-bottom="0in" style:contextual-spacing="false"/>
      <style:text-properties style:font-name="Verdana" fo:font-size="4.5pt" style:font-size-asian="4.5pt"/>
    </style:style>
    <style:style style:name="P1038" style:family="paragraph" style:parent-style-name="Table_20_Paragraph">
      <style:paragraph-properties fo:margin-left="0.0591in" fo:margin-right="0.0453in" fo:margin-top="0.0008in" fo:margin-bottom="0in" style:contextual-spacing="false" fo:line-height="108%" fo:text-align="center" style:justify-single-word="false" fo:text-indent="-0.0035in" style:auto-text-indent="false"/>
    </style:style>
    <style:style style:name="P1039" style:family="paragraph" style:parent-style-name="Table_20_Paragraph">
      <style:paragraph-properties fo:margin-left="0.1118in" fo:margin-right="0in"/>
    </style:style>
    <style:style style:name="P1040" style:family="paragraph" style:parent-style-name="Table_20_Paragraph">
      <style:paragraph-properties fo:margin-left="0.1228in" fo:margin-right="0in" fo:margin-top="0.0063in" fo:margin-bottom="0in" style:contextual-spacing="false"/>
    </style:style>
    <style:style style:name="P1041" style:family="paragraph" style:parent-style-name="Text_20_body">
      <style:paragraph-properties fo:margin-top="0.0146in" fo:margin-bottom="0in" style:contextual-spacing="false"/>
      <style:text-properties style:font-name="Verdana" fo:font-size="7.5pt" style:font-size-asian="7.5pt"/>
    </style:style>
    <style:style style:name="P1042" style:family="paragraph" style:parent-style-name="Standard">
      <style:paragraph-properties fo:margin-left="1.6252in" fo:margin-right="2.1638in" fo:margin-top="0in" fo:margin-bottom="0in" style:contextual-spacing="false" fo:text-align="justify" style:justify-single-word="false" fo:text-indent="1.6319in" style:auto-text-indent="false"/>
    </style:style>
    <style:style style:name="P1043" style:family="paragraph" style:parent-style-name="List_20_Paragraph" style:list-style-name="WWNum4">
      <style:paragraph-properties fo:margin-left="1.8146in" fo:margin-right="2.1626in" fo:margin-top="0in" fo:margin-bottom="0in" style:contextual-spacing="false" fo:line-height="115%" fo:text-align="justify" style:justify-single-word="false" fo:text-indent="0.8209in" style:auto-text-indent="false">
        <style:tab-stops>
          <style:tab-stop style:position="2.7236in"/>
        </style:tab-stops>
      </style:paragraph-properties>
    </style:style>
    <style:style style:name="P1044" style:family="paragraph" style:parent-style-name="List_20_Paragraph" style:list-style-name="WWNum4">
      <style:paragraph-properties fo:margin-left="1.8146in" fo:margin-right="2.1673in" fo:margin-top="0.0626in" fo:margin-bottom="0in" style:contextual-spacing="false" fo:line-height="114%" fo:text-align="justify" style:justify-single-word="false" fo:text-indent="0.8201in" style:auto-text-indent="false">
        <style:tab-stops>
          <style:tab-stop style:position="2.7492in"/>
        </style:tab-stops>
      </style:paragraph-properties>
    </style:style>
    <style:style style:name="P1045" style:family="paragraph" style:parent-style-name="List_20_Paragraph" style:list-style-name="WWNum4">
      <style:paragraph-properties fo:margin-left="1.8146in" fo:margin-right="2.1646in" fo:margin-top="0.0689in" fo:margin-bottom="0in" style:contextual-spacing="false" fo:line-height="114%" fo:text-align="justify" style:justify-single-word="false" fo:text-indent="0.8209in" style:auto-text-indent="false">
        <style:tab-stops>
          <style:tab-stop style:position="2.822in"/>
        </style:tab-stops>
      </style:paragraph-properties>
    </style:style>
    <style:style style:name="P1046" style:family="paragraph" style:parent-style-name="List_20_Paragraph" style:list-style-name="WWNum4">
      <style:paragraph-properties fo:margin-left="1.8146in" fo:margin-right="2.1661in" fo:margin-top="0.0665in" fo:margin-bottom="0in" style:contextual-spacing="false" fo:line-height="114%" fo:text-align="justify" style:justify-single-word="false" fo:text-indent="0.8209in" style:auto-text-indent="false">
        <style:tab-stops>
          <style:tab-stop style:position="2.8173in"/>
        </style:tab-stops>
      </style:paragraph-properties>
    </style:style>
    <style:style style:name="P1047" style:family="paragraph" style:parent-style-name="Text_20_body" style:master-page-name="Converted34">
      <style:paragraph-properties style:page-number="auto"/>
      <style:text-properties style:font-name="Verdana" fo:font-size="7pt" style:font-size-asian="7pt"/>
    </style:style>
    <style:style style:name="P1048" style:family="paragraph" style:parent-style-name="Text_20_body">
      <style:text-properties style:font-name="Verdana" fo:font-size="7pt" style:font-size-asian="7pt"/>
    </style:style>
    <style:style style:name="P1049" style:family="paragraph" style:parent-style-name="Text_20_body">
      <style:paragraph-properties fo:margin-top="0.0547in" fo:margin-bottom="0in" style:contextual-spacing="false"/>
      <style:text-properties style:font-name="Verdana" fo:font-size="7pt" style:font-size-asian="7pt"/>
    </style:style>
    <style:style style:name="P1050" style:family="paragraph" style:parent-style-name="List_20_Paragraph" style:list-style-name="WWNum4">
      <style:paragraph-properties fo:margin-left="1.8071in" fo:margin-right="2.1327in" fo:margin-top="0in" fo:margin-bottom="0in" style:contextual-spacing="false" fo:line-height="115%" fo:text-align="justify" style:justify-single-word="false" fo:text-indent="0.8291in" style:auto-text-indent="false">
        <style:tab-stops>
          <style:tab-stop style:position="2.7382in"/>
        </style:tab-stops>
      </style:paragraph-properties>
    </style:style>
    <style:style style:name="P1051" style:family="paragraph" style:parent-style-name="List_20_Paragraph" style:list-style-name="WWNum4">
      <style:paragraph-properties fo:margin-left="1.8071in" fo:margin-right="2.1299in" fo:margin-top="0.0689in" fo:margin-bottom="0in" style:contextual-spacing="false" fo:line-height="115%" fo:text-align="justify" style:justify-single-word="false" fo:text-indent="0.8291in" style:auto-text-indent="false">
        <style:tab-stops>
          <style:tab-stop style:position="2.8272in"/>
        </style:tab-stops>
      </style:paragraph-properties>
    </style:style>
    <style:style style:name="P1052" style:family="paragraph" style:parent-style-name="List_20_Paragraph" style:list-style-name="WWNum4">
      <style:paragraph-properties fo:margin-left="1.8071in" fo:margin-right="2.1319in" fo:margin-top="0.0701in" fo:margin-bottom="0in" style:contextual-spacing="false" fo:line-height="115%" fo:text-align="justify" style:justify-single-word="false" fo:text-indent="0.8291in" style:auto-text-indent="false">
        <style:tab-stops>
          <style:tab-stop style:position="2.8425in"/>
        </style:tab-stops>
      </style:paragraph-properties>
    </style:style>
    <style:style style:name="P1053" style:family="paragraph" style:parent-style-name="List_20_Paragraph" style:list-style-name="WWNum4">
      <style:paragraph-properties fo:margin-left="1.8071in" fo:margin-right="2.1319in" fo:margin-top="0.0673in" fo:margin-bottom="0in" style:contextual-spacing="false" fo:line-height="115%" fo:text-align="justify" style:justify-single-word="false" fo:text-indent="0.8291in" style:auto-text-indent="false">
        <style:tab-stops>
          <style:tab-stop style:position="2.8598in"/>
        </style:tab-stops>
      </style:paragraph-properties>
    </style:style>
    <style:style style:name="P1054" style:family="paragraph" style:parent-style-name="List_20_Paragraph" style:list-style-name="WWNum4">
      <style:paragraph-properties fo:margin-left="1.8071in" fo:margin-right="2.1299in" fo:margin-top="0.0701in" fo:margin-bottom="0in" style:contextual-spacing="false" fo:line-height="115%" fo:text-align="justify" style:justify-single-word="false" fo:text-indent="0.8299in" style:auto-text-indent="false">
        <style:tab-stops>
          <style:tab-stop style:position="2.8291in"/>
        </style:tab-stops>
      </style:paragraph-properties>
    </style:style>
    <style:style style:name="P1055" style:family="paragraph" style:parent-style-name="List_20_Paragraph" style:list-style-name="WWNum4">
      <style:paragraph-properties fo:margin-left="1.8071in" fo:margin-right="2.1335in" fo:margin-top="0.0681in" fo:margin-bottom="0in" style:contextual-spacing="false" fo:line-height="100%" fo:text-align="justify" style:justify-single-word="false" fo:text-indent="0.8291in" style:auto-text-indent="false">
        <style:tab-stops>
          <style:tab-stop style:position="2.7563in"/>
        </style:tab-stops>
      </style:paragraph-properties>
    </style:style>
    <style:style style:name="P1056" style:family="paragraph" style:parent-style-name="Text_20_body">
      <style:paragraph-properties fo:margin-top="0.0016in" fo:margin-bottom="0in" style:contextual-spacing="false"/>
      <style:text-properties style:font-name="Verdana" fo:font-size="7pt" style:font-size-asian="7pt"/>
    </style:style>
    <style:style style:name="P1057" style:family="paragraph" style:parent-style-name="Standard">
      <style:paragraph-properties fo:margin-left="1.8071in" fo:margin-right="2.1307in" fo:margin-top="0in" fo:margin-bottom="0in" style:contextual-spacing="false" fo:text-align="justify" style:justify-single-word="false" fo:text-indent="1.6575in" style:auto-text-indent="false"/>
    </style:style>
    <style:style style:name="P1058" style:family="paragraph" style:parent-style-name="Standard">
      <style:paragraph-properties fo:margin-left="1.8071in" fo:margin-right="2.1272in" fo:margin-top="0in" fo:margin-bottom="0in" style:contextual-spacing="false" fo:text-align="justify" style:justify-single-word="false" fo:text-indent="1.6583in" style:auto-text-indent="false"/>
    </style:style>
    <style:style style:name="P1059" style:family="paragraph" style:parent-style-name="Text_20_body">
      <style:paragraph-properties fo:margin-top="0.0154in" fo:margin-bottom="0in" style:contextual-spacing="false"/>
      <style:text-properties style:font-name="Verdana" fo:font-size="7pt" style:font-size-asian="7pt"/>
    </style:style>
    <style:style style:name="P1060" style:family="paragraph" style:parent-style-name="Standard">
      <style:paragraph-properties fo:margin-left="1.6138in" fo:margin-right="2.128in" fo:margin-top="0in" fo:margin-bottom="0in" style:contextual-spacing="false" fo:line-height="103%" fo:text-align="justify" style:justify-single-word="false" fo:text-indent="1.65in" style:auto-text-indent="false"/>
    </style:style>
    <style:style style:name="P1061" style:family="paragraph" style:parent-style-name="Text_20_body">
      <style:paragraph-properties fo:margin-top="0.0043in" fo:margin-bottom="0in" style:contextual-spacing="false"/>
      <style:text-properties style:font-name="Verdana" fo:font-size="7.5pt" fo:font-style="italic" fo:font-weight="bold" style:font-size-asian="7.5pt" style:font-style-asian="italic" style:font-weight-asian="bold"/>
    </style:style>
    <style:style style:name="P1062" style:family="paragraph" style:parent-style-name="Text_20_body">
      <style:paragraph-properties fo:margin-top="0.0063in" fo:margin-bottom="0in" style:contextual-spacing="false"/>
      <style:text-properties style:font-name="Verdana" fo:font-size="7.5pt" style:font-size-asian="7.5pt"/>
    </style:style>
    <style:style style:name="P1063" style:family="paragraph" style:parent-style-name="Standard">
      <style:paragraph-properties fo:margin-left="0.4854in" fo:margin-right="1.0193in" fo:margin-top="0.0008in" fo:margin-bottom="0in" style:contextual-spacing="false" fo:text-align="center" style:justify-single-word="false" fo:text-indent="0in" style:auto-text-indent="false"/>
    </style:style>
    <style:style style:name="P1064" style:family="paragraph" style:parent-style-name="Standard">
      <style:paragraph-properties fo:margin-left="0.4846in" fo:margin-right="1.0193in" fo:margin-top="0.0063in" fo:margin-bottom="0in" style:contextual-spacing="false" fo:text-align="center" style:justify-single-word="false" fo:text-indent="0in" style:auto-text-indent="false"/>
    </style:style>
    <style:style style:name="P1065" style:family="paragraph" style:parent-style-name="Text_20_body" style:master-page-name="Converted35">
      <style:paragraph-properties style:page-number="auto"/>
      <style:text-properties style:font-name="Verdana" fo:font-weight="bold" style:font-weight-asian="bold"/>
    </style:style>
    <style:style style:name="P1066" style:family="paragraph" style:parent-style-name="Text_20_body">
      <style:paragraph-properties fo:margin-top="0.1228in" fo:margin-bottom="0in" style:contextual-spacing="false"/>
      <style:text-properties style:font-name="Verdana" fo:font-weight="bold" style:font-weight-asian="bold"/>
    </style:style>
    <style:style style:name="P1067" style:family="paragraph" style:parent-style-name="Heading_20_5">
      <style:paragraph-properties fo:margin-left="0.6654in" fo:margin-right="1.0193in" fo:text-align="center" style:justify-single-word="false"/>
    </style:style>
    <style:style style:name="P1068" style:family="paragraph" style:parent-style-name="Text_20_body">
      <style:text-properties fo:font-weight="bold" style:font-weight-asian="bold"/>
    </style:style>
    <style:style style:name="P1069" style:family="paragraph" style:parent-style-name="Text_20_body">
      <style:paragraph-properties fo:margin-top="0.0016in" fo:margin-bottom="0in" style:contextual-spacing="false"/>
      <style:text-properties fo:font-weight="bold" style:font-weight-asian="bold"/>
    </style:style>
    <style:style style:name="P1070" style:family="paragraph" style:parent-style-name="Text_20_body">
      <style:paragraph-properties fo:margin-left="1.3146in" fo:margin-right="1.6709in" fo:text-align="justify" style:justify-single-word="false"/>
    </style:style>
    <style:style style:name="P1071" style:family="paragraph" style:parent-style-name="Text_20_body">
      <style:paragraph-properties fo:margin-left="1.3154in" fo:margin-right="1.6709in" fo:margin-top="0.002in" fo:margin-bottom="0in" style:contextual-spacing="false" fo:text-align="justify" style:justify-single-word="false" fo:text-indent="-0.0008in" style:auto-text-indent="false"/>
    </style:style>
    <style:style style:name="P1072" style:family="paragraph" style:parent-style-name="Text_20_body">
      <style:paragraph-properties fo:margin-top="0.0055in" fo:margin-bottom="0in" style:contextual-spacing="false"/>
    </style:style>
    <style:style style:name="P1073" style:family="paragraph" style:parent-style-name="Text_20_body">
      <style:paragraph-properties fo:margin-left="1.3154in" fo:margin-right="0in" fo:margin-top="0.0008in" fo:margin-bottom="0in" style:contextual-spacing="false" fo:text-align="justify" style:justify-single-word="false"/>
    </style:style>
    <style:style style:name="P1074" style:family="paragraph" style:parent-style-name="Text_20_body">
      <style:paragraph-properties fo:margin-top="0.002in" fo:margin-bottom="0in" style:contextual-spacing="false"/>
    </style:style>
    <style:style style:name="P1075" style:family="paragraph" style:parent-style-name="Standard">
      <style:paragraph-properties fo:margin-left="0.6626in" fo:margin-right="1.0193in" fo:margin-top="0.0008in" fo:margin-bottom="0in" style:contextual-spacing="false" fo:text-align="center" style:justify-single-word="false" fo:text-indent="0in" style:auto-text-indent="false"/>
    </style:style>
    <style:style style:name="P1076" style:family="paragraph" style:parent-style-name="Text_20_body">
      <style:paragraph-properties fo:margin-left="0.6638in" fo:margin-right="1.0193in" fo:text-align="center" style:justify-single-word="false"/>
    </style:style>
    <style:style style:name="P1077" style:family="paragraph" style:parent-style-name="Text_20_body">
      <style:paragraph-properties fo:margin-top="0.0799in" fo:margin-bottom="0in" style:contextual-spacing="false"/>
    </style:style>
    <style:style style:name="P1078" style:family="paragraph" style:parent-style-name="Standard">
      <style:paragraph-properties fo:margin-left="0.5945in" fo:margin-right="1.0193in" fo:margin-top="0in" fo:margin-bottom="0in" style:contextual-spacing="false" fo:text-align="center" style:justify-single-word="false" fo:text-indent="0in" style:auto-text-indent="false"/>
    </style:style>
    <style:style style:name="P1079" style:family="paragraph" style:parent-style-name="Text_20_body">
      <style:paragraph-properties fo:margin-top="0.0098in" fo:margin-bottom="0in" style:contextual-spacing="false"/>
      <style:text-properties style:font-name="Calibri1" fo:font-size="6pt" fo:font-weight="bold" style:font-size-asian="6pt" style:font-weight-asian="bold"/>
    </style:style>
    <style:style style:name="P1080" style:family="paragraph" style:parent-style-name="Standard">
      <style:paragraph-properties fo:margin-left="1.4366in" fo:margin-right="1.8634in" fo:margin-top="0in" fo:margin-bottom="0in" style:contextual-spacing="false" fo:line-height="105%" fo:text-align="justify" style:justify-single-word="false" fo:text-indent="0in" style:auto-text-indent="false"/>
    </style:style>
    <style:style style:name="P1081" style:family="paragraph" style:parent-style-name="Text_20_body">
      <style:paragraph-properties fo:margin-top="0.0028in" fo:margin-bottom="0in" style:contextual-spacing="false"/>
      <style:text-properties style:font-name="Calibri1" fo:font-size="6pt" style:font-size-asian="6pt"/>
    </style:style>
    <style:style style:name="P1082" style:family="paragraph" style:parent-style-name="Standard">
      <style:paragraph-properties fo:margin-left="0.5925in" fo:margin-right="1.0193in" fo:margin-top="0in" fo:margin-bottom="0in" style:contextual-spacing="false" fo:text-align="center" style:justify-single-word="false" fo:text-indent="0in" style:auto-text-indent="false"/>
    </style:style>
    <style:style style:name="P1083" style:family="paragraph" style:parent-style-name="Text_20_body">
      <style:text-properties style:font-name="Calibri1" fo:font-size="6pt" style:font-size-asian="6pt"/>
    </style:style>
    <style:style style:name="P1084" style:family="paragraph" style:parent-style-name="Text_20_body">
      <style:paragraph-properties fo:margin-top="0.0189in" fo:margin-bottom="0in" style:contextual-spacing="false"/>
      <style:text-properties style:font-name="Calibri1" fo:font-size="6pt" style:font-size-asian="6pt"/>
    </style:style>
    <style:style style:name="P1085" style:family="paragraph" style:parent-style-name="Standard">
      <style:paragraph-properties fo:margin-left="0.5736in" fo:margin-right="1.0193in" fo:margin-top="0.0008in" fo:margin-bottom="0in" style:contextual-spacing="false" fo:text-align="center" style:justify-single-word="false" fo:text-indent="0in" style:auto-text-indent="false"/>
    </style:style>
    <style:style style:name="P1086" style:family="paragraph" style:parent-style-name="Standard">
      <style:paragraph-properties fo:margin-left="0.5917in" fo:margin-right="1.0193in" fo:margin-top="0.0043in" fo:margin-bottom="0in" style:contextual-spacing="false" fo:text-align="center" style:justify-single-word="false" fo:text-indent="0in" style:auto-text-indent="false"/>
    </style:style>
    <style:style style:name="P1087" style:family="paragraph" style:parent-style-name="Text_20_body" style:master-page-name="Converted36">
      <style:paragraph-properties style:page-number="auto"/>
      <style:text-properties style:font-name="Calibri1"/>
    </style:style>
    <style:style style:name="P1088" style:family="paragraph" style:parent-style-name="Text_20_body">
      <style:paragraph-properties fo:margin-top="0.1173in" fo:margin-bottom="0in" style:contextual-spacing="false"/>
      <style:text-properties style:font-name="Calibri1"/>
    </style:style>
    <style:style style:name="P1089" style:family="paragraph" style:parent-style-name="Standard">
      <style:paragraph-properties fo:margin-left="0.9102in" fo:margin-right="5.0689in" fo:margin-top="0.0008in" fo:margin-bottom="0in" style:contextual-spacing="false" style:line-height-at-least="0.2638in" fo:text-align="left" style:justify-single-word="false" fo:text-indent="0in" style:auto-text-indent="false"/>
    </style:style>
    <style:style style:name="P1090" style:family="paragraph" style:parent-style-name="Text_20_body">
      <style:paragraph-properties fo:margin-left="0.9102in" fo:margin-right="1.7925in" fo:margin-top="0.0083in" fo:margin-bottom="0in" style:contextual-spacing="false" fo:line-height="104%"/>
    </style:style>
    <style:style style:name="P1091" style:family="paragraph" style:parent-style-name="Standard">
      <style:paragraph-properties fo:margin-left="0.9102in" fo:margin-right="0in" fo:margin-top="0.0016in" fo:margin-bottom="0in" style:contextual-spacing="false" fo:text-align="left" style:justify-single-word="false" fo:text-indent="0in" style:auto-text-indent="false"/>
    </style:style>
    <style:style style:name="P1092" style:family="paragraph" style:parent-style-name="Text_20_body">
      <style:paragraph-properties fo:margin-left="0.9102in" fo:margin-right="1.8835in" fo:margin-top="0.0055in" fo:margin-bottom="0in" style:contextual-spacing="false" fo:line-height="104%" fo:text-align="justify" style:justify-single-word="false"/>
    </style:style>
    <style:style style:name="P1093" style:family="paragraph" style:parent-style-name="Text_20_body">
      <style:paragraph-properties fo:margin-left="0.9102in" fo:margin-right="0in" fo:margin-top="0.002in" fo:margin-bottom="0in" style:contextual-spacing="false" fo:text-align="justify" style:justify-single-word="false"/>
    </style:style>
    <style:style style:name="P1094" style:family="paragraph" style:parent-style-name="Text_20_body">
      <style:paragraph-properties fo:margin-left="0.9102in" fo:margin-right="1.8839in" fo:margin-top="0.0126in" fo:margin-bottom="0in" style:contextual-spacing="false" fo:line-height="104%" fo:text-align="justify" style:justify-single-word="false"/>
    </style:style>
    <style:style style:name="P1095" style:family="paragraph" style:parent-style-name="Text_20_body">
      <style:paragraph-properties fo:margin-left="0.9102in" fo:margin-right="0in" fo:margin-top="0.0016in" fo:margin-bottom="0in" style:contextual-spacing="false"/>
    </style:style>
    <style:style style:name="P1096" style:family="paragraph" style:parent-style-name="Text_20_body">
      <style:paragraph-properties fo:margin-left="0.9102in" fo:margin-right="0in" fo:margin-top="0.0055in" fo:margin-bottom="0in" style:contextual-spacing="false"/>
    </style:style>
    <style:style style:name="P1097" style:family="paragraph" style:parent-style-name="Text_20_body">
      <style:paragraph-properties fo:margin-left="0.9102in" fo:margin-right="0in" fo:margin-top="0.0063in" fo:margin-bottom="0in" style:contextual-spacing="false"/>
    </style:style>
    <style:style style:name="P1098" style:family="paragraph" style:parent-style-name="Text_20_body">
      <style:paragraph-properties fo:margin-left="0.9102in" fo:margin-right="1.8516in" fo:margin-top="0.0055in" fo:margin-bottom="0in" style:contextual-spacing="false" fo:line-height="104%"/>
    </style:style>
    <style:style style:name="P1099" style:family="paragraph" style:parent-style-name="Standard">
      <style:paragraph-properties fo:margin-left="0.9102in" fo:margin-right="4.902in" fo:margin-top="0.0008in" fo:margin-bottom="0in" style:contextual-spacing="false" fo:line-height="104%" fo:text-align="left" style:justify-single-word="false" fo:text-indent="0in" style:auto-text-indent="false"/>
    </style:style>
    <style:style style:name="P1100" style:family="paragraph" style:parent-style-name="Text_20_body">
      <style:paragraph-properties fo:margin-left="0.9102in" fo:margin-right="1.8846in" fo:margin-top="0.002in" fo:margin-bottom="0in" style:contextual-spacing="false" fo:line-height="104%" fo:text-align="justify" style:justify-single-word="false"/>
    </style:style>
    <style:style style:name="P1101" style:family="paragraph" style:parent-style-name="Standard">
      <style:paragraph-properties fo:margin-left="0.9102in" fo:margin-right="0in" fo:margin-top="0.0055in" fo:margin-bottom="0in" style:contextual-spacing="false" fo:text-align="left" style:justify-single-word="false" fo:text-indent="0in" style:auto-text-indent="false"/>
    </style:style>
    <style:style style:name="P1102" style:family="paragraph" style:parent-style-name="Text_20_body" style:master-page-name="Converted37">
      <style:paragraph-properties style:page-number="auto"/>
    </style:style>
    <style:style style:name="P1103" style:family="paragraph" style:parent-style-name="Text_20_body">
      <style:paragraph-properties fo:margin-top="0.0535in" fo:margin-bottom="0in" style:contextual-spacing="false"/>
    </style:style>
    <style:style style:name="P1104" style:family="paragraph" style:parent-style-name="Heading_20_5">
      <style:paragraph-properties fo:margin-left="0.9118in" fo:margin-right="0in"/>
    </style:style>
    <style:style style:name="P1105" style:family="paragraph" style:parent-style-name="Text_20_body">
      <style:paragraph-properties fo:margin-top="0.05in" fo:margin-bottom="0in" style:contextual-spacing="false"/>
      <style:text-properties fo:font-weight="bold" style:font-weight-asian="bold"/>
    </style:style>
    <style:style style:name="P1106" style:family="paragraph" style:parent-style-name="Standard">
      <style:paragraph-properties fo:margin-left="0.9118in" fo:margin-right="0in" fo:margin-top="0in" fo:margin-bottom="0in" style:contextual-spacing="false" fo:text-align="left" style:justify-single-word="false" fo:text-indent="0in" style:auto-text-indent="false"/>
    </style:style>
    <style:style style:name="P1107" style:family="paragraph" style:parent-style-name="Standard">
      <style:paragraph-properties fo:margin-left="0.9118in" fo:margin-right="0in" fo:margin-top="0.0256in" fo:margin-bottom="0in" style:contextual-spacing="false" fo:text-align="left" style:justify-single-word="false" fo:text-indent="0in" style:auto-text-indent="false"/>
    </style:style>
    <style:style style:name="P1108" style:family="paragraph" style:parent-style-name="Text_20_body">
      <style:paragraph-properties fo:margin-left="0.9118in" fo:margin-right="0in" fo:margin-top="0.0252in" fo:margin-bottom="0in" style:contextual-spacing="false"/>
    </style:style>
    <style:style style:name="P1109" style:family="paragraph" style:parent-style-name="Text_20_body">
      <style:paragraph-properties fo:margin-left="0.9118in" fo:margin-right="1.8819in" fo:margin-top="0.0055in" fo:margin-bottom="0in" style:contextual-spacing="false" fo:line-height="104%" fo:text-align="justify" style:justify-single-word="false"/>
    </style:style>
    <style:style style:name="P1110" style:family="paragraph" style:parent-style-name="Table_20_Paragraph">
      <style:paragraph-properties fo:margin-left="0in" fo:margin-right="0.0146in" fo:margin-top="0.0291in" fo:margin-bottom="0in" style:contextual-spacing="false" fo:text-align="center" style:justify-single-word="false"/>
    </style:style>
    <style:style style:name="P1111" style:family="paragraph" style:parent-style-name="Table_20_Paragraph">
      <style:paragraph-properties fo:margin-left="0.0075in" fo:margin-right="0in" fo:margin-top="0.0535in" fo:margin-bottom="0in" style:contextual-spacing="false" fo:text-align="center" style:justify-single-word="false"/>
    </style:style>
    <style:style style:name="P1112" style:family="paragraph" style:parent-style-name="Table_20_Paragraph">
      <style:paragraph-properties fo:margin-left="0.0236in" fo:margin-right="0.0154in" fo:margin-top="0.0535in" fo:margin-bottom="0in" style:contextual-spacing="false" fo:text-align="center" style:justify-single-word="false"/>
    </style:style>
    <style:style style:name="P1113" style:family="paragraph" style:parent-style-name="Table_20_Paragraph">
      <style:paragraph-properties fo:margin-left="0.0362in" fo:margin-right="0.0272in" fo:margin-top="0.0535in" fo:margin-bottom="0in" style:contextual-spacing="false" fo:text-align="center" style:justify-single-word="false"/>
    </style:style>
    <style:style style:name="P1114" style:family="paragraph" style:parent-style-name="Table_20_Paragraph">
      <style:paragraph-properties fo:margin-left="0.0591in" fo:margin-right="0in" fo:margin-top="0.061in" fo:margin-bottom="0in" style:contextual-spacing="false"/>
    </style:style>
    <style:style style:name="P1115" style:family="paragraph" style:parent-style-name="Table_20_Paragraph">
      <style:paragraph-properties fo:margin-left="0.1016in" fo:margin-right="0in" fo:margin-top="0.0535in" fo:margin-bottom="0in" style:contextual-spacing="false"/>
    </style:style>
    <style:style style:name="P1116" style:family="paragraph" style:parent-style-name="Table_20_Paragraph">
      <style:paragraph-properties fo:margin-left="0.1256in" fo:margin-right="0in" fo:margin-top="0.0535in" fo:margin-bottom="0in" style:contextual-spacing="false"/>
    </style:style>
    <style:style style:name="P1117" style:family="paragraph" style:parent-style-name="Table_20_Paragraph">
      <style:paragraph-properties fo:margin-top="0.0508in" fo:margin-bottom="0in" style:contextual-spacing="false"/>
      <style:text-properties fo:font-size="6.5pt" style:font-size-asian="6.5pt"/>
    </style:style>
    <style:style style:name="P1118" style:family="paragraph" style:parent-style-name="Table_20_Paragraph">
      <style:paragraph-properties fo:margin-left="0.0236in" fo:margin-right="0.0728in" fo:margin-top="0.0008in" fo:margin-bottom="0in" style:contextual-spacing="false" fo:text-align="center" style:justify-single-word="false"/>
    </style:style>
    <style:style style:name="P1119" style:family="paragraph" style:parent-style-name="Table_20_Paragraph">
      <style:paragraph-properties fo:margin-top="0.0319in" fo:margin-bottom="0in" style:contextual-spacing="false"/>
      <style:text-properties fo:font-size="6.5pt" style:font-size-asian="6.5pt"/>
    </style:style>
    <style:style style:name="P1120" style:family="paragraph" style:parent-style-name="Table_20_Paragraph">
      <style:paragraph-properties fo:margin-left="0.0217in" fo:margin-right="0.0366in" fo:text-align="center" style:justify-single-word="false"/>
    </style:style>
    <style:style style:name="P1121" style:family="paragraph" style:parent-style-name="Table_20_Paragraph">
      <style:paragraph-properties fo:margin-top="0.0484in" fo:margin-bottom="0in" style:contextual-spacing="false"/>
      <style:text-properties fo:font-size="6.5pt" style:font-size-asian="6.5pt"/>
    </style:style>
    <style:style style:name="P1122" style:family="paragraph" style:parent-style-name="Table_20_Paragraph">
      <style:paragraph-properties fo:margin-left="0.0508in" fo:margin-right="0.0146in" fo:text-align="center" style:justify-single-word="false"/>
    </style:style>
    <style:style style:name="P1123" style:family="paragraph" style:parent-style-name="Table_20_Paragraph">
      <style:paragraph-properties fo:margin-left="0.1201in" fo:margin-right="0in" fo:margin-top="0.0008in" fo:margin-bottom="0in" style:contextual-spacing="false"/>
    </style:style>
    <style:style style:name="P1124" style:family="paragraph" style:parent-style-name="Table_20_Paragraph">
      <style:paragraph-properties fo:margin-left="0.0102in" fo:margin-right="0in" fo:margin-top="0.089in" fo:margin-bottom="0in" style:contextual-spacing="false" fo:text-align="center" style:justify-single-word="false"/>
    </style:style>
    <style:style style:name="P1125" style:family="paragraph" style:parent-style-name="Table_20_Paragraph">
      <style:paragraph-properties fo:margin-top="0.0925in" fo:margin-bottom="0in" style:contextual-spacing="false"/>
      <style:text-properties fo:font-size="6.5pt" style:font-size-asian="6.5pt"/>
    </style:style>
    <style:style style:name="P1126" style:family="paragraph" style:parent-style-name="Table_20_Paragraph">
      <style:paragraph-properties fo:margin-left="0.1665in" fo:margin-right="0in"/>
    </style:style>
    <style:style style:name="P1127" style:family="paragraph" style:parent-style-name="Table_20_Paragraph">
      <style:paragraph-properties fo:margin-left="0in" fo:margin-right="0.0472in" fo:margin-top="0.0291in" fo:margin-bottom="0in" style:contextual-spacing="false" fo:text-align="right" style:justify-single-word="false"/>
    </style:style>
    <style:style style:name="P1128" style:family="paragraph" style:parent-style-name="Table_20_Paragraph">
      <style:paragraph-properties fo:margin-left="0.0929in" fo:margin-right="0in" fo:margin-top="0.0291in" fo:margin-bottom="0in" style:contextual-spacing="false"/>
    </style:style>
    <style:style style:name="P1129" style:family="paragraph" style:parent-style-name="Table_20_Paragraph">
      <style:paragraph-properties fo:margin-left="0in" fo:margin-right="0.0146in" fo:margin-top="0.0307in" fo:margin-bottom="0in" style:contextual-spacing="false" fo:text-align="center" style:justify-single-word="false"/>
    </style:style>
    <style:style style:name="P1130" style:family="paragraph" style:parent-style-name="Table_20_Paragraph">
      <style:paragraph-properties fo:margin-left="0.0591in" fo:margin-right="0in" fo:margin-top="0.0618in" fo:margin-bottom="0in" style:contextual-spacing="false"/>
    </style:style>
    <style:style style:name="P1131" style:family="paragraph" style:parent-style-name="Table_20_Paragraph">
      <style:paragraph-properties fo:margin-left="0.0854in" fo:margin-right="0in" fo:margin-top="0.0535in" fo:margin-bottom="0in" style:contextual-spacing="false"/>
    </style:style>
    <style:style style:name="P1132" style:family="paragraph" style:parent-style-name="Table_20_Paragraph">
      <style:paragraph-properties fo:margin-left="0.0102in" fo:margin-right="0.0252in" fo:margin-top="0.0535in" fo:margin-bottom="0in" style:contextual-spacing="false" fo:text-align="center" style:justify-single-word="false"/>
    </style:style>
    <style:style style:name="P1133" style:family="paragraph" style:parent-style-name="Table_20_Paragraph">
      <style:paragraph-properties fo:margin-left="0.0575in" fo:margin-right="0in" fo:margin-top="0.0925in" fo:margin-bottom="0in" style:contextual-spacing="false"/>
    </style:style>
    <style:style style:name="P1134" style:family="paragraph" style:parent-style-name="Table_20_Paragraph">
      <style:paragraph-properties fo:margin-left="0.0575in" fo:margin-right="0in" fo:margin-top="0.022in" fo:margin-bottom="0in" style:contextual-spacing="false"/>
    </style:style>
    <style:style style:name="P1135" style:family="paragraph" style:parent-style-name="Table_20_Paragraph">
      <style:paragraph-properties fo:margin-top="0.0327in" fo:margin-bottom="0in" style:contextual-spacing="false"/>
      <style:text-properties fo:font-size="6.5pt" style:font-size-asian="6.5pt"/>
    </style:style>
    <style:style style:name="P1136" style:family="paragraph" style:parent-style-name="Table_20_Paragraph">
      <style:text-properties fo:font-size="6.5pt" style:font-size-asian="6.5pt"/>
    </style:style>
    <style:style style:name="P1137" style:family="paragraph" style:parent-style-name="Table_20_Paragraph">
      <style:paragraph-properties fo:margin-top="0.0102in" fo:margin-bottom="0in" style:contextual-spacing="false"/>
      <style:text-properties fo:font-size="6.5pt" style:font-size-asian="6.5pt"/>
    </style:style>
    <style:style style:name="P1138" style:family="paragraph" style:parent-style-name="Table_20_Paragraph">
      <style:paragraph-properties fo:margin-left="0.0362in" fo:margin-right="0.0272in" fo:text-align="center" style:justify-single-word="false"/>
    </style:style>
    <style:style style:name="P1139" style:family="paragraph" style:parent-style-name="Table_20_Paragraph">
      <style:paragraph-properties fo:margin-left="0.1272in" fo:margin-right="0in" fo:margin-top="0.0925in" fo:margin-bottom="0in" style:contextual-spacing="false" fo:line-height="121%" fo:text-indent="-0.0402in" style:auto-text-indent="false"/>
    </style:style>
    <style:style style:name="P1140" style:family="paragraph" style:parent-style-name="Table_20_Paragraph">
      <style:paragraph-properties fo:margin-left="0.0098in" fo:margin-right="0in" fo:margin-top="0.0898in" fo:margin-bottom="0in" style:contextual-spacing="false" fo:text-align="center" style:justify-single-word="false"/>
    </style:style>
    <style:style style:name="P1141" style:family="paragraph" style:parent-style-name="Table_20_Paragraph">
      <style:paragraph-properties fo:margin-left="0.0244in" fo:margin-right="0.0146in" fo:margin-top="0.0008in" fo:margin-bottom="0in" style:contextual-spacing="false" fo:text-align="center" style:justify-single-word="false"/>
    </style:style>
    <style:style style:name="P1142" style:family="paragraph" style:parent-style-name="Table_20_Paragraph">
      <style:paragraph-properties fo:margin-left="0in" fo:margin-right="0.0484in" fo:margin-top="0.0291in" fo:margin-bottom="0in" style:contextual-spacing="false" fo:text-align="right" style:justify-single-word="false"/>
    </style:style>
    <style:style style:name="P1143" style:family="paragraph" style:parent-style-name="Table_20_Paragraph">
      <style:paragraph-properties fo:margin-left="0.0244in" fo:margin-right="0.0146in" fo:margin-top="0.0291in" fo:margin-bottom="0in" style:contextual-spacing="false" fo:text-align="center" style:justify-single-word="false"/>
    </style:style>
    <style:style style:name="P1144" style:family="paragraph" style:parent-style-name="Table_20_Paragraph">
      <style:paragraph-properties fo:margin-left="0.0138in" fo:margin-right="0.0146in" fo:margin-top="0.0299in" fo:margin-bottom="0in" style:contextual-spacing="false" fo:text-align="center" style:justify-single-word="false"/>
    </style:style>
    <style:style style:name="P1145" style:family="paragraph" style:parent-style-name="Table_20_Paragraph">
      <style:paragraph-properties fo:margin-left="0.0236in" fo:margin-right="0in" fo:margin-top="0.0535in" fo:margin-bottom="0in" style:contextual-spacing="false" fo:text-align="center" style:justify-single-word="false"/>
    </style:style>
    <style:style style:name="P1146" style:family="paragraph" style:parent-style-name="Table_20_Paragraph">
      <style:paragraph-properties fo:margin-left="0.0728in" fo:margin-right="0in" fo:margin-top="0.0925in" fo:margin-bottom="0in" style:contextual-spacing="false" fo:line-height="121%"/>
    </style:style>
    <style:style style:name="P1147" style:family="paragraph" style:parent-style-name="Table_20_Paragraph">
      <style:paragraph-properties fo:margin-left="0.0362in" fo:margin-right="0.0508in" fo:margin-top="0.0008in" fo:margin-bottom="0in" style:contextual-spacing="false" fo:text-align="center" style:justify-single-word="false"/>
    </style:style>
    <style:style style:name="P1148" style:family="paragraph" style:parent-style-name="Table_20_Paragraph">
      <style:paragraph-properties fo:margin-left="0.1638in" fo:margin-right="0in" fo:margin-top="0.0008in" fo:margin-bottom="0in" style:contextual-spacing="false"/>
    </style:style>
    <style:style style:name="P1149" style:family="paragraph" style:parent-style-name="Table_20_Paragraph">
      <style:paragraph-properties fo:margin-top="0.0575in" fo:margin-bottom="0in" style:contextual-spacing="false"/>
      <style:text-properties fo:font-size="6.5pt" style:font-size-asian="6.5pt"/>
    </style:style>
    <style:style style:name="P1150" style:family="paragraph" style:parent-style-name="Table_20_Paragraph">
      <style:paragraph-properties fo:margin-left="0.0098in" fo:margin-right="0in" fo:text-align="center" style:justify-single-word="false"/>
    </style:style>
    <style:style style:name="P1151" style:family="paragraph" style:parent-style-name="Table_20_Paragraph">
      <style:paragraph-properties fo:margin-left="0.0244in" fo:margin-right="0.0146in" fo:text-align="center" style:justify-single-word="false"/>
    </style:style>
    <style:style style:name="P1152" style:family="paragraph" style:parent-style-name="Table_20_Paragraph">
      <style:paragraph-properties fo:margin-left="0.0252in" fo:margin-right="0.0146in" fo:margin-top="0.0291in" fo:margin-bottom="0in" style:contextual-spacing="false" fo:text-align="center" style:justify-single-word="false"/>
    </style:style>
    <style:style style:name="P1153" style:family="paragraph" style:parent-style-name="Standard">
      <style:paragraph-properties fo:margin-left="0.9118in" fo:margin-right="1.7925in" fo:margin-top="0.0047in" fo:margin-bottom="0in" style:contextual-spacing="false" fo:line-height="104%" fo:text-align="left" style:justify-single-word="false" fo:text-indent="0in" style:auto-text-indent="false"/>
    </style:style>
    <style:style style:name="P1154" style:family="paragraph" style:parent-style-name="Standard">
      <style:paragraph-properties fo:margin-left="0.9118in" fo:margin-right="1.7925in" fo:margin-top="0.0016in" fo:margin-bottom="0in" style:contextual-spacing="false" fo:line-height="104%" fo:text-align="left" style:justify-single-word="false" fo:text-indent="0in" style:auto-text-indent="false"/>
    </style:style>
    <style:style style:name="P1155" style:family="paragraph" style:parent-style-name="Standard">
      <style:paragraph-properties fo:margin-left="0.9118in" fo:margin-right="3.2063in" fo:margin-top="0.0008in" fo:margin-bottom="0in" style:contextual-spacing="false" fo:line-height="104%" fo:text-align="left" style:justify-single-word="false" fo:text-indent="0in" style:auto-text-indent="false"/>
    </style:style>
    <style:style style:name="P1156" style:family="paragraph" style:parent-style-name="Standard">
      <style:paragraph-properties fo:margin-left="0.9118in" fo:margin-right="2.3984in" fo:margin-top="0.0016in" fo:margin-bottom="0in" style:contextual-spacing="false" fo:line-height="104%" fo:text-align="left" style:justify-single-word="false" fo:text-indent="0in" style:auto-text-indent="false"/>
    </style:style>
    <style:style style:name="P1157" style:family="paragraph" style:parent-style-name="Standard">
      <style:paragraph-properties fo:margin-left="0.9118in" fo:margin-right="1.7925in" fo:margin-top="0.0008in" fo:margin-bottom="0in" style:contextual-spacing="false" fo:line-height="104%" fo:text-align="left" style:justify-single-word="false" fo:text-indent="0in" style:auto-text-indent="false"/>
    </style:style>
    <style:style style:name="P1158" style:family="paragraph" style:parent-style-name="Standard">
      <style:paragraph-properties fo:margin-left="0.9118in" fo:margin-right="3.6575in" fo:margin-top="0.0016in" fo:margin-bottom="0in" style:contextual-spacing="false" fo:line-height="104%" fo:text-align="left" style:justify-single-word="false" fo:text-indent="0in" style:auto-text-indent="false"/>
    </style:style>
    <style:style style:name="P1159" style:family="paragraph" style:parent-style-name="Standard">
      <style:paragraph-properties fo:margin-left="0.9118in" fo:margin-right="0in" fo:margin-top="0.0008in" fo:margin-bottom="0in" style:contextual-spacing="false" fo:text-align="left" style:justify-single-word="false" fo:text-indent="0in" style:auto-text-indent="false"/>
    </style:style>
    <style:style style:name="P1160" style:family="paragraph" style:parent-style-name="Standard">
      <style:paragraph-properties fo:margin-left="0.9118in" fo:margin-right="0in" fo:margin-top="0.0055in" fo:margin-bottom="0in" style:contextual-spacing="false" fo:text-align="left" style:justify-single-word="false" fo:text-indent="0in" style:auto-text-indent="false"/>
    </style:style>
    <style:style style:name="P1161" style:family="paragraph" style:parent-style-name="Text_20_body">
      <style:paragraph-properties fo:margin-left="0.9118in" fo:margin-right="1.878in" fo:margin-top="0.0252in" fo:margin-bottom="0in" style:contextual-spacing="false" fo:line-height="104%" fo:text-align="justify" style:justify-single-word="false"/>
    </style:style>
    <style:style style:name="P1162" style:family="paragraph" style:parent-style-name="Standard">
      <style:paragraph-properties fo:margin-left="0.1492in" fo:margin-right="1.0193in" fo:margin-top="0.048in" fo:margin-bottom="0in" style:contextual-spacing="false" fo:text-align="center" style:justify-single-word="false" fo:text-indent="0in" style:auto-text-indent="false"/>
    </style:style>
    <style:style style:name="P1163" style:family="paragraph" style:parent-style-name="Standard">
      <style:paragraph-properties fo:margin-left="1.7654in" fo:margin-right="2.6346in" fo:margin-top="0.0228in" fo:margin-bottom="0in" style:contextual-spacing="false" fo:line-height="132%" fo:text-align="center" style:justify-single-word="false" fo:text-indent="0in" style:auto-text-indent="false"/>
    </style:style>
    <style:style style:name="P1164" style:family="paragraph" style:parent-style-name="Text_20_body" style:master-page-name="Converted38">
      <style:paragraph-properties style:page-number="39"/>
    </style:style>
    <style:style style:name="P1165" style:family="paragraph" style:parent-style-name="Text_20_body">
      <style:paragraph-properties fo:margin-top="0.052in" fo:margin-bottom="0in" style:contextual-spacing="false"/>
    </style:style>
    <style:style style:name="P1166" style:family="paragraph" style:parent-style-name="Text_20_body">
      <style:paragraph-properties fo:margin-left="0.9in" fo:margin-right="1.9291in" fo:line-height="104%" fo:text-align="justify" style:justify-single-word="false"/>
    </style:style>
    <style:style style:name="P1167" style:family="paragraph" style:parent-style-name="Standard">
      <style:paragraph-properties fo:margin-left="0.8965in" fo:margin-right="0in" fo:margin-top="0in" fo:margin-bottom="0in" style:contextual-spacing="false" fo:line-height="0.128in" fo:text-align="justify" style:justify-single-word="false" fo:text-indent="0in" style:auto-text-indent="false"/>
    </style:style>
    <style:style style:name="P1168" style:family="paragraph" style:parent-style-name="Standard">
      <style:paragraph-properties fo:margin-left="0.9008in" fo:margin-right="0in" fo:margin-top="0.002in" fo:margin-bottom="0in" style:contextual-spacing="false" fo:text-align="justify" style:justify-single-word="false" fo:text-indent="0in" style:auto-text-indent="false"/>
    </style:style>
    <style:style style:name="P1169" style:family="paragraph" style:parent-style-name="Text_20_body">
      <style:text-properties fo:font-size="10pt" style:font-size-asian="10pt"/>
    </style:style>
    <style:style style:name="P1170" style:family="paragraph" style:parent-style-name="Text_20_body">
      <style:paragraph-properties fo:margin-top="0.1102in" fo:margin-bottom="0in" style:contextual-spacing="false"/>
      <style:text-properties fo:font-size="10pt" style:font-size-asian="10pt"/>
    </style:style>
    <style:style style:name="P1171" style:family="paragraph" style:parent-style-name="Standard">
      <style:paragraph-properties fo:margin-left="1.7118in" fo:margin-right="2.6335in" fo:margin-top="0.05in" fo:margin-bottom="0in" style:contextual-spacing="false" fo:text-align="center" style:justify-single-word="false" fo:text-indent="0in" style:auto-text-indent="false"/>
    </style:style>
    <style:style style:name="P1172" style:family="paragraph" style:parent-style-name="Standard">
      <style:paragraph-properties fo:margin-left="1.7028in" fo:margin-right="2.6335in" fo:margin-top="0.0217in" fo:margin-bottom="0in" style:contextual-spacing="false" fo:text-align="center" style:justify-single-word="false" fo:text-indent="0in" style:auto-text-indent="false"/>
    </style:style>
    <style:style style:name="P1173" style:family="paragraph" style:parent-style-name="Standard">
      <style:paragraph-properties fo:margin-left="0.0819in" fo:margin-right="1.0193in" fo:margin-top="0.0217in" fo:margin-bottom="0in" style:contextual-spacing="false" fo:text-align="center" style:justify-single-word="false" fo:text-indent="0in" style:auto-text-indent="false"/>
    </style:style>
    <style:style style:name="P1174" style:family="paragraph" style:parent-style-name="Text_20_body" style:master-page-name="Converted39">
      <style:paragraph-properties style:page-number="auto"/>
    </style:style>
    <style:style style:name="P1175" style:family="paragraph" style:parent-style-name="Heading_20_5">
      <style:paragraph-properties fo:margin-left="0.9335in" fo:margin-right="0in"/>
    </style:style>
    <style:style style:name="P1176" style:family="paragraph" style:parent-style-name="Standard">
      <style:paragraph-properties fo:margin-left="0.9335in" fo:margin-right="0in" fo:margin-top="0in" fo:margin-bottom="0in" style:contextual-spacing="false" fo:text-align="left" style:justify-single-word="false" fo:text-indent="0in" style:auto-text-indent="false"/>
    </style:style>
    <style:style style:name="P1177" style:family="paragraph" style:parent-style-name="Standard">
      <style:paragraph-properties fo:margin-left="0.9335in" fo:margin-right="0in" fo:margin-top="0.0256in" fo:margin-bottom="0in" style:contextual-spacing="false" fo:text-align="left" style:justify-single-word="false" fo:text-indent="0in" style:auto-text-indent="false"/>
    </style:style>
    <style:style style:name="P1178" style:family="paragraph" style:parent-style-name="Standard">
      <style:paragraph-properties fo:margin-left="0.9335in" fo:margin-right="0in" fo:margin-top="0.0252in" fo:margin-bottom="0in" style:contextual-spacing="false" fo:text-align="left" style:justify-single-word="false" fo:text-indent="0in" style:auto-text-indent="false"/>
    </style:style>
    <style:style style:name="P1179" style:family="paragraph" style:parent-style-name="Text_20_body">
      <style:paragraph-properties fo:margin-left="0.9335in" fo:margin-right="1.8598in" fo:margin-top="0.0055in" fo:margin-bottom="0in" style:contextual-spacing="false" fo:line-height="104%" fo:text-align="justify" style:justify-single-word="false"/>
    </style:style>
    <style:style style:name="P1180" style:family="paragraph" style:parent-style-name="Table_20_Paragraph">
      <style:paragraph-properties fo:margin-left="0in" fo:margin-right="0.0134in" fo:margin-top="0.0291in" fo:margin-bottom="0in" style:contextual-spacing="false" fo:text-align="center" style:justify-single-word="false"/>
    </style:style>
    <style:style style:name="P1181" style:family="paragraph" style:parent-style-name="Table_20_Paragraph">
      <style:paragraph-properties fo:margin-left="0.0075in" fo:margin-right="0in" fo:margin-top="0.0728in" fo:margin-bottom="0in" style:contextual-spacing="false" fo:text-align="center" style:justify-single-word="false"/>
    </style:style>
    <style:style style:name="P1182" style:family="paragraph" style:parent-style-name="Table_20_Paragraph">
      <style:paragraph-properties fo:margin-left="0.0382in" fo:margin-right="0.0311in" fo:margin-top="0.0728in" fo:margin-bottom="0in" style:contextual-spacing="false" fo:text-align="center" style:justify-single-word="false"/>
    </style:style>
    <style:style style:name="P1183" style:family="paragraph" style:parent-style-name="Table_20_Paragraph">
      <style:paragraph-properties fo:margin-left="0.0362in" fo:margin-right="0.0283in" fo:margin-top="0.0728in" fo:margin-bottom="0in" style:contextual-spacing="false" fo:text-align="center" style:justify-single-word="false"/>
    </style:style>
    <style:style style:name="P1184" style:family="paragraph" style:parent-style-name="Table_20_Paragraph">
      <style:paragraph-properties fo:margin-left="0.2083in" fo:margin-right="0in" fo:margin-top="0.0728in" fo:margin-bottom="0in" style:contextual-spacing="false"/>
    </style:style>
    <style:style style:name="P1185" style:family="paragraph" style:parent-style-name="Table_20_Paragraph">
      <style:paragraph-properties fo:margin-left="0.0098in" fo:margin-right="0.0008in" fo:margin-top="0.0728in" fo:margin-bottom="0in" style:contextual-spacing="false" fo:text-align="center" style:justify-single-word="false"/>
    </style:style>
    <style:style style:name="P1186" style:family="paragraph" style:parent-style-name="Table_20_Paragraph">
      <style:paragraph-properties fo:margin-left="0.0154in" fo:margin-right="0.028in" fo:margin-top="0.0728in" fo:margin-bottom="0in" style:contextual-spacing="false" fo:text-align="center" style:justify-single-word="false"/>
    </style:style>
    <style:style style:name="P1187" style:family="paragraph" style:parent-style-name="Table_20_Paragraph">
      <style:paragraph-properties fo:margin-top="0.0661in" fo:margin-bottom="0in" style:contextual-spacing="false"/>
      <style:text-properties fo:font-size="5pt" style:font-size-asian="5pt"/>
    </style:style>
    <style:style style:name="P1188" style:family="paragraph" style:parent-style-name="Table_20_Paragraph">
      <style:paragraph-properties fo:margin-left="0.0575in" fo:margin-right="0in"/>
    </style:style>
    <style:style style:name="P1189" style:family="paragraph" style:parent-style-name="Table_20_Paragraph">
      <style:paragraph-properties fo:margin-left="0.0201in" fo:margin-right="0.0311in" fo:text-align="center" style:justify-single-word="false"/>
    </style:style>
    <style:style style:name="P1190" style:family="paragraph" style:parent-style-name="Table_20_Paragraph">
      <style:paragraph-properties fo:margin-left="0.0362in" fo:margin-right="0.0465in" fo:text-align="center" style:justify-single-word="false"/>
    </style:style>
    <style:style style:name="P1191" style:family="paragraph" style:parent-style-name="Table_20_Paragraph">
      <style:paragraph-properties fo:margin-left="0.128in" fo:margin-right="0in"/>
    </style:style>
    <style:style style:name="P1192" style:family="paragraph" style:parent-style-name="Table_20_Paragraph">
      <style:text-properties fo:font-size="5pt" style:font-size-asian="5pt"/>
    </style:style>
    <style:style style:name="P1193" style:family="paragraph" style:parent-style-name="Table_20_Paragraph">
      <style:paragraph-properties fo:margin-top="0.0146in" fo:margin-bottom="0in" style:contextual-spacing="false"/>
      <style:text-properties fo:font-size="5pt" style:font-size-asian="5pt"/>
    </style:style>
    <style:style style:name="P1194" style:family="paragraph" style:parent-style-name="Table_20_Paragraph">
      <style:paragraph-properties fo:margin-left="0.0193in" fo:margin-right="0.0126in" fo:text-align="center" style:justify-single-word="false"/>
    </style:style>
    <style:style style:name="P1195" style:family="paragraph" style:parent-style-name="Table_20_Paragraph">
      <style:paragraph-properties fo:margin-left="0.0193in" fo:margin-right="0.0126in" fo:margin-top="0.0291in" fo:margin-bottom="0in" style:contextual-spacing="false" fo:text-align="center" style:justify-single-word="false"/>
    </style:style>
    <style:style style:name="P1196" style:family="paragraph" style:parent-style-name="Table_20_Paragraph">
      <style:paragraph-properties fo:margin-left="0.0083in" fo:margin-right="0.0134in" fo:margin-top="0.0299in" fo:margin-bottom="0in" style:contextual-spacing="false" fo:text-align="center" style:justify-single-word="false"/>
    </style:style>
    <style:style style:name="P1197" style:family="paragraph" style:parent-style-name="Table_20_Paragraph">
      <style:paragraph-properties fo:margin-left="0.0575in" fo:margin-right="0in" fo:margin-top="0.0728in" fo:margin-bottom="0in" style:contextual-spacing="false"/>
    </style:style>
    <style:style style:name="P1198" style:family="paragraph" style:parent-style-name="Table_20_Paragraph">
      <style:paragraph-properties fo:margin-left="0.0154in" fo:margin-right="0.0193in" fo:margin-top="0.0728in" fo:margin-bottom="0in" style:contextual-spacing="false" fo:text-align="center" style:justify-single-word="false"/>
    </style:style>
    <style:style style:name="P1199" style:family="paragraph" style:parent-style-name="Table_20_Paragraph">
      <style:paragraph-properties fo:margin-top="0.0701in" fo:margin-bottom="0in" style:contextual-spacing="false"/>
      <style:text-properties fo:font-size="5pt" style:font-size-asian="5pt"/>
    </style:style>
    <style:style style:name="P1200" style:family="paragraph" style:parent-style-name="Table_20_Paragraph">
      <style:paragraph-properties fo:margin-left="0.0071in" fo:margin-right="0.0382in" fo:text-align="center" style:justify-single-word="false"/>
    </style:style>
    <style:style style:name="P1201" style:family="paragraph" style:parent-style-name="Table_20_Paragraph">
      <style:paragraph-properties fo:margin-left="0.2102in" fo:margin-right="0in"/>
    </style:style>
    <style:style style:name="P1202" style:family="paragraph" style:parent-style-name="Table_20_Paragraph">
      <style:paragraph-properties fo:margin-left="0.0098in" fo:margin-right="0in" fo:margin-top="0.0291in" fo:margin-bottom="0in" style:contextual-spacing="false" fo:text-align="center" style:justify-single-word="false"/>
    </style:style>
    <style:style style:name="P1203" style:family="paragraph" style:parent-style-name="Table_20_Paragraph">
      <style:paragraph-properties fo:margin-left="0.028in" fo:margin-right="0.0126in" fo:text-align="center" style:justify-single-word="false"/>
    </style:style>
    <style:style style:name="P1204" style:family="paragraph" style:parent-style-name="Table_20_Paragraph">
      <style:paragraph-properties fo:margin-left="0.028in" fo:margin-right="0.0126in" fo:margin-top="0.0291in" fo:margin-bottom="0in" style:contextual-spacing="false" fo:text-align="center" style:justify-single-word="false"/>
    </style:style>
    <style:style style:name="P1205" style:family="paragraph" style:parent-style-name="Text_20_body">
      <style:paragraph-properties fo:margin-top="0.0807in" fo:margin-bottom="0in" style:contextual-spacing="false"/>
      <style:text-properties fo:font-size="10pt" style:font-size-asian="10pt"/>
    </style:style>
    <style:style style:name="P1206" style:family="paragraph" style:parent-style-name="Table_20_Paragraph">
      <style:paragraph-properties fo:margin-left="0in" fo:margin-right="0.0091in" fo:margin-top="0.0307in" fo:margin-bottom="0in" style:contextual-spacing="false" fo:text-align="center" style:justify-single-word="false"/>
    </style:style>
    <style:style style:name="P1207" style:family="paragraph" style:parent-style-name="Table_20_Paragraph">
      <style:paragraph-properties fo:margin-left="0.0075in" fo:margin-right="0in" fo:margin-top="0.0752in" fo:margin-bottom="0in" style:contextual-spacing="false" fo:text-align="center" style:justify-single-word="false"/>
    </style:style>
    <style:style style:name="P1208" style:family="paragraph" style:parent-style-name="Table_20_Paragraph">
      <style:paragraph-properties fo:margin-left="0.0382in" fo:margin-right="0.0311in" fo:margin-top="0.0752in" fo:margin-bottom="0in" style:contextual-spacing="false" fo:text-align="center" style:justify-single-word="false"/>
    </style:style>
    <style:style style:name="P1209" style:family="paragraph" style:parent-style-name="Table_20_Paragraph">
      <style:paragraph-properties fo:margin-left="0.0362in" fo:margin-right="0.0283in" fo:margin-top="0.0752in" fo:margin-bottom="0in" style:contextual-spacing="false" fo:text-align="center" style:justify-single-word="false"/>
    </style:style>
    <style:style style:name="P1210" style:family="paragraph" style:parent-style-name="Table_20_Paragraph">
      <style:paragraph-properties fo:margin-left="0.0575in" fo:margin-right="0in" fo:margin-top="0.0752in" fo:margin-bottom="0in" style:contextual-spacing="false"/>
    </style:style>
    <style:style style:name="P1211" style:family="paragraph" style:parent-style-name="Table_20_Paragraph">
      <style:paragraph-properties fo:margin-left="0.0098in" fo:margin-right="0.0008in" fo:margin-top="0.0752in" fo:margin-bottom="0in" style:contextual-spacing="false" fo:text-align="center" style:justify-single-word="false"/>
    </style:style>
    <style:style style:name="P1212" style:family="paragraph" style:parent-style-name="Table_20_Paragraph">
      <style:paragraph-properties fo:margin-left="0.0098in" fo:margin-right="0.0181in" fo:margin-top="0.0752in" fo:margin-bottom="0in" style:contextual-spacing="false" fo:text-align="center" style:justify-single-word="false"/>
    </style:style>
    <style:style style:name="P1213" style:family="paragraph" style:parent-style-name="Table_20_Paragraph">
      <style:paragraph-properties fo:margin-top="0.0126in" fo:margin-bottom="0in" style:contextual-spacing="false"/>
      <style:text-properties fo:font-size="5pt" style:font-size-asian="5pt"/>
    </style:style>
    <style:style style:name="P1214" style:family="paragraph" style:parent-style-name="Table_20_Paragraph">
      <style:paragraph-properties fo:margin-left="0.0575in" fo:margin-right="0.0508in" fo:line-height="106%" fo:text-align="justify" style:justify-single-word="false"/>
    </style:style>
    <style:style style:name="P1215" style:family="paragraph" style:parent-style-name="Table_20_Paragraph">
      <style:paragraph-properties fo:margin-top="0.0173in" fo:margin-bottom="0in" style:contextual-spacing="false"/>
      <style:text-properties fo:font-size="5pt" style:font-size-asian="5pt"/>
    </style:style>
    <style:style style:name="P1216" style:family="paragraph" style:parent-style-name="Table_20_Paragraph">
      <style:paragraph-properties fo:margin-left="0.0201in" fo:margin-right="0.0311in" fo:margin-top="0.0008in" fo:margin-bottom="0in" style:contextual-spacing="false" fo:text-align="center" style:justify-single-word="false"/>
    </style:style>
    <style:style style:name="P1217" style:family="paragraph" style:parent-style-name="Table_20_Paragraph">
      <style:paragraph-properties fo:margin-left="0.0362in" fo:margin-right="0.0291in" fo:margin-top="0.0008in" fo:margin-bottom="0in" style:contextual-spacing="false" fo:text-align="center" style:justify-single-word="false"/>
    </style:style>
    <style:style style:name="P1218" style:family="paragraph" style:parent-style-name="Table_20_Paragraph">
      <style:paragraph-properties fo:margin-left="0.1484in" fo:margin-right="0in" fo:margin-top="0.0008in" fo:margin-bottom="0in" style:contextual-spacing="false"/>
    </style:style>
    <style:style style:name="P1219" style:family="paragraph" style:parent-style-name="Table_20_Paragraph">
      <style:paragraph-properties fo:margin-top="0.0165in" fo:margin-bottom="0in" style:contextual-spacing="false"/>
      <style:text-properties fo:font-size="5pt" style:font-size-asian="5pt"/>
    </style:style>
    <style:style style:name="P1220" style:family="paragraph" style:parent-style-name="Table_20_Paragraph">
      <style:paragraph-properties fo:margin-left="0.0181in" fo:margin-right="0.0083in" fo:text-align="center" style:justify-single-word="false"/>
    </style:style>
    <style:style style:name="P1221" style:family="paragraph" style:parent-style-name="Table_20_Paragraph">
      <style:paragraph-properties fo:margin-left="0in" fo:margin-right="0.0472in" fo:margin-top="0.0307in" fo:margin-bottom="0in" style:contextual-spacing="false" fo:text-align="right" style:justify-single-word="false"/>
    </style:style>
    <style:style style:name="P1222" style:family="paragraph" style:parent-style-name="Table_20_Paragraph">
      <style:paragraph-properties fo:margin-left="0.0181in" fo:margin-right="0.0083in" fo:margin-top="0.0307in" fo:margin-bottom="0in" style:contextual-spacing="false" fo:text-align="center" style:justify-single-word="false"/>
    </style:style>
    <style:style style:name="P1223" style:family="paragraph" style:parent-style-name="Text_20_body">
      <style:paragraph-properties fo:margin-top="0.0016in" fo:margin-bottom="0in" style:contextual-spacing="false"/>
      <style:text-properties fo:font-size="9pt" style:font-size-asian="9pt"/>
    </style:style>
    <style:style style:name="P1224" style:family="paragraph" style:parent-style-name="Table_20_Paragraph">
      <style:paragraph-properties fo:margin-left="0.0075in" fo:margin-right="0in" fo:margin-top="0.0681in" fo:margin-bottom="0in" style:contextual-spacing="false" fo:text-align="center" style:justify-single-word="false"/>
    </style:style>
    <style:style style:name="P1225" style:family="paragraph" style:parent-style-name="Table_20_Paragraph">
      <style:paragraph-properties fo:margin-left="0.0382in" fo:margin-right="0.0311in" fo:margin-top="0.0681in" fo:margin-bottom="0in" style:contextual-spacing="false" fo:text-align="center" style:justify-single-word="false"/>
    </style:style>
    <style:style style:name="P1226" style:family="paragraph" style:parent-style-name="Table_20_Paragraph">
      <style:paragraph-properties fo:margin-left="0.0362in" fo:margin-right="0.0283in" fo:margin-top="0.0681in" fo:margin-bottom="0in" style:contextual-spacing="false" fo:text-align="center" style:justify-single-word="false"/>
    </style:style>
    <style:style style:name="P1227" style:family="paragraph" style:parent-style-name="Table_20_Paragraph">
      <style:paragraph-properties fo:margin-left="0.0575in" fo:margin-right="0in" fo:margin-top="0.0744in" fo:margin-bottom="0in" style:contextual-spacing="false"/>
    </style:style>
    <style:style style:name="P1228" style:family="paragraph" style:parent-style-name="Table_20_Paragraph">
      <style:paragraph-properties fo:margin-left="0.0173in" fo:margin-right="0.0161in" fo:margin-top="0.0681in" fo:margin-bottom="0in" style:contextual-spacing="false" fo:text-align="center" style:justify-single-word="false"/>
    </style:style>
    <style:style style:name="P1229" style:family="paragraph" style:parent-style-name="Table_20_Paragraph">
      <style:paragraph-properties fo:margin-left="0.0154in" fo:margin-right="0.028in" fo:margin-top="0.0681in" fo:margin-bottom="0in" style:contextual-spacing="false" fo:text-align="center" style:justify-single-word="false"/>
    </style:style>
    <style:style style:name="P1230" style:family="paragraph" style:parent-style-name="Table_20_Paragraph">
      <style:paragraph-properties fo:margin-left="0.0575in" fo:margin-right="0in" fo:margin-top="0.0307in" fo:margin-bottom="0in" style:contextual-spacing="false" fo:text-align="justify" style:justify-single-word="false"/>
    </style:style>
    <style:style style:name="P1231" style:family="paragraph" style:parent-style-name="Table_20_Paragraph">
      <style:paragraph-properties fo:margin-left="0.0575in" fo:margin-right="0.0484in" style:line-height-at-least="0.0972in" fo:text-align="justify" style:justify-single-word="false"/>
    </style:style>
    <style:style style:name="P1232" style:family="paragraph" style:parent-style-name="Table_20_Paragraph">
      <style:paragraph-properties fo:margin-top="0.0193in" fo:margin-bottom="0in" style:contextual-spacing="false"/>
      <style:text-properties fo:font-size="5pt" style:font-size-asian="5pt"/>
    </style:style>
    <style:style style:name="P1233" style:family="paragraph" style:parent-style-name="Table_20_Paragraph">
      <style:paragraph-properties fo:margin-top="0.0339in" fo:margin-bottom="0in" style:contextual-spacing="false"/>
      <style:text-properties fo:font-size="5pt" style:font-size-asian="5pt"/>
    </style:style>
    <style:style style:name="P1234" style:family="paragraph" style:parent-style-name="Table_20_Paragraph">
      <style:paragraph-properties fo:margin-left="0.0362in" fo:margin-right="0.0291in" fo:text-align="center" style:justify-single-word="false"/>
    </style:style>
    <style:style style:name="P1235" style:family="paragraph" style:parent-style-name="Table_20_Paragraph">
      <style:paragraph-properties fo:margin-left="0in" fo:margin-right="0.1791in" fo:text-align="right" style:justify-single-word="false"/>
    </style:style>
    <style:style style:name="P1236" style:family="paragraph" style:parent-style-name="Table_20_Paragraph">
      <style:paragraph-properties fo:margin-top="0.0583in" fo:margin-bottom="0in" style:contextual-spacing="false"/>
      <style:text-properties fo:font-size="5pt" style:font-size-asian="5pt"/>
    </style:style>
    <style:style style:name="P1237" style:family="paragraph" style:parent-style-name="Table_20_Paragraph">
      <style:paragraph-properties fo:margin-left="0.0173in" fo:margin-right="0.0154in" fo:text-align="center" style:justify-single-word="false"/>
    </style:style>
    <style:style style:name="P1238" style:family="paragraph" style:parent-style-name="Table_20_Paragraph">
      <style:paragraph-properties fo:margin-top="0.0453in" fo:margin-bottom="0in" style:contextual-spacing="false"/>
      <style:text-properties fo:font-size="5pt" style:font-size-asian="5pt"/>
    </style:style>
    <style:style style:name="P1239" style:family="paragraph" style:parent-style-name="Table_20_Paragraph">
      <style:paragraph-properties fo:margin-left="0in" fo:margin-right="0.0516in" fo:margin-top="0.0299in" fo:margin-bottom="0in" style:contextual-spacing="false" fo:text-align="right" style:justify-single-word="false"/>
    </style:style>
    <style:style style:name="P1240" style:family="paragraph" style:parent-style-name="Table_20_Paragraph">
      <style:paragraph-properties fo:margin-left="0.0193in" fo:margin-right="0.0126in" fo:margin-top="0.0299in" fo:margin-bottom="0in" style:contextual-spacing="false" fo:text-align="center" style:justify-single-word="false"/>
    </style:style>
    <style:style style:name="P1241" style:family="paragraph" style:parent-style-name="Table_20_Paragraph">
      <style:paragraph-properties fo:margin-left="0in" fo:margin-right="0.0091in" fo:margin-top="0.0311in" fo:margin-bottom="0in" style:contextual-spacing="false" fo:text-align="center" style:justify-single-word="false"/>
    </style:style>
    <style:style style:name="P1242" style:family="paragraph" style:parent-style-name="Table_20_Paragraph">
      <style:paragraph-properties fo:margin-left="0.0173in" fo:margin-right="0in" fo:margin-top="0.0681in" fo:margin-bottom="0in" style:contextual-spacing="false" fo:text-align="center" style:justify-single-word="false"/>
    </style:style>
    <style:style style:name="P1243" style:family="paragraph" style:parent-style-name="Table_20_Paragraph">
      <style:paragraph-properties fo:margin-left="0.0154in" fo:margin-right="0.0201in" fo:margin-top="0.0681in" fo:margin-bottom="0in" style:contextual-spacing="false" fo:text-align="center" style:justify-single-word="false"/>
    </style:style>
    <style:style style:name="P1244" style:family="paragraph" style:parent-style-name="Table_20_Paragraph">
      <style:paragraph-properties fo:margin-left="0.0575in" fo:margin-right="0.0492in" style:line-height-at-least="0.0972in" fo:text-align="justify" style:justify-single-word="false"/>
    </style:style>
    <style:style style:name="P1245" style:family="paragraph" style:parent-style-name="Table_20_Paragraph">
      <style:paragraph-properties fo:margin-left="0.0201in" fo:margin-right="0.0311in" fo:margin-top="0.0299in" fo:margin-bottom="0in" style:contextual-spacing="false" fo:text-align="center" style:justify-single-word="false"/>
    </style:style>
    <style:style style:name="P1246" style:family="paragraph" style:parent-style-name="Table_20_Paragraph">
      <style:paragraph-properties fo:margin-top="0.048in" fo:margin-bottom="0in" style:contextual-spacing="false"/>
      <style:text-properties fo:font-size="5pt" style:font-size-asian="5pt"/>
    </style:style>
    <style:style style:name="P1247" style:family="paragraph" style:parent-style-name="Table_20_Paragraph">
      <style:paragraph-properties fo:margin-left="0in" fo:margin-right="0.1752in" fo:margin-top="0.0299in" fo:margin-bottom="0in" style:contextual-spacing="false" fo:text-align="right" style:justify-single-word="false"/>
    </style:style>
    <style:style style:name="P1248" style:family="paragraph" style:parent-style-name="Table_20_Paragraph">
      <style:text-properties style:font-name="Times New Roman" fo:font-size="6pt" style:font-size-asian="6pt"/>
    </style:style>
    <style:style style:name="P1249" style:family="paragraph" style:parent-style-name="Table_20_Paragraph">
      <style:paragraph-properties fo:margin-top="0.0673in" fo:margin-bottom="0in" style:contextual-spacing="false"/>
      <style:text-properties fo:font-size="5pt" style:font-size-asian="5pt"/>
    </style:style>
    <style:style style:name="P1250" style:family="paragraph" style:parent-style-name="Table_20_Paragraph">
      <style:paragraph-properties fo:margin-left="0.0264in" fo:margin-right="0.0126in" fo:text-align="center" style:justify-single-word="false"/>
    </style:style>
    <style:style style:name="P1251" style:family="paragraph" style:parent-style-name="Text_20_body">
      <style:paragraph-properties fo:margin-top="0.0016in" fo:margin-bottom="0in" style:contextual-spacing="false"/>
      <style:text-properties fo:font-size="2pt" style:font-size-asian="2pt"/>
    </style:style>
    <style:style style:name="P1252" style:family="paragraph" style:parent-style-name="Standard">
      <style:paragraph-properties fo:margin-left="1.1756in" fo:margin-right="0in" fo:line-height="0.0138in" fo:text-indent="0in" style:auto-text-indent="false"/>
    </style:style>
    <style:style style:name="P1253" style:family="paragraph" style:parent-style-name="Standard">
      <style:paragraph-properties fo:margin-left="0.1925in" fo:margin-right="1.0193in" fo:margin-top="0.05in" fo:margin-bottom="0in" style:contextual-spacing="false" fo:text-align="center" style:justify-single-word="false" fo:text-indent="0in" style:auto-text-indent="false"/>
    </style:style>
    <style:style style:name="P1254" style:family="paragraph" style:parent-style-name="Standard">
      <style:paragraph-properties fo:margin-left="1.789in" fo:margin-right="2.6154in" fo:margin-top="0.0228in" fo:margin-bottom="0in" style:contextual-spacing="false" fo:line-height="132%" fo:text-align="center" style:justify-single-word="false" fo:text-indent="0in" style:auto-text-indent="false"/>
    </style:style>
    <style:style style:name="P1255" style:family="paragraph" style:parent-style-name="Text_20_body" style:master-page-name="Converted40">
      <style:paragraph-properties style:page-number="auto"/>
      <style:text-properties fo:font-size="10pt" style:font-size-asian="10pt"/>
    </style:style>
    <style:style style:name="P1256" style:family="paragraph" style:parent-style-name="Text_20_body">
      <style:paragraph-properties fo:margin-top="0.0736in" fo:margin-bottom="0in" style:contextual-spacing="false"/>
      <style:text-properties fo:font-size="10pt" style:font-size-asian="10pt"/>
    </style:style>
    <style:style style:name="P1257" style:family="paragraph" style:parent-style-name="Table_20_Paragraph">
      <style:paragraph-properties fo:margin-left="0.0591in" fo:margin-right="0in" fo:margin-top="0.0193in" fo:margin-bottom="0in" style:contextual-spacing="false" fo:line-height="110%"/>
    </style:style>
    <style:style style:name="P1258" style:family="paragraph" style:parent-style-name="Table_20_Paragraph">
      <style:paragraph-properties fo:margin-left="0.0311in" fo:margin-right="0.0138in" fo:margin-top="0.0626in" fo:margin-bottom="0in" style:contextual-spacing="false" fo:text-align="center" style:justify-single-word="false"/>
    </style:style>
    <style:style style:name="P1259" style:family="paragraph" style:parent-style-name="Table_20_Paragraph">
      <style:paragraph-properties fo:margin-left="0in" fo:margin-right="0.0547in" fo:margin-top="0.0035in" fo:margin-bottom="0in" style:contextual-spacing="false" fo:text-align="right" style:justify-single-word="false"/>
    </style:style>
    <style:style style:name="P1260" style:family="paragraph" style:parent-style-name="Table_20_Paragraph">
      <style:paragraph-properties fo:margin-left="0.0339in" fo:margin-right="0.0146in" fo:margin-top="0.0035in" fo:margin-bottom="0in" style:contextual-spacing="false" fo:text-align="center" style:justify-single-word="false"/>
    </style:style>
    <style:style style:name="P1261" style:family="paragraph" style:parent-style-name="Table_20_Paragraph">
      <style:paragraph-properties fo:margin-left="0.002in" fo:margin-right="0.011in" fo:margin-top="0.0043in" fo:margin-bottom="0in" style:contextual-spacing="false" fo:text-align="center" style:justify-single-word="false"/>
    </style:style>
    <style:style style:name="P1262" style:family="paragraph" style:parent-style-name="Table_20_Paragraph">
      <style:paragraph-properties fo:margin-left="0.0102in" fo:margin-right="0in" fo:margin-top="0.0457in" fo:margin-bottom="0in" style:contextual-spacing="false" fo:text-align="center" style:justify-single-word="false"/>
    </style:style>
    <style:style style:name="P1263" style:family="paragraph" style:parent-style-name="Table_20_Paragraph">
      <style:paragraph-properties fo:margin-left="0.0193in" fo:margin-right="0.002in" fo:margin-top="0.052in" fo:margin-bottom="0in" style:contextual-spacing="false" fo:text-align="center" style:justify-single-word="false"/>
    </style:style>
    <style:style style:name="P1264" style:family="paragraph" style:parent-style-name="Table_20_Paragraph">
      <style:paragraph-properties fo:margin-left="0.0201in" fo:margin-right="0.0008in" fo:margin-top="0.0457in" fo:margin-bottom="0in" style:contextual-spacing="false" fo:text-align="center" style:justify-single-word="false"/>
    </style:style>
    <style:style style:name="P1265" style:family="paragraph" style:parent-style-name="Table_20_Paragraph">
      <style:paragraph-properties fo:margin-left="0.0634in" fo:margin-right="0in" fo:margin-top="0.0484in" fo:margin-bottom="0in" style:contextual-spacing="false"/>
    </style:style>
    <style:style style:name="P1266" style:family="paragraph" style:parent-style-name="Table_20_Paragraph">
      <style:paragraph-properties fo:margin-left="0.0311in" fo:margin-right="0.0063in" fo:margin-top="0.0457in" fo:margin-bottom="0in" style:contextual-spacing="false" fo:text-align="center" style:justify-single-word="false"/>
    </style:style>
    <style:style style:name="P1267" style:family="paragraph" style:parent-style-name="Table_20_Paragraph">
      <style:paragraph-properties fo:margin-left="0.0339in" fo:margin-right="0.0291in" fo:margin-top="0.0457in" fo:margin-bottom="0in" style:contextual-spacing="false" fo:text-align="center" style:justify-single-word="false"/>
    </style:style>
    <style:style style:name="P1268" style:family="paragraph" style:parent-style-name="Table_20_Paragraph">
      <style:paragraph-properties fo:margin-left="0.0571in" fo:margin-right="0in" fo:margin-top="0.0043in" fo:margin-bottom="0in" style:contextual-spacing="false" fo:text-align="justify" style:justify-single-word="false"/>
    </style:style>
    <style:style style:name="P1269" style:family="paragraph" style:parent-style-name="Table_20_Paragraph">
      <style:paragraph-properties fo:margin-left="0.0571in" fo:margin-right="0.0417in" fo:margin-top="0.0126in" fo:margin-bottom="0in" style:contextual-spacing="false" fo:line-height="109%" fo:text-align="justify" style:justify-single-word="false" fo:text-indent="0.0035in" style:auto-text-indent="false"/>
    </style:style>
    <style:style style:name="P1270" style:family="paragraph" style:parent-style-name="Table_20_Paragraph">
      <style:text-properties fo:font-size="5.5pt" style:font-size-asian="5.5pt"/>
    </style:style>
    <style:style style:name="P1271" style:family="paragraph" style:parent-style-name="Table_20_Paragraph">
      <style:paragraph-properties fo:margin-top="0.048in" fo:margin-bottom="0in" style:contextual-spacing="false"/>
      <style:text-properties fo:font-size="5.5pt" style:font-size-asian="5.5pt"/>
    </style:style>
    <style:style style:name="P1272" style:family="paragraph" style:parent-style-name="Table_20_Paragraph">
      <style:paragraph-properties fo:margin-left="0.0193in" fo:margin-right="0.0209in" fo:text-align="center" style:justify-single-word="false"/>
    </style:style>
    <style:style style:name="P1273" style:family="paragraph" style:parent-style-name="Table_20_Paragraph">
      <style:paragraph-properties fo:margin-top="0.061in" fo:margin-bottom="0in" style:contextual-spacing="false"/>
      <style:text-properties fo:font-size="5.5pt" style:font-size-asian="5.5pt"/>
    </style:style>
    <style:style style:name="P1274" style:family="paragraph" style:parent-style-name="Table_20_Paragraph">
      <style:paragraph-properties fo:margin-left="0.0193in" fo:margin-right="0.002in" fo:text-align="center" style:justify-single-word="false"/>
    </style:style>
    <style:style style:name="P1275" style:family="paragraph" style:parent-style-name="Table_20_Paragraph">
      <style:paragraph-properties fo:margin-left="0in" fo:margin-right="0.1709in" fo:text-align="right" style:justify-single-word="false"/>
    </style:style>
    <style:style style:name="P1276" style:family="paragraph" style:parent-style-name="Table_20_Paragraph">
      <style:paragraph-properties fo:margin-top="0.0366in" fo:margin-bottom="0in" style:contextual-spacing="false"/>
      <style:text-properties fo:font-size="5.5pt" style:font-size-asian="5.5pt"/>
    </style:style>
    <style:style style:name="P1277" style:family="paragraph" style:parent-style-name="Table_20_Paragraph">
      <style:paragraph-properties fo:margin-left="0.0311in" fo:margin-right="0.0075in" fo:text-align="center" style:justify-single-word="false"/>
    </style:style>
    <style:style style:name="P1278" style:family="paragraph" style:parent-style-name="Table_20_Paragraph">
      <style:paragraph-properties fo:margin-top="0.0409in" fo:margin-bottom="0in" style:contextual-spacing="false"/>
      <style:text-properties fo:font-size="5.5pt" style:font-size-asian="5.5pt"/>
    </style:style>
    <style:style style:name="P1279" style:family="paragraph" style:parent-style-name="Table_20_Paragraph">
      <style:paragraph-properties fo:margin-left="0.0339in" fo:margin-right="0.0047in" fo:text-align="center" style:justify-single-word="false"/>
    </style:style>
    <style:style style:name="P1280" style:family="paragraph" style:parent-style-name="Table_20_Paragraph">
      <style:paragraph-properties fo:margin-left="0in" fo:margin-right="0.0382in" fo:margin-top="0.0063in" fo:margin-bottom="0in" style:contextual-spacing="false" fo:text-align="right" style:justify-single-word="false"/>
    </style:style>
    <style:style style:name="P1281" style:family="paragraph" style:parent-style-name="Table_20_Paragraph">
      <style:paragraph-properties fo:margin-left="0.0339in" fo:margin-right="0.0165in" fo:margin-top="0.0063in" fo:margin-bottom="0in" style:contextual-spacing="false" fo:text-align="center" style:justify-single-word="false"/>
    </style:style>
    <style:style style:name="P1282" style:family="paragraph" style:parent-style-name="Table_20_Paragraph">
      <style:paragraph-properties fo:margin-left="0.011in" fo:margin-right="0.0091in" fo:margin-top="0.0071in" fo:margin-bottom="0in" style:contextual-spacing="false" fo:text-align="center" style:justify-single-word="false"/>
    </style:style>
    <style:style style:name="P1283" style:family="paragraph" style:parent-style-name="Table_20_Paragraph">
      <style:paragraph-properties fo:margin-left="0.0102in" fo:margin-right="0in" fo:margin-top="0.0445in" fo:margin-bottom="0in" style:contextual-spacing="false" fo:text-align="center" style:justify-single-word="false"/>
    </style:style>
    <style:style style:name="P1284" style:family="paragraph" style:parent-style-name="Table_20_Paragraph">
      <style:paragraph-properties fo:margin-left="0.0209in" fo:margin-right="0.0016in" fo:margin-top="0.0516in" fo:margin-bottom="0in" style:contextual-spacing="false" fo:text-align="center" style:justify-single-word="false"/>
    </style:style>
    <style:style style:name="P1285" style:family="paragraph" style:parent-style-name="Table_20_Paragraph">
      <style:paragraph-properties fo:margin-left="0.0201in" fo:margin-right="0.0008in" fo:margin-top="0.048in" fo:margin-bottom="0in" style:contextual-spacing="false" fo:text-align="center" style:justify-single-word="false"/>
    </style:style>
    <style:style style:name="P1286" style:family="paragraph" style:parent-style-name="Table_20_Paragraph">
      <style:paragraph-properties fo:margin-left="0.0634in" fo:margin-right="0in" fo:margin-top="0.0516in" fo:margin-bottom="0in" style:contextual-spacing="false"/>
    </style:style>
    <style:style style:name="P1287" style:family="paragraph" style:parent-style-name="Table_20_Paragraph">
      <style:paragraph-properties fo:margin-left="0.0311in" fo:margin-right="0in" fo:margin-top="0.0445in" fo:margin-bottom="0in" style:contextual-spacing="false" fo:text-align="center" style:justify-single-word="false"/>
    </style:style>
    <style:style style:name="P1288" style:family="paragraph" style:parent-style-name="Table_20_Paragraph">
      <style:paragraph-properties fo:margin-left="0.0339in" fo:margin-right="0.0161in" fo:margin-top="0.0445in" fo:margin-bottom="0in" style:contextual-spacing="false" fo:text-align="center" style:justify-single-word="false"/>
    </style:style>
    <style:style style:name="P1289" style:family="paragraph" style:parent-style-name="Table_20_Paragraph">
      <style:paragraph-properties fo:margin-left="0.0583in" fo:margin-right="0.0409in" fo:margin-top="0.0071in" fo:margin-bottom="0in" style:contextual-spacing="false" fo:line-height="110%" fo:text-align="justify" style:justify-single-word="false" fo:text-indent="-0.0016in" style:auto-text-indent="false"/>
    </style:style>
    <style:style style:name="P1290" style:family="paragraph" style:parent-style-name="Table_20_Paragraph">
      <style:paragraph-properties fo:margin-top="0.0291in" fo:margin-bottom="0in" style:contextual-spacing="false"/>
      <style:text-properties fo:font-size="5.5pt" style:font-size-asian="5.5pt"/>
    </style:style>
    <style:style style:name="P1291" style:family="paragraph" style:parent-style-name="Table_20_Paragraph">
      <style:paragraph-properties fo:margin-left="0.0193in" fo:margin-right="0.0201in" fo:text-align="center" style:justify-single-word="false"/>
    </style:style>
    <style:style style:name="P1292" style:family="paragraph" style:parent-style-name="Table_20_Paragraph">
      <style:paragraph-properties fo:margin-top="0.0492in" fo:margin-bottom="0in" style:contextual-spacing="false"/>
      <style:text-properties fo:font-size="5.5pt" style:font-size-asian="5.5pt"/>
    </style:style>
    <style:style style:name="P1293" style:family="paragraph" style:parent-style-name="Table_20_Paragraph">
      <style:paragraph-properties fo:margin-left="0.0311in" fo:margin-right="0.002in" fo:text-align="center" style:justify-single-word="false"/>
    </style:style>
    <style:style style:name="P1294" style:family="paragraph" style:parent-style-name="Table_20_Paragraph">
      <style:paragraph-properties fo:margin-top="0.0854in" fo:margin-bottom="0in" style:contextual-spacing="false"/>
      <style:text-properties fo:font-size="5.5pt" style:font-size-asian="5.5pt"/>
    </style:style>
    <style:style style:name="P1295" style:family="paragraph" style:parent-style-name="Table_20_Paragraph">
      <style:paragraph-properties fo:margin-left="0.0339in" fo:margin-right="0in" fo:margin-top="0.0008in" fo:margin-bottom="0in" style:contextual-spacing="false" fo:text-align="center" style:justify-single-word="false"/>
    </style:style>
    <style:style style:name="P1296" style:family="paragraph" style:parent-style-name="Table_20_Paragraph">
      <style:paragraph-properties fo:margin-left="0in" fo:margin-right="0.0311in" fo:margin-top="0.0083in" fo:margin-bottom="0in" style:contextual-spacing="false" fo:text-align="right" style:justify-single-word="false"/>
    </style:style>
    <style:style style:name="P1297" style:family="paragraph" style:parent-style-name="Table_20_Paragraph">
      <style:paragraph-properties fo:margin-left="0.0339in" fo:margin-right="0.0035in" fo:margin-top="0.0083in" fo:margin-bottom="0in" style:contextual-spacing="false" fo:text-align="center" style:justify-single-word="false"/>
    </style:style>
    <style:style style:name="P1298" style:family="paragraph" style:parent-style-name="Standard">
      <style:paragraph-properties fo:margin-left="0.9508in" fo:margin-right="1.952in" fo:margin-top="0in" fo:margin-bottom="0in" style:contextual-spacing="false" fo:line-height="102%" fo:text-align="left" style:justify-single-word="false" fo:text-indent="0in" style:auto-text-indent="false"/>
    </style:style>
    <style:style style:name="P1299" style:family="paragraph" style:parent-style-name="Standard">
      <style:paragraph-properties fo:margin-left="0.9508in" fo:margin-right="1.952in" fo:margin-top="0in" fo:margin-bottom="0in" style:contextual-spacing="false" fo:line-height="104%" fo:text-align="left" style:justify-single-word="false" fo:text-indent="0in" style:auto-text-indent="false"/>
    </style:style>
    <style:style style:name="P1300" style:family="paragraph" style:parent-style-name="Standard">
      <style:paragraph-properties fo:margin-left="0.9508in" fo:margin-right="3.4217in" fo:margin-top="0in" fo:margin-bottom="0in" style:contextual-spacing="false" fo:line-height="104%" fo:text-align="left" style:justify-single-word="false" fo:text-indent="0in" style:auto-text-indent="false"/>
    </style:style>
    <style:style style:name="P1301" style:family="paragraph" style:parent-style-name="Standard">
      <style:paragraph-properties fo:margin-left="0.9508in" fo:margin-right="2.3984in" fo:margin-top="0in" fo:margin-bottom="0in" style:contextual-spacing="false" fo:line-height="107%" fo:text-align="left" style:justify-single-word="false" fo:text-indent="0in" style:auto-text-indent="false"/>
    </style:style>
    <style:style style:name="P1302" style:family="paragraph" style:parent-style-name="Standard">
      <style:paragraph-properties fo:margin-left="0.9508in" fo:margin-right="2.0264in" fo:margin-top="0in" fo:margin-bottom="0in" style:contextual-spacing="false" fo:line-height="102%" fo:text-align="left" style:justify-single-word="false" fo:text-indent="0in" style:auto-text-indent="false"/>
    </style:style>
    <style:style style:name="P1303" style:family="paragraph" style:parent-style-name="Standard">
      <style:paragraph-properties fo:margin-left="0.9508in" fo:margin-right="1.7925in" fo:margin-top="0in" fo:margin-bottom="0in" style:contextual-spacing="false" fo:line-height="104%" fo:text-align="left" style:justify-single-word="false" fo:text-indent="0in" style:auto-text-indent="false"/>
    </style:style>
    <style:style style:name="P1304" style:family="paragraph" style:parent-style-name="Standard">
      <style:paragraph-properties fo:margin-left="0.9508in" fo:margin-right="3.6575in" fo:margin-top="0in" fo:margin-bottom="0in" style:contextual-spacing="false" fo:line-height="104%" fo:text-align="left" style:justify-single-word="false" fo:text-indent="0in" style:auto-text-indent="false"/>
    </style:style>
    <style:style style:name="P1305" style:family="paragraph" style:parent-style-name="Standard">
      <style:paragraph-properties fo:margin-left="0.9508in" fo:margin-right="0in" fo:margin-top="0in" fo:margin-bottom="0in" style:contextual-spacing="false" fo:text-align="left" style:justify-single-word="false" fo:text-indent="0in" style:auto-text-indent="false"/>
    </style:style>
    <style:style style:name="P1306" style:family="paragraph" style:parent-style-name="Text_20_body">
      <style:paragraph-properties fo:margin-left="0.95in" fo:margin-right="1.8917in" fo:margin-top="0.0063in" fo:margin-bottom="0in" style:contextual-spacing="false" fo:line-height="103%" fo:text-align="justify" style:justify-single-word="false" fo:text-indent="0.0016in" style:auto-text-indent="false"/>
    </style:style>
    <style:style style:name="P1307" style:family="paragraph" style:parent-style-name="Standard">
      <style:paragraph-properties fo:margin-left="0.9516in" fo:margin-right="0in" fo:margin-top="0.0008in" fo:margin-bottom="0in" style:contextual-spacing="false" fo:text-align="justify" style:justify-single-word="false" fo:text-indent="0in" style:auto-text-indent="false"/>
    </style:style>
    <style:style style:name="P1308" style:family="paragraph" style:parent-style-name="Standard">
      <style:paragraph-properties fo:margin-left="0.9508in" fo:margin-right="0in" fo:margin-top="0.0055in" fo:margin-bottom="0in" style:contextual-spacing="false" fo:text-align="left" style:justify-single-word="false" fo:text-indent="0in" style:auto-text-indent="false"/>
    </style:style>
    <style:style style:name="P1309" style:family="paragraph" style:parent-style-name="Text_20_body">
      <style:paragraph-properties fo:margin-top="0.002in" fo:margin-bottom="0in" style:contextual-spacing="false"/>
      <style:text-properties fo:font-size="9pt" style:font-size-asian="9pt"/>
    </style:style>
    <style:style style:name="P1310" style:family="paragraph" style:parent-style-name="Standard">
      <style:paragraph-properties fo:margin-left="0in" fo:margin-right="0.8484in" fo:margin-top="0.0492in" fo:margin-bottom="0in" style:contextual-spacing="false" fo:text-align="center" style:justify-single-word="false" fo:text-indent="0in" style:auto-text-indent="false"/>
    </style:style>
    <style:style style:name="P1311" style:family="paragraph" style:parent-style-name="Standard">
      <style:paragraph-properties fo:margin-left="1.7882in" fo:margin-right="2.6346in" fo:margin-top="0.0217in" fo:margin-bottom="0in" style:contextual-spacing="false" fo:line-height="130%" fo:text-align="center" style:justify-single-word="false" fo:text-indent="0in" style:auto-text-indent="false"/>
    </style:style>
    <style:style style:name="P1312" style:family="paragraph" style:parent-style-name="Text_20_body" style:master-page-name="Converted41">
      <style:paragraph-properties style:page-number="auto"/>
      <style:text-properties fo:font-size="8.5pt" style:font-size-asian="8.5pt"/>
    </style:style>
    <style:style style:name="P1313" style:family="paragraph" style:parent-style-name="Text_20_body">
      <style:text-properties fo:font-size="8.5pt" style:font-size-asian="8.5pt"/>
    </style:style>
    <style:style style:name="P1314" style:family="paragraph" style:parent-style-name="Text_20_body">
      <style:paragraph-properties fo:margin-top="0.098in" fo:margin-bottom="0in" style:contextual-spacing="false"/>
      <style:text-properties fo:font-size="8.5pt" style:font-size-asian="8.5pt"/>
    </style:style>
    <style:style style:name="P1315" style:family="paragraph" style:parent-style-name="Heading_20_4">
      <style:paragraph-properties fo:margin-left="0.8925in" fo:margin-right="0in" fo:text-align="left" style:justify-single-word="false"/>
    </style:style>
    <style:style style:name="P1316" style:family="paragraph" style:parent-style-name="Text_20_body">
      <style:paragraph-properties fo:margin-top="0.039in" fo:margin-bottom="0in" style:contextual-spacing="false"/>
      <style:text-properties fo:font-size="8.5pt" fo:font-weight="bold" style:font-size-asian="8.5pt" style:font-weight-asian="bold"/>
    </style:style>
    <style:style style:name="P1317" style:family="paragraph" style:parent-style-name="Standard">
      <style:paragraph-properties fo:margin-left="0.8925in" fo:margin-right="0in" fo:margin-top="0in" fo:margin-bottom="0in" style:contextual-spacing="false" fo:text-align="left" style:justify-single-word="false" fo:text-indent="0in" style:auto-text-indent="false"/>
    </style:style>
    <style:style style:name="P1318" style:family="paragraph" style:parent-style-name="Standard">
      <style:paragraph-properties fo:margin-left="0.8917in" fo:margin-right="0in" fo:margin-top="0.0193in" fo:margin-bottom="0in" style:contextual-spacing="false" fo:text-align="left" style:justify-single-word="false" fo:text-indent="0in" style:auto-text-indent="false"/>
    </style:style>
    <style:style style:name="P1319" style:family="paragraph" style:parent-style-name="Standard">
      <style:paragraph-properties fo:margin-left="0.8917in" fo:margin-right="0in" fo:margin-top="0.0193in" fo:margin-bottom="0in" style:contextual-spacing="false" fo:line-height="0.1354in" fo:text-align="left" style:justify-single-word="false" fo:text-indent="0in" style:auto-text-indent="false"/>
    </style:style>
    <style:style style:name="P1320" style:family="paragraph" style:parent-style-name="Standard">
      <style:paragraph-properties fo:margin-left="0.8925in" fo:margin-right="1.8264in" fo:margin-top="0in" fo:margin-bottom="0in" style:contextual-spacing="false" fo:text-align="justify" style:justify-single-word="false" fo:text-indent="0in" style:auto-text-indent="false"/>
    </style:style>
    <style:style style:name="P1321" style:family="paragraph" style:parent-style-name="Table_20_Paragraph">
      <style:paragraph-properties fo:margin-left="0.0189in" fo:margin-right="0.0201in" fo:margin-top="0.0319in" fo:margin-bottom="0in" style:contextual-spacing="false" fo:text-align="center" style:justify-single-word="false"/>
    </style:style>
    <style:style style:name="P1322" style:family="paragraph" style:parent-style-name="Table_20_Paragraph">
      <style:paragraph-properties fo:margin-left="0.0181in" fo:margin-right="0.0008in" fo:margin-top="0.0701in" fo:margin-bottom="0in" style:contextual-spacing="false" fo:text-align="center" style:justify-single-word="false"/>
    </style:style>
    <style:style style:name="P1323" style:family="paragraph" style:parent-style-name="Table_20_Paragraph">
      <style:paragraph-properties fo:margin-left="0.0465in" fo:margin-right="0.0354in" fo:margin-top="0.0701in" fo:margin-bottom="0in" style:contextual-spacing="false" fo:text-align="center" style:justify-single-word="false"/>
    </style:style>
    <style:style style:name="P1324" style:family="paragraph" style:parent-style-name="Table_20_Paragraph">
      <style:paragraph-properties fo:margin-left="0.1283in" fo:margin-right="0in" fo:margin-top="0.0701in" fo:margin-bottom="0in" style:contextual-spacing="false"/>
    </style:style>
    <style:style style:name="P1325" style:family="paragraph" style:parent-style-name="Table_20_Paragraph">
      <style:paragraph-properties fo:margin-left="0.0591in" fo:margin-right="0in" fo:margin-top="0.0772in" fo:margin-bottom="0in" style:contextual-spacing="false"/>
    </style:style>
    <style:style style:name="P1326" style:family="paragraph" style:parent-style-name="Table_20_Paragraph">
      <style:paragraph-properties fo:margin-left="0.0161in" fo:margin-right="0.0256in" fo:margin-top="0.0701in" fo:margin-bottom="0in" style:contextual-spacing="false" fo:text-align="center" style:justify-single-word="false"/>
    </style:style>
    <style:style style:name="P1327" style:family="paragraph" style:parent-style-name="Table_20_Paragraph">
      <style:paragraph-properties fo:margin-left="0.0126in" fo:margin-right="0.0217in" fo:margin-top="0.0701in" fo:margin-bottom="0in" style:contextual-spacing="false" fo:text-align="center" style:justify-single-word="false"/>
    </style:style>
    <style:style style:name="P1328" style:family="paragraph" style:parent-style-name="Table_20_Paragraph">
      <style:paragraph-properties fo:margin-left="0.0681in" fo:margin-right="0in"/>
    </style:style>
    <style:style style:name="P1329" style:family="paragraph" style:parent-style-name="Table_20_Paragraph">
      <style:paragraph-properties fo:margin-top="0.0791in" fo:margin-bottom="0in" style:contextual-spacing="false"/>
      <style:text-properties fo:font-size="5pt" style:font-size-asian="5pt"/>
    </style:style>
    <style:style style:name="P1330" style:family="paragraph" style:parent-style-name="Table_20_Paragraph">
      <style:paragraph-properties fo:margin-left="0.0472in" fo:margin-right="0.0354in" fo:text-align="center" style:justify-single-word="false"/>
    </style:style>
    <style:style style:name="P1331" style:family="paragraph" style:parent-style-name="Table_20_Paragraph">
      <style:paragraph-properties fo:margin-top="0.0098in" fo:margin-bottom="0in" style:contextual-spacing="false"/>
      <style:text-properties fo:font-size="5pt" style:font-size-asian="5pt"/>
    </style:style>
    <style:style style:name="P1332" style:family="paragraph" style:parent-style-name="Table_20_Paragraph">
      <style:paragraph-properties fo:margin-left="0.0382in" fo:margin-right="0.0055in" fo:text-align="center" style:justify-single-word="false"/>
    </style:style>
    <style:style style:name="P1333" style:family="paragraph" style:parent-style-name="Table_20_Paragraph">
      <style:paragraph-properties fo:margin-left="0.1618in" fo:margin-right="0in"/>
    </style:style>
    <style:style style:name="P1334" style:family="paragraph" style:parent-style-name="Table_20_Paragraph">
      <style:paragraph-properties fo:margin-left="0.0161in" fo:margin-right="0.0256in" fo:margin-top="0.0008in" fo:margin-bottom="0in" style:contextual-spacing="false" fo:text-align="center" style:justify-single-word="false"/>
    </style:style>
    <style:style style:name="P1335" style:family="paragraph" style:parent-style-name="Table_20_Paragraph">
      <style:paragraph-properties fo:margin-top="0.0417in" fo:margin-bottom="0in" style:contextual-spacing="false"/>
      <style:text-properties fo:font-size="5pt" style:font-size-asian="5pt"/>
    </style:style>
    <style:style style:name="P1336" style:family="paragraph" style:parent-style-name="Table_20_Paragraph">
      <style:paragraph-properties fo:margin-left="0.0181in" fo:margin-right="0.0091in" fo:text-align="center" style:justify-single-word="false"/>
    </style:style>
    <style:style style:name="P1337" style:family="paragraph" style:parent-style-name="Table_20_Paragraph">
      <style:paragraph-properties fo:margin-left="0in" fo:margin-right="0.048in" fo:margin-top="0.0327in" fo:margin-bottom="0in" style:contextual-spacing="false" fo:text-align="right" style:justify-single-word="false"/>
    </style:style>
    <style:style style:name="P1338" style:family="paragraph" style:parent-style-name="Table_20_Paragraph">
      <style:paragraph-properties fo:margin-left="0.0181in" fo:margin-right="0.0091in" fo:margin-top="0.0327in" fo:margin-bottom="0in" style:contextual-spacing="false" fo:text-align="center" style:justify-single-word="false"/>
    </style:style>
    <style:style style:name="P1339" style:family="paragraph" style:parent-style-name="Table_20_Paragraph">
      <style:paragraph-properties fo:margin-left="0.0209in" fo:margin-right="0.0201in" fo:margin-top="0.0311in" fo:margin-bottom="0in" style:contextual-spacing="false" fo:text-align="center" style:justify-single-word="false"/>
    </style:style>
    <style:style style:name="P1340" style:family="paragraph" style:parent-style-name="Table_20_Paragraph">
      <style:paragraph-properties fo:margin-left="0.0181in" fo:margin-right="0.0008in" fo:margin-top="0.0709in" fo:margin-bottom="0in" style:contextual-spacing="false" fo:text-align="center" style:justify-single-word="false"/>
    </style:style>
    <style:style style:name="P1341" style:family="paragraph" style:parent-style-name="Table_20_Paragraph">
      <style:paragraph-properties fo:margin-left="0.0472in" fo:margin-right="0.0354in" fo:margin-top="0.0709in" fo:margin-bottom="0in" style:contextual-spacing="false" fo:text-align="center" style:justify-single-word="false"/>
    </style:style>
    <style:style style:name="P1342" style:family="paragraph" style:parent-style-name="Table_20_Paragraph">
      <style:paragraph-properties fo:margin-left="0.1283in" fo:margin-right="0in" fo:margin-top="0.0709in" fo:margin-bottom="0in" style:contextual-spacing="false"/>
    </style:style>
    <style:style style:name="P1343" style:family="paragraph" style:parent-style-name="Table_20_Paragraph">
      <style:paragraph-properties fo:margin-left="0.0256in" fo:margin-right="0.0098in" fo:margin-top="0.0709in" fo:margin-bottom="0in" style:contextual-spacing="false" fo:text-align="center" style:justify-single-word="false"/>
    </style:style>
    <style:style style:name="P1344" style:family="paragraph" style:parent-style-name="Table_20_Paragraph">
      <style:paragraph-properties fo:margin-left="0.0126in" fo:margin-right="0.0181in" fo:margin-top="0.0709in" fo:margin-bottom="0in" style:contextual-spacing="false" fo:text-align="center" style:justify-single-word="false"/>
    </style:style>
    <style:style style:name="P1345" style:family="paragraph" style:parent-style-name="Table_20_Paragraph">
      <style:paragraph-properties fo:margin-left="0.0681in" fo:margin-right="0in" fo:line-height="124%"/>
    </style:style>
    <style:style style:name="P1346" style:family="paragraph" style:parent-style-name="Table_20_Paragraph">
      <style:paragraph-properties fo:margin-left="0.0291in" fo:margin-right="0.0354in" fo:text-align="center" style:justify-single-word="false"/>
    </style:style>
    <style:style style:name="P1347" style:family="paragraph" style:parent-style-name="Table_20_Paragraph">
      <style:paragraph-properties fo:margin-left="0.0327in" fo:margin-right="0.0382in" fo:text-align="center" style:justify-single-word="false"/>
    </style:style>
    <style:style style:name="P1348" style:family="paragraph" style:parent-style-name="Table_20_Paragraph">
      <style:paragraph-properties fo:margin-left="0.1098in" fo:margin-right="0in"/>
    </style:style>
    <style:style style:name="P1349" style:family="paragraph" style:parent-style-name="Table_20_Paragraph">
      <style:paragraph-properties fo:margin-top="0.0134in" fo:margin-bottom="0in" style:contextual-spacing="false"/>
      <style:text-properties fo:font-size="5pt" style:font-size-asian="5pt"/>
    </style:style>
    <style:style style:name="P1350" style:family="paragraph" style:parent-style-name="Table_20_Paragraph">
      <style:paragraph-properties fo:margin-left="0.0256in" fo:margin-right="0.0098in" fo:text-align="center" style:justify-single-word="false"/>
    </style:style>
    <style:style style:name="P1351" style:family="paragraph" style:parent-style-name="Table_20_Paragraph">
      <style:paragraph-properties fo:margin-left="0.0217in" fo:margin-right="0.0091in" fo:margin-top="0.0327in" fo:margin-bottom="0in" style:contextual-spacing="false" fo:text-align="center" style:justify-single-word="false"/>
    </style:style>
    <style:style style:name="P1352" style:family="paragraph" style:parent-style-name="Table_20_Paragraph">
      <style:paragraph-properties fo:margin-left="0in" fo:margin-right="0.048in" fo:margin-top="0.0319in" fo:margin-bottom="0in" style:contextual-spacing="false" fo:text-align="right" style:justify-single-word="false"/>
    </style:style>
    <style:style style:name="P1353" style:family="paragraph" style:parent-style-name="Table_20_Paragraph">
      <style:paragraph-properties fo:margin-left="0.0217in" fo:margin-right="0.0091in" fo:margin-top="0.0319in" fo:margin-bottom="0in" style:contextual-spacing="false" fo:text-align="center" style:justify-single-word="false"/>
    </style:style>
    <style:style style:name="P1354" style:family="paragraph" style:parent-style-name="Table_20_Paragraph">
      <style:paragraph-properties fo:margin-left="0.0126in" fo:margin-right="0.0201in" fo:margin-top="0.0508in" fo:margin-bottom="0in" style:contextual-spacing="false" fo:text-align="center" style:justify-single-word="false"/>
    </style:style>
    <style:style style:name="P1355" style:family="paragraph" style:parent-style-name="Table_20_Paragraph">
      <style:paragraph-properties fo:margin-left="0.0193in" fo:margin-right="0.0075in" fo:margin-top="0.0701in" fo:margin-bottom="0in" style:contextual-spacing="false" fo:text-align="center" style:justify-single-word="false"/>
    </style:style>
    <style:style style:name="P1356" style:family="paragraph" style:parent-style-name="Table_20_Paragraph">
      <style:paragraph-properties fo:margin-left="0.2417in" fo:margin-right="0in" fo:margin-top="0.0772in" fo:margin-bottom="0in" style:contextual-spacing="false"/>
    </style:style>
    <style:style style:name="P1357" style:family="paragraph" style:parent-style-name="Table_20_Paragraph">
      <style:paragraph-properties fo:margin-left="0.0256in" fo:margin-right="0.0098in" fo:margin-top="0.0701in" fo:margin-bottom="0in" style:contextual-spacing="false" fo:text-align="center" style:justify-single-word="false"/>
    </style:style>
    <style:style style:name="P1358" style:family="paragraph" style:parent-style-name="Table_20_Paragraph">
      <style:paragraph-properties fo:margin-left="0.1173in" fo:margin-right="0in"/>
    </style:style>
    <style:style style:name="P1359" style:family="paragraph" style:parent-style-name="Table_20_Paragraph">
      <style:paragraph-properties fo:margin-left="0.0118in" fo:margin-right="0.0193in" fo:text-align="center" style:justify-single-word="false"/>
    </style:style>
    <style:style style:name="P1360" style:family="paragraph" style:parent-style-name="Table_20_Paragraph">
      <style:paragraph-properties fo:margin-left="0.0882in" fo:margin-right="0in"/>
    </style:style>
    <style:style style:name="P1361" style:family="paragraph" style:parent-style-name="Table_20_Paragraph">
      <style:paragraph-properties fo:margin-left="0.0256in" fo:margin-right="0.0098in" fo:margin-top="0.0008in" fo:margin-bottom="0in" style:contextual-spacing="false" fo:text-align="center" style:justify-single-word="false"/>
    </style:style>
    <style:style style:name="P1362" style:family="paragraph" style:parent-style-name="Table_20_Paragraph">
      <style:paragraph-properties fo:margin-left="0.0008in" fo:margin-right="0.0201in" fo:margin-top="0.0311in" fo:margin-bottom="0in" style:contextual-spacing="false" fo:text-align="center" style:justify-single-word="false"/>
    </style:style>
    <style:style style:name="P1363" style:family="paragraph" style:parent-style-name="Table_20_Paragraph">
      <style:paragraph-properties fo:margin-left="0.0173in" fo:margin-right="0.0181in" fo:margin-top="0.0709in" fo:margin-bottom="0in" style:contextual-spacing="false" fo:text-align="center" style:justify-single-word="false"/>
    </style:style>
    <style:style style:name="P1364" style:family="paragraph" style:parent-style-name="Table_20_Paragraph">
      <style:paragraph-properties fo:margin-left="0.0209in" fo:margin-right="0.0354in" fo:margin-top="0.0709in" fo:margin-bottom="0in" style:contextual-spacing="false" fo:text-align="center" style:justify-single-word="false"/>
    </style:style>
    <style:style style:name="P1365" style:family="paragraph" style:parent-style-name="Table_20_Paragraph">
      <style:paragraph-properties fo:margin-left="0.0728in" fo:margin-right="0in" fo:margin-top="0.0709in" fo:margin-bottom="0in" style:contextual-spacing="false"/>
    </style:style>
    <style:style style:name="P1366" style:family="paragraph" style:parent-style-name="Table_20_Paragraph">
      <style:paragraph-properties fo:margin-left="0.0602in" fo:margin-right="0in" fo:margin-top="0.0772in" fo:margin-bottom="0in" style:contextual-spacing="false"/>
    </style:style>
    <style:style style:name="P1367" style:family="paragraph" style:parent-style-name="Table_20_Paragraph">
      <style:paragraph-properties fo:margin-left="0.0126in" fo:margin-right="0.0217in" fo:margin-top="0.0709in" fo:margin-bottom="0in" style:contextual-spacing="false" fo:text-align="center" style:justify-single-word="false"/>
    </style:style>
    <style:style style:name="P1368" style:family="paragraph" style:parent-style-name="Table_20_Paragraph">
      <style:paragraph-properties fo:margin-left="0.0492in" fo:margin-right="0in" fo:margin-top="0.0008in" fo:margin-bottom="0in" style:contextual-spacing="false"/>
    </style:style>
    <style:style style:name="P1369" style:family="paragraph" style:parent-style-name="Table_20_Paragraph">
      <style:paragraph-properties fo:margin-left="0.0118in" fo:margin-right="0.0472in" fo:text-align="center" style:justify-single-word="false"/>
    </style:style>
    <style:style style:name="P1370" style:family="paragraph" style:parent-style-name="Table_20_Paragraph">
      <style:paragraph-properties fo:margin-left="0.1181in" fo:margin-right="0in" fo:margin-top="0.0008in" fo:margin-bottom="0in" style:contextual-spacing="false"/>
    </style:style>
    <style:style style:name="P1371" style:family="paragraph" style:parent-style-name="Table_20_Paragraph">
      <style:paragraph-properties fo:margin-left="0.0717in" fo:margin-right="0in" fo:margin-top="0.0008in" fo:margin-bottom="0in" style:contextual-spacing="false"/>
    </style:style>
    <style:style style:name="P1372" style:family="paragraph" style:parent-style-name="Table_20_Paragraph">
      <style:paragraph-properties fo:margin-top="0.0425in" fo:margin-bottom="0in" style:contextual-spacing="false"/>
      <style:text-properties fo:font-size="5pt" style:font-size-asian="5pt"/>
    </style:style>
    <style:style style:name="P1373" style:family="paragraph" style:parent-style-name="Table_20_Paragraph">
      <style:paragraph-properties fo:margin-left="0.0193in" fo:margin-right="0.0091in" fo:text-align="center" style:justify-single-word="false"/>
    </style:style>
    <style:style style:name="P1374" style:family="paragraph" style:parent-style-name="Table_20_Paragraph">
      <style:paragraph-properties fo:margin-left="0.0193in" fo:margin-right="0.0091in" fo:margin-top="0.0319in" fo:margin-bottom="0in" style:contextual-spacing="false" fo:text-align="center" style:justify-single-word="false"/>
    </style:style>
    <style:style style:name="P1375" style:family="paragraph" style:parent-style-name="Table_20_Paragraph">
      <style:paragraph-properties fo:margin-left="0.0008in" fo:margin-right="0.0209in" fo:margin-top="0.0311in" fo:margin-bottom="0in" style:contextual-spacing="false" fo:text-align="center" style:justify-single-word="false"/>
    </style:style>
    <style:style style:name="P1376" style:family="paragraph" style:parent-style-name="Table_20_Paragraph">
      <style:paragraph-properties fo:margin-left="0.0173in" fo:margin-right="0.0181in" fo:margin-top="0.0701in" fo:margin-bottom="0in" style:contextual-spacing="false" fo:text-align="center" style:justify-single-word="false"/>
    </style:style>
    <style:style style:name="P1377" style:family="paragraph" style:parent-style-name="Table_20_Paragraph">
      <style:paragraph-properties fo:margin-left="0.0472in" fo:margin-right="0.0354in" fo:margin-top="0.0701in" fo:margin-bottom="0in" style:contextual-spacing="false" fo:text-align="center" style:justify-single-word="false"/>
    </style:style>
    <style:style style:name="P1378" style:family="paragraph" style:parent-style-name="Table_20_Paragraph">
      <style:paragraph-properties fo:margin-left="0.0866in" fo:margin-right="0in" fo:margin-top="0.0701in" fo:margin-bottom="0in" style:contextual-spacing="false"/>
    </style:style>
    <style:style style:name="P1379" style:family="paragraph" style:parent-style-name="Table_20_Paragraph">
      <style:paragraph-properties fo:margin-left="0.0126in" fo:margin-right="0.0209in" fo:margin-top="0.0701in" fo:margin-bottom="0in" style:contextual-spacing="false" fo:text-align="center" style:justify-single-word="false"/>
    </style:style>
    <style:style style:name="P1380" style:family="paragraph" style:parent-style-name="Table_20_Paragraph">
      <style:paragraph-properties fo:margin-left="0.028in" fo:margin-right="0.0354in" fo:text-align="center" style:justify-single-word="false"/>
    </style:style>
    <style:style style:name="P1381" style:family="paragraph" style:parent-style-name="Table_20_Paragraph">
      <style:paragraph-properties fo:margin-left="0in" fo:margin-right="0.0047in" fo:text-align="center" style:justify-single-word="false"/>
    </style:style>
    <style:style style:name="P1382" style:family="paragraph" style:parent-style-name="Table_20_Paragraph">
      <style:paragraph-properties fo:margin-left="0.0717in" fo:margin-right="0in"/>
    </style:style>
    <style:style style:name="P1383" style:family="paragraph" style:parent-style-name="Table_20_Paragraph">
      <style:paragraph-properties fo:margin-left="0.0161in" fo:margin-right="0.0189in" fo:margin-top="0.0008in" fo:margin-bottom="0in" style:contextual-spacing="false" fo:text-align="center" style:justify-single-word="false"/>
    </style:style>
    <style:style style:name="P1384" style:family="paragraph" style:parent-style-name="Table_20_Paragraph">
      <style:paragraph-properties fo:margin-left="0.0189in" fo:margin-right="0.0091in" fo:margin-top="0.0319in" fo:margin-bottom="0in" style:contextual-spacing="false" fo:text-align="center" style:justify-single-word="false"/>
    </style:style>
    <style:style style:name="P1385" style:family="paragraph" style:parent-style-name="Table_20_Paragraph">
      <style:paragraph-properties fo:margin-left="0in" fo:margin-right="0.0472in" fo:margin-top="0.0327in" fo:margin-bottom="0in" style:contextual-spacing="false" fo:text-align="right" style:justify-single-word="false"/>
    </style:style>
    <style:style style:name="P1386" style:family="paragraph" style:parent-style-name="Table_20_Paragraph">
      <style:paragraph-properties fo:margin-left="0.0189in" fo:margin-right="0.0091in" fo:margin-top="0.0327in" fo:margin-bottom="0in" style:contextual-spacing="false" fo:text-align="center" style:justify-single-word="false"/>
    </style:style>
    <style:style style:name="P1387" style:family="paragraph" style:parent-style-name="Table_20_Paragraph">
      <style:paragraph-properties fo:margin-left="0in" fo:margin-right="0.0071in" fo:margin-top="0.0311in" fo:margin-bottom="0in" style:contextual-spacing="false" fo:text-align="center" style:justify-single-word="false"/>
    </style:style>
    <style:style style:name="P1388" style:family="paragraph" style:parent-style-name="Table_20_Paragraph">
      <style:paragraph-properties fo:margin-left="0.0083in" fo:margin-right="0in" fo:margin-top="0.0709in" fo:margin-bottom="0in" style:contextual-spacing="false" fo:text-align="center" style:justify-single-word="false"/>
    </style:style>
    <style:style style:name="P1389" style:family="paragraph" style:parent-style-name="Table_20_Paragraph">
      <style:paragraph-properties fo:margin-left="0.0457in" fo:margin-right="0.0354in" fo:margin-top="0.0709in" fo:margin-bottom="0in" style:contextual-spacing="false" fo:text-align="center" style:justify-single-word="false"/>
    </style:style>
    <style:style style:name="P1390" style:family="paragraph" style:parent-style-name="Table_20_Paragraph">
      <style:paragraph-properties fo:margin-left="0.0827in" fo:margin-right="0in" fo:margin-top="0.0709in" fo:margin-bottom="0in" style:contextual-spacing="false"/>
    </style:style>
    <style:style style:name="P1391" style:family="paragraph" style:parent-style-name="Table_20_Paragraph">
      <style:paragraph-properties fo:margin-left="0.0535in" fo:margin-right="0in" fo:margin-top="0.0772in" fo:margin-bottom="0in" style:contextual-spacing="false"/>
    </style:style>
    <style:style style:name="P1392" style:family="paragraph" style:parent-style-name="Table_20_Paragraph">
      <style:paragraph-properties fo:margin-left="0.0217in" fo:margin-right="0.0098in" fo:margin-top="0.0709in" fo:margin-bottom="0in" style:contextual-spacing="false" fo:text-align="center" style:justify-single-word="false"/>
    </style:style>
    <style:style style:name="P1393" style:family="paragraph" style:parent-style-name="Table_20_Paragraph">
      <style:paragraph-properties fo:margin-left="0.0126in" fo:margin-right="0.0165in" fo:margin-top="0.0709in" fo:margin-bottom="0in" style:contextual-spacing="false" fo:text-align="center" style:justify-single-word="false"/>
    </style:style>
    <style:style style:name="P1394" style:family="paragraph" style:parent-style-name="Text_20_body">
      <style:paragraph-properties fo:margin-top="0.0953in" fo:margin-bottom="0in" style:contextual-spacing="false"/>
      <style:text-properties fo:font-size="10pt" style:font-size-asian="10pt"/>
    </style:style>
    <style:style style:name="P1395" style:family="paragraph" style:parent-style-name="Standard">
      <style:paragraph-properties fo:margin-left="0.1862in" fo:margin-right="1.0193in" fo:margin-top="0.0626in" fo:margin-bottom="0in" style:contextual-spacing="false" fo:text-align="center" style:justify-single-word="false" fo:text-indent="0in" style:auto-text-indent="false"/>
    </style:style>
    <style:style style:name="P1396" style:family="paragraph" style:parent-style-name="Standard">
      <style:paragraph-properties fo:margin-left="1.7484in" fo:margin-right="2.5811in" fo:margin-top="0.0244in" fo:margin-bottom="0in" style:contextual-spacing="false" fo:line-height="134%" fo:text-align="center" style:justify-single-word="false" fo:text-indent="0in" style:auto-text-indent="false"/>
    </style:style>
    <style:style style:name="P1397" style:family="paragraph" style:parent-style-name="Text_20_body" style:master-page-name="Converted42">
      <style:paragraph-properties style:page-number="auto"/>
      <style:text-properties fo:font-size="10pt" style:font-size-asian="10pt"/>
    </style:style>
    <style:style style:name="P1398" style:family="paragraph" style:parent-style-name="Text_20_body">
      <style:paragraph-properties fo:margin-top="0.111in" fo:margin-bottom="0in" style:contextual-spacing="false"/>
      <style:text-properties fo:font-size="10pt" style:font-size-asian="10pt"/>
    </style:style>
    <style:style style:name="P1399" style:family="paragraph" style:parent-style-name="Table_20_Paragraph">
      <style:text-properties style:font-name="Times New Roman" fo:font-size="8pt" style:font-size-asian="8pt"/>
    </style:style>
    <style:style style:name="P1400" style:family="paragraph" style:parent-style-name="Table_20_Paragraph">
      <style:text-properties fo:font-size="10pt" style:font-size-asian="10pt"/>
    </style:style>
    <style:style style:name="P1401" style:family="paragraph" style:parent-style-name="Table_20_Paragraph">
      <style:paragraph-properties fo:margin-top="0.0382in" fo:margin-bottom="0in" style:contextual-spacing="false"/>
      <style:text-properties fo:font-size="10pt" style:font-size-asian="10pt"/>
    </style:style>
    <style:style style:name="P1402" style:family="paragraph" style:parent-style-name="Table_20_Paragraph">
      <style:paragraph-properties fo:margin-left="0.1909in" fo:margin-right="0in" fo:line-height="0.0661in"/>
    </style:style>
    <style:style style:name="P1403" style:family="paragraph" style:parent-style-name="Table_20_Paragraph">
      <style:paragraph-properties fo:margin-top="0.0646in" fo:margin-bottom="0in" style:contextual-spacing="false"/>
      <style:text-properties fo:font-size="10pt" style:font-size-asian="10pt"/>
    </style:style>
    <style:style style:name="P1404" style:family="paragraph" style:parent-style-name="Table_20_Paragraph">
      <style:paragraph-properties fo:margin-left="0.2319in" fo:margin-right="0in" fo:line-height="0.0661in"/>
    </style:style>
    <style:style style:name="P1405" style:family="paragraph" style:parent-style-name="Table_20_Paragraph">
      <style:paragraph-properties fo:margin-top="0.0008in" fo:margin-bottom="0in" style:contextual-spacing="false"/>
      <style:text-properties fo:font-size="2.5pt" style:font-size-asian="2.5pt"/>
    </style:style>
    <style:style style:name="P1406" style:family="paragraph" style:parent-style-name="Table_20_Paragraph">
      <style:paragraph-properties fo:margin-left="3.4366in" fo:margin-right="0in" fo:line-height="0.0555in"/>
    </style:style>
    <style:style style:name="P1407" style:family="paragraph" style:parent-style-name="Table_20_Paragraph">
      <style:paragraph-properties fo:margin-top="0.0063in" fo:margin-bottom="0in" style:contextual-spacing="false"/>
      <style:text-properties fo:font-size="2pt" style:font-size-asian="2pt"/>
    </style:style>
    <style:style style:name="P1408" style:family="paragraph" style:parent-style-name="Table_20_Paragraph">
      <style:paragraph-properties fo:margin-left="0.2307in" fo:margin-right="0in" fo:line-height="0.0693in"/>
    </style:style>
    <style:style style:name="P1409" style:family="paragraph" style:parent-style-name="Table_20_Paragraph">
      <style:paragraph-properties fo:margin-left="0.0791in" fo:margin-right="0in" fo:line-height="0.0555in"/>
    </style:style>
    <style:style style:name="P1410" style:family="paragraph" style:parent-style-name="Table_20_Paragraph">
      <style:paragraph-properties fo:margin-left="0.2307in" fo:margin-right="0in" fo:line-height="0.0555in"/>
    </style:style>
    <style:style style:name="P1411" style:family="paragraph" style:parent-style-name="Table_20_Paragraph">
      <style:paragraph-properties fo:margin-top="0.0063in" fo:margin-bottom="0in" style:contextual-spacing="false"/>
      <style:text-properties fo:font-size="10pt" style:font-size-asian="10pt"/>
    </style:style>
    <style:style style:name="P1412" style:family="paragraph" style:parent-style-name="Table_20_Paragraph">
      <style:paragraph-properties fo:margin-left="0.1717in" fo:margin-right="0in" fo:line-height="0.0661in"/>
    </style:style>
    <style:style style:name="P1413" style:family="paragraph" style:parent-style-name="Table_20_Paragraph">
      <style:paragraph-properties fo:margin-top="0.0709in" fo:margin-bottom="0in" style:contextual-spacing="false"/>
      <style:text-properties fo:font-size="10pt" style:font-size-asian="10pt"/>
    </style:style>
    <style:style style:name="P1414" style:family="paragraph" style:parent-style-name="Table_20_Paragraph">
      <style:paragraph-properties fo:margin-left="0.2118in" fo:margin-right="0in" fo:line-height="0.0661in"/>
    </style:style>
    <style:style style:name="P1415" style:family="paragraph" style:parent-style-name="Table_20_Paragraph">
      <style:paragraph-properties fo:margin-top="0.002in" fo:margin-bottom="0in" style:contextual-spacing="false"/>
      <style:text-properties fo:font-size="2.5pt" style:font-size-asian="2.5pt"/>
    </style:style>
    <style:style style:name="P1416" style:family="paragraph" style:parent-style-name="Table_20_Paragraph">
      <style:paragraph-properties fo:margin-left="3.4354in" fo:margin-right="0in" fo:line-height="0.0555in"/>
    </style:style>
    <style:style style:name="P1417" style:family="paragraph" style:parent-style-name="Table_20_Paragraph">
      <style:paragraph-properties fo:margin-top="0.0075in" fo:margin-bottom="0in" style:contextual-spacing="false"/>
      <style:text-properties fo:font-size="2pt" style:font-size-asian="2pt"/>
    </style:style>
    <style:style style:name="P1418" style:family="paragraph" style:parent-style-name="Table_20_Paragraph">
      <style:paragraph-properties fo:margin-left="0.2102in" fo:margin-right="0in" fo:line-height="0.0689in"/>
    </style:style>
    <style:style style:name="P1419" style:family="paragraph" style:parent-style-name="Table_20_Paragraph">
      <style:paragraph-properties fo:margin-top="0.0016in" fo:margin-bottom="0in" style:contextual-spacing="false"/>
      <style:text-properties fo:font-size="5pt" style:font-size-asian="5pt"/>
    </style:style>
    <style:style style:name="P1420" style:family="paragraph" style:parent-style-name="Table_20_Paragraph">
      <style:paragraph-properties fo:margin-left="0.8028in" fo:margin-right="0in" fo:line-height="0.0673in"/>
    </style:style>
    <style:style style:name="P1421" style:family="paragraph" style:parent-style-name="Table_20_Paragraph">
      <style:paragraph-properties fo:margin-left="0.1374in" fo:margin-right="0in" fo:line-height="0.0547in"/>
    </style:style>
    <style:style style:name="P1422" style:family="paragraph" style:parent-style-name="Table_20_Paragraph">
      <style:paragraph-properties fo:margin-left="0.1236in" fo:margin-right="0in" fo:line-height="0.0598in"/>
    </style:style>
    <style:style style:name="P1423" style:family="paragraph" style:parent-style-name="Table_20_Paragraph">
      <style:paragraph-properties fo:margin-top="0.0075in" fo:margin-bottom="0in" style:contextual-spacing="false"/>
      <style:text-properties fo:font-size="5pt" style:font-size-asian="5pt"/>
    </style:style>
    <style:style style:name="P1424" style:family="paragraph" style:parent-style-name="Table_20_Paragraph">
      <style:paragraph-properties fo:margin-left="0.0591in" fo:margin-right="0in" fo:line-height="0.0543in"/>
    </style:style>
    <style:style style:name="P1425" style:family="paragraph" style:parent-style-name="Table_20_Paragraph">
      <style:paragraph-properties fo:margin-left="0.078in" fo:margin-right="0in" fo:line-height="0.0555in"/>
    </style:style>
    <style:style style:name="P1426" style:family="paragraph" style:parent-style-name="Table_20_Paragraph">
      <style:paragraph-properties fo:margin-top="0.0217in" fo:margin-bottom="0in" style:contextual-spacing="false"/>
      <style:text-properties fo:font-size="10pt" style:font-size-asian="10pt"/>
    </style:style>
    <style:style style:name="P1427" style:family="paragraph" style:parent-style-name="Table_20_Paragraph">
      <style:paragraph-properties fo:margin-left="0.0602in" fo:margin-right="0in" fo:line-height="0.0563in"/>
    </style:style>
    <style:style style:name="P1428" style:family="paragraph" style:parent-style-name="Table_20_Paragraph">
      <style:paragraph-properties fo:margin-top="0.0075in" fo:margin-bottom="0in" style:contextual-spacing="false"/>
      <style:text-properties fo:font-size="10pt" style:font-size-asian="10pt"/>
    </style:style>
    <style:style style:name="P1429" style:family="paragraph" style:parent-style-name="Table_20_Paragraph">
      <style:paragraph-properties fo:margin-left="0.1437in" fo:margin-right="0in" fo:line-height="0.0543in"/>
    </style:style>
    <style:style style:name="P1430" style:family="paragraph" style:parent-style-name="Table_20_Paragraph">
      <style:paragraph-properties fo:margin-top="0.0244in" fo:margin-bottom="0in" style:contextual-spacing="false"/>
      <style:text-properties fo:font-size="10pt" style:font-size-asian="10pt"/>
    </style:style>
    <style:style style:name="P1431" style:family="paragraph" style:parent-style-name="Table_20_Paragraph">
      <style:paragraph-properties fo:margin-left="0.1681in" fo:margin-right="0in" fo:line-height="0.052in"/>
    </style:style>
    <style:style style:name="P1432" style:family="paragraph" style:parent-style-name="Table_20_Paragraph">
      <style:paragraph-properties fo:margin-left="0.1189in" fo:margin-right="0in" fo:line-height="0.0563in"/>
    </style:style>
    <style:style style:name="P1433" style:family="paragraph" style:parent-style-name="Table_20_Paragraph">
      <style:paragraph-properties fo:margin-top="0.0055in" fo:margin-bottom="0in" style:contextual-spacing="false"/>
      <style:text-properties fo:font-size="6pt" style:font-size-asian="6pt"/>
    </style:style>
    <style:style style:name="P1434" style:family="paragraph" style:parent-style-name="Table_20_Paragraph">
      <style:paragraph-properties fo:margin-top="0.048in" fo:margin-bottom="0.0008in" style:contextual-spacing="false"/>
      <style:text-properties fo:font-size="10pt" style:font-size-asian="10pt"/>
    </style:style>
    <style:style style:name="P1435" style:family="paragraph" style:parent-style-name="Table_20_Paragraph">
      <style:paragraph-properties fo:margin-left="3.4335in" fo:margin-right="0in" fo:line-height="0.0563in"/>
    </style:style>
    <style:style style:name="P1436" style:family="paragraph" style:parent-style-name="Table_20_Paragraph">
      <style:paragraph-properties fo:margin-left="1.8244in" fo:margin-right="0in" fo:line-height="0.0563in"/>
    </style:style>
    <style:style style:name="P1437" style:family="paragraph" style:parent-style-name="Table_20_Paragraph">
      <style:paragraph-properties fo:margin-left="0.1374in" fo:margin-right="0in" fo:line-height="0.0543in"/>
    </style:style>
    <style:style style:name="P1438" style:family="paragraph" style:parent-style-name="Table_20_Paragraph">
      <style:paragraph-properties fo:margin-top="0.0071in" fo:margin-bottom="0in" style:contextual-spacing="false"/>
      <style:text-properties fo:font-size="4.5pt" style:font-size-asian="4.5pt"/>
    </style:style>
    <style:style style:name="P1439" style:family="paragraph" style:parent-style-name="Table_20_Paragraph">
      <style:paragraph-properties fo:margin-top="0.0063in" fo:margin-bottom="0in" style:contextual-spacing="false"/>
      <style:text-properties fo:font-size="5pt" style:font-size-asian="5pt"/>
    </style:style>
    <style:style style:name="P1440" style:family="paragraph" style:parent-style-name="Table_20_Paragraph">
      <style:paragraph-properties fo:margin-left="0.078in" fo:margin-right="0in" fo:line-height="0.0543in"/>
    </style:style>
    <style:style style:name="P1441" style:family="paragraph" style:parent-style-name="Table_20_Paragraph">
      <style:paragraph-properties fo:margin-left="0.2307in" fo:margin-right="0in" fo:line-height="0.0543in"/>
    </style:style>
    <style:style style:name="P1442" style:family="paragraph" style:parent-style-name="Table_20_Paragraph">
      <style:paragraph-properties fo:margin-top="0.0091in" fo:margin-bottom="0in" style:contextual-spacing="false"/>
      <style:text-properties fo:font-size="10pt" style:font-size-asian="10pt"/>
    </style:style>
    <style:style style:name="P1443" style:family="paragraph" style:parent-style-name="Table_20_Paragraph">
      <style:paragraph-properties fo:margin-left="0.1437in" fo:margin-right="0in" fo:line-height="0.0547in"/>
    </style:style>
    <style:style style:name="P1444" style:family="paragraph" style:parent-style-name="Table_20_Paragraph">
      <style:paragraph-properties fo:margin-left="0.1736in" fo:margin-right="0in" fo:line-height="0.052in"/>
    </style:style>
    <style:style style:name="P1445" style:family="paragraph" style:parent-style-name="Table_20_Paragraph">
      <style:paragraph-properties fo:margin-top="0.0228in" fo:margin-bottom="0in" style:contextual-spacing="false"/>
      <style:text-properties fo:font-size="10pt" style:font-size-asian="10pt"/>
    </style:style>
    <style:style style:name="P1446" style:family="paragraph" style:parent-style-name="Table_20_Paragraph">
      <style:paragraph-properties fo:margin-left="0.1244in" fo:margin-right="0in" fo:line-height="0.0547in"/>
    </style:style>
    <style:style style:name="P1447" style:family="paragraph" style:parent-style-name="Table_20_Paragraph">
      <style:paragraph-properties fo:margin-left="0.2626in" fo:margin-right="0in" fo:line-height="0.0661in"/>
    </style:style>
    <style:style style:name="P1448" style:family="paragraph" style:parent-style-name="Table_20_Paragraph">
      <style:paragraph-properties fo:margin-left="0.261in" fo:margin-right="0in" fo:line-height="0.0693in"/>
    </style:style>
    <style:style style:name="P1449" style:family="paragraph" style:parent-style-name="Table_20_Paragraph">
      <style:paragraph-properties fo:margin-left="1.8209in" fo:margin-right="0in" fo:line-height="0.0555in"/>
    </style:style>
    <style:style style:name="P1450" style:family="paragraph" style:parent-style-name="Table_20_Paragraph">
      <style:paragraph-properties fo:margin-left="0.1236in" fo:margin-right="0in" fo:line-height="0.0591in"/>
    </style:style>
    <style:style style:name="P1451" style:family="paragraph" style:parent-style-name="Table_20_Paragraph">
      <style:paragraph-properties fo:margin-left="0.0591in" fo:margin-right="0in" fo:line-height="0.0547in"/>
    </style:style>
    <style:style style:name="P1452" style:family="paragraph" style:parent-style-name="Table_20_Paragraph">
      <style:paragraph-properties fo:margin-left="0.0602in" fo:margin-right="0in" fo:line-height="0.0555in"/>
    </style:style>
    <style:style style:name="P1453" style:family="paragraph" style:parent-style-name="Table_20_Paragraph">
      <style:paragraph-properties fo:margin-top="0.0492in" fo:margin-bottom="0in" style:contextual-spacing="false"/>
      <style:text-properties fo:font-size="10pt" style:font-size-asian="10pt"/>
    </style:style>
    <style:style style:name="P1454" style:family="paragraph" style:parent-style-name="Table_20_Paragraph">
      <style:paragraph-properties fo:margin-left="3.4335in" fo:margin-right="0in" fo:line-height="0.0555in"/>
    </style:style>
    <style:style style:name="P1455" style:family="paragraph" style:parent-style-name="Table_20_Paragraph">
      <style:paragraph-properties fo:margin-left="0.261in" fo:margin-right="0in" fo:line-height="0.0689in"/>
    </style:style>
    <style:style style:name="P1456" style:family="paragraph" style:parent-style-name="Table_20_Paragraph">
      <style:paragraph-properties fo:margin-left="0.0909in" fo:margin-right="0in" fo:line-height="0.0547in"/>
    </style:style>
    <style:style style:name="P1457" style:family="paragraph" style:parent-style-name="Table_20_Paragraph">
      <style:paragraph-properties fo:margin-left="0.2437in" fo:margin-right="0in" fo:line-height="0.0547in"/>
    </style:style>
    <style:style style:name="P1458" style:family="paragraph" style:parent-style-name="Table_20_Paragraph">
      <style:paragraph-properties fo:margin-left="0.2035in" fo:margin-right="0in" fo:line-height="0.0661in"/>
    </style:style>
    <style:style style:name="P1459" style:family="paragraph" style:parent-style-name="Table_20_Paragraph">
      <style:paragraph-properties fo:margin-left="0.2965in" fo:margin-right="0in" fo:line-height="0.0661in"/>
    </style:style>
    <style:style style:name="P1460" style:family="paragraph" style:parent-style-name="Table_20_Paragraph">
      <style:paragraph-properties fo:margin-left="3.4634in" fo:margin-right="0in" fo:line-height="0.0563in"/>
    </style:style>
    <style:style style:name="P1461" style:family="paragraph" style:parent-style-name="Table_20_Paragraph">
      <style:paragraph-properties fo:margin-left="0.2957in" fo:margin-right="0in" fo:line-height="0.0689in"/>
    </style:style>
    <style:style style:name="P1462" style:family="paragraph" style:parent-style-name="Text_20_body">
      <style:paragraph-properties fo:margin-top="0.002in" fo:margin-bottom="0in" style:contextual-spacing="false"/>
      <style:text-properties fo:font-size="4pt" style:font-size-asian="4pt"/>
    </style:style>
    <style:style style:name="P1463" style:family="paragraph" style:parent-style-name="Text_20_body">
      <style:paragraph-properties fo:margin-top="0.0055in" fo:margin-bottom="0in" style:contextual-spacing="false"/>
      <style:text-properties fo:font-size="2.5pt" style:font-size-asian="2.5pt"/>
    </style:style>
    <style:style style:name="P1464" style:family="paragraph" style:parent-style-name="Text_20_body">
      <style:text-properties fo:font-size="6pt" style:font-size-asian="6pt"/>
    </style:style>
    <style:style style:name="P1465" style:family="paragraph" style:parent-style-name="Text_20_body">
      <style:paragraph-properties fo:margin-top="0.0264in" fo:margin-bottom="0in" style:contextual-spacing="false"/>
      <style:text-properties fo:font-size="6pt" style:font-size-asian="6pt"/>
    </style:style>
    <style:style style:name="P1466" style:family="paragraph" style:parent-style-name="Text_20_body" style:master-page-name="Converted43">
      <style:paragraph-properties style:page-number="44"/>
      <style:text-properties style:font-name="Lato Black" fo:font-size="10pt" fo:font-weight="bold" style:font-size-asian="10pt" style:font-weight-asian="bold"/>
    </style:style>
    <style:style style:name="P1467" style:family="paragraph" style:parent-style-name="Text_20_body">
      <style:paragraph-properties fo:margin-top="0.0807in" fo:margin-bottom="0in" style:contextual-spacing="false"/>
      <style:text-properties style:font-name="Lato Black" fo:font-size="10pt" fo:font-weight="bold" style:font-size-asian="10pt" style:font-weight-asian="bold"/>
    </style:style>
    <style:style style:name="P1468" style:family="paragraph" style:parent-style-name="Table_20_Paragraph">
      <style:paragraph-properties fo:margin-top="0.0071in" fo:margin-bottom="0in" style:contextual-spacing="false"/>
      <style:text-properties style:font-name="Lato Black" fo:font-size="2pt" fo:font-weight="bold" style:font-size-asian="2pt" style:font-weight-asian="bold"/>
    </style:style>
    <style:style style:name="P1469" style:family="paragraph" style:parent-style-name="Table_20_Paragraph">
      <style:paragraph-properties fo:margin-left="1.8181in" fo:margin-right="0in" fo:line-height="0.0555in"/>
    </style:style>
    <style:style style:name="P1470" style:family="paragraph" style:parent-style-name="Table_20_Paragraph">
      <style:paragraph-properties fo:margin-top="0.0047in" fo:margin-bottom="0in" style:contextual-spacing="false"/>
      <style:text-properties style:font-name="Lato Black" fo:font-size="4.5pt" fo:font-weight="bold" style:font-size-asian="4.5pt" style:font-weight-asian="bold"/>
    </style:style>
    <style:style style:name="P1471" style:family="paragraph" style:parent-style-name="Table_20_Paragraph">
      <style:paragraph-properties fo:margin-left="0.139in" fo:margin-right="0in" fo:line-height="0.0547in"/>
    </style:style>
    <style:style style:name="P1472" style:family="paragraph" style:parent-style-name="Table_20_Paragraph">
      <style:paragraph-properties fo:margin-top="0.0035in" fo:margin-bottom="0in" style:contextual-spacing="false"/>
      <style:text-properties style:font-name="Lato Black" fo:font-size="4.5pt" fo:font-weight="bold" style:font-size-asian="4.5pt" style:font-weight-asian="bold"/>
    </style:style>
    <style:style style:name="P1473" style:family="paragraph" style:parent-style-name="Table_20_Paragraph">
      <style:paragraph-properties fo:margin-left="0.1244in" fo:margin-right="0in" fo:line-height="0.0598in"/>
    </style:style>
    <style:style style:name="P1474" style:family="paragraph" style:parent-style-name="Table_20_Paragraph">
      <style:paragraph-properties fo:margin-top="0.0028in" fo:margin-bottom="0in" style:contextual-spacing="false"/>
      <style:text-properties style:font-name="Lato Black" fo:font-size="5pt" fo:font-weight="bold" style:font-size-asian="5pt" style:font-weight-asian="bold"/>
    </style:style>
    <style:style style:name="P1475" style:family="paragraph" style:parent-style-name="Table_20_Paragraph">
      <style:paragraph-properties fo:margin-left="0.0618in" fo:margin-right="0in" fo:line-height="0.0543in"/>
    </style:style>
    <style:style style:name="P1476" style:family="paragraph" style:parent-style-name="Table_20_Paragraph">
      <style:paragraph-properties fo:margin-left="0.1528in" fo:margin-right="0in" fo:line-height="0.0547in"/>
    </style:style>
    <style:style style:name="P1477" style:family="paragraph" style:parent-style-name="Table_20_Paragraph">
      <style:paragraph-properties fo:margin-left="0.2083in" fo:margin-right="0in" fo:line-height="0.0547in"/>
    </style:style>
    <style:style style:name="P1478" style:family="paragraph" style:parent-style-name="Table_20_Paragraph">
      <style:paragraph-properties fo:margin-top="0.002in" fo:margin-bottom="0in" style:contextual-spacing="false"/>
      <style:text-properties style:font-name="Lato Black" fo:font-size="10pt" fo:font-weight="bold" style:font-size-asian="10pt" style:font-weight-asian="bold"/>
    </style:style>
    <style:style style:name="P1479" style:family="paragraph" style:parent-style-name="Table_20_Paragraph">
      <style:paragraph-properties fo:margin-left="0.0602in" fo:margin-right="0in" fo:line-height="0.0689in"/>
    </style:style>
    <style:style style:name="P1480" style:family="paragraph" style:parent-style-name="Table_20_Paragraph">
      <style:paragraph-properties fo:margin-top="0.0173in" fo:margin-bottom="0in" style:contextual-spacing="false"/>
      <style:text-properties style:font-name="Lato Black" fo:font-size="10pt" fo:font-weight="bold" style:font-size-asian="10pt" style:font-weight-asian="bold"/>
    </style:style>
    <style:style style:name="P1481" style:family="paragraph" style:parent-style-name="Table_20_Paragraph">
      <style:paragraph-properties fo:margin-left="0.1701in" fo:margin-right="0in" fo:line-height="0.052in"/>
    </style:style>
    <style:style style:name="P1482" style:family="paragraph" style:parent-style-name="Table_20_Paragraph">
      <style:paragraph-properties fo:margin-top="0.011in" fo:margin-bottom="0in" style:contextual-spacing="false"/>
      <style:text-properties style:font-name="Lato Black" fo:font-size="10pt" fo:font-weight="bold" style:font-size-asian="10pt" style:font-weight-asian="bold"/>
    </style:style>
    <style:style style:name="P1483" style:family="paragraph" style:parent-style-name="Table_20_Paragraph">
      <style:paragraph-properties fo:margin-left="0.0811in" fo:margin-right="0in" fo:line-height="0.0555in"/>
    </style:style>
    <style:style style:name="P1484" style:family="paragraph" style:parent-style-name="Table_20_Paragraph">
      <style:paragraph-properties fo:margin-top="0.0016in" fo:margin-bottom="0in" style:contextual-spacing="false"/>
      <style:text-properties style:font-name="Lato Black" fo:font-size="6pt" fo:font-weight="bold" style:font-size-asian="6pt" style:font-weight-asian="bold"/>
    </style:style>
    <style:style style:name="P1485" style:family="paragraph" style:parent-style-name="Table_20_Paragraph">
      <style:paragraph-properties fo:margin-left="0.2673in" fo:margin-right="0in" fo:line-height="0.0661in"/>
    </style:style>
    <style:style style:name="P1486" style:family="paragraph" style:parent-style-name="Table_20_Paragraph">
      <style:paragraph-properties fo:margin-top="0.0425in" fo:margin-bottom="0in" style:contextual-spacing="false"/>
      <style:text-properties style:font-name="Lato Black" fo:font-size="10pt" fo:font-weight="bold" style:font-size-asian="10pt" style:font-weight-asian="bold"/>
    </style:style>
    <style:style style:name="P1487" style:family="paragraph" style:parent-style-name="Table_20_Paragraph">
      <style:paragraph-properties fo:margin-left="0.2402in" fo:margin-right="0in" fo:line-height="0.0661in"/>
    </style:style>
    <style:style style:name="P1488" style:family="paragraph" style:parent-style-name="Table_20_Paragraph">
      <style:text-properties style:font-name="Lato Black" fo:font-size="2.5pt" fo:font-weight="bold" style:font-size-asian="2.5pt" style:font-weight-asian="bold"/>
    </style:style>
    <style:style style:name="P1489" style:family="paragraph" style:parent-style-name="Table_20_Paragraph">
      <style:paragraph-properties fo:margin-left="3.4866in" fo:margin-right="0in" fo:line-height="0.0563in"/>
    </style:style>
    <style:style style:name="P1490" style:family="paragraph" style:parent-style-name="Table_20_Paragraph">
      <style:paragraph-properties fo:margin-top="0.0063in" fo:margin-bottom="0in" style:contextual-spacing="false"/>
      <style:text-properties style:font-name="Lato Black" fo:font-size="2pt" fo:font-weight="bold" style:font-size-asian="2pt" style:font-weight-asian="bold"/>
    </style:style>
    <style:style style:name="P1491" style:family="paragraph" style:parent-style-name="Table_20_Paragraph">
      <style:paragraph-properties fo:margin-left="0.239in" fo:margin-right="0in" fo:line-height="0.0693in"/>
    </style:style>
    <style:style style:name="P1492" style:family="paragraph" style:parent-style-name="Text_20_body">
      <style:paragraph-properties fo:margin-top="0.0008in" fo:margin-bottom="0in" style:contextual-spacing="false"/>
      <style:text-properties style:font-name="Lato Black" fo:font-size="8.5pt" fo:font-weight="bold" style:font-size-asian="8.5pt" style:font-weight-asian="bold"/>
    </style:style>
    <style:style style:name="P1493" style:family="paragraph" style:parent-style-name="Table_20_Paragraph">
      <style:paragraph-properties fo:margin-left="0.1189in" fo:margin-right="0in" fo:line-height="0.0543in"/>
    </style:style>
    <style:style style:name="P1494" style:family="paragraph" style:parent-style-name="Table_20_Paragraph">
      <style:paragraph-properties fo:margin-left="0.2236in" fo:margin-right="0in" fo:line-height="0.0543in"/>
    </style:style>
    <style:style style:name="P1495" style:family="paragraph" style:parent-style-name="Table_20_Paragraph">
      <style:paragraph-properties fo:margin-left="0.2311in" fo:margin-right="0in" fo:line-height="0.0661in"/>
    </style:style>
    <style:style style:name="P1496" style:family="paragraph" style:parent-style-name="Table_20_Paragraph">
      <style:paragraph-properties fo:margin-left="0.2563in" fo:margin-right="0in" fo:line-height="0.0661in"/>
    </style:style>
    <style:style style:name="P1497" style:family="paragraph" style:parent-style-name="Table_20_Paragraph">
      <style:paragraph-properties fo:margin-left="3.4634in" fo:margin-right="0in" fo:line-height="0.0555in"/>
    </style:style>
    <style:style style:name="P1498" style:family="paragraph" style:parent-style-name="Table_20_Paragraph">
      <style:paragraph-properties fo:margin-top="0.0047in" fo:margin-bottom="0in" style:contextual-spacing="false"/>
      <style:text-properties style:font-name="Lato Black" fo:font-size="2pt" fo:font-weight="bold" style:font-size-asian="2pt" style:font-weight-asian="bold"/>
    </style:style>
    <style:style style:name="P1499" style:family="paragraph" style:parent-style-name="Table_20_Paragraph">
      <style:paragraph-properties fo:margin-left="0.2547in" fo:margin-right="0in" fo:line-height="0.0693in"/>
    </style:style>
    <style:style style:name="P1500" style:family="paragraph" style:parent-style-name="Table_20_Paragraph">
      <style:paragraph-properties fo:margin-left="0.0602in" fo:margin-right="0in" fo:line-height="0.0547in"/>
    </style:style>
    <style:style style:name="P1501" style:family="paragraph" style:parent-style-name="Table_20_Paragraph">
      <style:paragraph-properties fo:margin-top="0.0035in" fo:margin-bottom="0in" style:contextual-spacing="false"/>
      <style:text-properties style:font-name="Lato Black" fo:font-size="10pt" fo:font-weight="bold" style:font-size-asian="10pt" style:font-weight-asian="bold"/>
    </style:style>
    <style:style style:name="P1502" style:family="paragraph" style:parent-style-name="Table_20_Paragraph">
      <style:paragraph-properties fo:margin-left="0.0591in" fo:margin-right="0in" fo:line-height="0.0689in"/>
    </style:style>
    <style:style style:name="P1503" style:family="paragraph" style:parent-style-name="Table_20_Paragraph">
      <style:paragraph-properties fo:margin-top="0.0181in" fo:margin-bottom="0.0008in" style:contextual-spacing="false"/>
      <style:text-properties style:font-name="Lato Black" fo:font-size="10pt" fo:font-weight="bold" style:font-size-asian="10pt" style:font-weight-asian="bold"/>
    </style:style>
    <style:style style:name="P1504" style:family="paragraph" style:parent-style-name="Table_20_Paragraph">
      <style:paragraph-properties fo:margin-top="0.0161in" fo:margin-bottom="0in" style:contextual-spacing="false"/>
      <style:text-properties style:font-name="Lato Black" fo:font-size="10pt" fo:font-weight="bold" style:font-size-asian="10pt" style:font-weight-asian="bold"/>
    </style:style>
    <style:style style:name="P1505" style:family="paragraph" style:parent-style-name="Table_20_Paragraph">
      <style:paragraph-properties fo:margin-left="0.111in" fo:margin-right="0in" fo:line-height="0.0555in"/>
    </style:style>
    <style:style style:name="P1506" style:family="paragraph" style:parent-style-name="Table_20_Paragraph">
      <style:paragraph-properties fo:margin-left="0.2508in" fo:margin-right="0in" fo:line-height="0.0661in"/>
    </style:style>
    <style:style style:name="P1507" style:family="paragraph" style:parent-style-name="Table_20_Paragraph">
      <style:paragraph-properties fo:margin-left="3.4598in" fo:margin-right="0in" fo:line-height="0.0555in"/>
    </style:style>
    <style:style style:name="P1508" style:family="paragraph" style:parent-style-name="Table_20_Paragraph">
      <style:paragraph-properties fo:margin-left="0.2547in" fo:margin-right="0in" fo:line-height="0.0689in"/>
    </style:style>
    <style:style style:name="P1509" style:family="paragraph" style:parent-style-name="Table_20_Paragraph">
      <style:paragraph-properties fo:margin-left="0.1228in" fo:margin-right="0in" fo:line-height="0.0547in"/>
    </style:style>
    <style:style style:name="P1510" style:family="paragraph" style:parent-style-name="Table_20_Paragraph">
      <style:paragraph-properties fo:margin-left="0.2236in" fo:margin-right="0in" fo:line-height="0.0547in"/>
    </style:style>
    <style:style style:name="P1511" style:family="paragraph" style:parent-style-name="Table_20_Paragraph">
      <style:paragraph-properties fo:margin-left="0.0972in" fo:margin-right="0in" fo:line-height="0.0563in"/>
    </style:style>
    <style:style style:name="P1512" style:family="paragraph" style:parent-style-name="Table_20_Paragraph">
      <style:paragraph-properties fo:margin-left="0.2154in" fo:margin-right="0in" fo:line-height="0.0661in"/>
    </style:style>
    <style:style style:name="P1513" style:family="paragraph" style:parent-style-name="Table_20_Paragraph">
      <style:paragraph-properties fo:margin-left="0.2244in" fo:margin-right="0in" fo:line-height="0.0661in"/>
    </style:style>
    <style:style style:name="P1514" style:family="paragraph" style:parent-style-name="Table_20_Paragraph">
      <style:paragraph-properties fo:margin-left="0.2236in" fo:margin-right="0in" fo:line-height="0.0689in"/>
    </style:style>
    <style:style style:name="P1515" style:family="paragraph" style:parent-style-name="Table_20_Paragraph">
      <style:paragraph-properties fo:margin-left="0.1374in" fo:margin-right="0in" fo:line-height="0.0555in"/>
    </style:style>
    <style:style style:name="P1516" style:family="paragraph" style:parent-style-name="Table_20_Paragraph">
      <style:paragraph-properties fo:margin-left="0.2236in" fo:margin-right="0in" fo:line-height="0.0555in"/>
    </style:style>
    <style:style style:name="P1517" style:family="paragraph" style:parent-style-name="Table_20_Paragraph">
      <style:text-properties style:font-name="Lato Black" fo:font-size="6pt" fo:font-weight="bold" style:font-size-asian="6pt" style:font-weight-asian="bold"/>
    </style:style>
    <style:style style:name="P1518" style:family="paragraph" style:parent-style-name="Table_20_Paragraph">
      <style:paragraph-properties fo:margin-top="0.0409in" fo:margin-bottom="0.0008in" style:contextual-spacing="false"/>
      <style:text-properties style:font-name="Lato Black" fo:font-size="10pt" fo:font-weight="bold" style:font-size-asian="10pt" style:font-weight-asian="bold"/>
    </style:style>
    <style:style style:name="P1519" style:family="paragraph" style:parent-style-name="Table_20_Paragraph">
      <style:paragraph-properties fo:margin-top="0.0063in" fo:margin-bottom="0in" style:contextual-spacing="false"/>
      <style:text-properties style:font-name="Lato Black" fo:font-size="4.5pt" fo:font-weight="bold" style:font-size-asian="4.5pt" style:font-weight-asian="bold"/>
    </style:style>
    <style:style style:name="P1520" style:family="paragraph" style:parent-style-name="Table_20_Paragraph">
      <style:paragraph-properties fo:margin-top="0.0043in" fo:margin-bottom="0in" style:contextual-spacing="false"/>
      <style:text-properties style:font-name="Lato Black" fo:font-size="5pt" fo:font-weight="bold" style:font-size-asian="5pt" style:font-weight-asian="bold"/>
    </style:style>
    <style:style style:name="P1521" style:family="paragraph" style:parent-style-name="Table_20_Paragraph">
      <style:paragraph-properties fo:margin-left="0.1083in" fo:margin-right="0in" fo:line-height="0.0563in"/>
    </style:style>
    <style:style style:name="P1522" style:family="paragraph" style:parent-style-name="Table_20_Paragraph">
      <style:paragraph-properties fo:margin-left="0.2236in" fo:margin-right="0in" fo:line-height="0.0563in"/>
    </style:style>
    <style:style style:name="P1523" style:family="paragraph" style:parent-style-name="Table_20_Paragraph">
      <style:paragraph-properties fo:margin-left="0.1799in" fo:margin-right="0in" fo:line-height="0.052in"/>
    </style:style>
    <style:style style:name="P1524" style:family="paragraph" style:parent-style-name="Table_20_Paragraph">
      <style:paragraph-properties fo:margin-left="0.0772in" fo:margin-right="0in" fo:line-height="0.0555in"/>
    </style:style>
    <style:style style:name="P1525" style:family="paragraph" style:parent-style-name="Table_20_Paragraph">
      <style:paragraph-properties fo:margin-left="0.2217in" fo:margin-right="0in" fo:line-height="0.0661in"/>
    </style:style>
    <style:style style:name="P1526" style:family="paragraph" style:parent-style-name="Table_20_Paragraph">
      <style:paragraph-properties fo:margin-left="0.1083in" fo:margin-right="0in" fo:line-height="0.0555in"/>
    </style:style>
    <style:style style:name="P1527" style:family="paragraph" style:parent-style-name="Table_20_Paragraph">
      <style:text-properties style:font-name="Lato Black" fo:font-size="10pt" fo:font-weight="bold" style:font-size-asian="10pt" style:font-weight-asian="bold"/>
    </style:style>
    <style:style style:name="P1528" style:family="paragraph" style:parent-style-name="Table_20_Paragraph">
      <style:paragraph-properties fo:margin-top="0.0102in" fo:margin-bottom="0in" style:contextual-spacing="false"/>
      <style:text-properties style:font-name="Lato Black" fo:font-size="10pt" fo:font-weight="bold" style:font-size-asian="10pt" style:font-weight-asian="bold"/>
    </style:style>
    <style:style style:name="P1529" style:family="paragraph" style:parent-style-name="Table_20_Paragraph">
      <style:paragraph-properties fo:margin-top="0.0429in" fo:margin-bottom="0in" style:contextual-spacing="false"/>
      <style:text-properties style:font-name="Lato Black" fo:font-size="10pt" fo:font-weight="bold" style:font-size-asian="10pt" style:font-weight-asian="bold"/>
    </style:style>
    <style:style style:name="P1530" style:family="paragraph" style:parent-style-name="Text_20_body">
      <style:paragraph-properties fo:margin-top="0.0063in" fo:margin-bottom="0in" style:contextual-spacing="false"/>
      <style:text-properties style:font-name="Lato Black" fo:font-size="3pt" fo:font-weight="bold" style:font-size-asian="3pt" style:font-weight-asian="bold"/>
    </style:style>
    <style:style style:name="P1531" style:family="paragraph" style:parent-style-name="Text_20_body" style:master-page-name="Converted44">
      <style:paragraph-properties style:page-number="auto"/>
      <style:text-properties style:font-name="Lato Black" fo:font-size="10pt" fo:font-weight="bold" style:font-size-asian="10pt" style:font-weight-asian="bold"/>
    </style:style>
    <style:style style:name="P1532" style:family="paragraph" style:parent-style-name="Text_20_body">
      <style:paragraph-properties fo:margin-top="0.1398in" fo:margin-bottom="0in" style:contextual-spacing="false"/>
      <style:text-properties style:font-name="Lato Black" fo:font-size="10pt" fo:font-weight="bold" style:font-size-asian="10pt" style:font-weight-asian="bold"/>
    </style:style>
    <style:style style:name="P1533" style:family="paragraph" style:parent-style-name="Table_20_Paragraph">
      <style:text-properties style:font-name="Times New Roman" fo:font-size="5pt" style:font-size-asian="5pt"/>
    </style:style>
    <style:style style:name="P1534" style:family="paragraph" style:parent-style-name="Table_20_Paragraph">
      <style:paragraph-properties fo:margin-left="0in" fo:margin-right="0.0398in" fo:margin-top="0.0126in" fo:margin-bottom="0in" style:contextual-spacing="false" fo:text-align="right" style:justify-single-word="false"/>
    </style:style>
    <style:style style:name="P1535" style:family="paragraph" style:parent-style-name="Table_20_Paragraph">
      <style:paragraph-properties fo:margin-left="0.2327in" fo:margin-right="0in" fo:margin-top="0.0126in" fo:margin-bottom="0in" style:contextual-spacing="false"/>
    </style:style>
    <style:style style:name="P1536" style:family="paragraph" style:parent-style-name="Table_20_Paragraph">
      <style:paragraph-properties fo:margin-left="-0.0008in" fo:margin-right="0.0016in" fo:margin-top="0.0571in" fo:margin-bottom="0in" style:contextual-spacing="false" fo:text-align="center" style:justify-single-word="false"/>
    </style:style>
    <style:style style:name="P1537" style:family="paragraph" style:parent-style-name="Table_20_Paragraph">
      <style:paragraph-properties fo:margin-left="0.0134in" fo:margin-right="0in" fo:margin-top="0.0437in" fo:margin-bottom="0in" style:contextual-spacing="false" fo:text-align="center" style:justify-single-word="false"/>
    </style:style>
    <style:style style:name="P1538" style:family="paragraph" style:parent-style-name="Table_20_Paragraph">
      <style:paragraph-properties fo:margin-left="0.0366in" fo:margin-right="0.0154in" fo:margin-top="0.0437in" fo:margin-bottom="0in" style:contextual-spacing="false" fo:text-align="center" style:justify-single-word="false"/>
    </style:style>
    <style:style style:name="P1539" style:family="paragraph" style:parent-style-name="Table_20_Paragraph">
      <style:paragraph-properties fo:margin-left="0.1272in" fo:margin-right="0in" fo:margin-top="0.0437in" fo:margin-bottom="0in" style:contextual-spacing="false"/>
    </style:style>
    <style:style style:name="P1540" style:family="paragraph" style:parent-style-name="Table_20_Paragraph">
      <style:paragraph-properties fo:margin-left="0.0638in" fo:margin-right="0in" fo:margin-top="0.05in" fo:margin-bottom="0in" style:contextual-spacing="false"/>
    </style:style>
    <style:style style:name="P1541" style:family="paragraph" style:parent-style-name="Table_20_Paragraph">
      <style:paragraph-properties fo:margin-left="0.1472in" fo:margin-right="0in" fo:margin-top="0.0437in" fo:margin-bottom="0in" style:contextual-spacing="false"/>
    </style:style>
    <style:style style:name="P1542" style:family="paragraph" style:parent-style-name="Table_20_Paragraph">
      <style:paragraph-properties fo:margin-left="0.2508in" fo:margin-right="0in" fo:margin-top="0.0437in" fo:margin-bottom="0in" style:contextual-spacing="false"/>
    </style:style>
    <style:style style:name="P1543" style:family="paragraph" style:parent-style-name="Table_20_Paragraph">
      <style:text-properties style:font-name="Lato Black" fo:font-size="5.5pt" fo:font-weight="bold" style:font-size-asian="5.5pt" style:font-weight-asian="bold"/>
    </style:style>
    <style:style style:name="P1544" style:family="paragraph" style:parent-style-name="Table_20_Paragraph">
      <style:paragraph-properties fo:margin-top="0.0709in" fo:margin-bottom="0in" style:contextual-spacing="false"/>
      <style:text-properties style:font-name="Lato Black" fo:font-size="5.5pt" fo:font-weight="bold" style:font-size-asian="5.5pt" style:font-weight-asian="bold"/>
    </style:style>
    <style:style style:name="P1545" style:family="paragraph" style:parent-style-name="Table_20_Paragraph">
      <style:paragraph-properties fo:margin-left="0.0602in" fo:margin-right="0in" fo:text-align="justify" style:justify-single-word="false"/>
    </style:style>
    <style:style style:name="P1546" style:family="paragraph" style:parent-style-name="Table_20_Paragraph">
      <style:paragraph-properties fo:margin-left="0.0598in" fo:margin-right="0.0417in" fo:margin-top="0.0091in" fo:margin-bottom="0in" style:contextual-spacing="false" fo:line-height="111%" fo:text-align="justify" style:justify-single-word="false"/>
    </style:style>
    <style:style style:name="P1547" style:family="paragraph" style:parent-style-name="Table_20_Paragraph">
      <style:paragraph-properties fo:margin-top="0.0165in" fo:margin-bottom="0in" style:contextual-spacing="false"/>
      <style:text-properties style:font-name="Lato Black" fo:font-size="5.5pt" fo:font-weight="bold" style:font-size-asian="5.5pt" style:font-weight-asian="bold"/>
    </style:style>
    <style:style style:name="P1548" style:family="paragraph" style:parent-style-name="Table_20_Paragraph">
      <style:paragraph-properties fo:margin-left="0.0217in" fo:margin-right="0.0165in" fo:text-align="center" style:justify-single-word="false"/>
    </style:style>
    <style:style style:name="P1549" style:family="paragraph" style:parent-style-name="Table_20_Paragraph">
      <style:text-properties style:font-name="Lato Black" fo:font-size="5pt" fo:font-weight="bold" style:font-size-asian="5pt" style:font-weight-asian="bold"/>
    </style:style>
    <style:style style:name="P1550" style:family="paragraph" style:parent-style-name="Table_20_Paragraph">
      <style:paragraph-properties fo:margin-top="0.0646in" fo:margin-bottom="0in" style:contextual-spacing="false"/>
      <style:text-properties style:font-name="Lato Black" fo:font-size="5pt" fo:font-weight="bold" style:font-size-asian="5pt" style:font-weight-asian="bold"/>
    </style:style>
    <style:style style:name="P1551" style:family="paragraph" style:parent-style-name="Table_20_Paragraph">
      <style:paragraph-properties fo:margin-left="0.1429in" fo:margin-right="0in"/>
    </style:style>
    <style:style style:name="P1552" style:family="paragraph" style:parent-style-name="Table_20_Paragraph">
      <style:paragraph-properties fo:margin-left="0.1409in" fo:margin-right="0in"/>
    </style:style>
    <style:style style:name="P1553" style:family="paragraph" style:parent-style-name="Table_20_Paragraph">
      <style:paragraph-properties fo:margin-top="0.0154in" fo:margin-bottom="0in" style:contextual-spacing="false"/>
      <style:text-properties style:font-name="Lato Black" fo:font-size="5pt" fo:font-weight="bold" style:font-size-asian="5pt" style:font-weight-asian="bold"/>
    </style:style>
    <style:style style:name="P1554" style:family="paragraph" style:parent-style-name="Table_20_Paragraph">
      <style:paragraph-properties fo:margin-left="0.2154in" fo:margin-right="0in"/>
    </style:style>
    <style:style style:name="P1555" style:family="paragraph" style:parent-style-name="Table_20_Paragraph">
      <style:paragraph-properties fo:margin-top="0.022in" fo:margin-bottom="0in" style:contextual-spacing="false"/>
      <style:text-properties style:font-name="Lato Black" fo:font-size="5pt" fo:font-weight="bold" style:font-size-asian="5pt" style:font-weight-asian="bold"/>
    </style:style>
    <style:style style:name="P1556" style:family="paragraph" style:parent-style-name="Table_20_Paragraph">
      <style:paragraph-properties fo:margin-left="0.2055in" fo:margin-right="0in"/>
    </style:style>
    <style:style style:name="P1557" style:family="paragraph" style:parent-style-name="Table_20_Paragraph">
      <style:paragraph-properties fo:margin-left="0in" fo:margin-right="0.0429in" fo:margin-top="0.0161in" fo:margin-bottom="0in" style:contextual-spacing="false" fo:text-align="right" style:justify-single-word="false"/>
    </style:style>
    <style:style style:name="P1558" style:family="paragraph" style:parent-style-name="Table_20_Paragraph">
      <style:paragraph-properties fo:margin-left="0.2063in" fo:margin-right="0in" fo:margin-top="0.0161in" fo:margin-bottom="0in" style:contextual-spacing="false"/>
    </style:style>
    <style:style style:name="P1559" style:family="paragraph" style:parent-style-name="Table_20_Paragraph">
      <style:paragraph-properties fo:margin-left="0in" fo:margin-right="0.0307in" fo:margin-top="0.0165in" fo:margin-bottom="0in" style:contextual-spacing="false" fo:text-align="center" style:justify-single-word="false"/>
    </style:style>
    <style:style style:name="P1560" style:family="paragraph" style:parent-style-name="Table_20_Paragraph">
      <style:paragraph-properties fo:margin-left="0.0098in" fo:margin-right="0in" fo:margin-top="0.0547in" fo:margin-bottom="0in" style:contextual-spacing="false" fo:text-align="center" style:justify-single-word="false"/>
    </style:style>
    <style:style style:name="P1561" style:family="paragraph" style:parent-style-name="Table_20_Paragraph">
      <style:paragraph-properties fo:margin-left="0.0929in" fo:margin-right="0in" fo:margin-top="0.0547in" fo:margin-bottom="0in" style:contextual-spacing="false"/>
    </style:style>
    <style:style style:name="P1562" style:family="paragraph" style:parent-style-name="Table_20_Paragraph">
      <style:paragraph-properties fo:margin-left="0.0917in" fo:margin-right="0in" fo:margin-top="0.0547in" fo:margin-bottom="0in" style:contextual-spacing="false"/>
    </style:style>
    <style:style style:name="P1563" style:family="paragraph" style:parent-style-name="Table_20_Paragraph">
      <style:paragraph-properties fo:margin-left="0in" fo:margin-right="0.0346in" fo:margin-top="0.0547in" fo:margin-bottom="0in" style:contextual-spacing="false" fo:text-align="center" style:justify-single-word="false"/>
    </style:style>
    <style:style style:name="P1564" style:family="paragraph" style:parent-style-name="Table_20_Paragraph">
      <style:paragraph-properties fo:margin-left="0.0854in" fo:margin-right="0in" fo:margin-top="0.0484in" fo:margin-bottom="0in" style:contextual-spacing="false"/>
    </style:style>
    <style:style style:name="P1565" style:family="paragraph" style:parent-style-name="Table_20_Paragraph">
      <style:paragraph-properties fo:margin-left="0.1319in" fo:margin-right="0in" fo:margin-top="0.0484in" fo:margin-bottom="0in" style:contextual-spacing="false"/>
    </style:style>
    <style:style style:name="P1566" style:family="paragraph" style:parent-style-name="Table_20_Paragraph">
      <style:paragraph-properties fo:margin-top="0.022in" fo:margin-bottom="0in" style:contextual-spacing="false"/>
      <style:text-properties style:font-name="Lato Black" fo:font-size="5.5pt" fo:font-weight="bold" style:font-size-asian="5.5pt" style:font-weight-asian="bold"/>
    </style:style>
    <style:style style:name="P1567" style:family="paragraph" style:parent-style-name="Table_20_Paragraph">
      <style:paragraph-properties fo:margin-left="0.0575in" fo:margin-right="0.0409in" fo:margin-top="0.0126in" fo:margin-bottom="0in" style:contextual-spacing="false" fo:line-height="111%" fo:text-align="justify" style:justify-single-word="false" fo:text-indent="0.002in" style:auto-text-indent="false"/>
    </style:style>
    <style:style style:name="P1568" style:family="paragraph" style:parent-style-name="Table_20_Paragraph">
      <style:paragraph-properties fo:margin-top="0.0327in" fo:margin-bottom="0in" style:contextual-spacing="false"/>
      <style:text-properties style:font-name="Lato Black" fo:font-size="5.5pt" fo:font-weight="bold" style:font-size-asian="5.5pt" style:font-weight-asian="bold"/>
    </style:style>
    <style:style style:name="P1569" style:family="paragraph" style:parent-style-name="Table_20_Paragraph">
      <style:paragraph-properties fo:margin-left="0.0992in" fo:margin-right="0in"/>
    </style:style>
    <style:style style:name="P1570" style:family="paragraph" style:parent-style-name="Table_20_Paragraph">
      <style:paragraph-properties fo:margin-top="0.0146in" fo:margin-bottom="0in" style:contextual-spacing="false"/>
      <style:text-properties style:font-name="Lato Black" fo:font-size="5pt" fo:font-weight="bold" style:font-size-asian="5pt" style:font-weight-asian="bold"/>
    </style:style>
    <style:style style:name="P1571" style:family="paragraph" style:parent-style-name="Table_20_Paragraph">
      <style:paragraph-properties fo:margin-left="0.1382in" fo:margin-right="0in"/>
    </style:style>
    <style:style style:name="P1572" style:family="paragraph" style:parent-style-name="Table_20_Paragraph">
      <style:paragraph-properties fo:margin-top="0.05in" fo:margin-bottom="0in" style:contextual-spacing="false"/>
      <style:text-properties style:font-name="Lato Black" fo:font-size="5.5pt" fo:font-weight="bold" style:font-size-asian="5.5pt" style:font-weight-asian="bold"/>
    </style:style>
    <style:style style:name="P1573" style:family="paragraph" style:parent-style-name="Table_20_Paragraph">
      <style:paragraph-properties fo:margin-left="0.0256in" fo:margin-right="0in" fo:text-align="center" style:justify-single-word="false"/>
    </style:style>
    <style:style style:name="P1574" style:family="paragraph" style:parent-style-name="Table_20_Paragraph">
      <style:paragraph-properties fo:margin-top="0.0217in" fo:margin-bottom="0in" style:contextual-spacing="false"/>
      <style:text-properties style:font-name="Lato Black" fo:font-size="5pt" fo:font-weight="bold" style:font-size-asian="5pt" style:font-weight-asian="bold"/>
    </style:style>
    <style:style style:name="P1575" style:family="paragraph" style:parent-style-name="Table_20_Paragraph">
      <style:paragraph-properties fo:margin-left="0.1535in" fo:margin-right="0in"/>
    </style:style>
    <style:style style:name="P1576" style:family="paragraph" style:parent-style-name="Table_20_Paragraph">
      <style:paragraph-properties fo:margin-top="0.0181in" fo:margin-bottom="0in" style:contextual-spacing="false"/>
      <style:text-properties style:font-name="Lato Black" fo:font-size="5pt" fo:font-weight="bold" style:font-size-asian="5pt" style:font-weight-asian="bold"/>
    </style:style>
    <style:style style:name="P1577" style:family="paragraph" style:parent-style-name="Table_20_Paragraph">
      <style:paragraph-properties fo:margin-left="0.1071in" fo:margin-right="0in"/>
    </style:style>
    <style:style style:name="P1578" style:family="paragraph" style:parent-style-name="Table_20_Paragraph">
      <style:paragraph-properties fo:margin-left="0in" fo:margin-right="0.0244in" fo:margin-top="0.0189in" fo:margin-bottom="0in" style:contextual-spacing="false" fo:text-align="right" style:justify-single-word="false"/>
    </style:style>
    <style:style style:name="P1579" style:family="paragraph" style:parent-style-name="Table_20_Paragraph">
      <style:paragraph-properties fo:margin-left="0.1075in" fo:margin-right="0in" fo:margin-top="0.0189in" fo:margin-bottom="0in" style:contextual-spacing="false"/>
    </style:style>
    <style:style style:name="P1580" style:family="paragraph" style:parent-style-name="Table_20_Paragraph">
      <style:paragraph-properties fo:margin-left="0.0236in" fo:margin-right="0.0307in" fo:margin-top="0.0154in" fo:margin-bottom="0in" style:contextual-spacing="false" fo:text-align="center" style:justify-single-word="false"/>
    </style:style>
    <style:style style:name="P1581" style:family="paragraph" style:parent-style-name="Table_20_Paragraph">
      <style:paragraph-properties fo:margin-left="0.0098in" fo:margin-right="0in" fo:margin-top="0.0508in" fo:margin-bottom="0in" style:contextual-spacing="false" fo:text-align="center" style:justify-single-word="false"/>
    </style:style>
    <style:style style:name="P1582" style:family="paragraph" style:parent-style-name="Table_20_Paragraph">
      <style:paragraph-properties fo:margin-left="0.0756in" fo:margin-right="0in" fo:margin-top="0.0508in" fo:margin-bottom="0in" style:contextual-spacing="false"/>
    </style:style>
    <style:style style:name="P1583" style:family="paragraph" style:parent-style-name="Table_20_Paragraph">
      <style:paragraph-properties fo:margin-left="0.078in" fo:margin-right="0in" fo:margin-top="0.0508in" fo:margin-bottom="0in" style:contextual-spacing="false"/>
    </style:style>
    <style:style style:name="P1584" style:family="paragraph" style:parent-style-name="Table_20_Paragraph">
      <style:paragraph-properties fo:margin-left="0in" fo:margin-right="0.0362in" fo:margin-top="0.0508in" fo:margin-bottom="0in" style:contextual-spacing="false" fo:text-align="center" style:justify-single-word="false"/>
    </style:style>
    <style:style style:name="P1585" style:family="paragraph" style:parent-style-name="Table_20_Paragraph">
      <style:paragraph-properties fo:margin-left="0.072in" fo:margin-right="0in" fo:margin-top="0.0472in" fo:margin-bottom="0in" style:contextual-spacing="false"/>
    </style:style>
    <style:style style:name="P1586" style:family="paragraph" style:parent-style-name="Table_20_Paragraph">
      <style:paragraph-properties fo:margin-left="0.1354in" fo:margin-right="0in" fo:margin-top="0.0508in" fo:margin-bottom="0in" style:contextual-spacing="false"/>
    </style:style>
    <style:style style:name="P1587" style:family="paragraph" style:parent-style-name="Table_20_Paragraph">
      <style:paragraph-properties fo:margin-left="0.0602in" fo:margin-right="0in" fo:margin-top="0.0102in" fo:margin-bottom="0in" style:contextual-spacing="false" fo:text-align="justify" style:justify-single-word="false"/>
    </style:style>
    <style:style style:name="P1588" style:family="paragraph" style:parent-style-name="Table_20_Paragraph">
      <style:paragraph-properties fo:margin-left="0.0575in" fo:margin-right="0.0382in" fo:margin-top="0.0126in" fo:margin-bottom="0in" style:contextual-spacing="false" fo:line-height="111%" fo:text-align="justify" style:justify-single-word="false" fo:text-indent="0.002in" style:auto-text-indent="false"/>
    </style:style>
    <style:style style:name="P1589" style:family="paragraph" style:parent-style-name="Table_20_Paragraph">
      <style:paragraph-properties fo:margin-top="0.0409in" fo:margin-bottom="0in" style:contextual-spacing="false"/>
      <style:text-properties style:font-name="Lato Black" fo:font-size="5pt" fo:font-weight="bold" style:font-size-asian="5pt" style:font-weight-asian="bold"/>
    </style:style>
    <style:style style:name="P1590" style:family="paragraph" style:parent-style-name="Table_20_Paragraph">
      <style:paragraph-properties fo:text-align="center" style:justify-single-word="false"/>
    </style:style>
    <style:style style:name="P1591" style:family="paragraph" style:parent-style-name="Table_20_Paragraph">
      <style:paragraph-properties fo:margin-top="0.0846in" fo:margin-bottom="0in" style:contextual-spacing="false"/>
      <style:text-properties style:font-name="Lato Black" fo:font-size="5.5pt" fo:font-weight="bold" style:font-size-asian="5.5pt" style:font-weight-asian="bold"/>
    </style:style>
    <style:style style:name="P1592" style:family="paragraph" style:parent-style-name="Table_20_Paragraph">
      <style:paragraph-properties fo:margin-top="0.0681in" fo:margin-bottom="0in" style:contextual-spacing="false"/>
      <style:text-properties style:font-name="Lato Black" fo:font-size="5pt" fo:font-weight="bold" style:font-size-asian="5pt" style:font-weight-asian="bold"/>
    </style:style>
    <style:style style:name="P1593" style:family="paragraph" style:parent-style-name="Table_20_Paragraph">
      <style:paragraph-properties fo:margin-left="0.1366in" fo:margin-right="0in"/>
    </style:style>
    <style:style style:name="P1594" style:family="paragraph" style:parent-style-name="Table_20_Paragraph">
      <style:paragraph-properties fo:margin-left="0.1102in" fo:margin-right="0in"/>
    </style:style>
    <style:style style:name="P1595" style:family="paragraph" style:parent-style-name="Table_20_Paragraph">
      <style:paragraph-properties fo:margin-left="0in" fo:margin-right="0.052in" fo:margin-top="0.0181in" fo:margin-bottom="0in" style:contextual-spacing="false" fo:text-align="right" style:justify-single-word="false"/>
    </style:style>
    <style:style style:name="P1596" style:family="paragraph" style:parent-style-name="Table_20_Paragraph">
      <style:paragraph-properties fo:margin-left="0.1075in" fo:margin-right="0in" fo:margin-top="0.0181in" fo:margin-bottom="0in" style:contextual-spacing="false"/>
    </style:style>
    <style:style style:name="P1597" style:family="paragraph" style:parent-style-name="Table_20_Paragraph">
      <style:paragraph-properties fo:margin-left="0.0035in" fo:margin-right="0in" fo:margin-top="0.0118in" fo:margin-bottom="0in" style:contextual-spacing="false" fo:text-align="center" style:justify-single-word="false"/>
    </style:style>
    <style:style style:name="P1598" style:family="paragraph" style:parent-style-name="Table_20_Paragraph">
      <style:paragraph-properties fo:margin-left="0.0193in" fo:margin-right="0in" fo:margin-top="0.052in" fo:margin-bottom="0in" style:contextual-spacing="false" fo:text-align="center" style:justify-single-word="false"/>
    </style:style>
    <style:style style:name="P1599" style:family="paragraph" style:parent-style-name="Table_20_Paragraph">
      <style:paragraph-properties fo:margin-left="0.0791in" fo:margin-right="0in" fo:margin-top="0.052in" fo:margin-bottom="0in" style:contextual-spacing="false"/>
    </style:style>
    <style:style style:name="P1600" style:family="paragraph" style:parent-style-name="Table_20_Paragraph">
      <style:paragraph-properties fo:margin-left="0.078in" fo:margin-right="0in" fo:margin-top="0.052in" fo:margin-bottom="0in" style:contextual-spacing="false"/>
    </style:style>
    <style:style style:name="P1601" style:family="paragraph" style:parent-style-name="Table_20_Paragraph">
      <style:paragraph-properties fo:margin-left="0in" fo:margin-right="0.0362in" fo:margin-top="0.052in" fo:margin-bottom="0in" style:contextual-spacing="false" fo:text-align="center" style:justify-single-word="false"/>
    </style:style>
    <style:style style:name="P1602" style:family="paragraph" style:parent-style-name="Table_20_Paragraph">
      <style:paragraph-properties fo:margin-left="0.0783in" fo:margin-right="0in" fo:margin-top="0.0492in" fo:margin-bottom="0in" style:contextual-spacing="false"/>
    </style:style>
    <style:style style:name="P1603" style:family="paragraph" style:parent-style-name="Table_20_Paragraph">
      <style:paragraph-properties fo:margin-left="0.1425in" fo:margin-right="0in" fo:margin-top="0.0492in" fo:margin-bottom="0in" style:contextual-spacing="false"/>
    </style:style>
    <style:style style:name="P1604" style:family="paragraph" style:parent-style-name="Table_20_Paragraph">
      <style:paragraph-properties fo:margin-left="0.0638in" fo:margin-right="0in" fo:margin-top="0.0126in" fo:margin-bottom="0in" style:contextual-spacing="false" fo:text-align="justify" style:justify-single-word="false"/>
    </style:style>
    <style:style style:name="P1605" style:family="paragraph" style:parent-style-name="Table_20_Paragraph">
      <style:paragraph-properties fo:margin-left="0.0618in" fo:margin-right="0.0374in" fo:margin-top="0.0126in" fo:margin-bottom="0in" style:contextual-spacing="false" fo:line-height="111%" fo:text-align="justify" style:justify-single-word="false" fo:text-indent="0.0016in" style:auto-text-indent="false"/>
    </style:style>
    <style:style style:name="P1606" style:family="paragraph" style:parent-style-name="Table_20_Paragraph">
      <style:paragraph-properties fo:margin-left="0.0862in" fo:margin-right="0in" fo:margin-top="0.0126in" fo:margin-bottom="0in" style:contextual-spacing="false"/>
    </style:style>
    <style:style style:name="P1607" style:family="paragraph" style:parent-style-name="Table_20_Paragraph">
      <style:paragraph-properties fo:margin-top="0.0362in" fo:margin-bottom="0in" style:contextual-spacing="false"/>
      <style:text-properties style:font-name="Lato Black" fo:font-size="5pt" fo:font-weight="bold" style:font-size-asian="5pt" style:font-weight-asian="bold"/>
    </style:style>
    <style:style style:name="P1608" style:family="paragraph" style:parent-style-name="Table_20_Paragraph">
      <style:paragraph-properties fo:margin-left="0.1201in" fo:margin-right="0in"/>
    </style:style>
    <style:style style:name="P1609" style:family="paragraph" style:parent-style-name="Table_20_Paragraph">
      <style:paragraph-properties fo:margin-left="0.0291in" fo:margin-right="0in" fo:margin-top="0.022in" fo:margin-bottom="0in" style:contextual-spacing="false" fo:text-align="center" style:justify-single-word="false"/>
    </style:style>
    <style:style style:name="P1610" style:family="paragraph" style:parent-style-name="Table_20_Paragraph">
      <style:paragraph-properties fo:margin-top="0.0264in" fo:margin-bottom="0in" style:contextual-spacing="false"/>
      <style:text-properties style:font-name="Lato Black" fo:font-size="5pt" fo:font-weight="bold" style:font-size-asian="5pt" style:font-weight-asian="bold"/>
    </style:style>
    <style:style style:name="P1611" style:family="paragraph" style:parent-style-name="Table_20_Paragraph">
      <style:paragraph-properties fo:margin-left="0.1437in" fo:margin-right="0in" fo:margin-top="0.0008in" fo:margin-bottom="0in" style:contextual-spacing="false"/>
    </style:style>
    <style:style style:name="P1612" style:family="paragraph" style:parent-style-name="Table_20_Paragraph">
      <style:paragraph-properties fo:margin-top="0.0236in" fo:margin-bottom="0in" style:contextual-spacing="false"/>
      <style:text-properties style:font-name="Lato Black" fo:font-size="5pt" fo:font-weight="bold" style:font-size-asian="5pt" style:font-weight-asian="bold"/>
    </style:style>
    <style:style style:name="P1613" style:family="paragraph" style:parent-style-name="Table_20_Paragraph">
      <style:paragraph-properties fo:margin-left="0.1165in" fo:margin-right="0in"/>
    </style:style>
    <style:style style:name="P1614" style:family="paragraph" style:parent-style-name="Table_20_Paragraph">
      <style:paragraph-properties fo:margin-left="0in" fo:margin-right="0.0445in" fo:margin-top="0.0193in" fo:margin-bottom="0in" style:contextual-spacing="false" fo:text-align="right" style:justify-single-word="false"/>
    </style:style>
    <style:style style:name="P1615" style:family="paragraph" style:parent-style-name="Table_20_Paragraph">
      <style:paragraph-properties fo:margin-left="0.1138in" fo:margin-right="0in" fo:margin-top="0.022in" fo:margin-bottom="0in" style:contextual-spacing="false"/>
    </style:style>
    <style:style style:name="P1616" style:family="paragraph" style:parent-style-name="Text_20_body">
      <style:text-properties style:font-name="Lato Black" fo:font-size="3.5pt" fo:font-weight="bold" style:font-size-asian="3.5pt" style:font-weight-asian="bold"/>
    </style:style>
    <style:style style:name="P1617" style:family="paragraph" style:parent-style-name="Standard">
      <style:paragraph-properties fo:margin-left="0.1717in" fo:margin-right="1.0193in" fo:margin-top="0.0508in" fo:margin-bottom="0in" style:contextual-spacing="false" fo:text-align="center" style:justify-single-word="false" fo:text-indent="0in" style:auto-text-indent="false"/>
    </style:style>
    <style:style style:name="P1618" style:family="paragraph" style:parent-style-name="Standard">
      <style:paragraph-properties fo:margin-left="1.7681in" fo:margin-right="2.6154in" fo:margin-top="0.0252in" fo:margin-bottom="0in" style:contextual-spacing="false" fo:line-height="130%" fo:text-align="center" style:justify-single-word="false" fo:text-indent="0in" style:auto-text-indent="false"/>
    </style:style>
    <style:style style:name="P1619" style:family="paragraph" style:parent-style-name="Text_20_body" style:master-page-name="Converted45">
      <style:paragraph-properties style:page-number="46"/>
      <style:text-properties fo:font-size="10pt" style:font-size-asian="10pt"/>
    </style:style>
    <style:style style:name="P1620" style:family="paragraph" style:parent-style-name="Text_20_body">
      <style:paragraph-properties fo:margin-top="0.0528in" fo:margin-bottom="0in" style:contextual-spacing="false"/>
      <style:text-properties fo:font-size="10pt" style:font-size-asian="10pt"/>
    </style:style>
    <style:style style:name="P1621" style:family="paragraph" style:parent-style-name="Table_20_Paragraph">
      <style:paragraph-properties fo:margin-left="0in" fo:margin-right="0.0035in" fo:margin-top="0.0102in" fo:margin-bottom="0in" style:contextual-spacing="false" fo:text-align="center" style:justify-single-word="false"/>
    </style:style>
    <style:style style:name="P1622" style:family="paragraph" style:parent-style-name="Table_20_Paragraph">
      <style:paragraph-properties fo:margin-left="0.0126in" fo:margin-right="0in" fo:margin-top="0.0429in" fo:margin-bottom="0in" style:contextual-spacing="false" fo:text-align="center" style:justify-single-word="false"/>
    </style:style>
    <style:style style:name="P1623" style:family="paragraph" style:parent-style-name="Table_20_Paragraph">
      <style:paragraph-properties fo:margin-left="0.0791in" fo:margin-right="0in" fo:margin-top="0.0465in" fo:margin-bottom="0in" style:contextual-spacing="false"/>
    </style:style>
    <style:style style:name="P1624" style:family="paragraph" style:parent-style-name="Table_20_Paragraph">
      <style:paragraph-properties fo:margin-left="0.0236in" fo:margin-right="0in" fo:margin-top="0.0465in" fo:margin-bottom="0in" style:contextual-spacing="false" fo:text-align="center" style:justify-single-word="false"/>
    </style:style>
    <style:style style:name="P1625" style:family="paragraph" style:parent-style-name="Table_20_Paragraph">
      <style:paragraph-properties fo:margin-left="0.0661in" fo:margin-right="0in" fo:margin-top="0.0465in" fo:margin-bottom="0in" style:contextual-spacing="false"/>
    </style:style>
    <style:style style:name="P1626" style:family="paragraph" style:parent-style-name="Table_20_Paragraph">
      <style:paragraph-properties fo:margin-left="0.072in" fo:margin-right="0in" fo:margin-top="0.0429in" fo:margin-bottom="0in" style:contextual-spacing="false"/>
    </style:style>
    <style:style style:name="P1627" style:family="paragraph" style:parent-style-name="Table_20_Paragraph">
      <style:paragraph-properties fo:margin-left="0.1457in" fo:margin-right="0in" fo:margin-top="0.0429in" fo:margin-bottom="0in" style:contextual-spacing="false"/>
    </style:style>
    <style:style style:name="P1628" style:family="paragraph" style:parent-style-name="Table_20_Paragraph">
      <style:paragraph-properties fo:margin-top="0.0437in" fo:margin-bottom="0in" style:contextual-spacing="false"/>
      <style:text-properties fo:font-size="5.5pt" style:font-size-asian="5.5pt"/>
    </style:style>
    <style:style style:name="P1629" style:family="paragraph" style:parent-style-name="Table_20_Paragraph">
      <style:paragraph-properties fo:margin-left="0.0571in" fo:margin-right="0.0346in" fo:line-height="110%" fo:text-align="justify" style:justify-single-word="false" fo:text-indent="0.0028in" style:auto-text-indent="false"/>
    </style:style>
    <style:style style:name="P1630" style:family="paragraph" style:parent-style-name="Table_20_Paragraph">
      <style:paragraph-properties fo:margin-top="0.0756in" fo:margin-bottom="0in" style:contextual-spacing="false"/>
      <style:text-properties fo:font-size="5.5pt" style:font-size-asian="5.5pt"/>
    </style:style>
    <style:style style:name="P1631" style:family="paragraph" style:parent-style-name="Table_20_Paragraph">
      <style:paragraph-properties fo:margin-top="0.0791in" fo:margin-bottom="0in" style:contextual-spacing="false"/>
      <style:text-properties fo:font-size="5.5pt" style:font-size-asian="5.5pt"/>
    </style:style>
    <style:style style:name="P1632" style:family="paragraph" style:parent-style-name="Table_20_Paragraph">
      <style:paragraph-properties fo:margin-left="0.0236in" fo:margin-right="0.0209in" fo:text-align="center" style:justify-single-word="false"/>
    </style:style>
    <style:style style:name="P1633" style:family="paragraph" style:parent-style-name="Table_20_Paragraph">
      <style:paragraph-properties fo:margin-left="0.0965in" fo:margin-right="0in"/>
    </style:style>
    <style:style style:name="P1634" style:family="paragraph" style:parent-style-name="Table_20_Paragraph">
      <style:paragraph-properties fo:margin-top="0.0874in" fo:margin-bottom="0in" style:contextual-spacing="false"/>
      <style:text-properties fo:font-size="5.5pt" style:font-size-asian="5.5pt"/>
    </style:style>
    <style:style style:name="P1635" style:family="paragraph" style:parent-style-name="Table_20_Paragraph">
      <style:paragraph-properties fo:margin-left="0in" fo:margin-right="0.0429in" fo:margin-top="0.0154in" fo:margin-bottom="0in" style:contextual-spacing="false" fo:text-align="right" style:justify-single-word="false"/>
    </style:style>
    <style:style style:name="P1636" style:family="paragraph" style:parent-style-name="Table_20_Paragraph">
      <style:paragraph-properties fo:margin-left="0.0681in" fo:margin-right="0in" fo:margin-top="0.0154in" fo:margin-bottom="0in" style:contextual-spacing="false"/>
    </style:style>
    <style:style style:name="P1637" style:family="paragraph" style:parent-style-name="Table_20_Paragraph">
      <style:paragraph-properties fo:margin-left="0.0063in" fo:margin-right="0.028in" fo:margin-top="0.0138in" fo:margin-bottom="0in" style:contextual-spacing="false" fo:text-align="center" style:justify-single-word="false"/>
    </style:style>
    <style:style style:name="P1638" style:family="paragraph" style:parent-style-name="Table_20_Paragraph">
      <style:paragraph-properties fo:margin-left="0.0118in" fo:margin-right="0in" fo:margin-top="0.0465in" fo:margin-bottom="0in" style:contextual-spacing="false" fo:text-align="center" style:justify-single-word="false"/>
    </style:style>
    <style:style style:name="P1639" style:family="paragraph" style:parent-style-name="Table_20_Paragraph">
      <style:paragraph-properties fo:margin-left="0.0236in" fo:margin-right="0.002in" fo:margin-top="0.0465in" fo:margin-bottom="0in" style:contextual-spacing="false" fo:text-align="center" style:justify-single-word="false"/>
    </style:style>
    <style:style style:name="P1640" style:family="paragraph" style:parent-style-name="Table_20_Paragraph">
      <style:paragraph-properties fo:margin-left="0.1252in" fo:margin-right="0in" fo:margin-top="0.0465in" fo:margin-bottom="0in" style:contextual-spacing="false"/>
    </style:style>
    <style:style style:name="P1641" style:family="paragraph" style:parent-style-name="Table_20_Paragraph">
      <style:paragraph-properties fo:margin-left="0.1634in" fo:margin-right="0in" fo:margin-top="0.0465in" fo:margin-bottom="0in" style:contextual-spacing="false"/>
    </style:style>
    <style:style style:name="P1642" style:family="paragraph" style:parent-style-name="Table_20_Paragraph">
      <style:paragraph-properties fo:margin-left="0.1154in" fo:margin-right="0in" fo:margin-top="0.0465in" fo:margin-bottom="0in" style:contextual-spacing="false"/>
    </style:style>
    <style:style style:name="P1643" style:family="paragraph" style:parent-style-name="Table_20_Paragraph">
      <style:paragraph-properties fo:margin-left="0.0602in" fo:margin-right="0in" fo:margin-top="0.0091in" fo:margin-bottom="0in" style:contextual-spacing="false" fo:text-align="justify" style:justify-single-word="false"/>
    </style:style>
    <style:style style:name="P1644" style:family="paragraph" style:parent-style-name="Table_20_Paragraph">
      <style:paragraph-properties fo:margin-left="0.0571in" fo:margin-right="0.039in" fo:margin-top="0.0055in" fo:margin-bottom="0in" style:contextual-spacing="false" fo:line-height="110%" fo:text-align="justify" style:justify-single-word="false" fo:text-indent="0.002in" style:auto-text-indent="false"/>
    </style:style>
    <style:style style:name="P1645" style:family="paragraph" style:parent-style-name="Table_20_Paragraph">
      <style:paragraph-properties fo:margin-top="0.0346in" fo:margin-bottom="0in" style:contextual-spacing="false"/>
      <style:text-properties fo:font-size="5.5pt" style:font-size-asian="5.5pt"/>
    </style:style>
    <style:style style:name="P1646" style:family="paragraph" style:parent-style-name="Table_20_Paragraph">
      <style:paragraph-properties fo:margin-left="0.0217in" fo:margin-right="0.0217in" fo:margin-top="0.0008in" fo:margin-bottom="0in" style:contextual-spacing="false" fo:text-align="center" style:justify-single-word="false"/>
    </style:style>
    <style:style style:name="P1647" style:family="paragraph" style:parent-style-name="Table_20_Paragraph">
      <style:paragraph-properties fo:margin-top="0.0217in" fo:margin-bottom="0in" style:contextual-spacing="false"/>
      <style:text-properties fo:font-size="5.5pt" style:font-size-asian="5.5pt"/>
    </style:style>
    <style:style style:name="P1648" style:family="paragraph" style:parent-style-name="Table_20_Paragraph">
      <style:paragraph-properties fo:margin-left="0.0256in" fo:margin-right="0.0256in" fo:text-align="center" style:justify-single-word="false"/>
    </style:style>
    <style:style style:name="P1649" style:family="paragraph" style:parent-style-name="Table_20_Paragraph">
      <style:paragraph-properties fo:margin-left="0.0193in" fo:margin-right="0in" fo:text-align="center" style:justify-single-word="false"/>
    </style:style>
    <style:style style:name="P1650" style:family="paragraph" style:parent-style-name="Table_20_Paragraph">
      <style:paragraph-properties fo:margin-left="0.2244in" fo:margin-right="0in"/>
    </style:style>
    <style:style style:name="P1651" style:family="paragraph" style:parent-style-name="Table_20_Paragraph">
      <style:paragraph-properties fo:margin-top="0.0547in" fo:margin-bottom="0in" style:contextual-spacing="false"/>
      <style:text-properties fo:font-size="5.5pt" style:font-size-asian="5.5pt"/>
    </style:style>
    <style:style style:name="P1652" style:family="paragraph" style:parent-style-name="Table_20_Paragraph">
      <style:paragraph-properties fo:margin-left="0.0898in" fo:margin-right="0in"/>
    </style:style>
    <style:style style:name="P1653" style:family="paragraph" style:parent-style-name="Table_20_Paragraph">
      <style:paragraph-properties fo:margin-left="0in" fo:margin-right="0.0374in" fo:margin-top="0.0098in" fo:margin-bottom="0in" style:contextual-spacing="false" fo:text-align="right" style:justify-single-word="false"/>
    </style:style>
    <style:style style:name="P1654" style:family="paragraph" style:parent-style-name="Table_20_Paragraph">
      <style:paragraph-properties fo:margin-left="0.0862in" fo:margin-right="0in" fo:margin-top="0.0098in" fo:margin-bottom="0in" style:contextual-spacing="false"/>
    </style:style>
    <style:style style:name="P1655" style:family="paragraph" style:parent-style-name="Table_20_Paragraph">
      <style:paragraph-properties fo:margin-left="0.0154in" fo:margin-right="0.028in" fo:margin-top="0.0098in" fo:margin-bottom="0in" style:contextual-spacing="false" fo:text-align="center" style:justify-single-word="false"/>
    </style:style>
    <style:style style:name="P1656" style:family="paragraph" style:parent-style-name="Table_20_Paragraph">
      <style:paragraph-properties fo:margin-left="0.0118in" fo:margin-right="0in" fo:margin-top="0.0457in" fo:margin-bottom="0in" style:contextual-spacing="false" fo:text-align="center" style:justify-single-word="false"/>
    </style:style>
    <style:style style:name="P1657" style:family="paragraph" style:parent-style-name="Table_20_Paragraph">
      <style:paragraph-properties fo:margin-left="0.0236in" fo:margin-right="0.002in" fo:margin-top="0.0457in" fo:margin-bottom="0in" style:contextual-spacing="false" fo:text-align="center" style:justify-single-word="false"/>
    </style:style>
    <style:style style:name="P1658" style:family="paragraph" style:parent-style-name="Table_20_Paragraph">
      <style:paragraph-properties fo:margin-left="0.1252in" fo:margin-right="0in" fo:margin-top="0.0457in" fo:margin-bottom="0in" style:contextual-spacing="false"/>
    </style:style>
    <style:style style:name="P1659" style:family="paragraph" style:parent-style-name="Table_20_Paragraph">
      <style:paragraph-properties fo:margin-left="0.0638in" fo:margin-right="0in" fo:margin-top="0.052in" fo:margin-bottom="0in" style:contextual-spacing="false"/>
    </style:style>
    <style:style style:name="P1660" style:family="paragraph" style:parent-style-name="Table_20_Paragraph">
      <style:paragraph-properties fo:margin-left="0.1634in" fo:margin-right="0in" fo:margin-top="0.0457in" fo:margin-bottom="0in" style:contextual-spacing="false"/>
    </style:style>
    <style:style style:name="P1661" style:family="paragraph" style:parent-style-name="Table_20_Paragraph">
      <style:paragraph-properties fo:margin-left="0.1154in" fo:margin-right="0in" fo:margin-top="0.0457in" fo:margin-bottom="0in" style:contextual-spacing="false"/>
    </style:style>
    <style:style style:name="P1662" style:family="paragraph" style:parent-style-name="Table_20_Paragraph">
      <style:paragraph-properties fo:margin-left="0.0602in" fo:margin-right="0in" fo:margin-top="0.0118in" fo:margin-bottom="0in" style:contextual-spacing="false" fo:text-align="justify" style:justify-single-word="false"/>
    </style:style>
    <style:style style:name="P1663" style:family="paragraph" style:parent-style-name="Table_20_Paragraph">
      <style:paragraph-properties fo:margin-left="0.0571in" fo:margin-right="0.039in" fo:margin-top="0.0091in" fo:margin-bottom="0in" style:contextual-spacing="false" fo:line-height="108%" fo:text-align="justify" style:justify-single-word="false" fo:text-indent="0.0028in" style:auto-text-indent="false"/>
    </style:style>
    <style:style style:name="P1664" style:family="paragraph" style:parent-style-name="Table_20_Paragraph">
      <style:paragraph-properties fo:margin-left="0.0591in" fo:margin-right="0.0409in" fo:margin-top="0.0055in" fo:margin-bottom="0in" style:contextual-spacing="false" fo:line-height="110%" fo:text-align="justify" style:justify-single-word="false" fo:text-indent="-0.002in" style:auto-text-indent="false"/>
    </style:style>
    <style:style style:name="P1665" style:family="paragraph" style:parent-style-name="Table_20_Paragraph">
      <style:paragraph-properties fo:margin-left="0.0602in" fo:margin-right="0in" fo:line-height="0.0854in" fo:text-align="justify" style:justify-single-word="false"/>
    </style:style>
    <style:style style:name="P1666" style:family="paragraph" style:parent-style-name="Table_20_Paragraph">
      <style:paragraph-properties fo:margin-top="0.0618in" fo:margin-bottom="0in" style:contextual-spacing="false"/>
      <style:text-properties fo:font-size="5.5pt" style:font-size-asian="5.5pt"/>
    </style:style>
    <style:style style:name="P1667" style:family="paragraph" style:parent-style-name="Table_20_Paragraph">
      <style:paragraph-properties fo:margin-left="0.0256in" fo:margin-right="0.0236in" fo:text-align="center" style:justify-single-word="false"/>
    </style:style>
    <style:style style:name="P1668" style:family="paragraph" style:parent-style-name="Table_20_Paragraph">
      <style:paragraph-properties fo:margin-top="0.0445in" fo:margin-bottom="0in" style:contextual-spacing="false"/>
      <style:text-properties fo:font-size="5.5pt" style:font-size-asian="5.5pt"/>
    </style:style>
    <style:style style:name="P1669" style:family="paragraph" style:parent-style-name="Table_20_Paragraph">
      <style:paragraph-properties fo:margin-top="0.0453in" fo:margin-bottom="0in" style:contextual-spacing="false"/>
      <style:text-properties fo:font-size="5.5pt" style:font-size-asian="5.5pt"/>
    </style:style>
    <style:style style:name="P1670" style:family="paragraph" style:parent-style-name="Table_20_Paragraph">
      <style:paragraph-properties fo:margin-left="0in" fo:margin-right="0.0382in" fo:margin-top="0.0189in" fo:margin-bottom="0in" style:contextual-spacing="false" fo:text-align="right" style:justify-single-word="false"/>
    </style:style>
    <style:style style:name="P1671" style:family="paragraph" style:parent-style-name="Table_20_Paragraph">
      <style:paragraph-properties fo:margin-left="0.0874in" fo:margin-right="0in" fo:margin-top="0.0189in" fo:margin-bottom="0in" style:contextual-spacing="false"/>
    </style:style>
    <style:style style:name="P1672" style:family="paragraph" style:parent-style-name="Table_20_Paragraph">
      <style:paragraph-properties fo:margin-left="0.0043in" fo:margin-right="0.028in" fo:margin-top="0.011in" fo:margin-bottom="0in" style:contextual-spacing="false" fo:text-align="center" style:justify-single-word="false"/>
    </style:style>
    <style:style style:name="P1673" style:family="paragraph" style:parent-style-name="Table_20_Paragraph">
      <style:paragraph-properties fo:margin-left="0.0118in" fo:margin-right="0in" fo:margin-top="0.0516in" fo:margin-bottom="0in" style:contextual-spacing="false" fo:text-align="center" style:justify-single-word="false"/>
    </style:style>
    <style:style style:name="P1674" style:family="paragraph" style:parent-style-name="Table_20_Paragraph">
      <style:paragraph-properties fo:margin-left="0.0236in" fo:margin-right="0.002in" fo:margin-top="0.0516in" fo:margin-bottom="0in" style:contextual-spacing="false" fo:text-align="center" style:justify-single-word="false"/>
    </style:style>
    <style:style style:name="P1675" style:family="paragraph" style:parent-style-name="Table_20_Paragraph">
      <style:paragraph-properties fo:margin-left="0.1252in" fo:margin-right="0in" fo:margin-top="0.0516in" fo:margin-bottom="0in" style:contextual-spacing="false"/>
    </style:style>
    <style:style style:name="P1676" style:family="paragraph" style:parent-style-name="Table_20_Paragraph">
      <style:paragraph-properties fo:margin-left="0.0638in" fo:margin-right="0in" fo:margin-top="0.0583in" fo:margin-bottom="0in" style:contextual-spacing="false"/>
    </style:style>
    <style:style style:name="P1677" style:family="paragraph" style:parent-style-name="Table_20_Paragraph">
      <style:paragraph-properties fo:margin-left="0.1634in" fo:margin-right="0in" fo:margin-top="0.0516in" fo:margin-bottom="0in" style:contextual-spacing="false"/>
    </style:style>
    <style:style style:name="P1678" style:family="paragraph" style:parent-style-name="Table_20_Paragraph">
      <style:paragraph-properties fo:margin-left="0.1154in" fo:margin-right="0in" fo:margin-top="0.0516in" fo:margin-bottom="0in" style:contextual-spacing="false"/>
    </style:style>
    <style:style style:name="P1679" style:family="paragraph" style:parent-style-name="Table_20_Paragraph">
      <style:paragraph-properties fo:margin-left="0.0602in" fo:margin-right="0in" fo:margin-top="0.0134in" fo:margin-bottom="0in" style:contextual-spacing="false" fo:text-align="justify" style:justify-single-word="false"/>
    </style:style>
    <style:style style:name="P1680" style:family="paragraph" style:parent-style-name="Table_20_Paragraph">
      <style:paragraph-properties fo:margin-left="0.0571in" fo:margin-right="0.0409in" fo:margin-top="0.0091in" fo:margin-bottom="0in" style:contextual-spacing="false" fo:line-height="110%" fo:text-align="justify" style:justify-single-word="false" fo:text-indent="0.0028in" style:auto-text-indent="false"/>
    </style:style>
    <style:style style:name="P1681" style:family="paragraph" style:parent-style-name="Table_20_Paragraph">
      <style:paragraph-properties fo:margin-left="0.0591in" fo:margin-right="0in" fo:line-height="0.0807in" fo:text-align="justify" style:justify-single-word="false"/>
    </style:style>
    <style:style style:name="P1682" style:family="paragraph" style:parent-style-name="Table_20_Paragraph">
      <style:paragraph-properties fo:margin-left="0.0217in" fo:margin-right="0.0165in" fo:margin-top="0.0134in" fo:margin-bottom="0in" style:contextual-spacing="false" fo:text-align="center" style:justify-single-word="false"/>
    </style:style>
    <style:style style:name="P1683" style:family="paragraph" style:parent-style-name="Table_20_Paragraph">
      <style:paragraph-properties fo:margin-left="0.0256in" fo:margin-right="0.0256in" fo:margin-top="0.0008in" fo:margin-bottom="0in" style:contextual-spacing="false" fo:text-align="center" style:justify-single-word="false"/>
    </style:style>
    <style:style style:name="P1684" style:family="paragraph" style:parent-style-name="Table_20_Paragraph">
      <style:paragraph-properties fo:margin-left="0.0193in" fo:margin-right="0in" fo:margin-top="0.0134in" fo:margin-bottom="0in" style:contextual-spacing="false" fo:text-align="center" style:justify-single-word="false"/>
    </style:style>
    <style:style style:name="P1685" style:family="paragraph" style:parent-style-name="Table_20_Paragraph">
      <style:paragraph-properties fo:margin-top="0.0256in" fo:margin-bottom="0in" style:contextual-spacing="false"/>
      <style:text-properties fo:font-size="5.5pt" style:font-size-asian="5.5pt"/>
    </style:style>
    <style:style style:name="P1686" style:family="paragraph" style:parent-style-name="Table_20_Paragraph">
      <style:paragraph-properties fo:margin-top="0.0591in" fo:margin-bottom="0in" style:contextual-spacing="false"/>
      <style:text-properties fo:font-size="5.5pt" style:font-size-asian="5.5pt"/>
    </style:style>
    <style:style style:name="P1687" style:family="paragraph" style:parent-style-name="Standard">
      <style:paragraph-properties fo:margin-left="0.2236in" fo:margin-right="1.0193in" fo:margin-top="0.0457in" fo:margin-bottom="0in" style:contextual-spacing="false" fo:text-align="center" style:justify-single-word="false" fo:text-indent="0in" style:auto-text-indent="false"/>
    </style:style>
    <style:style style:name="P1688" style:family="paragraph" style:parent-style-name="Standard">
      <style:paragraph-properties fo:margin-left="1.8075in" fo:margin-right="2.6047in" fo:margin-top="0.0217in" fo:margin-bottom="0in" style:contextual-spacing="false" fo:line-height="125%" fo:text-align="center" style:justify-single-word="false" fo:text-indent="0in" style:auto-text-indent="false"/>
    </style:style>
    <style:style style:name="P1689" style:family="paragraph" style:parent-style-name="Text_20_body" style:master-page-name="Converted46">
      <style:paragraph-properties style:page-number="auto"/>
      <style:text-properties fo:font-size="10pt" style:font-size-asian="10pt"/>
    </style:style>
    <style:style style:name="P1690" style:family="paragraph" style:parent-style-name="Text_20_body">
      <style:paragraph-properties fo:margin-top="0.0917in" fo:margin-bottom="0in" style:contextual-spacing="false"/>
      <style:text-properties fo:font-size="10pt" style:font-size-asian="10pt"/>
    </style:style>
    <style:style style:name="P1691" style:family="paragraph" style:parent-style-name="Table_20_Paragraph">
      <style:paragraph-properties fo:margin-left="0in" fo:margin-right="0.0374in" fo:margin-top="0.011in" fo:margin-bottom="0in" style:contextual-spacing="false" fo:text-align="right" style:justify-single-word="false"/>
    </style:style>
    <style:style style:name="P1692" style:family="paragraph" style:parent-style-name="Table_20_Paragraph">
      <style:paragraph-properties fo:margin-left="0.0299in" fo:margin-right="0.0035in" fo:margin-top="0.011in" fo:margin-bottom="0in" style:contextual-spacing="false" fo:text-align="center" style:justify-single-word="false"/>
    </style:style>
    <style:style style:name="P1693" style:family="paragraph" style:parent-style-name="Table_20_Paragraph">
      <style:paragraph-properties fo:margin-left="0in" fo:margin-right="0.028in" fo:margin-top="0.011in" fo:margin-bottom="0in" style:contextual-spacing="false" fo:text-align="center" style:justify-single-word="false"/>
    </style:style>
    <style:style style:name="P1694" style:family="paragraph" style:parent-style-name="Table_20_Paragraph">
      <style:paragraph-properties fo:margin-left="0.0118in" fo:margin-right="0in" fo:margin-top="0.05in" fo:margin-bottom="0in" style:contextual-spacing="false" fo:text-align="center" style:justify-single-word="false"/>
    </style:style>
    <style:style style:name="P1695" style:family="paragraph" style:parent-style-name="Table_20_Paragraph">
      <style:paragraph-properties fo:margin-left="0.0217in" fo:margin-right="0.0035in" fo:margin-top="0.0437in" fo:margin-bottom="0in" style:contextual-spacing="false" fo:text-align="center" style:justify-single-word="false"/>
    </style:style>
    <style:style style:name="P1696" style:family="paragraph" style:parent-style-name="Table_20_Paragraph">
      <style:paragraph-properties fo:margin-left="0.0256in" fo:margin-right="0.0008in" fo:margin-top="0.05in" fo:margin-bottom="0in" style:contextual-spacing="false" fo:text-align="center" style:justify-single-word="false"/>
    </style:style>
    <style:style style:name="P1697" style:family="paragraph" style:parent-style-name="Table_20_Paragraph">
      <style:paragraph-properties fo:margin-left="0.0626in" fo:margin-right="0in" fo:margin-top="0.0571in" fo:margin-bottom="0in" style:contextual-spacing="false"/>
    </style:style>
    <style:style style:name="P1698" style:family="paragraph" style:parent-style-name="Table_20_Paragraph">
      <style:paragraph-properties fo:margin-left="0.0291in" fo:margin-right="0in" fo:margin-top="0.0437in" fo:margin-bottom="0in" style:contextual-spacing="false" fo:text-align="center" style:justify-single-word="false"/>
    </style:style>
    <style:style style:name="P1699" style:family="paragraph" style:parent-style-name="Table_20_Paragraph">
      <style:paragraph-properties fo:margin-left="0.0299in" fo:margin-right="0.0161in" fo:margin-top="0.05in" fo:margin-bottom="0in" style:contextual-spacing="false" fo:text-align="center" style:justify-single-word="false"/>
    </style:style>
    <style:style style:name="P1700" style:family="paragraph" style:parent-style-name="Table_20_Paragraph">
      <style:paragraph-properties fo:margin-top="0.0299in" fo:margin-bottom="0in" style:contextual-spacing="false"/>
      <style:text-properties fo:font-size="5pt" style:font-size-asian="5pt"/>
    </style:style>
    <style:style style:name="P1701" style:family="paragraph" style:parent-style-name="Table_20_Paragraph">
      <style:paragraph-properties fo:margin-left="0.0583in" fo:margin-right="0in" fo:text-align="justify" style:justify-single-word="false"/>
    </style:style>
    <style:style style:name="P1702" style:family="paragraph" style:parent-style-name="Table_20_Paragraph">
      <style:paragraph-properties fo:margin-left="0.0575in" fo:margin-right="0.0417in" style:line-height-at-least="0.0972in" fo:text-align="justify" style:justify-single-word="false" fo:text-indent="0.002in" style:auto-text-indent="false"/>
    </style:style>
    <style:style style:name="P1703" style:family="paragraph" style:parent-style-name="Table_20_Paragraph">
      <style:paragraph-properties fo:margin-top="0.05in" fo:margin-bottom="0in" style:contextual-spacing="false"/>
      <style:text-properties fo:font-size="5pt" style:font-size-asian="5pt"/>
    </style:style>
    <style:style style:name="P1704" style:family="paragraph" style:parent-style-name="Table_20_Paragraph">
      <style:paragraph-properties fo:margin-left="0.0217in" fo:margin-right="0.0217in" fo:text-align="center" style:justify-single-word="false"/>
    </style:style>
    <style:style style:name="P1705" style:family="paragraph" style:parent-style-name="Table_20_Paragraph">
      <style:paragraph-properties fo:margin-top="0.0634in" fo:margin-bottom="0in" style:contextual-spacing="false"/>
      <style:text-properties fo:font-size="5pt" style:font-size-asian="5pt"/>
    </style:style>
    <style:style style:name="P1706" style:family="paragraph" style:parent-style-name="Table_20_Paragraph">
      <style:paragraph-properties fo:margin-left="0.0256in" fo:margin-right="0.0228in" fo:margin-top="0.0008in" fo:margin-bottom="0in" style:contextual-spacing="false" fo:text-align="center" style:justify-single-word="false"/>
    </style:style>
    <style:style style:name="P1707" style:family="paragraph" style:parent-style-name="Table_20_Paragraph">
      <style:paragraph-properties fo:margin-left="0in" fo:margin-right="0.2272in" fo:margin-top="0.0008in" fo:margin-bottom="0in" style:contextual-spacing="false" fo:text-align="right" style:justify-single-word="false"/>
    </style:style>
    <style:style style:name="P1708" style:family="paragraph" style:parent-style-name="Table_20_Paragraph">
      <style:paragraph-properties fo:margin-left="0.0291in" fo:margin-right="0.0008in" fo:margin-top="0.0693in" fo:margin-bottom="0in" style:contextual-spacing="false" fo:text-align="center" style:justify-single-word="false"/>
    </style:style>
    <style:style style:name="P1709" style:family="paragraph" style:parent-style-name="Table_20_Paragraph">
      <style:paragraph-properties fo:margin-top="0.0236in" fo:margin-bottom="0in" style:contextual-spacing="false"/>
      <style:text-properties fo:font-size="5pt" style:font-size-asian="5pt"/>
    </style:style>
    <style:style style:name="P1710" style:family="paragraph" style:parent-style-name="Table_20_Paragraph">
      <style:paragraph-properties fo:margin-left="0.0299in" fo:margin-right="0.002in" fo:text-align="center" style:justify-single-word="false"/>
    </style:style>
    <style:style style:name="P1711" style:family="paragraph" style:parent-style-name="Table_20_Paragraph">
      <style:paragraph-properties fo:margin-left="0in" fo:margin-right="0.0374in" fo:margin-top="0.0118in" fo:margin-bottom="0in" style:contextual-spacing="false" fo:text-align="right" style:justify-single-word="false"/>
    </style:style>
    <style:style style:name="P1712" style:family="paragraph" style:parent-style-name="Table_20_Paragraph">
      <style:paragraph-properties fo:margin-left="0.0299in" fo:margin-right="0.002in" fo:margin-top="0.0118in" fo:margin-bottom="0in" style:contextual-spacing="false" fo:text-align="center" style:justify-single-word="false"/>
    </style:style>
    <style:style style:name="P1713" style:family="paragraph" style:parent-style-name="Table_20_Paragraph">
      <style:paragraph-properties fo:margin-left="0.0075in" fo:margin-right="0.028in" fo:margin-top="0.0102in" fo:margin-bottom="0in" style:contextual-spacing="false" fo:text-align="center" style:justify-single-word="false"/>
    </style:style>
    <style:style style:name="P1714" style:family="paragraph" style:parent-style-name="Table_20_Paragraph">
      <style:paragraph-properties fo:margin-left="0.0118in" fo:margin-right="0in" fo:margin-top="0.0445in" fo:margin-bottom="0in" style:contextual-spacing="false" fo:text-align="center" style:justify-single-word="false"/>
    </style:style>
    <style:style style:name="P1715" style:family="paragraph" style:parent-style-name="Table_20_Paragraph">
      <style:paragraph-properties fo:margin-left="0.0217in" fo:margin-right="0.0035in" fo:margin-top="0.0445in" fo:margin-bottom="0in" style:contextual-spacing="false" fo:text-align="center" style:justify-single-word="false"/>
    </style:style>
    <style:style style:name="P1716" style:family="paragraph" style:parent-style-name="Table_20_Paragraph">
      <style:paragraph-properties fo:margin-left="0.0256in" fo:margin-right="0.0008in" fo:margin-top="0.0508in" fo:margin-bottom="0in" style:contextual-spacing="false" fo:text-align="center" style:justify-single-word="false"/>
    </style:style>
    <style:style style:name="P1717" style:family="paragraph" style:parent-style-name="Table_20_Paragraph">
      <style:paragraph-properties fo:margin-left="0.0626in" fo:margin-right="0in" fo:margin-top="0.0575in" fo:margin-bottom="0in" style:contextual-spacing="false"/>
    </style:style>
    <style:style style:name="P1718" style:family="paragraph" style:parent-style-name="Table_20_Paragraph">
      <style:paragraph-properties fo:margin-left="0.0291in" fo:margin-right="0.0071in" fo:margin-top="0.0445in" fo:margin-bottom="0in" style:contextual-spacing="false" fo:text-align="center" style:justify-single-word="false"/>
    </style:style>
    <style:style style:name="P1719" style:family="paragraph" style:parent-style-name="Table_20_Paragraph">
      <style:paragraph-properties fo:margin-left="0.0299in" fo:margin-right="0.022in" fo:margin-top="0.0508in" fo:margin-bottom="0in" style:contextual-spacing="false" fo:text-align="center" style:justify-single-word="false"/>
    </style:style>
    <style:style style:name="P1720" style:family="paragraph" style:parent-style-name="Table_20_Paragraph">
      <style:paragraph-properties fo:margin-top="0.0492in" fo:margin-bottom="0in" style:contextual-spacing="false"/>
      <style:text-properties fo:font-size="5pt" style:font-size-asian="5pt"/>
    </style:style>
    <style:style style:name="P1721" style:family="paragraph" style:parent-style-name="Table_20_Paragraph">
      <style:paragraph-properties fo:margin-left="0.0575in" fo:margin-right="0.0417in" fo:margin-top="0.0138in" fo:margin-bottom="0in" style:contextual-spacing="false" fo:line-height="118%" fo:text-align="justify" style:justify-single-word="false" fo:text-indent="0.002in" style:auto-text-indent="false"/>
    </style:style>
    <style:style style:name="P1722" style:family="paragraph" style:parent-style-name="Table_20_Paragraph">
      <style:paragraph-properties fo:margin-top="0.0665in" fo:margin-bottom="0in" style:contextual-spacing="false"/>
      <style:text-properties fo:font-size="5pt" style:font-size-asian="5pt"/>
    </style:style>
    <style:style style:name="P1723" style:family="paragraph" style:parent-style-name="Table_20_Paragraph">
      <style:paragraph-properties fo:margin-left="0in" fo:margin-right="0.2272in" fo:text-align="right" style:justify-single-word="false"/>
    </style:style>
    <style:style style:name="P1724" style:family="paragraph" style:parent-style-name="Table_20_Paragraph">
      <style:paragraph-properties fo:margin-left="0.0291in" fo:margin-right="0.0075in" fo:text-align="center" style:justify-single-word="false"/>
    </style:style>
    <style:style style:name="P1725" style:family="paragraph" style:parent-style-name="Table_20_Paragraph">
      <style:paragraph-properties fo:margin-top="0.0138in" fo:margin-bottom="0in" style:contextual-spacing="false"/>
      <style:text-properties fo:font-size="5pt" style:font-size-asian="5pt"/>
    </style:style>
    <style:style style:name="P1726" style:family="paragraph" style:parent-style-name="Table_20_Paragraph">
      <style:paragraph-properties fo:margin-left="0.0299in" fo:margin-right="0.0028in" fo:text-align="center" style:justify-single-word="false"/>
    </style:style>
    <style:style style:name="P1727" style:family="paragraph" style:parent-style-name="Table_20_Paragraph">
      <style:paragraph-properties fo:margin-left="0in" fo:margin-right="0.0417in" fo:margin-top="0.0154in" fo:margin-bottom="0in" style:contextual-spacing="false" fo:text-align="right" style:justify-single-word="false"/>
    </style:style>
    <style:style style:name="P1728" style:family="paragraph" style:parent-style-name="Table_20_Paragraph">
      <style:paragraph-properties fo:margin-left="0.0299in" fo:margin-right="0.0063in" fo:margin-top="0.0154in" fo:margin-bottom="0in" style:contextual-spacing="false" fo:text-align="center" style:justify-single-word="false"/>
    </style:style>
    <style:style style:name="P1729" style:family="paragraph" style:parent-style-name="Table_20_Paragraph">
      <style:paragraph-properties fo:margin-left="0.0193in" fo:margin-right="0.028in" fo:margin-top="0.0138in" fo:margin-bottom="0in" style:contextual-spacing="false" fo:text-align="center" style:justify-single-word="false"/>
    </style:style>
    <style:style style:name="P1730" style:family="paragraph" style:parent-style-name="Table_20_Paragraph">
      <style:paragraph-properties fo:margin-left="0.0118in" fo:margin-right="0in" fo:margin-top="0.0535in" fo:margin-bottom="0in" style:contextual-spacing="false" fo:text-align="center" style:justify-single-word="false"/>
    </style:style>
    <style:style style:name="P1731" style:family="paragraph" style:parent-style-name="Table_20_Paragraph">
      <style:paragraph-properties fo:margin-left="0.0217in" fo:margin-right="0.0028in" fo:margin-top="0.0535in" fo:margin-bottom="0in" style:contextual-spacing="false" fo:text-align="center" style:justify-single-word="false"/>
    </style:style>
    <style:style style:name="P1732" style:family="paragraph" style:parent-style-name="Table_20_Paragraph">
      <style:paragraph-properties fo:margin-left="0.0256in" fo:margin-right="0.0008in" fo:margin-top="0.0535in" fo:margin-bottom="0in" style:contextual-spacing="false" fo:text-align="center" style:justify-single-word="false"/>
    </style:style>
    <style:style style:name="P1733" style:family="paragraph" style:parent-style-name="Table_20_Paragraph">
      <style:paragraph-properties fo:margin-left="0.0626in" fo:margin-right="0in" fo:margin-top="0.0598in" fo:margin-bottom="0in" style:contextual-spacing="false"/>
    </style:style>
    <style:style style:name="P1734" style:family="paragraph" style:parent-style-name="Table_20_Paragraph">
      <style:paragraph-properties fo:margin-left="0.0291in" fo:margin-right="0.0016in" fo:margin-top="0.0535in" fo:margin-bottom="0in" style:contextual-spacing="false" fo:text-align="center" style:justify-single-word="false"/>
    </style:style>
    <style:style style:name="P1735" style:family="paragraph" style:parent-style-name="Table_20_Paragraph">
      <style:paragraph-properties fo:margin-left="0.0299in" fo:margin-right="0.0161in" fo:margin-top="0.0535in" fo:margin-bottom="0in" style:contextual-spacing="false" fo:text-align="center" style:justify-single-word="false"/>
    </style:style>
    <style:style style:name="P1736" style:family="paragraph" style:parent-style-name="Table_20_Paragraph">
      <style:paragraph-properties fo:margin-left="0.0575in" fo:margin-right="0.039in" fo:margin-top="0.0173in" fo:margin-bottom="0in" style:contextual-spacing="false" fo:line-height="121%" fo:text-align="justify" style:justify-single-word="false" fo:text-indent="0.0016in" style:auto-text-indent="false"/>
    </style:style>
    <style:style style:name="P1737" style:family="paragraph" style:parent-style-name="Table_20_Paragraph">
      <style:paragraph-properties fo:margin-left="0.0217in" fo:margin-right="0.0236in" fo:margin-top="0.0008in" fo:margin-bottom="0in" style:contextual-spacing="false" fo:text-align="center" style:justify-single-word="false"/>
    </style:style>
    <style:style style:name="P1738" style:family="paragraph" style:parent-style-name="Table_20_Paragraph">
      <style:paragraph-properties fo:margin-top="0.0465in" fo:margin-bottom="0in" style:contextual-spacing="false"/>
      <style:text-properties fo:font-size="5pt" style:font-size-asian="5pt"/>
    </style:style>
    <style:style style:name="P1739" style:family="paragraph" style:parent-style-name="Table_20_Paragraph">
      <style:paragraph-properties fo:margin-left="0.0256in" fo:margin-right="0in" fo:margin-top="0.0008in" fo:margin-bottom="0in" style:contextual-spacing="false" fo:text-align="center" style:justify-single-word="false"/>
    </style:style>
    <style:style style:name="P1740" style:family="paragraph" style:parent-style-name="Table_20_Paragraph">
      <style:paragraph-properties fo:margin-top="0.0043in" fo:margin-bottom="0in" style:contextual-spacing="false"/>
      <style:text-properties fo:font-size="5pt" style:font-size-asian="5pt"/>
    </style:style>
    <style:style style:name="P1741" style:family="paragraph" style:parent-style-name="Table_20_Paragraph">
      <style:paragraph-properties fo:margin-left="0.0291in" fo:margin-right="0.0008in" fo:text-align="center" style:justify-single-word="false"/>
    </style:style>
    <style:style style:name="P1742" style:family="paragraph" style:parent-style-name="Table_20_Paragraph">
      <style:paragraph-properties fo:margin-top="0.0307in" fo:margin-bottom="0in" style:contextual-spacing="false"/>
      <style:text-properties fo:font-size="5pt" style:font-size-asian="5pt"/>
    </style:style>
    <style:style style:name="P1743" style:family="paragraph" style:parent-style-name="Table_20_Paragraph">
      <style:paragraph-properties fo:margin-left="0in" fo:margin-right="0.0374in" fo:margin-top="0.0181in" fo:margin-bottom="0in" style:contextual-spacing="false" fo:text-align="right" style:justify-single-word="false"/>
    </style:style>
    <style:style style:name="P1744" style:family="paragraph" style:parent-style-name="Table_20_Paragraph">
      <style:paragraph-properties fo:margin-left="0.0299in" fo:margin-right="0in" fo:margin-top="0.0181in" fo:margin-bottom="0in" style:contextual-spacing="false" fo:text-align="center" style:justify-single-word="false"/>
    </style:style>
    <style:style style:name="P1745" style:family="paragraph" style:parent-style-name="Table_20_Paragraph">
      <style:paragraph-properties fo:margin-left="0.028in" fo:margin-right="0.028in" fo:margin-top="0.0138in" fo:margin-bottom="0in" style:contextual-spacing="false" fo:text-align="center" style:justify-single-word="false"/>
    </style:style>
    <style:style style:name="P1746" style:family="paragraph" style:parent-style-name="Table_20_Paragraph">
      <style:paragraph-properties fo:margin-left="0.0118in" fo:margin-right="0in" fo:margin-top="0.0543in" fo:margin-bottom="0in" style:contextual-spacing="false" fo:text-align="center" style:justify-single-word="false"/>
    </style:style>
    <style:style style:name="P1747" style:family="paragraph" style:parent-style-name="Table_20_Paragraph">
      <style:paragraph-properties fo:margin-left="0.0217in" fo:margin-right="0.0028in" fo:margin-top="0.0543in" fo:margin-bottom="0in" style:contextual-spacing="false" fo:text-align="center" style:justify-single-word="false"/>
    </style:style>
    <style:style style:name="P1748" style:family="paragraph" style:parent-style-name="Table_20_Paragraph">
      <style:paragraph-properties fo:margin-left="0.0256in" fo:margin-right="0.0008in" fo:margin-top="0.0543in" fo:margin-bottom="0in" style:contextual-spacing="false" fo:text-align="center" style:justify-single-word="false"/>
    </style:style>
    <style:style style:name="P1749" style:family="paragraph" style:parent-style-name="Table_20_Paragraph">
      <style:paragraph-properties fo:margin-left="0.0626in" fo:margin-right="0in" fo:margin-top="0.061in" fo:margin-bottom="0in" style:contextual-spacing="false"/>
    </style:style>
    <style:style style:name="P1750" style:family="paragraph" style:parent-style-name="Table_20_Paragraph">
      <style:paragraph-properties fo:margin-left="0.0291in" fo:margin-right="0.0016in" fo:margin-top="0.0543in" fo:margin-bottom="0in" style:contextual-spacing="false" fo:text-align="center" style:justify-single-word="false"/>
    </style:style>
    <style:style style:name="P1751" style:family="paragraph" style:parent-style-name="Table_20_Paragraph">
      <style:paragraph-properties fo:margin-left="0.0299in" fo:margin-right="0.0161in" fo:margin-top="0.0543in" fo:margin-bottom="0in" style:contextual-spacing="false" fo:text-align="center" style:justify-single-word="false"/>
    </style:style>
    <style:style style:name="P1752" style:family="paragraph" style:parent-style-name="Table_20_Paragraph">
      <style:paragraph-properties fo:margin-left="0.0583in" fo:margin-right="0in" fo:margin-top="0.0008in" fo:margin-bottom="0in" style:contextual-spacing="false" fo:text-align="justify" style:justify-single-word="false"/>
    </style:style>
    <style:style style:name="P1753" style:family="paragraph" style:parent-style-name="Table_20_Paragraph">
      <style:paragraph-properties fo:margin-left="0.0575in" fo:margin-right="0.039in" fo:margin-top="0.0134in" fo:margin-bottom="0in" style:contextual-spacing="false" fo:line-height="123%" fo:text-align="justify" style:justify-single-word="false" fo:text-indent="0.0016in" style:auto-text-indent="false"/>
    </style:style>
    <style:style style:name="P1754" style:family="paragraph" style:parent-style-name="Table_20_Paragraph">
      <style:paragraph-properties fo:margin-top="0.0335in" fo:margin-bottom="0in" style:contextual-spacing="false"/>
      <style:text-properties fo:font-size="5pt" style:font-size-asian="5pt"/>
    </style:style>
    <style:style style:name="P1755" style:family="paragraph" style:parent-style-name="Table_20_Paragraph">
      <style:paragraph-properties fo:margin-left="0.0256in" fo:margin-right="0.0035in" fo:text-align="center" style:justify-single-word="false"/>
    </style:style>
    <style:style style:name="P1756" style:family="paragraph" style:parent-style-name="Table_20_Paragraph">
      <style:paragraph-properties fo:margin-left="0.0299in" fo:margin-right="0in" fo:text-align="center" style:justify-single-word="false"/>
    </style:style>
    <style:style style:name="P1757" style:family="paragraph" style:parent-style-name="Table_20_Paragraph">
      <style:paragraph-properties fo:margin-left="0.0299in" fo:margin-right="0.0043in" fo:margin-top="0.0181in" fo:margin-bottom="0in" style:contextual-spacing="false" fo:text-align="center" style:justify-single-word="false"/>
    </style:style>
    <style:style style:name="P1758" style:family="paragraph" style:parent-style-name="Table_20_Paragraph">
      <style:paragraph-properties fo:margin-left="0.028in" fo:margin-right="0.028in" fo:margin-top="0.0181in" fo:margin-bottom="0in" style:contextual-spacing="false" fo:text-align="center" style:justify-single-word="false"/>
    </style:style>
    <style:style style:name="P1759" style:family="paragraph" style:parent-style-name="Table_20_Paragraph">
      <style:paragraph-properties fo:margin-left="0.0118in" fo:margin-right="0in" fo:margin-top="0.0575in" fo:margin-bottom="0in" style:contextual-spacing="false" fo:text-align="center" style:justify-single-word="false"/>
    </style:style>
    <style:style style:name="P1760" style:family="paragraph" style:parent-style-name="Table_20_Paragraph">
      <style:paragraph-properties fo:margin-left="0.0217in" fo:margin-right="0.0028in" fo:margin-top="0.0575in" fo:margin-bottom="0in" style:contextual-spacing="false" fo:text-align="center" style:justify-single-word="false"/>
    </style:style>
    <style:style style:name="P1761" style:family="paragraph" style:parent-style-name="Table_20_Paragraph">
      <style:paragraph-properties fo:margin-left="0.0256in" fo:margin-right="0.0008in" fo:margin-top="0.0575in" fo:margin-bottom="0in" style:contextual-spacing="false" fo:text-align="center" style:justify-single-word="false"/>
    </style:style>
    <style:style style:name="P1762" style:family="paragraph" style:parent-style-name="Table_20_Paragraph">
      <style:paragraph-properties fo:margin-left="0.0626in" fo:margin-right="0in" fo:margin-top="0.0638in" fo:margin-bottom="0in" style:contextual-spacing="false"/>
    </style:style>
    <style:style style:name="P1763" style:family="paragraph" style:parent-style-name="Table_20_Paragraph">
      <style:paragraph-properties fo:margin-left="0.0291in" fo:margin-right="0.0083in" fo:margin-top="0.0575in" fo:margin-bottom="0in" style:contextual-spacing="false" fo:text-align="center" style:justify-single-word="false"/>
    </style:style>
    <style:style style:name="P1764" style:family="paragraph" style:parent-style-name="Table_20_Paragraph">
      <style:paragraph-properties fo:margin-left="0.0299in" fo:margin-right="0.022in" fo:margin-top="0.0575in" fo:margin-bottom="0in" style:contextual-spacing="false" fo:text-align="center" style:justify-single-word="false"/>
    </style:style>
    <style:style style:name="P1765" style:family="paragraph" style:parent-style-name="Table_20_Paragraph">
      <style:paragraph-properties fo:margin-left="0.0602in" fo:margin-right="0in" fo:line-height="121%" fo:text-indent="-0.002in" style:auto-text-indent="false"/>
    </style:style>
    <style:style style:name="P1766" style:family="paragraph" style:parent-style-name="Table_20_Paragraph">
      <style:paragraph-properties fo:margin-left="0.0217in" fo:margin-right="0.0236in" fo:text-align="center" style:justify-single-word="false"/>
    </style:style>
    <style:style style:name="P1767" style:family="paragraph" style:parent-style-name="Table_20_Paragraph">
      <style:paragraph-properties fo:margin-top="0.0008in" fo:margin-bottom="0in" style:contextual-spacing="false"/>
      <style:text-properties fo:font-size="5pt" style:font-size-asian="5pt"/>
    </style:style>
    <style:style style:name="P1768" style:family="paragraph" style:parent-style-name="Table_20_Paragraph">
      <style:paragraph-properties fo:margin-left="0.0291in" fo:margin-right="0.0091in" fo:margin-top="0.0772in" fo:margin-bottom="0in" style:contextual-spacing="false" fo:text-align="center" style:justify-single-word="false"/>
    </style:style>
    <style:style style:name="P1769" style:family="paragraph" style:parent-style-name="Table_20_Paragraph">
      <style:paragraph-properties fo:margin-left="0.0299in" fo:margin-right="0.0063in" fo:margin-top="0.0008in" fo:margin-bottom="0in" style:contextual-spacing="false" fo:text-align="center" style:justify-single-word="false"/>
    </style:style>
    <style:style style:name="P1770" style:family="paragraph" style:parent-style-name="Table_20_Paragraph">
      <style:paragraph-properties fo:margin-left="0in" fo:margin-right="0.0417in" fo:margin-top="0.0201in" fo:margin-bottom="0in" style:contextual-spacing="false" fo:text-align="right" style:justify-single-word="false"/>
    </style:style>
    <style:style style:name="P1771" style:family="paragraph" style:parent-style-name="Table_20_Paragraph">
      <style:paragraph-properties fo:margin-left="0.0299in" fo:margin-right="0.0028in" fo:margin-top="0.0201in" fo:margin-bottom="0in" style:contextual-spacing="false" fo:text-align="center" style:justify-single-word="false"/>
    </style:style>
    <style:style style:name="P1772" style:family="paragraph" style:parent-style-name="Standard">
      <style:paragraph-properties fo:margin-left="0.9602in" fo:margin-right="1.7925in" fo:margin-top="0in" fo:margin-bottom="0in" style:contextual-spacing="false" fo:line-height="104%" fo:text-align="left" style:justify-single-word="false" fo:text-indent="0in" style:auto-text-indent="false"/>
    </style:style>
    <style:style style:name="P1773" style:family="paragraph" style:parent-style-name="Standard">
      <style:paragraph-properties fo:margin-left="0.198in" fo:margin-right="1.0193in" fo:margin-top="0.0484in" fo:margin-bottom="0in" style:contextual-spacing="false" fo:text-align="center" style:justify-single-word="false" fo:text-indent="0in" style:auto-text-indent="false"/>
    </style:style>
    <style:style style:name="P1774" style:family="paragraph" style:parent-style-name="Standard">
      <style:paragraph-properties fo:margin-left="1.798in" fo:margin-right="2.6189in" fo:margin-top="0.0252in" fo:margin-bottom="0in" style:contextual-spacing="false" fo:line-height="125%" fo:text-align="center" style:justify-single-word="false" fo:text-indent="0in" style:auto-text-indent="false"/>
    </style:style>
    <style:style style:name="P1775" style:family="paragraph" style:parent-style-name="Text_20_body" style:master-page-name="Converted47">
      <style:paragraph-properties style:page-number="auto"/>
    </style:style>
    <style:style style:name="P1776" style:family="paragraph" style:parent-style-name="Text_20_body">
      <style:paragraph-properties fo:margin-top="0.0457in" fo:margin-bottom="0in" style:contextual-spacing="false"/>
    </style:style>
    <style:style style:name="P1777" style:family="paragraph" style:parent-style-name="Standard">
      <style:paragraph-properties fo:margin-left="0.9874in" fo:margin-right="3.2063in" fo:margin-top="0.0008in" fo:margin-bottom="0in" style:contextual-spacing="false" fo:line-height="104%" fo:text-align="left" style:justify-single-word="false" fo:text-indent="0in" style:auto-text-indent="false"/>
    </style:style>
    <style:style style:name="P1778" style:family="paragraph" style:parent-style-name="Standard">
      <style:paragraph-properties fo:margin-left="0.9902in" fo:margin-right="2.3984in" fo:margin-top="0.0008in" fo:margin-bottom="0in" style:contextual-spacing="false" fo:line-height="107%" fo:text-align="left" style:justify-single-word="false" fo:text-indent="-0.0035in" style:auto-text-indent="false"/>
    </style:style>
    <style:style style:name="P1779" style:family="paragraph" style:parent-style-name="Standard">
      <style:paragraph-properties fo:margin-left="0.9902in" fo:margin-right="1.952in" fo:margin-top="0in" fo:margin-bottom="0in" style:contextual-spacing="false" fo:line-height="104%" fo:text-align="left" style:justify-single-word="false" fo:text-indent="0in" style:auto-text-indent="false"/>
    </style:style>
    <style:style style:name="P1780" style:family="paragraph" style:parent-style-name="Standard">
      <style:paragraph-properties fo:margin-left="0.9874in" fo:margin-right="1.7925in" fo:margin-top="0in" fo:margin-bottom="0in" style:contextual-spacing="false" fo:line-height="102%" fo:text-align="left" style:justify-single-word="false" fo:text-indent="0in" style:auto-text-indent="false"/>
    </style:style>
    <style:style style:name="P1781" style:family="paragraph" style:parent-style-name="Standard">
      <style:paragraph-properties fo:margin-left="0.9874in" fo:margin-right="3.6575in" fo:margin-top="0.0047in" fo:margin-bottom="0in" style:contextual-spacing="false" fo:line-height="104%" fo:text-align="left" style:justify-single-word="false" fo:text-indent="0in" style:auto-text-indent="false"/>
    </style:style>
    <style:style style:name="P1782" style:family="paragraph" style:parent-style-name="Standard">
      <style:paragraph-properties fo:margin-left="0.9874in" fo:margin-right="0in" fo:margin-top="0.0008in" fo:margin-bottom="0in" style:contextual-spacing="false" fo:text-align="left" style:justify-single-word="false" fo:text-indent="0in" style:auto-text-indent="false"/>
    </style:style>
    <style:style style:name="P1783" style:family="paragraph" style:parent-style-name="Standard">
      <style:paragraph-properties fo:margin-left="0.9874in" fo:margin-right="0in" fo:margin-top="0.0091in" fo:margin-bottom="0in" style:contextual-spacing="false" fo:text-align="left" style:justify-single-word="false" fo:text-indent="0in" style:auto-text-indent="false"/>
    </style:style>
    <style:style style:name="P1784" style:family="paragraph" style:parent-style-name="Text_20_body">
      <style:paragraph-properties fo:margin-left="0.9866in" fo:margin-right="1.778in" fo:margin-top="0.0256in" fo:margin-bottom="0in" style:contextual-spacing="false" fo:line-height="105%" fo:text-align="justify" style:justify-single-word="false" fo:text-indent="0.0016in" style:auto-text-indent="false"/>
    </style:style>
    <style:style style:name="P1785" style:family="paragraph" style:parent-style-name="Standard">
      <style:paragraph-properties fo:margin-left="0.9882in" fo:margin-right="0in" fo:margin-top="0in" fo:margin-bottom="0in" style:contextual-spacing="false" fo:line-height="0.1252in" fo:text-align="justify" style:justify-single-word="false" fo:text-indent="0in" style:auto-text-indent="false"/>
    </style:style>
    <style:style style:name="P1786" style:family="paragraph" style:parent-style-name="Standard">
      <style:paragraph-properties fo:margin-left="0.9874in" fo:margin-right="0in" fo:margin-top="0.0063in" fo:margin-bottom="0in" style:contextual-spacing="false" fo:text-align="left" style:justify-single-word="false" fo:text-indent="0in" style:auto-text-indent="false"/>
    </style:style>
    <style:style style:name="P1787" style:family="paragraph" style:parent-style-name="Text_20_body">
      <style:paragraph-properties fo:margin-top="0.1in" fo:margin-bottom="0in" style:contextual-spacing="false"/>
      <style:text-properties fo:font-size="10pt" style:font-size-asian="10pt"/>
    </style:style>
    <style:style style:name="P1788" style:family="paragraph" style:parent-style-name="Standard">
      <style:paragraph-properties fo:margin-left="0.3252in" fo:margin-right="1.0193in" fo:margin-top="0.0508in" fo:margin-bottom="0in" style:contextual-spacing="false" fo:text-align="center" style:justify-single-word="false" fo:text-indent="0in" style:auto-text-indent="false"/>
    </style:style>
    <style:style style:name="P1789" style:family="paragraph" style:parent-style-name="Standard">
      <style:paragraph-properties fo:margin-left="0.3244in" fo:margin-right="1.0193in" fo:margin-top="0.0189in" fo:margin-bottom="0in" style:contextual-spacing="false" fo:text-align="center" style:justify-single-word="false" fo:text-indent="0in" style:auto-text-indent="false"/>
    </style:style>
    <style:style style:name="P1790" style:family="paragraph" style:parent-style-name="Standard">
      <style:paragraph-properties fo:margin-left="0.3201in" fo:margin-right="1.0193in" fo:margin-top="0.0193in" fo:margin-bottom="0in" style:contextual-spacing="false" fo:text-align="center" style:justify-single-word="false" fo:text-indent="0in" style:auto-text-indent="false"/>
    </style:style>
    <style:style style:name="P1791" style:family="paragraph" style:parent-style-name="Text_20_body" style:master-page-name="Converted48">
      <style:paragraph-properties style:page-number="auto"/>
      <style:text-properties fo:font-size="8.5pt" style:font-size-asian="8.5pt"/>
    </style:style>
    <style:style style:name="P1792" style:family="paragraph" style:parent-style-name="Text_20_body">
      <style:paragraph-properties fo:margin-top="0.0984in" fo:margin-bottom="0in" style:contextual-spacing="false"/>
      <style:text-properties fo:font-size="8.5pt" style:font-size-asian="8.5pt"/>
    </style:style>
    <style:style style:name="P1793" style:family="paragraph" style:parent-style-name="Heading_20_4">
      <style:paragraph-properties fo:margin-left="0.8929in" fo:margin-right="0in" fo:text-align="justify" style:justify-single-word="false"/>
    </style:style>
    <style:style style:name="P1794" style:family="paragraph" style:parent-style-name="Text_20_body">
      <style:paragraph-properties fo:margin-top="0.0382in" fo:margin-bottom="0in" style:contextual-spacing="false"/>
      <style:text-properties fo:font-size="8.5pt" fo:font-weight="bold" style:font-size-asian="8.5pt" style:font-weight-asian="bold"/>
    </style:style>
    <style:style style:name="P1795" style:family="paragraph" style:parent-style-name="Standard">
      <style:paragraph-properties fo:margin-left="0.8929in" fo:margin-right="1.8118in" fo:margin-top="0.0008in" fo:margin-bottom="0in" style:contextual-spacing="false" fo:line-height="114%" fo:text-align="left" style:justify-single-word="false" fo:text-indent="0in" style:auto-text-indent="false"/>
    </style:style>
    <style:style style:name="P1796" style:family="paragraph" style:parent-style-name="Standard">
      <style:paragraph-properties fo:margin-left="0.8929in" fo:margin-right="0in" fo:margin-top="0.0008in" fo:margin-bottom="0in" style:contextual-spacing="false" fo:line-height="0.1354in" fo:text-align="left" style:justify-single-word="false" fo:text-indent="0in" style:auto-text-indent="false"/>
    </style:style>
    <style:style style:name="P1797" style:family="paragraph" style:parent-style-name="Standard">
      <style:paragraph-properties fo:margin-left="0.8929in" fo:margin-right="1.8272in" fo:margin-top="0in" fo:margin-bottom="0in" style:contextual-spacing="false" fo:text-align="justify" style:justify-single-word="false" fo:text-indent="0in" style:auto-text-indent="false"/>
    </style:style>
    <style:style style:name="P1798" style:family="paragraph" style:parent-style-name="Table_20_Paragraph">
      <style:paragraph-properties fo:margin-left="0.0071in" fo:margin-right="0.0193in" fo:margin-top="0.0319in" fo:margin-bottom="0in" style:contextual-spacing="false" fo:text-align="center" style:justify-single-word="false"/>
    </style:style>
    <style:style style:name="P1799" style:family="paragraph" style:parent-style-name="Table_20_Paragraph">
      <style:paragraph-properties fo:margin-left="0.0083in" fo:margin-right="0.0008in" fo:margin-top="0.0445in" fo:margin-bottom="0in" style:contextual-spacing="false" fo:text-align="center" style:justify-single-word="false"/>
    </style:style>
    <style:style style:name="P1800" style:family="paragraph" style:parent-style-name="Table_20_Paragraph">
      <style:paragraph-properties fo:margin-left="0.1339in" fo:margin-right="0in" fo:margin-top="0.0445in" fo:margin-bottom="0in" style:contextual-spacing="false"/>
    </style:style>
    <style:style style:name="P1801" style:family="paragraph" style:parent-style-name="Table_20_Paragraph">
      <style:paragraph-properties fo:margin-left="0.1228in" fo:margin-right="0in" fo:margin-top="0.0445in" fo:margin-bottom="0in" style:contextual-spacing="false"/>
    </style:style>
    <style:style style:name="P1802" style:family="paragraph" style:parent-style-name="Table_20_Paragraph">
      <style:paragraph-properties fo:margin-left="0.1945in" fo:margin-right="0in" fo:margin-top="0.0516in" fo:margin-bottom="0in" style:contextual-spacing="false"/>
    </style:style>
    <style:style style:name="P1803" style:family="paragraph" style:parent-style-name="Table_20_Paragraph">
      <style:paragraph-properties fo:margin-left="0.1075in" fo:margin-right="0in" fo:margin-top="0.0445in" fo:margin-bottom="0in" style:contextual-spacing="false"/>
    </style:style>
    <style:style style:name="P1804" style:family="paragraph" style:parent-style-name="Table_20_Paragraph">
      <style:paragraph-properties fo:margin-left="0.1693in" fo:margin-right="0in" fo:margin-top="0.0445in" fo:margin-bottom="0in" style:contextual-spacing="false"/>
    </style:style>
    <style:style style:name="P1805" style:family="paragraph" style:parent-style-name="Table_20_Paragraph">
      <style:paragraph-properties fo:margin-left="0.0583in" fo:margin-right="0in" fo:margin-top="0.0008in" fo:margin-bottom="0in" style:contextual-spacing="false"/>
    </style:style>
    <style:style style:name="P1806" style:family="paragraph" style:parent-style-name="Table_20_Paragraph">
      <style:paragraph-properties fo:margin-top="0.0028in" fo:margin-bottom="0in" style:contextual-spacing="false"/>
      <style:text-properties fo:font-size="5pt" style:font-size-asian="5pt"/>
    </style:style>
    <style:style style:name="P1807" style:family="paragraph" style:parent-style-name="Table_20_Paragraph">
      <style:paragraph-properties fo:margin-left="0.139in" fo:margin-right="0in"/>
    </style:style>
    <style:style style:name="P1808" style:family="paragraph" style:parent-style-name="Table_20_Paragraph">
      <style:paragraph-properties fo:margin-left="0in" fo:margin-right="0.011in" fo:margin-top="0.0008in" fo:margin-bottom="0in" style:contextual-spacing="false" fo:text-align="center" style:justify-single-word="false"/>
    </style:style>
    <style:style style:name="P1809" style:family="paragraph" style:parent-style-name="Table_20_Paragraph">
      <style:paragraph-properties fo:margin-left="0.0063in" fo:margin-right="0in" fo:text-align="center" style:justify-single-word="false"/>
    </style:style>
    <style:style style:name="P1810" style:family="paragraph" style:parent-style-name="Table_20_Paragraph">
      <style:paragraph-properties fo:margin-left="0.1646in" fo:margin-right="0in" fo:margin-top="0.0327in" fo:margin-bottom="0in" style:contextual-spacing="false"/>
    </style:style>
    <style:style style:name="P1811" style:family="paragraph" style:parent-style-name="Table_20_Paragraph">
      <style:paragraph-properties fo:margin-left="0in" fo:margin-right="0.0492in" fo:margin-top="0.0327in" fo:margin-bottom="0in" style:contextual-spacing="false" fo:text-align="right" style:justify-single-word="false"/>
    </style:style>
    <style:style style:name="P1812" style:family="paragraph" style:parent-style-name="Table_20_Paragraph">
      <style:paragraph-properties fo:margin-left="0in" fo:margin-right="0.0193in" fo:margin-top="0.0311in" fo:margin-bottom="0in" style:contextual-spacing="false" fo:text-align="center" style:justify-single-word="false"/>
    </style:style>
    <style:style style:name="P1813" style:family="paragraph" style:parent-style-name="Table_20_Paragraph">
      <style:paragraph-properties fo:margin-left="0.0083in" fo:margin-right="0.0008in" fo:margin-top="0.0319in" fo:margin-bottom="0in" style:contextual-spacing="false" fo:line-height="0.0791in" fo:text-align="center" style:justify-single-word="false"/>
    </style:style>
    <style:style style:name="P1814" style:family="paragraph" style:parent-style-name="Table_20_Paragraph">
      <style:paragraph-properties fo:margin-left="0.1339in" fo:margin-right="0in" fo:margin-top="0.0319in" fo:margin-bottom="0in" style:contextual-spacing="false" fo:line-height="0.0791in"/>
    </style:style>
    <style:style style:name="P1815" style:family="paragraph" style:parent-style-name="Table_20_Paragraph">
      <style:paragraph-properties fo:margin-left="0.1228in" fo:margin-right="0in" fo:margin-top="0.0319in" fo:margin-bottom="0in" style:contextual-spacing="false" fo:line-height="0.0791in"/>
    </style:style>
    <style:style style:name="P1816" style:family="paragraph" style:parent-style-name="Table_20_Paragraph">
      <style:paragraph-properties fo:margin-left="0.1945in" fo:margin-right="0in" fo:margin-top="0.039in" fo:margin-bottom="0in" style:contextual-spacing="false" fo:line-height="0.0728in"/>
    </style:style>
    <style:style style:name="P1817" style:family="paragraph" style:parent-style-name="Table_20_Paragraph">
      <style:paragraph-properties fo:margin-left="0.1035in" fo:margin-right="0in" fo:margin-top="0.0319in" fo:margin-bottom="0in" style:contextual-spacing="false" fo:line-height="0.0791in"/>
    </style:style>
    <style:style style:name="P1818" style:family="paragraph" style:parent-style-name="Table_20_Paragraph">
      <style:paragraph-properties fo:margin-left="0.1618in" fo:margin-right="0in" fo:margin-top="0.0319in" fo:margin-bottom="0in" style:contextual-spacing="false" fo:line-height="0.0791in"/>
    </style:style>
    <style:style style:name="P1819" style:family="paragraph" style:parent-style-name="Table_20_Paragraph">
      <style:paragraph-properties fo:margin-left="0.0583in" fo:margin-right="0in"/>
    </style:style>
    <style:style style:name="P1820" style:family="paragraph" style:parent-style-name="Table_20_Paragraph">
      <style:paragraph-properties fo:margin-top="0.002in" fo:margin-bottom="0in" style:contextual-spacing="false"/>
      <style:text-properties fo:font-size="5pt" style:font-size-asian="5pt"/>
    </style:style>
    <style:style style:name="P1821" style:family="paragraph" style:parent-style-name="Table_20_Paragraph">
      <style:paragraph-properties fo:margin-left="0.1472in" fo:margin-right="0in" fo:margin-top="0.0008in" fo:margin-bottom="0in" style:contextual-spacing="false"/>
    </style:style>
    <style:style style:name="P1822" style:family="paragraph" style:parent-style-name="Table_20_Paragraph">
      <style:paragraph-properties fo:margin-left="0.1484in" fo:margin-right="0in"/>
    </style:style>
    <style:style style:name="P1823" style:family="paragraph" style:parent-style-name="Table_20_Paragraph">
      <style:paragraph-properties fo:margin-left="0.1909in" fo:margin-right="0in" fo:margin-top="0.0008in" fo:margin-bottom="0in" style:contextual-spacing="false"/>
    </style:style>
    <style:style style:name="P1824" style:family="paragraph" style:parent-style-name="Table_20_Paragraph">
      <style:paragraph-properties fo:margin-top="0.0508in" fo:margin-bottom="0in" style:contextual-spacing="false"/>
      <style:text-properties fo:font-size="5pt" style:font-size-asian="5pt"/>
    </style:style>
    <style:style style:name="P1825" style:family="paragraph" style:parent-style-name="Table_20_Paragraph">
      <style:paragraph-properties fo:margin-left="0.1362in" fo:margin-right="0in"/>
    </style:style>
    <style:style style:name="P1826" style:family="paragraph" style:parent-style-name="Table_20_Paragraph">
      <style:paragraph-properties fo:margin-left="0in" fo:margin-right="0.0571in" fo:margin-top="0.0319in" fo:margin-bottom="0in" style:contextual-spacing="false" fo:text-align="right" style:justify-single-word="false"/>
    </style:style>
    <style:style style:name="P1827" style:family="paragraph" style:parent-style-name="Table_20_Paragraph">
      <style:paragraph-properties fo:margin-left="0.1362in" fo:margin-right="0in" fo:margin-top="0.0319in" fo:margin-bottom="0in" style:contextual-spacing="false"/>
    </style:style>
    <style:style style:name="P1828" style:family="paragraph" style:parent-style-name="Table_20_Paragraph">
      <style:paragraph-properties fo:margin-left="0.0083in" fo:margin-right="0.0008in" fo:margin-top="0.0701in" fo:margin-bottom="0in" style:contextual-spacing="false" fo:text-align="center" style:justify-single-word="false"/>
    </style:style>
    <style:style style:name="P1829" style:family="paragraph" style:parent-style-name="Table_20_Paragraph">
      <style:paragraph-properties fo:margin-left="0.1339in" fo:margin-right="0in" fo:margin-top="0.0701in" fo:margin-bottom="0in" style:contextual-spacing="false"/>
    </style:style>
    <style:style style:name="P1830" style:family="paragraph" style:parent-style-name="Table_20_Paragraph">
      <style:paragraph-properties fo:margin-left="0.1228in" fo:margin-right="0in" fo:margin-top="0.0701in" fo:margin-bottom="0in" style:contextual-spacing="false"/>
    </style:style>
    <style:style style:name="P1831" style:family="paragraph" style:parent-style-name="Table_20_Paragraph">
      <style:paragraph-properties fo:margin-left="0.1945in" fo:margin-right="0in" fo:margin-top="0.0764in" fo:margin-bottom="0in" style:contextual-spacing="false"/>
    </style:style>
    <style:style style:name="P1832" style:family="paragraph" style:parent-style-name="Table_20_Paragraph">
      <style:paragraph-properties fo:margin-left="0.1035in" fo:margin-right="0in" fo:margin-top="0.0701in" fo:margin-bottom="0in" style:contextual-spacing="false"/>
    </style:style>
    <style:style style:name="P1833" style:family="paragraph" style:parent-style-name="Table_20_Paragraph">
      <style:paragraph-properties fo:margin-left="0.1618in" fo:margin-right="0in" fo:margin-top="0.0701in" fo:margin-bottom="0in" style:contextual-spacing="false"/>
    </style:style>
    <style:style style:name="P1834" style:family="paragraph" style:parent-style-name="Table_20_Paragraph">
      <style:paragraph-properties fo:margin-left="0.0984in" fo:margin-right="0in" fo:margin-top="0.0008in" fo:margin-bottom="0in" style:contextual-spacing="false"/>
    </style:style>
    <style:style style:name="P1835" style:family="paragraph" style:parent-style-name="Table_20_Paragraph">
      <style:paragraph-properties fo:margin-left="0.1909in" fo:margin-right="0in"/>
    </style:style>
    <style:style style:name="P1836" style:family="paragraph" style:parent-style-name="Table_20_Paragraph">
      <style:paragraph-properties fo:margin-left="0.1937in" fo:margin-right="0in"/>
    </style:style>
    <style:style style:name="P1837" style:family="paragraph" style:parent-style-name="Table_20_Paragraph">
      <style:paragraph-properties fo:margin-left="0.0083in" fo:margin-right="0.0193in" fo:margin-top="0.0311in" fo:margin-bottom="0in" style:contextual-spacing="false" fo:line-height="0.0673in" fo:text-align="center" style:justify-single-word="false"/>
    </style:style>
    <style:style style:name="P1838" style:family="paragraph" style:parent-style-name="Table_20_Paragraph">
      <style:paragraph-properties fo:margin-left="0.1346in" fo:margin-right="0in" fo:margin-top="0.0709in" fo:margin-bottom="0in" style:contextual-spacing="false"/>
    </style:style>
    <style:style style:name="P1839" style:family="paragraph" style:parent-style-name="Table_20_Paragraph">
      <style:paragraph-properties fo:margin-left="0.1228in" fo:margin-right="0in" fo:margin-top="0.0709in" fo:margin-bottom="0in" style:contextual-spacing="false"/>
    </style:style>
    <style:style style:name="P1840" style:family="paragraph" style:parent-style-name="Table_20_Paragraph">
      <style:paragraph-properties fo:margin-left="0.1945in" fo:margin-right="0in" fo:margin-top="0.0772in" fo:margin-bottom="0in" style:contextual-spacing="false"/>
    </style:style>
    <style:style style:name="P1841" style:family="paragraph" style:parent-style-name="Table_20_Paragraph">
      <style:paragraph-properties fo:margin-left="0.1075in" fo:margin-right="0in" fo:margin-top="0.0709in" fo:margin-bottom="0in" style:contextual-spacing="false"/>
    </style:style>
    <style:style style:name="P1842" style:family="paragraph" style:parent-style-name="Table_20_Paragraph">
      <style:paragraph-properties fo:margin-left="0.1693in" fo:margin-right="0in" fo:margin-top="0.0709in" fo:margin-bottom="0in" style:contextual-spacing="false"/>
    </style:style>
    <style:style style:name="P1843" style:family="paragraph" style:parent-style-name="Table_20_Paragraph">
      <style:paragraph-properties fo:margin-left="0in" fo:margin-right="0.011in" fo:text-align="center" style:justify-single-word="false"/>
    </style:style>
    <style:style style:name="P1844" style:family="paragraph" style:parent-style-name="Table_20_Paragraph">
      <style:paragraph-properties fo:margin-left="0.1744in" fo:margin-right="0in"/>
    </style:style>
    <style:style style:name="P1845" style:family="paragraph" style:parent-style-name="Table_20_Paragraph">
      <style:paragraph-properties fo:margin-top="0.0516in" fo:margin-bottom="0in" style:contextual-spacing="false"/>
      <style:text-properties fo:font-size="5pt" style:font-size-asian="5pt"/>
    </style:style>
    <style:style style:name="P1846" style:family="paragraph" style:parent-style-name="Table_20_Paragraph">
      <style:paragraph-properties fo:margin-left="0.1437in" fo:margin-right="0in"/>
    </style:style>
    <style:style style:name="P1847" style:family="paragraph" style:parent-style-name="Table_20_Paragraph">
      <style:paragraph-properties fo:margin-left="0in" fo:margin-right="0.0484in" fo:margin-top="0.0319in" fo:margin-bottom="0in" style:contextual-spacing="false" fo:text-align="right" style:justify-single-word="false"/>
    </style:style>
    <style:style style:name="P1848" style:family="paragraph" style:parent-style-name="Table_20_Paragraph">
      <style:paragraph-properties fo:margin-left="0.1437in" fo:margin-right="0in" fo:margin-top="0.0319in" fo:margin-bottom="0in" style:contextual-spacing="false"/>
    </style:style>
    <style:style style:name="P1849" style:family="paragraph" style:parent-style-name="Table_20_Paragraph">
      <style:paragraph-properties fo:margin-left="0in" fo:margin-right="0.0193in" fo:margin-top="0.0311in" fo:margin-bottom="0in" style:contextual-spacing="false" fo:line-height="0.0665in" fo:text-align="center" style:justify-single-word="false"/>
    </style:style>
    <style:style style:name="P1850" style:family="paragraph" style:parent-style-name="Table_20_Paragraph">
      <style:paragraph-properties fo:margin-left="0.0083in" fo:margin-right="0in" fo:margin-top="0.0701in" fo:margin-bottom="0in" style:contextual-spacing="false" fo:text-align="center" style:justify-single-word="false"/>
    </style:style>
    <style:style style:name="P1851" style:family="paragraph" style:parent-style-name="Table_20_Paragraph">
      <style:paragraph-properties fo:margin-left="0.1346in" fo:margin-right="0in" fo:margin-top="0.0701in" fo:margin-bottom="0in" style:contextual-spacing="false"/>
    </style:style>
    <style:style style:name="P1852" style:family="paragraph" style:parent-style-name="Table_20_Paragraph">
      <style:paragraph-properties fo:margin-left="0.0583in" fo:margin-right="0in" fo:margin-top="0.0764in" fo:margin-bottom="0in" style:contextual-spacing="false"/>
    </style:style>
    <style:style style:name="P1853" style:family="paragraph" style:parent-style-name="Table_20_Paragraph">
      <style:paragraph-properties fo:margin-left="0.1701in" fo:margin-right="0in" fo:margin-top="0.0008in" fo:margin-bottom="0in" style:contextual-spacing="false"/>
    </style:style>
    <style:style style:name="P1854" style:family="paragraph" style:parent-style-name="Table_20_Paragraph">
      <style:paragraph-properties fo:margin-left="0.0083in" fo:margin-right="0.0193in" fo:margin-top="0.0311in" fo:margin-bottom="0in" style:contextual-spacing="false" fo:line-height="0.0661in" fo:text-align="center" style:justify-single-word="false"/>
    </style:style>
    <style:style style:name="P1855" style:family="paragraph" style:parent-style-name="Table_20_Paragraph">
      <style:paragraph-properties fo:margin-left="0.0083in" fo:margin-right="0in" fo:margin-top="0.0417in" fo:margin-bottom="0in" style:contextual-spacing="false" fo:text-align="center" style:justify-single-word="false"/>
    </style:style>
    <style:style style:name="P1856" style:family="paragraph" style:parent-style-name="Table_20_Paragraph">
      <style:paragraph-properties fo:margin-left="0.1346in" fo:margin-right="0in" fo:margin-top="0.0417in" fo:margin-bottom="0in" style:contextual-spacing="false"/>
    </style:style>
    <style:style style:name="P1857" style:family="paragraph" style:parent-style-name="Table_20_Paragraph">
      <style:paragraph-properties fo:margin-left="0.1228in" fo:margin-right="0in" fo:margin-top="0.0417in" fo:margin-bottom="0in" style:contextual-spacing="false"/>
    </style:style>
    <style:style style:name="P1858" style:family="paragraph" style:parent-style-name="Table_20_Paragraph">
      <style:paragraph-properties fo:margin-left="0.1945in" fo:margin-right="0in" fo:margin-top="0.0484in" fo:margin-bottom="0in" style:contextual-spacing="false"/>
    </style:style>
    <style:style style:name="P1859" style:family="paragraph" style:parent-style-name="Table_20_Paragraph">
      <style:paragraph-properties fo:margin-left="0.1075in" fo:margin-right="0in" fo:margin-top="0.0417in" fo:margin-bottom="0in" style:contextual-spacing="false"/>
    </style:style>
    <style:style style:name="P1860" style:family="paragraph" style:parent-style-name="Table_20_Paragraph">
      <style:paragraph-properties fo:margin-left="0.1693in" fo:margin-right="0in" fo:margin-top="0.0417in" fo:margin-bottom="0in" style:contextual-spacing="false"/>
    </style:style>
    <style:style style:name="P1861" style:family="paragraph" style:parent-style-name="Table_20_Paragraph">
      <style:paragraph-properties fo:margin-left="0.002in" fo:margin-right="0.0193in" fo:margin-top="0.0311in" fo:margin-bottom="0in" style:contextual-spacing="false" fo:line-height="0.0665in" fo:text-align="center" style:justify-single-word="false"/>
    </style:style>
    <style:style style:name="P1862" style:family="paragraph" style:parent-style-name="Table_20_Paragraph">
      <style:paragraph-properties fo:margin-left="0.0083in" fo:margin-right="0in" fo:margin-top="0.0319in" fo:margin-bottom="0in" style:contextual-spacing="false" fo:line-height="0.0783in" fo:text-align="center" style:justify-single-word="false"/>
    </style:style>
    <style:style style:name="P1863" style:family="paragraph" style:parent-style-name="Table_20_Paragraph">
      <style:paragraph-properties fo:margin-left="0.0752in" fo:margin-right="0in" fo:margin-top="0.0319in" fo:margin-bottom="0in" style:contextual-spacing="false" fo:line-height="0.0783in"/>
    </style:style>
    <style:style style:name="P1864" style:family="paragraph" style:parent-style-name="Table_20_Paragraph">
      <style:paragraph-properties fo:margin-left="0.0618in" fo:margin-right="0in" fo:margin-top="0.0319in" fo:margin-bottom="0in" style:contextual-spacing="false" fo:line-height="0.0783in"/>
    </style:style>
    <style:style style:name="P1865" style:family="paragraph" style:parent-style-name="Table_20_Paragraph">
      <style:paragraph-properties fo:margin-left="0.0736in" fo:margin-right="0in" fo:margin-top="0.0382in" fo:margin-bottom="0in" style:contextual-spacing="false" fo:line-height="0.072in"/>
    </style:style>
    <style:style style:name="P1866" style:family="paragraph" style:parent-style-name="Table_20_Paragraph">
      <style:paragraph-properties fo:margin-left="0.061in" fo:margin-right="0in" fo:margin-top="0.0319in" fo:margin-bottom="0in" style:contextual-spacing="false" fo:line-height="0.0783in"/>
    </style:style>
    <style:style style:name="P1867" style:family="paragraph" style:parent-style-name="Table_20_Paragraph">
      <style:paragraph-properties fo:margin-left="0.0008in" fo:margin-right="0.0236in" fo:margin-top="0.0319in" fo:margin-bottom="0in" style:contextual-spacing="false" fo:line-height="0.0783in" fo:text-align="center" style:justify-single-word="false"/>
    </style:style>
    <style:style style:name="P1868" style:family="paragraph" style:parent-style-name="Table_20_Paragraph">
      <style:paragraph-properties fo:margin-top="0.0291in" fo:margin-bottom="0in" style:contextual-spacing="false"/>
      <style:text-properties fo:font-size="5pt" style:font-size-asian="5pt"/>
    </style:style>
    <style:style style:name="P1869" style:family="paragraph" style:parent-style-name="Table_20_Paragraph">
      <style:paragraph-properties fo:margin-left="0.0583in" fo:margin-right="0.0516in" fo:line-height="124%" fo:text-align="justify" style:justify-single-word="false"/>
    </style:style>
    <style:style style:name="P1870" style:family="paragraph" style:parent-style-name="Table_20_Paragraph">
      <style:paragraph-properties fo:margin-left="0.0791in" fo:margin-right="0in"/>
    </style:style>
    <style:style style:name="P1871" style:family="paragraph" style:parent-style-name="Table_20_Paragraph">
      <style:paragraph-properties fo:margin-top="0.0484in" fo:margin-bottom="0in" style:contextual-spacing="false"/>
      <style:text-properties fo:font-size="5pt" style:font-size-asian="5pt"/>
    </style:style>
    <style:style style:name="P1872" style:family="paragraph" style:parent-style-name="Table_20_Paragraph">
      <style:paragraph-properties fo:margin-left="0.0571in" fo:margin-right="0in"/>
    </style:style>
    <style:style style:name="P1873" style:family="paragraph" style:parent-style-name="Table_20_Paragraph">
      <style:paragraph-properties fo:margin-top="0.0744in" fo:margin-bottom="0in" style:contextual-spacing="false"/>
      <style:text-properties fo:font-size="5pt" style:font-size-asian="5pt"/>
    </style:style>
    <style:style style:name="P1874" style:family="paragraph" style:parent-style-name="Table_20_Paragraph">
      <style:paragraph-properties fo:margin-left="0.1272in" fo:margin-right="0in"/>
    </style:style>
    <style:style style:name="P1875" style:family="paragraph" style:parent-style-name="Table_20_Paragraph">
      <style:paragraph-properties fo:margin-left="0.0217in" fo:margin-right="0.0228in" fo:margin-top="0.0008in" fo:margin-bottom="0in" style:contextual-spacing="false" fo:text-align="center" style:justify-single-word="false"/>
    </style:style>
    <style:style style:name="P1876" style:family="paragraph" style:parent-style-name="Table_20_Paragraph">
      <style:paragraph-properties fo:margin-left="0in" fo:margin-right="0.0535in" fo:margin-top="0.0319in" fo:margin-bottom="0in" style:contextual-spacing="false" fo:text-align="right" style:justify-single-word="false"/>
    </style:style>
    <style:style style:name="P1877" style:family="paragraph" style:parent-style-name="Table_20_Paragraph">
      <style:paragraph-properties fo:margin-left="0.0217in" fo:margin-right="0.0228in" fo:margin-top="0.0319in" fo:margin-bottom="0in" style:contextual-spacing="false" fo:text-align="center" style:justify-single-word="false"/>
    </style:style>
    <style:style style:name="P1878" style:family="paragraph" style:parent-style-name="Table_20_Paragraph">
      <style:paragraph-properties fo:margin-left="0.002in" fo:margin-right="0.0193in" fo:margin-top="0.0311in" fo:margin-bottom="0in" style:contextual-spacing="false" fo:line-height="0.0661in" fo:text-align="center" style:justify-single-word="false"/>
    </style:style>
    <style:style style:name="P1879" style:family="paragraph" style:parent-style-name="Table_20_Paragraph">
      <style:paragraph-properties fo:margin-left="0.0083in" fo:margin-right="0in" fo:margin-top="0.0327in" fo:margin-bottom="0in" style:contextual-spacing="false" fo:line-height="0.0791in" fo:text-align="center" style:justify-single-word="false"/>
    </style:style>
    <style:style style:name="P1880" style:family="paragraph" style:parent-style-name="Table_20_Paragraph">
      <style:paragraph-properties fo:margin-left="0.0736in" fo:margin-right="0in" fo:margin-top="0.0327in" fo:margin-bottom="0in" style:contextual-spacing="false" fo:line-height="0.0791in"/>
    </style:style>
    <style:style style:name="P1881" style:family="paragraph" style:parent-style-name="Table_20_Paragraph">
      <style:paragraph-properties fo:margin-left="0.0654in" fo:margin-right="0in" fo:margin-top="0.0327in" fo:margin-bottom="0in" style:contextual-spacing="false" fo:line-height="0.0791in"/>
    </style:style>
    <style:style style:name="P1882" style:family="paragraph" style:parent-style-name="Table_20_Paragraph">
      <style:paragraph-properties fo:margin-left="0.2102in" fo:margin-right="0in" fo:margin-top="0.039in" fo:margin-bottom="0in" style:contextual-spacing="false" fo:line-height="0.0728in"/>
    </style:style>
    <style:style style:name="P1883" style:family="paragraph" style:parent-style-name="Table_20_Paragraph">
      <style:paragraph-properties fo:margin-left="0.061in" fo:margin-right="0in" fo:margin-top="0.0327in" fo:margin-bottom="0in" style:contextual-spacing="false" fo:line-height="0.0791in"/>
    </style:style>
    <style:style style:name="P1884" style:family="paragraph" style:parent-style-name="Table_20_Paragraph">
      <style:paragraph-properties fo:margin-left="0.0008in" fo:margin-right="0.0236in" fo:margin-top="0.0327in" fo:margin-bottom="0in" style:contextual-spacing="false" fo:line-height="0.0791in" fo:text-align="center" style:justify-single-word="false"/>
    </style:style>
    <style:style style:name="P1885" style:family="paragraph" style:parent-style-name="Table_20_Paragraph">
      <style:paragraph-properties fo:margin-left="0.0583in" fo:margin-right="0in" fo:margin-top="0.0484in" fo:margin-bottom="0in" style:contextual-spacing="false"/>
    </style:style>
    <style:style style:name="P1886" style:family="paragraph" style:parent-style-name="Table_20_Paragraph">
      <style:paragraph-properties fo:margin-left="0.0583in" fo:margin-right="0in" fo:margin-top="0.0189in" fo:margin-bottom="0in" style:contextual-spacing="false"/>
    </style:style>
    <style:style style:name="P1887" style:family="paragraph" style:parent-style-name="Table_20_Paragraph">
      <style:paragraph-properties fo:margin-left="0.0783in" fo:margin-right="0in"/>
    </style:style>
    <style:style style:name="P1888" style:family="paragraph" style:parent-style-name="Table_20_Paragraph">
      <style:paragraph-properties fo:margin-left="0.0791in" fo:margin-right="0in" fo:margin-top="0.0008in" fo:margin-bottom="0in" style:contextual-spacing="false"/>
    </style:style>
    <style:style style:name="P1889" style:family="paragraph" style:parent-style-name="Table_20_Paragraph">
      <style:paragraph-properties fo:margin-left="0.0709in" fo:margin-right="0in" fo:margin-top="0.0008in" fo:margin-bottom="0in" style:contextual-spacing="false"/>
    </style:style>
    <style:style style:name="P1890" style:family="paragraph" style:parent-style-name="Table_20_Paragraph">
      <style:paragraph-properties fo:margin-left="0.148in" fo:margin-right="0in" fo:margin-top="0.0008in" fo:margin-bottom="0in" style:contextual-spacing="false"/>
    </style:style>
    <style:style style:name="P1891" style:family="paragraph" style:parent-style-name="Table_20_Paragraph">
      <style:paragraph-properties fo:margin-left="0.0217in" fo:margin-right="0.0228in" fo:text-align="center" style:justify-single-word="false"/>
    </style:style>
    <style:style style:name="P1892" style:family="paragraph" style:parent-style-name="Text_20_body">
      <style:paragraph-properties fo:margin-top="0.0075in" fo:margin-bottom="0in" style:contextual-spacing="false"/>
      <style:text-properties fo:font-size="4pt" style:font-size-asian="4pt"/>
    </style:style>
    <style:style style:name="P1893" style:family="paragraph" style:parent-style-name="Standard">
      <style:paragraph-properties fo:margin-left="1.7516in" fo:margin-right="2.5839in" fo:margin-top="0.0244in" fo:margin-bottom="0in" style:contextual-spacing="false" fo:line-height="134%" fo:text-align="center" style:justify-single-word="false" fo:text-indent="0in" style:auto-text-indent="false"/>
    </style:style>
    <style:style style:name="P1894" style:family="paragraph" style:parent-style-name="Text_20_body">
      <style:paragraph-properties fo:margin-top="0.0827in" fo:margin-bottom="0in" style:contextual-spacing="false"/>
      <style:text-properties fo:font-size="6pt" style:font-size-asian="6pt"/>
    </style:style>
    <style:style style:name="P1895" style:family="paragraph" style:parent-style-name="Standard">
      <style:paragraph-properties fo:margin-left="0.3937in" fo:margin-right="0in" fo:margin-top="0.0008in" fo:margin-bottom="0in" style:contextual-spacing="false" fo:text-align="left" style:justify-single-word="false" fo:text-indent="0in" style:auto-text-indent="false">
        <style:tab-stops>
          <style:tab-stop style:position="7.0465in" style:type="right"/>
        </style:tab-stops>
      </style:paragraph-properties>
    </style:style>
    <style:style style:name="P1896" style:family="paragraph" style:parent-style-name="Text_20_body" style:master-page-name="Converted49">
      <style:paragraph-properties style:page-number="50"/>
      <style:text-properties style:font-name="Lato Black" fo:font-size="10pt" fo:font-weight="bold" style:font-size-asian="10pt" style:font-weight-asian="bold"/>
    </style:style>
    <style:style style:name="P1897" style:family="paragraph" style:parent-style-name="Text_20_body">
      <style:paragraph-properties fo:margin-top="0.0362in" fo:margin-bottom="0.0008in" style:contextual-spacing="false"/>
      <style:text-properties style:font-name="Lato Black" fo:font-size="10pt" fo:font-weight="bold" style:font-size-asian="10pt" style:font-weight-asian="bold"/>
    </style:style>
    <style:style style:name="P1898" style:family="paragraph" style:parent-style-name="Table_20_Paragraph">
      <style:paragraph-properties fo:margin-left="0in" fo:margin-right="0.0201in" fo:margin-top="0.0118in" fo:margin-bottom="0in" style:contextual-spacing="false" fo:text-align="right" style:justify-single-word="false"/>
    </style:style>
    <style:style style:name="P1899" style:family="paragraph" style:parent-style-name="Table_20_Paragraph">
      <style:paragraph-properties fo:margin-left="0.0409in" fo:margin-right="0.0043in" fo:margin-top="0.0118in" fo:margin-bottom="0in" style:contextual-spacing="false" fo:text-align="center" style:justify-single-word="false"/>
    </style:style>
    <style:style style:name="P1900" style:family="paragraph" style:parent-style-name="Table_20_Paragraph">
      <style:paragraph-properties fo:margin-left="0.0181in" fo:margin-right="0.0165in" fo:margin-top="0.0098in" fo:margin-bottom="0in" style:contextual-spacing="false" fo:text-align="center" style:justify-single-word="false"/>
    </style:style>
    <style:style style:name="P1901" style:family="paragraph" style:parent-style-name="Table_20_Paragraph">
      <style:paragraph-properties fo:margin-left="0.0319in" fo:margin-right="0.0272in" fo:margin-top="0.0252in" fo:margin-bottom="0in" style:contextual-spacing="false" fo:text-align="center" style:justify-single-word="false"/>
    </style:style>
    <style:style style:name="P1902" style:family="paragraph" style:parent-style-name="Table_20_Paragraph">
      <style:paragraph-properties fo:margin-left="0.0366in" fo:margin-right="0.0256in" fo:margin-top="0.0252in" fo:margin-bottom="0in" style:contextual-spacing="false" fo:text-align="center" style:justify-single-word="false"/>
    </style:style>
    <style:style style:name="P1903" style:family="paragraph" style:parent-style-name="Table_20_Paragraph">
      <style:paragraph-properties fo:margin-left="0.1236in" fo:margin-right="0in" fo:margin-top="0.0252in" fo:margin-bottom="0in" style:contextual-spacing="false"/>
    </style:style>
    <style:style style:name="P1904" style:family="paragraph" style:parent-style-name="Table_20_Paragraph">
      <style:paragraph-properties fo:margin-left="0.1992in" fo:margin-right="0in" fo:margin-top="0.0382in" fo:margin-bottom="0in" style:contextual-spacing="false"/>
    </style:style>
    <style:style style:name="P1905" style:family="paragraph" style:parent-style-name="Table_20_Paragraph">
      <style:paragraph-properties fo:margin-left="0.1138in" fo:margin-right="0in" fo:margin-top="0.0252in" fo:margin-bottom="0in" style:contextual-spacing="false"/>
    </style:style>
    <style:style style:name="P1906" style:family="paragraph" style:parent-style-name="Table_20_Paragraph">
      <style:paragraph-properties fo:margin-left="0.1756in" fo:margin-right="0in" fo:margin-top="0.0252in" fo:margin-bottom="0in" style:contextual-spacing="false"/>
    </style:style>
    <style:style style:name="P1907" style:family="paragraph" style:parent-style-name="Table_20_Paragraph">
      <style:paragraph-properties fo:margin-left="0.0571in" fo:margin-right="0in" fo:margin-top="0.061in" fo:margin-bottom="0in" style:contextual-spacing="false" fo:line-height="125%" fo:text-indent="0.0016in" style:auto-text-indent="false"/>
    </style:style>
    <style:style style:name="P1908" style:family="paragraph" style:parent-style-name="Table_20_Paragraph">
      <style:paragraph-properties fo:margin-left="0.0366in" fo:margin-right="0.0429in" fo:text-align="center" style:justify-single-word="false"/>
    </style:style>
    <style:style style:name="P1909" style:family="paragraph" style:parent-style-name="Table_20_Paragraph">
      <style:paragraph-properties fo:margin-top="0.028in" fo:margin-bottom="0in" style:contextual-spacing="false"/>
      <style:text-properties style:font-name="Lato Black" fo:font-size="5pt" fo:font-weight="bold" style:font-size-asian="5pt" style:font-weight-asian="bold"/>
    </style:style>
    <style:style style:name="P1910" style:family="paragraph" style:parent-style-name="Table_20_Paragraph">
      <style:paragraph-properties fo:margin-left="0.0626in" fo:margin-right="0in"/>
    </style:style>
    <style:style style:name="P1911" style:family="paragraph" style:parent-style-name="Table_20_Paragraph">
      <style:paragraph-properties fo:margin-left="0.1984in" fo:margin-right="0in" fo:margin-top="0.0681in" fo:margin-bottom="0in" style:contextual-spacing="false"/>
    </style:style>
    <style:style style:name="P1912" style:family="paragraph" style:parent-style-name="Table_20_Paragraph">
      <style:paragraph-properties fo:margin-top="0.0346in" fo:margin-bottom="0in" style:contextual-spacing="false"/>
      <style:text-properties style:font-name="Lato Black" fo:font-size="5pt" fo:font-weight="bold" style:font-size-asian="5pt" style:font-weight-asian="bold"/>
    </style:style>
    <style:style style:name="P1913" style:family="paragraph" style:parent-style-name="Table_20_Paragraph">
      <style:paragraph-properties fo:margin-left="0.15in" fo:margin-right="0in"/>
    </style:style>
    <style:style style:name="P1914" style:family="paragraph" style:parent-style-name="Table_20_Paragraph">
      <style:paragraph-properties fo:margin-left="0in" fo:margin-right="0.0402in" fo:margin-top="0.0126in" fo:margin-bottom="0in" style:contextual-spacing="false" fo:text-align="right" style:justify-single-word="false"/>
    </style:style>
    <style:style style:name="P1915" style:family="paragraph" style:parent-style-name="Table_20_Paragraph">
      <style:paragraph-properties fo:margin-left="0.1472in" fo:margin-right="0in" fo:margin-top="0.0126in" fo:margin-bottom="0in" style:contextual-spacing="false"/>
    </style:style>
    <style:style style:name="P1916" style:family="paragraph" style:parent-style-name="Table_20_Paragraph">
      <style:paragraph-properties fo:margin-left="0.0181in" fo:margin-right="0.0209in" fo:margin-top="0.0126in" fo:margin-bottom="0in" style:contextual-spacing="false" fo:text-align="center" style:justify-single-word="false"/>
    </style:style>
    <style:style style:name="P1917" style:family="paragraph" style:parent-style-name="Table_20_Paragraph">
      <style:paragraph-properties fo:margin-left="0.011in" fo:margin-right="0in" fo:margin-top="0.0429in" fo:margin-bottom="0in" style:contextual-spacing="false" fo:text-align="center" style:justify-single-word="false"/>
    </style:style>
    <style:style style:name="P1918" style:family="paragraph" style:parent-style-name="Table_20_Paragraph">
      <style:paragraph-properties fo:margin-left="0.0193in" fo:margin-right="0.0008in" fo:margin-top="0.0492in" fo:margin-bottom="0in" style:contextual-spacing="false" fo:text-align="center" style:justify-single-word="false"/>
    </style:style>
    <style:style style:name="P1919" style:family="paragraph" style:parent-style-name="Table_20_Paragraph">
      <style:paragraph-properties fo:margin-left="0.0201in" fo:margin-right="0in" fo:margin-top="0.0429in" fo:margin-bottom="0in" style:contextual-spacing="false" fo:text-align="center" style:justify-single-word="false"/>
    </style:style>
    <style:style style:name="P1920" style:family="paragraph" style:parent-style-name="Table_20_Paragraph">
      <style:paragraph-properties fo:margin-left="0.1075in" fo:margin-right="0in" fo:margin-top="0.0563in" fo:margin-bottom="0in" style:contextual-spacing="false"/>
    </style:style>
    <style:style style:name="P1921" style:family="paragraph" style:parent-style-name="Table_20_Paragraph">
      <style:paragraph-properties fo:margin-left="0.0689in" fo:margin-right="0in" fo:margin-top="0.0492in" fo:margin-bottom="0in" style:contextual-spacing="false"/>
    </style:style>
    <style:style style:name="P1922" style:family="paragraph" style:parent-style-name="Table_20_Paragraph">
      <style:paragraph-properties fo:margin-left="0.0366in" fo:margin-right="0.0409in" fo:margin-top="0.0429in" fo:margin-bottom="0in" style:contextual-spacing="false" fo:text-align="center" style:justify-single-word="false"/>
    </style:style>
    <style:style style:name="P1923" style:family="paragraph" style:parent-style-name="Table_20_Paragraph">
      <style:paragraph-properties fo:margin-left="0.0555in" fo:margin-right="0.0465in" fo:margin-top="0.0189in" fo:margin-bottom="0in" style:contextual-spacing="false" fo:line-height="119%" fo:text-align="justify" style:justify-single-word="false" fo:text-indent="0.0035in" style:auto-text-indent="false"/>
    </style:style>
    <style:style style:name="P1924" style:family="paragraph" style:parent-style-name="Table_20_Paragraph">
      <style:paragraph-properties fo:margin-left="0.0189in" fo:margin-right="0.0193in" fo:text-align="center" style:justify-single-word="false"/>
    </style:style>
    <style:style style:name="P1925" style:family="paragraph" style:parent-style-name="Table_20_Paragraph">
      <style:paragraph-properties fo:margin-top="0.0319in" fo:margin-bottom="0in" style:contextual-spacing="false"/>
      <style:text-properties style:font-name="Lato Black" fo:font-size="5pt" fo:font-weight="bold" style:font-size-asian="5pt" style:font-weight-asian="bold"/>
    </style:style>
    <style:style style:name="P1926" style:family="paragraph" style:parent-style-name="Table_20_Paragraph">
      <style:paragraph-properties fo:margin-left="0.0201in" fo:margin-right="0.0189in" fo:text-align="center" style:justify-single-word="false"/>
    </style:style>
    <style:style style:name="P1927" style:family="paragraph" style:parent-style-name="Table_20_Paragraph">
      <style:paragraph-properties fo:margin-left="0.0654in" fo:margin-right="0in"/>
    </style:style>
    <style:style style:name="P1928" style:family="paragraph" style:parent-style-name="Table_20_Paragraph">
      <style:paragraph-properties fo:margin-left="0.1043in" fo:margin-right="0in" fo:margin-top="0.0689in" fo:margin-bottom="0in" style:contextual-spacing="false"/>
    </style:style>
    <style:style style:name="P1929" style:family="paragraph" style:parent-style-name="Table_20_Paragraph">
      <style:paragraph-properties fo:margin-left="0.0366in" fo:margin-right="0.022in" fo:text-align="center" style:justify-single-word="false"/>
    </style:style>
    <style:style style:name="P1930" style:family="paragraph" style:parent-style-name="Table_20_Paragraph">
      <style:paragraph-properties fo:margin-left="0in" fo:margin-right="0.05in" fo:margin-top="0.0138in" fo:margin-bottom="0in" style:contextual-spacing="false" fo:text-align="right" style:justify-single-word="false"/>
    </style:style>
    <style:style style:name="P1931" style:family="paragraph" style:parent-style-name="Table_20_Paragraph">
      <style:paragraph-properties fo:margin-left="0.0366in" fo:margin-right="0.0272in" fo:margin-top="0.0138in" fo:margin-bottom="0in" style:contextual-spacing="false" fo:text-align="center" style:justify-single-word="false"/>
    </style:style>
    <style:style style:name="P1932" style:family="paragraph" style:parent-style-name="Table_20_Paragraph">
      <style:paragraph-properties fo:margin-left="0.0181in" fo:margin-right="0.0244in" fo:margin-top="0.0118in" fo:margin-bottom="0in" style:contextual-spacing="false" fo:text-align="center" style:justify-single-word="false"/>
    </style:style>
    <style:style style:name="P1933" style:family="paragraph" style:parent-style-name="Table_20_Paragraph">
      <style:paragraph-properties fo:margin-left="0.0638in" fo:margin-right="0in" fo:margin-top="0.0563in" fo:margin-bottom="0in" style:contextual-spacing="false"/>
    </style:style>
    <style:style style:name="P1934" style:family="paragraph" style:parent-style-name="Table_20_Paragraph">
      <style:paragraph-properties fo:margin-left="0.0689in" fo:margin-right="0in" fo:margin-top="0.0429in" fo:margin-bottom="0in" style:contextual-spacing="false"/>
    </style:style>
    <style:style style:name="P1935" style:family="paragraph" style:parent-style-name="Table_20_Paragraph">
      <style:paragraph-properties fo:margin-left="0.0555in" fo:margin-right="0.0445in" fo:margin-top="0.0161in" fo:margin-bottom="0in" style:contextual-spacing="false" fo:line-height="119%" fo:text-align="justify" style:justify-single-word="false" fo:text-indent="0.0035in" style:auto-text-indent="false"/>
    </style:style>
    <style:style style:name="P1936" style:family="paragraph" style:parent-style-name="Table_20_Paragraph">
      <style:paragraph-properties fo:margin-top="0.0161in" fo:margin-bottom="0in" style:contextual-spacing="false"/>
      <style:text-properties style:font-name="Lato Black" fo:font-size="5pt" fo:font-weight="bold" style:font-size-asian="5pt" style:font-weight-asian="bold"/>
    </style:style>
    <style:style style:name="P1937" style:family="paragraph" style:parent-style-name="Table_20_Paragraph">
      <style:paragraph-properties fo:margin-left="0.0189in" fo:margin-right="0.0193in" fo:margin-top="0.0008in" fo:margin-bottom="0in" style:contextual-spacing="false" fo:text-align="center" style:justify-single-word="false"/>
    </style:style>
    <style:style style:name="P1938" style:family="paragraph" style:parent-style-name="Table_20_Paragraph">
      <style:paragraph-properties fo:margin-top="0.0299in" fo:margin-bottom="0in" style:contextual-spacing="false"/>
      <style:text-properties style:font-name="Lato Black" fo:font-size="5pt" fo:font-weight="bold" style:font-size-asian="5pt" style:font-weight-asian="bold"/>
    </style:style>
    <style:style style:name="P1939" style:family="paragraph" style:parent-style-name="Table_20_Paragraph">
      <style:paragraph-properties fo:margin-left="0.1043in" fo:margin-right="0in" fo:margin-top="0.0693in" fo:margin-bottom="0in" style:contextual-spacing="false"/>
    </style:style>
    <style:style style:name="P1940" style:family="paragraph" style:parent-style-name="Table_20_Paragraph">
      <style:paragraph-properties fo:margin-top="0.0228in" fo:margin-bottom="0in" style:contextual-spacing="false"/>
      <style:text-properties style:font-name="Lato Black" fo:font-size="5pt" fo:font-weight="bold" style:font-size-asian="5pt" style:font-weight-asian="bold"/>
    </style:style>
    <style:style style:name="P1941" style:family="paragraph" style:parent-style-name="Table_20_Paragraph">
      <style:paragraph-properties fo:margin-left="0in" fo:margin-right="0.05in" fo:margin-top="0.0146in" fo:margin-bottom="0in" style:contextual-spacing="false" fo:text-align="right" style:justify-single-word="false"/>
    </style:style>
    <style:style style:name="P1942" style:family="paragraph" style:parent-style-name="Table_20_Paragraph">
      <style:paragraph-properties fo:margin-left="0.0366in" fo:margin-right="0.0264in" fo:margin-top="0.0146in" fo:margin-bottom="0in" style:contextual-spacing="false" fo:text-align="center" style:justify-single-word="false"/>
    </style:style>
    <style:style style:name="P1943" style:family="paragraph" style:parent-style-name="Table_20_Paragraph">
      <style:paragraph-properties fo:margin-left="0.0181in" fo:margin-right="0.0165in" fo:margin-top="0.0126in" fo:margin-bottom="0in" style:contextual-spacing="false" fo:text-align="center" style:justify-single-word="false"/>
    </style:style>
    <style:style style:name="P1944" style:family="paragraph" style:parent-style-name="Table_20_Paragraph">
      <style:paragraph-properties fo:margin-left="0.0319in" fo:margin-right="0in" fo:margin-top="0.0161in" fo:margin-bottom="0in" style:contextual-spacing="false" fo:text-align="center" style:justify-single-word="false"/>
    </style:style>
    <style:style style:name="P1945" style:family="paragraph" style:parent-style-name="Table_20_Paragraph">
      <style:paragraph-properties fo:margin-left="0.0429in" fo:margin-right="0.0063in" fo:margin-top="0.0161in" fo:margin-bottom="0in" style:contextual-spacing="false" fo:text-align="center" style:justify-single-word="false"/>
    </style:style>
    <style:style style:name="P1946" style:family="paragraph" style:parent-style-name="Table_20_Paragraph">
      <style:paragraph-properties fo:margin-left="0.1244in" fo:margin-right="0in" fo:margin-top="0.0161in" fo:margin-bottom="0in" style:contextual-spacing="false"/>
    </style:style>
    <style:style style:name="P1947" style:family="paragraph" style:parent-style-name="Table_20_Paragraph">
      <style:paragraph-properties fo:margin-left="0.0626in" fo:margin-right="0in" fo:margin-top="0.0228in" fo:margin-bottom="0in" style:contextual-spacing="false"/>
    </style:style>
    <style:style style:name="P1948" style:family="paragraph" style:parent-style-name="Table_20_Paragraph">
      <style:paragraph-properties fo:margin-left="0.1102in" fo:margin-right="0in" fo:margin-top="0.0161in" fo:margin-bottom="0in" style:contextual-spacing="false"/>
    </style:style>
    <style:style style:name="P1949" style:family="paragraph" style:parent-style-name="Table_20_Paragraph">
      <style:paragraph-properties fo:margin-left="0.1756in" fo:margin-right="0in" fo:margin-top="0.0161in" fo:margin-bottom="0in" style:contextual-spacing="false"/>
    </style:style>
    <style:style style:name="P1950" style:family="paragraph" style:parent-style-name="Table_20_Paragraph">
      <style:paragraph-properties fo:margin-left="0.0583in" fo:margin-right="0in" fo:margin-top="0.061in" fo:margin-bottom="0in" style:contextual-spacing="false" fo:line-height="121%" fo:text-indent="-0.0016in" style:auto-text-indent="false"/>
    </style:style>
    <style:style style:name="P1951" style:family="paragraph" style:parent-style-name="Table_20_Paragraph">
      <style:paragraph-properties fo:margin-left="0.0366in" fo:margin-right="0.0189in" fo:text-align="center" style:justify-single-word="false"/>
    </style:style>
    <style:style style:name="P1952" style:family="paragraph" style:parent-style-name="Table_20_Paragraph">
      <style:paragraph-properties fo:margin-left="0.1626in" fo:margin-right="0in"/>
    </style:style>
    <style:style style:name="P1953" style:family="paragraph" style:parent-style-name="Table_20_Paragraph">
      <style:paragraph-properties fo:margin-left="0.2154in" fo:margin-right="0in" fo:margin-top="0.0717in" fo:margin-bottom="0in" style:contextual-spacing="false"/>
    </style:style>
    <style:style style:name="P1954" style:family="paragraph" style:parent-style-name="Table_20_Paragraph">
      <style:paragraph-properties fo:margin-top="0.0244in" fo:margin-bottom="0in" style:contextual-spacing="false"/>
      <style:text-properties style:font-name="Lato Black" fo:font-size="5pt" fo:font-weight="bold" style:font-size-asian="5pt" style:font-weight-asian="bold"/>
    </style:style>
    <style:style style:name="P1955" style:family="paragraph" style:parent-style-name="Table_20_Paragraph">
      <style:paragraph-properties fo:margin-left="0in" fo:margin-right="0.0402in" fo:margin-top="0.0146in" fo:margin-bottom="0in" style:contextual-spacing="false" fo:text-align="right" style:justify-single-word="false"/>
    </style:style>
    <style:style style:name="P1956" style:family="paragraph" style:parent-style-name="Table_20_Paragraph">
      <style:paragraph-properties fo:margin-left="0.1665in" fo:margin-right="0in" fo:margin-top="0.0146in" fo:margin-bottom="0in" style:contextual-spacing="false"/>
    </style:style>
    <style:style style:name="P1957" style:family="paragraph" style:parent-style-name="Table_20_Paragraph">
      <style:paragraph-properties fo:margin-left="0.0181in" fo:margin-right="0.0098in" fo:margin-top="0.0134in" fo:margin-bottom="0in" style:contextual-spacing="false" fo:text-align="center" style:justify-single-word="false"/>
    </style:style>
    <style:style style:name="P1958" style:family="paragraph" style:parent-style-name="Table_20_Paragraph">
      <style:paragraph-properties fo:margin-left="0.0319in" fo:margin-right="0.0272in" fo:margin-top="0.0528in" fo:margin-bottom="0in" style:contextual-spacing="false" fo:text-align="center" style:justify-single-word="false"/>
    </style:style>
    <style:style style:name="P1959" style:family="paragraph" style:parent-style-name="Table_20_Paragraph">
      <style:paragraph-properties fo:margin-left="0.0366in" fo:margin-right="0.0201in" fo:margin-top="0.0528in" fo:margin-bottom="0in" style:contextual-spacing="false" fo:text-align="center" style:justify-single-word="false"/>
    </style:style>
    <style:style style:name="P1960" style:family="paragraph" style:parent-style-name="Table_20_Paragraph">
      <style:paragraph-properties fo:margin-left="0.128in" fo:margin-right="0in" fo:margin-top="0.0528in" fo:margin-bottom="0in" style:contextual-spacing="false"/>
    </style:style>
    <style:style style:name="P1961" style:family="paragraph" style:parent-style-name="Table_20_Paragraph">
      <style:paragraph-properties fo:margin-left="0.0661in" fo:margin-right="0in" fo:margin-top="0.0591in" fo:margin-bottom="0in" style:contextual-spacing="false"/>
    </style:style>
    <style:style style:name="P1962" style:family="paragraph" style:parent-style-name="Table_20_Paragraph">
      <style:paragraph-properties fo:margin-left="0.1138in" fo:margin-right="0in" fo:margin-top="0.0528in" fo:margin-bottom="0in" style:contextual-spacing="false"/>
    </style:style>
    <style:style style:name="P1963" style:family="paragraph" style:parent-style-name="Table_20_Paragraph">
      <style:paragraph-properties fo:margin-left="0.172in" fo:margin-right="0in" fo:margin-top="0.0528in" fo:margin-bottom="0in" style:contextual-spacing="false"/>
    </style:style>
    <style:style style:name="P1964" style:family="paragraph" style:parent-style-name="Table_20_Paragraph">
      <style:paragraph-properties fo:margin-left="0.0598in" fo:margin-right="0in" fo:margin-top="0.0299in" fo:margin-bottom="0in" style:contextual-spacing="false" fo:line-height="121%" fo:text-indent="-0.0016in" style:auto-text-indent="false"/>
    </style:style>
    <style:style style:name="P1965" style:family="paragraph" style:parent-style-name="Table_20_Paragraph">
      <style:paragraph-properties fo:margin-left="0.0366in" fo:margin-right="0.0366in" fo:text-align="center" style:justify-single-word="false"/>
    </style:style>
    <style:style style:name="P1966" style:family="paragraph" style:parent-style-name="Table_20_Paragraph">
      <style:paragraph-properties fo:margin-left="0.1319in" fo:margin-right="0in" fo:margin-top="0.0764in" fo:margin-bottom="0in" style:contextual-spacing="false"/>
    </style:style>
    <style:style style:name="P1967" style:family="paragraph" style:parent-style-name="Table_20_Paragraph">
      <style:paragraph-properties fo:margin-top="0.0283in" fo:margin-bottom="0in" style:contextual-spacing="false"/>
      <style:text-properties style:font-name="Lato Black" fo:font-size="5.5pt" fo:font-weight="bold" style:font-size-asian="5.5pt" style:font-weight-asian="bold"/>
    </style:style>
    <style:style style:name="P1968" style:family="paragraph" style:parent-style-name="Table_20_Paragraph">
      <style:paragraph-properties fo:margin-left="0.0181in" fo:margin-right="0.0063in" fo:text-align="center" style:justify-single-word="false"/>
    </style:style>
    <style:style style:name="P1969" style:family="paragraph" style:parent-style-name="Table_20_Paragraph">
      <style:paragraph-properties fo:margin-left="0.2189in" fo:margin-right="0in" fo:margin-top="0.0728in" fo:margin-bottom="0in" style:contextual-spacing="false"/>
    </style:style>
    <style:style style:name="P1970" style:family="paragraph" style:parent-style-name="Table_20_Paragraph">
      <style:paragraph-properties fo:margin-left="0.1472in" fo:margin-right="0in"/>
    </style:style>
    <style:style style:name="P1971" style:family="paragraph" style:parent-style-name="Table_20_Paragraph">
      <style:paragraph-properties fo:margin-left="0in" fo:margin-right="0.0402in" fo:margin-top="0.0173in" fo:margin-bottom="0in" style:contextual-spacing="false" fo:text-align="right" style:justify-single-word="false"/>
    </style:style>
    <style:style style:name="P1972" style:family="paragraph" style:parent-style-name="Table_20_Paragraph">
      <style:paragraph-properties fo:margin-left="0.1472in" fo:margin-right="0in" fo:margin-top="0.0173in" fo:margin-bottom="0in" style:contextual-spacing="false"/>
    </style:style>
    <style:style style:name="P1973" style:family="paragraph" style:parent-style-name="Table_20_Paragraph">
      <style:paragraph-properties fo:margin-left="0.0244in" fo:margin-right="0.0063in" fo:margin-top="0.0134in" fo:margin-bottom="0in" style:contextual-spacing="false" fo:text-align="center" style:justify-single-word="false"/>
    </style:style>
    <style:style style:name="P1974" style:family="paragraph" style:parent-style-name="Table_20_Paragraph">
      <style:paragraph-properties fo:margin-left="0.0319in" fo:margin-right="0.0272in" fo:margin-top="0.0472in" fo:margin-bottom="0in" style:contextual-spacing="false" fo:text-align="center" style:justify-single-word="false"/>
    </style:style>
    <style:style style:name="P1975" style:family="paragraph" style:parent-style-name="Table_20_Paragraph">
      <style:paragraph-properties fo:margin-left="0.0366in" fo:margin-right="0.0252in" fo:margin-top="0.0472in" fo:margin-bottom="0in" style:contextual-spacing="false" fo:text-align="center" style:justify-single-word="false"/>
    </style:style>
    <style:style style:name="P1976" style:family="paragraph" style:parent-style-name="Table_20_Paragraph">
      <style:paragraph-properties fo:margin-left="0.1244in" fo:margin-right="0in" fo:margin-top="0.0543in" fo:margin-bottom="0in" style:contextual-spacing="false"/>
    </style:style>
    <style:style style:name="P1977" style:family="paragraph" style:parent-style-name="Table_20_Paragraph">
      <style:paragraph-properties fo:margin-left="0.0626in" fo:margin-right="0in" fo:margin-top="0.0602in" fo:margin-bottom="0in" style:contextual-spacing="false"/>
    </style:style>
    <style:style style:name="P1978" style:family="paragraph" style:parent-style-name="Table_20_Paragraph">
      <style:paragraph-properties fo:margin-left="0.1102in" fo:margin-right="0in" fo:margin-top="0.0472in" fo:margin-bottom="0in" style:contextual-spacing="false"/>
    </style:style>
    <style:style style:name="P1979" style:family="paragraph" style:parent-style-name="Table_20_Paragraph">
      <style:paragraph-properties fo:margin-left="0.1756in" fo:margin-right="0in" fo:margin-top="0.0472in" fo:margin-bottom="0in" style:contextual-spacing="false"/>
    </style:style>
    <style:style style:name="P1980" style:family="paragraph" style:parent-style-name="Table_20_Paragraph">
      <style:paragraph-properties fo:margin-left="0.0598in" fo:margin-right="0in" fo:margin-top="0.0165in" fo:margin-bottom="0in" style:contextual-spacing="false" fo:line-height="121%" fo:text-indent="-0.0016in" style:auto-text-indent="false"/>
    </style:style>
    <style:style style:name="P1981" style:family="paragraph" style:parent-style-name="Table_20_Paragraph">
      <style:paragraph-properties fo:margin-top="0.0134in" fo:margin-bottom="0in" style:contextual-spacing="false"/>
      <style:text-properties style:font-name="Lato Black" fo:font-size="5pt" fo:font-weight="bold" style:font-size-asian="5pt" style:font-weight-asian="bold"/>
    </style:style>
    <style:style style:name="P1982" style:family="paragraph" style:parent-style-name="Table_20_Paragraph">
      <style:paragraph-properties fo:margin-left="0.0366in" fo:margin-right="0.0417in" fo:text-align="center" style:justify-single-word="false"/>
    </style:style>
    <style:style style:name="P1983" style:family="paragraph" style:parent-style-name="Table_20_Paragraph">
      <style:paragraph-properties fo:margin-left="0.1382in" fo:margin-right="0in" fo:margin-top="0.0598in" fo:margin-bottom="0in" style:contextual-spacing="false"/>
    </style:style>
    <style:style style:name="P1984" style:family="paragraph" style:parent-style-name="Table_20_Paragraph">
      <style:paragraph-properties fo:margin-left="0.0181in" fo:margin-right="0in" fo:text-align="center" style:justify-single-word="false"/>
    </style:style>
    <style:style style:name="P1985" style:family="paragraph" style:parent-style-name="Table_20_Paragraph">
      <style:paragraph-properties fo:margin-left="0.2154in" fo:margin-right="0in" fo:margin-top="0.0728in" fo:margin-bottom="0in" style:contextual-spacing="false"/>
    </style:style>
    <style:style style:name="P1986" style:family="paragraph" style:parent-style-name="Table_20_Paragraph">
      <style:paragraph-properties fo:margin-left="0in" fo:margin-right="0.0402in" fo:margin-top="0.0181in" fo:margin-bottom="0in" style:contextual-spacing="false" fo:text-align="right" style:justify-single-word="false"/>
    </style:style>
    <style:style style:name="P1987" style:family="paragraph" style:parent-style-name="Table_20_Paragraph">
      <style:paragraph-properties fo:margin-left="0.1472in" fo:margin-right="0in" fo:margin-top="0.0181in" fo:margin-bottom="0in" style:contextual-spacing="false"/>
    </style:style>
    <style:style style:name="P1988" style:family="paragraph" style:parent-style-name="Standard">
      <style:paragraph-properties fo:margin-left="0.8736in" fo:margin-right="1.7925in" fo:margin-top="0in" fo:margin-bottom="0in" style:contextual-spacing="false" fo:line-height="102%" fo:text-align="left" style:justify-single-word="false" fo:text-indent="-0.0035in" style:auto-text-indent="false"/>
    </style:style>
    <style:style style:name="P1989" style:family="paragraph" style:parent-style-name="Standard">
      <style:paragraph-properties fo:margin-left="0.8736in" fo:margin-right="1.952in" fo:margin-top="0.0016in" fo:margin-bottom="0in" style:contextual-spacing="false" fo:line-height="102%" fo:text-align="left" style:justify-single-word="false" fo:text-indent="-0.0035in" style:auto-text-indent="false"/>
    </style:style>
    <style:style style:name="P1990" style:family="paragraph" style:parent-style-name="Standard">
      <style:paragraph-properties fo:margin-left="0.8736in" fo:margin-right="3.4217in" fo:margin-top="0in" fo:margin-bottom="0in" style:contextual-spacing="false" fo:line-height="104%" fo:text-align="left" style:justify-single-word="false" fo:text-indent="0in" style:auto-text-indent="false"/>
    </style:style>
    <style:style style:name="P1991" style:family="paragraph" style:parent-style-name="Standard">
      <style:paragraph-properties fo:margin-left="0.8736in" fo:margin-right="3.1957in" fo:margin-top="0in" fo:margin-bottom="0in" style:contextual-spacing="false" fo:line-height="104%" fo:text-align="left" style:justify-single-word="false" fo:text-indent="0in" style:auto-text-indent="false"/>
    </style:style>
    <style:style style:name="P1992" style:family="paragraph" style:parent-style-name="Standard">
      <style:paragraph-properties fo:margin-left="0.8736in" fo:margin-right="2.0264in" fo:margin-top="0in" fo:margin-bottom="0in" style:contextual-spacing="false" fo:line-height="102%" fo:text-align="left" style:justify-single-word="false" fo:text-indent="0in" style:auto-text-indent="false"/>
    </style:style>
    <style:style style:name="P1993" style:family="paragraph" style:parent-style-name="Standard">
      <style:paragraph-properties fo:margin-left="0.8736in" fo:margin-right="1.7925in" fo:margin-top="0in" fo:margin-bottom="0in" style:contextual-spacing="false" fo:line-height="102%" fo:text-align="left" style:justify-single-word="false" fo:text-indent="0in" style:auto-text-indent="false"/>
    </style:style>
    <style:style style:name="P1994" style:family="paragraph" style:parent-style-name="Standard">
      <style:paragraph-properties fo:margin-left="0.8736in" fo:margin-right="3.8299in" fo:margin-top="0.0016in" fo:margin-bottom="0in" style:contextual-spacing="false" fo:text-align="left" style:justify-single-word="false" fo:text-indent="0in" style:auto-text-indent="false"/>
    </style:style>
    <style:style style:name="P1995" style:family="paragraph" style:parent-style-name="Standard">
      <style:paragraph-properties fo:margin-left="0.8709in" fo:margin-right="0in" fo:margin-top="0.0047in" fo:margin-bottom="0in" style:contextual-spacing="false" fo:text-align="left" style:justify-single-word="false" fo:text-indent="0in" style:auto-text-indent="false"/>
    </style:style>
    <style:style style:name="P1996" style:family="paragraph" style:parent-style-name="Standard">
      <style:paragraph-properties fo:margin-left="0.8709in" fo:margin-right="0in" fo:margin-top="0.0055in" fo:margin-bottom="0in" style:contextual-spacing="false" fo:text-align="left" style:justify-single-word="false" fo:text-indent="0in" style:auto-text-indent="false"/>
    </style:style>
    <style:style style:name="P1997" style:family="paragraph" style:parent-style-name="Standard">
      <style:paragraph-properties fo:margin-left="0in" fo:margin-right="1.0193in" fo:margin-top="0.0508in" fo:margin-bottom="0in" style:contextual-spacing="false" fo:text-align="center" style:justify-single-word="false" fo:text-indent="0in" style:auto-text-indent="false"/>
    </style:style>
    <style:style style:name="P1998" style:family="paragraph" style:parent-style-name="Standard">
      <style:paragraph-properties fo:margin-left="1.7043in" fo:margin-right="2.7252in" fo:margin-top="0.0217in" fo:margin-bottom="0in" style:contextual-spacing="false" fo:line-height="125%" fo:text-align="center" style:justify-single-word="false" fo:text-indent="0in" style:auto-text-indent="false"/>
    </style:style>
    <style:style style:name="P1999" style:family="paragraph" style:parent-style-name="Text_20_body" style:master-page-name="Converted50">
      <style:paragraph-properties style:page-number="auto"/>
    </style:style>
    <style:style style:name="P2000" style:family="paragraph" style:parent-style-name="Text_20_body">
      <style:paragraph-properties fo:margin-top="0.0091in" fo:margin-bottom="0in" style:contextual-spacing="false"/>
    </style:style>
    <style:style style:name="P2001" style:family="paragraph" style:parent-style-name="Text_20_body">
      <style:paragraph-properties fo:margin-left="0.8929in" fo:margin-right="1.9516in" fo:line-height="103%" fo:text-align="justify" style:justify-single-word="false" fo:text-indent="0.0016in" style:auto-text-indent="false"/>
    </style:style>
    <style:style style:name="P2002" style:family="paragraph" style:parent-style-name="Standard">
      <style:paragraph-properties fo:margin-left="0.8945in" fo:margin-right="0in" fo:margin-top="0.0035in" fo:margin-bottom="0in" style:contextual-spacing="false" fo:text-align="justify" style:justify-single-word="false" fo:text-indent="0in" style:auto-text-indent="false"/>
    </style:style>
    <style:style style:name="P2003" style:family="paragraph" style:parent-style-name="Standard">
      <style:paragraph-properties fo:margin-left="0.8937in" fo:margin-right="0in" fo:margin-top="0.002in" fo:margin-bottom="0in" style:contextual-spacing="false" fo:text-align="justify" style:justify-single-word="false" fo:text-indent="0in" style:auto-text-indent="false"/>
    </style:style>
    <style:style style:name="P2004" style:family="paragraph" style:parent-style-name="Text_20_body">
      <style:paragraph-properties fo:margin-top="0.0272in" fo:margin-bottom="0in" style:contextual-spacing="false"/>
      <style:text-properties fo:font-size="10pt" style:font-size-asian="10pt"/>
    </style:style>
    <style:style style:name="P2005" style:family="paragraph" style:parent-style-name="Standard">
      <style:paragraph-properties fo:margin-left="1.6689in" fo:margin-right="2.6335in" fo:margin-top="0.0484in" fo:margin-bottom="0in" style:contextual-spacing="false" fo:text-align="center" style:justify-single-word="false" fo:text-indent="0in" style:auto-text-indent="false"/>
    </style:style>
    <style:style style:name="P2006" style:family="paragraph" style:parent-style-name="Standard">
      <style:paragraph-properties fo:margin-left="0.0516in" fo:margin-right="1.0193in" fo:margin-top="0.0217in" fo:margin-bottom="0in" style:contextual-spacing="false" fo:text-align="center" style:justify-single-word="false" fo:text-indent="0in" style:auto-text-indent="false"/>
    </style:style>
    <style:style style:name="P2007" style:family="paragraph" style:parent-style-name="Standard">
      <style:paragraph-properties fo:margin-left="1.6457in" fo:margin-right="2.6335in" fo:margin-top="0.0217in" fo:margin-bottom="0in" style:contextual-spacing="false" fo:text-align="center" style:justify-single-word="false" fo:text-indent="0in" style:auto-text-indent="false"/>
    </style:style>
    <style:style style:name="P2008" style:family="paragraph" style:parent-style-name="Text_20_body">
      <style:paragraph-properties fo:margin-top="0.0252in" fo:margin-bottom="0in" style:contextual-spacing="false"/>
      <style:text-properties fo:font-size="6pt" style:font-size-asian="6pt"/>
    </style:style>
    <style:style style:name="P2009" style:family="paragraph" style:parent-style-name="Text_20_body" style:master-page-name="Converted51">
      <style:paragraph-properties style:page-number="52"/>
      <style:text-properties style:font-name="Lato Black" fo:font-weight="bold" style:font-weight-asian="bold"/>
    </style:style>
    <style:style style:name="P2010" style:family="paragraph" style:parent-style-name="Text_20_body">
      <style:text-properties style:font-name="Lato Black" fo:font-weight="bold" style:font-weight-asian="bold"/>
    </style:style>
    <style:style style:name="P2011" style:family="paragraph" style:parent-style-name="Text_20_body">
      <style:paragraph-properties fo:margin-top="0.0299in" fo:margin-bottom="0in" style:contextual-spacing="false"/>
      <style:text-properties style:font-name="Lato Black" fo:font-weight="bold" style:font-weight-asian="bold"/>
    </style:style>
    <style:style style:name="P2012" style:family="paragraph" style:parent-style-name="Heading_20_5">
      <style:paragraph-properties fo:margin-left="0.922in" fo:margin-right="0in"/>
    </style:style>
    <style:style style:name="P2013" style:family="paragraph" style:parent-style-name="Text_20_body">
      <style:paragraph-properties fo:margin-top="0.0484in" fo:margin-bottom="0in" style:contextual-spacing="false"/>
      <style:text-properties fo:font-weight="bold" style:font-weight-asian="bold"/>
    </style:style>
    <style:style style:name="P2014" style:family="paragraph" style:parent-style-name="Standard">
      <style:paragraph-properties fo:margin-left="0.922in" fo:margin-right="1.8516in" fo:margin-top="0in" fo:margin-bottom="0in" style:contextual-spacing="false" fo:line-height="119%" fo:text-align="left" style:justify-single-word="false" fo:text-indent="0in" style:auto-text-indent="false"/>
    </style:style>
    <style:style style:name="P2015" style:family="paragraph" style:parent-style-name="Standard">
      <style:paragraph-properties fo:margin-left="0.922in" fo:margin-right="0in" fo:margin-top="0.0016in" fo:margin-bottom="0in" style:contextual-spacing="false" fo:text-align="left" style:justify-single-word="false" fo:text-indent="0in" style:auto-text-indent="false"/>
    </style:style>
    <style:style style:name="P2016" style:family="paragraph" style:parent-style-name="Text_20_body">
      <style:paragraph-properties fo:margin-left="0.922in" fo:margin-right="1.8898in" fo:margin-top="0.0047in" fo:margin-bottom="0in" style:contextual-spacing="false" fo:line-height="104%" fo:text-align="justify" style:justify-single-word="false"/>
    </style:style>
    <style:style style:name="P2017" style:family="paragraph" style:parent-style-name="Table_20_Paragraph">
      <style:paragraph-properties fo:margin-left="0in" fo:margin-right="0.011in" fo:margin-top="0.0272in" fo:margin-bottom="0in" style:contextual-spacing="false" fo:text-align="center" style:justify-single-word="false"/>
    </style:style>
    <style:style style:name="P2018" style:family="paragraph" style:parent-style-name="Table_20_Paragraph">
      <style:paragraph-properties fo:margin-left="0.0075in" fo:margin-right="0in" fo:margin-top="0.0717in" fo:margin-bottom="0in" style:contextual-spacing="false" fo:text-align="center" style:justify-single-word="false"/>
    </style:style>
    <style:style style:name="P2019" style:family="paragraph" style:parent-style-name="Table_20_Paragraph">
      <style:paragraph-properties fo:margin-left="0.0189in" fo:margin-right="0.011in" fo:margin-top="0.0717in" fo:margin-bottom="0in" style:contextual-spacing="false" fo:text-align="center" style:justify-single-word="false"/>
    </style:style>
    <style:style style:name="P2020" style:family="paragraph" style:parent-style-name="Table_20_Paragraph">
      <style:paragraph-properties fo:margin-left="0.0252in" fo:margin-right="0.0161in" fo:margin-top="0.0717in" fo:margin-bottom="0in" style:contextual-spacing="false" fo:text-align="center" style:justify-single-word="false"/>
    </style:style>
    <style:style style:name="P2021" style:family="paragraph" style:parent-style-name="Table_20_Paragraph">
      <style:paragraph-properties fo:margin-left="0.1626in" fo:margin-right="0in" fo:margin-top="0.0717in" fo:margin-bottom="0in" style:contextual-spacing="false"/>
    </style:style>
    <style:style style:name="P2022" style:family="paragraph" style:parent-style-name="Table_20_Paragraph">
      <style:paragraph-properties fo:margin-left="0.0071in" fo:margin-right="0in" fo:margin-top="0.0717in" fo:margin-bottom="0in" style:contextual-spacing="false" fo:text-align="center" style:justify-single-word="false"/>
    </style:style>
    <style:style style:name="P2023" style:family="paragraph" style:parent-style-name="Table_20_Paragraph">
      <style:paragraph-properties fo:margin-left="0.0071in" fo:margin-right="0.0189in" fo:margin-top="0.0717in" fo:margin-bottom="0in" style:contextual-spacing="false" fo:text-align="center" style:justify-single-word="false"/>
    </style:style>
    <style:style style:name="P2024" style:family="paragraph" style:parent-style-name="Table_20_Paragraph">
      <style:paragraph-properties fo:margin-left="0.0571in" fo:margin-right="0.0492in" fo:margin-top="0.0173in" fo:margin-bottom="0in" style:contextual-spacing="false" style:line-height-at-least="0.0835in" fo:text-align="justify" style:justify-single-word="false"/>
    </style:style>
    <style:style style:name="P2025" style:family="paragraph" style:parent-style-name="Table_20_Paragraph">
      <style:paragraph-properties fo:margin-top="0.0362in" fo:margin-bottom="0in" style:contextual-spacing="false"/>
      <style:text-properties fo:font-size="5pt" style:font-size-asian="5pt"/>
    </style:style>
    <style:style style:name="P2026" style:family="paragraph" style:parent-style-name="Table_20_Paragraph">
      <style:paragraph-properties fo:margin-left="0.0075in" fo:margin-right="0.0189in" fo:margin-top="0.0008in" fo:margin-bottom="0in" style:contextual-spacing="false" fo:text-align="center" style:justify-single-word="false"/>
    </style:style>
    <style:style style:name="P2027" style:family="paragraph" style:parent-style-name="Table_20_Paragraph">
      <style:paragraph-properties fo:margin-left="0.0209in" fo:margin-right="0.0307in" fo:margin-top="0.0008in" fo:margin-bottom="0in" style:contextual-spacing="false" fo:text-align="center" style:justify-single-word="false"/>
    </style:style>
    <style:style style:name="P2028" style:family="paragraph" style:parent-style-name="Table_20_Paragraph">
      <style:paragraph-properties fo:margin-top="0.0736in" fo:margin-bottom="0in" style:contextual-spacing="false"/>
      <style:text-properties fo:font-size="5pt" style:font-size-asian="5pt"/>
    </style:style>
    <style:style style:name="P2029" style:family="paragraph" style:parent-style-name="Table_20_Paragraph">
      <style:paragraph-properties fo:margin-left="0.152in" fo:margin-right="0.1236in" fo:line-height="106%" fo:text-indent="-0.0118in" style:auto-text-indent="false"/>
    </style:style>
    <style:style style:name="P2030" style:family="paragraph" style:parent-style-name="Table_20_Paragraph">
      <style:paragraph-properties fo:margin-top="0.0071in" fo:margin-bottom="0in" style:contextual-spacing="false"/>
      <style:text-properties fo:font-size="5pt" style:font-size-asian="5pt"/>
    </style:style>
    <style:style style:name="P2031" style:family="paragraph" style:parent-style-name="Table_20_Paragraph">
      <style:paragraph-properties fo:margin-left="0.0071in" fo:margin-right="0in" fo:text-align="center" style:justify-single-word="false"/>
    </style:style>
    <style:style style:name="P2032" style:family="paragraph" style:parent-style-name="Table_20_Paragraph">
      <style:paragraph-properties fo:margin-left="0.0189in" fo:margin-right="0.0118in" fo:text-align="center" style:justify-single-word="false"/>
    </style:style>
    <style:style style:name="P2033" style:family="paragraph" style:parent-style-name="Table_20_Paragraph">
      <style:paragraph-properties fo:margin-left="0in" fo:margin-right="0.0484in" fo:margin-top="0.028in" fo:margin-bottom="0in" style:contextual-spacing="false" fo:text-align="right" style:justify-single-word="false"/>
    </style:style>
    <style:style style:name="P2034" style:family="paragraph" style:parent-style-name="Table_20_Paragraph">
      <style:paragraph-properties fo:margin-left="0.0189in" fo:margin-right="0.0118in" fo:margin-top="0.028in" fo:margin-bottom="0in" style:contextual-spacing="false" fo:text-align="center" style:justify-single-word="false"/>
    </style:style>
    <style:style style:name="P2035" style:family="paragraph" style:parent-style-name="Standard">
      <style:paragraph-properties fo:margin-left="0.922in" fo:margin-right="1.7925in" fo:margin-top="0.0008in" fo:margin-bottom="0in" style:contextual-spacing="false" fo:line-height="104%" fo:text-align="left" style:justify-single-word="false" fo:text-indent="0in" style:auto-text-indent="false"/>
    </style:style>
    <style:style style:name="P2036" style:family="paragraph" style:parent-style-name="Standard">
      <style:paragraph-properties fo:margin-left="0.922in" fo:margin-right="3.2063in" fo:margin-top="0in" fo:margin-bottom="0in" style:contextual-spacing="false" fo:line-height="104%" fo:text-align="left" style:justify-single-word="false" fo:text-indent="0in" style:auto-text-indent="false"/>
    </style:style>
    <style:style style:name="P2037" style:family="paragraph" style:parent-style-name="Standard">
      <style:paragraph-properties fo:margin-left="0.922in" fo:margin-right="3.1008in" fo:margin-top="0in" fo:margin-bottom="0in" style:contextual-spacing="false" fo:line-height="104%" fo:text-align="left" style:justify-single-word="false" fo:text-indent="0in" style:auto-text-indent="false"/>
    </style:style>
    <style:style style:name="P2038" style:family="paragraph" style:parent-style-name="Standard">
      <style:paragraph-properties fo:margin-left="0.922in" fo:margin-right="1.7925in" fo:margin-top="0in" fo:margin-bottom="0in" style:contextual-spacing="false" fo:line-height="104%" fo:text-align="left" style:justify-single-word="false" fo:text-indent="0in" style:auto-text-indent="false"/>
    </style:style>
    <style:style style:name="P2039" style:family="paragraph" style:parent-style-name="Standard">
      <style:paragraph-properties fo:margin-left="0.922in" fo:margin-right="3.6575in" fo:margin-top="0in" fo:margin-bottom="0in" style:contextual-spacing="false" fo:line-height="104%" fo:text-align="left" style:justify-single-word="false" fo:text-indent="0in" style:auto-text-indent="false"/>
    </style:style>
    <style:style style:name="P2040" style:family="paragraph" style:parent-style-name="Standard">
      <style:paragraph-properties fo:margin-left="0.922in" fo:margin-right="0in" fo:margin-top="0in" fo:margin-bottom="0in" style:contextual-spacing="false" fo:text-align="left" style:justify-single-word="false" fo:text-indent="0in" style:auto-text-indent="false"/>
    </style:style>
    <style:style style:name="P2041" style:family="paragraph" style:parent-style-name="Standard">
      <style:paragraph-properties fo:margin-left="0.922in" fo:margin-right="0in" fo:margin-top="0.0055in" fo:margin-bottom="0in" style:contextual-spacing="false" fo:text-align="left" style:justify-single-word="false" fo:text-indent="0in" style:auto-text-indent="false"/>
    </style:style>
    <style:style style:name="P2042" style:family="paragraph" style:parent-style-name="Text_20_body">
      <style:paragraph-properties fo:margin-left="0.922in" fo:margin-right="1.8862in" fo:margin-top="0.0244in" fo:margin-bottom="0in" style:contextual-spacing="false" fo:line-height="104%" fo:text-align="justify" style:justify-single-word="false"/>
    </style:style>
    <style:style style:name="P2043" style:family="paragraph" style:parent-style-name="Standard">
      <style:paragraph-properties fo:margin-left="0.922in" fo:margin-right="0in" fo:margin-top="0.0008in" fo:margin-bottom="0in" style:contextual-spacing="false" fo:text-align="justify" style:justify-single-word="false" fo:text-indent="0in" style:auto-text-indent="false"/>
    </style:style>
    <style:style style:name="P2044" style:family="paragraph" style:parent-style-name="Standard">
      <style:paragraph-properties fo:margin-left="0.922in" fo:margin-right="0in" fo:margin-top="0.0047in" fo:margin-bottom="0in" style:contextual-spacing="false" fo:text-align="left" style:justify-single-word="false" fo:text-indent="0in" style:auto-text-indent="false"/>
    </style:style>
    <style:style style:name="P2045" style:family="paragraph" style:parent-style-name="Standard">
      <style:paragraph-properties fo:margin-left="0.1508in" fo:margin-right="1.0193in" fo:margin-top="0.0602in" fo:margin-bottom="0in" style:contextual-spacing="false" fo:text-align="center" style:justify-single-word="false" fo:text-indent="0in" style:auto-text-indent="false"/>
    </style:style>
    <style:style style:name="P2046" style:family="paragraph" style:parent-style-name="Standard">
      <style:paragraph-properties fo:margin-left="1.7654in" fo:margin-right="2.6335in" fo:margin-top="0.0228in" fo:margin-bottom="0in" style:contextual-spacing="false" fo:line-height="132%" fo:text-align="center" style:justify-single-word="false" fo:text-indent="0in" style:auto-text-indent="false"/>
    </style:style>
    <style:style style:name="P2047" style:family="paragraph" style:parent-style-name="Text_20_body" style:master-page-name="Converted52">
      <style:paragraph-properties style:page-number="auto"/>
    </style:style>
    <style:style style:name="P2048" style:family="paragraph" style:parent-style-name="Text_20_body">
      <style:paragraph-properties fo:margin-top="0.0217in" fo:margin-bottom="0in" style:contextual-spacing="false"/>
    </style:style>
    <style:style style:name="P2049" style:family="paragraph" style:parent-style-name="Heading_20_5">
      <style:paragraph-properties fo:margin-left="0.9437in" fo:margin-right="0in"/>
    </style:style>
    <style:style style:name="P2050" style:family="paragraph" style:parent-style-name="Text_20_body">
      <style:paragraph-properties fo:margin-top="0.0492in" fo:margin-bottom="0in" style:contextual-spacing="false"/>
      <style:text-properties fo:font-weight="bold" style:font-weight-asian="bold"/>
    </style:style>
    <style:style style:name="P2051" style:family="paragraph" style:parent-style-name="Standard">
      <style:paragraph-properties fo:margin-left="0.9437in" fo:margin-right="1.8118in" fo:margin-top="0in" fo:margin-bottom="0in" style:contextual-spacing="false" fo:line-height="119%" fo:text-align="left" style:justify-single-word="false" fo:text-indent="0in" style:auto-text-indent="false"/>
    </style:style>
    <style:style style:name="P2052" style:family="paragraph" style:parent-style-name="Standard">
      <style:paragraph-properties fo:margin-left="0.9437in" fo:margin-right="0in" fo:margin-top="0.0008in" fo:margin-bottom="0in" style:contextual-spacing="false" fo:text-align="left" style:justify-single-word="false" fo:text-indent="0in" style:auto-text-indent="false"/>
    </style:style>
    <style:style style:name="P2053" style:family="paragraph" style:parent-style-name="Text_20_body">
      <style:paragraph-properties fo:margin-left="0.9437in" fo:margin-right="1.8681in" fo:margin-top="0.0055in" fo:margin-bottom="0in" style:contextual-spacing="false" fo:line-height="104%" fo:text-align="justify" style:justify-single-word="false"/>
    </style:style>
    <style:style style:name="P2054" style:family="paragraph" style:parent-style-name="Table_20_Paragraph">
      <style:paragraph-properties fo:margin-left="0.0075in" fo:margin-right="0.0209in" fo:margin-top="0.0264in" fo:margin-bottom="0in" style:contextual-spacing="false" fo:text-align="center" style:justify-single-word="false"/>
    </style:style>
    <style:style style:name="P2055" style:family="paragraph" style:parent-style-name="Table_20_Paragraph">
      <style:paragraph-properties fo:margin-left="0.0075in" fo:margin-right="0in" fo:margin-top="0.0654in" fo:margin-bottom="0in" style:contextual-spacing="false" fo:text-align="center" style:justify-single-word="false"/>
    </style:style>
    <style:style style:name="P2056" style:family="paragraph" style:parent-style-name="Table_20_Paragraph">
      <style:paragraph-properties fo:margin-left="0.0193in" fo:margin-right="0.0134in" fo:margin-top="0.0654in" fo:margin-bottom="0in" style:contextual-spacing="false" fo:text-align="center" style:justify-single-word="false"/>
    </style:style>
    <style:style style:name="P2057" style:family="paragraph" style:parent-style-name="Table_20_Paragraph">
      <style:paragraph-properties fo:margin-left="0.022in" fo:margin-right="0.0161in" fo:margin-top="0.0654in" fo:margin-bottom="0in" style:contextual-spacing="false" fo:text-align="center" style:justify-single-word="false"/>
    </style:style>
    <style:style style:name="P2058" style:family="paragraph" style:parent-style-name="Table_20_Paragraph">
      <style:paragraph-properties fo:margin-left="0.0563in" fo:margin-right="0in" fo:margin-top="0.0717in" fo:margin-bottom="0in" style:contextual-spacing="false"/>
    </style:style>
    <style:style style:name="P2059" style:family="paragraph" style:parent-style-name="Table_20_Paragraph">
      <style:paragraph-properties fo:margin-left="0.0083in" fo:margin-right="0.0008in" fo:margin-top="0.0654in" fo:margin-bottom="0in" style:contextual-spacing="false" fo:text-align="center" style:justify-single-word="false"/>
    </style:style>
    <style:style style:name="P2060" style:family="paragraph" style:parent-style-name="Table_20_Paragraph">
      <style:paragraph-properties fo:margin-left="0.0236in" fo:margin-right="0.0362in" fo:margin-top="0.0654in" fo:margin-bottom="0in" style:contextual-spacing="false" fo:text-align="center" style:justify-single-word="false"/>
    </style:style>
    <style:style style:name="P2061" style:family="paragraph" style:parent-style-name="Table_20_Paragraph">
      <style:paragraph-properties fo:margin-top="0.011in" fo:margin-bottom="0in" style:contextual-spacing="false"/>
      <style:text-properties fo:font-size="5pt" style:font-size-asian="5pt"/>
    </style:style>
    <style:style style:name="P2062" style:family="paragraph" style:parent-style-name="Table_20_Paragraph">
      <style:paragraph-properties fo:margin-left="0.0193in" fo:margin-right="0.0311in" fo:margin-top="0.0764in" fo:margin-bottom="0in" style:contextual-spacing="false" fo:text-align="center" style:justify-single-word="false"/>
    </style:style>
    <style:style style:name="P2063" style:family="paragraph" style:parent-style-name="Table_20_Paragraph">
      <style:paragraph-properties fo:margin-left="0.0209in" fo:margin-right="0.0335in" fo:text-align="center" style:justify-single-word="false"/>
    </style:style>
    <style:style style:name="P2064" style:family="paragraph" style:parent-style-name="Table_20_Paragraph">
      <style:paragraph-properties fo:margin-left="0.1555in" fo:margin-right="0in"/>
    </style:style>
    <style:style style:name="P2065" style:family="paragraph" style:parent-style-name="Table_20_Paragraph">
      <style:paragraph-properties fo:margin-left="0.0083in" fo:margin-right="0in" fo:text-align="center" style:justify-single-word="false"/>
    </style:style>
    <style:style style:name="P2066" style:family="paragraph" style:parent-style-name="Table_20_Paragraph">
      <style:paragraph-properties fo:margin-left="0.0417in" fo:margin-right="0.0362in" fo:margin-top="0.0272in" fo:margin-bottom="0in" style:contextual-spacing="false" fo:text-align="center" style:justify-single-word="false"/>
    </style:style>
    <style:style style:name="P2067" style:family="paragraph" style:parent-style-name="Table_20_Paragraph">
      <style:paragraph-properties fo:margin-left="0in" fo:margin-right="0.048in" fo:margin-top="0.0272in" fo:margin-bottom="0in" style:contextual-spacing="false" fo:text-align="right" style:justify-single-word="false"/>
    </style:style>
    <style:style style:name="P2068" style:family="paragraph" style:parent-style-name="Table_20_Paragraph">
      <style:paragraph-properties fo:margin-left="0.0209in" fo:margin-right="0.0134in" fo:margin-top="0.028in" fo:margin-bottom="0in" style:contextual-spacing="false" fo:text-align="center" style:justify-single-word="false"/>
    </style:style>
    <style:style style:name="P2069" style:family="paragraph" style:parent-style-name="Table_20_Paragraph">
      <style:paragraph-properties fo:margin-left="0.0075in" fo:margin-right="0in" fo:margin-top="0.0646in" fo:margin-bottom="0in" style:contextual-spacing="false" fo:text-align="center" style:justify-single-word="false"/>
    </style:style>
    <style:style style:name="P2070" style:family="paragraph" style:parent-style-name="Table_20_Paragraph">
      <style:paragraph-properties fo:margin-left="0.0193in" fo:margin-right="0.0134in" fo:margin-top="0.0646in" fo:margin-bottom="0in" style:contextual-spacing="false" fo:text-align="center" style:justify-single-word="false"/>
    </style:style>
    <style:style style:name="P2071" style:family="paragraph" style:parent-style-name="Table_20_Paragraph">
      <style:paragraph-properties fo:margin-left="0.022in" fo:margin-right="0.0161in" fo:margin-top="0.0646in" fo:margin-bottom="0in" style:contextual-spacing="false" fo:text-align="center" style:justify-single-word="false"/>
    </style:style>
    <style:style style:name="P2072" style:family="paragraph" style:parent-style-name="Table_20_Paragraph">
      <style:paragraph-properties fo:margin-left="0.0307in" fo:margin-right="0.0244in" fo:margin-top="0.0709in" fo:margin-bottom="0in" style:contextual-spacing="false" fo:text-align="center" style:justify-single-word="false"/>
    </style:style>
    <style:style style:name="P2073" style:family="paragraph" style:parent-style-name="Table_20_Paragraph">
      <style:paragraph-properties fo:margin-left="0.1055in" fo:margin-right="0in" fo:margin-top="0.0646in" fo:margin-bottom="0in" style:contextual-spacing="false"/>
    </style:style>
    <style:style style:name="P2074" style:family="paragraph" style:parent-style-name="Table_20_Paragraph">
      <style:paragraph-properties fo:margin-left="0.0264in" fo:margin-right="0.0362in" fo:margin-top="0.0646in" fo:margin-bottom="0in" style:contextual-spacing="false" fo:text-align="center" style:justify-single-word="false"/>
    </style:style>
    <style:style style:name="P2075" style:family="paragraph" style:parent-style-name="Table_20_Paragraph">
      <style:paragraph-properties fo:margin-top="0.0102in" fo:margin-bottom="0in" style:contextual-spacing="false"/>
      <style:text-properties fo:font-size="5pt" style:font-size-asian="5pt"/>
    </style:style>
    <style:style style:name="P2076" style:family="paragraph" style:parent-style-name="Table_20_Paragraph">
      <style:paragraph-properties fo:margin-left="0.0571in" fo:margin-right="0in" fo:margin-top="0.0008in" fo:margin-bottom="0in" style:contextual-spacing="false"/>
    </style:style>
    <style:style style:name="P2077" style:family="paragraph" style:parent-style-name="Table_20_Paragraph">
      <style:paragraph-properties fo:margin-left="0.0193in" fo:margin-right="0.0118in" fo:margin-top="0.061in" fo:margin-bottom="0in" style:contextual-spacing="false" fo:text-align="center" style:justify-single-word="false"/>
    </style:style>
    <style:style style:name="P2078" style:family="paragraph" style:parent-style-name="Table_20_Paragraph">
      <style:paragraph-properties fo:margin-left="0.0209in" fo:margin-right="0.0327in" fo:margin-top="0.0008in" fo:margin-bottom="0in" style:contextual-spacing="false" fo:text-align="center" style:justify-single-word="false"/>
    </style:style>
    <style:style style:name="P2079" style:family="paragraph" style:parent-style-name="Table_20_Paragraph">
      <style:paragraph-properties fo:margin-left="0.0307in" fo:margin-right="0.0236in" fo:margin-top="0.0008in" fo:margin-bottom="0in" style:contextual-spacing="false" fo:text-align="center" style:justify-single-word="false"/>
    </style:style>
    <style:style style:name="P2080" style:family="paragraph" style:parent-style-name="Table_20_Paragraph">
      <style:paragraph-properties fo:margin-left="0.1709in" fo:margin-right="0in" fo:margin-top="0.0008in" fo:margin-bottom="0in" style:contextual-spacing="false"/>
    </style:style>
    <style:style style:name="P2081" style:family="paragraph" style:parent-style-name="Table_20_Paragraph">
      <style:paragraph-properties fo:margin-left="0.0453in" fo:margin-right="0.0362in" fo:margin-top="0.0264in" fo:margin-bottom="0in" style:contextual-spacing="false" fo:text-align="center" style:justify-single-word="false"/>
    </style:style>
    <style:style style:name="P2082" style:family="paragraph" style:parent-style-name="Table_20_Paragraph">
      <style:paragraph-properties fo:margin-left="0in" fo:margin-right="0.0472in" fo:margin-top="0.0264in" fo:margin-bottom="0in" style:contextual-spacing="false" fo:text-align="right" style:justify-single-word="false"/>
    </style:style>
    <style:style style:name="P2083" style:family="paragraph" style:parent-style-name="Table_20_Paragraph">
      <style:paragraph-properties fo:margin-left="0.0272in" fo:margin-right="0.0362in" fo:margin-top="0.0264in" fo:margin-bottom="0in" style:contextual-spacing="false" fo:text-align="center" style:justify-single-word="false"/>
    </style:style>
    <style:style style:name="P2084" style:family="paragraph" style:parent-style-name="Table_20_Paragraph">
      <style:paragraph-properties fo:margin-left="0.0075in" fo:margin-right="0.0173in" fo:margin-top="0.028in" fo:margin-bottom="0in" style:contextual-spacing="false" fo:text-align="center" style:justify-single-word="false"/>
    </style:style>
    <style:style style:name="P2085" style:family="paragraph" style:parent-style-name="Table_20_Paragraph">
      <style:paragraph-properties fo:margin-left="0.0228in" fo:margin-right="0.0161in" fo:margin-top="0.0646in" fo:margin-bottom="0in" style:contextual-spacing="false" fo:text-align="center" style:justify-single-word="false"/>
    </style:style>
    <style:style style:name="P2086" style:family="paragraph" style:parent-style-name="Table_20_Paragraph">
      <style:paragraph-properties fo:margin-left="0.0571in" fo:margin-right="0in" fo:margin-top="0.0709in" fo:margin-bottom="0in" style:contextual-spacing="false"/>
    </style:style>
    <style:style style:name="P2087" style:family="paragraph" style:parent-style-name="Table_20_Paragraph">
      <style:paragraph-properties fo:margin-left="0.0193in" fo:margin-right="0.0311in" fo:text-align="center" style:justify-single-word="false"/>
    </style:style>
    <style:style style:name="P2088" style:family="paragraph" style:parent-style-name="Table_20_Paragraph">
      <style:paragraph-properties fo:margin-left="0.0307in" fo:margin-right="0.0244in" fo:margin-top="0.0008in" fo:margin-bottom="0in" style:contextual-spacing="false" fo:text-align="center" style:justify-single-word="false"/>
    </style:style>
    <style:style style:name="P2089" style:family="paragraph" style:parent-style-name="Table_20_Paragraph">
      <style:paragraph-properties fo:margin-left="0.0453in" fo:margin-right="0.0362in" fo:text-align="center" style:justify-single-word="false"/>
    </style:style>
    <style:style style:name="P2090" style:family="paragraph" style:parent-style-name="Table_20_Paragraph">
      <style:paragraph-properties fo:margin-left="0in" fo:margin-right="0.0472in" fo:margin-top="0.0272in" fo:margin-bottom="0in" style:contextual-spacing="false" fo:text-align="right" style:justify-single-word="false"/>
    </style:style>
    <style:style style:name="P2091" style:family="paragraph" style:parent-style-name="Table_20_Paragraph">
      <style:paragraph-properties fo:margin-left="0.0091in" fo:margin-right="0.0453in" fo:margin-top="0.0272in" fo:margin-bottom="0in" style:contextual-spacing="false" fo:text-align="center" style:justify-single-word="false"/>
    </style:style>
    <style:style style:name="P2092" style:family="paragraph" style:parent-style-name="Table_20_Paragraph">
      <style:paragraph-properties fo:margin-left="0.0571in" fo:margin-right="0in" fo:margin-top="0.0717in" fo:margin-bottom="0in" style:contextual-spacing="false"/>
    </style:style>
    <style:style style:name="P2093" style:family="paragraph" style:parent-style-name="Table_20_Paragraph">
      <style:paragraph-properties fo:margin-left="0.1047in" fo:margin-right="0in" fo:margin-top="0.0646in" fo:margin-bottom="0in" style:contextual-spacing="false"/>
    </style:style>
    <style:style style:name="P2094" style:family="paragraph" style:parent-style-name="Table_20_Paragraph">
      <style:paragraph-properties fo:margin-left="0.0244in" fo:margin-right="0.0362in" fo:margin-top="0.0646in" fo:margin-bottom="0in" style:contextual-spacing="false" fo:text-align="center" style:justify-single-word="false"/>
    </style:style>
    <style:style style:name="P2095" style:family="paragraph" style:parent-style-name="Table_20_Paragraph">
      <style:paragraph-properties fo:margin-left="0.0209in" fo:margin-right="0.0327in" fo:text-align="center" style:justify-single-word="false"/>
    </style:style>
    <style:style style:name="P2096" style:family="paragraph" style:parent-style-name="Table_20_Paragraph">
      <style:paragraph-properties fo:margin-left="0.0307in" fo:margin-right="0.0244in" fo:text-align="center" style:justify-single-word="false"/>
    </style:style>
    <style:style style:name="P2097" style:family="paragraph" style:parent-style-name="Table_20_Paragraph">
      <style:paragraph-properties fo:margin-left="0.1701in" fo:margin-right="0in"/>
    </style:style>
    <style:style style:name="P2098" style:family="paragraph" style:parent-style-name="Table_20_Paragraph">
      <style:paragraph-properties fo:margin-left="0.0429in" fo:margin-right="0.0362in" fo:margin-top="0.0272in" fo:margin-bottom="0in" style:contextual-spacing="false" fo:text-align="center" style:justify-single-word="false"/>
    </style:style>
    <style:style style:name="P2099" style:family="paragraph" style:parent-style-name="Table_20_Paragraph">
      <style:paragraph-properties fo:margin-left="0in" fo:margin-right="0.05in" fo:margin-top="0.0272in" fo:margin-bottom="0in" style:contextual-spacing="false" fo:text-align="right" style:justify-single-word="false"/>
    </style:style>
    <style:style style:name="P2100" style:family="paragraph" style:parent-style-name="Table_20_Paragraph">
      <style:paragraph-properties fo:margin-top="0.072in" fo:margin-bottom="0in" style:contextual-spacing="false"/>
      <style:text-properties fo:font-size="5pt" style:font-size-asian="5pt"/>
    </style:style>
    <style:style style:name="P2101" style:family="paragraph" style:parent-style-name="Table_20_Paragraph">
      <style:paragraph-properties fo:margin-left="0.1756in" fo:margin-right="0in"/>
    </style:style>
    <style:style style:name="P2102" style:family="paragraph" style:parent-style-name="Table_20_Paragraph">
      <style:paragraph-properties fo:margin-left="0.1902in" fo:margin-right="0in"/>
    </style:style>
    <style:style style:name="P2103" style:family="paragraph" style:parent-style-name="Table_20_Paragraph">
      <style:paragraph-properties fo:margin-left="0.0425in" fo:margin-right="0.0362in" fo:text-align="center" style:justify-single-word="false"/>
    </style:style>
    <style:style style:name="P2104" style:family="paragraph" style:parent-style-name="Table_20_Paragraph">
      <style:paragraph-properties fo:margin-left="0in" fo:margin-right="0.05in" fo:margin-top="0.0264in" fo:margin-bottom="0in" style:contextual-spacing="false" fo:text-align="right" style:justify-single-word="false"/>
    </style:style>
    <style:style style:name="P2105" style:family="paragraph" style:parent-style-name="Table_20_Paragraph">
      <style:paragraph-properties fo:margin-left="0.0425in" fo:margin-right="0.0362in" fo:margin-top="0.0264in" fo:margin-bottom="0in" style:contextual-spacing="false" fo:text-align="center" style:justify-single-word="false"/>
    </style:style>
    <style:style style:name="P2106" style:family="paragraph" style:parent-style-name="Table_20_Paragraph">
      <style:paragraph-properties fo:margin-top="0.0374in" fo:margin-bottom="0in" style:contextual-spacing="false"/>
      <style:text-properties fo:font-size="5pt" style:font-size-asian="5pt"/>
    </style:style>
    <style:style style:name="P2107" style:family="paragraph" style:parent-style-name="Table_20_Paragraph">
      <style:paragraph-properties fo:margin-left="0.0571in" fo:margin-right="0in" fo:line-height="122%"/>
    </style:style>
    <style:style style:name="P2108" style:family="paragraph" style:parent-style-name="Table_20_Paragraph">
      <style:paragraph-properties fo:margin-top="0.0717in" fo:margin-bottom="0in" style:contextual-spacing="false"/>
      <style:text-properties fo:font-size="5pt" style:font-size-asian="5pt"/>
    </style:style>
    <style:style style:name="P2109" style:family="paragraph" style:parent-style-name="Table_20_Paragraph">
      <style:paragraph-properties fo:margin-left="0.0193in" fo:margin-right="0.0307in" fo:text-align="center" style:justify-single-word="false"/>
    </style:style>
    <style:style style:name="P2110" style:family="paragraph" style:parent-style-name="Table_20_Paragraph">
      <style:paragraph-properties fo:margin-left="0.0425in" fo:margin-right="0.0362in" fo:margin-top="0.0272in" fo:margin-bottom="0in" style:contextual-spacing="false" fo:text-align="center" style:justify-single-word="false"/>
    </style:style>
    <style:style style:name="P2111" style:family="paragraph" style:parent-style-name="Text_20_body">
      <style:paragraph-properties fo:margin-top="0.0071in" fo:margin-bottom="0in" style:contextual-spacing="false"/>
      <style:text-properties fo:font-size="5pt" style:font-size-asian="5pt"/>
    </style:style>
    <style:style style:name="P2112" style:family="paragraph" style:parent-style-name="Standard">
      <style:paragraph-properties fo:margin-left="0in" fo:margin-right="0.8256in" fo:margin-top="0.0602in" fo:margin-bottom="0in" style:contextual-spacing="false" fo:text-align="center" style:justify-single-word="false" fo:text-indent="0in" style:auto-text-indent="false"/>
    </style:style>
    <style:style style:name="P2113" style:family="paragraph" style:parent-style-name="Standard">
      <style:paragraph-properties fo:margin-left="1.7866in" fo:margin-right="2.6118in" fo:margin-top="0.0228in" fo:margin-bottom="0in" style:contextual-spacing="false" fo:line-height="132%" fo:text-align="center" style:justify-single-word="false" fo:text-indent="0in" style:auto-text-indent="false"/>
    </style:style>
    <style:style style:name="P2114" style:family="paragraph" style:parent-style-name="Text_20_body">
      <style:paragraph-properties fo:margin-top="0.0535in" fo:margin-bottom="0in" style:contextual-spacing="false"/>
      <style:text-properties fo:font-size="6pt" style:font-size-asian="6pt"/>
    </style:style>
    <style:style style:name="P2115" style:family="paragraph" style:parent-style-name="Text_20_body" style:master-page-name="Converted53">
      <style:paragraph-properties style:page-number="54"/>
      <style:text-properties style:font-name="Lato Black" fo:font-size="10pt" fo:font-weight="bold" style:font-size-asian="10pt" style:font-weight-asian="bold"/>
    </style:style>
    <style:style style:name="P2116" style:family="paragraph" style:parent-style-name="Table_20_Paragraph">
      <style:paragraph-properties fo:margin-top="0.0008in" fo:margin-bottom="0in" style:contextual-spacing="false"/>
      <style:text-properties style:font-name="Lato Black" fo:font-size="6pt" fo:font-weight="bold" style:font-size-asian="6pt" style:font-weight-asian="bold"/>
    </style:style>
    <style:style style:name="P2117" style:family="paragraph" style:parent-style-name="Table_20_Paragraph">
      <style:paragraph-properties fo:margin-left="0.198in" fo:margin-right="0in" fo:line-height="0.0646in"/>
    </style:style>
    <style:style style:name="P2118" style:family="paragraph" style:parent-style-name="Table_20_Paragraph">
      <style:paragraph-properties fo:margin-top="0.0417in" fo:margin-bottom="0in" style:contextual-spacing="false"/>
      <style:text-properties style:font-name="Lato Black" fo:font-size="10pt" fo:font-weight="bold" style:font-size-asian="10pt" style:font-weight-asian="bold"/>
    </style:style>
    <style:style style:name="P2119" style:family="paragraph" style:parent-style-name="Table_20_Paragraph">
      <style:paragraph-properties fo:margin-left="0.1102in" fo:margin-right="0in" fo:line-height="0.0646in"/>
    </style:style>
    <style:style style:name="P2120" style:family="paragraph" style:parent-style-name="Table_20_Paragraph">
      <style:paragraph-properties fo:margin-left="3.5929in" fo:margin-right="0in" fo:line-height="0.0547in"/>
    </style:style>
    <style:style style:name="P2121" style:family="paragraph" style:parent-style-name="Table_20_Paragraph">
      <style:paragraph-properties fo:margin-top="0.0043in" fo:margin-bottom="0in" style:contextual-spacing="false"/>
      <style:text-properties style:font-name="Lato Black" fo:font-size="2pt" fo:font-weight="bold" style:font-size-asian="2pt" style:font-weight-asian="bold"/>
    </style:style>
    <style:style style:name="P2122" style:family="paragraph" style:parent-style-name="Table_20_Paragraph">
      <style:paragraph-properties fo:margin-left="0.1091in" fo:margin-right="0in" fo:line-height="0.0693in"/>
    </style:style>
    <style:style style:name="P2123" style:family="paragraph" style:parent-style-name="Table_20_Paragraph">
      <style:paragraph-properties fo:margin-left="0.1055in" fo:margin-right="0in" fo:line-height="0.0547in"/>
    </style:style>
    <style:style style:name="P2124" style:family="paragraph" style:parent-style-name="Table_20_Paragraph">
      <style:paragraph-properties fo:margin-left="0.1102in" fo:margin-right="0in" fo:line-height="0.0547in"/>
    </style:style>
    <style:style style:name="P2125" style:family="paragraph" style:parent-style-name="Table_20_Paragraph">
      <style:paragraph-properties fo:margin-top="0.0402in" fo:margin-bottom="0in" style:contextual-spacing="false"/>
      <style:text-properties style:font-name="Lato Black" fo:font-size="10pt" fo:font-weight="bold" style:font-size-asian="10pt" style:font-weight-asian="bold"/>
    </style:style>
    <style:style style:name="P2126" style:family="paragraph" style:parent-style-name="Table_20_Paragraph">
      <style:paragraph-properties fo:margin-top="0.0055in" fo:margin-bottom="0in" style:contextual-spacing="false"/>
      <style:text-properties style:font-name="Lato Black" fo:font-size="2pt" fo:font-weight="bold" style:font-size-asian="2pt" style:font-weight-asian="bold"/>
    </style:style>
    <style:style style:name="P2127" style:family="paragraph" style:parent-style-name="Table_20_Paragraph">
      <style:paragraph-properties fo:margin-left="0.1091in" fo:margin-right="0in" fo:line-height="0.0689in"/>
    </style:style>
    <style:style style:name="P2128" style:family="paragraph" style:parent-style-name="Table_20_Paragraph">
      <style:paragraph-properties fo:margin-top="0.0055in" fo:margin-bottom="0in" style:contextual-spacing="false"/>
      <style:text-properties style:font-name="Lato Black" fo:font-size="4.5pt" fo:font-weight="bold" style:font-size-asian="4.5pt" style:font-weight-asian="bold"/>
    </style:style>
    <style:style style:name="P2129" style:family="paragraph" style:parent-style-name="Table_20_Paragraph">
      <style:paragraph-properties fo:margin-left="0.1055in" fo:margin-right="0in" fo:line-height="0.0535in"/>
    </style:style>
    <style:style style:name="P2130" style:family="paragraph" style:parent-style-name="Table_20_Paragraph">
      <style:paragraph-properties fo:margin-left="0.1102in" fo:margin-right="0in" fo:line-height="0.0535in"/>
    </style:style>
    <style:style style:name="P2131" style:family="paragraph" style:parent-style-name="Table_20_Paragraph">
      <style:paragraph-properties fo:margin-top="0.0071in" fo:margin-bottom="0in" style:contextual-spacing="false"/>
      <style:text-properties style:font-name="Lato Black" fo:font-size="10pt" fo:font-weight="bold" style:font-size-asian="10pt" style:font-weight-asian="bold"/>
    </style:style>
    <style:style style:name="P2132" style:family="paragraph" style:parent-style-name="Table_20_Paragraph">
      <style:paragraph-properties fo:margin-left="0.178in" fo:margin-right="0in" fo:line-height="0.0646in"/>
    </style:style>
    <style:style style:name="P2133" style:family="paragraph" style:parent-style-name="Table_20_Paragraph">
      <style:paragraph-properties fo:margin-top="0.0965in" fo:margin-bottom="0.0008in" style:contextual-spacing="false"/>
      <style:text-properties style:font-name="Lato Black" fo:font-size="10pt" fo:font-weight="bold" style:font-size-asian="10pt" style:font-weight-asian="bold"/>
    </style:style>
    <style:style style:name="P2134" style:family="paragraph" style:parent-style-name="Table_20_Paragraph">
      <style:paragraph-properties fo:margin-left="0.0917in" fo:margin-right="0in" fo:line-height="0.0646in"/>
    </style:style>
    <style:style style:name="P2135" style:family="paragraph" style:parent-style-name="Table_20_Paragraph">
      <style:paragraph-properties fo:margin-left="0.0902in" fo:margin-right="0in" fo:line-height="0.0693in"/>
    </style:style>
    <style:style style:name="P2136" style:family="paragraph" style:parent-style-name="Table_20_Paragraph">
      <style:paragraph-properties fo:margin-top="0.0043in" fo:margin-bottom="0.0008in" style:contextual-spacing="false"/>
      <style:text-properties style:font-name="Lato Black" fo:font-size="4.5pt" fo:font-weight="bold" style:font-size-asian="4.5pt" style:font-weight-asian="bold"/>
    </style:style>
    <style:style style:name="P2137" style:family="paragraph" style:parent-style-name="Table_20_Paragraph">
      <style:paragraph-properties fo:margin-left="0.1055in" fo:margin-right="0in" fo:line-height="0.0543in"/>
    </style:style>
    <style:style style:name="P2138" style:family="paragraph" style:parent-style-name="Table_20_Paragraph">
      <style:paragraph-properties fo:margin-left="0.1102in" fo:margin-right="0in" fo:line-height="0.0543in"/>
    </style:style>
    <style:style style:name="P2139" style:family="paragraph" style:parent-style-name="Table_20_Paragraph">
      <style:paragraph-properties fo:margin-top="0.0543in" fo:margin-bottom="0in" style:contextual-spacing="false"/>
      <style:text-properties style:font-name="Lato Black" fo:font-size="10pt" fo:font-weight="bold" style:font-size-asian="10pt" style:font-weight-asian="bold"/>
    </style:style>
    <style:style style:name="P2140" style:family="paragraph" style:parent-style-name="Table_20_Paragraph">
      <style:paragraph-properties fo:margin-left="0.0902in" fo:margin-right="0in" fo:line-height="0.0689in"/>
    </style:style>
    <style:style style:name="P2141" style:family="paragraph" style:parent-style-name="Table_20_Paragraph">
      <style:paragraph-properties fo:margin-left="0.1244in" fo:margin-right="0in" fo:line-height="0.0535in"/>
    </style:style>
    <style:style style:name="P2142" style:family="paragraph" style:parent-style-name="Table_20_Paragraph">
      <style:paragraph-properties fo:margin-left="0.1055in" fo:margin-right="0in" fo:line-height="0.0646in"/>
    </style:style>
    <style:style style:name="P2143" style:family="paragraph" style:parent-style-name="Table_20_Paragraph">
      <style:paragraph-properties fo:margin-left="0.1043in" fo:margin-right="0in" fo:line-height="0.0689in"/>
    </style:style>
    <style:style style:name="P2144" style:family="paragraph" style:parent-style-name="Table_20_Paragraph">
      <style:paragraph-properties fo:margin-top="0.0075in" fo:margin-bottom="0.0008in" style:contextual-spacing="false"/>
      <style:text-properties style:font-name="Lato Black" fo:font-size="5.5pt" fo:font-weight="bold" style:font-size-asian="5.5pt" style:font-weight-asian="bold"/>
    </style:style>
    <style:style style:name="P2145" style:family="paragraph" style:parent-style-name="Table_20_Paragraph">
      <style:paragraph-properties fo:margin-left="0.7992in" fo:margin-right="0in" fo:line-height="0.0661in"/>
    </style:style>
    <style:style style:name="P2146" style:family="paragraph" style:parent-style-name="Text_20_body">
      <style:paragraph-properties fo:margin-top="0.0437in" fo:margin-bottom="0in" style:contextual-spacing="false"/>
      <style:text-properties style:font-name="Lato Black" fo:font-size="10pt" fo:font-weight="bold" style:font-size-asian="10pt" style:font-weight-asian="bold"/>
    </style:style>
    <style:style style:name="P2147" style:family="paragraph" style:parent-style-name="Text_20_body">
      <style:paragraph-properties fo:margin-top="0.0035in" fo:margin-bottom="0in" style:contextual-spacing="false"/>
      <style:text-properties style:font-name="Lato Black" fo:font-size="2.5pt" fo:font-weight="bold" style:font-size-asian="2.5pt" style:font-weight-asian="bold"/>
    </style:style>
    <style:style style:name="P2148" style:family="paragraph" style:parent-style-name="Text_20_body" style:master-page-name="Converted54">
      <style:paragraph-properties style:page-number="auto"/>
      <style:text-properties style:font-name="Lato Black" fo:font-size="10pt" fo:font-weight="bold" style:font-size-asian="10pt" style:font-weight-asian="bold"/>
    </style:style>
    <style:style style:name="P2149" style:family="paragraph" style:parent-style-name="Text_20_body">
      <style:paragraph-properties fo:margin-top="0.0736in" fo:margin-bottom="0in" style:contextual-spacing="false"/>
      <style:text-properties style:font-name="Lato Black" fo:font-size="10pt" fo:font-weight="bold" style:font-size-asian="10pt" style:font-weight-asian="bold"/>
    </style:style>
    <style:style style:name="P2150" style:family="paragraph" style:parent-style-name="Table_20_Paragraph">
      <style:paragraph-properties fo:margin-top="0.0055in" fo:margin-bottom="0in" style:contextual-spacing="false"/>
      <style:text-properties style:font-name="Lato Black" fo:font-size="5.5pt" fo:font-weight="bold" style:font-size-asian="5.5pt" style:font-weight-asian="bold"/>
    </style:style>
    <style:style style:name="P2151" style:family="paragraph" style:parent-style-name="Table_20_Paragraph">
      <style:paragraph-properties fo:margin-left="0.0591in" fo:margin-right="0.0028in" fo:line-height="110%" fo:text-indent="0.0008in" style:auto-text-indent="false"/>
    </style:style>
    <style:style style:name="P2152" style:family="paragraph" style:parent-style-name="Table_20_Paragraph">
      <style:paragraph-properties fo:margin-top="0.039in" fo:margin-bottom="0in" style:contextual-spacing="false"/>
      <style:text-properties style:font-name="Lato Black" fo:font-size="5.5pt" fo:font-weight="bold" style:font-size-asian="5.5pt" style:font-weight-asian="bold"/>
    </style:style>
    <style:style style:name="P2153" style:family="paragraph" style:parent-style-name="Table_20_Paragraph">
      <style:paragraph-properties fo:margin-left="0.0193in" fo:margin-right="0.0193in" fo:text-align="center" style:justify-single-word="false"/>
    </style:style>
    <style:style style:name="P2154" style:family="paragraph" style:parent-style-name="Table_20_Paragraph">
      <style:paragraph-properties fo:margin-top="0.052in" fo:margin-bottom="0in" style:contextual-spacing="false"/>
      <style:text-properties style:font-name="Lato Black" fo:font-size="5.5pt" fo:font-weight="bold" style:font-size-asian="5.5pt" style:font-weight-asian="bold"/>
    </style:style>
    <style:style style:name="P2155" style:family="paragraph" style:parent-style-name="Table_20_Paragraph">
      <style:paragraph-properties fo:margin-left="0.0209in" fo:margin-right="0.0366in" fo:text-align="center" style:justify-single-word="false"/>
    </style:style>
    <style:style style:name="P2156" style:family="paragraph" style:parent-style-name="Table_20_Paragraph">
      <style:paragraph-properties fo:margin-left="0in" fo:margin-right="0.1598in" fo:text-align="right" style:justify-single-word="false"/>
    </style:style>
    <style:style style:name="P2157" style:family="paragraph" style:parent-style-name="Table_20_Paragraph">
      <style:paragraph-properties fo:margin-left="0.0346in" fo:margin-right="0in" fo:margin-top="0.0638in" fo:margin-bottom="0in" style:contextual-spacing="false" fo:text-align="center" style:justify-single-word="false"/>
    </style:style>
    <style:style style:name="P2158" style:family="paragraph" style:parent-style-name="Table_20_Paragraph">
      <style:paragraph-properties fo:margin-left="0.0335in" fo:margin-right="0in" fo:margin-top="0.0043in" fo:margin-bottom="0in" style:contextual-spacing="false" fo:text-align="center" style:justify-single-word="false"/>
    </style:style>
    <style:style style:name="P2159" style:family="paragraph" style:parent-style-name="Table_20_Paragraph">
      <style:paragraph-properties fo:margin-left="0in" fo:margin-right="0.0409in" fo:margin-top="0.0043in" fo:margin-bottom="0in" style:contextual-spacing="false" fo:text-align="right" style:justify-single-word="false"/>
    </style:style>
    <style:style style:name="P2160" style:family="paragraph" style:parent-style-name="Table_20_Paragraph">
      <style:paragraph-properties fo:margin-top="0.0063in" fo:margin-bottom="0in" style:contextual-spacing="false" fo:text-align="center" style:justify-single-word="false"/>
    </style:style>
    <style:style style:name="P2161" style:family="paragraph" style:parent-style-name="Table_20_Paragraph">
      <style:paragraph-properties fo:margin-left="0.0146in" fo:margin-right="0in" fo:margin-top="0.0492in" fo:margin-bottom="0in" style:contextual-spacing="false" fo:text-align="center" style:justify-single-word="false"/>
    </style:style>
    <style:style style:name="P2162" style:family="paragraph" style:parent-style-name="Table_20_Paragraph">
      <style:paragraph-properties fo:margin-left="0.0311in" fo:margin-right="0.0118in" fo:margin-top="0.0492in" fo:margin-bottom="0in" style:contextual-spacing="false" fo:text-align="center" style:justify-single-word="false"/>
    </style:style>
    <style:style style:name="P2163" style:family="paragraph" style:parent-style-name="Table_20_Paragraph">
      <style:paragraph-properties fo:margin-left="0.0366in" fo:margin-right="0.0161in" fo:margin-top="0.0492in" fo:margin-bottom="0in" style:contextual-spacing="false" fo:text-align="center" style:justify-single-word="false"/>
    </style:style>
    <style:style style:name="P2164" style:family="paragraph" style:parent-style-name="Table_20_Paragraph">
      <style:paragraph-properties fo:margin-left="0.0634in" fo:margin-right="0in" fo:margin-top="0.0492in" fo:margin-bottom="0in" style:contextual-spacing="false"/>
    </style:style>
    <style:style style:name="P2165" style:family="paragraph" style:parent-style-name="Table_20_Paragraph">
      <style:paragraph-properties fo:margin-left="0.0346in" fo:margin-right="0.0098in" fo:margin-top="0.0492in" fo:margin-bottom="0in" style:contextual-spacing="false" fo:text-align="center" style:justify-single-word="false"/>
    </style:style>
    <style:style style:name="P2166" style:family="paragraph" style:parent-style-name="Table_20_Paragraph">
      <style:paragraph-properties fo:margin-left="0.0335in" fo:margin-right="0.0193in" fo:margin-top="0.0492in" fo:margin-bottom="0in" style:contextual-spacing="false" fo:text-align="center" style:justify-single-word="false"/>
    </style:style>
    <style:style style:name="P2167" style:family="paragraph" style:parent-style-name="Table_20_Paragraph">
      <style:paragraph-properties fo:margin-top="0.0555in" fo:margin-bottom="0in" style:contextual-spacing="false"/>
      <style:text-properties style:font-name="Lato Black" fo:font-size="5.5pt" fo:font-weight="bold" style:font-size-asian="5.5pt" style:font-weight-asian="bold"/>
    </style:style>
    <style:style style:name="P2168" style:family="paragraph" style:parent-style-name="Table_20_Paragraph">
      <style:paragraph-properties fo:margin-left="0.0618in" fo:margin-right="0in" fo:margin-top="0.0008in" fo:margin-bottom="0in" style:contextual-spacing="false"/>
    </style:style>
    <style:style style:name="P2169" style:family="paragraph" style:parent-style-name="Table_20_Paragraph">
      <style:paragraph-properties fo:margin-left="0.0193in" fo:margin-right="0.0161in" fo:margin-top="0.0008in" fo:margin-bottom="0in" style:contextual-spacing="false" fo:text-align="center" style:justify-single-word="false"/>
    </style:style>
    <style:style style:name="P2170" style:family="paragraph" style:parent-style-name="Table_20_Paragraph">
      <style:paragraph-properties fo:margin-left="0.0209in" fo:margin-right="0.0209in" fo:margin-top="0.0008in" fo:margin-bottom="0in" style:contextual-spacing="false" fo:text-align="center" style:justify-single-word="false"/>
    </style:style>
    <style:style style:name="P2171" style:family="paragraph" style:parent-style-name="Table_20_Paragraph">
      <style:paragraph-properties fo:margin-left="0.0307in" fo:margin-right="0.0055in" fo:margin-top="0.0008in" fo:margin-bottom="0in" style:contextual-spacing="false" fo:text-align="center" style:justify-single-word="false"/>
    </style:style>
    <style:style style:name="P2172" style:family="paragraph" style:parent-style-name="Table_20_Paragraph">
      <style:paragraph-properties fo:margin-left="0.0346in" fo:margin-right="0.0028in" fo:margin-top="0.0646in" fo:margin-bottom="0in" style:contextual-spacing="false" fo:text-align="center" style:justify-single-word="false"/>
    </style:style>
    <style:style style:name="P2173" style:family="paragraph" style:parent-style-name="Table_20_Paragraph">
      <style:paragraph-properties fo:margin-left="0.0335in" fo:margin-right="0.0063in" fo:margin-top="0.0043in" fo:margin-bottom="0in" style:contextual-spacing="false" fo:text-align="center" style:justify-single-word="false"/>
    </style:style>
    <style:style style:name="P2174" style:family="paragraph" style:parent-style-name="Table_20_Paragraph">
      <style:paragraph-properties fo:margin-left="0in" fo:margin-right="0.0374in" fo:margin-top="0.0091in" fo:margin-bottom="0in" style:contextual-spacing="false" fo:text-align="right" style:justify-single-word="false"/>
    </style:style>
    <style:style style:name="P2175" style:family="paragraph" style:parent-style-name="Table_20_Paragraph">
      <style:paragraph-properties fo:margin-left="0.0335in" fo:margin-right="0.0063in" fo:margin-top="0.0091in" fo:margin-bottom="0in" style:contextual-spacing="false" fo:text-align="center" style:justify-single-word="false"/>
    </style:style>
    <style:style style:name="P2176" style:family="paragraph" style:parent-style-name="Table_20_Paragraph">
      <style:paragraph-properties fo:margin-top="0.0071in" fo:margin-bottom="0in" style:contextual-spacing="false" fo:text-align="center" style:justify-single-word="false"/>
    </style:style>
    <style:style style:name="P2177" style:family="paragraph" style:parent-style-name="Table_20_Paragraph">
      <style:paragraph-properties fo:margin-left="0.0146in" fo:margin-right="0in" fo:margin-top="0.052in" fo:margin-bottom="0in" style:contextual-spacing="false" fo:text-align="center" style:justify-single-word="false"/>
    </style:style>
    <style:style style:name="P2178" style:family="paragraph" style:parent-style-name="Table_20_Paragraph">
      <style:paragraph-properties fo:margin-left="0.0311in" fo:margin-right="0.0118in" fo:margin-top="0.052in" fo:margin-bottom="0in" style:contextual-spacing="false" fo:text-align="center" style:justify-single-word="false"/>
    </style:style>
    <style:style style:name="P2179" style:family="paragraph" style:parent-style-name="Table_20_Paragraph">
      <style:paragraph-properties fo:margin-left="0.0366in" fo:margin-right="0.0161in" fo:margin-top="0.052in" fo:margin-bottom="0in" style:contextual-spacing="false" fo:text-align="center" style:justify-single-word="false"/>
    </style:style>
    <style:style style:name="P2180" style:family="paragraph" style:parent-style-name="Table_20_Paragraph">
      <style:paragraph-properties fo:margin-left="0.0634in" fo:margin-right="0in" fo:margin-top="0.052in" fo:margin-bottom="0in" style:contextual-spacing="false"/>
    </style:style>
    <style:style style:name="P2181" style:family="paragraph" style:parent-style-name="Table_20_Paragraph">
      <style:paragraph-properties fo:margin-left="0.0346in" fo:margin-right="0.0098in" fo:margin-top="0.052in" fo:margin-bottom="0in" style:contextual-spacing="false" fo:text-align="center" style:justify-single-word="false"/>
    </style:style>
    <style:style style:name="P2182" style:family="paragraph" style:parent-style-name="Table_20_Paragraph">
      <style:paragraph-properties fo:margin-left="0.0335in" fo:margin-right="0.0193in" fo:margin-top="0.052in" fo:margin-bottom="0in" style:contextual-spacing="false" fo:text-align="center" style:justify-single-word="false"/>
    </style:style>
    <style:style style:name="P2183" style:family="paragraph" style:parent-style-name="Table_20_Paragraph">
      <style:paragraph-properties fo:margin-top="0.0543in" fo:margin-bottom="0in" style:contextual-spacing="false"/>
      <style:text-properties style:font-name="Lato Black" fo:font-size="5.5pt" fo:font-weight="bold" style:font-size-asian="5.5pt" style:font-weight-asian="bold"/>
    </style:style>
    <style:style style:name="P2184" style:family="paragraph" style:parent-style-name="Table_20_Paragraph">
      <style:paragraph-properties fo:margin-left="0.0618in" fo:margin-right="0in"/>
    </style:style>
    <style:style style:name="P2185" style:family="paragraph" style:parent-style-name="Table_20_Paragraph">
      <style:paragraph-properties fo:margin-top="0.0402in" fo:margin-bottom="0in" style:contextual-spacing="false"/>
      <style:text-properties style:font-name="Lato Black" fo:font-size="5.5pt" fo:font-weight="bold" style:font-size-asian="5.5pt" style:font-weight-asian="bold"/>
    </style:style>
    <style:style style:name="P2186" style:family="paragraph" style:parent-style-name="Table_20_Paragraph">
      <style:paragraph-properties fo:margin-top="0.0571in" fo:margin-bottom="0in" style:contextual-spacing="false"/>
      <style:text-properties style:font-name="Lato Black" fo:font-size="5.5pt" fo:font-weight="bold" style:font-size-asian="5.5pt" style:font-weight-asian="bold"/>
    </style:style>
    <style:style style:name="P2187" style:family="paragraph" style:parent-style-name="Table_20_Paragraph">
      <style:paragraph-properties fo:margin-left="0.0209in" fo:margin-right="0.0193in" fo:margin-top="0.0008in" fo:margin-bottom="0in" style:contextual-spacing="false" fo:text-align="center" style:justify-single-word="false"/>
    </style:style>
    <style:style style:name="P2188" style:family="paragraph" style:parent-style-name="Table_20_Paragraph">
      <style:paragraph-properties fo:margin-left="0.0307in" fo:margin-right="0in" fo:margin-top="0.0008in" fo:margin-bottom="0in" style:contextual-spacing="false" fo:text-align="center" style:justify-single-word="false"/>
    </style:style>
    <style:style style:name="P2189" style:family="paragraph" style:parent-style-name="Table_20_Paragraph">
      <style:paragraph-properties fo:margin-left="0.0346in" fo:margin-right="0.0035in" fo:margin-top="0.0654in" fo:margin-bottom="0in" style:contextual-spacing="false" fo:text-align="center" style:justify-single-word="false"/>
    </style:style>
    <style:style style:name="P2190" style:family="paragraph" style:parent-style-name="Table_20_Paragraph">
      <style:paragraph-properties fo:margin-left="0.0335in" fo:margin-right="0in" fo:margin-top="0.0055in" fo:margin-bottom="0in" style:contextual-spacing="false" fo:text-align="center" style:justify-single-word="false"/>
    </style:style>
    <style:style style:name="P2191" style:family="paragraph" style:parent-style-name="Table_20_Paragraph">
      <style:paragraph-properties fo:margin-left="0in" fo:margin-right="0.0409in" fo:margin-top="0.0071in" fo:margin-bottom="0in" style:contextual-spacing="false" fo:text-align="right" style:justify-single-word="false"/>
    </style:style>
    <style:style style:name="P2192" style:family="paragraph" style:parent-style-name="Table_20_Paragraph">
      <style:paragraph-properties fo:margin-left="0.0335in" fo:margin-right="0.0028in" fo:margin-top="0.0071in" fo:margin-bottom="0in" style:contextual-spacing="false" fo:text-align="center" style:justify-single-word="false"/>
    </style:style>
    <style:style style:name="P2193" style:family="paragraph" style:parent-style-name="Table_20_Paragraph">
      <style:paragraph-properties fo:margin-top="0.0091in" fo:margin-bottom="0in" style:contextual-spacing="false" fo:text-align="center" style:justify-single-word="false"/>
    </style:style>
    <style:style style:name="P2194" style:family="paragraph" style:parent-style-name="Table_20_Paragraph">
      <style:paragraph-properties fo:margin-left="0.0146in" fo:margin-right="0in" fo:margin-top="0.0634in" fo:margin-bottom="0in" style:contextual-spacing="false" fo:text-align="center" style:justify-single-word="false"/>
    </style:style>
    <style:style style:name="P2195" style:family="paragraph" style:parent-style-name="Table_20_Paragraph">
      <style:paragraph-properties fo:margin-left="0.0311in" fo:margin-right="0.0118in" fo:margin-top="0.0634in" fo:margin-bottom="0in" style:contextual-spacing="false" fo:text-align="center" style:justify-single-word="false"/>
    </style:style>
    <style:style style:name="P2196" style:family="paragraph" style:parent-style-name="Table_20_Paragraph">
      <style:paragraph-properties fo:margin-left="0.0366in" fo:margin-right="0.0161in" fo:margin-top="0.0634in" fo:margin-bottom="0in" style:contextual-spacing="false" fo:text-align="center" style:justify-single-word="false"/>
    </style:style>
    <style:style style:name="P2197" style:family="paragraph" style:parent-style-name="Table_20_Paragraph">
      <style:paragraph-properties fo:margin-left="0.0634in" fo:margin-right="0in" fo:margin-top="0.0634in" fo:margin-bottom="0in" style:contextual-spacing="false"/>
    </style:style>
    <style:style style:name="P2198" style:family="paragraph" style:parent-style-name="Table_20_Paragraph">
      <style:paragraph-properties fo:margin-left="0.0346in" fo:margin-right="0.0098in" fo:margin-top="0.0634in" fo:margin-bottom="0in" style:contextual-spacing="false" fo:text-align="center" style:justify-single-word="false"/>
    </style:style>
    <style:style style:name="P2199" style:family="paragraph" style:parent-style-name="Table_20_Paragraph">
      <style:paragraph-properties fo:margin-left="0.0335in" fo:margin-right="0.0193in" fo:margin-top="0.0634in" fo:margin-bottom="0in" style:contextual-spacing="false" fo:text-align="center" style:justify-single-word="false"/>
    </style:style>
    <style:style style:name="P2200" style:family="paragraph" style:parent-style-name="Table_20_Paragraph">
      <style:paragraph-properties fo:margin-top="0.0598in" fo:margin-bottom="0in" style:contextual-spacing="false"/>
      <style:text-properties style:font-name="Lato Black" fo:font-size="5.5pt" fo:font-weight="bold" style:font-size-asian="5.5pt" style:font-weight-asian="bold"/>
    </style:style>
    <style:style style:name="P2201" style:family="paragraph" style:parent-style-name="Table_20_Paragraph">
      <style:paragraph-properties fo:margin-left="0.0602in" fo:margin-right="0in"/>
    </style:style>
    <style:style style:name="P2202" style:family="paragraph" style:parent-style-name="Table_20_Paragraph">
      <style:paragraph-properties fo:margin-top="0.0429in" fo:margin-bottom="0in" style:contextual-spacing="false"/>
      <style:text-properties style:font-name="Lato Black" fo:font-size="5.5pt" fo:font-weight="bold" style:font-size-asian="5.5pt" style:font-weight-asian="bold"/>
    </style:style>
    <style:style style:name="P2203" style:family="paragraph" style:parent-style-name="Table_20_Paragraph">
      <style:paragraph-properties fo:margin-left="0.0209in" fo:margin-right="0.0189in" fo:text-align="center" style:justify-single-word="false"/>
    </style:style>
    <style:style style:name="P2204" style:family="paragraph" style:parent-style-name="Table_20_Paragraph">
      <style:paragraph-properties fo:margin-left="0.0346in" fo:margin-right="0.0075in" fo:margin-top="0.0681in" fo:margin-bottom="0in" style:contextual-spacing="false" fo:text-align="center" style:justify-single-word="false"/>
    </style:style>
    <style:style style:name="P2205" style:family="paragraph" style:parent-style-name="Table_20_Paragraph">
      <style:paragraph-properties fo:margin-left="0.0335in" fo:margin-right="0in" fo:margin-top="0.0075in" fo:margin-bottom="0in" style:contextual-spacing="false" fo:text-align="center" style:justify-single-word="false"/>
    </style:style>
    <style:style style:name="P2206" style:family="paragraph" style:parent-style-name="Table_20_Paragraph">
      <style:paragraph-properties fo:margin-left="0in" fo:margin-right="0.0409in" fo:margin-top="0.0083in" fo:margin-bottom="0in" style:contextual-spacing="false" fo:text-align="right" style:justify-single-word="false"/>
    </style:style>
    <style:style style:name="P2207" style:family="paragraph" style:parent-style-name="Table_20_Paragraph">
      <style:paragraph-properties fo:margin-left="0.0335in" fo:margin-right="0.0091in" fo:margin-top="0.0083in" fo:margin-bottom="0in" style:contextual-spacing="false" fo:text-align="center" style:justify-single-word="false"/>
    </style:style>
    <style:style style:name="P2208" style:family="paragraph" style:parent-style-name="Table_20_Paragraph">
      <style:paragraph-properties fo:margin-left="0.0146in" fo:margin-right="0in" fo:margin-top="0.0555in" fo:margin-bottom="0in" style:contextual-spacing="false" fo:text-align="center" style:justify-single-word="false"/>
    </style:style>
    <style:style style:name="P2209" style:family="paragraph" style:parent-style-name="Table_20_Paragraph">
      <style:paragraph-properties fo:margin-left="0.0311in" fo:margin-right="0.0118in" fo:margin-top="0.0555in" fo:margin-bottom="0in" style:contextual-spacing="false" fo:text-align="center" style:justify-single-word="false"/>
    </style:style>
    <style:style style:name="P2210" style:family="paragraph" style:parent-style-name="Table_20_Paragraph">
      <style:paragraph-properties fo:margin-left="0.0366in" fo:margin-right="0.0161in" fo:margin-top="0.0555in" fo:margin-bottom="0in" style:contextual-spacing="false" fo:text-align="center" style:justify-single-word="false"/>
    </style:style>
    <style:style style:name="P2211" style:family="paragraph" style:parent-style-name="Table_20_Paragraph">
      <style:paragraph-properties fo:margin-left="0.0638in" fo:margin-right="0in" fo:margin-top="0.0626in" fo:margin-bottom="0in" style:contextual-spacing="false"/>
    </style:style>
    <style:style style:name="P2212" style:family="paragraph" style:parent-style-name="Table_20_Paragraph">
      <style:paragraph-properties fo:margin-left="0.0346in" fo:margin-right="0.0098in" fo:margin-top="0.0555in" fo:margin-bottom="0in" style:contextual-spacing="false" fo:text-align="center" style:justify-single-word="false"/>
    </style:style>
    <style:style style:name="P2213" style:family="paragraph" style:parent-style-name="Table_20_Paragraph">
      <style:paragraph-properties fo:margin-left="0.0335in" fo:margin-right="0.0193in" fo:margin-top="0.0555in" fo:margin-bottom="0in" style:contextual-spacing="false" fo:text-align="center" style:justify-single-word="false"/>
    </style:style>
    <style:style style:name="P2214" style:family="paragraph" style:parent-style-name="Table_20_Paragraph">
      <style:paragraph-properties fo:margin-top="0.0575in" fo:margin-bottom="0in" style:contextual-spacing="false"/>
      <style:text-properties style:font-name="Lato Black" fo:font-size="5.5pt" fo:font-weight="bold" style:font-size-asian="5.5pt" style:font-weight-asian="bold"/>
    </style:style>
    <style:style style:name="P2215" style:family="paragraph" style:parent-style-name="Table_20_Paragraph">
      <style:paragraph-properties fo:margin-left="0.0598in" fo:margin-right="0in"/>
    </style:style>
    <style:style style:name="P2216" style:family="paragraph" style:parent-style-name="Table_20_Paragraph">
      <style:paragraph-properties fo:margin-top="0.0445in" fo:margin-bottom="0in" style:contextual-spacing="false"/>
      <style:text-properties style:font-name="Lato Black" fo:font-size="5.5pt" fo:font-weight="bold" style:font-size-asian="5.5pt" style:font-weight-asian="bold"/>
    </style:style>
    <style:style style:name="P2217" style:family="paragraph" style:parent-style-name="Table_20_Paragraph">
      <style:paragraph-properties fo:margin-left="0.0209in" fo:margin-right="0.0201in" fo:text-align="center" style:justify-single-word="false"/>
    </style:style>
    <style:style style:name="P2218" style:family="paragraph" style:parent-style-name="Table_20_Paragraph">
      <style:paragraph-properties fo:margin-left="0in" fo:margin-right="0.1807in" fo:text-align="right" style:justify-single-word="false"/>
    </style:style>
    <style:style style:name="P2219" style:family="paragraph" style:parent-style-name="Table_20_Paragraph">
      <style:paragraph-properties fo:margin-left="0.0346in" fo:margin-right="0.0071in" fo:margin-top="0.0661in" fo:margin-bottom="0in" style:contextual-spacing="false" fo:text-align="center" style:justify-single-word="false"/>
    </style:style>
    <style:style style:name="P2220" style:family="paragraph" style:parent-style-name="Table_20_Paragraph">
      <style:paragraph-properties fo:margin-top="0.0811in" fo:margin-bottom="0in" style:contextual-spacing="false"/>
      <style:text-properties style:font-name="Lato Black" fo:font-size="5.5pt" fo:font-weight="bold" style:font-size-asian="5.5pt" style:font-weight-asian="bold"/>
    </style:style>
    <style:style style:name="P2221" style:family="paragraph" style:parent-style-name="Table_20_Paragraph">
      <style:paragraph-properties fo:margin-left="0.0335in" fo:margin-right="0.002in" fo:text-align="center" style:justify-single-word="false"/>
    </style:style>
    <style:style style:name="P2222" style:family="paragraph" style:parent-style-name="Table_20_Paragraph">
      <style:paragraph-properties fo:margin-left="0in" fo:margin-right="0.0409in" fo:margin-top="0.011in" fo:margin-bottom="0in" style:contextual-spacing="false" fo:text-align="right" style:justify-single-word="false"/>
    </style:style>
    <style:style style:name="P2223" style:family="paragraph" style:parent-style-name="Table_20_Paragraph">
      <style:paragraph-properties fo:margin-left="0.0335in" fo:margin-right="0.0035in" fo:margin-top="0.011in" fo:margin-bottom="0in" style:contextual-spacing="false" fo:text-align="center" style:justify-single-word="false"/>
    </style:style>
    <style:style style:name="P2224" style:family="paragraph" style:parent-style-name="Standard">
      <style:paragraph-properties fo:margin-left="0.9508in" fo:margin-right="3.1957in" fo:margin-top="0in" fo:margin-bottom="0in" style:contextual-spacing="false" fo:line-height="102%" fo:text-align="left" style:justify-single-word="false" fo:text-indent="0in" style:auto-text-indent="false"/>
    </style:style>
    <style:style style:name="P2225" style:family="paragraph" style:parent-style-name="Standard">
      <style:paragraph-properties fo:margin-left="0.9508in" fo:margin-right="2.3984in" fo:margin-top="0.0043in" fo:margin-bottom="0in" style:contextual-spacing="false" fo:line-height="104%" fo:text-align="left" style:justify-single-word="false" fo:text-indent="0in" style:auto-text-indent="false"/>
    </style:style>
    <style:style style:name="P2226" style:family="paragraph" style:parent-style-name="Standard">
      <style:paragraph-properties fo:margin-left="0.9508in" fo:margin-right="1.7925in" fo:margin-top="0.0008in" fo:margin-bottom="0in" style:contextual-spacing="false" fo:line-height="102%" fo:text-align="left" style:justify-single-word="false" fo:text-indent="0in" style:auto-text-indent="false"/>
    </style:style>
    <style:style style:name="P2227" style:family="paragraph" style:parent-style-name="Standard">
      <style:paragraph-properties fo:margin-left="0.9508in" fo:margin-right="1.7925in" fo:margin-top="0.0035in" fo:margin-bottom="0in" style:contextual-spacing="false" fo:line-height="104%" fo:text-align="left" style:justify-single-word="false" fo:text-indent="0in" style:auto-text-indent="false"/>
    </style:style>
    <style:style style:name="P2228" style:family="paragraph" style:parent-style-name="Standard">
      <style:paragraph-properties fo:margin-left="0.9508in" fo:margin-right="0in" fo:margin-top="0.002in" fo:margin-bottom="0in" style:contextual-spacing="false" fo:text-align="left" style:justify-single-word="false" fo:text-indent="0in" style:auto-text-indent="false"/>
    </style:style>
    <style:style style:name="P2229" style:family="paragraph" style:parent-style-name="Text_20_body">
      <style:paragraph-properties fo:margin-left="0.95in" fo:margin-right="1.8409in" fo:margin-top="0.0228in" fo:margin-bottom="0in" style:contextual-spacing="false" fo:line-height="104%" fo:text-align="justify" style:justify-single-word="false" fo:text-indent="0.0016in" style:auto-text-indent="false"/>
    </style:style>
    <style:style style:name="P2230" style:family="paragraph" style:parent-style-name="Text_20_body">
      <style:paragraph-properties fo:margin-top="0.0043in" fo:margin-bottom="0in" style:contextual-spacing="false"/>
      <style:text-properties fo:font-size="3.5pt" style:font-size-asian="3.5pt"/>
    </style:style>
    <style:style style:name="P2231" style:family="paragraph" style:parent-style-name="Standard">
      <style:paragraph-properties fo:margin-left="0.2244in" fo:margin-right="1.0193in" fo:margin-top="0.0429in" fo:margin-bottom="0in" style:contextual-spacing="false" fo:text-align="center" style:justify-single-word="false" fo:text-indent="0in" style:auto-text-indent="false"/>
    </style:style>
    <style:style style:name="P2232" style:family="paragraph" style:parent-style-name="Standard">
      <style:paragraph-properties fo:margin-left="0.2189in" fo:margin-right="1.0193in" fo:margin-top="0.0236in" fo:margin-bottom="0in" style:contextual-spacing="false" fo:text-align="center" style:justify-single-word="false" fo:text-indent="0in" style:auto-text-indent="false"/>
    </style:style>
    <style:style style:name="P2233" style:family="paragraph" style:parent-style-name="Standard">
      <style:paragraph-properties fo:margin-left="0.2173in" fo:margin-right="1.0193in" fo:margin-top="0.0154in" fo:margin-bottom="0in" style:contextual-spacing="false" fo:text-align="center" style:justify-single-word="false" fo:text-indent="0in" style:auto-text-indent="false"/>
    </style:style>
    <style:style style:name="P2234" style:family="paragraph" style:parent-style-name="Text_20_body">
      <style:paragraph-properties fo:margin-top="0.0654in" fo:margin-bottom="0in" style:contextual-spacing="false"/>
      <style:text-properties fo:font-size="6pt" style:font-size-asian="6pt"/>
    </style:style>
    <style:style style:name="P2235" style:family="paragraph" style:parent-style-name="Text_20_body" style:master-page-name="Converted55">
      <style:paragraph-properties style:page-number="56"/>
      <style:text-properties style:font-name="Lato Black" fo:font-size="10pt" fo:font-weight="bold" style:font-size-asian="10pt" style:font-weight-asian="bold"/>
    </style:style>
    <style:style style:name="P2236" style:family="paragraph" style:parent-style-name="Text_20_body">
      <style:paragraph-properties fo:margin-top="0.0846in" fo:margin-bottom="0in" style:contextual-spacing="false"/>
      <style:text-properties style:font-name="Lato Black" fo:font-size="10pt" fo:font-weight="bold" style:font-size-asian="10pt" style:font-weight-asian="bold"/>
    </style:style>
    <style:style style:name="P2237" style:family="paragraph" style:parent-style-name="Standard">
      <style:paragraph-properties fo:margin-left="0.9555in" fo:margin-right="0in" fo:line-height="100%" fo:text-indent="0in" style:auto-text-indent="false"/>
    </style:style>
    <style:style style:name="P2238" style:family="paragraph" style:parent-style-name="Text_20_body">
      <style:paragraph-properties fo:margin-top="0.0327in" fo:margin-bottom="0in" style:contextual-spacing="false"/>
      <style:text-properties style:font-name="Lato Black" fo:font-size="10pt" fo:font-weight="bold" style:font-size-asian="10pt" style:font-weight-asian="bold"/>
    </style:style>
    <style:style style:name="P2239" style:family="paragraph" style:parent-style-name="Text_20_body" style:master-page-name="Converted56">
      <style:paragraph-properties style:page-number="auto"/>
      <style:text-properties style:font-name="Lato Black" fo:font-weight="bold" style:font-weight-asian="bold"/>
    </style:style>
    <style:style style:name="P2240" style:family="paragraph" style:parent-style-name="Text_20_body">
      <style:paragraph-properties fo:margin-top="0.0693in" fo:margin-bottom="0in" style:contextual-spacing="false"/>
      <style:text-properties style:font-name="Lato Black" fo:font-weight="bold" style:font-weight-asian="bold"/>
    </style:style>
    <style:style style:name="P2241" style:family="paragraph" style:parent-style-name="Heading_20_5">
      <style:paragraph-properties fo:margin-left="0.9543in" fo:margin-right="0in"/>
    </style:style>
    <style:style style:name="P2242" style:family="paragraph" style:parent-style-name="Text_20_body">
      <style:paragraph-properties fo:margin-top="0.048in" fo:margin-bottom="0in" style:contextual-spacing="false"/>
      <style:text-properties fo:font-weight="bold" style:font-weight-asian="bold"/>
    </style:style>
    <style:style style:name="P2243" style:family="paragraph" style:parent-style-name="Standard">
      <style:paragraph-properties fo:margin-left="0.9543in" fo:margin-right="0in" fo:margin-top="0.0008in" fo:margin-bottom="0in" style:contextual-spacing="false" fo:text-align="left" style:justify-single-word="false" fo:text-indent="0in" style:auto-text-indent="false"/>
    </style:style>
    <style:style style:name="P2244" style:family="paragraph" style:parent-style-name="Standard">
      <style:paragraph-properties fo:margin-left="0.9543in" fo:margin-right="0in" fo:margin-top="0.0236in" fo:margin-bottom="0in" style:contextual-spacing="false" fo:text-align="left" style:justify-single-word="false" fo:text-indent="0in" style:auto-text-indent="false"/>
    </style:style>
    <style:style style:name="P2245" style:family="paragraph" style:parent-style-name="Standard">
      <style:paragraph-properties fo:margin-left="0.9543in" fo:margin-right="0in" fo:margin-top="0.0244in" fo:margin-bottom="0in" style:contextual-spacing="false" fo:text-align="left" style:justify-single-word="false" fo:text-indent="0in" style:auto-text-indent="false"/>
    </style:style>
    <style:style style:name="P2246" style:family="paragraph" style:parent-style-name="Text_20_body">
      <style:paragraph-properties fo:margin-left="0.9543in" fo:margin-right="1.8764in" fo:margin-top="0.0047in" fo:margin-bottom="0in" style:contextual-spacing="false" fo:line-height="104%" fo:text-align="justify" style:justify-single-word="false"/>
    </style:style>
    <style:style style:name="P2247" style:family="paragraph" style:parent-style-name="Table_20_Paragraph">
      <style:paragraph-properties fo:margin-left="0.0134in" fo:margin-right="0.0264in" fo:margin-top="0.0252in" fo:margin-bottom="0in" style:contextual-spacing="false" fo:text-align="center" style:justify-single-word="false"/>
    </style:style>
    <style:style style:name="P2248" style:family="paragraph" style:parent-style-name="Table_20_Paragraph">
      <style:paragraph-properties fo:margin-left="0.0091in" fo:margin-right="0.002in" fo:margin-top="0.0626in" fo:margin-bottom="0in" style:contextual-spacing="false" fo:text-align="center" style:justify-single-word="false"/>
    </style:style>
    <style:style style:name="P2249" style:family="paragraph" style:parent-style-name="Table_20_Paragraph">
      <style:paragraph-properties fo:margin-left="0.0382in" fo:margin-right="0.0327in" fo:margin-top="0.0626in" fo:margin-bottom="0in" style:contextual-spacing="false" fo:text-align="center" style:justify-single-word="false"/>
    </style:style>
    <style:style style:name="P2250" style:family="paragraph" style:parent-style-name="Table_20_Paragraph">
      <style:paragraph-properties fo:margin-left="0.039in" fo:margin-right="0.0339in" fo:margin-top="0.0626in" fo:margin-bottom="0in" style:contextual-spacing="false" fo:text-align="center" style:justify-single-word="false"/>
    </style:style>
    <style:style style:name="P2251" style:family="paragraph" style:parent-style-name="Table_20_Paragraph">
      <style:paragraph-properties fo:margin-left="0.0083in" fo:margin-right="0.0083in" fo:margin-top="0.0689in" fo:margin-bottom="0in" style:contextual-spacing="false" fo:text-align="center" style:justify-single-word="false"/>
    </style:style>
    <style:style style:name="P2252" style:family="paragraph" style:parent-style-name="Table_20_Paragraph">
      <style:paragraph-properties fo:margin-left="0.0098in" fo:margin-right="0.0118in" fo:margin-top="0.0626in" fo:margin-bottom="0in" style:contextual-spacing="false" fo:text-align="center" style:justify-single-word="false"/>
    </style:style>
    <style:style style:name="P2253" style:family="paragraph" style:parent-style-name="Table_20_Paragraph">
      <style:paragraph-properties fo:margin-left="0in" fo:margin-right="0.0173in" fo:margin-top="0.0626in" fo:margin-bottom="0in" style:contextual-spacing="false" fo:text-align="center" style:justify-single-word="false"/>
    </style:style>
    <style:style style:name="P2254" style:family="paragraph" style:parent-style-name="Table_20_Paragraph">
      <style:paragraph-properties fo:margin-top="0.0083in" fo:margin-bottom="0in" style:contextual-spacing="false"/>
      <style:text-properties fo:font-size="5pt" style:font-size-asian="5pt"/>
    </style:style>
    <style:style style:name="P2255" style:family="paragraph" style:parent-style-name="Table_20_Paragraph">
      <style:paragraph-properties fo:margin-left="0.0201in" fo:margin-right="0.0327in" fo:margin-top="0.0736in" fo:margin-bottom="0in" style:contextual-spacing="false" fo:text-align="center" style:justify-single-word="false"/>
    </style:style>
    <style:style style:name="P2256" style:family="paragraph" style:parent-style-name="Table_20_Paragraph">
      <style:paragraph-properties fo:margin-left="0.011in" fo:margin-right="0.0453in" fo:margin-top="0.0008in" fo:margin-bottom="0in" style:contextual-spacing="false" fo:text-align="center" style:justify-single-word="false"/>
    </style:style>
    <style:style style:name="P2257" style:family="paragraph" style:parent-style-name="Table_20_Paragraph">
      <style:paragraph-properties fo:margin-left="0.0083in" fo:margin-right="0.0083in" fo:margin-top="0.0008in" fo:margin-bottom="0in" style:contextual-spacing="false" fo:text-align="center" style:justify-single-word="false"/>
    </style:style>
    <style:style style:name="P2258" style:family="paragraph" style:parent-style-name="Table_20_Paragraph">
      <style:paragraph-properties fo:margin-left="0.0098in" fo:margin-right="0.011in" fo:margin-top="0.0008in" fo:margin-bottom="0in" style:contextual-spacing="false" fo:text-align="center" style:justify-single-word="false"/>
    </style:style>
    <style:style style:name="P2259" style:family="paragraph" style:parent-style-name="Table_20_Paragraph">
      <style:paragraph-properties fo:margin-left="0.0016in" fo:margin-right="0in" fo:margin-top="0.0252in" fo:margin-bottom="0in" style:contextual-spacing="false" fo:text-align="center" style:justify-single-word="false"/>
    </style:style>
    <style:style style:name="P2260" style:family="paragraph" style:parent-style-name="Table_20_Paragraph">
      <style:paragraph-properties fo:margin-left="0in" fo:margin-right="0.0535in" fo:margin-top="0.0252in" fo:margin-bottom="0in" style:contextual-spacing="false" fo:text-align="right" style:justify-single-word="false"/>
    </style:style>
    <style:style style:name="P2261" style:family="paragraph" style:parent-style-name="Table_20_Paragraph">
      <style:paragraph-properties fo:margin-left="0.0134in" fo:margin-right="0.0264in" fo:margin-top="0.0256in" fo:margin-bottom="0in" style:contextual-spacing="false" fo:text-align="center" style:justify-single-word="false"/>
    </style:style>
    <style:style style:name="P2262" style:family="paragraph" style:parent-style-name="Table_20_Paragraph">
      <style:paragraph-properties fo:margin-top="0.0319in" fo:margin-bottom="0in" style:contextual-spacing="false"/>
      <style:text-properties fo:font-size="5pt" style:font-size-asian="5pt"/>
    </style:style>
    <style:style style:name="P2263" style:family="paragraph" style:parent-style-name="Table_20_Paragraph">
      <style:paragraph-properties fo:margin-left="0.011in" fo:margin-right="0.0437in" fo:text-align="center" style:justify-single-word="false"/>
    </style:style>
    <style:style style:name="P2264" style:family="paragraph" style:parent-style-name="Table_20_Paragraph">
      <style:paragraph-properties fo:margin-left="0.0209in" fo:margin-right="0.0339in" fo:text-align="center" style:justify-single-word="false"/>
    </style:style>
    <style:style style:name="P2265" style:family="paragraph" style:parent-style-name="Table_20_Paragraph">
      <style:paragraph-properties fo:margin-left="0.0083in" fo:margin-right="0.0083in" fo:text-align="center" style:justify-single-word="false"/>
    </style:style>
    <style:style style:name="P2266" style:family="paragraph" style:parent-style-name="Table_20_Paragraph">
      <style:paragraph-properties fo:margin-left="0.0098in" fo:margin-right="0.011in" fo:text-align="center" style:justify-single-word="false"/>
    </style:style>
    <style:style style:name="P2267" style:family="paragraph" style:parent-style-name="Table_20_Paragraph">
      <style:paragraph-properties fo:margin-left="0.0035in" fo:margin-right="0.0264in" fo:margin-top="0.0264in" fo:margin-bottom="0in" style:contextual-spacing="false" fo:text-align="center" style:justify-single-word="false"/>
    </style:style>
    <style:style style:name="P2268" style:family="paragraph" style:parent-style-name="Table_20_Paragraph">
      <style:paragraph-properties fo:margin-left="0.0083in" fo:margin-right="0.0016in" fo:margin-top="0.0693in" fo:margin-bottom="0in" style:contextual-spacing="false" fo:text-align="center" style:justify-single-word="false"/>
    </style:style>
    <style:style style:name="P2269" style:family="paragraph" style:parent-style-name="Table_20_Paragraph">
      <style:paragraph-properties fo:margin-left="0.0118in" fo:margin-right="0.002in" fo:margin-top="0.0626in" fo:margin-bottom="0in" style:contextual-spacing="false" fo:text-align="center" style:justify-single-word="false"/>
    </style:style>
    <style:style style:name="P2270" style:family="paragraph" style:parent-style-name="Table_20_Paragraph">
      <style:paragraph-properties fo:margin-left="0in" fo:margin-right="0.0043in" fo:margin-top="0.0626in" fo:margin-bottom="0in" style:contextual-spacing="false" fo:text-align="center" style:justify-single-word="false"/>
    </style:style>
    <style:style style:name="P2271" style:family="paragraph" style:parent-style-name="Table_20_Paragraph">
      <style:paragraph-properties fo:margin-top="0.0228in" fo:margin-bottom="0in" style:contextual-spacing="false"/>
      <style:text-properties fo:font-size="5pt" style:font-size-asian="5pt"/>
    </style:style>
    <style:style style:name="P2272" style:family="paragraph" style:parent-style-name="Table_20_Paragraph">
      <style:paragraph-properties fo:margin-left="0.0201in" fo:margin-right="0.0327in" fo:text-align="center" style:justify-single-word="false"/>
    </style:style>
    <style:style style:name="P2273" style:family="paragraph" style:parent-style-name="Table_20_Paragraph">
      <style:paragraph-properties fo:margin-left="0.0398in" fo:margin-right="0.0339in" fo:text-align="center" style:justify-single-word="false"/>
    </style:style>
    <style:style style:name="P2274" style:family="paragraph" style:parent-style-name="Table_20_Paragraph">
      <style:paragraph-properties fo:margin-left="0.0083in" fo:margin-right="0.002in" fo:text-align="center" style:justify-single-word="false"/>
    </style:style>
    <style:style style:name="P2275" style:family="paragraph" style:parent-style-name="Table_20_Paragraph">
      <style:paragraph-properties fo:margin-top="0.0047in" fo:margin-bottom="0in" style:contextual-spacing="false"/>
      <style:text-properties fo:font-size="5pt" style:font-size-asian="5pt"/>
    </style:style>
    <style:style style:name="P2276" style:family="paragraph" style:parent-style-name="Table_20_Paragraph">
      <style:paragraph-properties fo:margin-left="0.0118in" fo:margin-right="0.002in" fo:text-align="center" style:justify-single-word="false"/>
    </style:style>
    <style:style style:name="P2277" style:family="paragraph" style:parent-style-name="Table_20_Paragraph">
      <style:paragraph-properties fo:margin-top="0.0311in" fo:margin-bottom="0in" style:contextual-spacing="false"/>
      <style:text-properties fo:font-size="5pt" style:font-size-asian="5pt"/>
    </style:style>
    <style:style style:name="P2278" style:family="paragraph" style:parent-style-name="Table_20_Paragraph">
      <style:paragraph-properties fo:margin-left="0.0146in" fo:margin-right="0in" fo:text-align="center" style:justify-single-word="false"/>
    </style:style>
    <style:style style:name="P2279" style:family="paragraph" style:parent-style-name="Table_20_Paragraph">
      <style:paragraph-properties fo:margin-left="0in" fo:margin-right="0.0465in" fo:margin-top="0.0252in" fo:margin-bottom="0in" style:contextual-spacing="false" fo:text-align="right" style:justify-single-word="false"/>
    </style:style>
    <style:style style:name="P2280" style:family="paragraph" style:parent-style-name="Table_20_Paragraph">
      <style:paragraph-properties fo:margin-left="0.0146in" fo:margin-right="0in" fo:margin-top="0.0252in" fo:margin-bottom="0in" style:contextual-spacing="false" fo:text-align="center" style:justify-single-word="false"/>
    </style:style>
    <style:style style:name="P2281" style:family="paragraph" style:parent-style-name="Table_20_Paragraph">
      <style:paragraph-properties fo:margin-left="0in" fo:margin-right="0.0264in" fo:margin-top="0.0264in" fo:margin-bottom="0in" style:contextual-spacing="false" fo:text-align="center" style:justify-single-word="false"/>
    </style:style>
    <style:style style:name="P2282" style:family="paragraph" style:parent-style-name="Table_20_Paragraph">
      <style:paragraph-properties fo:margin-left="0.0091in" fo:margin-right="0.0016in" fo:margin-top="0.0634in" fo:margin-bottom="0in" style:contextual-spacing="false" fo:text-align="center" style:justify-single-word="false"/>
    </style:style>
    <style:style style:name="P2283" style:family="paragraph" style:parent-style-name="Table_20_Paragraph">
      <style:paragraph-properties fo:margin-left="0.0382in" fo:margin-right="0.0327in" fo:margin-top="0.0634in" fo:margin-bottom="0in" style:contextual-spacing="false" fo:text-align="center" style:justify-single-word="false"/>
    </style:style>
    <style:style style:name="P2284" style:family="paragraph" style:parent-style-name="Table_20_Paragraph">
      <style:paragraph-properties fo:margin-left="0.039in" fo:margin-right="0.0339in" fo:margin-top="0.0634in" fo:margin-bottom="0in" style:contextual-spacing="false" fo:text-align="center" style:justify-single-word="false"/>
    </style:style>
    <style:style style:name="P2285" style:family="paragraph" style:parent-style-name="Table_20_Paragraph">
      <style:paragraph-properties fo:margin-left="0.0118in" fo:margin-right="0.002in" fo:margin-top="0.0634in" fo:margin-bottom="0in" style:contextual-spacing="false" fo:text-align="center" style:justify-single-word="false"/>
    </style:style>
    <style:style style:name="P2286" style:family="paragraph" style:parent-style-name="Table_20_Paragraph">
      <style:paragraph-properties fo:margin-left="0in" fo:margin-right="0.0043in" fo:margin-top="0.0634in" fo:margin-bottom="0in" style:contextual-spacing="false" fo:text-align="center" style:justify-single-word="false"/>
    </style:style>
    <style:style style:name="P2287" style:family="paragraph" style:parent-style-name="Table_20_Paragraph">
      <style:paragraph-properties fo:margin-top="0.0327in" fo:margin-bottom="0in" style:contextual-spacing="false"/>
      <style:text-properties fo:font-size="5pt" style:font-size-asian="5pt"/>
    </style:style>
    <style:style style:name="P2288" style:family="paragraph" style:parent-style-name="Table_20_Paragraph">
      <style:paragraph-properties fo:margin-top="0.0181in" fo:margin-bottom="0in" style:contextual-spacing="false"/>
      <style:text-properties fo:font-size="5pt" style:font-size-asian="5pt"/>
    </style:style>
    <style:style style:name="P2289" style:family="paragraph" style:parent-style-name="Table_20_Paragraph">
      <style:paragraph-properties fo:margin-left="0.011in" fo:margin-right="0.0445in" fo:text-align="center" style:justify-single-word="false"/>
    </style:style>
    <style:style style:name="P2290" style:family="paragraph" style:parent-style-name="Table_20_Paragraph">
      <style:paragraph-properties fo:margin-left="0.0035in" fo:margin-right="0.0264in" fo:margin-top="0.0256in" fo:margin-bottom="0in" style:contextual-spacing="false" fo:text-align="center" style:justify-single-word="false"/>
    </style:style>
    <style:style style:name="P2291" style:family="paragraph" style:parent-style-name="Table_20_Paragraph">
      <style:paragraph-properties fo:margin-left="0.0091in" fo:margin-right="0in" fo:margin-top="0.0626in" fo:margin-bottom="0in" style:contextual-spacing="false" fo:text-align="center" style:justify-single-word="false"/>
    </style:style>
    <style:style style:name="P2292" style:family="paragraph" style:parent-style-name="Table_20_Paragraph">
      <style:paragraph-properties fo:margin-left="0.0437in" fo:margin-right="0.0327in" fo:margin-top="0.0626in" fo:margin-bottom="0in" style:contextual-spacing="false" fo:text-align="center" style:justify-single-word="false"/>
    </style:style>
    <style:style style:name="P2293" style:family="paragraph" style:parent-style-name="Table_20_Paragraph">
      <style:paragraph-properties fo:margin-left="0.0453in" fo:margin-right="0.0339in" fo:margin-top="0.0626in" fo:margin-bottom="0in" style:contextual-spacing="false" fo:text-align="center" style:justify-single-word="false"/>
    </style:style>
    <style:style style:name="P2294" style:family="paragraph" style:parent-style-name="Table_20_Paragraph">
      <style:paragraph-properties fo:margin-left="0.0083in" fo:margin-right="0.0008in" fo:margin-top="0.0689in" fo:margin-bottom="0in" style:contextual-spacing="false" fo:text-align="center" style:justify-single-word="false"/>
    </style:style>
    <style:style style:name="P2295" style:family="paragraph" style:parent-style-name="Table_20_Paragraph">
      <style:paragraph-properties fo:margin-left="0.0098in" fo:margin-right="0.0035in" fo:margin-top="0.0626in" fo:margin-bottom="0in" style:contextual-spacing="false" fo:text-align="center" style:justify-single-word="false"/>
    </style:style>
    <style:style style:name="P2296" style:family="paragraph" style:parent-style-name="Table_20_Paragraph">
      <style:paragraph-properties fo:margin-left="0in" fo:margin-right="0.0047in" fo:margin-top="0.0626in" fo:margin-bottom="0in" style:contextual-spacing="false" fo:text-align="center" style:justify-single-word="false"/>
    </style:style>
    <style:style style:name="P2297" style:family="paragraph" style:parent-style-name="Table_20_Paragraph">
      <style:paragraph-properties fo:margin-left="0.0571in" fo:margin-right="0in" fo:margin-top="0.0402in" fo:margin-bottom="0in" style:contextual-spacing="false"/>
    </style:style>
    <style:style style:name="P2298" style:family="paragraph" style:parent-style-name="Table_20_Paragraph">
      <style:paragraph-properties fo:margin-left="0.0437in" fo:margin-right="0.0327in" fo:margin-top="0.0736in" fo:margin-bottom="0in" style:contextual-spacing="false" fo:text-align="center" style:justify-single-word="false"/>
    </style:style>
    <style:style style:name="P2299" style:family="paragraph" style:parent-style-name="Table_20_Paragraph">
      <style:paragraph-properties fo:margin-left="0.028in" fo:margin-right="0.0339in" fo:text-align="center" style:justify-single-word="false"/>
    </style:style>
    <style:style style:name="P2300" style:family="paragraph" style:parent-style-name="Table_20_Paragraph">
      <style:paragraph-properties fo:margin-left="0.0098in" fo:margin-right="0.0028in" fo:text-align="center" style:justify-single-word="false"/>
    </style:style>
    <style:style style:name="P2301" style:family="paragraph" style:parent-style-name="Table_20_Paragraph">
      <style:paragraph-properties fo:margin-left="0.0138in" fo:margin-right="0in" fo:margin-top="0.0244in" fo:margin-bottom="0in" style:contextual-spacing="false" fo:text-align="center" style:justify-single-word="false"/>
    </style:style>
    <style:style style:name="P2302" style:family="paragraph" style:parent-style-name="Table_20_Paragraph">
      <style:paragraph-properties fo:margin-left="0in" fo:margin-right="0.048in" fo:margin-top="0.0244in" fo:margin-bottom="0in" style:contextual-spacing="false" fo:text-align="right" style:justify-single-word="false"/>
    </style:style>
    <style:style style:name="P2303" style:family="paragraph" style:parent-style-name="Table_20_Paragraph">
      <style:paragraph-properties fo:margin-left="0.0008in" fo:margin-right="0.0264in" fo:margin-top="0.0256in" fo:margin-bottom="0in" style:contextual-spacing="false" fo:text-align="center" style:justify-single-word="false"/>
    </style:style>
    <style:style style:name="P2304" style:family="paragraph" style:parent-style-name="Table_20_Paragraph">
      <style:paragraph-properties fo:margin-left="0.0083in" fo:margin-right="0.0016in" fo:margin-top="0.0689in" fo:margin-bottom="0in" style:contextual-spacing="false" fo:text-align="center" style:justify-single-word="false"/>
    </style:style>
    <style:style style:name="P2305" style:family="paragraph" style:parent-style-name="Table_20_Paragraph">
      <style:paragraph-properties fo:margin-left="0.0098in" fo:margin-right="0.0063in" fo:margin-top="0.0626in" fo:margin-bottom="0in" style:contextual-spacing="false" fo:text-align="center" style:justify-single-word="false"/>
    </style:style>
    <style:style style:name="P2306" style:family="paragraph" style:parent-style-name="Table_20_Paragraph">
      <style:paragraph-properties fo:margin-left="0in" fo:margin-right="0.0102in" fo:margin-top="0.0626in" fo:margin-bottom="0in" style:contextual-spacing="false" fo:text-align="center" style:justify-single-word="false"/>
    </style:style>
    <style:style style:name="P2307" style:family="paragraph" style:parent-style-name="Table_20_Paragraph">
      <style:paragraph-properties fo:margin-left="0.0098in" fo:margin-right="0.0063in" fo:text-align="center" style:justify-single-word="false"/>
    </style:style>
    <style:style style:name="P2308" style:family="paragraph" style:parent-style-name="Table_20_Paragraph">
      <style:paragraph-properties fo:margin-left="0.0083in" fo:margin-right="0in" fo:margin-top="0.0252in" fo:margin-bottom="0in" style:contextual-spacing="false" fo:text-align="center" style:justify-single-word="false"/>
    </style:style>
    <style:style style:name="P2309" style:family="paragraph" style:parent-style-name="Table_20_Paragraph">
      <style:paragraph-properties fo:margin-left="0in" fo:margin-right="0.0535in" fo:margin-top="0.0244in" fo:margin-bottom="0in" style:contextual-spacing="false" fo:text-align="right" style:justify-single-word="false"/>
    </style:style>
    <style:style style:name="P2310" style:family="paragraph" style:parent-style-name="Table_20_Paragraph">
      <style:paragraph-properties fo:margin-left="0.0083in" fo:margin-right="0in" fo:margin-top="0.0244in" fo:margin-bottom="0in" style:contextual-spacing="false" fo:text-align="center" style:justify-single-word="false"/>
    </style:style>
    <style:style style:name="P2311" style:family="paragraph" style:parent-style-name="Table_20_Paragraph">
      <style:paragraph-properties fo:margin-left="0.0228in" fo:margin-right="0.0264in" fo:margin-top="0.0256in" fo:margin-bottom="0in" style:contextual-spacing="false" fo:text-align="center" style:justify-single-word="false"/>
    </style:style>
    <style:style style:name="P2312" style:family="paragraph" style:parent-style-name="Table_20_Paragraph">
      <style:paragraph-properties fo:margin-left="0.0201in" fo:margin-right="0.0327in" fo:margin-top="0.0693in" fo:margin-bottom="0in" style:contextual-spacing="false" fo:text-align="center" style:justify-single-word="false"/>
    </style:style>
    <style:style style:name="P2313" style:family="paragraph" style:parent-style-name="Table_20_Paragraph">
      <style:paragraph-properties fo:margin-left="0.0209in" fo:margin-right="0.0339in" fo:margin-top="0.0008in" fo:margin-bottom="0in" style:contextual-spacing="false" fo:text-align="center" style:justify-single-word="false"/>
    </style:style>
    <style:style style:name="P2314" style:family="paragraph" style:parent-style-name="Table_20_Paragraph">
      <style:paragraph-properties fo:margin-left="0.0083in" fo:margin-right="0.0016in" fo:margin-top="0.0008in" fo:margin-bottom="0in" style:contextual-spacing="false" fo:text-align="center" style:justify-single-word="false"/>
    </style:style>
    <style:style style:name="P2315" style:family="paragraph" style:parent-style-name="Table_20_Paragraph">
      <style:paragraph-properties fo:margin-left="0.0118in" fo:margin-right="0.002in" fo:margin-top="0.0008in" fo:margin-bottom="0in" style:contextual-spacing="false" fo:text-align="center" style:justify-single-word="false"/>
    </style:style>
    <style:style style:name="P2316" style:family="paragraph" style:parent-style-name="Table_20_Paragraph">
      <style:paragraph-properties fo:margin-left="0in" fo:margin-right="0.0744in" fo:margin-top="0.0252in" fo:margin-bottom="0in" style:contextual-spacing="false" fo:text-align="center" style:justify-single-word="false"/>
    </style:style>
    <style:style style:name="P2317" style:family="paragraph" style:parent-style-name="Text_20_body">
      <style:text-properties fo:font-size="2.5pt" style:font-size-asian="2.5pt"/>
    </style:style>
    <style:style style:name="P2318" style:family="paragraph" style:parent-style-name="Standard">
      <style:paragraph-properties fo:margin-left="0in" fo:margin-right="0.8244in" fo:margin-top="0.0598in" fo:margin-bottom="0in" style:contextual-spacing="false" fo:text-align="center" style:justify-single-word="false" fo:text-indent="0in" style:auto-text-indent="false"/>
    </style:style>
    <style:style style:name="P2319" style:family="paragraph" style:parent-style-name="Standard">
      <style:paragraph-properties fo:margin-left="1.7925in" fo:margin-right="2.6154in" fo:margin-top="0.022in" fo:margin-bottom="0in" style:contextual-spacing="false" fo:line-height="131%" fo:text-align="center" style:justify-single-word="false" fo:text-indent="0in" style:auto-text-indent="false"/>
    </style:style>
    <style:style style:name="P2320" style:family="paragraph" style:parent-style-name="Text_20_body">
      <style:paragraph-properties fo:margin-top="0.0846in" fo:margin-bottom="0in" style:contextual-spacing="false"/>
      <style:text-properties fo:font-size="6pt" style:font-size-asian="6pt"/>
    </style:style>
    <style:style style:name="P2321" style:family="paragraph" style:parent-style-name="Text_20_body" style:master-page-name="Converted57">
      <style:paragraph-properties style:page-number="58"/>
      <style:text-properties style:font-name="Lato Black" fo:font-size="10pt" fo:font-weight="bold" style:font-size-asian="10pt" style:font-weight-asian="bold"/>
    </style:style>
    <style:style style:name="P2322" style:family="paragraph" style:parent-style-name="Text_20_body">
      <style:paragraph-properties fo:margin-top="0.148in" fo:margin-bottom="0in" style:contextual-spacing="false"/>
      <style:text-properties style:font-name="Lato Black" fo:font-size="10pt" fo:font-weight="bold" style:font-size-asian="10pt" style:font-weight-asian="bold"/>
    </style:style>
    <style:style style:name="P2323" style:family="paragraph" style:parent-style-name="Standard">
      <style:paragraph-properties fo:margin-left="0.9134in" fo:margin-right="0in" fo:margin-top="0in" fo:margin-bottom="0in" style:contextual-spacing="false" fo:line-height="100%" fo:text-indent="0in" style:auto-text-indent="false"/>
    </style:style>
    <style:style style:name="P2324" style:family="paragraph" style:parent-style-name="Text_20_body" style:master-page-name="Converted58">
      <style:paragraph-properties style:page-number="auto"/>
      <style:text-properties style:font-name="Lato Black" fo:font-weight="bold" style:font-weight-asian="bold"/>
    </style:style>
    <style:style style:name="P2325" style:family="paragraph" style:parent-style-name="Text_20_body">
      <style:paragraph-properties fo:margin-top="0.1118in" fo:margin-bottom="0in" style:contextual-spacing="false"/>
      <style:text-properties style:font-name="Lato Black" fo:font-weight="bold" style:font-weight-asian="bold"/>
    </style:style>
    <style:style style:name="P2326" style:family="paragraph" style:parent-style-name="Text_20_body">
      <style:paragraph-properties fo:margin-left="1.0063in" fo:margin-right="1.7909in" fo:line-height="104%" fo:text-align="justify" style:justify-single-word="false"/>
    </style:style>
    <style:style style:name="P2327" style:family="paragraph" style:parent-style-name="Standard">
      <style:paragraph-properties fo:margin-left="1.0083in" fo:margin-right="0in" fo:margin-top="0.0008in" fo:margin-bottom="0in" style:contextual-spacing="false" fo:text-align="justify" style:justify-single-word="false" fo:text-indent="0in" style:auto-text-indent="false"/>
    </style:style>
    <style:style style:name="P2328" style:family="paragraph" style:parent-style-name="Standard">
      <style:paragraph-properties fo:margin-left="1.0075in" fo:margin-right="0in" fo:margin-top="0.0055in" fo:margin-bottom="0in" style:contextual-spacing="false" fo:text-align="justify" style:justify-single-word="false" fo:text-indent="0in" style:auto-text-indent="false"/>
    </style:style>
    <style:style style:name="P2329" style:family="paragraph" style:parent-style-name="Text_20_body">
      <style:paragraph-properties fo:margin-top="0.0055in" fo:margin-bottom="0in" style:contextual-spacing="false"/>
      <style:text-properties fo:font-size="10pt" style:font-size-asian="10pt"/>
    </style:style>
    <style:style style:name="P2330" style:family="paragraph" style:parent-style-name="Standard">
      <style:paragraph-properties fo:margin-left="0.3319in" fo:margin-right="1.0193in" fo:margin-top="0.0516in" fo:margin-bottom="0in" style:contextual-spacing="false" fo:text-align="center" style:justify-single-word="false" fo:text-indent="0in" style:auto-text-indent="false"/>
    </style:style>
    <style:style style:name="P2331" style:family="paragraph" style:parent-style-name="Standard">
      <style:paragraph-properties fo:margin-left="0.3299in" fo:margin-right="1.0193in" fo:margin-top="0.0217in" fo:margin-bottom="0in" style:contextual-spacing="false" fo:text-align="center" style:justify-single-word="false" fo:text-indent="0in" style:auto-text-indent="false"/>
    </style:style>
    <style:style style:name="P2332" style:family="paragraph" style:parent-style-name="Standard">
      <style:paragraph-properties fo:margin-left="0.3307in" fo:margin-right="1.0193in" fo:margin-top="0.0217in" fo:margin-bottom="0in" style:contextual-spacing="false" fo:text-align="center" style:justify-single-word="false" fo:text-indent="0in" style:auto-text-indent="false"/>
    </style:style>
    <style:style style:name="P2333" style:family="paragraph" style:parent-style-name="Text_20_body">
      <style:paragraph-properties fo:margin-top="0.0311in" fo:margin-bottom="0in" style:contextual-spacing="false"/>
      <style:text-properties fo:font-size="6pt" style:font-size-asian="6pt"/>
    </style:style>
    <style:style style:name="P2334" style:family="paragraph" style:parent-style-name="Heading_20_2" style:master-page-name="Converted59">
      <style:paragraph-properties fo:margin-left="1.8929in" fo:margin-right="0in" fo:margin-top="0.3681in" fo:margin-bottom="0in" style:contextual-spacing="false" fo:line-height="100%" style:page-number="60"/>
    </style:style>
    <style:style style:name="P2335" style:family="paragraph" style:parent-style-name="Standard">
      <style:paragraph-properties fo:margin-left="2.4945in" fo:margin-right="0in" fo:margin-top="0.4819in" fo:margin-bottom="0in" style:contextual-spacing="false" fo:text-align="left" style:justify-single-word="false" fo:text-indent="0in" style:auto-text-indent="false"/>
    </style:style>
    <style:style style:name="P2336" style:family="paragraph" style:parent-style-name="Text_20_body">
      <style:paragraph-properties fo:margin-top="0.0161in" fo:margin-bottom="0in" style:contextual-spacing="false"/>
      <style:text-properties fo:font-weight="bold" style:font-weight-asian="bold"/>
    </style:style>
    <style:style style:name="P2337" style:family="paragraph" style:parent-style-name="Text_20_body">
      <style:paragraph-properties fo:margin-left="1.3728in" fo:margin-right="0in"/>
    </style:style>
    <style:style style:name="P2338" style:family="paragraph" style:parent-style-name="Text_20_body">
      <style:paragraph-properties fo:margin-top="0.011in" fo:margin-bottom="0in" style:contextual-spacing="false"/>
    </style:style>
    <style:style style:name="P2339" style:family="paragraph" style:parent-style-name="Text_20_body">
      <style:paragraph-properties fo:margin-left="1.3736in" fo:margin-right="1.8535in" fo:line-height="104%" fo:text-align="justify" style:justify-single-word="false"/>
    </style:style>
    <style:style style:name="P2340" style:family="paragraph" style:parent-style-name="Text_20_body">
      <style:paragraph-properties fo:margin-top="0.0063in" fo:margin-bottom="0in" style:contextual-spacing="false"/>
    </style:style>
    <style:style style:name="P2341" style:family="paragraph" style:parent-style-name="Heading_20_5">
      <style:paragraph-properties fo:margin-left="1.3736in" fo:margin-right="0in"/>
    </style:style>
    <style:style style:name="P2342" style:family="paragraph" style:parent-style-name="Text_20_body">
      <style:paragraph-properties fo:margin-left="1.3736in" fo:margin-right="1.8535in" fo:margin-top="0.0055in" fo:margin-bottom="0in" style:contextual-spacing="false" fo:line-height="156%" fo:text-align="justify" style:justify-single-word="false"/>
    </style:style>
    <style:style style:name="P2343" style:family="paragraph" style:parent-style-name="Standard">
      <style:paragraph-properties fo:margin-left="1.3736in" fo:margin-right="0in" fo:margin-top="0in" fo:margin-bottom="0in" style:contextual-spacing="false" fo:text-align="left" style:justify-single-word="false" fo:text-indent="0in" style:auto-text-indent="false"/>
    </style:style>
    <style:style style:name="P2344" style:family="paragraph" style:parent-style-name="Text_20_body">
      <style:paragraph-properties fo:margin-top="0.0102in" fo:margin-bottom="0in" style:contextual-spacing="false"/>
    </style:style>
    <style:style style:name="P2345" style:family="paragraph" style:parent-style-name="Text_20_body">
      <style:paragraph-properties fo:margin-left="1.3736in" fo:margin-right="1.8508in" fo:margin-top="0.0008in" fo:margin-bottom="0in" style:contextual-spacing="false" fo:line-height="104%" fo:text-align="justify" style:justify-single-word="false"/>
    </style:style>
    <style:style style:name="P2346" style:family="paragraph" style:parent-style-name="Standard">
      <style:paragraph-properties fo:margin-left="1.3736in" fo:margin-right="0in" fo:margin-top="0.0008in" fo:margin-bottom="0in" style:contextual-spacing="false" fo:text-align="left" style:justify-single-word="false" fo:text-indent="0in" style:auto-text-indent="false"/>
    </style:style>
    <style:style style:name="P2347" style:family="paragraph" style:parent-style-name="Text_20_body" style:master-page-name="Converted60">
      <style:paragraph-properties fo:margin-top="0.0937in" fo:margin-bottom="0in" style:contextual-spacing="false" style:page-number="auto"/>
      <style:text-properties fo:font-size="11pt" style:font-size-asian="11pt"/>
    </style:style>
    <style:style style:name="P2348" style:family="paragraph" style:parent-style-name="Heading_20_2">
      <style:paragraph-properties fo:margin-left="1.9882in" fo:margin-right="0in" fo:line-height="100%"/>
    </style:style>
    <style:style style:name="P2349" style:family="paragraph" style:parent-style-name="Text_20_body">
      <style:text-properties style:font-name="Source Sans Pro" fo:font-size="10pt" fo:font-weight="bold" style:font-size-asian="10pt" style:font-weight-asian="bold"/>
    </style:style>
    <style:style style:name="P2350" style:family="paragraph" style:parent-style-name="Text_20_body">
      <style:paragraph-properties fo:margin-top="0.1311in" fo:margin-bottom="0in" style:contextual-spacing="false"/>
      <style:text-properties style:font-name="Source Sans Pro" fo:font-size="10pt" fo:font-weight="bold" style:font-size-asian="10pt" style:font-weight-asian="bold"/>
    </style:style>
    <style:style style:name="P2351" style:family="paragraph" style:parent-style-name="Text_20_body" style:master-page-name="Converted61">
      <style:paragraph-properties style:page-number="auto"/>
      <style:text-properties style:font-name="Source Sans Pro" fo:font-size="11pt" fo:font-weight="bold" style:font-size-asian="11pt" style:font-weight-asian="bold"/>
    </style:style>
    <style:style style:name="P2352" style:family="paragraph" style:parent-style-name="Text_20_body">
      <style:paragraph-properties fo:margin-top="0.0453in" fo:margin-bottom="0in" style:contextual-spacing="false"/>
      <style:text-properties style:font-name="Source Sans Pro" fo:font-size="11pt" fo:font-weight="bold" style:font-size-asian="11pt" style:font-weight-asian="bold"/>
    </style:style>
    <style:style style:name="P2353" style:family="paragraph" style:parent-style-name="Heading_20_2">
      <style:paragraph-properties fo:margin-left="0.628in" fo:margin-right="1.0193in" fo:line-height="100%" fo:text-align="center" style:justify-single-word="false"/>
    </style:style>
    <style:style style:name="P2354" style:family="paragraph" style:parent-style-name="Text_20_body">
      <style:paragraph-properties fo:margin-top="0.1299in" fo:margin-bottom="0in" style:contextual-spacing="false"/>
      <style:text-properties style:font-name="Source Sans Pro" fo:font-size="11pt" fo:font-weight="bold" style:font-size-asian="11pt" style:font-weight-asian="bold"/>
    </style:style>
    <style:style style:name="P2355" style:family="paragraph" style:parent-style-name="Heading_20_3">
      <style:paragraph-properties fo:margin-left="0.6138in" fo:margin-right="1.0193in" fo:margin-top="0in" fo:margin-bottom="0in" style:contextual-spacing="false" fo:text-align="center" style:justify-single-word="false"/>
    </style:style>
    <style:style style:name="P2356" style:family="paragraph" style:parent-style-name="Text_20_body">
      <style:paragraph-properties fo:margin-top="0.1256in" fo:margin-bottom="0in" style:contextual-spacing="false"/>
      <style:text-properties style:font-name="Times New Roman" fo:font-weight="bold" style:font-weight-asian="bold"/>
    </style:style>
    <style:style style:name="P2357" style:family="paragraph" style:parent-style-name="Standard">
      <style:paragraph-properties fo:margin-left="3.3445in" fo:margin-right="1.9299in" fo:margin-top="0in" fo:margin-bottom="0in" style:contextual-spacing="false" fo:text-align="justify" style:justify-single-word="false" fo:text-indent="0in" style:auto-text-indent="false"/>
    </style:style>
    <style:style style:name="P2358" style:family="paragraph" style:parent-style-name="Text_20_body">
      <style:text-properties style:font-name="Times New Roman" fo:font-weight="bold" style:font-weight-asian="bold"/>
    </style:style>
    <style:style style:name="P2359" style:family="paragraph" style:parent-style-name="Text_20_body">
      <style:paragraph-properties fo:margin-top="0.1189in" fo:margin-bottom="0in" style:contextual-spacing="false"/>
      <style:text-properties style:font-name="Times New Roman" fo:font-weight="bold" style:font-weight-asian="bold"/>
    </style:style>
    <style:style style:name="P2360" style:family="paragraph" style:parent-style-name="Text_20_body">
      <style:paragraph-properties fo:margin-left="1.522in" fo:margin-right="1.9543in" fo:text-align="justify" style:justify-single-word="false" fo:text-indent="0.3898in" style:auto-text-indent="false"/>
    </style:style>
    <style:style style:name="P2361" style:family="paragraph" style:parent-style-name="Text_20_body">
      <style:paragraph-properties fo:margin-left="1.522in" fo:margin-right="1.9543in" fo:margin-top="0.1228in" fo:margin-bottom="0in" style:contextual-spacing="false" fo:line-height="114%" fo:text-align="justify" style:justify-single-word="false" fo:text-indent="0.6508in" style:auto-text-indent="false"/>
    </style:style>
    <style:style style:name="P2362" style:family="paragraph" style:parent-style-name="Text_20_body">
      <style:paragraph-properties fo:margin-top="0.002in" fo:margin-bottom="0in" style:contextual-spacing="false"/>
      <style:text-properties style:font-name="Times New Roman" fo:font-size="9pt" style:font-size-asian="9pt"/>
    </style:style>
    <style:style style:name="P2363" style:family="paragraph" style:parent-style-name="Table_20_Paragraph">
      <style:paragraph-properties fo:margin-left="0.002in" fo:margin-right="0.0008in" fo:margin-top="0.0228in" fo:margin-bottom="0in" style:contextual-spacing="false" fo:text-align="center" style:justify-single-word="false"/>
    </style:style>
    <style:style style:name="P2364" style:family="paragraph" style:parent-style-name="Table_20_Paragraph">
      <style:paragraph-properties fo:margin-top="0.0228in" fo:margin-bottom="0in" style:contextual-spacing="false" fo:text-align="center" style:justify-single-word="false"/>
    </style:style>
    <style:style style:name="P2365" style:family="paragraph" style:parent-style-name="Table_20_Paragraph">
      <style:paragraph-properties fo:margin-left="0.0008in" fo:margin-right="0.0008in" fo:margin-top="0.0228in" fo:margin-bottom="0in" style:contextual-spacing="false" fo:text-align="center" style:justify-single-word="false"/>
    </style:style>
    <style:style style:name="P2366" style:family="paragraph" style:parent-style-name="Table_20_Paragraph">
      <style:paragraph-properties fo:margin-left="0.1728in" fo:margin-right="0in" fo:margin-top="0.0228in" fo:margin-bottom="0in" style:contextual-spacing="false"/>
    </style:style>
    <style:style style:name="P2367" style:family="paragraph" style:parent-style-name="Table_20_Paragraph">
      <style:paragraph-properties fo:margin-left="0.002in" fo:margin-right="0in" fo:margin-top="0.0528in" fo:margin-bottom="0in" style:contextual-spacing="false" fo:text-align="center" style:justify-single-word="false"/>
    </style:style>
    <style:style style:name="P2368" style:family="paragraph" style:parent-style-name="Table_20_Paragraph">
      <style:paragraph-properties fo:margin-left="0in" fo:margin-right="0.0138in" fo:margin-top="0.0528in" fo:margin-bottom="0in" style:contextual-spacing="false" fo:text-align="center" style:justify-single-word="false"/>
    </style:style>
    <style:style style:name="P2369" style:family="paragraph" style:parent-style-name="Table_20_Paragraph">
      <style:paragraph-properties fo:margin-left="0in" fo:margin-right="0.0008in" fo:margin-top="0.0528in" fo:margin-bottom="0in" style:contextual-spacing="false" fo:text-align="center" style:justify-single-word="false"/>
    </style:style>
    <style:style style:name="P2370" style:family="paragraph" style:parent-style-name="Table_20_Paragraph">
      <style:paragraph-properties fo:margin-left="0.0008in" fo:margin-right="0.0008in" fo:line-height="0.1035in" fo:text-align="center" style:justify-single-word="false"/>
    </style:style>
    <style:style style:name="P2371" style:family="paragraph" style:parent-style-name="Table_20_Paragraph">
      <style:paragraph-properties fo:margin-left="0in" fo:margin-right="0.0008in" fo:margin-top="0.0028in" fo:margin-bottom="0in" style:contextual-spacing="false" fo:line-height="0.0898in" fo:text-align="center" style:justify-single-word="false"/>
    </style:style>
    <style:style style:name="P2372" style:family="paragraph" style:parent-style-name="Table_20_Paragraph">
      <style:paragraph-properties fo:margin-top="0.0528in" fo:margin-bottom="0in" style:contextual-spacing="false" fo:text-align="center" style:justify-single-word="false"/>
    </style:style>
    <style:style style:name="P2373" style:family="paragraph" style:parent-style-name="Text_20_body">
      <style:paragraph-properties fo:margin-top="0.0146in" fo:margin-bottom="0in" style:contextual-spacing="false"/>
      <style:text-properties style:font-name="Times New Roman"/>
    </style:style>
    <style:style style:name="P2374" style:family="paragraph" style:parent-style-name="Text_20_body">
      <style:paragraph-properties fo:margin-left="1.522in" fo:margin-right="1.9571in" fo:line-height="114%" fo:text-align="justify" style:justify-single-word="false" fo:text-indent="0.6508in" style:auto-text-indent="false"/>
    </style:style>
    <style:style style:name="P2375" style:family="paragraph" style:parent-style-name="Text_20_body">
      <style:paragraph-properties fo:margin-top="0.0165in" fo:margin-bottom="0in" style:contextual-spacing="false"/>
      <style:text-properties style:font-name="Times New Roman"/>
    </style:style>
    <style:style style:name="P2376" style:family="paragraph" style:parent-style-name="Text_20_body">
      <style:paragraph-properties fo:margin-left="1.522in" fo:margin-right="1.9528in" fo:margin-top="0.0008in" fo:margin-bottom="0in" style:contextual-spacing="false" fo:line-height="114%" fo:text-align="justify" style:justify-single-word="false" fo:text-indent="0.6508in" style:auto-text-indent="false"/>
    </style:style>
    <style:style style:name="P2377" style:family="paragraph" style:parent-style-name="Text_20_body">
      <style:paragraph-properties fo:margin-left="2.1728in" fo:margin-right="0in" fo:margin-top="0.0008in" fo:margin-bottom="0in" style:contextual-spacing="false"/>
    </style:style>
    <style:style style:name="P2378" style:family="paragraph" style:parent-style-name="Text_20_body">
      <style:text-properties style:font-name="Times New Roman"/>
    </style:style>
    <style:style style:name="P2379" style:family="paragraph" style:parent-style-name="Text_20_body">
      <style:paragraph-properties fo:margin-top="0.0535in" fo:margin-bottom="0in" style:contextual-spacing="false"/>
      <style:text-properties style:font-name="Times New Roman"/>
    </style:style>
    <style:style style:name="P2380" style:family="paragraph" style:parent-style-name="Text_20_body">
      <style:paragraph-properties fo:margin-left="0.6138in" fo:margin-right="1.0193in" fo:text-align="center" style:justify-single-word="false"/>
    </style:style>
    <style:style style:name="P2381" style:family="paragraph" style:parent-style-name="Text_20_body">
      <style:paragraph-properties fo:margin-top="0.0591in" fo:margin-bottom="0in" style:contextual-spacing="false"/>
      <style:text-properties style:font-name="Times New Roman"/>
    </style:style>
    <style:style style:name="P2382" style:family="paragraph" style:parent-style-name="Standard">
      <style:paragraph-properties fo:margin-left="0.6118in" fo:margin-right="1.0193in" fo:margin-top="0in" fo:margin-bottom="0in" style:contextual-spacing="false" fo:line-height="0.1272in" fo:text-align="center" style:justify-single-word="false" fo:text-indent="0in" style:auto-text-indent="false"/>
    </style:style>
    <style:style style:name="P2383" style:family="paragraph" style:parent-style-name="Standard">
      <style:paragraph-properties fo:margin-left="0.6126in" fo:margin-right="1.0193in" fo:margin-top="0in" fo:margin-bottom="0in" style:contextual-spacing="false" fo:line-height="0.1272in" fo:text-align="center" style:justify-single-word="false" fo:text-indent="0in" style:auto-text-indent="false"/>
    </style:style>
    <style:style style:name="P2384" style:family="paragraph" style:parent-style-name="Text_20_body" style:master-page-name="Converted62">
      <style:paragraph-properties style:page-number="auto"/>
      <style:text-properties style:font-name="Times New Roman" fo:font-size="11pt" fo:font-style="italic" fo:font-weight="bold" style:font-size-asian="11pt" style:font-style-asian="italic" style:font-weight-asian="bold"/>
    </style:style>
    <style:style style:name="P2385" style:family="paragraph" style:parent-style-name="Text_20_body">
      <style:paragraph-properties fo:margin-top="0.0583in" fo:margin-bottom="0in" style:contextual-spacing="false"/>
      <style:text-properties style:font-name="Times New Roman" fo:font-size="11pt" fo:font-style="italic" fo:font-weight="bold" style:font-size-asian="11pt" style:font-style-asian="italic" style:font-weight-asian="bold"/>
    </style:style>
    <style:style style:name="P2386" style:family="paragraph" style:parent-style-name="Heading_20_2">
      <style:paragraph-properties fo:margin-left="0.6283in" fo:margin-right="1.0193in" fo:line-height="100%" fo:text-align="center" style:justify-single-word="false"/>
    </style:style>
    <style:style style:name="P2387" style:family="paragraph" style:parent-style-name="Standard">
      <style:paragraph-properties fo:margin-left="0.3937in" fo:margin-right="0in" fo:margin-top="0.1571in" fo:margin-bottom="0in" style:contextual-spacing="false" fo:line-height="0.1874in" fo:text-align="left" style:justify-single-word="false" fo:text-indent="0in" style:auto-text-indent="false"/>
    </style:style>
    <style:style style:name="P2388" style:family="paragraph" style:parent-style-name="Standard">
      <style:paragraph-properties fo:margin-left="0.3937in" fo:margin-right="0.228in" fo:margin-top="0.0028in" fo:margin-bottom="0in" style:contextual-spacing="false" fo:line-height="95%" fo:text-align="left" style:justify-single-word="false" fo:text-indent="0in" style:auto-text-indent="false"/>
    </style:style>
    <style:style style:name="P2389" style:family="paragraph" style:parent-style-name="Standard">
      <style:paragraph-properties fo:margin-left="0.3937in" fo:margin-right="0in" fo:margin-top="0in" fo:margin-bottom="0in" style:contextual-spacing="false" fo:line-height="0.189in" fo:text-align="left" style:justify-single-word="false" fo:text-indent="0in" style:auto-text-indent="false"/>
    </style:style>
    <style:style style:name="P2390" style:family="paragraph" style:parent-style-name="Text_20_body">
      <style:paragraph-properties fo:margin-top="0.1661in" fo:margin-bottom="0in" style:contextual-spacing="false"/>
      <style:text-properties style:font-name="Source Sans Pro" fo:font-size="11pt" style:font-size-asian="11pt"/>
    </style:style>
    <style:style style:name="P2391" style:family="paragraph" style:parent-style-name="Standard">
      <style:paragraph-properties fo:margin-left="0.3937in" fo:margin-right="0in" fo:margin-top="0in" fo:margin-bottom="0in" style:contextual-spacing="false" fo:line-height="0.1874in" fo:text-align="left" style:justify-single-word="false" fo:text-indent="0in" style:auto-text-indent="false"/>
    </style:style>
    <style:style style:name="P2392" style:family="paragraph" style:parent-style-name="Standard">
      <style:paragraph-properties fo:margin-left="0.3937in" fo:margin-right="0.7854in" fo:margin-top="0.0035in" fo:margin-bottom="0in" style:contextual-spacing="false" fo:line-height="95%" fo:text-align="justify" style:justify-single-word="false" fo:text-indent="0in" style:auto-text-indent="false"/>
    </style:style>
    <style:style style:name="P2393" style:family="paragraph" style:parent-style-name="Standard">
      <style:paragraph-properties fo:margin-left="0.3937in" fo:margin-right="0in" fo:margin-top="0in" fo:margin-bottom="0in" style:contextual-spacing="false" fo:line-height="0.1882in" fo:text-align="justify" style:justify-single-word="false" fo:text-indent="0in" style:auto-text-indent="false"/>
    </style:style>
    <style:style style:name="P2394" style:family="paragraph" style:parent-style-name="Text_20_body">
      <style:paragraph-properties fo:margin-top="0.1654in" fo:margin-bottom="0in" style:contextual-spacing="false"/>
      <style:text-properties style:font-name="Source Sans Pro" fo:font-size="11pt" style:font-size-asian="11pt"/>
    </style:style>
    <style:style style:name="P2395" style:family="paragraph" style:parent-style-name="Standard">
      <style:paragraph-properties fo:margin-left="0.3937in" fo:margin-right="0in" fo:margin-top="0.0008in" fo:margin-bottom="0in" style:contextual-spacing="false" fo:line-height="0.1874in" fo:text-align="left" style:justify-single-word="false" fo:text-indent="0in" style:auto-text-indent="false"/>
    </style:style>
    <style:style style:name="P2396" style:family="paragraph" style:parent-style-name="Standard">
      <style:paragraph-properties fo:margin-left="0.3937in" fo:margin-right="0.7854in" fo:margin-top="0.0028in" fo:margin-bottom="0in" style:contextual-spacing="false" fo:line-height="95%" fo:text-align="justify" style:justify-single-word="false" fo:text-indent="0in" style:auto-text-indent="false"/>
    </style:style>
    <style:style style:name="P2397" style:family="paragraph" style:parent-style-name="Heading_20_1" style:master-page-name="Converted63">
      <style:paragraph-properties fo:margin-top="0.0591in" fo:margin-bottom="0in" style:contextual-spacing="false" style:page-number="auto"/>
    </style:style>
    <style:style style:name="P2398" style:family="paragraph" style:parent-style-name="Standard">
      <style:paragraph-properties fo:margin-left="0.6528in" fo:margin-right="1.0193in" fo:margin-top="0.2193in" fo:margin-bottom="0in" style:contextual-spacing="false" fo:line-height="0.1953in" fo:text-align="center" style:justify-single-word="false" fo:text-indent="0in" style:auto-text-indent="false"/>
    </style:style>
    <style:style style:name="P2399" style:family="paragraph" style:parent-style-name="Standard">
      <style:paragraph-properties fo:margin-left="0.6528in" fo:margin-right="1.0193in" fo:margin-top="0in" fo:margin-bottom="0in" style:contextual-spacing="false" fo:line-height="0.1953in" fo:text-align="center" style:justify-single-word="false" fo:text-indent="0in" style:auto-text-indent="false"/>
    </style:style>
    <style:style style:name="P2400" style:family="paragraph" style:parent-style-name="Text_20_body">
      <style:paragraph-properties fo:margin-top="0.0862in" fo:margin-bottom="0in" style:contextual-spacing="false"/>
      <style:text-properties style:font-name="Source Sans Pro" fo:font-size="10pt" style:font-size-asian="10pt"/>
    </style:style>
    <style:style style:name="P2401"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2402" style:family="paragraph" style:parent-style-name="Text_20_body">
      <style:paragraph-properties fo:margin-top="0.1244in" fo:margin-bottom="0in" style:contextual-spacing="false"/>
      <style:text-properties style:font-name="Source Sans Pro" fo:font-size="10pt" style:font-size-asian="10pt"/>
    </style:style>
    <style:style style:name="P2403"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2404"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2405"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2406"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2407"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2408"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P2409" style:family="paragraph" style:parent-style-name="Frame_20_contents">
      <style:paragraph-properties fo:margin-left="0.0138in" fo:margin-right="0in" fo:margin-top="0.0098in" fo:margin-bottom="0in" style:contextual-spacing="false" fo:text-align="left" style:justify-single-word="false" fo:text-indent="0in" style:auto-text-indent="false"/>
    </style:style>
    <style:style style:name="P2410"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letter-spacing="0.0098in"/>
    </style:style>
    <style:style style:name="T2" style:family="text">
      <style:text-properties fo:color="#40586f" style:font-name="Source Sans Pro" fo:letter-spacing="0.028in"/>
    </style:style>
    <style:style style:name="T3" style:family="text">
      <style:text-properties fo:color="#40586f" style:font-name="Source Sans Pro"/>
    </style:style>
    <style:style style:name="T4" style:family="text">
      <style:text-properties fo:color="#40586f" style:font-name="Source Sans Pro" fo:letter-spacing="0.0283in"/>
    </style:style>
    <style:style style:name="T5" style:family="text">
      <style:text-properties fo:color="#40586f" style:font-name="Source Sans Pro" fo:letter-spacing="0.0071in"/>
    </style:style>
    <style:style style:name="T6" style:family="text">
      <style:text-properties fo:color="#40586f" style:font-name="Source Sans Pro" fo:letter-spacing="0.0091in"/>
    </style:style>
    <style:style style:name="T7" style:family="text">
      <style:text-properties fo:color="#40586f" style:font-name="Source Sans Pro" fo:letter-spacing="0.0055in"/>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fo:font-size="12pt" fo:font-weight="bold" style:font-size-asian="12pt" style:font-weight-asian="bold"/>
    </style:style>
    <style:style style:name="T19" style:family="text">
      <style:text-properties fo:color="#231f20" style:font-name="Source Sans Pro" fo:font-size="12pt" fo:letter-spacing="-0.0035in" fo:font-weight="bold" style:font-size-asian="12pt" style:font-weight-asian="bold"/>
    </style:style>
    <style:style style:name="T20" style:family="text">
      <style:text-properties fo:color="#231f20" style:font-name="Source Sans Pro" fo:font-size="12pt" fo:letter-spacing="-0.0028in" fo:font-weight="bold" style:font-size-asian="12pt" style:font-weight-asian="bold"/>
    </style:style>
    <style:style style:name="T21" style:family="text">
      <style:text-properties fo:color="#231f20" style:font-name="Source Sans Pro" fo:font-size="12pt" fo:letter-spacing="-0.0016in" fo:font-weight="bold" style:font-size-asian="12pt" style:font-weight-asian="bold"/>
    </style:style>
    <style:style style:name="T22" style:family="text">
      <style:text-properties fo:color="#0f6bab" style:font-name="Source Sans Pro" fo:font-size="12pt" fo:letter-spacing="-0.0016in" style:font-size-asian="12pt"/>
    </style:style>
    <style:style style:name="T23" style:family="text">
      <style:text-properties fo:color="#231f20" style:font-name="Source Sans Pro Semibold" fo:font-size="12pt" fo:letter-spacing="0.0134in" fo:font-weight="bold" style:font-size-asian="12pt" style:font-weight-asian="bold"/>
    </style:style>
    <style:style style:name="T24" style:family="text">
      <style:text-properties fo:color="#231f20" style:font-name="Source Sans Pro Semibold" fo:font-size="12pt" fo:letter-spacing="0.0311in" fo:font-weight="bold" style:font-size-asian="12pt" style:font-weight-asian="bold"/>
    </style:style>
    <style:style style:name="T25" style:family="text">
      <style:text-properties fo:color="#231f20" style:font-name="Source Sans Pro Semibold" fo:font-size="12pt" fo:letter-spacing="0.0138in" fo:font-weight="bold" style:font-size-asian="12pt" style:font-weight-asian="bold"/>
    </style:style>
    <style:style style:name="T26" style:family="text">
      <style:text-properties fo:color="#231f20" style:font-name="Source Sans Pro Semibold" fo:font-size="12pt" fo:letter-spacing="0.0335in" fo:font-weight="bold" style:font-size-asian="12pt" style:font-weight-asian="bold"/>
    </style:style>
    <style:style style:name="T27" style:family="text">
      <style:text-properties fo:color="#231f20" style:font-name="Source Sans Pro Semibold" fo:font-size="12pt" fo:letter-spacing="0.0083in" fo:font-weight="bold" style:font-size-asian="12pt" style:font-weight-asian="bold"/>
    </style:style>
    <style:style style:name="T28" style:family="text">
      <style:text-properties fo:color="#231f20" style:font-name="Source Sans Pro Semibold" fo:font-size="12pt" fo:letter-spacing="0.0327in" fo:font-weight="bold" style:font-size-asian="12pt" style:font-weight-asian="bold"/>
    </style:style>
    <style:style style:name="T29" style:family="text">
      <style:text-properties fo:color="#231f20" style:font-name="Source Sans Pro Semibold" fo:font-size="12pt" fo:letter-spacing="0.0146in" fo:font-weight="bold" style:font-size-asian="12pt" style:font-weight-asian="bold"/>
    </style:style>
    <style:style style:name="T30" style:family="text">
      <style:text-properties fo:color="#231f20" style:font-name="Source Sans Pro Semibold" fo:font-size="12pt" fo:letter-spacing="0.0126in" fo:font-weight="bold" style:font-size-asian="12pt" style:font-weight-asian="bold"/>
    </style:style>
    <style:style style:name="T31" style:family="text">
      <style:text-properties fo:color="#231f20" style:font-name="Source Sans Pro" fo:font-size="10pt" fo:font-weight="bold" style:font-size-asian="10pt" style:font-weight-asian="bold"/>
    </style:style>
    <style:style style:name="T32" style:family="text">
      <style:text-properties fo:color="#231f20" style:font-name="Source Sans Pro" fo:font-size="10pt" fo:letter-spacing="-0.0055in" fo:font-weight="bold" style:font-size-asian="10pt" style:font-weight-asian="bold"/>
    </style:style>
    <style:style style:name="T33" style:family="text">
      <style:text-properties fo:color="#231f20" style:font-name="Source Sans Pro" fo:font-size="10pt" fo:letter-spacing="-0.0047in" fo:font-weight="bold" style:font-size-asian="10pt" style:font-weight-asian="bold"/>
    </style:style>
    <style:style style:name="T34" style:family="text">
      <style:text-properties fo:color="#231f20" style:font-name="Source Sans Pro" fo:font-size="10pt" fo:letter-spacing="-0.0016in" fo:font-weight="bold" style:font-size-asian="10pt" style:font-weight-asian="bold"/>
    </style:style>
    <style:style style:name="T35" style:family="text">
      <style:text-properties fo:color="#0f6bab" style:font-name="Source Sans Pro" fo:font-size="10pt" fo:letter-spacing="-0.0016in" style:font-size-asian="10pt"/>
    </style:style>
    <style:style style:name="T36" style:family="text">
      <style:text-properties fo:color="#231f20" style:font-name="Source Sans Pro" fo:font-size="10pt" fo:letter-spacing="-0.0028in" fo:font-weight="bold" style:font-size-asian="10pt" style:font-weight-asian="bold"/>
    </style:style>
    <style:style style:name="T37" style:family="text">
      <style:text-properties fo:color="#231f20" style:font-name="Source Sans Pro" fo:font-size="10pt" fo:letter-spacing="-0.002in" fo:font-weight="bold" style:font-size-asian="10pt" style:font-weight-asian="bold"/>
    </style:style>
    <style:style style:name="T38" style:family="text">
      <style:text-properties fo:color="#0f6bab" style:font-name="Source Sans Pro" fo:font-size="10pt" style:font-size-asian="10pt"/>
    </style:style>
    <style:style style:name="T39" style:family="text">
      <style:text-properties fo:color="#231f20" style:font-name="Source Sans Pro" fo:font-size="10pt" fo:letter-spacing="-0.0035in" fo:font-weight="bold" style:font-size-asian="10pt" style:font-weight-asian="bold"/>
    </style:style>
    <style:style style:name="T40" style:family="text">
      <style:text-properties fo:color="#231f20" style:font-name="Source Sans Pro" fo:font-size="19pt" style:font-size-asian="19pt"/>
    </style:style>
    <style:style style:name="T41" style:family="text">
      <style:text-properties fo:color="#231f20" style:font-name="Source Sans Pro" fo:font-size="19pt" fo:letter-spacing="-0.0134in" style:font-size-asian="19pt"/>
    </style:style>
    <style:style style:name="T42" style:family="text">
      <style:text-properties fo:color="#231f20" style:font-name="Source Sans Pro" fo:font-size="19pt" fo:letter-spacing="-0.002in" style:font-size-asian="19pt"/>
    </style:style>
    <style:style style:name="T43" style:family="text">
      <style:text-properties fo:color="#231f20" style:font-name="Source Sans Pro" fo:font-size="12pt" style:font-size-asian="12pt"/>
    </style:style>
    <style:style style:name="T44" style:family="text">
      <style:text-properties fo:color="#231f20" style:font-name="Source Sans Pro" fo:font-size="12pt" fo:letter-spacing="-0.0063in" style:font-size-asian="12pt"/>
    </style:style>
    <style:style style:name="T45" style:family="text">
      <style:text-properties fo:color="#231f20" style:font-name="Source Sans Pro" fo:font-size="12pt" fo:letter-spacing="-0.0016in" style:font-size-asian="12pt"/>
    </style:style>
    <style:style style:name="T46" style:family="text">
      <style:text-properties fo:color="#25408f" fo:font-weight="bold" style:font-weight-asian="bold"/>
    </style:style>
    <style:style style:name="T47" style:family="text">
      <style:text-properties fo:color="#25408f" fo:letter-spacing="-0.0008in" fo:font-weight="bold" style:font-weight-asian="bold"/>
    </style:style>
    <style:style style:name="T48" style:family="text">
      <style:text-properties fo:color="#25408f" fo:letter-spacing="-0.0016in" fo:font-weight="bold" style:font-weight-asian="bold"/>
    </style:style>
    <style:style style:name="T49" style:family="text">
      <style:text-properties fo:color="#231f20" style:font-name="Source Sans Pro" fo:font-size="10pt" style:font-size-asian="10pt"/>
    </style:style>
    <style:style style:name="T50" style:family="text">
      <style:text-properties fo:color="#231f20" style:font-name="Source Sans Pro" fo:font-size="10pt" fo:letter-spacing="-0.0035in" style:font-size-asian="10pt"/>
    </style:style>
    <style:style style:name="T51" style:family="text">
      <style:text-properties fo:color="#231f20" style:font-name="Source Sans Pro" fo:font-size="10pt" fo:letter-spacing="-0.0028in" style:font-size-asian="10pt"/>
    </style:style>
    <style:style style:name="T52" style:family="text">
      <style:text-properties fo:color="#231f20" style:font-name="Source Sans Pro" fo:font-size="10pt" fo:letter-spacing="-0.0016in" style:font-size-asian="10pt"/>
    </style:style>
    <style:style style:name="T53" style:family="text">
      <style:text-properties fo:color="#25408f" fo:letter-spacing="-0.0047in" fo:font-weight="bold" style:font-weight-asian="bold"/>
    </style:style>
    <style:style style:name="T54" style:family="text">
      <style:text-properties fo:color="#25408f" fo:letter-spacing="-0.0028in" fo:font-weight="bold" style:font-weight-asian="bold"/>
    </style:style>
    <style:style style:name="T55" style:family="text">
      <style:text-properties fo:color="#231f20" style:font-name="Source Sans Pro" fo:font-size="10pt" fo:letter-spacing="-0.002in" style:font-size-asian="10pt"/>
    </style:style>
    <style:style style:name="T56" style:family="text">
      <style:text-properties fo:color="#25408f" fo:letter-spacing="-0.0043in" fo:font-weight="bold" style:font-weight-asian="bold"/>
    </style:style>
    <style:style style:name="T57" style:family="text">
      <style:text-properties fo:color="#25408f" fo:letter-spacing="-0.0035in" fo:font-weight="bold" style:font-weight-asian="bold"/>
    </style:style>
    <style:style style:name="T58" style:family="text">
      <style:text-properties fo:color="#25408f" fo:letter-spacing="-0.002in" fo:font-weight="bold" style:font-weight-asian="bold"/>
    </style:style>
    <style:style style:name="T59" style:family="text">
      <style:text-properties fo:color="#25408f" style:font-name="Source Sans Pro Semibold" fo:font-size="10pt" fo:letter-spacing="-0.0016in" fo:font-weight="bold" style:font-size-asian="10pt" style:font-weight-asian="bold"/>
    </style:style>
    <style:style style:name="T60" style:family="text">
      <style:text-properties fo:color="#25408f" style:font-name="Source Sans Pro Semibold" fo:font-size="10pt" fo:letter-spacing="-0.0043in" fo:font-weight="bold" style:font-size-asian="10pt" style:font-weight-asian="bold"/>
    </style:style>
    <style:style style:name="T61" style:family="text">
      <style:text-properties fo:color="#231f20" style:font-name="Source Sans Pro" fo:font-size="10pt" fo:letter-spacing="-0.0047in" style:font-size-asian="10pt"/>
    </style:style>
    <style:style style:name="T62" style:family="text">
      <style:text-properties fo:color="#25408f" fo:letter-spacing="-0.0083in" fo:font-weight="bold" style:font-weight-asian="bold"/>
    </style:style>
    <style:style style:name="T63" style:family="text">
      <style:text-properties fo:color="#25408f" fo:letter-spacing="-0.0071in" fo:font-weight="bold" style:font-weight-asian="bold"/>
    </style:style>
    <style:style style:name="T64" style:family="text">
      <style:text-properties fo:color="#231f20" style:font-name="Source Sans Pro" fo:font-size="10pt" fo:letter-spacing="0.0228in" style:font-size-asian="10pt"/>
    </style:style>
    <style:style style:name="T65" style:family="text">
      <style:text-properties fo:color="#25408f" fo:letter-spacing="-0.0063in" fo:font-weight="bold" style:font-weight-asian="bold"/>
    </style:style>
    <style:style style:name="T66" style:family="text">
      <style:text-properties fo:color="#25408f" fo:letter-spacing="-0.0055in" fo:font-weight="bold" style:font-weight-asian="bold"/>
    </style:style>
    <style:style style:name="T67" style:family="text">
      <style:text-properties fo:color="#231f20" style:font-name="Source Sans Pro" fo:font-size="10pt" fo:letter-spacing="-0.0043in" style:font-size-asian="10pt"/>
    </style:style>
    <style:style style:name="T68" style:family="text">
      <style:text-properties fo:color="#25408f" fo:letter-spacing="-0.0075in" fo:font-weight="bold" style:font-weight-asian="bold"/>
    </style:style>
    <style:style style:name="T69" style:family="text">
      <style:text-properties fo:color="#25408f" fo:letter-spacing="0.0008in" fo:font-weight="bold" style:font-weight-asian="bold"/>
    </style:style>
    <style:style style:name="T70" style:family="text">
      <style:text-properties fo:color="#25408f" fo:letter-spacing="0.002in" fo:font-weight="bold" style:font-weight-asian="bold"/>
    </style:style>
    <style:style style:name="T71" style:family="text">
      <style:text-properties fo:color="#231f20" style:font-name="Source Sans Pro" fo:font-size="19pt" fo:letter-spacing="-0.0118in" style:font-size-asian="19pt"/>
    </style:style>
    <style:style style:name="T72" style:family="text">
      <style:text-properties fo:color="#231f20" style:font-name="Source Sans Pro" fo:font-size="19pt" fo:letter-spacing="-0.0138in" style:font-size-asian="19pt"/>
    </style:style>
    <style:style style:name="T73" style:family="text">
      <style:text-properties fo:color="#231f20" style:font-name="Source Sans Pro" fo:font-size="12pt" fo:letter-spacing="-0.0075in" style:font-size-asian="12pt"/>
    </style:style>
    <style:style style:name="T74" style:family="text">
      <style:text-properties fo:color="#ffffff" style:font-name="Lato Black" fo:font-size="6pt" fo:font-weight="bold" style:font-size-asian="6pt" style:font-weight-asian="bold"/>
    </style:style>
    <style:style style:name="T75" style:family="text">
      <style:text-properties fo:color="#ffffff" style:font-name="Lato Black" fo:font-size="6pt" fo:letter-spacing="0.0134in" fo:font-weight="bold" style:font-size-asian="6pt" style:font-weight-asian="bold"/>
    </style:style>
    <style:style style:name="T76" style:family="text">
      <style:text-properties fo:color="#ffffff" style:font-name="Lato Black" fo:font-size="6pt" fo:letter-spacing="0.0083in" fo:font-weight="bold" style:font-size-asian="6pt" style:font-weight-asian="bold"/>
    </style:style>
    <style:style style:name="T77" style:family="text">
      <style:text-properties fo:color="#ffffff" style:font-name="Lato Black" fo:font-size="6pt" fo:letter-spacing="0.0098in" fo:font-weight="bold" style:font-size-asian="6pt" style:font-weight-asian="bold"/>
    </style:style>
    <style:style style:name="T78" style:family="text">
      <style:text-properties fo:color="#ffffff" style:font-name="Lato Black" fo:font-size="6pt" fo:letter-spacing="0.0138in" fo:font-weight="bold" style:font-size-asian="6pt" style:font-weight-asian="bold"/>
    </style:style>
    <style:style style:name="T79" style:family="text">
      <style:text-properties fo:color="#ffffff" style:font-name="Lato Black" fo:font-size="6pt" fo:letter-spacing="-0.0016in" fo:font-weight="bold" style:font-size-asian="6pt" style:font-weight-asian="bold"/>
    </style:style>
    <style:style style:name="T80" style:family="text">
      <style:text-properties fo:color="#ffffff" style:font-name="Lato Black" fo:font-size="6pt" fo:letter-spacing="-0.0035in" fo:font-weight="bold" style:font-size-asian="6pt" style:font-weight-asian="bold"/>
    </style:style>
    <style:style style:name="T81" style:family="text">
      <style:text-properties fo:color="#231f20" style:font-name="Source Sans Pro" fo:font-size="20pt" fo:font-weight="bold" style:font-size-asian="20pt" style:font-weight-asian="bold"/>
    </style:style>
    <style:style style:name="T82" style:family="text">
      <style:text-properties fo:color="#231f20" style:font-name="Source Sans Pro" fo:font-size="20pt" fo:letter-spacing="0.0417in" fo:font-weight="bold" style:font-size-asian="20pt" style:font-weight-asian="bold"/>
    </style:style>
    <style:style style:name="T83" style:family="text">
      <style:text-properties fo:color="#231f20" style:font-name="Source Sans Pro" fo:font-size="20pt" fo:letter-spacing="-0.0016in" fo:font-weight="bold" style:font-size-asian="20pt" style:font-weight-asian="bold"/>
    </style:style>
    <style:style style:name="T84" style:family="text">
      <style:text-properties fo:color="#231f20" style:font-name="Source Sans Pro"/>
    </style:style>
    <style:style style:name="T85" style:family="text">
      <style:text-properties fo:color="#231f20" style:font-name="Source Sans Pro" fo:letter-spacing="-0.0047in"/>
    </style:style>
    <style:style style:name="T86" style:family="text">
      <style:text-properties fo:color="#231f20" style:font-name="Source Sans Pro" fo:letter-spacing="-0.0016in"/>
    </style:style>
    <style:style style:name="T87" style:family="text">
      <style:text-properties style:font-name="Verdana" fo:font-size="8pt" style:text-underline-style="solid" style:text-underline-width="auto" style:text-underline-color="font-color" fo:font-weight="bold" style:font-size-asian="8pt" style:font-weight-asian="bold" style:text-scale="105%"/>
    </style:style>
    <style:style style:name="T88" style:family="text">
      <style:text-properties style:font-name="Verdana" fo:font-size="8pt" fo:letter-spacing="-0.0055in" style:text-underline-style="solid" style:text-underline-width="auto" style:text-underline-color="font-color" fo:font-weight="bold" style:font-size-asian="8pt" style:font-weight-asian="bold" style:text-scale="105%"/>
    </style:style>
    <style:style style:name="T89" style:family="text">
      <style:text-properties style:font-name="Verdana" fo:font-size="8pt" fo:letter-spacing="-0.0071in" style:text-underline-style="solid" style:text-underline-width="auto" style:text-underline-color="font-color" fo:font-weight="bold" style:font-size-asian="8pt" style:font-weight-asian="bold" style:text-scale="105%"/>
    </style:style>
    <style:style style:name="T90" style:family="text">
      <style:text-properties style:font-name="Verdana" fo:font-size="8pt" fo:letter-spacing="-0.0016in" style:text-underline-style="solid" style:text-underline-width="auto" style:text-underline-color="font-color" fo:font-weight="bold" style:font-size-asian="8pt" style:font-weight-asian="bold" style:text-scale="105%"/>
    </style:style>
    <style:style style:name="T91" style:family="text">
      <style:text-properties style:font-name="Verdana" fo:font-size="7pt" fo:font-weight="bold" style:font-size-asian="7pt" style:font-weight-asian="bold"/>
    </style:style>
    <style:style style:name="T92" style:family="text">
      <style:text-properties style:font-name="Verdana" fo:font-size="7pt" fo:letter-spacing="-0.0016in" fo:font-weight="bold" style:font-size-asian="7pt" style:font-weight-asian="bold"/>
    </style:style>
    <style:style style:name="T93" style:family="text">
      <style:text-properties style:font-name="Verdana" fo:font-size="7pt" fo:letter-spacing="-0.0008in" fo:font-weight="bold" style:font-size-asian="7pt" style:font-weight-asian="bold"/>
    </style:style>
    <style:style style:name="T94" style:family="text">
      <style:text-properties style:font-name="Verdana" fo:font-size="7pt" style:font-size-asian="7pt"/>
    </style:style>
    <style:style style:name="T95" style:family="text">
      <style:text-properties style:font-name="Verdana" fo:font-size="7pt" fo:letter-spacing="-0.0016in" style:font-size-asian="7pt"/>
    </style:style>
    <style:style style:name="T96" style:family="text">
      <style:text-properties fo:font-size="7pt" fo:letter-spacing="-0.0016in" fo:font-weight="bold" style:font-size-asian="7pt" style:font-weight-asian="bold"/>
    </style:style>
    <style:style style:name="T97" style:family="text">
      <style:text-properties fo:font-size="7pt" fo:letter-spacing="0.0008in" fo:font-weight="bold" style:font-size-asian="7pt" style:font-weight-asian="bold"/>
    </style:style>
    <style:style style:name="T98" style:family="text">
      <style:text-properties fo:font-size="7pt" fo:font-weight="bold" style:font-size-asian="7pt" style:font-weight-asian="bold"/>
    </style:style>
    <style:style style:name="T99" style:family="text">
      <style:text-properties fo:font-size="7pt" fo:letter-spacing="-0.0008in" fo:font-weight="bold" style:font-size-asian="7pt" style:font-weight-asian="bold"/>
    </style:style>
    <style:style style:name="T100" style:family="text">
      <style:text-properties fo:font-size="7pt" fo:letter-spacing="-0.0016in" style:font-size-asian="7pt"/>
    </style:style>
    <style:style style:name="T101" style:family="text">
      <style:text-properties fo:font-size="7pt" fo:letter-spacing="0.0008in" style:font-size-asian="7pt"/>
    </style:style>
    <style:style style:name="T102" style:family="text">
      <style:text-properties fo:font-size="7pt" fo:letter-spacing="-0.0028in" style:font-size-asian="7pt"/>
    </style:style>
    <style:style style:name="T103" style:family="text">
      <style:text-properties fo:font-size="7pt" style:font-size-asian="7pt"/>
    </style:style>
    <style:style style:name="T104" style:family="text">
      <style:text-properties fo:font-size="7pt" fo:letter-spacing="-0.0083in" style:font-size-asian="7pt"/>
    </style:style>
    <style:style style:name="T105" style:family="text">
      <style:text-properties fo:font-size="7pt" fo:letter-spacing="-0.0075in" style:font-size-asian="7pt"/>
    </style:style>
    <style:style style:name="T106" style:family="text">
      <style:text-properties fo:font-size="7pt" fo:letter-spacing="-0.0071in" fo:font-weight="bold" style:font-size-asian="7pt" style:font-weight-asian="bold"/>
    </style:style>
    <style:style style:name="T107" style:family="text">
      <style:text-properties fo:font-size="7pt" fo:letter-spacing="-0.0075in" fo:font-weight="bold" style:font-size-asian="7pt" style:font-weight-asian="bold"/>
    </style:style>
    <style:style style:name="T108" style:family="text">
      <style:text-properties fo:font-size="7pt" fo:letter-spacing="-0.0063in" style:font-size-asian="7pt"/>
    </style:style>
    <style:style style:name="T109" style:family="text">
      <style:text-properties fo:font-size="7pt" fo:letter-spacing="-0.0071in" style:font-size-asian="7pt"/>
    </style:style>
    <style:style style:name="T110" style:family="text">
      <style:text-properties fo:font-size="7pt" fo:letter-spacing="-0.002in" fo:font-weight="bold" style:font-size-asian="7pt" style:font-weight-asian="bold"/>
    </style:style>
    <style:style style:name="T111" style:family="text">
      <style:text-properties fo:font-size="7pt" fo:letter-spacing="0.0016in" style:font-size-asian="7pt"/>
    </style:style>
    <style:style style:name="T112" style:family="text">
      <style:text-properties fo:font-size="7pt" fo:letter-spacing="0.0028in" style:font-size-asian="7pt"/>
    </style:style>
    <style:style style:name="T113" style:family="text">
      <style:text-properties fo:font-size="7pt" fo:letter-spacing="-0.0008in" style:font-size-asian="7pt"/>
    </style:style>
    <style:style style:name="T114" style:family="text">
      <style:text-properties fo:font-size="7pt" fo:letter-spacing="-0.0047in" style:font-size-asian="7pt"/>
    </style:style>
    <style:style style:name="T115" style:family="text">
      <style:text-properties fo:font-size="7pt" fo:letter-spacing="-0.0035in" style:font-size-asian="7pt"/>
    </style:style>
    <style:style style:name="T116" style:family="text">
      <style:text-properties style:font-name="Verdana" fo:font-size="7pt" fo:letter-spacing="-0.0075in" style:font-size-asian="7pt"/>
    </style:style>
    <style:style style:name="T117" style:family="text">
      <style:text-properties style:font-name="Verdana" fo:font-size="7pt" fo:letter-spacing="-0.0055in" style:font-size-asian="7pt"/>
    </style:style>
    <style:style style:name="T118" style:family="text">
      <style:text-properties style:font-name="Verdana" fo:font-size="7pt" fo:letter-spacing="-0.0063in" style:font-size-asian="7pt"/>
    </style:style>
    <style:style style:name="T119" style:family="text">
      <style:text-properties style:font-name="Verdana" fo:font-size="7pt" fo:letter-spacing="-0.0071in" style:font-size-asian="7pt"/>
    </style:style>
    <style:style style:name="T120" style:family="text">
      <style:text-properties style:font-name="Verdana" fo:font-size="7pt" fo:letter-spacing="0.0016in" fo:font-weight="bold" style:font-size-asian="7pt" style:font-weight-asian="bold"/>
    </style:style>
    <style:style style:name="T121" style:family="text">
      <style:text-properties fo:color="#231f20" style:font-name="Times New Roman" fo:font-size="9.5pt" fo:font-weight="bold" style:font-size-asian="9.5pt" style:font-weight-asian="bold"/>
    </style:style>
    <style:style style:name="T122" style:family="text">
      <style:text-properties fo:color="#231f20" style:font-name="Times New Roman" fo:font-size="9.5pt" fo:letter-spacing="-0.0047in" fo:font-weight="bold" style:font-size-asian="9.5pt" style:font-weight-asian="bold"/>
    </style:style>
    <style:style style:name="T123" style:family="text">
      <style:text-properties fo:color="#231f20" style:font-name="Times New Roman" fo:font-size="9.5pt" fo:letter-spacing="-0.0043in" fo:font-weight="bold" style:font-size-asian="9.5pt" style:font-weight-asian="bold"/>
    </style:style>
    <style:style style:name="T124" style:family="text">
      <style:text-properties fo:color="#231f20" style:font-name="Times New Roman" fo:font-size="9.5pt" style:font-size-asian="9.5pt"/>
    </style:style>
    <style:style style:name="T125" style:family="text">
      <style:text-properties fo:color="#231f20" style:font-name="Times New Roman" fo:font-size="9.5pt" fo:letter-spacing="-0.0043in" style:font-size-asian="9.5pt"/>
    </style:style>
    <style:style style:name="T126" style:family="text">
      <style:text-properties fo:color="#231f20" style:font-name="Times New Roman" fo:font-size="9.5pt" fo:letter-spacing="-0.0047in" style:font-size-asian="9.5pt"/>
    </style:style>
    <style:style style:name="T127" style:family="text">
      <style:text-properties fo:color="#231f20" style:font-name="Times New Roman" fo:font-size="9.5pt" fo:letter-spacing="-0.0028in" style:font-size-asian="9.5pt"/>
    </style:style>
    <style:style style:name="T128" style:family="text">
      <style:text-properties fo:color="#231f20" style:font-name="Times New Roman" fo:font-size="9.5pt" fo:font-style="italic" fo:font-weight="bold" style:font-size-asian="9.5pt" style:font-style-asian="italic" style:font-weight-asian="bold"/>
    </style:style>
    <style:style style:name="T129" style:family="text">
      <style:text-properties fo:color="#231f20" style:font-name="Times New Roman" fo:font-size="9.5pt" fo:letter-spacing="-0.0091in" fo:font-style="italic" fo:font-weight="bold" style:font-size-asian="9.5pt" style:font-style-asian="italic" style:font-weight-asian="bold"/>
    </style:style>
    <style:style style:name="T130" style:family="text">
      <style:text-properties fo:color="#231f20" style:font-name="Times New Roman" fo:font-size="9.5pt" fo:letter-spacing="-0.0071in" fo:font-style="italic" fo:font-weight="bold" style:font-size-asian="9.5pt" style:font-style-asian="italic" style:font-weight-asian="bold"/>
    </style:style>
    <style:style style:name="T131" style:family="text">
      <style:text-properties fo:color="#231f20" style:font-name="Times New Roman" fo:font-size="9.5pt" fo:letter-spacing="-0.0016in" fo:font-style="italic" fo:font-weight="bold" style:font-size-asian="9.5pt" style:font-style-asian="italic" style:font-weight-asian="bold"/>
    </style:style>
    <style:style style:name="T132" style:family="text">
      <style:text-properties fo:color="#231f20" style:font-name="Times New Roman" fo:font-size="9.5pt" fo:letter-spacing="-0.0016in" fo:font-weight="bold" style:font-size-asian="9.5pt" style:font-weight-asian="bold"/>
    </style:style>
    <style:style style:name="T133" style:family="text">
      <style:text-properties fo:color="#231f20" style:font-name="Times New Roman" fo:font-size="9.5pt" fo:letter-spacing="-0.002in" style:font-size-asian="9.5pt"/>
    </style:style>
    <style:style style:name="T134" style:family="text">
      <style:text-properties fo:color="#231f20" style:font-name="Times New Roman" fo:font-size="9.5pt" fo:letter-spacing="-0.0035in" style:font-size-asian="9.5pt"/>
    </style:style>
    <style:style style:name="T135" style:family="text">
      <style:text-properties fo:color="#231f20" style:font-name="Times New Roman" fo:font-size="9.5pt" fo:letter-spacing="-0.0016in" style:font-size-asian="9.5pt"/>
    </style:style>
    <style:style style:name="T136" style:family="text">
      <style:text-properties fo:color="#231f20" style:font-name="Times New Roman" fo:font-size="7pt" style:font-size-asian="7pt"/>
    </style:style>
    <style:style style:name="T137" style:family="text">
      <style:text-properties fo:color="#231f20" style:font-name="Times New Roman" fo:font-size="7pt" fo:letter-spacing="0.0008in" style:font-size-asian="7pt"/>
    </style:style>
    <style:style style:name="T138" style:family="text">
      <style:text-properties fo:color="#231f20" style:font-name="Times New Roman" fo:font-size="7pt" fo:letter-spacing="-0.0016in" style:font-size-asian="7pt"/>
    </style:style>
    <style:style style:name="T139" style:family="text">
      <style:text-properties fo:color="#231f20" style:font-name="Times New Roman" fo:font-size="7pt" fo:font-weight="bold" style:font-size-asian="7pt" style:font-weight-asian="bold"/>
    </style:style>
    <style:style style:name="T140" style:family="text">
      <style:text-properties fo:color="#231f20" style:font-name="Times New Roman" fo:font-size="7pt" fo:letter-spacing="0.002in" fo:font-weight="bold" style:font-size-asian="7pt" style:font-weight-asian="bold"/>
    </style:style>
    <style:style style:name="T141" style:family="text">
      <style:text-properties fo:color="#231f20" style:font-name="Times New Roman" fo:font-size="7pt" fo:letter-spacing="0.0028in" fo:font-weight="bold" style:font-size-asian="7pt" style:font-weight-asian="bold"/>
    </style:style>
    <style:style style:name="T142" style:family="text">
      <style:text-properties fo:color="#231f20" style:font-name="Times New Roman" fo:font-size="7pt" fo:letter-spacing="-0.0016in" fo:font-weight="bold" style:font-size-asian="7pt" style:font-weight-asian="bold"/>
    </style:style>
    <style:style style:name="T143" style:family="text">
      <style:text-properties fo:color="#231f20" style:font-name="Times New Roman" fo:font-size="10pt" fo:font-weight="bold" style:font-size-asian="10pt" style:font-weight-asian="bold"/>
    </style:style>
    <style:style style:name="T144" style:family="text">
      <style:text-properties fo:color="#231f20" style:font-name="Times New Roman" fo:font-size="10pt" fo:letter-spacing="0.0075in" fo:font-weight="bold" style:font-size-asian="10pt" style:font-weight-asian="bold"/>
    </style:style>
    <style:style style:name="T145" style:family="text">
      <style:text-properties fo:color="#231f20" style:font-name="Times New Roman" fo:font-size="10pt" style:font-size-asian="10pt"/>
    </style:style>
    <style:style style:name="T146" style:family="text">
      <style:text-properties fo:color="#231f20" style:font-name="Times New Roman" fo:font-size="10pt" fo:letter-spacing="0.0083in" style:font-size-asian="10pt"/>
    </style:style>
    <style:style style:name="T147" style:family="text">
      <style:text-properties fo:color="#231f20" style:font-name="Times New Roman" fo:font-size="10pt" fo:letter-spacing="0.0075in" style:font-size-asian="10pt"/>
    </style:style>
    <style:style style:name="T148" style:family="text">
      <style:text-properties fo:color="#231f20" style:font-name="Times New Roman" fo:font-size="10pt" fo:letter-spacing="-0.0028in" style:font-size-asian="10pt"/>
    </style:style>
    <style:style style:name="T149" style:family="text">
      <style:text-properties fo:color="#231f20" style:font-name="Times New Roman" fo:font-size="8.5pt" fo:font-weight="bold" style:font-size-asian="8.5pt" style:font-weight-asian="bold"/>
    </style:style>
    <style:style style:name="T150" style:family="text">
      <style:text-properties fo:color="#231f20" style:font-name="Times New Roman" fo:font-size="8.5pt" fo:letter-spacing="-0.002in" fo:font-weight="bold" style:font-size-asian="8.5pt" style:font-weight-asian="bold"/>
    </style:style>
    <style:style style:name="T151" style:family="text">
      <style:text-properties fo:color="#231f20" style:font-name="Times New Roman" fo:font-size="8.5pt" fo:letter-spacing="-0.0016in" fo:font-weight="bold" style:font-size-asian="8.5pt" style:font-weight-asian="bold"/>
    </style:style>
    <style:style style:name="T152" style:family="text">
      <style:text-properties fo:color="#231f20" style:font-name="Times New Roman" fo:font-size="8.5pt" fo:letter-spacing="0.028in" fo:font-weight="bold" style:font-size-asian="8.5pt" style:font-weight-asian="bold"/>
    </style:style>
    <style:style style:name="T153" style:family="text">
      <style:text-properties fo:color="#231f20" style:font-name="Times New Roman" fo:font-size="8.5pt" fo:letter-spacing="-0.0008in" fo:font-weight="bold" style:font-size-asian="8.5pt" style:font-weight-asian="bold"/>
    </style:style>
    <style:style style:name="T154" style:family="text">
      <style:text-properties fo:color="#231f20" style:font-name="Times New Roman" fo:letter-spacing="-0.0016in"/>
    </style:style>
    <style:style style:name="T155" style:family="text">
      <style:text-properties fo:color="#231f20" style:font-name="Times New Roman" fo:font-size="8.5pt" style:font-size-asian="8.5pt"/>
    </style:style>
    <style:style style:name="T156" style:family="text">
      <style:text-properties fo:color="#231f20" style:font-name="Times New Roman" fo:font-size="8.5pt" fo:letter-spacing="-0.0008in" style:font-size-asian="8.5pt"/>
    </style:style>
    <style:style style:name="T157" style:family="text">
      <style:text-properties fo:color="#231f20" style:font-name="Times New Roman" fo:font-size="8.5pt" fo:letter-spacing="0.0154in" style:font-size-asian="8.5pt"/>
    </style:style>
    <style:style style:name="T158" style:family="text">
      <style:text-properties fo:color="#231f20" style:font-name="Times New Roman" fo:font-size="8.5pt" fo:letter-spacing="-0.0016in" style:font-size-asian="8.5pt"/>
    </style:style>
    <style:style style:name="T159" style:family="text">
      <style:text-properties fo:color="#231f20" style:font-name="Times New Roman" fo:font-size="7.5pt" style:font-size-asian="7.5pt"/>
    </style:style>
    <style:style style:name="T160" style:family="text">
      <style:text-properties fo:color="#231f20" style:font-name="Times New Roman" fo:font-size="7.5pt" fo:letter-spacing="0.0043in" style:font-size-asian="7.5pt"/>
    </style:style>
    <style:style style:name="T161" style:family="text">
      <style:text-properties fo:color="#231f20" style:font-name="Times New Roman" fo:font-size="7.5pt" fo:letter-spacing="0.0047in" style:font-size-asian="7.5pt"/>
    </style:style>
    <style:style style:name="T162" style:family="text">
      <style:text-properties fo:color="#231f20" style:font-name="Times New Roman" fo:font-size="7.5pt" fo:letter-spacing="-0.0016in" style:font-size-asian="7.5pt"/>
    </style:style>
    <style:style style:name="T163" style:family="text">
      <style:text-properties fo:color="#231f20" style:font-name="Times New Roman" fo:font-size="7.5pt" fo:font-weight="bold" style:font-size-asian="7.5pt" style:font-weight-asian="bold"/>
    </style:style>
    <style:style style:name="T164" style:family="text">
      <style:text-properties fo:color="#231f20" style:font-name="Times New Roman" fo:font-size="7.5pt" fo:letter-spacing="0.0063in" fo:font-weight="bold" style:font-size-asian="7.5pt" style:font-weight-asian="bold"/>
    </style:style>
    <style:style style:name="T165" style:family="text">
      <style:text-properties fo:color="#231f20" style:font-name="Times New Roman" fo:font-size="7.5pt" fo:letter-spacing="0.0071in" fo:font-weight="bold" style:font-size-asian="7.5pt" style:font-weight-asian="bold"/>
    </style:style>
    <style:style style:name="T166" style:family="text">
      <style:text-properties fo:color="#231f20" style:font-name="Times New Roman" fo:font-size="7.5pt" fo:letter-spacing="-0.0016in" fo:font-weight="bold" style:font-size-asian="7.5pt" style:font-weight-asian="bold"/>
    </style:style>
    <style:style style:name="T167" style:family="text">
      <style:text-properties style:font-name="Verdana" fo:font-size="9.5pt" style:text-underline-style="solid" style:text-underline-width="auto" style:text-underline-color="font-color" fo:font-weight="bold" style:font-size-asian="9.5pt" style:font-weight-asian="bold"/>
    </style:style>
    <style:style style:name="T168" style:family="text">
      <style:text-properties style:font-name="Verdana" fo:font-size="9.5pt" fo:letter-spacing="0.0075in" style:text-underline-style="solid" style:text-underline-width="auto" style:text-underline-color="font-color" fo:font-weight="bold" style:font-size-asian="9.5pt" style:font-weight-asian="bold"/>
    </style:style>
    <style:style style:name="T169" style:family="text">
      <style:text-properties style:font-name="Verdana" fo:font-size="9.5pt" fo:letter-spacing="0.0083in" style:text-underline-style="solid" style:text-underline-width="auto" style:text-underline-color="font-color" fo:font-weight="bold" style:font-size-asian="9.5pt" style:font-weight-asian="bold"/>
    </style:style>
    <style:style style:name="T170" style:family="text">
      <style:text-properties style:font-name="Verdana" fo:font-size="9.5pt" fo:letter-spacing="-0.0016in" style:text-underline-style="solid" style:text-underline-width="auto" style:text-underline-color="font-color" fo:font-weight="bold" style:font-size-asian="9.5pt" style:font-weight-asian="bold"/>
    </style:style>
    <style:style style:name="T171" style:family="text">
      <style:text-properties style:font-name="Verdana" fo:font-size="8.5pt" fo:font-weight="bold" style:font-size-asian="8.5pt" style:font-weight-asian="bold"/>
    </style:style>
    <style:style style:name="T172" style:family="text">
      <style:text-properties fo:letter-spacing="0.028in"/>
    </style:style>
    <style:style style:name="T173" style:family="text">
      <style:text-properties fo:letter-spacing="0.0307in"/>
    </style:style>
    <style:style style:name="T174" style:family="text">
      <style:text-properties fo:letter-spacing="0.0311in"/>
    </style:style>
    <style:style style:name="T175" style:family="text">
      <style:text-properties fo:letter-spacing="-0.0016in"/>
    </style:style>
    <style:style style:name="T176" style:family="text">
      <style:text-properties style:font-name="Verdana" fo:font-size="8.5pt" style:font-size-asian="8.5pt"/>
    </style:style>
    <style:style style:name="T177" style:family="text">
      <style:text-properties style:font-name="Verdana" fo:font-size="8.5pt" fo:letter-spacing="0.028in" style:font-size-asian="8.5pt"/>
    </style:style>
    <style:style style:name="T178" style:family="text">
      <style:text-properties style:font-name="Verdana" fo:font-size="8.5pt" fo:letter-spacing="0.0154in" style:font-size-asian="8.5pt"/>
    </style:style>
    <style:style style:name="T179" style:family="text">
      <style:text-properties style:font-name="Verdana" fo:font-size="8.5pt" fo:font-style="italic" style:font-size-asian="8.5pt" style:font-style-asian="italic"/>
    </style:style>
    <style:style style:name="T180" style:family="text">
      <style:text-properties style:font-name="Verdana" fo:font-size="8.5pt" fo:letter-spacing="0.0154in" fo:font-style="italic" style:font-size-asian="8.5pt" style:font-style-asian="italic"/>
    </style:style>
    <style:style style:name="T181" style:family="text">
      <style:text-properties style:font-name="Verdana" fo:font-size="8.5pt" fo:letter-spacing="-0.0008in" fo:font-weight="bold" style:font-size-asian="8.5pt" style:font-weight-asian="bold"/>
    </style:style>
    <style:style style:name="T182" style:family="text">
      <style:text-properties style:font-name="Verdana" fo:font-size="8.5pt" fo:letter-spacing="-0.0008in" style:font-size-asian="8.5pt"/>
    </style:style>
    <style:style style:name="T183" style:family="text">
      <style:text-properties style:font-name="Verdana" fo:font-size="8.5pt" fo:letter-spacing="0.0264in" style:font-size-asian="8.5pt"/>
    </style:style>
    <style:style style:name="T184" style:family="text">
      <style:text-properties style:font-name="Verdana" fo:font-size="8.5pt" fo:letter-spacing="0.0272in" style:font-size-asian="8.5pt"/>
    </style:style>
    <style:style style:name="T185" style:family="text">
      <style:text-properties style:font-name="Verdana" fo:font-size="8.5pt" fo:letter-spacing="0.0256in" style:font-size-asian="8.5pt"/>
    </style:style>
    <style:style style:name="T186" style:family="text">
      <style:text-properties style:font-name="Verdana" fo:font-size="8.5pt" fo:font-style="italic" fo:font-weight="bold" style:font-size-asian="8.5pt" style:font-style-asian="italic" style:font-weight-asian="bold"/>
    </style:style>
    <style:style style:name="T187" style:family="text">
      <style:text-properties style:font-name="Verdana" fo:font-size="8.5pt" fo:letter-spacing="-0.0043in" fo:font-weight="bold" style:font-size-asian="8.5pt" style:font-weight-asian="bold"/>
    </style:style>
    <style:style style:name="T188" style:family="text">
      <style:text-properties style:font-name="Verdana" fo:font-size="8.5pt" fo:letter-spacing="-0.0028in" fo:font-weight="bold" style:font-size-asian="8.5pt" style:font-weight-asian="bold"/>
    </style:style>
    <style:style style:name="T189" style:family="text">
      <style:text-properties style:font-name="Verdana" fo:font-size="8.5pt" fo:letter-spacing="-0.0035in" style:font-size-asian="8.5pt"/>
    </style:style>
    <style:style style:name="T190" style:family="text">
      <style:text-properties style:font-name="Verdana" fo:font-size="8.5pt" fo:letter-spacing="-0.0043in" style:font-size-asian="8.5pt"/>
    </style:style>
    <style:style style:name="T191" style:family="text">
      <style:text-properties style:font-name="Verdana" fo:font-size="8.5pt" fo:letter-spacing="-0.0028in" style:font-size-asian="8.5pt"/>
    </style:style>
    <style:style style:name="T192" style:family="text">
      <style:text-properties style:font-name="Verdana" fo:font-size="8.5pt" fo:letter-spacing="-0.0016in" style:font-size-asian="8.5pt"/>
    </style:style>
    <style:style style:name="T193" style:family="text">
      <style:text-properties style:font-name="Verdana" fo:font-size="8.5pt" fo:letter-spacing="-0.002in" style:font-size-asian="8.5pt"/>
    </style:style>
    <style:style style:name="T194" style:family="text">
      <style:text-properties fo:letter-spacing="-0.0055in"/>
    </style:style>
    <style:style style:name="T195" style:family="text">
      <style:text-properties fo:letter-spacing="-0.0035in"/>
    </style:style>
    <style:style style:name="T196" style:family="text">
      <style:text-properties style:font-name="Verdana" fo:font-size="8.5pt" fo:letter-spacing="-0.0047in" fo:font-weight="bold" style:font-size-asian="8.5pt" style:font-weight-asian="bold"/>
    </style:style>
    <style:style style:name="T197" style:family="text">
      <style:text-properties style:font-name="Verdana" fo:font-size="8.5pt" fo:letter-spacing="-0.0016in" fo:font-weight="bold" style:font-size-asian="8.5pt" style:font-weight-asian="bold"/>
    </style:style>
    <style:style style:name="T198" style:family="text">
      <style:text-properties fo:color="#231f20" style:font-name="Times New Roman" fo:font-size="9.5pt" fo:font-weight="bold" style:font-size-asian="9.5pt" style:font-weight-asian="bold" style:text-scale="105%"/>
    </style:style>
    <style:style style:name="T199" style:family="text">
      <style:text-properties fo:color="#231f20" style:font-name="Times New Roman" fo:font-size="9.5pt" fo:letter-spacing="-0.0083in" fo:font-weight="bold" style:font-size-asian="9.5pt" style:font-weight-asian="bold" style:text-scale="105%"/>
    </style:style>
    <style:style style:name="T200" style:family="text">
      <style:text-properties fo:color="#231f20" style:font-name="Times New Roman" fo:font-size="9.5pt" style:font-size-asian="9.5pt" style:text-scale="105%"/>
    </style:style>
    <style:style style:name="T201" style:family="text">
      <style:text-properties fo:color="#231f20" style:font-name="Times New Roman" fo:font-size="9.5pt" fo:letter-spacing="-0.0083in" style:font-size-asian="9.5pt" style:text-scale="105%"/>
    </style:style>
    <style:style style:name="T202" style:family="text">
      <style:text-properties fo:color="#231f20" style:font-name="Times New Roman" fo:font-size="9.5pt" fo:letter-spacing="-0.0028in" style:font-size-asian="9.5pt" style:text-scale="105%"/>
    </style:style>
    <style:style style:name="T203" style:family="text">
      <style:text-properties fo:color="#231f20" style:font-name="Times New Roman" fo:font-size="9.5pt" fo:letter-spacing="0.0138in" fo:font-style="italic" fo:font-weight="bold" style:font-size-asian="9.5pt" style:font-style-asian="italic" style:font-weight-asian="bold"/>
    </style:style>
    <style:style style:name="T204" style:family="text">
      <style:text-properties fo:color="#231f20" style:font-name="Times New Roman" fo:font-size="9.5pt" fo:letter-spacing="0.0146in" fo:font-style="italic" fo:font-weight="bold" style:font-size-asian="9.5pt" style:font-style-asian="italic" style:font-weight-asian="bold"/>
    </style:style>
    <style:style style:name="T205" style:family="text">
      <style:text-properties fo:color="#231f20" style:font-name="Times New Roman" fo:font-size="9.5pt" fo:letter-spacing="-0.0091in" fo:font-weight="bold" style:font-size-asian="9.5pt" style:font-weight-asian="bold" style:text-scale="105%"/>
    </style:style>
    <style:style style:name="T206" style:family="text">
      <style:text-properties fo:color="#231f20" style:font-name="Times New Roman" fo:font-size="9.5pt" fo:letter-spacing="-0.0016in" fo:font-weight="bold" style:font-size-asian="9.5pt" style:font-weight-asian="bold" style:text-scale="105%"/>
    </style:style>
    <style:style style:name="T207" style:family="text">
      <style:text-properties fo:color="#231f20" style:font-name="Times New Roman" fo:font-size="9.5pt" fo:letter-spacing="-0.0071in" style:font-size-asian="9.5pt" style:text-scale="105%"/>
    </style:style>
    <style:style style:name="T208" style:family="text">
      <style:text-properties fo:color="#231f20" style:font-name="Times New Roman" fo:font-size="9.5pt" fo:letter-spacing="-0.0055in" style:font-size-asian="9.5pt" style:text-scale="105%"/>
    </style:style>
    <style:style style:name="T209" style:family="text">
      <style:text-properties fo:color="#231f20" style:font-name="Times New Roman" fo:font-size="9.5pt" fo:letter-spacing="-0.0047in" style:font-size-asian="9.5pt" style:text-scale="105%"/>
    </style:style>
    <style:style style:name="T210" style:family="text">
      <style:text-properties fo:color="#231f20" style:font-name="Times New Roman" fo:font-size="9.5pt" fo:letter-spacing="-0.0016in" style:font-size-asian="9.5pt" style:text-scale="105%"/>
    </style:style>
    <style:style style:name="T211" style:family="text">
      <style:text-properties fo:color="#231f20" style:font-name="Times New Roman" fo:font-size="7pt" style:font-size-asian="7pt" style:text-scale="105%"/>
    </style:style>
    <style:style style:name="T212" style:family="text">
      <style:text-properties fo:color="#231f20" style:font-name="Times New Roman" fo:font-size="7pt" fo:letter-spacing="-0.0047in" style:font-size-asian="7pt" style:text-scale="105%"/>
    </style:style>
    <style:style style:name="T213" style:family="text">
      <style:text-properties fo:color="#231f20" style:font-name="Times New Roman" fo:font-size="7pt" fo:letter-spacing="-0.0035in" style:font-size-asian="7pt" style:text-scale="105%"/>
    </style:style>
    <style:style style:name="T214" style:family="text">
      <style:text-properties fo:color="#231f20" style:font-name="Times New Roman" fo:font-size="7pt" fo:letter-spacing="-0.0028in" style:font-size-asian="7pt" style:text-scale="105%"/>
    </style:style>
    <style:style style:name="T215" style:family="text">
      <style:text-properties fo:color="#231f20" style:font-name="Times New Roman" fo:font-size="7pt" fo:letter-spacing="-0.0016in" style:font-size-asian="7pt" style:text-scale="105%"/>
    </style:style>
    <style:style style:name="T216" style:family="text">
      <style:text-properties fo:color="#231f20" style:font-name="Times New Roman" fo:font-size="7pt" fo:font-weight="bold" style:font-size-asian="7pt" style:font-weight-asian="bold" style:text-scale="105%"/>
    </style:style>
    <style:style style:name="T217" style:family="text">
      <style:text-properties fo:color="#231f20" style:font-name="Times New Roman" fo:font-size="7pt" fo:letter-spacing="-0.002in" fo:font-weight="bold" style:font-size-asian="7pt" style:font-weight-asian="bold" style:text-scale="105%"/>
    </style:style>
    <style:style style:name="T218" style:family="text">
      <style:text-properties fo:color="#231f20" style:font-name="Times New Roman" fo:font-size="7pt" fo:letter-spacing="-0.0016in" fo:font-weight="bold" style:font-size-asian="7pt" style:font-weight-asian="bold" style:text-scale="105%"/>
    </style:style>
    <style:style style:name="T219" style:family="text">
      <style:text-properties style:font-name="Verdana" fo:font-size="8.5pt" fo:letter-spacing="-0.0016in" style:text-underline-style="solid" style:text-underline-width="auto" style:text-underline-color="font-color" fo:font-weight="bold" style:font-size-asian="8.5pt" style:font-weight-asian="bold" style:text-scale="105%"/>
    </style:style>
    <style:style style:name="T220" style:family="text">
      <style:text-properties style:font-name="Verdana" fo:font-size="8.5pt" fo:letter-spacing="-0.0047in" style:text-underline-style="solid" style:text-underline-width="auto" style:text-underline-color="font-color" fo:font-weight="bold" style:font-size-asian="8.5pt" style:font-weight-asian="bold" style:text-scale="105%"/>
    </style:style>
    <style:style style:name="T221" style:family="text">
      <style:text-properties style:font-name="Verdana" fo:font-size="8.5pt" fo:letter-spacing="-0.0016in" fo:font-weight="bold" style:font-size-asian="8.5pt" style:font-weight-asian="bold" style:text-scale="105%"/>
    </style:style>
    <style:style style:name="T222" style:family="text">
      <style:text-properties style:font-name="Verdana" fo:font-size="8.5pt" fo:letter-spacing="-0.0035in" fo:font-weight="bold" style:font-size-asian="8.5pt" style:font-weight-asian="bold" style:text-scale="105%"/>
    </style:style>
    <style:style style:name="T223" style:family="text">
      <style:text-properties style:font-name="Verdana" fo:font-size="8.5pt" fo:letter-spacing="-0.0028in" fo:font-weight="bold" style:font-size-asian="8.5pt" style:font-weight-asian="bold" style:text-scale="105%"/>
    </style:style>
    <style:style style:name="T224" style:family="text">
      <style:text-properties style:font-name="Verdana" fo:font-size="8.5pt" fo:letter-spacing="-0.0016in" style:font-size-asian="8.5pt" style:text-scale="105%"/>
    </style:style>
    <style:style style:name="T225" style:family="text">
      <style:text-properties fo:font-weight="normal" style:font-weight-asian="normal" style:text-scale="105%"/>
    </style:style>
    <style:style style:name="T226" style:family="text">
      <style:text-properties fo:letter-spacing="0.0543in" fo:font-weight="normal" style:font-weight-asian="normal" style:text-scale="105%"/>
    </style:style>
    <style:style style:name="T227" style:family="text">
      <style:text-properties style:text-scale="105%"/>
    </style:style>
    <style:style style:name="T228" style:family="text">
      <style:text-properties fo:letter-spacing="0.0374in" style:text-scale="150%"/>
    </style:style>
    <style:style style:name="T229" style:family="text">
      <style:text-properties fo:letter-spacing="-0.0035in" style:text-scale="105%"/>
    </style:style>
    <style:style style:name="T230" style:family="text">
      <style:text-properties style:font-name="Verdana" fo:font-size="8.5pt" fo:font-weight="bold" style:font-size-asian="8.5pt" style:font-weight-asian="bold" style:text-scale="105%"/>
    </style:style>
    <style:style style:name="T231" style:family="text">
      <style:text-properties style:font-name="Verdana" fo:font-size="8.5pt" style:font-size-asian="8.5pt" style:text-scale="105%"/>
    </style:style>
    <style:style style:name="T232" style:family="text">
      <style:text-properties style:font-name="Verdana" fo:font-size="8.5pt" fo:letter-spacing="-0.002in" style:font-size-asian="8.5pt" style:text-scale="105%"/>
    </style:style>
    <style:style style:name="T233" style:family="text">
      <style:text-properties style:font-name="Verdana" fo:font-size="8.5pt" fo:letter-spacing="-0.0035in" style:font-size-asian="8.5pt" style:text-scale="105%"/>
    </style:style>
    <style:style style:name="T234" style:family="text">
      <style:text-properties style:font-name="Verdana" fo:font-size="8.5pt" fo:letter-spacing="-0.0028in" style:font-size-asian="8.5pt" style:text-scale="105%"/>
    </style:style>
    <style:style style:name="T235" style:family="text">
      <style:text-properties style:font-name="Verdana" fo:font-size="8.5pt" fo:font-style="italic" fo:font-weight="bold" style:font-size-asian="8.5pt" style:font-style-asian="italic" style:font-weight-asian="bold" style:text-scale="105%"/>
    </style:style>
    <style:style style:name="T236" style:family="text">
      <style:text-properties style:font-name="Verdana" fo:font-size="8.5pt" fo:letter-spacing="-0.0043in" style:font-size-asian="8.5pt" style:text-scale="105%"/>
    </style:style>
    <style:style style:name="T237" style:family="text">
      <style:text-properties style:font-name="Verdana" fo:font-size="8.5pt" fo:letter-spacing="-0.0055in" style:font-size-asian="8.5pt" style:text-scale="105%"/>
    </style:style>
    <style:style style:name="T238" style:family="text">
      <style:text-properties style:font-name="Verdana" fo:font-size="8.5pt" fo:letter-spacing="-0.0047in" style:font-size-asian="8.5pt" style:text-scale="105%"/>
    </style:style>
    <style:style style:name="T239" style:family="text">
      <style:text-properties style:font-name="Verdana" fo:font-size="8.5pt" fo:letter-spacing="0.0146in" fo:font-weight="bold" style:font-size-asian="8.5pt" style:font-weight-asian="bold" style:text-scale="105%"/>
    </style:style>
    <style:style style:name="T240" style:family="text">
      <style:text-properties style:font-name="Verdana" fo:font-size="8.5pt" fo:letter-spacing="0.0165in" fo:font-weight="bold" style:font-size-asian="8.5pt" style:font-weight-asian="bold" style:text-scale="105%"/>
    </style:style>
    <style:style style:name="T241" style:family="text">
      <style:text-properties style:font-name="Verdana" fo:font-size="8.5pt" fo:letter-spacing="0.0146in" style:font-size-asian="8.5pt" style:text-scale="105%"/>
    </style:style>
    <style:style style:name="T242" style:family="text">
      <style:text-properties style:font-name="Verdana" fo:font-size="8.5pt" fo:letter-spacing="0.0161in" style:font-size-asian="8.5pt" style:text-scale="105%"/>
    </style:style>
    <style:style style:name="T243" style:family="text">
      <style:text-properties style:font-name="Verdana" fo:font-size="8.5pt" fo:letter-spacing="0.0154in" style:font-size-asian="8.5pt" style:text-scale="105%"/>
    </style:style>
    <style:style style:name="T244" style:family="text">
      <style:text-properties style:font-name="Verdana" fo:font-size="8.5pt" fo:letter-spacing="-0.0063in" style:font-size-asian="8.5pt" style:text-scale="105%"/>
    </style:style>
    <style:style style:name="T245" style:family="text">
      <style:text-properties style:font-name="Verdana" fo:font-size="8.5pt" fo:letter-spacing="-0.0098in" style:font-size-asian="8.5pt" style:text-scale="105%"/>
    </style:style>
    <style:style style:name="T246" style:family="text">
      <style:text-properties style:font-name="Verdana" fo:font-size="8.5pt" fo:letter-spacing="-0.0102in" style:font-size-asian="8.5pt" style:text-scale="105%"/>
    </style:style>
    <style:style style:name="T247" style:family="text">
      <style:text-properties fo:letter-spacing="-0.0102in" style:text-scale="105%"/>
    </style:style>
    <style:style style:name="T248" style:family="text">
      <style:text-properties fo:letter-spacing="-0.0098in" style:text-scale="105%"/>
    </style:style>
    <style:style style:name="T249" style:family="text">
      <style:text-properties fo:letter-spacing="-0.0016in" style:text-scale="105%"/>
    </style:style>
    <style:style style:name="T250" style:family="text">
      <style:text-properties style:font-name="Verdana" fo:font-size="8.5pt" fo:letter-spacing="0.0126in" fo:font-weight="bold" style:font-size-asian="8.5pt" style:font-weight-asian="bold"/>
    </style:style>
    <style:style style:name="T251" style:family="text">
      <style:text-properties fo:font-size="5pt" fo:letter-spacing="-0.0016in" fo:font-weight="bold" style:font-size-asian="5pt" style:font-weight-asian="bold" style:text-scale="115%"/>
    </style:style>
    <style:style style:name="T252" style:family="text">
      <style:text-properties fo:font-size="5pt" fo:letter-spacing="-0.0016in" fo:font-weight="bold" style:font-size-asian="5pt" style:font-weight-asian="bold" style:text-scale="105%"/>
    </style:style>
    <style:style style:name="T253" style:family="text">
      <style:text-properties fo:font-size="5pt" fo:letter-spacing="-0.0016in" fo:font-weight="bold" style:font-size-asian="5pt" style:font-weight-asian="bold" style:text-scale="110%"/>
    </style:style>
    <style:style style:name="T254" style:family="text">
      <style:text-properties fo:font-size="5pt" fo:letter-spacing="-0.0016in" fo:font-weight="bold" style:font-size-asian="5pt" style:font-weight-asian="bold" style:text-scale="125%"/>
    </style:style>
    <style:style style:name="T255" style:family="text">
      <style:text-properties fo:color="#262626" fo:font-size="5pt" style:font-size-asian="5pt" style:text-scale="110%"/>
    </style:style>
    <style:style style:name="T256" style:family="text">
      <style:text-properties fo:color="#161616" fo:font-size="5pt" style:font-size-asian="5pt" style:text-scale="110%"/>
    </style:style>
    <style:style style:name="T257" style:family="text">
      <style:text-properties fo:color="#161616" fo:font-size="5pt" fo:letter-spacing="0.028in" style:font-size-asian="5pt" style:text-scale="110%"/>
    </style:style>
    <style:style style:name="T258" style:family="text">
      <style:text-properties fo:color="#161616" fo:font-size="5pt" style:font-size-asian="5pt"/>
    </style:style>
    <style:style style:name="T259" style:family="text">
      <style:text-properties fo:color="#161616" fo:font-size="5pt" fo:letter-spacing="-0.0016in" style:font-size-asian="5pt"/>
    </style:style>
    <style:style style:name="T260" style:family="text">
      <style:text-properties fo:color="#161616" fo:font-size="5pt" fo:letter-spacing="0.0008in" style:font-size-asian="5pt"/>
    </style:style>
    <style:style style:name="T261" style:family="text">
      <style:text-properties fo:color="#262626" fo:font-size="5pt" fo:letter-spacing="-0.0083in" style:font-size-asian="5pt"/>
    </style:style>
    <style:style style:name="T262" style:family="text">
      <style:text-properties fo:color="#262626" fo:font-size="5pt" fo:letter-spacing="-0.0028in" style:font-size-asian="5pt"/>
    </style:style>
    <style:style style:name="T263" style:family="text">
      <style:text-properties fo:color="#262626" fo:font-size="5pt" style:font-size-asian="5pt"/>
    </style:style>
    <style:style style:name="T264" style:family="text">
      <style:text-properties fo:color="#262626" fo:font-size="5pt" fo:letter-spacing="0.0161in" style:font-size-asian="5pt"/>
    </style:style>
    <style:style style:name="T265" style:family="text">
      <style:text-properties fo:color="#161616" fo:font-size="5pt" fo:letter-spacing="-0.0035in" style:font-size-asian="5pt"/>
    </style:style>
    <style:style style:name="T266" style:family="text">
      <style:text-properties fo:color="#262626" fo:font-size="5pt" fo:letter-spacing="-0.0016in" style:font-size-asian="5pt" style:text-scale="120%"/>
    </style:style>
    <style:style style:name="T267" style:family="text">
      <style:text-properties fo:color="#161616" fo:font-size="5pt" fo:letter-spacing="-0.0016in" style:font-size-asian="5pt" style:text-scale="115%"/>
    </style:style>
    <style:style style:name="T268" style:family="text">
      <style:text-properties fo:color="#262626" fo:font-size="5pt" fo:letter-spacing="0.0102in" style:font-size-asian="5pt"/>
    </style:style>
    <style:style style:name="T269" style:family="text">
      <style:text-properties fo:color="#161616" fo:font-size="5pt" fo:letter-spacing="0.0118in" style:font-size-asian="5pt"/>
    </style:style>
    <style:style style:name="T270" style:family="text">
      <style:text-properties fo:color="#161616" fo:font-size="5pt" fo:letter-spacing="0.0047in" style:font-size-asian="5pt"/>
    </style:style>
    <style:style style:name="T271" style:family="text">
      <style:text-properties fo:color="#262626" fo:font-size="5pt" fo:letter-spacing="-0.0016in" style:font-size-asian="5pt"/>
    </style:style>
    <style:style style:name="T272" style:family="text">
      <style:text-properties fo:color="#161616" fo:font-size="5pt" fo:letter-spacing="0.0244in" style:font-size-asian="5pt"/>
    </style:style>
    <style:style style:name="T273" style:family="text">
      <style:text-properties fo:color="#161616" fo:font-size="5pt" fo:letter-spacing="-0.0071in" style:font-size-asian="5pt"/>
    </style:style>
    <style:style style:name="T274" style:family="text">
      <style:text-properties fo:color="#161616" fo:font-size="5pt" fo:letter-spacing="0.0063in" style:font-size-asian="5pt" style:text-scale="110%"/>
    </style:style>
    <style:style style:name="T275" style:family="text">
      <style:text-properties fo:color="#161616" fo:font-size="5pt" fo:letter-spacing="-0.0028in" style:font-size-asian="5pt" style:text-scale="110%"/>
    </style:style>
    <style:style style:name="T276" style:family="text">
      <style:text-properties fo:color="#161616" fo:font-size="5pt" fo:letter-spacing="-0.0016in" style:font-size-asian="5pt" style:text-scale="120%"/>
    </style:style>
    <style:style style:name="T277" style:family="text">
      <style:text-properties fo:color="#262626" fo:font-size="5pt" fo:letter-spacing="-0.0016in" style:font-size-asian="5pt" style:text-scale="115%"/>
    </style:style>
    <style:style style:name="T278" style:family="text">
      <style:text-properties fo:color="#262626" fo:font-size="5pt" style:font-size-asian="5pt" style:text-scale="105%"/>
    </style:style>
    <style:style style:name="T279" style:family="text">
      <style:text-properties fo:color="#262626" fo:font-size="5pt" fo:letter-spacing="0.002in" style:font-size-asian="5pt" style:text-scale="105%"/>
    </style:style>
    <style:style style:name="T280" style:family="text">
      <style:text-properties fo:color="#262626" fo:font-size="5pt" fo:letter-spacing="-0.0028in" style:font-size-asian="5pt" style:text-scale="105%"/>
    </style:style>
    <style:style style:name="T281" style:family="text">
      <style:text-properties fo:color="#262626" fo:font-size="5pt" fo:letter-spacing="0.0063in" style:font-size-asian="5pt"/>
    </style:style>
    <style:style style:name="T282" style:family="text">
      <style:text-properties fo:color="#262626" fo:font-size="5pt" fo:letter-spacing="0.0028in" style:font-size-asian="5pt"/>
    </style:style>
    <style:style style:name="T283" style:family="text">
      <style:text-properties fo:color="#262626" fo:font-size="5pt" fo:letter-spacing="0.0047in" style:font-size-asian="5pt"/>
    </style:style>
    <style:style style:name="T284" style:family="text">
      <style:text-properties fo:color="#262626" fo:font-size="5pt" fo:letter-spacing="0.0091in" style:font-size-asian="5pt"/>
    </style:style>
    <style:style style:name="T285" style:family="text">
      <style:text-properties fo:color="#161616" fo:font-size="5pt" fo:letter-spacing="0.0138in" style:font-size-asian="5pt"/>
    </style:style>
    <style:style style:name="T286" style:family="text">
      <style:text-properties fo:color="#161616" fo:font-size="5pt" fo:letter-spacing="0.002in" style:font-size-asian="5pt"/>
    </style:style>
    <style:style style:name="T287" style:family="text">
      <style:text-properties fo:color="#262626" fo:font-size="5pt" fo:letter-spacing="0.0118in" style:font-size-asian="5pt"/>
    </style:style>
    <style:style style:name="T288" style:family="text">
      <style:text-properties fo:color="#161616" fo:font-size="5pt" fo:letter-spacing="-0.0008in" style:font-size-asian="5pt"/>
    </style:style>
    <style:style style:name="T289" style:family="text">
      <style:text-properties fo:color="#262626" fo:font-size="4.5pt" fo:font-weight="bold" style:font-size-asian="4.5pt" style:font-weight-asian="bold"/>
    </style:style>
    <style:style style:name="T290" style:family="text">
      <style:text-properties fo:color="#262626" fo:font-size="4.5pt" fo:letter-spacing="0.0083in" fo:font-weight="bold" style:font-size-asian="4.5pt" style:font-weight-asian="bold"/>
    </style:style>
    <style:style style:name="T291" style:family="text">
      <style:text-properties fo:color="#161616" fo:font-size="5pt" fo:letter-spacing="0.0102in" style:font-size-asian="5pt"/>
    </style:style>
    <style:style style:name="T292" style:family="text">
      <style:text-properties fo:color="#262626" fo:font-size="5pt" fo:letter-spacing="-0.0016in" style:font-size-asian="5pt" style:text-scale="105%"/>
    </style:style>
    <style:style style:name="T293" style:family="text">
      <style:text-properties fo:color="#262626" fo:font-size="5pt" fo:letter-spacing="-0.0043in" style:font-size-asian="5pt" style:text-scale="105%"/>
    </style:style>
    <style:style style:name="T294" style:family="text">
      <style:text-properties fo:color="#161616" fo:font-size="5pt" fo:letter-spacing="-0.0016in" style:font-size-asian="5pt" style:text-scale="105%"/>
    </style:style>
    <style:style style:name="T295" style:family="text">
      <style:text-properties fo:color="#161616" fo:font-size="5pt" fo:letter-spacing="-0.0035in" style:font-size-asian="5pt" style:text-scale="105%"/>
    </style:style>
    <style:style style:name="T296" style:family="text">
      <style:text-properties fo:color="#262626" fo:font-size="5pt" fo:letter-spacing="0.028in" style:font-size-asian="5pt" style:text-scale="105%"/>
    </style:style>
    <style:style style:name="T297" style:family="text">
      <style:text-properties fo:color="#161616" fo:font-size="5pt" fo:letter-spacing="0.0161in" style:font-size-asian="5pt"/>
    </style:style>
    <style:style style:name="T298" style:family="text">
      <style:text-properties fo:color="#262626" fo:font-size="5pt" fo:letter-spacing="0.0083in" style:font-size-asian="5pt"/>
    </style:style>
    <style:style style:name="T299" style:family="text">
      <style:text-properties fo:color="#161616" fo:font-size="5pt" fo:letter-spacing="0.0134in" style:font-size-asian="5pt"/>
    </style:style>
    <style:style style:name="T300" style:family="text">
      <style:text-properties fo:font-size="5pt" style:font-size-asian="5pt"/>
    </style:style>
    <style:style style:name="T301" style:family="text">
      <style:text-properties fo:color="#262626" fo:font-size="5pt" fo:letter-spacing="0.0154in" style:font-size-asian="5pt"/>
    </style:style>
    <style:style style:name="T302" style:family="text">
      <style:text-properties fo:font-size="5pt" fo:letter-spacing="-0.0016in" style:font-size-asian="5pt"/>
    </style:style>
    <style:style style:name="T303" style:family="text">
      <style:text-properties fo:color="#262626" fo:font-size="5pt" style:font-size-asian="5pt" style:text-scale="115%"/>
    </style:style>
    <style:style style:name="T304" style:family="text">
      <style:text-properties fo:color="#262626" fo:font-size="5pt" fo:letter-spacing="0.002in" style:font-size-asian="5pt" style:text-scale="115%"/>
    </style:style>
    <style:style style:name="T305" style:family="text">
      <style:text-properties fo:color="#161616" fo:font-size="5pt" fo:letter-spacing="-0.0035in" style:font-size-asian="5pt" style:text-scale="115%"/>
    </style:style>
    <style:style style:name="T306" style:family="text">
      <style:text-properties fo:color="#161616" fo:font-size="5pt" fo:letter-spacing="0.0028in" style:font-size-asian="5pt" style:text-scale="105%"/>
    </style:style>
    <style:style style:name="T307" style:family="text">
      <style:text-properties fo:color="#262626" fo:font-size="5pt" fo:letter-spacing="0.0028in" style:font-size-asian="5pt" style:text-scale="105%"/>
    </style:style>
    <style:style style:name="T308" style:family="text">
      <style:text-properties fo:color="#161616" fo:font-size="5pt" fo:letter-spacing="-0.0008in" style:font-size-asian="5pt" style:text-scale="105%"/>
    </style:style>
    <style:style style:name="T309" style:family="text">
      <style:text-properties fo:color="#161616" fo:font-size="5pt" style:font-size-asian="5pt" style:text-scale="105%"/>
    </style:style>
    <style:style style:name="T310" style:family="text">
      <style:text-properties fo:color="#161616" fo:font-size="5pt" fo:letter-spacing="0.0063in" style:font-size-asian="5pt" style:text-scale="105%"/>
    </style:style>
    <style:style style:name="T311" style:family="text">
      <style:text-properties fo:color="#161616" fo:font-size="5pt" fo:letter-spacing="0.0035in" style:font-size-asian="5pt" style:text-scale="105%"/>
    </style:style>
    <style:style style:name="T312" style:family="text">
      <style:text-properties fo:color="#262626" fo:font-size="5pt" fo:letter-spacing="0.0008in" style:font-size-asian="5pt" style:text-scale="105%"/>
    </style:style>
    <style:style style:name="T313" style:family="text">
      <style:text-properties fo:color="#262626" fo:font-size="5pt" fo:letter-spacing="0.0083in" style:font-size-asian="5pt" style:text-scale="105%"/>
    </style:style>
    <style:style style:name="T314" style:family="text">
      <style:text-properties fo:color="#161616" fo:font-size="5pt" fo:letter-spacing="0.0016in" style:font-size-asian="5pt" style:text-scale="105%"/>
    </style:style>
    <style:style style:name="T315" style:family="text">
      <style:text-properties fo:color="#161616" fo:font-size="5pt" fo:letter-spacing="0.0098in" style:font-size-asian="5pt"/>
    </style:style>
    <style:style style:name="T316" style:family="text">
      <style:text-properties fo:color="#262626" fo:font-size="5pt" fo:letter-spacing="0.0063in" style:font-size-asian="5pt" style:text-scale="110%"/>
    </style:style>
    <style:style style:name="T317" style:family="text">
      <style:text-properties fo:color="#262626" fo:font-size="5pt" fo:letter-spacing="0.0071in" style:font-size-asian="5pt" style:text-scale="105%"/>
    </style:style>
    <style:style style:name="T318" style:family="text">
      <style:text-properties fo:color="#161616" fo:font-size="5pt" fo:letter-spacing="0.002in" style:font-size-asian="5pt" style:text-scale="105%"/>
    </style:style>
    <style:style style:name="T319" style:family="text">
      <style:text-properties fo:color="#161616" fo:font-size="5pt" fo:letter-spacing="0.0091in" style:font-size-asian="5pt" style:text-scale="105%"/>
    </style:style>
    <style:style style:name="T320" style:family="text">
      <style:text-properties fo:color="#161616" fo:font-size="5pt" fo:letter-spacing="-0.0083in" style:font-size-asian="5pt"/>
    </style:style>
    <style:style style:name="T321" style:family="text">
      <style:text-properties fo:color="#262626" fo:font-size="5pt" fo:letter-spacing="0.0043in" style:font-size-asian="5pt"/>
    </style:style>
    <style:style style:name="T322" style:family="text">
      <style:text-properties fo:color="#161616" fo:font-size="5pt" fo:letter-spacing="0.0181in" style:font-size-asian="5pt"/>
    </style:style>
    <style:style style:name="T323" style:family="text">
      <style:text-properties fo:color="#161616" fo:font-size="5pt" fo:letter-spacing="-0.0028in" style:font-size-asian="5pt"/>
    </style:style>
    <style:style style:name="T324" style:family="text">
      <style:text-properties fo:color="#262626" fo:font-size="5pt" fo:letter-spacing="-0.0016in" style:font-size-asian="5pt" style:font-size-complex="5pt" style:text-scale="105%"/>
    </style:style>
    <style:style style:name="T325" style:family="text">
      <style:text-properties fo:color="#262626" fo:font-size="5pt" fo:letter-spacing="-0.002in" style:font-size-asian="5pt" style:font-size-complex="5pt" style:text-scale="105%"/>
    </style:style>
    <style:style style:name="T326" style:family="text">
      <style:text-properties fo:color="#161616" fo:font-size="5pt" fo:letter-spacing="-0.0016in" style:font-size-asian="5pt" style:font-size-complex="5pt" style:text-scale="105%"/>
    </style:style>
    <style:style style:name="T327" style:family="text">
      <style:text-properties fo:color="#161616" fo:font-size="5pt" fo:letter-spacing="-0.0035in" style:font-size-asian="5pt" style:font-size-complex="5pt" style:text-scale="105%"/>
    </style:style>
    <style:style style:name="T328" style:family="text">
      <style:text-properties fo:color="#161616" fo:font-size="5pt" fo:letter-spacing="0.028in" style:font-size-asian="5pt" style:font-size-complex="5pt" style:text-scale="105%"/>
    </style:style>
    <style:style style:name="T329" style:family="text">
      <style:text-properties fo:color="#161616" fo:font-size="5pt" style:font-size-asian="5pt" style:font-size-complex="5pt" style:text-scale="105%"/>
    </style:style>
    <style:style style:name="T330" style:family="text">
      <style:text-properties fo:color="#161616" fo:font-size="5pt" fo:letter-spacing="0.0055in" style:font-size-asian="5pt" style:font-size-complex="5pt" style:text-scale="105%"/>
    </style:style>
    <style:style style:name="T331" style:family="text">
      <style:text-properties fo:color="#161616" fo:font-size="5pt" fo:letter-spacing="0.0047in" style:font-size-asian="5pt" style:font-size-complex="5pt" style:text-scale="105%"/>
    </style:style>
    <style:style style:name="T332" style:family="text">
      <style:text-properties fo:color="#262626" fo:font-size="5pt" fo:letter-spacing="0.0043in" style:font-size-asian="5pt" style:text-scale="110%"/>
    </style:style>
    <style:style style:name="T333" style:family="text">
      <style:text-properties fo:color="#161616" fo:font-size="5pt" fo:letter-spacing="-0.0028in" style:font-size-asian="5pt" style:text-scale="105%"/>
    </style:style>
    <style:style style:name="T334" style:family="text">
      <style:text-properties fo:color="#262626" fo:font-size="5pt" fo:letter-spacing="0.0016in" style:font-size-asian="5pt" style:text-scale="105%"/>
    </style:style>
    <style:style style:name="T335" style:family="text">
      <style:text-properties fo:color="#161616" fo:font-size="5pt" fo:letter-spacing="0.0398in" style:font-size-asian="5pt"/>
    </style:style>
    <style:style style:name="T336" style:family="text">
      <style:text-properties fo:color="#161616" fo:font-size="5pt" fo:letter-spacing="0.0327in" style:font-size-asian="5pt"/>
    </style:style>
    <style:style style:name="T337" style:family="text">
      <style:text-properties fo:color="#161616" fo:font-size="5pt" fo:letter-spacing="-0.0043in" style:font-size-asian="5pt" style:text-scale="105%"/>
    </style:style>
    <style:style style:name="T338" style:family="text">
      <style:text-properties fo:color="#262626" fo:font-size="5pt" fo:letter-spacing="-0.002in" style:font-size-asian="5pt" style:text-scale="105%"/>
    </style:style>
    <style:style style:name="T339" style:family="text">
      <style:text-properties fo:color="#161616" fo:font-size="5pt" fo:letter-spacing="-0.0047in" style:font-size-asian="5pt" style:text-scale="105%"/>
    </style:style>
    <style:style style:name="T340" style:family="text">
      <style:text-properties fo:color="#161616" fo:font-size="5pt" fo:letter-spacing="0.028in" style:font-size-asian="5pt" style:text-scale="105%"/>
    </style:style>
    <style:style style:name="T341" style:family="text">
      <style:text-properties fo:color="#262626" fo:font-size="5pt" fo:letter-spacing="-0.0008in" style:font-size-asian="5pt" style:text-scale="105%"/>
    </style:style>
    <style:style style:name="T342" style:family="text">
      <style:text-properties fo:color="#161616" fo:font-size="5pt" fo:letter-spacing="0.0154in" style:font-size-asian="5pt"/>
    </style:style>
    <style:style style:name="T343" style:family="text">
      <style:text-properties fo:color="#262626" fo:font-size="5pt" fo:letter-spacing="-0.0047in" style:font-size-asian="5pt" style:text-scale="105%"/>
    </style:style>
    <style:style style:name="T344" style:family="text">
      <style:text-properties fo:color="#161616" fo:font-size="5pt" fo:letter-spacing="0.0071in" style:font-size-asian="5pt" style:text-scale="105%"/>
    </style:style>
    <style:style style:name="T345" style:family="text">
      <style:text-properties fo:color="#161616" fo:font-size="5pt" fo:letter-spacing="0.0146in" style:font-size-asian="5pt"/>
    </style:style>
    <style:style style:name="T346" style:family="text">
      <style:text-properties fo:color="#262626" fo:font-size="5pt" fo:letter-spacing="0.0126in" style:font-size-asian="5pt"/>
    </style:style>
    <style:style style:name="T347" style:family="text">
      <style:text-properties fo:color="#161616" fo:font-size="5pt" fo:letter-spacing="0.0083in" style:font-size-asian="5pt" style:text-scale="105%"/>
    </style:style>
    <style:style style:name="T348" style:family="text">
      <style:text-properties fo:color="#262626" fo:font-size="5pt" fo:letter-spacing="0.011in" style:font-size-asian="5pt" style:text-scale="105%"/>
    </style:style>
    <style:style style:name="T349" style:family="text">
      <style:text-properties fo:color="#161616" fo:font-size="5pt" fo:letter-spacing="0.028in" style:font-size-asian="5pt"/>
    </style:style>
    <style:style style:name="T350" style:family="text">
      <style:text-properties fo:color="#262626" fo:font-size="5pt" fo:letter-spacing="0.0165in" style:font-size-asian="5pt"/>
    </style:style>
    <style:style style:name="T351" style:family="text">
      <style:text-properties fo:color="#161616" fo:font-size="5pt" fo:letter-spacing="0.0075in" style:font-size-asian="5pt"/>
    </style:style>
    <style:style style:name="T352" style:family="text">
      <style:text-properties fo:color="#262626" fo:font-size="5pt" fo:letter-spacing="0.0075in" style:font-size-asian="5pt"/>
    </style:style>
    <style:style style:name="T353" style:family="text">
      <style:text-properties fo:color="#262626" fo:font-size="5pt" fo:letter-spacing="-0.0035in" style:font-size-asian="5pt"/>
    </style:style>
    <style:style style:name="T354" style:family="text">
      <style:text-properties fo:color="#161616" fo:font-size="5pt" fo:letter-spacing="-0.002in" style:font-size-asian="5pt" style:text-scale="105%"/>
    </style:style>
    <style:style style:name="T355" style:family="text">
      <style:text-properties fo:color="#262626" fo:font-size="5pt" fo:letter-spacing="-0.0035in" style:font-size-asian="5pt" style:text-scale="105%"/>
    </style:style>
    <style:style style:name="T356" style:family="text">
      <style:text-properties fo:color="#424242" fo:font-size="5pt" style:font-size-asian="5pt" style:text-scale="105%"/>
    </style:style>
    <style:style style:name="T357" style:family="text">
      <style:text-properties fo:color="#424242" fo:font-size="5pt" fo:letter-spacing="-0.011in" style:font-size-asian="5pt" style:text-scale="105%"/>
    </style:style>
    <style:style style:name="T358" style:family="text">
      <style:text-properties fo:color="#161616" fo:font-size="5pt" fo:letter-spacing="0.0055in" style:font-size-asian="5pt" style:text-scale="105%"/>
    </style:style>
    <style:style style:name="T359" style:family="text">
      <style:text-properties fo:color="#161616" fo:font-size="5pt" fo:letter-spacing="0.0083in" style:font-size-asian="5pt"/>
    </style:style>
    <style:style style:name="T360" style:family="text">
      <style:text-properties fo:color="#262626" fo:font-size="5pt" fo:letter-spacing="0.0035in" style:font-size-asian="5pt"/>
    </style:style>
    <style:style style:name="T361" style:family="text">
      <style:text-properties fo:color="#161616" fo:font-size="5pt" style:font-size-asian="5pt" style:text-scale="115%"/>
    </style:style>
    <style:style style:name="T362" style:family="text">
      <style:text-properties fo:color="#161616" fo:font-size="5pt" fo:letter-spacing="0.002in" style:font-size-asian="5pt" style:text-scale="115%"/>
    </style:style>
    <style:style style:name="T363" style:family="text">
      <style:text-properties fo:font-size="5pt" style:font-size-asian="5pt" style:text-scale="105%"/>
    </style:style>
    <style:style style:name="T364" style:family="text">
      <style:text-properties fo:font-size="5pt" fo:letter-spacing="0.0016in" style:font-size-asian="5pt" style:text-scale="105%"/>
    </style:style>
    <style:style style:name="T365" style:family="text">
      <style:text-properties fo:color="#161616" fo:font-size="5pt" fo:letter-spacing="0.0008in" style:font-size-asian="5pt" style:text-scale="105%"/>
    </style:style>
    <style:style style:name="T366" style:family="text">
      <style:text-properties fo:color="#161616" fo:font-size="5pt" fo:letter-spacing="0.0055in" style:font-size-asian="5pt"/>
    </style:style>
    <style:style style:name="T367" style:family="text">
      <style:text-properties fo:color="#161616" fo:font-size="5pt" fo:letter-spacing="0.0063in" style:font-size-asian="5pt"/>
    </style:style>
    <style:style style:name="T368" style:family="text">
      <style:text-properties fo:color="#161616" fo:font-size="5pt" fo:letter-spacing="-0.002in" style:font-size-asian="5pt"/>
    </style:style>
    <style:style style:name="T369" style:family="text">
      <style:text-properties fo:color="#262626" fo:font-size="5pt" fo:letter-spacing="0.0181in" style:font-size-asian="5pt" style:text-scale="110%"/>
    </style:style>
    <style:style style:name="T370" style:family="text">
      <style:text-properties fo:color="#262626" fo:font-size="5pt" fo:letter-spacing="-0.0016in" style:font-size-asian="5pt" style:text-scale="110%"/>
    </style:style>
    <style:style style:name="T371" style:family="text">
      <style:text-properties fo:color="#161616" fo:font-size="5pt" fo:letter-spacing="0.0043in" style:font-size-asian="5pt"/>
    </style:style>
    <style:style style:name="T372" style:family="text">
      <style:text-properties fo:color="#161616" fo:font-size="5pt" fo:letter-spacing="0.0161in" style:font-size-asian="5pt" style:text-scale="105%"/>
    </style:style>
    <style:style style:name="T373" style:family="text">
      <style:text-properties fo:color="#161616" fo:font-size="5pt" fo:letter-spacing="0.0264in" style:font-size-asian="5pt"/>
    </style:style>
    <style:style style:name="T374" style:family="text">
      <style:text-properties fo:color="#262626" fo:font-size="5pt" fo:letter-spacing="0.0008in" style:font-size-asian="5pt"/>
    </style:style>
    <style:style style:name="T375" style:family="text">
      <style:text-properties style:font-name="Verdana" fo:font-size="8.5pt" style:text-underline-style="solid" style:text-underline-width="auto" style:text-underline-color="font-color" fo:font-weight="bold" style:font-size-asian="8.5pt" style:font-weight-asian="bold"/>
    </style:style>
    <style:style style:name="T376" style:family="text">
      <style:text-properties style:font-name="Verdana" fo:font-size="8.5pt" fo:letter-spacing="-0.002in" style:text-underline-style="solid" style:text-underline-width="auto" style:text-underline-color="font-color" fo:font-weight="bold" style:font-size-asian="8.5pt" style:font-weight-asian="bold"/>
    </style:style>
    <style:style style:name="T377"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378" style:family="text">
      <style:text-properties style:font-name="Verdana" fo:font-size="8.5pt" fo:letter-spacing="-0.0035in" fo:font-weight="bold" style:font-size-asian="8.5pt" style:font-weight-asian="bold"/>
    </style:style>
    <style:style style:name="T379" style:family="text">
      <style:text-properties fo:font-weight="normal" style:font-weight-asian="normal"/>
    </style:style>
    <style:style style:name="T380" style:family="text">
      <style:text-properties fo:letter-spacing="0.0382in" fo:font-weight="normal" style:font-weight-asian="normal" style:text-scale="150%"/>
    </style:style>
    <style:style style:name="T381" style:family="text">
      <style:text-properties fo:letter-spacing="0.0398in" style:text-scale="150%"/>
    </style:style>
    <style:style style:name="T382" style:family="text">
      <style:text-properties fo:letter-spacing="0.0402in" style:text-scale="150%"/>
    </style:style>
    <style:style style:name="T383" style:family="text">
      <style:text-properties style:font-name="Verdana" fo:font-size="8.5pt" fo:letter-spacing="0.0555in" style:font-size-asian="8.5pt"/>
    </style:style>
    <style:style style:name="T384" style:family="text">
      <style:text-properties style:font-name="Verdana" fo:font-size="8.5pt" fo:letter-spacing="0.0193in" fo:font-weight="bold" style:font-size-asian="8.5pt" style:font-weight-asian="bold"/>
    </style:style>
    <style:style style:name="T385" style:family="text">
      <style:text-properties style:font-name="Verdana" fo:font-size="8.5pt" fo:letter-spacing="0.0228in" fo:font-weight="bold" style:font-size-asian="8.5pt" style:font-weight-asian="bold"/>
    </style:style>
    <style:style style:name="T386" style:family="text">
      <style:text-properties style:font-name="Verdana" fo:font-size="8.5pt" fo:letter-spacing="0.0193in" style:font-size-asian="8.5pt"/>
    </style:style>
    <style:style style:name="T387" style:family="text">
      <style:text-properties style:font-name="Verdana" fo:font-size="8.5pt" fo:letter-spacing="0.022in" style:font-size-asian="8.5pt"/>
    </style:style>
    <style:style style:name="T388" style:family="text">
      <style:text-properties style:font-name="Verdana" fo:font-size="8.5pt" fo:letter-spacing="0.0201in" style:font-size-asian="8.5pt"/>
    </style:style>
    <style:style style:name="T389" style:family="text">
      <style:text-properties style:font-name="Verdana" fo:font-size="8.5pt" fo:letter-spacing="0.0209in" style:font-size-asian="8.5pt"/>
    </style:style>
    <style:style style:name="T390" style:family="text">
      <style:text-properties fo:color="#212121" fo:font-size="5.5pt" style:font-size-asian="5.5pt"/>
    </style:style>
    <style:style style:name="T391" style:family="text">
      <style:text-properties fo:color="#212121" fo:font-size="5.5pt" fo:letter-spacing="-0.002in" style:font-size-asian="5.5pt"/>
    </style:style>
    <style:style style:name="T392" style:family="text">
      <style:text-properties fo:color="#212121" fo:font-size="5.5pt" fo:letter-spacing="-0.0047in" style:font-size-asian="5.5pt"/>
    </style:style>
    <style:style style:name="T393" style:family="text">
      <style:text-properties fo:color="#131313" fo:font-size="5.5pt" style:font-size-asian="5.5pt"/>
    </style:style>
    <style:style style:name="T394" style:family="text">
      <style:text-properties fo:color="#131313" fo:font-size="5.5pt" fo:letter-spacing="-0.0008in" style:font-size-asian="5.5pt"/>
    </style:style>
    <style:style style:name="T395" style:family="text">
      <style:text-properties fo:color="#131313" fo:font-size="5.5pt" fo:letter-spacing="-0.0055in" style:font-size-asian="5.5pt"/>
    </style:style>
    <style:style style:name="T396" style:family="text">
      <style:text-properties fo:color="#212121" fo:font-size="5.5pt" fo:letter-spacing="0.028in" style:font-size-asian="5.5pt"/>
    </style:style>
    <style:style style:name="T397" style:family="text">
      <style:text-properties fo:color="#212121" fo:font-size="5.5pt" fo:letter-spacing="-0.0028in" style:font-size-asian="5.5pt"/>
    </style:style>
    <style:style style:name="T398" style:family="text">
      <style:text-properties fo:color="#131313" fo:font-size="5.5pt" fo:letter-spacing="-0.0016in" style:font-size-asian="5.5pt"/>
    </style:style>
    <style:style style:name="T399" style:family="text">
      <style:text-properties fo:color="#131313" fo:font-size="5.5pt" fo:letter-spacing="0.0008in" style:font-size-asian="5.5pt"/>
    </style:style>
    <style:style style:name="T400" style:family="text">
      <style:text-properties fo:color="#212121" fo:font-size="5.5pt" fo:letter-spacing="-0.0016in" style:font-size-asian="5.5pt"/>
    </style:style>
    <style:style style:name="T401" style:family="text">
      <style:text-properties fo:color="#212121" fo:font-size="5.5pt" fo:letter-spacing="-0.0043in" style:font-size-asian="5.5pt"/>
    </style:style>
    <style:style style:name="T402" style:family="text">
      <style:text-properties fo:color="#212121" fo:font-size="5.5pt" style:font-size-asian="5.5pt" style:text-scale="105%"/>
    </style:style>
    <style:style style:name="T403" style:family="text">
      <style:text-properties fo:color="#212121" fo:font-size="5.5pt" fo:letter-spacing="0.0043in" style:font-size-asian="5.5pt" style:text-scale="105%"/>
    </style:style>
    <style:style style:name="T404" style:family="text">
      <style:text-properties fo:color="#131313" fo:font-size="5.5pt" fo:letter-spacing="-0.0028in" style:font-size-asian="5.5pt" style:text-scale="105%"/>
    </style:style>
    <style:style style:name="T405" style:family="text">
      <style:text-properties fo:color="#131313" fo:font-size="5.5pt" fo:letter-spacing="-0.0016in" style:font-size-asian="5.5pt" style:text-scale="110%"/>
    </style:style>
    <style:style style:name="T406" style:family="text">
      <style:text-properties fo:color="#212121" fo:font-size="5.5pt" fo:letter-spacing="-0.0016in" style:font-size-asian="5.5pt" style:text-scale="110%"/>
    </style:style>
    <style:style style:name="T407" style:family="text">
      <style:text-properties fo:color="#212121" fo:font-size="5.5pt" fo:letter-spacing="0.0083in" style:font-size-asian="5.5pt"/>
    </style:style>
    <style:style style:name="T408" style:family="text">
      <style:text-properties fo:color="#131313" fo:font-size="5.5pt" style:font-size-asian="5.5pt" style:text-scale="90%"/>
    </style:style>
    <style:style style:name="T409" style:family="text">
      <style:text-properties fo:color="#131313" fo:font-size="5.5pt" fo:letter-spacing="0.0016in" style:font-size-asian="5.5pt"/>
    </style:style>
    <style:style style:name="T410" style:family="text">
      <style:text-properties fo:color="#131313" fo:font-size="5.5pt" fo:letter-spacing="0.0035in" style:font-size-asian="5.5pt"/>
    </style:style>
    <style:style style:name="T411" style:family="text">
      <style:text-properties fo:color="#131313" fo:font-size="5.5pt" fo:letter-spacing="-0.0071in" style:font-size-asian="5.5pt" style:text-scale="90%"/>
    </style:style>
    <style:style style:name="T412" style:family="text">
      <style:text-properties fo:color="#131313" fo:font-size="5.5pt" fo:letter-spacing="0.0091in" style:font-size-asian="5.5pt"/>
    </style:style>
    <style:style style:name="T413" style:family="text">
      <style:text-properties fo:color="#131313" fo:font-size="5.5pt" fo:letter-spacing="-0.0035in" style:font-size-asian="5.5pt"/>
    </style:style>
    <style:style style:name="T414" style:family="text">
      <style:text-properties fo:color="#131313" fo:font-size="5.5pt" fo:letter-spacing="-0.0028in" style:font-size-asian="5.5pt"/>
    </style:style>
    <style:style style:name="T415" style:family="text">
      <style:text-properties fo:color="#131313" fo:font-size="5.5pt" style:font-size-asian="5.5pt" style:text-scale="105%"/>
    </style:style>
    <style:style style:name="T416" style:family="text">
      <style:text-properties fo:color="#131313" fo:font-size="5.5pt" fo:letter-spacing="0.0047in" style:font-size-asian="5.5pt" style:text-scale="105%"/>
    </style:style>
    <style:style style:name="T417" style:family="text">
      <style:text-properties fo:font-size="5.5pt" fo:letter-spacing="-0.0028in" style:font-size-asian="5.5pt"/>
    </style:style>
    <style:style style:name="T418" style:family="text">
      <style:text-properties fo:font-size="5.5pt" fo:letter-spacing="-0.0016in" style:font-size-asian="5.5pt"/>
    </style:style>
    <style:style style:name="T419" style:family="text">
      <style:text-properties fo:color="#212121" fo:font-size="5.5pt" fo:letter-spacing="-0.0008in" style:font-size-asian="5.5pt"/>
    </style:style>
    <style:style style:name="T420" style:family="text">
      <style:text-properties fo:font-size="5.5pt" fo:letter-spacing="0.028in" style:font-size-asian="5.5pt"/>
    </style:style>
    <style:style style:name="T421" style:family="text">
      <style:text-properties fo:color="#212121" fo:font-size="5.5pt" style:font-size-asian="5.5pt" style:text-scale="90%"/>
    </style:style>
    <style:style style:name="T422" style:family="text">
      <style:text-properties fo:color="#212121" fo:font-size="5.5pt" fo:letter-spacing="0.0016in" style:font-size-asian="5.5pt"/>
    </style:style>
    <style:style style:name="T423" style:family="text">
      <style:text-properties fo:color="#131313" fo:font-size="5.5pt" fo:letter-spacing="0.0055in" style:font-size-asian="5.5pt"/>
    </style:style>
    <style:style style:name="T424" style:family="text">
      <style:text-properties fo:color="#212121" fo:font-size="5.5pt" fo:letter-spacing="-0.0071in" style:font-size-asian="5.5pt" style:text-scale="90%"/>
    </style:style>
    <style:style style:name="T425" style:family="text">
      <style:text-properties fo:color="#131313" fo:font-size="5.5pt" fo:letter-spacing="0.0028in" style:font-size-asian="5.5pt"/>
    </style:style>
    <style:style style:name="T426" style:family="text">
      <style:text-properties fo:color="#212121" fo:font-size="5.5pt" fo:letter-spacing="0.0008in" style:font-size-asian="5.5pt"/>
    </style:style>
    <style:style style:name="T427" style:family="text">
      <style:text-properties fo:color="#212121" fo:font-size="5.5pt" fo:letter-spacing="0.0028in" style:font-size-asian="5.5pt"/>
    </style:style>
    <style:style style:name="T428" style:family="text">
      <style:text-properties fo:color="#212121" fo:font-size="5.5pt" fo:letter-spacing="0.0209in" style:font-size-asian="5.5pt"/>
    </style:style>
    <style:style style:name="T429" style:family="text">
      <style:text-properties fo:color="#131313" fo:font-size="5.5pt" fo:letter-spacing="0.0028in" style:font-size-asian="5.5pt" style:text-scale="105%"/>
    </style:style>
    <style:style style:name="T430" style:family="text">
      <style:text-properties fo:color="#212121" fo:font-size="5.5pt" fo:letter-spacing="0.0035in" style:font-size-asian="5.5pt"/>
    </style:style>
    <style:style style:name="T431" style:family="text">
      <style:text-properties fo:color="#131313" fo:font-size="5.5pt" fo:letter-spacing="0.0043in" style:font-size-asian="5.5pt" style:text-scale="105%"/>
    </style:style>
    <style:style style:name="T432" style:family="text">
      <style:text-properties fo:color="#212121" fo:font-size="5.5pt" fo:letter-spacing="-0.0028in" style:font-size-asian="5.5pt" style:text-scale="105%"/>
    </style:style>
    <style:style style:name="T433" style:family="text">
      <style:text-properties fo:color="#212121" fo:font-size="5.5pt" fo:letter-spacing="-0.0035in" style:font-size-asian="5.5pt"/>
    </style:style>
    <style:style style:name="T434" style:family="text">
      <style:text-properties fo:color="#212121" fo:font-size="5.5pt" fo:letter-spacing="0.0138in" style:font-size-asian="5.5pt"/>
    </style:style>
    <style:style style:name="T435" style:family="text">
      <style:text-properties fo:color="#212121" fo:font-size="5.5pt" fo:letter-spacing="0.0075in" style:font-size-asian="5.5pt"/>
    </style:style>
    <style:style style:name="T436" style:family="text">
      <style:text-properties fo:color="#212121" fo:font-size="5.5pt" fo:letter-spacing="0.0055in" style:font-size-asian="5.5pt"/>
    </style:style>
    <style:style style:name="T437" style:family="text">
      <style:text-properties fo:color="#212121" fo:font-size="5.5pt" fo:letter-spacing="-0.0083in" style:font-size-asian="5.5pt" style:text-scale="90%"/>
    </style:style>
    <style:style style:name="T438" style:family="text">
      <style:text-properties fo:color="#212121" fo:font-size="5.5pt" fo:letter-spacing="0.0091in" style:font-size-asian="5.5pt"/>
    </style:style>
    <style:style style:name="T439" style:family="text">
      <style:text-properties fo:color="#131313" fo:font-size="5.5pt" fo:letter-spacing="0.0063in" style:font-size-asian="5.5pt"/>
    </style:style>
    <style:style style:name="T440" style:family="text">
      <style:text-properties fo:color="#212121" fo:font-size="5.5pt" fo:letter-spacing="0.0043in" style:font-size-asian="5.5pt"/>
    </style:style>
    <style:style style:name="T441" style:family="text">
      <style:text-properties fo:color="#212121" fo:font-size="5.5pt" fo:letter-spacing="0.0035in" style:font-size-asian="5.5pt" style:text-scale="105%"/>
    </style:style>
    <style:style style:name="T442" style:family="text">
      <style:text-properties fo:color="#131313" fo:font-size="5.5pt" fo:letter-spacing="0.0126in" style:font-size-asian="5.5pt"/>
    </style:style>
    <style:style style:name="T443" style:family="text">
      <style:text-properties fo:color="#131313" fo:font-size="5.5pt" fo:letter-spacing="0.0134in" style:font-size-asian="5.5pt"/>
    </style:style>
    <style:style style:name="T444" style:family="text">
      <style:text-properties fo:color="#212121" fo:font-size="5.5pt" fo:letter-spacing="-0.0071in" style:font-size-asian="5.5pt"/>
    </style:style>
    <style:style style:name="T445" style:family="text">
      <style:text-properties fo:color="#131313" fo:font-size="5.5pt" fo:letter-spacing="0.002in" style:font-size-asian="5.5pt"/>
    </style:style>
    <style:style style:name="T446" style:family="text">
      <style:text-properties fo:color="#131313" fo:font-size="5.5pt" fo:letter-spacing="-0.002in" style:font-size-asian="5.5pt"/>
    </style:style>
    <style:style style:name="T447" style:family="text">
      <style:text-properties fo:color="#212121" fo:font-size="5.5pt" fo:letter-spacing="0.0047in" style:font-size-asian="5.5pt"/>
    </style:style>
    <style:style style:name="T448" style:family="text">
      <style:text-properties fo:color="#131313" fo:font-size="5.5pt" fo:letter-spacing="0.0146in" style:font-size-asian="5.5pt"/>
    </style:style>
    <style:style style:name="T449" style:family="text">
      <style:text-properties fo:color="#131313" fo:font-size="5.5pt" fo:letter-spacing="0.0161in" style:font-size-asian="5.5pt"/>
    </style:style>
    <style:style style:name="T450" style:family="text">
      <style:text-properties fo:color="#131313" fo:font-size="5.5pt" fo:letter-spacing="0.0098in" style:font-size-asian="5.5pt"/>
    </style:style>
    <style:style style:name="T451" style:family="text">
      <style:text-properties fo:color="#131313" fo:font-size="5.5pt" fo:letter-spacing="0.028in" style:font-size-asian="5.5pt"/>
    </style:style>
    <style:style style:name="T452" style:family="text">
      <style:text-properties fo:color="#212121" fo:font-size="5.5pt" fo:letter-spacing="0.0252in" style:font-size-asian="5.5pt"/>
    </style:style>
    <style:style style:name="T453" style:family="text">
      <style:text-properties fo:color="#343434" fo:font-size="5.5pt" fo:letter-spacing="-0.0016in" style:font-size-asian="5.5pt"/>
    </style:style>
    <style:style style:name="T454" style:family="text">
      <style:text-properties fo:color="#212121" fo:font-size="5.5pt" fo:letter-spacing="0.0098in" style:font-size-asian="5.5pt"/>
    </style:style>
    <style:style style:name="T455" style:family="text">
      <style:text-properties fo:color="#131313" fo:font-size="5.5pt" fo:letter-spacing="0.0071in" style:font-size-asian="5.5pt"/>
    </style:style>
    <style:style style:name="T456" style:family="text">
      <style:text-properties fo:color="#131313" fo:font-size="5.5pt" fo:letter-spacing="0.0047in" style:font-size-asian="5.5pt"/>
    </style:style>
    <style:style style:name="T457" style:family="text">
      <style:text-properties fo:color="#212121" fo:font-size="5.5pt" fo:letter-spacing="0.002in" style:font-size-asian="5.5pt"/>
    </style:style>
    <style:style style:name="T458" style:family="text">
      <style:text-properties fo:color="#131313" fo:font-size="5.5pt" fo:letter-spacing="0.011in" style:font-size-asian="5.5pt"/>
    </style:style>
    <style:style style:name="T459" style:family="text">
      <style:text-properties fo:color="#131313" fo:font-size="5pt" fo:letter-spacing="-0.0028in" fo:font-weight="bold" style:font-size-asian="5pt" style:font-weight-asian="bold" style:text-scale="90%"/>
    </style:style>
    <style:style style:name="T460" style:family="text">
      <style:text-properties fo:color="#212121" fo:font-size="5.5pt" fo:letter-spacing="0.011in" style:font-size-asian="5.5pt"/>
    </style:style>
    <style:style style:name="T461" style:family="text">
      <style:text-properties fo:font-size="5.5pt" fo:letter-spacing="0.0008in" style:font-size-asian="5.5pt"/>
    </style:style>
    <style:style style:name="T462" style:family="text">
      <style:text-properties fo:color="#212121" fo:font-size="5.5pt" fo:letter-spacing="0.022in" style:font-size-asian="5.5pt"/>
    </style:style>
    <style:style style:name="T463" style:family="text">
      <style:text-properties fo:color="#131313" fo:font-size="5.5pt" fo:letter-spacing="-0.0043in" style:font-size-asian="5.5pt"/>
    </style:style>
    <style:style style:name="T464"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465" style:family="text">
      <style:text-properties fo:color="#000009"/>
    </style:style>
    <style:style style:name="T466" style:family="text">
      <style:text-properties fo:color="#000009" fo:letter-spacing="0.028in"/>
    </style:style>
    <style:style style:name="T467" style:family="text">
      <style:text-properties fo:color="#000009" fo:letter-spacing="-0.0016in"/>
    </style:style>
    <style:style style:name="T468" style:family="text">
      <style:text-properties style:font-name="Verdana" fo:font-size="8.5pt" fo:letter-spacing="0.0472in" style:font-size-asian="8.5pt" style:text-scale="150%"/>
    </style:style>
    <style:style style:name="T469" style:family="text">
      <style:text-properties style:font-name="Verdana" fo:font-size="8.5pt" fo:letter-spacing="0.0492in" fo:font-weight="bold" style:font-size-asian="8.5pt" style:font-weight-asian="bold" style:text-scale="150%"/>
    </style:style>
    <style:style style:name="T470" style:family="text">
      <style:text-properties fo:color="#000009" style:font-name="Verdana" fo:font-size="4.5pt" fo:letter-spacing="-0.0016in" fo:font-weight="bold" style:font-size-asian="4.5pt" style:font-weight-asian="bold" style:text-scale="105%"/>
    </style:style>
    <style:style style:name="T471" style:family="text">
      <style:text-properties fo:color="#000009" style:font-name="Verdana" fo:font-size="4.5pt" fo:letter-spacing="-0.0047in" fo:font-weight="bold" style:font-size-asian="4.5pt" style:font-weight-asian="bold" style:text-scale="105%"/>
    </style:style>
    <style:style style:name="T472" style:family="text">
      <style:text-properties fo:color="#000009" style:font-name="Verdana" fo:font-size="4.5pt" fo:letter-spacing="0.028in" fo:font-weight="bold" style:font-size-asian="4.5pt" style:font-weight-asian="bold" style:text-scale="105%"/>
    </style:style>
    <style:style style:name="T473" style:family="text">
      <style:text-properties fo:color="#000009" style:font-name="Verdana" fo:font-size="4.5pt" fo:font-weight="bold" style:font-size-asian="4.5pt" style:font-weight-asian="bold" style:text-scale="105%"/>
    </style:style>
    <style:style style:name="T474" style:family="text">
      <style:text-properties fo:color="#000009" style:font-name="Verdana" fo:font-size="4.5pt" fo:letter-spacing="-0.0063in" fo:font-weight="bold" style:font-size-asian="4.5pt" style:font-weight-asian="bold" style:text-scale="105%"/>
    </style:style>
    <style:style style:name="T475" style:family="text">
      <style:text-properties style:font-name="Verdana" fo:font-size="5pt" fo:font-weight="bold" style:font-size-asian="5pt" style:font-weight-asian="bold"/>
    </style:style>
    <style:style style:name="T476" style:family="text">
      <style:text-properties style:font-name="Verdana" fo:font-size="5pt" fo:letter-spacing="-0.002in" fo:font-weight="bold" style:font-size-asian="5pt" style:font-weight-asian="bold"/>
    </style:style>
    <style:style style:name="T477" style:family="text">
      <style:text-properties style:font-name="Verdana" fo:font-size="5pt" fo:letter-spacing="-0.0016in" fo:font-weight="bold" style:font-size-asian="5pt" style:font-weight-asian="bold"/>
    </style:style>
    <style:style style:name="T478" style:family="text">
      <style:text-properties style:font-name="Verdana" fo:font-size="5pt" style:font-size-asian="5pt"/>
    </style:style>
    <style:style style:name="T479" style:family="text">
      <style:text-properties style:font-name="Verdana" fo:font-size="5pt" fo:letter-spacing="-0.002in" style:font-size-asian="5pt"/>
    </style:style>
    <style:style style:name="T480" style:family="text">
      <style:text-properties style:font-name="Verdana" fo:font-size="5pt" fo:letter-spacing="-0.0016in" style:font-size-asian="5pt"/>
    </style:style>
    <style:style style:name="T481" style:family="text">
      <style:text-properties style:font-name="Verdana" fo:font-size="5pt" fo:letter-spacing="-0.0071in" style:font-size-asian="5pt"/>
    </style:style>
    <style:style style:name="T482" style:family="text">
      <style:text-properties fo:color="#000009" style:font-name="Verdana" fo:font-size="5pt" fo:letter-spacing="-0.0028in" style:font-size-asian="5pt"/>
    </style:style>
    <style:style style:name="T483" style:family="text">
      <style:text-properties fo:color="#000009" style:font-name="Verdana" fo:font-size="5pt" fo:letter-spacing="-0.0035in" fo:font-weight="bold" style:font-size-asian="5pt" style:font-weight-asian="bold"/>
    </style:style>
    <style:style style:name="T484" style:family="text">
      <style:text-properties fo:color="#000009" style:font-name="Verdana" fo:font-size="5pt" fo:letter-spacing="-0.0016in" style:font-size-asian="5pt"/>
    </style:style>
    <style:style style:name="T485" style:family="text">
      <style:text-properties fo:color="#000009" style:font-name="Verdana" fo:font-size="5pt" fo:letter-spacing="0.0075in" style:font-size-asian="5pt"/>
    </style:style>
    <style:style style:name="T486" style:family="text">
      <style:text-properties fo:color="#000009" style:font-name="Verdana" fo:font-size="5pt" fo:letter-spacing="-0.0071in" style:font-size-asian="5pt"/>
    </style:style>
    <style:style style:name="T487" style:family="text">
      <style:text-properties fo:color="#000009" style:font-name="Verdana" fo:font-size="5pt" fo:letter-spacing="-0.0016in" fo:font-weight="bold" style:font-size-asian="5pt" style:font-weight-asian="bold"/>
    </style:style>
    <style:style style:name="T488" style:family="text">
      <style:text-properties style:font-name="Verdana" fo:font-size="8.5pt" fo:letter-spacing="0.0008in" style:font-size-asian="8.5pt"/>
    </style:style>
    <style:style style:name="T489" style:family="text">
      <style:text-properties style:font-name="Verdana" fo:font-size="8.5pt" fo:letter-spacing="0.0016in" style:font-size-asian="8.5pt"/>
    </style:style>
    <style:style style:name="T490" style:family="text">
      <style:text-properties fo:letter-spacing="0.0028in"/>
    </style:style>
    <style:style style:name="T491" style:family="text">
      <style:text-properties fo:letter-spacing="0.0035in"/>
    </style:style>
    <style:style style:name="T492" style:family="text">
      <style:text-properties style:font-name="Verdana" fo:font-size="8.5pt" fo:letter-spacing="0.0028in" fo:font-weight="bold" style:font-size-asian="8.5pt" style:font-weight-asian="bold"/>
    </style:style>
    <style:style style:name="T493" style:family="text">
      <style:text-properties style:font-name="Verdana" fo:font-size="8.5pt" fo:letter-spacing="0.0035in" fo:font-weight="bold" style:font-size-asian="8.5pt" style:font-weight-asian="bold"/>
    </style:style>
    <style:style style:name="T494" style:family="text">
      <style:text-properties style:font-name="Verdana" fo:font-size="8.5pt" fo:letter-spacing="-0.0035in" style:text-underline-style="solid" style:text-underline-width="auto" style:text-underline-color="font-color" fo:font-weight="bold" style:font-size-asian="8.5pt" style:font-weight-asian="bold"/>
    </style:style>
    <style:style style:name="T495"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496" style:family="text">
      <style:text-properties fo:color="#000009" style:font-name="Verdana" fo:font-size="8.5pt" style:font-size-asian="8.5pt"/>
    </style:style>
    <style:style style:name="T497" style:family="text">
      <style:text-properties fo:color="#000009" style:font-name="Verdana" fo:font-size="8.5pt" fo:letter-spacing="0.0425in" style:font-size-asian="8.5pt" style:text-scale="150%"/>
    </style:style>
    <style:style style:name="T498" style:family="text">
      <style:text-properties style:font-name="Verdana" fo:font-size="8.5pt" fo:letter-spacing="0.0445in" fo:font-weight="bold" style:font-size-asian="8.5pt" style:font-weight-asian="bold" style:text-scale="150%"/>
    </style:style>
    <style:style style:name="T499" style:family="text">
      <style:text-properties style:font-name="Verdana" fo:font-size="8.5pt" fo:letter-spacing="0.0437in" fo:font-weight="bold" style:font-size-asian="8.5pt" style:font-weight-asian="bold" style:text-scale="150%"/>
    </style:style>
    <style:style style:name="T500" style:family="text">
      <style:text-properties fo:color="#000009" style:font-name="Verdana" fo:font-size="8.5pt" fo:font-weight="bold" style:font-size-asian="8.5pt" style:font-weight-asian="bold"/>
    </style:style>
    <style:style style:name="T501" style:family="text">
      <style:text-properties fo:color="#000009" style:font-name="Verdana" fo:font-size="8.5pt" fo:font-style="italic" fo:font-weight="bold" style:font-size-asian="8.5pt" style:font-style-asian="italic" style:font-weight-asian="bold"/>
    </style:style>
    <style:style style:name="T502" style:family="text">
      <style:text-properties fo:color="#000009" style:font-name="Verdana" fo:font-size="8.5pt" fo:letter-spacing="0.028in" style:font-size-asian="8.5pt"/>
    </style:style>
    <style:style style:name="T503" style:family="text">
      <style:text-properties fo:color="#000009" style:font-name="Verdana" fo:font-size="8.5pt" fo:letter-spacing="0.0244in" fo:font-weight="bold" style:font-size-asian="8.5pt" style:font-weight-asian="bold"/>
    </style:style>
    <style:style style:name="T504" style:family="text">
      <style:text-properties fo:color="#000009" style:font-name="Verdana" fo:font-size="8.5pt" fo:letter-spacing="0.0264in" fo:font-weight="bold" style:font-size-asian="8.5pt" style:font-weight-asian="bold"/>
    </style:style>
    <style:style style:name="T505" style:family="text">
      <style:text-properties fo:color="#000009" style:font-name="Verdana" fo:font-size="8.5pt" fo:letter-spacing="0.0236in" style:font-size-asian="8.5pt"/>
    </style:style>
    <style:style style:name="T506" style:family="text">
      <style:text-properties fo:color="#000009" style:font-name="Verdana" fo:font-size="8.5pt" fo:letter-spacing="0.0244in" style:font-size-asian="8.5pt"/>
    </style:style>
    <style:style style:name="T507" style:family="text">
      <style:text-properties fo:color="#000009" style:font-name="Verdana" fo:font-size="8.5pt" fo:letter-spacing="-0.0035in" style:font-size-asian="8.5pt"/>
    </style:style>
    <style:style style:name="T508" style:family="text">
      <style:text-properties fo:color="#000009" style:font-name="Verdana" fo:font-size="8.5pt" fo:letter-spacing="-0.0016in" style:font-size-asian="8.5pt"/>
    </style:style>
    <style:style style:name="T509" style:family="text">
      <style:text-properties fo:color="#000009" style:font-name="Verdana" fo:font-size="8.5pt" fo:letter-spacing="-0.0047in" style:font-size-asian="8.5pt"/>
    </style:style>
    <style:style style:name="T510" style:family="text">
      <style:text-properties fo:color="#000009" style:font-name="Verdana" fo:font-size="8.5pt" fo:letter-spacing="-0.0028in" style:font-size-asian="8.5pt"/>
    </style:style>
    <style:style style:name="T511" style:family="text">
      <style:text-properties fo:color="#000009" style:font-name="Verdana" fo:font-size="8.5pt" fo:letter-spacing="-0.0028in" fo:font-weight="bold" style:font-size-asian="8.5pt" style:font-weight-asian="bold"/>
    </style:style>
    <style:style style:name="T512" style:family="text">
      <style:text-properties fo:color="#000009" style:font-name="Verdana" fo:font-size="8.5pt" fo:letter-spacing="-0.0016in" fo:font-weight="bold" style:font-size-asian="8.5pt" style:font-weight-asian="bold"/>
    </style:style>
    <style:style style:name="T513" style:family="text">
      <style:text-properties fo:color="#40586f" style:font-name="Lato Black" fo:font-size="6pt" fo:font-weight="bold" style:font-size-asian="6pt" style:font-weight-asian="bold"/>
    </style:style>
    <style:style style:name="T514" style:family="text">
      <style:text-properties fo:color="#40586f" style:font-name="Lato Black" fo:font-size="6pt" fo:letter-spacing="0.0134in" fo:font-weight="bold" style:font-size-asian="6pt" style:font-weight-asian="bold"/>
    </style:style>
    <style:style style:name="T515" style:family="text">
      <style:text-properties fo:color="#40586f" style:font-name="Lato Black" fo:font-size="6pt" fo:letter-spacing="0.0083in" fo:font-weight="bold" style:font-size-asian="6pt" style:font-weight-asian="bold"/>
    </style:style>
    <style:style style:name="T516" style:family="text">
      <style:text-properties fo:color="#40586f" style:font-name="Lato Black" fo:font-size="6pt" fo:letter-spacing="0.0098in" fo:font-weight="bold" style:font-size-asian="6pt" style:font-weight-asian="bold"/>
    </style:style>
    <style:style style:name="T517" style:family="text">
      <style:text-properties fo:color="#40586f" style:font-name="Lato Black" fo:font-size="6pt" fo:letter-spacing="0.0138in" fo:font-weight="bold" style:font-size-asian="6pt" style:font-weight-asian="bold"/>
    </style:style>
    <style:style style:name="T518" style:family="text">
      <style:text-properties fo:color="#40586f" style:font-name="Lato Black" fo:font-size="6pt" fo:letter-spacing="-0.0016in" fo:font-weight="bold" style:font-size-asian="6pt" style:font-weight-asian="bold"/>
    </style:style>
    <style:style style:name="T519" style:family="text">
      <style:text-properties fo:color="#40586f" style:font-name="Lato Black" fo:font-size="6pt" fo:letter-spacing="-0.0035in" fo:font-weight="bold" style:font-size-asian="6pt" style:font-weight-asian="bold"/>
    </style:style>
    <style:style style:name="T520" style:family="text">
      <style:text-properties style:font-name="Verdana" fo:font-size="7.5pt" style:text-underline-style="solid" style:text-underline-width="auto" style:text-underline-color="font-color" fo:font-weight="bold" style:font-size-asian="7.5pt" style:font-weight-asian="bold"/>
    </style:style>
    <style:style style:name="T521" style:family="text">
      <style:text-properties style:font-name="Verdana" fo:font-size="7.5pt" fo:letter-spacing="-0.0028in" style:text-underline-style="solid" style:text-underline-width="auto" style:text-underline-color="font-color" fo:font-weight="bold" style:font-size-asian="7.5pt" style:font-weight-asian="bold"/>
    </style:style>
    <style:style style:name="T522" style:family="text">
      <style:text-properties style:font-name="Verdana" fo:font-size="7.5pt" fo:letter-spacing="-0.0016in" style:text-underline-style="solid" style:text-underline-width="auto" style:text-underline-color="font-color" fo:font-weight="bold" style:font-size-asian="7.5pt" style:font-weight-asian="bold"/>
    </style:style>
    <style:style style:name="T523" style:family="text">
      <style:text-properties style:font-name="Verdana" fo:font-size="7.5pt" fo:letter-spacing="-0.0016in" fo:font-weight="bold" style:font-size-asian="7.5pt" style:font-weight-asian="bold"/>
    </style:style>
    <style:style style:name="T524" style:family="text">
      <style:text-properties style:font-name="Verdana" fo:font-size="7.5pt" fo:font-weight="bold" style:font-size-asian="7.5pt" style:font-weight-asian="bold"/>
    </style:style>
    <style:style style:name="T525" style:family="text">
      <style:text-properties style:font-name="Verdana" fo:font-size="7.5pt" fo:letter-spacing="-0.0028in" fo:font-weight="bold" style:font-size-asian="7.5pt" style:font-weight-asian="bold"/>
    </style:style>
    <style:style style:name="T526" style:family="text">
      <style:text-properties style:font-name="Verdana" fo:font-size="7.5pt" style:font-size-asian="7.5pt"/>
    </style:style>
    <style:style style:name="T527" style:family="text">
      <style:text-properties style:font-name="Verdana" fo:font-size="7.5pt" fo:letter-spacing="0.0398in" style:font-size-asian="7.5pt" style:text-scale="150%"/>
    </style:style>
    <style:style style:name="T528" style:family="text">
      <style:text-properties style:font-name="Verdana" fo:font-size="7.5pt" fo:letter-spacing="0.0402in" fo:font-weight="bold" style:font-size-asian="7.5pt" style:font-weight-asian="bold" style:text-scale="150%"/>
    </style:style>
    <style:style style:name="T529" style:family="text">
      <style:text-properties style:font-name="Verdana" fo:font-size="7.5pt" fo:letter-spacing="0.0409in" fo:font-weight="bold" style:font-size-asian="7.5pt" style:font-weight-asian="bold" style:text-scale="150%"/>
    </style:style>
    <style:style style:name="T530" style:family="text">
      <style:text-properties style:font-name="Verdana" fo:font-size="7.5pt" fo:letter-spacing="-0.0035in" fo:font-weight="bold" style:font-size-asian="7.5pt" style:font-weight-asian="bold"/>
    </style:style>
    <style:style style:name="T531" style:family="text">
      <style:text-properties style:font-name="Verdana" fo:font-size="7.5pt" fo:letter-spacing="0.0555in" style:font-size-asian="7.5pt"/>
    </style:style>
    <style:style style:name="T532" style:family="text">
      <style:text-properties style:font-name="Verdana" fo:font-size="7.5pt" fo:letter-spacing="-0.0016in" style:font-size-asian="7.5pt"/>
    </style:style>
    <style:style style:name="T533" style:family="text">
      <style:text-properties style:font-name="Verdana" fo:font-size="7.5pt" fo:letter-spacing="0.0165in" fo:font-weight="bold" style:font-size-asian="7.5pt" style:font-weight-asian="bold"/>
    </style:style>
    <style:style style:name="T534" style:family="text">
      <style:text-properties style:font-name="Verdana" fo:font-size="7.5pt" fo:letter-spacing="0.0181in" fo:font-weight="bold" style:font-size-asian="7.5pt" style:font-weight-asian="bold"/>
    </style:style>
    <style:style style:name="T535" style:family="text">
      <style:text-properties style:font-name="Verdana" fo:font-size="7.5pt" fo:letter-spacing="0.0165in" style:font-size-asian="7.5pt"/>
    </style:style>
    <style:style style:name="T536" style:family="text">
      <style:text-properties style:font-name="Verdana" fo:font-size="7.5pt" fo:letter-spacing="0.0193in" style:font-size-asian="7.5pt"/>
    </style:style>
    <style:style style:name="T537" style:family="text">
      <style:text-properties style:font-name="Verdana" fo:font-size="7.5pt" fo:letter-spacing="0.0173in" fo:font-weight="bold" style:font-size-asian="7.5pt" style:font-weight-asian="bold"/>
    </style:style>
    <style:style style:name="T538" style:family="text">
      <style:text-properties style:font-name="Verdana" fo:font-size="5pt" fo:letter-spacing="-0.0035in" fo:font-weight="bold" style:font-size-asian="5pt" style:font-weight-asian="bold"/>
    </style:style>
    <style:style style:name="T539" style:family="text">
      <style:text-properties style:font-name="Verdana" fo:font-size="5pt" fo:letter-spacing="-0.0063in" fo:font-weight="bold" style:font-size-asian="5pt" style:font-weight-asian="bold"/>
    </style:style>
    <style:style style:name="T540" style:family="text">
      <style:text-properties style:font-name="Verdana" fo:font-size="5pt" fo:letter-spacing="0.028in" fo:font-weight="bold" style:font-size-asian="5pt" style:font-weight-asian="bold"/>
    </style:style>
    <style:style style:name="T541" style:family="text">
      <style:text-properties style:font-name="Verdana" fo:font-size="5pt" fo:letter-spacing="-0.0028in" style:font-size-asian="5pt"/>
    </style:style>
    <style:style style:name="T542" style:family="text">
      <style:text-properties style:font-name="Verdana" fo:font-size="5pt" fo:letter-spacing="0.028in" style:font-size-asian="5pt"/>
    </style:style>
    <style:style style:name="T543" style:family="text">
      <style:text-properties style:font-name="Verdana" fo:font-size="5pt" fo:letter-spacing="0.0555in" style:font-size-asian="5pt"/>
    </style:style>
    <style:style style:name="T544" style:family="text">
      <style:text-properties style:font-name="Verdana" fo:font-size="7.5pt" fo:letter-spacing="-0.0008in" fo:font-weight="bold" style:font-size-asian="7.5pt" style:font-weight-asian="bold"/>
    </style:style>
    <style:style style:name="T545" style:family="text">
      <style:text-properties fo:font-size="7.5pt" style:font-size-asian="7.5pt"/>
    </style:style>
    <style:style style:name="T546" style:family="text">
      <style:text-properties fo:font-size="7.5pt" fo:letter-spacing="0.028in" style:font-size-asian="7.5pt"/>
    </style:style>
    <style:style style:name="T547" style:family="text">
      <style:text-properties fo:font-size="7.5pt" fo:letter-spacing="-0.0016in" style:font-size-asian="7.5pt"/>
    </style:style>
    <style:style style:name="T548" style:family="text">
      <style:text-properties fo:color="#070707" style:font-name="Arial" fo:font-size="8pt" style:font-size-asian="8pt" style:text-scale="105%"/>
    </style:style>
    <style:style style:name="T549" style:family="text">
      <style:text-properties fo:color="#070707" style:font-name="Arial" fo:font-size="8pt" fo:letter-spacing="0.0555in" style:font-size-asian="8pt" style:text-scale="105%"/>
    </style:style>
    <style:style style:name="T550" style:family="text">
      <style:text-properties fo:color="#070707" style:font-name="Arial" fo:font-size="8pt" fo:letter-spacing="0.028in" style:font-size-asian="8pt" style:text-scale="105%"/>
    </style:style>
    <style:style style:name="T551" style:family="text">
      <style:text-properties fo:color="#070707" style:font-name="Arial" fo:font-size="8.5pt" style:font-size-asian="8.5pt" style:text-scale="105%"/>
    </style:style>
    <style:style style:name="T552" style:family="text">
      <style:text-properties fo:color="#070707" style:font-name="Arial" fo:font-size="8.5pt" fo:letter-spacing="0.028in" style:font-size-asian="8.5pt" style:text-scale="105%"/>
    </style:style>
    <style:style style:name="T553" style:family="text">
      <style:text-properties fo:color="#070707" style:font-name="Times New Roman" fo:font-size="8.5pt" fo:font-weight="bold" style:font-size-asian="8.5pt" style:font-weight-asian="bold" style:text-scale="105%"/>
    </style:style>
    <style:style style:name="T554" style:family="text">
      <style:text-properties fo:color="#070707" style:font-name="Times New Roman" fo:font-size="8.5pt" style:font-size-asian="8.5pt" style:text-scale="105%"/>
    </style:style>
    <style:style style:name="T555" style:family="text">
      <style:text-properties fo:color="#070707" style:font-name="Arial" fo:font-size="7.5pt" style:font-size-asian="7.5pt" style:text-scale="105%"/>
    </style:style>
    <style:style style:name="T556" style:family="text">
      <style:text-properties fo:color="#070707" fo:font-weight="bold" style:font-weight-asian="bold" style:text-scale="105%"/>
    </style:style>
    <style:style style:name="T557" style:family="text">
      <style:text-properties fo:color="#070707" style:text-scale="105%"/>
    </style:style>
    <style:style style:name="T558" style:family="text">
      <style:text-properties fo:color="#070707" fo:letter-spacing="0.028in" style:text-scale="105%"/>
    </style:style>
    <style:style style:name="T559" style:family="text">
      <style:text-properties fo:color="#070707" fo:letter-spacing="0.0252in" style:text-scale="105%"/>
    </style:style>
    <style:style style:name="T560" style:family="text">
      <style:text-properties fo:color="#070707" fo:letter-spacing="0.0165in" style:text-scale="105%"/>
    </style:style>
    <style:style style:name="T561" style:family="text">
      <style:text-properties fo:color="#070707" fo:letter-spacing="0.0161in" style:text-scale="105%"/>
    </style:style>
    <style:style style:name="T562" style:family="text">
      <style:text-properties fo:color="#070707" fo:letter-spacing="0.0217in" style:text-scale="105%"/>
    </style:style>
    <style:style style:name="T563" style:family="text">
      <style:text-properties fo:color="#070707" fo:letter-spacing="0.0193in" style:text-scale="105%"/>
    </style:style>
    <style:style style:name="T564" style:family="text">
      <style:text-properties fo:color="#525252" style:text-scale="105%"/>
    </style:style>
    <style:style style:name="T565" style:family="text">
      <style:text-properties fo:color="#070707" style:text-scale="110%"/>
    </style:style>
    <style:style style:name="T566" style:family="text">
      <style:text-properties fo:color="#070707" fo:letter-spacing="-0.0028in" style:text-scale="110%"/>
    </style:style>
    <style:style style:name="T567" style:family="text">
      <style:text-properties fo:color="#070707" fo:letter-spacing="-0.0083in" style:text-scale="110%"/>
    </style:style>
    <style:style style:name="T568" style:family="text">
      <style:text-properties fo:color="#070707" fo:letter-spacing="-0.0091in" style:text-scale="110%"/>
    </style:style>
    <style:style style:name="T569" style:family="text">
      <style:text-properties fo:color="#070707" fo:letter-spacing="-0.0043in" style:text-scale="110%"/>
    </style:style>
    <style:style style:name="T570" style:family="text">
      <style:text-properties fo:color="#070707" fo:letter-spacing="-0.0055in" style:text-scale="110%"/>
    </style:style>
    <style:style style:name="T571" style:family="text">
      <style:text-properties fo:color="#070707" fo:letter-spacing="-0.0016in" style:text-scale="110%"/>
    </style:style>
    <style:style style:name="T572" style:family="text">
      <style:text-properties fo:color="#070707" style:font-name="Arial" style:text-scale="105%"/>
    </style:style>
    <style:style style:name="T573" style:family="text">
      <style:text-properties fo:color="#070707" style:font-name="Arial" fo:letter-spacing="0.0154in" style:text-scale="105%"/>
    </style:style>
    <style:style style:name="T574" style:family="text">
      <style:text-properties fo:color="#070707" style:font-name="Arial" fo:letter-spacing="0.0071in" style:text-scale="105%"/>
    </style:style>
    <style:style style:name="T575" style:family="text">
      <style:text-properties fo:color="#070707" style:font-name="Arial" fo:letter-spacing="0.0138in" style:text-scale="105%"/>
    </style:style>
    <style:style style:name="T576" style:family="text">
      <style:text-properties fo:color="#070707" style:font-name="Arial" fo:letter-spacing="-0.0016in" style:text-scale="105%"/>
    </style:style>
    <style:style style:name="T577" style:family="text">
      <style:text-properties fo:color="#070707" style:font-name="Arial" style:text-scale="110%"/>
    </style:style>
    <style:style style:name="T578" style:family="text">
      <style:text-properties fo:color="#070707" style:font-name="Arial" fo:letter-spacing="0.0071in" style:text-scale="110%"/>
    </style:style>
    <style:style style:name="T579" style:family="text">
      <style:text-properties fo:color="#070707" style:font-name="Arial" fo:letter-spacing="0.0043in" style:text-scale="110%"/>
    </style:style>
    <style:style style:name="T580" style:family="text">
      <style:text-properties fo:color="#070707" style:font-name="Arial" fo:letter-spacing="-0.0016in" style:text-scale="110%"/>
    </style:style>
    <style:style style:name="T581" style:family="text">
      <style:text-properties fo:color="#425970" style:text-position="8% 100%" fo:font-size="6pt" fo:font-weight="bold" style:font-size-asian="6pt" style:font-weight-asian="bold"/>
    </style:style>
    <style:style style:name="T582" style:family="text">
      <style:text-properties fo:color="#647789" style:text-position="8% 100%" fo:font-size="6pt" fo:font-weight="bold" style:font-size-asian="6pt" style:font-weight-asian="bold"/>
    </style:style>
    <style:style style:name="T583" style:family="text">
      <style:text-properties fo:color="#647789" style:text-position="8% 100%" fo:font-size="6pt" fo:letter-spacing="-0.0063in" fo:font-weight="bold" style:font-size-asian="6pt" style:font-weight-asian="bold"/>
    </style:style>
    <style:style style:name="T584" style:family="text">
      <style:text-properties fo:color="#425970" style:text-position="8% 100%" fo:font-size="6pt" fo:letter-spacing="-0.0008in" fo:font-weight="bold" style:font-size-asian="6pt" style:font-weight-asian="bold"/>
    </style:style>
    <style:style style:name="T585" style:family="text">
      <style:text-properties fo:color="#425970" style:text-position="8% 100%" fo:font-size="6pt" fo:letter-spacing="0.0016in" fo:font-weight="bold" style:font-size-asian="6pt" style:font-weight-asian="bold"/>
    </style:style>
    <style:style style:name="T586" style:family="text">
      <style:text-properties fo:color="#425970" style:text-position="8% 100%" fo:font-size="6pt" fo:letter-spacing="-0.0047in" fo:font-weight="bold" style:font-size-asian="6pt" style:font-weight-asian="bold"/>
    </style:style>
    <style:style style:name="T587" style:family="text">
      <style:text-properties fo:color="#425970" style:text-position="8% 100%" fo:font-size="6pt" fo:letter-spacing="-0.0016in" fo:font-weight="bold" style:font-size-asian="6pt" style:font-weight-asian="bold"/>
    </style:style>
    <style:style style:name="T588" style:family="text">
      <style:text-properties style:font-name="Verdana" fo:font-size="8.5pt" fo:letter-spacing="0.0484in" fo:font-weight="bold" style:font-size-asian="8.5pt" style:font-weight-asian="bold" style:text-scale="150%"/>
    </style:style>
    <style:style style:name="T589" style:family="text">
      <style:text-properties style:font-name="Verdana" fo:font-size="8.5pt" fo:letter-spacing="0.048in" fo:font-weight="bold" style:font-size-asian="8.5pt" style:font-weight-asian="bold" style:text-scale="150%"/>
    </style:style>
    <style:style style:name="T590" style:family="text">
      <style:text-properties style:font-name="Verdana" fo:font-size="8.5pt" fo:letter-spacing="0.028in" fo:font-weight="bold" style:font-size-asian="8.5pt" style:font-weight-asian="bold"/>
    </style:style>
    <style:style style:name="T591" style:family="text">
      <style:text-properties style:font-name="Verdana" fo:font-size="5pt" fo:letter-spacing="0.0047in" fo:font-weight="bold" style:font-size-asian="5pt" style:font-weight-asian="bold"/>
    </style:style>
    <style:style style:name="T592" style:family="text">
      <style:text-properties style:font-name="Verdana" fo:font-size="5pt" fo:letter-spacing="0.0063in" fo:font-weight="bold" style:font-size-asian="5pt" style:font-weight-asian="bold"/>
    </style:style>
    <style:style style:name="T593" style:family="text">
      <style:text-properties style:font-name="Verdana" fo:font-size="5pt" fo:letter-spacing="-0.0028in" fo:font-weight="bold" style:font-size-asian="5pt" style:font-weight-asian="bold"/>
    </style:style>
    <style:style style:name="T594" style:family="text">
      <style:text-properties style:font-name="Verdana" fo:font-size="8.5pt" fo:letter-spacing="0.002in" style:font-size-asian="8.5pt"/>
    </style:style>
    <style:style style:name="T595" style:family="text">
      <style:text-properties fo:color="#000009" style:font-name="Verdana" fo:font-size="8pt" fo:letter-spacing="-0.0016in" style:text-underline-style="solid" style:text-underline-width="auto" style:text-underline-color="#000009" fo:font-weight="bold" style:font-size-asian="8pt" style:font-weight-asian="bold" style:text-scale="105%"/>
    </style:style>
    <style:style style:name="T596" style:family="text">
      <style:text-properties fo:color="#000009" style:text-scale="105%"/>
    </style:style>
    <style:style style:name="T597" style:family="text">
      <style:text-properties fo:color="#000009" fo:font-weight="normal" style:font-weight-asian="normal" style:text-scale="105%"/>
    </style:style>
    <style:style style:name="T598" style:family="text">
      <style:text-properties fo:color="#000009" style:font-name="Verdana" fo:font-size="8pt" style:font-size-asian="8pt" style:text-scale="105%"/>
    </style:style>
    <style:style style:name="T599" style:family="text">
      <style:text-properties fo:color="#000009" style:font-name="Verdana" fo:font-size="8pt" fo:letter-spacing="0.0445in" style:font-size-asian="8pt" style:text-scale="105%"/>
    </style:style>
    <style:style style:name="T600" style:family="text">
      <style:text-properties fo:color="#000009" style:font-name="Verdana" fo:font-size="8pt" fo:font-weight="bold" style:font-size-asian="8pt" style:font-weight-asian="bold" style:text-scale="105%"/>
    </style:style>
    <style:style style:name="T601" style:family="text">
      <style:text-properties fo:color="#000009" style:font-name="Verdana" fo:font-size="8pt" fo:letter-spacing="0.0457in" fo:font-weight="bold" style:font-size-asian="8pt" style:font-weight-asian="bold" style:text-scale="105%"/>
    </style:style>
    <style:style style:name="T602" style:family="text">
      <style:text-properties fo:color="#000009" style:font-name="Verdana" fo:font-size="8pt" fo:letter-spacing="-0.0035in" fo:font-weight="bold" style:font-size-asian="8pt" style:font-weight-asian="bold" style:text-scale="105%"/>
    </style:style>
    <style:style style:name="T603" style:family="text">
      <style:text-properties fo:color="#000009" style:font-name="Verdana" fo:font-weight="bold" style:font-weight-asian="bold" style:text-scale="105%"/>
    </style:style>
    <style:style style:name="T604" style:family="text">
      <style:text-properties fo:color="#000009" style:font-name="Verdana" style:text-scale="105%"/>
    </style:style>
    <style:style style:name="T605" style:family="text">
      <style:text-properties fo:color="#000009" fo:letter-spacing="-0.0028in" style:text-scale="105%"/>
    </style:style>
    <style:style style:name="T606" style:family="text">
      <style:text-properties fo:color="#000009" fo:letter-spacing="-0.0035in" style:text-scale="105%"/>
    </style:style>
    <style:style style:name="T607" style:family="text">
      <style:text-properties fo:color="#000009" fo:letter-spacing="-0.0016in" style:text-scale="105%"/>
    </style:style>
    <style:style style:name="T608" style:family="text">
      <style:text-properties fo:color="#000009" fo:letter-spacing="-0.0071in" fo:font-weight="normal" style:font-weight-asian="normal" style:text-scale="105%"/>
    </style:style>
    <style:style style:name="T609" style:family="text">
      <style:text-properties fo:color="#000009" fo:font-weight="normal" style:font-weight-asian="normal"/>
    </style:style>
    <style:style style:name="T610" style:family="text">
      <style:text-properties fo:color="#000009" style:font-name="Verdana" fo:letter-spacing="-0.0016in" style:text-scale="105%"/>
    </style:style>
    <style:style style:name="T611" style:family="text">
      <style:text-properties fo:color="#000009" style:font-name="Verdana" fo:letter-spacing="-0.0008in" style:text-scale="105%"/>
    </style:style>
    <style:style style:name="T612" style:family="text">
      <style:text-properties fo:color="#000009" style:font-name="Verdana" fo:letter-spacing="-0.002in" style:text-scale="105%"/>
    </style:style>
    <style:style style:name="T613" style:family="text">
      <style:text-properties fo:color="#000009" style:font-name="Verdana" fo:letter-spacing="-0.0028in" style:text-scale="105%"/>
    </style:style>
    <style:style style:name="T614" style:family="text">
      <style:text-properties style:font-name="Verdana" fo:font-weight="bold" style:font-weight-asian="bold" style:text-scale="105%"/>
    </style:style>
    <style:style style:name="T615" style:family="text">
      <style:text-properties style:font-name="Verdana" fo:letter-spacing="0.0016in" fo:font-weight="bold" style:font-weight-asian="bold" style:text-scale="105%"/>
    </style:style>
    <style:style style:name="T616" style:family="text">
      <style:text-properties style:font-name="Verdana" fo:letter-spacing="0.0028in" fo:font-weight="bold" style:font-weight-asian="bold" style:text-scale="105%"/>
    </style:style>
    <style:style style:name="T617" style:family="text">
      <style:text-properties style:font-name="Verdana" style:text-scale="105%"/>
    </style:style>
    <style:style style:name="T618" style:family="text">
      <style:text-properties style:font-name="Verdana" fo:letter-spacing="0.002in" style:text-scale="105%"/>
    </style:style>
    <style:style style:name="T619" style:family="text">
      <style:text-properties style:font-name="Verdana" fo:letter-spacing="0.0028in" style:text-scale="105%"/>
    </style:style>
    <style:style style:name="T620" style:family="text">
      <style:text-properties style:font-name="Verdana" fo:letter-spacing="0.0035in" style:text-scale="105%"/>
    </style:style>
    <style:style style:name="T621" style:family="text">
      <style:text-properties style:font-name="Verdana" fo:letter-spacing="0.0016in" style:text-scale="105%"/>
    </style:style>
    <style:style style:name="T622" style:family="text">
      <style:text-properties style:font-name="Verdana" fo:letter-spacing="-0.0028in" style:text-scale="105%"/>
    </style:style>
    <style:style style:name="T623" style:family="text">
      <style:text-properties style:font-name="Verdana" fo:letter-spacing="-0.0016in" style:text-scale="105%"/>
    </style:style>
    <style:style style:name="T624" style:family="text">
      <style:text-properties fo:color="#000009" style:font-name="Verdana" fo:letter-spacing="-0.0047in" style:text-scale="105%"/>
    </style:style>
    <style:style style:name="T625" style:family="text">
      <style:text-properties fo:color="#000009" style:font-name="Verdana" fo:letter-spacing="-0.0055in" style:text-scale="105%"/>
    </style:style>
    <style:style style:name="T626" style:family="text">
      <style:text-properties fo:color="#000009" style:font-name="Verdana" fo:letter-spacing="-0.0043in" style:text-scale="105%"/>
    </style:style>
    <style:style style:name="T627" style:family="text">
      <style:text-properties fo:color="#000009" style:font-name="Verdana" fo:letter-spacing="-0.0063in" style:text-scale="105%"/>
    </style:style>
    <style:style style:name="T628" style:family="text">
      <style:text-properties fo:color="#000009" fo:letter-spacing="-0.0055in" style:text-scale="105%"/>
    </style:style>
    <style:style style:name="T629" style:family="text">
      <style:text-properties fo:color="#000009" fo:letter-spacing="-0.0043in" style:text-scale="105%"/>
    </style:style>
    <style:style style:name="T630" style:family="text">
      <style:text-properties fo:color="#000009" fo:letter-spacing="-0.0083in" style:text-scale="105%"/>
    </style:style>
    <style:style style:name="T631" style:family="text">
      <style:text-properties style:font-name="Verdana" fo:font-size="7.5pt" style:text-underline-style="solid" style:text-underline-width="auto" style:text-underline-color="font-color" fo:font-weight="bold" style:font-size-asian="7.5pt" style:font-weight-asian="bold" style:text-scale="105%"/>
    </style:style>
    <style:style style:name="T632" style:family="text">
      <style:text-properties style:font-name="Verdana" fo:font-size="7.5pt" fo:letter-spacing="-0.0071in" style:text-underline-style="solid" style:text-underline-width="auto" style:text-underline-color="font-color" fo:font-weight="bold" style:font-size-asian="7.5pt" style:font-weight-asian="bold" style:text-scale="105%"/>
    </style:style>
    <style:style style:name="T633" style:family="text">
      <style:text-properties style:font-name="Verdana" fo:font-size="7.5pt" fo:letter-spacing="-0.0063in" style:text-underline-style="solid" style:text-underline-width="auto" style:text-underline-color="font-color" fo:font-weight="bold" style:font-size-asian="7.5pt" style:font-weight-asian="bold" style:text-scale="105%"/>
    </style:style>
    <style:style style:name="T634" style:family="text">
      <style:text-properties style:font-name="Verdana" fo:font-size="7.5pt" fo:letter-spacing="-0.0016in" style:text-underline-style="solid" style:text-underline-width="auto" style:text-underline-color="font-color" fo:font-weight="bold" style:font-size-asian="7.5pt" style:font-weight-asian="bold" style:text-scale="105%"/>
    </style:style>
    <style:style style:name="T635" style:family="text">
      <style:text-properties style:font-name="Verdana" fo:font-size="7.5pt" fo:font-weight="bold" style:font-size-asian="7.5pt" style:font-weight-asian="bold" style:text-scale="105%"/>
    </style:style>
    <style:style style:name="T636" style:family="text">
      <style:text-properties style:font-name="Verdana" fo:font-size="7.5pt" fo:letter-spacing="0.028in" fo:font-weight="bold" style:font-size-asian="7.5pt" style:font-weight-asian="bold" style:text-scale="105%"/>
    </style:style>
    <style:style style:name="T637" style:family="text">
      <style:text-properties style:font-name="Verdana" fo:font-size="7.5pt" fo:letter-spacing="-0.0008in" fo:font-weight="bold" style:font-size-asian="7.5pt" style:font-weight-asian="bold" style:text-scale="105%"/>
    </style:style>
    <style:style style:name="T638" style:family="text">
      <style:text-properties style:font-name="Verdana" fo:font-size="7.5pt" style:font-size-asian="7.5pt" style:text-scale="105%"/>
    </style:style>
    <style:style style:name="T639" style:family="text">
      <style:text-properties style:font-name="Verdana" fo:font-size="7.5pt" fo:letter-spacing="0.0457in" style:font-size-asian="7.5pt" style:text-scale="105%"/>
    </style:style>
    <style:style style:name="T640" style:family="text">
      <style:text-properties style:font-name="Verdana" fo:font-size="7.5pt" fo:letter-spacing="0.0472in" fo:font-weight="bold" style:font-size-asian="7.5pt" style:font-weight-asian="bold" style:text-scale="105%"/>
    </style:style>
    <style:style style:name="T641" style:family="text">
      <style:text-properties style:font-name="Verdana" fo:font-size="7.5pt" fo:letter-spacing="-0.0035in" fo:font-weight="bold" style:font-size-asian="7.5pt" style:font-weight-asian="bold" style:text-scale="105%"/>
    </style:style>
    <style:style style:name="T642" style:family="text">
      <style:text-properties style:font-name="Verdana" fo:font-size="7.5pt" fo:letter-spacing="-0.0016in" fo:font-weight="bold" style:font-size-asian="7.5pt" style:font-weight-asian="bold" style:text-scale="105%"/>
    </style:style>
    <style:style style:name="T643" style:family="text">
      <style:text-properties style:font-name="Verdana" fo:font-size="7.5pt" fo:letter-spacing="0.0409in" fo:font-weight="bold" style:font-size-asian="7.5pt" style:font-weight-asian="bold" style:text-scale="105%"/>
    </style:style>
    <style:style style:name="T644" style:family="text">
      <style:text-properties style:font-name="Verdana" fo:font-size="7.5pt" fo:letter-spacing="0.0429in" fo:font-weight="bold" style:font-size-asian="7.5pt" style:font-weight-asian="bold" style:text-scale="105%"/>
    </style:style>
    <style:style style:name="T645" style:family="text">
      <style:text-properties style:font-name="Verdana" fo:font-size="7.5pt" fo:letter-spacing="0.0409in" style:font-size-asian="7.5pt" style:text-scale="105%"/>
    </style:style>
    <style:style style:name="T646" style:family="text">
      <style:text-properties style:font-name="Verdana" fo:font-size="7.5pt" fo:letter-spacing="0.0402in" style:font-size-asian="7.5pt" style:text-scale="105%"/>
    </style:style>
    <style:style style:name="T647" style:family="text">
      <style:text-properties style:font-name="Verdana" fo:font-size="7.5pt" fo:letter-spacing="0.0417in" style:font-size-asian="7.5pt" style:text-scale="105%"/>
    </style:style>
    <style:style style:name="T648" style:family="text">
      <style:text-properties style:font-name="Verdana" fo:font-size="7.5pt" fo:letter-spacing="-0.0016in" style:font-size-asian="7.5pt" style:text-scale="105%"/>
    </style:style>
    <style:style style:name="T649" style:family="text">
      <style:text-properties style:font-name="Verdana" fo:font-size="7.5pt" fo:font-style="italic" fo:font-weight="bold" style:font-size-asian="7.5pt" style:font-style-asian="italic" style:font-weight-asian="bold" style:text-scale="105%"/>
    </style:style>
    <style:style style:name="T650" style:family="text">
      <style:text-properties style:font-name="Verdana" fo:font-size="7.5pt" fo:letter-spacing="-0.0008in" style:font-size-asian="7.5pt" style:text-scale="105%"/>
    </style:style>
    <style:style style:name="T651" style:family="text">
      <style:text-properties style:font-name="Verdana" fo:font-size="7.5pt" fo:letter-spacing="-0.0055in" style:font-size-asian="7.5pt" style:text-scale="105%"/>
    </style:style>
    <style:style style:name="T652" style:family="text">
      <style:text-properties style:font-name="Verdana" fo:font-size="7.5pt" fo:letter-spacing="-0.0071in" style:font-size-asian="7.5pt" style:text-scale="105%"/>
    </style:style>
    <style:style style:name="T653" style:family="text">
      <style:text-properties style:font-name="Verdana" fo:font-size="7.5pt" fo:letter-spacing="-0.0055in" fo:font-weight="bold" style:font-size-asian="7.5pt" style:font-weight-asian="bold" style:text-scale="105%"/>
    </style:style>
    <style:style style:name="T654" style:family="text">
      <style:text-properties style:font-name="Verdana" fo:font-size="7.5pt" fo:letter-spacing="-0.0063in" fo:font-weight="bold" style:font-size-asian="7.5pt" style:font-weight-asian="bold" style:text-scale="105%"/>
    </style:style>
    <style:style style:name="T655" style:family="text">
      <style:text-properties style:font-name="Verdana" fo:font-size="7.5pt" fo:letter-spacing="-0.0071in" fo:font-weight="bold" style:font-size-asian="7.5pt" style:font-weight-asian="bold" style:text-scale="105%"/>
    </style:style>
    <style:style style:name="T656" style:family="text">
      <style:text-properties style:font-name="Verdana" fo:font-size="7.5pt" fo:letter-spacing="-0.0075in" fo:font-weight="bold" style:font-size-asian="7.5pt" style:font-weight-asian="bold" style:text-scale="105%"/>
    </style:style>
    <style:style style:name="T657" style:family="text">
      <style:text-properties style:font-name="Verdana" fo:font-size="8.5pt" fo:letter-spacing="0.0425in" style:font-size-asian="8.5pt" style:text-scale="150%"/>
    </style:style>
    <style:style style:name="T658" style:family="text">
      <style:text-properties fo:letter-spacing="-0.0008in"/>
    </style:style>
    <style:style style:name="T659" style:family="text">
      <style:text-properties style:font-name="Verdana" fo:font-size="8.5pt" fo:letter-spacing="0.0063in" style:text-underline-style="solid" style:text-underline-width="auto" style:text-underline-color="font-color" fo:font-weight="bold" style:font-size-asian="8.5pt" style:font-weight-asian="bold"/>
    </style:style>
    <style:style style:name="T660" style:family="text">
      <style:text-properties style:font-name="Verdana" fo:font-size="8.5pt" fo:letter-spacing="0.0071in" style:text-underline-style="solid" style:text-underline-width="auto" style:text-underline-color="font-color" fo:font-weight="bold" style:font-size-asian="8.5pt" style:font-weight-asian="bold"/>
    </style:style>
    <style:style style:name="T661" style:family="text">
      <style:text-properties style:font-name="Verdana" fo:font-size="8.5pt" fo:letter-spacing="0.0547in" style:font-size-asian="8.5pt"/>
    </style:style>
    <style:style style:name="T662" style:family="text">
      <style:text-properties style:font-name="Verdana" fo:font-size="8.5pt" fo:letter-spacing="0.0354in" fo:font-weight="bold" style:font-size-asian="8.5pt" style:font-weight-asian="bold" style:text-scale="150%"/>
    </style:style>
    <style:style style:name="T663" style:family="text">
      <style:text-properties fo:color="#000009" style:font-name="Verdana" fo:font-size="8.5pt" fo:letter-spacing="0.0555in" style:font-size-asian="8.5pt"/>
    </style:style>
    <style:style style:name="T664" style:family="text">
      <style:text-properties fo:color="#000009" style:font-name="Verdana" fo:font-size="8.5pt" fo:letter-spacing="0.0264in" style:font-size-asian="8.5pt"/>
    </style:style>
    <style:style style:name="T665" style:family="text">
      <style:text-properties fo:color="#000009" style:font-name="Verdana" fo:font-size="8.5pt" fo:letter-spacing="0.0272in" style:font-size-asian="8.5pt"/>
    </style:style>
    <style:style style:name="T666" style:family="text">
      <style:text-properties fo:color="#000009" style:font-name="Verdana" fo:font-size="8.5pt" fo:letter-spacing="0.0264in" fo:font-style="italic" fo:font-weight="bold" style:font-size-asian="8.5pt" style:font-style-asian="italic" style:font-weight-asian="bold"/>
    </style:style>
    <style:style style:name="T667" style:family="text">
      <style:text-properties fo:color="#000009" style:font-name="Verdana" fo:font-size="8.5pt" fo:letter-spacing="0.0272in" fo:font-style="italic" fo:font-weight="bold" style:font-size-asian="8.5pt" style:font-style-asian="italic" style:font-weight-asian="bold"/>
    </style:style>
    <style:style style:name="T668" style:family="text">
      <style:text-properties fo:color="#000009" style:font-name="Verdana" fo:font-size="8.5pt" fo:letter-spacing="0.0256in" style:font-size-asian="8.5pt"/>
    </style:style>
    <style:style style:name="T669" style:family="text">
      <style:text-properties fo:color="#000009" style:font-name="Verdana" fo:font-size="8.5pt" fo:letter-spacing="0.0138in" fo:font-weight="bold" style:font-size-asian="8.5pt" style:font-weight-asian="bold"/>
    </style:style>
    <style:style style:name="T670" style:family="text">
      <style:text-properties fo:color="#000009" style:font-name="Verdana" fo:font-size="8.5pt" fo:letter-spacing="0.0161in" fo:font-weight="bold" style:font-size-asian="8.5pt" style:font-weight-asian="bold"/>
    </style:style>
    <style:style style:name="T671" style:family="text">
      <style:text-properties fo:color="#000009" style:font-name="Verdana" fo:font-size="8.5pt" fo:letter-spacing="0.0146in" style:font-size-asian="8.5pt"/>
    </style:style>
    <style:style style:name="T672" style:family="text">
      <style:text-properties fo:color="#000009" style:font-name="Verdana" fo:font-size="8.5pt" fo:letter-spacing="0.0035in" style:font-size-asian="8.5pt"/>
    </style:style>
    <style:style style:name="T673" style:family="text">
      <style:text-properties fo:color="#000009" style:font-name="Verdana" fo:font-size="8.5pt" fo:letter-spacing="0.0043in" style:font-size-asian="8.5pt"/>
    </style:style>
    <style:style style:name="T674" style:family="text">
      <style:text-properties fo:color="#000009" style:font-name="Verdana" fo:font-size="8.5pt" fo:letter-spacing="0.0047in" style:font-size-asian="8.5pt"/>
    </style:style>
    <style:style style:name="T675" style:family="text">
      <style:text-properties fo:color="#000009" style:font-name="Verdana" fo:font-size="8.5pt" fo:letter-spacing="0.0055in" style:font-size-asian="8.5pt"/>
    </style:style>
    <style:style style:name="T676" style:family="text">
      <style:text-properties fo:letter-spacing="0.0075in"/>
    </style:style>
    <style:style style:name="T677" style:family="text">
      <style:text-properties fo:letter-spacing="0.0083in"/>
    </style:style>
    <style:style style:name="T678" style:family="text">
      <style:text-properties style:font-name="Verdana" fo:font-size="8.5pt" fo:letter-spacing="0.0083in" fo:font-weight="bold" style:font-size-asian="8.5pt" style:font-weight-asian="bold"/>
    </style:style>
    <style:style style:name="T679" style:family="text">
      <style:text-properties style:font-name="Verdana" fo:font-size="8.5pt" fo:letter-spacing="0.0091in" fo:font-weight="bold" style:font-size-asian="8.5pt" style:font-weight-asian="bold"/>
    </style:style>
    <style:style style:name="T680" style:family="text">
      <style:text-properties fo:color="#000009" style:font-name="Verdana" fo:font-size="8pt" fo:letter-spacing="-0.0055in" style:text-underline-style="solid" style:text-underline-width="auto" style:text-underline-color="#000009" fo:font-weight="bold" style:font-size-asian="8pt" style:font-weight-asian="bold" style:text-scale="105%"/>
    </style:style>
    <style:style style:name="T681" style:family="text">
      <style:text-properties style:font-name="Verdana" fo:font-size="8pt" style:font-size-asian="8pt" style:text-scale="105%"/>
    </style:style>
    <style:style style:name="T682" style:family="text">
      <style:text-properties style:font-name="Verdana" fo:font-size="8pt" fo:letter-spacing="0.0398in" style:font-size-asian="8pt" style:text-scale="150%"/>
    </style:style>
    <style:style style:name="T683" style:family="text">
      <style:text-properties style:font-name="Verdana" fo:font-size="8pt" fo:font-weight="bold" style:font-size-asian="8pt" style:font-weight-asian="bold" style:text-scale="105%"/>
    </style:style>
    <style:style style:name="T684" style:family="text">
      <style:text-properties style:font-name="Verdana" fo:font-size="8pt" fo:letter-spacing="0.0402in" fo:font-weight="bold" style:font-size-asian="8pt" style:font-weight-asian="bold" style:text-scale="150%"/>
    </style:style>
    <style:style style:name="T685" style:family="text">
      <style:text-properties style:font-name="Verdana" fo:font-size="8pt" fo:letter-spacing="0.0409in" fo:font-weight="bold" style:font-size-asian="8pt" style:font-weight-asian="bold" style:text-scale="150%"/>
    </style:style>
    <style:style style:name="T686" style:family="text">
      <style:text-properties style:font-name="Verdana" fo:font-size="8pt" fo:letter-spacing="-0.0035in" fo:font-weight="bold" style:font-size-asian="8pt" style:font-weight-asian="bold" style:text-scale="105%"/>
    </style:style>
    <style:style style:name="T687" style:family="text">
      <style:text-properties style:font-name="Verdana" fo:letter-spacing="-0.0035in" style:text-scale="105%"/>
    </style:style>
    <style:style style:name="T688" style:family="text">
      <style:text-properties style:font-name="Verdana" fo:letter-spacing="-0.0083in" style:text-scale="105%"/>
    </style:style>
    <style:style style:name="T689" style:family="text">
      <style:text-properties style:font-name="Verdana" fo:letter-spacing="-0.0091in" style:text-scale="105%"/>
    </style:style>
    <style:style style:name="T690" style:family="text">
      <style:text-properties style:font-name="Verdana" fo:letter-spacing="0.028in" style:text-scale="105%"/>
    </style:style>
    <style:style style:name="T691" style:family="text">
      <style:text-properties style:font-name="Verdana" fo:font-style="italic" style:font-style-asian="italic" style:text-scale="105%"/>
    </style:style>
    <style:style style:name="T692" style:family="text">
      <style:text-properties fo:color="#000009" style:font-name="Verdana" fo:font-size="5.5pt" fo:letter-spacing="-0.0016in" fo:font-weight="bold" style:font-size-asian="5.5pt" style:font-weight-asian="bold"/>
    </style:style>
    <style:style style:name="T693" style:family="text">
      <style:text-properties fo:color="#000009" style:font-name="Verdana" fo:font-size="5.5pt" fo:letter-spacing="0.028in" fo:font-weight="bold" style:font-size-asian="5.5pt" style:font-weight-asian="bold"/>
    </style:style>
    <style:style style:name="T694" style:family="text">
      <style:text-properties fo:color="#000009" style:font-name="Verdana" fo:font-size="5.5pt" fo:letter-spacing="-0.0043in" fo:font-weight="bold" style:font-size-asian="5.5pt" style:font-weight-asian="bold"/>
    </style:style>
    <style:style style:name="T695" style:family="text">
      <style:text-properties fo:color="#000009" style:font-name="Verdana" fo:font-size="5.5pt" fo:font-weight="bold" style:font-size-asian="5.5pt" style:font-weight-asian="bold"/>
    </style:style>
    <style:style style:name="T696" style:family="text">
      <style:text-properties fo:color="#000009" style:font-name="Verdana" fo:font-size="5.5pt" fo:letter-spacing="-0.0071in" fo:font-weight="bold" style:font-size-asian="5.5pt" style:font-weight-asian="bold"/>
    </style:style>
    <style:style style:name="T697" style:family="text">
      <style:text-properties fo:color="#000009" style:font-name="Verdana" fo:font-size="5.5pt" fo:letter-spacing="-0.002in" fo:font-weight="bold" style:font-size-asian="5.5pt" style:font-weight-asian="bold"/>
    </style:style>
    <style:style style:name="T698" style:family="text">
      <style:text-properties fo:color="#000009" style:font-name="Verdana" fo:font-size="5.5pt" fo:letter-spacing="-0.0035in" fo:font-weight="bold" style:font-size-asian="5.5pt" style:font-weight-asian="bold"/>
    </style:style>
    <style:style style:name="T699" style:family="text">
      <style:text-properties style:font-name="Verdana" fo:font-size="5.5pt" fo:font-weight="bold" style:font-size-asian="5.5pt" style:font-weight-asian="bold"/>
    </style:style>
    <style:style style:name="T700" style:family="text">
      <style:text-properties style:font-name="Verdana" fo:font-size="5.5pt" fo:letter-spacing="-0.0047in" fo:font-weight="bold" style:font-size-asian="5.5pt" style:font-weight-asian="bold"/>
    </style:style>
    <style:style style:name="T701" style:family="text">
      <style:text-properties style:font-name="Verdana" fo:font-size="5.5pt" fo:letter-spacing="-0.0028in" fo:font-weight="bold" style:font-size-asian="5.5pt" style:font-weight-asian="bold"/>
    </style:style>
    <style:style style:name="T702" style:family="text">
      <style:text-properties style:font-name="Verdana" fo:font-size="5.5pt" style:font-size-asian="5.5pt"/>
    </style:style>
    <style:style style:name="T703" style:family="text">
      <style:text-properties style:font-name="Verdana" fo:font-size="5.5pt" fo:letter-spacing="-0.0071in" style:font-size-asian="5.5pt"/>
    </style:style>
    <style:style style:name="T704" style:family="text">
      <style:text-properties style:font-name="Verdana" fo:font-size="5.5pt" fo:letter-spacing="0.028in" style:font-size-asian="5.5pt"/>
    </style:style>
    <style:style style:name="T705" style:family="text">
      <style:text-properties style:font-name="Verdana" fo:font-size="5.5pt" fo:letter-spacing="-0.0016in" style:font-size-asian="5.5pt"/>
    </style:style>
    <style:style style:name="T706" style:family="text">
      <style:text-properties style:font-name="Verdana" fo:font-size="5.5pt" fo:letter-spacing="-0.0035in" fo:font-weight="bold" style:font-size-asian="5.5pt" style:font-weight-asian="bold"/>
    </style:style>
    <style:style style:name="T707" style:family="text">
      <style:text-properties fo:color="#000009" style:font-name="Verdana" fo:font-size="8pt" fo:letter-spacing="0.0055in" fo:font-weight="bold" style:font-size-asian="8pt" style:font-weight-asian="bold" style:text-scale="105%"/>
    </style:style>
    <style:style style:name="T708" style:family="text">
      <style:text-properties fo:color="#000009" style:font-name="Verdana" fo:font-size="8pt" fo:letter-spacing="0.0075in" fo:font-weight="bold" style:font-size-asian="8pt" style:font-weight-asian="bold" style:text-scale="105%"/>
    </style:style>
    <style:style style:name="T709" style:family="text">
      <style:text-properties fo:color="#000009" style:font-name="Verdana" fo:font-size="8pt" fo:letter-spacing="0.0055in" style:font-size-asian="8pt" style:text-scale="105%"/>
    </style:style>
    <style:style style:name="T710" style:family="text">
      <style:text-properties fo:color="#000009" style:font-name="Verdana" fo:font-size="8pt" fo:letter-spacing="0.0063in" style:font-size-asian="8pt" style:text-scale="105%"/>
    </style:style>
    <style:style style:name="T711" style:family="text">
      <style:text-properties fo:color="#000009" style:font-name="Verdana" fo:font-size="8pt" fo:letter-spacing="-0.0035in" style:font-size-asian="8pt" style:text-scale="105%"/>
    </style:style>
    <style:style style:name="T712" style:family="text">
      <style:text-properties fo:color="#000009" style:font-name="Verdana" fo:letter-spacing="-0.0102in" style:text-scale="105%"/>
    </style:style>
    <style:style style:name="T713" style:family="text">
      <style:text-properties fo:color="#000009" style:font-name="Verdana" fo:letter-spacing="-0.0091in" style:text-scale="105%"/>
    </style:style>
    <style:style style:name="T714" style:family="text">
      <style:text-properties fo:color="#000009" style:font-name="Verdana" fo:letter-spacing="-0.0098in" style:text-scale="105%"/>
    </style:style>
    <style:style style:name="T715" style:family="text">
      <style:text-properties fo:color="#000009" fo:letter-spacing="-0.0098in" style:text-scale="105%"/>
    </style:style>
    <style:style style:name="T716" style:family="text">
      <style:text-properties fo:color="#000009" fo:letter-spacing="0.0126in"/>
    </style:style>
    <style:style style:name="T717" style:family="text">
      <style:text-properties fo:color="#000009" fo:letter-spacing="0.0134in"/>
    </style:style>
    <style:style style:name="T718" style:family="text">
      <style:text-properties style:font-name="Verdana" fo:font-size="6.5pt" style:text-underline-style="solid" style:text-underline-width="auto" style:text-underline-color="font-color" fo:font-weight="bold" style:font-size-asian="6.5pt" style:font-weight-asian="bold" style:text-scale="105%"/>
    </style:style>
    <style:style style:name="T719" style:family="text">
      <style:text-properties style:font-name="Verdana" fo:font-size="6.5pt" fo:letter-spacing="-0.0035in" style:text-underline-style="solid" style:text-underline-width="auto" style:text-underline-color="font-color" fo:font-weight="bold" style:font-size-asian="6.5pt" style:font-weight-asian="bold" style:text-scale="105%"/>
    </style:style>
    <style:style style:name="T720" style:family="text">
      <style:text-properties style:font-name="Verdana" fo:font-size="6.5pt" fo:letter-spacing="-0.0028in" style:text-underline-style="solid" style:text-underline-width="auto" style:text-underline-color="font-color" fo:font-weight="bold" style:font-size-asian="6.5pt" style:font-weight-asian="bold" style:text-scale="105%"/>
    </style:style>
    <style:style style:name="T721" style:family="text">
      <style:text-properties style:font-name="Verdana" fo:font-size="6.5pt" fo:letter-spacing="-0.0016in" style:text-underline-style="solid" style:text-underline-width="auto" style:text-underline-color="font-color" fo:font-weight="bold" style:font-size-asian="6.5pt" style:font-weight-asian="bold" style:text-scale="105%"/>
    </style:style>
    <style:style style:name="T722" style:family="text">
      <style:text-properties style:font-name="Verdana" fo:font-size="6.5pt" fo:font-weight="bold" style:font-size-asian="6.5pt" style:font-weight-asian="bold" style:text-scale="105%"/>
    </style:style>
    <style:style style:name="T723" style:family="text">
      <style:text-properties style:font-name="Verdana" fo:font-size="6.5pt" fo:letter-spacing="-0.0016in" fo:font-weight="bold" style:font-size-asian="6.5pt" style:font-weight-asian="bold" style:text-scale="105%"/>
    </style:style>
    <style:style style:name="T724" style:family="text">
      <style:text-properties style:font-name="Verdana" fo:font-size="6.5pt" style:font-size-asian="6.5pt" style:text-scale="105%"/>
    </style:style>
    <style:style style:name="T725" style:family="text">
      <style:text-properties style:font-name="Verdana" fo:font-size="6.5pt" fo:letter-spacing="0.0425in" style:font-size-asian="6.5pt" style:text-scale="150%"/>
    </style:style>
    <style:style style:name="T726" style:family="text">
      <style:text-properties style:font-name="Verdana" fo:font-size="6.5pt" fo:letter-spacing="0.0425in" fo:font-weight="bold" style:font-size-asian="6.5pt" style:font-weight-asian="bold" style:text-scale="150%"/>
    </style:style>
    <style:style style:name="T727" style:family="text">
      <style:text-properties style:font-name="Verdana" fo:font-size="6.5pt" fo:letter-spacing="0.0445in" fo:font-weight="bold" style:font-size-asian="6.5pt" style:font-weight-asian="bold" style:text-scale="150%"/>
    </style:style>
    <style:style style:name="T728" style:family="text">
      <style:text-properties style:font-name="Verdana" fo:font-size="6.5pt" fo:letter-spacing="-0.0035in" style:font-size-asian="6.5pt" style:text-scale="105%"/>
    </style:style>
    <style:style style:name="T729" style:family="text">
      <style:text-properties style:font-name="Verdana" fo:font-size="6.5pt" fo:letter-spacing="0.028in" style:font-size-asian="6.5pt" style:text-scale="105%"/>
    </style:style>
    <style:style style:name="T730" style:family="text">
      <style:text-properties style:font-name="Verdana" fo:font-size="6.5pt" fo:letter-spacing="0.0398in" fo:font-weight="bold" style:font-size-asian="6.5pt" style:font-weight-asian="bold" style:text-scale="105%"/>
    </style:style>
    <style:style style:name="T731" style:family="text">
      <style:text-properties style:font-name="Verdana" fo:font-size="6.5pt" fo:letter-spacing="0.0382in" style:font-size-asian="6.5pt" style:text-scale="105%"/>
    </style:style>
    <style:style style:name="T732" style:family="text">
      <style:text-properties style:font-name="Verdana" fo:font-size="6.5pt" fo:letter-spacing="-0.0008in" style:font-size-asian="6.5pt" style:text-scale="105%"/>
    </style:style>
    <style:style style:name="T733" style:family="text">
      <style:text-properties style:font-name="Verdana" fo:font-size="6.5pt" fo:letter-spacing="-0.0016in" style:font-size-asian="6.5pt" style:text-scale="105%"/>
    </style:style>
    <style:style style:name="T734" style:family="text">
      <style:text-properties style:font-name="Verdana" fo:font-size="6.5pt" fo:letter-spacing="0.028in" fo:font-weight="bold" style:font-size-asian="6.5pt" style:font-weight-asian="bold" style:text-scale="105%"/>
    </style:style>
    <style:style style:name="T735" style:family="text">
      <style:text-properties style:font-name="Verdana" fo:font-size="6.5pt" fo:letter-spacing="0.0555in" style:font-size-asian="6.5pt" style:text-scale="105%"/>
    </style:style>
    <style:style style:name="T736" style:family="text">
      <style:text-properties fo:font-size="6.5pt" fo:font-weight="bold" style:font-size-asian="6.5pt" style:font-weight-asian="bold" style:text-scale="105%"/>
    </style:style>
    <style:style style:name="T737" style:family="text">
      <style:text-properties fo:font-size="6.5pt" fo:letter-spacing="-0.0035in" fo:font-weight="bold" style:font-size-asian="6.5pt" style:font-weight-asian="bold" style:text-scale="105%"/>
    </style:style>
    <style:style style:name="T738" style:family="text">
      <style:text-properties style:font-name="Verdana" fo:font-size="6.5pt" fo:letter-spacing="-0.0043in" style:font-size-asian="6.5pt" style:text-scale="105%"/>
    </style:style>
    <style:style style:name="T739" style:family="text">
      <style:text-properties fo:color="#080808" style:font-name="Arial" fo:font-size="6.5pt" style:font-size-asian="6.5pt" style:text-scale="115%"/>
    </style:style>
    <style:style style:name="T740" style:family="text">
      <style:text-properties fo:color="#080808" style:font-name="Arial" fo:font-size="6.5pt" fo:letter-spacing="0.0299in" style:font-size-asian="6.5pt" style:text-scale="115%"/>
    </style:style>
    <style:style style:name="T741" style:family="text">
      <style:text-properties fo:color="#080808" style:font-name="Arial" fo:font-size="6.5pt" fo:font-weight="bold" style:font-size-asian="6.5pt" style:font-weight-asian="bold" style:text-scale="115%"/>
    </style:style>
    <style:style style:name="T742" style:family="text">
      <style:text-properties fo:color="#080808" style:font-name="Arial" fo:font-size="6.5pt" fo:letter-spacing="0.0083in" fo:font-weight="bold" style:font-size-asian="6.5pt" style:font-weight-asian="bold" style:text-scale="115%"/>
    </style:style>
    <style:style style:name="T743" style:family="text">
      <style:text-properties fo:color="#080808" style:font-name="Arial" fo:font-size="6.5pt" fo:letter-spacing="-0.0035in" fo:font-weight="bold" style:font-size-asian="6.5pt" style:font-weight-asian="bold" style:text-scale="115%"/>
    </style:style>
    <style:style style:name="T744" style:family="text">
      <style:text-properties fo:color="#080808" fo:font-size="6.5pt" fo:font-weight="bold" style:font-size-asian="6.5pt" style:font-weight-asian="bold" style:text-scale="105%"/>
    </style:style>
    <style:style style:name="T745" style:family="text">
      <style:text-properties fo:color="#080808" fo:font-size="7pt" style:font-size-asian="7pt" style:text-scale="105%"/>
    </style:style>
    <style:style style:name="T746" style:family="text">
      <style:text-properties fo:color="#080808" fo:font-size="7pt" fo:letter-spacing="0.028in" style:font-size-asian="7pt" style:text-scale="105%"/>
    </style:style>
    <style:style style:name="T747" style:family="text">
      <style:text-properties fo:color="#080808" fo:font-size="6.5pt" fo:letter-spacing="0.028in" fo:font-weight="bold" style:font-size-asian="6.5pt" style:font-weight-asian="bold" style:text-scale="105%"/>
    </style:style>
    <style:style style:name="T748" style:family="text">
      <style:text-properties fo:color="#080808" style:font-name="Arial" fo:font-size="6.5pt" fo:font-weight="bold" style:font-size-asian="6.5pt" style:font-weight-asian="bold" style:text-scale="110%"/>
    </style:style>
    <style:style style:name="T749" style:family="text">
      <style:text-properties fo:color="#080808" style:font-name="Arial" fo:font-size="6.5pt" fo:letter-spacing="0.0535in" fo:font-weight="bold" style:font-size-asian="6.5pt" style:font-weight-asian="bold" style:text-scale="110%"/>
    </style:style>
    <style:style style:name="T750" style:family="text">
      <style:text-properties fo:color="#080808" style:font-name="Arial" fo:font-size="6.5pt" fo:letter-spacing="0.0252in" fo:font-weight="bold" style:font-size-asian="6.5pt" style:font-weight-asian="bold" style:text-scale="110%"/>
    </style:style>
    <style:style style:name="T751" style:family="text">
      <style:text-properties fo:color="#080808" style:font-name="Arial" fo:font-size="6.5pt" fo:letter-spacing="-0.0035in" fo:font-weight="bold" style:font-size-asian="6.5pt" style:font-weight-asian="bold" style:text-scale="110%"/>
    </style:style>
    <style:style style:name="T752" style:family="text">
      <style:text-properties fo:color="#080808" fo:font-size="6.5pt" fo:letter-spacing="0.0291in" fo:font-weight="bold" style:font-size-asian="6.5pt" style:font-weight-asian="bold" style:text-scale="105%"/>
    </style:style>
    <style:style style:name="T753" style:family="text">
      <style:text-properties fo:color="#080808" fo:font-size="7pt" fo:letter-spacing="0.0362in" style:font-size-asian="7pt" style:text-scale="105%"/>
    </style:style>
    <style:style style:name="T754" style:family="text">
      <style:text-properties fo:color="#080808" fo:font-size="7pt" fo:letter-spacing="0.039in" style:font-size-asian="7pt" style:text-scale="105%"/>
    </style:style>
    <style:style style:name="T755" style:family="text">
      <style:text-properties fo:color="#080808" fo:font-size="7pt" fo:letter-spacing="0.0402in" style:font-size-asian="7pt" style:text-scale="105%"/>
    </style:style>
    <style:style style:name="T756" style:family="text">
      <style:text-properties fo:color="#080808" fo:font-size="7pt" fo:letter-spacing="-0.0016in" style:font-size-asian="7pt" style:text-scale="105%"/>
    </style:style>
    <style:style style:name="T757" style:family="text">
      <style:text-properties fo:color="#080808" fo:font-size="6.5pt" fo:font-weight="bold" style:font-size-asian="6.5pt" style:font-weight-asian="bold" style:text-scale="110%"/>
    </style:style>
    <style:style style:name="T758" style:family="text">
      <style:text-properties fo:color="#080808" fo:font-size="6.5pt" fo:letter-spacing="0.0134in" fo:font-weight="bold" style:font-size-asian="6.5pt" style:font-weight-asian="bold" style:text-scale="110%"/>
    </style:style>
    <style:style style:name="T759" style:family="text">
      <style:text-properties fo:color="#080808" fo:font-size="7pt" style:font-size-asian="7pt" style:text-scale="110%"/>
    </style:style>
    <style:style style:name="T760" style:family="text">
      <style:text-properties fo:color="#080808" fo:font-size="7pt" fo:letter-spacing="0.0055in" style:font-size-asian="7pt" style:text-scale="110%"/>
    </style:style>
    <style:style style:name="T761" style:family="text">
      <style:text-properties fo:color="#080808" fo:font-size="7pt" fo:letter-spacing="0.0047in" style:font-size-asian="7pt" style:text-scale="110%"/>
    </style:style>
    <style:style style:name="T762" style:family="text">
      <style:text-properties fo:color="#080808" fo:font-size="7pt" fo:letter-spacing="0.0063in" style:font-size-asian="7pt" style:text-scale="110%"/>
    </style:style>
    <style:style style:name="T763" style:family="text">
      <style:text-properties fo:color="#080808" fo:font-size="7pt" fo:letter-spacing="-0.0016in" style:font-size-asian="7pt" style:text-scale="110%"/>
    </style:style>
    <style:style style:name="T764" style:family="text">
      <style:text-properties fo:color="#080808" fo:font-size="7pt" fo:letter-spacing="0.0154in" style:font-size-asian="7pt" style:text-scale="105%"/>
    </style:style>
    <style:style style:name="T765" style:family="text">
      <style:text-properties fo:color="#080808" fo:font-size="7pt" fo:letter-spacing="-0.0008in" style:font-size-asian="7pt" style:text-scale="105%"/>
    </style:style>
    <style:style style:name="T766" style:family="text">
      <style:text-properties fo:color="#080808" fo:font-size="7pt" fo:letter-spacing="0.0244in" style:font-size-asian="7pt" style:text-scale="105%"/>
    </style:style>
    <style:style style:name="T767" style:family="text">
      <style:text-properties fo:color="#080808" fo:font-size="7pt" fo:letter-spacing="0.0193in" style:font-size-asian="7pt" style:text-scale="105%"/>
    </style:style>
    <style:style style:name="T768" style:family="text">
      <style:text-properties fo:color="#080808" style:font-name="Arial" fo:font-size="6.5pt" fo:letter-spacing="0.0319in" fo:font-weight="bold" style:font-size-asian="6.5pt" style:font-weight-asian="bold" style:text-scale="115%"/>
    </style:style>
    <style:style style:name="T769" style:family="text">
      <style:text-properties fo:color="#080808" fo:font-size="6.5pt" fo:letter-spacing="0.022in" fo:font-weight="bold" style:font-size-asian="6.5pt" style:font-weight-asian="bold" style:text-scale="105%"/>
    </style:style>
    <style:style style:name="T770" style:family="text">
      <style:text-properties fo:color="#080808" fo:font-size="7pt" fo:letter-spacing="0.0354in" style:font-size-asian="7pt" style:text-scale="105%"/>
    </style:style>
    <style:style style:name="T771" style:family="text">
      <style:text-properties fo:color="#080808" fo:font-size="7pt" fo:letter-spacing="0.0283in" style:font-size-asian="7pt" style:text-scale="105%"/>
    </style:style>
    <style:style style:name="T772" style:family="text">
      <style:text-properties fo:color="#080808" fo:font-size="7pt" fo:letter-spacing="0.022in" style:font-size-asian="7pt" style:text-scale="105%"/>
    </style:style>
    <style:style style:name="T773" style:family="text">
      <style:text-properties fo:color="#080808" fo:font-size="7pt" fo:letter-spacing="0.0201in" style:font-size-asian="7pt" style:text-scale="105%"/>
    </style:style>
    <style:style style:name="T774" style:family="text">
      <style:text-properties fo:color="#080808" fo:font-size="7pt" fo:letter-spacing="0.0327in" style:font-size-asian="7pt" style:text-scale="105%"/>
    </style:style>
    <style:style style:name="T775" style:family="text">
      <style:text-properties fo:color="#080808" fo:font-size="6.5pt" fo:letter-spacing="0.0264in" fo:font-weight="bold" style:font-size-asian="6.5pt" style:font-weight-asian="bold" style:text-scale="110%"/>
    </style:style>
    <style:style style:name="T776" style:family="text">
      <style:text-properties fo:color="#080808" fo:font-size="7pt" fo:letter-spacing="0.0138in" style:font-size-asian="7pt" style:text-scale="110%"/>
    </style:style>
    <style:style style:name="T777" style:family="text">
      <style:text-properties fo:color="#080808" fo:font-size="7pt" fo:letter-spacing="0.0083in" style:font-size-asian="7pt" style:text-scale="105%"/>
    </style:style>
    <style:style style:name="T778" style:family="text">
      <style:text-properties fo:color="#080808" fo:font-size="7pt" fo:letter-spacing="0.0134in" style:font-size-asian="7pt" style:text-scale="105%"/>
    </style:style>
    <style:style style:name="T779" style:family="text">
      <style:text-properties fo:color="#080808" fo:font-size="7pt" fo:letter-spacing="0.0008in" style:font-size-asian="7pt" style:text-scale="105%"/>
    </style:style>
    <style:style style:name="T780" style:family="text">
      <style:text-properties fo:color="#080808" fo:font-size="7pt" fo:letter-spacing="0.0028in" style:font-size-asian="7pt" style:text-scale="105%"/>
    </style:style>
    <style:style style:name="T781" style:family="text">
      <style:text-properties fo:color="#080808" fo:font-size="7pt" fo:letter-spacing="-0.002in" style:font-size-asian="7pt" style:text-scale="105%"/>
    </style:style>
    <style:style style:name="T782" style:family="text">
      <style:text-properties fo:color="#080808" style:font-name="Arial" fo:font-size="6.5pt" fo:letter-spacing="0.0307in" fo:font-weight="bold" style:font-size-asian="6.5pt" style:font-weight-asian="bold" style:text-scale="115%"/>
    </style:style>
    <style:style style:name="T783" style:family="text">
      <style:text-properties fo:color="#080808" style:font-name="Arial" fo:font-size="6.5pt" fo:letter-spacing="0.0071in" fo:font-weight="bold" style:font-size-asian="6.5pt" style:font-weight-asian="bold" style:text-scale="115%"/>
    </style:style>
    <style:style style:name="T784" style:family="text">
      <style:text-properties fo:color="#080808" fo:font-size="6.5pt" fo:letter-spacing="0.0098in" fo:font-weight="bold" style:font-size-asian="6.5pt" style:font-weight-asian="bold" style:text-scale="110%"/>
    </style:style>
    <style:style style:name="T785" style:family="text">
      <style:text-properties fo:color="#080808" fo:font-size="7pt" fo:letter-spacing="0.0154in" style:font-size-asian="7pt" style:text-scale="110%"/>
    </style:style>
    <style:style style:name="T786" style:family="text">
      <style:text-properties fo:color="#080808" fo:font-size="6.5pt" fo:letter-spacing="0.0165in" fo:font-weight="bold" style:font-size-asian="6.5pt" style:font-weight-asian="bold" style:text-scale="110%"/>
    </style:style>
    <style:style style:name="T787" style:family="text">
      <style:text-properties fo:color="#080808" fo:font-size="7pt" fo:letter-spacing="0.0075in" style:font-size-asian="7pt" style:text-scale="110%"/>
    </style:style>
    <style:style style:name="T788" style:family="text">
      <style:text-properties fo:color="#080808" fo:font-size="7pt" fo:letter-spacing="0.0165in" style:font-size-asian="7pt" style:text-scale="105%"/>
    </style:style>
    <style:style style:name="T789" style:family="text">
      <style:text-properties fo:color="#080808" fo:font-size="7pt" fo:letter-spacing="0.0217in" style:font-size-asian="7pt" style:text-scale="105%"/>
    </style:style>
    <style:style style:name="T790" style:family="text">
      <style:text-properties fo:color="#080808" fo:font-size="7pt" fo:letter-spacing="0.0189in" style:font-size-asian="7pt" style:text-scale="105%"/>
    </style:style>
    <style:style style:name="T791" style:family="text">
      <style:text-properties fo:color="#080808" fo:font-size="7pt" fo:letter-spacing="0.0256in" style:font-size-asian="7pt" style:text-scale="105%"/>
    </style:style>
    <style:style style:name="T792" style:family="text">
      <style:text-properties fo:color="#080808" fo:font-size="7.5pt" style:font-size-asian="7.5pt" style:text-scale="105%"/>
    </style:style>
    <style:style style:name="T793" style:family="text">
      <style:text-properties fo:color="#080808" fo:font-size="6.5pt" fo:letter-spacing="0.0126in" fo:font-weight="bold" style:font-size-asian="6.5pt" style:font-weight-asian="bold" style:text-scale="110%"/>
    </style:style>
    <style:style style:name="T794" style:family="text">
      <style:text-properties fo:color="#080808" fo:font-size="7pt" fo:letter-spacing="0.0193in" style:font-size-asian="7pt" style:text-scale="110%"/>
    </style:style>
    <style:style style:name="T795" style:family="text">
      <style:text-properties fo:color="#080808" fo:font-size="7pt" fo:letter-spacing="0.0165in" style:font-size-asian="7pt" style:text-scale="110%"/>
    </style:style>
    <style:style style:name="T796" style:family="text">
      <style:text-properties fo:color="#080808" fo:font-size="6.5pt" fo:letter-spacing="0.0362in" fo:font-weight="bold" style:font-size-asian="6.5pt" style:font-weight-asian="bold" style:text-scale="105%"/>
    </style:style>
    <style:style style:name="T797" style:family="text">
      <style:text-properties fo:color="#080808" fo:font-size="7pt" fo:letter-spacing="0.0272in" style:font-size-asian="7pt" style:text-scale="105%"/>
    </style:style>
    <style:style style:name="T798" style:family="text">
      <style:text-properties fo:color="#080808" fo:font-size="7pt" fo:letter-spacing="0.0146in" style:font-size-asian="7pt" style:text-scale="105%"/>
    </style:style>
    <style:style style:name="T799" style:family="text">
      <style:text-properties fo:color="#080808" fo:font-size="7pt" fo:letter-spacing="0.0098in" style:font-size-asian="7pt" style:text-scale="105%"/>
    </style:style>
    <style:style style:name="T800" style:family="text">
      <style:text-properties fo:color="#080808" fo:font-size="7pt" fo:letter-spacing="0.0071in" style:font-size-asian="7pt" style:text-scale="105%"/>
    </style:style>
    <style:style style:name="T801" style:family="text">
      <style:text-properties fo:color="#080808" fo:font-size="6.5pt" fo:letter-spacing="0.0075in" fo:font-weight="bold" style:font-size-asian="6.5pt" style:font-weight-asian="bold" style:text-scale="110%"/>
    </style:style>
    <style:style style:name="T802" style:family="text">
      <style:text-properties fo:color="#080808" fo:font-size="7pt" fo:letter-spacing="0.0071in" style:font-size-asian="7pt" style:text-scale="110%"/>
    </style:style>
    <style:style style:name="T803" style:family="text">
      <style:text-properties fo:color="#080808" fo:font-size="7pt" fo:letter-spacing="0.0098in" style:font-size-asian="7pt" style:text-scale="110%"/>
    </style:style>
    <style:style style:name="T804" style:family="text">
      <style:text-properties fo:color="#080808" fo:font-size="7pt" fo:letter-spacing="0.0118in" style:font-size-asian="7pt" style:text-scale="110%"/>
    </style:style>
    <style:style style:name="T805" style:family="text">
      <style:text-properties fo:color="#080808" fo:font-size="7pt" fo:letter-spacing="-0.0201in" style:font-size-asian="7pt" style:text-scale="110%"/>
    </style:style>
    <style:style style:name="T806" style:family="text">
      <style:text-properties fo:color="#080808" fo:font-size="7pt" fo:letter-spacing="-0.0035in" style:font-size-asian="7pt" style:text-scale="110%"/>
    </style:style>
    <style:style style:name="T807" style:family="text">
      <style:text-properties fo:color="#080808" fo:font-size="6.5pt" fo:letter-spacing="0.0161in" fo:font-weight="bold" style:font-size-asian="6.5pt" style:font-weight-asian="bold" style:text-scale="110%"/>
    </style:style>
    <style:style style:name="T808" style:family="text">
      <style:text-properties fo:color="#080808" fo:font-size="7pt" fo:letter-spacing="0.0028in" style:font-size-asian="7pt" style:text-scale="110%"/>
    </style:style>
    <style:style style:name="T809" style:family="text">
      <style:text-properties fo:color="#080808" fo:font-size="7pt" fo:letter-spacing="0.002in" style:font-size-asian="7pt" style:text-scale="105%"/>
    </style:style>
    <style:style style:name="T810" style:family="text">
      <style:text-properties fo:color="#080808" fo:font-size="7pt" fo:letter-spacing="-0.0047in" style:font-size-asian="7pt" style:text-scale="105%"/>
    </style:style>
    <style:style style:name="T811" style:family="text">
      <style:text-properties fo:color="#080808" fo:font-size="7pt" fo:letter-spacing="-0.0071in" style:font-size-asian="7pt" style:text-scale="105%"/>
    </style:style>
    <style:style style:name="T812" style:family="text">
      <style:text-properties fo:color="#080808" style:font-name="Arial" fo:font-size="6.5pt" fo:font-weight="bold" style:font-size-asian="6.5pt" style:font-weight-asian="bold" style:text-scale="120%"/>
    </style:style>
    <style:style style:name="T813" style:family="text">
      <style:text-properties fo:color="#080808" style:font-name="Arial" fo:font-size="6.5pt" fo:letter-spacing="0.0035in" fo:font-weight="bold" style:font-size-asian="6.5pt" style:font-weight-asian="bold" style:text-scale="120%"/>
    </style:style>
    <style:style style:name="T814" style:family="text">
      <style:text-properties fo:color="#080808" style:font-name="Arial" fo:font-size="6.5pt" fo:letter-spacing="-0.0008in" fo:font-weight="bold" style:font-size-asian="6.5pt" style:font-weight-asian="bold" style:text-scale="120%"/>
    </style:style>
    <style:style style:name="T815" style:family="text">
      <style:text-properties fo:color="#080808" style:font-name="Arial" fo:font-size="6.5pt" fo:letter-spacing="-0.0035in" fo:font-weight="bold" style:font-size-asian="6.5pt" style:font-weight-asian="bold" style:text-scale="120%"/>
    </style:style>
    <style:style style:name="T816" style:family="text">
      <style:text-properties fo:color="#080808" fo:font-size="6.5pt" fo:letter-spacing="0.0252in" fo:font-weight="bold" style:font-size-asian="6.5pt" style:font-weight-asian="bold" style:text-scale="105%"/>
    </style:style>
    <style:style style:name="T817" style:family="text">
      <style:text-properties fo:color="#080808" fo:font-size="7pt" fo:letter-spacing="0.0366in" style:font-size-asian="7pt" style:text-scale="105%"/>
    </style:style>
    <style:style style:name="T818" style:family="text">
      <style:text-properties fo:color="#080808" fo:font-size="7pt" fo:letter-spacing="0.0335in" style:font-size-asian="7pt" style:text-scale="105%"/>
    </style:style>
    <style:style style:name="T819" style:family="text">
      <style:text-properties fo:color="#080808" fo:font-size="6.5pt" fo:letter-spacing="0.0366in" fo:font-weight="bold" style:font-size-asian="6.5pt" style:font-weight-asian="bold" style:text-scale="105%"/>
    </style:style>
    <style:style style:name="T820" style:family="text">
      <style:text-properties fo:color="#080808" fo:font-size="7pt" fo:letter-spacing="0.0236in" style:font-size-asian="7pt" style:text-scale="105%"/>
    </style:style>
    <style:style style:name="T821" style:family="text">
      <style:text-properties fo:color="#080808" fo:font-size="7pt" fo:letter-spacing="-0.0035in" style:font-size-asian="7pt" style:text-scale="105%"/>
    </style:style>
    <style:style style:name="T822" style:family="text">
      <style:text-properties fo:color="#080808" fo:font-size="7pt" fo:letter-spacing="0.0252in" style:font-size-asian="7pt" style:text-scale="105%"/>
    </style:style>
    <style:style style:name="T823" style:family="text">
      <style:text-properties fo:color="#080808" fo:font-size="7pt" fo:letter-spacing="0.0264in" style:font-size-asian="7pt" style:text-scale="105%"/>
    </style:style>
    <style:style style:name="T824" style:family="text">
      <style:text-properties fo:color="#080808" fo:font-size="7pt" fo:letter-spacing="0.0228in" style:font-size-asian="7pt" style:text-scale="105%"/>
    </style:style>
    <style:style style:name="T825" style:family="text">
      <style:text-properties fo:color="#080808" style:font-name="Arial" fo:font-size="6.5pt" fo:letter-spacing="0.0311in" fo:font-weight="bold" style:font-size-asian="6.5pt" style:font-weight-asian="bold" style:text-scale="115%"/>
    </style:style>
    <style:style style:name="T826" style:family="text">
      <style:text-properties fo:color="#080808" style:font-name="Arial" fo:font-size="6.5pt" fo:letter-spacing="0.0091in" fo:font-weight="bold" style:font-size-asian="6.5pt" style:font-weight-asian="bold" style:text-scale="115%"/>
    </style:style>
    <style:style style:name="T827" style:family="text">
      <style:text-properties fo:color="#080808" fo:font-size="7pt" fo:letter-spacing="0.0181in" style:font-size-asian="7pt" style:text-scale="110%"/>
    </style:style>
    <style:style style:name="T828" style:family="text">
      <style:text-properties fo:color="#080808" fo:font-size="7pt" fo:letter-spacing="0.022in" style:font-size-asian="7pt" style:text-scale="110%"/>
    </style:style>
    <style:style style:name="T829" style:family="text">
      <style:text-properties fo:color="#080808" fo:font-size="6.5pt" fo:letter-spacing="0.0146in" fo:font-weight="bold" style:font-size-asian="6.5pt" style:font-weight-asian="bold" style:text-scale="110%"/>
    </style:style>
    <style:style style:name="T830" style:family="text">
      <style:text-properties fo:color="#080808" fo:font-size="7pt" fo:letter-spacing="0.0043in" style:font-size-asian="7pt" style:text-scale="110%"/>
    </style:style>
    <style:style style:name="T831" style:family="text">
      <style:text-properties fo:color="#080808" fo:font-size="7pt" fo:letter-spacing="0.0008in" style:font-size-asian="7pt" style:text-scale="110%"/>
    </style:style>
    <style:style style:name="T832" style:family="text">
      <style:text-properties fo:color="#080808" fo:font-size="7pt" fo:letter-spacing="0.0091in" style:font-size-asian="7pt" style:text-scale="105%"/>
    </style:style>
    <style:style style:name="T833" style:family="text">
      <style:text-properties fo:color="#080808" fo:font-size="7pt" fo:letter-spacing="0.0126in" style:font-size-asian="7pt" style:text-scale="105%"/>
    </style:style>
    <style:style style:name="T834" style:family="text">
      <style:text-properties fo:color="#080808" fo:font-size="7pt" fo:letter-spacing="0.0102in" style:font-size-asian="7pt" style:text-scale="105%"/>
    </style:style>
    <style:style style:name="T835" style:family="text">
      <style:text-properties fo:color="#080808" style:font-name="Arial" fo:font-size="6.5pt" fo:letter-spacing="0.0098in" fo:font-weight="bold" style:font-size-asian="6.5pt" style:font-weight-asian="bold" style:text-scale="115%"/>
    </style:style>
    <style:style style:name="T836" style:family="text">
      <style:text-properties fo:color="#080808" fo:font-size="6.5pt" fo:letter-spacing="0.0311in" fo:font-weight="bold" style:font-size-asian="6.5pt" style:font-weight-asian="bold" style:text-scale="105%"/>
    </style:style>
    <style:style style:name="T837" style:family="text">
      <style:text-properties fo:color="#080808" fo:font-size="7pt" fo:letter-spacing="0.0319in" style:font-size-asian="7pt" style:text-scale="105%"/>
    </style:style>
    <style:style style:name="T838" style:family="text">
      <style:text-properties fo:color="#080808" fo:font-size="6.5pt" fo:letter-spacing="0.0453in" fo:font-weight="bold" style:font-size-asian="6.5pt" style:font-weight-asian="bold" style:text-scale="105%"/>
    </style:style>
    <style:style style:name="T839" style:family="text">
      <style:text-properties fo:color="#080808" fo:font-size="7pt" style:font-size-asian="7pt"/>
    </style:style>
    <style:style style:name="T840" style:family="text">
      <style:text-properties fo:color="#080808" fo:font-size="7pt" fo:letter-spacing="0.028in" style:font-size-asian="7pt"/>
    </style:style>
    <style:style style:name="T841" style:family="text">
      <style:text-properties fo:color="#080808" fo:font-size="7pt" fo:letter-spacing="0.0201in" style:font-size-asian="7pt"/>
    </style:style>
    <style:style style:name="T842" style:family="text">
      <style:text-properties fo:color="#080808" fo:font-size="7pt" fo:letter-spacing="0.011in" style:font-size-asian="7pt" style:text-scale="105%"/>
    </style:style>
    <style:style style:name="T843" style:family="text">
      <style:text-properties fo:color="#080808" fo:font-size="7pt" fo:font-style="italic" style:font-size-asian="7pt" style:font-style-asian="italic" style:text-scale="105%"/>
    </style:style>
    <style:style style:name="T844" style:family="text">
      <style:text-properties fo:color="#080808" fo:font-size="7pt" fo:letter-spacing="-0.0071in" fo:font-style="italic" style:font-size-asian="7pt" style:font-style-asian="italic" style:text-scale="105%"/>
    </style:style>
    <style:style style:name="T845" style:family="text">
      <style:text-properties fo:color="#080808" fo:font-size="7pt" fo:letter-spacing="-0.0016in" fo:font-style="italic" style:font-size-asian="7pt" style:font-style-asian="italic" style:text-scale="105%"/>
    </style:style>
    <style:style style:name="T846" style:family="text">
      <style:text-properties fo:color="#0a0a0a" style:font-name="Arial" fo:font-size="6.5pt" fo:font-weight="bold" style:font-size-asian="6.5pt" style:font-weight-asian="bold" style:text-scale="115%"/>
    </style:style>
    <style:style style:name="T847" style:family="text">
      <style:text-properties fo:color="#0a0a0a" style:font-name="Arial" fo:font-size="6.5pt" fo:letter-spacing="0.0319in" fo:font-weight="bold" style:font-size-asian="6.5pt" style:font-weight-asian="bold" style:text-scale="115%"/>
    </style:style>
    <style:style style:name="T848" style:family="text">
      <style:text-properties fo:color="#0a0a0a" style:font-name="Arial" fo:font-size="6.5pt" fo:letter-spacing="0.0118in" fo:font-weight="bold" style:font-size-asian="6.5pt" style:font-weight-asian="bold" style:text-scale="115%"/>
    </style:style>
    <style:style style:name="T849" style:family="text">
      <style:text-properties fo:color="#0a0a0a" style:font-name="Arial" fo:font-size="6.5pt" fo:letter-spacing="-0.0035in" fo:font-weight="bold" style:font-size-asian="6.5pt" style:font-weight-asian="bold" style:text-scale="115%"/>
    </style:style>
    <style:style style:name="T850" style:family="text">
      <style:text-properties fo:color="#0a0a0a" fo:font-size="6.5pt" fo:font-weight="bold" style:font-size-asian="6.5pt" style:font-weight-asian="bold" style:text-scale="105%"/>
    </style:style>
    <style:style style:name="T851" style:family="text">
      <style:text-properties fo:color="#0a0a0a" fo:font-size="6.5pt" fo:letter-spacing="0.0264in" fo:font-weight="bold" style:font-size-asian="6.5pt" style:font-weight-asian="bold" style:text-scale="105%"/>
    </style:style>
    <style:style style:name="T852" style:family="text">
      <style:text-properties fo:color="#0a0a0a" fo:font-size="7pt" style:font-size-asian="7pt" style:text-scale="105%"/>
    </style:style>
    <style:style style:name="T853" style:family="text">
      <style:text-properties fo:color="#0a0a0a" fo:font-size="7pt" fo:letter-spacing="0.039in" style:font-size-asian="7pt" style:text-scale="105%"/>
    </style:style>
    <style:style style:name="T854" style:family="text">
      <style:text-properties fo:color="#0a0a0a" fo:font-size="7pt" fo:letter-spacing="0.0307in" style:font-size-asian="7pt" style:text-scale="105%"/>
    </style:style>
    <style:style style:name="T855" style:family="text">
      <style:text-properties fo:color="#0a0a0a" fo:font-size="7pt" fo:letter-spacing="0.0327in" style:font-size-asian="7pt" style:text-scale="105%"/>
    </style:style>
    <style:style style:name="T856" style:family="text">
      <style:text-properties fo:color="#0a0a0a" fo:font-size="7pt" fo:letter-spacing="-0.0016in" style:font-size-asian="7pt" style:text-scale="105%"/>
    </style:style>
    <style:style style:name="T857" style:family="text">
      <style:text-properties fo:color="#0a0a0a" fo:font-size="6.5pt" fo:letter-spacing="0.0362in" fo:font-weight="bold" style:font-size-asian="6.5pt" style:font-weight-asian="bold" style:text-scale="105%"/>
    </style:style>
    <style:style style:name="T858" style:family="text">
      <style:text-properties fo:color="#0a0a0a" fo:font-size="7pt" fo:letter-spacing="0.0236in" style:font-size-asian="7pt" style:text-scale="105%"/>
    </style:style>
    <style:style style:name="T859" style:family="text">
      <style:text-properties fo:color="#0a0a0a" fo:font-size="7pt" fo:letter-spacing="0.0161in" style:font-size-asian="7pt" style:text-scale="105%"/>
    </style:style>
    <style:style style:name="T860" style:family="text">
      <style:text-properties fo:color="#0a0a0a" fo:font-size="7pt" fo:letter-spacing="0.0165in" style:font-size-asian="7pt" style:text-scale="105%"/>
    </style:style>
    <style:style style:name="T861" style:family="text">
      <style:text-properties fo:color="#0a0a0a" fo:font-size="7pt" fo:letter-spacing="0.0209in" style:font-size-asian="7pt" style:text-scale="105%"/>
    </style:style>
    <style:style style:name="T862" style:family="text">
      <style:text-properties fo:color="#0a0a0a" fo:font-size="7pt" fo:letter-spacing="0.002in" style:font-size-asian="7pt" style:text-scale="105%"/>
    </style:style>
    <style:style style:name="T863" style:family="text">
      <style:text-properties fo:color="#0a0a0a" fo:font-size="7pt" fo:letter-spacing="0.0016in" style:font-size-asian="7pt" style:text-scale="105%"/>
    </style:style>
    <style:style style:name="T864" style:family="text">
      <style:text-properties fo:color="#0a0a0a" fo:font-size="7pt" fo:letter-spacing="-0.0035in" style:font-size-asian="7pt" style:text-scale="105%"/>
    </style:style>
    <style:style style:name="T865" style:family="text">
      <style:text-properties fo:color="#0a0a0a" fo:font-size="7pt" fo:letter-spacing="-0.0047in" style:font-size-asian="7pt" style:text-scale="105%"/>
    </style:style>
    <style:style style:name="T866" style:family="text">
      <style:text-properties fo:color="#0a0a0a" fo:font-size="7pt" fo:letter-spacing="-0.0008in" style:font-size-asian="7pt" style:text-scale="105%"/>
    </style:style>
    <style:style style:name="T867" style:family="text">
      <style:text-properties fo:color="#0a0a0a" style:font-name="Arial" fo:font-size="6.5pt" fo:font-weight="bold" style:font-size-asian="6.5pt" style:font-weight-asian="bold" style:text-scale="110%"/>
    </style:style>
    <style:style style:name="T868" style:family="text">
      <style:text-properties fo:color="#0a0a0a" style:font-name="Arial" fo:font-size="6.5pt" fo:letter-spacing="0.05in" fo:font-weight="bold" style:font-size-asian="6.5pt" style:font-weight-asian="bold" style:text-scale="110%"/>
    </style:style>
    <style:style style:name="T869" style:family="text">
      <style:text-properties fo:color="#0a0a0a" style:font-name="Arial" fo:font-size="6.5pt" fo:letter-spacing="0.0283in" fo:font-weight="bold" style:font-size-asian="6.5pt" style:font-weight-asian="bold" style:text-scale="110%"/>
    </style:style>
    <style:style style:name="T870" style:family="text">
      <style:text-properties fo:color="#0a0a0a" style:font-name="Arial" fo:font-size="6.5pt" fo:letter-spacing="-0.0035in" fo:font-weight="bold" style:font-size-asian="6.5pt" style:font-weight-asian="bold" style:text-scale="110%"/>
    </style:style>
    <style:style style:name="T871" style:family="text">
      <style:text-properties fo:color="#0a0a0a" fo:font-size="6.5pt" fo:font-weight="bold" style:font-size-asian="6.5pt" style:font-weight-asian="bold" style:text-scale="110%"/>
    </style:style>
    <style:style style:name="T872" style:family="text">
      <style:text-properties fo:color="#0a0a0a" fo:font-size="6.5pt" fo:letter-spacing="0.0091in" fo:font-weight="bold" style:font-size-asian="6.5pt" style:font-weight-asian="bold" style:text-scale="110%"/>
    </style:style>
    <style:style style:name="T873" style:family="text">
      <style:text-properties fo:color="#0a0a0a" fo:font-size="7pt" style:font-size-asian="7pt" style:text-scale="110%"/>
    </style:style>
    <style:style style:name="T874" style:family="text">
      <style:text-properties fo:color="#0a0a0a" fo:font-size="7pt" fo:letter-spacing="0.0118in" style:font-size-asian="7pt" style:text-scale="110%"/>
    </style:style>
    <style:style style:name="T875" style:family="text">
      <style:text-properties fo:color="#0a0a0a" fo:font-size="7pt" fo:letter-spacing="0.0063in" style:font-size-asian="7pt" style:text-scale="110%"/>
    </style:style>
    <style:style style:name="T876" style:family="text">
      <style:text-properties fo:color="#0a0a0a" fo:font-size="7pt" fo:letter-spacing="0.0165in" style:font-size-asian="7pt" style:text-scale="110%"/>
    </style:style>
    <style:style style:name="T877" style:family="text">
      <style:text-properties fo:color="#0a0a0a" fo:font-size="7pt" fo:letter-spacing="0.011in" style:font-size-asian="7pt" style:text-scale="110%"/>
    </style:style>
    <style:style style:name="T878" style:family="text">
      <style:text-properties fo:color="#0a0a0a" fo:font-size="7pt" fo:letter-spacing="-0.0016in" style:font-size-asian="7pt" style:text-scale="110%"/>
    </style:style>
    <style:style style:name="T879" style:family="text">
      <style:text-properties fo:color="#0a0a0a" fo:font-size="6.5pt" fo:letter-spacing="0.0209in" fo:font-weight="bold" style:font-size-asian="6.5pt" style:font-weight-asian="bold" style:text-scale="110%"/>
    </style:style>
    <style:style style:name="T880" style:family="text">
      <style:text-properties fo:color="#0a0a0a" fo:font-size="7pt" fo:letter-spacing="0.0047in" style:font-size-asian="7pt" style:text-scale="110%"/>
    </style:style>
    <style:style style:name="T881" style:family="text">
      <style:text-properties fo:color="#0a0a0a" fo:font-size="7pt" fo:letter-spacing="0.0028in" style:font-size-asian="7pt" style:text-scale="110%"/>
    </style:style>
    <style:style style:name="T882" style:family="text">
      <style:text-properties fo:color="#0a0a0a" fo:font-size="7pt" fo:letter-spacing="0.0035in" style:font-size-asian="7pt" style:text-scale="105%"/>
    </style:style>
    <style:style style:name="T883" style:family="text">
      <style:text-properties fo:color="#0a0a0a" fo:font-size="7pt" fo:letter-spacing="0.0173in" style:font-size-asian="7pt" style:text-scale="105%"/>
    </style:style>
    <style:style style:name="T884" style:family="text">
      <style:text-properties fo:color="#0a0a0a" fo:font-size="7pt" fo:letter-spacing="0.0008in" style:font-size-asian="7pt" style:text-scale="105%"/>
    </style:style>
    <style:style style:name="T885" style:family="text">
      <style:text-properties fo:color="#0a0a0a" fo:font-size="7pt" fo:letter-spacing="-0.0028in" style:font-size-asian="7pt" style:text-scale="105%"/>
    </style:style>
    <style:style style:name="T886" style:family="text">
      <style:text-properties fo:color="#0a0a0a" fo:font-size="7pt" fo:letter-spacing="0.0071in" style:font-size-asian="7pt" style:text-scale="105%"/>
    </style:style>
    <style:style style:name="T887" style:family="text">
      <style:text-properties fo:color="#0a0a0a" fo:font-size="7pt" fo:letter-spacing="0.0063in" style:font-size-asian="7pt" style:text-scale="105%"/>
    </style:style>
    <style:style style:name="T888" style:family="text">
      <style:text-properties fo:color="#0a0a0a" style:font-name="Arial" fo:font-size="6.5pt" fo:font-weight="bold" style:font-size-asian="6.5pt" style:font-weight-asian="bold" style:text-scale="120%"/>
    </style:style>
    <style:style style:name="T889" style:family="text">
      <style:text-properties fo:color="#0a0a0a" style:font-name="Arial" fo:font-size="6.5pt" fo:letter-spacing="0.0043in" fo:font-weight="bold" style:font-size-asian="6.5pt" style:font-weight-asian="bold" style:text-scale="120%"/>
    </style:style>
    <style:style style:name="T890" style:family="text">
      <style:text-properties fo:color="#0a0a0a" style:font-name="Arial" fo:font-size="6.5pt" fo:letter-spacing="0.002in" fo:font-weight="bold" style:font-size-asian="6.5pt" style:font-weight-asian="bold" style:text-scale="120%"/>
    </style:style>
    <style:style style:name="T891" style:family="text">
      <style:text-properties fo:color="#0a0a0a" style:font-name="Arial" fo:font-size="6.5pt" fo:letter-spacing="-0.0035in" fo:font-weight="bold" style:font-size-asian="6.5pt" style:font-weight-asian="bold" style:text-scale="120%"/>
    </style:style>
    <style:style style:name="T892" style:family="text">
      <style:text-properties fo:color="#0a0a0a" fo:font-size="6.5pt" fo:letter-spacing="0.0118in" fo:font-weight="bold" style:font-size-asian="6.5pt" style:font-weight-asian="bold" style:text-scale="110%"/>
    </style:style>
    <style:style style:name="T893" style:family="text">
      <style:text-properties fo:color="#0a0a0a" fo:font-size="7pt" fo:letter-spacing="0.0173in" style:font-size-asian="7pt" style:text-scale="110%"/>
    </style:style>
    <style:style style:name="T894" style:family="text">
      <style:text-properties fo:color="#0a0a0a" fo:font-size="7pt" fo:letter-spacing="0.0138in" style:font-size-asian="7pt" style:text-scale="110%"/>
    </style:style>
    <style:style style:name="T895" style:family="text">
      <style:text-properties fo:color="#0a0a0a" fo:font-size="7pt" fo:letter-spacing="0.0075in" style:font-size-asian="7pt" style:text-scale="110%"/>
    </style:style>
    <style:style style:name="T896" style:family="text">
      <style:text-properties fo:color="#0a0a0a" fo:font-size="6.5pt" fo:letter-spacing="0.0217in" fo:font-weight="bold" style:font-size-asian="6.5pt" style:font-weight-asian="bold" style:text-scale="110%"/>
    </style:style>
    <style:style style:name="T897" style:family="text">
      <style:text-properties fo:color="#0a0a0a" fo:font-size="7pt" fo:letter-spacing="0.0035in" style:font-size-asian="7pt" style:text-scale="110%"/>
    </style:style>
    <style:style style:name="T898" style:family="text">
      <style:text-properties fo:color="#0a0a0a" fo:font-size="7pt" fo:letter-spacing="0.0091in" style:font-size-asian="7pt" style:text-scale="110%"/>
    </style:style>
    <style:style style:name="T899" style:family="text">
      <style:text-properties fo:color="#0a0a0a" fo:font-size="7pt" fo:letter-spacing="-0.0028in" style:font-size-asian="7pt" style:text-scale="110%"/>
    </style:style>
    <style:style style:name="T900" style:family="text">
      <style:text-properties fo:color="#0a0a0a" fo:font-size="7pt" fo:letter-spacing="0.0118in" style:font-size-asian="7pt" style:text-scale="105%"/>
    </style:style>
    <style:style style:name="T901" style:family="text">
      <style:text-properties fo:color="#0a0a0a" fo:font-size="7pt" fo:letter-spacing="0.0299in" style:font-size-asian="7pt" style:text-scale="105%"/>
    </style:style>
    <style:style style:name="T902" style:family="text">
      <style:text-properties fo:color="#0a0a0a" fo:font-size="7pt" fo:letter-spacing="0.0043in" style:font-size-asian="7pt" style:text-scale="105%"/>
    </style:style>
    <style:style style:name="T903" style:family="text">
      <style:text-properties fo:color="#0a0a0a" fo:font-size="7pt" fo:letter-spacing="0.0075in" style:font-size-asian="7pt" style:text-scale="105%"/>
    </style:style>
    <style:style style:name="T904" style:family="text">
      <style:text-properties fo:color="#0a0a0a" fo:font-size="7pt" fo:font-weight="bold" style:font-size-asian="7pt" style:font-weight-asian="bold" style:text-scale="105%"/>
    </style:style>
    <style:style style:name="T905" style:family="text">
      <style:text-properties fo:color="#0a0a0a" fo:font-size="7pt" fo:letter-spacing="0.028in" style:font-size-asian="7pt" style:text-scale="105%"/>
    </style:style>
    <style:style style:name="T906" style:family="text">
      <style:text-properties fo:color="#0a0a0a" fo:font-size="7pt" fo:letter-spacing="0.028in" fo:font-weight="bold" style:font-size-asian="7pt" style:font-weight-asian="bold" style:text-scale="105%"/>
    </style:style>
    <style:style style:name="T907" style:family="text">
      <style:text-properties fo:color="#0a0a0a" fo:font-size="7.5pt" style:font-size-asian="7.5pt" style:text-scale="105%"/>
    </style:style>
    <style:style style:name="T908" style:family="text">
      <style:text-properties fo:color="#0a0a0a" fo:font-size="7pt" fo:letter-spacing="0.0256in" style:font-size-asian="7pt" style:text-scale="105%"/>
    </style:style>
    <style:style style:name="T909" style:family="text">
      <style:text-properties fo:color="#0a0a0a" fo:font-size="7pt" fo:font-weight="bold" style:font-size-asian="7pt" style:font-weight-asian="bold" style:text-scale="110%"/>
    </style:style>
    <style:style style:name="T910" style:family="text">
      <style:text-properties fo:color="#0a0a0a" fo:font-size="7.5pt" style:font-size-asian="7.5pt" style:text-scale="110%"/>
    </style:style>
    <style:style style:name="T911" style:family="text">
      <style:text-properties fo:color="#0a0a0a" fo:font-size="7pt" fo:letter-spacing="-0.002in" style:font-size-asian="7pt" style:text-scale="110%"/>
    </style:style>
    <style:style style:name="T912" style:family="text">
      <style:text-properties fo:color="#0a0a0a" fo:font-size="7pt" fo:letter-spacing="0.0201in" fo:font-weight="bold" style:font-size-asian="7pt" style:font-weight-asian="bold" style:text-scale="105%"/>
    </style:style>
    <style:style style:name="T913" style:family="text">
      <style:text-properties fo:color="#0a0a0a" fo:font-size="7pt" fo:letter-spacing="0.0252in" style:font-size-asian="7pt" style:text-scale="105%"/>
    </style:style>
    <style:style style:name="T914" style:family="text">
      <style:text-properties fo:color="#0a0a0a" fo:font-size="7pt" fo:letter-spacing="0.0228in" style:font-size-asian="7pt" style:text-scale="105%"/>
    </style:style>
    <style:style style:name="T915" style:family="text">
      <style:text-properties fo:color="#0a0a0a" fo:font-size="7pt" fo:letter-spacing="0.0264in" style:font-size-asian="7pt" style:text-scale="105%"/>
    </style:style>
    <style:style style:name="T916" style:family="text">
      <style:text-properties fo:color="#0a0a0a" fo:font-size="7pt" fo:letter-spacing="0.0244in" style:font-size-asian="7pt" style:text-scale="105%"/>
    </style:style>
    <style:style style:name="T917" style:family="text">
      <style:text-properties fo:color="#0a0a0a" fo:font-size="7pt" fo:letter-spacing="0.0193in" style:font-size-asian="7pt" style:text-scale="105%"/>
    </style:style>
    <style:style style:name="T918" style:family="text">
      <style:text-properties fo:color="#0a0a0a" fo:font-size="7pt" fo:letter-spacing="-0.0047in" style:font-size-asian="7pt" style:text-scale="110%"/>
    </style:style>
    <style:style style:name="T919" style:family="text">
      <style:text-properties fo:color="#0a0a0a" fo:font-size="7pt" fo:letter-spacing="0.0264in" style:font-size-asian="7pt" style:text-scale="110%"/>
    </style:style>
    <style:style style:name="T920" style:family="text">
      <style:text-properties fo:color="#0a0a0a" fo:font-size="7pt" fo:letter-spacing="-0.0063in" style:font-size-asian="7pt" style:text-scale="110%"/>
    </style:style>
    <style:style style:name="T921" style:family="text">
      <style:text-properties fo:color="#0a0a0a" fo:font-size="7pt" fo:letter-spacing="0.0016in" style:font-size-asian="7pt" style:text-scale="110%"/>
    </style:style>
    <style:style style:name="T922" style:family="text">
      <style:text-properties fo:color="#0a0a0a" fo:font-size="7pt" fo:letter-spacing="0.0043in" style:font-size-asian="7pt" style:text-scale="110%"/>
    </style:style>
    <style:style style:name="T923" style:family="text">
      <style:text-properties fo:color="#0a0a0a" fo:font-size="6.5pt" fo:letter-spacing="-0.0016in" fo:font-weight="bold" style:font-size-asian="6.5pt" style:font-weight-asian="bold" style:text-scale="120%"/>
    </style:style>
    <style:style style:name="T924" style:family="text">
      <style:text-properties fo:color="#0a0a0a" fo:font-size="6.5pt" fo:font-weight="bold" style:font-size-asian="6.5pt" style:font-weight-asian="bold" style:text-scale="120%"/>
    </style:style>
    <style:style style:name="T925" style:family="text">
      <style:text-properties fo:color="#0a0a0a" fo:font-size="6.5pt" fo:letter-spacing="-0.0083in" fo:font-weight="bold" style:font-size-asian="6.5pt" style:font-weight-asian="bold" style:text-scale="120%"/>
    </style:style>
    <style:style style:name="T926" style:family="text">
      <style:text-properties fo:color="#0a0a0a" fo:font-size="6.5pt" fo:letter-spacing="0.0047in" fo:font-weight="bold" style:font-size-asian="6.5pt" style:font-weight-asian="bold" style:text-scale="120%"/>
    </style:style>
    <style:style style:name="T927" style:family="text">
      <style:text-properties fo:color="#0a0a0a" fo:font-size="7pt" fo:letter-spacing="0.0193in" fo:font-weight="bold" style:font-size-asian="7pt" style:font-weight-asian="bold" style:text-scale="110%"/>
    </style:style>
    <style:style style:name="T928" style:family="text">
      <style:text-properties fo:color="#0a0a0a" fo:font-size="7pt" fo:letter-spacing="0.0091in" fo:font-weight="bold" style:font-size-asian="7pt" style:font-weight-asian="bold" style:text-scale="110%"/>
    </style:style>
    <style:style style:name="T929" style:family="text">
      <style:text-properties fo:color="#0a0a0a" fo:font-size="7pt" fo:letter-spacing="0.0063in" fo:font-weight="bold" style:font-size-asian="7pt" style:font-weight-asian="bold" style:text-scale="110%"/>
    </style:style>
    <style:style style:name="T930" style:family="text">
      <style:text-properties fo:color="#0a0a0a" fo:font-size="7pt" fo:letter-spacing="-0.0016in" fo:font-weight="bold" style:font-size-asian="7pt" style:font-weight-asian="bold" style:text-scale="110%"/>
    </style:style>
    <style:style style:name="T931" style:family="text">
      <style:text-properties style:font-name="Verdana" fo:font-size="8.5pt" fo:letter-spacing="0.048in" style:font-size-asian="8.5pt" style:text-scale="150%"/>
    </style:style>
    <style:style style:name="T932" style:family="text">
      <style:text-properties style:font-name="Verdana" fo:font-size="5pt" fo:letter-spacing="-0.0047in" fo:font-weight="bold" style:font-size-asian="5pt" style:font-weight-asian="bold"/>
    </style:style>
    <style:style style:name="T933" style:family="text">
      <style:text-properties style:font-name="Verdana" fo:font-size="5pt" fo:letter-spacing="0.0071in" style:font-size-asian="5pt"/>
    </style:style>
    <style:style style:name="T934" style:family="text">
      <style:text-properties style:font-name="Verdana" fo:font-size="5pt" fo:letter-spacing="0.0173in" style:font-size-asian="5pt"/>
    </style:style>
    <style:style style:name="T935" style:family="text">
      <style:text-properties fo:color="#000009" style:font-name="Verdana" fo:font-size="8.5pt" fo:letter-spacing="0.0091in" fo:font-weight="bold" style:font-size-asian="8.5pt" style:font-weight-asian="bold"/>
    </style:style>
    <style:style style:name="T936" style:family="text">
      <style:text-properties fo:color="#000009" style:font-name="Verdana" fo:font-size="8.5pt" fo:letter-spacing="0.0118in" fo:font-weight="bold" style:font-size-asian="8.5pt" style:font-weight-asian="bold"/>
    </style:style>
    <style:style style:name="T937" style:family="text">
      <style:text-properties fo:color="#000009" style:font-name="Verdana" fo:font-size="8.5pt" fo:letter-spacing="0.011in" style:font-size-asian="8.5pt"/>
    </style:style>
    <style:style style:name="T938" style:family="text">
      <style:text-properties fo:color="#000009" style:font-name="Verdana" fo:font-size="8.5pt" fo:letter-spacing="-0.0008in" style:font-size-asian="8.5pt"/>
    </style:style>
    <style:style style:name="T939" style:family="text">
      <style:text-properties fo:color="#000009" style:font-name="Verdana" fo:font-size="8.5pt" fo:letter-spacing="-0.002in" style:font-size-asian="8.5pt"/>
    </style:style>
    <style:style style:name="T940" style:family="text">
      <style:text-properties style:font-name="Verdana" fo:font-size="8.5pt" fo:letter-spacing="-0.002in" fo:font-weight="bold" style:font-size-asian="8.5pt" style:font-weight-asian="bold"/>
    </style:style>
    <style:style style:name="T941" style:family="text">
      <style:text-properties style:font-name="Verdana" fo:font-size="8.5pt" fo:letter-spacing="0.011in" style:text-underline-style="solid" style:text-underline-width="auto" style:text-underline-color="font-color" fo:font-weight="bold" style:font-size-asian="8.5pt" style:font-weight-asian="bold"/>
    </style:style>
    <style:style style:name="T942" style:family="text">
      <style:text-properties fo:letter-spacing="-0.0028in" style:text-scale="105%"/>
    </style:style>
    <style:style style:name="T943" style:family="text">
      <style:text-properties style:font-name="Verdana" fo:font-size="8.5pt" fo:letter-spacing="0.0535in" style:font-size-asian="8.5pt" style:text-scale="105%"/>
    </style:style>
    <style:style style:name="T944" style:family="text">
      <style:text-properties style:font-name="Verdana" fo:font-size="8.5pt" fo:letter-spacing="0.0547in" fo:font-weight="bold" style:font-size-asian="8.5pt" style:font-weight-asian="bold" style:text-scale="105%"/>
    </style:style>
    <style:style style:name="T945" style:family="text">
      <style:text-properties style:font-name="Verdana" fo:font-size="8.5pt" fo:letter-spacing="0.0543in" fo:font-weight="bold" style:font-size-asian="8.5pt" style:font-weight-asian="bold" style:text-scale="105%"/>
    </style:style>
    <style:style style:name="T946" style:family="text">
      <style:text-properties style:font-name="Verdana" fo:font-size="8.5pt" fo:letter-spacing="-0.011in" style:font-size-asian="8.5pt" style:text-scale="105%"/>
    </style:style>
    <style:style style:name="T947" style:family="text">
      <style:text-properties style:font-name="Verdana" fo:font-size="8.5pt" fo:letter-spacing="-0.0063in" fo:font-weight="bold" style:font-size-asian="8.5pt" style:font-weight-asian="bold" style:text-scale="105%"/>
    </style:style>
    <style:style style:name="T948" style:family="text">
      <style:text-properties style:font-name="Verdana" fo:font-size="8.5pt" fo:letter-spacing="-0.0071in" style:font-size-asian="8.5pt" style:text-scale="105%"/>
    </style:style>
    <style:style style:name="T949" style:family="text">
      <style:text-properties style:font-name="Verdana" fo:font-size="5pt" fo:letter-spacing="0.0035in" fo:font-weight="bold" style:font-size-asian="5pt" style:font-weight-asian="bold"/>
    </style:style>
    <style:style style:name="T950" style:family="text">
      <style:text-properties style:font-name="Verdana" fo:font-size="5pt" fo:letter-spacing="-0.0035in" style:font-size-asian="5pt"/>
    </style:style>
    <style:style style:name="T951" style:family="text">
      <style:text-properties fo:letter-spacing="-0.0047in" style:text-scale="105%"/>
    </style:style>
    <style:style style:name="T952" style:family="text">
      <style:text-properties style:font-name="Verdana" fo:font-size="8.5pt" fo:letter-spacing="0.0138in" fo:font-weight="bold" style:font-size-asian="8.5pt" style:font-weight-asian="bold"/>
    </style:style>
    <style:style style:name="T953" style:family="text">
      <style:text-properties fo:color="#231f20" style:font-name="Verdana" fo:font-size="7.5pt" style:text-underline-style="solid" style:text-underline-width="auto" style:text-underline-color="#231f20" fo:font-weight="bold" style:font-size-asian="7.5pt" style:font-weight-asian="bold"/>
    </style:style>
    <style:style style:name="T954" style:family="text">
      <style:text-properties fo:color="#231f20" style:font-name="Verdana" fo:font-size="7.5pt" fo:letter-spacing="0.0028in" style:text-underline-style="solid" style:text-underline-width="auto" style:text-underline-color="#231f20" fo:font-weight="bold" style:font-size-asian="7.5pt" style:font-weight-asian="bold"/>
    </style:style>
    <style:style style:name="T955" style:family="text">
      <style:text-properties fo:color="#231f20" style:font-name="Verdana" fo:font-size="7.5pt" fo:letter-spacing="0.0047in" style:text-underline-style="solid" style:text-underline-width="auto" style:text-underline-color="#231f20" fo:font-weight="bold" style:font-size-asian="7.5pt" style:font-weight-asian="bold"/>
    </style:style>
    <style:style style:name="T956" style:family="text">
      <style:text-properties fo:color="#231f20" style:font-name="Verdana" fo:font-size="7.5pt" fo:letter-spacing="-0.0016in" style:text-underline-style="solid" style:text-underline-width="auto" style:text-underline-color="#231f20" fo:font-weight="bold" style:font-size-asian="7.5pt" style:font-weight-asian="bold"/>
    </style:style>
    <style:style style:name="T957" style:family="text">
      <style:text-properties fo:color="#231f20" style:font-name="Verdana" fo:font-size="7.5pt" fo:letter-spacing="-0.0016in" fo:font-weight="bold" style:font-size-asian="7.5pt" style:font-weight-asian="bold"/>
    </style:style>
    <style:style style:name="T958" style:family="text">
      <style:text-properties fo:color="#231f20" style:font-name="Verdana" fo:font-size="7.5pt" fo:font-weight="bold" style:font-size-asian="7.5pt" style:font-weight-asian="bold"/>
    </style:style>
    <style:style style:name="T959" style:family="text">
      <style:text-properties fo:color="#231f20" style:font-name="Verdana" fo:font-size="7.5pt" fo:letter-spacing="-0.0028in" fo:font-weight="bold" style:font-size-asian="7.5pt" style:font-weight-asian="bold"/>
    </style:style>
    <style:style style:name="T960" style:family="text">
      <style:text-properties fo:color="#231f20" style:font-name="Verdana" fo:font-size="7.5pt" style:font-size-asian="7.5pt"/>
    </style:style>
    <style:style style:name="T961" style:family="text">
      <style:text-properties fo:color="#231f20" style:font-name="Verdana" fo:font-size="7.5pt" fo:letter-spacing="0.048in" style:font-size-asian="7.5pt"/>
    </style:style>
    <style:style style:name="T962" style:family="text">
      <style:text-properties fo:color="#231f20" style:font-name="Verdana" fo:font-size="7.5pt" fo:letter-spacing="0.0472in" fo:font-weight="bold" style:font-size-asian="7.5pt" style:font-weight-asian="bold"/>
    </style:style>
    <style:style style:name="T963" style:family="text">
      <style:text-properties fo:color="#231f20" style:font-name="Verdana" fo:font-size="7.5pt" fo:letter-spacing="0.048in" fo:font-weight="bold" style:font-size-asian="7.5pt" style:font-weight-asian="bold"/>
    </style:style>
    <style:style style:name="T964" style:family="text">
      <style:text-properties fo:color="#231f20" style:font-name="Verdana" fo:font-size="7.5pt" fo:letter-spacing="-0.0035in" fo:font-weight="bold" style:font-size-asian="7.5pt" style:font-weight-asian="bold"/>
    </style:style>
    <style:style style:name="T965" style:family="text">
      <style:text-properties fo:color="#231f20" style:font-name="Verdana" fo:font-size="7.5pt" fo:letter-spacing="0.0555in" style:font-size-asian="7.5pt"/>
    </style:style>
    <style:style style:name="T966" style:family="text">
      <style:text-properties fo:color="#231f20" style:font-name="Verdana" fo:font-size="4.5pt" fo:letter-spacing="-0.0016in" fo:font-weight="bold" style:font-size-asian="4.5pt" style:font-weight-asian="bold" style:text-scale="105%"/>
    </style:style>
    <style:style style:name="T967" style:family="text">
      <style:text-properties fo:color="#231f20" style:font-name="Verdana" fo:font-size="4.5pt" fo:font-weight="bold" style:font-size-asian="4.5pt" style:font-weight-asian="bold" style:text-scale="105%"/>
    </style:style>
    <style:style style:name="T968" style:family="text">
      <style:text-properties fo:color="#231f20" style:font-name="Verdana" fo:font-size="4.5pt" fo:letter-spacing="0.0008in" fo:font-weight="bold" style:font-size-asian="4.5pt" style:font-weight-asian="bold" style:text-scale="105%"/>
    </style:style>
    <style:style style:name="T969" style:family="text">
      <style:text-properties fo:color="#231f20" style:font-name="Verdana" fo:font-size="4.5pt" fo:letter-spacing="-0.0035in" fo:font-weight="bold" style:font-size-asian="4.5pt" style:font-weight-asian="bold" style:text-scale="105%"/>
    </style:style>
    <style:style style:name="T970" style:family="text">
      <style:text-properties fo:color="#231f20" style:font-name="Verdana" fo:font-size="4.5pt" fo:letter-spacing="-0.0063in" fo:font-weight="bold" style:font-size-asian="4.5pt" style:font-weight-asian="bold" style:text-scale="105%"/>
    </style:style>
    <style:style style:name="T971" style:family="text">
      <style:text-properties fo:color="#231f20" style:font-name="Verdana" fo:font-size="4.5pt" fo:letter-spacing="0.028in" fo:font-weight="bold" style:font-size-asian="4.5pt" style:font-weight-asian="bold" style:text-scale="105%"/>
    </style:style>
    <style:style style:name="T972" style:family="text">
      <style:text-properties fo:color="#231f20" style:font-name="Verdana" fo:font-size="4.5pt" style:font-size-asian="4.5pt" style:text-scale="105%"/>
    </style:style>
    <style:style style:name="T973" style:family="text">
      <style:text-properties fo:color="#231f20" style:font-name="Verdana" fo:font-size="4.5pt" fo:letter-spacing="0.028in" style:font-size-asian="4.5pt" style:text-scale="105%"/>
    </style:style>
    <style:style style:name="T974" style:family="text">
      <style:text-properties fo:color="#231f20" style:font-name="Verdana" fo:font-size="4.5pt" fo:letter-spacing="0.0555in" style:font-size-asian="4.5pt" style:text-scale="105%"/>
    </style:style>
    <style:style style:name="T975" style:family="text">
      <style:text-properties fo:color="#231f20" style:font-name="Verdana" fo:font-size="4.5pt" fo:letter-spacing="0.0161in" style:font-size-asian="4.5pt" style:text-scale="105%"/>
    </style:style>
    <style:style style:name="T976" style:family="text">
      <style:text-properties fo:color="#231f20" style:font-name="Verdana" fo:font-size="4.5pt" fo:letter-spacing="0.0173in" style:font-size-asian="4.5pt" style:text-scale="105%"/>
    </style:style>
    <style:style style:name="T977" style:family="text">
      <style:text-properties fo:color="#231f20" style:font-name="Verdana" fo:font-size="4.5pt" fo:letter-spacing="-0.0016in" style:font-size-asian="4.5pt" style:text-scale="105%"/>
    </style:style>
    <style:style style:name="T978" style:family="text">
      <style:text-properties fo:color="#231f20" style:font-name="Verdana" fo:font-size="7pt" fo:font-weight="bold" style:font-size-asian="7pt" style:font-weight-asian="bold"/>
    </style:style>
    <style:style style:name="T979" style:family="text">
      <style:text-properties fo:color="#231f20" style:font-name="Verdana" fo:font-size="7pt" style:font-size-asian="7pt"/>
    </style:style>
    <style:style style:name="T980" style:family="text">
      <style:text-properties fo:color="#231f20" fo:font-size="7pt" style:font-size-asian="7pt"/>
    </style:style>
    <style:style style:name="T981" style:family="text">
      <style:text-properties fo:color="#231f20" fo:font-size="7pt" fo:letter-spacing="-0.002in" style:font-size-asian="7pt"/>
    </style:style>
    <style:style style:name="T982" style:family="text">
      <style:text-properties fo:color="#231f20" fo:font-size="7pt" fo:letter-spacing="-0.0035in" style:font-size-asian="7pt"/>
    </style:style>
    <style:style style:name="T983" style:family="text">
      <style:text-properties fo:color="#231f20" fo:font-size="7pt" fo:letter-spacing="-0.0016in" style:font-size-asian="7pt"/>
    </style:style>
    <style:style style:name="T984" style:family="text">
      <style:text-properties fo:color="#231f20" style:font-name="Verdana" fo:font-size="7pt" fo:letter-spacing="-0.0016in" style:font-size-asian="7pt"/>
    </style:style>
    <style:style style:name="T985" style:family="text">
      <style:text-properties fo:color="#231f20" style:font-name="Verdana" fo:font-size="7pt" fo:letter-spacing="-0.0008in" style:font-size-asian="7pt"/>
    </style:style>
    <style:style style:name="T986" style:family="text">
      <style:text-properties fo:color="#231f20" style:font-name="Verdana" fo:font-size="7.5pt" fo:font-weight="bold" style:font-size-asian="7.5pt" style:font-weight-asian="bold" style:text-scale="105%"/>
    </style:style>
    <style:style style:name="T987" style:family="text">
      <style:text-properties fo:color="#231f20" style:font-name="Verdana" fo:font-size="7.5pt" style:font-size-asian="7.5pt" style:text-scale="105%"/>
    </style:style>
    <style:style style:name="T988" style:family="text">
      <style:text-properties fo:color="#231f20" style:font-name="Verdana" fo:font-size="7.5pt" fo:letter-spacing="-0.0016in" style:font-size-asian="7.5pt" style:text-scale="105%"/>
    </style:style>
    <style:style style:name="T989" style:family="text">
      <style:text-properties fo:color="#231f20" style:font-name="Verdana" fo:font-size="7.5pt" fo:font-style="italic" fo:font-weight="bold" style:font-size-asian="7.5pt" style:font-style-asian="italic" style:font-weight-asian="bold" style:text-scale="105%"/>
    </style:style>
    <style:style style:name="T990" style:family="text">
      <style:text-properties fo:color="#231f20" style:font-name="Verdana" fo:font-size="7.5pt" fo:letter-spacing="0.0035in" style:font-size-asian="7.5pt"/>
    </style:style>
    <style:style style:name="T991" style:family="text">
      <style:text-properties fo:color="#231f20" style:font-name="Verdana" fo:font-size="7.5pt" fo:letter-spacing="0.0047in" style:font-size-asian="7.5pt"/>
    </style:style>
    <style:style style:name="T992" style:family="text">
      <style:text-properties fo:color="#231f20" style:font-name="Verdana" fo:font-size="7.5pt" fo:letter-spacing="0.0043in" style:font-size-asian="7.5pt"/>
    </style:style>
    <style:style style:name="T993" style:family="text">
      <style:text-properties fo:color="#231f20" style:font-name="Verdana" fo:font-size="7.5pt" fo:letter-spacing="0.0055in" style:font-size-asian="7.5pt"/>
    </style:style>
    <style:style style:name="T994" style:family="text">
      <style:text-properties fo:color="#231f20" style:font-name="Verdana" fo:font-size="7.5pt" fo:letter-spacing="-0.0028in" style:font-size-asian="7.5pt"/>
    </style:style>
    <style:style style:name="T995" style:family="text">
      <style:text-properties fo:color="#231f20" style:font-name="Verdana" fo:font-size="7.5pt" fo:letter-spacing="0.0063in" fo:font-weight="bold" style:font-size-asian="7.5pt" style:font-weight-asian="bold"/>
    </style:style>
    <style:style style:name="T996" style:family="text">
      <style:text-properties fo:color="#231f20" style:font-name="Verdana" fo:font-size="7.5pt" fo:letter-spacing="0.0071in" fo:font-weight="bold" style:font-size-asian="7.5pt" style:font-weight-asian="bold"/>
    </style:style>
    <style:style style:name="T997" style:family="text">
      <style:text-properties fo:color="#231f20" style:font-name="Verdana" fo:font-size="7.5pt" fo:letter-spacing="0.0055in" fo:font-weight="bold" style:font-size-asian="7.5pt" style:font-weight-asian="bold"/>
    </style:style>
    <style:style style:name="T998" style:family="text">
      <style:text-properties fo:color="#231f20" style:font-name="Verdana" fo:font-size="7.5pt" fo:letter-spacing="0.0043in" fo:font-weight="bold" style:font-size-asian="7.5pt" style:font-weight-asian="bold"/>
    </style:style>
    <style:style style:name="T999" style:family="text">
      <style:text-properties style:font-name="Arial" fo:letter-spacing="-0.0016in"/>
    </style:style>
    <style:style style:name="T1000" style:family="text">
      <style:text-properties fo:letter-spacing="0.0409in" style:text-scale="150%"/>
    </style:style>
    <style:style style:name="T1001" style:family="text">
      <style:text-properties fo:letter-spacing="0.0508in"/>
    </style:style>
    <style:style style:name="T1002" style:family="text">
      <style:text-properties fo:letter-spacing="0.0417in" style:text-scale="150%"/>
    </style:style>
    <style:style style:name="T1003" style:family="text">
      <style:text-properties fo:letter-spacing="0.0425in" style:text-scale="150%"/>
    </style:style>
    <style:style style:name="T1004" style:family="text">
      <style:text-properties fo:letter-spacing="-0.0075in"/>
    </style:style>
    <style:style style:name="T1005" style:family="text">
      <style:text-properties fo:letter-spacing="-0.0047in"/>
    </style:style>
    <style:style style:name="T1006" style:family="text">
      <style:text-properties fo:letter-spacing="0.0118in"/>
    </style:style>
    <style:style style:name="T1007" style:family="text">
      <style:text-properties fo:letter-spacing="0.0126in"/>
    </style:style>
    <style:style style:name="T1008" style:family="text">
      <style:text-properties fo:letter-spacing="-0.002in"/>
    </style:style>
    <style:style style:name="T1009" style:family="text">
      <style:text-properties fo:color="#111111" fo:font-size="8pt" fo:letter-spacing="-0.0016in" style:font-size-asian="8pt"/>
    </style:style>
    <style:style style:name="T1010" style:family="text">
      <style:text-properties fo:color="#111111" fo:font-size="8pt" fo:letter-spacing="0.0028in" style:font-size-asian="8pt"/>
    </style:style>
    <style:style style:name="T1011" style:family="text">
      <style:text-properties fo:color="#111111" fo:font-size="8pt" fo:letter-spacing="-0.0035in" style:font-size-asian="8pt"/>
    </style:style>
    <style:style style:name="T1012" style:family="text">
      <style:text-properties fo:color="#111111" fo:font-size="8pt" fo:letter-spacing="-0.0028in" style:font-size-asian="8pt"/>
    </style:style>
    <style:style style:name="T1013" style:family="text">
      <style:text-properties fo:color="#111111"/>
    </style:style>
    <style:style style:name="T1014" style:family="text">
      <style:text-properties fo:color="#111111" fo:letter-spacing="-0.0028in"/>
    </style:style>
    <style:style style:name="T1015" style:family="text">
      <style:text-properties fo:color="#111111" fo:letter-spacing="-0.002in"/>
    </style:style>
    <style:style style:name="T1016" style:family="text">
      <style:text-properties fo:color="#111111" fo:letter-spacing="-0.0016in"/>
    </style:style>
    <style:style style:name="T1017" style:family="text">
      <style:text-properties style:font-name="Calibri1" fo:font-size="6pt" fo:letter-spacing="-0.0016in" fo:font-weight="bold" style:font-size-asian="6pt" style:font-weight-asian="bold" style:text-scale="105%"/>
    </style:style>
    <style:style style:name="T1018" style:family="text">
      <style:text-properties style:font-name="Calibri1" fo:font-size="6pt" style:font-size-asian="6pt" style:text-scale="105%"/>
    </style:style>
    <style:style style:name="T1019" style:family="text">
      <style:text-properties style:font-name="Calibri1" fo:font-size="6pt" fo:letter-spacing="-0.0008in" style:font-size-asian="6pt" style:text-scale="105%"/>
    </style:style>
    <style:style style:name="T1020" style:family="text">
      <style:text-properties style:font-name="Calibri1" fo:font-size="6pt" fo:letter-spacing="0.028in" style:font-size-asian="6pt" style:text-scale="105%"/>
    </style:style>
    <style:style style:name="T1021" style:family="text">
      <style:text-properties style:font-name="Calibri1" fo:font-size="6pt" fo:letter-spacing="-0.0016in" style:font-size-asian="6pt" style:text-scale="105%"/>
    </style:style>
    <style:style style:name="T1022" style:family="text">
      <style:text-properties style:font-name="Calibri1" fo:font-size="6pt" fo:letter-spacing="-0.002in" style:font-size-asian="6pt" style:text-scale="105%"/>
    </style:style>
    <style:style style:name="T1023" style:family="text">
      <style:text-properties style:font-name="Calibri1" fo:font-size="6pt" fo:letter-spacing="-0.0055in" style:font-size-asian="6pt" style:text-scale="105%"/>
    </style:style>
    <style:style style:name="T1024" style:family="text">
      <style:text-properties style:font-name="Calibri1" fo:font-size="6pt" fo:letter-spacing="-0.0047in" style:font-size-asian="6pt" style:text-scale="105%"/>
    </style:style>
    <style:style style:name="T1025" style:family="text">
      <style:text-properties style:font-name="Calibri1" fo:font-size="6pt" fo:letter-spacing="-0.0043in" style:font-size-asian="6pt" style:text-scale="105%"/>
    </style:style>
    <style:style style:name="T1026" style:family="text">
      <style:text-properties style:font-name="Calibri1" fo:font-size="6pt" fo:letter-spacing="-0.0028in" style:font-size-asian="6pt" style:text-scale="105%"/>
    </style:style>
    <style:style style:name="T1027" style:family="text">
      <style:text-properties style:font-name="Calibri1" fo:font-size="6pt" fo:letter-spacing="0.0035in" style:font-size-asian="6pt" style:text-scale="105%"/>
    </style:style>
    <style:style style:name="T1028" style:family="text">
      <style:text-properties style:font-name="Calibri1" fo:font-size="6pt" fo:letter-spacing="0.0043in" style:font-size-asian="6pt" style:text-scale="105%"/>
    </style:style>
    <style:style style:name="T1029" style:family="text">
      <style:text-properties fo:font-size="8pt" fo:font-weight="bold" style:font-size-asian="8pt" style:font-weight-asian="bold" style:text-scale="105%"/>
    </style:style>
    <style:style style:name="T1030" style:family="text">
      <style:text-properties fo:font-size="8pt" fo:letter-spacing="-0.0098in" fo:font-weight="bold" style:font-size-asian="8pt" style:font-weight-asian="bold" style:text-scale="105%"/>
    </style:style>
    <style:style style:name="T1031" style:family="text">
      <style:text-properties fo:font-size="8pt" style:font-size-asian="8pt" style:text-scale="105%"/>
    </style:style>
    <style:style style:name="T1032" style:family="text">
      <style:text-properties fo:font-size="8pt" fo:letter-spacing="-0.0083in" style:font-size-asian="8pt" style:text-scale="105%"/>
    </style:style>
    <style:style style:name="T1033" style:family="text">
      <style:text-properties fo:font-size="8pt" fo:letter-spacing="-0.0075in" style:font-size-asian="8pt" style:text-scale="105%"/>
    </style:style>
    <style:style style:name="T1034" style:family="text">
      <style:text-properties fo:font-weight="bold" style:font-weight-asian="bold" style:text-scale="105%"/>
    </style:style>
    <style:style style:name="T1035" style:family="text">
      <style:text-properties fo:letter-spacing="0.0134in" fo:font-weight="bold" style:font-weight-asian="bold" style:text-scale="105%"/>
    </style:style>
    <style:style style:name="T1036" style:family="text">
      <style:text-properties fo:letter-spacing="0.0138in" style:text-scale="105%"/>
    </style:style>
    <style:style style:name="T1037" style:family="text">
      <style:text-properties fo:letter-spacing="0.0165in" style:text-scale="105%"/>
    </style:style>
    <style:style style:name="T1038" style:family="text">
      <style:text-properties fo:letter-spacing="0.0154in" style:text-scale="105%"/>
    </style:style>
    <style:style style:name="T1039" style:family="text">
      <style:text-properties fo:letter-spacing="-0.0043in" style:text-scale="105%"/>
    </style:style>
    <style:style style:name="T1040" style:family="text">
      <style:text-properties fo:font-size="8pt" fo:letter-spacing="-0.0016in" fo:font-weight="bold" style:font-size-asian="8pt" style:font-weight-asian="bold" style:text-scale="105%"/>
    </style:style>
    <style:style style:name="T1041" style:family="text">
      <style:text-properties fo:font-size="8pt" fo:letter-spacing="-0.0035in" fo:font-weight="bold" style:font-size-asian="8pt" style:font-weight-asian="bold" style:text-scale="105%"/>
    </style:style>
    <style:style style:name="T1042" style:family="text">
      <style:text-properties fo:font-size="8pt" fo:letter-spacing="-0.0016in" style:font-size-asian="8pt" style:text-scale="105%"/>
    </style:style>
    <style:style style:name="T1043" style:family="text">
      <style:text-properties fo:font-size="8pt" fo:letter-spacing="-0.0035in" style:font-size-asian="8pt" style:text-scale="105%"/>
    </style:style>
    <style:style style:name="T1044" style:family="text">
      <style:text-properties fo:font-size="8pt" fo:letter-spacing="-0.0028in" style:font-size-asian="8pt" style:text-scale="105%"/>
    </style:style>
    <style:style style:name="T1045" style:family="text">
      <style:text-properties fo:letter-spacing="0.022in" fo:font-weight="bold" style:font-weight-asian="bold" style:text-scale="105%"/>
    </style:style>
    <style:style style:name="T1046" style:family="text">
      <style:text-properties fo:letter-spacing="-0.0055in" style:text-scale="105%"/>
    </style:style>
    <style:style style:name="T1047" style:family="text">
      <style:text-properties fo:letter-spacing="0.0043in" style:text-scale="105%"/>
    </style:style>
    <style:style style:name="T1048" style:family="text">
      <style:text-properties fo:letter-spacing="0.0047in" style:text-scale="105%"/>
    </style:style>
    <style:style style:name="T1049" style:family="text">
      <style:text-properties fo:letter-spacing="0.0319in"/>
    </style:style>
    <style:style style:name="T1050" style:family="text">
      <style:text-properties fo:font-size="8pt" fo:letter-spacing="-0.0055in" fo:font-weight="bold" style:font-size-asian="8pt" style:font-weight-asian="bold" style:text-scale="105%"/>
    </style:style>
    <style:style style:name="T1051" style:family="text">
      <style:text-properties fo:font-size="8pt" fo:letter-spacing="-0.0063in" style:font-size-asian="8pt" style:text-scale="105%"/>
    </style:style>
    <style:style style:name="T1052" style:family="text">
      <style:text-properties fo:font-size="8pt" fo:font-weight="bold" style:font-size-asian="8pt" style:font-weight-asian="bold"/>
    </style:style>
    <style:style style:name="T1053" style:family="text">
      <style:text-properties fo:font-size="8pt" fo:letter-spacing="0.002in" fo:font-weight="bold" style:font-size-asian="8pt" style:font-weight-asian="bold"/>
    </style:style>
    <style:style style:name="T1054" style:family="text">
      <style:text-properties fo:font-size="8pt" fo:letter-spacing="-0.0028in" fo:font-weight="bold" style:font-size-asian="8pt" style:font-weight-asian="bold"/>
    </style:style>
    <style:style style:name="T1055" style:family="text">
      <style:text-properties fo:font-size="8pt" fo:letter-spacing="0.0083in" fo:font-weight="bold" style:font-size-asian="8pt" style:font-weight-asian="bold"/>
    </style:style>
    <style:style style:name="T1056" style:family="text">
      <style:text-properties fo:font-size="8pt" fo:letter-spacing="-0.0016in" style:font-size-asian="8pt"/>
    </style:style>
    <style:style style:name="T1057" style:family="text">
      <style:text-properties fo:letter-spacing="-0.0035in" fo:font-weight="bold" style:font-weight-asian="bold" style:text-scale="105%"/>
    </style:style>
    <style:style style:name="T1058" style:family="text">
      <style:text-properties fo:color="#000009" fo:font-size="8pt" fo:font-weight="bold" style:font-size-asian="8pt" style:font-weight-asian="bold" style:text-scale="105%"/>
    </style:style>
    <style:style style:name="T1059" style:family="text">
      <style:text-properties fo:font-size="8pt" fo:letter-spacing="-0.0047in" fo:font-weight="bold" style:font-size-asian="8pt" style:font-weight-asian="bold" style:text-scale="105%"/>
    </style:style>
    <style:style style:name="T1060" style:family="text">
      <style:text-properties style:font-name="Arial" style:text-scale="105%"/>
    </style:style>
    <style:style style:name="T1061" style:family="text">
      <style:text-properties style:font-name="Arial" fo:letter-spacing="0.0063in" style:text-scale="105%"/>
    </style:style>
    <style:style style:name="T1062" style:family="text">
      <style:text-properties style:font-name="Arial" fo:letter-spacing="0.0016in" style:text-scale="105%"/>
    </style:style>
    <style:style style:name="T1063" style:family="text">
      <style:text-properties style:font-name="Arial" fo:letter-spacing="0.002in" style:text-scale="105%"/>
    </style:style>
    <style:style style:name="T1064" style:family="text">
      <style:text-properties style:font-name="Arial" fo:letter-spacing="-0.0016in" style:text-scale="105%"/>
    </style:style>
    <style:style style:name="T1065" style:family="text">
      <style:text-properties fo:font-size="8pt" fo:letter-spacing="0.0016in" fo:font-weight="bold" style:font-size-asian="8pt" style:font-weight-asian="bold" style:text-scale="105%"/>
    </style:style>
    <style:style style:name="T1066" style:family="text">
      <style:text-properties fo:font-size="8pt" fo:letter-spacing="0.0071in" fo:font-weight="bold" style:font-size-asian="8pt" style:font-weight-asian="bold" style:text-scale="105%"/>
    </style:style>
    <style:style style:name="T1067" style:family="text">
      <style:text-properties fo:font-size="8pt" fo:letter-spacing="0.0063in" fo:font-weight="bold" style:font-size-asian="8pt" style:font-weight-asian="bold" style:text-scale="105%"/>
    </style:style>
    <style:style style:name="T1068" style:family="text">
      <style:text-properties fo:font-size="8pt" fo:letter-spacing="0.0098in" fo:font-weight="bold" style:font-size-asian="8pt" style:font-weight-asian="bold" style:text-scale="105%"/>
    </style:style>
    <style:style style:name="T1069" style:family="text">
      <style:text-properties fo:font-size="8pt" fo:letter-spacing="0.0075in" style:font-size-asian="8pt" style:text-scale="105%"/>
    </style:style>
    <style:style style:name="T1070" style:family="text">
      <style:text-properties fo:font-size="8pt" fo:letter-spacing="0.0071in" style:font-size-asian="8pt" style:text-scale="105%"/>
    </style:style>
    <style:style style:name="T1071" style:family="text">
      <style:text-properties fo:font-size="8pt" fo:letter-spacing="0.0008in" style:font-size-asian="8pt" style:text-scale="105%"/>
    </style:style>
    <style:style style:name="T1072" style:family="text">
      <style:text-properties fo:font-size="8pt" fo:letter-spacing="-0.002in" fo:font-weight="bold" style:font-size-asian="8pt" style:font-weight-asian="bold" style:text-scale="105%"/>
    </style:style>
    <style:style style:name="T1073" style:family="text">
      <style:text-properties fo:font-size="8pt" fo:letter-spacing="-0.002in" style:font-size-asian="8pt" style:text-scale="105%"/>
    </style:style>
    <style:style style:name="T1074" style:family="text">
      <style:text-properties fo:letter-spacing="-0.002in" style:text-scale="105%"/>
    </style:style>
    <style:style style:name="T1075" style:family="text">
      <style:text-properties fo:font-size="6.5pt" fo:letter-spacing="-0.0047in" fo:font-weight="bold" style:font-size-asian="6.5pt" style:font-weight-asian="bold" style:text-scale="105%"/>
    </style:style>
    <style:style style:name="T1076" style:family="text">
      <style:text-properties fo:font-size="6.5pt" fo:letter-spacing="-0.0043in" fo:font-weight="bold" style:font-size-asian="6.5pt" style:font-weight-asian="bold" style:text-scale="105%"/>
    </style:style>
    <style:style style:name="T1077" style:family="text">
      <style:text-properties fo:font-size="6.5pt" fo:letter-spacing="-0.0071in" fo:font-weight="bold" style:font-size-asian="6.5pt" style:font-weight-asian="bold" style:text-scale="105%"/>
    </style:style>
    <style:style style:name="T1078" style:family="text">
      <style:text-properties fo:font-size="6.5pt" fo:letter-spacing="-0.0016in" fo:font-weight="bold" style:font-size-asian="6.5pt" style:font-weight-asian="bold" style:text-scale="105%"/>
    </style:style>
    <style:style style:name="T1079" style:family="text">
      <style:text-properties fo:font-size="6.5pt" style:font-size-asian="6.5pt" style:text-scale="105%"/>
    </style:style>
    <style:style style:name="T1080" style:family="text">
      <style:text-properties fo:font-size="6.5pt" fo:letter-spacing="-0.0035in" style:font-size-asian="6.5pt" style:text-scale="105%"/>
    </style:style>
    <style:style style:name="T1081" style:family="text">
      <style:text-properties fo:font-size="6.5pt" fo:letter-spacing="-0.0063in" style:font-size-asian="6.5pt" style:text-scale="105%"/>
    </style:style>
    <style:style style:name="T1082" style:family="text">
      <style:text-properties fo:font-size="6.5pt" fo:letter-spacing="-0.0028in" style:font-size-asian="6.5pt" style:text-scale="105%"/>
    </style:style>
    <style:style style:name="T1083" style:family="text">
      <style:text-properties fo:font-size="6.5pt" fo:letter-spacing="-0.0016in" style:font-size-asian="6.5pt" style:text-scale="105%"/>
    </style:style>
    <style:style style:name="T1084" style:family="text">
      <style:text-properties fo:font-size="6.5pt" fo:letter-spacing="-0.0016in" fo:font-weight="bold" style:font-size-asian="6.5pt" style:font-weight-asian="bold"/>
    </style:style>
    <style:style style:name="T1085" style:family="text">
      <style:text-properties fo:font-size="6.5pt" fo:letter-spacing="-0.0028in" fo:font-weight="bold" style:font-size-asian="6.5pt" style:font-weight-asian="bold" style:text-scale="105%"/>
    </style:style>
    <style:style style:name="T1086" style:family="text">
      <style:text-properties fo:font-size="6.5pt" fo:letter-spacing="-0.0071in" style:font-size-asian="6.5pt" style:text-scale="105%"/>
    </style:style>
    <style:style style:name="T1087" style:family="text">
      <style:text-properties fo:font-size="6.5pt" fo:letter-spacing="-0.002in" style:font-size-asian="6.5pt" style:text-scale="105%"/>
    </style:style>
    <style:style style:name="T1088" style:family="text">
      <style:text-properties fo:font-size="6.5pt" fo:letter-spacing="0.028in" style:font-size-asian="6.5pt" style:text-scale="105%"/>
    </style:style>
    <style:style style:name="T1089" style:family="text">
      <style:text-properties fo:font-size="8pt" fo:letter-spacing="0.028in" fo:font-weight="bold" style:font-size-asian="8pt" style:font-weight-asian="bold" style:text-scale="105%"/>
    </style:style>
    <style:style style:name="T1090" style:family="text">
      <style:text-properties fo:font-size="8pt" fo:letter-spacing="0.028in" style:font-size-asian="8pt" style:text-scale="105%"/>
    </style:style>
    <style:style style:name="T1091" style:family="text">
      <style:text-properties fo:font-size="8pt" fo:letter-spacing="-0.0071in" fo:font-weight="bold" style:font-size-asian="8pt" style:font-weight-asian="bold" style:text-scale="105%"/>
    </style:style>
    <style:style style:name="T1092" style:family="text">
      <style:text-properties fo:font-size="8pt" fo:letter-spacing="-0.0063in" fo:font-weight="bold" style:font-size-asian="8pt" style:font-weight-asian="bold" style:text-scale="105%"/>
    </style:style>
    <style:style style:name="T1093" style:family="text">
      <style:text-properties fo:font-size="8pt" fo:letter-spacing="-0.0071in" style:font-size-asian="8pt" style:text-scale="105%"/>
    </style:style>
    <style:style style:name="T1094" style:family="text">
      <style:text-properties fo:font-size="8pt" fo:letter-spacing="-0.0055in" style:font-size-asian="8pt" style:text-scale="105%"/>
    </style:style>
    <style:style style:name="T1095" style:family="text">
      <style:text-properties fo:font-size="8pt" fo:letter-spacing="0.0055in" fo:font-weight="bold" style:font-size-asian="8pt" style:font-weight-asian="bold" style:text-scale="105%"/>
    </style:style>
    <style:style style:name="T1096" style:family="text">
      <style:text-properties fo:font-size="8pt" fo:letter-spacing="0.0055in" style:font-size-asian="8pt" style:text-scale="105%"/>
    </style:style>
    <style:style style:name="T1097" style:family="text">
      <style:text-properties fo:letter-spacing="-0.0008in" style:text-scale="105%"/>
    </style:style>
    <style:style style:name="T1098" style:family="text">
      <style:text-properties style:text-underline-style="solid" style:text-underline-width="auto" style:text-underline-color="font-color" style:text-scale="105%"/>
    </style:style>
    <style:style style:name="T1099" style:family="text">
      <style:text-properties fo:letter-spacing="0.028in" style:text-underline-style="solid" style:text-underline-width="auto" style:text-underline-color="font-color" style:text-scale="105%"/>
    </style:style>
    <style:style style:name="T1100" style:family="text">
      <style:text-properties style:text-underline-style="none" style:text-scale="105%"/>
    </style:style>
    <style:style style:name="T1101" style:family="text">
      <style:text-properties fo:font-size="4.5pt" style:font-size-asian="4.5pt"/>
    </style:style>
    <style:style style:name="T1102" style:family="text">
      <style:text-properties fo:font-size="4.5pt" fo:letter-spacing="0.0008in" style:font-size-asian="4.5pt"/>
    </style:style>
    <style:style style:name="T1103" style:family="text">
      <style:text-properties fo:font-size="4.5pt" fo:letter-spacing="-0.0016in" style:font-size-asian="4.5pt"/>
    </style:style>
    <style:style style:name="T1104" style:family="text">
      <style:text-properties fo:font-size="4.5pt" fo:letter-spacing="0.028in" style:font-size-asian="4.5pt"/>
    </style:style>
    <style:style style:name="T1105" style:family="text">
      <style:text-properties fo:color="#030303" style:text-scale="105%"/>
    </style:style>
    <style:style style:name="T1106" style:family="text">
      <style:text-properties fo:color="#3b3b3b" style:text-scale="105%"/>
    </style:style>
    <style:style style:name="T1107" style:family="text">
      <style:text-properties fo:color="#030303" fo:letter-spacing="-0.0028in" style:text-scale="105%"/>
    </style:style>
    <style:style style:name="T1108" style:family="text">
      <style:text-properties fo:color="#030303" fo:letter-spacing="-0.002in" style:text-scale="105%"/>
    </style:style>
    <style:style style:name="T1109" style:family="text">
      <style:text-properties fo:color="#030303" fo:letter-spacing="-0.0035in" style:text-scale="105%"/>
    </style:style>
    <style:style style:name="T1110" style:family="text">
      <style:text-properties fo:color="#3b3b3b" fo:letter-spacing="-0.0016in" style:text-scale="105%"/>
    </style:style>
    <style:style style:name="T1111" style:family="text">
      <style:text-properties fo:color="#030303" fo:letter-spacing="-0.0016in" style:text-scale="105%"/>
    </style:style>
    <style:style style:name="T1112" style:family="text">
      <style:text-properties fo:color="#030303" fo:font-size="8pt" fo:font-weight="bold" style:font-size-asian="8pt" style:font-weight-asian="bold"/>
    </style:style>
    <style:style style:name="T1113" style:family="text">
      <style:text-properties fo:color="#030303" fo:font-size="8pt" fo:letter-spacing="0.0217in" fo:font-weight="bold" style:font-size-asian="8pt" style:font-weight-asian="bold"/>
    </style:style>
    <style:style style:name="T1114" style:family="text">
      <style:text-properties fo:color="#030303" fo:font-size="8pt" fo:letter-spacing="0.0291in" fo:font-weight="bold" style:font-size-asian="8pt" style:font-weight-asian="bold"/>
    </style:style>
    <style:style style:name="T1115" style:family="text">
      <style:text-properties fo:color="#030303" fo:font-size="8pt" fo:letter-spacing="-0.0016in" style:font-size-asian="8pt"/>
    </style:style>
    <style:style style:name="T1116" style:family="text">
      <style:text-properties fo:color="#3b3b3b" fo:font-size="8pt" fo:letter-spacing="-0.0016in" style:font-size-asian="8pt"/>
    </style:style>
    <style:style style:name="T1117" style:family="text">
      <style:text-properties fo:color="#030303" fo:font-size="8pt" fo:font-weight="bold" style:font-size-asian="8pt" style:font-weight-asian="bold" style:text-scale="105%"/>
    </style:style>
    <style:style style:name="T1118" style:family="text">
      <style:text-properties fo:color="#030303" fo:font-size="8pt" fo:letter-spacing="0.0201in" fo:font-weight="bold" style:font-size-asian="8pt" style:font-weight-asian="bold" style:text-scale="105%"/>
    </style:style>
    <style:style style:name="T1119" style:family="text">
      <style:text-properties fo:color="#030303" fo:font-size="8pt" fo:letter-spacing="-0.0016in" style:font-size-asian="8pt" style:text-scale="105%"/>
    </style:style>
    <style:style style:name="T1120" style:family="text">
      <style:text-properties fo:color="#2a2a2a" fo:font-size="4.5pt" style:font-size-asian="4.5pt"/>
    </style:style>
    <style:style style:name="T1121" style:family="text">
      <style:text-properties fo:color="#2a2a2a" fo:font-size="4.5pt" fo:letter-spacing="0.0008in" style:font-size-asian="4.5pt"/>
    </style:style>
    <style:style style:name="T1122" style:family="text">
      <style:text-properties fo:color="#3b3b3b" fo:font-size="4.5pt" style:font-size-asian="4.5pt"/>
    </style:style>
    <style:style style:name="T1123" style:family="text">
      <style:text-properties fo:color="#3b3b3b" fo:font-size="4.5pt" fo:letter-spacing="-0.002in" style:font-size-asian="4.5pt"/>
    </style:style>
    <style:style style:name="T1124" style:family="text">
      <style:text-properties fo:color="#3b3b3b" fo:font-size="4.5pt" fo:letter-spacing="-0.0028in" style:font-size-asian="4.5pt"/>
    </style:style>
    <style:style style:name="T1125" style:family="text">
      <style:text-properties fo:color="#3b3b3b" fo:font-size="4.5pt" fo:letter-spacing="-0.0016in" style:font-size-asian="4.5pt"/>
    </style:style>
    <style:style style:name="T1126" style:family="text">
      <style:text-properties fo:color="#3b3b3b" fo:font-size="4.5pt" fo:letter-spacing="0.0091in" style:font-size-asian="4.5pt"/>
    </style:style>
    <style:style style:name="T1127" style:family="text">
      <style:text-properties fo:color="#3b3b3b" fo:font-size="4.5pt" fo:letter-spacing="0.0055in" style:font-size-asian="4.5pt"/>
    </style:style>
    <style:style style:name="T1128" style:family="text">
      <style:text-properties fo:color="#3b3b3b" fo:font-size="4.5pt" fo:letter-spacing="0.0126in" style:font-size-asian="4.5pt"/>
    </style:style>
    <style:style style:name="T1129" style:family="text">
      <style:text-properties fo:color="#3b3b3b" fo:font-size="4.5pt" fo:letter-spacing="0.0008in" style:font-size-asian="4.5pt"/>
    </style:style>
    <style:style style:name="T1130" style:family="text">
      <style:text-properties fo:color="#2a2a2a" fo:font-size="4.5pt" fo:letter-spacing="-0.0016in" style:font-size-asian="4.5pt"/>
    </style:style>
    <style:style style:name="T1131" style:family="text">
      <style:text-properties fo:color="#2a2a2a" fo:font-size="4.5pt" fo:letter-spacing="0.022in" style:font-size-asian="4.5pt"/>
    </style:style>
    <style:style style:name="T1132" style:family="text">
      <style:text-properties fo:color="#3b3b3b" fo:font-size="4.5pt" fo:letter-spacing="0.0118in" style:font-size-asian="4.5pt"/>
    </style:style>
    <style:style style:name="T1133" style:family="text">
      <style:text-properties fo:color="#3b3b3b" fo:font-size="4.5pt" fo:letter-spacing="0.0209in" style:font-size-asian="4.5pt"/>
    </style:style>
    <style:style style:name="T1134" style:family="text">
      <style:text-properties fo:color="#3b3b3b" fo:font-size="4.5pt" fo:letter-spacing="0.0134in" style:font-size-asian="4.5pt"/>
    </style:style>
    <style:style style:name="T1135" style:family="text">
      <style:text-properties fo:color="#2a2a2a" fo:font-size="4.5pt" fo:letter-spacing="-0.0035in" fo:font-weight="bold" style:font-size-asian="4.5pt" style:font-weight-asian="bold"/>
    </style:style>
    <style:style style:name="T1136" style:family="text">
      <style:text-properties fo:color="#3b3b3b" fo:font-size="4.5pt" fo:letter-spacing="-0.0043in" style:font-size-asian="4.5pt"/>
    </style:style>
    <style:style style:name="T1137" style:family="text">
      <style:text-properties fo:color="#3b3b3b" fo:font-size="4.5pt" fo:letter-spacing="0.0028in" style:font-size-asian="4.5pt"/>
    </style:style>
    <style:style style:name="T1138" style:family="text">
      <style:text-properties fo:color="#3b3b3b" fo:font-size="4.5pt" fo:letter-spacing="-0.0055in" style:font-size-asian="4.5pt"/>
    </style:style>
    <style:style style:name="T1139" style:family="text">
      <style:text-properties fo:color="#3b3b3b" fo:font-size="4.5pt" fo:letter-spacing="-0.0047in" style:font-size-asian="4.5pt"/>
    </style:style>
    <style:style style:name="T1140" style:family="text">
      <style:text-properties fo:color="#2a2a2a" fo:font-size="4.5pt" fo:letter-spacing="-0.0043in" style:font-size-asian="4.5pt"/>
    </style:style>
    <style:style style:name="T1141" style:family="text">
      <style:text-properties fo:color="#3b3b3b" fo:font-size="4.5pt" fo:letter-spacing="0.002in" style:font-size-asian="4.5pt"/>
    </style:style>
    <style:style style:name="T1142" style:family="text">
      <style:text-properties fo:color="#2a2a2a" fo:font-size="4.5pt" fo:letter-spacing="-0.0035in" style:font-size-asian="4.5pt"/>
    </style:style>
    <style:style style:name="T1143" style:family="text">
      <style:text-properties fo:font-size="8pt" fo:letter-spacing="-0.0028in" fo:font-weight="bold" style:font-size-asian="8pt" style:font-weight-asian="bold" style:text-scale="105%"/>
    </style:style>
    <style:style style:name="T1144" style:family="text">
      <style:text-properties fo:font-size="8pt" fo:letter-spacing="-0.0047in" style:font-size-asian="8pt" style:text-scale="105%"/>
    </style:style>
    <style:style style:name="T1145" style:family="text">
      <style:text-properties fo:font-size="5pt" fo:font-weight="bold" style:font-size-asian="5pt" style:font-weight-asian="bold" style:text-scale="105%"/>
    </style:style>
    <style:style style:name="T1146" style:family="text">
      <style:text-properties fo:font-size="5pt" fo:letter-spacing="-0.002in" fo:font-weight="bold" style:font-size-asian="5pt" style:font-weight-asian="bold" style:text-scale="105%"/>
    </style:style>
    <style:style style:name="T1147" style:family="text">
      <style:text-properties fo:font-size="5pt" fo:letter-spacing="-0.0008in" fo:font-weight="bold" style:font-size-asian="5pt" style:font-weight-asian="bold" style:text-scale="105%"/>
    </style:style>
    <style:style style:name="T1148" style:family="text">
      <style:text-properties fo:font-size="5pt" fo:letter-spacing="-0.0043in" fo:font-weight="bold" style:font-size-asian="5pt" style:font-weight-asian="bold" style:text-scale="105%"/>
    </style:style>
    <style:style style:name="T1149" style:family="text">
      <style:text-properties fo:font-size="5pt" fo:letter-spacing="-0.0028in" fo:font-weight="bold" style:font-size-asian="5pt" style:font-weight-asian="bold" style:text-scale="105%"/>
    </style:style>
    <style:style style:name="T1150" style:family="text">
      <style:text-properties fo:font-size="5pt" fo:letter-spacing="-0.0047in" fo:font-weight="bold" style:font-size-asian="5pt" style:font-weight-asian="bold" style:text-scale="105%"/>
    </style:style>
    <style:style style:name="T1151" style:family="text">
      <style:text-properties fo:font-size="5pt" fo:letter-spacing="-0.002in" style:font-size-asian="5pt" style:text-scale="105%"/>
    </style:style>
    <style:style style:name="T1152" style:family="text">
      <style:text-properties fo:font-size="5pt" fo:letter-spacing="-0.0055in" style:font-size-asian="5pt" style:text-scale="105%"/>
    </style:style>
    <style:style style:name="T1153" style:family="text">
      <style:text-properties fo:font-size="5pt" fo:letter-spacing="-0.0047in" style:font-size-asian="5pt" style:text-scale="105%"/>
    </style:style>
    <style:style style:name="T1154" style:family="text">
      <style:text-properties fo:font-size="5pt" fo:letter-spacing="-0.0016in" style:font-size-asian="5pt" style:text-scale="105%"/>
    </style:style>
    <style:style style:name="T1155" style:family="text">
      <style:text-properties fo:font-size="5pt" fo:letter-spacing="-0.0035in" style:font-size-asian="5pt" style:text-scale="105%"/>
    </style:style>
    <style:style style:name="T1156" style:family="text">
      <style:text-properties fo:font-size="5pt" fo:letter-spacing="-0.0008in" style:font-size-asian="5pt" style:text-scale="105%"/>
    </style:style>
    <style:style style:name="T1157" style:family="text">
      <style:text-properties fo:font-size="5pt" fo:letter-spacing="0.0016in" fo:font-weight="bold" style:font-size-asian="5pt" style:font-weight-asian="bold" style:text-scale="105%"/>
    </style:style>
    <style:style style:name="T1158" style:family="text">
      <style:text-properties fo:font-size="5pt" fo:letter-spacing="-0.0028in" style:font-size-asian="5pt" style:text-scale="105%"/>
    </style:style>
    <style:style style:name="T1159" style:family="text">
      <style:text-properties fo:font-size="5pt" fo:letter-spacing="0.028in" style:font-size-asian="5pt" style:text-scale="105%"/>
    </style:style>
    <style:style style:name="T1160" style:family="text">
      <style:text-properties fo:font-size="5pt" fo:letter-spacing="0.0508in" style:font-size-asian="5pt" style:text-scale="105%"/>
    </style:style>
    <style:style style:name="T1161" style:family="text">
      <style:text-properties fo:font-size="5pt" fo:letter-spacing="0.0543in" style:font-size-asian="5pt" style:text-scale="105%"/>
    </style:style>
    <style:style style:name="T1162" style:family="text">
      <style:text-properties fo:font-size="5pt" fo:letter-spacing="0.0547in" style:font-size-asian="5pt" style:text-scale="105%"/>
    </style:style>
    <style:style style:name="T1163" style:family="text">
      <style:text-properties fo:font-size="5pt" fo:letter-spacing="0.0071in" style:font-size-asian="5pt" style:text-scale="105%"/>
    </style:style>
    <style:style style:name="T1164" style:family="text">
      <style:text-properties fo:font-size="5pt" fo:letter-spacing="0.0008in" style:font-size-asian="5pt" style:text-scale="105%"/>
    </style:style>
    <style:style style:name="T1165" style:family="text">
      <style:text-properties fo:font-size="5pt" fo:letter-spacing="0.0555in" style:font-size-asian="5pt" style:text-scale="105%"/>
    </style:style>
    <style:style style:name="T1166" style:family="text">
      <style:text-properties fo:font-size="5pt" fo:letter-spacing="0.0217in" style:font-size-asian="5pt" style:text-scale="105%"/>
    </style:style>
    <style:style style:name="T1167" style:family="text">
      <style:text-properties fo:font-size="5pt" fo:letter-spacing="0.0228in" style:font-size-asian="5pt" style:text-scale="105%"/>
    </style:style>
    <style:style style:name="T1168" style:family="text">
      <style:text-properties fo:font-size="5pt" fo:letter-spacing="0.0236in" style:font-size-asian="5pt" style:text-scale="105%"/>
    </style:style>
    <style:style style:name="T1169" style:family="text">
      <style:text-properties fo:color="#262626" fo:font-size="5.5pt" fo:letter-spacing="-0.0016in" style:font-size-asian="5.5pt"/>
    </style:style>
    <style:style style:name="T1170" style:family="text">
      <style:text-properties fo:color="#262626" fo:font-size="5.5pt" fo:letter-spacing="0.002in" style:font-size-asian="5.5pt"/>
    </style:style>
    <style:style style:name="T1171" style:family="text">
      <style:text-properties fo:color="#505050" fo:font-size="5.5pt" fo:letter-spacing="-0.0016in" style:font-size-asian="5.5pt"/>
    </style:style>
    <style:style style:name="T1172" style:family="text">
      <style:text-properties fo:color="#505050" fo:font-size="5.5pt" fo:letter-spacing="-0.0043in" style:font-size-asian="5.5pt"/>
    </style:style>
    <style:style style:name="T1173" style:family="text">
      <style:text-properties fo:color="#111111" fo:font-size="5.5pt" fo:letter-spacing="-0.0016in" style:font-size-asian="5.5pt"/>
    </style:style>
    <style:style style:name="T1174" style:family="text">
      <style:text-properties fo:color="#262626" fo:font-size="5.5pt" style:font-size-asian="5.5pt"/>
    </style:style>
    <style:style style:name="T1175" style:family="text">
      <style:text-properties fo:color="#262626" fo:font-size="5.5pt" fo:letter-spacing="-0.002in" style:font-size-asian="5.5pt"/>
    </style:style>
    <style:style style:name="T1176" style:family="text">
      <style:text-properties fo:color="#111111" fo:font-size="5.5pt" fo:letter-spacing="0.028in" style:font-size-asian="5.5pt"/>
    </style:style>
    <style:style style:name="T1177" style:family="text">
      <style:text-properties fo:color="#111111" fo:font-size="5.5pt" style:font-size-asian="5.5pt"/>
    </style:style>
    <style:style style:name="T1178" style:family="text">
      <style:text-properties fo:color="#111111" fo:font-size="5.5pt" fo:letter-spacing="-0.0043in" style:font-size-asian="5.5pt"/>
    </style:style>
    <style:style style:name="T1179" style:family="text">
      <style:text-properties fo:color="#111111" fo:font-size="5.5pt" fo:letter-spacing="-0.0028in" style:font-size-asian="5.5pt"/>
    </style:style>
    <style:style style:name="T1180" style:family="text">
      <style:text-properties fo:color="#030303" fo:font-size="5.5pt" fo:letter-spacing="-0.0016in" style:font-size-asian="5.5pt"/>
    </style:style>
    <style:style style:name="T1181" style:family="text">
      <style:text-properties fo:color="#030303" fo:font-size="5.5pt" style:font-size-asian="5.5pt"/>
    </style:style>
    <style:style style:name="T1182" style:family="text">
      <style:text-properties fo:color="#030303" fo:font-size="5.5pt" fo:letter-spacing="-0.0043in" style:font-size-asian="5.5pt"/>
    </style:style>
    <style:style style:name="T1183" style:family="text">
      <style:text-properties fo:color="#3d3d3d" fo:font-size="5.5pt" fo:letter-spacing="-0.0016in" style:font-size-asian="5.5pt"/>
    </style:style>
    <style:style style:name="T1184" style:family="text">
      <style:text-properties fo:color="#030303" fo:font-size="5.5pt" fo:letter-spacing="-0.0028in" style:font-size-asian="5.5pt"/>
    </style:style>
    <style:style style:name="T1185" style:family="text">
      <style:text-properties fo:color="#030303" fo:font-size="5.5pt" fo:letter-spacing="-0.002in" style:font-size-asian="5.5pt"/>
    </style:style>
    <style:style style:name="T1186" style:family="text">
      <style:text-properties fo:color="#111111" fo:font-size="5.5pt" fo:letter-spacing="0.0008in" style:font-size-asian="5.5pt"/>
    </style:style>
    <style:style style:name="T1187" style:family="text">
      <style:text-properties fo:color="#030303" fo:font-size="5.5pt" fo:letter-spacing="0.0091in" style:font-size-asian="5.5pt"/>
    </style:style>
    <style:style style:name="T1188" style:family="text">
      <style:text-properties fo:color="#030303" fo:font-size="5pt" fo:letter-spacing="-0.0028in" style:font-size-asian="5pt" style:text-scale="115%"/>
    </style:style>
    <style:style style:name="T1189" style:family="text">
      <style:text-properties fo:color="#646464" fo:font-size="5pt" fo:letter-spacing="-0.0028in" style:font-size-asian="5pt" style:text-scale="115%"/>
    </style:style>
    <style:style style:name="T1190" style:family="text">
      <style:text-properties fo:color="#111111" fo:font-size="5.5pt" fo:letter-spacing="-0.0047in" style:font-size-asian="5.5pt"/>
    </style:style>
    <style:style style:name="T1191" style:family="text">
      <style:text-properties fo:color="#111111" fo:font-size="5.5pt" fo:letter-spacing="0.0028in" style:font-size-asian="5.5pt"/>
    </style:style>
    <style:style style:name="T1192" style:family="text">
      <style:text-properties fo:color="#030303" fo:font-size="5.5pt" fo:letter-spacing="0.0047in" style:font-size-asian="5.5pt"/>
    </style:style>
    <style:style style:name="T1193" style:family="text">
      <style:text-properties fo:color="#262626" fo:font-size="5.5pt" fo:letter-spacing="-0.0028in" style:font-size-asian="5.5pt"/>
    </style:style>
    <style:style style:name="T1194" style:family="text">
      <style:text-properties fo:color="#262626" fo:font-size="5.5pt" fo:letter-spacing="0.0063in" style:font-size-asian="5.5pt"/>
    </style:style>
    <style:style style:name="T1195" style:family="text">
      <style:text-properties fo:color="#262626" fo:font-size="5.5pt" fo:letter-spacing="0.0165in" style:font-size-asian="5.5pt"/>
    </style:style>
    <style:style style:name="T1196" style:family="text">
      <style:text-properties fo:color="#3d3d3d" fo:font-size="5.5pt" fo:letter-spacing="-0.0028in" style:font-size-asian="5.5pt"/>
    </style:style>
    <style:style style:name="T1197" style:family="text">
      <style:text-properties fo:color="#262626" fo:font-size="5.5pt" fo:letter-spacing="0.0028in" style:font-size-asian="5.5pt"/>
    </style:style>
    <style:style style:name="T1198" style:family="text">
      <style:text-properties fo:color="#111111" fo:font-size="5.5pt" fo:letter-spacing="-0.0071in" style:font-size-asian="5.5pt"/>
    </style:style>
    <style:style style:name="T1199" style:family="text">
      <style:text-properties fo:color="#3d3d3d" fo:font-size="5.5pt" style:font-size-asian="5.5pt"/>
    </style:style>
    <style:style style:name="T1200" style:family="text">
      <style:text-properties fo:color="#262626" fo:font-size="5.5pt" fo:letter-spacing="0.028in" style:font-size-asian="5.5pt"/>
    </style:style>
    <style:style style:name="T1201" style:family="text">
      <style:text-properties fo:color="#262626" fo:font-size="5.5pt" fo:letter-spacing="-0.0055in" style:font-size-asian="5.5pt"/>
    </style:style>
    <style:style style:name="T1202" style:family="text">
      <style:text-properties fo:color="#646464" fo:font-size="5.5pt" style:font-size-asian="5.5pt"/>
    </style:style>
    <style:style style:name="T1203" style:family="text">
      <style:text-properties fo:color="#646464" fo:font-size="5.5pt" fo:letter-spacing="-0.0047in" style:font-size-asian="5.5pt"/>
    </style:style>
    <style:style style:name="T1204" style:family="text">
      <style:text-properties fo:color="#262626" fo:font-size="5.5pt" fo:letter-spacing="-0.0047in" style:font-size-asian="5.5pt"/>
    </style:style>
    <style:style style:name="T1205" style:family="text">
      <style:text-properties fo:color="#505050" fo:font-size="5.5pt" style:font-size-asian="5.5pt"/>
    </style:style>
    <style:style style:name="T1206" style:family="text">
      <style:text-properties fo:color="#505050" fo:font-size="5.5pt" fo:letter-spacing="-0.0055in" style:font-size-asian="5.5pt"/>
    </style:style>
    <style:style style:name="T1207" style:family="text">
      <style:text-properties fo:color="#3d3d3d" fo:font-size="5.5pt" fo:letter-spacing="-0.002in" style:font-size-asian="5.5pt"/>
    </style:style>
    <style:style style:name="T1208" style:family="text">
      <style:text-properties fo:color="#262626" fo:font-size="5.5pt" fo:letter-spacing="-0.0008in" style:font-size-asian="5.5pt"/>
    </style:style>
    <style:style style:name="T1209" style:family="text">
      <style:text-properties fo:color="#3d3d3d" style:text-position="50% 100%" style:font-name="Times New Roman" fo:font-size="3pt" style:font-size-asian="3pt"/>
    </style:style>
    <style:style style:name="T1210" style:family="text">
      <style:text-properties fo:color="#111111" fo:font-size="5.5pt" fo:letter-spacing="-0.0035in" style:font-size-asian="5.5pt"/>
    </style:style>
    <style:style style:name="T1211" style:family="text">
      <style:text-properties fo:color="#505050" style:text-position="50% 100%" style:font-name="Times New Roman" fo:font-size="3pt" style:font-size-asian="3pt"/>
    </style:style>
    <style:style style:name="T1212" style:family="text">
      <style:text-properties fo:color="#505050" style:text-position="50% 100%" style:font-name="Times New Roman" fo:font-size="3pt" fo:letter-spacing="0.011in" style:font-size-asian="3pt"/>
    </style:style>
    <style:style style:name="T1213" style:family="text">
      <style:text-properties fo:color="#505050" fo:font-size="5.5pt" fo:letter-spacing="-0.0035in" style:font-size-asian="5.5pt"/>
    </style:style>
    <style:style style:name="T1214" style:family="text">
      <style:text-properties fo:color="#262626" fo:font-size="5.5pt" fo:letter-spacing="-0.0043in" style:font-size-asian="5.5pt"/>
    </style:style>
    <style:style style:name="T1215" style:family="text">
      <style:text-properties fo:color="#030303" fo:font-size="5.5pt" fo:letter-spacing="-0.0035in" style:font-size-asian="5.5pt"/>
    </style:style>
    <style:style style:name="T1216" style:family="text">
      <style:text-properties fo:color="#262626" fo:font-size="5.5pt" fo:letter-spacing="-0.0035in" style:font-size-asian="5.5pt"/>
    </style:style>
    <style:style style:name="T1217" style:family="text">
      <style:text-properties fo:color="#111111" fo:font-size="5.5pt" fo:letter-spacing="-0.002in" style:font-size-asian="5.5pt"/>
    </style:style>
    <style:style style:name="T1218" style:family="text">
      <style:text-properties fo:color="#646464" fo:font-size="5.5pt" fo:letter-spacing="-0.0016in" style:font-size-asian="5.5pt"/>
    </style:style>
    <style:style style:name="T1219" style:family="text">
      <style:text-properties fo:color="#030303" fo:font-size="5.5pt" fo:letter-spacing="0.0055in" style:font-size-asian="5.5pt"/>
    </style:style>
    <style:style style:name="T1220" style:family="text">
      <style:text-properties fo:color="#030303" fo:font-size="5.5pt" fo:letter-spacing="0.0035in" style:font-size-asian="5.5pt"/>
    </style:style>
    <style:style style:name="T1221" style:family="text">
      <style:text-properties fo:color="#030303" fo:font-size="5.5pt" fo:letter-spacing="-0.0047in" style:font-size-asian="5.5pt"/>
    </style:style>
    <style:style style:name="T1222" style:family="text">
      <style:text-properties fo:color="#030303" fo:font-size="5.5pt" fo:letter-spacing="0.028in" style:font-size-asian="5.5pt"/>
    </style:style>
    <style:style style:name="T1223" style:family="text">
      <style:text-properties fo:color="#030303" fo:font-size="8pt" fo:letter-spacing="0.0555in" fo:font-weight="bold" style:font-size-asian="8pt" style:font-weight-asian="bold"/>
    </style:style>
    <style:style style:name="T1224" style:family="text">
      <style:text-properties fo:color="#030303" fo:font-size="8pt" style:font-size-asian="8pt"/>
    </style:style>
    <style:style style:name="T1225" style:family="text">
      <style:text-properties fo:color="#030303" fo:font-size="8pt" fo:letter-spacing="0.0555in" style:font-size-asian="8pt"/>
    </style:style>
    <style:style style:name="T1226" style:family="text">
      <style:text-properties fo:color="#030303" fo:font-size="8pt" fo:letter-spacing="0.0528in" style:font-size-asian="8pt"/>
    </style:style>
    <style:style style:name="T1227" style:family="text">
      <style:text-properties fo:color="#030303" fo:font-size="8pt" fo:letter-spacing="0.05in" style:font-size-asian="8pt"/>
    </style:style>
    <style:style style:name="T1228" style:family="text">
      <style:text-properties fo:color="#030303" fo:font-size="8pt" fo:letter-spacing="0.028in" style:font-size-asian="8pt"/>
    </style:style>
    <style:style style:name="T1229" style:family="text">
      <style:text-properties fo:color="#030303" style:text-position="13% 100%" style:font-name="Times New Roman" fo:font-size="8pt" fo:letter-spacing="0.0102in" style:font-size-asian="8pt"/>
    </style:style>
    <style:style style:name="T1230" style:family="text">
      <style:text-properties fo:color="#030303" fo:font-size="8pt" fo:letter-spacing="0.0244in" style:font-size-asian="8pt"/>
    </style:style>
    <style:style style:name="T1231" style:family="text">
      <style:text-properties fo:color="#030303" fo:font-size="8pt" style:font-size-asian="8pt" style:text-scale="105%"/>
    </style:style>
    <style:style style:name="T1232" style:family="text">
      <style:text-properties fo:color="#030303" fo:font-size="8pt" fo:letter-spacing="-0.002in" style:font-size-asian="8pt" style:text-scale="105%"/>
    </style:style>
    <style:style style:name="T1233" style:family="text">
      <style:text-properties fo:color="#030303" fo:font-size="8pt" fo:letter-spacing="-0.0083in" style:font-size-asian="8pt" style:text-scale="105%"/>
    </style:style>
    <style:style style:name="T1234" style:family="text">
      <style:text-properties fo:color="#030303" fo:font-size="8pt" fo:letter-spacing="-0.0075in" style:font-size-asian="8pt" style:text-scale="105%"/>
    </style:style>
    <style:style style:name="T1235" style:family="text">
      <style:text-properties fo:color="#030303" fo:font-size="8pt" fo:letter-spacing="0.0272in" style:font-size-asian="8pt" style:text-scale="105%"/>
    </style:style>
    <style:style style:name="T1236" style:family="text">
      <style:text-properties fo:color="#030303" fo:font-size="8pt" fo:letter-spacing="0.022in" style:font-size-asian="8pt"/>
    </style:style>
    <style:style style:name="T1237" style:family="text">
      <style:text-properties fo:color="#030303" fo:font-size="8pt" fo:letter-spacing="0.0252in" style:font-size-asian="8pt"/>
    </style:style>
    <style:style style:name="T1238" style:family="text">
      <style:text-properties fo:color="#030303" fo:font-size="8pt" fo:letter-spacing="0.0193in" style:font-size-asian="8pt"/>
    </style:style>
    <style:style style:name="T1239" style:family="text">
      <style:text-properties fo:color="#030303" fo:font-size="8pt" fo:letter-spacing="0.0055in" fo:font-weight="bold" style:font-size-asian="8pt" style:font-weight-asian="bold" style:text-scale="105%"/>
    </style:style>
    <style:style style:name="T1240" style:family="text">
      <style:text-properties fo:color="#111111" fo:font-size="8pt" style:font-size-asian="8pt" style:text-scale="105%"/>
    </style:style>
    <style:style style:name="T1241" style:family="text">
      <style:text-properties fo:color="#111111" fo:font-size="8pt" fo:letter-spacing="0.0055in" style:font-size-asian="8pt" style:text-scale="105%"/>
    </style:style>
    <style:style style:name="T1242" style:family="text">
      <style:text-properties fo:color="#030303" fo:font-size="8pt" fo:letter-spacing="-0.0035in" style:font-size-asian="8pt" style:text-scale="105%"/>
    </style:style>
    <style:style style:name="T1243" style:family="text">
      <style:text-properties fo:color="#030303" fo:font-size="8pt" fo:letter-spacing="0.048in" fo:font-weight="bold" style:font-size-asian="8pt" style:font-weight-asian="bold"/>
    </style:style>
    <style:style style:name="T1244" style:family="text">
      <style:text-properties fo:color="#030303" fo:font-size="8pt" fo:letter-spacing="0.0319in" fo:font-weight="bold" style:font-size-asian="8pt" style:font-weight-asian="bold"/>
    </style:style>
    <style:style style:name="T1245" style:family="text">
      <style:text-properties fo:color="#030303" fo:font-size="8pt" fo:letter-spacing="0.052in" fo:font-weight="bold" style:font-size-asian="8pt" style:font-weight-asian="bold" style:text-scale="150%"/>
    </style:style>
    <style:style style:name="T1246" style:family="text">
      <style:text-properties fo:color="#030303" fo:font-weight="bold" style:font-weight-asian="bold"/>
    </style:style>
    <style:style style:name="T1247" style:family="text">
      <style:text-properties fo:color="#030303"/>
    </style:style>
    <style:style style:name="T1248" style:family="text">
      <style:text-properties fo:color="#3d3d3d"/>
    </style:style>
    <style:style style:name="T1249" style:family="text">
      <style:text-properties fo:color="#030303" fo:letter-spacing="0.028in"/>
    </style:style>
    <style:style style:name="T1250" style:family="text">
      <style:text-properties fo:color="#111111" fo:letter-spacing="0.028in"/>
    </style:style>
    <style:style style:name="T1251" style:family="text">
      <style:text-properties fo:color="#030303" fo:letter-spacing="0.0252in"/>
    </style:style>
    <style:style style:name="T1252" style:family="text">
      <style:text-properties fo:color="#030303" fo:letter-spacing="0.0228in"/>
    </style:style>
    <style:style style:name="T1253" style:family="text">
      <style:text-properties fo:color="#030303" fo:font-size="8pt" fo:letter-spacing="0.0071in" fo:font-weight="bold" style:font-size-asian="8pt" style:font-weight-asian="bold" style:text-scale="105%"/>
    </style:style>
    <style:style style:name="T1254" style:family="text">
      <style:text-properties fo:color="#030303" fo:font-size="8pt" fo:letter-spacing="0.0138in" fo:font-weight="bold" style:font-size-asian="8pt" style:font-weight-asian="bold" style:text-scale="105%"/>
    </style:style>
    <style:style style:name="T1255" style:family="text">
      <style:text-properties fo:color="#111111" fo:font-size="8pt" fo:letter-spacing="-0.0016in" style:font-size-asian="8pt" style:text-scale="105%"/>
    </style:style>
    <style:style style:name="T1256" style:family="text">
      <style:text-properties fo:color="#030303" fo:font-size="8pt" fo:letter-spacing="0.0165in" fo:font-weight="bold" style:font-size-asian="8pt" style:font-weight-asian="bold" style:text-scale="105%"/>
    </style:style>
    <style:style style:name="T1257" style:family="text">
      <style:text-properties fo:color="#3d3d3d" fo:font-size="4.5pt" style:font-size-asian="4.5pt"/>
    </style:style>
    <style:style style:name="T1258" style:family="text">
      <style:text-properties fo:color="#3d3d3d" fo:font-size="4.5pt" fo:letter-spacing="-0.0028in" style:font-size-asian="4.5pt"/>
    </style:style>
    <style:style style:name="T1259" style:family="text">
      <style:text-properties fo:color="#3d3d3d" fo:font-size="4.5pt" fo:letter-spacing="-0.0047in" style:font-size-asian="4.5pt"/>
    </style:style>
    <style:style style:name="T1260" style:family="text">
      <style:text-properties fo:color="#3d3d3d" fo:font-size="4.5pt" fo:letter-spacing="-0.0016in" style:font-size-asian="4.5pt"/>
    </style:style>
    <style:style style:name="T1261" style:family="text">
      <style:text-properties fo:color="#3d3d3d" fo:font-size="4.5pt" fo:letter-spacing="-0.0055in" style:font-size-asian="4.5pt"/>
    </style:style>
    <style:style style:name="T1262" style:family="text">
      <style:text-properties fo:color="#262626" fo:font-size="4.5pt" style:font-size-asian="4.5pt"/>
    </style:style>
    <style:style style:name="T1263" style:family="text">
      <style:text-properties fo:color="#262626" fo:font-size="4.5pt" fo:letter-spacing="-0.0047in" style:font-size-asian="4.5pt"/>
    </style:style>
    <style:style style:name="T1264" style:family="text">
      <style:text-properties fo:color="#262626" fo:font-size="4.5pt" fo:letter-spacing="-0.0008in" style:font-size-asian="4.5pt"/>
    </style:style>
    <style:style style:name="T1265" style:family="text">
      <style:text-properties fo:color="#111111" fo:font-size="4.5pt" style:font-size-asian="4.5pt"/>
    </style:style>
    <style:style style:name="T1266" style:family="text">
      <style:text-properties fo:color="#262626" fo:font-size="4.5pt" fo:letter-spacing="0.028in" style:font-size-asian="4.5pt"/>
    </style:style>
    <style:style style:name="T1267" style:family="text">
      <style:text-properties fo:color="#3d3d3d" fo:font-size="4.5pt" fo:letter-spacing="-0.0008in" style:font-size-asian="4.5pt"/>
    </style:style>
    <style:style style:name="T1268" style:family="text">
      <style:text-properties fo:color="#3d3d3d" fo:font-size="4.5pt" fo:letter-spacing="-0.002in" style:font-size-asian="4.5pt"/>
    </style:style>
    <style:style style:name="T1269" style:family="text">
      <style:text-properties fo:color="#262626" fo:font-size="4.5pt" fo:letter-spacing="-0.0028in" style:font-size-asian="4.5pt"/>
    </style:style>
    <style:style style:name="T1270" style:family="text">
      <style:text-properties style:font-name="Arial"/>
    </style:style>
    <style:style style:name="T1271" style:family="text">
      <style:text-properties style:font-name="Arial" fo:letter-spacing="0.0055in"/>
    </style:style>
    <style:style style:name="T1272" style:family="text">
      <style:text-properties style:font-name="Arial" fo:letter-spacing="0.002in"/>
    </style:style>
    <style:style style:name="T1273" style:family="text">
      <style:text-properties style:font-name="Arial" fo:letter-spacing="0.0063in"/>
    </style:style>
    <style:style style:name="T1274" style:family="text">
      <style:text-properties fo:font-size="8.5pt" fo:font-weight="bold" style:font-size-asian="8.5pt" style:font-weight-asian="bold"/>
    </style:style>
    <style:style style:name="T1275" style:family="text">
      <style:text-properties fo:font-size="8.5pt" fo:letter-spacing="0.002in" fo:font-weight="bold" style:font-size-asian="8.5pt" style:font-weight-asian="bold"/>
    </style:style>
    <style:style style:name="T1276" style:family="text">
      <style:text-properties fo:font-size="8.5pt" fo:letter-spacing="0.0063in" fo:font-weight="bold" style:font-size-asian="8.5pt" style:font-weight-asian="bold"/>
    </style:style>
    <style:style style:name="T1277" style:family="text">
      <style:text-properties fo:font-size="8.5pt" fo:letter-spacing="0.0098in" fo:font-weight="bold" style:font-size-asian="8.5pt" style:font-weight-asian="bold"/>
    </style:style>
    <style:style style:name="T1278" style:family="text">
      <style:text-properties fo:font-size="8.5pt" style:font-size-asian="8.5pt"/>
    </style:style>
    <style:style style:name="T1279" style:family="text">
      <style:text-properties fo:font-size="8.5pt" fo:letter-spacing="0.0083in" style:font-size-asian="8.5pt"/>
    </style:style>
    <style:style style:name="T1280" style:family="text">
      <style:text-properties fo:font-size="8.5pt" fo:letter-spacing="0.0071in" style:font-size-asian="8.5pt"/>
    </style:style>
    <style:style style:name="T1281" style:family="text">
      <style:text-properties fo:font-size="8.5pt" fo:letter-spacing="0.0008in" style:font-size-asian="8.5pt"/>
    </style:style>
    <style:style style:name="T1282" style:family="text">
      <style:text-properties fo:font-size="8.5pt" fo:letter-spacing="-0.0016in" style:font-size-asian="8.5pt"/>
    </style:style>
    <style:style style:name="T1283" style:family="text">
      <style:text-properties fo:font-size="8.5pt" fo:letter-spacing="-0.0016in" fo:font-weight="bold" style:font-size-asian="8.5pt" style:font-weight-asian="bold"/>
    </style:style>
    <style:style style:name="T1284" style:family="text">
      <style:text-properties fo:font-size="8.5pt" fo:letter-spacing="-0.0028in" fo:font-weight="bold" style:font-size-asian="8.5pt" style:font-weight-asian="bold"/>
    </style:style>
    <style:style style:name="T1285" style:family="text">
      <style:text-properties fo:font-size="8.5pt" fo:letter-spacing="0.0307in" fo:font-weight="bold" style:font-size-asian="8.5pt" style:font-weight-asian="bold"/>
    </style:style>
    <style:style style:name="T1286" style:family="text">
      <style:text-properties fo:font-size="8.5pt" fo:letter-spacing="-0.002in" style:font-size-asian="8.5pt"/>
    </style:style>
    <style:style style:name="T1287" style:family="text">
      <style:text-properties fo:font-size="8.5pt" fo:letter-spacing="-0.0071in" style:font-size-asian="8.5pt"/>
    </style:style>
    <style:style style:name="T1288" style:family="text">
      <style:text-properties fo:font-size="8.5pt" fo:letter-spacing="-0.0047in" style:font-size-asian="8.5pt"/>
    </style:style>
    <style:style style:name="T1289" style:family="text">
      <style:text-properties fo:font-size="8.5pt" fo:letter-spacing="-0.0075in" style:font-size-asian="8.5pt"/>
    </style:style>
    <style:style style:name="T1290" style:family="text">
      <style:text-properties fo:font-size="8.5pt" fo:letter-spacing="-0.0083in" style:font-size-asian="8.5pt"/>
    </style:style>
    <style:style style:name="T1291" style:family="text">
      <style:text-properties fo:font-size="8.5pt" fo:letter-spacing="-0.0035in" style:font-size-asian="8.5pt"/>
    </style:style>
    <style:style style:name="T1292" style:family="text">
      <style:text-properties fo:font-size="8.5pt" fo:letter-spacing="-0.0008in" style:font-size-asian="8.5pt"/>
    </style:style>
    <style:style style:name="T1293" style:family="text">
      <style:text-properties fo:font-size="5pt" fo:letter-spacing="0.0008in" fo:font-weight="bold" style:font-size-asian="5pt" style:font-weight-asian="bold" style:text-scale="105%"/>
    </style:style>
    <style:style style:name="T1294" style:family="text">
      <style:text-properties fo:font-size="5pt" fo:letter-spacing="0.002in" style:font-size-asian="5pt" style:text-scale="105%"/>
    </style:style>
    <style:style style:name="T1295" style:family="text">
      <style:text-properties fo:font-size="5pt" fo:letter-spacing="0.0028in" style:font-size-asian="5pt" style:text-scale="105%"/>
    </style:style>
    <style:style style:name="T1296" style:family="text">
      <style:text-properties fo:font-size="4.5pt" fo:letter-spacing="0.0047in" style:font-size-asian="4.5pt"/>
    </style:style>
    <style:style style:name="T1297" style:family="text">
      <style:text-properties fo:font-size="4.5pt" fo:letter-spacing="0.0055in" style:font-size-asian="4.5pt"/>
    </style:style>
    <style:style style:name="T1298" style:family="text">
      <style:text-properties fo:font-size="4.5pt" fo:letter-spacing="0.0091in" style:font-size-asian="4.5pt"/>
    </style:style>
    <style:style style:name="T1299" style:family="text">
      <style:text-properties fo:color="#0c0c0c" fo:font-size="5pt" fo:font-weight="bold" style:font-size-asian="5pt" style:font-weight-asian="bold"/>
    </style:style>
    <style:style style:name="T1300" style:family="text">
      <style:text-properties fo:color="#0c0c0c" fo:font-size="5pt" fo:letter-spacing="0.0075in" fo:font-weight="bold" style:font-size-asian="5pt" style:font-weight-asian="bold"/>
    </style:style>
    <style:style style:name="T1301" style:family="text">
      <style:text-properties fo:color="#0c0c0c" fo:font-size="5pt" fo:letter-spacing="-0.0016in" fo:font-weight="bold" style:font-size-asian="5pt" style:font-weight-asian="bold"/>
    </style:style>
    <style:style style:name="T1302" style:family="text">
      <style:text-properties fo:color="#0c0c0c" fo:font-size="5pt" fo:font-weight="bold" style:font-size-asian="5pt" style:font-weight-asian="bold" style:text-scale="105%"/>
    </style:style>
    <style:style style:name="T1303" style:family="text">
      <style:text-properties fo:color="#0c0c0c" fo:font-size="5pt" fo:letter-spacing="0.0016in" fo:font-weight="bold" style:font-size-asian="5pt" style:font-weight-asian="bold" style:text-scale="105%"/>
    </style:style>
    <style:style style:name="T1304" style:family="text">
      <style:text-properties fo:color="#0c0c0c" fo:font-size="5pt" fo:letter-spacing="-0.0016in" fo:font-weight="bold" style:font-size-asian="5pt" style:font-weight-asian="bold" style:text-scale="105%"/>
    </style:style>
    <style:style style:name="T1305" style:family="text">
      <style:text-properties fo:color="#0c0c0c" fo:font-size="5pt" fo:letter-spacing="-0.002in" fo:font-weight="bold" style:font-size-asian="5pt" style:font-weight-asian="bold" style:text-scale="105%"/>
    </style:style>
    <style:style style:name="T1306" style:family="text">
      <style:text-properties fo:color="#0c0c0c" fo:font-size="5pt" fo:letter-spacing="-0.0008in" fo:font-weight="bold" style:font-size-asian="5pt" style:font-weight-asian="bold" style:text-scale="105%"/>
    </style:style>
    <style:style style:name="T1307" style:family="text">
      <style:text-properties fo:color="#0c0c0c" fo:font-size="5pt" style:font-size-asian="5pt" style:text-scale="105%"/>
    </style:style>
    <style:style style:name="T1308" style:family="text">
      <style:text-properties fo:color="#0c0c0c" fo:font-size="5pt" fo:letter-spacing="-0.0028in" style:font-size-asian="5pt" style:text-scale="105%"/>
    </style:style>
    <style:style style:name="T1309" style:family="text">
      <style:text-properties fo:color="#0c0c0c" fo:font-size="5pt" fo:letter-spacing="0.002in" fo:font-weight="bold" style:font-size-asian="5pt" style:font-weight-asian="bold" style:text-scale="105%"/>
    </style:style>
    <style:style style:name="T1310" style:family="text">
      <style:text-properties fo:color="#0c0c0c" fo:font-size="5.5pt" fo:letter-spacing="-0.0016in" style:font-size-asian="5.5pt" style:text-scale="105%"/>
    </style:style>
    <style:style style:name="T1311" style:family="text">
      <style:text-properties fo:color="#0c0c0c" fo:font-size="5.5pt" fo:letter-spacing="-0.0028in" style:font-size-asian="5.5pt"/>
    </style:style>
    <style:style style:name="T1312" style:family="text">
      <style:text-properties fo:color="#0c0c0c" fo:font-size="5.5pt" style:font-size-asian="5.5pt"/>
    </style:style>
    <style:style style:name="T1313" style:family="text">
      <style:text-properties fo:color="#0c0c0c" fo:font-size="5.5pt" fo:letter-spacing="0.002in" style:font-size-asian="5.5pt"/>
    </style:style>
    <style:style style:name="T1314" style:family="text">
      <style:text-properties fo:color="#0c0c0c" fo:font-size="5.5pt" fo:letter-spacing="-0.0016in" style:font-size-asian="5.5pt"/>
    </style:style>
    <style:style style:name="T1315" style:family="text">
      <style:text-properties fo:color="#232323" fo:font-size="5.5pt" style:font-size-asian="5.5pt"/>
    </style:style>
    <style:style style:name="T1316" style:family="text">
      <style:text-properties fo:color="#232323" fo:font-size="5.5pt" fo:letter-spacing="0.0043in" style:font-size-asian="5.5pt"/>
    </style:style>
    <style:style style:name="T1317" style:family="text">
      <style:text-properties fo:color="#0c0c0c" fo:font-size="5.5pt" fo:letter-spacing="0.0063in" style:font-size-asian="5.5pt"/>
    </style:style>
    <style:style style:name="T1318" style:family="text">
      <style:text-properties fo:color="#232323" fo:font-size="5.5pt" fo:letter-spacing="0.0146in" style:font-size-asian="5.5pt"/>
    </style:style>
    <style:style style:name="T1319" style:family="text">
      <style:text-properties fo:color="#383838" fo:font-size="5.5pt" style:font-size-asian="5.5pt"/>
    </style:style>
    <style:style style:name="T1320" style:family="text">
      <style:text-properties fo:color="#383838" fo:font-size="5.5pt" fo:letter-spacing="0.0016in" style:font-size-asian="5.5pt"/>
    </style:style>
    <style:style style:name="T1321" style:family="text">
      <style:text-properties fo:color="#232323" fo:font-size="5.5pt" fo:letter-spacing="0.0075in" style:font-size-asian="5.5pt"/>
    </style:style>
    <style:style style:name="T1322" style:family="text">
      <style:text-properties fo:color="#232323" fo:font-size="5.5pt" fo:letter-spacing="0.028in" style:font-size-asian="5.5pt"/>
    </style:style>
    <style:style style:name="T1323" style:family="text">
      <style:text-properties fo:color="#525252" fo:font-size="5.5pt" style:font-size-asian="5.5pt"/>
    </style:style>
    <style:style style:name="T1324" style:family="text">
      <style:text-properties fo:color="#232323" fo:font-size="5.5pt" fo:letter-spacing="-0.0016in" style:font-size-asian="5.5pt"/>
    </style:style>
    <style:style style:name="T1325" style:family="text">
      <style:text-properties fo:color="#232323" fo:font-size="5.5pt" fo:letter-spacing="-0.002in" style:font-size-asian="5.5pt"/>
    </style:style>
    <style:style style:name="T1326" style:family="text">
      <style:text-properties fo:color="#232323" style:text-position="80% 100%" fo:font-size="2.5pt" fo:letter-spacing="-0.0016in" style:font-size-asian="2.5pt"/>
    </style:style>
    <style:style style:name="T1327" style:family="text">
      <style:text-properties fo:color="#696969" fo:font-size="5.5pt" fo:letter-spacing="-0.0016in" style:font-size-asian="5.5pt"/>
    </style:style>
    <style:style style:name="T1328" style:family="text">
      <style:text-properties fo:color="#696969" fo:font-size="5.5pt" fo:letter-spacing="-0.0043in" style:font-size-asian="5.5pt"/>
    </style:style>
    <style:style style:name="T1329" style:family="text">
      <style:text-properties fo:color="#232323" fo:font-size="5.5pt" fo:letter-spacing="-0.0043in" style:font-size-asian="5.5pt"/>
    </style:style>
    <style:style style:name="T1330" style:family="text">
      <style:text-properties fo:color="#0c0c0c" fo:font-size="5.5pt" fo:letter-spacing="0.028in" style:font-size-asian="5.5pt"/>
    </style:style>
    <style:style style:name="T1331" style:family="text">
      <style:text-properties fo:color="#232323" fo:font-size="5.5pt" fo:letter-spacing="-0.0008in" style:font-size-asian="5.5pt"/>
    </style:style>
    <style:style style:name="T1332" style:family="text">
      <style:text-properties fo:color="#232323" fo:font-size="5.5pt" fo:letter-spacing="-0.0055in" style:font-size-asian="5.5pt"/>
    </style:style>
    <style:style style:name="T1333" style:family="text">
      <style:text-properties fo:color="#232323" fo:font-size="5.5pt" fo:letter-spacing="-0.0047in" style:font-size-asian="5.5pt"/>
    </style:style>
    <style:style style:name="T1334" style:family="text">
      <style:text-properties fo:color="#383838" fo:font-size="5.5pt" fo:letter-spacing="-0.0055in" style:font-size-asian="5.5pt"/>
    </style:style>
    <style:style style:name="T1335" style:family="text">
      <style:text-properties fo:color="#383838" fo:font-size="5.5pt" fo:letter-spacing="-0.0028in" style:font-size-asian="5.5pt"/>
    </style:style>
    <style:style style:name="T1336" style:family="text">
      <style:text-properties fo:color="#232323" fo:font-size="5pt" fo:letter-spacing="-0.0016in" style:font-size-asian="5pt" style:text-scale="105%"/>
    </style:style>
    <style:style style:name="T1337" style:family="text">
      <style:text-properties fo:color="#525252" fo:font-size="5pt" fo:letter-spacing="-0.0016in" style:font-size-asian="5pt" style:text-scale="105%"/>
    </style:style>
    <style:style style:name="T1338" style:family="text">
      <style:text-properties fo:color="#0c0c0c" fo:font-size="5pt" fo:letter-spacing="-0.0028in" fo:font-weight="bold" style:font-size-asian="5pt" style:font-weight-asian="bold"/>
    </style:style>
    <style:style style:name="T1339" style:family="text">
      <style:text-properties fo:color="#0c0c0c" fo:font-size="5pt" fo:letter-spacing="-0.0016in" style:font-size-asian="5pt" style:text-scale="110%"/>
    </style:style>
    <style:style style:name="T1340" style:family="text">
      <style:text-properties fo:color="#383838" fo:font-size="5pt" fo:letter-spacing="-0.0016in" style:font-size-asian="5pt" style:text-scale="110%"/>
    </style:style>
    <style:style style:name="T1341" style:family="text">
      <style:text-properties fo:color="#383838" fo:font-size="5pt" style:font-size-asian="5pt" style:text-scale="105%"/>
    </style:style>
    <style:style style:name="T1342" style:family="text">
      <style:text-properties fo:color="#383838" fo:font-size="5pt" fo:letter-spacing="0.0008in" style:font-size-asian="5pt" style:text-scale="105%"/>
    </style:style>
    <style:style style:name="T1343" style:family="text">
      <style:text-properties fo:color="#0c0c0c" fo:font-size="5pt" fo:letter-spacing="-0.0016in" style:font-size-asian="5pt" style:text-scale="105%"/>
    </style:style>
    <style:style style:name="T1344" style:family="text">
      <style:text-properties fo:color="#383838" fo:font-size="5pt" fo:letter-spacing="-0.0016in" style:font-size-asian="5pt" style:text-scale="105%"/>
    </style:style>
    <style:style style:name="T1345" style:family="text">
      <style:text-properties fo:color="#0c0c0c" fo:font-size="5pt" fo:letter-spacing="0.0043in" fo:font-weight="bold" style:font-size-asian="5pt" style:font-weight-asian="bold"/>
    </style:style>
    <style:style style:name="T1346" style:family="text">
      <style:text-properties fo:color="#0c0c0c" fo:font-size="5pt" fo:letter-spacing="-0.0055in" fo:font-weight="bold" style:font-size-asian="5pt" style:font-weight-asian="bold" style:text-scale="105%"/>
    </style:style>
    <style:style style:name="T1347" style:family="text">
      <style:text-properties fo:color="#0c0c0c" fo:font-size="5pt" fo:letter-spacing="-0.0047in" fo:font-weight="bold" style:font-size-asian="5pt" style:font-weight-asian="bold" style:text-scale="105%"/>
    </style:style>
    <style:style style:name="T1348" style:family="text">
      <style:text-properties fo:color="#383838" fo:font-size="5pt" fo:letter-spacing="-0.0047in" style:font-size-asian="5pt" style:text-scale="105%"/>
    </style:style>
    <style:style style:name="T1349" style:family="text">
      <style:text-properties fo:color="#0c0c0c" fo:font-size="5pt" fo:letter-spacing="-0.0035in" fo:font-weight="bold" style:font-size-asian="5pt" style:font-weight-asian="bold" style:text-scale="105%"/>
    </style:style>
    <style:style style:name="T1350" style:family="text">
      <style:text-properties fo:color="#0c0c0c" fo:font-size="5pt" fo:letter-spacing="0.0028in" fo:font-weight="bold" style:font-size-asian="5pt" style:font-weight-asian="bold" style:text-scale="105%"/>
    </style:style>
    <style:style style:name="T1351" style:family="text">
      <style:text-properties fo:color="#0c0c0c" fo:font-size="5pt" fo:letter-spacing="-0.0016in" style:font-size-asian="5pt" style:text-scale="115%"/>
    </style:style>
    <style:style style:name="T1352" style:family="text">
      <style:text-properties fo:color="#0c0c0c" fo:font-size="5pt" fo:letter-spacing="-0.0028in" style:font-size-asian="5pt" style:text-scale="115%"/>
    </style:style>
    <style:style style:name="T1353" style:family="text">
      <style:text-properties fo:color="#525252" fo:font-size="5pt" fo:letter-spacing="-0.0016in" style:font-size-asian="5pt" style:text-scale="110%"/>
    </style:style>
    <style:style style:name="T1354" style:family="text">
      <style:text-properties fo:color="#0c0c0c" fo:font-size="5pt" fo:letter-spacing="-0.0028in" style:font-size-asian="5pt" style:text-scale="110%"/>
    </style:style>
    <style:style style:name="T1355" style:family="text">
      <style:text-properties fo:color="#0c0c0c" fo:font-size="5.5pt" fo:letter-spacing="-0.0043in" style:font-size-asian="5.5pt"/>
    </style:style>
    <style:style style:name="T1356" style:family="text">
      <style:text-properties fo:color="#232323" fo:font-size="5.5pt" fo:letter-spacing="0.0098in" style:font-size-asian="5.5pt"/>
    </style:style>
    <style:style style:name="T1357" style:family="text">
      <style:text-properties fo:color="#0c0c0c" fo:font-size="5.5pt" fo:letter-spacing="0.0008in" style:font-size-asian="5.5pt"/>
    </style:style>
    <style:style style:name="T1358" style:family="text">
      <style:text-properties fo:color="#232323" fo:font-size="5.5pt" fo:letter-spacing="0.002in" style:font-size-asian="5.5pt"/>
    </style:style>
    <style:style style:name="T1359" style:family="text">
      <style:text-properties fo:color="#0c0c0c" fo:font-size="5.5pt" fo:letter-spacing="-0.0035in" style:font-size-asian="5.5pt"/>
    </style:style>
    <style:style style:name="T1360" style:family="text">
      <style:text-properties fo:color="#696969" fo:font-size="5.5pt" style:font-size-asian="5.5pt"/>
    </style:style>
    <style:style style:name="T1361" style:family="text">
      <style:text-properties fo:color="#232323" fo:font-size="5.5pt" fo:letter-spacing="0.0008in" style:font-size-asian="5.5pt"/>
    </style:style>
    <style:style style:name="T1362" style:family="text">
      <style:text-properties fo:color="#383838" fo:font-size="5.5pt" fo:letter-spacing="-0.0016in" style:font-size-asian="5.5pt"/>
    </style:style>
    <style:style style:name="T1363" style:family="text">
      <style:text-properties fo:color="#232323" fo:font-size="5.5pt" fo:letter-spacing="0.0055in" style:font-size-asian="5.5pt"/>
    </style:style>
    <style:style style:name="T1364" style:family="text">
      <style:text-properties fo:color="#525252" fo:font-size="5.5pt" fo:letter-spacing="-0.0016in" style:font-size-asian="5.5pt"/>
    </style:style>
    <style:style style:name="T1365" style:family="text">
      <style:text-properties fo:color="#525252" fo:font-size="5.5pt" fo:letter-spacing="-0.0043in" style:font-size-asian="5.5pt"/>
    </style:style>
    <style:style style:name="T1366" style:family="text">
      <style:text-properties fo:color="#0c0c0c" fo:font-size="5.5pt" fo:letter-spacing="-0.0008in" style:font-size-asian="5.5pt"/>
    </style:style>
    <style:style style:name="T1367" style:family="text">
      <style:text-properties fo:color="#0c0c0c" fo:font-size="5.5pt" fo:letter-spacing="-0.0055in" style:font-size-asian="5.5pt"/>
    </style:style>
    <style:style style:name="T1368" style:family="text">
      <style:text-properties fo:color="#232323" fo:font-size="5pt" fo:letter-spacing="-0.0035in" style:font-size-asian="5pt" style:text-scale="110%"/>
    </style:style>
    <style:style style:name="T1369" style:family="text">
      <style:text-properties fo:color="#232323" style:font-name="Times New Roman" fo:font-size="5.5pt" fo:letter-spacing="-0.0016in" style:font-size-asian="5.5pt" style:text-scale="90%"/>
    </style:style>
    <style:style style:name="T1370" style:family="text">
      <style:text-properties fo:color="#232323" fo:font-size="5pt" fo:letter-spacing="-0.0016in" style:font-size-asian="5pt" style:text-scale="110%"/>
    </style:style>
    <style:style style:name="T1371" style:family="text">
      <style:text-properties fo:color="#0c0c0c" fo:font-size="5pt" fo:letter-spacing="-0.0016in" fo:font-weight="bold" style:font-size-asian="5pt" style:font-weight-asian="bold" style:text-scale="110%"/>
    </style:style>
    <style:style style:name="T1372" style:family="text">
      <style:text-properties fo:color="#0c0c0c" fo:font-size="5pt" fo:letter-spacing="-0.0035in" fo:font-weight="bold" style:font-size-asian="5pt" style:font-weight-asian="bold" style:text-scale="110%"/>
    </style:style>
    <style:style style:name="T1373" style:family="text">
      <style:text-properties fo:color="#232323" fo:font-size="5pt" style:font-size-asian="5pt" style:text-scale="105%"/>
    </style:style>
    <style:style style:name="T1374" style:family="text">
      <style:text-properties fo:color="#232323" fo:font-size="5pt" fo:letter-spacing="-0.0008in" style:font-size-asian="5pt" style:text-scale="105%"/>
    </style:style>
    <style:style style:name="T1375" style:family="text">
      <style:text-properties fo:color="#0c0c0c" fo:font-size="5.5pt" fo:letter-spacing="-0.0016in" style:font-size-asian="5.5pt" style:text-scale="110%"/>
    </style:style>
    <style:style style:name="T1376" style:family="text">
      <style:text-properties fo:color="#383838" fo:font-size="5.5pt" fo:letter-spacing="-0.0016in" style:font-size-asian="5.5pt" style:text-scale="110%"/>
    </style:style>
    <style:style style:name="T1377" style:family="text">
      <style:text-properties fo:color="#0c0c0c" fo:font-size="5.5pt" fo:letter-spacing="0.0043in" style:font-size-asian="5.5pt"/>
    </style:style>
    <style:style style:name="T1378" style:family="text">
      <style:text-properties fo:color="#232323" fo:font-size="5.5pt" fo:letter-spacing="0.0138in" style:font-size-asian="5.5pt"/>
    </style:style>
    <style:style style:name="T1379" style:family="text">
      <style:text-properties fo:color="#232323" fo:font-size="5.5pt" fo:letter-spacing="0.0028in" style:font-size-asian="5.5pt"/>
    </style:style>
    <style:style style:name="T1380" style:family="text">
      <style:text-properties fo:color="#0c0c0c" fo:font-size="5.5pt" fo:letter-spacing="0.0035in" style:font-size-asian="5.5pt"/>
    </style:style>
    <style:style style:name="T1381" style:family="text">
      <style:text-properties fo:color="#232323" style:text-position="80% 100%" fo:font-size="2.5pt" style:font-size-asian="2.5pt"/>
    </style:style>
    <style:style style:name="T1382" style:family="text">
      <style:text-properties fo:color="#232323" fo:font-size="5.5pt" fo:letter-spacing="-0.0028in" style:font-size-asian="5.5pt"/>
    </style:style>
    <style:style style:name="T1383" style:family="text">
      <style:text-properties fo:color="#696969" fo:font-size="5.5pt" fo:letter-spacing="0.028in" style:font-size-asian="5.5pt"/>
    </style:style>
    <style:style style:name="T1384" style:family="text">
      <style:text-properties fo:color="#232323" fo:font-size="5.5pt" fo:letter-spacing="-0.0035in" style:font-size-asian="5.5pt"/>
    </style:style>
    <style:style style:name="T1385" style:family="text">
      <style:text-properties fo:color="#0c0c0c" fo:font-size="5.5pt" fo:letter-spacing="-0.0047in" style:font-size-asian="5.5pt"/>
    </style:style>
    <style:style style:name="T1386" style:family="text">
      <style:text-properties fo:color="#383838" fo:font-size="5.5pt" fo:letter-spacing="-0.0047in" style:font-size-asian="5.5pt"/>
    </style:style>
    <style:style style:name="T1387" style:family="text">
      <style:text-properties fo:color="#232323" fo:font-size="5pt" fo:letter-spacing="-0.0035in" style:font-size-asian="5pt" style:text-scale="105%"/>
    </style:style>
    <style:style style:name="T1388" style:family="text">
      <style:text-properties fo:color="#0c0c0c" fo:font-size="5pt" fo:letter-spacing="-0.0008in" style:font-size-asian="5pt" style:text-scale="105%"/>
    </style:style>
    <style:style style:name="T1389" style:family="text">
      <style:text-properties fo:color="#696969" fo:font-size="5pt" fo:letter-spacing="-0.0016in" style:font-size-asian="5pt" style:text-scale="105%"/>
    </style:style>
    <style:style style:name="T1390" style:family="text">
      <style:text-properties fo:color="#0c0c0c" fo:font-size="5pt" fo:font-weight="bold" style:font-size-asian="5pt" style:font-weight-asian="bold" style:text-scale="110%"/>
    </style:style>
    <style:style style:name="T1391" style:family="text">
      <style:text-properties fo:color="#0c0c0c" fo:font-size="5pt" fo:letter-spacing="-0.0047in" fo:font-weight="bold" style:font-size-asian="5pt" style:font-weight-asian="bold" style:text-scale="110%"/>
    </style:style>
    <style:style style:name="T1392" style:family="text">
      <style:text-properties fo:color="#0c0c0c" fo:font-size="5.5pt" fo:letter-spacing="-0.002in" style:font-size-asian="5.5pt"/>
    </style:style>
    <style:style style:name="T1393" style:family="text">
      <style:text-properties fo:color="#525252" fo:font-size="5.5pt" fo:letter-spacing="-0.0016in" style:font-size-asian="5.5pt" style:text-scale="105%"/>
    </style:style>
    <style:style style:name="T1394" style:family="text">
      <style:text-properties fo:color="#0c0c0c" fo:font-size="5.5pt" fo:letter-spacing="0.0028in" style:font-size-asian="5.5pt"/>
    </style:style>
    <style:style style:name="T1395" style:family="text">
      <style:text-properties fo:color="#0c0c0c" fo:font-size="5.5pt" fo:letter-spacing="0.011in" style:font-size-asian="5.5pt"/>
    </style:style>
    <style:style style:name="T1396" style:family="text">
      <style:text-properties fo:color="#0c0c0c" fo:font-size="5.5pt" fo:letter-spacing="0.0071in" style:font-size-asian="5.5pt"/>
    </style:style>
    <style:style style:name="T1397" style:family="text">
      <style:text-properties fo:color="#0c0c0c" fo:font-size="5.5pt" fo:letter-spacing="0.0047in" style:font-size-asian="5.5pt"/>
    </style:style>
    <style:style style:name="T1398" style:family="text">
      <style:text-properties fo:color="#232323" fo:font-size="2.5pt" style:font-size-asian="2.5pt"/>
    </style:style>
    <style:style style:name="T1399" style:family="text">
      <style:text-properties fo:color="#232323" fo:font-size="2.5pt" fo:letter-spacing="0.028in" style:font-size-asian="2.5pt"/>
    </style:style>
    <style:style style:name="T1400" style:family="text">
      <style:text-properties fo:color="#383838" fo:font-size="5.5pt" fo:letter-spacing="0.028in" style:font-size-asian="5.5pt"/>
    </style:style>
    <style:style style:name="T1401" style:family="text">
      <style:text-properties fo:color="#232323" fo:font-size="5pt" fo:letter-spacing="-0.0028in" fo:font-weight="bold" style:font-size-asian="5pt" style:font-weight-asian="bold"/>
    </style:style>
    <style:style style:name="T1402" style:family="text">
      <style:text-properties fo:color="#525252" fo:font-size="5pt" fo:letter-spacing="-0.0016in" fo:font-weight="bold" style:font-size-asian="5pt" style:font-weight-asian="bold" style:text-scale="110%"/>
    </style:style>
    <style:style style:name="T1403" style:family="text">
      <style:text-properties fo:color="#383838" fo:font-size="4.5pt" style:font-size-asian="4.5pt"/>
    </style:style>
    <style:style style:name="T1404" style:family="text">
      <style:text-properties fo:color="#383838" fo:font-size="4.5pt" fo:letter-spacing="0.0063in" style:font-size-asian="4.5pt"/>
    </style:style>
    <style:style style:name="T1405" style:family="text">
      <style:text-properties fo:color="#383838" fo:font-size="4.5pt" fo:letter-spacing="0.0071in" style:font-size-asian="4.5pt"/>
    </style:style>
    <style:style style:name="T1406" style:family="text">
      <style:text-properties fo:color="#383838" fo:font-size="4.5pt" fo:letter-spacing="0.0008in" style:font-size-asian="4.5pt"/>
    </style:style>
    <style:style style:name="T1407" style:family="text">
      <style:text-properties fo:color="#232323" fo:font-size="4.5pt" fo:letter-spacing="-0.0016in" style:font-size-asian="4.5pt"/>
    </style:style>
    <style:style style:name="T1408" style:family="text">
      <style:text-properties fo:color="#525252" fo:font-size="4.5pt" fo:letter-spacing="-0.0016in" style:font-size-asian="4.5pt"/>
    </style:style>
    <style:style style:name="T1409" style:family="text">
      <style:text-properties fo:color="#383838" fo:font-size="4.5pt" fo:letter-spacing="-0.0016in" style:font-size-asian="4.5pt"/>
    </style:style>
    <style:style style:name="T1410" style:family="text">
      <style:text-properties fo:color="#0c0c0c" fo:font-size="4.5pt" fo:letter-spacing="-0.0016in" style:font-size-asian="4.5pt"/>
    </style:style>
    <style:style style:name="T1411" style:family="text">
      <style:text-properties fo:color="#383838" fo:font-size="4.5pt" fo:letter-spacing="-0.002in" style:font-size-asian="4.5pt"/>
    </style:style>
    <style:style style:name="T1412" style:family="text">
      <style:text-properties fo:color="#232323" fo:font-size="4.5pt" style:font-size-asian="4.5pt"/>
    </style:style>
    <style:style style:name="T1413" style:family="text">
      <style:text-properties fo:color="#0c0c0c" fo:font-size="4.5pt" style:font-size-asian="4.5pt"/>
    </style:style>
    <style:style style:name="T1414" style:family="text">
      <style:text-properties fo:color="#525252" fo:font-size="4.5pt" style:font-size-asian="4.5pt"/>
    </style:style>
    <style:style style:name="T1415" style:family="text">
      <style:text-properties fo:color="#383838" fo:font-size="4.5pt" fo:letter-spacing="0.011in" style:font-size-asian="4.5pt"/>
    </style:style>
    <style:style style:name="T1416" style:family="text">
      <style:text-properties fo:color="#383838" fo:font-size="4.5pt" fo:letter-spacing="0.028in" style:font-size-asian="4.5pt"/>
    </style:style>
    <style:style style:name="T1417" style:family="text">
      <style:text-properties fo:color="#696969" fo:font-size="4.5pt" style:font-size-asian="4.5pt"/>
    </style:style>
    <style:style style:name="T1418" style:family="text">
      <style:text-properties fo:color="#232323" fo:font-size="4.5pt" fo:letter-spacing="-0.0008in" style:font-size-asian="4.5pt"/>
    </style:style>
    <style:style style:name="T1419" style:family="text">
      <style:text-properties fo:color="#070707" fo:font-size="5pt" fo:font-weight="bold" style:font-size-asian="5pt" style:font-weight-asian="bold" style:text-scale="105%"/>
    </style:style>
    <style:style style:name="T1420" style:family="text">
      <style:text-properties fo:color="#070707" fo:font-size="5pt" fo:letter-spacing="-0.0043in" fo:font-weight="bold" style:font-size-asian="5pt" style:font-weight-asian="bold" style:text-scale="105%"/>
    </style:style>
    <style:style style:name="T1421" style:family="text">
      <style:text-properties fo:color="#161616" fo:font-size="5pt" fo:font-weight="bold" style:font-size-asian="5pt" style:font-weight-asian="bold" style:text-scale="105%"/>
    </style:style>
    <style:style style:name="T1422" style:family="text">
      <style:text-properties fo:color="#161616" fo:font-size="5pt" fo:letter-spacing="-0.0035in" fo:font-weight="bold" style:font-size-asian="5pt" style:font-weight-asian="bold" style:text-scale="105%"/>
    </style:style>
    <style:style style:name="T1423" style:family="text">
      <style:text-properties fo:color="#070707" fo:font-size="5pt" style:font-size-asian="5pt" style:text-scale="105%"/>
    </style:style>
    <style:style style:name="T1424" style:family="text">
      <style:text-properties fo:color="#070707" fo:font-size="5pt" fo:letter-spacing="-0.0016in" style:font-size-asian="5pt" style:text-scale="105%"/>
    </style:style>
    <style:style style:name="T1425" style:family="text">
      <style:text-properties fo:color="#070707" fo:font-size="5pt" fo:letter-spacing="0.0008in" fo:font-weight="bold" style:font-size-asian="5pt" style:font-weight-asian="bold" style:text-scale="105%"/>
    </style:style>
    <style:style style:name="T1426" style:family="text">
      <style:text-properties fo:color="#070707" fo:font-size="5pt" fo:letter-spacing="-0.0016in" fo:font-weight="bold" style:font-size-asian="5pt" style:font-weight-asian="bold" style:text-scale="105%"/>
    </style:style>
    <style:style style:name="T1427" style:family="text">
      <style:text-properties fo:color="#070707" fo:font-size="5.5pt" fo:letter-spacing="-0.0016in" style:font-size-asian="5.5pt" style:text-scale="105%"/>
    </style:style>
    <style:style style:name="T1428" style:family="text">
      <style:text-properties fo:color="#070707" fo:font-size="5.5pt" fo:letter-spacing="-0.0016in" style:font-size-asian="5.5pt"/>
    </style:style>
    <style:style style:name="T1429" style:family="text">
      <style:text-properties fo:color="#070707" fo:font-size="5.5pt" fo:letter-spacing="-0.0028in" style:font-size-asian="5.5pt"/>
    </style:style>
    <style:style style:name="T1430" style:family="text">
      <style:text-properties fo:color="#070707" fo:font-size="5.5pt" style:font-size-asian="5.5pt"/>
    </style:style>
    <style:style style:name="T1431" style:family="text">
      <style:text-properties fo:color="#161616" fo:font-size="5.5pt" fo:letter-spacing="-0.0016in" style:font-size-asian="5.5pt"/>
    </style:style>
    <style:style style:name="T1432" style:family="text">
      <style:text-properties fo:color="#070707" fo:font-size="5.5pt" fo:letter-spacing="-0.0047in" style:font-size-asian="5.5pt"/>
    </style:style>
    <style:style style:name="T1433" style:family="text">
      <style:text-properties fo:color="#070707" fo:font-size="5.5pt" fo:letter-spacing="-0.0043in" style:font-size-asian="5.5pt"/>
    </style:style>
    <style:style style:name="T1434" style:family="text">
      <style:text-properties fo:color="#070707" fo:font-size="5.5pt" fo:letter-spacing="-0.0035in" style:font-size-asian="5.5pt"/>
    </style:style>
    <style:style style:name="T1435" style:family="text">
      <style:text-properties fo:color="#161616" fo:font-size="5.5pt" fo:letter-spacing="-0.0043in" style:font-size-asian="5.5pt"/>
    </style:style>
    <style:style style:name="T1436" style:family="text">
      <style:text-properties fo:color="#262626" fo:font-size="5.5pt" fo:letter-spacing="0.0055in" style:font-size-asian="5.5pt"/>
    </style:style>
    <style:style style:name="T1437" style:family="text">
      <style:text-properties fo:color="#545454" fo:font-size="5.5pt" fo:letter-spacing="-0.0016in" style:font-size-asian="5.5pt"/>
    </style:style>
    <style:style style:name="T1438" style:family="text">
      <style:text-properties fo:color="#545454" fo:font-size="5.5pt" fo:letter-spacing="-0.0043in" style:font-size-asian="5.5pt"/>
    </style:style>
    <style:style style:name="T1439" style:family="text">
      <style:text-properties fo:color="#262626" style:text-position="80% 100%" fo:font-size="2.5pt" style:font-size-asian="2.5pt"/>
    </style:style>
    <style:style style:name="T1440" style:family="text">
      <style:text-properties fo:color="#161616" fo:font-size="5.5pt" style:font-size-asian="5.5pt"/>
    </style:style>
    <style:style style:name="T1441" style:family="text">
      <style:text-properties fo:color="#161616" fo:font-size="5.5pt" fo:letter-spacing="-0.0055in" style:font-size-asian="5.5pt"/>
    </style:style>
    <style:style style:name="T1442" style:family="text">
      <style:text-properties fo:color="#3b3b3b" fo:font-size="5.5pt" style:font-size-asian="5.5pt"/>
    </style:style>
    <style:style style:name="T1443" style:family="text">
      <style:text-properties fo:color="#3b3b3b" fo:font-size="5.5pt" fo:letter-spacing="-0.0047in" style:font-size-asian="5.5pt"/>
    </style:style>
    <style:style style:name="T1444" style:family="text">
      <style:text-properties fo:color="#545454" fo:font-size="5.5pt" style:font-size-asian="5.5pt"/>
    </style:style>
    <style:style style:name="T1445" style:family="text">
      <style:text-properties fo:color="#161616" fo:font-size="5.5pt" fo:letter-spacing="-0.0047in" style:font-size-asian="5.5pt"/>
    </style:style>
    <style:style style:name="T1446" style:family="text">
      <style:text-properties fo:color="#646464" fo:font-size="5.5pt" fo:letter-spacing="0.028in" style:font-size-asian="5.5pt"/>
    </style:style>
    <style:style style:name="T1447" style:family="text">
      <style:text-properties fo:color="#161616" fo:font-size="5.5pt" fo:letter-spacing="-0.002in" style:font-size-asian="5.5pt"/>
    </style:style>
    <style:style style:name="T1448" style:family="text">
      <style:text-properties fo:color="#161616" fo:font-size="5.5pt" fo:letter-spacing="-0.0028in" style:font-size-asian="5.5pt"/>
    </style:style>
    <style:style style:name="T1449" style:family="text">
      <style:text-properties fo:color="#262626" fo:font-size="5pt" fo:letter-spacing="-0.0028in" fo:font-weight="bold" style:font-size-asian="5pt" style:font-weight-asian="bold"/>
    </style:style>
    <style:style style:name="T1450" style:family="text">
      <style:text-properties fo:color="#161616" fo:font-size="5.5pt" fo:letter-spacing="-0.0035in" style:font-size-asian="5.5pt"/>
    </style:style>
    <style:style style:name="T1451" style:family="text">
      <style:text-properties fo:color="#757575" fo:font-size="5.5pt" fo:letter-spacing="-0.0016in" style:font-size-asian="5.5pt"/>
    </style:style>
    <style:style style:name="T1452" style:family="text">
      <style:text-properties fo:color="#070707" fo:font-size="5pt" fo:font-weight="bold" style:font-size-asian="5pt" style:font-weight-asian="bold"/>
    </style:style>
    <style:style style:name="T1453" style:family="text">
      <style:text-properties fo:color="#070707" fo:font-size="5pt" fo:letter-spacing="0.0043in" fo:font-weight="bold" style:font-size-asian="5pt" style:font-weight-asian="bold"/>
    </style:style>
    <style:style style:name="T1454" style:family="text">
      <style:text-properties fo:color="#070707" fo:font-size="5pt" fo:letter-spacing="-0.0016in" fo:font-weight="bold" style:font-size-asian="5pt" style:font-weight-asian="bold"/>
    </style:style>
    <style:style style:name="T1455" style:family="text">
      <style:text-properties fo:color="#070707" fo:font-size="5pt" fo:letter-spacing="-0.0028in" fo:font-weight="bold" style:font-size-asian="5pt" style:font-weight-asian="bold" style:text-scale="105%"/>
    </style:style>
    <style:style style:name="T1456" style:family="text">
      <style:text-properties fo:color="#070707" fo:font-size="5pt" fo:letter-spacing="-0.0035in" fo:font-weight="bold" style:font-size-asian="5pt" style:font-weight-asian="bold" style:text-scale="105%"/>
    </style:style>
    <style:style style:name="T1457" style:family="text">
      <style:text-properties fo:color="#161616" fo:font-size="5pt" fo:letter-spacing="-0.0016in" fo:font-weight="bold" style:font-size-asian="5pt" style:font-weight-asian="bold" style:text-scale="105%"/>
    </style:style>
    <style:style style:name="T1458" style:family="text">
      <style:text-properties fo:color="#161616" fo:font-size="5pt" fo:letter-spacing="-0.0008in" fo:font-weight="bold" style:font-size-asian="5pt" style:font-weight-asian="bold"/>
    </style:style>
    <style:style style:name="T1459" style:family="text">
      <style:text-properties fo:color="#070707" fo:font-size="5pt" fo:letter-spacing="0.0043in" fo:font-weight="bold" style:font-size-asian="5pt" style:font-weight-asian="bold" style:text-scale="105%"/>
    </style:style>
    <style:style style:name="T1460" style:family="text">
      <style:text-properties fo:color="#161616" fo:font-size="5.5pt" fo:letter-spacing="0.0016in" style:font-size-asian="5.5pt"/>
    </style:style>
    <style:style style:name="T1461" style:family="text">
      <style:text-properties fo:color="#262626" fo:font-size="5.5pt" fo:letter-spacing="0.0075in" style:font-size-asian="5.5pt"/>
    </style:style>
    <style:style style:name="T1462" style:family="text">
      <style:text-properties fo:color="#161616" fo:font-size="5.5pt" fo:letter-spacing="0.0043in" style:font-size-asian="5.5pt"/>
    </style:style>
    <style:style style:name="T1463" style:family="text">
      <style:text-properties fo:color="#262626" fo:font-size="5pt" fo:letter-spacing="-0.0016in" fo:font-weight="bold" style:font-size-asian="5pt" style:font-weight-asian="bold"/>
    </style:style>
    <style:style style:name="T1464" style:family="text">
      <style:text-properties fo:color="#262626" fo:font-size="5pt" fo:letter-spacing="0.0071in" fo:font-weight="bold" style:font-size-asian="5pt" style:font-weight-asian="bold"/>
    </style:style>
    <style:style style:name="T1465" style:family="text">
      <style:text-properties fo:color="#161616" fo:font-size="5.5pt" fo:letter-spacing="0.0055in" style:font-size-asian="5.5pt"/>
    </style:style>
    <style:style style:name="T1466" style:family="text">
      <style:text-properties fo:color="#262626" fo:font-size="5.5pt" fo:letter-spacing="0.0035in" style:font-size-asian="5.5pt"/>
    </style:style>
    <style:style style:name="T1467" style:family="text">
      <style:text-properties fo:color="#161616" fo:font-size="5.5pt" fo:letter-spacing="-0.0071in" style:font-size-asian="5.5pt"/>
    </style:style>
    <style:style style:name="T1468" style:family="text">
      <style:text-properties fo:color="#262626" style:text-position="50% 100%" fo:font-size="3pt" style:font-size-asian="3pt"/>
    </style:style>
    <style:style style:name="T1469" style:family="text">
      <style:text-properties fo:color="#3b3b3b" fo:font-size="5.5pt" fo:letter-spacing="-0.0008in" style:font-size-asian="5.5pt"/>
    </style:style>
    <style:style style:name="T1470" style:family="text">
      <style:text-properties fo:color="#070707" fo:font-size="5.5pt" fo:letter-spacing="-0.0055in" style:font-size-asian="5.5pt"/>
    </style:style>
    <style:style style:name="T1471" style:family="text">
      <style:text-properties fo:color="#161616" fo:font-size="5.5pt" fo:letter-spacing="0.028in" style:font-size-asian="5.5pt"/>
    </style:style>
    <style:style style:name="T1472" style:family="text">
      <style:text-properties fo:color="#070707" fo:font-size="5.5pt" fo:letter-spacing="0.0028in" style:font-size-asian="5.5pt"/>
    </style:style>
    <style:style style:name="T1473" style:family="text">
      <style:text-properties fo:color="#262626" fo:font-size="5.5pt" fo:letter-spacing="0.0126in" style:font-size-asian="5.5pt"/>
    </style:style>
    <style:style style:name="T1474" style:family="text">
      <style:text-properties fo:color="#070707" fo:font-size="5.5pt" fo:letter-spacing="0.0016in" style:font-size-asian="5.5pt"/>
    </style:style>
    <style:style style:name="T1475" style:family="text">
      <style:text-properties fo:color="#545454" fo:font-size="5.5pt" fo:letter-spacing="-0.0028in" style:font-size-asian="5.5pt"/>
    </style:style>
    <style:style style:name="T1476" style:family="text">
      <style:text-properties fo:color="#070707" fo:font-size="5.5pt" fo:letter-spacing="0.028in" style:font-size-asian="5.5pt"/>
    </style:style>
    <style:style style:name="T1477" style:family="text">
      <style:text-properties fo:color="#262626" fo:font-size="5.5pt" fo:letter-spacing="0.0098in" style:font-size-asian="5.5pt"/>
    </style:style>
    <style:style style:name="T1478" style:family="text">
      <style:text-properties fo:color="#161616" fo:font-size="5.5pt" fo:letter-spacing="0.0134in" style:font-size-asian="5.5pt"/>
    </style:style>
    <style:style style:name="T1479" style:family="text">
      <style:text-properties fo:color="#262626" fo:font-size="5.5pt" fo:letter-spacing="0.0173in" style:font-size-asian="5.5pt"/>
    </style:style>
    <style:style style:name="T1480" style:family="text">
      <style:text-properties fo:color="#262626" fo:font-size="5.5pt" fo:letter-spacing="0.011in" style:font-size-asian="5.5pt"/>
    </style:style>
    <style:style style:name="T1481" style:family="text">
      <style:text-properties fo:color="#262626" fo:font-size="5.5pt" fo:letter-spacing="0.0118in" style:font-size-asian="5.5pt"/>
    </style:style>
    <style:style style:name="T1482" style:family="text">
      <style:text-properties fo:color="#3b3b3b" fo:font-size="5.5pt" fo:letter-spacing="-0.0055in" style:font-size-asian="5.5pt"/>
    </style:style>
    <style:style style:name="T1483" style:family="text">
      <style:text-properties fo:color="#3b3b3b" fo:font-size="5.5pt" fo:letter-spacing="-0.0016in" style:font-size-asian="5.5pt"/>
    </style:style>
    <style:style style:name="T1484" style:family="text">
      <style:text-properties fo:color="#3b3b3b" fo:font-size="5.5pt" fo:letter-spacing="-0.0043in" style:font-size-asian="5.5pt"/>
    </style:style>
    <style:style style:name="T1485" style:family="text">
      <style:text-properties fo:color="#161616" fo:font-size="5.5pt" fo:letter-spacing="0.0008in" style:font-size-asian="5.5pt"/>
    </style:style>
    <style:style style:name="T1486" style:family="text">
      <style:text-properties fo:color="#161616" fo:font-size="5.5pt" fo:letter-spacing="0.0028in" style:font-size-asian="5.5pt"/>
    </style:style>
    <style:style style:name="T1487" style:family="text">
      <style:text-properties fo:color="#161616" fo:font-size="5.5pt" fo:letter-spacing="0.0035in" style:font-size-asian="5.5pt"/>
    </style:style>
    <style:style style:name="T1488" style:family="text">
      <style:text-properties fo:color="#262626" fo:font-size="5.5pt" fo:letter-spacing="0.0016in" style:font-size-asian="5.5pt"/>
    </style:style>
    <style:style style:name="T1489" style:family="text">
      <style:text-properties fo:color="#161616" fo:font-size="5.5pt" fo:letter-spacing="0.002in" style:font-size-asian="5.5pt"/>
    </style:style>
    <style:style style:name="T1490" style:family="text">
      <style:text-properties fo:color="#070707" fo:font-size="5pt" fo:letter-spacing="-0.0008in" fo:font-weight="bold" style:font-size-asian="5pt" style:font-weight-asian="bold" style:text-scale="105%"/>
    </style:style>
    <style:style style:name="T1491" style:family="text">
      <style:text-properties fo:color="#070707" fo:font-size="5.5pt" fo:letter-spacing="0.002in" style:font-size-asian="5.5pt"/>
    </style:style>
    <style:style style:name="T1492" style:family="text">
      <style:text-properties fo:color="#070707" fo:font-size="5.5pt" fo:letter-spacing="0.0083in" style:font-size-asian="5.5pt"/>
    </style:style>
    <style:style style:name="T1493" style:family="text">
      <style:text-properties fo:color="#070707" fo:font-size="5pt" fo:letter-spacing="-0.0028in" fo:font-weight="bold" style:font-size-asian="5pt" style:font-weight-asian="bold"/>
    </style:style>
    <style:style style:name="T1494" style:family="text">
      <style:text-properties fo:color="#070707" fo:font-size="5pt" fo:letter-spacing="0.0028in" fo:font-weight="bold" style:font-size-asian="5pt" style:font-weight-asian="bold"/>
    </style:style>
    <style:style style:name="T1495" style:family="text">
      <style:text-properties fo:color="#3b3b3b" fo:font-size="5.5pt" fo:letter-spacing="-0.0028in" style:font-size-asian="5.5pt"/>
    </style:style>
    <style:style style:name="T1496" style:family="text">
      <style:text-properties fo:color="#3b3b3b" fo:font-size="5.5pt" fo:letter-spacing="0.0126in" style:font-size-asian="5.5pt"/>
    </style:style>
    <style:style style:name="T1497" style:family="text">
      <style:text-properties fo:color="#545454" fo:font-size="5.5pt" fo:letter-spacing="-0.0055in" style:font-size-asian="5.5pt"/>
    </style:style>
    <style:style style:name="T1498" style:family="text">
      <style:text-properties fo:color="#161616" fo:font-size="5.5pt" fo:letter-spacing="-0.0008in" style:font-size-asian="5.5pt"/>
    </style:style>
    <style:style style:name="T1499" style:family="text">
      <style:text-properties fo:color="#262626" style:text-position="50% 100%" fo:font-size="3pt" fo:letter-spacing="-0.0016in" style:font-size-asian="3pt"/>
    </style:style>
    <style:style style:name="T1500" style:family="text">
      <style:text-properties fo:color="#646464" fo:font-size="5.5pt" fo:letter-spacing="-0.0043in" style:font-size-asian="5.5pt"/>
    </style:style>
    <style:style style:name="T1501" style:family="text">
      <style:text-properties fo:color="#757575" fo:font-size="5.5pt" fo:letter-spacing="-0.0043in" style:font-size-asian="5.5pt"/>
    </style:style>
    <style:style style:name="T1502" style:family="text">
      <style:text-properties fo:color="#3b3b3b" fo:font-size="5.5pt" fo:letter-spacing="0.028in" style:font-size-asian="5.5pt"/>
    </style:style>
    <style:style style:name="T1503" style:family="text">
      <style:text-properties fo:color="#262626" fo:font-size="5.5pt" fo:letter-spacing="0.0008in" style:font-size-asian="5.5pt"/>
    </style:style>
    <style:style style:name="T1504" style:family="text">
      <style:text-properties fo:color="#3b3b3b" fo:font-size="4.5pt" fo:letter-spacing="-0.0102in" style:font-size-asian="4.5pt"/>
    </style:style>
    <style:style style:name="T1505" style:family="text">
      <style:text-properties fo:color="#262626" fo:font-size="4.5pt" fo:letter-spacing="0.0063in" style:font-size-asian="4.5pt"/>
    </style:style>
    <style:style style:name="T1506" style:family="text">
      <style:text-properties fo:color="#3b3b3b" fo:font-size="4.5pt" fo:letter-spacing="-0.0008in" style:font-size-asian="4.5pt"/>
    </style:style>
    <style:style style:name="T1507" style:family="text">
      <style:text-properties fo:color="#3b3b3b" fo:font-size="4.5pt" fo:letter-spacing="0.028in" style:font-size-asian="4.5pt"/>
    </style:style>
    <style:style style:name="T1508" style:family="text">
      <style:text-properties fo:color="#646464" fo:font-size="4.5pt" style:font-size-asian="4.5pt"/>
    </style:style>
    <style:style style:name="T1509" style:family="text">
      <style:text-properties fo:color="#545454" fo:font-size="4.5pt" style:font-size-asian="4.5pt"/>
    </style:style>
    <style:style style:name="T1510" style:family="text">
      <style:text-properties fo:color="#161616" fo:font-size="4.5pt" style:font-size-asian="4.5pt"/>
    </style:style>
    <style:style style:name="T1511" style:family="text">
      <style:text-properties fo:color="#131313" fo:font-size="5pt" style:font-size-asian="5pt" style:text-scale="105%"/>
    </style:style>
    <style:style style:name="T1512" style:family="text">
      <style:text-properties fo:color="#131313" fo:font-size="5pt" fo:letter-spacing="-0.0016in" style:font-size-asian="5pt" style:text-scale="105%"/>
    </style:style>
    <style:style style:name="T1513" style:family="text">
      <style:text-properties fo:color="#030303" fo:font-size="5pt" fo:letter-spacing="-0.0016in" style:font-size-asian="5pt" style:text-scale="105%"/>
    </style:style>
    <style:style style:name="T1514" style:family="text">
      <style:text-properties fo:color="#030303" fo:font-size="5pt" style:font-size-asian="5pt" style:text-scale="105%"/>
    </style:style>
    <style:style style:name="T1515" style:family="text">
      <style:text-properties fo:color="#030303" fo:font-size="5pt" fo:letter-spacing="-0.0035in" style:font-size-asian="5pt" style:text-scale="105%"/>
    </style:style>
    <style:style style:name="T1516" style:family="text">
      <style:text-properties fo:color="#030303" fo:font-size="5pt" fo:letter-spacing="0.0283in" style:font-size-asian="5pt" style:text-scale="105%"/>
    </style:style>
    <style:style style:name="T1517" style:family="text">
      <style:text-properties fo:color="#030303" fo:font-size="5pt" fo:letter-spacing="0.0071in" style:font-size-asian="5pt" style:text-scale="105%"/>
    </style:style>
    <style:style style:name="T1518" style:family="text">
      <style:text-properties fo:color="#030303" fo:font-size="5pt" fo:letter-spacing="-0.0016in" style:font-size-asian="5pt" style:text-scale="115%"/>
    </style:style>
    <style:style style:name="T1519" style:family="text">
      <style:text-properties fo:color="#030303" fo:font-size="5.5pt" fo:letter-spacing="-0.0016in" style:font-size-asian="5.5pt" style:text-scale="105%"/>
    </style:style>
    <style:style style:name="T1520" style:family="text">
      <style:text-properties fo:color="#030303" fo:font-size="5pt" fo:letter-spacing="-0.0016in" style:font-size-asian="5pt" style:text-scale="110%"/>
    </style:style>
    <style:style style:name="T1521" style:family="text">
      <style:text-properties fo:color="#030303" fo:font-size="5pt" fo:letter-spacing="-0.0028in" style:font-size-asian="5pt" style:text-scale="110%"/>
    </style:style>
    <style:style style:name="T1522" style:family="text">
      <style:text-properties fo:color="#030303" fo:font-size="5pt" style:font-size-asian="5pt" style:text-scale="110%"/>
    </style:style>
    <style:style style:name="T1523" style:family="text">
      <style:text-properties fo:color="#030303" fo:font-size="5pt" fo:letter-spacing="0.0484in" style:font-size-asian="5pt" style:text-scale="150%"/>
    </style:style>
    <style:style style:name="T1524" style:family="text">
      <style:text-properties fo:color="#242424" fo:font-size="5pt" style:font-size-asian="5pt" style:text-scale="105%"/>
    </style:style>
    <style:style style:name="T1525" style:family="text">
      <style:text-properties fo:color="#242424" fo:font-size="5pt" fo:letter-spacing="0.0217in" style:font-size-asian="5pt" style:text-scale="105%"/>
    </style:style>
    <style:style style:name="T1526" style:family="text">
      <style:text-properties fo:color="#030303" fo:font-size="5pt" fo:letter-spacing="0.0547in" style:font-size-asian="5pt" style:text-scale="150%"/>
    </style:style>
    <style:style style:name="T1527" style:family="text">
      <style:text-properties fo:color="#242424" fo:font-size="5pt" fo:letter-spacing="0.028in" style:font-size-asian="5pt" style:text-scale="105%"/>
    </style:style>
    <style:style style:name="T1528" style:family="text">
      <style:text-properties fo:color="#030303" fo:font-size="5pt" fo:letter-spacing="0.0228in" style:font-size-asian="5pt" style:text-scale="105%"/>
    </style:style>
    <style:style style:name="T1529" style:family="text">
      <style:text-properties fo:color="#242424" fo:font-size="5pt" fo:letter-spacing="-0.0016in" style:font-size-asian="5pt" style:text-scale="105%"/>
    </style:style>
    <style:style style:name="T1530" style:family="text">
      <style:text-properties fo:color="#575757" fo:font-size="5pt" style:font-size-asian="5pt" style:text-scale="105%"/>
    </style:style>
    <style:style style:name="T1531" style:family="text">
      <style:text-properties fo:color="#575757" fo:font-size="5pt" fo:letter-spacing="-0.0043in" style:font-size-asian="5pt" style:text-scale="105%"/>
    </style:style>
    <style:style style:name="T1532" style:family="text">
      <style:text-properties fo:color="#242424" fo:font-size="5pt" fo:letter-spacing="-0.0008in" style:font-size-asian="5pt" style:text-scale="105%"/>
    </style:style>
    <style:style style:name="T1533" style:family="text">
      <style:text-properties fo:color="#242424" fo:font-size="5pt" fo:letter-spacing="-0.002in" style:font-size-asian="5pt" style:text-scale="105%"/>
    </style:style>
    <style:style style:name="T1534" style:family="text">
      <style:text-properties fo:color="#242424" fo:font-size="5pt" fo:letter-spacing="-0.0028in" style:font-size-asian="5pt" style:text-scale="105%"/>
    </style:style>
    <style:style style:name="T1535" style:family="text">
      <style:text-properties fo:color="#242424" style:text-position="80% 100%" fo:font-size="2.5pt" style:font-size-asian="2.5pt" style:text-scale="105%"/>
    </style:style>
    <style:style style:name="T1536" style:family="text">
      <style:text-properties fo:color="#6b6b6b" fo:font-size="5pt" style:font-size-asian="5pt" style:text-scale="105%"/>
    </style:style>
    <style:style style:name="T1537" style:family="text">
      <style:text-properties fo:color="#6b6b6b" fo:font-size="5pt" fo:letter-spacing="-0.0055in" style:font-size-asian="5pt" style:text-scale="105%"/>
    </style:style>
    <style:style style:name="T1538" style:family="text">
      <style:text-properties fo:color="#3b3b3b" fo:font-size="5pt" style:font-size-asian="5pt" style:text-scale="105%"/>
    </style:style>
    <style:style style:name="T1539" style:family="text">
      <style:text-properties fo:color="#030303" fo:font-size="5pt" fo:letter-spacing="-0.0028in" style:font-size-asian="5pt" style:text-scale="105%"/>
    </style:style>
    <style:style style:name="T1540" style:family="text">
      <style:text-properties fo:color="#242424" fo:font-size="5pt" fo:letter-spacing="-0.0035in" style:font-size-asian="5pt" style:text-scale="105%"/>
    </style:style>
    <style:style style:name="T1541" style:family="text">
      <style:text-properties fo:color="#242424" fo:font-size="5pt" fo:letter-spacing="-0.0016in" style:font-size-asian="5pt" style:text-scale="110%"/>
    </style:style>
    <style:style style:name="T1542" style:family="text">
      <style:text-properties fo:color="#575757" fo:font-size="5pt" fo:letter-spacing="-0.0016in" style:font-size-asian="5pt" style:text-scale="110%"/>
    </style:style>
    <style:style style:name="T1543" style:family="text">
      <style:text-properties fo:color="#131313" fo:font-size="5pt" fo:letter-spacing="0.0008in" style:font-size-asian="5pt" style:text-scale="105%"/>
    </style:style>
    <style:style style:name="T1544" style:family="text">
      <style:text-properties fo:color="#030303" fo:font-size="5pt" fo:letter-spacing="-0.0055in" style:font-size-asian="5pt" style:text-scale="105%"/>
    </style:style>
    <style:style style:name="T1545" style:family="text">
      <style:text-properties fo:color="#030303" fo:font-size="5pt" fo:letter-spacing="0.0146in" style:font-size-asian="5pt" style:text-scale="105%"/>
    </style:style>
    <style:style style:name="T1546" style:family="text">
      <style:text-properties fo:color="#030303" fo:font-size="5pt" fo:letter-spacing="-0.0047in" style:font-size-asian="5pt" style:text-scale="105%"/>
    </style:style>
    <style:style style:name="T1547" style:family="text">
      <style:text-properties fo:color="#030303" fo:font-size="5pt" fo:letter-spacing="0.0008in" style:font-size-asian="5pt" style:text-scale="105%"/>
    </style:style>
    <style:style style:name="T1548" style:family="text">
      <style:text-properties fo:color="#030303" fo:font-size="5pt" fo:font-weight="bold" style:font-size-asian="5pt" style:font-weight-asian="bold" style:text-scale="105%"/>
    </style:style>
    <style:style style:name="T1549" style:family="text">
      <style:text-properties fo:color="#030303" fo:font-size="5pt" fo:letter-spacing="-0.002in" fo:font-weight="bold" style:font-size-asian="5pt" style:font-weight-asian="bold" style:text-scale="105%"/>
    </style:style>
    <style:style style:name="T1550" style:family="text">
      <style:text-properties fo:color="#131313" fo:font-size="5pt" fo:letter-spacing="0.0484in" style:font-size-asian="5pt" style:text-scale="150%"/>
    </style:style>
    <style:style style:name="T1551" style:family="text">
      <style:text-properties fo:color="#131313" fo:font-size="5pt" fo:letter-spacing="0.0547in" style:font-size-asian="5pt" style:text-scale="150%"/>
    </style:style>
    <style:style style:name="T1552" style:family="text">
      <style:text-properties fo:color="#3b3b3b" fo:font-size="5pt" fo:letter-spacing="0.028in" style:font-size-asian="5pt" style:text-scale="105%"/>
    </style:style>
    <style:style style:name="T1553" style:family="text">
      <style:text-properties fo:color="#575757" fo:font-size="5pt" fo:letter-spacing="-0.002in" style:font-size-asian="5pt" style:text-scale="105%"/>
    </style:style>
    <style:style style:name="T1554" style:family="text">
      <style:text-properties fo:color="#242424" fo:font-size="5.5pt" style:font-size-asian="5.5pt" style:text-scale="105%"/>
    </style:style>
    <style:style style:name="T1555" style:family="text">
      <style:text-properties fo:color="#030303" fo:font-size="5.5pt" style:font-size-asian="5.5pt" style:text-scale="105%"/>
    </style:style>
    <style:style style:name="T1556" style:family="text">
      <style:text-properties fo:color="#575757" fo:font-size="5.5pt" style:font-size-asian="5.5pt" style:text-scale="105%"/>
    </style:style>
    <style:style style:name="T1557" style:family="text">
      <style:text-properties fo:color="#242424" fo:font-size="5.5pt" fo:letter-spacing="0.028in" style:font-size-asian="5.5pt" style:text-scale="105%"/>
    </style:style>
    <style:style style:name="T1558" style:family="text">
      <style:text-properties fo:color="#3b3b3b" fo:font-size="5pt" fo:letter-spacing="-0.0028in" style:font-size-asian="5pt" style:text-scale="105%"/>
    </style:style>
    <style:style style:name="T1559" style:family="text">
      <style:text-properties fo:color="#242424" style:text-position="super 58%" fo:font-size="5pt" style:font-size-asian="5pt" style:text-scale="105%"/>
    </style:style>
    <style:style style:name="T1560" style:family="text">
      <style:text-properties fo:color="#242424" style:text-position="0% 100%" fo:font-size="5pt" style:font-size-asian="5pt" style:text-scale="105%"/>
    </style:style>
    <style:style style:name="T1561" style:family="text">
      <style:text-properties fo:color="#575757" style:text-position="0% 100%" fo:font-size="5pt" style:font-size-asian="5pt" style:text-scale="105%"/>
    </style:style>
    <style:style style:name="T1562" style:family="text">
      <style:text-properties fo:color="#575757" style:text-position="0% 100%" fo:font-size="5pt" fo:letter-spacing="-0.0055in" style:font-size-asian="5pt" style:text-scale="105%"/>
    </style:style>
    <style:style style:name="T1563" style:family="text">
      <style:text-properties fo:color="#242424" style:text-position="0% 100%" fo:font-size="5pt" fo:letter-spacing="-0.0016in" style:font-size-asian="5pt" style:text-scale="105%"/>
    </style:style>
    <style:style style:name="T1564" style:family="text">
      <style:text-properties fo:color="#242424" style:text-position="0% 100%" fo:font-size="5pt" fo:letter-spacing="0.028in" style:font-size-asian="5pt" style:text-scale="105%"/>
    </style:style>
    <style:style style:name="T1565" style:family="text">
      <style:text-properties fo:color="#030303" style:text-position="0% 100%" fo:font-size="5pt" style:font-size-asian="5pt" style:text-scale="105%"/>
    </style:style>
    <style:style style:name="T1566" style:family="text">
      <style:text-properties fo:color="#131313" style:text-position="0% 100%" fo:font-size="5pt" style:font-size-asian="5pt" style:text-scale="105%"/>
    </style:style>
    <style:style style:name="T1567" style:family="text">
      <style:text-properties fo:color="#242424" fo:font-size="5pt" fo:letter-spacing="-0.0035in" style:font-size-asian="5pt" style:text-scale="110%"/>
    </style:style>
    <style:style style:name="T1568" style:family="text">
      <style:text-properties fo:color="#131313" fo:font-size="5pt" fo:letter-spacing="-0.0016in" style:font-size-asian="5pt" style:text-scale="110%"/>
    </style:style>
    <style:style style:name="T1569" style:family="text">
      <style:text-properties fo:color="#3b3b3b" fo:font-size="5pt" fo:letter-spacing="-0.0016in" style:font-size-asian="5pt" style:text-scale="110%"/>
    </style:style>
    <style:style style:name="T1570" style:family="text">
      <style:text-properties fo:color="#131313" fo:font-size="5pt" fo:letter-spacing="-0.0008in" style:font-size-asian="5pt" style:text-scale="105%"/>
    </style:style>
    <style:style style:name="T1571" style:family="text">
      <style:text-properties fo:color="#575757" fo:font-size="5pt" fo:letter-spacing="-0.0016in" style:font-size-asian="5pt" style:text-scale="105%"/>
    </style:style>
    <style:style style:name="T1572" style:family="text">
      <style:text-properties fo:color="#3b3b3b" fo:font-size="5pt" fo:letter-spacing="-0.0016in" style:font-size-asian="5pt" style:text-scale="105%"/>
    </style:style>
    <style:style style:name="T1573" style:family="text">
      <style:text-properties fo:color="#030303" fo:font-size="5pt" fo:letter-spacing="-0.002in" style:font-size-asian="5pt" style:text-scale="105%"/>
    </style:style>
    <style:style style:name="T1574" style:family="text">
      <style:text-properties fo:color="#030303" fo:font-size="5pt" fo:letter-spacing="0.002in" style:font-size-asian="5pt" style:text-scale="105%"/>
    </style:style>
    <style:style style:name="T1575" style:family="text">
      <style:text-properties fo:color="#030303" fo:font-size="5pt" fo:letter-spacing="0.0035in" style:font-size-asian="5pt" style:text-scale="105%"/>
    </style:style>
    <style:style style:name="T1576" style:family="text">
      <style:text-properties fo:color="#030303" fo:font-size="5pt" fo:letter-spacing="0.0063in" style:font-size-asian="5pt" style:text-scale="105%"/>
    </style:style>
    <style:style style:name="T1577" style:family="text">
      <style:text-properties fo:color="#131313" fo:font-size="5pt" fo:letter-spacing="-0.0028in" style:font-size-asian="5pt" style:text-scale="110%"/>
    </style:style>
    <style:style style:name="T1578" style:family="text">
      <style:text-properties fo:color="#030303" fo:font-size="5pt" fo:letter-spacing="0.0335in" style:font-size-asian="5pt" style:text-scale="105%"/>
    </style:style>
    <style:style style:name="T1579" style:family="text">
      <style:text-properties fo:color="#242424" fo:font-size="5pt" fo:letter-spacing="0.0409in" style:font-size-asian="5pt" style:text-scale="105%"/>
    </style:style>
    <style:style style:name="T1580" style:family="text">
      <style:text-properties fo:color="#131313" fo:font-size="5pt" fo:letter-spacing="0.0374in" style:font-size-asian="5pt" style:text-scale="105%"/>
    </style:style>
    <style:style style:name="T1581" style:family="text">
      <style:text-properties fo:color="#131313" fo:font-size="5pt" fo:letter-spacing="0.0425in" style:font-size-asian="5pt" style:text-scale="105%"/>
    </style:style>
    <style:style style:name="T1582" style:family="text">
      <style:text-properties fo:color="#242424" fo:font-size="5pt" fo:letter-spacing="0.0398in" style:font-size-asian="5pt" style:text-scale="105%"/>
    </style:style>
    <style:style style:name="T1583" style:family="text">
      <style:text-properties fo:color="#242424" fo:font-size="5pt" fo:letter-spacing="0.0417in" style:font-size-asian="5pt" style:text-scale="105%"/>
    </style:style>
    <style:style style:name="T1584" style:family="text">
      <style:text-properties fo:color="#030303" fo:font-size="5pt" fo:letter-spacing="-0.0071in" style:font-size-asian="5pt" style:text-scale="105%"/>
    </style:style>
    <style:style style:name="T1585" style:family="text">
      <style:text-properties fo:color="#6b6b6b" fo:font-size="5pt" fo:letter-spacing="-0.0016in" style:font-size-asian="5pt" style:text-scale="105%"/>
    </style:style>
    <style:style style:name="T1586" style:family="text">
      <style:text-properties fo:color="#131313" fo:font-size="5pt" fo:letter-spacing="-0.002in" style:font-size-asian="5pt" style:text-scale="105%"/>
    </style:style>
    <style:style style:name="T1587" style:family="text">
      <style:text-properties fo:color="#030303" fo:font-size="5pt" fo:letter-spacing="0.0181in" style:font-size-asian="5pt" style:text-scale="105%"/>
    </style:style>
    <style:style style:name="T1588" style:family="text">
      <style:text-properties fo:color="#030303" fo:font-size="5pt" fo:letter-spacing="-0.0043in" style:font-size-asian="5pt" style:text-scale="105%"/>
    </style:style>
    <style:style style:name="T1589" style:family="text">
      <style:text-properties fo:color="#131313" fo:font-size="5pt" style:font-size-asian="5pt" style:text-scale="110%"/>
    </style:style>
    <style:style style:name="T1590" style:family="text">
      <style:text-properties fo:color="#030303" fo:font-size="5pt" fo:letter-spacing="0.0425in" style:font-size-asian="5pt" style:text-scale="105%"/>
    </style:style>
    <style:style style:name="T1591" style:family="text">
      <style:text-properties fo:color="#131313" fo:font-size="5pt" fo:letter-spacing="-0.0035in" style:font-size-asian="5pt" style:text-scale="105%"/>
    </style:style>
    <style:style style:name="T1592" style:family="text">
      <style:text-properties fo:color="#030303" fo:font-size="5pt" fo:letter-spacing="-0.0063in" style:font-size-asian="5pt" style:text-scale="105%"/>
    </style:style>
    <style:style style:name="T1593" style:family="text">
      <style:text-properties fo:color="#131313" fo:font-size="5pt" fo:letter-spacing="-0.0047in" style:font-size-asian="5pt" style:text-scale="105%"/>
    </style:style>
    <style:style style:name="T1594" style:family="text">
      <style:text-properties fo:color="#030303" fo:font-size="5pt" fo:letter-spacing="0.028in" style:font-size-asian="5pt" style:text-scale="105%"/>
    </style:style>
    <style:style style:name="T1595" style:family="text">
      <style:text-properties fo:color="#030303" fo:font-size="5pt" fo:letter-spacing="0.0437in" style:font-size-asian="5pt" style:text-scale="105%"/>
    </style:style>
    <style:style style:name="T1596" style:family="text">
      <style:text-properties fo:color="#242424" fo:font-size="5pt" fo:letter-spacing="0.0457in" style:font-size-asian="5pt" style:text-scale="105%"/>
    </style:style>
    <style:style style:name="T1597" style:family="text">
      <style:text-properties fo:color="#242424" fo:font-size="5pt" fo:letter-spacing="0.052in" style:font-size-asian="5pt" style:text-scale="105%"/>
    </style:style>
    <style:style style:name="T1598" style:family="text">
      <style:text-properties fo:color="#030303" fo:font-size="5pt" fo:letter-spacing="0.0445in" style:font-size-asian="5pt" style:text-scale="105%"/>
    </style:style>
    <style:style style:name="T1599" style:family="text">
      <style:text-properties fo:color="#030303" fo:font-size="5pt" fo:letter-spacing="-0.0008in" style:font-size-asian="5pt" style:text-scale="105%"/>
    </style:style>
    <style:style style:name="T1600" style:family="text">
      <style:text-properties fo:color="#030303" fo:font-size="8pt" fo:letter-spacing="0.0256in" style:font-size-asian="8pt"/>
    </style:style>
    <style:style style:name="T1601" style:family="text">
      <style:text-properties fo:color="#575757" fo:font-size="4.5pt" fo:letter-spacing="-0.0016in" style:font-size-asian="4.5pt"/>
    </style:style>
    <style:style style:name="T1602" style:family="text">
      <style:text-properties fo:color="#6b6b6b" fo:font-size="4.5pt" fo:letter-spacing="-0.0016in" style:font-size-asian="4.5pt"/>
    </style:style>
    <style:style style:name="T1603" style:family="text">
      <style:text-properties fo:color="#242424" fo:font-size="4.5pt" fo:letter-spacing="-0.0016in" style:font-size-asian="4.5pt"/>
    </style:style>
    <style:style style:name="T1604" style:family="text">
      <style:text-properties fo:color="#242424" fo:font-size="4.5pt" style:font-size-asian="4.5pt"/>
    </style:style>
    <style:style style:name="T1605" style:family="text">
      <style:text-properties fo:color="#131313" fo:font-size="4.5pt" style:font-size-asian="4.5pt"/>
    </style:style>
    <style:style style:name="T1606" style:family="text">
      <style:text-properties fo:color="#3b3b3b" fo:font-size="4.5pt" fo:letter-spacing="0.0063in" style:font-size-asian="4.5pt"/>
    </style:style>
    <style:style style:name="T1607" style:family="text">
      <style:text-properties fo:color="#030303" fo:font-size="4.5pt" style:font-size-asian="4.5pt"/>
    </style:style>
    <style:style style:name="T1608" style:family="text">
      <style:text-properties fo:color="#030303" fo:font-size="4.5pt" fo:letter-spacing="-0.0028in" style:font-size-asian="4.5pt"/>
    </style:style>
    <style:style style:name="T1609" style:family="text">
      <style:text-properties fo:color="#242424" fo:font-size="4.5pt" fo:letter-spacing="-0.0028in" style:font-size-asian="4.5pt"/>
    </style:style>
    <style:style style:name="T1610" style:family="text">
      <style:text-properties fo:color="#575757" fo:font-size="4.5pt" style:font-size-asian="4.5pt"/>
    </style:style>
    <style:style style:name="T1611" style:family="text">
      <style:text-properties fo:color="#242424" fo:font-size="4.5pt" fo:letter-spacing="-0.0008in" style:font-size-asian="4.5pt"/>
    </style:style>
    <style:style style:name="T1612" style:family="text">
      <style:text-properties fo:color="#030303" fo:font-size="8pt" fo:letter-spacing="0.028in" style:font-size-asian="8pt" style:text-scale="105%"/>
    </style:style>
    <style:style style:name="T1613" style:family="text">
      <style:text-properties fo:color="#030303" fo:font-size="8pt" fo:letter-spacing="-0.0047in" style:font-size-asian="8pt" style:text-scale="105%"/>
    </style:style>
    <style:style style:name="T1614" style:family="text">
      <style:text-properties fo:color="#030303" fo:font-size="8pt" fo:letter-spacing="0.0165in" style:font-size-asian="8pt" style:text-scale="105%"/>
    </style:style>
    <style:style style:name="T1615" style:family="text">
      <style:text-properties fo:color="#030303" fo:font-size="8pt" fo:letter-spacing="-0.0028in" style:font-size-asian="8pt" style:text-scale="105%"/>
    </style:style>
    <style:style style:name="T1616" style:family="text">
      <style:text-properties fo:color="#030303" fo:font-size="8pt" fo:letter-spacing="-0.0055in" style:font-size-asian="8pt" style:text-scale="105%"/>
    </style:style>
    <style:style style:name="T1617" style:family="text">
      <style:text-properties fo:color="#030303" fo:font-size="8pt" fo:letter-spacing="-0.0063in" style:font-size-asian="8pt" style:text-scale="105%"/>
    </style:style>
    <style:style style:name="T1618" style:family="text">
      <style:text-properties fo:color="#030303" fo:font-size="8pt" fo:letter-spacing="0.0035in" style:font-size-asian="8pt" style:text-scale="105%"/>
    </style:style>
    <style:style style:name="T1619" style:family="text">
      <style:text-properties fo:color="#030303" fo:font-size="8pt" fo:letter-spacing="-0.0008in" style:font-size-asian="8pt" style:text-scale="105%"/>
    </style:style>
    <style:style style:name="T1620" style:family="text">
      <style:text-properties fo:color="#030303" fo:font-size="8pt" fo:letter-spacing="0.0146in" style:font-size-asian="8pt" style:text-scale="105%"/>
    </style:style>
    <style:style style:name="T1621" style:family="text">
      <style:text-properties fo:color="#030303" fo:font-size="8pt" fo:letter-spacing="-0.0043in" style:font-size-asian="8pt" style:text-scale="105%"/>
    </style:style>
    <style:style style:name="T1622" style:family="text">
      <style:text-properties fo:color="#030303" fo:font-size="8pt" fo:letter-spacing="0.0134in" style:font-size-asian="8pt" style:text-scale="105%"/>
    </style:style>
    <style:style style:name="T1623" style:family="text">
      <style:text-properties fo:color="#030303" fo:font-size="8pt" fo:letter-spacing="0.0126in" fo:font-weight="bold" style:font-size-asian="8pt" style:font-weight-asian="bold" style:text-scale="105%"/>
    </style:style>
    <style:style style:name="T1624" style:family="text">
      <style:text-properties fo:color="#030303" fo:font-size="8pt" fo:letter-spacing="0.002in" style:font-size-asian="8pt" style:text-scale="105%"/>
    </style:style>
    <style:style style:name="T1625" style:family="text">
      <style:text-properties fo:color="#030303" fo:font-size="8pt" fo:letter-spacing="0.0138in" style:font-size-asian="8pt" style:text-scale="105%"/>
    </style:style>
    <style:style style:name="T1626" style:family="text">
      <style:text-properties fo:color="#030303" fo:font-size="8pt" fo:letter-spacing="0.052in" fo:font-weight="bold" style:font-size-asian="8pt" style:font-weight-asian="bold"/>
    </style:style>
    <style:style style:name="T1627" style:family="text">
      <style:text-properties fo:color="#030303" fo:font-size="8pt" fo:letter-spacing="0.0484in" fo:font-weight="bold" style:font-size-asian="8pt" style:font-weight-asian="bold"/>
    </style:style>
    <style:style style:name="T1628" style:family="text">
      <style:text-properties fo:color="#030303" fo:font-size="8pt" fo:letter-spacing="0.022in" fo:font-weight="bold" style:font-size-asian="8pt" style:font-weight-asian="bold"/>
    </style:style>
    <style:style style:name="T1629" style:family="text">
      <style:text-properties fo:color="#030303" fo:font-weight="bold" style:font-weight-asian="bold" style:text-scale="105%"/>
    </style:style>
    <style:style style:name="T1630" style:family="text">
      <style:text-properties fo:color="#030303" fo:letter-spacing="-0.0008in" style:text-scale="105%"/>
    </style:style>
    <style:style style:name="T1631" style:family="text">
      <style:text-properties fo:color="#363636" style:text-scale="105%"/>
    </style:style>
    <style:style style:name="T1632" style:family="text">
      <style:text-properties fo:color="#1c1c1c" style:text-scale="105%"/>
    </style:style>
    <style:style style:name="T1633" style:family="text">
      <style:text-properties fo:color="#363636" fo:letter-spacing="-0.0055in" style:text-scale="105%"/>
    </style:style>
    <style:style style:name="T1634" style:family="text">
      <style:text-properties fo:color="#030303" fo:font-size="8pt" fo:font-weight="bold" style:font-size-asian="8pt" style:font-weight-asian="bold" style:text-scale="110%"/>
    </style:style>
    <style:style style:name="T1635" style:family="text">
      <style:text-properties fo:color="#030303" fo:font-size="8pt" fo:letter-spacing="-0.0055in" fo:font-weight="bold" style:font-size-asian="8pt" style:font-weight-asian="bold" style:text-scale="110%"/>
    </style:style>
    <style:style style:name="T1636" style:family="text">
      <style:text-properties fo:color="#030303" fo:font-size="8pt" fo:letter-spacing="0.0035in" fo:font-weight="bold" style:font-size-asian="8pt" style:font-weight-asian="bold" style:text-scale="110%"/>
    </style:style>
    <style:style style:name="T1637" style:family="text">
      <style:text-properties fo:color="#030303" fo:font-size="8pt" fo:letter-spacing="-0.0016in" style:font-size-asian="8pt" style:text-scale="110%"/>
    </style:style>
    <style:style style:name="T1638" style:family="text">
      <style:text-properties fo:color="#363636" fo:font-size="8pt" fo:letter-spacing="-0.0016in" style:font-size-asian="8pt" style:text-scale="110%"/>
    </style:style>
    <style:style style:name="T1639" style:family="text">
      <style:text-properties fo:color="#4d4d4d" fo:font-size="8pt" fo:letter-spacing="-0.0016in" style:font-size-asian="8pt" style:text-scale="110%"/>
    </style:style>
    <style:style style:name="T1640" style:family="text">
      <style:text-properties fo:color="#030303" fo:font-size="8pt" fo:letter-spacing="0.0291in" fo:font-weight="bold" style:font-size-asian="8pt" style:font-weight-asian="bold" style:text-scale="105%"/>
    </style:style>
    <style:style style:name="T1641" style:family="text">
      <style:text-properties fo:color="#363636" fo:font-size="4.5pt" style:font-size-asian="4.5pt"/>
    </style:style>
    <style:style style:name="T1642" style:family="text">
      <style:text-properties fo:color="#363636" fo:font-size="4.5pt" fo:letter-spacing="0.0071in" style:font-size-asian="4.5pt"/>
    </style:style>
    <style:style style:name="T1643" style:family="text">
      <style:text-properties fo:color="#363636" fo:font-size="4.5pt" fo:letter-spacing="0.0047in" style:font-size-asian="4.5pt"/>
    </style:style>
    <style:style style:name="T1644" style:family="text">
      <style:text-properties fo:color="#363636" fo:font-size="4.5pt" fo:letter-spacing="0.0028in" style:font-size-asian="4.5pt"/>
    </style:style>
    <style:style style:name="T1645" style:family="text">
      <style:text-properties fo:color="#363636" fo:font-size="4.5pt" fo:letter-spacing="-0.0016in" style:font-size-asian="4.5pt"/>
    </style:style>
    <style:style style:name="T1646" style:family="text">
      <style:text-properties fo:color="#646464" fo:font-size="4.5pt" fo:letter-spacing="-0.0016in" style:font-size-asian="4.5pt"/>
    </style:style>
    <style:style style:name="T1647" style:family="text">
      <style:text-properties fo:color="#1c1c1c" fo:font-size="4.5pt" fo:letter-spacing="-0.0016in" style:font-size-asian="4.5pt"/>
    </style:style>
    <style:style style:name="T1648" style:family="text">
      <style:text-properties fo:color="#363636" fo:font-size="4.5pt" fo:letter-spacing="-0.002in" style:font-size-asian="4.5pt"/>
    </style:style>
    <style:style style:name="T1649" style:family="text">
      <style:text-properties fo:color="#363636" fo:font-size="4.5pt" fo:letter-spacing="-0.0035in" style:font-size-asian="4.5pt"/>
    </style:style>
    <style:style style:name="T1650" style:family="text">
      <style:text-properties fo:color="#363636" fo:font-size="4.5pt" fo:letter-spacing="0.0043in" style:font-size-asian="4.5pt"/>
    </style:style>
    <style:style style:name="T1651" style:family="text">
      <style:text-properties fo:color="#646464" fo:font-size="4.5pt" fo:letter-spacing="-0.002in" style:font-size-asian="4.5pt"/>
    </style:style>
    <style:style style:name="T1652" style:family="text">
      <style:text-properties fo:color="#363636" fo:font-size="4.5pt" fo:letter-spacing="0.0063in" style:font-size-asian="4.5pt"/>
    </style:style>
    <style:style style:name="T1653" style:family="text">
      <style:text-properties fo:color="#363636" fo:font-size="4.5pt" fo:letter-spacing="0.0008in" style:font-size-asian="4.5pt"/>
    </style:style>
    <style:style style:name="T1654" style:family="text">
      <style:text-properties fo:color="#363636" fo:font-size="4.5pt" fo:letter-spacing="0.0055in" style:font-size-asian="4.5pt"/>
    </style:style>
    <style:style style:name="T1655" style:family="text">
      <style:text-properties fo:color="#363636" style:font-name="Times New Roman" fo:font-size="5pt" fo:letter-spacing="-0.0035in" fo:font-weight="bold" style:font-size-asian="5pt" style:font-weight-asian="bold"/>
    </style:style>
    <style:style style:name="T1656" style:family="text">
      <style:text-properties fo:color="#646464" fo:font-size="4.5pt" fo:letter-spacing="0.0028in" style:font-size-asian="4.5pt"/>
    </style:style>
    <style:style style:name="T1657" style:family="text">
      <style:text-properties fo:color="#646464" fo:font-size="4.5pt" fo:letter-spacing="-0.0028in" style:font-size-asian="4.5pt"/>
    </style:style>
    <style:style style:name="T1658" style:family="text">
      <style:text-properties fo:color="#363636" fo:font-size="4.5pt" fo:letter-spacing="-0.0008in" style:font-size-asian="4.5pt"/>
    </style:style>
    <style:style style:name="T1659" style:family="text">
      <style:text-properties fo:color="#4d4d4d" fo:font-size="4.5pt" style:font-size-asian="4.5pt"/>
    </style:style>
    <style:style style:name="T1660" style:family="text">
      <style:text-properties fo:color="#030303" fo:font-size="4.5pt" fo:letter-spacing="-0.002in" style:font-size-asian="4.5pt"/>
    </style:style>
    <style:style style:name="T1661" style:family="text">
      <style:text-properties fo:color="#4d4d4d" fo:font-size="4.5pt" fo:letter-spacing="0.0008in" style:font-size-asian="4.5pt"/>
    </style:style>
    <style:style style:name="T1662" style:family="text">
      <style:text-properties fo:color="#363636" fo:font-size="4.5pt" fo:letter-spacing="0.002in" style:font-size-asian="4.5pt"/>
    </style:style>
    <style:style style:name="T1663" style:family="text">
      <style:text-properties fo:color="#1c1c1c" fo:font-size="4.5pt" style:font-size-asian="4.5pt"/>
    </style:style>
    <style:style style:name="T1664" style:family="text">
      <style:text-properties fo:color="#1c1c1c" fo:font-size="4.5pt" fo:letter-spacing="0.002in" style:font-size-asian="4.5pt"/>
    </style:style>
    <style:style style:name="T1665" style:family="text">
      <style:text-properties fo:color="#363636" fo:font-size="4.5pt" fo:letter-spacing="0.0035in" style:font-size-asian="4.5pt"/>
    </style:style>
    <style:style style:name="T1666" style:family="text">
      <style:text-properties fo:color="#4d4d4d" fo:font-size="4.5pt" fo:letter-spacing="0.002in" style:font-size-asian="4.5pt"/>
    </style:style>
    <style:style style:name="T1667" style:family="text">
      <style:text-properties fo:font-size="8.5pt" fo:letter-spacing="0.0181in" fo:font-weight="bold" style:font-size-asian="8.5pt" style:font-weight-asian="bold"/>
    </style:style>
    <style:style style:name="T1668" style:family="text">
      <style:text-properties fo:font-size="8.5pt" fo:letter-spacing="0.0228in" fo:font-weight="bold" style:font-size-asian="8.5pt" style:font-weight-asian="bold"/>
    </style:style>
    <style:style style:name="T1669" style:family="text">
      <style:text-properties fo:font-size="8.5pt" fo:letter-spacing="0.0201in" style:font-size-asian="8.5pt"/>
    </style:style>
    <style:style style:name="T1670" style:family="text">
      <style:text-properties fo:font-size="8.5pt" fo:letter-spacing="0.0193in" style:font-size-asian="8.5pt"/>
    </style:style>
    <style:style style:name="T1671" style:family="text">
      <style:text-properties fo:font-size="8.5pt" fo:letter-spacing="0.0555in" fo:font-weight="bold" style:font-size-asian="8.5pt" style:font-weight-asian="bold"/>
    </style:style>
    <style:style style:name="T1672" style:family="text">
      <style:text-properties fo:font-size="8.5pt" fo:letter-spacing="0.028in" style:font-size-asian="8.5pt"/>
    </style:style>
    <style:style style:name="T1673" style:family="text">
      <style:text-properties fo:font-size="8.5pt" fo:letter-spacing="0.0555in" style:font-size-asian="8.5pt"/>
    </style:style>
    <style:style style:name="T1674" style:family="text">
      <style:text-properties fo:font-size="8.5pt" fo:letter-spacing="0.0547in" style:font-size-asian="8.5pt"/>
    </style:style>
    <style:style style:name="T1675" style:family="text">
      <style:text-properties fo:font-size="5pt" fo:letter-spacing="-0.0071in" style:font-size-asian="5pt" style:text-scale="105%"/>
    </style:style>
    <style:style style:name="T1676" style:family="text">
      <style:text-properties fo:font-size="5pt" fo:letter-spacing="0.0035in" style:font-size-asian="5pt" style:text-scale="105%"/>
    </style:style>
    <style:style style:name="T1677" style:family="text">
      <style:text-properties fo:font-size="5pt" fo:letter-spacing="0.0043in" style:font-size-asian="5pt" style:text-scale="105%"/>
    </style:style>
    <style:style style:name="T1678" style:family="text">
      <style:text-properties fo:font-size="5pt" fo:letter-spacing="-0.0043in" style:font-size-asian="5pt" style:text-scale="105%"/>
    </style:style>
    <style:style style:name="T1679" style:family="text">
      <style:text-properties fo:font-size="4.5pt" fo:letter-spacing="0.0083in" style:font-size-asian="4.5pt"/>
    </style:style>
    <style:style style:name="T1680" style:family="text">
      <style:text-properties fo:color="#030303" fo:font-size="5pt" fo:letter-spacing="-0.0043in" fo:font-weight="bold" style:font-size-asian="5pt" style:font-weight-asian="bold" style:text-scale="105%"/>
    </style:style>
    <style:style style:name="T1681" style:family="text">
      <style:text-properties fo:color="#3b3b3b" fo:font-size="5.5pt" fo:letter-spacing="-0.0016in" style:font-size-asian="5.5pt" style:text-scale="105%"/>
    </style:style>
    <style:style style:name="T1682" style:family="text">
      <style:text-properties fo:color="#131313" fo:font-size="5.5pt" fo:letter-spacing="-0.0047in" style:font-size-asian="5.5pt"/>
    </style:style>
    <style:style style:name="T1683" style:family="text">
      <style:text-properties fo:color="#242424" fo:font-size="5pt" fo:letter-spacing="0.0071in" style:font-size-asian="5pt" style:text-scale="105%"/>
    </style:style>
    <style:style style:name="T1684" style:family="text">
      <style:text-properties fo:color="#242424" fo:font-size="5pt" fo:letter-spacing="0.0075in" style:font-size-asian="5pt" style:text-scale="105%"/>
    </style:style>
    <style:style style:name="T1685" style:family="text">
      <style:text-properties fo:color="#030303" fo:font-size="5pt" fo:letter-spacing="0.0098in" style:font-size-asian="5pt" style:text-scale="105%"/>
    </style:style>
    <style:style style:name="T1686" style:family="text">
      <style:text-properties fo:color="#131313" fo:font-size="5pt" fo:letter-spacing="-0.0043in" style:font-size-asian="5pt" style:text-scale="105%"/>
    </style:style>
    <style:style style:name="T1687" style:family="text">
      <style:text-properties fo:color="#030303" fo:font-size="5pt" fo:letter-spacing="-0.0047in" fo:font-weight="bold" style:font-size-asian="5pt" style:font-weight-asian="bold" style:text-scale="105%"/>
    </style:style>
    <style:style style:name="T1688" style:family="text">
      <style:text-properties fo:color="#242424" fo:font-size="5pt" fo:letter-spacing="-0.0047in" style:font-size-asian="5pt" style:text-scale="105%"/>
    </style:style>
    <style:style style:name="T1689" style:family="text">
      <style:text-properties fo:color="#242424" fo:font-size="5pt" fo:letter-spacing="-0.0043in" style:font-size-asian="5pt" style:text-scale="105%"/>
    </style:style>
    <style:style style:name="T1690" style:family="text">
      <style:text-properties fo:color="#242424" fo:font-size="5pt" fo:letter-spacing="-0.0055in" style:font-size-asian="5pt" style:text-scale="105%"/>
    </style:style>
    <style:style style:name="T1691" style:family="text">
      <style:text-properties fo:color="#131313" fo:font-size="5pt" fo:letter-spacing="-0.0055in" style:font-size-asian="5pt" style:text-scale="105%"/>
    </style:style>
    <style:style style:name="T1692" style:family="text">
      <style:text-properties fo:color="#646464" fo:font-size="5pt" style:font-size-asian="5pt" style:text-scale="105%"/>
    </style:style>
    <style:style style:name="T1693" style:family="text">
      <style:text-properties fo:color="#131313" fo:font-size="5pt" fo:letter-spacing="-0.0028in" style:font-size-asian="5pt" style:text-scale="105%"/>
    </style:style>
    <style:style style:name="T1694" style:family="text">
      <style:text-properties fo:color="#646464" fo:font-size="5pt" fo:letter-spacing="-0.0016in" style:font-size-asian="5pt" style:text-scale="105%"/>
    </style:style>
    <style:style style:name="T1695" style:family="text">
      <style:text-properties fo:color="#030303" fo:font-size="5pt" fo:letter-spacing="0.0047in" style:font-size-asian="5pt" style:text-scale="105%"/>
    </style:style>
    <style:style style:name="T1696" style:family="text">
      <style:text-properties fo:color="#525252" fo:font-size="5pt" style:font-size-asian="5pt" style:text-scale="105%"/>
    </style:style>
    <style:style style:name="T1697" style:family="text">
      <style:text-properties fo:color="#131313" fo:font-size="5pt" fo:letter-spacing="0.028in" style:font-size-asian="5pt" style:text-scale="105%"/>
    </style:style>
    <style:style style:name="T1698" style:family="text">
      <style:text-properties fo:color="#030303" fo:font-size="5pt" fo:letter-spacing="0.0043in" style:font-size-asian="5pt" style:text-scale="105%"/>
    </style:style>
    <style:style style:name="T1699" style:family="text">
      <style:text-properties fo:color="#3b3b3b" fo:font-size="5pt" fo:letter-spacing="-0.0028in" style:font-size-asian="5pt" style:text-scale="115%"/>
    </style:style>
    <style:style style:name="T1700" style:family="text">
      <style:text-properties fo:color="#030303" fo:font-size="5pt" fo:letter-spacing="-0.0047in" style:font-size-asian="5pt" style:text-scale="110%"/>
    </style:style>
    <style:style style:name="T1701" style:family="text">
      <style:text-properties fo:color="#242424" fo:font-size="5pt" fo:letter-spacing="0.0228in" style:font-size-asian="5pt" style:text-scale="105%"/>
    </style:style>
    <style:style style:name="T1702" style:family="text">
      <style:text-properties fo:color="#131313" fo:font-size="5pt" fo:letter-spacing="0.022in" style:font-size-asian="5pt" style:text-scale="105%"/>
    </style:style>
    <style:style style:name="T1703" style:family="text">
      <style:text-properties fo:color="#131313" fo:font-size="5pt" fo:letter-spacing="0.0173in" style:font-size-asian="5pt" style:text-scale="105%"/>
    </style:style>
    <style:style style:name="T1704" style:family="text">
      <style:text-properties fo:color="#131313" fo:font-size="5pt" fo:letter-spacing="0.0193in" style:font-size-asian="5pt" style:text-scale="105%"/>
    </style:style>
    <style:style style:name="T1705" style:family="text">
      <style:text-properties fo:color="#242424" fo:font-size="5pt" fo:letter-spacing="0.022in" style:font-size-asian="5pt" style:text-scale="105%"/>
    </style:style>
    <style:style style:name="T1706" style:family="text">
      <style:text-properties fo:color="#131313" fo:font-size="5pt" fo:letter-spacing="0.0165in" style:font-size-asian="5pt" style:text-scale="105%"/>
    </style:style>
    <style:style style:name="T1707" style:family="text">
      <style:text-properties fo:color="#030303" fo:font-size="5pt" fo:letter-spacing="0.0217in" style:font-size-asian="5pt" style:text-scale="105%"/>
    </style:style>
    <style:style style:name="T1708" style:family="text">
      <style:text-properties fo:color="#242424" fo:font-size="5pt" fo:letter-spacing="-0.0028in" style:font-size-asian="5pt" style:text-scale="115%"/>
    </style:style>
    <style:style style:name="T1709" style:family="text">
      <style:text-properties fo:color="#525252" fo:font-size="5pt" fo:letter-spacing="-0.0028in" style:font-size-asian="5pt" style:text-scale="115%"/>
    </style:style>
    <style:style style:name="T1710" style:family="text">
      <style:text-properties fo:color="#242424" fo:font-size="5pt" fo:letter-spacing="0.0047in" style:font-size-asian="5pt" style:text-scale="105%"/>
    </style:style>
    <style:style style:name="T1711" style:family="text">
      <style:text-properties fo:color="#131313" style:font-name="Times New Roman" fo:font-size="5.5pt" fo:letter-spacing="-0.0035in" style:font-size-asian="5.5pt" style:text-scale="110%"/>
    </style:style>
    <style:style style:name="T1712" style:family="text">
      <style:text-properties fo:color="#525252" fo:font-size="5pt" fo:letter-spacing="-0.0028in" style:font-size-asian="5pt" style:text-scale="105%"/>
    </style:style>
    <style:style style:name="T1713" style:family="text">
      <style:text-properties fo:color="#030303" fo:font-size="5pt" fo:letter-spacing="0.0138in" style:font-size-asian="5pt" style:text-scale="105%"/>
    </style:style>
    <style:style style:name="T1714" style:family="text">
      <style:text-properties fo:color="#030303" fo:font-size="8pt" fo:letter-spacing="0.0516in" style:font-size-asian="8pt"/>
    </style:style>
    <style:style style:name="T1715" style:family="text">
      <style:text-properties fo:color="#030303" fo:font-size="8pt" fo:letter-spacing="0.0492in" style:font-size-asian="8pt"/>
    </style:style>
    <style:style style:name="T1716" style:family="text">
      <style:text-properties fo:color="#030303" style:text-position="13% 100%" style:font-name="Times New Roman" fo:font-size="8pt" fo:letter-spacing="0.028in" style:font-size-asian="8pt"/>
    </style:style>
    <style:style style:name="T1717" style:family="text">
      <style:text-properties fo:color="#030303" fo:font-size="8pt" fo:letter-spacing="-0.0071in" style:font-size-asian="8pt" style:text-scale="105%"/>
    </style:style>
    <style:style style:name="T1718" style:family="text">
      <style:text-properties fo:color="#030303" fo:font-size="8pt" fo:letter-spacing="0.0272in" style:font-size-asian="8pt"/>
    </style:style>
    <style:style style:name="T1719" style:family="text">
      <style:text-properties fo:color="#3b3b3b" fo:font-size="8pt" style:font-size-asian="8pt"/>
    </style:style>
    <style:style style:name="T1720" style:family="text">
      <style:text-properties fo:color="#131313" fo:font-size="8pt" style:font-size-asian="8pt" style:text-scale="105%"/>
    </style:style>
    <style:style style:name="T1721" style:family="text">
      <style:text-properties fo:color="#131313" fo:font-size="8pt" fo:letter-spacing="0.0055in" style:font-size-asian="8pt" style:text-scale="105%"/>
    </style:style>
    <style:style style:name="T1722" style:family="text">
      <style:text-properties fo:color="#030303" fo:font-size="8pt" fo:letter-spacing="0.0465in" fo:font-weight="bold" style:font-size-asian="8pt" style:font-weight-asian="bold"/>
    </style:style>
    <style:style style:name="T1723" style:family="text">
      <style:text-properties fo:color="#030303" fo:font-size="8pt" fo:letter-spacing="0.0311in" fo:font-weight="bold" style:font-size-asian="8pt" style:font-weight-asian="bold"/>
    </style:style>
    <style:style style:name="T1724" style:family="text">
      <style:text-properties fo:color="#030303" fo:font-size="8pt" fo:letter-spacing="0.0508in" fo:font-weight="bold" style:font-size-asian="8pt" style:font-weight-asian="bold" style:text-scale="150%"/>
    </style:style>
    <style:style style:name="T1725" style:family="text">
      <style:text-properties fo:color="#242424" fo:font-size="4.5pt" fo:letter-spacing="-0.0047in" style:font-size-asian="4.5pt"/>
    </style:style>
    <style:style style:name="T1726" style:family="text">
      <style:text-properties fo:color="#3b3b3b" fo:font-size="4.5pt" fo:letter-spacing="-0.0035in" style:font-size-asian="4.5pt"/>
    </style:style>
    <style:style style:name="T1727" style:family="text">
      <style:text-properties fo:color="#3b3b3b" fo:font-size="4.5pt" fo:letter-spacing="0.0016in" style:font-size-asian="4.5pt"/>
    </style:style>
    <style:style style:name="T1728" style:family="text">
      <style:text-properties fo:color="#646464" fo:font-size="4.5pt" fo:letter-spacing="-0.0047in" style:font-size-asian="4.5pt"/>
    </style:style>
    <style:style style:name="T1729" style:family="text">
      <style:text-properties fo:color="#242424" fo:font-size="4.5pt" fo:letter-spacing="-0.0043in" style:font-size-asian="4.5pt"/>
    </style:style>
    <style:style style:name="T1730" style:family="text">
      <style:text-properties fo:color="#242424" fo:font-size="4.5pt" fo:letter-spacing="-0.002in" style:font-size-asian="4.5pt"/>
    </style:style>
    <style:style style:name="T1731" style:family="text">
      <style:text-properties fo:color="#242424" fo:font-size="4.5pt" fo:letter-spacing="-0.0035in" style:font-size-asian="4.5pt"/>
    </style:style>
    <style:style style:name="T1732" style:family="text">
      <style:text-properties fo:color="#030303" fo:letter-spacing="-0.0028in" fo:font-weight="bold" style:font-weight-asian="bold" style:text-scale="105%"/>
    </style:style>
    <style:style style:name="T1733" style:family="text">
      <style:text-properties fo:color="#030303" fo:letter-spacing="-0.0047in" style:text-scale="105%"/>
    </style:style>
    <style:style style:name="T1734" style:family="text">
      <style:text-properties fo:color="#030303" fo:letter-spacing="-0.0043in" style:text-scale="105%"/>
    </style:style>
    <style:style style:name="T1735" style:family="text">
      <style:text-properties fo:color="#030303" fo:letter-spacing="-0.0071in" style:text-scale="105%"/>
    </style:style>
    <style:style style:name="T1736" style:family="text">
      <style:text-properties fo:color="#030303" fo:letter-spacing="-0.0055in" style:text-scale="105%"/>
    </style:style>
    <style:style style:name="T1737" style:family="text">
      <style:text-properties fo:color="#030303" fo:letter-spacing="-0.0075in" style:text-scale="105%"/>
    </style:style>
    <style:style style:name="T1738" style:family="text">
      <style:text-properties fo:color="#030303" fo:letter-spacing="-0.0083in" style:text-scale="105%"/>
    </style:style>
    <style:style style:name="T1739" style:family="text">
      <style:text-properties fo:color="#363636" fo:letter-spacing="-0.0028in" style:text-scale="105%"/>
    </style:style>
    <style:style style:name="T1740" style:family="text">
      <style:text-properties fo:color="#464646" style:text-scale="105%"/>
    </style:style>
    <style:style style:name="T1741" style:family="text">
      <style:text-properties fo:color="#363636" fo:letter-spacing="-0.0035in" style:text-scale="105%"/>
    </style:style>
    <style:style style:name="T1742" style:family="text">
      <style:text-properties fo:color="#363636" fo:letter-spacing="-0.0098in" style:text-scale="105%"/>
    </style:style>
    <style:style style:name="T1743" style:family="text">
      <style:text-properties fo:color="#030303" fo:letter-spacing="0.0063in" style:text-scale="105%"/>
    </style:style>
    <style:style style:name="T1744" style:family="text">
      <style:text-properties fo:color="#030303" fo:font-size="8pt" fo:letter-spacing="-0.0091in" fo:font-weight="bold" style:font-size-asian="8pt" style:font-weight-asian="bold" style:text-scale="110%"/>
    </style:style>
    <style:style style:name="T1745" style:family="text">
      <style:text-properties fo:color="#030303" fo:font-size="8pt" fo:letter-spacing="-0.002in" fo:font-weight="bold" style:font-size-asian="8pt" style:font-weight-asian="bold" style:text-scale="110%"/>
    </style:style>
    <style:style style:name="T1746" style:family="text">
      <style:text-properties fo:color="#464646" fo:font-size="8pt" fo:letter-spacing="-0.0016in" style:font-size-asian="8pt" style:text-scale="110%"/>
    </style:style>
    <style:style style:name="T1747" style:family="text">
      <style:text-properties fo:color="#363636" fo:font-size="4.5pt" fo:letter-spacing="-0.0047in" style:font-size-asian="4.5pt"/>
    </style:style>
    <style:style style:name="T1748" style:family="text">
      <style:text-properties fo:color="#181818" fo:font-size="4.5pt" fo:letter-spacing="-0.0016in" style:font-size-asian="4.5pt"/>
    </style:style>
    <style:style style:name="T1749" style:family="text">
      <style:text-properties fo:color="#464646" fo:font-size="4.5pt" fo:letter-spacing="-0.0016in" style:font-size-asian="4.5pt"/>
    </style:style>
    <style:style style:name="T1750" style:family="text">
      <style:text-properties fo:color="#464646" fo:font-size="4.5pt" fo:letter-spacing="0.0154in" style:font-size-asian="4.5pt"/>
    </style:style>
    <style:style style:name="T1751" style:family="text">
      <style:text-properties fo:color="#363636" fo:font-size="4.5pt" fo:letter-spacing="0.0083in" style:font-size-asian="4.5pt"/>
    </style:style>
    <style:style style:name="T1752" style:family="text">
      <style:text-properties fo:color="#363636" fo:font-size="4.5pt" fo:letter-spacing="0.0134in" style:font-size-asian="4.5pt"/>
    </style:style>
    <style:style style:name="T1753" style:family="text">
      <style:text-properties fo:color="#363636" fo:font-size="4.5pt" fo:letter-spacing="0.0091in" style:font-size-asian="4.5pt"/>
    </style:style>
    <style:style style:name="T1754" style:family="text">
      <style:text-properties fo:color="#363636" fo:font-size="4.5pt" fo:letter-spacing="0.0118in" style:font-size-asian="4.5pt"/>
    </style:style>
    <style:style style:name="T1755" style:family="text">
      <style:text-properties fo:color="#363636" fo:font-size="4.5pt" fo:letter-spacing="0.0102in" style:font-size-asian="4.5pt"/>
    </style:style>
    <style:style style:name="T1756" style:family="text">
      <style:text-properties fo:color="#363636" fo:font-size="4.5pt" fo:letter-spacing="-0.0035in" fo:font-weight="bold" style:font-size-asian="4.5pt" style:font-weight-asian="bold"/>
    </style:style>
    <style:style style:name="T1757" style:family="text">
      <style:text-properties fo:color="#363636" fo:font-size="4.5pt" fo:letter-spacing="-0.0043in" style:font-size-asian="4.5pt"/>
    </style:style>
    <style:style style:name="T1758" style:family="text">
      <style:text-properties fo:color="#464646" fo:font-size="4.5pt" style:font-size-asian="4.5pt"/>
    </style:style>
    <style:style style:name="T1759" style:family="text">
      <style:text-properties fo:color="#464646" fo:font-size="4.5pt" fo:letter-spacing="-0.0043in" style:font-size-asian="4.5pt"/>
    </style:style>
    <style:style style:name="T1760" style:family="text">
      <style:text-properties fo:color="#363636" fo:font-size="4.5pt" fo:letter-spacing="-0.0055in" style:font-size-asian="4.5pt"/>
    </style:style>
    <style:style style:name="T1761" style:family="text">
      <style:text-properties fo:color="#425970" style:text-position="8% 100%" fo:font-size="6pt" style:font-size-asian="6pt"/>
    </style:style>
    <style:style style:name="T1762" style:family="text">
      <style:text-properties fo:color="#647789" style:text-position="8% 100%" fo:font-size="6pt" style:font-size-asian="6pt"/>
    </style:style>
    <style:style style:name="T1763" style:family="text">
      <style:text-properties fo:color="#647789" style:text-position="8% 100%" fo:font-size="6pt" fo:letter-spacing="-0.0063in" style:font-size-asian="6pt"/>
    </style:style>
    <style:style style:name="T1764" style:family="text">
      <style:text-properties fo:font-size="8pt" fo:letter-spacing="0.0154in" fo:font-weight="bold" style:font-size-asian="8pt" style:font-weight-asian="bold" style:text-scale="105%"/>
    </style:style>
    <style:style style:name="T1765" style:family="text">
      <style:text-properties fo:font-size="8pt" fo:letter-spacing="0.0193in" fo:font-weight="bold" style:font-size-asian="8pt" style:font-weight-asian="bold" style:text-scale="105%"/>
    </style:style>
    <style:style style:name="T1766" style:family="text">
      <style:text-properties fo:font-size="8pt" fo:letter-spacing="0.0161in" style:font-size-asian="8pt" style:text-scale="105%"/>
    </style:style>
    <style:style style:name="T1767" style:family="text">
      <style:text-properties fo:font-size="8pt" fo:letter-spacing="-0.0008in" fo:font-weight="bold" style:font-size-asian="8pt" style:font-weight-asian="bold" style:text-scale="105%"/>
    </style:style>
    <style:style style:name="T1768" style:family="text">
      <style:text-properties fo:font-size="5pt" fo:letter-spacing="-0.0035in" fo:font-weight="bold" style:font-size-asian="5pt" style:font-weight-asian="bold" style:text-scale="105%"/>
    </style:style>
    <style:style style:name="T1769" style:family="text">
      <style:text-properties fo:font-size="5pt" fo:letter-spacing="0.0146in" style:font-size-asian="5pt" style:text-scale="105%"/>
    </style:style>
    <style:style style:name="T1770" style:family="text">
      <style:text-properties fo:font-size="8pt" fo:letter-spacing="-0.0083in" fo:font-weight="bold" style:font-size-asian="8pt" style:font-weight-asian="bold" style:text-scale="105%"/>
    </style:style>
    <style:style style:name="T1771" style:family="text">
      <style:text-properties fo:letter-spacing="-0.0008in" fo:font-weight="bold" style:font-weight-asian="bold" style:text-scale="105%"/>
    </style:style>
    <style:style style:name="T1772" style:family="text">
      <style:text-properties fo:letter-spacing="-0.0071in" style:text-scale="105%"/>
    </style:style>
    <style:style style:name="T1773" style:family="text">
      <style:text-properties fo:letter-spacing="-0.0063in" style:text-scale="105%"/>
    </style:style>
    <style:style style:name="T1774" style:family="text">
      <style:text-properties fo:letter-spacing="-0.0083in" style:text-scale="105%"/>
    </style:style>
    <style:style style:name="T1775" style:family="text">
      <style:text-properties fo:letter-spacing="-0.0075in" style:text-scale="105%"/>
    </style:style>
    <style:style style:name="T1776" style:family="text">
      <style:text-properties fo:font-size="8pt" fo:letter-spacing="0.0126in" fo:font-weight="bold" style:font-size-asian="8pt" style:font-weight-asian="bold" style:text-scale="105%"/>
    </style:style>
    <style:style style:name="T1777" style:family="text">
      <style:text-properties fo:font-size="8pt" fo:letter-spacing="0.0161in" fo:font-weight="bold" style:font-size-asian="8pt" style:font-weight-asian="bold" style:text-scale="105%"/>
    </style:style>
    <style:style style:name="T1778" style:family="text">
      <style:text-properties fo:font-size="8pt" fo:letter-spacing="0.022in" fo:font-weight="bold" style:font-size-asian="8pt" style:font-weight-asian="bold" style:text-scale="105%"/>
    </style:style>
    <style:style style:name="T1779" style:family="text">
      <style:text-properties fo:font-size="4.5pt" fo:letter-spacing="-0.002in" style:font-size-asian="4.5pt"/>
    </style:style>
    <style:style style:name="T1780" style:family="text">
      <style:text-properties fo:font-size="8pt" fo:letter-spacing="0.0083in" fo:font-weight="bold" style:font-size-asian="8pt" style:font-weight-asian="bold" style:text-scale="105%"/>
    </style:style>
    <style:style style:name="T1781" style:family="text">
      <style:text-properties fo:font-size="8pt" fo:letter-spacing="0.0091in" fo:font-weight="bold" style:font-size-asian="8pt" style:font-weight-asian="bold" style:text-scale="105%"/>
    </style:style>
    <style:style style:name="T1782" style:family="text">
      <style:text-properties fo:font-size="8pt" fo:letter-spacing="0.0083in" style:font-size-asian="8pt" style:text-scale="105%"/>
    </style:style>
    <style:style style:name="T1783" style:family="text">
      <style:text-properties fo:font-size="5pt" fo:letter-spacing="0.0047in" style:font-size-asian="5pt" style:text-scale="105%"/>
    </style:style>
    <style:style style:name="T1784" style:family="text">
      <style:text-properties fo:color="#242424" fo:font-size="5.5pt" fo:letter-spacing="-0.0028in" style:font-size-asian="5.5pt"/>
    </style:style>
    <style:style style:name="T1785" style:family="text">
      <style:text-properties fo:color="#242424" fo:font-size="5.5pt" fo:letter-spacing="-0.002in" style:font-size-asian="5.5pt"/>
    </style:style>
    <style:style style:name="T1786" style:family="text">
      <style:text-properties fo:color="#242424" fo:font-size="5.5pt" fo:letter-spacing="0.028in" style:font-size-asian="5.5pt"/>
    </style:style>
    <style:style style:name="T1787" style:family="text">
      <style:text-properties fo:color="#242424" fo:font-size="5.5pt" fo:letter-spacing="-0.0043in" style:font-size-asian="5.5pt"/>
    </style:style>
    <style:style style:name="T1788" style:family="text">
      <style:text-properties fo:color="#242424" fo:font-size="5.5pt" fo:letter-spacing="-0.0035in" style:font-size-asian="5.5pt"/>
    </style:style>
    <style:style style:name="T1789" style:family="text">
      <style:text-properties fo:color="#242424" fo:font-size="5.5pt" fo:letter-spacing="-0.0016in" style:font-size-asian="5.5pt"/>
    </style:style>
    <style:style style:name="T1790" style:family="text">
      <style:text-properties fo:color="#4b4b4b" fo:font-size="5.5pt" fo:letter-spacing="-0.0016in" style:font-size-asian="5.5pt"/>
    </style:style>
    <style:style style:name="T1791" style:family="text">
      <style:text-properties fo:color="#3a3a3a" fo:font-size="5.5pt" fo:letter-spacing="-0.0016in" style:font-size-asian="5.5pt"/>
    </style:style>
    <style:style style:name="T1792" style:family="text">
      <style:text-properties fo:color="#030303" fo:font-size="5.5pt" fo:letter-spacing="-0.0008in" style:font-size-asian="5.5pt"/>
    </style:style>
    <style:style style:name="T1793" style:family="text">
      <style:text-properties fo:color="#030303" fo:font-size="5pt" fo:letter-spacing="-0.0016in" fo:font-weight="bold" style:font-size-asian="5pt" style:font-weight-asian="bold" style:text-scale="105%"/>
    </style:style>
    <style:style style:name="T1794" style:family="text">
      <style:text-properties fo:color="#030303" fo:font-size="5pt" fo:letter-spacing="-0.0016in" fo:font-weight="bold" style:font-size-asian="5pt" style:font-weight-asian="bold" style:text-scale="110%"/>
    </style:style>
    <style:style style:name="T1795" style:family="text">
      <style:text-properties fo:color="#030303" fo:font-size="5.5pt" fo:letter-spacing="-0.0028in" fo:font-weight="bold" style:font-size-asian="5.5pt" style:font-weight-asian="bold"/>
    </style:style>
    <style:style style:name="T1796" style:family="text">
      <style:text-properties fo:color="#030303" fo:font-size="5pt" fo:letter-spacing="-0.0008in" fo:font-weight="bold" style:font-size-asian="5pt" style:font-weight-asian="bold" style:text-scale="105%"/>
    </style:style>
    <style:style style:name="T1797" style:family="text">
      <style:text-properties fo:color="#030303" fo:font-size="5pt" fo:letter-spacing="-0.0028in" fo:font-weight="bold" style:font-size-asian="5pt" style:font-weight-asian="bold" style:text-scale="105%"/>
    </style:style>
    <style:style style:name="T1798" style:family="text">
      <style:text-properties fo:color="#242424" fo:font-size="5.5pt" fo:letter-spacing="0.0047in" style:font-size-asian="5.5pt"/>
    </style:style>
    <style:style style:name="T1799" style:family="text">
      <style:text-properties fo:color="#3a3a3a" fo:font-size="5.5pt" fo:letter-spacing="-0.0028in" style:font-size-asian="5.5pt"/>
    </style:style>
    <style:style style:name="T1800" style:family="text">
      <style:text-properties fo:color="#3a3a3a" fo:font-size="5.5pt" fo:letter-spacing="-0.0055in" style:font-size-asian="5.5pt"/>
    </style:style>
    <style:style style:name="T1801" style:family="text">
      <style:text-properties fo:color="#242424" fo:font-size="5.5pt" fo:letter-spacing="0.002in" style:font-size-asian="5.5pt"/>
    </style:style>
    <style:style style:name="T1802" style:family="text">
      <style:text-properties fo:color="#4b4b4b" fo:font-size="5.5pt" fo:letter-spacing="-0.0028in" style:font-size-asian="5.5pt"/>
    </style:style>
    <style:style style:name="T1803" style:family="text">
      <style:text-properties fo:color="#242424" fo:font-size="5.5pt" fo:letter-spacing="-0.0016in" style:font-size-asian="5.5pt" style:text-scale="105%"/>
    </style:style>
    <style:style style:name="T1804" style:family="text">
      <style:text-properties fo:color="#4b4b4b" fo:font-size="5.5pt" fo:letter-spacing="-0.0016in" style:font-size-asian="5.5pt" style:text-scale="105%"/>
    </style:style>
    <style:style style:name="T1805" style:family="text">
      <style:text-properties fo:color="#242424" fo:font-size="5.5pt" fo:letter-spacing="0.0075in" style:font-size-asian="5.5pt"/>
    </style:style>
    <style:style style:name="T1806" style:family="text">
      <style:text-properties fo:color="#242424" fo:font-size="5.5pt" fo:letter-spacing="-0.0071in" style:font-size-asian="5.5pt"/>
    </style:style>
    <style:style style:name="T1807" style:family="text">
      <style:text-properties fo:color="#242424" fo:font-size="5.5pt" style:font-size-asian="5.5pt"/>
    </style:style>
    <style:style style:name="T1808" style:family="text">
      <style:text-properties fo:color="#242424" fo:font-size="5.5pt" fo:letter-spacing="0.0035in" style:font-size-asian="5.5pt"/>
    </style:style>
    <style:style style:name="T1809" style:family="text">
      <style:text-properties fo:color="#4b4b4b" fo:font-size="5.5pt" fo:letter-spacing="-0.0035in" style:font-size-asian="5.5pt"/>
    </style:style>
    <style:style style:name="T1810" style:family="text">
      <style:text-properties fo:color="#030303" fo:font-size="5.5pt" fo:letter-spacing="-0.0063in" style:font-size-asian="5.5pt"/>
    </style:style>
    <style:style style:name="T1811" style:family="text">
      <style:text-properties fo:color="#030303" fo:font-size="5.5pt" fo:letter-spacing="-0.0055in" style:font-size-asian="5.5pt"/>
    </style:style>
    <style:style style:name="T1812" style:family="text">
      <style:text-properties fo:color="#242424" fo:font-size="5.5pt" fo:letter-spacing="-0.0008in" style:font-size-asian="5.5pt"/>
    </style:style>
    <style:style style:name="T1813" style:family="text">
      <style:text-properties fo:color="#3a3a3a" fo:font-size="5.5pt" style:font-size-asian="5.5pt"/>
    </style:style>
    <style:style style:name="T1814" style:family="text">
      <style:text-properties fo:color="#3a3a3a" fo:font-size="5.5pt" fo:letter-spacing="-0.0071in" style:font-size-asian="5.5pt"/>
    </style:style>
    <style:style style:name="T1815" style:family="text">
      <style:text-properties fo:color="#4b4b4b" fo:font-size="5pt" fo:letter-spacing="-0.0016in" fo:font-weight="bold" style:font-size-asian="5pt" style:font-weight-asian="bold" style:text-scale="110%"/>
    </style:style>
    <style:style style:name="T1816" style:family="text">
      <style:text-properties fo:color="#3a3a3a" fo:font-size="5.5pt" fo:letter-spacing="-0.0047in" style:font-size-asian="5.5pt"/>
    </style:style>
    <style:style style:name="T1817" style:family="text">
      <style:text-properties fo:color="#030303" fo:font-size="8pt" fo:letter-spacing="0.028in" fo:font-weight="bold" style:font-size-asian="8pt" style:font-weight-asian="bold" style:text-scale="105%"/>
    </style:style>
    <style:style style:name="T1818" style:family="text">
      <style:text-properties fo:color="#030303" style:text-position="13% 100%" style:font-name="Times New Roman" fo:font-size="8pt" fo:letter-spacing="0.0138in" style:font-size-asian="8pt"/>
    </style:style>
    <style:style style:name="T1819" style:family="text">
      <style:text-properties fo:color="#030303" fo:font-size="8pt" fo:letter-spacing="-0.0091in" fo:font-weight="bold" style:font-size-asian="8pt" style:font-weight-asian="bold" style:text-scale="105%"/>
    </style:style>
    <style:style style:name="T1820" style:family="text">
      <style:text-properties fo:color="#030303" fo:font-size="8pt" fo:letter-spacing="-0.0083in" fo:font-weight="bold" style:font-size-asian="8pt" style:font-weight-asian="bold" style:text-scale="105%"/>
    </style:style>
    <style:style style:name="T1821" style:family="text">
      <style:text-properties fo:color="#030303" fo:font-size="8pt" fo:letter-spacing="0.0063in" style:font-size-asian="8pt" style:text-scale="105%"/>
    </style:style>
    <style:style style:name="T1822" style:family="text">
      <style:text-properties fo:color="#3a3a3a" fo:font-size="8pt" style:font-size-asian="8pt" style:text-scale="105%"/>
    </style:style>
    <style:style style:name="T1823" style:family="text">
      <style:text-properties fo:color="#3a3a3a" fo:font-size="8pt" fo:letter-spacing="-0.0083in" style:font-size-asian="8pt" style:text-scale="105%"/>
    </style:style>
    <style:style style:name="T1824" style:family="text">
      <style:text-properties fo:color="#030303" fo:font-size="8pt" fo:letter-spacing="0.0091in" style:font-size-asian="8pt" style:text-scale="105%"/>
    </style:style>
    <style:style style:name="T1825" style:family="text">
      <style:text-properties fo:color="#030303" fo:font-size="8pt" fo:letter-spacing="0.0083in" style:font-size-asian="8pt" style:text-scale="105%"/>
    </style:style>
    <style:style style:name="T1826" style:family="text">
      <style:text-properties fo:color="#030303" fo:font-size="8pt" fo:letter-spacing="0.0118in" fo:font-weight="bold" style:font-size-asian="8pt" style:font-weight-asian="bold" style:text-scale="105%"/>
    </style:style>
    <style:style style:name="T1827" style:family="text">
      <style:text-properties fo:color="#030303" fo:font-size="8pt" fo:letter-spacing="0.0008in" style:font-size-asian="8pt" style:text-scale="105%"/>
    </style:style>
    <style:style style:name="T1828" style:family="text">
      <style:text-properties fo:color="#030303" fo:font-size="8pt" fo:letter-spacing="0.0409in" fo:font-weight="bold" style:font-size-asian="8pt" style:font-weight-asian="bold" style:text-scale="150%"/>
    </style:style>
    <style:style style:name="T1829" style:family="text">
      <style:text-properties fo:color="#030303" fo:font-size="8pt" fo:letter-spacing="0.0366in" fo:font-weight="bold" style:font-size-asian="8pt" style:font-weight-asian="bold"/>
    </style:style>
    <style:style style:name="T1830" style:family="text">
      <style:text-properties fo:color="#030303" fo:letter-spacing="-0.0063in" style:text-scale="105%"/>
    </style:style>
    <style:style style:name="T1831" style:family="text">
      <style:text-properties fo:color="#3a3a3a" style:text-scale="105%"/>
    </style:style>
    <style:style style:name="T1832" style:family="text">
      <style:text-properties fo:color="#3a3a3a" fo:font-size="5pt" style:font-size-asian="5pt" style:text-scale="90%"/>
    </style:style>
    <style:style style:name="T1833" style:family="text">
      <style:text-properties fo:color="#3a3a3a" fo:font-size="5pt" fo:letter-spacing="0.002in" style:font-size-asian="5pt"/>
    </style:style>
    <style:style style:name="T1834" style:family="text">
      <style:text-properties fo:color="#3a3a3a" fo:font-size="5pt" fo:letter-spacing="-0.0008in" style:font-size-asian="5pt" style:text-scale="90%"/>
    </style:style>
    <style:style style:name="T1835" style:family="text">
      <style:text-properties fo:color="#3a3a3a" fo:font-size="5pt" fo:letter-spacing="-0.0055in" style:font-size-asian="5pt" style:text-scale="90%"/>
    </style:style>
    <style:style style:name="T1836" style:family="text">
      <style:text-properties fo:color="#3a3a3a" fo:font-size="5pt" fo:letter-spacing="-0.0016in" style:font-size-asian="5pt" style:text-scale="90%"/>
    </style:style>
    <style:style style:name="T1837" style:family="text">
      <style:text-properties fo:color="#3a3a3a" fo:font-size="4.5pt" style:font-size-asian="4.5pt"/>
    </style:style>
    <style:style style:name="T1838" style:family="text">
      <style:text-properties fo:color="#3a3a3a" fo:font-size="4.5pt" fo:letter-spacing="-0.0055in" style:font-size-asian="4.5pt"/>
    </style:style>
    <style:style style:name="T1839" style:family="text">
      <style:text-properties fo:color="#3a3a3a" fo:font-size="4.5pt" fo:letter-spacing="-0.0047in" style:font-size-asian="4.5pt"/>
    </style:style>
    <style:style style:name="T1840" style:family="text">
      <style:text-properties fo:color="#4b4b4b" fo:font-size="4.5pt" style:font-size-asian="4.5pt"/>
    </style:style>
    <style:style style:name="T1841" style:family="text">
      <style:text-properties fo:color="#4b4b4b" fo:font-size="4.5pt" fo:letter-spacing="-0.002in" style:font-size-asian="4.5pt"/>
    </style:style>
    <style:style style:name="T1842" style:family="text">
      <style:text-properties fo:color="#3a3a3a" fo:font-size="4.5pt" fo:letter-spacing="-0.0028in" style:font-size-asian="4.5pt"/>
    </style:style>
    <style:style style:name="T1843" style:family="text">
      <style:text-properties fo:color="#3a3a3a" fo:font-size="4.5pt" fo:letter-spacing="0.002in" style:font-size-asian="4.5pt"/>
    </style:style>
    <style:style style:name="T1844" style:family="text">
      <style:text-properties fo:color="#3a3a3a" fo:font-size="4.5pt" fo:letter-spacing="-0.002in" style:font-size-asian="4.5pt"/>
    </style:style>
    <style:style style:name="T1845" style:family="text">
      <style:text-properties fo:color="#3a3a3a" fo:font-size="4.5pt" fo:letter-spacing="-0.0035in" style:font-size-asian="4.5pt"/>
    </style:style>
    <style:style style:name="T1846" style:family="text">
      <style:text-properties fo:color="#242424" style:font-name="Times New Roman" fo:font-size="5pt" fo:font-weight="bold" style:font-size-asian="5pt" style:font-weight-asian="bold"/>
    </style:style>
    <style:style style:name="T1847" style:family="text">
      <style:text-properties fo:color="#242424" style:font-name="Times New Roman" fo:font-size="5pt" fo:letter-spacing="0.0028in" fo:font-weight="bold" style:font-size-asian="5pt" style:font-weight-asian="bold"/>
    </style:style>
    <style:style style:name="T1848" style:family="text">
      <style:text-properties fo:color="#3a3a3a" fo:font-size="4.5pt" fo:letter-spacing="0.0016in" style:font-size-asian="4.5pt"/>
    </style:style>
    <style:style style:name="T1849" style:family="text">
      <style:text-properties fo:color="#3a3a3a" fo:font-size="4.5pt" fo:letter-spacing="0.0035in" style:font-size-asian="4.5pt"/>
    </style:style>
    <style:style style:name="T1850" style:family="text">
      <style:text-properties fo:color="#242424" fo:font-size="4.5pt" fo:letter-spacing="0.0063in" style:font-size-asian="4.5pt"/>
    </style:style>
    <style:style style:name="T1851" style:family="text">
      <style:text-properties fo:color="#646464" fo:font-size="4.5pt" fo:letter-spacing="0.0008in" style:font-size-asian="4.5pt"/>
    </style:style>
    <style:style style:name="T1852" style:family="text">
      <style:text-properties style:font-name="Arial" fo:letter-spacing="0.0028in" style:text-scale="105%"/>
    </style:style>
    <style:style style:name="T1853" style:family="text">
      <style:text-properties style:font-name="Arial" fo:letter-spacing="-0.0008in" style:text-scale="105%"/>
    </style:style>
    <style:style style:name="T1854" style:family="text">
      <style:text-properties style:font-name="Arial" fo:letter-spacing="0.0035in" style:text-scale="105%"/>
    </style:style>
    <style:style style:name="T1855" style:family="text">
      <style:text-properties fo:font-size="8pt" fo:letter-spacing="0.0028in" fo:font-weight="bold" style:font-size-asian="8pt" style:font-weight-asian="bold" style:text-scale="105%"/>
    </style:style>
    <style:style style:name="T1856" style:family="text">
      <style:text-properties fo:font-size="8pt" fo:letter-spacing="0.0035in" fo:font-weight="bold" style:font-size-asian="8pt" style:font-weight-asian="bold" style:text-scale="105%"/>
    </style:style>
    <style:style style:name="T1857" style:family="text">
      <style:text-properties fo:font-size="8pt" fo:letter-spacing="0.0043in" style:font-size-asian="8pt" style:text-scale="105%"/>
    </style:style>
    <style:style style:name="T1858" style:family="text">
      <style:text-properties fo:font-size="8pt" fo:letter-spacing="0.0035in" style:font-size-asian="8pt" style:text-scale="105%"/>
    </style:style>
    <style:style style:name="T1859" style:family="text">
      <style:text-properties fo:font-size="8pt" fo:letter-spacing="0.0055in" fo:font-weight="bold" style:font-size-asian="8pt" style:font-weight-asian="bold"/>
    </style:style>
    <style:style style:name="T1860" style:family="text">
      <style:text-properties fo:font-size="8pt" fo:letter-spacing="0.0075in" fo:font-weight="bold" style:font-size-asian="8pt" style:font-weight-asian="bold"/>
    </style:style>
    <style:style style:name="T1861" style:family="text">
      <style:text-properties fo:font-size="8pt" style:font-size-asian="8pt"/>
    </style:style>
    <style:style style:name="T1862" style:family="text">
      <style:text-properties fo:font-size="8pt" fo:letter-spacing="-0.0008in" style:font-size-asian="8pt"/>
    </style:style>
    <style:style style:name="T1863" style:family="text">
      <style:text-properties fo:font-size="8pt" fo:letter-spacing="0.0354in" style:font-size-asian="8pt"/>
    </style:style>
    <style:style style:name="T1864" style:family="text">
      <style:text-properties fo:font-size="8pt" fo:letter-spacing="0.0055in" style:font-size-asian="8pt"/>
    </style:style>
    <style:style style:name="T1865" style:family="text">
      <style:text-properties fo:font-size="8pt" fo:letter-spacing="0.0063in" style:font-size-asian="8pt"/>
    </style:style>
    <style:style style:name="T1866" style:family="text">
      <style:text-properties fo:font-size="8pt" fo:letter-spacing="-0.0035in" style:font-size-asian="8pt"/>
    </style:style>
    <style:style style:name="T1867" style:family="text">
      <style:text-properties fo:font-size="8pt" fo:letter-spacing="0.0134in" style:font-size-asian="8pt"/>
    </style:style>
    <style:style style:name="T1868" style:family="text">
      <style:text-properties fo:font-size="8pt" fo:letter-spacing="0.0146in" style:font-size-asian="8pt"/>
    </style:style>
    <style:style style:name="T1869" style:family="text">
      <style:text-properties fo:font-size="8pt" fo:letter-spacing="0.0138in" style:font-size-asian="8pt"/>
    </style:style>
    <style:style style:name="T1870" style:family="text">
      <style:text-properties fo:font-size="4.5pt" fo:letter-spacing="-0.0008in" style:font-size-asian="4.5pt"/>
    </style:style>
    <style:style style:name="T1871" style:family="text">
      <style:text-properties fo:color="#565656" style:text-scale="105%"/>
    </style:style>
    <style:style style:name="T1872" style:family="text">
      <style:text-properties fo:color="#363636" fo:letter-spacing="-0.0008in" style:text-scale="105%"/>
    </style:style>
    <style:style style:name="T1873" style:family="text">
      <style:text-properties fo:color="#363636" fo:letter-spacing="-0.0091in" style:text-scale="105%"/>
    </style:style>
    <style:style style:name="T1874" style:family="text">
      <style:text-properties fo:color="#232323" style:text-scale="105%"/>
    </style:style>
    <style:style style:name="T1875" style:family="text">
      <style:text-properties fo:color="#030303" fo:font-size="8pt" fo:letter-spacing="-0.0083in" fo:font-weight="bold" style:font-size-asian="8pt" style:font-weight-asian="bold" style:text-scale="110%"/>
    </style:style>
    <style:style style:name="T1876" style:family="text">
      <style:text-properties fo:color="#030303" fo:font-size="8pt" fo:letter-spacing="0.0028in" fo:font-weight="bold" style:font-size-asian="8pt" style:font-weight-asian="bold" style:text-scale="110%"/>
    </style:style>
    <style:style style:name="T1877" style:family="text">
      <style:text-properties fo:color="#030303" fo:font-size="8pt" fo:letter-spacing="0.0228in" fo:font-weight="bold" style:font-size-asian="8pt" style:font-weight-asian="bold" style:text-scale="105%"/>
    </style:style>
    <style:style style:name="T1878" style:family="text">
      <style:text-properties fo:color="#444444" fo:font-size="4.5pt" style:font-size-asian="4.5pt"/>
    </style:style>
    <style:style style:name="T1879" style:family="text">
      <style:text-properties fo:color="#444444" fo:font-size="4.5pt" fo:letter-spacing="0.0043in" style:font-size-asian="4.5pt"/>
    </style:style>
    <style:style style:name="T1880" style:family="text">
      <style:text-properties fo:color="#444444" fo:font-size="4.5pt" fo:letter-spacing="-0.0016in" style:font-size-asian="4.5pt"/>
    </style:style>
    <style:style style:name="T1881" style:family="text">
      <style:text-properties fo:color="#565656" fo:font-size="4.5pt" fo:letter-spacing="-0.0016in" style:font-size-asian="4.5pt"/>
    </style:style>
    <style:style style:name="T1882" style:family="text">
      <style:text-properties fo:color="#232323" fo:font-size="4.5pt" fo:letter-spacing="-0.002in" style:font-size-asian="4.5pt"/>
    </style:style>
    <style:style style:name="T1883" style:family="text">
      <style:text-properties fo:color="#232323" fo:font-size="4.5pt" fo:letter-spacing="-0.0047in" style:font-size-asian="4.5pt"/>
    </style:style>
    <style:style style:name="T1884" style:family="text">
      <style:text-properties fo:color="#444444" fo:font-size="4.5pt" fo:letter-spacing="-0.0043in" style:font-size-asian="4.5pt"/>
    </style:style>
    <style:style style:name="T1885" style:family="text">
      <style:text-properties fo:color="#232323" fo:font-size="4.5pt" fo:letter-spacing="-0.0043in" style:font-size-asian="4.5pt"/>
    </style:style>
    <style:style style:name="T1886" style:family="text">
      <style:text-properties fo:color="#232323" fo:font-size="4.5pt" fo:letter-spacing="0.002in" style:font-size-asian="4.5pt"/>
    </style:style>
    <style:style style:name="T1887" style:family="text">
      <style:text-properties fo:color="#363636" fo:font-size="4.5pt" fo:letter-spacing="-0.0028in" style:font-size-asian="4.5pt"/>
    </style:style>
    <style:style style:name="T1888" style:family="text">
      <style:text-properties fo:color="#231f20" style:font-name="Source Sans Pro" fo:letter-spacing="0.0035in"/>
    </style:style>
    <style:style style:name="T1889" style:family="text">
      <style:text-properties fo:color="#231f20" style:font-name="Source Sans Pro" fo:letter-spacing="0.0043in"/>
    </style:style>
    <style:style style:name="T1890" style:family="text">
      <style:text-properties fo:font-size="8pt" fo:letter-spacing="-0.0016in" style:text-underline-style="solid" style:text-underline-width="auto" style:text-underline-color="font-color" fo:font-weight="bold" style:font-size-asian="8pt" style:font-weight-asian="bold" style:text-scale="105%"/>
    </style:style>
    <style:style style:name="T1891" style:family="text">
      <style:text-properties fo:font-size="8pt" fo:letter-spacing="-0.0035in" style:text-underline-style="solid" style:text-underline-width="auto" style:text-underline-color="font-color" fo:font-weight="bold" style:font-size-asian="8pt" style:font-weight-asian="bold" style:text-scale="105%"/>
    </style:style>
    <style:style style:name="T1892" style:family="text">
      <style:text-properties fo:font-size="8pt" fo:letter-spacing="-0.0028in" style:text-underline-style="solid" style:text-underline-width="auto" style:text-underline-color="font-color" fo:font-weight="bold" style:font-size-asian="8pt" style:font-weight-asian="bold" style:text-scale="105%"/>
    </style:style>
    <style:style style:name="T1893" style:family="text">
      <style:text-properties fo:font-size="8pt" fo:letter-spacing="-0.0063in" style:text-underline-style="solid" style:text-underline-width="auto" style:text-underline-color="font-color" fo:font-weight="bold" style:font-size-asian="8pt" style:font-weight-asian="bold" style:text-scale="105%"/>
    </style:style>
    <style:style style:name="T1894" style:family="text">
      <style:text-properties fo:letter-spacing="-0.0016in" fo:font-weight="bold" style:font-weight-asian="bold" style:text-scale="105%"/>
    </style:style>
    <style:style style:name="T1895" style:family="text">
      <style:text-properties fo:letter-spacing="-0.0071in" fo:font-weight="bold" style:font-weight-asian="bold" style:text-scale="105%"/>
    </style:style>
    <style:style style:name="T1896" style:family="text">
      <style:text-properties fo:letter-spacing="-0.0063in" fo:font-weight="bold" style:font-weight-asian="bold" style:text-scale="105%"/>
    </style:style>
    <style:style style:name="T1897" style:family="text">
      <style:text-properties fo:letter-spacing="0.028in" style:text-scale="105%"/>
    </style:style>
    <style:style style:name="T1898" style:family="text">
      <style:text-properties fo:color="#231f20" style:font-name="Source Sans Pro" fo:letter-spacing="-0.0035in"/>
    </style:style>
    <style:style style:name="T1899" style:family="text">
      <style:text-properties fo:color="#231f20" style:font-name="Source Sans Pro" fo:letter-spacing="-0.0028in"/>
    </style:style>
    <style:style style:name="T1900" style:family="text">
      <style:text-properties style:font-name="Times New Roman" style:text-underline-style="solid" style:text-underline-width="auto" style:text-underline-color="font-color"/>
    </style:style>
    <style:style style:name="T1901" style:family="text">
      <style:text-properties style:font-name="Times New Roman" fo:letter-spacing="0.0063in" style:text-underline-style="solid" style:text-underline-width="auto" style:text-underline-color="font-color"/>
    </style:style>
    <style:style style:name="T1902" style:family="text">
      <style:text-properties style:font-name="Times New Roman" fo:letter-spacing="0.0071in" style:text-underline-style="solid" style:text-underline-width="auto" style:text-underline-color="font-color"/>
    </style:style>
    <style:style style:name="T1903" style:family="text">
      <style:text-properties style:font-name="Times New Roman" fo:letter-spacing="-0.0016in" style:text-underline-style="solid" style:text-underline-width="auto" style:text-underline-color="font-color"/>
    </style:style>
    <style:style style:name="T1904" style:family="text">
      <style:text-properties style:font-name="Times New Roman" fo:font-size="8pt" fo:font-weight="bold" style:font-size-asian="8pt" style:font-weight-asian="bold"/>
    </style:style>
    <style:style style:name="T1905" style:family="text">
      <style:text-properties style:font-name="Times New Roman" fo:font-size="8pt" fo:letter-spacing="0.028in" fo:font-weight="bold" style:font-size-asian="8pt" style:font-weight-asian="bold"/>
    </style:style>
    <style:style style:name="T1906" style:family="text">
      <style:text-properties style:font-name="Times New Roman" fo:font-size="8pt" fo:letter-spacing="-0.0063in" fo:font-weight="bold" style:font-size-asian="8pt" style:font-weight-asian="bold"/>
    </style:style>
    <style:style style:name="T1907" style:family="text">
      <style:text-properties style:font-name="Times New Roman" fo:font-size="8pt" fo:letter-spacing="-0.0047in" fo:font-weight="bold" style:font-size-asian="8pt" style:font-weight-asian="bold"/>
    </style:style>
    <style:style style:name="T1908" style:family="text">
      <style:text-properties style:font-name="Times New Roman" fo:font-size="8pt" fo:letter-spacing="-0.0055in" fo:font-weight="bold" style:font-size-asian="8pt" style:font-weight-asian="bold"/>
    </style:style>
    <style:style style:name="T1909" style:family="text">
      <style:text-properties style:font-name="Times New Roman" fo:font-size="8pt" fo:letter-spacing="-0.002in" fo:font-weight="bold" style:font-size-asian="8pt" style:font-weight-asian="bold"/>
    </style:style>
    <style:style style:name="T1910" style:family="text">
      <style:text-properties style:font-name="Times New Roman" fo:font-weight="bold" style:font-weight-asian="bold"/>
    </style:style>
    <style:style style:name="T1911" style:family="text">
      <style:text-properties style:font-name="Times New Roman" fo:letter-spacing="-0.0008in" fo:font-weight="bold" style:font-weight-asian="bold"/>
    </style:style>
    <style:style style:name="T1912" style:family="text">
      <style:text-properties style:font-name="Times New Roman"/>
    </style:style>
    <style:style style:name="T1913" style:family="text">
      <style:text-properties style:font-name="Times New Roman" fo:letter-spacing="0.028in"/>
    </style:style>
    <style:style style:name="T1914" style:family="text">
      <style:text-properties style:font-name="Times New Roman" fo:letter-spacing="-0.0043in"/>
    </style:style>
    <style:style style:name="T1915" style:family="text">
      <style:text-properties style:font-name="Times New Roman" fo:letter-spacing="-0.0035in"/>
    </style:style>
    <style:style style:name="T1916" style:family="text">
      <style:text-properties style:font-name="Times New Roman" fo:letter-spacing="-0.0047in"/>
    </style:style>
    <style:style style:name="T1917" style:family="text">
      <style:text-properties style:font-name="Times New Roman" fo:letter-spacing="-0.0028in"/>
    </style:style>
    <style:style style:name="T1918" style:family="text">
      <style:text-properties style:font-name="Times New Roman" fo:letter-spacing="-0.0008in"/>
    </style:style>
    <style:style style:name="T1919" style:family="text">
      <style:text-properties style:font-name="Times New Roman" fo:letter-spacing="-0.0016in"/>
    </style:style>
    <style:style style:name="T1920" style:family="text">
      <style:text-properties style:font-name="Times New Roman" fo:font-size="6.5pt" fo:letter-spacing="-0.0016in" fo:font-weight="bold" style:font-size-asian="6.5pt" style:font-weight-asian="bold"/>
    </style:style>
    <style:style style:name="T1921" style:family="text">
      <style:text-properties style:font-name="Times New Roman" fo:font-size="6.5pt" fo:letter-spacing="-0.0028in" fo:font-weight="bold" style:font-size-asian="6.5pt" style:font-weight-asian="bold"/>
    </style:style>
    <style:style style:name="T1922" style:family="text">
      <style:text-properties style:font-name="Times New Roman" fo:font-size="6.5pt" fo:letter-spacing="-0.0016in" style:font-size-asian="6.5pt"/>
    </style:style>
    <style:style style:name="T1923" style:family="text">
      <style:text-properties style:font-name="Times New Roman" fo:font-size="6.5pt" style:font-size-asian="6.5pt"/>
    </style:style>
    <style:style style:name="T1924" style:family="text">
      <style:text-properties style:font-name="Times New Roman" fo:font-size="6.5pt" fo:letter-spacing="0.0016in" style:font-size-asian="6.5pt"/>
    </style:style>
    <style:style style:name="T1925" style:family="text">
      <style:text-properties style:font-name="Times New Roman" fo:font-size="6.5pt" fo:letter-spacing="-0.0028in" style:font-size-asian="6.5pt"/>
    </style:style>
    <style:style style:name="T1926" style:family="text">
      <style:text-properties style:font-name="Times New Roman" fo:font-size="6.5pt" fo:letter-spacing="0.0008in" style:font-size-asian="6.5pt"/>
    </style:style>
    <style:style style:name="T1927" style:family="text">
      <style:text-properties style:font-name="Times New Roman" fo:font-size="6.5pt" fo:letter-spacing="-0.0035in" style:font-size-asian="6.5pt"/>
    </style:style>
    <style:style style:name="T1928" style:family="text">
      <style:text-properties fo:color="#000080" style:font-name="Times New Roman" style:text-underline-style="solid" style:text-underline-width="auto" style:text-underline-color="#000080"/>
    </style:style>
    <style:style style:name="T1929" style:family="text">
      <style:text-properties fo:color="#000080" style:font-name="Times New Roman" style:text-underline-style="none"/>
    </style:style>
    <style:style style:name="T1930" style:family="text">
      <style:text-properties style:font-name="Times New Roman" style:text-underline-style="none"/>
    </style:style>
    <style:style style:name="T1931" style:family="text">
      <style:text-properties style:font-name="Times New Roman" fo:letter-spacing="0.028in" style:text-underline-style="none"/>
    </style:style>
    <style:style style:name="T1932" style:family="text">
      <style:text-properties style:font-name="Times New Roman" fo:letter-spacing="-0.0035in" fo:font-weight="bold" style:font-weight-asian="bold"/>
    </style:style>
    <style:style style:name="T1933" style:family="text">
      <style:text-properties style:font-name="Times New Roman" fo:letter-spacing="-0.002in" fo:font-weight="bold" style:font-weight-asian="bold"/>
    </style:style>
    <style:style style:name="T1934" style:family="text">
      <style:text-properties style:font-name="Times New Roman" fo:letter-spacing="-0.002in"/>
    </style:style>
    <style:style style:name="T1935" style:family="text">
      <style:text-properties style:font-name="Times New Roman" fo:font-size="8pt" fo:letter-spacing="-0.0016in" fo:font-style="italic" fo:font-weight="bold" style:font-size-asian="8pt" style:font-style-asian="italic" style:font-weight-asian="bold"/>
    </style:style>
    <style:style style:name="T1936" style:family="text">
      <style:text-properties style:font-name="Times New Roman" fo:font-size="8pt" fo:letter-spacing="0.0016in" fo:font-style="italic" fo:font-weight="bold" style:font-size-asian="8pt" style:font-style-asian="italic" style:font-weight-asian="bold"/>
    </style:style>
    <style:style style:name="T1937" style:family="text">
      <style:text-properties style:font-name="Times New Roman" fo:font-size="8pt" fo:letter-spacing="0.0008in" fo:font-style="italic" fo:font-weight="bold" style:font-size-asian="8pt" style:font-style-asian="italic" style:font-weight-asian="bold"/>
    </style:style>
    <style:style style:name="T1938" style:family="text">
      <style:text-properties style:font-name="Times New Roman" fo:font-size="8pt" fo:letter-spacing="0.0055in" fo:font-style="italic" fo:font-weight="bold" style:font-size-asian="8pt" style:font-style-asian="italic" style:font-weight-asian="bold"/>
    </style:style>
    <style:style style:name="T1939" style:family="text">
      <style:text-properties fo:color="#231f20" style:font-name="Source Sans Pro" fo:letter-spacing="-0.0055in"/>
    </style:style>
    <style:style style:name="T1940" style:family="text">
      <style:text-properties fo:color="#231f20" style:font-name="Source Sans Pro" fo:letter-spacing="-0.0043in"/>
    </style:style>
    <style:style style:name="T1941" style:family="text">
      <style:text-properties fo:color="#231f20" style:font-name="Source Sans Pro" fo:font-size="11pt" style:font-size-asian="11pt"/>
    </style:style>
    <style:style style:name="T1942" style:family="text">
      <style:text-properties fo:color="#231f20" style:font-name="Source Sans Pro" fo:font-size="11pt" fo:letter-spacing="0.0047in" style:font-size-asian="11pt"/>
    </style:style>
    <style:style style:name="T1943" style:family="text">
      <style:text-properties fo:color="#231f20" style:font-name="Source Sans Pro" fo:font-size="11pt" fo:letter-spacing="0.0063in" style:font-size-asian="11pt"/>
    </style:style>
    <style:style style:name="T1944" style:family="text">
      <style:text-properties fo:color="#231f20" style:font-name="Source Sans Pro" fo:font-size="11pt" fo:letter-spacing="0.0071in" style:font-size-asian="11pt"/>
    </style:style>
    <style:style style:name="T1945" style:family="text">
      <style:text-properties fo:color="#231f20" style:font-name="Source Sans Pro" fo:font-size="11pt" fo:letter-spacing="-0.0035in" style:font-size-asian="11pt"/>
    </style:style>
    <style:style style:name="T1946" style:family="text">
      <style:text-properties fo:color="#231f20" style:font-name="Source Sans Pro" fo:font-size="11pt" fo:letter-spacing="0.0138in" style:font-size-asian="11pt"/>
    </style:style>
    <style:style style:name="T1947" style:family="text">
      <style:text-properties fo:color="#231f20" style:font-name="Source Sans Pro" fo:font-size="11pt" fo:letter-spacing="-0.0028in" style:font-size-asian="11pt"/>
    </style:style>
    <style:style style:name="T1948" style:family="text">
      <style:text-properties fo:color="#231f20" style:font-name="Source Sans Pro" fo:font-size="11pt" fo:letter-spacing="-0.0016in" style:font-size-asian="11pt"/>
    </style:style>
    <style:style style:name="T1949" style:family="text">
      <style:text-properties fo:color="#231f20" style:font-name="Source Sans Pro" fo:font-size="11pt" fo:letter-spacing="-0.0075in" style:font-size-asian="11pt"/>
    </style:style>
    <style:style style:name="T1950" style:family="text">
      <style:text-properties fo:color="#231f20" style:font-name="Source Sans Pro" fo:font-size="11pt" fo:letter-spacing="0.0035in" style:font-size-asian="11pt"/>
    </style:style>
    <style:style style:name="T1951" style:family="text">
      <style:text-properties fo:color="#231f20" style:font-name="Source Sans Pro" fo:font-size="11pt" fo:letter-spacing="-0.0071in" style:font-size-asian="11pt"/>
    </style:style>
    <style:style style:name="T1952" style:family="text">
      <style:text-properties fo:color="#231f20" style:font-name="Source Sans Pro" fo:font-size="11pt" fo:letter-spacing="-0.0063in" style:font-size-asian="11pt"/>
    </style:style>
    <style:style style:name="T1953" style:family="text">
      <style:text-properties fo:color="#231f20" style:font-name="Source Sans Pro" fo:font-size="11pt" fo:letter-spacing="-0.0083in" style:font-size-asian="11pt"/>
    </style:style>
    <style:style style:name="T1954" style:family="text">
      <style:text-properties fo:color="#ffffff" style:font-name="Source Sans Pro" fo:font-size="10pt" style:font-size-asian="10pt"/>
    </style:style>
    <style:style style:name="T1955" style:family="text">
      <style:text-properties fo:color="#ffffff" style:font-name="Source Sans Pro" fo:font-size="10pt" fo:letter-spacing="-0.0075in" style:font-size-asian="10pt"/>
    </style:style>
    <style:style style:name="T1956" style:family="text">
      <style:text-properties fo:color="#ffffff" style:font-name="Source Sans Pro" fo:font-size="10pt" fo:letter-spacing="-0.0071in" style:font-size-asian="10pt"/>
    </style:style>
    <style:style style:name="T1957" style:family="text">
      <style:text-properties fo:color="#ffffff" style:font-name="Source Sans Pro" fo:font-size="10pt" fo:letter-spacing="-0.0016in" style:font-size-asian="10pt"/>
    </style:style>
    <style:style style:name="T1958" style:family="text">
      <style:text-properties fo:color="#ffffff" style:font-name="Source Sans Pro" fo:font-size="10pt" fo:letter-spacing="-0.0008in" style:font-size-asian="10pt"/>
    </style:style>
    <style:style style:name="T1959" style:family="text">
      <style:text-properties fo:color="#ffffff" style:font-name="Source Sans Pro" fo:font-size="10pt" fo:letter-spacing="-0.0028in" style:font-size-asian="10pt"/>
    </style:style>
    <style:style style:name="T1960" style:family="text">
      <style:text-properties fo:color="#ffffff" style:font-name="Source Sans Pro Semibold" fo:font-size="11pt" fo:font-weight="bold" style:font-size-asian="11pt" style:font-weight-asian="bold"/>
    </style:style>
    <style:style style:name="T1961" style:family="text">
      <style:text-properties fo:color="#ffffff" style:font-name="Source Sans Pro Semibold" fo:font-size="11pt" fo:letter-spacing="0.0091in" fo:font-weight="bold" style:font-size-asian="11pt" style:font-weight-asian="bold"/>
    </style:style>
    <style:style style:name="T1962" style:family="text">
      <style:text-properties fo:color="#ffffff" style:font-name="Source Sans Pro Semibold" fo:font-size="11pt" fo:letter-spacing="0.0098in" fo:font-weight="bold" style:font-size-asian="11pt" style:font-weight-asian="bold"/>
    </style:style>
    <style:style style:name="T1963" style:family="text">
      <style:text-properties fo:color="#ffffff" style:font-name="Source Sans Pro Semibold" fo:font-size="11pt" fo:letter-spacing="-0.0016in" fo:font-weight="bold" style:font-size-asian="11pt" style:font-weight-asian="bold"/>
    </style:style>
    <style:style style:name="T1964" style:family="text">
      <style:text-properties fo:color="#ffffff" style:font-name="Source Sans Pro Semibold" fo:font-size="11pt" fo:letter-spacing="0.0299in" fo:font-weight="bold" style:font-size-asian="11pt" style:font-weight-asian="bold"/>
    </style:style>
    <style:style style:name="T1965" style:family="text">
      <style:text-properties fo:color="#425970" fo:font-size="6pt" style:font-size-asian="6pt"/>
    </style:style>
    <style:style style:name="T1966" style:family="text">
      <style:text-properties fo:color="#647789" fo:font-size="6pt" style:font-size-asian="6pt"/>
    </style:style>
    <style:style style:name="T1967" style:family="text">
      <style:text-properties fo:color="#647789" fo:font-size="6pt" fo:letter-spacing="-0.0047in" style:font-size-asian="6pt"/>
    </style:style>
    <style:style style:name="T1968" style:family="text">
      <style:text-properties fo:color="#425970" fo:font-size="6pt" fo:letter-spacing="0.0047in" style:font-size-asian="6pt"/>
    </style:style>
    <style:style style:name="T1969" style:family="text">
      <style:text-properties fo:color="#425970" fo:font-size="6pt" fo:font-weight="bold" style:font-size-asian="6pt" style:font-weight-asian="bold"/>
    </style:style>
    <style:style style:name="T1970" style:family="text">
      <style:text-properties fo:color="#425970" fo:font-size="6pt" fo:letter-spacing="-0.0016in" fo:font-weight="bold" style:font-size-asian="6pt" style:font-weight-asian="bold"/>
    </style:style>
    <style:style style:name="T1971" style:family="text">
      <style:text-properties fo:color="#425970" fo:font-size="6pt" fo:letter-spacing="-0.0016in" style:font-size-asian="6pt"/>
    </style:style>
    <style:style style:name="T1972" style:family="text">
      <style:text-properties fo:color="#647789" fo:font-size="6pt" fo:letter-spacing="-0.0063in" style:font-size-asian="6pt"/>
    </style:style>
    <style:style style:name="T1973" style:family="text">
      <style:text-properties fo:color="#425970" fo:font-size="6pt" fo:letter-spacing="-0.0008in" fo:font-weight="bold" style:font-size-asian="6pt" style:font-weight-asian="bold"/>
    </style:style>
    <style:style style:name="T1974" style:family="text">
      <style:text-properties fo:color="#425970" fo:font-size="6pt" fo:letter-spacing="0.0016in" fo:font-weight="bold" style:font-size-asian="6pt" style:font-weight-asian="bold"/>
    </style:style>
    <style:style style:name="T1975" style:family="text">
      <style:text-properties fo:color="#425970" fo:font-size="6pt" fo:letter-spacing="-0.0047in" fo:font-weight="bold" style:font-size-asian="6pt" style:font-weight-asian="bold"/>
    </style:style>
    <style:style style:name="T1976" style:family="text">
      <style:text-properties fo:color="#647789" fo:font-size="6pt" fo:font-weight="bold" style:font-size-asian="6pt" style:font-weight-asian="bold"/>
    </style:style>
    <style:style style:name="T1977" style:family="text">
      <style:text-properties fo:color="#647789" fo:font-size="6pt" fo:letter-spacing="-0.0063in" fo:font-weight="bold" style:font-size-asian="6pt" style:font-weight-asian="bold"/>
    </style:style>
    <style:style style:name="T1978" style:family="text">
      <style:text-properties fo:font-size="9pt" style:text-underline-style="solid" style:text-underline-width="auto" style:text-underline-color="font-color" fo:font-weight="bold" style:font-size-asian="9pt" style:font-weight-asian="bold" style:text-scale="110%"/>
    </style:style>
    <style:style style:name="T1979" style:family="text">
      <style:text-properties fo:font-size="9pt" fo:letter-spacing="0.002in" style:text-underline-style="solid" style:text-underline-width="auto" style:text-underline-color="font-color" fo:font-weight="bold" style:font-size-asian="9pt" style:font-weight-asian="bold" style:text-scale="110%"/>
    </style:style>
    <style:style style:name="T1980" style:family="text">
      <style:text-properties fo:font-size="9pt" fo:letter-spacing="-0.0043in" style:text-underline-style="solid" style:text-underline-width="auto" style:text-underline-color="font-color" fo:font-weight="bold" style:font-size-asian="9pt" style:font-weight-asian="bold" style:text-scale="110%"/>
    </style:style>
    <style:style style:name="T1981" style:family="text">
      <style:text-properties fo:font-size="9pt" fo:letter-spacing="-0.0071in" style:text-underline-style="solid" style:text-underline-width="auto" style:text-underline-color="font-color" fo:font-weight="bold" style:font-size-asian="9pt" style:font-weight-asian="bold" style:text-scale="110%"/>
    </style:style>
    <style:style style:name="T1982" style:family="text">
      <style:text-properties fo:font-size="9pt" fo:letter-spacing="0.0126in" style:text-underline-style="solid" style:text-underline-width="auto" style:text-underline-color="font-color" fo:font-weight="bold" style:font-size-asian="9pt" style:font-weight-asian="bold" style:text-scale="110%"/>
    </style:style>
    <style:style style:name="T1983" style:family="text">
      <style:text-properties fo:font-size="9pt" fo:letter-spacing="-0.0016in" style:text-underline-style="solid" style:text-underline-width="auto" style:text-underline-color="font-color" fo:font-weight="bold" style:font-size-asian="9pt" style:font-weight-asian="bold" style:text-scale="110%"/>
    </style:style>
    <style:style style:name="T1984" style:family="text">
      <style:text-properties fo:font-size="9pt" style:text-underline-style="solid" style:text-underline-width="auto" style:text-underline-color="font-color" fo:font-weight="bold" style:font-size-asian="9pt" style:font-weight-asian="bold"/>
    </style:style>
    <style:style style:name="T1985" style:family="text">
      <style:text-properties fo:font-size="9pt" fo:letter-spacing="0.0398in" style:text-underline-style="solid" style:text-underline-width="auto" style:text-underline-color="font-color" fo:font-weight="bold" style:font-size-asian="9pt" style:font-weight-asian="bold"/>
    </style:style>
    <style:style style:name="T1986" style:family="text">
      <style:text-properties fo:font-size="9pt" fo:letter-spacing="0.039in" style:text-underline-style="solid" style:text-underline-width="auto" style:text-underline-color="font-color" fo:font-weight="bold" style:font-size-asian="9pt" style:font-weight-asian="bold"/>
    </style:style>
    <style:style style:name="T1987" style:family="text">
      <style:text-properties fo:font-size="9pt" fo:letter-spacing="0.0299in" style:text-underline-style="solid" style:text-underline-width="auto" style:text-underline-color="font-color" fo:font-weight="bold" style:font-size-asian="9pt" style:font-weight-asian="bold"/>
    </style:style>
    <style:style style:name="T1988" style:family="text">
      <style:text-properties fo:font-size="9pt" fo:letter-spacing="0.0516in" style:text-underline-style="solid" style:text-underline-width="auto" style:text-underline-color="font-color" fo:font-weight="bold" style:font-size-asian="9pt" style:font-weight-asian="bold" style:text-scale="150%"/>
    </style:style>
    <style:style style:name="T1989" style:family="text">
      <style:text-properties fo:font-size="9pt" fo:letter-spacing="-0.0016in" style:text-underline-style="solid" style:text-underline-width="auto" style:text-underline-color="font-color" fo:font-weight="bold" style:font-size-asian="9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9"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0"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1"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2"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7347*" fo:start-indent="0in" fo:end-indent="0.0138in"/>
          <style:column style:rel-width="38188*" fo:start-indent="0.0138in" fo:end-indent="0in"/>
        </style:columns>
      </style:section-properties>
    </style:style>
    <style:style style:name="Sect6" style:family="section">
      <style:section-properties style:editable="false">
        <style:columns fo:column-count="2">
          <style:column style:rel-width="25614*" fo:start-indent="0in" fo:end-indent="0.0138in"/>
          <style:column style:rel-width="39921*"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171"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P3" text:outline-level="2"><text:span text:style-name="T8"/><text:span text:style-name="T9"/><text:span text:style-name="T10"/></text:h>
        <text:p text:style-name="P4"><text:span text:style-name="T11"/><text:span text:style-name="T12"/><text:span text:style-name="T13"/><text:span text:style-name="T14"/><text:span text:style-name="T15"/></text:p>
        <text:p text:style-name="P5"><text:span text:style-name="T13"/><text:span text:style-name="T16"/><text:span text:style-name="T11"/><text:span text:style-name="T16"/><text:span text:style-name="T17"/></text:p>
      </text:section>
      <text:p text:style-name="P6"/>
      <text:p text:style-name="P7"/>
      <text:p text:style-name="P8"/>
      <text:p text:style-name="P9"><draw:frame draw:style-name="fr3" draw:name="Image 19" text:anchor-type="as-char" svg:width="0.7165in" svg:height="0.6457in" draw:z-index="424"><draw:image xlink:href="Pictures/10000001000000890000007C1AA9694F.png" xlink:type="simple" xlink:show="embed" xlink:actuate="onLoad" draw:mime-type="image/png"/></draw:frame></text:p>
      <text:p text:style-name="P7"/>
      <draw:frame draw:style-name="fr1" draw:name="Image167" text:anchor-type="char" svg:x="0.7874in" svg:y="0.6102in" svg:width="6.6953in" svg:height="10.3791in" draw:z-index="85">
        <draw:image xlink:href="Pictures/1000000100000282000003E47812FE38.png" xlink:type="simple" xlink:show="embed" xlink:actuate="onLoad" draw:mime-type="image/png"/>
      </draw:frame>
      <draw:frame draw:style-name="fr2" draw:name="Image169" text:anchor-type="char" svg:x="5.8201in" svg:y="-0.2874in" svg:width="2.0508in" svg:height="1.502in" draw:z-index="187">
        <draw:image xlink:href="Pictures/10000001000000C4000000902B12653D.png" xlink:type="simple" xlink:show="embed" xlink:actuate="onLoad" draw:mime-type="image/png"/>
      </draw:frame>
      <draw:frame draw:style-name="fr2" draw:name="Image170" text:anchor-type="char" svg:x="0.402in" svg:y="-0.2874in" svg:width="2.0508in" svg:height="1.502in" draw:z-index="188">
        <draw:image xlink:href="Pictures/10000001000000C4000000902B12653D.png" xlink:type="simple" xlink:show="embed" xlink:actuate="onLoad" draw:mime-type="image/png"/>
      </draw:frame>
      <text:p text:style-name="P7"/>
      <text:p text:style-name="P7"/>
      <text:p text:style-name="P7"/>
      <text:p text:style-name="P7"/>
      <text:p text:style-name="P7"/>
      <text:p text:style-name="P7"/>
      <text:p text:style-name="P10"/>
      <text:section text:style-name="Sect2" text:name="Section1">
        <text:p text:style-name="P11"><text:span text:style-name="T18">THEODORICO</text:span><text:span text:style-name="T19"> </text:span><text:span text:style-name="T18">DE</text:span><text:span text:style-name="T19"> </text:span><text:span text:style-name="T18">ASSIS</text:span><text:span text:style-name="T20"> </text:span><text:span text:style-name="T21">FERRAÇO</text:span></text:p>
        <text:p text:style-name="P12"><text:span text:style-name="T22">Prefeito</text:span><text:span text:style-name="T22"/></text:p>
        <text:p text:style-name="P13"><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p>
        <text:p text:style-name="P14"><text:span text:style-name="T22">Vice-Prefeito</text:span><text:span text:style-name="T22"/></text:p>
      </text:section>
      <text:section text:style-name="Sect1" text:name="Section2">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6"/>
        <text:p text:style-name="P17"><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p>
        <text:p text:style-name="P18"><draw:frame draw:style-name="fr4" draw:name="Image164" text:anchor-type="char" svg:x="0.7945in" svg:y="0.0661in" svg:width="6.6929in" svg:height="0.0161in" draw:z-index="83"><draw:image xlink:href="Pictures/1000000100000282000000017B0C9962.png" xlink:type="simple" xlink:show="embed" xlink:actuate="onLoad" draw:mime-type="image/png"/></draw:frame></text:p>
        <text:p text:style-name="P19"/>
      </text:section>
      <text:section text:style-name="Sect3" text:name="Section3">
        <text:p text:style-name="P20"><draw:frame draw:style-name="fr1" draw:name="Image79" text:anchor-type="char" svg:x="0.0047in" svg:y="2.2626in" svg:width="8.2634in" svg:height="5.8508in" draw:z-index="64"><draw:image xlink:href="Pictures/100000010000038C00000283BEC3A36B.png" xlink:type="simple" xlink:show="embed" xlink:actuate="onLoad" draw:mime-type="image/png"/></draw:frame><draw:frame draw:style-name="fr5" draw:name="Image168" text:anchor-type="char" svg:x="1.6075in" svg:y="0in" svg:width="6.6602in" svg:height="1.3874in" draw:z-index="185"><draw:image xlink:href="Pictures/100000010000027F0000008534431986.png" xlink:type="simple" xlink:show="embed" xlink:actuate="onLoad" draw:mime-type="image/png"/></draw:frame><text:span text:style-name="T31">Alexandre</text:span><text:span text:style-name="T32"> </text:span><text:span text:style-name="T31">Valdo</text:span><text:span text:style-name="T33"> </text:span><text:span text:style-name="T34">Maitan</text:span></text:p>
        <text:p text:style-name="P21"><text:span text:style-name="T35">Presidente</text:span><text:span text:style-name="T35"/></text:p>
        <text:p text:style-name="P22"><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p>
        <text:p text:style-name="P21"><text:span text:style-name="T38">1º </text:span><text:span text:style-name="T35">Secretário</text:span></text:p>
        <text:p text:style-name="P23"><text:span text:style-name="T31">Fabrício</text:span><text:span text:style-name="T33"> </text:span><text:span text:style-name="T31">da</text:span><text:span text:style-name="T36"> </text:span><text:span text:style-name="T31">Silva</text:span><text:span text:style-name="T36"> </text:span><text:span text:style-name="T34">Martins</text:span></text:p>
        <text:p text:style-name="P24"><text:span text:style-name="T35">Vice-Presidente</text:span><text:span text:style-name="T35"/></text:p>
        <text:p text:style-name="P25"><text:span text:style-name="T31">Marcos</text:span><text:span text:style-name="T39"> </text:span><text:span text:style-name="T31">Salles</text:span><text:span text:style-name="T36"> </text:span><text:span text:style-name="T34">Coelho</text:span></text:p>
        <text:p text:style-name="P24"><text:span text:style-name="T38">2º </text:span><text:span text:style-name="T35">Secretário</text:span></text:p>
      </text:section>
      <text:p text:style-name="P26"><draw:frame draw:style-name="fr1" draw:name="Image80" text:anchor-type="char" svg:x="0.7874in" svg:y="0.6102in" svg:width="6.6953in" svg:height="10.3791in" draw:z-index="65"><draw:image xlink:href="Pictures/10000001000002E0000004750346B01A.png" xlink:type="simple" xlink:show="embed" xlink:actuate="onLoad" draw:mime-type="image/png"/></draw:frame><draw:frame draw:style-name="fr1" draw:name="Image81" text:anchor-type="char" svg:x="0in" svg:y="0in" svg:width="8.2681in" svg:height="11.6929in" draw:z-index="70"><draw:image xlink:href="Pictures/100000010000038D000005063D6C1750.png" xlink:type="simple" xlink:show="embed" xlink:actuate="onLoad" draw:mime-type="image/png"/></draw:frame></text:p>
      <text:p text:style-name="P27"><draw:frame draw:style-name="fr6" draw:name="Image 41" text:anchor-type="char" svg:x="0.7874in" svg:y="-0.6138in" svg:width="1.2228in" svg:height="1.1008in" draw:z-index="148"><draw:image xlink:href="Pictures/10000001000000EB000000D463A43EBB.png" xlink:type="simple" xlink:show="embed" xlink:actuate="onLoad" draw:mime-type="image/png"/></draw:frame><text:span text:style-name="T40">(…) ESTOU CERCADO DE</text:span><text:span text:style-name="T41"> </text:span><text:span text:style-name="T40">LEMBRANÇAS</text:span><text:span text:style-name="T41"> </text:span><text:span text:style-name="T40">(…). SÃO DEZENAS (…) QUE DESFILAM SEM ORDEM</text:span><text:span text:style-name="T42"> </text:span><text:span text:style-name="T40">,</text:span><text:span text:style-name="T42"> </text:span><text:span text:style-name="T40">COMO</text:span><text:span text:style-name="T42"> </text:span><text:span text:style-name="T40">SE</text:span><text:span text:style-name="T42"> </text:span><text:span text:style-name="T40">EU SONHASSE (…).</text:span></text:p>
      <text:p text:style-name="P28"><text:span text:style-name="T43">Rubem</text:span><text:span text:style-name="T44"> </text:span><text:span text:style-name="T45">Braga</text:span></text:p>
      <text:p text:style-name="P29"/>
      <text:p text:style-name="P7"/>
      <text:p text:style-name="P30"/>
      <text:p text:style-name="P9"><draw:frame draw:style-name="fr3" draw:name="Image 45" text:anchor-type="as-char" svg:width="0.711in" svg:height="0.6402in" draw:z-index="425"><draw:image xlink:href="Pictures/10000001000000890000007B65EB5E14.png" xlink:type="simple" xlink:show="embed" xlink:actuate="onLoad" draw:mime-type="image/png"/></draw:frame></text:p>
      <text:p text:style-name="P31"/>
      <text:section text:style-name="Sect4" text:name="Section4">
        <text:h text:style-name="P32" text:outline-level="3"><draw:frame draw:style-name="fr2" draw:name="Image166" text:anchor-type="char" svg:x="1.6075in" svg:y="-1.5091in" svg:width="6.6602in" svg:height="1.3874in" draw:z-index="184"><draw:image xlink:href="Pictures/100000010000027F000000857E66E3FC.png" xlink:type="simple" xlink:show="embed" xlink:actuate="onLoad" draw:mime-type="image/png"/></draw:frame><text:span text:style-name="T46">ALMIR</text:span><text:span text:style-name="T47"> </text:span><text:span text:style-name="T46">DE SOUZA </text:span><text:span text:style-name="T48">SCHERRER</text:span></text:h>
        <text:p text:style-name="P33"><text:span text:style-name="T49">Secretário</text:span><text:span text:style-name="T50"> </text:span><text:span text:style-name="T49">Executivo</text:span><text:span text:style-name="T50"> </text:span><text:span text:style-name="T49">de</text:span><text:span text:style-name="T51"> </text:span><text:span text:style-name="T52">Comunicação</text:span></text:p>
        <text:p text:style-name="P34"/>
        <text:h text:style-name="P35" text:outline-level="3"><text:span text:style-name="T46">ASTOR</text:span><text:span text:style-name="T53"> </text:span><text:span text:style-name="T46">DILEM</text:span><text:span text:style-name="T54"> </text:span><text:span text:style-name="T46">DOS</text:span><text:span text:style-name="T54"> </text:span><text:span text:style-name="T46">SANTOS</text:span><text:span text:style-name="T54"> </text:span><text:span text:style-name="T48">JUNIOR</text:span></text:h>
        <text:p text:style-name="P33"><text:span text:style-name="T49">Secretário</text:span><text:span text:style-name="T51"> </text:span><text:span text:style-name="T49">Municipal</text:span><text:span text:style-name="T55"> </text:span><text:span text:style-name="T49">de</text:span><text:span text:style-name="T51"> </text:span><text:span text:style-name="T49">Manutenção</text:span><text:span text:style-name="T55"> </text:span><text:span text:style-name="T49">e</text:span><text:span text:style-name="T55"> </text:span><text:span text:style-name="T52">Serviços</text:span></text:p>
        <text:p text:style-name="P36"/>
        <text:h text:style-name="P35" text:outline-level="3"><text:span text:style-name="T46">CLAYTON</text:span><text:span text:style-name="T56"> </text:span><text:span text:style-name="T46">SIQUEIRA</text:span><text:span text:style-name="T56"> </text:span><text:span text:style-name="T46">DO</text:span><text:span text:style-name="T57"> </text:span><text:span text:style-name="T48">NASCIMENTO</text:span></text:h>
        <text:p text:style-name="P33"><text:span text:style-name="T49">Secretário</text:span><text:span text:style-name="T50"> </text:span><text:span text:style-name="T49">Municipal</text:span><text:span text:style-name="T51"> </text:span><text:span text:style-name="T49">de</text:span><text:span text:style-name="T50"> </text:span><text:span text:style-name="T49">Segurança</text:span><text:span text:style-name="T51"> </text:span><text:span text:style-name="T49">e</text:span><text:span text:style-name="T51"> </text:span><text:span text:style-name="T52">Trânsito</text:span></text:p>
        <text:p text:style-name="P34"/>
        <text:h text:style-name="P37" text:outline-level="3"><text:span text:style-name="T48">DANIELLY</text:span><text:span text:style-name="T46"> </text:span><text:span text:style-name="T48">BRANDÃO</text:span><text:span text:style-name="T46"> </text:span><text:span text:style-name="T48">TÁVORA</text:span></text:h>
        <text:p text:style-name="P33"><text:span text:style-name="T49">Presidente</text:span><text:span text:style-name="T50"> </text:span><text:span text:style-name="T49">Executiva</text:span><text:span text:style-name="T51"> </text:span><text:span text:style-name="T49">do</text:span><text:span text:style-name="T51"> Ipaci</text:span></text:p>
        <text:p text:style-name="P34"/>
        <text:h text:style-name="P35" text:outline-level="3"><text:span text:style-name="T46">EDER</text:span><text:span text:style-name="T57"> </text:span><text:span text:style-name="T46">BOTELHO</text:span><text:span text:style-name="T58"> </text:span><text:span text:style-name="T46">DA</text:span><text:span text:style-name="T48"> FONSECA</text:span></text:h>
        <text:p text:style-name="P38"><text:span text:style-name="T49">Secretário</text:span><text:span text:style-name="T55"> </text:span><text:span text:style-name="T49">Municipal</text:span><text:span text:style-name="T55"> </text:span><text:span text:style-name="T49">de</text:span><text:span text:style-name="T55"> </text:span><text:span text:style-name="T49">Desenvolvimento</text:span><text:span text:style-name="T55"> </text:span><text:span text:style-name="T49">Social</text:span><text:span text:style-name="T55"> </text:span><text:span text:style-name="T49">(Inte-</text:span><text:span text:style-name="T52">rino)</text:span></text:p>
        <text:p text:style-name="P39"/>
        <text:p text:style-name="P40"><text:span text:style-name="T59">EDNALVA</text:span><text:span text:style-name="T60"> </text:span><text:span text:style-name="T59">MARIN</text:span></text:p>
        <text:p text:style-name="P41"><text:span text:style-name="T49">Secretária</text:span><text:span text:style-name="T61"> </text:span><text:span text:style-name="T49">Municipal</text:span><text:span text:style-name="T61"> </text:span><text:span text:style-name="T49">de</text:span><text:span text:style-name="T61"> </text:span><text:span text:style-name="T49">Cidadania,</text:span><text:span text:style-name="T61"> </text:span><text:span text:style-name="T49">Trabalho</text:span><text:span text:style-name="T61"> </text:span><text:span text:style-name="T49">e</text:span><text:span text:style-name="T61"> </text:span><text:span text:style-name="T49">Direitos </text:span><text:span text:style-name="T52">Humanos</text:span></text:p>
        <text:p text:style-name="P42"/>
        <text:h text:style-name="P35" text:outline-level="3"><text:span text:style-name="T46">ELIZEU</text:span><text:span text:style-name="T54"> </text:span><text:span text:style-name="T46">CRISOSTOMO</text:span><text:span text:style-name="T54"> </text:span><text:span text:style-name="T46">DE</text:span><text:span text:style-name="T58"> </text:span><text:span text:style-name="T48">VARGAS</text:span></text:h>
        <text:p text:style-name="P33"><text:span text:style-name="T49">Secretário</text:span><text:span text:style-name="T51"> </text:span><text:span text:style-name="T49">Municipal</text:span><text:span text:style-name="T51"> </text:span><text:span text:style-name="T49">de</text:span><text:span text:style-name="T51"> </text:span><text:span text:style-name="T52">Fazenda</text:span></text:p>
        <text:p text:style-name="P34"/>
        <text:h text:style-name="P37" text:outline-level="3"><text:span text:style-name="T46">FABRÍCIO</text:span><text:span text:style-name="T56"> </text:span><text:span text:style-name="T46">FERREIRA</text:span><text:span text:style-name="T56"> </text:span><text:span text:style-name="T48">SOARES</text:span></text:h>
        <text:p text:style-name="P33"><text:span text:style-name="T49">Secretário</text:span><text:span text:style-name="T51"> </text:span><text:span text:style-name="T49">Municipal</text:span><text:span text:style-name="T51"> </text:span><text:span text:style-name="T49">de</text:span><text:span text:style-name="T51"> </text:span><text:span text:style-name="T52">Interior</text:span></text:p>
        <text:p text:style-name="P34"/>
        <text:h text:style-name="P35" text:outline-level="3"><text:span text:style-name="T46">FERNANDO</text:span><text:span text:style-name="T58"> </text:span><text:span text:style-name="T46">SANTOS</text:span><text:span text:style-name="T58"> </text:span><text:span text:style-name="T48">MOURA</text:span></text:h>
        <text:p text:style-name="P33"><text:span text:style-name="T49">Controlador</text:span><text:span text:style-name="T50"> </text:span><text:span text:style-name="T49">Geral</text:span><text:span text:style-name="T55"> </text:span><text:span text:style-name="T49">do</text:span><text:span text:style-name="T52"> Município</text:span></text:p>
        <text:p text:style-name="P34"/>
        <text:h text:style-name="P37" text:outline-level="3"><text:span text:style-name="T46">JOSÉ ARCANJO </text:span><text:span text:style-name="T48">NUNES</text:span></text:h>
        <text:p text:style-name="P33"><text:span text:style-name="T49">Secretário</text:span><text:span text:style-name="T51"> </text:span><text:span text:style-name="T49">Municipal</text:span><text:span text:style-name="T51"> </text:span><text:span text:style-name="T49">de</text:span><text:span text:style-name="T51"> </text:span><text:span text:style-name="T52">Agricultura</text:span></text:p>
        <text:p text:style-name="P34"/>
        <text:h text:style-name="P35" text:outline-level="3"><text:span text:style-name="T46">LUCIANO</text:span><text:span text:style-name="T62"> </text:span><text:span text:style-name="T46">BAPTISTA</text:span><text:span text:style-name="T63"> </text:span><text:span text:style-name="T46">OLIVEIRA</text:span><text:span text:style-name="T63"> </text:span><text:span text:style-name="T48">JUNIOR</text:span></text:h>
        <text:p text:style-name="P43"><text:span text:style-name="T49">Secretário Municipal de Desenvolvimento Urbano Secretário</text:span><text:span text:style-name="T64"> </text:span><text:span text:style-name="T49">Municipal</text:span><text:span text:style-name="T55"> </text:span><text:span text:style-name="T49">de</text:span><text:span text:style-name="T55"> </text:span><text:span text:style-name="T49">Limpeza</text:span><text:span text:style-name="T51"> </text:span><text:span text:style-name="T49">Urbana</text:span><text:span text:style-name="T55"> </text:span><text:span text:style-name="T52">(Interino)</text:span></text:p>
        <text:p text:style-name="P42"/>
        <text:h text:style-name="P35" text:outline-level="3"><text:span text:style-name="T46">LUIZ</text:span><text:span text:style-name="T65"> </text:span><text:span text:style-name="T46">CARLOS</text:span><text:span text:style-name="T66"> </text:span><text:span text:style-name="T46">ZANON</text:span><text:span text:style-name="T66"> </text:span><text:span text:style-name="T46">DA</text:span><text:span text:style-name="T66"> </text:span><text:span text:style-name="T46">SILVA</text:span><text:span text:style-name="T66"> </text:span><text:span text:style-name="T48">JUNIOR</text:span></text:h>
        <text:p text:style-name="P33"><text:span text:style-name="T49">Procurador</text:span><text:span text:style-name="T50"> </text:span><text:span text:style-name="T49">Geral</text:span><text:span text:style-name="T51"> </text:span><text:span text:style-name="T49">do</text:span><text:span text:style-name="T51"> </text:span><text:span text:style-name="T52">Município</text:span></text:p>
        <text:h text:style-name="P44" text:outline-level="3"><text:span text:style-name="T46">MARCELO</text:span><text:span text:style-name="T65"> </text:span><text:span text:style-name="T46">FÁVERO</text:span><text:span text:style-name="T53"> </text:span><text:span text:style-name="T46">DE</text:span><text:span text:style-name="T56"> </text:span><text:span text:style-name="T48">OLIVEIRA</text:span></text:h>
        <text:p text:style-name="P45"><text:span text:style-name="T49">Secretário</text:span><text:span text:style-name="T67"> </text:span><text:span text:style-name="T49">Executivo</text:span><text:span text:style-name="T50"> </text:span><text:span text:style-name="T49">de</text:span><text:span text:style-name="T67"> </text:span><text:span text:style-name="T49">Relações</text:span><text:span text:style-name="T50"> </text:span><text:span text:style-name="T52">Institucionais</text:span></text:p>
        <text:p text:style-name="P34"/>
        <text:h text:style-name="P46" text:outline-level="3"><text:span text:style-name="T46">MAURO</text:span><text:span text:style-name="T54"> </text:span><text:span text:style-name="T46">CÉSAR</text:span><text:span text:style-name="T47"> </text:span><text:span text:style-name="T46">DE</text:span><text:span text:style-name="T48"> </text:span><text:span text:style-name="T46">OLIVEIRA</text:span><text:span text:style-name="T47"> </text:span><text:span text:style-name="T57">SÁ</text:span></text:h>
        <text:p text:style-name="P45"><text:span text:style-name="T49">Secretário</text:span><text:span text:style-name="T51"> </text:span><text:span text:style-name="T49">Municipal</text:span><text:span text:style-name="T51"> </text:span><text:span text:style-name="T49">de</text:span><text:span text:style-name="T51"> </text:span><text:span text:style-name="T52">Transportes</text:span></text:p>
        <text:p text:style-name="P36"/>
        <text:h text:style-name="P46" text:outline-level="3"><text:span text:style-name="T46">RODOLPHO</text:span><text:span text:style-name="T68"> </text:span><text:span text:style-name="T46">SILVA</text:span><text:span text:style-name="T68"> </text:span><text:span text:style-name="T54">MAIA</text:span></text:h>
        <text:p text:style-name="P47"><text:span text:style-name="T49">Secretário Municipal de Esporte, Lazer e Qualidade de </text:span><text:span text:style-name="T51">Vida</text:span></text:p>
        <text:p text:style-name="P48"/>
        <text:h text:style-name="P46" text:outline-level="3"><text:span text:style-name="T46">RODOLFO</text:span><text:span text:style-name="T58"> </text:span><text:span text:style-name="T46">FERNANDES</text:span><text:span text:style-name="T47"> </text:span><text:span text:style-name="T46">DO</text:span><text:span text:style-name="T47"> </text:span><text:span text:style-name="T48">CARMO</text:span></text:h>
        <text:p text:style-name="P47"><text:span text:style-name="T52">Secretário</text:span><text:span text:style-name="T55"> </text:span><text:span text:style-name="T52">Municipal</text:span><text:span text:style-name="T55"> </text:span><text:span text:style-name="T52">de</text:span><text:span text:style-name="T55"> </text:span><text:span text:style-name="T52">Governo</text:span><text:span text:style-name="T55"> </text:span><text:span text:style-name="T52">e</text:span><text:span text:style-name="T55"> </text:span><text:span text:style-name="T52">Planejamento</text:span><text:span text:style-name="T55"> </text:span><text:span text:style-name="T52">Estra-tégico</text:span></text:p>
        <text:p text:style-name="P49"><text:span text:style-name="T49">Secretário Municipal de Captação de Recursos (Interi-</text:span><text:span text:style-name="T51">no)</text:span></text:p>
        <text:p text:style-name="P50"><text:span text:style-name="T49">Secretário</text:span><text:span text:style-name="T50"> </text:span><text:span text:style-name="T49">Municipal</text:span><text:span text:style-name="T51"> </text:span><text:span text:style-name="T49">de</text:span><text:span text:style-name="T50"> </text:span><text:span text:style-name="T49">Obras</text:span><text:span text:style-name="T51"> </text:span><text:span text:style-name="T52">(Interino)</text:span></text:p>
        <text:p text:style-name="P34"/>
        <text:h text:style-name="P46" text:outline-level="3"><text:span text:style-name="T46">ROGÉRIO</text:span><text:span text:style-name="T68"> </text:span><text:span text:style-name="T46">DA</text:span><text:span text:style-name="T66"> </text:span><text:span text:style-name="T46">SILVA</text:span><text:span text:style-name="T66"> </text:span><text:span text:style-name="T48">ATHAYDE</text:span></text:h>
        <text:p text:style-name="P45"><text:span text:style-name="T49">Secretário</text:span><text:span text:style-name="T51"> </text:span><text:span text:style-name="T49">Municipal</text:span><text:span text:style-name="T51"> </text:span><text:span text:style-name="T49">de</text:span><text:span text:style-name="T51"> </text:span><text:span text:style-name="T52">Administração</text:span></text:p>
        <text:p text:style-name="P34"/>
        <text:h text:style-name="P51" text:outline-level="3"><text:span text:style-name="T46">ROGÉRIO RIBEIRO DO </text:span><text:span text:style-name="T48">CARMO</text:span></text:h>
        <text:p text:style-name="P45"><text:span text:style-name="T49">Secretário</text:span><text:span text:style-name="T51"> </text:span><text:span text:style-name="T49">Municipal</text:span><text:span text:style-name="T51"> </text:span><text:span text:style-name="T49">de</text:span><text:span text:style-name="T51"> </text:span><text:span text:style-name="T49">Desenvolvimento</text:span><text:span text:style-name="T51"> </text:span><text:span text:style-name="T52">Econômico</text:span></text:p>
        <text:p text:style-name="P34"/>
        <text:h text:style-name="P46" text:outline-level="3"><text:span text:style-name="T46">SIMONE</text:span><text:span text:style-name="T47"> </text:span><text:span text:style-name="T46">DE SOUZA </text:span><text:span text:style-name="T48">BEIRIZ</text:span></text:h>
        <text:p text:style-name="P45"><text:span text:style-name="T49">Secretária</text:span><text:span text:style-name="T51"> </text:span><text:span text:style-name="T49">Municipal</text:span><text:span text:style-name="T51"> </text:span><text:span text:style-name="T49">de</text:span><text:span text:style-name="T51"> </text:span><text:span text:style-name="T52">Educação</text:span></text:p>
        <text:p text:style-name="P34"/>
        <text:h text:style-name="P51" text:outline-level="3"><text:span text:style-name="T48">TATIANA</text:span><text:span text:style-name="T69"> </text:span><text:span text:style-name="T48">APARECIDA</text:span><text:span text:style-name="T70"> </text:span><text:span text:style-name="T48">PIROVANI</text:span><text:span text:style-name="T70"> </text:span><text:span text:style-name="T48">RODRIGUES</text:span></text:h>
        <text:p text:style-name="P45"><text:span text:style-name="T49">Diretora</text:span><text:span text:style-name="T67"> </text:span><text:span text:style-name="T49">Presidente</text:span><text:span text:style-name="T67"> </text:span><text:span text:style-name="T49">da</text:span><text:span text:style-name="T67"> </text:span><text:span text:style-name="T49">Agersa</text:span><text:span text:style-name="T50"> </text:span><text:span text:style-name="T52">(Interino)</text:span></text:p>
        <text:p text:style-name="P34"/>
        <text:h text:style-name="P46" text:outline-level="3"><text:span text:style-name="T46">THIAGO</text:span><text:span text:style-name="T48"> </text:span><text:span text:style-name="T46">FIÓRIO</text:span><text:span text:style-name="T47"> </text:span><text:span text:style-name="T48">LONGUI</text:span></text:h>
        <text:p text:style-name="P45"><text:span text:style-name="T49">Secretário</text:span><text:span text:style-name="T50"> </text:span><text:span text:style-name="T49">Municipal</text:span><text:span text:style-name="T55"> </text:span><text:span text:style-name="T49">de</text:span><text:span text:style-name="T55"> </text:span><text:span text:style-name="T49">Meio</text:span><text:span text:style-name="T55"> </text:span><text:span text:style-name="T52">Ambiente</text:span></text:p>
        <text:p text:style-name="P34"/>
        <text:h text:style-name="P51" text:outline-level="3"><text:span text:style-name="T46">VILSON</text:span><text:span text:style-name="T53"> </text:span><text:span text:style-name="T46">CARLOS</text:span><text:span text:style-name="T54"> </text:span><text:span text:style-name="T46">GOMES</text:span><text:span text:style-name="T54"> </text:span><text:span text:style-name="T48">COELHO</text:span></text:h>
        <text:p text:style-name="P52"><text:span text:style-name="T49">Secretário</text:span><text:span text:style-name="T55"> </text:span><text:span text:style-name="T49">Municipal</text:span><text:span text:style-name="T55"> </text:span><text:span text:style-name="T49">de</text:span><text:span text:style-name="T55"> </text:span><text:span text:style-name="T49">Gestão</text:span><text:span text:style-name="T55"> </text:span><text:span text:style-name="T49">Especial Secretário</text:span><text:span text:style-name="T50"> </text:span><text:span text:style-name="T49">Municipal</text:span><text:span text:style-name="T55"> </text:span><text:span text:style-name="T49">de</text:span><text:span text:style-name="T55"> </text:span><text:span text:style-name="T49">Saúde</text:span><text:span text:style-name="T55"> </text:span><text:span text:style-name="T52">(Interino)</text:span></text:p>
        <text:p text:style-name="P42"/>
        <text:h text:style-name="P51" text:outline-level="3"><text:span text:style-name="T46">WANDERSON</text:span><text:span text:style-name="T48"> </text:span><text:span text:style-name="T46">AMORIM</text:span><text:span text:style-name="T48"> </text:span><text:span text:style-name="T54">DONA</text:span></text:h>
        <text:p text:style-name="P45"><text:span text:style-name="T49">Secretário</text:span><text:span text:style-name="T50"> </text:span><text:span text:style-name="T49">Municipal</text:span><text:span text:style-name="T51"> </text:span><text:span text:style-name="T49">de</text:span><text:span text:style-name="T50"> </text:span><text:span text:style-name="T49">Cultura</text:span><text:span text:style-name="T51"> </text:span><text:span text:style-name="T49">e</text:span><text:span text:style-name="T51"> </text:span><text:span text:style-name="T52">Turismo</text:span></text:p>
      </text:section>
      <text:p text:style-name="P53"><draw:frame draw:style-name="fr1" draw:name="Image83" text:anchor-type="char" svg:x="1.6953in" svg:y="0.6102in" svg:width="5.7862in" svg:height="0.3756in" draw:z-index="72"><draw:image xlink:href="Pictures/100000010000027C00000029289D4C12.png" xlink:type="simple" xlink:show="embed" xlink:actuate="onLoad" draw:mime-type="image/png"/></draw:frame><draw:frame draw:style-name="fr1" draw:name="Image84" text:anchor-type="char" svg:x="0.0008in" svg:y="0in" svg:width="8.2673in" svg:height="11.6929in" draw:z-index="74"><draw:image xlink:href="Pictures/100000010000038D00000506DD749F9C.png" xlink:type="simple" xlink:show="embed" xlink:actuate="onLoad" draw:mime-type="image/png"/></draw:frame></text:p>
      <text:p text:style-name="P54"/>
      <text:p text:style-name="P54"/>
      <text:p text:style-name="P55"/>
      <text:p text:style-name="P56"><text:span text:style-name="T40">BATEI, LAVADEIRAS! SÃO</text:span><text:span text:style-name="T71"> </text:span><text:span text:style-name="T40">OUTRAS</text:span><text:span text:style-name="T71"> </text:span><text:span text:style-name="T40">AS</text:span><text:span text:style-name="T71"> </text:span><text:span text:style-name="T40">ÁGUAS, SÃO SEMPRE OUTRAS</text:span></text:p>
      <text:p text:style-name="P57"><text:span text:style-name="T40">ÁGUAS: O RIO É O MESMO. SÓ EU QUE SOU OUTRO, TÃO</text:span><text:span text:style-name="T72"> </text:span><text:span text:style-name="T40">OUTRO</text:span><text:span text:style-name="T41"> </text:span><text:span text:style-name="T40">DAQUELE</text:span><text:span text:style-name="T41"> </text:span><text:span text:style-name="T40">QUE OUTRORA VOS VIU</text:span></text:p>
      <text:p text:style-name="P58"><text:span text:style-name="T43">Newton</text:span><text:span text:style-name="T73"> </text:span><text:span text:style-name="T45">Braga</text:span></text:p>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60"/>
      <text:p text:style-name="P61"><text:span text:style-name="T74">D.O.</text:span><text:span text:style-name="T75"> </text:span><text:span text:style-name="T74">PREFEITURA</text:span><text:span text:style-name="T76"> </text:span><text:span text:style-name="T74">MUNICIPAL</text:span><text:span text:style-name="T77"> </text:span><text:span text:style-name="T74">DE</text:span><text:span text:style-name="T78"> </text:span><text:span text:style-name="T79">CACHOEIRO</text:span><text:span text:style-name="T74"><text:tab/></text:span><text:span text:style-name="T80">05</text:span></text:p>
      <text:p text:style-name="P62"/>
      <text:p text:style-name="P63"/>
      <text:p text:style-name="P63"/>
      <text:p text:style-name="P64"/>
      <text:p text:style-name="P9"><draw:frame draw:style-name="fr3" draw:name="Image 68" text:anchor-type="as-char" svg:width="0.711in" svg:height="0.6402in" draw:z-index="426"><draw:image xlink:href="Pictures/10000001000000890000007B65EB5E14.png" xlink:type="simple" xlink:show="embed" xlink:actuate="onLoad" draw:mime-type="image/png"/></draw:frame></text:p>
      <text:p text:style-name="P65"><draw:frame draw:style-name="fr2" draw:name="Image116" text:anchor-type="char" svg:x="1.6075in" svg:y="-1.3366in" svg:width="6.6602in" svg:height="1.3874in" draw:z-index="182"><draw:image xlink:href="Pictures/10000001000002DC000000981A0D2B70.png" xlink:type="simple" xlink:show="embed" xlink:actuate="onLoad" draw:mime-type="image/png"/></draw:frame><text:span text:style-name="T81">PODER</text:span><text:span text:style-name="T82"> </text:span><text:span text:style-name="T83">EXECUTIVO</text:span></text:p>
      <text:p text:style-name="P66"><draw:frame draw:style-name="fr4" draw:name="Image165" text:anchor-type="char" svg:x="0.7874in" svg:y="0.1217in" svg:width="6.6929in" svg:height="0.3874in" draw:z-index="84"><draw:image xlink:href="Pictures/100000010000028200000025D5979FC0.png" xlink:type="simple" xlink:show="embed" xlink:actuate="onLoad" draw:mime-type="image/png"/></draw:frame></text:p>
      <text:h text:style-name="P67" text:outline-level="3"><text:span text:style-name="T84">SECRETARIA</text:span><text:span text:style-name="T85"> </text:span><text:span text:style-name="T84">MUNICIPAL</text:span><text:span text:style-name="T85"> </text:span><text:span text:style-name="T84">DE</text:span><text:span text:style-name="T85"> </text:span><text:span text:style-name="T86">GOVERNO</text:span></text:h>
      <text:p text:style-name="P68"/>
      <text:p text:style-name="P69"/>
      <text:p text:style-name="P70"><text:span text:style-name="T87">DECRETO</text:span><text:span text:style-name="T88"> </text:span><text:span text:style-name="T87">N°</text:span><text:span text:style-name="T89"> </text:span><text:span text:style-name="T90">37.616</text:span></text:p>
      <text:p text:style-name="P71"><text:span text:style-name="T91">DESIGNA MEMBROS PARA COMPOR A COMISSÃO GESTORA DE ELABORAÇÃO, MONITORAMENTO E AVALIAÇÃO DA IMPLEMENTAÇÃO DO PLANO MUNICIPAL DE EDUCAÇÃO DE CACHOEIRO DE ITAPEMIRIM-ES, DE QUE TRATA O DECRETO Nº 37.213, DE 22 MAIO DE 2026, E DÁ OUTRAS </text:span><text:span text:style-name="T92">PROVIDÊNCIAS.</text:span></text:p>
      <text:p text:style-name="P72"><text:span text:style-name="T91">O</text:span><text:span text:style-name="T93"> </text:span><text:span text:style-name="T91">Prefeito do Município de Cachoeiro de Itapemirim, Estado do Espírito Santo</text:span><text:span text:style-name="T94">, no uso de suas atribuições legais, tendo em vista o que consta do Processo Digital nº </text:span><text:span text:style-name="T95">61916/2026,</text:span></text:p>
      <text:p text:style-name="P73"><text:span text:style-name="T92">DECRETA:</text:span><text:span text:style-name="T92"/></text:p>
      <text:p text:style-name="P74"><text:span text:style-name="T91">Art. 1º </text:span><text:span text:style-name="T94">Designar os membros abaixo relacionados para compor a </text:span><text:span text:style-name="T91">Comissão Gestora de Elaboração, Monitoramento e Avaliação da Implementação do Plano Municipal de Educação de Cachoeiro de Itapemirim</text:span><text:span text:style-name="T94">, de acordo com o artigo 2º do Decreto nº 37.213/2026:</text:span></text:p>
      <text:list text:style-name="WWNum1">
        <text:list-item>
          <text:p text:style-name="P75"><text:span text:style-name="T96">Secretaria</text:span><text:span text:style-name="T97"> </text:span><text:span text:style-name="T96">Municipal</text:span><text:span text:style-name="T98"> </text:span><text:span text:style-name="T96">de</text:span><text:span text:style-name="T99"> </text:span><text:span text:style-name="T96">Educação</text:span><text:span text:style-name="T100">:</text:span></text:p>
          <text:list>
            <text:list-item>
              <text:p text:style-name="P76"><text:span text:style-name="T100">Dulcinea</text:span><text:span text:style-name="T101"> </text:span><text:span text:style-name="T100">Fernandes</text:span><text:span text:style-name="T101"> </text:span><text:span text:style-name="T102">Peres</text:span></text:p>
            </text:list-item>
            <text:list-item>
              <text:p text:style-name="P77"><text:span text:style-name="T103">Vagner</text:span><text:span text:style-name="T104"> </text:span><text:span text:style-name="T103">Leandro</text:span><text:span text:style-name="T104"> </text:span><text:span text:style-name="T103">dos</text:span><text:span text:style-name="T105"> </text:span><text:span text:style-name="T100">Santos</text:span></text:p>
            </text:list-item>
          </text:list>
        </text:list-item>
        <text:list-item>
          <text:p text:style-name="P78"><text:span text:style-name="T98">Câmara</text:span><text:span text:style-name="T106"> </text:span><text:span text:style-name="T98">de</text:span><text:span text:style-name="T107"> </text:span><text:span text:style-name="T96">Vereadores</text:span><text:span text:style-name="T100">:</text:span></text:p>
          <text:list>
            <text:list-item>
              <text:p text:style-name="P79"><text:span text:style-name="T103">Keila</text:span><text:span text:style-name="T108"> </text:span><text:span text:style-name="T103">Cristina</text:span><text:span text:style-name="T108"> </text:span><text:span text:style-name="T103">Belo</text:span><text:span text:style-name="T108"> </text:span><text:span text:style-name="T103">da</text:span><text:span text:style-name="T108"> </text:span><text:span text:style-name="T102">Silva</text:span></text:p>
            </text:list-item>
            <text:list-item>
              <text:p text:style-name="P77"><text:span text:style-name="T103">Luciana</text:span><text:span text:style-name="T104"> </text:span><text:span text:style-name="T103">Fernandes</text:span><text:span text:style-name="T109"> </text:span><text:span text:style-name="T103">da</text:span><text:span text:style-name="T108"> </text:span><text:span text:style-name="T103">Silva</text:span><text:span text:style-name="T109"> </text:span><text:span text:style-name="T102">Lima</text:span></text:p>
            </text:list-item>
          </text:list>
        </text:list-item>
        <text:list-item>
          <text:p text:style-name="P80"><text:span text:style-name="T96">Conselho</text:span><text:span text:style-name="T110"> </text:span><text:span text:style-name="T96">Municipal</text:span><text:span text:style-name="T99"> </text:span><text:span text:style-name="T96">de</text:span><text:span text:style-name="T99"> </text:span><text:span text:style-name="T96">Educação</text:span><text:span text:style-name="T100">:</text:span></text:p>
          <text:list>
            <text:list-item>
              <text:p text:style-name="P79"><text:span text:style-name="T100">Alexsander</text:span><text:span text:style-name="T111"> </text:span><text:span text:style-name="T100">Saluci</text:span><text:span text:style-name="T112"> </text:span><text:span text:style-name="T100">Esquincalha</text:span></text:p>
            </text:list-item>
            <text:list-item>
              <text:p text:style-name="P77"><text:span text:style-name="T100">Marilandes</text:span><text:span text:style-name="T111"> </text:span><text:span text:style-name="T100">Scharra</text:span><text:span text:style-name="T111"> </text:span><text:span text:style-name="T102">Gomes</text:span></text:p>
            </text:list-item>
          </text:list>
        </text:list-item>
        <text:list-item>
          <text:p text:style-name="P81"><text:span text:style-name="T96">Fórum</text:span><text:span text:style-name="T98"> </text:span><text:span text:style-name="T96">Municipal</text:span><text:span text:style-name="T110"> </text:span><text:span text:style-name="T96">Permanente de Educação</text:span><text:span text:style-name="T100">:</text:span></text:p>
          <text:list>
            <text:list-item>
              <text:p text:style-name="P79"><text:span text:style-name="T100">Tânia</text:span><text:span text:style-name="T113"> </text:span><text:span text:style-name="T100">Valentina</text:span><text:span text:style-name="T113"> </text:span><text:span text:style-name="T100">de</text:span><text:span text:style-name="T103"> </text:span><text:span text:style-name="T100">Oliveira</text:span><text:span text:style-name="T103"> </text:span><text:span text:style-name="T100">Machado</text:span></text:p>
            </text:list-item>
            <text:list-item>
              <text:p text:style-name="P82"><text:span text:style-name="T103">Paula</text:span><text:span text:style-name="T114"> </text:span><text:span text:style-name="T103">da</text:span><text:span text:style-name="T115"> </text:span><text:span text:style-name="T100">SilvaTosta</text:span></text:p>
            </text:list-item>
          </text:list>
        </text:list-item>
      </text:list>
      <text:p text:style-name="P83"><text:span text:style-name="T91">Art. 2º </text:span><text:span text:style-name="T94">Este Decreto entrará em vigor na data de sua publicação, revogadas as disposições em contrário, em especial o Decreto n° 37.314/2026.</text:span></text:p>
      <text:p text:style-name="P84"><text:span text:style-name="T94">Cachoeiro</text:span><text:span text:style-name="T116"> </text:span><text:span text:style-name="T94">de</text:span><text:span text:style-name="T117"> </text:span><text:span text:style-name="T94">Itapemirim/ES,</text:span><text:span text:style-name="T118"> </text:span><text:span text:style-name="T94">18</text:span><text:span text:style-name="T119"> </text:span><text:span text:style-name="T94">de</text:span><text:span text:style-name="T119"> </text:span><text:span text:style-name="T94">agosto</text:span><text:span text:style-name="T117"> </text:span><text:span text:style-name="T94">de</text:span><text:span text:style-name="T118"> </text:span><text:span text:style-name="T95">2026.</text:span></text:p>
      <text:p text:style-name="P85"/>
      <text:p text:style-name="P86"><text:span text:style-name="T92">THEODORICO</text:span><text:span text:style-name="T93"> </text:span><text:span text:style-name="T92">DE ASSIS</text:span><text:span text:style-name="T93"> </text:span><text:span text:style-name="T92">FERRAÇO</text:span></text:p>
      <text:p text:style-name="P87"><text:span text:style-name="T92">Prefeito</text:span><text:span text:style-name="T120"> </text:span><text:span text:style-name="T92">Municipal</text:span></text:p>
      <text:p text:style-name="P88"/>
      <text:p text:style-name="P89"/>
      <text:p text:style-name="P90"><text:span text:style-name="T121">Decreto</text:span><text:span text:style-name="T122"> </text:span><text:span text:style-name="T121">Nº</text:span><text:span text:style-name="T123"> </text:span><text:span text:style-name="T121">0037617/2026</text:span><text:span text:style-name="T124">-18</text:span><text:span text:style-name="T125"> </text:span><text:span text:style-name="T124">de</text:span><text:span text:style-name="T125"> </text:span><text:span text:style-name="T124">agosto</text:span><text:span text:style-name="T126"> </text:span><text:span text:style-name="T124">de</text:span><text:span text:style-name="T125"> </text:span><text:span text:style-name="T127">2026</text:span></text:p>
      <text:p text:style-name="P91"/>
      <text:p text:style-name="P92"><text:span text:style-name="T128">Suplementação</text:span><text:span text:style-name="T129"> </text:span><text:span text:style-name="T128">de</text:span><text:span text:style-name="T130"> </text:span><text:span text:style-name="T128">Dotações</text:span><text:span text:style-name="T130"> </text:span><text:span text:style-name="T131">Orçamentárias</text:span></text:p>
      <text:p text:style-name="P93"/>
      <text:p text:style-name="P93"/>
      <text:p text:style-name="P93"/>
      <text:p text:style-name="P94"/>
      <text:p text:style-name="P95"><text:span text:style-name="T121">O Prefeito Municipal de CACHOEIRO DE ITAPEMIRIM, Estado do ESPÍRITO SANTO, no uso de suas atribuições legais, autorizado pela Lei Municipal 0008290/2025 e</text:span><text:span text:style-name="T121"/></text:p>
      <text:p text:style-name="P96"/>
      <text:p text:style-name="P96"/>
      <text:p text:style-name="P96"/>
      <text:p text:style-name="P97"/>
      <text:p text:style-name="P95"><text:span text:style-name="T121">CONSIDERANDO a necessidade de adequar algumas classificações das despesas, quanto a sua </text:span><text:span text:style-name="T132">natureza.</text:span></text:p>
      <text:p text:style-name="P96"/>
      <text:p text:style-name="P98"/>
      <text:p text:style-name="P99"><text:span text:style-name="T132">DECRETA:</text:span><text:span text:style-name="T132"/></text:p>
      <text:p text:style-name="P96"/>
      <text:p text:style-name="P100"/>
      <text:p text:style-name="P101"><text:span text:style-name="T124">Art. 1º - Fica aberto o crédito SUPLEMENTAR no valor de R$ 14.775,00 ( Quatorze Mil, Setecentos e Setenta e Cinco Reais ) , para reforço das seguintes dotações orçamentárias:</text:span><text:span text:style-name="T124"/></text:p>
      <text:p text:style-name="P102"/>
      <text:p text:style-name="P103"/>
      <text:p text:style-name="P104"><text:span text:style-name="T124">Art.</text:span><text:span text:style-name="T133"> </text:span><text:span text:style-name="T124">2º</text:span><text:span text:style-name="T133"> </text:span><text:span text:style-name="T124">-</text:span><text:span text:style-name="T133"> </text:span><text:span text:style-name="T124">Os</text:span><text:span text:style-name="T133"> </text:span><text:span text:style-name="T124">recursos</text:span><text:span text:style-name="T133"> </text:span><text:span text:style-name="T124">a</text:span><text:span text:style-name="T133"> </text:span><text:span text:style-name="T124">serem</text:span><text:span text:style-name="T133"> </text:span><text:span text:style-name="T124">utilizados</text:span><text:span text:style-name="T133"> </text:span><text:span text:style-name="T124">para</text:span><text:span text:style-name="T133"> </text:span><text:span text:style-name="T124">atender</text:span><text:span text:style-name="T133"> </text:span><text:span text:style-name="T124">ao</text:span><text:span text:style-name="T133"> </text:span><text:span text:style-name="T124">que</text:span><text:span text:style-name="T133"> </text:span><text:span text:style-name="T124">dispõe</text:span><text:span text:style-name="T133"> </text:span><text:span text:style-name="T124">o</text:span><text:span text:style-name="T133"> </text:span><text:span text:style-name="T124">artigo</text:span><text:span text:style-name="T133"> </text:span><text:span text:style-name="T124">anterior</text:span><text:span text:style-name="T133"> </text:span><text:span text:style-name="T124">é</text:span><text:span text:style-name="T133"> </text:span><text:span text:style-name="T124">o</text:span><text:span text:style-name="T133"> </text:span><text:span text:style-name="T124">proveniente</text:span><text:span text:style-name="T133"> </text:span><text:span text:style-name="T124">de: REDUÇÃO nos termos de que dispõe o Art. 43, Parágrafo Primeiro, item III, da Lei Federal nº 4.320/64, conforme segue:</text:span></text:p>
      <text:p text:style-name="P102"/>
      <text:p text:style-name="P105"/>
      <text:p text:style-name="P99"><text:span text:style-name="T124">Art.</text:span><text:span text:style-name="T134"> </text:span><text:span text:style-name="T124">3º</text:span><text:span text:style-name="T127"> </text:span><text:span text:style-name="T124">-</text:span><text:span text:style-name="T127"> </text:span><text:span text:style-name="T124">Este</text:span><text:span text:style-name="T134"> </text:span><text:span text:style-name="T124">Decreto</text:span><text:span text:style-name="T127"> </text:span><text:span text:style-name="T124">entra</text:span><text:span text:style-name="T127"> </text:span><text:span text:style-name="T124">em</text:span><text:span text:style-name="T127"> </text:span><text:span text:style-name="T124">vigor</text:span><text:span text:style-name="T134"> </text:span><text:span text:style-name="T124">nesta</text:span><text:span text:style-name="T127"> </text:span><text:span text:style-name="T135">data.</text:span></text:p>
      <text:p text:style-name="P102"/>
      <text:p text:style-name="P106"/>
      <text:p text:style-name="P107"><text:span text:style-name="T136">MUNICÍPIO DE</text:span><text:span text:style-name="T137"> </text:span><text:span text:style-name="T136">CACHOEIRO</text:span><text:span text:style-name="T137"> </text:span><text:span text:style-name="T136">DE</text:span><text:span text:style-name="T137"> </text:span><text:span text:style-name="T138">ITAPEMIRIM18/08/2026</text:span></text:p>
      <text:p text:style-name="P108"/>
      <text:p text:style-name="P108"/>
      <text:p text:style-name="P109"><draw:frame draw:style-name="fr4" draw:name="Image163" text:anchor-type="char" svg:x="3.1862in" svg:y="0.2445in" svg:width="1.7547in" svg:height="0.0161in" draw:z-index="82"><draw:image xlink:href="Pictures/10000001000000A800000001562B5214.png" xlink:type="simple" xlink:show="embed" xlink:actuate="onLoad" draw:mime-type="image/png"/></draw:frame></text:p>
      <text:p text:style-name="P110"><text:span text:style-name="T139">THEODORICO</text:span><text:span text:style-name="T140"> </text:span><text:span text:style-name="T139">DE</text:span><text:span text:style-name="T141"> </text:span><text:span text:style-name="T139">ASSIS</text:span><text:span text:style-name="T141"> </text:span><text:span text:style-name="T142">FERRACO</text:span></text:p>
      <text:p text:style-name="P111"><text:span text:style-name="T142">Prefeito(a)</text:span><text:span text:style-name="T142"/></text:p>
      <text:p text:style-name="P112"><draw:frame draw:style-name="fr7" draw:name="Image 95" text:anchor-type="char" svg:x="2.3929in" svg:y="2.1819in" svg:width="0.7701in" svg:height="0.0665in" draw:z-index="2"><draw:image xlink:href="Pictures/10000001000000940000000D7724A347.png" xlink:type="simple" xlink:show="embed" xlink:actuate="onLoad" draw:mime-type="image/png"/></draw:frame><draw:frame draw:style-name="fr7" draw:name="Image 96" text:anchor-type="char" svg:x="2.3929in" svg:y="2.0193in" svg:width="0.7992in" svg:height="0.0866in" draw:z-index="3"><draw:image xlink:href="Pictures/100000010000009A00000010C14EF132.png" xlink:type="simple" xlink:show="embed" xlink:actuate="onLoad" draw:mime-type="image/png"/></draw:frame></text:p>
      <text:p text:style-name="P113"/>
      <text:p text:style-name="P114"><draw:frame draw:style-name="fr8" draw:name="Image1" text:anchor-type="as-char" svg:width="5.3354in" svg:height="0.7709in" draw:z-index="427"><draw:image xlink:href="Pictures/100000010000024A00000054DE2B5F70.png" xlink:type="simple" xlink:show="embed" xlink:actuate="onLoad" draw:mime-type="image/png"/></draw:frame></text:p>
      <text:p text:style-name="P115"/>
      <text:p text:style-name="P116"><draw:frame draw:style-name="fr3" draw:name="Image 101" text:anchor-type="as-char" svg:width="2.4547in" svg:height="0.1154in" draw:z-index="428"><draw:image xlink:href="Pictures/10000001000001DA000000177BEC6DFF.png" xlink:type="simple" xlink:show="embed" xlink:actuate="onLoad" draw:mime-type="image/png"/></draw:frame></text:p>
      <text:p text:style-name="P117"><draw:frame draw:style-name="fr9" draw:name="Image 102" text:anchor-type="char" svg:x="1.4874in" svg:y="0.052in" svg:width="5.3043in" svg:height="0.1874in" draw:z-index="4"><draw:image xlink:href="Pictures/10000001000003F900000024EB36D3DF.png" xlink:type="simple" xlink:show="embed" xlink:actuate="onLoad" draw:mime-type="image/png"/></draw:frame><draw:frame draw:style-name="fr9" draw:name="Image 103" text:anchor-type="char" svg:x="1.4862in" svg:y="0.2917in" svg:width="3.1154in" svg:height="0.2244in" draw:z-index="5"><draw:image xlink:href="Pictures/10000001000002520000002BA3C2AAEC.png" xlink:type="simple" xlink:show="embed" xlink:actuate="onLoad" draw:mime-type="image/png"/></draw:frame><draw:frame draw:style-name="fr9" draw:name="Image 104" text:anchor-type="char" svg:x="1.4953in" svg:y="0.5665in" svg:width="5.2764in" svg:height="0.0717in" draw:z-index="6"><draw:image xlink:href="Pictures/10000001000003F80000000EB44E73EE.png" xlink:type="simple" xlink:show="embed" xlink:actuate="onLoad" draw:mime-type="image/png"/></draw:frame><draw:frame draw:style-name="fr9" draw:name="Image 105" text:anchor-type="char" svg:x="1.4953in" svg:y="0.6925in" svg:width="5.2764in" svg:height="0.0717in" draw:z-index="8"><draw:image xlink:href="Pictures/10000001000003F80000000EC7CC6C9B.png" xlink:type="simple" xlink:show="embed" xlink:actuate="onLoad" draw:mime-type="image/png"/></draw:frame><draw:frame draw:style-name="fr9" draw:name="Image 106" text:anchor-type="char" svg:x="1.4953in" svg:y="0.8181in" svg:width="5.2764in" svg:height="0.0717in" draw:z-index="9"><draw:image xlink:href="Pictures/10000001000003F80000000E14F3F870.png" xlink:type="simple" xlink:show="embed" xlink:actuate="onLoad" draw:mime-type="image/png"/></draw:frame><draw:frame draw:style-name="fr9" draw:name="Image 107" text:anchor-type="char" svg:x="4.1126in" svg:y="0.948in" svg:width="2.6472in" svg:height="0.0752in" draw:z-index="10"><draw:image xlink:href="Pictures/10000001000002010000000FF6FF25BB.png" xlink:type="simple" xlink:show="embed" xlink:actuate="onLoad" draw:mime-type="image/png"/></draw:frame><draw:frame draw:style-name="fr9" draw:name="Image 113" text:anchor-type="char" svg:x="1.4953in" svg:y="1.7217in" svg:width="5.2764in" svg:height="0.0717in" draw:z-index="11"><draw:image xlink:href="Pictures/10000001000003F80000000E34857B14.png" xlink:type="simple" xlink:show="embed" xlink:actuate="onLoad" draw:mime-type="image/png"/></draw:frame><draw:frame draw:style-name="fr9" draw:name="Image 117" text:anchor-type="char" svg:x="1.4953in" svg:y="2.1063in" svg:width="5.2992in" svg:height="0.0717in" draw:z-index="12"><draw:image xlink:href="Pictures/10000001000003F80000000D0BC4EF2E.png" xlink:type="simple" xlink:show="embed" xlink:actuate="onLoad" draw:mime-type="image/png"/></draw:frame><draw:frame draw:style-name="fr9" draw:name="Image 118" text:anchor-type="char" svg:x="4.1126in" svg:y="2.2354in" svg:width="2.6764in" svg:height="0.0756in" draw:z-index="13"><draw:image xlink:href="Pictures/10000001000002010000000EB2AA6C7C.png" xlink:type="simple" xlink:show="embed" xlink:actuate="onLoad" draw:mime-type="image/png"/></draw:frame><draw:frame draw:style-name="fr4" draw:name="Image119" text:anchor-type="char" svg:x="1.4862in" svg:y="1.0772in" svg:width="5.2992in" svg:height="0.5917in" draw:z-index="36"><draw:image xlink:href="Pictures/1000000100000246000000416C4C4E75.png" xlink:type="simple" xlink:show="embed" xlink:actuate="onLoad" draw:mime-type="image/png"/></draw:frame><draw:frame draw:style-name="fr4" draw:name="Image120" text:anchor-type="char" svg:x="1.4862in" svg:y="1.8508in" svg:width="5.2992in" svg:height="0.2043in" draw:z-index="37"><draw:image xlink:href="Pictures/100000010000024600000016847AE3A0.png" xlink:type="simple" xlink:show="embed" xlink:actuate="onLoad" draw:mime-type="image/png"/></draw:frame><draw:frame draw:style-name="fr4" draw:name="Image121" text:anchor-type="char" svg:x="3.989in" svg:y="2.3654in" svg:width="2.7965in" svg:height="0.2063in" draw:z-index="38"><draw:image xlink:href="Pictures/1000000100000133000000161C0816A8.png" xlink:type="simple" xlink:show="embed" xlink:actuate="onLoad" draw:mime-type="image/png"/></draw:frame></text:p>
      <text:p text:style-name="P118"/>
      <text:p text:style-name="P119"/>
      <text:p text:style-name="P115"/>
      <text:p text:style-name="P115"/>
      <text:p text:style-name="P120"/>
      <text:p text:style-name="P115"/>
      <text:p text:style-name="P117"/>
      <text:p text:style-name="P120"/>
      <text:p text:style-name="P119"/>
      <text:p text:style-name="P121"/>
      <text:p text:style-name="P122"/>
      <text:p text:style-name="P123"/>
      <text:p text:style-name="P124"><draw:frame draw:style-name="fr3" draw:name="Image 122" text:anchor-type="as-char" svg:width="2.4299in" svg:height="0.078in" draw:z-index="429"><draw:image xlink:href="Pictures/10000001000001CF0000000F859E969A.png" xlink:type="simple" xlink:show="embed" xlink:actuate="onLoad" draw:mime-type="image/png"/></draw:frame></text:p>
      <text:p text:style-name="P118"><draw:frame draw:style-name="fr9" draw:name="Image 123" text:anchor-type="char" svg:x="1.4862in" svg:y="0.052in" svg:width="3.2543in" svg:height="0.2244in" draw:z-index="14"><draw:image xlink:href="Pictures/100000010000026D0000002B4175F454.png" xlink:type="simple" xlink:show="embed" xlink:actuate="onLoad" draw:mime-type="image/png"/></draw:frame><draw:frame draw:style-name="fr9" draw:name="Image 124" text:anchor-type="char" svg:x="1.4953in" svg:y="0.3272in" svg:width="5.2764in" svg:height="0.0717in" draw:z-index="15"><draw:image xlink:href="Pictures/10000001000003F80000000E2EBB97E6.png" xlink:type="simple" xlink:show="embed" xlink:actuate="onLoad" draw:mime-type="image/png"/></draw:frame><draw:frame draw:style-name="fr9" draw:name="Image 125" text:anchor-type="char" svg:x="1.4953in" svg:y="0.4535in" svg:width="5.2764in" svg:height="0.0717in" draw:z-index="16"><draw:image xlink:href="Pictures/10000001000003F80000000E2EAA80A9.png" xlink:type="simple" xlink:show="embed" xlink:actuate="onLoad" draw:mime-type="image/png"/></draw:frame><draw:frame draw:style-name="fr9" draw:name="Image 126" text:anchor-type="char" svg:x="4.1126in" svg:y="0.5827in" svg:width="2.6472in" svg:height="0.0752in" draw:z-index="17"><draw:image xlink:href="Pictures/10000001000002010000000F3439F525.png" xlink:type="simple" xlink:show="embed" xlink:actuate="onLoad" draw:mime-type="image/png"/></draw:frame><draw:frame draw:style-name="fr9" draw:name="Image 130" text:anchor-type="char" svg:x="3.7972in" svg:y="0.9693in" svg:width="3.0181in" svg:height="0.0752in" draw:z-index="63"><draw:image xlink:href="Pictures/100000010000023E0000000F0456073D.png" xlink:type="simple" xlink:show="embed" xlink:actuate="onLoad" draw:mime-type="image/png"/></draw:frame><draw:frame draw:style-name="fr4" draw:name="Image127" text:anchor-type="char" svg:x="3.989in" svg:y="0.7118in" svg:width="2.7965in" svg:height="0.2063in" draw:z-index="39"><draw:image xlink:href="Pictures/100000010000013300000016FCFB0A4F.png" xlink:type="simple" xlink:show="embed" xlink:actuate="onLoad" draw:mime-type="image/png"/></draw:frame></text:p>
      <text:p text:style-name="P119"/>
      <text:p text:style-name="P115"/>
      <text:p text:style-name="P120"/>
      <text:p text:style-name="P115"/>
      <text:p text:style-name="P117"/>
      <text:p text:style-name="P125"/>
      <text:p text:style-name="P125"/>
      <text:p text:style-name="P126"><draw:frame draw:style-name="fr4" draw:name="Image162" text:anchor-type="char" svg:x="3.2811in" svg:y="0.2228in" svg:width="1.7055in" svg:height="0.2339in" draw:z-index="81"><draw:image xlink:href="Pictures/10000001000000A30000001690CE242C.png" xlink:type="simple" xlink:show="embed" xlink:actuate="onLoad" draw:mime-type="image/png"/></draw:frame></text:p>
      <text:p text:style-name="P127"/>
      <text:p text:style-name="P128"/>
      <text:p text:style-name="P129"><text:span text:style-name="T143">Decreto</text:span><text:span text:style-name="T144"> </text:span><text:span text:style-name="T143">Nº</text:span><text:span text:style-name="T144"> </text:span><text:span text:style-name="T143">0037618/2026</text:span><text:span text:style-name="T145">-18</text:span><text:span text:style-name="T146"> </text:span><text:span text:style-name="T145">de</text:span><text:span text:style-name="T147"> </text:span><text:span text:style-name="T145">agosto</text:span><text:span text:style-name="T146"> </text:span><text:span text:style-name="T145">de</text:span><text:span text:style-name="T147"> </text:span><text:span text:style-name="T148">2026</text:span></text:p>
      <text:p text:style-name="P130"/>
      <text:p text:style-name="P131"><text:span text:style-name="T149">Suplementação</text:span><text:span text:style-name="T150"> </text:span><text:span text:style-name="T149">de</text:span><text:span text:style-name="T151"> </text:span><text:span text:style-name="T149">Dotações</text:span><text:span text:style-name="T151"> Orçamentárias</text:span></text:p>
      <text:p text:style-name="P132"/>
      <text:p text:style-name="P132"/>
      <text:p text:style-name="P132"/>
      <text:p text:style-name="P132"/>
      <text:p text:style-name="P132"/>
      <text:p text:style-name="P132"/>
      <text:p text:style-name="P132"/>
      <text:p text:style-name="P133"/>
      <text:p text:style-name="P134"><text:span text:style-name="T149">O</text:span><text:span text:style-name="T152"> </text:span><text:span text:style-name="T149">Prefeito</text:span><text:span text:style-name="T152"> </text:span><text:span text:style-name="T149">Municipal</text:span><text:span text:style-name="T152"> </text:span><text:span text:style-name="T149">de</text:span><text:span text:style-name="T152"> </text:span><text:span text:style-name="T149">CACHOEIRO</text:span><text:span text:style-name="T152"> </text:span><text:span text:style-name="T149">DE</text:span><text:span text:style-name="T152"> </text:span><text:span text:style-name="T149">ITAPEMIRIM,</text:span><text:span text:style-name="T152"> </text:span><text:span text:style-name="T149">Estado</text:span><text:span text:style-name="T152"> </text:span><text:span text:style-name="T149">do</text:span><text:span text:style-name="T152"> </text:span><text:span text:style-name="T149">ESPÍRITO</text:span><text:span text:style-name="T152"> </text:span><text:span text:style-name="T149">SANTO,</text:span><text:span text:style-name="T152"> </text:span><text:span text:style-name="T149">no</text:span><text:span text:style-name="T152"> </text:span><text:span text:style-name="T149">uso</text:span><text:span text:style-name="T152"> </text:span><text:span text:style-name="T149">de</text:span><text:span text:style-name="T152"> </text:span><text:span text:style-name="T149">suas atribuições legais, autorizado pela Lei Municipal 0008290/2025 e</text:span></text:p>
      <text:p text:style-name="P132"/>
      <text:p text:style-name="P135"/>
      <text:p text:style-name="P136"><text:span text:style-name="T149">CONSIDERANDO</text:span><text:span text:style-name="T151"> </text:span><text:span text:style-name="T149">a</text:span><text:span text:style-name="T151"> </text:span><text:span text:style-name="T149">necessidade</text:span><text:span text:style-name="T151"> </text:span><text:span text:style-name="T149">de</text:span><text:span text:style-name="T153"> </text:span><text:span text:style-name="T149">adequar</text:span><text:span text:style-name="T151"> </text:span><text:span text:style-name="T149">algumas</text:span><text:span text:style-name="T151"> </text:span><text:span text:style-name="T149">classificações</text:span><text:span text:style-name="T151"> </text:span><text:span text:style-name="T149">das</text:span><text:span text:style-name="T153"> </text:span><text:span text:style-name="T149">despesas,</text:span><text:span text:style-name="T151"> </text:span><text:span text:style-name="T149">quanto</text:span><text:span text:style-name="T151"> </text:span><text:span text:style-name="T149">a</text:span><text:span text:style-name="T151"> </text:span><text:span text:style-name="T149">sua</text:span><text:span text:style-name="T153"> </text:span><text:span text:style-name="T151">natureza.</text:span></text:p>
      <text:p text:style-name="P132"/>
      <text:p text:style-name="P132"/>
      <text:p text:style-name="P132"/>
      <text:p text:style-name="P132"/>
      <text:p text:style-name="P132"/>
      <text:p text:style-name="P132"/>
      <text:p text:style-name="P132"/>
      <text:p text:style-name="P137"/>
      <text:h text:style-name="P138" text:outline-level="5"><text:span text:style-name="T154">DECRETA:</text:span><text:span text:style-name="T154"/></text:h>
      <text:p text:style-name="P132"/>
      <text:p text:style-name="P139"/>
      <text:p text:style-name="P140"><text:span text:style-name="T155">Art.</text:span><text:span text:style-name="T156"> </text:span><text:span text:style-name="T155">1º</text:span><text:span text:style-name="T156"> </text:span><text:span text:style-name="T155">-</text:span><text:span text:style-name="T156"> </text:span><text:span text:style-name="T155">Fica</text:span><text:span text:style-name="T156"> </text:span><text:span text:style-name="T155">aberto</text:span><text:span text:style-name="T156"> </text:span><text:span text:style-name="T155">o</text:span><text:span text:style-name="T156"> </text:span><text:span text:style-name="T155">crédito</text:span><text:span text:style-name="T156"> </text:span><text:span text:style-name="T155">SUPLEMENTAR</text:span><text:span text:style-name="T156"> </text:span><text:span text:style-name="T155">no</text:span><text:span text:style-name="T156"> </text:span><text:span text:style-name="T155">valor</text:span><text:span text:style-name="T156"> </text:span><text:span text:style-name="T155">de</text:span><text:span text:style-name="T156"> </text:span><text:span text:style-name="T155">R$</text:span><text:span text:style-name="T156"> </text:span><text:span text:style-name="T155">57.000,00</text:span><text:span text:style-name="T156"> </text:span><text:span text:style-name="T155">(</text:span><text:span text:style-name="T156"> </text:span><text:span text:style-name="T155">Cinquenta</text:span><text:span text:style-name="T156"> </text:span><text:span text:style-name="T155">e</text:span><text:span text:style-name="T156"> </text:span><text:span text:style-name="T155">Sete</text:span><text:span text:style-name="T156"> </text:span><text:span text:style-name="T155">Mil,</text:span><text:span text:style-name="T156"> </text:span><text:span text:style-name="T155">Reais</text:span><text:span text:style-name="T156"> </text:span><text:span text:style-name="T155">)</text:span><text:span text:style-name="T156"> </text:span><text:span text:style-name="T155">,</text:span><text:span text:style-name="T156"> </text:span><text:span text:style-name="T155">para</text:span><text:span text:style-name="T156"> </text:span><text:span text:style-name="T155">reforço</text:span><text:span text:style-name="T156"> </text:span><text:span text:style-name="T155">das seguintes dotações orçamentárias:</text:span></text:p>
      <text:p text:style-name="P141"/>
      <text:p text:style-name="P141"/>
      <text:p text:style-name="P142"/>
      <text:p text:style-name="P143"><text:span text:style-name="T155">Art.</text:span><text:span text:style-name="T157"> </text:span><text:span text:style-name="T155">2º</text:span><text:span text:style-name="T157"> </text:span><text:span text:style-name="T155">-</text:span><text:span text:style-name="T157"> </text:span><text:span text:style-name="T155">Os</text:span><text:span text:style-name="T157"> </text:span><text:span text:style-name="T155">recursos</text:span><text:span text:style-name="T157"> </text:span><text:span text:style-name="T155">a</text:span><text:span text:style-name="T157"> </text:span><text:span text:style-name="T155">serem</text:span><text:span text:style-name="T157"> </text:span><text:span text:style-name="T155">utilizados</text:span><text:span text:style-name="T157"> </text:span><text:span text:style-name="T155">para</text:span><text:span text:style-name="T157"> </text:span><text:span text:style-name="T155">atender</text:span><text:span text:style-name="T157"> </text:span><text:span text:style-name="T155">ao</text:span><text:span text:style-name="T157"> </text:span><text:span text:style-name="T155">que</text:span><text:span text:style-name="T157"> </text:span><text:span text:style-name="T155">dispõe</text:span><text:span text:style-name="T157"> </text:span><text:span text:style-name="T155">o</text:span><text:span text:style-name="T157"> </text:span><text:span text:style-name="T155">artigo</text:span><text:span text:style-name="T157"> </text:span><text:span text:style-name="T155">anterior</text:span><text:span text:style-name="T157"> </text:span><text:span text:style-name="T155">é</text:span><text:span text:style-name="T157"> </text:span><text:span text:style-name="T155">o</text:span><text:span text:style-name="T157"> </text:span><text:span text:style-name="T155">proveniente</text:span><text:span text:style-name="T157"> </text:span><text:span text:style-name="T155">de:</text:span><text:span text:style-name="T157"> </text:span><text:span text:style-name="T155">SUPERAVIT FINANCEIRO</text:span><text:span text:style-name="T156"> </text:span><text:span text:style-name="T155">nos</text:span><text:span text:style-name="T156"> </text:span><text:span text:style-name="T155">termos</text:span><text:span text:style-name="T156"> </text:span><text:span text:style-name="T155">de</text:span><text:span text:style-name="T156"> </text:span><text:span text:style-name="T155">que</text:span><text:span text:style-name="T156"> </text:span><text:span text:style-name="T155">dispõe</text:span><text:span text:style-name="T156"> </text:span><text:span text:style-name="T155">o Art.</text:span><text:span text:style-name="T156"> </text:span><text:span text:style-name="T155">43,</text:span><text:span text:style-name="T156"> </text:span><text:span text:style-name="T155">Parágrafo</text:span><text:span text:style-name="T156"> </text:span><text:span text:style-name="T155">Primeiro,</text:span><text:span text:style-name="T156"> </text:span><text:span text:style-name="T155">item</text:span><text:span text:style-name="T156"> </text:span><text:span text:style-name="T155">I, da</text:span><text:span text:style-name="T156"> </text:span><text:span text:style-name="T155">Lei</text:span><text:span text:style-name="T156"> </text:span><text:span text:style-name="T155">Federal</text:span><text:span text:style-name="T156"> </text:span><text:span text:style-name="T155">nº</text:span><text:span text:style-name="T156"> </text:span><text:span text:style-name="T155">4.320/64,</text:span><text:span text:style-name="T156"> </text:span><text:span text:style-name="T155">conforme </text:span><text:span text:style-name="T158">segue:</text:span></text:p>
      <text:p text:style-name="P141"/>
      <text:p text:style-name="P141"/>
      <text:p text:style-name="P144"/>
      <text:p text:style-name="P136"><text:span text:style-name="T155">Art. 3º - Este Decreto entra em vigor nesta </text:span><text:span text:style-name="T158">data.</text:span></text:p>
      <text:p text:style-name="P141"/>
      <text:p text:style-name="P141"/>
      <text:p text:style-name="P141"/>
      <text:p text:style-name="P145"><text:span text:style-name="T159">MUNICÍPIO</text:span><text:span text:style-name="T160"> </text:span><text:span text:style-name="T159">DE</text:span><text:span text:style-name="T160"> </text:span><text:span text:style-name="T159">CACHOEIRO</text:span><text:span text:style-name="T161"> </text:span><text:span text:style-name="T159">DE</text:span><text:span text:style-name="T160"> </text:span><text:span text:style-name="T162">ITAPEMIRIM18/08/2026</text:span></text:p>
      <text:p text:style-name="P108"/>
      <text:p text:style-name="P108"/>
      <text:p text:style-name="P146"><draw:frame draw:style-name="fr4" draw:name="Image161" text:anchor-type="char" svg:x="3.1098in" svg:y="0.2909in" svg:width="1.8972in" svg:height="0.0161in" draw:z-index="80"><draw:image xlink:href="Pictures/10000001000000B6000000012F1F02CE.png" xlink:type="simple" xlink:show="embed" xlink:actuate="onLoad" draw:mime-type="image/png"/></draw:frame></text:p>
      <text:p text:style-name="P147"><text:span text:style-name="T163">THEODORICO</text:span><text:span text:style-name="T164"> </text:span><text:span text:style-name="T163">DE</text:span><text:span text:style-name="T165"> </text:span><text:span text:style-name="T163">ASSIS</text:span><text:span text:style-name="T165"> </text:span><text:span text:style-name="T166">FERRACO</text:span></text:p>
      <text:p text:style-name="P148"><text:span text:style-name="T166">Prefeito(a)</text:span><text:span text:style-name="T166"/></text:p>
      <text:p text:style-name="P149"/>
      <text:p text:style-name="P150"/>
      <text:p text:style-name="P151"><draw:frame draw:style-name="fr8" draw:name="Image2" text:anchor-type="as-char" svg:width="4.7543in" svg:height="0.6874in" draw:z-index="430"><draw:image xlink:href="Pictures/100000010000020A0000004B4170A74B.png" xlink:type="simple" xlink:show="embed" xlink:actuate="onLoad" draw:mime-type="image/png"/></draw:frame></text:p>
      <text:p text:style-name="P152"/>
      <text:p text:style-name="P153"><draw:frame draw:style-name="fr8" draw:name="Image3" text:anchor-type="as-char" svg:width="4.7217in" svg:height="0.6709in" draw:z-index="431"><draw:image xlink:href="Pictures/1000000100000207000000499935FEDF.png" xlink:type="simple" xlink:show="embed" xlink:actuate="onLoad" draw:mime-type="image/png"/></draw:frame></text:p>
      <text:p text:style-name="P154"/>
      <text:p text:style-name="P153"><draw:frame draw:style-name="fr8" draw:name="Image4" text:anchor-type="as-char" svg:width="4.722in" svg:height="0.2929in" draw:z-index="432"><draw:image xlink:href="Pictures/10000001000002070000002033D839A6.png" xlink:type="simple" xlink:show="embed" xlink:actuate="onLoad" draw:mime-type="image/png"/></draw:frame></text:p>
      <text:p text:style-name="P155"/>
      <text:p text:style-name="P156"><draw:frame draw:style-name="fr8" draw:name="Image5" text:anchor-type="as-char" svg:width="2.6634in" svg:height="0.4118in" draw:z-index="433"><draw:image xlink:href="Pictures/10000001000001240000002D3EDDBDAC.png" xlink:type="simple" xlink:show="embed" xlink:actuate="onLoad" draw:mime-type="image/png"/></draw:frame></text:p>
      <text:p text:style-name="P125"/>
      <text:p text:style-name="P157"><draw:frame draw:style-name="fr4" draw:name="Image160" text:anchor-type="char" svg:x="3.3744in" svg:y="0.3154in" svg:width="1.5201in" svg:height="0.2083in" draw:z-index="1"><draw:image xlink:href="Pictures/10000001000000A7000000162FC3281E.png" xlink:type="simple" xlink:show="embed" xlink:actuate="onLoad" draw:mime-type="image/png"/></draw:frame></text:p>
      <text:p text:style-name="P158"/>
      <text:p text:style-name="P96"/>
      <text:p text:style-name="P96"/>
      <text:p text:style-name="P159"/>
      <text:p text:style-name="P160"><text:span text:style-name="T167">DECRETO</text:span><text:span text:style-name="T168"> </text:span><text:span text:style-name="T167">Nº</text:span><text:span text:style-name="T169"> </text:span><text:span text:style-name="T170">37.619</text:span></text:p>
      <text:p text:style-name="P161"/>
      <text:p text:style-name="P162"><text:span text:style-name="T171">TORNA SEM EFEITO A CESSÃO DE SERVIDOR PARA O ESTADO DO ESPÍRITO SANTO - SECRETARIA DE ESTADO DA EDUCAÇÃO - SEDU, CONSTANTE DO DECRETO N° 35.648, DE 11 DE JUNHO DE 2025.</text:span><text:span text:style-name="T171"/></text:p>
      <text:p text:style-name="P163"/>
      <text:h text:style-name="P164" text:outline-level="5">O<text:span text:style-name="T172"> </text:span>PREFEITO<text:span text:style-name="T173"> </text:span>DO<text:span text:style-name="T173"> </text:span>MUNICÍPIO<text:span text:style-name="T172"> </text:span>DE<text:span text:style-name="T174"> </text:span><text:span text:style-name="T175">CACHOEIRO</text:span></text:h>
      <text:p text:style-name="P165"><text:span text:style-name="T171">DE ITAPEMIRIM</text:span><text:span text:style-name="T176">, Estado do Espírito Santo, no</text:span><text:span text:style-name="T177"> </text:span><text:span text:style-name="T176">uso de suas atribuições legais, tendo em vista o que consta do Processo Digital n° 57098/2026,</text:span></text:p>
      <text:p text:style-name="P166"/>
      <text:h text:style-name="P167" text:outline-level="5">RESOLVE:</text:h>
      <text:p text:style-name="P168"><text:span text:style-name="T171">Art. 1° </text:span><text:span text:style-name="T176">Tornar sem</text:span><text:span text:style-name="T178"> </text:span><text:span text:style-name="T176">efeito, </text:span><text:span text:style-name="T179">a partir de 28 de</text:span><text:span text:style-name="T180"> </text:span><text:span text:style-name="T179">julho de</text:span><text:span text:style-name="T180"> </text:span><text:span text:style-name="T179">2026</text:span><text:span text:style-name="T176">, a cessão do servidor municipal </text:span><text:span text:style-name="T171">GERALDO LUIZ</text:span><text:span text:style-name="T181"> </text:span><text:span text:style-name="T171">PACHECO JÚNIOR,</text:span><text:span text:style-name="T181"> </text:span><text:span text:style-name="T176">Professor PEB-C -</text:span><text:span text:style-name="T182"> </text:span><text:span text:style-name="T176">História, matrícula</text:span><text:span text:style-name="T177"> </text:span><text:span text:style-name="T176">n°</text:span><text:span text:style-name="T183"> </text:span><text:span text:style-name="T176">031361-01,</text:span><text:span text:style-name="T184"> </text:span><text:span text:style-name="T176">lotado</text:span><text:span text:style-name="T183"> </text:span><text:span text:style-name="T176">na</text:span><text:span text:style-name="T177"> </text:span><text:span text:style-name="T176">Secretaria</text:span><text:span text:style-name="T177"> </text:span><text:span text:style-name="T176">Municipal</text:span><text:span text:style-name="T183"> </text:span><text:span text:style-name="T176">de</text:span><text:span text:style-name="T177"> </text:span><text:span text:style-name="T176">Educação</text:span><text:span text:style-name="T183"> </text:span><text:span text:style-name="T176">-</text:span><text:span text:style-name="T185"> </text:span><text:span text:style-name="T176">SEME,</text:span><text:span text:style-name="T184"> </text:span><text:span text:style-name="T186">à Secretaria de Estado da Educação - SEDU</text:span><text:span text:style-name="T176">, constante do Decreto n° 35.648, de 11/06/2025, após rescisão do Convênio de Cessão de Servidor nº 071/2025 e em conformidade com o consta no Processo Digital de n° 57098/2026.</text:span></text:p>
      <text:p text:style-name="P169"/>
      <text:p text:style-name="P170"><text:span text:style-name="T171">Art.</text:span><text:span text:style-name="T187"> </text:span><text:span text:style-name="T171">2°</text:span><text:span text:style-name="T188"> </text:span><text:span text:style-name="T176">Revogam-se</text:span><text:span text:style-name="T189"> </text:span><text:span text:style-name="T176">as</text:span><text:span text:style-name="T190"> </text:span><text:span text:style-name="T176">disposições</text:span><text:span text:style-name="T190"> </text:span><text:span text:style-name="T176">em</text:span><text:span text:style-name="T191"> </text:span><text:span text:style-name="T192">contrário.</text:span></text:p>
      <text:p text:style-name="P171"/>
      <text:p text:style-name="P172"><text:span text:style-name="T176">Cachoeiro</text:span><text:span text:style-name="T190"> </text:span><text:span text:style-name="T176">de</text:span><text:span text:style-name="T190"> </text:span><text:span text:style-name="T176">Itapemirim/ES,</text:span><text:span text:style-name="T193"> </text:span><text:span text:style-name="T176">18</text:span><text:span text:style-name="T189"> </text:span><text:span text:style-name="T176">de</text:span><text:span text:style-name="T190"> </text:span><text:span text:style-name="T176">agosto</text:span><text:span text:style-name="T190"> </text:span><text:span text:style-name="T176">de</text:span><text:span text:style-name="T191"> 2026.</text:span></text:p>
      <text:p text:style-name="P173"/>
      <text:p text:style-name="P173"/>
      <text:p text:style-name="P174"/>
      <text:h text:style-name="P175" text:outline-level="5">THEODORICO<text:span text:style-name="T194"> </text:span>DE<text:span text:style-name="T195"> </text:span>ASSIS<text:span text:style-name="T194"> </text:span><text:span text:style-name="T175">FERRAÇO</text:span></text:h>
      <text:p text:style-name="P176"><text:span text:style-name="T171">Prefeito</text:span><text:span text:style-name="T196"> </text:span><text:span text:style-name="T197">Municipal</text:span></text:p>
      <text:p text:style-name="P177"/>
      <text:p text:style-name="P178"/>
      <text:p text:style-name="P179"><text:span text:style-name="T198">Portaria</text:span><text:span text:style-name="T199"> </text:span><text:span text:style-name="T198">Nº</text:span><text:span text:style-name="T199"> </text:span><text:span text:style-name="T198">0001738/2026</text:span><text:span text:style-name="T200">-18</text:span><text:span text:style-name="T201"> </text:span><text:span text:style-name="T200">de</text:span><text:span text:style-name="T201"> </text:span><text:span text:style-name="T200">agosto</text:span><text:span text:style-name="T201"> </text:span><text:span text:style-name="T200">de</text:span><text:span text:style-name="T201"> </text:span><text:span text:style-name="T202">2026</text:span></text:p>
      <text:p text:style-name="P180"/>
      <text:p text:style-name="P181"><text:span text:style-name="T128">Remanejamento</text:span><text:span text:style-name="T203"> </text:span><text:span text:style-name="T128">de</text:span><text:span text:style-name="T203"> </text:span><text:span text:style-name="T128">Dotações</text:span><text:span text:style-name="T204"> </text:span><text:span text:style-name="T131">Orçamentárias</text:span></text:p>
      <text:p text:style-name="P93"/>
      <text:p text:style-name="P93"/>
      <text:p text:style-name="P93"/>
      <text:p text:style-name="P93"/>
      <text:p text:style-name="P93"/>
      <text:p text:style-name="P93"/>
      <text:p text:style-name="P182"/>
      <text:p text:style-name="P183"><text:span text:style-name="T198">O</text:span><text:span text:style-name="T205"> </text:span><text:span text:style-name="T198">Prefeito</text:span><text:span text:style-name="T199"> </text:span><text:span text:style-name="T198">Municipal</text:span><text:span text:style-name="T205"> </text:span><text:span text:style-name="T198">de</text:span><text:span text:style-name="T199"> </text:span><text:span text:style-name="T198">CACHOEIRO</text:span><text:span text:style-name="T205"> </text:span><text:span text:style-name="T198">DE</text:span><text:span text:style-name="T199"> </text:span><text:span text:style-name="T198">ITAPEMIRIM,</text:span><text:span text:style-name="T205"> </text:span><text:span text:style-name="T198">Estado</text:span><text:span text:style-name="T199"> </text:span><text:span text:style-name="T198">do</text:span><text:span text:style-name="T205"> </text:span><text:span text:style-name="T198">ESPÍRITO</text:span><text:span text:style-name="T199"> </text:span><text:span text:style-name="T198">SANTO,</text:span><text:span text:style-name="T205"> </text:span><text:span text:style-name="T198">no uso de suas atribuições legais, e</text:span></text:p>
      <text:p text:style-name="P96"/>
      <text:p text:style-name="P184"/>
      <text:p text:style-name="P185"><text:span text:style-name="T198">CONSIDERANDO</text:span><text:span text:style-name="T205"> </text:span><text:span text:style-name="T198">a</text:span><text:span text:style-name="T199"> </text:span><text:span text:style-name="T198">necessidade</text:span><text:span text:style-name="T205"> </text:span><text:span text:style-name="T198">de</text:span><text:span text:style-name="T199"> </text:span><text:span text:style-name="T198">adequar</text:span><text:span text:style-name="T205"> </text:span><text:span text:style-name="T198">algumas</text:span><text:span text:style-name="T199"> </text:span><text:span text:style-name="T198">classificações</text:span><text:span text:style-name="T205"> </text:span><text:span text:style-name="T198">das</text:span><text:span text:style-name="T199"> </text:span><text:span text:style-name="T198">despesas,</text:span><text:span text:style-name="T205"> </text:span><text:span text:style-name="T198">quanto</text:span><text:span text:style-name="T199"> </text:span><text:span text:style-name="T198">a</text:span><text:span text:style-name="T205"> </text:span><text:span text:style-name="T198">sua </text:span><text:span text:style-name="T206">natureza.</text:span></text:p>
      <text:p text:style-name="P186"/>
      <text:p text:style-name="P187"><text:span text:style-name="T206">RESOLVE:</text:span><text:span text:style-name="T206"/></text:p>
      <text:p text:style-name="P96"/>
      <text:p text:style-name="P188"/>
      <text:p text:style-name="P189"><text:span text:style-name="T200">Art.</text:span><text:span text:style-name="T207"> </text:span><text:span text:style-name="T200">1º</text:span><text:span text:style-name="T207"> </text:span><text:span text:style-name="T200">-</text:span><text:span text:style-name="T207"> </text:span><text:span text:style-name="T200">Efetuar</text:span><text:span text:style-name="T207"> </text:span><text:span text:style-name="T200">o</text:span><text:span text:style-name="T207"> </text:span><text:span text:style-name="T200">Remanejamento</text:span><text:span text:style-name="T207"> </text:span><text:span text:style-name="T200">de</text:span><text:span text:style-name="T207"> </text:span><text:span text:style-name="T200">R$</text:span><text:span text:style-name="T207"> </text:span><text:span text:style-name="T200">13.600,00</text:span><text:span text:style-name="T207"> </text:span><text:span text:style-name="T200">(</text:span><text:span text:style-name="T207"> </text:span><text:span text:style-name="T200">Treze</text:span><text:span text:style-name="T207"> </text:span><text:span text:style-name="T200">Mil,</text:span><text:span text:style-name="T207"> </text:span><text:span text:style-name="T200">Seiscentos</text:span><text:span text:style-name="T207"> </text:span><text:span text:style-name="T200">Reais</text:span><text:span text:style-name="T207"> </text:span><text:span text:style-name="T200">),</text:span><text:span text:style-name="T207"> </text:span><text:span text:style-name="T200">para</text:span><text:span text:style-name="T207"> </text:span><text:span text:style-name="T200">acréscimos dos seguintes sub-elementos da despesa orçamentárias, conforme segue:</text:span></text:p>
      <text:p text:style-name="P102"/>
      <text:p text:style-name="P190"/>
      <text:p text:style-name="P191"><text:span text:style-name="T200">Art. 2º - Os recursos para atender o disposto 1º, será proveniente do remanejamento de redução dos seguintes sub-elementos da despesa orçamentária:</text:span><text:span text:style-name="T200"/></text:p>
      <text:p text:style-name="P102"/>
      <text:p text:style-name="P192"/>
      <text:p text:style-name="P187"><text:span text:style-name="T200">Art.</text:span><text:span text:style-name="T208"> </text:span><text:span text:style-name="T200">3º</text:span><text:span text:style-name="T208"> </text:span><text:span text:style-name="T200">-</text:span><text:span text:style-name="T208"> </text:span><text:span text:style-name="T200">Esta</text:span><text:span text:style-name="T208"> </text:span><text:span text:style-name="T200">portaria</text:span><text:span text:style-name="T209"> </text:span><text:span text:style-name="T200">entra</text:span><text:span text:style-name="T208"> </text:span><text:span text:style-name="T200">em</text:span><text:span text:style-name="T208"> </text:span><text:span text:style-name="T200">vigor</text:span><text:span text:style-name="T208"> </text:span><text:span text:style-name="T200">nesta</text:span><text:span text:style-name="T208"> </text:span><text:span text:style-name="T210">data.</text:span></text:p>
      <text:p text:style-name="P102"/>
      <text:p text:style-name="P193"/>
      <text:p text:style-name="P194"><text:span text:style-name="T211">MUNICÍPIO</text:span><text:span text:style-name="T212"> </text:span><text:span text:style-name="T211">DE</text:span><text:span text:style-name="T213"> </text:span><text:span text:style-name="T211">CACHOEIRO</text:span><text:span text:style-name="T213"> </text:span><text:span text:style-name="T211">DE</text:span><text:span text:style-name="T214"> </text:span><text:span text:style-name="T215">ITAPEMIRIM18/08/2026</text:span></text:p>
      <text:p text:style-name="P108"/>
      <text:p text:style-name="P108"/>
      <text:p text:style-name="P195"><draw:frame draw:style-name="fr4" draw:name="Image128" text:anchor-type="char" svg:x="3.1571in" svg:y="0.2673in" svg:width="1.8228in" svg:height="0.0161in" draw:z-index="41"><draw:image xlink:href="Pictures/10000001000000C800000001E5842147.png" xlink:type="simple" xlink:show="embed" xlink:actuate="onLoad" draw:mime-type="image/png"/></draw:frame></text:p>
      <text:p text:style-name="P196"><text:span text:style-name="T216">THEODORICO</text:span><text:span text:style-name="T217"> </text:span><text:span text:style-name="T216">DE</text:span><text:span text:style-name="T218"> </text:span><text:span text:style-name="T216">ASSIS</text:span><text:span text:style-name="T218"> FERRACO</text:span></text:p>
      <text:p text:style-name="P197"><text:span text:style-name="T218">Prefeito(a)</text:span><text:span text:style-name="T218"/></text:p>
      <text:p text:style-name="P198"/>
      <text:p text:style-name="P125"/>
      <text:p text:style-name="P199"/>
      <text:p text:style-name="P200"><draw:frame draw:style-name="fr8" draw:name="Image6" text:anchor-type="as-char" svg:width="4.9701in" svg:height="0.7181in" draw:z-index="434"><draw:image xlink:href="Pictures/10000001000002220000004ED93503F8.png" xlink:type="simple" xlink:show="embed" xlink:actuate="onLoad" draw:mime-type="image/png"/></draw:frame></text:p>
      <text:p text:style-name="P123"/>
      <text:p text:style-name="P201"><draw:frame draw:style-name="fr8" draw:name="Image7" text:anchor-type="as-char" svg:width="4.9362in" svg:height="0.5854in" draw:z-index="435"><draw:image xlink:href="Pictures/100000010000021E00000040FEF3D6F8.png" xlink:type="simple" xlink:show="embed" xlink:actuate="onLoad" draw:mime-type="image/png"/></draw:frame></text:p>
      <text:p text:style-name="P120"/>
      <text:p text:style-name="P202"><draw:frame draw:style-name="fr3" draw:name="Image 197" text:anchor-type="as-char" svg:width="4.9075in" svg:height="0.0665in" draw:z-index="436"><draw:image xlink:href="Pictures/10000001000003B40000000D7D11FF40.png" xlink:type="simple" xlink:show="embed" xlink:actuate="onLoad" draw:mime-type="image/png"/></draw:frame></text:p>
      <text:p text:style-name="P118"><draw:frame draw:style-name="fr9" draw:name="Image 198" text:anchor-type="char" svg:x="1.6689in" svg:y="0.0516in" svg:width="4.8992in" svg:height="0.0661in" draw:z-index="18"><draw:image xlink:href="Pictures/10000001000003B40000000C8EF0FD82.png" xlink:type="simple" xlink:show="embed" xlink:actuate="onLoad" draw:mime-type="image/png"/></draw:frame><draw:frame draw:style-name="fr9" draw:name="Image 199" text:anchor-type="char" svg:x="4.1138in" svg:y="0.172in" svg:width="2.4854in" svg:height="0.0701in" draw:z-index="19"><draw:image xlink:href="Pictures/10000001000001DE0000000D665AF3EB.png" xlink:type="simple" xlink:show="embed" xlink:actuate="onLoad" draw:mime-type="image/png"/></draw:frame><draw:frame draw:style-name="fr4" draw:name="Image158" text:anchor-type="char" svg:x="3.8201in" svg:y="0.2929in" svg:width="2.7835in" svg:height="0.3098in" draw:z-index="114"><draw:image xlink:href="Pictures/100000010000013200000022910F51A7.png" xlink:type="simple" xlink:show="embed" xlink:actuate="onLoad" draw:mime-type="image/png"/></draw:frame></text:p>
      <text:p text:style-name="P115"/>
      <text:p text:style-name="P123"/>
      <text:p text:style-name="P125"/>
      <text:p text:style-name="P125"/>
      <text:p text:style-name="P203"><draw:frame draw:style-name="fr4" draw:name="Image159" text:anchor-type="char" svg:x="3.3398in" svg:y="0.1866in" svg:width="1.589in" svg:height="0.2173in" draw:z-index="0"><draw:image xlink:href="Pictures/10000001000000AE00000017DC32A7B5.png" xlink:type="simple" xlink:show="embed" xlink:actuate="onLoad" draw:mime-type="image/png"/></draw:frame></text:p>
      <text:p text:style-name="P204"/>
      <text:h text:style-name="P205" text:outline-level="3"><text:span text:style-name="T84">SECRETARIA</text:span><text:span text:style-name="T85"> </text:span><text:span text:style-name="T84">MUNICIPAL</text:span><text:span text:style-name="T85"> </text:span><text:span text:style-name="T84">DE</text:span><text:span text:style-name="T85"> </text:span><text:span text:style-name="T86">ADMINISTRAÇÃO</text:span></text:h>
      <text:p text:style-name="P206"/>
      <text:p text:style-name="P207"/>
      <text:p text:style-name="P208"><text:span text:style-name="T219">PORTARIA</text:span><text:span text:style-name="T220"> </text:span><text:span text:style-name="T219">Nº</text:span><text:span text:style-name="T220"> </text:span><text:span text:style-name="T219">1.688/2026</text:span></text:p>
      <text:p text:style-name="P209"/>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210"><text:span text:style-name="T221">DISPÕE</text:span><text:span text:style-name="T171"><text:tab/></text:span><text:span text:style-name="T221">SOBRE</text:span></text:p>
          </table:table-cell>
          <table:table-cell table:style-name="Table1.A1" office:value-type="string">
            <text:p text:style-name="P211"><text:span text:style-name="T221">CONCESSÃO</text:span><text:span text:style-name="T221"/></text:p>
          </table:table-cell>
          <table:table-cell table:style-name="Table1.A1" office:value-type="string">
            <text:p text:style-name="P212"><text:span text:style-name="T222">DE</text:span><text:span text:style-name="T222"/></text:p>
          </table:table-cell>
        </table:table-row>
        <table:table-row table:style-name="Table1.1">
          <table:table-cell table:style-name="Table1.A1" office:value-type="string">
            <text:p text:style-name="P213"><text:span text:style-name="T221">LICENÇA</text:span><text:span text:style-name="T171"><text:tab/></text:span><text:span text:style-name="T223">PARA</text:span></text:p>
          </table:table-cell>
          <table:table-cell table:style-name="Table1.A1" office:value-type="string">
            <text:p text:style-name="P214"><text:span text:style-name="T221">TRATAMENTO</text:span><text:span text:style-name="T221"/></text:p>
          </table:table-cell>
          <table:table-cell table:style-name="Table1.A1" office:value-type="string">
            <text:p text:style-name="P215"><text:span text:style-name="T222">DE</text:span><text:span text:style-name="T222"/></text:p>
          </table:table-cell>
        </table:table-row>
        <table:table-row table:style-name="Table1.1">
          <table:table-cell table:style-name="Table1.A1" office:value-type="string">
            <text:p text:style-name="P216"><text:span text:style-name="T221">SAÚDE</text:span><text:span text:style-name="T224">.</text:span></text:p>
          </table:table-cell>
          <table:table-cell table:style-name="Table1.A1" office:value-type="string">
            <text:p text:style-name="P217"/>
          </table:table-cell>
          <table:table-cell table:style-name="Table1.A1" office:value-type="string">
            <text:p text:style-name="P217"/>
          </table:table-cell>
        </table:table-row>
      </table:table>
      <text:p text:style-name="P218"/>
      <text:h text:style-name="P219" text:outline-level="5"><text:span text:style-name="T225">O</text:span><text:span text:style-name="T226"> <text:s/></text:span><text:span text:style-name="T227">SECRETÁRIO</text:span><text:span text:style-name="T228"> <text:s/></text:span><text:span text:style-name="T227">MUNICIPAL</text:span><text:span text:style-name="T228"> <text:s/></text:span><text:span text:style-name="T229">DE</text:span></text:h>
      <text:p text:style-name="P220"><text:span text:style-name="T230">ADMINISTRAÇÃO </text:span><text:span text:style-name="T231">de Cachoeiro de Itapemirim, Estado do Espírito Santo, no uso de suas atribuições delegadas através</text:span><text:span text:style-name="T232"> </text:span><text:span text:style-name="T231">dos</text:span><text:span text:style-name="T233"> </text:span><text:span text:style-name="T231">Decretos</text:span><text:span text:style-name="T232"> </text:span><text:span text:style-name="T231">nºs.</text:span><text:span text:style-name="T234"> </text:span><text:span text:style-name="T231">18.275/2008</text:span><text:span text:style-name="T232"> </text:span><text:span text:style-name="T231">e </text:span><text:span text:style-name="T224">35.892/2025,</text:span></text:p>
      <text:p text:style-name="P221"/>
      <text:h text:style-name="P222" text:outline-level="5">RESOLVE:</text:h>
      <text:p text:style-name="P223"/>
      <text:p text:style-name="P224"><text:span text:style-name="T230">Art. 1º </text:span><text:span text:style-name="T231">Considerar autorizado a concessão de </text:span><text:span text:style-name="T235">LICENÇA PARA TRATAMENTO DE SAÚDE </text:span><text:span text:style-name="T231">aos servidores</text:span><text:span text:style-name="T236"> </text:span><text:span text:style-name="T231">constantes</text:span><text:span text:style-name="T236"> </text:span><text:span text:style-name="T231">na</text:span><text:span text:style-name="T236"> </text:span><text:span text:style-name="T231">relação</text:span><text:span text:style-name="T237"> </text:span><text:span text:style-name="T231">anexa,</text:span><text:span text:style-name="T236"> </text:span><text:span text:style-name="T231">conforme</text:span><text:span text:style-name="T238"> </text:span><text:span text:style-name="T231">atestados</text:span><text:span text:style-name="T236"> </text:span><text:span text:style-name="T231">médicos apresentados</text:span><text:span text:style-name="T234"> </text:span><text:span text:style-name="T231">e</text:span><text:span text:style-name="T234"> </text:span><text:span text:style-name="T231">anexos</text:span><text:span text:style-name="T234"> </text:span><text:span text:style-name="T231">aos</text:span><text:span text:style-name="T234"> </text:span><text:span text:style-name="T231">referidos</text:span><text:span text:style-name="T234"> </text:span><text:span text:style-name="T231">processos,</text:span><text:span text:style-name="T233"> </text:span><text:span text:style-name="T231">nos</text:span><text:span text:style-name="T234"> </text:span><text:span text:style-name="T231">termos</text:span><text:span text:style-name="T234"> </text:span><text:span text:style-name="T231">do</text:span><text:span text:style-name="T233"> </text:span><text:span text:style-name="T231">artigo 2º da Lei nº 7859/2020 e Decreto nº. 29.111/2019.</text:span></text:p>
      <text:p text:style-name="P225"/>
      <text:p text:style-name="P226"><text:span text:style-name="T230">Art.</text:span><text:span text:style-name="T239"> </text:span><text:span text:style-name="T230">2º</text:span><text:span text:style-name="T240"> </text:span><text:span text:style-name="T231">Esta</text:span><text:span text:style-name="T241"> </text:span><text:span text:style-name="T231">Portaria</text:span><text:span text:style-name="T242"> </text:span><text:span text:style-name="T231">entra</text:span><text:span text:style-name="T243"> </text:span><text:span text:style-name="T231">em</text:span><text:span text:style-name="T241"> </text:span><text:span text:style-name="T231">vigor</text:span><text:span text:style-name="T241"> </text:span><text:span text:style-name="T233">na</text:span></text:p>
      <text:p text:style-name="P227"><text:span text:style-name="T231">data</text:span><text:span text:style-name="T237"> </text:span><text:span text:style-name="T231">de</text:span><text:span text:style-name="T237"> </text:span><text:span text:style-name="T231">sua</text:span><text:span text:style-name="T244"> </text:span><text:span text:style-name="T224">publicação.</text:span></text:p>
      <text:p text:style-name="P173"/>
      <text:p text:style-name="P228"/>
      <text:p text:style-name="P90"><text:span text:style-name="T231">Cachoeiro</text:span><text:span text:style-name="T245"> </text:span><text:span text:style-name="T231">de</text:span><text:span text:style-name="T246"> </text:span><text:span text:style-name="T231">Itapemirim/ES,</text:span><text:span text:style-name="T245"> </text:span><text:span text:style-name="T231">12</text:span><text:span text:style-name="T245"> </text:span><text:span text:style-name="T231">de</text:span><text:span text:style-name="T246"> </text:span><text:span text:style-name="T231">agosto</text:span><text:span text:style-name="T246"> </text:span><text:span text:style-name="T231">de</text:span><text:span text:style-name="T245"> </text:span><text:span text:style-name="T224">2026.</text:span></text:p>
      <text:p text:style-name="P173"/>
      <text:p text:style-name="P228"/>
      <text:h text:style-name="P229" text:outline-level="5"><text:span text:style-name="T227">ROGÉRIO</text:span><text:span text:style-name="T247"> </text:span><text:span text:style-name="T227">DA</text:span><text:span text:style-name="T247"> </text:span><text:span text:style-name="T227">SILVA</text:span><text:span text:style-name="T248"> </text:span><text:span text:style-name="T249">ATHAYDE</text:span></text:h>
      <text:p text:style-name="P230"><text:span text:style-name="T171">Secretário</text:span><text:span text:style-name="T250"> </text:span><text:span text:style-name="T171">Municipal</text:span><text:span text:style-name="T250"> </text:span><text:span text:style-name="T171">de</text:span><text:span text:style-name="T250"> </text:span><text:span text:style-name="T197">Administração</text:span></text:p>
      <text:p text:style-name="P231"/>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row table:style-name="Table2.1">
          <table:table-cell table:style-name="Table2.A1" office:value-type="string">
            <text:p text:style-name="P232"><text:span text:style-name="T251">SERVIDORES</text:span><text:span text:style-name="T251"/></text:p>
          </table:table-cell>
          <table:table-cell table:style-name="Table2.A1" office:value-type="string">
            <text:p text:style-name="P233"><text:span text:style-name="T252">CARGO</text:span><text:span text:style-name="T252"/></text:p>
          </table:table-cell>
          <table:table-cell table:style-name="Table2.A1" office:value-type="string">
            <text:p text:style-name="P234"><text:span text:style-name="T252">LOTAÇÃO</text:span><text:span text:style-name="T252"/></text:p>
          </table:table-cell>
          <table:table-cell table:style-name="Table2.A1" table:number-columns-spanned="2" office:value-type="string">
            <text:p text:style-name="P235"><text:span text:style-name="T253">LICENÇA</text:span><text:span text:style-name="T253"/></text:p>
          </table:table-cell>
          <table:covered-table-cell/>
          <table:table-cell table:style-name="Table2.A1" office:value-type="string">
            <text:p text:style-name="P236"><text:span text:style-name="T254">PROC.Nº</text:span><text:span text:style-name="T254"/></text:p>
          </table:table-cell>
        </table:table-row>
        <table:table-row table:style-name="Table2.2">
          <table:table-cell table:style-name="Table2.A1" office:value-type="string">
            <text:p text:style-name="P237"><text:span text:style-name="T255">ADRIANA </text:span><text:span text:style-name="T256">FRAGA</text:span><text:span text:style-name="T257"> </text:span><text:span text:style-name="T255">(018828 e 030280)</text:span></text:p>
          </table:table-cell>
          <table:table-cell table:style-name="Table2.A1" office:value-type="string">
            <text:p text:style-name="P238"><text:span text:style-name="T258">PROF</text:span><text:span text:style-name="T259"> </text:span><text:span text:style-name="T258">PEB</text:span><text:span text:style-name="T260"> </text:span><text:span text:style-name="T261">B</text:span></text:p>
          </table:table-cell>
          <table:table-cell table:style-name="Table2.A1" office:value-type="string">
            <text:p text:style-name="P239"><text:span text:style-name="T262">SEME</text:span><text:span text:style-name="T262"/></text:p>
          </table:table-cell>
          <table:table-cell table:style-name="Table2.A1" office:value-type="string">
            <text:p text:style-name="P240"><text:span text:style-name="T263">01</text:span><text:span text:style-name="T264"> </text:span><text:span text:style-name="T265">DIA</text:span></text:p>
          </table:table-cell>
          <table:table-cell table:style-name="Table2.A1" office:value-type="string">
            <text:p text:style-name="P241"><text:span text:style-name="T266">31/07/2026</text:span><text:span text:style-name="T266"/></text:p>
          </table:table-cell>
          <table:table-cell table:style-name="Table2.A1" office:value-type="string">
            <text:p text:style-name="P242"><text:span text:style-name="T267">59109/2026</text:span><text:span text:style-name="T267"/></text:p>
          </table:table-cell>
        </table:table-row>
        <table:table-row table:style-name="Table2.3">
          <table:table-cell table:style-name="Table2.A1" office:value-type="string">
            <text:p text:style-name="P243"><text:span text:style-name="T263">ALCIONE</text:span><text:span text:style-name="T268"> </text:span><text:span text:style-name="T258">FAGUNDES</text:span><text:span text:style-name="T269"> </text:span><text:span text:style-name="T258">DE</text:span><text:span text:style-name="T270"> </text:span><text:span text:style-name="T271">ASSIS</text:span></text:p>
          </table:table-cell>
          <table:table-cell table:style-name="Table2.A1" office:value-type="string">
            <text:p text:style-name="P244"><text:span text:style-name="T258">PROF</text:span><text:span text:style-name="T272"> </text:span><text:span text:style-name="T258">PEB</text:span><text:span text:style-name="T272"> </text:span><text:span text:style-name="T273">B</text:span></text:p>
          </table:table-cell>
          <table:table-cell table:style-name="Table2.A1" office:value-type="string">
            <text:p text:style-name="P245"><text:span text:style-name="T262">SEME</text:span><text:span text:style-name="T262"/></text:p>
          </table:table-cell>
          <table:table-cell table:style-name="Table2.A1" office:value-type="string">
            <text:p text:style-name="P246"><text:span text:style-name="T256">03</text:span><text:span text:style-name="T274"> </text:span><text:span text:style-name="T275">DIAS</text:span></text:p>
          </table:table-cell>
          <table:table-cell table:style-name="Table2.A1" office:value-type="string">
            <text:p text:style-name="P247"><text:span text:style-name="T276">10/08/2026</text:span><text:span text:style-name="T276"/></text:p>
          </table:table-cell>
          <table:table-cell table:style-name="Table2.A1" office:value-type="string">
            <text:p text:style-name="P248"><text:span text:style-name="T277">60627/2026</text:span><text:span text:style-name="T277"/></text:p>
          </table:table-cell>
        </table:table-row>
        <table:table-row table:style-name="Table2.3">
          <table:table-cell table:style-name="Table2.A1" office:value-type="string">
            <text:p text:style-name="P249"><text:span text:style-name="T278">ALICEANE</text:span><text:span text:style-name="T279"> </text:span><text:span text:style-name="T278">BILO </text:span><text:span text:style-name="T280">GOMES</text:span></text:p>
          </table:table-cell>
          <table:table-cell table:style-name="Table2.A1" office:value-type="string">
            <text:p text:style-name="P250"><text:span text:style-name="T263">AGENTE</text:span><text:span text:style-name="T281"> </text:span><text:span text:style-name="T263">DE</text:span><text:span text:style-name="T282"> </text:span><text:span text:style-name="T263">SERV</text:span><text:span text:style-name="T283"> </text:span><text:span text:style-name="T259">EDUCAÇÃO</text:span></text:p>
          </table:table-cell>
          <table:table-cell table:style-name="Table2.A1" office:value-type="string">
            <text:p text:style-name="P251"><text:span text:style-name="T262">SEME</text:span><text:span text:style-name="T262"/></text:p>
          </table:table-cell>
          <table:table-cell table:style-name="Table2.A1" office:value-type="string">
            <text:p text:style-name="P252"><text:span text:style-name="T256">03</text:span><text:span text:style-name="T274"> </text:span><text:span text:style-name="T275">DIAS</text:span></text:p>
          </table:table-cell>
          <table:table-cell table:style-name="Table2.A1" office:value-type="string">
            <text:p text:style-name="P253"><text:span text:style-name="T276">05/08/2026</text:span><text:span text:style-name="T276"/></text:p>
          </table:table-cell>
          <table:table-cell table:style-name="Table2.A1" office:value-type="string">
            <text:p text:style-name="P254"><text:span text:style-name="T277">60159/2026</text:span><text:span text:style-name="T277"/></text:p>
          </table:table-cell>
        </table:table-row>
        <table:table-row table:style-name="Table2.3">
          <table:table-cell table:style-name="Table2.A1" office:value-type="string">
            <text:p text:style-name="P255"><text:span text:style-name="T263">ANA</text:span><text:span text:style-name="T284"> </text:span><text:span text:style-name="T258">ELIZABETE</text:span><text:span text:style-name="T285"> </text:span><text:span text:style-name="T258">DE</text:span><text:span text:style-name="T286"> </text:span><text:span text:style-name="T263">AVELAR</text:span><text:span text:style-name="T287"> </text:span><text:span text:style-name="T271">ROCHA</text:span></text:p>
          </table:table-cell>
          <table:table-cell table:style-name="Table2.A1" office:value-type="string">
            <text:p text:style-name="P256"><text:span text:style-name="T258">PROF</text:span><text:span text:style-name="T288"> </text:span><text:span text:style-name="T258">PEB </text:span><text:span text:style-name="T273">B</text:span></text:p>
          </table:table-cell>
          <table:table-cell table:style-name="Table2.A1" office:value-type="string">
            <text:p text:style-name="P251"><text:span text:style-name="T262">SEME</text:span><text:span text:style-name="T262"/></text:p>
          </table:table-cell>
          <table:table-cell table:style-name="Table2.A1" office:value-type="string">
            <text:p text:style-name="P252"><text:span text:style-name="T256">09</text:span><text:span text:style-name="T274"> </text:span><text:span text:style-name="T275">DIAS</text:span></text:p>
          </table:table-cell>
          <table:table-cell table:style-name="Table2.A1" office:value-type="string">
            <text:p text:style-name="P257"><text:span text:style-name="T276">10/08/2026</text:span><text:span text:style-name="T276"/></text:p>
          </table:table-cell>
          <table:table-cell table:style-name="Table2.A1" office:value-type="string">
            <text:p text:style-name="P254"><text:span text:style-name="T277">60408/2026</text:span><text:span text:style-name="T277"/></text:p>
          </table:table-cell>
        </table:table-row>
        <table:table-row table:style-name="Table2.6">
          <table:table-cell table:style-name="Table2.A1" office:value-type="string">
            <text:p text:style-name="P258"><text:span text:style-name="T289">ANA</text:span><text:span text:style-name="T290"> </text:span><text:span text:style-name="T258">PAULA</text:span><text:span text:style-name="T291"> </text:span><text:span text:style-name="T263">NEVES</text:span><text:span text:style-name="T284"> </text:span><text:span text:style-name="T259">PAULUCIO</text:span></text:p>
          </table:table-cell>
          <table:table-cell table:style-name="Table2.A1" office:value-type="string">
            <text:p text:style-name="P259"><text:span text:style-name="T292">AGENTE</text:span><text:span text:style-name="T293"> </text:span><text:span text:style-name="T294">DE</text:span><text:span text:style-name="T295"> </text:span><text:span text:style-name="T292">APOIO</text:span><text:span text:style-name="T296"> </text:span><text:span text:style-name="T294">EDUCACIONAL</text:span></text:p>
          </table:table-cell>
          <table:table-cell table:style-name="Table2.A1" office:value-type="string">
            <text:p text:style-name="P260"><text:span text:style-name="T262">SEME</text:span><text:span text:style-name="T262"/></text:p>
          </table:table-cell>
          <table:table-cell table:style-name="Table2.A1" office:value-type="string">
            <text:p text:style-name="P261"><text:span text:style-name="T258">01</text:span><text:span text:style-name="T297"> </text:span><text:span text:style-name="T265">DIA</text:span></text:p>
          </table:table-cell>
          <table:table-cell table:style-name="Table2.A1" office:value-type="string">
            <text:p text:style-name="P262"><text:span text:style-name="T266">07/08/2026</text:span><text:span text:style-name="T266"/></text:p>
          </table:table-cell>
          <table:table-cell table:style-name="Table2.A1" office:value-type="string">
            <text:p text:style-name="P263"><text:span text:style-name="T277">60501/2026</text:span><text:span text:style-name="T277"/></text:p>
          </table:table-cell>
        </table:table-row>
        <table:table-row table:style-name="Table2.6">
          <table:table-cell table:style-name="Table2.A1" office:value-type="string">
            <text:p text:style-name="P264"><text:span text:style-name="T263">ANA</text:span><text:span text:style-name="T298"> </text:span><text:span text:style-name="T258">PAULA</text:span><text:span text:style-name="T299"> </text:span><text:span text:style-name="T263">VA</text:span><text:span text:style-name="T300">LERI</text:span><text:span text:style-name="T263">ANO</text:span><text:span text:style-name="T268"> </text:span><text:span text:style-name="T259">RANGEL</text:span></text:p>
          </table:table-cell>
          <table:table-cell table:style-name="Table2.A1" office:value-type="string">
            <text:p text:style-name="P265"><text:span text:style-name="T263">ASSISTENTE</text:span><text:span text:style-name="T301"> </text:span><text:span text:style-name="T271">SOCIA</text:span><text:span text:style-name="T302">L</text:span></text:p>
          </table:table-cell>
          <table:table-cell table:style-name="Table2.A1" office:value-type="string">
            <text:p text:style-name="P266"><text:span text:style-name="T271">SEMDES</text:span><text:span text:style-name="T271"/></text:p>
          </table:table-cell>
          <table:table-cell table:style-name="Table2.A1" office:value-type="string">
            <text:p text:style-name="P267"><text:span text:style-name="T258">01</text:span><text:span text:style-name="T297"> </text:span><text:span text:style-name="T265">DIA</text:span></text:p>
            <text:p text:style-name="P268"><text:span text:style-name="T303">01</text:span><text:span text:style-name="T304"> </text:span><text:span text:style-name="T305">DIA</text:span></text:p>
          </table:table-cell>
          <table:table-cell table:style-name="Table2.A1" office:value-type="string">
            <text:p text:style-name="P269"><text:span text:style-name="T266">03/08/2026</text:span><text:span text:style-name="T266"/></text:p>
            <text:p text:style-name="P270"><text:span text:style-name="T276">04/08/2026</text:span><text:span text:style-name="T276"/></text:p>
          </table:table-cell>
          <table:table-cell table:style-name="Table2.A1" office:value-type="string">
            <text:p text:style-name="P271"><text:span text:style-name="T267">59090/2026</text:span><text:span text:style-name="T267"/></text:p>
            <text:p text:style-name="P272"><text:span text:style-name="T267">59091/2026</text:span><text:span text:style-name="T267"/></text:p>
          </table:table-cell>
        </table:table-row>
        <table:table-row table:style-name="Table2.3">
          <table:table-cell table:style-name="Table2.A1" office:value-type="string">
            <text:p text:style-name="P273"><text:span text:style-name="T294">BEATRIZ</text:span><text:span text:style-name="T306"> </text:span><text:span text:style-name="T292">CORTES</text:span><text:span text:style-name="T307"> </text:span><text:span text:style-name="T294">DE</text:span><text:span text:style-name="T308"> </text:span><text:span text:style-name="T292">MIRANDA</text:span></text:p>
          </table:table-cell>
          <table:table-cell table:style-name="Table2.A1" office:value-type="string">
            <text:p text:style-name="P274"><text:span text:style-name="T309">AUXILIAR</text:span><text:span text:style-name="T310"> </text:span><text:span text:style-name="T309">DE</text:span><text:span text:style-name="T311"> </text:span><text:span text:style-name="T294">EDUCAÇÃO</text:span></text:p>
          </table:table-cell>
          <table:table-cell table:style-name="Table2.A1" office:value-type="string">
            <text:p text:style-name="P275"><text:span text:style-name="T262">SEME</text:span><text:span text:style-name="T262"/></text:p>
          </table:table-cell>
          <table:table-cell table:style-name="Table2.A1" office:value-type="string">
            <text:p text:style-name="P276"><text:span text:style-name="T256">05</text:span><text:span text:style-name="T274"> </text:span><text:span text:style-name="T275">DIAS</text:span></text:p>
          </table:table-cell>
          <table:table-cell table:style-name="Table2.A1" office:value-type="string">
            <text:p text:style-name="P277"><text:span text:style-name="T276">08/06/2026</text:span><text:span text:style-name="T276"/></text:p>
          </table:table-cell>
          <table:table-cell table:style-name="Table2.A1" office:value-type="string">
            <text:p text:style-name="P278"><text:span text:style-name="T267">44702/2026</text:span><text:span text:style-name="T267"/></text:p>
          </table:table-cell>
        </table:table-row>
        <table:table-row table:style-name="Table2.3">
          <table:table-cell table:style-name="Table2.A1" office:value-type="string">
            <text:p text:style-name="P279"><text:span text:style-name="T278">CAMILA</text:span><text:span text:style-name="T312"> </text:span><text:span text:style-name="T294">CIRIACO</text:span></text:p>
          </table:table-cell>
          <table:table-cell table:style-name="Table2.A1" office:value-type="string">
            <text:p text:style-name="P280"><text:span text:style-name="T278">AUXILIAR</text:span><text:span text:style-name="T313"> </text:span><text:span text:style-name="T309">DE</text:span><text:span text:style-name="T314"> </text:span><text:span text:style-name="T294">EDUCAÇÃO</text:span></text:p>
          </table:table-cell>
          <table:table-cell table:style-name="Table2.A1" office:value-type="string">
            <text:p text:style-name="P281"><text:span text:style-name="T262">SEME</text:span><text:span text:style-name="T262"/></text:p>
          </table:table-cell>
          <table:table-cell table:style-name="Table2.A1" office:value-type="string">
            <text:p text:style-name="P282"><text:span text:style-name="T258">01</text:span><text:span text:style-name="T297"> </text:span><text:span text:style-name="T265">DIA</text:span></text:p>
          </table:table-cell>
          <table:table-cell table:style-name="Table2.A1" office:value-type="string">
            <text:p text:style-name="P283"><text:span text:style-name="T276">06/08/2026</text:span><text:span text:style-name="T276"/></text:p>
          </table:table-cell>
          <table:table-cell table:style-name="Table2.A1" office:value-type="string">
            <text:p text:style-name="P284"><text:span text:style-name="T277">59813/2026</text:span><text:span text:style-name="T277"/></text:p>
          </table:table-cell>
        </table:table-row>
        <table:table-row table:style-name="Table2.3">
          <table:table-cell table:style-name="Table2.A1" office:value-type="string">
            <text:p text:style-name="P285"><text:span text:style-name="T263">CECILIA</text:span><text:span text:style-name="T287"> </text:span><text:span text:style-name="T258">PACHECO</text:span><text:span text:style-name="T315"> </text:span><text:span text:style-name="T271">VIEIRA</text:span></text:p>
          </table:table-cell>
          <table:table-cell table:style-name="Table2.A1" office:value-type="string">
            <text:p text:style-name="P286"><text:span text:style-name="T258">PROF</text:span><text:span text:style-name="T259"> </text:span><text:span text:style-name="T258">PEB</text:span><text:span text:style-name="T260"> </text:span><text:span text:style-name="T261">B</text:span></text:p>
          </table:table-cell>
          <table:table-cell table:style-name="Table2.A1" office:value-type="string">
            <text:p text:style-name="P287"><text:span text:style-name="T262">SEME</text:span><text:span text:style-name="T262"/></text:p>
          </table:table-cell>
          <table:table-cell table:style-name="Table2.A1" office:value-type="string">
            <text:p text:style-name="P288"><text:span text:style-name="T255">02</text:span><text:span text:style-name="T316"> </text:span><text:span text:style-name="T275">DIAS</text:span></text:p>
          </table:table-cell>
          <table:table-cell table:style-name="Table2.A1" office:value-type="string">
            <text:p text:style-name="P283"><text:span text:style-name="T276">05/08/2026</text:span><text:span text:style-name="T276"/></text:p>
          </table:table-cell>
          <table:table-cell table:style-name="Table2.A1" office:value-type="string">
            <text:p text:style-name="P289"><text:span text:style-name="T266">60626/2026</text:span><text:span text:style-name="T266"/></text:p>
          </table:table-cell>
        </table:table-row>
        <table:table-row table:style-name="Table2.3">
          <table:table-cell table:style-name="Table2.A1" office:value-type="string">
            <text:p text:style-name="P290"><text:span text:style-name="T309">DAIANA</text:span><text:span text:style-name="T310"> </text:span><text:span text:style-name="T278">AMELIA</text:span><text:span text:style-name="T317"> </text:span><text:span text:style-name="T309">DE </text:span><text:span text:style-name="T294">JESUS</text:span></text:p>
          </table:table-cell>
          <table:table-cell table:style-name="Table2.A1" office:value-type="string">
            <text:p text:style-name="P250"><text:span text:style-name="T278">AUXILIAR</text:span><text:span text:style-name="T313"> </text:span><text:span text:style-name="T309">DE</text:span><text:span text:style-name="T314"> </text:span><text:span text:style-name="T294">EDUCAÇÃO</text:span></text:p>
          </table:table-cell>
          <table:table-cell table:style-name="Table2.A1" office:value-type="string">
            <text:p text:style-name="P251"><text:span text:style-name="T262">SEME</text:span><text:span text:style-name="T262"/></text:p>
          </table:table-cell>
          <table:table-cell table:style-name="Table2.A1" office:value-type="string">
            <text:p text:style-name="P252"><text:span text:style-name="T256">05</text:span><text:span text:style-name="T274"> </text:span><text:span text:style-name="T275">DIAS</text:span></text:p>
          </table:table-cell>
          <table:table-cell table:style-name="Table2.A1" office:value-type="string">
            <text:p text:style-name="P291"><text:span text:style-name="T276">03/08/2026</text:span><text:span text:style-name="T276"/></text:p>
          </table:table-cell>
          <table:table-cell table:style-name="Table2.A1" office:value-type="string">
            <text:p text:style-name="P292"><text:span text:style-name="T267">59110/2026</text:span><text:span text:style-name="T267"/></text:p>
          </table:table-cell>
        </table:table-row>
        <table:table-row table:style-name="Table2.3">
          <table:table-cell table:style-name="Table2.A1" office:value-type="string">
            <text:p text:style-name="P293"><text:span text:style-name="T309">DANIEL</text:span><text:span text:style-name="T318"> </text:span><text:span text:style-name="T309">TEIXEIRA</text:span><text:span text:style-name="T319"> </text:span><text:span text:style-name="T292">MONTEIRO</text:span></text:p>
          </table:table-cell>
          <table:table-cell table:style-name="Table2.A1" office:value-type="string">
            <text:p text:style-name="P294"><text:span text:style-name="T258">PROF</text:span><text:span text:style-name="T259"> </text:span><text:span text:style-name="T258">PEB</text:span><text:span text:style-name="T260"> </text:span><text:span text:style-name="T320">B</text:span></text:p>
          </table:table-cell>
          <table:table-cell table:style-name="Table2.A1" office:value-type="string">
            <text:p text:style-name="P295"><text:span text:style-name="T262">SEME</text:span><text:span text:style-name="T262"/></text:p>
          </table:table-cell>
          <table:table-cell table:style-name="Table2.A1" office:value-type="string">
            <text:p text:style-name="P296"><text:span text:style-name="T263">01</text:span><text:span text:style-name="T264"> </text:span><text:span text:style-name="T265">DIA</text:span></text:p>
          </table:table-cell>
          <table:table-cell table:style-name="Table2.A1" office:value-type="string">
            <text:p text:style-name="P297"><text:span text:style-name="T266">31/07/2026</text:span><text:span text:style-name="T266"/></text:p>
          </table:table-cell>
          <table:table-cell table:style-name="Table2.A1" office:value-type="string">
            <text:p text:style-name="P298"><text:span text:style-name="T267">58370/2026</text:span><text:span text:style-name="T267"/></text:p>
          </table:table-cell>
        </table:table-row>
        <table:table-row table:style-name="Table2.3">
          <table:table-cell table:style-name="Table2.A1" office:value-type="string">
            <text:p text:style-name="P299"><text:span text:style-name="T263">DARLENE</text:span><text:span text:style-name="T321"> </text:span><text:span text:style-name="T271">COLLI</text:span></text:p>
          </table:table-cell>
          <table:table-cell table:style-name="Table2.A1" office:value-type="string">
            <text:p text:style-name="P300"><text:span text:style-name="T278">AUXILIAR</text:span><text:span text:style-name="T313"> </text:span><text:span text:style-name="T309">DE</text:span><text:span text:style-name="T314"> </text:span><text:span text:style-name="T294">EDUCAÇÃO</text:span></text:p>
          </table:table-cell>
          <table:table-cell table:style-name="Table2.A1" office:value-type="string">
            <text:p text:style-name="P301"><text:span text:style-name="T262">SEME</text:span><text:span text:style-name="T262"/></text:p>
          </table:table-cell>
          <table:table-cell table:style-name="Table2.A1" office:value-type="string">
            <text:p text:style-name="P302"><text:span text:style-name="T258">01</text:span><text:span text:style-name="T297"> </text:span><text:span text:style-name="T265">DIA</text:span></text:p>
          </table:table-cell>
          <table:table-cell table:style-name="Table2.A1" office:value-type="string">
            <text:p text:style-name="P303"><text:span text:style-name="T276">03/08/2026</text:span><text:span text:style-name="T276"/></text:p>
          </table:table-cell>
          <table:table-cell table:style-name="Table2.A1" office:value-type="string">
            <text:p text:style-name="P304"><text:span text:style-name="T277">58756/2026</text:span><text:span text:style-name="T277"/></text:p>
          </table:table-cell>
        </table:table-row>
        <table:table-row table:style-name="Table2.2">
          <table:table-cell table:style-name="Table2.A1" office:value-type="string">
            <text:p text:style-name="P305"><text:span text:style-name="T258">EDINEA</text:span><text:span text:style-name="T322"> </text:span><text:span text:style-name="T323">PATTA</text:span></text:p>
          </table:table-cell>
          <table:table-cell table:style-name="Table2.A1" office:value-type="string">
            <text:p text:style-name="P306"><text:span text:style-name="T324">SERVIÇOS</text:span><text:span text:style-name="T325"> </text:span><text:span text:style-name="T326">DE</text:span><text:span text:style-name="T327"> </text:span><text:span text:style-name="T326">AP�IO</text:span><text:span text:style-name="T328"> </text:span><text:span text:style-name="T329">UNIDADE</text:span><text:span text:style-name="T330"> </text:span><text:span text:style-name="T329">DE</text:span><text:span text:style-name="T331"> </text:span><text:span text:style-name="T324">SAUDE</text:span></text:p>
          </table:table-cell>
          <table:table-cell table:style-name="Table2.A1" office:value-type="string">
            <text:p text:style-name="P307"><text:span text:style-name="T271">SEMUS</text:span><text:span text:style-name="T271"/></text:p>
          </table:table-cell>
          <table:table-cell table:style-name="Table2.A1" office:value-type="string">
            <text:p text:style-name="P308"><text:span text:style-name="T255">14</text:span><text:span text:style-name="T332"> </text:span><text:span text:style-name="T275">DIAS</text:span></text:p>
          </table:table-cell>
          <table:table-cell table:style-name="Table2.A1" office:value-type="string">
            <text:p text:style-name="P309"><text:span text:style-name="T266">31/07/2026</text:span><text:span text:style-name="T266"/></text:p>
          </table:table-cell>
          <table:table-cell table:style-name="Table2.A1" office:value-type="string">
            <text:p text:style-name="P310"><text:span text:style-name="T267">58974/2026</text:span><text:span text:style-name="T267"/></text:p>
          </table:table-cell>
        </table:table-row>
        <table:table-row table:style-name="Table2.3">
          <table:table-cell table:style-name="Table2.A1" office:value-type="string">
            <text:p text:style-name="P311"><text:span text:style-name="T309">ELEN</text:span><text:span text:style-name="T333"> </text:span><text:span text:style-name="T309">REGINA MENDES</text:span><text:span text:style-name="T308"> </text:span><text:span text:style-name="T278">VIEIRA</text:span><text:span text:style-name="T334"> </text:span><text:span text:style-name="T294">BRITE</text:span></text:p>
          </table:table-cell>
          <table:table-cell table:style-name="Table2.A1" office:value-type="string">
            <text:p text:style-name="P312"><text:span text:style-name="T258">TÉCNICO</text:span><text:span text:style-name="T335"> </text:span><text:span text:style-name="T258">DE</text:span><text:span text:style-name="T336"> </text:span><text:span text:style-name="T259">ENFERMAGEM</text:span></text:p>
          </table:table-cell>
          <table:table-cell table:style-name="Table2.A1" office:value-type="string">
            <text:p text:style-name="P313"><text:span text:style-name="T271">SEMUS</text:span><text:span text:style-name="T271"/></text:p>
          </table:table-cell>
          <table:table-cell table:style-name="Table2.A1" office:value-type="string">
            <text:p text:style-name="P314"><text:span text:style-name="T256">02</text:span><text:span text:style-name="T274"> </text:span><text:span text:style-name="T275">DIAS</text:span></text:p>
          </table:table-cell>
          <table:table-cell table:style-name="Table2.A1" office:value-type="string">
            <text:p text:style-name="P315"><text:span text:style-name="T276">06/08/2026</text:span><text:span text:style-name="T276"/></text:p>
          </table:table-cell>
          <table:table-cell table:style-name="Table2.A1" office:value-type="string">
            <text:p text:style-name="P248"><text:span text:style-name="T267">60041/2026</text:span><text:span text:style-name="T267"/></text:p>
          </table:table-cell>
        </table:table-row>
        <table:table-row table:style-name="Table2.6">
          <table:table-cell table:style-name="Table2.A1" office:value-type="string">
            <text:p text:style-name="P316"><text:span text:style-name="T309">ERNANI</text:span><text:span text:style-name="T294"> </text:span><text:span text:style-name="T278">ANDRADE</text:span><text:span text:style-name="T334"> </text:span><text:span text:style-name="T309">DE</text:span><text:span text:style-name="T337"> </text:span><text:span text:style-name="T333">COSTA</text:span></text:p>
          </table:table-cell>
          <table:table-cell table:style-name="Table2.A1" office:value-type="string">
            <text:p text:style-name="P317"><text:span text:style-name="T278">ARTÍFICE</text:span><text:span text:style-name="T338"> </text:span><text:span text:style-name="T309">DE</text:span><text:span text:style-name="T339"> </text:span><text:span text:style-name="T309">OBRAS</text:span><text:span text:style-name="T339"> </text:span><text:span text:style-name="T309">E</text:span><text:span text:style-name="T340"> </text:span><text:span text:style-name="T278">SERVIÇOS</text:span><text:span text:style-name="T341"> </text:span><text:span text:style-name="T309">PÚBLICOS</text:span></text:p>
          </table:table-cell>
          <table:table-cell table:style-name="Table2.A1" office:value-type="string">
            <text:p text:style-name="P318"><text:span text:style-name="T271">SEMMAT</text:span><text:span text:style-name="T271"/></text:p>
          </table:table-cell>
          <table:table-cell table:style-name="Table2.A1" office:value-type="string">
            <text:p text:style-name="P319"><text:span text:style-name="T258">01</text:span><text:span text:style-name="T297"> </text:span><text:span text:style-name="T265">DIA</text:span></text:p>
            <text:p text:style-name="P268"><text:span text:style-name="T258">01</text:span><text:span text:style-name="T297"> </text:span><text:span text:style-name="T265">DIA</text:span></text:p>
          </table:table-cell>
          <table:table-cell table:style-name="Table2.A1" office:value-type="string">
            <text:p text:style-name="P320"><text:span text:style-name="T266">31/07/2026</text:span><text:span text:style-name="T266"/></text:p>
            <text:p text:style-name="P270"><text:span text:style-name="T276">04/08/2026</text:span><text:span text:style-name="T276"/></text:p>
          </table:table-cell>
          <table:table-cell table:style-name="Table2.A1" office:value-type="string">
            <text:p text:style-name="P271"><text:span text:style-name="T267">58978/2026</text:span><text:span text:style-name="T267"/></text:p>
            <text:p text:style-name="P321"><text:span text:style-name="T277">59907/2026</text:span><text:span text:style-name="T277"/></text:p>
          </table:table-cell>
        </table:table-row>
        <table:table-row table:style-name="Table2.6">
          <table:table-cell table:style-name="Table2.A1" office:value-type="string">
            <text:p text:style-name="P322"><text:span text:style-name="T258">EURIDES</text:span><text:span text:style-name="T291"> </text:span><text:span text:style-name="T258">RODRIGUES</text:span><text:span text:style-name="T342"> </text:span><text:span text:style-name="T258">DA</text:span><text:span text:style-name="T285"> </text:span><text:span text:style-name="T262">CRUZ</text:span></text:p>
          </table:table-cell>
          <table:table-cell table:style-name="Table2.A1" office:value-type="string">
            <text:p text:style-name="P323"><text:span text:style-name="T278">A(!XILIAR</text:span><text:span text:style-name="T338"> </text:span><text:span text:style-name="T278">DE</text:span><text:span text:style-name="T343"> </text:span><text:span text:style-name="T278">SERVIÇOS</text:span><text:span text:style-name="T296"> </text:span><text:span text:style-name="T294">PUBLICOS</text:span><text:span text:style-name="T344"> </text:span><text:span text:style-name="T294">MUNICIPAIS</text:span></text:p>
          </table:table-cell>
          <table:table-cell table:style-name="Table2.A1" office:value-type="string">
            <text:p text:style-name="P324"><text:span text:style-name="T262">SEME</text:span><text:span text:style-name="T262"/></text:p>
          </table:table-cell>
          <table:table-cell table:style-name="Table2.A1" office:value-type="string">
            <text:p text:style-name="P325"><text:span text:style-name="T258">01</text:span><text:span text:style-name="T297"> </text:span><text:span text:style-name="T265">DIA</text:span></text:p>
          </table:table-cell>
          <table:table-cell table:style-name="Table2.A1" office:value-type="string">
            <text:p text:style-name="P326"><text:span text:style-name="T276">07/08/2026</text:span><text:span text:style-name="T276"/></text:p>
          </table:table-cell>
          <table:table-cell table:style-name="Table2.A1" office:value-type="string">
            <text:p text:style-name="P327"><text:span text:style-name="T277">60406/2026</text:span><text:span text:style-name="T277"/></text:p>
          </table:table-cell>
        </table:table-row>
        <table:table-row table:style-name="Table2.2">
          <table:table-cell table:style-name="Table2.A1" office:value-type="string">
            <text:p text:style-name="P328"><text:span text:style-name="T294">FABIANA</text:span><text:span text:style-name="T308"> </text:span><text:span text:style-name="T292">MEZABARBA</text:span><text:span text:style-name="T279"> </text:span><text:span text:style-name="T294">DE</text:span><text:span text:style-name="T340"> </text:span><text:span text:style-name="T278">SOUZA MUNIZ</text:span></text:p>
          </table:table-cell>
          <table:table-cell table:style-name="Table2.A1" office:value-type="string">
            <text:p text:style-name="P329"><text:span text:style-name="T263">ASSISTENTE</text:span><text:span text:style-name="T301"> </text:span><text:span text:style-name="T271">SOCIAL</text:span></text:p>
          </table:table-cell>
          <table:table-cell table:style-name="Table2.A1" office:value-type="string">
            <text:p text:style-name="P330"><text:span text:style-name="T271">SEMDES</text:span><text:span text:style-name="T271"/></text:p>
          </table:table-cell>
          <table:table-cell table:style-name="Table2.A1" office:value-type="string">
            <text:p text:style-name="P331"><text:span text:style-name="T258">01</text:span><text:span text:style-name="T297"> </text:span><text:span text:style-name="T265">DIA</text:span></text:p>
          </table:table-cell>
          <table:table-cell table:style-name="Table2.A1" office:value-type="string">
            <text:p text:style-name="P332"><text:span text:style-name="T276">06/08/2026</text:span><text:span text:style-name="T276"/></text:p>
          </table:table-cell>
          <table:table-cell table:style-name="Table2.A1" office:value-type="string">
            <text:p text:style-name="P333"><text:span text:style-name="T277">60040/2026</text:span><text:span text:style-name="T277"/></text:p>
          </table:table-cell>
        </table:table-row>
        <table:table-row table:style-name="Table2.3">
          <table:table-cell table:style-name="Table2.A1" office:value-type="string">
            <text:p text:style-name="P334"><text:span text:style-name="T258">FABIANA</text:span><text:span text:style-name="T345"> </text:span><text:span text:style-name="T263">SANTANA</text:span><text:span text:style-name="T346"> </text:span><text:span text:style-name="T323">PENA</text:span></text:p>
          </table:table-cell>
          <table:table-cell table:style-name="Table2.A1" office:value-type="string">
            <text:p text:style-name="P335"><text:span text:style-name="T309">AUXILIAR</text:span><text:span text:style-name="T310"> </text:span><text:span text:style-name="T309">DE</text:span><text:span text:style-name="T311"> </text:span><text:span text:style-name="T294">EDUCAÇÃO</text:span></text:p>
          </table:table-cell>
          <table:table-cell table:style-name="Table2.A1" office:value-type="string">
            <text:p text:style-name="P336"><text:span text:style-name="T262">SEME</text:span><text:span text:style-name="T262"/></text:p>
          </table:table-cell>
          <table:table-cell table:style-name="Table2.A1" office:value-type="string">
            <text:p text:style-name="P337"><text:span text:style-name="T256">02</text:span><text:span text:style-name="T274"> </text:span><text:span text:style-name="T275">DIAS</text:span></text:p>
          </table:table-cell>
          <table:table-cell table:style-name="Table2.A1" office:value-type="string">
            <text:p text:style-name="P338"><text:span text:style-name="T266">30/07/2026</text:span><text:span text:style-name="T266"/></text:p>
          </table:table-cell>
          <table:table-cell table:style-name="Table2.A1" office:value-type="string">
            <text:p text:style-name="P339"><text:span text:style-name="T267">58752/2026</text:span><text:span text:style-name="T267"/></text:p>
          </table:table-cell>
        </table:table-row>
        <table:table-row table:style-name="Table2.3">
          <table:table-cell table:style-name="Table2.A1" office:value-type="string">
            <text:p text:style-name="P340"><text:span text:style-name="T294">FRANCIELE</text:span><text:span text:style-name="T347"> </text:span><text:span text:style-name="T292">CRISTINA</text:span><text:span text:style-name="T348"> </text:span><text:span text:style-name="T294">RODRIGUES</text:span></text:p>
          </table:table-cell>
          <table:table-cell table:style-name="Table2.A1" office:value-type="string">
            <text:p text:style-name="P341"><text:span text:style-name="T309">AUXILIAR</text:span><text:span text:style-name="T347"> </text:span><text:span text:style-name="T294">ADMINISTRATIVO</text:span></text:p>
          </table:table-cell>
          <table:table-cell table:style-name="Table2.A1" office:value-type="string">
            <text:p text:style-name="P342"><text:span text:style-name="T271">SEMUS</text:span><text:span text:style-name="T271"/></text:p>
          </table:table-cell>
          <table:table-cell table:style-name="Table2.A1" office:value-type="string">
            <text:p text:style-name="P337"><text:span text:style-name="T255">03</text:span><text:span text:style-name="T316"> </text:span><text:span text:style-name="T275">DIAS</text:span></text:p>
          </table:table-cell>
          <table:table-cell table:style-name="Table2.A1" office:value-type="string">
            <text:p text:style-name="P315"><text:span text:style-name="T276">05/08/2026</text:span><text:span text:style-name="T276"/></text:p>
          </table:table-cell>
          <table:table-cell table:style-name="Table2.A1" office:value-type="string">
            <text:p text:style-name="P343"><text:span text:style-name="T277">59905/2026</text:span><text:span text:style-name="T277"/></text:p>
          </table:table-cell>
        </table:table-row>
        <table:table-row table:style-name="Table2.6">
          <table:table-cell table:style-name="Table2.A1" office:value-type="string">
            <text:p text:style-name="P344"><text:span text:style-name="T258">FRANCIELE FERREIRA</text:span><text:span text:style-name="T349"> </text:span><text:span text:style-name="T258">MERENCIO</text:span><text:span text:style-name="T297"> </text:span><text:span text:style-name="T258">LEAL</text:span></text:p>
          </table:table-cell>
          <table:table-cell table:style-name="Table2.A1" office:value-type="string">
            <text:p text:style-name="P345"><text:span text:style-name="T300">TÉ</text:span><text:span text:style-name="T263">CNICO</text:span><text:span text:style-name="T350"> </text:span><text:span text:style-name="T258">DE</text:span><text:span text:style-name="T351"> </text:span><text:span text:style-name="T259">ENFERMAGEM</text:span></text:p>
          </table:table-cell>
          <table:table-cell table:style-name="Table2.A1" office:value-type="string">
            <text:p text:style-name="P346"><text:span text:style-name="T271">SEMUS</text:span><text:span text:style-name="T271"/></text:p>
          </table:table-cell>
          <table:table-cell table:style-name="Table2.A1" office:value-type="string">
            <text:p text:style-name="P347"><text:span text:style-name="T258">01</text:span><text:span text:style-name="T297"> </text:span><text:span text:style-name="T265">DIA</text:span></text:p>
          </table:table-cell>
          <table:table-cell table:style-name="Table2.A1" office:value-type="string">
            <text:p text:style-name="P348"><text:span text:style-name="T266">31/07/2026</text:span><text:span text:style-name="T266"/></text:p>
          </table:table-cell>
          <table:table-cell table:style-name="Table2.A1" office:value-type="string">
            <text:p text:style-name="P349"><text:span text:style-name="T267">58976/2026</text:span><text:span text:style-name="T267"/></text:p>
          </table:table-cell>
        </table:table-row>
        <table:table-row table:style-name="Table2.6">
          <table:table-cell table:style-name="Table2.A1" office:value-type="string">
            <text:p text:style-name="P350"><text:span text:style-name="T258">FRANCO</text:span><text:span text:style-name="T351"> </text:span><text:span text:style-name="T263">A</text:span><text:span text:style-name="T300">LB</text:span><text:span text:style-name="T263">ANO</text:span><text:span text:style-name="T352"> </text:span><text:span text:style-name="T263">VARGAS</text:span><text:span text:style-name="T284"> </text:span><text:span text:style-name="T271">CUSTODIO</text:span></text:p>
          </table:table-cell>
          <table:table-cell table:style-name="Table2.A1" office:value-type="string">
            <text:p text:style-name="P351"><text:span text:style-name="T278">CIRURGIÃO</text:span><text:span text:style-name="T341"> </text:span><text:span text:style-name="T309">DENTISTA</text:span><text:span text:style-name="T340"> </text:span><text:span text:style-name="T278">CLINICO GERAL</text:span></text:p>
          </table:table-cell>
          <table:table-cell table:style-name="Table2.A1" office:value-type="string">
            <text:p text:style-name="P307"><text:span text:style-name="T271">SEMUS</text:span><text:span text:style-name="T271"/></text:p>
          </table:table-cell>
          <table:table-cell table:style-name="Table2.A1" office:value-type="string">
            <text:p text:style-name="P352"><text:span text:style-name="T258">01</text:span><text:span text:style-name="T297"> </text:span><text:span text:style-name="T353">DIA</text:span></text:p>
          </table:table-cell>
          <table:table-cell table:style-name="Table2.A1" office:value-type="string">
            <text:p text:style-name="P326"><text:span text:style-name="T276">06/08/2026</text:span><text:span text:style-name="T276"/></text:p>
          </table:table-cell>
          <table:table-cell table:style-name="Table2.A1" office:value-type="string">
            <text:p text:style-name="P353"><text:span text:style-name="T277">59902/2026</text:span><text:span text:style-name="T277"/></text:p>
          </table:table-cell>
        </table:table-row>
        <table:table-row table:style-name="Table2.2">
          <table:table-cell table:style-name="Table2.A1" office:value-type="string">
            <text:p text:style-name="P354"><text:span text:style-name="T278">GLAUCIA</text:span><text:span text:style-name="T341"> </text:span><text:span text:style-name="T309">MARTINS</text:span><text:span text:style-name="T354"> </text:span><text:span text:style-name="T278">SANT</text:span><text:span text:style-name="T355"> </text:span><text:span text:style-name="T278">ANNA</text:span><text:span text:style-name="T296"> </text:span><text:span text:style-name="T292">ALMEIDA</text:span></text:p>
          </table:table-cell>
          <table:table-cell table:style-name="Table2.A1" office:value-type="string">
            <text:p text:style-name="P355"><text:span text:style-name="T309">AUXILIAR</text:span><text:span text:style-name="T354"> </text:span><text:span text:style-name="T309">DE</text:span><text:span text:style-name="T339"> </text:span><text:span text:style-name="T278">SERVIÇOS</text:span><text:span text:style-name="T356">,</text:span><text:span text:style-name="T357"> </text:span><text:span text:style-name="T309">DE</text:span><text:span text:style-name="T340"> </text:span><text:span text:style-name="T278">APOIO</text:span><text:span text:style-name="T307"> </text:span><text:span text:style-name="T309">UNIDADE</text:span><text:span text:style-name="T358"> </text:span><text:span text:style-name="T309">DE</text:span><text:span text:style-name="T318"> </text:span><text:span text:style-name="T292">SAUDE</text:span></text:p>
          </table:table-cell>
          <table:table-cell table:style-name="Table2.A1" office:value-type="string">
            <text:p text:style-name="P356"><text:span text:style-name="T271">SEMUS</text:span><text:span text:style-name="T271"/></text:p>
          </table:table-cell>
          <table:table-cell table:style-name="Table2.A1" office:value-type="string">
            <text:p text:style-name="P357"><text:span text:style-name="T256">03</text:span><text:span text:style-name="T274"> </text:span><text:span text:style-name="T275">DIAS</text:span></text:p>
          </table:table-cell>
          <table:table-cell table:style-name="Table2.A1" office:value-type="string">
            <text:p text:style-name="P332"><text:span text:style-name="T276">03/08/2026</text:span><text:span text:style-name="T276"/></text:p>
          </table:table-cell>
          <table:table-cell table:style-name="Table2.A1" office:value-type="string">
            <text:p text:style-name="P358"><text:span text:style-name="T267">59096/2026</text:span><text:span text:style-name="T267"/></text:p>
          </table:table-cell>
        </table:table-row>
        <table:table-row table:style-name="Table2.6">
          <table:table-cell table:style-name="Table2.A1" office:value-type="string">
            <text:p text:style-name="P359"><text:span text:style-name="T258">HEVAILDO</text:span><text:span text:style-name="T291"> </text:span><text:span text:style-name="T258">BUENO</text:span><text:span text:style-name="T359"> </text:span><text:span text:style-name="T263">CORREA</text:span><text:span text:style-name="T268"> </text:span><text:span text:style-name="T259">JUNIOR</text:span></text:p>
          </table:table-cell>
          <table:table-cell table:style-name="Table2.A1" office:value-type="string">
            <text:p text:style-name="P360"><text:span text:style-name="T263">SECRETARIO</text:span><text:span text:style-name="T360"> </text:span><text:span text:style-name="T259">ESCOLAR</text:span></text:p>
          </table:table-cell>
          <table:table-cell table:style-name="Table2.A1" office:value-type="string">
            <text:p text:style-name="P361"><text:span text:style-name="T262">SEME</text:span><text:span text:style-name="T262"/></text:p>
          </table:table-cell>
          <table:table-cell table:style-name="Table2.A1" office:value-type="string">
            <text:p text:style-name="P362"><text:span text:style-name="T256">02</text:span><text:span text:style-name="T274"> </text:span><text:span text:style-name="T275">DIAS</text:span></text:p>
            <text:p text:style-name="P268"><text:span text:style-name="T361">01</text:span><text:span text:style-name="T362"> </text:span><text:span text:style-name="T305">DIA</text:span></text:p>
          </table:table-cell>
          <table:table-cell table:style-name="Table2.A1" office:value-type="string">
            <text:p text:style-name="P363"><text:span text:style-name="T276">04/08/2026</text:span><text:span text:style-name="T276"/></text:p>
            <text:p text:style-name="P270"><text:span text:style-name="T276">06/08/2026</text:span><text:span text:style-name="T276"/></text:p>
          </table:table-cell>
          <table:table-cell table:style-name="Table2.A1" office:value-type="string">
            <text:p text:style-name="P364"><text:span text:style-name="T277">60051/2026</text:span><text:span text:style-name="T277"/></text:p>
            <text:p text:style-name="P321"><text:span text:style-name="T267">60050/2026</text:span><text:span text:style-name="T267"/></text:p>
          </table:table-cell>
        </table:table-row>
        <table:table-row table:style-name="Table2.3">
          <table:table-cell table:style-name="Table2.A1" office:value-type="string">
            <text:p text:style-name="P365"><text:span text:style-name="T309">ISABELLA</text:span><text:span text:style-name="T311"> </text:span><text:span text:style-name="T363">LEITE</text:span><text:span text:style-name="T364"> </text:span><text:span text:style-name="T294">FRANCA</text:span></text:p>
          </table:table-cell>
          <table:table-cell table:style-name="Table2.A1" office:value-type="string">
            <text:p text:style-name="P366"><text:span text:style-name="T294">FONOAUDIÓLOGO</text:span><text:span text:style-name="T294"/></text:p>
          </table:table-cell>
          <table:table-cell table:style-name="Table2.A1" office:value-type="string">
            <text:p text:style-name="P367"><text:span text:style-name="T271">SEMUS</text:span><text:span text:style-name="T271"/></text:p>
          </table:table-cell>
          <table:table-cell table:style-name="Table2.A1" office:value-type="string">
            <text:p text:style-name="P368"><text:span text:style-name="T256">02</text:span><text:span text:style-name="T274"> </text:span><text:span text:style-name="T275">DIAS</text:span></text:p>
          </table:table-cell>
          <table:table-cell table:style-name="Table2.A1" office:value-type="string">
            <text:p text:style-name="P369"><text:span text:style-name="T276">03/08/2026</text:span><text:span text:style-name="T276"/></text:p>
          </table:table-cell>
          <table:table-cell table:style-name="Table2.A1" office:value-type="string">
            <text:p text:style-name="P370"><text:span text:style-name="T267">59904/2026</text:span><text:span text:style-name="T267"/></text:p>
          </table:table-cell>
        </table:table-row>
        <table:table-row table:style-name="Table2.3">
          <table:table-cell table:style-name="Table2.A1" office:value-type="string">
            <text:p text:style-name="P371"><text:span text:style-name="T294">JACQUELINE</text:span><text:span text:style-name="T344"> </text:span><text:span text:style-name="T294">MACHADO</text:span><text:span text:style-name="T358"> </text:span><text:span text:style-name="T294">DE</text:span><text:span text:style-name="T365"> </text:span><text:span text:style-name="T292">VALOIS</text:span></text:p>
          </table:table-cell>
          <table:table-cell table:style-name="Table2.A1" office:value-type="string">
            <text:p text:style-name="P372"><text:span text:style-name="T309">AUXILIAR</text:span><text:span text:style-name="T347"> </text:span><text:span text:style-name="T309">DE</text:span><text:span text:style-name="T314"> </text:span><text:span text:style-name="T294">EDUCAÇÃO</text:span></text:p>
          </table:table-cell>
          <table:table-cell table:style-name="Table2.A1" office:value-type="string">
            <text:p text:style-name="P373"><text:span text:style-name="T262">SEME</text:span><text:span text:style-name="T262"/></text:p>
          </table:table-cell>
          <table:table-cell table:style-name="Table2.A1" office:value-type="string">
            <text:p text:style-name="P374"><text:span text:style-name="T256">03</text:span><text:span text:style-name="T274"> </text:span><text:span text:style-name="T275">DIAS</text:span></text:p>
          </table:table-cell>
          <table:table-cell table:style-name="Table2.A1" office:value-type="string">
            <text:p text:style-name="P369"><text:span text:style-name="T266">05/08/2026</text:span><text:span text:style-name="T266"/></text:p>
          </table:table-cell>
          <table:table-cell table:style-name="Table2.A1" office:value-type="string">
            <text:p text:style-name="P375"><text:span text:style-name="T277">60162/2026</text:span><text:span text:style-name="T277"/></text:p>
          </table:table-cell>
        </table:table-row>
        <table:table-row table:style-name="Table2.3">
          <table:table-cell table:style-name="Table2.A1" office:value-type="string">
            <text:p text:style-name="P376"><text:span text:style-name="T258">JHENNIFER</text:span><text:span text:style-name="T315"> </text:span><text:span text:style-name="T258">AREAS</text:span><text:span text:style-name="T366"> </text:span><text:span text:style-name="T258">BARROSO</text:span><text:span text:style-name="T367"> </text:span><text:span text:style-name="T271">SANTOS</text:span></text:p>
          </table:table-cell>
          <table:table-cell table:style-name="Table2.A1" office:value-type="string">
            <text:p text:style-name="P377"><text:span text:style-name="T258">PROF</text:span><text:span text:style-name="T288"> </text:span><text:span text:style-name="T258">PEB</text:span><text:span text:style-name="T368"> </text:span><text:span text:style-name="T261">C</text:span></text:p>
          </table:table-cell>
          <table:table-cell table:style-name="Table2.A1" office:value-type="string">
            <text:p text:style-name="P378"><text:span text:style-name="T262">SEME</text:span><text:span text:style-name="T262"/></text:p>
          </table:table-cell>
          <table:table-cell table:style-name="Table2.A1" office:value-type="string">
            <text:p text:style-name="P379"><text:span text:style-name="T256">03</text:span><text:span text:style-name="T274"> </text:span><text:span text:style-name="T275">DIAS</text:span></text:p>
          </table:table-cell>
          <table:table-cell table:style-name="Table2.A1" office:value-type="string">
            <text:p text:style-name="P380"><text:span text:style-name="T276">03/08/2026</text:span><text:span text:style-name="T276"/></text:p>
          </table:table-cell>
          <table:table-cell table:style-name="Table2.A1" office:value-type="string">
            <text:p text:style-name="P381"><text:span text:style-name="T277">58757/2026</text:span><text:span text:style-name="T277"/></text:p>
          </table:table-cell>
        </table:table-row>
        <table:table-row table:style-name="Table2.3">
          <table:table-cell table:style-name="Table2.A1" office:value-type="string">
            <text:p text:style-name="P382"><text:span text:style-name="T263">JOÃO</text:span><text:span text:style-name="T282"> </text:span><text:span text:style-name="T263">CARLOS</text:span><text:span text:style-name="T283"> </text:span><text:span text:style-name="T263">GONÇALVES</text:span><text:span text:style-name="T346"> </text:span><text:span text:style-name="T271">MACHADO</text:span></text:p>
          </table:table-cell>
          <table:table-cell table:style-name="Table2.A1" office:value-type="string">
            <text:p text:style-name="P383"><text:span text:style-name="T255">AUXILIAR</text:span><text:span text:style-name="T369"> </text:span><text:span text:style-name="T370">ADMINISTRATIVO</text:span></text:p>
          </table:table-cell>
          <table:table-cell table:style-name="Table2.A1" office:value-type="string">
            <text:p text:style-name="P384"><text:span text:style-name="T271">SEMUS</text:span><text:span text:style-name="T271"/></text:p>
          </table:table-cell>
          <table:table-cell table:style-name="Table2.A1" office:value-type="string">
            <text:p text:style-name="P385"><text:span text:style-name="T258">01</text:span><text:span text:style-name="T297"> </text:span><text:span text:style-name="T265">DIA</text:span></text:p>
          </table:table-cell>
          <table:table-cell table:style-name="Table2.A1" office:value-type="string">
            <text:p text:style-name="P386"><text:span text:style-name="T276">05/08/2026</text:span><text:span text:style-name="T276"/></text:p>
          </table:table-cell>
          <table:table-cell table:style-name="Table2.A1" office:value-type="string">
            <text:p text:style-name="P387"><text:span text:style-name="T267">59912/2026</text:span><text:span text:style-name="T267"/></text:p>
          </table:table-cell>
        </table:table-row>
        <table:table-row table:style-name="Table2.3">
          <table:table-cell table:style-name="Table2.A1" office:value-type="string">
            <text:p text:style-name="P388"><text:span text:style-name="T278">JOSELIA</text:span><text:span text:style-name="T279"> </text:span><text:span text:style-name="T309">PINHEIRO</text:span><text:span text:style-name="T318"> </text:span><text:span text:style-name="T292">AZEVEDO</text:span></text:p>
          </table:table-cell>
          <table:table-cell table:style-name="Table2.A1" office:value-type="string">
            <text:p text:style-name="P389"><text:span text:style-name="T259">PROFPEB</text:span><text:span text:style-name="T371"> </text:span><text:span text:style-name="T273">B</text:span></text:p>
          </table:table-cell>
          <table:table-cell table:style-name="Table2.A1" office:value-type="string">
            <text:p text:style-name="P390"><text:span text:style-name="T262">SEME</text:span><text:span text:style-name="T262"/></text:p>
          </table:table-cell>
          <table:table-cell table:style-name="Table2.A1" office:value-type="string">
            <text:p text:style-name="P391"><text:span text:style-name="T256">03</text:span><text:span text:style-name="T274"> </text:span><text:span text:style-name="T275">DIAS</text:span></text:p>
          </table:table-cell>
          <table:table-cell table:style-name="Table2.A1" office:value-type="string">
            <text:p text:style-name="P392"><text:span text:style-name="T266">29/07/2026</text:span><text:span text:style-name="T266"/></text:p>
          </table:table-cell>
          <table:table-cell table:style-name="Table2.A1" office:value-type="string">
            <text:p text:style-name="P343"><text:span text:style-name="T267">57523/2026</text:span><text:span text:style-name="T267"/></text:p>
          </table:table-cell>
        </table:table-row>
        <table:table-row table:style-name="Table2.6">
          <table:table-cell table:style-name="Table2.A1" office:value-type="string">
            <text:p text:style-name="P393"><text:span text:style-name="T309">JULIANA</text:span><text:span text:style-name="T358"> </text:span><text:span text:style-name="T309">MARCHIORI</text:span><text:span text:style-name="T306"> </text:span><text:span text:style-name="T294">RIBEIRO</text:span></text:p>
          </table:table-cell>
          <table:table-cell table:style-name="Table2.A1" office:value-type="string">
            <text:p text:style-name="P394"><text:span text:style-name="T294">ENFERMEIRO</text:span><text:span text:style-name="T372"> </text:span><text:span text:style-name="T294">DO</text:span><text:span text:style-name="T340"> </text:span><text:span text:style-name="T294">TRABALHO</text:span></text:p>
          </table:table-cell>
          <table:table-cell table:style-name="Table2.A1" office:value-type="string">
            <text:p text:style-name="P395"><text:span text:style-name="T262">SEME</text:span><text:span text:style-name="T262"/></text:p>
          </table:table-cell>
          <table:table-cell table:style-name="Table2.A1" office:value-type="string">
            <text:p text:style-name="P396"><text:span text:style-name="T256">02</text:span><text:span text:style-name="T274"> </text:span><text:span text:style-name="T275">DIAS</text:span></text:p>
          </table:table-cell>
          <table:table-cell table:style-name="Table2.A1" office:value-type="string">
            <text:p text:style-name="P397"><text:span text:style-name="T276">14/07/2026</text:span><text:span text:style-name="T276"/></text:p>
          </table:table-cell>
          <table:table-cell table:style-name="Table2.A1" office:value-type="string">
            <text:p text:style-name="P398"><text:span text:style-name="T277">53951/2026</text:span><text:span text:style-name="T277"/></text:p>
          </table:table-cell>
        </table:table-row>
        <table:table-row table:style-name="Table2.3">
          <table:table-cell table:style-name="Table2.A1" office:value-type="string">
            <text:p text:style-name="P399"><text:span text:style-name="T258">LESSANDRA</text:span><text:span text:style-name="T373"> </text:span><text:span text:style-name="T263">VANINI</text:span><text:span text:style-name="T350"> </text:span><text:span text:style-name="T271">MACATROZO</text:span></text:p>
          </table:table-cell>
          <table:table-cell table:style-name="Table2.A1" office:value-type="string">
            <text:p text:style-name="P400"><text:span text:style-name="T258">PROF</text:span><text:span text:style-name="T259"> </text:span><text:span text:style-name="T263">PEB</text:span><text:span text:style-name="T374"> </text:span><text:span text:style-name="T261">B</text:span></text:p>
          </table:table-cell>
          <table:table-cell table:style-name="Table2.A1" office:value-type="string">
            <text:p text:style-name="P401"><text:span text:style-name="T262">SEME</text:span><text:span text:style-name="T262"/></text:p>
          </table:table-cell>
          <table:table-cell table:style-name="Table2.A1" office:value-type="string">
            <text:p text:style-name="P402"><text:span text:style-name="T256">03</text:span><text:span text:style-name="T274"> </text:span><text:span text:style-name="T275">DIAS</text:span></text:p>
          </table:table-cell>
          <table:table-cell table:style-name="Table2.A1" office:value-type="string">
            <text:p text:style-name="P386"><text:span text:style-name="T276">07/08/2026</text:span><text:span text:style-name="T276"/></text:p>
          </table:table-cell>
          <table:table-cell table:style-name="Table2.A1" office:value-type="string">
            <text:p text:style-name="P403"><text:span text:style-name="T267">60405/2026</text:span><text:span text:style-name="T267"/></text:p>
          </table:table-cell>
        </table:table-row>
      </table:table>
      <text:p text:style-name="P404"/>
      <text:p text:style-name="P163"/>
      <text:p text:style-name="P163"/>
      <text:p text:style-name="P405"/>
      <text:p text:style-name="P406"><text:span text:style-name="T375">PORTARIA</text:span><text:span text:style-name="T376"> </text:span><text:span text:style-name="T375">Nº</text:span><text:span text:style-name="T376"> </text:span><text:span text:style-name="T377">1.700/2026</text:span></text:p>
      <text:p text:style-name="P407"/>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P408"><text:span text:style-name="T197">DISPÕE</text:span><text:span text:style-name="T171"><text:tab/></text:span><text:span text:style-name="T197">SOBRE</text:span></text:p>
          </table:table-cell>
          <table:table-cell table:style-name="Table3.A1" office:value-type="string">
            <text:p text:style-name="P409"><text:span text:style-name="T197">CONCESSÃO</text:span><text:span text:style-name="T197"/></text:p>
          </table:table-cell>
          <table:table-cell table:style-name="Table3.A1" office:value-type="string">
            <text:p text:style-name="P410"><text:span text:style-name="T378">DE</text:span><text:span text:style-name="T378"/></text:p>
          </table:table-cell>
        </table:table-row>
        <table:table-row table:style-name="Table3.1">
          <table:table-cell table:style-name="Table3.A1" office:value-type="string">
            <text:p text:style-name="P411"><text:span text:style-name="T197">LICENÇA</text:span><text:span text:style-name="T171"><text:tab/></text:span><text:span text:style-name="T188">PARA</text:span></text:p>
          </table:table-cell>
          <table:table-cell table:style-name="Table3.A1" office:value-type="string">
            <text:p text:style-name="P412"><text:span text:style-name="T197">TRATAMENTO</text:span><text:span text:style-name="T197"/></text:p>
          </table:table-cell>
          <table:table-cell table:style-name="Table3.A1" office:value-type="string">
            <text:p text:style-name="P413"><text:span text:style-name="T378">DE</text:span><text:span text:style-name="T378"/></text:p>
          </table:table-cell>
        </table:table-row>
        <table:table-row table:style-name="Table3.1">
          <table:table-cell table:style-name="Table3.A1" office:value-type="string">
            <text:p text:style-name="P414"><text:span text:style-name="T197">SAÚDE</text:span><text:span text:style-name="T192">.</text:span></text:p>
          </table:table-cell>
          <table:table-cell table:style-name="Table3.A1" office:value-type="string">
            <text:p text:style-name="P217"/>
          </table:table-cell>
          <table:table-cell table:style-name="Table3.A1" office:value-type="string">
            <text:p text:style-name="P217"/>
          </table:table-cell>
        </table:table-row>
      </table:table>
      <text:p text:style-name="P415"/>
      <text:h text:style-name="P416" text:outline-level="5"><text:span text:style-name="T379">O</text:span><text:span text:style-name="T380"> <text:s/></text:span>SECRETÁRIO<text:span text:style-name="T381"> <text:s/></text:span>MUNICIPAL<text:span text:style-name="T382"> <text:s/></text:span><text:span text:style-name="T195">DE</text:span></text:h>
      <text:p text:style-name="P417"><text:span text:style-name="T171">ADMINISTRAÇÃO </text:span><text:span text:style-name="T176">de Cachoeiro de Itapemirim, Estado do Espírito Santo, no uso de suas atribuições delegadas</text:span><text:span text:style-name="T383"> </text:span><text:span text:style-name="T176">através dos Decretos nºs. 18.275/2008 e </text:span><text:span text:style-name="T192">35.892/2025,</text:span></text:p>
      <text:p text:style-name="P418"/>
      <text:h text:style-name="P419" text:outline-level="5">RESOLVE:</text:h>
      <text:p text:style-name="P420"/>
      <text:p text:style-name="P421"><text:span text:style-name="T171">Art. 1º </text:span><text:span text:style-name="T176">Considerar autorizado a</text:span><text:span text:style-name="T177"> </text:span><text:span text:style-name="T176">concessão de </text:span><text:span text:style-name="T186">LICENÇA PARA TRATAMENTO DE SAÚDE </text:span><text:span text:style-name="T176">aos servidores constantes na relação anexa, conforme atestados médicos apresentados e anexos aos referidos processos, nos termos do artigo 2º da Lei nº 7859/2020 e Decreto nº. 29.111/2019.</text:span></text:p>
      <text:p text:style-name="P418"/>
      <text:p text:style-name="P422"><text:span text:style-name="T171">Art.</text:span><text:span text:style-name="T384"> </text:span><text:span text:style-name="T171">2º</text:span><text:span text:style-name="T385"> </text:span><text:span text:style-name="T176">Esta</text:span><text:span text:style-name="T386"> </text:span><text:span text:style-name="T176">Portaria</text:span><text:span text:style-name="T387"> </text:span><text:span text:style-name="T176">entra</text:span><text:span text:style-name="T388"> </text:span><text:span text:style-name="T176">em</text:span><text:span text:style-name="T389"> </text:span><text:span text:style-name="T176">vigor</text:span><text:span text:style-name="T388"> </text:span><text:span text:style-name="T189">na</text:span></text:p>
      <text:p text:style-name="P406"><text:span text:style-name="T176">data</text:span><text:span text:style-name="T182"> </text:span><text:span text:style-name="T176">de</text:span><text:span text:style-name="T192"> </text:span><text:span text:style-name="T176">sua</text:span><text:span text:style-name="T182"> </text:span><text:span text:style-name="T192">publicação.</text:span></text:p>
      <text:p text:style-name="P173"/>
      <text:p text:style-name="P221"/>
      <text:p text:style-name="P179"><text:span text:style-name="T176">Cachoeiro</text:span><text:span text:style-name="T191"> </text:span><text:span text:style-name="T176">de</text:span><text:span text:style-name="T191"> </text:span><text:span text:style-name="T176">Itapemirim/ES,</text:span><text:span text:style-name="T193"> </text:span><text:span text:style-name="T176">13</text:span><text:span text:style-name="T193"> </text:span><text:span text:style-name="T176">de</text:span><text:span text:style-name="T191"> </text:span><text:span text:style-name="T176">agosto</text:span><text:span text:style-name="T193"> </text:span><text:span text:style-name="T176">de</text:span><text:span text:style-name="T192"> 2026.</text:span></text:p>
      <text:p text:style-name="P173"/>
      <text:p text:style-name="P423"/>
      <text:h text:style-name="P424" text:outline-level="5">ROGÉRIO<text:span text:style-name="T175"> </text:span>DA<text:span text:style-name="T175"> </text:span>SILVA <text:span text:style-name="T175">ATHAYDE</text:span></text:h>
      <text:p text:style-name="P425"><text:span text:style-name="T171">Secretário</text:span><text:span text:style-name="T378"> </text:span><text:span text:style-name="T171">Municipal</text:span><text:span text:style-name="T378"> </text:span><text:span text:style-name="T171">de</text:span><text:span text:style-name="T188"> </text:span><text:span text:style-name="T197">Administração</text:span></text:p>
      <text:p text:style-name="P426"/>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row table:style-name="Table4.1">
          <table:table-cell table:style-name="Table4.A1" office:value-type="string">
            <text:p text:style-name="P427"><text:span text:style-name="T251">SERVIDORES</text:span><text:span text:style-name="T251"/></text:p>
          </table:table-cell>
          <table:table-cell table:style-name="Table4.A1" office:value-type="string">
            <text:p text:style-name="P428"><text:span text:style-name="T253">CARGO</text:span><text:span text:style-name="T253"/></text:p>
          </table:table-cell>
          <table:table-cell table:style-name="Table4.A1" office:value-type="string">
            <text:p text:style-name="P429"><text:span text:style-name="T253">LOTAÇÃO</text:span><text:span text:style-name="T253"/></text:p>
          </table:table-cell>
          <table:table-cell table:style-name="Table4.A1" table:number-columns-spanned="2" office:value-type="string">
            <text:p text:style-name="P430"><text:span text:style-name="T251">LICENÇA</text:span><text:span text:style-name="T251"/></text:p>
          </table:table-cell>
          <table:covered-table-cell/>
          <table:table-cell table:style-name="Table4.A1" office:value-type="string">
            <text:p text:style-name="P431"><text:span text:style-name="T254">PROC.Nº</text:span><text:span text:style-name="T254"/></text:p>
          </table:table-cell>
        </table:table-row>
        <table:table-row table:style-name="Table4.2">
          <table:table-cell table:style-name="Table4.A1" office:value-type="string">
            <text:p text:style-name="P432"><text:span text:style-name="T390">LIDIA</text:span><text:span text:style-name="T391"> </text:span><text:span text:style-name="T390">ALINE</text:span><text:span text:style-name="T392"> </text:span><text:span text:style-name="T393">TIMOTEO</text:span><text:span text:style-name="T394"> </text:span><text:span text:style-name="T393">DA</text:span><text:span text:style-name="T395"> </text:span><text:span text:style-name="T390">SILVA</text:span><text:span text:style-name="T396"> </text:span><text:span text:style-name="T390">VALE</text:span><text:span text:style-name="T397"> </text:span><text:span text:style-name="T390">CUNHA</text:span></text:p>
          </table:table-cell>
          <table:table-cell table:style-name="Table4.A1" office:value-type="string">
            <text:p text:style-name="P433"><text:span text:style-name="T398">TÉCNICO</text:span><text:span text:style-name="T399"> </text:span><text:span text:style-name="T400">DE</text:span><text:span text:style-name="T401"> </text:span><text:span text:style-name="T398">ENFERMAGEM</text:span></text:p>
          </table:table-cell>
          <table:table-cell table:style-name="Table4.A1" office:value-type="string">
            <text:p text:style-name="P434"><text:span text:style-name="T400">SEMUS</text:span><text:span text:style-name="T400"/></text:p>
          </table:table-cell>
          <table:table-cell table:style-name="Table4.A1" office:value-type="string">
            <text:p text:style-name="P435"><text:span text:style-name="T402">02</text:span><text:span text:style-name="T403"> </text:span><text:span text:style-name="T404">DIAS</text:span></text:p>
          </table:table-cell>
          <table:table-cell table:style-name="Table4.A1" office:value-type="string">
            <text:p text:style-name="P436"><text:span text:style-name="T405">05/08/2026</text:span><text:span text:style-name="T405"/></text:p>
          </table:table-cell>
          <table:table-cell table:style-name="Table4.A1" office:value-type="string">
            <text:p text:style-name="P437"><text:span text:style-name="T406">60039/2026</text:span><text:span text:style-name="T406"/></text:p>
          </table:table-cell>
        </table:table-row>
        <table:table-row table:style-name="Table4.3">
          <table:table-cell table:style-name="Table4.A1" office:value-type="string">
            <text:p text:style-name="P438"><text:span text:style-name="T398">LIDIANE</text:span><text:span text:style-name="T393"> </text:span><text:span text:style-name="T400">CRISTOVAO</text:span><text:span text:style-name="T407"> </text:span><text:span text:style-name="T400">ALEMONGE</text:span></text:p>
          </table:table-cell>
          <table:table-cell table:style-name="Table4.A1" office:value-type="string">
            <text:p text:style-name="P439"><text:span text:style-name="T408">PROF</text:span><text:span text:style-name="T409"> </text:span><text:span text:style-name="T408">PEB</text:span><text:span text:style-name="T410"> </text:span><text:span text:style-name="T411">B</text:span></text:p>
          </table:table-cell>
          <table:table-cell table:style-name="Table4.A1" office:value-type="string">
            <text:p text:style-name="P440"><text:span text:style-name="T397">SEME</text:span><text:span text:style-name="T397"/></text:p>
          </table:table-cell>
          <table:table-cell table:style-name="Table4.A1" office:value-type="string">
            <text:p text:style-name="P441"><text:span text:style-name="T393">01</text:span><text:span text:style-name="T412"> </text:span><text:span text:style-name="T413">DIA</text:span></text:p>
          </table:table-cell>
          <table:table-cell table:style-name="Table4.A1" office:value-type="string">
            <text:p text:style-name="P442"><text:span text:style-name="T406">31/07/2026</text:span><text:span text:style-name="T406"/></text:p>
          </table:table-cell>
          <table:table-cell table:style-name="Table4.A1" office:value-type="string">
            <text:p text:style-name="P443"><text:span text:style-name="T406">58754/2026</text:span><text:span text:style-name="T406"/></text:p>
          </table:table-cell>
        </table:table-row>
        <table:table-row table:style-name="Table4.3">
          <table:table-cell table:style-name="Table4.A1" office:value-type="string">
            <text:p text:style-name="P444"><text:span text:style-name="T393">LIVIANE</text:span><text:span text:style-name="T414"> </text:span><text:span text:style-name="T393">DIAS</text:span><text:span text:style-name="T413"> </text:span><text:span text:style-name="T393">FREITAS</text:span><text:span text:style-name="T394"> </text:span><text:span text:style-name="T393">DA</text:span><text:span text:style-name="T394"> </text:span><text:span text:style-name="T400">SILVA</text:span></text:p>
          </table:table-cell>
          <table:table-cell table:style-name="Table4.A1" office:value-type="string">
            <text:p text:style-name="P445"><text:span text:style-name="T408">PROF</text:span><text:span text:style-name="T410"> </text:span><text:span text:style-name="T408">PEB</text:span><text:span text:style-name="T409"> </text:span><text:span text:style-name="T411">D</text:span></text:p>
          </table:table-cell>
          <table:table-cell table:style-name="Table4.A1" office:value-type="string">
            <text:p text:style-name="P440"><text:span text:style-name="T397">SEME</text:span><text:span text:style-name="T397"/></text:p>
          </table:table-cell>
          <table:table-cell table:style-name="Table4.A1" office:value-type="string">
            <text:p text:style-name="P446"><text:span text:style-name="T415">07</text:span><text:span text:style-name="T416"> </text:span><text:span text:style-name="T404">DIAS</text:span></text:p>
          </table:table-cell>
          <table:table-cell table:style-name="Table4.A1" office:value-type="string">
            <text:p text:style-name="P447"><text:span text:style-name="T405">10/08/2026</text:span><text:span text:style-name="T405"/></text:p>
          </table:table-cell>
          <table:table-cell table:style-name="Table4.A1" office:value-type="string">
            <text:p text:style-name="P443"><text:span text:style-name="T405">60407/2026</text:span><text:span text:style-name="T405"/></text:p>
          </table:table-cell>
        </table:table-row>
        <table:table-row table:style-name="Table4.5">
          <table:table-cell table:style-name="Table4.A1" office:value-type="string">
            <text:p text:style-name="P448"><text:span text:style-name="T417">LORENA</text:span><text:span text:style-name="T418"> </text:span><text:span text:style-name="T414">MARA</text:span><text:span text:style-name="T398"> </text:span><text:span text:style-name="T397">CAETANO</text:span><text:span text:style-name="T419"> </text:span><text:span text:style-name="T417">HONORIO</text:span><text:span text:style-name="T420"> </text:span><text:span text:style-name="T398">BERNADO</text:span></text:p>
          </table:table-cell>
          <table:table-cell table:style-name="Table4.A1" office:value-type="string">
            <text:p text:style-name="P449"><text:span text:style-name="T421">PROF</text:span><text:span text:style-name="T422"> </text:span><text:span text:style-name="T408">PEB</text:span><text:span text:style-name="T423"> </text:span><text:span text:style-name="T424">A</text:span></text:p>
          </table:table-cell>
          <table:table-cell table:style-name="Table4.A1" office:value-type="string">
            <text:p text:style-name="P450"><text:span text:style-name="T397">SEME</text:span><text:span text:style-name="T397"/></text:p>
          </table:table-cell>
          <table:table-cell table:style-name="Table4.A1" office:value-type="string">
            <text:p text:style-name="P451"><text:span text:style-name="T415">03</text:span><text:span text:style-name="T416"> </text:span><text:span text:style-name="T404">DIAS</text:span></text:p>
          </table:table-cell>
          <table:table-cell table:style-name="Table4.A1" office:value-type="string">
            <text:p text:style-name="P452"><text:span text:style-name="T405">05/08/2026</text:span><text:span text:style-name="T405"/></text:p>
          </table:table-cell>
          <table:table-cell table:style-name="Table4.A1" office:value-type="string">
            <text:p text:style-name="P453"><text:span text:style-name="T406">59589/2026</text:span><text:span text:style-name="T406"/></text:p>
          </table:table-cell>
        </table:table-row>
        <table:table-row table:style-name="Table4.3">
          <table:table-cell table:style-name="Table4.A1" office:value-type="string">
            <text:p text:style-name="P454"><text:span text:style-name="T398">LUCIA</text:span><text:span text:style-name="T399"> </text:span><text:span text:style-name="T398">HELENA</text:span><text:span text:style-name="T425"> </text:span><text:span text:style-name="T400">VIEIRA</text:span><text:span text:style-name="T426"> </text:span><text:span text:style-name="T400">SILVA</text:span><text:span text:style-name="T427"> </text:span><text:span text:style-name="T398">BRITES</text:span></text:p>
          </table:table-cell>
          <table:table-cell table:style-name="Table4.A1" office:value-type="string">
            <text:p text:style-name="P455"><text:span text:style-name="T397">AGENTE</text:span><text:span text:style-name="T428"> </text:span><text:span text:style-name="T400">ADMINISTRATIVO</text:span></text:p>
          </table:table-cell>
          <table:table-cell table:style-name="Table4.A1" office:value-type="string">
            <text:p text:style-name="P456"><text:span text:style-name="T400">SEMFA</text:span><text:span text:style-name="T400"/></text:p>
          </table:table-cell>
          <table:table-cell table:style-name="Table4.A1" office:value-type="string">
            <text:p text:style-name="P457"><text:span text:style-name="T415">15</text:span><text:span text:style-name="T429"> </text:span><text:span text:style-name="T404">DIAS</text:span></text:p>
          </table:table-cell>
          <table:table-cell table:style-name="Table4.A1" office:value-type="string">
            <text:p text:style-name="P458"><text:span text:style-name="T406">03/08/2026</text:span><text:span text:style-name="T406"/></text:p>
          </table:table-cell>
          <table:table-cell table:style-name="Table4.A1" office:value-type="string">
            <text:p text:style-name="P459"><text:span text:style-name="T405">58975/2026</text:span><text:span text:style-name="T405"/></text:p>
          </table:table-cell>
        </table:table-row>
        <table:table-row table:style-name="Table4.3">
          <table:table-cell table:style-name="Table4.A1" office:value-type="string">
            <text:p text:style-name="P460"><text:span text:style-name="T414">LUCIENE</text:span><text:span text:style-name="T399"> </text:span><text:span text:style-name="T397">GOMES</text:span><text:span text:style-name="T430"> </text:span><text:span text:style-name="T414">POGGIAN</text:span></text:p>
          </table:table-cell>
          <table:table-cell table:style-name="Table4.A1" office:value-type="string">
            <text:p text:style-name="P461"><text:span text:style-name="T408">PROF</text:span><text:span text:style-name="T409"> </text:span><text:span text:style-name="T421">PEB</text:span><text:span text:style-name="T427"> </text:span><text:span text:style-name="T424">A</text:span></text:p>
          </table:table-cell>
          <table:table-cell table:style-name="Table4.A1" office:value-type="string">
            <text:p text:style-name="P462"><text:span text:style-name="T397">SEME</text:span><text:span text:style-name="T397"/></text:p>
          </table:table-cell>
          <table:table-cell table:style-name="Table4.A1" office:value-type="string">
            <text:p text:style-name="P463"><text:span text:style-name="T415">02</text:span><text:span text:style-name="T431"> </text:span><text:span text:style-name="T432">DIAS</text:span></text:p>
          </table:table-cell>
          <table:table-cell table:style-name="Table4.A1" office:value-type="string">
            <text:p text:style-name="P458"><text:span text:style-name="T405">05/08/2026</text:span><text:span text:style-name="T405"/></text:p>
          </table:table-cell>
          <table:table-cell table:style-name="Table4.A1" office:value-type="string">
            <text:p text:style-name="P459"><text:span text:style-name="T406">60297/2026</text:span><text:span text:style-name="T406"/></text:p>
          </table:table-cell>
        </table:table-row>
        <table:table-row table:style-name="Table4.3">
          <table:table-cell table:style-name="Table4.A1" office:value-type="string">
            <text:p text:style-name="P464"><text:span text:style-name="T397">MARCELA</text:span><text:span text:style-name="T430"> </text:span><text:span text:style-name="T397">ALMEIDA</text:span><text:span text:style-name="T422"> </text:span><text:span text:style-name="T397">CAVICHINE</text:span></text:p>
          </table:table-cell>
          <table:table-cell table:style-name="Table4.A1" office:value-type="string">
            <text:p text:style-name="P465"><text:span text:style-name="T433">ASSISTENTE</text:span><text:span text:style-name="T434"> </text:span><text:span text:style-name="T400">SOCIAL</text:span></text:p>
          </table:table-cell>
          <table:table-cell table:style-name="Table4.A1" office:value-type="string">
            <text:p text:style-name="P466"><text:span text:style-name="T400">SEMDES</text:span><text:span text:style-name="T400"/></text:p>
          </table:table-cell>
          <table:table-cell table:style-name="Table4.A1" office:value-type="string">
            <text:p text:style-name="P463"><text:span text:style-name="T415">02</text:span><text:span text:style-name="T431"> </text:span><text:span text:style-name="T404">DIAS</text:span></text:p>
          </table:table-cell>
          <table:table-cell table:style-name="Table4.A1" office:value-type="string">
            <text:p text:style-name="P458"><text:span text:style-name="T405">06/08/2026</text:span><text:span text:style-name="T405"/></text:p>
          </table:table-cell>
          <table:table-cell table:style-name="Table4.A1" office:value-type="string">
            <text:p text:style-name="P467"><text:span text:style-name="T405">59908/2026</text:span><text:span text:style-name="T405"/></text:p>
          </table:table-cell>
        </table:table-row>
        <table:table-row table:style-name="Table4.3">
          <table:table-cell table:style-name="Table4.A1" office:value-type="string">
            <text:p text:style-name="P468"><text:span text:style-name="T400">MARCIA</text:span><text:span text:style-name="T435"> </text:span><text:span text:style-name="T400">VIEIRA</text:span><text:span text:style-name="T436"> </text:span><text:span text:style-name="T414">LEVY</text:span></text:p>
          </table:table-cell>
          <table:table-cell table:style-name="Table4.A1" office:value-type="string">
            <text:p text:style-name="P469"><text:span text:style-name="T408">PROF</text:span><text:span text:style-name="T425"> </text:span><text:span text:style-name="T408">PEB</text:span><text:span text:style-name="T399"> </text:span><text:span text:style-name="T437">C</text:span></text:p>
          </table:table-cell>
          <table:table-cell table:style-name="Table4.A1" office:value-type="string">
            <text:p text:style-name="P470"><text:span text:style-name="T397">SEME</text:span><text:span text:style-name="T397"/></text:p>
          </table:table-cell>
          <table:table-cell table:style-name="Table4.A1" office:value-type="string">
            <text:p text:style-name="P471"><text:span text:style-name="T393">01</text:span><text:span text:style-name="T412"> </text:span><text:span text:style-name="T413">DIA</text:span></text:p>
          </table:table-cell>
          <table:table-cell table:style-name="Table4.A1" office:value-type="string">
            <text:p text:style-name="P458"><text:span text:style-name="T405">06/08/2026</text:span><text:span text:style-name="T405"/></text:p>
          </table:table-cell>
          <table:table-cell table:style-name="Table4.A1" office:value-type="string">
            <text:p text:style-name="P472"><text:span text:style-name="T405">59816/2026</text:span><text:span text:style-name="T405"/></text:p>
          </table:table-cell>
        </table:table-row>
        <table:table-row table:style-name="Table4.3">
          <table:table-cell table:style-name="Table4.A1" office:value-type="string">
            <text:p text:style-name="P473"><text:span text:style-name="T400">MARIA</text:span><text:span text:style-name="T436"> </text:span><text:span text:style-name="T400">ANTÔNIA</text:span><text:span text:style-name="T438"> </text:span><text:span text:style-name="T398">DE</text:span><text:span text:style-name="T414"> </text:span><text:span text:style-name="T400">OLIVEIRA</text:span><text:span text:style-name="T438"> </text:span><text:span text:style-name="T400">SILVA</text:span></text:p>
          </table:table-cell>
          <table:table-cell table:style-name="Table4.A1" office:value-type="string">
            <text:p text:style-name="P474"><text:span text:style-name="T390">AUXILIAR </text:span><text:span text:style-name="T393">DE</text:span><text:span text:style-name="T414"> </text:span><text:span text:style-name="T398">EDUCAÇÃO</text:span></text:p>
          </table:table-cell>
          <table:table-cell table:style-name="Table4.A1" office:value-type="string">
            <text:p text:style-name="P470"><text:span text:style-name="T414">SEME</text:span><text:span text:style-name="T414"/></text:p>
          </table:table-cell>
          <table:table-cell table:style-name="Table4.A1" office:value-type="string">
            <text:p text:style-name="P475"><text:span text:style-name="T415">02</text:span><text:span text:style-name="T431"> </text:span><text:span text:style-name="T404">DIAS</text:span></text:p>
          </table:table-cell>
          <table:table-cell table:style-name="Table4.A1" office:value-type="string">
            <text:p text:style-name="P476"><text:span text:style-name="T406">06/08/2026</text:span><text:span text:style-name="T406"/></text:p>
          </table:table-cell>
          <table:table-cell table:style-name="Table4.A1" office:value-type="string">
            <text:p text:style-name="P472"><text:span text:style-name="T406">60052/2026</text:span><text:span text:style-name="T406"/></text:p>
          </table:table-cell>
        </table:table-row>
        <table:table-row table:style-name="Table4.3">
          <table:table-cell table:style-name="Table4.A1" office:value-type="string">
            <text:p text:style-name="P477"><text:span text:style-name="T414">MARIA</text:span><text:span text:style-name="T439"> </text:span><text:span text:style-name="T397">APARECIDA</text:span><text:span text:style-name="T438"> </text:span><text:span text:style-name="T414">BRU</text:span><text:span text:style-name="T397">M</text:span><text:span text:style-name="T440"> </text:span><text:span text:style-name="T414">DO</text:span><text:span text:style-name="T398"> </text:span><text:span text:style-name="T414">ROSÁRIO</text:span></text:p>
          </table:table-cell>
          <table:table-cell table:style-name="Table4.A1" office:value-type="string">
            <text:p text:style-name="P474"><text:span text:style-name="T390">AUXILIAR </text:span><text:span text:style-name="T393">DE</text:span><text:span text:style-name="T414"> </text:span><text:span text:style-name="T418">EDUCAÇÃO</text:span></text:p>
          </table:table-cell>
          <table:table-cell table:style-name="Table4.A1" office:value-type="string">
            <text:p text:style-name="P478"><text:span text:style-name="T400">SEMUS</text:span><text:span text:style-name="T400"/></text:p>
          </table:table-cell>
          <table:table-cell table:style-name="Table4.A1" office:value-type="string">
            <text:p text:style-name="P472"><text:span text:style-name="T402">28</text:span><text:span text:style-name="T441"> </text:span><text:span text:style-name="T404">DIAS</text:span></text:p>
          </table:table-cell>
          <table:table-cell table:style-name="Table4.A1" office:value-type="string">
            <text:p text:style-name="P476"><text:span text:style-name="T406">04/08/2026</text:span><text:span text:style-name="T406"/></text:p>
          </table:table-cell>
          <table:table-cell table:style-name="Table4.A1" office:value-type="string">
            <text:p text:style-name="P472"><text:span text:style-name="T405">59094/2026</text:span><text:span text:style-name="T405"/></text:p>
          </table:table-cell>
        </table:table-row>
        <table:table-row table:style-name="Table4.3">
          <table:table-cell table:style-name="Table4.A1" office:value-type="string">
            <text:p text:style-name="P479"><text:span text:style-name="T397">MARIA</text:span><text:span text:style-name="T390"> </text:span><text:span text:style-name="T397">JOSÉ</text:span><text:span text:style-name="T422"> </text:span><text:span text:style-name="T397">SANCHES</text:span><text:span text:style-name="T436"> </text:span><text:span text:style-name="T397">MIRANDA</text:span></text:p>
          </table:table-cell>
          <table:table-cell table:style-name="Table4.A1" office:value-type="string">
            <text:p text:style-name="P480"><text:span text:style-name="T398">PROF</text:span><text:span text:style-name="T442"> </text:span><text:span text:style-name="T398">PEB</text:span><text:span text:style-name="T443"> </text:span><text:span text:style-name="T444">C</text:span></text:p>
          </table:table-cell>
          <table:table-cell table:style-name="Table4.A1" office:value-type="string">
            <text:p text:style-name="P470"><text:span text:style-name="T397">SEME</text:span><text:span text:style-name="T397"/></text:p>
          </table:table-cell>
          <table:table-cell table:style-name="Table4.A1" office:value-type="string">
            <text:p text:style-name="P475"><text:span text:style-name="T415">02</text:span><text:span text:style-name="T431"> </text:span><text:span text:style-name="T432">DIAS</text:span></text:p>
          </table:table-cell>
          <table:table-cell table:style-name="Table4.A1" office:value-type="string">
            <text:p text:style-name="P476"><text:span text:style-name="T406">04/08/2026</text:span><text:span text:style-name="T406"/></text:p>
          </table:table-cell>
          <table:table-cell table:style-name="Table4.A1" office:value-type="string">
            <text:p text:style-name="P472"><text:span text:style-name="T405">59810/2026</text:span><text:span text:style-name="T405"/></text:p>
          </table:table-cell>
        </table:table-row>
        <table:table-row table:style-name="Table4.3">
          <table:table-cell table:style-name="Table4.A1" office:value-type="string">
            <text:p text:style-name="P481"><text:span text:style-name="T398">MARIM</text:span><text:span text:style-name="T445"> </text:span><text:span text:style-name="T398">BATISTA</text:span><text:span text:style-name="T409"> </text:span><text:span text:style-name="T400">MUCHULI</text:span></text:p>
          </table:table-cell>
          <table:table-cell table:style-name="Table4.A1" office:value-type="string">
            <text:p text:style-name="P482"><text:span text:style-name="T398">ENFERMEIRO</text:span><text:span text:style-name="T398"/></text:p>
          </table:table-cell>
          <table:table-cell table:style-name="Table4.A1" office:value-type="string">
            <text:p text:style-name="P478"><text:span text:style-name="T400">SEMUS</text:span><text:span text:style-name="T400"/></text:p>
          </table:table-cell>
          <table:table-cell table:style-name="Table4.A1" office:value-type="string">
            <text:p text:style-name="P475"><text:span text:style-name="T415">02</text:span><text:span text:style-name="T431"> </text:span><text:span text:style-name="T404">DIAS</text:span></text:p>
          </table:table-cell>
          <table:table-cell table:style-name="Table4.A1" office:value-type="string">
            <text:p text:style-name="P483"><text:span text:style-name="T406">11/08/2026</text:span><text:span text:style-name="T406"/></text:p>
          </table:table-cell>
          <table:table-cell table:style-name="Table4.A1" office:value-type="string">
            <text:p text:style-name="P484"><text:span text:style-name="T406">60827/2026</text:span><text:span text:style-name="T406"/></text:p>
          </table:table-cell>
        </table:table-row>
        <table:table-row table:style-name="Table4.3">
          <table:table-cell table:style-name="Table4.A1" office:value-type="string">
            <text:p text:style-name="P485"><text:span text:style-name="T397">MARISE</text:span><text:span text:style-name="T427"> </text:span><text:span text:style-name="T397">APARECIDA</text:span><text:span text:style-name="T436"> </text:span><text:span text:style-name="T414">FABER</text:span><text:span text:style-name="T393"> </text:span><text:span text:style-name="T414">DA</text:span><text:span text:style-name="T446"> </text:span><text:span text:style-name="T397">SILVA</text:span></text:p>
          </table:table-cell>
          <table:table-cell table:style-name="Table4.A1" office:value-type="string">
            <text:p text:style-name="P486"><text:span text:style-name="T400">JORNALISTA</text:span><text:span text:style-name="T400"/></text:p>
          </table:table-cell>
          <table:table-cell table:style-name="Table4.A1" office:value-type="string">
            <text:p text:style-name="P487"><text:span text:style-name="T400">SEMGOV</text:span><text:span text:style-name="T400"/></text:p>
          </table:table-cell>
          <table:table-cell table:style-name="Table4.A1" office:value-type="string">
            <text:p text:style-name="P475"><text:span text:style-name="T415">05</text:span><text:span text:style-name="T416"> </text:span><text:span text:style-name="T404">DIAS</text:span></text:p>
          </table:table-cell>
          <table:table-cell table:style-name="Table4.A1" office:value-type="string">
            <text:p text:style-name="P476"><text:span text:style-name="T406">06/08/2026</text:span><text:span text:style-name="T406"/></text:p>
          </table:table-cell>
          <table:table-cell table:style-name="Table4.A1" office:value-type="string">
            <text:p text:style-name="P484"><text:span text:style-name="T406">59910/2026</text:span><text:span text:style-name="T406"/></text:p>
          </table:table-cell>
        </table:table-row>
        <table:table-row table:style-name="Table4.3">
          <table:table-cell table:style-name="Table4.A1" office:value-type="string">
            <text:p text:style-name="P488"><text:span text:style-name="T398">MICHELI ROCHA</text:span><text:span text:style-name="T425"> </text:span><text:span text:style-name="T398">NUNES</text:span></text:p>
          </table:table-cell>
          <table:table-cell table:style-name="Table4.A1" office:value-type="string">
            <text:p text:style-name="P489"><text:span text:style-name="T421">PROF</text:span><text:span text:style-name="T422"> </text:span><text:span text:style-name="T408">PEB</text:span><text:span text:style-name="T425"> </text:span><text:span text:style-name="T424">A</text:span></text:p>
          </table:table-cell>
          <table:table-cell table:style-name="Table4.A1" office:value-type="string">
            <text:p text:style-name="P490"><text:span text:style-name="T397">SEME</text:span><text:span text:style-name="T397"/></text:p>
          </table:table-cell>
          <table:table-cell table:style-name="Table4.A1" office:value-type="string">
            <text:p text:style-name="P491"><text:span text:style-name="T415">04</text:span><text:span text:style-name="T416"> </text:span><text:span text:style-name="T404">DIAS</text:span></text:p>
          </table:table-cell>
          <table:table-cell table:style-name="Table4.A1" office:value-type="string">
            <text:p text:style-name="P492"><text:span text:style-name="T406">27/07/2026</text:span><text:span text:style-name="T406"/></text:p>
          </table:table-cell>
          <table:table-cell table:style-name="Table4.A1" office:value-type="string">
            <text:p text:style-name="P484"><text:span text:style-name="T406">58057/2026</text:span><text:span text:style-name="T406"/></text:p>
          </table:table-cell>
        </table:table-row>
        <table:table-row table:style-name="Table4.3">
          <table:table-cell table:style-name="Table4.A1" office:value-type="string">
            <text:p text:style-name="P493"><text:span text:style-name="T400">MIRLANE</text:span><text:span text:style-name="T422"> </text:span><text:span text:style-name="T398">DA</text:span><text:span text:style-name="T445"> </text:span><text:span text:style-name="T400">SILVA</text:span><text:span text:style-name="T447"> </text:span><text:span text:style-name="T400">BENEVIDES</text:span></text:p>
          </table:table-cell>
          <table:table-cell table:style-name="Table4.A1" office:value-type="string">
            <text:p text:style-name="P494"><text:span text:style-name="T398">PROF</text:span><text:span text:style-name="T448"> </text:span><text:span text:style-name="T398">PEB</text:span><text:span text:style-name="T449"> </text:span><text:span text:style-name="T444">A</text:span></text:p>
          </table:table-cell>
          <table:table-cell table:style-name="Table4.A1" office:value-type="string">
            <text:p text:style-name="P490"><text:span text:style-name="T397">SEME</text:span><text:span text:style-name="T397"/></text:p>
          </table:table-cell>
          <table:table-cell table:style-name="Table4.A1" office:value-type="string">
            <text:p text:style-name="P491"><text:span text:style-name="T415">03</text:span><text:span text:style-name="T416"> </text:span><text:span text:style-name="T404">DIAS</text:span></text:p>
          </table:table-cell>
          <table:table-cell table:style-name="Table4.A1" office:value-type="string">
            <text:p text:style-name="P495"><text:span text:style-name="T406">05/08/2026</text:span><text:span text:style-name="T406"/></text:p>
          </table:table-cell>
          <table:table-cell table:style-name="Table4.A1" office:value-type="string">
            <text:p text:style-name="P496"><text:span text:style-name="T406">59719/2026</text:span><text:span text:style-name="T406"/></text:p>
          </table:table-cell>
        </table:table-row>
        <table:table-row table:style-name="Table4.5">
          <table:table-cell table:style-name="Table4.A1" office:value-type="string">
            <text:p text:style-name="P497"><text:span text:style-name="T400">MONIQUE</text:span><text:span text:style-name="T401"> </text:span><text:span text:style-name="T398">OLIVEIRA</text:span><text:span text:style-name="T445"> </text:span><text:span text:style-name="T400">DOS</text:span><text:span text:style-name="T396"> </text:span><text:span text:style-name="T390">SANTOS </text:span><text:span text:style-name="T393">BARBOSA</text:span></text:p>
          </table:table-cell>
          <table:table-cell table:style-name="Table4.A1" office:value-type="string">
            <text:p text:style-name="P498"><text:span text:style-name="T408">PROF</text:span><text:span text:style-name="T409"> </text:span><text:span text:style-name="T408">PEB</text:span><text:span text:style-name="T425"> </text:span><text:span text:style-name="T424">A</text:span></text:p>
          </table:table-cell>
          <table:table-cell table:style-name="Table4.A1" office:value-type="string">
            <text:p text:style-name="P499"><text:span text:style-name="T397">SEME</text:span><text:span text:style-name="T397"/></text:p>
          </table:table-cell>
          <table:table-cell table:style-name="Table4.A1" office:value-type="string">
            <text:p text:style-name="P500"><text:span text:style-name="T393">01</text:span><text:span text:style-name="T412"> </text:span><text:span text:style-name="T433">DIA</text:span></text:p>
            <text:p text:style-name="P501"><text:span text:style-name="T393">01</text:span><text:span text:style-name="T450"> </text:span><text:span text:style-name="T413">DIA</text:span></text:p>
          </table:table-cell>
          <table:table-cell table:style-name="Table4.A1" office:value-type="string">
            <text:p text:style-name="P502"><text:span text:style-name="T406">30/07/2026</text:span><text:span text:style-name="T406"/></text:p>
            <text:p text:style-name="P503"><text:span text:style-name="T406">31/07/2026</text:span><text:span text:style-name="T406"/></text:p>
          </table:table-cell>
          <table:table-cell table:style-name="Table4.A1" office:value-type="string">
            <text:p text:style-name="P504"><text:span text:style-name="T406">59026/2026</text:span><text:span text:style-name="T406"/></text:p>
            <text:p text:style-name="P505"><text:span text:style-name="T405">59025/2026</text:span><text:span text:style-name="T405"/></text:p>
          </table:table-cell>
        </table:table-row>
        <table:table-row table:style-name="Table4.2">
          <table:table-cell table:style-name="Table4.A1" office:value-type="string">
            <text:p text:style-name="P506"><text:span text:style-name="T398">NATALIA</text:span><text:span text:style-name="T399"> </text:span><text:span text:style-name="T398">MARTINS</text:span><text:span text:style-name="T446"> </text:span><text:span text:style-name="T398">DO</text:span><text:span text:style-name="T413"> </text:span><text:span text:style-name="T398">NASCIMENTO</text:span><text:span text:style-name="T451"> </text:span><text:span text:style-name="T400">ROCHA</text:span></text:p>
          </table:table-cell>
          <table:table-cell table:style-name="Table4.A1" office:value-type="string">
            <text:p text:style-name="P507"><text:span text:style-name="T390">AUXILIAR</text:span><text:span text:style-name="T452"> </text:span><text:span text:style-name="T400">ADMINISTRATIVO</text:span></text:p>
          </table:table-cell>
          <table:table-cell table:style-name="Table4.A1" office:value-type="string">
            <text:p text:style-name="P508"><text:span text:style-name="T453">SEMCULT</text:span><text:span text:style-name="T453"/></text:p>
          </table:table-cell>
          <table:table-cell table:style-name="Table4.A1" office:value-type="string">
            <text:p text:style-name="P509"><text:span text:style-name="T390">01</text:span><text:span text:style-name="T454"> </text:span><text:span text:style-name="T413">DIA</text:span></text:p>
          </table:table-cell>
          <table:table-cell table:style-name="Table4.A1" office:value-type="string">
            <text:p text:style-name="P510"><text:span text:style-name="T406">31/07/2026</text:span><text:span text:style-name="T406"/></text:p>
          </table:table-cell>
          <table:table-cell table:style-name="Table4.A1" office:value-type="string">
            <text:p text:style-name="P511"><text:span text:style-name="T406">59095/2026</text:span><text:span text:style-name="T406"/></text:p>
          </table:table-cell>
        </table:table-row>
        <table:table-row table:style-name="Table4.3">
          <table:table-cell table:style-name="Table4.A1" office:value-type="string">
            <text:p text:style-name="P512"><text:span text:style-name="T398">NATHALIA</text:span><text:span text:style-name="T412"> </text:span><text:span text:style-name="T398">DIAS</text:span><text:span text:style-name="T394"> </text:span><text:span text:style-name="T398">MACIEL</text:span><text:span text:style-name="T409"> </text:span><text:span text:style-name="T400">CAMPOS</text:span></text:p>
          </table:table-cell>
          <table:table-cell table:style-name="Table4.A1" office:value-type="string">
            <text:p text:style-name="P513"><text:span text:style-name="T408">PROF</text:span><text:span text:style-name="T425"> </text:span><text:span text:style-name="T408">PEB</text:span><text:span text:style-name="T399"> </text:span><text:span text:style-name="T437">C</text:span></text:p>
          </table:table-cell>
          <table:table-cell table:style-name="Table4.A1" office:value-type="string">
            <text:p text:style-name="P514"><text:span text:style-name="T397">SEME</text:span><text:span text:style-name="T397"/></text:p>
          </table:table-cell>
          <table:table-cell table:style-name="Table4.A1" office:value-type="string">
            <text:p text:style-name="P515"><text:span text:style-name="T393">01</text:span><text:span text:style-name="T412"> </text:span><text:span text:style-name="T413">DIA</text:span></text:p>
          </table:table-cell>
          <table:table-cell table:style-name="Table4.A1" office:value-type="string">
            <text:p text:style-name="P458"><text:span text:style-name="T405">06/08/2026</text:span><text:span text:style-name="T405"/></text:p>
          </table:table-cell>
          <table:table-cell table:style-name="Table4.A1" office:value-type="string">
            <text:p text:style-name="P467"><text:span text:style-name="T406">60164/2026</text:span><text:span text:style-name="T406"/></text:p>
          </table:table-cell>
        </table:table-row>
        <table:table-row table:style-name="Table4.5">
          <table:table-cell table:style-name="Table4.A1" office:value-type="string">
            <text:p text:style-name="P516"><text:span text:style-name="T398">NEUZA</text:span><text:span text:style-name="T445"> </text:span><text:span text:style-name="T398">LUCIA</text:span><text:span text:style-name="T425"> </text:span><text:span text:style-name="T398">RODRIGUES</text:span></text:p>
          </table:table-cell>
          <table:table-cell table:style-name="Table4.A1" office:value-type="string">
            <text:p text:style-name="P517"><text:span text:style-name="T400">AUXILIAR</text:span><text:span text:style-name="T391"> </text:span><text:span text:style-name="T400">DE</text:span><text:span text:style-name="T401"> </text:span><text:span text:style-name="T400">SERVIÇOS</text:span><text:span text:style-name="T396"> </text:span><text:span text:style-name="T414">PUBLICOS</text:span><text:span text:style-name="T450"> </text:span><text:span text:style-name="T400">MUNICIPAIS</text:span></text:p>
          </table:table-cell>
          <table:table-cell table:style-name="Table4.A1" office:value-type="string">
            <text:p text:style-name="P518"><text:span text:style-name="T400">SEMSEG</text:span><text:span text:style-name="T400"/></text:p>
          </table:table-cell>
          <table:table-cell table:style-name="Table4.A1" office:value-type="string">
            <text:p text:style-name="P519"><text:span text:style-name="T390">01</text:span><text:span text:style-name="T454"> </text:span><text:span text:style-name="T413">DIA</text:span></text:p>
          </table:table-cell>
          <table:table-cell table:style-name="Table4.A1" office:value-type="string">
            <text:p text:style-name="P308"><text:span text:style-name="T406">31/07/2026</text:span><text:span text:style-name="T406"/></text:p>
          </table:table-cell>
          <table:table-cell table:style-name="Table4.A1" office:value-type="string">
            <text:p text:style-name="P520"><text:span text:style-name="T406">58977/2026</text:span><text:span text:style-name="T406"/></text:p>
          </table:table-cell>
        </table:table-row>
        <table:table-row table:style-name="Table4.3">
          <table:table-cell table:style-name="Table4.A1" office:value-type="string">
            <text:p text:style-name="P521"><text:span text:style-name="T414">PAULA</text:span><text:span text:style-name="T393"> </text:span><text:span text:style-name="T414">TRUGILHO</text:span><text:span text:style-name="T455"> </text:span><text:span text:style-name="T414">LOPES</text:span></text:p>
          </table:table-cell>
          <table:table-cell table:style-name="Table4.A1" office:value-type="string">
            <text:p text:style-name="P522"><text:span text:style-name="T408">PROF</text:span><text:span text:style-name="T410"> </text:span><text:span text:style-name="T408">PEB</text:span><text:span text:style-name="T409"> </text:span><text:span text:style-name="T411">D</text:span></text:p>
          </table:table-cell>
          <table:table-cell table:style-name="Table4.A1" office:value-type="string">
            <text:p text:style-name="P523"><text:span text:style-name="T397">SEME</text:span><text:span text:style-name="T397"/></text:p>
          </table:table-cell>
          <table:table-cell table:style-name="Table4.A1" office:value-type="string">
            <text:p text:style-name="P524"><text:span text:style-name="T393">01</text:span><text:span text:style-name="T412"> </text:span><text:span text:style-name="T413">DIA</text:span></text:p>
          </table:table-cell>
          <table:table-cell table:style-name="Table4.A1" office:value-type="string">
            <text:p text:style-name="P476"><text:span text:style-name="T405">04/08/2026</text:span><text:span text:style-name="T405"/></text:p>
          </table:table-cell>
          <table:table-cell table:style-name="Table4.A1" office:value-type="string">
            <text:p text:style-name="P484"><text:span text:style-name="T406">59815/2026</text:span><text:span text:style-name="T406"/></text:p>
          </table:table-cell>
        </table:table-row>
        <table:table-row table:style-name="Table4.3">
          <table:table-cell table:style-name="Table4.A1" office:value-type="string">
            <text:p text:style-name="P525"><text:span text:style-name="T414">PAULO</text:span><text:span text:style-name="T456"> </text:span><text:span text:style-name="T397">SERGIO</text:span><text:span text:style-name="T457"> </text:span><text:span text:style-name="T414">DE</text:span><text:span text:style-name="T394"> </text:span><text:span text:style-name="T397">ANDRADE</text:span><text:span text:style-name="T400"> </text:span><text:span text:style-name="T397">CORREA</text:span></text:p>
          </table:table-cell>
          <table:table-cell table:style-name="Table4.A1" office:value-type="string">
            <text:p text:style-name="P526"><text:span text:style-name="T398">MOTORISTA</text:span><text:span text:style-name="T398"/></text:p>
          </table:table-cell>
          <table:table-cell table:style-name="Table4.A1" office:value-type="string">
            <text:p text:style-name="P527"><text:span text:style-name="T400">SEMFA</text:span><text:span text:style-name="T400"/></text:p>
          </table:table-cell>
          <table:table-cell table:style-name="Table4.A1" office:value-type="string">
            <text:p text:style-name="P528"><text:span text:style-name="T393">10</text:span><text:span text:style-name="T458"> </text:span><text:span text:style-name="T414">DIAS</text:span></text:p>
          </table:table-cell>
          <table:table-cell table:style-name="Table4.A1" office:value-type="string">
            <text:p text:style-name="P476"><text:span text:style-name="T405">05/08/2026</text:span><text:span text:style-name="T405"/></text:p>
          </table:table-cell>
          <table:table-cell table:style-name="Table4.A1" office:value-type="string">
            <text:p text:style-name="P484"><text:span text:style-name="T406">60038/2026</text:span><text:span text:style-name="T406"/></text:p>
          </table:table-cell>
        </table:table-row>
        <table:table-row table:style-name="Table4.3">
          <table:table-cell table:style-name="Table4.A1" office:value-type="string">
            <text:p text:style-name="P529"><text:span text:style-name="T414">PEDRO</text:span><text:span text:style-name="T398"> </text:span><text:span text:style-name="T397">ADAUTO</text:span><text:span text:style-name="T390"> </text:span><text:span text:style-name="T414">MEIRELES</text:span></text:p>
          </table:table-cell>
          <table:table-cell table:style-name="Table4.A1" office:value-type="string">
            <text:p text:style-name="P526"><text:span text:style-name="T398">MOTORISTA</text:span><text:span text:style-name="T398"/></text:p>
          </table:table-cell>
          <table:table-cell table:style-name="Table4.A1" office:value-type="string">
            <text:p text:style-name="P530"><text:span text:style-name="T400">SEMDES</text:span><text:span text:style-name="T400"/></text:p>
          </table:table-cell>
          <table:table-cell table:style-name="Table4.A1" office:value-type="string">
            <text:p text:style-name="P484"><text:span text:style-name="T402">20</text:span><text:span text:style-name="T441"> </text:span><text:span text:style-name="T404">DIAS</text:span></text:p>
          </table:table-cell>
          <table:table-cell table:style-name="Table4.A1" office:value-type="string">
            <text:p text:style-name="P476"><text:span text:style-name="T405">05/08/2026</text:span><text:span text:style-name="T405"/></text:p>
          </table:table-cell>
          <table:table-cell table:style-name="Table4.A1" office:value-type="string">
            <text:p text:style-name="P484"><text:span text:style-name="T406">60043/2026</text:span><text:span text:style-name="T406"/></text:p>
          </table:table-cell>
        </table:table-row>
        <table:table-row table:style-name="Table4.3">
          <table:table-cell table:style-name="Table4.A1" office:value-type="string">
            <text:p text:style-name="P531"><text:span text:style-name="T408">RAFAEL</text:span><text:span text:style-name="T423"> </text:span><text:span text:style-name="T408">ROCHA</text:span><text:span text:style-name="T458"> </text:span><text:span text:style-name="T459">MION</text:span></text:p>
          </table:table-cell>
          <table:table-cell table:style-name="Table4.A1" office:value-type="string">
            <text:p text:style-name="P532"><text:span text:style-name="T408">PROF</text:span><text:span text:style-name="T425"> </text:span><text:span text:style-name="T408">PEB</text:span><text:span text:style-name="T399"> </text:span><text:span text:style-name="T437">C</text:span></text:p>
          </table:table-cell>
          <table:table-cell table:style-name="Table4.A1" office:value-type="string">
            <text:p text:style-name="P533"><text:span text:style-name="T397">SEME</text:span><text:span text:style-name="T397"/></text:p>
          </table:table-cell>
          <table:table-cell table:style-name="Table4.A1" office:value-type="string">
            <text:p text:style-name="P534"><text:span text:style-name="T415">02</text:span><text:span text:style-name="T431"> </text:span><text:span text:style-name="T404">DIAS</text:span></text:p>
          </table:table-cell>
          <table:table-cell table:style-name="Table4.A1" office:value-type="string">
            <text:p text:style-name="P495"><text:span text:style-name="T405">06/08/2026</text:span><text:span text:style-name="T405"/></text:p>
          </table:table-cell>
          <table:table-cell table:style-name="Table4.A1" office:value-type="string">
            <text:p text:style-name="P535"><text:span text:style-name="T406">60160/2026</text:span><text:span text:style-name="T406"/></text:p>
          </table:table-cell>
        </table:table-row>
        <table:table-row table:style-name="Table4.3">
          <table:table-cell table:style-name="Table4.A1" office:value-type="string">
            <text:p text:style-name="P536"><text:span text:style-name="T397">RAMIREZ</text:span><text:span text:style-name="T407"> </text:span><text:span text:style-name="T414">MOREIRA</text:span><text:span text:style-name="T439"> </text:span><text:span text:style-name="T414">LIMA</text:span></text:p>
          </table:table-cell>
          <table:table-cell table:style-name="Table4.A1" office:value-type="string">
            <text:p text:style-name="P537"><text:span text:style-name="T390">GUARDA</text:span><text:span text:style-name="T426"> </text:span><text:span text:style-name="T390">CIVIL</text:span><text:span text:style-name="T397"> </text:span><text:span text:style-name="T398">MUNICIPAL</text:span></text:p>
          </table:table-cell>
          <table:table-cell table:style-name="Table4.A1" office:value-type="string">
            <text:p text:style-name="P538"><text:span text:style-name="T400">SEMSEG</text:span><text:span text:style-name="T400"/></text:p>
          </table:table-cell>
          <table:table-cell table:style-name="Table4.A1" office:value-type="string">
            <text:p text:style-name="P539"><text:span text:style-name="T390">10</text:span><text:span text:style-name="T460"> </text:span><text:span text:style-name="T414">DIAS</text:span></text:p>
          </table:table-cell>
          <table:table-cell table:style-name="Table4.A1" office:value-type="string">
            <text:p text:style-name="P540"><text:span text:style-name="T406">29/07/2026</text:span><text:span text:style-name="T406"/></text:p>
          </table:table-cell>
          <table:table-cell table:style-name="Table4.A1" office:value-type="string">
            <text:p text:style-name="P541"><text:span text:style-name="T405">58979/2026</text:span><text:span text:style-name="T405"/></text:p>
          </table:table-cell>
        </table:table-row>
        <table:table-row table:style-name="Table4.3">
          <table:table-cell table:style-name="Table4.A1" office:value-type="string">
            <text:p text:style-name="P542"><text:span text:style-name="T397">RENATA</text:span><text:span text:style-name="T430"> </text:span><text:span text:style-name="T417">FRICKS</text:span><text:span text:style-name="T461"> </text:span><text:span text:style-name="T397">DOS</text:span><text:span text:style-name="T400"> </text:span><text:span text:style-name="T397">SANTOS</text:span></text:p>
          </table:table-cell>
          <table:table-cell table:style-name="Table4.A1" office:value-type="string">
            <text:p text:style-name="P543"><text:span text:style-name="T398">PSICOLOGO</text:span><text:span text:style-name="T398"/></text:p>
          </table:table-cell>
          <table:table-cell table:style-name="Table4.A1" office:value-type="string">
            <text:p text:style-name="P544"><text:span text:style-name="T400">SEMAD</text:span><text:span text:style-name="T400"/></text:p>
          </table:table-cell>
          <table:table-cell table:style-name="Table4.A1" office:value-type="string">
            <text:p text:style-name="P545"><text:span text:style-name="T393">01</text:span><text:span text:style-name="T412"> </text:span><text:span text:style-name="T433">DIA</text:span></text:p>
          </table:table-cell>
          <table:table-cell table:style-name="Table4.A1" office:value-type="string">
            <text:p text:style-name="P495"><text:span text:style-name="T405">05/08/2026</text:span><text:span text:style-name="T405"/></text:p>
          </table:table-cell>
          <table:table-cell table:style-name="Table4.A1" office:value-type="string">
            <text:p text:style-name="P541"><text:span text:style-name="T405">59911/2026</text:span><text:span text:style-name="T405"/></text:p>
          </table:table-cell>
        </table:table-row>
        <table:table-row table:style-name="Table4.3">
          <table:table-cell table:style-name="Table4.A1" office:value-type="string">
            <text:p text:style-name="P536"><text:span text:style-name="T398">RITA</text:span><text:span text:style-name="T399"> </text:span><text:span text:style-name="T398">DE </text:span><text:span text:style-name="T400">CASSIA</text:span><text:span text:style-name="T427"> </text:span><text:span text:style-name="T400">DUARTE</text:span><text:span text:style-name="T427"> </text:span><text:span text:style-name="T400">VIEIRA</text:span><text:span text:style-name="T440"> </text:span><text:span text:style-name="T398">LEITE</text:span></text:p>
          </table:table-cell>
          <table:table-cell table:style-name="Table4.A1" office:value-type="string">
            <text:p text:style-name="P546"><text:span text:style-name="T408">PROF</text:span><text:span text:style-name="T425"> </text:span><text:span text:style-name="T408">PEB</text:span><text:span text:style-name="T399"> </text:span><text:span text:style-name="T437">C</text:span></text:p>
          </table:table-cell>
          <table:table-cell table:style-name="Table4.A1" office:value-type="string">
            <text:p text:style-name="P533"><text:span text:style-name="T397">SEME</text:span><text:span text:style-name="T397"/></text:p>
          </table:table-cell>
          <table:table-cell table:style-name="Table4.A1" office:value-type="string">
            <text:p text:style-name="P534"><text:span text:style-name="T415">02</text:span><text:span text:style-name="T431"> </text:span><text:span text:style-name="T404">DIAS</text:span></text:p>
          </table:table-cell>
          <table:table-cell table:style-name="Table4.A1" office:value-type="string">
            <text:p text:style-name="P547"><text:span text:style-name="T406">30/07/2026</text:span><text:span text:style-name="T406"/></text:p>
          </table:table-cell>
          <table:table-cell table:style-name="Table4.A1" office:value-type="string">
            <text:p text:style-name="P541"><text:span text:style-name="T405">58367/2026</text:span><text:span text:style-name="T405"/></text:p>
          </table:table-cell>
        </table:table-row>
        <table:table-row table:style-name="Table4.3">
          <table:table-cell table:style-name="Table4.A1" office:value-type="string">
            <text:p text:style-name="P542"><text:span text:style-name="T398">ROGERIA</text:span><text:span text:style-name="T412"> </text:span><text:span text:style-name="T400">VIRGINIA</text:span><text:span text:style-name="T407"> </text:span><text:span text:style-name="T400">DE</text:span><text:span text:style-name="T426"> </text:span><text:span text:style-name="T400">ANDRADE</text:span></text:p>
          </table:table-cell>
          <table:table-cell table:style-name="Table4.A1" office:value-type="string">
            <text:p text:style-name="P548"><text:span text:style-name="T390">AUXILIAR</text:span><text:span text:style-name="T452"> </text:span><text:span text:style-name="T390">DE</text:span><text:span text:style-name="T462"> </text:span><text:span text:style-name="T398">EDUCAÇÃO</text:span></text:p>
          </table:table-cell>
          <table:table-cell table:style-name="Table4.A1" office:value-type="string">
            <text:p text:style-name="P533"><text:span text:style-name="T397">SEME</text:span><text:span text:style-name="T397"/></text:p>
          </table:table-cell>
          <table:table-cell table:style-name="Table4.A1" office:value-type="string">
            <text:p text:style-name="P545"><text:span text:style-name="T393">01</text:span><text:span text:style-name="T412"> </text:span><text:span text:style-name="T433">DIA</text:span></text:p>
          </table:table-cell>
          <table:table-cell table:style-name="Table4.A1" office:value-type="string">
            <text:p text:style-name="P495"><text:span text:style-name="T405">06/08/2026</text:span><text:span text:style-name="T405"/></text:p>
          </table:table-cell>
          <table:table-cell table:style-name="Table4.A1" office:value-type="string">
            <text:p text:style-name="P541"><text:span text:style-name="T406">60347/2026</text:span><text:span text:style-name="T406"/></text:p>
          </table:table-cell>
        </table:table-row>
        <table:table-row table:style-name="Table4.3">
          <table:table-cell table:style-name="Table4.A1" office:value-type="string">
            <text:p text:style-name="P549"><text:span text:style-name="T414">ROSILENE</text:span><text:span text:style-name="T456"> </text:span><text:span text:style-name="T414">DE</text:span><text:span text:style-name="T394"> </text:span><text:span text:style-name="T397">MELLO</text:span><text:span text:style-name="T430"> </text:span><text:span text:style-name="T397">SILVA</text:span></text:p>
          </table:table-cell>
          <table:table-cell table:style-name="Table4.A1" office:value-type="string">
            <text:p text:style-name="P550"><text:span text:style-name="T408">PROF</text:span><text:span text:style-name="T409"> </text:span><text:span text:style-name="T408">PEB</text:span><text:span text:style-name="T410"> </text:span><text:span text:style-name="T424">B</text:span></text:p>
          </table:table-cell>
          <table:table-cell table:style-name="Table4.A1" office:value-type="string">
            <text:p text:style-name="P533"><text:span text:style-name="T397">SEME</text:span><text:span text:style-name="T397"/></text:p>
          </table:table-cell>
          <table:table-cell table:style-name="Table4.A1" office:value-type="string">
            <text:p text:style-name="P545"><text:span text:style-name="T393">01</text:span><text:span text:style-name="T412"> </text:span><text:span text:style-name="T433">DIA</text:span></text:p>
          </table:table-cell>
          <table:table-cell table:style-name="Table4.A1" office:value-type="string">
            <text:p text:style-name="P495"><text:span text:style-name="T405">06/08/2026</text:span><text:span text:style-name="T405"/></text:p>
          </table:table-cell>
          <table:table-cell table:style-name="Table4.A1" office:value-type="string">
            <text:p text:style-name="P541"><text:span text:style-name="T406">60053/2026</text:span><text:span text:style-name="T406"/></text:p>
          </table:table-cell>
        </table:table-row>
        <table:table-row table:style-name="Table4.3">
          <table:table-cell table:style-name="Table4.A1" office:value-type="string">
            <text:p text:style-name="P551"><text:span text:style-name="T400">SABRINA</text:span><text:span text:style-name="T447"> </text:span><text:span text:style-name="T400">SILVA</text:span><text:span text:style-name="T422"> </text:span><text:span text:style-name="T398">NEVES</text:span></text:p>
          </table:table-cell>
          <table:table-cell table:style-name="Table4.A1" office:value-type="string">
            <text:p text:style-name="P552"><text:span text:style-name="T390">AUXILIAR </text:span><text:span text:style-name="T393">DE</text:span><text:span text:style-name="T414"> </text:span><text:span text:style-name="T398">EDUCAÇÃO</text:span></text:p>
          </table:table-cell>
          <table:table-cell table:style-name="Table4.A1" office:value-type="string">
            <text:p text:style-name="P553"><text:span text:style-name="T397">SEME</text:span><text:span text:style-name="T397"/></text:p>
          </table:table-cell>
          <table:table-cell table:style-name="Table4.A1" office:value-type="string">
            <text:p text:style-name="P554"><text:span text:style-name="T415">02</text:span><text:span text:style-name="T431"> </text:span><text:span text:style-name="T404">DIAS</text:span></text:p>
          </table:table-cell>
          <table:table-cell table:style-name="Table4.A1" office:value-type="string">
            <text:p text:style-name="P555"><text:span text:style-name="T405">06/08/2026</text:span><text:span text:style-name="T405"/></text:p>
          </table:table-cell>
          <table:table-cell table:style-name="Table4.A1" office:value-type="string">
            <text:p text:style-name="P257"><text:span text:style-name="T406">60500/2026</text:span><text:span text:style-name="T406"/></text:p>
          </table:table-cell>
        </table:table-row>
        <table:table-row table:style-name="Table4.3">
          <table:table-cell table:style-name="Table4.A1" office:value-type="string">
            <text:p text:style-name="P556"><text:span text:style-name="T400">SANDRA</text:span><text:span text:style-name="T426"> </text:span><text:span text:style-name="T400">SANTIAGO</text:span><text:span text:style-name="T422"> </text:span><text:span text:style-name="T400">AQUINO </text:span><text:span text:style-name="T413">FIM</text:span></text:p>
          </table:table-cell>
          <table:table-cell table:style-name="Table4.A1" office:value-type="string">
            <text:p text:style-name="P557"><text:span text:style-name="T408">PROF</text:span><text:span text:style-name="T410"> </text:span><text:span text:style-name="T408">PEB</text:span><text:span text:style-name="T409"> </text:span><text:span text:style-name="T411">D</text:span></text:p>
          </table:table-cell>
          <table:table-cell table:style-name="Table4.A1" office:value-type="string">
            <text:p text:style-name="P553"><text:span text:style-name="T397">SEME</text:span><text:span text:style-name="T397"/></text:p>
          </table:table-cell>
          <table:table-cell table:style-name="Table4.A1" office:value-type="string">
            <text:p text:style-name="P558"><text:span text:style-name="T390">15</text:span><text:span text:style-name="T460"> </text:span><text:span text:style-name="T414">DIAS</text:span></text:p>
          </table:table-cell>
          <table:table-cell table:style-name="Table4.A1" office:value-type="string">
            <text:p text:style-name="P559"><text:span text:style-name="T406">31/07/2026</text:span><text:span text:style-name="T406"/></text:p>
          </table:table-cell>
          <table:table-cell table:style-name="Table4.A1" office:value-type="string">
            <text:p text:style-name="P257"><text:span text:style-name="T405">59107/2026</text:span><text:span text:style-name="T405"/></text:p>
          </table:table-cell>
        </table:table-row>
        <table:table-row table:style-name="Table4.3">
          <table:table-cell table:style-name="Table4.A1" office:value-type="string">
            <text:p text:style-name="P560"><text:span text:style-name="T400">SAYD </text:span><text:span text:style-name="T418">FARIAS</text:span><text:span text:style-name="T417"> </text:span><text:span text:style-name="T398">DE</text:span><text:span text:style-name="T414"> </text:span><text:span text:style-name="T397">LIMA</text:span></text:p>
          </table:table-cell>
          <table:table-cell table:style-name="Table4.A1" office:value-type="string">
            <text:p text:style-name="P552"><text:span text:style-name="T390">AUXILIAR </text:span><text:span text:style-name="T393">DE</text:span><text:span text:style-name="T414"> </text:span><text:span text:style-name="T400">EDUCAÇÃO</text:span></text:p>
          </table:table-cell>
          <table:table-cell table:style-name="Table4.A1" office:value-type="string">
            <text:p text:style-name="P553"><text:span text:style-name="T397">SEME</text:span><text:span text:style-name="T397"/></text:p>
          </table:table-cell>
          <table:table-cell table:style-name="Table4.A1" office:value-type="string">
            <text:p text:style-name="P253"><text:span text:style-name="T393">01</text:span><text:span text:style-name="T412"> </text:span><text:span text:style-name="T413">DIA</text:span></text:p>
          </table:table-cell>
          <table:table-cell table:style-name="Table4.A1" office:value-type="string">
            <text:p text:style-name="P559"><text:span text:style-name="T406">30/07/2026</text:span><text:span text:style-name="T406"/></text:p>
          </table:table-cell>
          <table:table-cell table:style-name="Table4.A1" office:value-type="string">
            <text:p text:style-name="P257"><text:span text:style-name="T405">58753/2026</text:span><text:span text:style-name="T405"/></text:p>
          </table:table-cell>
        </table:table-row>
        <table:table-row table:style-name="Table4.5">
          <table:table-cell table:style-name="Table4.A1" office:value-type="string">
            <text:p text:style-name="P561"><text:span text:style-name="T390">SIDINEIDA</text:span><text:span text:style-name="T426"> </text:span><text:span text:style-name="T390">DE</text:span><text:span text:style-name="T392"> </text:span><text:span text:style-name="T393">PAULA</text:span><text:span text:style-name="T394"> </text:span><text:span text:style-name="T400">BRETAS</text:span></text:p>
          </table:table-cell>
          <table:table-cell table:style-name="Table4.A1" office:value-type="string">
            <text:p text:style-name="P562"><text:span text:style-name="T400">AUXILIAR</text:span><text:span text:style-name="T397"> </text:span><text:span text:style-name="T398">DE</text:span><text:span text:style-name="T463"> </text:span><text:span text:style-name="T400">SERVIÇOS</text:span><text:span text:style-name="T396"> </text:span><text:span text:style-name="T414">PUBLICOS</text:span><text:span text:style-name="T455"> </text:span><text:span text:style-name="T400">MUNICIPAIS</text:span></text:p>
          </table:table-cell>
          <table:table-cell table:style-name="Table4.A1" office:value-type="string">
            <text:p text:style-name="P563"><text:span text:style-name="T400">SEMUS</text:span><text:span text:style-name="T400"/></text:p>
          </table:table-cell>
          <table:table-cell table:style-name="Table4.A1" office:value-type="string">
            <text:p text:style-name="P564"><text:span text:style-name="T415">02</text:span><text:span text:style-name="T431"> </text:span><text:span text:style-name="T404">DIAS</text:span></text:p>
          </table:table-cell>
          <table:table-cell table:style-name="Table4.A1" office:value-type="string">
            <text:p text:style-name="P565"><text:span text:style-name="T406">03/08/2026</text:span><text:span text:style-name="T406"/></text:p>
          </table:table-cell>
          <table:table-cell table:style-name="Table4.A1" office:value-type="string">
            <text:p text:style-name="P566"><text:span text:style-name="T406">59092/2026</text:span><text:span text:style-name="T406"/></text:p>
          </table:table-cell>
        </table:table-row>
      </table:table>
      <text:p text:style-name="P567"/>
      <text:p text:style-name="P163"/>
      <text:p text:style-name="P163"/>
      <text:p text:style-name="P420"/>
      <text:p text:style-name="P568"><text:span text:style-name="T375">PORTARIA</text:span><text:span text:style-name="T464"> </text:span><text:span text:style-name="T375">Nº</text:span><text:span text:style-name="T464"> </text:span><text:span text:style-name="T377">1.722/2026</text:span></text:p>
      <text:p text:style-name="P569"/>
      <text:h text:style-name="P570" text:outline-level="5"><text:span text:style-name="T465">DISPÕE SOBRE A CONCESSÃO DE REDUÇÃO</text:span><text:span text:style-name="T466"> </text:span><text:span text:style-name="T465">DA</text:span><text:span text:style-name="T466"> </text:span><text:span text:style-name="T465">JORNADA</text:span><text:span text:style-name="T466"> </text:span><text:span text:style-name="T465">DE </text:span><text:span text:style-name="T467">TRABALHO.</text:span></text:h>
      <text:p text:style-name="P571"/>
      <text:p text:style-name="P572"><text:span text:style-name="T176">O</text:span><text:span text:style-name="T468"> <text:s/></text:span><text:span text:style-name="T171">SECRETÁRIO</text:span><text:span text:style-name="T469"> <text:s/></text:span><text:span text:style-name="T171">MUNICIPAL</text:span><text:span text:style-name="T469"> <text:s/></text:span><text:span text:style-name="T378">DE</text:span></text:p>
      <text:p text:style-name="P573"><text:span text:style-name="T171">ADMINISTRAÇÃO </text:span><text:span text:style-name="T176">de Cachoeiro de Itapemirim, Estado do Espírito Santo, no uso de suas atribuições delegadas através dos Decretos nºs. 18.275/2008 e 35.892/2025,</text:span><text:span text:style-name="T177"> </text:span><text:span text:style-name="T171">RESOLVE:</text:span></text:p>
      <text:p text:style-name="P574"/>
      <text:p text:style-name="P575"><text:span text:style-name="T171">Art. 1º </text:span><text:span text:style-name="T176">Considerar autorizado ao servidor abaixo mencionado, </text:span><text:span text:style-name="T186">redução de sua carga horária cotidiana</text:span><text:span text:style-name="T176">, para cuidar de dependente, no período de 12 (doze) meses, tendo em vista o que consta nos processos citados e com base no artigo 9º da Lei nº 7.757/2019, alterado pela Lei nº 8067/2023.</text:span></text:p>
      <text:p text:style-name="P576"/>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row table:style-name="Table5.1">
          <table:table-cell table:style-name="Table5.A1" office:value-type="string">
            <text:p text:style-name="P577"/>
            <text:p text:style-name="P578"><text:span text:style-name="T470">SERVIDOR</text:span><text:span text:style-name="T470"/></text:p>
          </table:table-cell>
          <table:table-cell table:style-name="Table5.A1" office:value-type="string">
            <text:p text:style-name="P577"/>
            <text:p text:style-name="P579"><text:span text:style-name="T470">CARGO</text:span><text:span text:style-name="T470"/></text:p>
          </table:table-cell>
          <table:table-cell table:style-name="Table5.A1" office:value-type="string">
            <text:p text:style-name="P577"/>
            <text:p text:style-name="P580"><text:span text:style-name="T470">LOTAÇÃO</text:span><text:span text:style-name="T470"/></text:p>
          </table:table-cell>
          <table:table-cell table:style-name="Table5.A1" office:value-type="string">
            <text:p text:style-name="P581"><text:span text:style-name="T470">REDUÇÃO</text:span><text:span text:style-name="T471"> </text:span><text:span text:style-name="T470">DA</text:span><text:span text:style-name="T472"> </text:span><text:span text:style-name="T473">JORNADA</text:span><text:span text:style-name="T474"> </text:span><text:span text:style-name="T473">DE</text:span><text:span text:style-name="T472"> </text:span><text:span text:style-name="T470">TRABALHO</text:span></text:p>
          </table:table-cell>
          <table:table-cell table:style-name="Table5.A1" office:value-type="string">
            <text:p text:style-name="P577"/>
            <text:p text:style-name="P582"><text:span text:style-name="T470">PERÍODO</text:span><text:span text:style-name="T470"/></text:p>
          </table:table-cell>
          <table:table-cell table:style-name="Table5.A1" office:value-type="string">
            <text:p text:style-name="P577"/>
            <text:p text:style-name="P583"><text:span text:style-name="T470">PROC.</text:span><text:span text:style-name="T473"> </text:span><text:span text:style-name="T471">N°</text:span></text:p>
          </table:table-cell>
        </table:table-row>
        <table:table-row table:style-name="Table5.2">
          <table:table-cell table:style-name="Table5.A1" office:value-type="string">
            <text:p text:style-name="P584"/>
            <text:p text:style-name="P585"><text:span text:style-name="T475">ARIANE</text:span><text:span text:style-name="T476"> </text:span><text:span text:style-name="T475">ALMEIDA</text:span><text:span text:style-name="T477"> DUARTE</text:span></text:p>
          </table:table-cell>
          <table:table-cell table:style-name="Table5.A1" office:value-type="string">
            <text:p text:style-name="P584"/>
            <text:p text:style-name="P586"><text:span text:style-name="T478">PROFESSOR</text:span><text:span text:style-name="T479"> </text:span><text:span text:style-name="T478">PEB</text:span><text:span text:style-name="T480"> </text:span><text:span text:style-name="T481">B</text:span></text:p>
          </table:table-cell>
          <table:table-cell table:style-name="Table5.A1" office:value-type="string">
            <text:p text:style-name="P584"/>
            <text:p text:style-name="P587"><text:span text:style-name="T482">SEME</text:span><text:span text:style-name="T482"/></text:p>
          </table:table-cell>
          <table:table-cell table:style-name="Table5.A1" office:value-type="string">
            <text:p text:style-name="P584"/>
            <text:p text:style-name="P588"><text:span text:style-name="T483">50%</text:span><text:span text:style-name="T483"/></text:p>
          </table:table-cell>
          <table:table-cell table:style-name="Table5.A1" office:value-type="string">
            <text:p text:style-name="P589"/>
            <text:p text:style-name="P590"><text:span text:style-name="T484">07/05/2026</text:span><text:span text:style-name="T485"> </text:span><text:span text:style-name="T486">a</text:span></text:p>
            <text:p text:style-name="P591"><text:span text:style-name="T484">07/05/2027</text:span><text:span text:style-name="T484"/></text:p>
          </table:table-cell>
          <table:table-cell table:style-name="Table5.A1" office:value-type="string">
            <text:p text:style-name="P584"/>
            <text:p text:style-name="P583"><text:span text:style-name="T487">23225/2026</text:span><text:span text:style-name="T487"/></text:p>
          </table:table-cell>
        </table:table-row>
      </table:table>
      <text:p text:style-name="P592"><text:span text:style-name="T171">Art. 2º </text:span><text:span text:style-name="T176">Esta Portaria entra em vigor na data de sua publicação, revogadas as disposições em contrário.</text:span></text:p>
      <text:p text:style-name="P593"/>
      <text:p text:style-name="P594"><text:span text:style-name="T176">Cachoeiro</text:span><text:span text:style-name="T488"> </text:span><text:span text:style-name="T176">de</text:span><text:span text:style-name="T489"> </text:span><text:span text:style-name="T176">Itapemirim/ES,</text:span><text:span text:style-name="T488"> </text:span><text:span text:style-name="T176">14</text:span><text:span text:style-name="T489"> </text:span><text:span text:style-name="T176">de</text:span><text:span text:style-name="T489"> </text:span><text:span text:style-name="T176">agosto</text:span><text:span text:style-name="T488"> </text:span><text:span text:style-name="T176">de</text:span><text:span text:style-name="T489"> </text:span><text:span text:style-name="T192">2026.</text:span></text:p>
      <text:p text:style-name="P173"/>
      <text:p text:style-name="P595"/>
      <text:h text:style-name="P596" text:outline-level="5">ROGÉRIO<text:span text:style-name="T490"> </text:span>DA<text:span text:style-name="T491"> </text:span>SILVA<text:span text:style-name="T490"> </text:span><text:span text:style-name="T175">ATHAYDE</text:span></text:h>
      <text:p text:style-name="P597"><text:span text:style-name="T171">Secretário</text:span><text:span text:style-name="T492"> </text:span><text:span text:style-name="T171">Municipal</text:span><text:span text:style-name="T492"> </text:span><text:span text:style-name="T171">de</text:span><text:span text:style-name="T493"> </text:span><text:span text:style-name="T197">Administração</text:span></text:p>
      <text:p text:style-name="P598"/>
      <text:p text:style-name="P163"/>
      <text:p text:style-name="P163"/>
      <text:p text:style-name="P163"/>
      <text:p text:style-name="P163"/>
      <text:p text:style-name="P163"/>
      <text:p text:style-name="P163"/>
      <text:p text:style-name="P163"/>
      <text:p text:style-name="P163"/>
      <text:p text:style-name="P163"/>
      <text:p text:style-name="P163"/>
      <text:p text:style-name="P599"/>
      <text:p text:style-name="P600"><draw:frame draw:style-name="fr2" draw:name="Image115" text:anchor-type="char" svg:x="0.4925in" svg:y="-1.8543in" svg:width="7.7756in" svg:height="1.3874in" draw:z-index="181"><draw:image xlink:href="Pictures/1000000100000357000000987348AE88.png" xlink:type="simple" xlink:show="embed" xlink:actuate="onLoad" draw:mime-type="image/png"/></draw:frame><text:span text:style-name="T375">PORTARIA</text:span><text:span text:style-name="T494"> </text:span><text:span text:style-name="T375">N°</text:span><text:span text:style-name="T495"> </text:span><text:span text:style-name="T377">1.727/2026</text:span></text:p>
      <text:p text:style-name="P571"/>
      <text:h text:style-name="P601" text:outline-level="5"><text:span text:style-name="T465">DISPÕE SOBRE INSTAURAÇÃO DE </text:span><text:span text:style-name="T467">PROCESSO</text:span><text:span text:style-name="T465"><text:tab/></text:span><text:span text:style-name="T467">ADMINISTRATIVO DISCIPLINAR.</text:span></text:h>
      <text:p text:style-name="P415"/>
      <text:p text:style-name="P602"><text:span text:style-name="T496">O</text:span><text:span text:style-name="T497"> <text:s/></text:span><text:span text:style-name="T171">SECRETÁRIO</text:span><text:span text:style-name="T498"> <text:s/></text:span><text:span text:style-name="T171">MUNICIPAL</text:span><text:span text:style-name="T499"> <text:s/></text:span><text:span text:style-name="T378">DE</text:span></text:p>
      <text:p text:style-name="P603"><text:span text:style-name="T171">ADMINISTRAÇÃO </text:span><text:span text:style-name="T176">de Cachoeiro de Itapemirim, Estado do Espírito Santo, no uso de suas atribuições delegadas através dos Decretos nºs. 18.275/2008 e 35.892/2025, tendo em vista o que</text:span><text:span text:style-name="T383"> </text:span><text:span text:style-name="T176">consta no processo nº</text:span><text:span text:style-name="T177"> </text:span><text:span text:style-name="T171">22164/2026,</text:span></text:p>
      <text:p text:style-name="P604"/>
      <text:h text:style-name="P605" text:outline-level="5">RESOLVE:</text:h>
      <text:p text:style-name="P163"/>
      <text:p text:style-name="P420"/>
      <text:p text:style-name="P606"><text:span text:style-name="T500">Art. 1º </text:span><text:span text:style-name="T496">Prorrogar a </text:span><text:span text:style-name="T501">Portaria nº 811/2026</text:span><text:span text:style-name="T496">, referente à instauração de Processo Administrativo Disciplinar,</text:span><text:span text:style-name="T502"> </text:span><text:span text:style-name="T496">pelo</text:span><text:span text:style-name="T502"> </text:span><text:span text:style-name="T496">período</text:span><text:span text:style-name="T502"> </text:span><text:span text:style-name="T496">de</text:span><text:span text:style-name="T502"> </text:span><text:span text:style-name="T496">120</text:span><text:span text:style-name="T502"> </text:span><text:span text:style-name="T496">(cento</text:span><text:span text:style-name="T502"> </text:span><text:span text:style-name="T496">e</text:span><text:span text:style-name="T502"> </text:span><text:span text:style-name="T496">vinte)</text:span><text:span text:style-name="T502"> </text:span><text:span text:style-name="T496">dias,</text:span><text:span text:style-name="T502"> </text:span><text:span text:style-name="T496">a</text:span><text:span text:style-name="T502"> </text:span><text:span text:style-name="T496">partir</text:span><text:span text:style-name="T502"> </text:span><text:span text:style-name="T496">de 21 de agosto de 2026, conforme o artigo 10 da Lei nº 4.891/1999.</text:span></text:p>
      <text:p text:style-name="P221"/>
      <text:p text:style-name="P607"><text:span text:style-name="T500">Art.</text:span><text:span text:style-name="T503"> </text:span><text:span text:style-name="T500">2º</text:span><text:span text:style-name="T504"> </text:span><text:span text:style-name="T496">Esta</text:span><text:span text:style-name="T505"> </text:span><text:span text:style-name="T496">Portaria</text:span><text:span text:style-name="T506"> </text:span><text:span text:style-name="T496">entra</text:span><text:span text:style-name="T505"> </text:span><text:span text:style-name="T496">em</text:span><text:span text:style-name="T505"> </text:span><text:span text:style-name="T496">vigor</text:span><text:span text:style-name="T506"> </text:span><text:span text:style-name="T507">na</text:span></text:p>
      <text:p text:style-name="P608"><text:span text:style-name="T496">data</text:span><text:span text:style-name="T508"> </text:span><text:span text:style-name="T496">de</text:span><text:span text:style-name="T508"> </text:span><text:span text:style-name="T496">sua</text:span><text:span text:style-name="T508"> publicação.</text:span></text:p>
      <text:p text:style-name="P173"/>
      <text:p text:style-name="P169"/>
      <text:p text:style-name="P609"><text:span text:style-name="T496">Cachoeiro</text:span><text:span text:style-name="T509"> </text:span><text:span text:style-name="T496">de</text:span><text:span text:style-name="T510"> </text:span><text:span text:style-name="T496">Itapemirim/ES,</text:span><text:span text:style-name="T510"> </text:span><text:span text:style-name="T496">17</text:span><text:span text:style-name="T507"> </text:span><text:span text:style-name="T496">de</text:span><text:span text:style-name="T510"> </text:span><text:span text:style-name="T496">agosto</text:span><text:span text:style-name="T510"> </text:span><text:span text:style-name="T496">de</text:span><text:span text:style-name="T510"> </text:span><text:span text:style-name="T508">2026.</text:span></text:p>
      <text:p text:style-name="P173"/>
      <text:p text:style-name="P173"/>
      <text:p text:style-name="P423"/>
      <text:h text:style-name="P610" text:outline-level="5"><text:span text:style-name="T465">ROGÉRIO</text:span><text:span text:style-name="T467"> </text:span><text:span text:style-name="T465">DA</text:span><text:span text:style-name="T467"> </text:span><text:span text:style-name="T465">SILVA</text:span><text:span text:style-name="T467"> ATHAYDE</text:span></text:h>
      <text:p text:style-name="P611"><text:span text:style-name="T500">Secretário</text:span><text:span text:style-name="T511"> </text:span><text:span text:style-name="T500">Municipal</text:span><text:span text:style-name="T511"> </text:span><text:span text:style-name="T500">de</text:span><text:span text:style-name="T512"> Administração</text:span></text:p>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2"/>
      <text:p text:style-name="P613"/>
      <text:p text:style-name="P614"><draw:frame draw:style-name="fr10" draw:name="Image 241" text:anchor-type="char" svg:x="3.7902in" svg:y="-0.2937in" svg:width="0.6866in" svg:height="0.6189in" draw:z-index="20"><draw:image xlink:href="Pictures/10000001000000840000007752069C51.png" xlink:type="simple" xlink:show="embed" xlink:actuate="onLoad" draw:mime-type="image/png"/></draw:frame><text:span text:style-name="T513">D.O.</text:span><text:span text:style-name="T514"> </text:span><text:span text:style-name="T513">PREFEITURA</text:span><text:span text:style-name="T515"> </text:span><text:span text:style-name="T513">MUNICIPAL</text:span><text:span text:style-name="T516"> </text:span><text:span text:style-name="T513">DE</text:span><text:span text:style-name="T517"> </text:span><text:span text:style-name="T518">CACHOEIRO</text:span><text:span text:style-name="T513"><text:tab/></text:span><text:span text:style-name="T519">19</text:span></text:p>
      <text:p text:style-name="P615"/>
      <text:p text:style-name="P616"/>
      <text:p text:style-name="P617"/>
      <text:p text:style-name="P618"><text:span text:style-name="T520">PORTARIA</text:span><text:span text:style-name="T521"> </text:span><text:span text:style-name="T520">Nº</text:span><text:span text:style-name="T521"> </text:span><text:span text:style-name="T522">1.728/2026</text:span></text:p>
      <text:p text:style-name="P619"/>
      <text:p text:style-name="P620"><text:span text:style-name="T523">DESIGNA</text:span><text:span text:style-name="T524"><text:tab/></text:span><text:span text:style-name="T523">SERVIDOR</text:span><text:span text:style-name="T524"><text:tab/></text:span><text:span text:style-name="T525">PARA </text:span><text:span text:style-name="T524">ACOMPANHAMENTO E FISCALIZAÇÃO DA EXECUÇÃO DE CONTRATO FIRMADO NO </text:span><text:span text:style-name="T523">MUNICÍPIO.</text:span></text:p>
      <text:p text:style-name="P621"/>
      <text:p text:style-name="P622"><text:span text:style-name="T526">O</text:span><text:span text:style-name="T527"> <text:s text:c="2"/></text:span><text:span text:style-name="T524">SECRETÁRIO</text:span><text:span text:style-name="T528"> <text:s text:c="2"/></text:span><text:span text:style-name="T524">MUNICIPAL</text:span><text:span text:style-name="T529"> <text:s text:c="2"/></text:span><text:span text:style-name="T530">DE</text:span></text:p>
      <text:p text:style-name="P623"><text:span text:style-name="T524">ADMINISTRAÇÃO </text:span><text:span text:style-name="T526">de Cachoeiro de</text:span><text:span text:style-name="T531"> </text:span><text:span text:style-name="T526">Itapemirim, Estado do Espírito Santo, no uso de suas atribuições delegadas através dos</text:span><text:span text:style-name="T531"> </text:span><text:span text:style-name="T526">Decretos nºs. 18.275/2008 e 35.892/2025, </text:span><text:span text:style-name="T532">resolve:</text:span></text:p>
      <text:p text:style-name="P624"/>
      <text:p text:style-name="P625"><text:span text:style-name="T524">Art.</text:span><text:span text:style-name="T533"> </text:span><text:span text:style-name="T524">1º</text:span><text:span text:style-name="T534"> </text:span><text:span text:style-name="T526">Designar</text:span><text:span text:style-name="T535"> </text:span><text:span text:style-name="T526">a</text:span><text:span text:style-name="T535"> </text:span><text:span text:style-name="T526">servidora</text:span><text:span text:style-name="T536"> </text:span><text:span text:style-name="T524">THAMARA</text:span><text:span text:style-name="T537"> </text:span><text:span text:style-name="T530">DOS</text:span></text:p>
      <text:p text:style-name="P626"><text:span text:style-name="T524">SANTOS POLONINI ERINGER</text:span><text:span text:style-name="T526">, lotada na SEMAD, para o acompanhamento e</text:span><text:span text:style-name="T531"> </text:span><text:span text:style-name="T526">a fiscalização da execução dos serviços constantes no contrato descrito abaixo.</text:span></text:p>
      <text:p text:style-name="P627"/>
      <table:table table:name="Table6" table:style-name="Table6">
        <table:table-column table:style-name="Table6.A"/>
        <table:table-column table:style-name="Table6.B"/>
        <table:table-column table:style-name="Table6.C"/>
        <table:table-column table:style-name="Table6.D"/>
        <table:table-row table:style-name="Table6.1">
          <table:table-cell table:style-name="Table6.A1" office:value-type="string">
            <text:p text:style-name="P628"><text:span text:style-name="T477">CONTRATO</text:span><text:span text:style-name="T477"/></text:p>
          </table:table-cell>
          <table:table-cell table:style-name="Table6.A1" office:value-type="string">
            <text:p text:style-name="P629"><text:span text:style-name="T477">CONTRATADA</text:span><text:span text:style-name="T477"/></text:p>
          </table:table-cell>
          <table:table-cell table:style-name="Table6.A1" office:value-type="string">
            <text:p text:style-name="P630"><text:span text:style-name="T477">OBJETO</text:span><text:span text:style-name="T477"/></text:p>
          </table:table-cell>
          <table:table-cell table:style-name="Table6.A1" office:value-type="string">
            <text:p text:style-name="P631"><text:span text:style-name="T475">PROC.</text:span><text:span text:style-name="T476"> </text:span><text:span text:style-name="T538">Nº</text:span></text:p>
          </table:table-cell>
        </table:table-row>
        <table:table-row table:style-name="Table6.2">
          <table:table-cell table:style-name="Table6.A1" office:value-type="string">
            <text:p text:style-name="P632"/>
            <text:p text:style-name="P632"/>
            <text:p text:style-name="P633"/>
            <text:p text:style-name="P634"><text:span text:style-name="T475">Nº</text:span><text:span text:style-name="T539"> </text:span><text:span text:style-name="T475">218/2026</text:span><text:span text:style-name="T540"> </text:span><text:span text:style-name="T477">12/08/2026</text:span></text:p>
          </table:table-cell>
          <table:table-cell table:style-name="Table6.A1" office:value-type="string">
            <text:p text:style-name="P632"/>
            <text:p text:style-name="P632"/>
            <text:p text:style-name="P632"/>
            <text:p text:style-name="P635"/>
            <text:p text:style-name="P636"><text:span text:style-name="T478">BANCO</text:span><text:span text:style-name="T541"> </text:span><text:span text:style-name="T478">DIGIO</text:span><text:span text:style-name="T479"> </text:span><text:span text:style-name="T541">S.A.</text:span></text:p>
          </table:table-cell>
          <table:table-cell table:style-name="Table6.A1" office:value-type="string">
            <text:p text:style-name="P637"><text:span text:style-name="T478">Prestação de serviços na concessão de crédito pessoal</text:span><text:span text:style-name="T542"> </text:span><text:span text:style-name="T478">(empréstimo e/ou financiamento), mediante</text:span><text:span text:style-name="T543"> </text:span><text:span text:style-name="T478">consignação em folha de pagamento, em condições</text:span><text:span text:style-name="T542"> </text:span><text:span text:style-name="T478">especiais, em redução de juros em comparação aos</text:span><text:span text:style-name="T542"> </text:span><text:span text:style-name="T478">praticados no mercado, aos servidores públicos de</text:span><text:span text:style-name="T542"> </text:span><text:span text:style-name="T478">vínculo</text:span><text:span text:style-name="T541"> </text:span><text:span text:style-name="T478">efetivo,</text:span><text:span text:style-name="T541"> </text:span><text:span text:style-name="T478">cargo</text:span><text:span text:style-name="T541"> </text:span><text:span text:style-name="T478">em</text:span><text:span text:style-name="T541"> </text:span><text:span text:style-name="T478">comissão,</text:span><text:span text:style-name="T541"> </text:span><text:span text:style-name="T478">estatutário,</text:span><text:span text:style-name="T541"> </text:span><text:span text:style-name="T478">celetista</text:span><text:span text:style-name="T542"> </text:span><text:span text:style-name="T478">e contrato temporário administrativo da Prefeitura</text:span><text:span text:style-name="T542"> </text:span><text:span text:style-name="T478">Municipal de Cachoeiro de Itapemirim, que se regerá</text:span><text:span text:style-name="T542"> </text:span><text:span text:style-name="T478">pela Lei Federal nº 14.133/2021</text:span></text:p>
          </table:table-cell>
          <table:table-cell table:style-name="Table6.A1" office:value-type="string">
            <text:p text:style-name="P632"/>
            <text:p text:style-name="P632"/>
            <text:p text:style-name="P632"/>
            <text:p text:style-name="P635"/>
            <text:p text:style-name="P638"><text:span text:style-name="T477">100191/2025</text:span><text:span text:style-name="T477"/></text:p>
          </table:table-cell>
        </table:table-row>
      </table:table>
      <text:p text:style-name="P624"/>
      <text:p text:style-name="P639"><text:span text:style-name="T524">Art.</text:span><text:span text:style-name="T544"> </text:span><text:span text:style-name="T524">2°</text:span><text:span text:style-name="T544"> </text:span><text:span text:style-name="T526">Caberá</text:span><text:span text:style-name="T532"> </text:span><text:span text:style-name="T526">ao</text:span><text:span text:style-name="T532"> </text:span><text:span text:style-name="T526">fiscal</text:span><text:span text:style-name="T532"> </text:span><text:span text:style-name="T526">do</text:span><text:span text:style-name="T532"> </text:span><text:span text:style-name="T526">contrato</text:span><text:span text:style-name="T532"> </text:span><text:span text:style-name="T526">e,</text:span><text:span text:style-name="T532"> </text:span><text:span text:style-name="T526">nos</text:span><text:span text:style-name="T532"> </text:span><text:span text:style-name="T526">seus afastamentos e seus impedimentos legais, ao seu substituto, em especial:</text:span></text:p>
      <text:list text:style-name="WWNum2">
        <text:list-item>
          <text:p text:style-name="P640"><text:span text:style-name="T545">- Prestar apoio técnico e operacional ao gestor do contrato com informações pertinentes às suas competências;</text:span><text:span text:style-name="T545"/></text:p>
        </text:list-item>
        <text:list-item>
          <text:p text:style-name="P641"><text:span text:style-name="T545">- Anotar no histórico de gerenciamento do contrato todas as ocorrências relacionadas à execução do contrato, com a descrição do que for necessário para a regularização das faltas ou dos defeitos observados;</text:span><text:span text:style-name="T545"/></text:p>
        </text:list-item>
        <text:list-item>
          <text:p text:style-name="P642"><text:span text:style-name="T545">- Emitir notificações para a correção de rotinas ou de qualquer</text:span><text:span text:style-name="T546"> </text:span><text:span text:style-name="T545">inexatidão</text:span><text:span text:style-name="T546"> </text:span><text:span text:style-name="T545">ou</text:span><text:span text:style-name="T546"> </text:span><text:span text:style-name="T545">irregularidade</text:span><text:span text:style-name="T546"> </text:span><text:span text:style-name="T545">constatada,</text:span><text:span text:style-name="T546"> </text:span><text:span text:style-name="T545">com</text:span><text:span text:style-name="T546"> </text:span><text:span text:style-name="T545">a</text:span><text:span text:style-name="T546"> </text:span><text:span text:style-name="T545">definição</text:span><text:span text:style-name="T546"> </text:span><text:span text:style-name="T545">de</text:span><text:span text:style-name="T546"> </text:span><text:span text:style-name="T545">prazo para a correção;</text:span></text:p>
        </text:list-item>
        <text:list-item>
          <text:p text:style-name="P643"><text:span text:style-name="T545">- Informar ao gestor do contato, em tempo hábil, a situação que demandar decisão ou adoção de medidas que ultrapassem a sua competência, para que adote as medidas necessárias e saneadoras, se for o </text:span><text:span text:style-name="T547">caso;</text:span></text:p>
        </text:list-item>
        <text:list-item>
          <text:p text:style-name="P644"><text:span text:style-name="T545">- Comunicar imediatamente ao gestor do contrato quaisquer ocorrências que possam inviabilizar a execução do contrato nas datas </text:span><text:span text:style-name="T547">estabelecidas;</text:span></text:p>
        </text:list-item>
      </text:list>
      <text:p text:style-name="P645"/>
      <text:p text:style-name="P646"/>
      <text:p text:style-name="P646"/>
      <text:p text:style-name="P646"/>
      <text:p text:style-name="P646"/>
      <text:p text:style-name="P646"/>
      <text:p text:style-name="P646"/>
      <text:p text:style-name="P646"/>
      <text:p text:style-name="P646"/>
      <text:p text:style-name="P646"/>
      <text:p text:style-name="P646"/>
      <text:p text:style-name="P646"/>
      <text:p text:style-name="P647"/>
      <text:list text:continue-numbering="true" text:style-name="WWNum2">
        <text:list-item>
          <text:p text:style-name="P648"><draw:frame draw:style-name="fr6" draw:name="Image 251" text:anchor-type="char" svg:x="0.4937in" svg:y="-1.8244in" svg:width="7.7736in" svg:height="1.3681in" draw:z-index="139"><draw:image xlink:href="Pictures/10000000000009180000019B2F5AA03B.png" xlink:type="simple" xlink:show="embed" xlink:actuate="onLoad" draw:mime-type="image/png"/></draw:frame><text:span text:style-name="T548">- Fiscalizar a execução do contrato para que sejam</text:span><text:span text:style-name="T549"> </text:span><text:span text:style-name="T548">cumpridas as condições estabelecidas, de modo a assegurar os melhores resultados para a administração, com a conferência das notas fiscais e das documentações exigidas para o pagamento e, após o ateste, que certifica o recebimento</text:span><text:span text:style-name="T550"> </text:span><text:span text:style-name="T548">provisório, encaminhar ao gestor de contrato para ratificação;</text:span></text:p>
        </text:list-item>
        <text:list-item>
          <text:p text:style-name="P649"><text:span text:style-name="T548">-</text:span><text:span text:style-name="T550"> </text:span><text:span text:style-name="T548">Comunicar</text:span><text:span text:style-name="T550"> </text:span><text:span text:style-name="T548">ao</text:span><text:span text:style-name="T550"> </text:span><text:span text:style-name="T548">gestor</text:span><text:span text:style-name="T550"> </text:span><text:span text:style-name="T548">do contrato, em tempo hábil,</text:span><text:span text:style-name="T550"> </text:span><text:span text:style-name="T548">o término</text:span><text:span text:style-name="T550"> </text:span><text:span text:style-name="T548">do</text:span><text:span text:style-name="T550"> </text:span><text:span text:style-name="T548">contrato</text:span><text:span text:style-name="T550"> </text:span><text:span text:style-name="T548">sob</text:span><text:span text:style-name="T550"> </text:span><text:span text:style-name="T548">sua</text:span><text:span text:style-name="T550"> </text:span><text:span text:style-name="T548">responsabilidade,</text:span><text:span text:style-name="T550"> </text:span><text:span text:style-name="T548">com</text:span><text:span text:style-name="T550"> </text:span><text:span text:style-name="T548">vistas</text:span><text:span text:style-name="T550"> </text:span><text:span text:style-name="T551">à</text:span><text:span text:style-name="T552"> </text:span><text:span text:style-name="T548">renovação tempestiva</text:span><text:span text:style-name="T550"> </text:span><text:span text:style-name="T548">ou </text:span><text:span text:style-name="T551">à </text:span><text:span text:style-name="T548">prorrogação</text:span><text:span text:style-name="T550"> </text:span><text:span text:style-name="T548">contratual;</text:span></text:p>
        </text:list-item>
        <text:list-item>
          <text:p text:style-name="P650"><text:span text:style-name="T548">- Participar da atualização do relatório de riscos durante a fase de gestão do contrato, em conjunto com o fiscal administrativo e com o setorial, conforme o disposto no inciso </text:span><text:span text:style-name="T553">VII </text:span><text:span text:style-name="T548">do art. 20;</text:span></text:p>
        </text:list-item>
        <text:list-item>
          <text:p text:style-name="P651"><text:span text:style-name="T554">- </text:span><text:span text:style-name="T548">Auxiliar o gestor do contrato com as informações necessárias, na elaboração do documento comprobatório da avaliação realizada na fiscalização do cumprimento de obrigações assumidas pelo contratado, conforme o disposto no inciso </text:span><text:span text:style-name="T553">VIII </text:span><text:span text:style-name="T548">do art. 20; e</text:span></text:p>
        </text:list-item>
        <text:list-item>
          <text:p text:style-name="P652"><text:span text:style-name="T555">- </text:span><text:span text:style-name="T548">Realizar o recebimento provisório do objeto do contrato referido no art. 24,</text:span></text:p>
        </text:list-item>
      </text:list>
      <text:p text:style-name="P653"><text:span text:style-name="T556">Art. 3º </text:span><text:span text:style-name="T557">O fiscal nomeado deverá providenciar cópia do contrato, do edital, do projeto básico ou do termo de referência, da proposta</text:span><text:span text:style-name="T558"> </text:span><text:span text:style-name="T557">da</text:span><text:span text:style-name="T558"> </text:span><text:span text:style-name="T557">empresa</text:span><text:span text:style-name="T558"> </text:span><text:span text:style-name="T557">vencedora</text:span><text:span text:style-name="T558"> </text:span><text:span text:style-name="T557">da</text:span><text:span text:style-name="T558"> </text:span><text:span text:style-name="T557">licitação,</text:span><text:span text:style-name="T558"> </text:span><text:span text:style-name="T557">sem</text:span><text:span text:style-name="T558"> </text:span><text:span text:style-name="T557">prejuízo</text:span><text:span text:style-name="T558"> </text:span><text:span text:style-name="T557">de</text:span><text:span text:style-name="T558"> </text:span><text:span text:style-name="T557">outros documentos que entender necessários ao exercício da fiscalização.</text:span></text:p>
      <text:p text:style-name="P654"><text:span text:style-name="T556">Art. 4º </text:span><text:span text:style-name="T557">Em caso de dúvidas, lacunas ou omissões, deverá ser observada a disciplina constante do Decreto Municipal n° 33.881/2025,</text:span><text:span text:style-name="T559"> </text:span><text:span text:style-name="T557">que</text:span><text:span text:style-name="T560"> </text:span><text:span text:style-name="T557">regulamenta</text:span><text:span text:style-name="T558"> </text:span><text:span text:style-name="T557">a</text:span><text:span text:style-name="T561"> </text:span><text:span text:style-name="T557">atuação</text:span><text:span text:style-name="T562"> </text:span><text:span text:style-name="T557">do agente</text:span><text:span text:style-name="T563"> </text:span><text:span text:style-name="T557">de contratação,</text:span><text:span text:style-name="T558"> </text:span><text:span text:style-name="T557">da</text:span><text:span text:style-name="T560"> </text:span><text:span text:style-name="T557">equipe de apoio, da comissão de contratação, bem como dos gestores e fiscais de contratos, no âmbito da Administração Pública Direta e Indireta do Município de Cachoeiro de Itapemirim, além de estabelecer</text:span><text:span text:style-name="T558"> </text:span><text:span text:style-name="T557">outras providências correlatas.</text:span></text:p>
      <text:p text:style-name="Text_20_body"/>
      <text:p text:style-name="P655"/>
      <text:p text:style-name="P656"><text:span text:style-name="T556">Art. 5° </text:span><text:span text:style-name="T557">Esta portaria entra em vigor na data de sua publicação e ficam revogadas as disposições em contrário</text:span><text:span text:style-name="T564">.</text:span></text:p>
      <text:p text:style-name="Text_20_body"/>
      <text:p text:style-name="P657"/>
      <text:p text:style-name="P658"><text:span text:style-name="T565">Cachoeiro</text:span><text:span text:style-name="T566"> </text:span><text:span text:style-name="T565">de</text:span><text:span text:style-name="T567"> </text:span><text:span text:style-name="T565">Itapemirim/ES,</text:span><text:span text:style-name="T568"> </text:span><text:span text:style-name="T565">17</text:span><text:span text:style-name="T567"> </text:span><text:span text:style-name="T565">de</text:span><text:span text:style-name="T567"> </text:span><text:span text:style-name="T565">agosto</text:span><text:span text:style-name="T569"> </text:span><text:span text:style-name="T565">de</text:span><text:span text:style-name="T570"> </text:span><text:span text:style-name="T571">2026.</text:span></text:p>
      <text:p text:style-name="Text_20_body"/>
      <text:p text:style-name="P659"/>
      <text:h text:style-name="P660" text:outline-level="6"><text:span text:style-name="T572">ROGÉRIO</text:span><text:span text:style-name="T573"> </text:span><text:span text:style-name="T572">DA</text:span><text:span text:style-name="T574"> </text:span><text:span text:style-name="T572">SILVA</text:span><text:span text:style-name="T575"> </text:span><text:span text:style-name="T576">ATHAYDE</text:span></text:h>
      <text:h text:style-name="P661" text:outline-level="7"><text:span text:style-name="T577">Secretário</text:span><text:span text:style-name="T578"> </text:span><text:span text:style-name="T577">Municipal</text:span><text:span text:style-name="T579"> </text:span><text:span text:style-name="T577">de</text:span><text:span text:style-name="T579"> </text:span><text:span text:style-name="T580">Administração</text:span></text:h>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3"/>
      <text:p text:style-name="P664"><draw:frame draw:style-name="fr10" draw:name="Image 252" text:anchor-type="char" svg:x="3.7965in" svg:y="-0.2937in" svg:width="0.6945in" svg:height="0.6138in" draw:z-index="22"><draw:image xlink:href="Pictures/10000000000000D0000000B830B1DD11.jpg" xlink:type="simple" xlink:show="embed" xlink:actuate="onLoad" draw:mime-type="image/jpeg"/></draw:frame><text:span text:style-name="T581">D</text:span><text:span text:style-name="T582">.</text:span><text:span text:style-name="T581">O</text:span><text:span text:style-name="T582">.</text:span><text:span text:style-name="T583"> </text:span><text:span text:style-name="T581">PREFEITURA</text:span><text:span text:style-name="T584"> </text:span><text:span text:style-name="T581">MUNICIPAL</text:span><text:span text:style-name="T585"> </text:span><text:span text:style-name="T581">DE</text:span><text:span text:style-name="T586"> </text:span><text:span text:style-name="T587">CACHOEIRO</text:span><text:span text:style-name="T581"><text:tab/></text:span><text:span text:style-name="T519">21</text:span></text:p>
      <text:p text:style-name="P665"><text:span text:style-name="T375">PORTARIA</text:span><text:span text:style-name="T464"> </text:span><text:span text:style-name="T375">Nº</text:span><text:span text:style-name="T464"> </text:span><text:span text:style-name="T377">1.729/2026</text:span></text:p>
      <text:p text:style-name="P569"/>
      <text:h text:style-name="P666" text:outline-level="5">DISPÕE SOBRE CONCESSÃO DE PROGRESSÃO HORIZONTAL.</text:h>
      <text:p text:style-name="P667"/>
      <text:p text:style-name="P668"><text:span text:style-name="T176">O</text:span><text:span text:style-name="T468"> <text:s/></text:span><text:span text:style-name="T171">SECRETÁRIO</text:span><text:span text:style-name="T588"> <text:s/></text:span><text:span text:style-name="T171">MUNICIPAL</text:span><text:span text:style-name="T589"> <text:s/></text:span><text:span text:style-name="T378">DE</text:span></text:p>
      <text:p text:style-name="P669"><text:span text:style-name="T171">ADMINISTRAÇÃO </text:span><text:span text:style-name="T176">de Cachoeiro de Itapemirim, Estado do Espírito Santo, no uso de suas atribuições delegadas através dos Decretos nºs. 18.275/2008 e 35.892/2025,tendo em vista o que consta no processo nº </text:span><text:span text:style-name="T171">74176/2025,</text:span></text:p>
      <text:h text:style-name="P670" text:outline-level="5">RESOLVE:</text:h>
      <text:p text:style-name="P671"/>
      <text:p text:style-name="P672"><text:span text:style-name="T171">Art. 1º </text:span><text:span text:style-name="T176">Retificar a </text:span><text:span text:style-name="T171">Portaria nº</text:span><text:span text:style-name="T590"> </text:span><text:span text:style-name="T171">844/2012, </text:span><text:span text:style-name="T176">referente à concessão de </text:span><text:span text:style-name="T171">PROGRESSÃO HORIZONTAL </text:span><text:span text:style-name="T176">à servidora </text:span><text:span text:style-name="T171">SYNTIA DE MENEZES BAZETH MION, </text:span><text:span text:style-name="T176">PROF PEB B, lotada na SEME,</text:span><text:span text:style-name="T177"> </text:span><text:span text:style-name="T176">passando a constar da seguinte forma:</text:span></text:p>
      <text:p text:style-name="P673"/>
      <table:table table:name="Table7" table:style-name="Table7">
        <table:table-column table:style-name="Table7.A"/>
        <table:table-column table:style-name="Table7.B"/>
        <table:table-column table:style-name="Table7.C"/>
        <table:table-column table:style-name="Table7.D"/>
        <table:table-row table:style-name="Table7.1">
          <table:table-cell table:style-name="Table7.A1" office:value-type="string">
            <text:p text:style-name="P674"/>
            <text:p text:style-name="P675"><text:span text:style-name="T477">Biênio</text:span><text:span text:style-name="T477"/></text:p>
          </table:table-cell>
          <table:table-cell table:style-name="Table7.A1" office:value-type="string">
            <text:p text:style-name="P674"/>
            <text:p text:style-name="P676"><text:span text:style-name="T538">Referência</text:span><text:span text:style-name="T591"> </text:span><text:span text:style-name="T477">Anterior</text:span></text:p>
          </table:table-cell>
          <table:table-cell table:style-name="Table7.A1" office:value-type="string">
            <text:p text:style-name="P674"/>
            <text:p text:style-name="P677"><text:span text:style-name="T477">Promovida</text:span><text:span text:style-name="T592"> </text:span><text:span text:style-name="T593">para</text:span></text:p>
          </table:table-cell>
          <table:table-cell table:style-name="Table7.A1" office:value-type="string">
            <text:p text:style-name="P674"/>
            <text:p text:style-name="P678"><text:span text:style-name="T593">Data</text:span><text:span text:style-name="T476"> </text:span><text:span text:style-name="T538">jus</text:span></text:p>
          </table:table-cell>
        </table:table-row>
        <table:table-row table:style-name="Table7.2">
          <table:table-cell table:style-name="Table7.A2" office:value-type="string">
            <text:p text:style-name="P679"/>
            <text:p text:style-name="P680"><text:span text:style-name="T477">2010/2012</text:span><text:span text:style-name="T477"/></text:p>
          </table:table-cell>
          <table:table-cell table:style-name="Table7.B2" office:value-type="string">
            <text:p text:style-name="P679"/>
            <text:p text:style-name="P681"><text:span text:style-name="T481">F</text:span><text:span text:style-name="T481"/></text:p>
          </table:table-cell>
          <table:table-cell table:style-name="Table7.C2" office:value-type="string">
            <text:p text:style-name="P679"/>
            <text:p text:style-name="P681"><text:span text:style-name="T481">G</text:span><text:span text:style-name="T481"/></text:p>
          </table:table-cell>
          <table:table-cell table:style-name="Table7.D2" office:value-type="string">
            <text:p text:style-name="P679"/>
            <text:p text:style-name="P682"><text:span text:style-name="T480">04/05/2012</text:span><text:span text:style-name="T480"/></text:p>
          </table:table-cell>
        </table:table-row>
      </table:table>
      <text:p text:style-name="P683"/>
      <text:p text:style-name="P684"><text:span text:style-name="T171">Art. 2º </text:span><text:span text:style-name="T176">Esta Portaria entra em vigor na data de sua publicação, revogadas as disposições em contrário.</text:span></text:p>
      <text:p text:style-name="P173"/>
      <text:p text:style-name="P685"/>
      <text:p text:style-name="P686"><text:span text:style-name="T176">Cachoeiro</text:span><text:span text:style-name="T489"> </text:span><text:span text:style-name="T176">de</text:span><text:span text:style-name="T489"> </text:span><text:span text:style-name="T176">Itapemirim/ES,</text:span><text:span text:style-name="T594"> </text:span><text:span text:style-name="T176">17</text:span><text:span text:style-name="T489"> </text:span><text:span text:style-name="T176">de</text:span><text:span text:style-name="T594"> </text:span><text:span text:style-name="T176">agosto</text:span><text:span text:style-name="T594"> </text:span><text:span text:style-name="T176">de</text:span><text:span text:style-name="T489"> </text:span><text:span text:style-name="T192">2026.</text:span></text:p>
      <text:p text:style-name="P173"/>
      <text:p text:style-name="P173"/>
      <text:p text:style-name="P687"/>
      <text:h text:style-name="P688" text:outline-level="5">ROGÉRIO<text:span text:style-name="T490"> </text:span>DA<text:span text:style-name="T491"> </text:span>SILVA<text:span text:style-name="T490"> </text:span><text:span text:style-name="T175">ATHAYDE</text:span></text:h>
      <text:p text:style-name="P689"><text:span text:style-name="T171">Secretário</text:span><text:span text:style-name="T492"> </text:span><text:span text:style-name="T171">Municipal</text:span><text:span text:style-name="T492"> </text:span><text:span text:style-name="T171">de</text:span><text:span text:style-name="T493"> </text:span><text:span text:style-name="T197">Administração</text:span></text:p>
      <text:p text:style-name="P690"/>
      <text:p text:style-name="P691"/>
      <text:p text:style-name="P692"/>
      <text:p text:style-name="P693"><text:span text:style-name="T87">PORTARIA</text:span><text:span text:style-name="T89"> </text:span><text:span text:style-name="T87">Nº</text:span><text:span text:style-name="T89"> </text:span><text:span text:style-name="T90">1.730/</text:span><text:span text:style-name="T595">2026</text:span></text:p>
      <text:p text:style-name="P694"/>
      <text:h text:style-name="P695" text:outline-level="6"><text:span text:style-name="T596">DISPÕE SOBRE CONCESSÃO DE BENEFÍCIO AUXÍLIO-DOENÇA E DÁ OUTRAS PROVIDÊNCIAS</text:span><text:span text:style-name="T597">.</text:span></text:h>
      <text:p text:style-name="P696"/>
      <text:p text:style-name="P697"><text:span text:style-name="T598">O</text:span><text:span text:style-name="T599"> <text:s text:c="2"/></text:span><text:span text:style-name="T600">SECRETÁRIO</text:span><text:span text:style-name="T601"> <text:s text:c="2"/></text:span><text:span text:style-name="T600">MUNICIPAL</text:span><text:span text:style-name="T601"> <text:s text:c="2"/></text:span><text:span text:style-name="T602">DE</text:span></text:p>
      <text:p text:style-name="P698"><text:span text:style-name="T603">ADMINISTRAÇÃO </text:span><text:span text:style-name="T604">de Cachoeiro de Itapemirim, Estado do Espírito Santo, no uso de suas atribuições delegadas através dos Decretos nºs. 18.275/2008 e 35.892/2025,</text:span></text:p>
      <text:p text:style-name="P696"/>
      <text:h text:style-name="P699" text:outline-level="6">RESOLVE:</text:h>
      <text:p text:style-name="P694"/>
      <text:h text:style-name="P700" text:outline-level="7"><text:span text:style-name="T605">Art.</text:span><text:span text:style-name="T465"><text:tab/></text:span><text:span text:style-name="T606">1º</text:span><text:span text:style-name="T465"><text:tab/></text:span><text:span text:style-name="T607">PRORROGAR</text:span><text:span text:style-name="T465"><text:tab/></text:span><text:span text:style-name="T608">o</text:span><text:span text:style-name="T609"><text:tab/></text:span><text:span text:style-name="T607">BENEFÍCIO</text:span></text:h>
      <text:p text:style-name="P701"><text:span text:style-name="T603">AUXÍLIO-DOENÇA </text:span><text:span text:style-name="T604">concedido aos servidores constantes na relação anexa, nos períodos descritos, de acordo com laudo médico e perícia de atestado deferidos pela MEDTRAB Medicina e Segurança do Trabalho (Grupo</text:span><text:span text:style-name="T610"> </text:span><text:span text:style-name="T604">Innovar),</text:span><text:span text:style-name="T611"> </text:span><text:span text:style-name="T604">nos</text:span><text:span text:style-name="T610"> </text:span><text:span text:style-name="T604">termos</text:span><text:span text:style-name="T612"> </text:span><text:span text:style-name="T604">do</text:span><text:span text:style-name="T610"> </text:span><text:span text:style-name="T604">artigo</text:span><text:span text:style-name="T613"> </text:span><text:span text:style-name="T604">2º</text:span><text:span text:style-name="T610"> </text:span><text:span text:style-name="T604">da</text:span><text:span text:style-name="T612"> </text:span><text:span text:style-name="T604">Lei nº</text:span><text:span text:style-name="T612"> </text:span><text:span text:style-name="T604">7859/2020</text:span><text:span text:style-name="T610"> </text:span><text:span text:style-name="T604">e</text:span><text:span text:style-name="T610"> </text:span><text:span text:style-name="T604">Decreto nº. 29.111/2019.</text:span></text:p>
      <text:p text:style-name="P646"/>
      <text:p text:style-name="P702"/>
      <text:p text:style-name="P703"><text:span text:style-name="T614">Art.</text:span><text:span text:style-name="T615"> </text:span><text:span text:style-name="T614">2º</text:span><text:span text:style-name="T616"> </text:span><text:span text:style-name="T617">Esta</text:span><text:span text:style-name="T618"> </text:span><text:span text:style-name="T617">Portaria</text:span><text:span text:style-name="T619"> </text:span><text:span text:style-name="T617">entra</text:span><text:span text:style-name="T620"> </text:span><text:span text:style-name="T617">em</text:span><text:span text:style-name="T618"> </text:span><text:span text:style-name="T617">vigor</text:span><text:span text:style-name="T618"> </text:span><text:span text:style-name="T617">na</text:span><text:span text:style-name="T621"> </text:span><text:span text:style-name="T622">data</text:span></text:p>
      <text:p text:style-name="P704"><text:span text:style-name="T617">de</text:span><text:span text:style-name="T622"> </text:span><text:span text:style-name="T617">sua</text:span><text:span text:style-name="T622"> </text:span><text:span text:style-name="T623">publicação.</text:span></text:p>
      <text:p text:style-name="P705"/>
      <text:p text:style-name="P706"><text:span text:style-name="T604">Cachoeiro</text:span><text:span text:style-name="T624"> </text:span><text:span text:style-name="T604">de</text:span><text:span text:style-name="T625"> </text:span><text:span text:style-name="T604">Itapemirim/ES,</text:span><text:span text:style-name="T625"> </text:span><text:span text:style-name="T604">17</text:span><text:span text:style-name="T626"> </text:span><text:span text:style-name="T604">de</text:span><text:span text:style-name="T627"> </text:span><text:span text:style-name="T604">agosto</text:span><text:span text:style-name="T626"> </text:span><text:span text:style-name="T604">de</text:span><text:span text:style-name="T627"> </text:span><text:span text:style-name="T610">2026.</text:span></text:p>
      <text:p text:style-name="P646"/>
      <text:p text:style-name="P707"/>
      <text:h text:style-name="P708" text:outline-level="6"><text:span text:style-name="T596">ROGÉRIO</text:span><text:span text:style-name="T628"> </text:span><text:span text:style-name="T596">DA</text:span><text:span text:style-name="T628"> </text:span><text:span text:style-name="T596">SILVA</text:span><text:span text:style-name="T629"> </text:span><text:span text:style-name="T607">ATHAYDE</text:span></text:h>
      <text:h text:style-name="P709" text:outline-level="7"><text:span text:style-name="T596">Secretário</text:span><text:span text:style-name="T630"> </text:span><text:span text:style-name="T596">Municipal</text:span><text:span text:style-name="T630"> </text:span><text:span text:style-name="T596">de</text:span><text:span text:style-name="T630"> </text:span><text:span text:style-name="T607">Administração</text:span></text:h>
      <text:p text:style-name="P710"/>
      <text:p text:style-name="P711"/>
      <text:p text:style-name="P712"/>
      <text:p text:style-name="P713"><draw:frame draw:style-name="fr8" draw:name="Image8" text:anchor-type="as-char" svg:width="2.6571in" svg:height="0.122in" draw:z-index="437"><draw:image xlink:href="Pictures/10000001000001240000000D7DB9C031.png" xlink:type="simple" xlink:show="embed" xlink:actuate="onLoad" draw:mime-type="image/png"/></draw:frame></text:p>
      <text:p text:style-name="P714"/>
      <table:table table:name="Table8" table:style-name="Table8">
        <table:table-column table:style-name="Table8.A"/>
        <table:table-column table:style-name="Table8.B"/>
        <table:table-column table:style-name="Table8.C"/>
        <table:table-column table:style-name="Table8.D"/>
        <table:table-column table:style-name="Table8.E"/>
        <table:table-column table:style-name="Table8.F"/>
        <table:table-row table:style-name="Table8.1">
          <table:table-cell table:style-name="Table8.A1" office:value-type="string">
            <text:p text:style-name="P715"/>
            <text:p text:style-name="P716"><draw:frame draw:style-name="fr3" draw:name="Image 274" text:anchor-type="as-char" svg:width="0.4992in" svg:height="0.052in" draw:z-index="438"><draw:image xlink:href="Pictures/10000001000000600000000AA605D052.png" xlink:type="simple" xlink:show="embed" xlink:actuate="onLoad" draw:mime-type="image/png"/></draw:frame></text:p>
          </table:table-cell>
          <table:table-cell table:style-name="Table8.A1" office:value-type="string">
            <text:p text:style-name="P715"/>
            <text:p text:style-name="P717"><draw:frame draw:style-name="fr8" draw:name="Image9" text:anchor-type="as-char" svg:width="0.2638in" svg:height="0.052in" draw:z-index="439"><draw:image xlink:href="Pictures/100000010000001D00000005562AF313.png" xlink:type="simple" xlink:show="embed" xlink:actuate="onLoad" draw:mime-type="image/png"/></draw:frame></text:p>
          </table:table-cell>
          <table:table-cell table:style-name="Table8.A1" office:value-type="string">
            <text:p text:style-name="P718"/>
            <text:p text:style-name="P719"><draw:frame draw:style-name="fr3" draw:name="Image 277" text:anchor-type="as-char" svg:width="0.3528in" svg:height="0.0799in" draw:z-index="440"><draw:image xlink:href="Pictures/1000000100000044000000104FE1033D.png" xlink:type="simple" xlink:show="embed" xlink:actuate="onLoad" draw:mime-type="image/png"/></draw:frame></text:p>
          </table:table-cell>
          <table:table-cell table:style-name="Table8.A1" office:value-type="string">
            <text:p text:style-name="P718"/>
            <text:p text:style-name="P720"><draw:frame draw:style-name="fr3" draw:name="Image 278" text:anchor-type="as-char" svg:width="0.3701in" svg:height="0.0799in" draw:z-index="441"><draw:image xlink:href="Pictures/100000010000004800000010C37894E7.png" xlink:type="simple" xlink:show="embed" xlink:actuate="onLoad" draw:mime-type="image/png"/></draw:frame></text:p>
          </table:table-cell>
          <table:table-cell table:style-name="Table8.A1" office:value-type="string">
            <text:p text:style-name="P721"/>
            <text:p text:style-name="P722"><draw:frame draw:style-name="fr3" draw:name="Image 279" text:anchor-type="as-char" svg:width="0.2728in" svg:height="0.0701in" draw:z-index="442"><draw:image xlink:href="Pictures/10000001000000340000000DAE10C7FC.png" xlink:type="simple" xlink:show="embed" xlink:actuate="onLoad" draw:mime-type="image/png"/></draw:frame></text:p>
          </table:table-cell>
          <table:table-cell table:style-name="Table8.A1" office:value-type="string">
            <text:p text:style-name="P715"/>
            <text:p text:style-name="P723"><draw:frame draw:style-name="fr8" draw:name="Image10" text:anchor-type="as-char" svg:width="0.3516in" svg:height="0.052in" draw:z-index="443"><draw:image xlink:href="Pictures/1000000100000026000000056F82B0BA.png" xlink:type="simple" xlink:show="embed" xlink:actuate="onLoad" draw:mime-type="image/png"/></draw:frame></text:p>
          </table:table-cell>
        </table:table-row>
        <table:table-row table:style-name="Table8.2">
          <table:table-cell table:style-name="Table8.A1" office:value-type="string">
            <text:p text:style-name="P724"/>
            <text:p text:style-name="P725"><draw:frame draw:style-name="fr3" draw:name="Image 282" text:anchor-type="as-char" svg:width="1.0126in" svg:height="0.0717in" draw:z-index="444"><draw:image xlink:href="Pictures/10000001000000C10000000E259E8739.png" xlink:type="simple" xlink:show="embed" xlink:actuate="onLoad" draw:mime-type="image/png"/></draw:frame></text:p>
          </table:table-cell>
          <table:table-cell table:style-name="Table8.A1" office:value-type="string">
            <text:p text:style-name="P726"/>
            <text:p text:style-name="P727"><draw:frame draw:style-name="fr8" draw:name="Image11" text:anchor-type="as-char" svg:width="0.1693in" svg:height="0.052in" draw:z-index="445"><draw:image xlink:href="Pictures/10000001000000120000000520E8B607.png" xlink:type="simple" xlink:show="embed" xlink:actuate="onLoad" draw:mime-type="image/png"/></draw:frame></text:p>
          </table:table-cell>
          <table:table-cell table:style-name="Table8.A1" office:value-type="string">
            <text:p text:style-name="P726"/>
            <text:p text:style-name="P728"><draw:frame draw:style-name="fr8" draw:name="Image12" text:anchor-type="as-char" svg:width="0.25in" svg:height="0.052in" draw:z-index="446"><draw:image xlink:href="Pictures/100000010000001B00000005D857C237.png" xlink:type="simple" xlink:show="embed" xlink:actuate="onLoad" draw:mime-type="image/png"/></draw:frame></text:p>
          </table:table-cell>
          <table:table-cell table:style-name="Table8.A1" office:value-type="string">
            <text:p text:style-name="P726"/>
            <text:p text:style-name="P729"><draw:frame draw:style-name="fr8" draw:name="Image13" text:anchor-type="as-char" svg:width="0.2819in" svg:height="0.052in" draw:z-index="447"><draw:image xlink:href="Pictures/100000010000001F00000005C57A872D.png" xlink:type="simple" xlink:show="embed" xlink:actuate="onLoad" draw:mime-type="image/png"/></draw:frame></text:p>
          </table:table-cell>
          <table:table-cell table:style-name="Table8.A1" office:value-type="string">
            <text:p text:style-name="P730"/>
            <text:p text:style-name="P731"><draw:frame draw:style-name="fr3" draw:name="Image 289" text:anchor-type="as-char" svg:width="0.402in" svg:height="0.0626in" draw:z-index="448"><draw:image xlink:href="Pictures/100000010000004E0000000CE565EA0F.png" xlink:type="simple" xlink:show="embed" xlink:actuate="onLoad" draw:mime-type="image/png"/></draw:frame></text:p>
          </table:table-cell>
          <table:table-cell table:style-name="Table8.A1" office:value-type="string">
            <text:p text:style-name="P730"/>
            <text:p text:style-name="P732"><draw:frame draw:style-name="fr3" draw:name="Image 290" text:anchor-type="as-char" svg:width="0.4161in" svg:height="0.0626in" draw:z-index="449"><draw:image xlink:href="Pictures/10000001000000500000000C841AC5A9.png" xlink:type="simple" xlink:show="embed" xlink:actuate="onLoad" draw:mime-type="image/png"/></draw:frame></text:p>
          </table:table-cell>
        </table:table-row>
        <table:table-row table:style-name="Table8.3">
          <table:table-cell table:style-name="Table8.A1" office:value-type="string">
            <text:p text:style-name="P733"/>
            <text:p text:style-name="P734"><draw:frame draw:style-name="fr3" draw:name="Image 291" text:anchor-type="as-char" svg:width="1.0126in" svg:height="0.1354in" draw:z-index="450"><draw:image xlink:href="Pictures/10000001000000C40000001A67281397.png" xlink:type="simple" xlink:show="embed" xlink:actuate="onLoad" draw:mime-type="image/png"/></draw:frame></text:p>
          </table:table-cell>
          <table:table-cell table:style-name="Table8.A1" office:value-type="string">
            <text:p text:style-name="P733"/>
            <text:p text:style-name="P735"><draw:frame draw:style-name="fr3" draw:name="Image 292" text:anchor-type="as-char" svg:width="0.7917in" svg:height="0.1354in" draw:z-index="451"><draw:image xlink:href="Pictures/10000001000000990000001AB3EE636C.png" xlink:type="simple" xlink:show="embed" xlink:actuate="onLoad" draw:mime-type="image/png"/></draw:frame></text:p>
          </table:table-cell>
          <table:table-cell table:style-name="Table8.A1" office:value-type="string">
            <text:p text:style-name="P736"/>
            <text:p text:style-name="P737"><draw:frame draw:style-name="fr8" draw:name="Image14" text:anchor-type="as-char" svg:width="0.2382in" svg:height="0.052in" draw:z-index="452"><draw:image xlink:href="Pictures/100000010000001A00000005E8C73033.png" xlink:type="simple" xlink:show="embed" xlink:actuate="onLoad" draw:mime-type="image/png"/></draw:frame></text:p>
          </table:table-cell>
          <table:table-cell table:style-name="Table8.A1" office:value-type="string">
            <text:p text:style-name="P736"/>
            <text:p text:style-name="P738"><draw:frame draw:style-name="fr8" draw:name="Image15" text:anchor-type="as-char" svg:width="0.2791in" svg:height="0.052in" draw:z-index="453"><draw:image xlink:href="Pictures/100000010000001E00000005C6D29299.png" xlink:type="simple" xlink:show="embed" xlink:actuate="onLoad" draw:mime-type="image/png"/></draw:frame></text:p>
          </table:table-cell>
          <table:table-cell table:style-name="Table8.A1" office:value-type="string">
            <text:p text:style-name="P718"/>
            <text:p text:style-name="P739"><draw:frame draw:style-name="fr3" draw:name="Image 297" text:anchor-type="as-char" svg:width="0.3972in" svg:height="0.0626in" draw:z-index="454"><draw:image xlink:href="Pictures/100000010000004D0000000CCAA1DE4F.png" xlink:type="simple" xlink:show="embed" xlink:actuate="onLoad" draw:mime-type="image/png"/></draw:frame></text:p>
          </table:table-cell>
          <table:table-cell table:style-name="Table8.A1" office:value-type="string">
            <text:p text:style-name="P718"/>
            <text:p text:style-name="P740"><draw:frame draw:style-name="fr3" draw:name="Image 298" text:anchor-type="as-char" svg:width="0.4154in" svg:height="0.0626in" draw:z-index="455"><draw:image xlink:href="Pictures/10000001000000500000000C887AA506.png" xlink:type="simple" xlink:show="embed" xlink:actuate="onLoad" draw:mime-type="image/png"/></draw:frame></text:p>
          </table:table-cell>
        </table:table-row>
        <table:table-row table:style-name="Table8.4">
          <table:table-cell table:style-name="Table8.A1" office:value-type="string">
            <text:p text:style-name="P741"/>
            <text:p text:style-name="P742"><draw:frame draw:style-name="fr3" draw:name="Image 299" text:anchor-type="as-char" svg:width="0.9102in" svg:height="0.148in" draw:z-index="456"><draw:image xlink:href="Pictures/10000001000000B10000001DE5EB2191.png" xlink:type="simple" xlink:show="embed" xlink:actuate="onLoad" draw:mime-type="image/png"/></draw:frame></text:p>
          </table:table-cell>
          <table:table-cell table:style-name="Table8.A1" office:value-type="string">
            <text:p text:style-name="P743"/>
            <text:p text:style-name="P744"><draw:frame draw:style-name="fr8" draw:name="Image17" text:anchor-type="as-char" svg:width="0.4028in" svg:height="0.052in" draw:z-index="457"><draw:image xlink:href="Pictures/100000010000002C0000000571AC6A47.png" xlink:type="simple" xlink:show="embed" xlink:actuate="onLoad" draw:mime-type="image/png"/></draw:frame></text:p>
          </table:table-cell>
          <table:table-cell table:style-name="Table8.A1" office:value-type="string">
            <text:p text:style-name="P743"/>
            <text:p text:style-name="P745"><draw:frame draw:style-name="fr8" draw:name="Image18" text:anchor-type="as-char" svg:width="0.1846in" svg:height="0.052in" draw:z-index="458"><draw:image xlink:href="Pictures/100000010000001400000005ED01B966.png" xlink:type="simple" xlink:show="embed" xlink:actuate="onLoad" draw:mime-type="image/png"/></draw:frame></text:p>
          </table:table-cell>
          <table:table-cell table:style-name="Table8.A1" office:value-type="string">
            <text:p text:style-name="P743"/>
            <text:p text:style-name="P746"><draw:frame draw:style-name="fr8" draw:name="Image20" text:anchor-type="as-char" svg:width="0.2807in" svg:height="0.052in" draw:z-index="459"><draw:image xlink:href="Pictures/100000010000001E00000005B5C420E0.png" xlink:type="simple" xlink:show="embed" xlink:actuate="onLoad" draw:mime-type="image/png"/></draw:frame></text:p>
          </table:table-cell>
          <table:table-cell table:style-name="Table8.A1" office:value-type="string">
            <text:p text:style-name="P736"/>
            <text:p text:style-name="P739"><draw:frame draw:style-name="fr3" draw:name="Image 306" text:anchor-type="as-char" svg:width="0.3972in" svg:height="0.0626in" draw:z-index="460"><draw:image xlink:href="Pictures/100000010000004D0000000C7534E966.png" xlink:type="simple" xlink:show="embed" xlink:actuate="onLoad" draw:mime-type="image/png"/></draw:frame></text:p>
          </table:table-cell>
          <table:table-cell table:style-name="Table8.A1" office:value-type="string">
            <text:p text:style-name="P736"/>
            <text:p text:style-name="P732"><draw:frame draw:style-name="fr3" draw:name="Image 307" text:anchor-type="as-char" svg:width="0.4161in" svg:height="0.0626in" draw:z-index="461"><draw:image xlink:href="Pictures/10000001000000500000000CDF206214.png" xlink:type="simple" xlink:show="embed" xlink:actuate="onLoad" draw:mime-type="image/png"/></draw:frame></text:p>
          </table:table-cell>
        </table:table-row>
        <table:table-row table:style-name="Table8.4">
          <table:table-cell table:style-name="Table8.A1" office:value-type="string">
            <text:p text:style-name="P741"/>
            <text:p text:style-name="P747"><draw:frame draw:style-name="fr3" draw:name="Image 308" text:anchor-type="as-char" svg:width="0.8307in" svg:height="0.1354in" draw:z-index="462"><draw:image xlink:href="Pictures/100000010000009F0000001AC0BC8E87.png" xlink:type="simple" xlink:show="embed" xlink:actuate="onLoad" draw:mime-type="image/png"/></draw:frame></text:p>
          </table:table-cell>
          <table:table-cell table:style-name="Table8.A1" office:value-type="string">
            <text:p text:style-name="P743"/>
            <text:p text:style-name="P748"><draw:frame draw:style-name="fr8" draw:name="Image21" text:anchor-type="as-char" svg:width="0.4071in" svg:height="0.052in" draw:z-index="463"><draw:image xlink:href="Pictures/100000010000002C00000005F4FA3C14.png" xlink:type="simple" xlink:show="embed" xlink:actuate="onLoad" draw:mime-type="image/png"/></draw:frame></text:p>
          </table:table-cell>
          <table:table-cell table:style-name="Table8.A1" office:value-type="string">
            <text:p text:style-name="P743"/>
            <text:p text:style-name="P745"><draw:frame draw:style-name="fr8" draw:name="Image22" text:anchor-type="as-char" svg:width="0.1846in" svg:height="0.052in" draw:z-index="464"><draw:image xlink:href="Pictures/100000010000001400000005AE1EAE81.png" xlink:type="simple" xlink:show="embed" xlink:actuate="onLoad" draw:mime-type="image/png"/></draw:frame></text:p>
          </table:table-cell>
          <table:table-cell table:style-name="Table8.A1" office:value-type="string">
            <text:p text:style-name="P743"/>
            <text:p text:style-name="P749"><draw:frame draw:style-name="fr8" draw:name="Image23" text:anchor-type="as-char" svg:width="0.3193in" svg:height="0.052in" draw:z-index="465"><draw:image xlink:href="Pictures/100000010000002300000005A6894BA0.png" xlink:type="simple" xlink:show="embed" xlink:actuate="onLoad" draw:mime-type="image/png"/></draw:frame></text:p>
          </table:table-cell>
          <table:table-cell table:style-name="Table8.A1" office:value-type="string">
            <text:p text:style-name="P736"/>
            <text:p text:style-name="P750"><draw:frame draw:style-name="fr3" draw:name="Image 315" text:anchor-type="as-char" svg:width="0.402in" svg:height="0.0626in" draw:z-index="466"><draw:image xlink:href="Pictures/100000010000004E0000000C26FA113E.png" xlink:type="simple" xlink:show="embed" xlink:actuate="onLoad" draw:mime-type="image/png"/></draw:frame></text:p>
          </table:table-cell>
          <table:table-cell table:style-name="Table8.A1" office:value-type="string">
            <text:p text:style-name="P736"/>
            <text:p text:style-name="P751"><draw:frame draw:style-name="fr8" draw:name="Image24" text:anchor-type="as-char" svg:width="0.4201in" svg:height="0.0634in" draw:z-index="467"><draw:image xlink:href="Pictures/100000010000002E00000006DA4555DB.png" xlink:type="simple" xlink:show="embed" xlink:actuate="onLoad" draw:mime-type="image/png"/></draw:frame></text:p>
          </table:table-cell>
        </table:table-row>
        <table:table-row table:style-name="Table8.6">
          <table:table-cell table:style-name="Table8.A1" office:value-type="string">
            <text:p text:style-name="P752"/>
            <text:p text:style-name="P753"><draw:frame draw:style-name="fr3" draw:name="Image 318" text:anchor-type="as-char" svg:width="0.9563in" svg:height="0.0717in" draw:z-index="468"><draw:image xlink:href="Pictures/10000001000000B70000000EDF3DD5BC.png" xlink:type="simple" xlink:show="embed" xlink:actuate="onLoad" draw:mime-type="image/png"/></draw:frame></text:p>
          </table:table-cell>
          <table:table-cell table:style-name="Table8.A1" office:value-type="string">
            <text:p text:style-name="P730"/>
            <text:p text:style-name="P754"><draw:frame draw:style-name="fr8" draw:name="Image25" text:anchor-type="as-char" svg:width="0.4146in" svg:height="0.052in" draw:z-index="469"><draw:image xlink:href="Pictures/100000010000002D0000000535EE083E.png" xlink:type="simple" xlink:show="embed" xlink:actuate="onLoad" draw:mime-type="image/png"/></draw:frame></text:p>
          </table:table-cell>
          <table:table-cell table:style-name="Table8.A1" office:value-type="string">
            <text:p text:style-name="P730"/>
            <text:p text:style-name="P755"><draw:frame draw:style-name="fr8" draw:name="Image26" text:anchor-type="as-char" svg:width="0.2807in" svg:height="0.052in" draw:z-index="470"><draw:image xlink:href="Pictures/100000010000001E00000005A673856A.png" xlink:type="simple" xlink:show="embed" xlink:actuate="onLoad" draw:mime-type="image/png"/></draw:frame></text:p>
          </table:table-cell>
          <table:table-cell table:style-name="Table8.A1" office:value-type="string">
            <text:p text:style-name="P730"/>
            <text:p text:style-name="P746"><draw:frame draw:style-name="fr8" draw:name="Image27" text:anchor-type="as-char" svg:width="0.2807in" svg:height="0.052in" draw:z-index="471"><draw:image xlink:href="Pictures/100000010000001E00000005AF2AD712.png" xlink:type="simple" xlink:show="embed" xlink:actuate="onLoad" draw:mime-type="image/png"/></draw:frame></text:p>
          </table:table-cell>
          <table:table-cell table:style-name="Table8.A1" office:value-type="string">
            <text:p text:style-name="P756"/>
            <text:p text:style-name="P757"><draw:frame draw:style-name="fr3" draw:name="Image 325" text:anchor-type="as-char" svg:width="0.4008in" svg:height="0.0626in" draw:z-index="472"><draw:image xlink:href="Pictures/100000010000004D0000000C9102E9F3.png" xlink:type="simple" xlink:show="embed" xlink:actuate="onLoad" draw:mime-type="image/png"/></draw:frame></text:p>
          </table:table-cell>
          <table:table-cell table:style-name="Table8.A1" office:value-type="string">
            <text:p text:style-name="P756"/>
            <text:p text:style-name="P751"><draw:frame draw:style-name="fr3" draw:name="Image 326" text:anchor-type="as-char" svg:width="0.4189in" svg:height="0.0626in" draw:z-index="473"><draw:image xlink:href="Pictures/10000001000000510000000C85BD7E6A.png" xlink:type="simple" xlink:show="embed" xlink:actuate="onLoad" draw:mime-type="image/png"/></draw:frame></text:p>
          </table:table-cell>
        </table:table-row>
        <table:table-row table:style-name="Table8.6">
          <table:table-cell table:style-name="Table8.A1" office:value-type="string">
            <text:p text:style-name="P726"/>
            <text:p text:style-name="P758"><draw:frame draw:style-name="fr3" draw:name="Image 327" text:anchor-type="as-char" svg:width="1.0634in" svg:height="0.052in" draw:z-index="474"><draw:image xlink:href="Pictures/10000001000000CC0000000A0F0B3FBE.png" xlink:type="simple" xlink:show="embed" xlink:actuate="onLoad" draw:mime-type="image/png"/></draw:frame></text:p>
          </table:table-cell>
          <table:table-cell table:style-name="Table8.A1" office:value-type="string">
            <text:p text:style-name="P726"/>
            <text:p text:style-name="P759"><draw:frame draw:style-name="fr8" draw:name="Image28" text:anchor-type="as-char" svg:width="0.6201in" svg:height="0.052in" draw:z-index="475"><draw:image xlink:href="Pictures/100000010000004400000005E51030F5.png" xlink:type="simple" xlink:show="embed" xlink:actuate="onLoad" draw:mime-type="image/png"/></draw:frame></text:p>
          </table:table-cell>
          <table:table-cell table:style-name="Table8.A1" office:value-type="string">
            <text:p text:style-name="P726"/>
            <text:p text:style-name="P760"><draw:frame draw:style-name="fr8" draw:name="Image29" text:anchor-type="as-char" svg:width="0.2925in" svg:height="0.052in" draw:z-index="476"><draw:image xlink:href="Pictures/10000001000000200000000522CDDDA0.png" xlink:type="simple" xlink:show="embed" xlink:actuate="onLoad" draw:mime-type="image/png"/></draw:frame></text:p>
          </table:table-cell>
          <table:table-cell table:style-name="Table8.A1" office:value-type="string">
            <text:p text:style-name="P726"/>
            <text:p text:style-name="P729"><draw:frame draw:style-name="fr8" draw:name="Image30" text:anchor-type="as-char" svg:width="0.2819in" svg:height="0.052in" draw:z-index="477"><draw:image xlink:href="Pictures/100000010000001F00000005A30053B2.png" xlink:type="simple" xlink:show="embed" xlink:actuate="onLoad" draw:mime-type="image/png"/></draw:frame></text:p>
          </table:table-cell>
          <table:table-cell table:style-name="Table8.A1" office:value-type="string">
            <text:p text:style-name="P730"/>
            <text:p text:style-name="P761"><draw:frame draw:style-name="fr3" draw:name="Image 334" text:anchor-type="as-char" svg:width="0.4035in" svg:height="0.0626in" draw:z-index="478"><draw:image xlink:href="Pictures/100000010000004E0000000C51C5B6DA.png" xlink:type="simple" xlink:show="embed" xlink:actuate="onLoad" draw:mime-type="image/png"/></draw:frame></text:p>
          </table:table-cell>
          <table:table-cell table:style-name="Table8.A1" office:value-type="string">
            <text:p text:style-name="P730"/>
            <text:p text:style-name="P740"><draw:frame draw:style-name="fr3" draw:name="Image 335" text:anchor-type="as-char" svg:width="0.4154in" svg:height="0.0626in" draw:z-index="479"><draw:image xlink:href="Pictures/10000001000000500000000C341EC235.png" xlink:type="simple" xlink:show="embed" xlink:actuate="onLoad" draw:mime-type="image/png"/></draw:frame></text:p>
          </table:table-cell>
        </table:table-row>
        <table:table-row table:style-name="Table8.6">
          <table:table-cell table:style-name="Table8.A1" office:value-type="string">
            <text:p text:style-name="P724"/>
            <text:p text:style-name="P762"><draw:frame draw:style-name="fr3" draw:name="Image 336" text:anchor-type="as-char" svg:width="1.139in" svg:height="0.0701in" draw:z-index="480"><draw:image xlink:href="Pictures/10000001000000DD0000000D5C2996CD.png" xlink:type="simple" xlink:show="embed" xlink:actuate="onLoad" draw:mime-type="image/png"/></draw:frame></text:p>
          </table:table-cell>
          <table:table-cell table:style-name="Table8.A1" office:value-type="string">
            <text:p text:style-name="P726"/>
            <text:p text:style-name="P763"><draw:frame draw:style-name="fr8" draw:name="Image31" text:anchor-type="as-char" svg:width="0.2028in" svg:height="0.052in" draw:z-index="481"><draw:image xlink:href="Pictures/1000000100000016000000051213E1E7.png" xlink:type="simple" xlink:show="embed" xlink:actuate="onLoad" draw:mime-type="image/png"/></draw:frame></text:p>
          </table:table-cell>
          <table:table-cell table:style-name="Table8.A1" office:value-type="string">
            <text:p text:style-name="P726"/>
            <text:p text:style-name="P764"><draw:frame draw:style-name="fr8" draw:name="Image32" text:anchor-type="as-char" svg:width="0.1839in" svg:height="0.052in" draw:z-index="482"><draw:image xlink:href="Pictures/1000000100000014000000051E954D1C.png" xlink:type="simple" xlink:show="embed" xlink:actuate="onLoad" draw:mime-type="image/png"/></draw:frame></text:p>
          </table:table-cell>
          <table:table-cell table:style-name="Table8.A1" office:value-type="string">
            <text:p text:style-name="P726"/>
            <text:p text:style-name="P749"><draw:frame draw:style-name="fr8" draw:name="Image33" text:anchor-type="as-char" svg:width="0.3193in" svg:height="0.052in" draw:z-index="483"><draw:image xlink:href="Pictures/1000000100000023000000050CBEA59B.png" xlink:type="simple" xlink:show="embed" xlink:actuate="onLoad" draw:mime-type="image/png"/></draw:frame></text:p>
          </table:table-cell>
          <table:table-cell table:style-name="Table8.A1" office:value-type="string">
            <text:p text:style-name="P730"/>
            <text:p text:style-name="P750"><draw:frame draw:style-name="fr3" draw:name="Image 343" text:anchor-type="as-char" svg:width="0.402in" svg:height="0.0626in" draw:z-index="484"><draw:image xlink:href="Pictures/100000010000004E0000000C0BC89973.png" xlink:type="simple" xlink:show="embed" xlink:actuate="onLoad" draw:mime-type="image/png"/></draw:frame></text:p>
          </table:table-cell>
          <table:table-cell table:style-name="Table8.A1" office:value-type="string">
            <text:p text:style-name="P730"/>
            <text:p text:style-name="P740"><draw:frame draw:style-name="fr3" draw:name="Image 344" text:anchor-type="as-char" svg:width="0.4154in" svg:height="0.0626in" draw:z-index="485"><draw:image xlink:href="Pictures/10000001000000500000000CD5181176.png" xlink:type="simple" xlink:show="embed" xlink:actuate="onLoad" draw:mime-type="image/png"/></draw:frame></text:p>
          </table:table-cell>
        </table:table-row>
        <table:table-row table:style-name="Table8.2">
          <table:table-cell table:style-name="Table8.A1" office:value-type="string">
            <text:p text:style-name="P765"/>
            <text:p text:style-name="P766"><draw:frame draw:style-name="fr3" draw:name="Image 345" text:anchor-type="as-char" svg:width="1.1638in" svg:height="0.052in" draw:z-index="486"><draw:image xlink:href="Pictures/10000001000000DF0000000AF04C66C2.png" xlink:type="simple" xlink:show="embed" xlink:actuate="onLoad" draw:mime-type="image/png"/></draw:frame></text:p>
          </table:table-cell>
          <table:table-cell table:style-name="Table8.A1" office:value-type="string">
            <text:p text:style-name="P765"/>
            <text:p text:style-name="P754"><draw:frame draw:style-name="fr8" draw:name="Image34" text:anchor-type="as-char" svg:width="0.4146in" svg:height="0.052in" draw:z-index="487"><draw:image xlink:href="Pictures/100000010000002D000000059712F577.png" xlink:type="simple" xlink:show="embed" xlink:actuate="onLoad" draw:mime-type="image/png"/></draw:frame></text:p>
          </table:table-cell>
          <table:table-cell table:style-name="Table8.A1" office:value-type="string">
            <text:p text:style-name="P765"/>
            <text:p text:style-name="P767"><draw:frame draw:style-name="fr8" draw:name="Image35" text:anchor-type="as-char" svg:width="0.2484in" svg:height="0.052in" draw:z-index="488"><draw:image xlink:href="Pictures/100000010000001B00000005DEA04C32.png" xlink:type="simple" xlink:show="embed" xlink:actuate="onLoad" draw:mime-type="image/png"/></draw:frame></text:p>
          </table:table-cell>
          <table:table-cell table:style-name="Table8.A1" office:value-type="string">
            <text:p text:style-name="P765"/>
            <text:p text:style-name="P738"><draw:frame draw:style-name="fr8" draw:name="Image36" text:anchor-type="as-char" svg:width="0.2791in" svg:height="0.052in" draw:z-index="489"><draw:image xlink:href="Pictures/100000010000001E00000005FA80C6B9.png" xlink:type="simple" xlink:show="embed" xlink:actuate="onLoad" draw:mime-type="image/png"/></draw:frame></text:p>
          </table:table-cell>
          <table:table-cell table:style-name="Table8.A1" office:value-type="string">
            <text:p text:style-name="P726"/>
            <text:p text:style-name="P731"><draw:frame draw:style-name="fr3" draw:name="Image 352" text:anchor-type="as-char" svg:width="0.402in" svg:height="0.0626in" draw:z-index="490"><draw:image xlink:href="Pictures/100000010000004E0000000C48EFA0BA.png" xlink:type="simple" xlink:show="embed" xlink:actuate="onLoad" draw:mime-type="image/png"/></draw:frame></text:p>
          </table:table-cell>
          <table:table-cell table:style-name="Table8.A1" office:value-type="string">
            <text:p text:style-name="P726"/>
            <text:p text:style-name="P740"><draw:frame draw:style-name="fr3" draw:name="Image 353" text:anchor-type="as-char" svg:width="0.4154in" svg:height="0.0626in" draw:z-index="491"><draw:image xlink:href="Pictures/10000001000000500000000CC4D94D73.png" xlink:type="simple" xlink:show="embed" xlink:actuate="onLoad" draw:mime-type="image/png"/></draw:frame></text:p>
          </table:table-cell>
        </table:table-row>
        <table:table-row table:style-name="Table8.6">
          <table:table-cell table:style-name="Table8.A1" office:value-type="string">
            <text:p text:style-name="P726"/>
            <text:p text:style-name="P766"><draw:frame draw:style-name="fr3" draw:name="Image 354" text:anchor-type="as-char" svg:width="1.1681in" svg:height="0.052in" draw:z-index="492"><draw:image xlink:href="Pictures/10000001000000E00000000ADBA683DD.png" xlink:type="simple" xlink:show="embed" xlink:actuate="onLoad" draw:mime-type="image/png"/></draw:frame></text:p>
          </table:table-cell>
          <table:table-cell table:style-name="Table8.A1" office:value-type="string">
            <text:p text:style-name="P768"/>
            <text:p text:style-name="P769"><draw:frame draw:style-name="fr3" draw:name="Image 355" text:anchor-type="as-char" svg:width="0.8689in" svg:height="0.0811in" draw:z-index="493"><draw:image xlink:href="Pictures/10000001000000A700000010C425776E.png" xlink:type="simple" xlink:show="embed" xlink:actuate="onLoad" draw:mime-type="image/png"/></draw:frame></text:p>
          </table:table-cell>
          <table:table-cell table:style-name="Table8.A1" office:value-type="string">
            <text:p text:style-name="P726"/>
            <text:p text:style-name="P745"><draw:frame draw:style-name="fr8" draw:name="Image37" text:anchor-type="as-char" svg:width="0.1846in" svg:height="0.052in" draw:z-index="494"><draw:image xlink:href="Pictures/100000010000001400000005AE1EAE81.png" xlink:type="simple" xlink:show="embed" xlink:actuate="onLoad" draw:mime-type="image/png"/></draw:frame></text:p>
          </table:table-cell>
          <table:table-cell table:style-name="Table8.A1" office:value-type="string">
            <text:p text:style-name="P726"/>
            <text:p text:style-name="P746"><draw:frame draw:style-name="fr8" draw:name="Image38" text:anchor-type="as-char" svg:width="0.2807in" svg:height="0.052in" draw:z-index="495"><draw:image xlink:href="Pictures/100000010000001E000000058E97B6ED.png" xlink:type="simple" xlink:show="embed" xlink:actuate="onLoad" draw:mime-type="image/png"/></draw:frame></text:p>
          </table:table-cell>
          <table:table-cell table:style-name="Table8.A1" office:value-type="string">
            <text:p text:style-name="P730"/>
            <text:p text:style-name="P761"><draw:frame draw:style-name="fr3" draw:name="Image 360" text:anchor-type="as-char" svg:width="0.4035in" svg:height="0.0626in" draw:z-index="496"><draw:image xlink:href="Pictures/100000010000004E0000000C6D5CD051.png" xlink:type="simple" xlink:show="embed" xlink:actuate="onLoad" draw:mime-type="image/png"/></draw:frame></text:p>
          </table:table-cell>
          <table:table-cell table:style-name="Table8.A1" office:value-type="string">
            <text:p text:style-name="P730"/>
            <text:p text:style-name="P732"><draw:frame draw:style-name="fr3" draw:name="Image 361" text:anchor-type="as-char" svg:width="0.4161in" svg:height="0.0626in" draw:z-index="497"><draw:image xlink:href="Pictures/10000001000000500000000C19E2552E.png" xlink:type="simple" xlink:show="embed" xlink:actuate="onLoad" draw:mime-type="image/png"/></draw:frame></text:p>
          </table:table-cell>
        </table:table-row>
        <table:table-row table:style-name="Table8.4">
          <table:table-cell table:style-name="Table8.A1" office:value-type="string">
            <text:p text:style-name="P741"/>
            <text:p text:style-name="P770"><draw:frame draw:style-name="fr3" draw:name="Image 362" text:anchor-type="as-char" svg:width="0.9055in" svg:height="0.1354in" draw:z-index="498"><draw:image xlink:href="Pictures/10000001000000AF0000001AF3C886E9.png" xlink:type="simple" xlink:show="embed" xlink:actuate="onLoad" draw:mime-type="image/png"/></draw:frame></text:p>
          </table:table-cell>
          <table:table-cell table:style-name="Table8.A1" office:value-type="string">
            <text:p text:style-name="P756"/>
            <text:p text:style-name="P771"><draw:frame draw:style-name="fr3" draw:name="Image 363" text:anchor-type="as-char" svg:width="0.9465in" svg:height="0.0717in" draw:z-index="499"><draw:image xlink:href="Pictures/10000001000000B40000000E2BAA6064.png" xlink:type="simple" xlink:show="embed" xlink:actuate="onLoad" draw:mime-type="image/png"/></draw:frame></text:p>
          </table:table-cell>
          <table:table-cell table:style-name="Table8.A1" office:value-type="string">
            <text:p text:style-name="P772"/>
            <text:p text:style-name="P737"><draw:frame draw:style-name="fr8" draw:name="Image39" text:anchor-type="as-char" svg:width="0.2382in" svg:height="0.052in" draw:z-index="500"><draw:image xlink:href="Pictures/100000010000001A00000005EE1BC7F1.png" xlink:type="simple" xlink:show="embed" xlink:actuate="onLoad" draw:mime-type="image/png"/></draw:frame></text:p>
          </table:table-cell>
          <table:table-cell table:style-name="Table8.A1" office:value-type="string">
            <text:p text:style-name="P772"/>
            <text:p text:style-name="P729"><draw:frame draw:style-name="fr8" draw:name="Image40" text:anchor-type="as-char" svg:width="0.2819in" svg:height="0.052in" draw:z-index="501"><draw:image xlink:href="Pictures/100000010000001F00000005DF5079DF.png" xlink:type="simple" xlink:show="embed" xlink:actuate="onLoad" draw:mime-type="image/png"/></draw:frame></text:p>
          </table:table-cell>
          <table:table-cell table:style-name="Table8.A1" office:value-type="string">
            <text:p text:style-name="P743"/>
            <text:p text:style-name="P757"><draw:frame draw:style-name="fr3" draw:name="Image 368" text:anchor-type="as-char" svg:width="0.4008in" svg:height="0.0626in" draw:z-index="502"><draw:image xlink:href="Pictures/100000010000004D0000000C99216B97.png" xlink:type="simple" xlink:show="embed" xlink:actuate="onLoad" draw:mime-type="image/png"/></draw:frame></text:p>
          </table:table-cell>
          <table:table-cell table:style-name="Table8.A1" office:value-type="string">
            <text:p text:style-name="P743"/>
            <text:p text:style-name="P751"><draw:frame draw:style-name="fr8" draw:name="Image43" text:anchor-type="as-char" svg:width="0.4201in" svg:height="0.0634in" draw:z-index="503"><draw:image xlink:href="Pictures/100000010000002E00000006A5BB6DA2.png" xlink:type="simple" xlink:show="embed" xlink:actuate="onLoad" draw:mime-type="image/png"/></draw:frame></text:p>
          </table:table-cell>
        </table:table-row>
        <table:table-row table:style-name="Table8.4">
          <table:table-cell table:style-name="Table8.A1" office:value-type="string">
            <text:p text:style-name="P741"/>
            <text:p text:style-name="P773"><draw:frame draw:style-name="fr3" draw:name="Image 371" text:anchor-type="as-char" svg:width="1.122in" svg:height="0.1354in" draw:z-index="504"><draw:image xlink:href="Pictures/10000001000000D700000019DC5E8B14.png" xlink:type="simple" xlink:show="embed" xlink:actuate="onLoad" draw:mime-type="image/png"/></draw:frame></text:p>
          </table:table-cell>
          <table:table-cell table:style-name="Table8.A1" office:value-type="string">
            <text:p text:style-name="P743"/>
            <text:p text:style-name="P744"><draw:frame draw:style-name="fr8" draw:name="Image44" text:anchor-type="as-char" svg:width="0.4035in" svg:height="0.052in" draw:z-index="505"><draw:image xlink:href="Pictures/100000010000002C00000005C91B7211.png" xlink:type="simple" xlink:show="embed" xlink:actuate="onLoad" draw:mime-type="image/png"/></draw:frame></text:p>
          </table:table-cell>
          <table:table-cell table:style-name="Table8.A1" office:value-type="string">
            <text:p text:style-name="P743"/>
            <text:p text:style-name="P764"><draw:frame draw:style-name="fr8" draw:name="Image46" text:anchor-type="as-char" svg:width="0.1839in" svg:height="0.052in" draw:z-index="506"><draw:image xlink:href="Pictures/10000001000000140000000527AD94A2.png" xlink:type="simple" xlink:show="embed" xlink:actuate="onLoad" draw:mime-type="image/png"/></draw:frame></text:p>
          </table:table-cell>
          <table:table-cell table:style-name="Table8.A1" office:value-type="string">
            <text:p text:style-name="P743"/>
            <text:p text:style-name="P746"><draw:frame draw:style-name="fr8" draw:name="Image47" text:anchor-type="as-char" svg:width="0.2807in" svg:height="0.052in" draw:z-index="507"><draw:image xlink:href="Pictures/100000010000001E00000005705E32D5.png" xlink:type="simple" xlink:show="embed" xlink:actuate="onLoad" draw:mime-type="image/png"/></draw:frame></text:p>
          </table:table-cell>
          <table:table-cell table:style-name="Table8.A1" office:value-type="string">
            <text:p text:style-name="P736"/>
            <text:p text:style-name="P757"><draw:frame draw:style-name="fr3" draw:name="Image 378" text:anchor-type="as-char" svg:width="0.4008in" svg:height="0.0626in" draw:z-index="508"><draw:image xlink:href="Pictures/100000010000004D0000000C0262E48F.png" xlink:type="simple" xlink:show="embed" xlink:actuate="onLoad" draw:mime-type="image/png"/></draw:frame></text:p>
          </table:table-cell>
          <table:table-cell table:style-name="Table8.A1" office:value-type="string">
            <text:p text:style-name="P736"/>
            <text:p text:style-name="P740"><draw:frame draw:style-name="fr3" draw:name="Image 379" text:anchor-type="as-char" svg:width="0.4154in" svg:height="0.0626in" draw:z-index="509"><draw:image xlink:href="Pictures/10000001000000500000000CB86F7B21.png" xlink:type="simple" xlink:show="embed" xlink:actuate="onLoad" draw:mime-type="image/png"/></draw:frame></text:p>
          </table:table-cell>
        </table:table-row>
        <table:table-row table:style-name="Table8.6">
          <table:table-cell table:style-name="Table8.A1" office:value-type="string">
            <text:p text:style-name="P726"/>
            <text:p text:style-name="P774"><draw:frame draw:style-name="fr3" draw:name="Image 380" text:anchor-type="as-char" svg:width="0.9508in" svg:height="0.052in" draw:z-index="510"><draw:image xlink:href="Pictures/10000001000000B70000000A4E55ADB2.png" xlink:type="simple" xlink:show="embed" xlink:actuate="onLoad" draw:mime-type="image/png"/></draw:frame></text:p>
          </table:table-cell>
          <table:table-cell table:style-name="Table8.A1" office:value-type="string">
            <text:p text:style-name="P726"/>
            <text:p text:style-name="P744"><draw:frame draw:style-name="fr8" draw:name="Image48" text:anchor-type="as-char" svg:width="0.4035in" svg:height="0.052in" draw:z-index="511"><draw:image xlink:href="Pictures/100000010000002C00000005ABA5B204.png" xlink:type="simple" xlink:show="embed" xlink:actuate="onLoad" draw:mime-type="image/png"/></draw:frame></text:p>
          </table:table-cell>
          <table:table-cell table:style-name="Table8.A1" office:value-type="string">
            <text:p text:style-name="P726"/>
            <text:p text:style-name="P745"><draw:frame draw:style-name="fr8" draw:name="Image49" text:anchor-type="as-char" svg:width="0.1846in" svg:height="0.052in" draw:z-index="512"><draw:image xlink:href="Pictures/10000001000000140000000593184080.png" xlink:type="simple" xlink:show="embed" xlink:actuate="onLoad" draw:mime-type="image/png"/></draw:frame></text:p>
          </table:table-cell>
          <table:table-cell table:style-name="Table8.A1" office:value-type="string">
            <text:p text:style-name="P726"/>
            <text:p text:style-name="P738"><draw:frame draw:style-name="fr8" draw:name="Image50" text:anchor-type="as-char" svg:width="0.2791in" svg:height="0.052in" draw:z-index="513"><draw:image xlink:href="Pictures/100000010000001E00000005230F1432.png" xlink:type="simple" xlink:show="embed" xlink:actuate="onLoad" draw:mime-type="image/png"/></draw:frame></text:p>
          </table:table-cell>
          <table:table-cell table:style-name="Table8.A1" office:value-type="string">
            <text:p text:style-name="P730"/>
            <text:p text:style-name="P731"><draw:frame draw:style-name="fr3" draw:name="Image 387" text:anchor-type="as-char" svg:width="0.402in" svg:height="0.0626in" draw:z-index="514"><draw:image xlink:href="Pictures/100000010000004E0000000C8AD3C518.png" xlink:type="simple" xlink:show="embed" xlink:actuate="onLoad" draw:mime-type="image/png"/></draw:frame></text:p>
          </table:table-cell>
          <table:table-cell table:style-name="Table8.A1" office:value-type="string">
            <text:p text:style-name="P730"/>
            <text:p text:style-name="P732"><draw:frame draw:style-name="fr3" draw:name="Image 388" text:anchor-type="as-char" svg:width="0.4161in" svg:height="0.0626in" draw:z-index="515"><draw:image xlink:href="Pictures/10000001000000500000000CF0E39BC5.png" xlink:type="simple" xlink:show="embed" xlink:actuate="onLoad" draw:mime-type="image/png"/></draw:frame></text:p>
          </table:table-cell>
        </table:table-row>
        <table:table-row table:style-name="Table8.6">
          <table:table-cell table:style-name="Table8.A1" office:value-type="string">
            <text:p text:style-name="P726"/>
            <text:p text:style-name="P775"><draw:frame draw:style-name="fr3" draw:name="Image 389" text:anchor-type="as-char" svg:width="0.8555in" svg:height="0.052in" draw:z-index="516"><draw:image xlink:href="Pictures/10000001000000A40000000A53515552.png" xlink:type="simple" xlink:show="embed" xlink:actuate="onLoad" draw:mime-type="image/png"/></draw:frame></text:p>
          </table:table-cell>
          <table:table-cell table:style-name="Table8.A1" office:value-type="string">
            <text:p text:style-name="P726"/>
            <text:p text:style-name="P744"><draw:frame draw:style-name="fr8" draw:name="Image51" text:anchor-type="as-char" svg:width="0.4028in" svg:height="0.052in" draw:z-index="517"><draw:image xlink:href="Pictures/100000010000002C00000005D5A9D1C3.png" xlink:type="simple" xlink:show="embed" xlink:actuate="onLoad" draw:mime-type="image/png"/></draw:frame></text:p>
          </table:table-cell>
          <table:table-cell table:style-name="Table8.A1" office:value-type="string">
            <text:p text:style-name="P726"/>
            <text:p text:style-name="P745"><draw:frame draw:style-name="fr8" draw:name="Image52" text:anchor-type="as-char" svg:width="0.1846in" svg:height="0.052in" draw:z-index="518"><draw:image xlink:href="Pictures/10000001000000140000000593184080.png" xlink:type="simple" xlink:show="embed" xlink:actuate="onLoad" draw:mime-type="image/png"/></draw:frame></text:p>
          </table:table-cell>
          <table:table-cell table:style-name="Table8.A1" office:value-type="string">
            <text:p text:style-name="P726"/>
            <text:p text:style-name="P729"><draw:frame draw:style-name="fr8" draw:name="Image53" text:anchor-type="as-char" svg:width="0.2819in" svg:height="0.052in" draw:z-index="519"><draw:image xlink:href="Pictures/100000010000001F00000005DF5079DF.png" xlink:type="simple" xlink:show="embed" xlink:actuate="onLoad" draw:mime-type="image/png"/></draw:frame></text:p>
          </table:table-cell>
          <table:table-cell table:style-name="Table8.A1" office:value-type="string">
            <text:p text:style-name="P730"/>
            <text:p text:style-name="P739"><draw:frame draw:style-name="fr3" draw:name="Image 396" text:anchor-type="as-char" svg:width="0.3972in" svg:height="0.0626in" draw:z-index="520"><draw:image xlink:href="Pictures/100000010000004D0000000C718DE98D.png" xlink:type="simple" xlink:show="embed" xlink:actuate="onLoad" draw:mime-type="image/png"/></draw:frame></text:p>
          </table:table-cell>
          <table:table-cell table:style-name="Table8.A1" office:value-type="string">
            <text:p text:style-name="P730"/>
            <text:p text:style-name="P776"><draw:frame draw:style-name="fr3" draw:name="Image 397" text:anchor-type="as-char" svg:width="0.4154in" svg:height="0.0626in" draw:z-index="521"><draw:image xlink:href="Pictures/10000001000000500000000CB5498DC8.png" xlink:type="simple" xlink:show="embed" xlink:actuate="onLoad" draw:mime-type="image/png"/></draw:frame></text:p>
          </table:table-cell>
        </table:table-row>
        <table:table-row table:style-name="Table8.4">
          <table:table-cell table:style-name="Table8.A1" office:value-type="string">
            <text:p text:style-name="P772"/>
            <text:p text:style-name="P777"><draw:frame draw:style-name="fr3" draw:name="Image 398" text:anchor-type="as-char" svg:width="0.9835in" svg:height="0.052in" draw:z-index="522"><draw:image xlink:href="Pictures/10000001000000BD0000000A7AC97035.png" xlink:type="simple" xlink:show="embed" xlink:actuate="onLoad" draw:mime-type="image/png"/></draw:frame></text:p>
          </table:table-cell>
          <table:table-cell table:style-name="Table8.A1" office:value-type="string">
            <text:p text:style-name="P741"/>
            <text:p text:style-name="P778"><draw:frame draw:style-name="fr3" draw:name="Image 399" text:anchor-type="as-char" svg:width="0.9575in" svg:height="0.1354in" draw:z-index="523"><draw:image xlink:href="Pictures/10000001000000B90000001A8778F443.png" xlink:type="simple" xlink:show="embed" xlink:actuate="onLoad" draw:mime-type="image/png"/></draw:frame></text:p>
          </table:table-cell>
          <table:table-cell table:style-name="Table8.A1" office:value-type="string">
            <text:p text:style-name="P772"/>
            <text:p text:style-name="P779"><draw:frame draw:style-name="fr8" draw:name="Image54" text:anchor-type="as-char" svg:width="0.2382in" svg:height="0.052in" draw:z-index="524"><draw:image xlink:href="Pictures/100000010000001A00000005E0BBCF75.png" xlink:type="simple" xlink:show="embed" xlink:actuate="onLoad" draw:mime-type="image/png"/></draw:frame></text:p>
          </table:table-cell>
          <table:table-cell table:style-name="Table8.A1" office:value-type="string">
            <text:p text:style-name="P772"/>
            <text:p text:style-name="P780"><draw:frame draw:style-name="fr8" draw:name="Image55" text:anchor-type="as-char" svg:width="0.2835in" svg:height="0.052in" draw:z-index="525"><draw:image xlink:href="Pictures/100000010000001F00000005E013ADD1.png" xlink:type="simple" xlink:show="embed" xlink:actuate="onLoad" draw:mime-type="image/png"/></draw:frame></text:p>
          </table:table-cell>
          <table:table-cell table:style-name="Table8.A1" office:value-type="string">
            <text:p text:style-name="P743"/>
            <text:p text:style-name="P761"><draw:frame draw:style-name="fr3" draw:name="Image 404" text:anchor-type="as-char" svg:width="0.4035in" svg:height="0.0626in" draw:z-index="526"><draw:image xlink:href="Pictures/100000010000004E0000000C03EFEA59.png" xlink:type="simple" xlink:show="embed" xlink:actuate="onLoad" draw:mime-type="image/png"/></draw:frame></text:p>
          </table:table-cell>
          <table:table-cell table:style-name="Table8.A1" office:value-type="string">
            <text:p text:style-name="P743"/>
            <text:p text:style-name="P740"><draw:frame draw:style-name="fr3" draw:name="Image 405" text:anchor-type="as-char" svg:width="0.4154in" svg:height="0.0626in" draw:z-index="527"><draw:image xlink:href="Pictures/10000001000000500000000C1B0F84FD.png" xlink:type="simple" xlink:show="embed" xlink:actuate="onLoad" draw:mime-type="image/png"/></draw:frame></text:p>
          </table:table-cell>
        </table:table-row>
        <table:table-row table:style-name="Table8.4">
          <table:table-cell table:style-name="Table8.A1" office:value-type="string">
            <text:p text:style-name="P772"/>
            <text:p text:style-name="P781"><draw:frame draw:style-name="fr3" draw:name="Image 406" text:anchor-type="as-char" svg:width="0.7071in" svg:height="0.052in" draw:z-index="528"><draw:image xlink:href="Pictures/10000001000000880000000A8DAA0FF6.png" xlink:type="simple" xlink:show="embed" xlink:actuate="onLoad" draw:mime-type="image/png"/></draw:frame></text:p>
          </table:table-cell>
          <table:table-cell table:style-name="Table8.A1" office:value-type="string">
            <text:p text:style-name="P741"/>
            <text:p text:style-name="P778"><draw:frame draw:style-name="fr3" draw:name="Image 407" text:anchor-type="as-char" svg:width="0.9575in" svg:height="0.1354in" draw:z-index="529"><draw:image xlink:href="Pictures/10000001000000B90000001A2D1AFAD1.png" xlink:type="simple" xlink:show="embed" xlink:actuate="onLoad" draw:mime-type="image/png"/></draw:frame></text:p>
          </table:table-cell>
          <table:table-cell table:style-name="Table8.A1" office:value-type="string">
            <text:p text:style-name="P772"/>
            <text:p text:style-name="P737"><draw:frame draw:style-name="fr8" draw:name="Image56" text:anchor-type="as-char" svg:width="0.2382in" svg:height="0.052in" draw:z-index="530"><draw:image xlink:href="Pictures/100000010000001A000000053A3065A2.png" xlink:type="simple" xlink:show="embed" xlink:actuate="onLoad" draw:mime-type="image/png"/></draw:frame></text:p>
          </table:table-cell>
          <table:table-cell table:style-name="Table8.A1" office:value-type="string">
            <text:p text:style-name="P772"/>
            <text:p text:style-name="P738"><draw:frame draw:style-name="fr8" draw:name="Image57" text:anchor-type="as-char" svg:width="0.2791in" svg:height="0.052in" draw:z-index="531"><draw:image xlink:href="Pictures/100000010000001E00000005A05D8519.png" xlink:type="simple" xlink:show="embed" xlink:actuate="onLoad" draw:mime-type="image/png"/></draw:frame></text:p>
          </table:table-cell>
          <table:table-cell table:style-name="Table8.A1" office:value-type="string">
            <text:p text:style-name="P743"/>
            <text:p text:style-name="P731"><draw:frame draw:style-name="fr3" draw:name="Image 412" text:anchor-type="as-char" svg:width="0.402in" svg:height="0.0626in" draw:z-index="532"><draw:image xlink:href="Pictures/100000010000004E0000000CC70D3175.png" xlink:type="simple" xlink:show="embed" xlink:actuate="onLoad" draw:mime-type="image/png"/></draw:frame></text:p>
          </table:table-cell>
          <table:table-cell table:style-name="Table8.A1" office:value-type="string">
            <text:p text:style-name="P743"/>
            <text:p text:style-name="P740"><draw:frame draw:style-name="fr3" draw:name="Image 413" text:anchor-type="as-char" svg:width="0.4154in" svg:height="0.0626in" draw:z-index="533"><draw:image xlink:href="Pictures/10000001000000500000000C99CC9387.png" xlink:type="simple" xlink:show="embed" xlink:actuate="onLoad" draw:mime-type="image/png"/></draw:frame></text:p>
          </table:table-cell>
        </table:table-row>
        <table:table-row table:style-name="Table8.3">
          <table:table-cell table:style-name="Table8.A1" office:value-type="string">
            <text:p text:style-name="P743"/>
            <text:p text:style-name="P782"><draw:frame draw:style-name="fr3" draw:name="Image 414" text:anchor-type="as-char" svg:width="0.9075in" svg:height="0.052in" draw:z-index="534"><draw:image xlink:href="Pictures/10000001000000AE0000000AF06829E4.png" xlink:type="simple" xlink:show="embed" xlink:actuate="onLoad" draw:mime-type="image/png"/></draw:frame></text:p>
          </table:table-cell>
          <table:table-cell table:style-name="Table8.A1" office:value-type="string">
            <text:p text:style-name="P741"/>
            <text:p text:style-name="P783"><draw:frame draw:style-name="fr3" draw:name="Image 415" text:anchor-type="as-char" svg:width="0.622in" svg:height="0.1354in" draw:z-index="535"><draw:image xlink:href="Pictures/10000001000000770000001AA40A0427.png" xlink:type="simple" xlink:show="embed" xlink:actuate="onLoad" draw:mime-type="image/png"/></draw:frame></text:p>
          </table:table-cell>
          <table:table-cell table:style-name="Table8.A1" office:value-type="string">
            <text:p text:style-name="P743"/>
            <text:p text:style-name="P728"><draw:frame draw:style-name="fr8" draw:name="Image58" text:anchor-type="as-char" svg:width="0.25in" svg:height="0.052in" draw:z-index="536"><draw:image xlink:href="Pictures/100000010000001B00000005C9737BEA.png" xlink:type="simple" xlink:show="embed" xlink:actuate="onLoad" draw:mime-type="image/png"/></draw:frame></text:p>
          </table:table-cell>
          <table:table-cell table:style-name="Table8.A1" office:value-type="string">
            <text:p text:style-name="P743"/>
            <text:p text:style-name="P729"><draw:frame draw:style-name="fr8" draw:name="Image59" text:anchor-type="as-char" svg:width="0.2819in" svg:height="0.052in" draw:z-index="537"><draw:image xlink:href="Pictures/100000010000001F00000005F524869D.png" xlink:type="simple" xlink:show="embed" xlink:actuate="onLoad" draw:mime-type="image/png"/></draw:frame></text:p>
          </table:table-cell>
          <table:table-cell table:style-name="Table8.A1" office:value-type="string">
            <text:p text:style-name="P736"/>
            <text:p text:style-name="P784"><draw:frame draw:style-name="fr8" draw:name="Image60" text:anchor-type="as-char" svg:width="0.4in" svg:height="0.0634in" draw:z-index="538"><draw:image xlink:href="Pictures/100000010000002C00000006B2E50391.png" xlink:type="simple" xlink:show="embed" xlink:actuate="onLoad" draw:mime-type="image/png"/></draw:frame></text:p>
          </table:table-cell>
          <table:table-cell table:style-name="Table8.A1" office:value-type="string">
            <text:p text:style-name="P736"/>
            <text:p text:style-name="P740"><draw:frame draw:style-name="fr3" draw:name="Image 422" text:anchor-type="as-char" svg:width="0.4154in" svg:height="0.0626in" draw:z-index="539"><draw:image xlink:href="Pictures/10000001000000500000000CBA712010.png" xlink:type="simple" xlink:show="embed" xlink:actuate="onLoad" draw:mime-type="image/png"/></draw:frame></text:p>
          </table:table-cell>
        </table:table-row>
        <table:table-row table:style-name="Table8.4">
          <table:table-cell table:style-name="Table8.A1" office:value-type="string">
            <text:p text:style-name="P741"/>
            <text:p text:style-name="P785"><draw:frame draw:style-name="fr3" draw:name="Image 423" text:anchor-type="as-char" svg:width="0.7146in" svg:height="0.1354in" draw:z-index="540"><draw:image xlink:href="Pictures/100000010000008A0000001AD6139BAE.png" xlink:type="simple" xlink:show="embed" xlink:actuate="onLoad" draw:mime-type="image/png"/></draw:frame></text:p>
          </table:table-cell>
          <table:table-cell table:style-name="Table8.A1" office:value-type="string">
            <text:p text:style-name="P772"/>
            <text:p text:style-name="P727"><draw:frame draw:style-name="fr8" draw:name="Image61" text:anchor-type="as-char" svg:width="0.1693in" svg:height="0.052in" draw:z-index="541"><draw:image xlink:href="Pictures/1000000100000012000000050FB57AF3.png" xlink:type="simple" xlink:show="embed" xlink:actuate="onLoad" draw:mime-type="image/png"/></draw:frame></text:p>
          </table:table-cell>
          <table:table-cell table:style-name="Table8.A1" office:value-type="string">
            <text:p text:style-name="P772"/>
            <text:p text:style-name="P786"><draw:frame draw:style-name="fr8" draw:name="Image63" text:anchor-type="as-char" svg:width="0.2925in" svg:height="0.052in" draw:z-index="542"><draw:image xlink:href="Pictures/1000000100000020000000052456D614.png" xlink:type="simple" xlink:show="embed" xlink:actuate="onLoad" draw:mime-type="image/png"/></draw:frame></text:p>
          </table:table-cell>
          <table:table-cell table:style-name="Table8.A1" office:value-type="string">
            <text:p text:style-name="P772"/>
            <text:p text:style-name="P738"><draw:frame draw:style-name="fr8" draw:name="Image64" text:anchor-type="as-char" svg:width="0.2791in" svg:height="0.052in" draw:z-index="543"><draw:image xlink:href="Pictures/100000010000001E0000000590E60800.png" xlink:type="simple" xlink:show="embed" xlink:actuate="onLoad" draw:mime-type="image/png"/></draw:frame></text:p>
          </table:table-cell>
          <table:table-cell table:style-name="Table8.A1" office:value-type="string">
            <text:p text:style-name="P743"/>
            <text:p text:style-name="P731"><draw:frame draw:style-name="fr3" draw:name="Image 430" text:anchor-type="as-char" svg:width="0.402in" svg:height="0.0626in" draw:z-index="544"><draw:image xlink:href="Pictures/100000010000004E0000000C119D00CC.png" xlink:type="simple" xlink:show="embed" xlink:actuate="onLoad" draw:mime-type="image/png"/></draw:frame></text:p>
          </table:table-cell>
          <table:table-cell table:style-name="Table8.A1" office:value-type="string">
            <text:p text:style-name="P743"/>
            <text:p text:style-name="P787"><draw:frame draw:style-name="fr3" draw:name="Image 431" text:anchor-type="as-char" svg:width="0.4138in" svg:height="0.0626in" draw:z-index="545"><draw:image xlink:href="Pictures/100000010000004F0000000CA3A4481A.png" xlink:type="simple" xlink:show="embed" xlink:actuate="onLoad" draw:mime-type="image/png"/></draw:frame></text:p>
          </table:table-cell>
        </table:table-row>
        <table:table-row table:style-name="Table8.2">
          <table:table-cell table:style-name="Table8.A1" office:value-type="string">
            <text:p text:style-name="P724"/>
            <text:p text:style-name="P788"><draw:frame draw:style-name="fr3" draw:name="Image 432" text:anchor-type="as-char" svg:width="1.0244in" svg:height="0.0701in" draw:z-index="546"><draw:image xlink:href="Pictures/10000001000000C60000000D05FB3805.png" xlink:type="simple" xlink:show="embed" xlink:actuate="onLoad" draw:mime-type="image/png"/></draw:frame></text:p>
          </table:table-cell>
          <table:table-cell table:style-name="Table8.A1" office:value-type="string">
            <text:p text:style-name="P726"/>
            <text:p text:style-name="P754"><draw:frame draw:style-name="fr8" draw:name="Image66" text:anchor-type="as-char" svg:width="0.4146in" svg:height="0.052in" draw:z-index="547"><draw:image xlink:href="Pictures/100000010000002D00000005249C801C.png" xlink:type="simple" xlink:show="embed" xlink:actuate="onLoad" draw:mime-type="image/png"/></draw:frame></text:p>
          </table:table-cell>
          <table:table-cell table:style-name="Table8.A1" office:value-type="string">
            <text:p text:style-name="P726"/>
            <text:p text:style-name="P737"><draw:frame draw:style-name="fr8" draw:name="Image67" text:anchor-type="as-char" svg:width="0.2382in" svg:height="0.052in" draw:z-index="548"><draw:image xlink:href="Pictures/100000010000001A00000005E8C73033.png" xlink:type="simple" xlink:show="embed" xlink:actuate="onLoad" draw:mime-type="image/png"/></draw:frame></text:p>
          </table:table-cell>
          <table:table-cell table:style-name="Table8.A1" office:value-type="string">
            <text:p text:style-name="P726"/>
            <text:p text:style-name="P729"><draw:frame draw:style-name="fr8" draw:name="Image69" text:anchor-type="as-char" svg:width="0.2819in" svg:height="0.052in" draw:z-index="549"><draw:image xlink:href="Pictures/100000010000001F00000005F524869D.png" xlink:type="simple" xlink:show="embed" xlink:actuate="onLoad" draw:mime-type="image/png"/></draw:frame></text:p>
          </table:table-cell>
          <table:table-cell table:style-name="Table8.A1" office:value-type="string">
            <text:p text:style-name="P730"/>
            <text:p text:style-name="P757"><draw:frame draw:style-name="fr3" draw:name="Image 439" text:anchor-type="as-char" svg:width="0.4008in" svg:height="0.0626in" draw:z-index="550"><draw:image xlink:href="Pictures/100000010000004D0000000C1AAFEB7D.png" xlink:type="simple" xlink:show="embed" xlink:actuate="onLoad" draw:mime-type="image/png"/></draw:frame></text:p>
          </table:table-cell>
          <table:table-cell table:style-name="Table8.A1" office:value-type="string">
            <text:p text:style-name="P730"/>
            <text:p text:style-name="P732"><draw:frame draw:style-name="fr3" draw:name="Image 440" text:anchor-type="as-char" svg:width="0.4161in" svg:height="0.0626in" draw:z-index="551"><draw:image xlink:href="Pictures/10000001000000500000000CF50A21C2.png" xlink:type="simple" xlink:show="embed" xlink:actuate="onLoad" draw:mime-type="image/png"/></draw:frame></text:p>
          </table:table-cell>
        </table:table-row>
        <table:table-row table:style-name="Table8.6">
          <table:table-cell table:style-name="Table8.A1" office:value-type="string">
            <text:p text:style-name="P730"/>
            <text:p text:style-name="P789"><draw:frame draw:style-name="fr8" draw:name="Image70" text:anchor-type="as-char" svg:width="0.8016in" svg:height="0.052in" draw:z-index="552"><draw:image xlink:href="Pictures/10000001000000580000000588251A9F.png" xlink:type="simple" xlink:show="embed" xlink:actuate="onLoad" draw:mime-type="image/png"/></draw:frame></text:p>
          </table:table-cell>
          <table:table-cell table:style-name="Table8.A1" office:value-type="string">
            <text:p text:style-name="P790"/>
            <text:p text:style-name="P791"><draw:frame draw:style-name="fr3" draw:name="Image 443" text:anchor-type="as-char" svg:width="0.8362in" svg:height="0.0811in" draw:z-index="553"><draw:image xlink:href="Pictures/10000001000000A10000000F22D5AF20.png" xlink:type="simple" xlink:show="embed" xlink:actuate="onLoad" draw:mime-type="image/png"/></draw:frame></text:p>
          </table:table-cell>
          <table:table-cell table:style-name="Table8.A1" office:value-type="string">
            <text:p text:style-name="P730"/>
            <text:p text:style-name="P764"><draw:frame draw:style-name="fr8" draw:name="Image71" text:anchor-type="as-char" svg:width="0.1839in" svg:height="0.052in" draw:z-index="554"><draw:image xlink:href="Pictures/100000010000001400000005F75B5FA8.png" xlink:type="simple" xlink:show="embed" xlink:actuate="onLoad" draw:mime-type="image/png"/></draw:frame></text:p>
          </table:table-cell>
          <table:table-cell table:style-name="Table8.A1" office:value-type="string">
            <text:p text:style-name="P730"/>
            <text:p text:style-name="P749"><draw:frame draw:style-name="fr8" draw:name="Image72" text:anchor-type="as-char" svg:width="0.3193in" svg:height="0.052in" draw:z-index="555"><draw:image xlink:href="Pictures/100000010000002300000005A5CCDD96.png" xlink:type="simple" xlink:show="embed" xlink:actuate="onLoad" draw:mime-type="image/png"/></draw:frame></text:p>
          </table:table-cell>
          <table:table-cell table:style-name="Table8.A1" office:value-type="string">
            <text:p text:style-name="P756"/>
            <text:p text:style-name="P761"><draw:frame draw:style-name="fr3" draw:name="Image 448" text:anchor-type="as-char" svg:width="0.4035in" svg:height="0.0626in" draw:z-index="556"><draw:image xlink:href="Pictures/100000010000004E0000000CC3C1FFE8.png" xlink:type="simple" xlink:show="embed" xlink:actuate="onLoad" draw:mime-type="image/png"/></draw:frame></text:p>
          </table:table-cell>
          <table:table-cell table:style-name="Table8.A1" office:value-type="string">
            <text:p text:style-name="P756"/>
            <text:p text:style-name="P740"><draw:frame draw:style-name="fr3" draw:name="Image 449" text:anchor-type="as-char" svg:width="0.4154in" svg:height="0.0626in" draw:z-index="557"><draw:image xlink:href="Pictures/10000001000000500000000C1FE203C6.png" xlink:type="simple" xlink:show="embed" xlink:actuate="onLoad" draw:mime-type="image/png"/></draw:frame></text:p>
          </table:table-cell>
        </table:table-row>
        <table:table-row table:style-name="Table8.4">
          <table:table-cell table:style-name="Table8.A1" office:value-type="string">
            <text:p text:style-name="P743"/>
            <text:p text:style-name="P792"><draw:frame draw:style-name="fr3" draw:name="Image 450" text:anchor-type="as-char" svg:width="0.9091in" svg:height="0.052in" draw:z-index="558"><draw:image xlink:href="Pictures/10000001000000AE0000000A7F1D7A01.png" xlink:type="simple" xlink:show="embed" xlink:actuate="onLoad" draw:mime-type="image/png"/></draw:frame></text:p>
          </table:table-cell>
          <table:table-cell table:style-name="Table8.A1" office:value-type="string">
            <text:p text:style-name="P741"/>
            <text:p text:style-name="P778"><draw:frame draw:style-name="fr3" draw:name="Image 451" text:anchor-type="as-char" svg:width="0.9661in" svg:height="0.1354in" draw:z-index="559"><draw:image xlink:href="Pictures/10000001000000B90000001AB7514C46.png" xlink:type="simple" xlink:show="embed" xlink:actuate="onLoad" draw:mime-type="image/png"/></draw:frame></text:p>
          </table:table-cell>
          <table:table-cell table:style-name="Table8.A1" office:value-type="string">
            <text:p text:style-name="P743"/>
            <text:p text:style-name="P737"><draw:frame draw:style-name="fr8" draw:name="Image73" text:anchor-type="as-char" svg:width="0.2382in" svg:height="0.052in" draw:z-index="560"><draw:image xlink:href="Pictures/100000010000001A0000000510460D14.png" xlink:type="simple" xlink:show="embed" xlink:actuate="onLoad" draw:mime-type="image/png"/></draw:frame></text:p>
          </table:table-cell>
          <table:table-cell table:style-name="Table8.A1" office:value-type="string">
            <text:p text:style-name="P743"/>
            <text:p text:style-name="P749"><draw:frame draw:style-name="fr8" draw:name="Image74" text:anchor-type="as-char" svg:width="0.3193in" svg:height="0.052in" draw:z-index="561"><draw:image xlink:href="Pictures/100000010000002300000005C6813B78.png" xlink:type="simple" xlink:show="embed" xlink:actuate="onLoad" draw:mime-type="image/png"/></draw:frame></text:p>
          </table:table-cell>
          <table:table-cell table:style-name="Table8.A1" office:value-type="string">
            <text:p text:style-name="P736"/>
            <text:p text:style-name="P757"><draw:frame draw:style-name="fr3" draw:name="Image 456" text:anchor-type="as-char" svg:width="0.4008in" svg:height="0.0626in" draw:z-index="562"><draw:image xlink:href="Pictures/100000010000004D0000000C3E24C501.png" xlink:type="simple" xlink:show="embed" xlink:actuate="onLoad" draw:mime-type="image/png"/></draw:frame></text:p>
          </table:table-cell>
          <table:table-cell table:style-name="Table8.A1" office:value-type="string">
            <text:p text:style-name="P736"/>
            <text:p text:style-name="P751"><draw:frame draw:style-name="fr3" draw:name="Image 457" text:anchor-type="as-char" svg:width="0.4189in" svg:height="0.0626in" draw:z-index="563"><draw:image xlink:href="Pictures/10000001000000510000000C23D6A80B.png" xlink:type="simple" xlink:show="embed" xlink:actuate="onLoad" draw:mime-type="image/png"/></draw:frame></text:p>
          </table:table-cell>
        </table:table-row>
      </table:table>
      <text:p text:style-name="P793"/>
      <text:p text:style-name="P711"/>
      <text:p text:style-name="P794"/>
      <text:section text:style-name="Sect5" text:name="Section5">
        <text:p text:style-name="P795"><text:span text:style-name="T631">PORTARIA</text:span><text:span text:style-name="T632"> </text:span><text:span text:style-name="T631">Nº</text:span><text:span text:style-name="T633"> </text:span><text:span text:style-name="T634">1.731/2026</text:span></text:p>
        <text:p text:style-name="P796"/>
        <text:p text:style-name="P797"/>
        <text:p text:style-name="P798"><text:span text:style-name="T635">DISPÕE SOBRE LICENÇA POR MOTIVO</text:span><text:span text:style-name="T636"> </text:span><text:span text:style-name="T635">DE ACIDENTE OCORRIDO EM SERVIÇO.</text:span></text:p>
        <text:p text:style-name="P799"/>
        <text:p text:style-name="P800"><text:span text:style-name="T635">PARA TRATAMENTO DE SAÚDE POR</text:span><text:span text:style-name="T636"> </text:span><text:span text:style-name="T635">NEXO</text:span><text:span text:style-name="T637"> </text:span><text:span text:style-name="T635">DE</text:span><text:span text:style-name="T637"> </text:span><text:span text:style-name="T635">CAUSALIDADE,</text:span><text:span text:style-name="T637"> </text:span><text:span text:style-name="T635">EM</text:span><text:span text:style-name="T637"> </text:span><text:span text:style-name="T635">VIRTUDE DE ACIDENTE OCORRIDO EM SERVIÇO.</text:span></text:p>
        <text:p text:style-name="P621"/>
        <text:p text:style-name="P801"><text:span text:style-name="T638">O</text:span><text:span text:style-name="T639"> <text:s text:c="2"/></text:span><text:span text:style-name="T635">SECRETÁRIO</text:span><text:span text:style-name="T640"> <text:s text:c="2"/></text:span><text:span text:style-name="T635">MUNICIPAL</text:span><text:span text:style-name="T640"> <text:s text:c="2"/></text:span><text:span text:style-name="T641">DE</text:span></text:p>
        <text:p text:style-name="P802"><text:span text:style-name="T635">ADMINISTRAÇÃO </text:span><text:span text:style-name="T638">de Cachoeiro de Itapemirim, Estado do Espírito Santo, no uso de suas atribuições delegadas através dos Decretos nºs. 18.275/2008 e 35.892/2025, tendo em vista o que consta no processo nº </text:span><text:span text:style-name="T642">57613/2026,</text:span></text:p>
        <text:p text:style-name="P803"><text:span text:style-name="T642">RESOLVE:</text:span><text:span text:style-name="T642"/></text:p>
        <text:p text:style-name="P804"/>
        <text:p text:style-name="P805"><text:span text:style-name="T635">Art.</text:span><text:span text:style-name="T643"> </text:span><text:span text:style-name="T635">1º</text:span><text:span text:style-name="T644"> </text:span><text:span text:style-name="T638">Considerar</text:span><text:span text:style-name="T645"> </text:span><text:span text:style-name="T638">autorizado</text:span><text:span text:style-name="T646"> </text:span><text:span text:style-name="T638">ao</text:span><text:span text:style-name="T647"> </text:span><text:span text:style-name="T648">servidor</text:span></text:p>
      </text:section>
      <text:section text:style-name="Sect1" text:name="Section6">
        <text:p text:style-name="P806"><text:span text:style-name="T635">OTO HEINZE DE MORAIS FILHO, </text:span><text:span text:style-name="T638">Secretário Escolar, lotado na SEMAG, </text:span><text:span text:style-name="T649">licença por motivo de acidente ocorrido em serviço</text:span><text:span text:style-name="T638">, no período de 30 (trinta) dias, </text:span><text:span text:style-name="T649">a partir de 29 de julho de 2026</text:span><text:span text:style-name="T638">, nos termos do Artigo 100, da Lei nº 4.009, de 20.12.94 - Estatuto dos Servidores Públicos Municipais.</text:span></text:p>
        <text:p text:style-name="P807"/>
        <text:p text:style-name="P808"><text:span text:style-name="T635">Art. 2º </text:span><text:span text:style-name="T638">Considerar autorizado ao servidor mencionado, </text:span><text:span text:style-name="T649">licença para tratamento de saúde por nexo de causalidade</text:span><text:span text:style-name="T638">,</text:span><text:span text:style-name="T650"> </text:span><text:span text:style-name="T638">por</text:span><text:span text:style-name="T650"> </text:span><text:span text:style-name="T638">motivo de acidente ocorrido</text:span><text:span text:style-name="T650"> </text:span><text:span text:style-name="T638">em</text:span><text:span text:style-name="T650"> </text:span><text:span text:style-name="T638">serviço, no</text:span><text:span text:style-name="T650"> </text:span><text:span text:style-name="T638">período</text:span><text:span text:style-name="T650"> </text:span><text:span text:style-name="T638">de</text:span><text:span text:style-name="T648"> </text:span><text:span text:style-name="T638">30 (trinta) dias, </text:span><text:span text:style-name="T635">a partir de 28 de agosto de 2026</text:span><text:span text:style-name="T638">, nos termos do Artigo 100, da Lei nº 4.009, de 20.12.94 - Estatuto dos Servidores Públicos </text:span><text:span text:style-name="T648">Municipais.</text:span></text:p>
        <text:p text:style-name="P807"/>
        <text:p text:style-name="P809"><text:span text:style-name="T635">Art. 3º </text:span><text:span text:style-name="T638">Esta Portaria entra em vigor na data de sua publicação, revogadas as disposições em contrário.</text:span></text:p>
        <text:p text:style-name="P810"/>
        <text:p text:style-name="P810"/>
        <text:p text:style-name="P811"/>
        <text:p text:style-name="P812"><text:span text:style-name="T638">Cachoeiro</text:span><text:span text:style-name="T651"> </text:span><text:span text:style-name="T638">de</text:span><text:span text:style-name="T651"> </text:span><text:span text:style-name="T638">Itapemirim/ES,</text:span><text:span text:style-name="T651"> </text:span><text:span text:style-name="T638">17</text:span><text:span text:style-name="T652"> </text:span><text:span text:style-name="T638">de</text:span><text:span text:style-name="T651"> </text:span><text:span text:style-name="T638">agosto</text:span><text:span text:style-name="T651"> </text:span><text:span text:style-name="T638">de</text:span><text:span text:style-name="T651"> </text:span><text:span text:style-name="T648">2026.</text:span></text:p>
        <text:p text:style-name="P810"/>
        <text:p text:style-name="P813"/>
        <text:p text:style-name="P814"><text:span text:style-name="T635">ROGÉRIO</text:span><text:span text:style-name="T653"> </text:span><text:span text:style-name="T635">DA</text:span><text:span text:style-name="T654"> </text:span><text:span text:style-name="T635">SILVA</text:span><text:span text:style-name="T654"> </text:span><text:span text:style-name="T642">ATHAYDE</text:span></text:p>
        <text:p text:style-name="P815"><text:span text:style-name="T635">Secretário</text:span><text:span text:style-name="T655"> </text:span><text:span text:style-name="T635">Municipal</text:span><text:span text:style-name="T654"> </text:span><text:span text:style-name="T635">de</text:span><text:span text:style-name="T656"> </text:span><text:span text:style-name="T642">Administração</text:span></text:p>
      </text:section>
      <text:p text:style-name="P816"/>
      <text:p text:style-name="P163"/>
      <text:p text:style-name="P163"/>
      <text:p text:style-name="P817"/>
      <text:p text:style-name="P818"><text:span text:style-name="T375">PORTARIA</text:span><text:span text:style-name="T494"> </text:span><text:span text:style-name="T375">Nº</text:span><text:span text:style-name="T495"> </text:span><text:span text:style-name="T377">1.733/2026</text:span></text:p>
      <text:p text:style-name="P163"/>
      <text:p text:style-name="P667"/>
      <text:h text:style-name="P819" text:outline-level="5"><text:span text:style-name="T465">DISPÕE SOBRE A CONCESSÃO DE REDUÇÃO DA JORNADA DE</text:span><text:span text:style-name="T466"> </text:span><text:span text:style-name="T467">TRABALHO.</text:span></text:h>
      <text:p text:style-name="P420"/>
      <text:p text:style-name="P820"><text:span text:style-name="T176">O</text:span><text:span text:style-name="T657"> <text:s/></text:span><text:span text:style-name="T171">SECRETÁRIO</text:span><text:span text:style-name="T498"> <text:s/></text:span><text:span text:style-name="T171">MUNICIPAL</text:span><text:span text:style-name="T498"> <text:s/></text:span><text:span text:style-name="T378">DE</text:span></text:p>
      <text:p text:style-name="P821"><text:span text:style-name="T171">ADMINISTRAÇÃO </text:span><text:span text:style-name="T176">de Cachoeiro de Itapemirim, Estado do Espírito Santo, no uso de suas atribuições delegadas através dos Decretos nºs. 18.275/2008 e 35.892/2025, tendo em vista o que</text:span><text:span text:style-name="T383"> </text:span><text:span text:style-name="T176">consta no processo nº </text:span><text:span text:style-name="T171">60.515/2026,</text:span></text:p>
      <text:p text:style-name="P569"/>
      <text:h text:style-name="P822" text:outline-level="5">RESOLVE:</text:h>
      <text:p text:style-name="P823"/>
      <text:p text:style-name="P824"><text:span text:style-name="T171">Art. 1º </text:span><text:span text:style-name="T176">Tornar sem efeito a </text:span><text:span text:style-name="T171">redução de carga horária cotidiana </text:span><text:span text:style-name="T176">concedida à servidora MICHELLI TORRES FRANZOTTI, através da Portaria nº 1.303/2026.</text:span></text:p>
      <text:p text:style-name="P221"/>
      <text:p text:style-name="P825"><text:span text:style-name="T171">Art. 2º </text:span><text:span text:style-name="T176">Esta Portaria entra em vigor na data de sua publicação, revogadas as disposições em contrário.</text:span></text:p>
      <text:p text:style-name="P173"/>
      <text:p text:style-name="P221"/>
      <text:p text:style-name="P826"><text:span text:style-name="T176">Cachoeiro</text:span><text:span text:style-name="T189"> </text:span><text:span text:style-name="T176">de</text:span><text:span text:style-name="T193"> </text:span><text:span text:style-name="T176">Itapemirim/ES,</text:span><text:span text:style-name="T191"> </text:span><text:span text:style-name="T176">17</text:span><text:span text:style-name="T193"> </text:span><text:span text:style-name="T176">de</text:span><text:span text:style-name="T191"> </text:span><text:span text:style-name="T176">agosto</text:span><text:span text:style-name="T191"> </text:span><text:span text:style-name="T176">de</text:span><text:span text:style-name="T193"> </text:span><text:span text:style-name="T192">2026.</text:span></text:p>
      <text:p text:style-name="P173"/>
      <text:p text:style-name="P173"/>
      <text:p text:style-name="P221"/>
      <text:h text:style-name="P827" text:outline-level="5">ROGÉRIO<text:span text:style-name="T175"> </text:span>DA<text:span text:style-name="T658"> </text:span>SILVA<text:span text:style-name="T658"> </text:span><text:span text:style-name="T175">ATHAYDE</text:span></text:h>
      <text:p text:style-name="P828"><text:span text:style-name="T171">Secretário</text:span><text:span text:style-name="T188"> </text:span><text:span text:style-name="T171">Municipal</text:span><text:span text:style-name="T188"> </text:span><text:span text:style-name="T171">de</text:span><text:span text:style-name="T197"> Administração</text:span></text:p>
      <text:p text:style-name="P829"/>
      <text:p text:style-name="P163"/>
      <text:p text:style-name="P830"/>
      <text:p text:style-name="P831"><text:span text:style-name="T375">PORTARIA</text:span><text:span text:style-name="T659"> </text:span><text:span text:style-name="T375">Nº</text:span><text:span text:style-name="T660"> </text:span><text:span text:style-name="T377">1.736/2026</text:span></text:p>
      <text:p text:style-name="P832"/>
      <text:h text:style-name="P833" text:outline-level="5">DISPÕE SOBRE READAPTAÇÃO DE <text:span text:style-name="T175">SERVIDOR.</text:span></text:h>
      <text:p text:style-name="P415"/>
      <text:p text:style-name="P834"><text:span text:style-name="T176">O</text:span><text:span text:style-name="T661"> <text:s/></text:span><text:span text:style-name="T171">SECRETÁRIO</text:span><text:span text:style-name="T662"> <text:s/></text:span><text:span text:style-name="T171">MUNICIPAL</text:span><text:span text:style-name="T662"> <text:s/></text:span><text:span text:style-name="T378">DE</text:span></text:p>
      <text:p text:style-name="P835"><text:span text:style-name="T171">ADMINISTRAÇÃO </text:span><text:span text:style-name="T176">de Cachoeiro de Itapemirim, Estado do Espírito Santo, no uso de suas atribuições delegadas</text:span><text:span text:style-name="T177"> </text:span><text:span text:style-name="T176">através</text:span><text:span text:style-name="T177"> </text:span><text:span text:style-name="T176">dos</text:span><text:span text:style-name="T177"> </text:span><text:span text:style-name="T176">Decretos</text:span><text:span text:style-name="T177"> </text:span><text:span text:style-name="T176">nºs.</text:span><text:span text:style-name="T177"> </text:span><text:span text:style-name="T176">18.275/2008 e 35.892/2025, tendo em vista o que consta no processo nº </text:span><text:span text:style-name="T171">96918/2025,</text:span></text:p>
      <text:h text:style-name="P836" text:outline-level="5">RESOLVE:</text:h>
      <text:p text:style-name="P837"/>
      <text:p text:style-name="P838"><text:span text:style-name="T500">Art. 1º </text:span><text:span text:style-name="T496">Considerar autorizado a </text:span><text:span text:style-name="T501">readaptação definitiva </text:span><text:span text:style-name="T496">do servidor </text:span><text:span text:style-name="T500">GILSON ANTONIO BRUN</text:span><text:span text:style-name="T496">, Operador</text:span><text:span text:style-name="T663"> </text:span><text:span text:style-name="T496">de</text:span><text:span text:style-name="T663"> </text:span><text:span text:style-name="T496">Máquinas</text:span><text:span text:style-name="T663"> </text:span><text:span text:style-name="T496">e</text:span><text:span text:style-name="T663"> </text:span><text:span text:style-name="T496">Veículos</text:span><text:span text:style-name="T663"> </text:span><text:span text:style-name="T496">Especiais,</text:span><text:span text:style-name="T663"> </text:span><text:span text:style-name="T496">lotado</text:span><text:span text:style-name="T663"> </text:span><text:span text:style-name="T496">na</text:span><text:span text:style-name="T663"> </text:span><text:span text:style-name="T496">SEMUI,</text:span><text:span text:style-name="T663"> </text:span><text:span text:style-name="T496">a</text:span><text:span text:style-name="T664"> </text:span><text:span text:style-name="T496">partir</text:span><text:span text:style-name="T664"> </text:span><text:span text:style-name="T496">de</text:span><text:span text:style-name="T665"> </text:span><text:span text:style-name="T501">24</text:span><text:span text:style-name="T666"> </text:span><text:span text:style-name="T501">de</text:span><text:span text:style-name="T666"> </text:span><text:span text:style-name="T501">fevereiro</text:span><text:span text:style-name="T667"> </text:span><text:span text:style-name="T501">de</text:span><text:span text:style-name="T666"> </text:span><text:span text:style-name="T501">2026</text:span><text:span text:style-name="T496">,</text:span><text:span text:style-name="T668"> </text:span><text:span text:style-name="T496">em</text:span><text:span text:style-name="T664"> </text:span><text:span text:style-name="T496">virtude</text:span><text:span text:style-name="T664"> </text:span><text:span text:style-name="T496">de</text:span><text:span text:style-name="T664"> </text:span><text:span text:style-name="T496">modificação em</text:span><text:span text:style-name="T502"> </text:span><text:span text:style-name="T496">seu</text:span><text:span text:style-name="T502"> </text:span><text:span text:style-name="T496">estado</text:span><text:span text:style-name="T502"> </text:span><text:span text:style-name="T496">de</text:span><text:span text:style-name="T502"> </text:span><text:span text:style-name="T496">saúde,</text:span><text:span text:style-name="T502"> </text:span><text:span text:style-name="T496">conforme</text:span><text:span text:style-name="T502"> </text:span><text:span text:style-name="T496">laudo</text:span><text:span text:style-name="T502"> </text:span><text:span text:style-name="T496">médico</text:span><text:span text:style-name="T502"> </text:span><text:span text:style-name="T496">emitido</text:span><text:span text:style-name="T502"> </text:span><text:span text:style-name="T496">pelo médico do trabalho da empresa MEDTRAB Medicina e Segurança do Trabalho Ltda – ME e informações contidas no processo citado, nos termos do Artigo 35, da Lei nº. 4.009, de 20.12.94 - Estatuto dos Servidores Públicos Municipais e Decreto nº 27.958/2018.</text:span></text:p>
      <text:p text:style-name="P839"><text:span text:style-name="T500">Art.</text:span><text:span text:style-name="T669"> </text:span><text:span text:style-name="T500">2º</text:span><text:span text:style-name="T670"> </text:span><text:span text:style-name="T496">Esta</text:span><text:span text:style-name="T671"> </text:span><text:span text:style-name="T496">portaria</text:span><text:span text:style-name="T671"> </text:span><text:span text:style-name="T496">entra</text:span><text:span text:style-name="T671"> </text:span><text:span text:style-name="T496">em</text:span><text:span text:style-name="T671"> </text:span><text:span text:style-name="T496">vigor</text:span><text:span text:style-name="T671"> </text:span><text:span text:style-name="T507">na</text:span></text:p>
      <text:p text:style-name="P840"><text:span text:style-name="T496">data</text:span><text:span text:style-name="T672"> </text:span><text:span text:style-name="T496">de</text:span><text:span text:style-name="T673"> </text:span><text:span text:style-name="T496">sua</text:span><text:span text:style-name="T673"> </text:span><text:span text:style-name="T508">publicação.</text:span></text:p>
      <text:p text:style-name="P173"/>
      <text:p text:style-name="P841"/>
      <text:p text:style-name="P842"><text:span text:style-name="T496">Cachoeiro</text:span><text:span text:style-name="T674"> </text:span><text:span text:style-name="T496">de</text:span><text:span text:style-name="T675"> </text:span><text:span text:style-name="T496">Itapemirim/ES,</text:span><text:span text:style-name="T675"> </text:span><text:span text:style-name="T496">18</text:span><text:span text:style-name="T674"> </text:span><text:span text:style-name="T496">de</text:span><text:span text:style-name="T675"> </text:span><text:span text:style-name="T496">agosto</text:span><text:span text:style-name="T675"> </text:span><text:span text:style-name="T496">de</text:span><text:span text:style-name="T675"> </text:span><text:span text:style-name="T508">2026.</text:span></text:p>
      <text:p text:style-name="P173"/>
      <text:p text:style-name="P841"/>
      <text:h text:style-name="P843" text:outline-level="5">ROGÉRIO<text:span text:style-name="T676"> </text:span>DA<text:span text:style-name="T676"> </text:span>SILVA<text:span text:style-name="T677"> </text:span><text:span text:style-name="T175">ATHAYDE</text:span></text:h>
      <text:p text:style-name="P844"><text:span text:style-name="T171">Secretário</text:span><text:span text:style-name="T678"> </text:span><text:span text:style-name="T171">Municipal</text:span><text:span text:style-name="T678"> </text:span><text:span text:style-name="T171">de</text:span><text:span text:style-name="T679"> </text:span><text:span text:style-name="T197">Administração</text:span></text:p>
      <text:p text:style-name="P845"/>
      <text:p text:style-name="P691"/>
      <text:p text:style-name="P846"/>
      <text:p text:style-name="P847"><text:span text:style-name="T595">PORTARIA</text:span><text:span text:style-name="T680"> </text:span><text:span text:style-name="T595">Nº</text:span><text:span text:style-name="T680"> </text:span><text:span text:style-name="T595">1.737/2026</text:span></text:p>
      <text:p text:style-name="P691"/>
      <text:p text:style-name="P848"/>
      <text:h text:style-name="P849" text:outline-level="6">DISPÕE SOBRE TRANSFERÊNCIA DE LOTAÇÃO DE SERVIDOR.</text:h>
      <text:p text:style-name="P850"/>
      <text:p text:style-name="P820"><text:span text:style-name="T681">O</text:span><text:span text:style-name="T682"> <text:s/></text:span><text:span text:style-name="T683">SECRETÁRIO</text:span><text:span text:style-name="T684"> <text:s/></text:span><text:span text:style-name="T683">MUNICIPAL</text:span><text:span text:style-name="T685"> <text:s/></text:span><text:span text:style-name="T686">DE</text:span></text:p>
      <text:p text:style-name="P851"><text:span text:style-name="T614">ADMINISTRAÇÃO </text:span><text:span text:style-name="T617">de Cachoeiro de Itapemirim, Estado do Espírito Santo, no uso</text:span><text:span text:style-name="T687"> </text:span><text:span text:style-name="T617">de</text:span><text:span text:style-name="T687"> </text:span><text:span text:style-name="T617">suas</text:span><text:span text:style-name="T687"> </text:span><text:span text:style-name="T617">atribuições</text:span><text:span text:style-name="T687"> </text:span><text:span text:style-name="T617">delegadas</text:span><text:span text:style-name="T687"> </text:span><text:span text:style-name="T617">através dos Decretos nºs. 18.275/2008 e 35.892/2025,</text:span><text:span text:style-name="T688"> </text:span><text:span text:style-name="T617">tendo</text:span><text:span text:style-name="T689"> </text:span><text:span text:style-name="T617">em</text:span><text:span text:style-name="T688"> </text:span><text:span text:style-name="T617">vista</text:span><text:span text:style-name="T688"> </text:span><text:span text:style-name="T617">o</text:span><text:span text:style-name="T689"> </text:span><text:span text:style-name="T617">que</text:span><text:span text:style-name="T688"> </text:span><text:span text:style-name="T617">consta no processo nº </text:span><text:span text:style-name="T614">96918/2025,</text:span></text:p>
      <text:p text:style-name="P852"/>
      <text:h text:style-name="P853" text:outline-level="6">RESOLVE:</text:h>
      <text:p text:style-name="P854"/>
      <text:p text:style-name="P855"><text:span text:style-name="T614">Art. 1º TRANSFERIR </text:span><text:span text:style-name="T617">a lotação do servidor abaixo mencionado, tendo em vista o que consta no</text:span><text:span text:style-name="T690"> </text:span><text:span text:style-name="T617">processo acima citado</text:span><text:span text:style-name="T691">.</text:span></text:p>
      <text:p text:style-name="P856"/>
      <table:table table:name="Table9" table:style-name="Table9">
        <table:table-column table:style-name="Table9.A"/>
        <table:table-column table:style-name="Table9.B"/>
        <table:table-column table:style-name="Table9.C"/>
        <table:table-column table:style-name="Table9.D"/>
        <table:table-column table:style-name="Table9.E"/>
        <table:table-row table:style-name="Table9.1">
          <table:table-cell table:style-name="Table9.A1" office:value-type="string">
            <text:p text:style-name="P857"/>
            <text:p text:style-name="P586"><text:span text:style-name="T692">SERVIDOR</text:span><text:span text:style-name="T692"/></text:p>
          </table:table-cell>
          <table:table-cell table:style-name="Table9.A1" office:value-type="string">
            <text:p text:style-name="P857"/>
            <text:p text:style-name="P578"><text:span text:style-name="T692">CARGO</text:span><text:span text:style-name="T692"/></text:p>
          </table:table-cell>
          <table:table-cell table:style-name="Table9.A1" office:value-type="string">
            <text:p text:style-name="P858"><text:span text:style-name="T692">LOTAÇÃO</text:span><text:span text:style-name="T693"> </text:span><text:span text:style-name="T694">DE</text:span><text:span text:style-name="T693"> </text:span><text:span text:style-name="T692">ORIGEM</text:span></text:p>
          </table:table-cell>
          <table:table-cell table:style-name="Table9.A1" office:value-type="string">
            <text:p text:style-name="P859"><text:span text:style-name="T695">LOTAÇÃO</text:span><text:span text:style-name="T696"> </text:span><text:span text:style-name="T695">DE</text:span><text:span text:style-name="T693"> </text:span><text:span text:style-name="T692">DESTINO</text:span></text:p>
          </table:table-cell>
          <table:table-cell table:style-name="Table9.A1" office:value-type="string">
            <text:p text:style-name="P857"/>
            <text:p text:style-name="P860"><text:span text:style-name="T695">A</text:span><text:span text:style-name="T697"> </text:span><text:span text:style-name="T695">PARTIR</text:span><text:span text:style-name="T692"> </text:span><text:span text:style-name="T698">DE</text:span></text:p>
          </table:table-cell>
        </table:table-row>
        <table:table-row table:style-name="Table9.2">
          <table:table-cell table:style-name="Table9.A1" office:value-type="string">
            <text:p text:style-name="P861"/>
            <text:p text:style-name="P862"><text:span text:style-name="T699">GILSON</text:span><text:span text:style-name="T700"> </text:span><text:span text:style-name="T699">ANTONIO</text:span><text:span text:style-name="T701"> BRUN</text:span></text:p>
          </table:table-cell>
          <table:table-cell table:style-name="Table9.A1" office:value-type="string">
            <text:p text:style-name="P863"/>
            <text:p text:style-name="P864"><text:span text:style-name="T702">Operador</text:span><text:span text:style-name="T703"> </text:span><text:span text:style-name="T702">de</text:span><text:span text:style-name="T703"> </text:span><text:span text:style-name="T702">Máquinas</text:span><text:span text:style-name="T704"> </text:span><text:span text:style-name="T702">e Veículos Especiais</text:span></text:p>
          </table:table-cell>
          <table:table-cell table:style-name="Table9.A1" office:value-type="string">
            <text:p text:style-name="P865"/>
            <text:p text:style-name="P866"><text:span text:style-name="T705">SEMUI</text:span><text:span text:style-name="T705"/></text:p>
          </table:table-cell>
          <table:table-cell table:style-name="Table9.A1" office:value-type="string">
            <text:p text:style-name="P865"/>
            <text:p text:style-name="P578"><text:span text:style-name="T706">PGM</text:span><text:span text:style-name="T706"/></text:p>
          </table:table-cell>
          <table:table-cell table:style-name="Table9.A1" office:value-type="string">
            <text:p text:style-name="P865"/>
            <text:p text:style-name="P867"><text:span text:style-name="T705">14/08/2026</text:span><text:span text:style-name="T705"/></text:p>
          </table:table-cell>
        </table:table-row>
      </table:table>
      <text:p text:style-name="P868"/>
      <text:p text:style-name="P869"><text:span text:style-name="T600">Art.</text:span><text:span text:style-name="T707"> </text:span><text:span text:style-name="T600">2º</text:span><text:span text:style-name="T708"> </text:span><text:span text:style-name="T598">Esta</text:span><text:span text:style-name="T709"> </text:span><text:span text:style-name="T598">Portaria</text:span><text:span text:style-name="T709"> </text:span><text:span text:style-name="T598">entra</text:span><text:span text:style-name="T710"> </text:span><text:span text:style-name="T598">em</text:span><text:span text:style-name="T709"> </text:span><text:span text:style-name="T598">vigor</text:span><text:span text:style-name="T709"> </text:span><text:span text:style-name="T711">na</text:span></text:p>
      <text:p text:style-name="P870"><text:span text:style-name="T604">data</text:span><text:span text:style-name="T625"> </text:span><text:span text:style-name="T604">de</text:span><text:span text:style-name="T624"> </text:span><text:span text:style-name="T604">sua</text:span><text:span text:style-name="T625"> </text:span><text:span text:style-name="T610">publicação.</text:span></text:p>
      <text:p text:style-name="P646"/>
      <text:p text:style-name="P871"/>
      <text:p text:style-name="P872"><text:span text:style-name="T604">Cachoeiro</text:span><text:span text:style-name="T712"> </text:span><text:span text:style-name="T604">de</text:span><text:span text:style-name="T713"> </text:span><text:span text:style-name="T604">Itapemirim/ES,</text:span><text:span text:style-name="T713"> </text:span><text:span text:style-name="T604">18</text:span><text:span text:style-name="T713"> </text:span><text:span text:style-name="T604">de</text:span><text:span text:style-name="T714"> </text:span><text:span text:style-name="T604">agosto</text:span><text:span text:style-name="T714"> </text:span><text:span text:style-name="T604">de</text:span><text:span text:style-name="T713"> </text:span><text:span text:style-name="T610">2026.</text:span></text:p>
      <text:p text:style-name="P646"/>
      <text:p text:style-name="P646"/>
      <text:p text:style-name="P873"/>
      <text:h text:style-name="P874" text:outline-level="6"><text:span text:style-name="T596">ROGÉRIO</text:span><text:span text:style-name="T715"> </text:span><text:span text:style-name="T596">DA</text:span><text:span text:style-name="T715"> </text:span><text:span text:style-name="T596">SILVA</text:span><text:span text:style-name="T715"> </text:span><text:span text:style-name="T607">ATHAYDE</text:span></text:h>
      <text:h text:style-name="P875" text:outline-level="7"><text:span text:style-name="T465">Secretário</text:span><text:span text:style-name="T716"> </text:span><text:span text:style-name="T465">Municipal</text:span><text:span text:style-name="T716"> </text:span><text:span text:style-name="T465">de</text:span><text:span text:style-name="T717"> </text:span><text:span text:style-name="T467">Administração</text:span></text:h>
      <text:p text:style-name="P876"/>
      <text:p text:style-name="P877"/>
      <text:section text:style-name="Sect6" text:name="Section7">
        <text:p text:style-name="P878"><text:span text:style-name="T718">PORTARIA</text:span><text:span text:style-name="T719"> </text:span><text:span text:style-name="T718">Nº</text:span><text:span text:style-name="T720"> </text:span><text:span text:style-name="T721">1.739/2026</text:span></text:p>
        <text:p text:style-name="P879"/>
        <text:p text:style-name="P880"/>
        <text:p text:style-name="P881"><text:span text:style-name="T722">CRIA SUBCOMISSÕES PARA ESTUDO E ELABORAÇÃO DA PROPOSTA DO ANTEPROJETO DE LEI DO PLANO MUNICIPAL DE EDUCAÇÃO - PME DE CACHOEIRO DE ITAPEMIRIM PARA O DECÊNIO 2027-2037, E DÁ OUTRAS </text:span><text:span text:style-name="T723">PROVIDÊNCIAS.</text:span></text:p>
        <text:p text:style-name="P882"/>
        <text:p text:style-name="P883"><text:span text:style-name="T724">A</text:span><text:span text:style-name="T725"> </text:span><text:span text:style-name="T722">SECRETÁRIA</text:span><text:span text:style-name="T726"> </text:span><text:span text:style-name="T722">MUNICIPAL</text:span><text:span text:style-name="T726"> </text:span><text:span text:style-name="T722">DE</text:span><text:span text:style-name="T726"> </text:span><text:span text:style-name="T722">EDUCAÇÃO</text:span><text:span text:style-name="T727"> </text:span><text:span text:style-name="T728">de</text:span></text:p>
        <text:p text:style-name="P884"><text:span text:style-name="T724">Cachoeiro de Itapemirim, Estado do Espírito Santo, no uso das atribuições que lhe foram conferidas pelo Decreto nº 37.552/2026, tendo em vista o que consta no processo nº</text:span><text:span text:style-name="T729"> </text:span><text:span text:style-name="T722">61917/2026,</text:span></text:p>
        <text:p text:style-name="P885"/>
        <text:p text:style-name="P883"><text:span text:style-name="T722">CONSIDERANDO</text:span><text:span text:style-name="T730"> <text:s/></text:span><text:span text:style-name="T724">a</text:span><text:span text:style-name="T731"> </text:span><text:span text:style-name="T724">publicação</text:span><text:span text:style-name="T731"> </text:span><text:span text:style-name="T724">da</text:span><text:span text:style-name="T731"> </text:span><text:span text:style-name="T724">Lei</text:span><text:span text:style-name="T731"> </text:span><text:span text:style-name="T724">Federal</text:span><text:span text:style-name="T731"> </text:span><text:span text:style-name="T728">nº</text:span></text:p>
      </text:section>
      <text:section text:style-name="Sect1" text:name="Section8">
        <text:p text:style-name="P886"><text:span text:style-name="T724">15.388, de 14 de abril de 2026, que institui o novo Plano Nacional de Educação – PNE, para o decênio 2026-2036;</text:span><text:span text:style-name="T724"/></text:p>
        <text:p text:style-name="P887"/>
        <text:p text:style-name="P888"><text:span text:style-name="T722">CONSIDERANDO </text:span><text:span text:style-name="T724">que o Plano Nacional de Educação antes referido consigna prazo de 15 (quinze) meses para que os Municípios elaborem e aprovem seus Planos de Educação, de acordo com os objetivos, metas e estratégias aprovadas pelo documento nacional;</text:span></text:p>
        <text:p text:style-name="P889"/>
        <text:p text:style-name="P890"><text:span text:style-name="T722">CONSIDERANDO </text:span><text:span text:style-name="T724">as atribuições da Comissão Gestora de Elaboração, Monitoramento e Avaliação da Implementação do Plano Municipal de Educação</text:span><text:span text:style-name="T732"> </text:span><text:span text:style-name="T724">de</text:span><text:span text:style-name="T732"> </text:span><text:span text:style-name="T724">Cachoeiro</text:span><text:span text:style-name="T732"> </text:span><text:span text:style-name="T724">de</text:span><text:span text:style-name="T732"> </text:span><text:span text:style-name="T724">Itapemirim-ES,</text:span><text:span text:style-name="T732"> </text:span><text:span text:style-name="T724">estabelecidas</text:span><text:span text:style-name="T732"> </text:span><text:span text:style-name="T724">através</text:span><text:span text:style-name="T732"> </text:span><text:span text:style-name="T724">do</text:span><text:span text:style-name="T732"> </text:span><text:span text:style-name="T724">Decreto</text:span><text:span text:style-name="T732"> </text:span><text:span text:style-name="T724">Municipal nº </text:span><text:span text:style-name="T733">37.213/2026;</text:span></text:p>
        <text:p text:style-name="P889"/>
        <text:p text:style-name="P891"><text:span text:style-name="T722">CONSIDERANDO</text:span><text:span text:style-name="T734"> </text:span><text:span text:style-name="T724">a</text:span><text:span text:style-name="T729"> </text:span><text:span text:style-name="T724">atuação</text:span><text:span text:style-name="T729"> </text:span><text:span text:style-name="T724">dos</text:span><text:span text:style-name="T729"> </text:span><text:span text:style-name="T724">servidores designados para compor a Equipe de Suporte Técnico da referida comissão e designados através do Decreto nº 37.616/2026;</text:span></text:p>
        <text:p text:style-name="P889"/>
        <text:p text:style-name="P892"><text:span text:style-name="T722">CONSIDERANDO </text:span><text:span text:style-name="T724">os encaminhamentos da reunião realizada no dia 06 de agosto de 2026 pela Comissão Gestora de Elaboração, Monitoramento e Avaliação da Implementação do Plano Municipal de Educação de Cachoeiro de Itapemirim-ES, que deliberou as ações necessárias definidas em cronograma de trabalho até a aprovação do novo Plano Municipal de Educação para o decênio 2027-2037,</text:span></text:p>
        <text:p text:style-name="P893"/>
        <text:p text:style-name="P894"><text:span text:style-name="T723">RESOLVE</text:span><text:span text:style-name="T733">:</text:span></text:p>
        <text:p text:style-name="P895"/>
        <text:p text:style-name="P896"><text:span text:style-name="T722">Art. 1º. </text:span><text:span text:style-name="T724">Criar subcomissões para estudo e elaboração da</text:span><text:span text:style-name="T732"> </text:span><text:span text:style-name="T724">proposta</text:span><text:span text:style-name="T732"> </text:span><text:span text:style-name="T724">do</text:span><text:span text:style-name="T732"> </text:span><text:span text:style-name="T724">anteprojeto</text:span><text:span text:style-name="T732"> </text:span><text:span text:style-name="T724">de</text:span><text:span text:style-name="T732"> </text:span><text:span text:style-name="T724">lei</text:span><text:span text:style-name="T732"> </text:span><text:span text:style-name="T724">do</text:span><text:span text:style-name="T732"> </text:span><text:span text:style-name="T724">Plano</text:span><text:span text:style-name="T732"> </text:span><text:span text:style-name="T724">Municipal</text:span><text:span text:style-name="T732"> </text:span><text:span text:style-name="T724">de</text:span><text:span text:style-name="T732"> </text:span><text:span text:style-name="T724">Educação</text:span><text:span text:style-name="T732"> </text:span><text:span text:style-name="T724">-</text:span><text:span text:style-name="T732"> </text:span><text:span text:style-name="T724">PME</text:span><text:span text:style-name="T732"> </text:span><text:span text:style-name="T724">de</text:span><text:span text:style-name="T732"> </text:span><text:span text:style-name="T724">Cachoeiro</text:span><text:span text:style-name="T732"> </text:span><text:span text:style-name="T724">de Itapemirim, com base nos objetivos fixados pelo novo Plano Nacional de Educação, sob</text:span><text:span text:style-name="T735"> </text:span><text:span text:style-name="T724">a mediação de Coordenadores e Relatores, vinculados à Equipe de Suporte Técnico, a </text:span><text:span text:style-name="T733">saber:</text:span></text:p>
        <text:p text:style-name="P893"/>
        <text:list text:style-name="WWNum3">
          <text:list-item>
            <text:p text:style-name="P897"><text:span text:style-name="T736">–</text:span><text:span text:style-name="T737"> </text:span><text:span text:style-name="T736">SUBCOMISSÃO</text:span><text:span text:style-name="T737"> 01</text:span></text:p>
          </text:list-item>
        </text:list>
        <text:p text:style-name="P898"><text:span text:style-name="T722">COORDENADOR(A)</text:span><text:span text:style-name="T724">:</text:span><text:span text:style-name="T738"> </text:span><text:span text:style-name="T724">Fabiana</text:span><text:span text:style-name="T728"> </text:span><text:span text:style-name="T724">de</text:span><text:span text:style-name="T728"> </text:span><text:span text:style-name="T724">Oliveira</text:span><text:span text:style-name="T738"> </text:span><text:span text:style-name="T733">Bibiano</text:span></text:p>
        <text:p text:style-name="P899"><text:span text:style-name="T722">RELATOR(A)</text:span><text:span text:style-name="T724">:</text:span><text:span text:style-name="T738"> </text:span><text:span text:style-name="T724">Polyana</text:span><text:span text:style-name="T728"> Fim</text:span></text:p>
        <text:p text:style-name="P900"><text:span text:style-name="T724">OBJETIVO 1) Acesso à Educação Infantil OBJETIVO</text:span><text:span text:style-name="T728"> </text:span><text:span text:style-name="T724">2)</text:span><text:span text:style-name="T728"> </text:span><text:span text:style-name="T724">Qualidade</text:span><text:span text:style-name="T728"> </text:span><text:span text:style-name="T724">da</text:span><text:span text:style-name="T728"> </text:span><text:span text:style-name="T724">Educação</text:span><text:span text:style-name="T728"> </text:span><text:span text:style-name="T724">Infantil</text:span></text:p>
      </text:section>
      <text:p text:style-name="P901"/>
      <text:p text:style-name="P902"/>
      <text:p text:style-name="P902"/>
      <text:p text:style-name="P902"/>
      <text:p text:style-name="P902"/>
      <text:p text:style-name="P902"/>
      <text:p text:style-name="P902"/>
      <text:p text:style-name="P902"/>
      <text:p text:style-name="P902"/>
      <text:p text:style-name="P902"/>
      <text:p text:style-name="P902"/>
      <text:p text:style-name="P902"/>
      <text:p text:style-name="P902"/>
      <text:p text:style-name="P902"/>
      <text:p text:style-name="P902"/>
      <text:p text:style-name="P902"/>
      <text:p text:style-name="P903"/>
      <text:list text:continue-numbering="true" text:style-name="WWNum3">
        <text:list-item>
          <text:p text:style-name="P904"><draw:frame draw:style-name="fr6" draw:name="Image 458" text:anchor-type="char" svg:x="0.4937in" svg:y="-1.9744in" svg:width="7.7736in" svg:height="1.3681in" draw:z-index="144"><draw:image xlink:href="Pictures/10000000000009180000019B2F5AA03B.png" xlink:type="simple" xlink:show="embed" xlink:actuate="onLoad" draw:mime-type="image/png"/></draw:frame><text:span text:style-name="T739">-</text:span><text:span text:style-name="T740"> </text:span><text:span text:style-name="T741">SUBCOMISSÃO</text:span><text:span text:style-name="T742"> </text:span><text:span text:style-name="T743">02</text:span></text:p>
        </text:list-item>
      </text:list>
      <text:p text:style-name="P905"><text:span text:style-name="T744">COORDENADOR(A): </text:span><text:span text:style-name="T745">Gislene Nara Dias da Silva</text:span><text:span text:style-name="T746"> </text:span><text:span text:style-name="T744">RELATOR(A):</text:span><text:span text:style-name="T747"> </text:span><text:span text:style-name="T745">Keila Pauline Neves Sunderhus OBJETIVO 3)</text:span><text:span text:style-name="T746"> </text:span><text:span text:style-name="T745">Alfabetização</text:span></text:p>
      <text:p text:style-name="P906"/>
      <text:list text:continue-numbering="true" text:style-name="WWNum3">
        <text:list-item>
          <text:p text:style-name="P907"><text:span text:style-name="T748">-</text:span><text:span text:style-name="T749"> </text:span><text:span text:style-name="T748">SUBCOMISSÃO</text:span><text:span text:style-name="T750"> </text:span><text:span text:style-name="T751">03</text:span></text:p>
        </text:list-item>
      </text:list>
      <text:p text:style-name="P908"><text:span text:style-name="T744">COORDENADOR(A):</text:span><text:span text:style-name="T752"> </text:span><text:span text:style-name="T745">Luciana</text:span><text:span text:style-name="T753"> </text:span><text:span text:style-name="T745">Humberto</text:span><text:span text:style-name="T754"> </text:span><text:span text:style-name="T745">Costa</text:span><text:span text:style-name="T755"> </text:span><text:span text:style-name="T756">Arêas</text:span></text:p>
      <text:p text:style-name="P909"><text:span text:style-name="T757">RELATOR(A):</text:span><text:span text:style-name="T758"> </text:span><text:span text:style-name="T759">Tânia</text:span><text:span text:style-name="T760"> </text:span><text:span text:style-name="T759">Fátima</text:span><text:span text:style-name="T761"> </text:span><text:span text:style-name="T759">Costa</text:span><text:span text:style-name="T762"> </text:span><text:span text:style-name="T763">Venturi</text:span></text:p>
      <text:p text:style-name="P910"><text:span text:style-name="T745">OBJETIVO 4)</text:span><text:span text:style-name="T764"> </text:span><text:span text:style-name="T745">Acesso, Trajetória e</text:span><text:span text:style-name="T765"> </text:span><text:span text:style-name="T745">Conclusão no Ensino Fundamental e no Ensino Médio OBJETIVO 5)</text:span><text:span text:style-name="T766"> </text:span><text:span text:style-name="T745">Aprendizagem</text:span><text:span text:style-name="T767"> </text:span><text:span text:style-name="T745">no Ensino Fundamental e no Ensino Médio</text:span></text:p>
      <text:p text:style-name="P911"/>
      <text:list text:continue-numbering="true" text:style-name="WWNum3">
        <text:list-item>
          <text:p text:style-name="P912"><text:span text:style-name="T741">-</text:span><text:span text:style-name="T768"> </text:span><text:span text:style-name="T741">SUBCOMISSÃO</text:span><text:span text:style-name="T742"> </text:span><text:span text:style-name="T743">04</text:span></text:p>
        </text:list-item>
      </text:list>
      <text:p text:style-name="P908"><text:span text:style-name="T744">COORDENADOR(A):</text:span><text:span text:style-name="T769"> </text:span><text:span text:style-name="T745">Sandra</text:span><text:span text:style-name="T770"> </text:span><text:span text:style-name="T745">Regina</text:span><text:span text:style-name="T771"> </text:span><text:span text:style-name="T745">Garbim</text:span><text:span text:style-name="T772"> </text:span><text:span text:style-name="T745">de</text:span><text:span text:style-name="T773"> </text:span><text:span text:style-name="T745">Oliveira</text:span><text:span text:style-name="T774"> </text:span><text:span text:style-name="T756">Viana</text:span></text:p>
      <text:p text:style-name="P913"><text:span text:style-name="T757">RELATOR(A):</text:span><text:span text:style-name="T775"> </text:span><text:span text:style-name="T759">Patrícia</text:span><text:span text:style-name="T776"> </text:span><text:span text:style-name="T763">Chagas</text:span></text:p>
      <text:p text:style-name="P914"><text:span text:style-name="T745">OBJETIVO</text:span><text:span text:style-name="T777"> </text:span><text:span text:style-name="T745">6)</text:span><text:span text:style-name="T778"> </text:span><text:span text:style-name="T745">Educação</text:span><text:span text:style-name="T779"> </text:span><text:span text:style-name="T745">Integral</text:span><text:span text:style-name="T780"> </text:span><text:span text:style-name="T745">em</text:span><text:span text:style-name="T781"> </text:span><text:span text:style-name="T745">Tempo </text:span><text:span text:style-name="T756">Integral</text:span></text:p>
      <text:p text:style-name="P915"/>
      <text:list text:continue-numbering="true" text:style-name="WWNum3">
        <text:list-item>
          <text:p text:style-name="P916"><text:span text:style-name="T741">-</text:span><text:span text:style-name="T782"> </text:span><text:span text:style-name="T741">SUBCOMISSÃO</text:span><text:span text:style-name="T783"> </text:span><text:span text:style-name="T743">05</text:span></text:p>
        </text:list-item>
      </text:list>
      <text:p text:style-name="P908"><text:span text:style-name="T757">COORDENADOR(A):</text:span><text:span text:style-name="T784"> </text:span><text:span text:style-name="T759">Luciana</text:span><text:span text:style-name="T776"> </text:span><text:span text:style-name="T759">Marta</text:span><text:span text:style-name="T785"> </text:span><text:span text:style-name="T759">Alves</text:span><text:span text:style-name="T762"> </text:span><text:span text:style-name="T763">Silva</text:span></text:p>
      <text:p text:style-name="P913"><text:span text:style-name="T757">RELATOR(A):</text:span><text:span text:style-name="T786"> </text:span><text:span text:style-name="T759">Marília</text:span><text:span text:style-name="T760"> </text:span><text:span text:style-name="T759">Barboza</text:span><text:span text:style-name="T787"> </text:span><text:span text:style-name="T763">Fernandes</text:span></text:p>
      <text:p text:style-name="P917"><text:span text:style-name="T745">OBJETIVO</text:span><text:span text:style-name="T746"> </text:span><text:span text:style-name="T745">7)</text:span><text:span text:style-name="T746"> </text:span><text:span text:style-name="T745">Conectividade,</text:span><text:span text:style-name="T788"> </text:span><text:span text:style-name="T745">educação</text:span><text:span text:style-name="T746"> </text:span><text:span text:style-name="T745">digital</text:span><text:span text:style-name="T789"> </text:span><text:span text:style-name="T745">e</text:span><text:span text:style-name="T790"> </text:span><text:span text:style-name="T745">integração</text:span><text:span text:style-name="T791"> </text:span><text:span text:style-name="T745">das</text:span><text:span text:style-name="T764"> </text:span><text:span text:style-name="T745">Tecnologias</text:span><text:span text:style-name="T746"> </text:span><text:span text:style-name="T745">Digitais</text:span><text:span text:style-name="T790"> </text:span><text:span text:style-name="T745">de Informação e Comunicação (TD!Cs) </text:span><text:span text:style-name="T792">à </text:span><text:span text:style-name="T745">educação</text:span></text:p>
      <text:p text:style-name="P911"/>
      <text:list text:continue-numbering="true" text:style-name="WWNum3">
        <text:list-item>
          <text:p text:style-name="P918"><text:span text:style-name="T741">-</text:span><text:span text:style-name="T768"> </text:span><text:span text:style-name="T741">SUBCOMISSÃO</text:span><text:span text:style-name="T742"> </text:span><text:span text:style-name="T743">06</text:span></text:p>
        </text:list-item>
      </text:list>
      <text:p text:style-name="P919"><text:span text:style-name="T757">COORDENADOR(A):</text:span><text:span text:style-name="T793"> </text:span><text:span text:style-name="T759">Paulo</text:span><text:span text:style-name="T794"> </text:span><text:span text:style-name="T759">Roberto</text:span><text:span text:style-name="T795"> </text:span><text:span text:style-name="T763">Arantes</text:span></text:p>
      <text:p text:style-name="P920"><text:span text:style-name="T744">RELATOR(A):</text:span><text:span text:style-name="T796"> </text:span><text:span text:style-name="T745">Suzana</text:span><text:span text:style-name="T797"> </text:span><text:span text:style-name="T745">Maria</text:span><text:span text:style-name="T790"> </text:span><text:span text:style-name="T745">das</text:span><text:span text:style-name="T798"> </text:span><text:span text:style-name="T756">Neves</text:span></text:p>
      <text:p text:style-name="P914"><text:span text:style-name="T745">OBJETIVO</text:span><text:span text:style-name="T799"> </text:span><text:span text:style-name="T745">8)</text:span><text:span text:style-name="T789"> </text:span><text:span text:style-name="T745">Sustentabilidade Socioambiental</text:span><text:span text:style-name="T779"> </text:span><text:span text:style-name="T745">na</text:span><text:span text:style-name="T800"> </text:span><text:span text:style-name="T756">Educação</text:span></text:p>
      <text:p text:style-name="P915"/>
      <text:list text:continue-numbering="true" text:style-name="WWNum3">
        <text:list-item>
          <text:p text:style-name="P921"><text:span text:style-name="T748">-</text:span><text:span text:style-name="T749"> </text:span><text:span text:style-name="T748">SUBCOMISSÃO</text:span><text:span text:style-name="T750"> </text:span><text:span text:style-name="T751">07</text:span></text:p>
        </text:list-item>
      </text:list>
      <text:p text:style-name="P919"><text:span text:style-name="T757">COORDENADOR(A):</text:span><text:span text:style-name="T801"> </text:span><text:span text:style-name="T759">Edvan</text:span><text:span text:style-name="T802"> </text:span><text:span text:style-name="T759">da</text:span><text:span text:style-name="T803"> </text:span><text:span text:style-name="T759">Silva</text:span><text:span text:style-name="T804"> </text:span><text:span text:style-name="T759">Valeria</text:span><text:span text:style-name="T805"> </text:span><text:span text:style-name="T806">no</text:span></text:p>
      <text:p text:style-name="P920"><text:span text:style-name="T757">RELATOR(A):</text:span><text:span text:style-name="T807"> </text:span><text:span text:style-name="T759">Pâmela</text:span><text:span text:style-name="T762"> </text:span><text:span text:style-name="T759">Angelo</text:span><text:span text:style-name="T808"> </text:span><text:span text:style-name="T763">Cardoso</text:span></text:p>
      <text:p text:style-name="P922"><text:span text:style-name="T745">OBJETIVO</text:span><text:span text:style-name="T746"> </text:span><text:span text:style-name="T745">9)</text:span><text:span text:style-name="T746"> </text:span><text:span text:style-name="T745">Educação</text:span><text:span text:style-name="T746"> </text:span><text:span text:style-name="T745">Escolar</text:span><text:span text:style-name="T746"> </text:span><text:span text:style-name="T745">Indígena,</text:span><text:span text:style-name="T746"> </text:span><text:span text:style-name="T745">Educação</text:span><text:span text:style-name="T746"> </text:span><text:span text:style-name="T745">do</text:span><text:span text:style-name="T746"> </text:span><text:span text:style-name="T745">Campo</text:span><text:span text:style-name="T746"> </text:span><text:span text:style-name="T745">e</text:span><text:span text:style-name="T746"> </text:span><text:span text:style-name="T745">Educação</text:span><text:span text:style-name="T746"> </text:span><text:span text:style-name="T745">Escolar </text:span><text:span text:style-name="T756">Quilombola</text:span></text:p>
      <text:p text:style-name="P923"><text:span text:style-name="T745">OBJETIVO</text:span><text:span text:style-name="T781"> </text:span><text:span text:style-name="T745">11)</text:span><text:span text:style-name="T764"> </text:span><text:span text:style-name="T745">Educação</text:span><text:span text:style-name="T809"> </text:span><text:span text:style-name="T745">de</text:span><text:span text:style-name="T810"> </text:span><text:span text:style-name="T745">Jovens, Adultos</text:span><text:span text:style-name="T779"> </text:span><text:span text:style-name="T745">e</text:span><text:span text:style-name="T811"> </text:span><text:span text:style-name="T756">Idosos</text:span></text:p>
      <text:p text:style-name="P911"/>
      <text:list text:continue-numbering="true" text:style-name="WWNum3">
        <text:list-item>
          <text:p text:style-name="P924"><text:span text:style-name="T812">-</text:span><text:span text:style-name="T813"> </text:span><text:span text:style-name="T812">SUBCOMISSÃO</text:span><text:span text:style-name="T814"> </text:span><text:span text:style-name="T815">08</text:span></text:p>
        </text:list-item>
      </text:list>
      <text:p text:style-name="P908"><text:span text:style-name="T744">COORDENADOR(A):</text:span><text:span text:style-name="T816"> </text:span><text:span text:style-name="T745">Paulo</text:span><text:span text:style-name="T817"> </text:span><text:span text:style-name="T745">Vitor</text:span><text:span text:style-name="T771"> </text:span><text:span text:style-name="T745">da</text:span><text:span text:style-name="T771"> </text:span><text:span text:style-name="T745">Silva</text:span><text:span text:style-name="T818"> </text:span><text:span text:style-name="T756">Andrade</text:span></text:p>
      <text:p text:style-name="P920"><text:span text:style-name="T744">RELATOR(A):</text:span><text:span text:style-name="T819"> </text:span><text:span text:style-name="T745">Izabela</text:span><text:span text:style-name="T746"> </text:span><text:span text:style-name="T745">Arcanjo</text:span><text:span text:style-name="T746"> </text:span><text:span text:style-name="T745">Pereira</text:span><text:span text:style-name="T820"> </text:span><text:span text:style-name="T821">Paz</text:span></text:p>
      <text:p text:style-name="P925"><text:span text:style-name="T745">OBJETIVO</text:span><text:span text:style-name="T746"> <text:s/></text:span><text:span text:style-name="T745">10)</text:span><text:span text:style-name="T818"> <text:s/></text:span><text:span text:style-name="T745">Educação</text:span><text:span text:style-name="T822"> <text:s/></text:span><text:span text:style-name="T745">Especial</text:span><text:span text:style-name="T789"> <text:s/></text:span><text:span text:style-name="T745">Inclusiva</text:span><text:span text:style-name="T823"> <text:s/></text:span><text:span text:style-name="T745">e</text:span><text:span text:style-name="T824"> <text:s/></text:span><text:span text:style-name="T745">Educação</text:span><text:span text:style-name="T791"> <text:s/></text:span><text:span text:style-name="T745">Bilíngue</text:span><text:span text:style-name="T791"> <text:s/></text:span><text:span text:style-name="T745">de</text:span><text:span text:style-name="T820"> <text:s/></text:span><text:span text:style-name="T756">Surdos</text:span></text:p>
      <text:p text:style-name="P911"/>
      <text:list text:continue-numbering="true" text:style-name="WWNum3">
        <text:list-item>
          <text:p text:style-name="P926"><text:span text:style-name="T741">-</text:span><text:span text:style-name="T825"> </text:span><text:span text:style-name="T741">SUBCOMISSÃO</text:span><text:span text:style-name="T826"> </text:span><text:span text:style-name="T743">09</text:span></text:p>
        </text:list-item>
      </text:list>
      <text:p text:style-name="P908"><text:span text:style-name="T757">COORDENADOR(A):</text:span><text:span text:style-name="T807"> </text:span><text:span text:style-name="T759">Silvana</text:span><text:span text:style-name="T827"> </text:span><text:span text:style-name="T759">Correia</text:span><text:span text:style-name="T828"> </text:span><text:span text:style-name="T763">Evangelista</text:span></text:p>
      <text:p text:style-name="P913"><text:span text:style-name="T757">RELATOR(A):</text:span><text:span text:style-name="T829"> </text:span><text:span text:style-name="T759">Solange</text:span><text:span text:style-name="T830"> </text:span><text:span text:style-name="T759">Falcão</text:span><text:span text:style-name="T831"> </text:span><text:span text:style-name="T763">Santana</text:span></text:p>
      <text:p text:style-name="P927"><text:span text:style-name="T745">OBJETIVO</text:span><text:span text:style-name="T832"> </text:span><text:span text:style-name="T745">12)</text:span><text:span text:style-name="T822"> </text:span><text:span text:style-name="T745">Acesso,</text:span><text:span text:style-name="T800"> </text:span><text:span text:style-name="T745">permanência</text:span><text:span text:style-name="T833"> </text:span><text:span text:style-name="T745">e conclusão</text:span><text:span text:style-name="T834"> </text:span><text:span text:style-name="T745">na Educação</text:span><text:span text:style-name="T777"> </text:span><text:span text:style-name="T745">Profissional</text:span><text:span text:style-name="T832"> </text:span><text:span text:style-name="T745">e</text:span><text:span text:style-name="T765"> </text:span><text:span text:style-name="T745">Tecnológica OBJETIVO 13)</text:span><text:span text:style-name="T797"> </text:span><text:span text:style-name="T745">Qualidade da Educação Profissional e Tecnológica</text:span></text:p>
      <text:p text:style-name="P928"/>
      <text:list text:continue-numbering="true" text:style-name="WWNum3">
        <text:list-item>
          <text:p text:style-name="P916"><text:span text:style-name="T741">-</text:span><text:span text:style-name="T782"> </text:span><text:span text:style-name="T741">SUBCOMISSÃO</text:span><text:span text:style-name="T835"> </text:span><text:span text:style-name="T743">10</text:span></text:p>
        </text:list-item>
      </text:list>
      <text:p text:style-name="P919"><text:span text:style-name="T744">COORDENADOR(A):</text:span><text:span text:style-name="T836"> </text:span><text:span text:style-name="T745">Rachel</text:span><text:span text:style-name="T818"> </text:span><text:span text:style-name="T745">Santana</text:span><text:span text:style-name="T754"> </text:span><text:span text:style-name="T745">Torres</text:span><text:span text:style-name="T837"> </text:span><text:span text:style-name="T756">Poloni</text:span></text:p>
      <text:p text:style-name="P920"><text:span text:style-name="T744">RELATOR(A):</text:span><text:span text:style-name="T838"> </text:span><text:span text:style-name="T745">Matheus</text:span><text:span text:style-name="T823"> </text:span><text:span text:style-name="T745">Bruneli</text:span><text:span text:style-name="T766"> </text:span><text:span text:style-name="T745">de</text:span><text:span text:style-name="T790"> </text:span><text:span text:style-name="T756">Souza</text:span></text:p>
      <text:p text:style-name="P929"><text:span text:style-name="T839">OBJETIVO 14)</text:span><text:span text:style-name="T840"> </text:span><text:span text:style-name="T839">Acesso, Permanência e Conclusão</text:span><text:span text:style-name="T841"> </text:span><text:span text:style-name="T839">na Graduação</text:span><text:span text:style-name="T840"> </text:span><text:span text:style-name="T839">OBJETIVO 15)</text:span><text:span text:style-name="T840"> </text:span><text:span text:style-name="T839">Qualidade da Graduação</text:span></text:p>
      <text:p text:style-name="P930"><text:span text:style-name="T745">OBJETIVO</text:span><text:span text:style-name="T765"> </text:span><text:span text:style-name="T745">16)</text:span><text:span text:style-name="T842"> </text:span><text:span text:style-name="T745">Pós-Graduação</text:span><text:span text:style-name="T779"> </text:span><text:span text:style-name="T843">stricto</text:span><text:span text:style-name="T844"> </text:span><text:span text:style-name="T845">sensu</text:span></text:p>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1"/>
      <text:p text:style-name="P932"/>
      <text:p text:style-name="P933"><draw:frame draw:style-name="fr10" draw:name="Image 459" text:anchor-type="char" svg:x="3.7965in" svg:y="-0.2937in" svg:width="0.6945in" svg:height="0.6138in" draw:z-index="23"><draw:image xlink:href="Pictures/10000000000000D0000000B830B1DD11.jpg" xlink:type="simple" xlink:show="embed" xlink:actuate="onLoad" draw:mime-type="image/jpeg"/></draw:frame><text:soft-page-break/><text:span text:style-name="T581">D</text:span><text:span text:style-name="T582">.</text:span><text:span text:style-name="T581">O</text:span><text:span text:style-name="T582">.</text:span><text:span text:style-name="T583"> </text:span><text:span text:style-name="T581">PREFEITURA</text:span><text:span text:style-name="T584"> </text:span><text:span text:style-name="T581">MUNICIPAL</text:span><text:span text:style-name="T585"> </text:span><text:span text:style-name="T581">DE</text:span><text:span text:style-name="T586"> </text:span><text:span text:style-name="T587">CACHOEIRO</text:span><text:span text:style-name="T581"><text:tab/></text:span><text:span text:style-name="T519">30</text:span></text:p>
      <text:p text:style-name="P934"/>
      <text:p text:style-name="P935"/>
      <text:p text:style-name="P935"/>
      <text:p text:style-name="P935"/>
      <text:p text:style-name="P935"/>
      <text:p text:style-name="P935"/>
      <text:p text:style-name="P935"/>
      <text:p text:style-name="P935"/>
      <text:p text:style-name="P935"/>
      <text:p text:style-name="P935"/>
      <text:p text:style-name="P935"/>
      <text:p text:style-name="P935"/>
      <text:p text:style-name="P935"/>
      <text:p text:style-name="P935"/>
      <text:p text:style-name="P935"/>
      <text:p text:style-name="P935"/>
      <text:p text:style-name="P935"/>
      <text:p text:style-name="P936"/>
      <text:list text:continue-numbering="true" text:style-name="WWNum3">
        <text:list-item>
          <text:p text:style-name="P937"><draw:frame draw:style-name="fr6" draw:name="Image 460" text:anchor-type="char" svg:x="0.4937in" svg:y="-1.9807in" svg:width="7.7736in" svg:height="1.3681in" draw:z-index="146"><draw:image xlink:href="Pictures/10000000000009180000019B2F5AA03B.png" xlink:type="simple" xlink:show="embed" xlink:actuate="onLoad" draw:mime-type="image/png"/></draw:frame><text:span text:style-name="T846">-</text:span><text:span text:style-name="T847"> </text:span><text:span text:style-name="T846">SUBCOMISSÃO</text:span><text:span text:style-name="T848"> </text:span><text:span text:style-name="T849">11</text:span></text:p>
        </text:list-item>
      </text:list>
      <text:p text:style-name="P919"><text:span text:style-name="T850">COORDENADOR(A):</text:span><text:span text:style-name="T851"> </text:span><text:span text:style-name="T852">Paula</text:span><text:span text:style-name="T853"> </text:span><text:span text:style-name="T852">da</text:span><text:span text:style-name="T854"> </text:span><text:span text:style-name="T852">Silva</text:span><text:span text:style-name="T855"> </text:span><text:span text:style-name="T856">Tosta</text:span></text:p>
      <text:p text:style-name="P920"><text:span text:style-name="T850">RELATOR(A):</text:span><text:span text:style-name="T857"> </text:span><text:span text:style-name="T852">Elisangela</text:span><text:span text:style-name="T858"> </text:span><text:span text:style-name="T852">dos</text:span><text:span text:style-name="T859"> </text:span><text:span text:style-name="T852">Anjos</text:span><text:span text:style-name="T860"> </text:span><text:span text:style-name="T852">Almeida</text:span><text:span text:style-name="T861"> </text:span><text:span text:style-name="T856">Benaquio</text:span></text:p>
      <text:p text:style-name="P925"><text:span text:style-name="T852">OBJETIVO</text:span><text:span text:style-name="T862"> </text:span><text:span text:style-name="T852">17)</text:span><text:span text:style-name="T859"> </text:span><text:span text:style-name="T852">Formação</text:span><text:span text:style-name="T863"> </text:span><text:span text:style-name="T852">e</text:span><text:span text:style-name="T864"> </text:span><text:span text:style-name="T852">Valorização dos</text:span><text:span text:style-name="T865"> </text:span><text:span text:style-name="T852">Profissionais</text:span><text:span text:style-name="T863"> </text:span><text:span text:style-name="T852">da</text:span><text:span text:style-name="T866"> </text:span><text:span text:style-name="T852">Educação</text:span><text:span text:style-name="T862"> </text:span><text:span text:style-name="T856">Básica</text:span></text:p>
      <text:p text:style-name="P911"/>
      <text:list text:continue-numbering="true" text:style-name="WWNum3">
        <text:list-item>
          <text:p text:style-name="P938"><text:span text:style-name="T867">-</text:span><text:span text:style-name="T868"> </text:span><text:span text:style-name="T867">SUBCOMISSÃO</text:span><text:span text:style-name="T869"> </text:span><text:span text:style-name="T870">12</text:span></text:p>
        </text:list-item>
      </text:list>
      <text:p text:style-name="P908"><text:span text:style-name="T871">COORDENADOR(A):</text:span><text:span text:style-name="T872"> </text:span><text:span text:style-name="T873">Liége</text:span><text:span text:style-name="T874"> </text:span><text:span text:style-name="T873">de</text:span><text:span text:style-name="T875"> </text:span><text:span text:style-name="T873">Oliveira</text:span><text:span text:style-name="T876"> </text:span><text:span text:style-name="T873">Avelar</text:span><text:span text:style-name="T877"> </text:span><text:span text:style-name="T878">Pitanga</text:span></text:p>
      <text:p text:style-name="P920"><text:span text:style-name="T871">RELATOR(A):</text:span><text:span text:style-name="T879"> </text:span><text:span text:style-name="T873">Marise</text:span><text:span text:style-name="T880"> </text:span><text:span text:style-name="T873">Diório</text:span><text:span text:style-name="T875"> </text:span><text:span text:style-name="T873">de</text:span><text:span text:style-name="T878"> </text:span><text:span text:style-name="T873">Lima</text:span><text:span text:style-name="T881"> </text:span><text:span text:style-name="T878">Scherrer</text:span></text:p>
      <text:p text:style-name="P925"><text:span text:style-name="T852">OBJETIVO</text:span><text:span text:style-name="T882"> </text:span><text:span text:style-name="T852">18)</text:span><text:span text:style-name="T883"> </text:span><text:span text:style-name="T852">Participação</text:span><text:span text:style-name="T862"> </text:span><text:span text:style-name="T852">e Controle</text:span><text:span text:style-name="T884"> </text:span><text:span text:style-name="T852">Social</text:span><text:span text:style-name="T885"> </text:span><text:span text:style-name="T852">e</text:span><text:span text:style-name="T864"> </text:span><text:span text:style-name="T852">Gestão</text:span><text:span text:style-name="T862"> </text:span><text:span text:style-name="T852">Democrática</text:span><text:span text:style-name="T886"> </text:span><text:span text:style-name="T852">na Educação</text:span><text:span text:style-name="T887"> </text:span><text:span text:style-name="T856">Pública</text:span></text:p>
      <text:p text:style-name="P906"/>
      <text:list text:continue-numbering="true" text:style-name="WWNum3">
        <text:list-item>
          <text:p text:style-name="P939"><text:span text:style-name="T888">-</text:span><text:span text:style-name="T889"> </text:span><text:span text:style-name="T888">SUBCOMISSÃO</text:span><text:span text:style-name="T890"> </text:span><text:span text:style-name="T891">13</text:span></text:p>
        </text:list-item>
      </text:list>
      <text:p text:style-name="P940"><text:span text:style-name="T871">COORDENADOR(A):</text:span><text:span text:style-name="T892"> </text:span><text:span text:style-name="T873">Leandro</text:span><text:span text:style-name="T893"> </text:span><text:span text:style-name="T873">Vieira</text:span><text:span text:style-name="T894"> </text:span><text:span text:style-name="T873">das</text:span><text:span text:style-name="T895"> </text:span><text:span text:style-name="T878">Neves</text:span></text:p>
      <text:p text:style-name="P913"><text:span text:style-name="T871">RELATOR(A):</text:span><text:span text:style-name="T896"> </text:span><text:span text:style-name="T873">Aretuza</text:span><text:span text:style-name="T895"> </text:span><text:span text:style-name="T873">de</text:span><text:span text:style-name="T897"> </text:span><text:span text:style-name="T873">Almeida</text:span><text:span text:style-name="T898"> </text:span><text:span text:style-name="T899">Lima</text:span></text:p>
      <text:p text:style-name="P930"><text:span text:style-name="T852">OBJETIVO</text:span><text:span text:style-name="T900"> </text:span><text:span text:style-name="T852">19)</text:span><text:span text:style-name="T901"> </text:span><text:span text:style-name="T852">Financiamento</text:span><text:span text:style-name="T859"> </text:span><text:span text:style-name="T852">e</text:span><text:span text:style-name="T856"> </text:span><text:span text:style-name="T852">Infraestrutura</text:span><text:span text:style-name="T902"> </text:span><text:span text:style-name="T852">da</text:span><text:span text:style-name="T903"> </text:span><text:span text:style-name="T856">Educação</text:span></text:p>
      <text:p text:style-name="P941"/>
      <text:p text:style-name="P942"><text:span text:style-name="T904">Art. 2°. </text:span><text:span text:style-name="T852">Caberá a cada subcomissão a elaboração do diagnóstico da educação municipal, com base no documento diagnóstico da educação nacional, a proposição de metas e estratégias a partir dos objetivos estabelecidos na Lei Federal</text:span><text:span text:style-name="T905"> </text:span><text:span text:style-name="T852">n°</text:span><text:span text:style-name="T905"> </text:span><text:span text:style-name="T852">15.388,</text:span><text:span text:style-name="T905"> </text:span><text:span text:style-name="T852">de</text:span><text:span text:style-name="T905"> </text:span><text:span text:style-name="T852">14</text:span><text:span text:style-name="T905"> </text:span><text:span text:style-name="T852">de</text:span><text:span text:style-name="T905"> </text:span><text:span text:style-name="T852">abril</text:span><text:span text:style-name="T905"> </text:span><text:span text:style-name="T852">de</text:span><text:span text:style-name="T905"> </text:span><text:span text:style-name="T852">2026,</text:span><text:span text:style-name="T905"> </text:span><text:span text:style-name="T852">que</text:span><text:span text:style-name="T905"> </text:span><text:span text:style-name="T852">institui</text:span><text:span text:style-name="T905"> </text:span><text:span text:style-name="T852">o</text:span><text:span text:style-name="T905"> </text:span><text:span text:style-name="T852">novo</text:span><text:span text:style-name="T905"> </text:span><text:span text:style-name="T852">Plano</text:span><text:span text:style-name="T905"> </text:span><text:span text:style-name="T852">Nacional</text:span><text:span text:style-name="T905"> </text:span><text:span text:style-name="T852">de Educação -</text:span><text:span text:style-name="T905"> </text:span><text:span text:style-name="T852">PNE.</text:span></text:p>
      <text:p text:style-name="P943"><text:span text:style-name="T904">Art. 3°. </text:span><text:span text:style-name="T852">As subcomissões terão calendário próprio de reuniões, a serem definidas pelos coordenadores e relatores.</text:span></text:p>
      <text:p text:style-name="P944"/>
      <text:p text:style-name="P945"><text:span text:style-name="T904">Art.</text:span><text:span text:style-name="T906"> </text:span><text:span text:style-name="T904">4°.</text:span><text:span text:style-name="T906"> </text:span><text:span text:style-name="T852">As</text:span><text:span text:style-name="T905"> </text:span><text:span text:style-name="T852">reuniões</text:span><text:span text:style-name="T905"> </text:span><text:span text:style-name="T852">das</text:span><text:span text:style-name="T905"> </text:span><text:span text:style-name="T852">subcomissões</text:span><text:span text:style-name="T905"> </text:span><text:span text:style-name="T852">serão públicas e abertas </text:span><text:span text:style-name="T907">à </text:span><text:span text:style-name="T852">participação social.</text:span></text:p>
      <text:p text:style-name="P946"/>
      <text:p text:style-name="P947"><text:span text:style-name="T904">Art. 5°. </text:span><text:span text:style-name="T852">As proposições de metas e estratégias elaboradas pelas subcomissões</text:span><text:span text:style-name="T908"> </text:span><text:span text:style-name="T852">serão objeto de discussão em audiências</text:span><text:span text:style-name="T908"> </text:span><text:span text:style-name="T852">públicas.</text:span></text:p>
      <text:p text:style-name="P948"/>
      <text:p text:style-name="P949"><text:span text:style-name="T904">Art. 6°. </text:span><text:span text:style-name="T852">As subcomissões deverão cumprir os prazos estabelecidos pela Comissão Gestora de Elaboração, Monitoramento e Avaliação da Implementação</text:span><text:span text:style-name="T905"> </text:span><text:span text:style-name="T852">do</text:span><text:span text:style-name="T905"> </text:span><text:span text:style-name="T852">Plano</text:span><text:span text:style-name="T905"> </text:span><text:span text:style-name="T852">Municipal</text:span><text:span text:style-name="T905"> </text:span><text:span text:style-name="T852">de</text:span><text:span text:style-name="T905"> </text:span><text:span text:style-name="T852">Educação</text:span><text:span text:style-name="T905"> </text:span><text:span text:style-name="T852">de</text:span><text:span text:style-name="T905"> </text:span><text:span text:style-name="T852">Cachoeiro</text:span><text:span text:style-name="T905"> </text:span><text:span text:style-name="T852">de</text:span><text:span text:style-name="T905"> </text:span><text:span text:style-name="T852">Itapemirim-ES</text:span><text:span text:style-name="T905"> </text:span><text:span text:style-name="T852">e fixados no cronograma</text:span><text:span text:style-name="T905"> </text:span><text:span text:style-name="T852">de trabalho elaborado.</text:span></text:p>
      <text:p text:style-name="P950"><text:span text:style-name="T909">Art. 7°. </text:span><text:span text:style-name="T873">Caberá </text:span><text:span text:style-name="T910">à </text:span><text:span text:style-name="T873">Comissão Gestora de Elaboração, Monitoramento e Avaliação da Implementação do Plano Municipal de Educação de Cachoeiro de</text:span><text:span text:style-name="T911"> </text:span><text:span text:style-name="T873">Itapemirim-ES deliberar sobre casos omissos e</text:span><text:span text:style-name="T878"> </text:span><text:span text:style-name="T873">demais encaminhamentos necessários aos trabalhos das subcomissões.</text:span></text:p>
      <text:p text:style-name="P951"/>
      <text:p text:style-name="P952"><text:span text:style-name="T904">Art.</text:span><text:span text:style-name="T912"> </text:span><text:span text:style-name="T904">8°.</text:span><text:span text:style-name="T906"> </text:span><text:span text:style-name="T852">Esta</text:span><text:span text:style-name="T905"> </text:span><text:span text:style-name="T852">Portaria</text:span><text:span text:style-name="T913"> </text:span><text:span text:style-name="T852">entra</text:span><text:span text:style-name="T913"> </text:span><text:span text:style-name="T852">em</text:span><text:span text:style-name="T914"> </text:span><text:span text:style-name="T852">vigor</text:span><text:span text:style-name="T913"> </text:span><text:span text:style-name="T852">na</text:span><text:span text:style-name="T915"> </text:span><text:span text:style-name="T852">data</text:span><text:span text:style-name="T916"> </text:span><text:span text:style-name="T852">de</text:span><text:span text:style-name="T917"> </text:span><text:span text:style-name="T852">sua publicação, revogadas as disposições em contrário.</text:span></text:p>
      <text:p text:style-name="P953"/>
      <text:p text:style-name="P954"><text:span text:style-name="T873">Cachoeiro</text:span><text:span text:style-name="T897"> </text:span><text:span text:style-name="T873">de</text:span><text:span text:style-name="T918"> </text:span><text:span text:style-name="T873">Itapemirim/ES,</text:span><text:span text:style-name="T919"> </text:span><text:span text:style-name="T873">18</text:span><text:span text:style-name="T920"> </text:span><text:span text:style-name="T873">de agosto</text:span><text:span text:style-name="T921"> </text:span><text:span text:style-name="T873">de</text:span><text:span text:style-name="T922"> </text:span><text:span text:style-name="T878">2026.</text:span></text:p>
      <text:p text:style-name="P955"/>
      <text:p text:style-name="P956"/>
      <text:p text:style-name="P957"><text:span text:style-name="T923">SIMONE</text:span><text:span text:style-name="T924"> </text:span><text:span text:style-name="T923">DE</text:span><text:span text:style-name="T925"> </text:span><text:span text:style-name="T923">SOUZA</text:span><text:span text:style-name="T926"> </text:span><text:span text:style-name="T923">BEIRIZ</text:span></text:p>
      <text:p text:style-name="P958"><text:span text:style-name="T909">Secretária</text:span><text:span text:style-name="T927"> </text:span><text:span text:style-name="T909">Municipal</text:span><text:span text:style-name="T928"> </text:span><text:span text:style-name="T909">de</text:span><text:span text:style-name="T929"> </text:span><text:span text:style-name="T930">Educação</text:span></text:p>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662"/>
      <text:p text:style-name="P959"/>
      <text:p text:style-name="P933"><draw:frame draw:style-name="fr10" draw:name="Image 461" text:anchor-type="char" svg:x="3.7965in" svg:y="-0.2945in" svg:width="0.6945in" svg:height="0.6138in" draw:z-index="24"><draw:image xlink:href="Pictures/10000000000000D0000000B830B1DD11.jpg" xlink:type="simple" xlink:show="embed" xlink:actuate="onLoad" draw:mime-type="image/jpeg"/></draw:frame><text:span text:style-name="T581">D</text:span><text:span text:style-name="T582">.</text:span><text:span text:style-name="T581">O</text:span><text:span text:style-name="T582">.</text:span><text:span text:style-name="T583"> </text:span><text:span text:style-name="T581">PREFEITURA</text:span><text:span text:style-name="T584"> </text:span><text:span text:style-name="T581">MUNICIPAL</text:span><text:span text:style-name="T585"> </text:span><text:span text:style-name="T581">DE</text:span><text:span text:style-name="T586"> </text:span><text:span text:style-name="T587">CACHOEIRO</text:span><text:span text:style-name="T581"><text:tab/></text:span><text:span text:style-name="T519">31</text:span></text:p>
      <text:p text:style-name="P960"><text:span text:style-name="T375">PORTARIA</text:span><text:span text:style-name="T495"> </text:span><text:span text:style-name="T375">Nº</text:span><text:span text:style-name="T376"> </text:span><text:span text:style-name="T377">1.740/2026</text:span></text:p>
      <text:p text:style-name="P420"/>
      <text:h text:style-name="P961" text:outline-level="5">DISPÕE SOBRE ALTERAÇÃO DE PERÍODO DE FÉRIAS DE SERVIDOR.</text:h>
      <text:p text:style-name="P604"/>
      <text:p text:style-name="P962"><text:span text:style-name="T176">O</text:span><text:span text:style-name="T931"> <text:s/></text:span><text:span text:style-name="T171">SECRETÁRIO</text:span><text:span text:style-name="T588"> <text:s/></text:span><text:span text:style-name="T171">MUNICIPAL</text:span><text:span text:style-name="T588"> <text:s/></text:span><text:span text:style-name="T378">DE</text:span></text:p>
      <text:p text:style-name="P963"><text:span text:style-name="T171">ADMINISTRAÇÃO </text:span><text:span text:style-name="T176">de Cachoeiro de Itapemirim, Estado do Espírito Santo, no uso de suas atribuições delegadas através dos Decretos nºs. 18.275/2008 e </text:span><text:span text:style-name="T192">35.892/2025,</text:span></text:p>
      <text:p text:style-name="P169"/>
      <text:h text:style-name="P964" text:outline-level="5">RESOLVE:</text:h>
      <text:p text:style-name="P420"/>
      <text:p text:style-name="P965"><text:span text:style-name="T500">Art. 1º </text:span><text:span text:style-name="T496">Alterar a </text:span><text:span text:style-name="T500">Portaria nº 478/2026</text:span><text:span text:style-name="T496">, no que se refere ao período de férias do servidor abaixo mencionado.</text:span></text:p>
      <text:p text:style-name="P966"/>
      <table:table table:name="Table10" table:style-name="Table10">
        <table:table-column table:style-name="Table10.A"/>
        <table:table-column table:style-name="Table10.B"/>
        <table:table-column table:style-name="Table10.C"/>
        <table:table-column table:style-name="Table10.D"/>
        <table:table-column table:style-name="Table10.E"/>
        <table:table-column table:style-name="Table10.F"/>
        <table:table-row table:style-name="Table10.1">
          <table:table-cell table:style-name="Table10.A1" table:number-rows-spanned="2" office:value-type="string">
            <text:p text:style-name="P632"/>
            <text:p text:style-name="P967"/>
            <text:p text:style-name="P968"><text:span text:style-name="T477">SERVIDOR</text:span><text:span text:style-name="T477"/></text:p>
          </table:table-cell>
          <table:table-cell table:style-name="Table10.A1" table:number-rows-spanned="2" office:value-type="string">
            <text:p text:style-name="P632"/>
            <text:p text:style-name="P967"/>
            <text:p text:style-name="P682"><text:span text:style-name="T477">CARGO</text:span><text:span text:style-name="T477"/></text:p>
          </table:table-cell>
          <table:table-cell table:style-name="Table10.A1" table:number-rows-spanned="2" office:value-type="string">
            <text:p text:style-name="P632"/>
            <text:p text:style-name="P967"/>
            <text:p text:style-name="P969"><text:span text:style-name="T477">LOTAÇÃO</text:span><text:span text:style-name="T477"/></text:p>
          </table:table-cell>
          <table:table-cell table:style-name="Table10.A1" office:value-type="string">
            <text:p text:style-name="P970"><text:span text:style-name="T475">ONDE</text:span><text:span text:style-name="T476"> </text:span><text:span text:style-name="T475">SE</text:span><text:span text:style-name="T477"> </text:span><text:span text:style-name="T538">LÊ</text:span></text:p>
          </table:table-cell>
          <table:table-cell table:style-name="Table10.A1" office:value-type="string">
            <text:p text:style-name="P971"><text:span text:style-name="T477">LEIA-</text:span><text:span text:style-name="T538">SE</text:span></text:p>
          </table:table-cell>
          <table:table-cell table:style-name="Table10.A1" table:number-rows-spanned="2" office:value-type="string">
            <text:p text:style-name="P632"/>
            <text:p text:style-name="P967"/>
            <text:p text:style-name="P972"><text:span text:style-name="T475">PROC.</text:span><text:span text:style-name="T593"> </text:span><text:span text:style-name="T538">Nº</text:span></text:p>
          </table:table-cell>
        </table:table-row>
        <table:table-row table:style-name="Table10.2">
          <table:covered-table-cell table:style-name="Table10.A2"/>
          <table:covered-table-cell table:style-name="Table10.A2"/>
          <table:covered-table-cell table:style-name="Table10.A2"/>
          <table:table-cell table:style-name="Table10.A1" office:value-type="string">
            <text:p text:style-name="P973"><text:span text:style-name="T475">PERÍODO</text:span><text:span text:style-name="T539"> </text:span><text:span text:style-name="T475">DE</text:span><text:span text:style-name="T540"> </text:span><text:span text:style-name="T477">FÉRIAS</text:span></text:p>
          </table:table-cell>
          <table:table-cell table:style-name="Table10.A1" office:value-type="string">
            <text:p text:style-name="P974"><text:span text:style-name="T475">PERÍODO</text:span><text:span text:style-name="T539"> </text:span><text:span text:style-name="T475">DE</text:span><text:span text:style-name="T540"> </text:span><text:span text:style-name="T477">FÉRIAS</text:span></text:p>
          </table:table-cell>
          <table:covered-table-cell table:style-name="Table10.A2"/>
        </table:table-row>
        <table:table-row table:style-name="Table10.3">
          <table:table-cell table:style-name="Table10.A1" office:value-type="string">
            <text:p text:style-name="P975"/>
            <text:p text:style-name="P976"><text:span text:style-name="T477">NAYRA</text:span><text:span text:style-name="T932"> </text:span><text:span text:style-name="T477">MONTEIRO</text:span><text:span text:style-name="T540"> </text:span><text:span text:style-name="T475">CRUZ</text:span><text:span text:style-name="T539"> </text:span><text:span text:style-name="T475">MACHADO</text:span></text:p>
          </table:table-cell>
          <table:table-cell table:style-name="Table10.A1" office:value-type="string">
            <text:p text:style-name="P977"/>
            <text:p text:style-name="P978"><text:span text:style-name="T480">Psicólogo</text:span><text:span text:style-name="T480"/></text:p>
          </table:table-cell>
          <table:table-cell table:style-name="Table10.A1" office:value-type="string">
            <text:p text:style-name="P977"/>
            <text:p text:style-name="P979"><text:span text:style-name="T480">SEMUS</text:span><text:span text:style-name="T480"/></text:p>
          </table:table-cell>
          <table:table-cell table:style-name="Table10.A1" office:value-type="string">
            <text:p text:style-name="P980"><text:span text:style-name="T480">28/12/2026</text:span><text:span text:style-name="T933"> </text:span><text:span text:style-name="T481">a</text:span></text:p>
            <text:p text:style-name="P981"><text:span text:style-name="T478">11/01/2027</text:span><text:span text:style-name="T934"> </text:span><text:span text:style-name="T481">e</text:span></text:p>
            <text:p text:style-name="P981"><text:span text:style-name="T478">05/04/2027</text:span><text:span text:style-name="T934"> </text:span><text:span text:style-name="T481">à</text:span></text:p>
            <text:p text:style-name="P982"><text:span text:style-name="T480">19/04/2027</text:span><text:span text:style-name="T480"/></text:p>
          </table:table-cell>
          <table:table-cell table:style-name="Table10.A1" office:value-type="string">
            <text:p text:style-name="P983"><text:span text:style-name="T478">19/08/2026</text:span><text:span text:style-name="T934"> </text:span><text:span text:style-name="T481">a</text:span></text:p>
            <text:p text:style-name="P984"><text:span text:style-name="T478">02/09/2026</text:span><text:span text:style-name="T934"> </text:span><text:span text:style-name="T481">e</text:span></text:p>
            <text:p text:style-name="P984"><text:span text:style-name="T478">28/12/2026</text:span><text:span text:style-name="T934"> </text:span><text:span text:style-name="T481">a</text:span></text:p>
            <text:p text:style-name="P985"><text:span text:style-name="T480">11/01/2027</text:span><text:span text:style-name="T480"/></text:p>
          </table:table-cell>
          <table:table-cell table:style-name="Table10.A1" office:value-type="string">
            <text:p text:style-name="P977"/>
            <text:p text:style-name="P986"><text:span text:style-name="T477">60694/2026</text:span><text:span text:style-name="T477"/></text:p>
          </table:table-cell>
        </table:table-row>
      </table:table>
      <text:p text:style-name="P987"><text:span text:style-name="T500">Art.</text:span><text:span text:style-name="T935"> </text:span><text:span text:style-name="T500">2º</text:span><text:span text:style-name="T936"> </text:span><text:span text:style-name="T496">Esta</text:span><text:span text:style-name="T937"> </text:span><text:span text:style-name="T496">Portaria</text:span><text:span text:style-name="T937"> </text:span><text:span text:style-name="T496">entrará</text:span><text:span text:style-name="T937"> </text:span><text:span text:style-name="T496">em</text:span><text:span text:style-name="T937"> </text:span><text:span text:style-name="T496">vigor</text:span><text:span text:style-name="T937"> </text:span><text:span text:style-name="T507">na</text:span></text:p>
      <text:p text:style-name="P988"><text:span text:style-name="T496">data</text:span><text:span text:style-name="T938"> </text:span><text:span text:style-name="T496">de</text:span><text:span text:style-name="T938"> </text:span><text:span text:style-name="T496">sua</text:span><text:span text:style-name="T938"> </text:span><text:span text:style-name="T508">publicação.</text:span></text:p>
      <text:p text:style-name="P173"/>
      <text:p text:style-name="P225"/>
      <text:p text:style-name="P989"><text:span text:style-name="T496">Cachoeiro</text:span><text:span text:style-name="T510"> </text:span><text:span text:style-name="T496">de</text:span><text:span text:style-name="T939"> </text:span><text:span text:style-name="T496">Itapemirim/ES,</text:span><text:span text:style-name="T510"> </text:span><text:span text:style-name="T496">18</text:span><text:span text:style-name="T939"> </text:span><text:span text:style-name="T496">de</text:span><text:span text:style-name="T510"> </text:span><text:span text:style-name="T496">agosto</text:span><text:span text:style-name="T939"> </text:span><text:span text:style-name="T496">de</text:span><text:span text:style-name="T939"> </text:span><text:span text:style-name="T508">2026.</text:span></text:p>
      <text:p text:style-name="P173"/>
      <text:p text:style-name="P225"/>
      <text:h text:style-name="P990" text:outline-level="5">ROGÉRIO<text:span text:style-name="T175"> </text:span>DA<text:span text:style-name="T658"> </text:span>SILVA<text:span text:style-name="T658"> </text:span><text:span text:style-name="T175">ATHAYDE</text:span></text:h>
      <text:p text:style-name="P991"><text:span text:style-name="T171">Secretário</text:span><text:span text:style-name="T940"> </text:span><text:span text:style-name="T171">Municipal</text:span><text:span text:style-name="T940"> </text:span><text:span text:style-name="T171">de</text:span><text:span text:style-name="T197"> Administração</text:span></text:p>
      <text:p text:style-name="P992"/>
      <text:p text:style-name="P163"/>
      <text:p text:style-name="P993"/>
      <text:p text:style-name="P994"><text:span text:style-name="T375">PORTARIA</text:span><text:span text:style-name="T941"> </text:span><text:span text:style-name="T375">Nº</text:span><text:span text:style-name="T941"> </text:span><text:span text:style-name="T377">1.741/2026</text:span></text:p>
      <text:p text:style-name="P218"/>
      <text:h text:style-name="P995" text:outline-level="5"><text:span text:style-name="T249">DESIGNA</text:span><text:tab/><text:span text:style-name="T249">SERVIDOR</text:span><text:tab/><text:span text:style-name="T942">PARA </text:span><text:span text:style-name="T249">ACOMPANHAMENTO</text:span><text:span text:style-name="T942"> </text:span><text:span text:style-name="T249">E</text:span><text:span text:style-name="T942"> </text:span><text:span text:style-name="T249">FISCALIZAÇÃO </text:span><text:span text:style-name="T227">DA EXECUÇÃO DE CONVÊNIO FIRMADO NO MUNICÍPIO.</text:span></text:h>
      <text:p text:style-name="P996"/>
      <text:p text:style-name="P997"><text:span text:style-name="T231">O</text:span><text:span text:style-name="T943"> <text:s/></text:span><text:span text:style-name="T230">SECRETÁRIO</text:span><text:span text:style-name="T944"> <text:s/></text:span><text:span text:style-name="T230">MUNICIPAL</text:span><text:span text:style-name="T945"> <text:s/></text:span><text:span text:style-name="T222">DE</text:span></text:p>
      <text:p text:style-name="P998"><text:span text:style-name="T230">ADMINISTRAÇÃO </text:span><text:span text:style-name="T231">de Cachoeiro de Itapemirim, Estado do Espírito Santo, no uso</text:span><text:span text:style-name="T946"> </text:span><text:span text:style-name="T231">de</text:span><text:span text:style-name="T946"> </text:span><text:span text:style-name="T231">suas</text:span><text:span text:style-name="T946"> </text:span><text:span text:style-name="T231">atribuições</text:span><text:span text:style-name="T246"> </text:span><text:span text:style-name="T231">delegadas</text:span><text:span text:style-name="T946"> </text:span><text:span text:style-name="T231">através dos Decretos nºs. 18.275/2008 e </text:span><text:span text:style-name="T224">35.892/2025,</text:span></text:p>
      <text:h text:style-name="P999" text:outline-level="5">RESOLVE:</text:h>
      <text:p text:style-name="P667"/>
      <text:p text:style-name="P1000"><text:span text:style-name="T230">Art. 1º </text:span><text:span text:style-name="T231">Designar o servidor </text:span><text:span text:style-name="T230">LUCAS ANACLETO</text:span><text:span text:style-name="T947"> </text:span><text:span text:style-name="T230">SALAZAR</text:span><text:span text:style-name="T231">,</text:span><text:span text:style-name="T948"> </text:span><text:span text:style-name="T231">lotado</text:span><text:span text:style-name="T948"> </text:span><text:span text:style-name="T231">na</text:span><text:span text:style-name="T244"> </text:span><text:span text:style-name="T231">SEMAD,</text:span><text:span text:style-name="T948"> </text:span><text:span text:style-name="T231">para</text:span><text:span text:style-name="T948"> </text:span><text:span text:style-name="T231">o</text:span><text:span text:style-name="T948"> </text:span><text:span text:style-name="T231">acompanhamento</text:span><text:span text:style-name="T244"> </text:span><text:span text:style-name="T231">e a fiscalização da execução dos serviços constantes no convênio descrito abaixo.</text:span></text:p>
      <text:p text:style-name="P1001"/>
      <table:table table:name="Table11" table:style-name="Table11">
        <table:table-column table:style-name="Table11.A"/>
        <table:table-column table:style-name="Table11.B"/>
        <table:table-column table:style-name="Table11.C"/>
        <table:table-column table:style-name="Table11.D"/>
        <table:table-row table:style-name="Table11.1">
          <table:table-cell table:style-name="Table11.A1" office:value-type="string">
            <text:p text:style-name="P1002"><text:span text:style-name="T477">CONVÊNIO</text:span><text:span text:style-name="T477"/></text:p>
          </table:table-cell>
          <table:table-cell table:style-name="Table11.A1" office:value-type="string">
            <text:p text:style-name="P1003"><text:span text:style-name="T477">CONVENENTE</text:span><text:span text:style-name="T477"/></text:p>
          </table:table-cell>
          <table:table-cell table:style-name="Table11.A1" office:value-type="string">
            <text:p text:style-name="P1004"><text:span text:style-name="T477">OBJETO</text:span><text:span text:style-name="T477"/></text:p>
          </table:table-cell>
          <table:table-cell table:style-name="Table11.A1" office:value-type="string">
            <text:p text:style-name="P1005"><text:span text:style-name="T475">PROC.</text:span><text:span text:style-name="T949"> </text:span><text:span text:style-name="T538">Nº</text:span></text:p>
          </table:table-cell>
        </table:table-row>
        <table:table-row table:style-name="Table11.2">
          <table:table-cell table:style-name="Table11.A1" office:value-type="string">
            <text:p text:style-name="P632"/>
            <text:p text:style-name="P632"/>
            <text:p text:style-name="P1006"/>
            <text:p text:style-name="P1007"><text:span text:style-name="T475">Nº</text:span><text:span text:style-name="T539"> </text:span><text:span text:style-name="T475">011/2026</text:span><text:span text:style-name="T540"> </text:span><text:span text:style-name="T477">13/08/2026</text:span></text:p>
          </table:table-cell>
          <table:table-cell table:style-name="Table11.A1" office:value-type="string">
            <text:p text:style-name="P632"/>
            <text:p text:style-name="P1008"/>
            <text:p text:style-name="P1009"><text:span text:style-name="T478">INSTITUTO FEDERAL DE</text:span><text:span text:style-name="T542"> </text:span><text:span text:style-name="T478">EDUCAÇÃO CIENCIA E</text:span><text:span text:style-name="T542"> </text:span><text:span text:style-name="T478">TECNOLOGIA</text:span><text:span text:style-name="T950"> </text:span><text:span text:style-name="T478">DO</text:span><text:span text:style-name="T950"> </text:span><text:span text:style-name="T478">ESPIRITO</text:span><text:span text:style-name="T542"> </text:span><text:span text:style-name="T478">SANTO (IFES – CAMPUS</text:span><text:span text:style-name="T542"> </text:span><text:span text:style-name="T480">CACHOEIRO)</text:span></text:p>
          </table:table-cell>
          <table:table-cell table:style-name="Table11.A1" office:value-type="string">
            <text:p text:style-name="P1010"><text:span text:style-name="T478">Estabelecer condições para a concessão de Estágio</text:span><text:span text:style-name="T542"> </text:span><text:span text:style-name="T478">Curricular Obrigatório ou Nãoobrigatório, com ou sem</text:span><text:span text:style-name="T542"> </text:span><text:span text:style-name="T478">Remuneração para cursos de Graduação, Pós-graduação e Técnicos, aos alunos regularmente</text:span><text:span text:style-name="T542"> </text:span><text:span text:style-name="T478">matriculados nos cursos da INSTITUIÇÃO DE ENSINO,</text:span><text:span text:style-name="T542"> </text:span><text:span text:style-name="T478">objetivando a formação e aperfeiçoamento técnico-profissional no serviço público, mediante a execução,</text:span><text:span text:style-name="T542"> </text:span><text:span text:style-name="T478">sem vínculo empregatício, de atividades inerentes a</text:span><text:span text:style-name="T542"> </text:span><text:span text:style-name="T478">cada área, nas diversas Unidades da PMCI.</text:span></text:p>
          </table:table-cell>
          <table:table-cell table:style-name="Table11.A1" office:value-type="string">
            <text:p text:style-name="P632"/>
            <text:p text:style-name="P632"/>
            <text:p text:style-name="P632"/>
            <text:p text:style-name="P1011"/>
            <text:p text:style-name="P1012"><text:span text:style-name="T480">53658/2026</text:span><text:span text:style-name="T480"/></text:p>
          </table:table-cell>
        </table:table-row>
      </table:table>
      <text:p text:style-name="P1013"/>
      <text:p text:style-name="P1014"><text:span text:style-name="T230">Art. 2º </text:span><text:span text:style-name="T231">Esta portaria entra em vigor na data de sua publicação, revogadas as disposições em contrário.</text:span></text:p>
      <text:p text:style-name="P173"/>
      <text:p text:style-name="P1015"/>
      <text:p text:style-name="P1016"><text:span text:style-name="T231">Cachoeiro</text:span><text:span text:style-name="T246"> </text:span><text:span text:style-name="T231">de</text:span><text:span text:style-name="T245"> </text:span><text:span text:style-name="T231">Itapemirim/ES,</text:span><text:span text:style-name="T246"> </text:span><text:span text:style-name="T231">18</text:span><text:span text:style-name="T245"> </text:span><text:span text:style-name="T231">de</text:span><text:span text:style-name="T246"> </text:span><text:span text:style-name="T231">agosto</text:span><text:span text:style-name="T948"> </text:span><text:span text:style-name="T231">de</text:span><text:span text:style-name="T246"> </text:span><text:span text:style-name="T234">2026.</text:span></text:p>
      <text:p text:style-name="P173"/>
      <text:p text:style-name="P1017"/>
      <text:h text:style-name="P1018" text:outline-level="5"><text:span text:style-name="T249">ROGÉRIO</text:span><text:span text:style-name="T951"> </text:span><text:span text:style-name="T249">DA</text:span><text:span text:style-name="T951"> </text:span><text:span text:style-name="T249">SILVA</text:span><text:span text:style-name="T951"> </text:span><text:span text:style-name="T249">ATHAYDE</text:span></text:h>
      <text:p text:style-name="P1019"><text:span text:style-name="T171">Secretário</text:span><text:span text:style-name="T250"> </text:span><text:span text:style-name="T171">Municipal</text:span><text:span text:style-name="T250"> </text:span><text:span text:style-name="T171">de</text:span><text:span text:style-name="T952"> </text:span><text:span text:style-name="T197">Administração</text:span></text:p>
      <text:p text:style-name="P1020"/>
      <text:p text:style-name="P1021"/>
      <text:p text:style-name="P1021"/>
      <text:p text:style-name="P1022"/>
      <text:p text:style-name="P70"><text:span text:style-name="T953">PORTARIA</text:span><text:span text:style-name="T954"> </text:span><text:span text:style-name="T953">N°</text:span><text:span text:style-name="T955"> </text:span><text:span text:style-name="T956">1.746/2026</text:span></text:p>
      <text:p text:style-name="P1023"/>
      <text:p text:style-name="P1024"><text:span text:style-name="T957">DESIGNA</text:span><text:span text:style-name="T958"><text:tab/></text:span><text:span text:style-name="T957">SERVIDOR</text:span><text:span text:style-name="T958"><text:tab/></text:span><text:span text:style-name="T959">PARA </text:span><text:span text:style-name="T958">ACOMPANHAMENTO E FISCALIZAÇÃO DA EXECUÇÃO DE CONTRATO FIRMADO NO </text:span><text:span text:style-name="T957">MUNICÍPIO.</text:span></text:p>
      <text:p text:style-name="P1025"><text:span text:style-name="T960">A</text:span><text:span text:style-name="T961"> <text:s text:c="2"/></text:span><text:span text:style-name="T958">SECRETÁRIA</text:span><text:span text:style-name="T962"> <text:s text:c="2"/></text:span><text:span text:style-name="T958">MUNICIPAL</text:span><text:span text:style-name="T963"> <text:s text:c="2"/></text:span><text:span text:style-name="T964">DE</text:span></text:p>
      <text:p text:style-name="P1026"><text:span text:style-name="T958">EDUCAÇÃO </text:span><text:span text:style-name="T960">de Cachoeiro de Itapemirim, Estado do Espírito Santo, no uso de suas atribuições delegadas através do Decreto nº 37.522/2026,tendo em vista o que consta no processo nº </text:span><text:span text:style-name="T958">46.021/2026,</text:span></text:p>
      <text:p text:style-name="P621"/>
      <text:p text:style-name="P1027"><text:span text:style-name="T957">RESOLVE:</text:span><text:span text:style-name="T957"/></text:p>
      <text:p text:style-name="P621"/>
      <text:p text:style-name="P1028"><text:span text:style-name="T958">Art. 1º </text:span><text:span text:style-name="T960">Designar a servidora </text:span><text:span text:style-name="T958">ERIKA DE LACERDA FLORINDO</text:span><text:span text:style-name="T960">, lotada na SEME, para acompanhamento e</text:span><text:span text:style-name="T965"> </text:span><text:span text:style-name="T960">fiscalização da execução do serviço constante no Contrato descrito abaixo.</text:span></text:p>
      <text:p text:style-name="P627"/>
      <table:table table:name="Table12" table:style-name="Table12">
        <table:table-column table:style-name="Table12.A"/>
        <table:table-column table:style-name="Table12.B"/>
        <table:table-column table:style-name="Table12.C"/>
        <table:table-column table:style-name="Table12.D"/>
        <table:table-row table:style-name="Table12.1">
          <table:table-cell table:style-name="Table12.A1" office:value-type="string">
            <text:p text:style-name="P1029"/>
            <text:p text:style-name="P1030"><text:span text:style-name="T966">CONTRATO</text:span><text:span text:style-name="T966"/></text:p>
          </table:table-cell>
          <table:table-cell table:style-name="Table12.A1" office:value-type="string">
            <text:p text:style-name="P1029"/>
            <text:p text:style-name="P1031"><text:span text:style-name="T966">CONTRATADA</text:span><text:span text:style-name="T966"/></text:p>
          </table:table-cell>
          <table:table-cell table:style-name="Table12.A1" office:value-type="string">
            <text:p text:style-name="P1029"/>
            <text:p text:style-name="P578"><text:span text:style-name="T966">OBJETO</text:span><text:span text:style-name="T966"/></text:p>
          </table:table-cell>
          <table:table-cell table:style-name="Table12.A1" office:value-type="string">
            <text:p text:style-name="P1029"/>
            <text:p text:style-name="P1032"><text:span text:style-name="T967">PROC.</text:span><text:span text:style-name="T968"> </text:span><text:span text:style-name="T969">Nº</text:span></text:p>
          </table:table-cell>
        </table:table-row>
        <table:table-row table:style-name="Table12.2">
          <table:table-cell table:style-name="Table12.A1" office:value-type="string">
            <text:p text:style-name="P1033"/>
            <text:p text:style-name="P1033"/>
            <text:p text:style-name="P1033"/>
            <text:p text:style-name="P1033"/>
            <text:p text:style-name="P1033"/>
            <text:p text:style-name="P1034"/>
            <text:p text:style-name="P1035"><text:span text:style-name="T967">Nº</text:span><text:span text:style-name="T970"> </text:span><text:span text:style-name="T967">318/2023</text:span><text:span text:style-name="T971"> </text:span><text:span text:style-name="T966">07/12/2023</text:span></text:p>
          </table:table-cell>
          <table:table-cell table:style-name="Table12.A1" office:value-type="string">
            <text:p text:style-name="P1033"/>
            <text:p text:style-name="P1033"/>
            <text:p text:style-name="P1033"/>
            <text:p text:style-name="P1033"/>
            <text:p text:style-name="P1033"/>
            <text:p text:style-name="P1034"/>
            <text:p text:style-name="P1036"><text:span text:style-name="T967">INNOVA</text:span><text:span text:style-name="T970"> </text:span><text:span text:style-name="T967">SOLUÇÕES</text:span><text:span text:style-name="T971"> </text:span><text:span text:style-name="T967">EM GESTÃO LTDA</text:span></text:p>
          </table:table-cell>
          <table:table-cell table:style-name="Table12.A1" office:value-type="string">
            <text:p text:style-name="P1037"/>
            <text:p text:style-name="P1038"><text:span text:style-name="T972">CONTRATAÇÃO DE EMPRESA PARA FORNECIMENTO DE</text:span><text:span text:style-name="T973"> </text:span><text:span text:style-name="T972">SISTEMAS INFORMATIZADOS DE GESTÃO EDUCACIONAL</text:span><text:span text:style-name="T973"> </text:span><text:span text:style-name="T972">INTEGRADA, ENGLOBANDO CESSÃO DE DIREITO DE</text:span><text:span text:style-name="T974"> </text:span><text:span text:style-name="T972">USO, INSTALAÇÃO, IMPLANTAÇÃO, TREINAMENTO,</text:span><text:span text:style-name="T973"> </text:span><text:span text:style-name="T972">CUSTOMIZAÇÃO, MIGRAÇÃO, ADEQUAÇÃO, SUPORTE</text:span><text:span text:style-name="T973"> </text:span><text:span text:style-name="T972">TÉCNICO, ATUALIZAÇÃO TECNOLÓGICA E ASSISTÊNCIA</text:span><text:span text:style-name="T973"> </text:span><text:span text:style-name="T972">TÉCNICA,</text:span><text:span text:style-name="T975"> </text:span><text:span text:style-name="T972">DOS</text:span><text:span text:style-name="T976"> </text:span><text:span text:style-name="T972">SISTEMAS</text:span><text:span text:style-name="T976"> </text:span><text:span text:style-name="T972">INFORMATIZADOS</text:span><text:span text:style-name="T973"> </text:span><text:span text:style-name="T972">DE</text:span><text:span text:style-name="T973"> </text:span><text:span text:style-name="T972">GESTÃO EDUCACIONAL PÚBLICA INTEGRADA, VISANDO</text:span><text:span text:style-name="T973"> </text:span><text:span text:style-name="T972">A MELHORIA DA EFICIÊNCIA, EFICÁCIA E EFETIVIDADE</text:span><text:span text:style-name="T973"> </text:span><text:span text:style-name="T972">NO DESEMPENHO DE TODAS ATIVIDADES, SERVIÇOS</text:span><text:span text:style-name="T973"> </text:span><text:span text:style-name="T972">PRESTADOS E O ALCANCE DOS RESULTADOS</text:span><text:span text:style-name="T973"> </text:span><text:span text:style-name="T972">PLANEJADOS PELA MUNICIPALIDADE</text:span></text:p>
          </table:table-cell>
          <table:table-cell table:style-name="Table12.A1" office:value-type="string">
            <text:p text:style-name="P1033"/>
            <text:p text:style-name="P1033"/>
            <text:p text:style-name="P1033"/>
            <text:p text:style-name="P1033"/>
            <text:p text:style-name="P1033"/>
            <text:p text:style-name="P1034"/>
            <text:p text:style-name="P1039"><text:span text:style-name="T977">46021/2022</text:span><text:span text:style-name="T977"/></text:p>
            <text:p text:style-name="P1040"><text:span text:style-name="T977">62374/2023</text:span><text:span text:style-name="T977"/></text:p>
          </table:table-cell>
        </table:table-row>
      </table:table>
      <text:p text:style-name="P1041"/>
      <text:p text:style-name="P1042"><text:span text:style-name="T978">Art. 2° </text:span><text:span text:style-name="T979">Caberá ao fiscal do contrato e, nos seus afastamentos e seus impedimentos legais, ao seu substituto, em especial:</text:span></text:p>
      <text:list text:style-name="WWNum4">
        <text:list-item>
          <text:p text:style-name="P1043"><text:span text:style-name="T980">- Prestar apoio técnico e operacional ao gestor do contrato com informações pertinentes às suas competências;</text:span><text:span text:style-name="T980"/></text:p>
        </text:list-item>
        <text:list-item>
          <text:p text:style-name="P1044"><text:span text:style-name="T980">-</text:span><text:span text:style-name="T981"> </text:span><text:span text:style-name="T980">Anotar</text:span><text:span text:style-name="T982"> </text:span><text:span text:style-name="T980">no</text:span><text:span text:style-name="T982"> </text:span><text:span text:style-name="T980">histórico</text:span><text:span text:style-name="T982"> </text:span><text:span text:style-name="T980">de</text:span><text:span text:style-name="T981"> </text:span><text:span text:style-name="T980">gerenciamento</text:span><text:span text:style-name="T982"> </text:span><text:span text:style-name="T980">do</text:span><text:span text:style-name="T982"> </text:span><text:span text:style-name="T980">contrato</text:span><text:span text:style-name="T982"> </text:span><text:span text:style-name="T980">todas</text:span><text:span text:style-name="T982"> </text:span><text:span text:style-name="T980">as ocorrências relacionadas à execução do contrato, com a descrição do que for necessário para a regularização das faltas ou dos defeitos observados;</text:span></text:p>
        </text:list-item>
        <text:list-item>
          <text:p text:style-name="P1045"><text:span text:style-name="T980">- Emitir notificações para a correção de rotinas ou de qualquer inexatidão ou irregularidade constatada, com a definição de prazo para a correção;</text:span><text:span text:style-name="T980"/></text:p>
        </text:list-item>
        <text:list-item>
          <text:p text:style-name="P1046"><text:span text:style-name="T980">- Informar ao gestor do contato, em tempo hábil, a situação que demandar decisão ou adoção de medidas que ultrapassem a sua competência, para que adote as medidas necessárias e saneadoras, se for o </text:span><text:span text:style-name="T983">caso;</text:span></text:p>
        </text:list-item>
      </text:list>
      <text:p text:style-name="P1047"/>
      <text:p text:style-name="P1048"/>
      <text:p text:style-name="P1048"/>
      <text:p text:style-name="P1049"/>
      <text:list text:continue-numbering="true" text:style-name="WWNum4">
        <text:list-item>
          <text:p text:style-name="P1050"><text:span text:style-name="T980">- Comunicar imediatamente ao gestor do contrato quaisquer ocorrências que possam inviabilizar a execução do contrato nas datas </text:span><text:span text:style-name="T983">estabelecidas;</text:span></text:p>
        </text:list-item>
        <text:list-item>
          <text:p text:style-name="P1051"><text:span text:style-name="T980">-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 provisório, encaminhar ao gestor de contrato para ratificação;</text:span><text:span text:style-name="T980"/></text:p>
        </text:list-item>
        <text:list-item>
          <text:p text:style-name="P1052"><text:span text:style-name="T980">- Comunicar ao gestor do contrato, em tempo hábil, o término do contrato sob sua responsabilidade, com vistas à renovação tempestiva ou à prorrogação contratual;</text:span><text:span text:style-name="T980"/></text:p>
        </text:list-item>
        <text:list-item>
          <text:p text:style-name="P1053"><text:span text:style-name="T980">- Participar da atualização do relatório de riscos durante a fase de gestão do contrato, em conjunto com o fiscal administrativo e com o setorial, conforme o disposto no inciso VII do art. 20;</text:span><text:span text:style-name="T980"/></text:p>
        </text:list-item>
        <text:list-item>
          <text:p text:style-name="P1054"><text:span text:style-name="T980">- Auxiliar o gestor do contrato com as informações necessárias,</text:span><text:span text:style-name="T983"> </text:span><text:span text:style-name="T980">na elaboração do documento comprobatório da avaliação realizada na fiscalização do cumprimento de obrigações assumidas pelo contratado, conforme o disposto no inciso VIII do art. 20; e</text:span></text:p>
        </text:list-item>
        <text:list-item>
          <text:p text:style-name="P1055"><text:span text:style-name="T980">- Realizar o recebimento provisório do objeto do contrato referido no art. 24.</text:span><text:span text:style-name="T980"/></text:p>
        </text:list-item>
      </text:list>
      <text:p text:style-name="P1056"/>
      <text:p text:style-name="P1057"><text:span text:style-name="T978">Art. 3º </text:span><text:span text:style-name="T979">O fiscal nomeado deverá providenciar cópia do contrato, do edital, do projeto básico ou do termo de referência, da proposta da empresa vencedora da licitação, sem prejuízo de outros documentos que entender necessários ao exercício da fiscalização.</text:span></text:p>
      <text:p text:style-name="P1056"/>
      <text:p text:style-name="P1058"><text:span text:style-name="T978">Art. 4º </text:span><text:span text:style-name="T979">Em caso de dúvidas, lacunas ou omissões, deverá ser observada a disciplina constante do Decreto Municipal nº 33.881/2025, que regulamenta a atuação do agente de contratação, da equipe de apoio, da comissão de contratação, bem como dos gestores e fiscal de contratos,</text:span><text:span text:style-name="T984"> </text:span><text:span text:style-name="T979">no</text:span><text:span text:style-name="T984"> </text:span><text:span text:style-name="T979">âmbito</text:span><text:span text:style-name="T984"> </text:span><text:span text:style-name="T979">da Administração Pública</text:span><text:span text:style-name="T985"> </text:span><text:span text:style-name="T979">Direta e</text:span><text:span text:style-name="T984"> </text:span><text:span text:style-name="T979">Indireta</text:span><text:span text:style-name="T985"> </text:span><text:span text:style-name="T979">do</text:span><text:span text:style-name="T984"> </text:span><text:span text:style-name="T979">Município</text:span><text:span text:style-name="T984"> </text:span><text:span text:style-name="T979">de Cachoeiro de Itapemirim, além de estabelecer outras providências correlatas.</text:span></text:p>
      <text:p text:style-name="P1059"/>
      <text:p text:style-name="P1060"><text:span text:style-name="T986">Art. 4º </text:span><text:span text:style-name="T987">Esta</text:span><text:span text:style-name="T988"> </text:span><text:span text:style-name="T987">Portaria entra em vigor na data de sua publicação, revogadas as disposições em contrário, em especial as </text:span><text:span text:style-name="T986">Portarias nºs 223/2025 e 627/2026</text:span><text:span text:style-name="T989">.</text:span></text:p>
      <text:p text:style-name="P1061"/>
      <text:p text:style-name="P194"><text:span text:style-name="T960">Cachoeiro</text:span><text:span text:style-name="T990"> </text:span><text:span text:style-name="T960">de</text:span><text:span text:style-name="T991"> </text:span><text:span text:style-name="T960">Itapemirim/ES,</text:span><text:span text:style-name="T992"> </text:span><text:span text:style-name="T960">18</text:span><text:span text:style-name="T993"> </text:span><text:span text:style-name="T960">de</text:span><text:span text:style-name="T991"> </text:span><text:span text:style-name="T960">agosto</text:span><text:span text:style-name="T993"> </text:span><text:span text:style-name="T960">de</text:span><text:span text:style-name="T991"> </text:span><text:span text:style-name="T994">2026.</text:span></text:p>
      <text:p text:style-name="P810"/>
      <text:p text:style-name="P1062"/>
      <text:p text:style-name="P1063"><text:span text:style-name="T958">SIMONE</text:span><text:span text:style-name="T995"> </text:span><text:span text:style-name="T958">DE</text:span><text:span text:style-name="T996"> </text:span><text:span text:style-name="T958">SOUZA</text:span><text:span text:style-name="T997"> </text:span><text:span text:style-name="T957">BEIRIZ</text:span></text:p>
      <text:p text:style-name="P1064"><text:span text:style-name="T958">Secretária</text:span><text:span text:style-name="T998"> </text:span><text:span text:style-name="T958">Municipal</text:span><text:span text:style-name="T996"> </text:span><text:span text:style-name="T958">de</text:span><text:span text:style-name="T996"> </text:span><text:span text:style-name="T957">Educação</text:span></text:p>
      <text:p text:style-name="P1065"/>
      <text:p text:style-name="P691"/>
      <text:p text:style-name="P691"/>
      <text:p text:style-name="P1066"/>
      <text:h text:style-name="P1067" text:outline-level="6"><text:span text:style-name="T999">RATIFICAÇÃO</text:span><text:span text:style-name="T999"/></text:h>
      <text:p text:style-name="P1068"/>
      <text:p text:style-name="P1069"/>
      <text:p text:style-name="P1070">Em cumprimento ao Artigo 72, § único da Lei Federal N.º 14.133/2021, a SECRETARIA MUNICIPAL DE DESENVOLVIMENTO URBANO - SEMDURB, no uso de suas atribuições legais, torna público que nos autos do Processo Administrativo N.º 31210/2026, ID Cidades Nº. 2026.016E0700001.10.0109,<text:span text:style-name="T1000"> </text:span>RATIFICA<text:span text:style-name="T1001"> </text:span>a<text:span text:style-name="T1002"> </text:span>contratação<text:span text:style-name="T1000"> </text:span>direta<text:span text:style-name="T1002"> </text:span>de<text:span text:style-name="T1002"> </text:span>SAN<text:span text:style-name="T1002"> </text:span>KARLO<text:span text:style-name="T1003"> </text:span><text:span text:style-name="T175">BUSINESS</text:span></text:p>
      <text:p text:style-name="P1071">CENTER LTDA, <text:span text:style-name="T465">inscrita no CNPJ sob o nº </text:span>46.386.056/0001-27, no valor<text:span text:style-name="T658"> </text:span>do<text:span text:style-name="T658"> </text:span>aluguel<text:span text:style-name="T658"> </text:span>mensal<text:span text:style-name="T658"> </text:span>deste contrato<text:span text:style-name="T1004"> </text:span>R$<text:span text:style-name="T1004"> </text:span>13.303,35<text:span text:style-name="T1004"> </text:span>(treze<text:span text:style-name="T1004"> </text:span>mil,<text:span text:style-name="T1004"> </text:span>trezentos<text:span text:style-name="T1004"> </text:span>e<text:span text:style-name="T1004"> </text:span>três<text:span text:style-name="T1004"> </text:span>reais<text:span text:style-name="T1004"> </text:span>e<text:span text:style-name="T1004"> </text:span>trinta<text:span text:style-name="T1004"> </text:span>e<text:span text:style-name="T1004"> </text:span>cinco<text:span text:style-name="T1004"> </text:span>centavos),<text:span text:style-name="T1004"> </text:span>sendo<text:span text:style-name="T1004"> </text:span>o<text:span text:style-name="T1004"> </text:span>valor<text:span text:style-name="T1004"> </text:span>anual estimado em R$ 159.640,20 (cento e cinquenta e nove mil, seiscentos e quarenta reais e vinte <text:span text:style-name="T175">centavos)</text:span><text:span text:style-name="T1005"> </text:span><text:span text:style-name="T175">e</text:span><text:span text:style-name="T1005"> </text:span><text:span text:style-name="T175">o</text:span><text:span text:style-name="T1005"> </text:span><text:span text:style-name="T175">valor</text:span><text:span text:style-name="T1005"> </text:span><text:span text:style-name="T175">global</text:span><text:span text:style-name="T1005"> </text:span><text:span text:style-name="T175">estimado</text:span><text:span text:style-name="T1005"> </text:span><text:span text:style-name="T175">para</text:span><text:span text:style-name="T1005"> </text:span><text:span text:style-name="T175">60</text:span><text:span text:style-name="T1005"> </text:span><text:span text:style-name="T175">meses</text:span><text:span text:style-name="T1005"> </text:span><text:span text:style-name="T175">de</text:span><text:span text:style-name="T1005"> </text:span><text:span text:style-name="T175">R$</text:span><text:span text:style-name="T1005"> </text:span><text:span text:style-name="T175">798.201,00</text:span><text:span text:style-name="T1005"> </text:span><text:span text:style-name="T175">(setecentos</text:span><text:span text:style-name="T1005"> </text:span><text:span text:style-name="T175">e</text:span><text:span text:style-name="T1005"> </text:span><text:span text:style-name="T175">noventa</text:span><text:span text:style-name="T1005"> </text:span><text:span text:style-name="T175">e</text:span><text:span text:style-name="T1005"> </text:span><text:span text:style-name="T175">oito</text:span><text:span text:style-name="T1005"> </text:span><text:span text:style-name="T175">mil, </text:span>duzentos e um reais), para locação do 4º pavimento do Edifício San Karlo Business Center,<text:span text:style-name="T172"> </text:span>situado na Avenida Beira Rio, nº 135, bairro Guandu, Cachoeiro de Itapemirim/ES, com área privativa de 629,35 m², matriculado no Cartório de Registro Geral de Imóveis da 1ª Zona da Comarca<text:span text:style-name="T1006"> </text:span>de<text:span text:style-name="T1006"> </text:span>Cachoeiro<text:span text:style-name="T1006"> </text:span>de<text:span text:style-name="T1006"> </text:span>Itapemirim/ES,<text:span text:style-name="T1006"> </text:span>matricula<text:span text:style-name="T1006"> </text:span>nº<text:span text:style-name="T1006"> </text:span>3459,<text:span text:style-name="T1006"> </text:span>Livro<text:span text:style-name="T1006"> </text:span>nº<text:span text:style-name="T1006"> </text:span>2<text:span text:style-name="T1006"> </text:span>-<text:span text:style-name="T1006"> </text:span>R,<text:span text:style-name="T1006"> </text:span>Folha<text:span text:style-name="T1006"> </text:span>nº<text:span text:style-name="T1006"> </text:span>59,<text:span text:style-name="T1006"> </text:span>em<text:span text:style-name="T1007"> </text:span>14 de dezembro de 1977, com fundamento no art. 74, inciso V, da Lei nº 14.133/2021, por Inexigibilidade de Licitação.</text:p>
      <text:p text:style-name="P1072"/>
      <text:p text:style-name="P1073">Cachoeiro<text:span text:style-name="T195"> </text:span>de<text:span text:style-name="T1008"> </text:span>Itapemirim-ES,<text:span text:style-name="T1008"> </text:span>18<text:span text:style-name="T1008"> </text:span>de<text:span text:style-name="T658"> </text:span>Agosto<text:span text:style-name="T1008"> </text:span>de<text:span text:style-name="T175"> 2026.</text:span></text:p>
      <text:p text:style-name="Text_20_body"/>
      <text:p text:style-name="Text_20_body"/>
      <text:p text:style-name="Text_20_body"/>
      <text:p text:style-name="P1074"/>
      <text:p text:style-name="P1075"><text:span text:style-name="T1009">LUCIANO</text:span><text:span text:style-name="T1010"> </text:span><text:span text:style-name="T1009">BAPTISTA</text:span><text:span text:style-name="T1011"> </text:span><text:span text:style-name="T1009">OLIVEIRA</text:span><text:span text:style-name="T1012"> </text:span><text:span text:style-name="T1009">JUNIOR</text:span></text:p>
      <text:p text:style-name="P1076"><text:span text:style-name="T1013">Secretário</text:span><text:span text:style-name="T1014"> </text:span><text:span text:style-name="T1013">Municipal</text:span><text:span text:style-name="T1014"> </text:span><text:span text:style-name="T1013">de</text:span><text:span text:style-name="T1014"> </text:span><text:span text:style-name="T1013">Desenvolvimento</text:span><text:span text:style-name="T1015"> </text:span><text:span text:style-name="T1016">Urbano</text:span></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1077"/>
      <text:p text:style-name="P1078"><text:span text:style-name="T1017">HOMOLOGAÇÃO</text:span><text:span text:style-name="T1017"/></text:p>
      <text:p text:style-name="P1079"/>
      <text:p text:style-name="P1080"><text:span text:style-name="T1018">O Município de Cachoeiro de Itapemirim, por intermédio da</text:span><text:span text:style-name="T1019"> </text:span><text:span text:style-name="T1018">sua Autoridade Competente, torna público o resultado da Dispensa</text:span><text:span text:style-name="T1020"> </text:span><text:span text:style-name="T1018">Eletrônica nº 011/2026, ID CidadES n° 2026.016E0700001.09.0023, cujo objeto é Aquisição de Roçadeiras, Lote Único no valor</text:span><text:span text:style-name="T1020"> </text:span><text:span text:style-name="T1018">total</text:span><text:span text:style-name="T1021"> </text:span><text:span text:style-name="T1018">de</text:span><text:span text:style-name="T1022"> </text:span><text:span text:style-name="T1018">R$</text:span><text:span text:style-name="T1022"> </text:span><text:span text:style-name="T1018">30.999,90</text:span><text:span text:style-name="T1022"> </text:span><text:span text:style-name="T1018">(trinta</text:span><text:span text:style-name="T1022"> </text:span><text:span text:style-name="T1018">mil,</text:span><text:span text:style-name="T1022"> </text:span><text:span text:style-name="T1018">novecentos</text:span><text:span text:style-name="T1021"> </text:span><text:span text:style-name="T1018">e</text:span><text:span text:style-name="T1022"> </text:span><text:span text:style-name="T1018">noventa</text:span><text:span text:style-name="T1022"> </text:span><text:span text:style-name="T1018">e</text:span><text:span text:style-name="T1022"> </text:span><text:span text:style-name="T1018">nove</text:span><text:span text:style-name="T1022"> </text:span><text:span text:style-name="T1018">reais</text:span><text:span text:style-name="T1022"> </text:span><text:span text:style-name="T1018">e</text:span><text:span text:style-name="T1022"> </text:span><text:span text:style-name="T1018">noventa</text:span><text:span text:style-name="T1022"> </text:span><text:span text:style-name="T1018">centavos),</text:span><text:span text:style-name="T1022"> </text:span><text:span text:style-name="T1018">em</text:span><text:span text:style-name="T1022"> </text:span><text:span text:style-name="T1018">favor</text:span><text:span text:style-name="T1022"> </text:span><text:span text:style-name="T1018">da</text:span><text:span text:style-name="T1021"> </text:span><text:span text:style-name="T1018">empresa HEITOR</text:span><text:span text:style-name="T1022"> </text:span><text:span text:style-name="T1018">AGRELI</text:span><text:span text:style-name="T1021"> </text:span><text:span text:style-name="T1018">–</text:span><text:span text:style-name="T1020"> </text:span><text:span text:style-name="T1018">ME, CNPJ 52.450.923/0001-49.</text:span></text:p>
      <text:p text:style-name="P1081"/>
      <text:p text:style-name="P1082"><text:span text:style-name="T1018">Cachoeiro</text:span><text:span text:style-name="T1023"> </text:span><text:span text:style-name="T1018">de</text:span><text:span text:style-name="T1024"> </text:span><text:span text:style-name="T1018">Itapemirim/ES,</text:span><text:span text:style-name="T1025"> </text:span><text:span text:style-name="T1018">18</text:span><text:span text:style-name="T1024"> </text:span><text:span text:style-name="T1018">de</text:span><text:span text:style-name="T1024"> </text:span><text:span text:style-name="T1018">agosto</text:span><text:span text:style-name="T1024"> </text:span><text:span text:style-name="T1018">de</text:span><text:span text:style-name="T1025"> </text:span><text:span text:style-name="T1026">2026</text:span></text:p>
      <text:p text:style-name="P1083"/>
      <text:p text:style-name="P1083"/>
      <text:p text:style-name="P1084"/>
      <text:p text:style-name="P1085"><text:span text:style-name="T1018">ASTOR</text:span><text:span text:style-name="T1024"> </text:span><text:span text:style-name="T1018">DILEM</text:span><text:span text:style-name="T1025"> </text:span><text:span text:style-name="T1018">DOS</text:span><text:span text:style-name="T1025"> </text:span><text:span text:style-name="T1018">SANTOS</text:span><text:span text:style-name="T1025"> </text:span><text:span text:style-name="T1021">JUNIOR</text:span></text:p>
      <text:p text:style-name="P1086"><text:span text:style-name="T1021">Secretário</text:span><text:span text:style-name="T1027"> </text:span><text:span text:style-name="T1021">Municipal</text:span><text:span text:style-name="T1027"> </text:span><text:span text:style-name="T1021">de</text:span><text:span text:style-name="T1028"> </text:span><text:span text:style-name="T1021">Manutenção</text:span><text:span text:style-name="T1027"> </text:span><text:span text:style-name="T1021">e</text:span><text:span text:style-name="T1028"> </text:span><text:span text:style-name="T1021">Serviços</text:span></text:p>
      <text:p text:style-name="P1087"/>
      <text:p text:style-name="P1088"/>
      <text:p text:style-name="P1089"><text:span text:style-name="T1029">EXTRATO DE CONTRATO ESPÉCIE:</text:span><text:span text:style-name="T1030"> </text:span><text:span text:style-name="T1031">CONTRATO</text:span><text:span text:style-name="T1032"> </text:span><text:span text:style-name="T1031">Nº</text:span><text:span text:style-name="T1033"> </text:span><text:span text:style-name="T1031">221/2026</text:span></text:p>
      <text:p text:style-name="P1090"><text:span text:style-name="T1034">CONTRATANTE:</text:span><text:span text:style-name="T1035"> </text:span><text:span text:style-name="T227">MUNICÍPIO</text:span><text:span text:style-name="T1036"> </text:span><text:span text:style-name="T227">DE</text:span><text:span text:style-name="T1036"> </text:span><text:span text:style-name="T227">CACHOEIRO</text:span><text:span text:style-name="T1036"> </text:span><text:span text:style-name="T227">DE</text:span><text:span text:style-name="T1036"> </text:span><text:span text:style-name="T227">ITAPEMIRIM,</text:span><text:span text:style-name="T1037"> </text:span><text:span text:style-name="T227">atendendo</text:span><text:span text:style-name="T1036"> </text:span><text:span text:style-name="T227">necessidades</text:span><text:span text:style-name="T1038"> </text:span><text:span text:style-name="T227">da SECRETARIA</text:span><text:span text:style-name="T1039"> </text:span><text:span text:style-name="T227">MUNICIPAL</text:span><text:span text:style-name="T249"> </text:span><text:span text:style-name="T227">DE DESENVOLVIMENTO ECONÔMICO - SEMDEC</text:span></text:p>
      <text:p text:style-name="P1091"><text:span text:style-name="T1040">CONTRATADO:</text:span><text:span text:style-name="T1041"> </text:span><text:span text:style-name="T1042">MILANEZ</text:span><text:span text:style-name="T1043"> </text:span><text:span text:style-name="T1042">&amp;</text:span><text:span text:style-name="T1043"> </text:span><text:span text:style-name="T1042">MILANEZE</text:span><text:span text:style-name="T1044"> </text:span><text:span text:style-name="T1043">S/A</text:span></text:p>
      <text:p text:style-name="P1092"><text:span text:style-name="T1034">OBJETO: </text:span><text:span text:style-name="T227">a participação da Secretaria Municipal de Desenvolvimento Econômico – SEMDEC, como expositora na Stone Fair Cachoeiro, a realizar-se entre os dias 25 e 27 de agosto de 2026, no Parque de Exposição Carlos Caiado Barbosa na Av. Francisco Mardegan, 203 – Aeroporto, Cachoeiro de Itapemirim/ES.</text:span></text:p>
      <text:p text:style-name="P1093"><text:span text:style-name="T1034">VALOR:</text:span><text:span text:style-name="T1045"> </text:span><text:span text:style-name="T227">R$</text:span><text:span text:style-name="T1039"> </text:span><text:span text:style-name="T227">128.880,00</text:span><text:span text:style-name="T951"> </text:span><text:span text:style-name="T227">(cento</text:span><text:span text:style-name="T951"> </text:span><text:span text:style-name="T227">e</text:span><text:span text:style-name="T951"> </text:span><text:span text:style-name="T227">vinte</text:span><text:span text:style-name="T1039"> </text:span><text:span text:style-name="T227">e</text:span><text:span text:style-name="T951"> </text:span><text:span text:style-name="T227">oito</text:span><text:span text:style-name="T951"> </text:span><text:span text:style-name="T227">mil,</text:span><text:span text:style-name="T951"> </text:span><text:span text:style-name="T227">oitocentos</text:span><text:span text:style-name="T951"> </text:span><text:span text:style-name="T227">e</text:span><text:span text:style-name="T1039"> </text:span><text:span text:style-name="T227">oitenta</text:span><text:span text:style-name="T951"> </text:span><text:span text:style-name="T249">reais).</text:span></text:p>
      <text:p text:style-name="P1094"><text:span text:style-name="T1034">DOTAÇÃO ORÇAMENTÁRIA: </text:span><text:span text:style-name="T227">As despesas decorrentes da execução do Contrato serão suportadas por recursos consignados no orçamento do exercício de 2026 do Município de Cachoeiro de Itapemirim, conforme a seguinte dotação orçamentária:</text:span></text:p>
      <text:p text:style-name="P1095"><text:span text:style-name="T227">Órgão:</text:span><text:span text:style-name="T1046"> </text:span><text:span text:style-name="T229">11</text:span></text:p>
      <text:p text:style-name="P1096"><text:span text:style-name="T249">Unidade</text:span><text:span text:style-name="T1047"> </text:span><text:span text:style-name="T249">Orçamentária:</text:span><text:span text:style-name="T1048"> </text:span><text:span text:style-name="T229">01</text:span></text:p>
      <text:p text:style-name="P1096">Projeto/Atividade:<text:span text:style-name="T1049"> </text:span><text:span text:style-name="T175">2.025</text:span></text:p>
      <text:p text:style-name="P1097"><text:span text:style-name="T227">Elemento</text:span><text:span text:style-name="T1046"> </text:span><text:span text:style-name="T227">de</text:span><text:span text:style-name="T951"> </text:span><text:span text:style-name="T227">Despesa:</text:span><text:span text:style-name="T951"> </text:span><text:span text:style-name="T249">33903999000</text:span></text:p>
      <text:p text:style-name="P1098"><text:span text:style-name="T227">Ficha/Fonte</text:span><text:span text:style-name="T249"> </text:span><text:span text:style-name="T227">de</text:span><text:span text:style-name="T249"> </text:span><text:span text:style-name="T227">Recurso:</text:span><text:span text:style-name="T249"> </text:span><text:span text:style-name="T227">8365/250000000001</text:span><text:span text:style-name="T249"> </text:span><text:span text:style-name="T227">-</text:span><text:span text:style-name="T249"> </text:span><text:span text:style-name="T227">RECURSOS</text:span><text:span text:style-name="T249"> </text:span><text:span text:style-name="T227">NÃO</text:span><text:span text:style-name="T249"> </text:span><text:span text:style-name="T227">VINCULADOS</text:span><text:span text:style-name="T249"> </text:span><text:span text:style-name="T227">DE</text:span><text:span text:style-name="T249"> </text:span><text:span text:style-name="T227">IMPOSTOS E TRANSFERÊNCIAS DE IMPOSTOS</text:span></text:p>
      <text:p text:style-name="P1099"><text:span text:style-name="T1031">Solicitação de Compra nº 502/2026 Nota de Pré-Empenho nº 633/2026 </text:span><text:span text:style-name="T1029">PRAZO:</text:span><text:span text:style-name="T1050"> </text:span><text:span text:style-name="T1031">até</text:span><text:span text:style-name="T1051"> </text:span><text:span text:style-name="T1031">31</text:span><text:span text:style-name="T1051"> </text:span><text:span text:style-name="T1031">de</text:span><text:span text:style-name="T1051"> </text:span><text:span text:style-name="T1031">dezembro</text:span><text:span text:style-name="T1051"> </text:span><text:span text:style-name="T1031">de</text:span><text:span text:style-name="T1051"> </text:span><text:span text:style-name="T1031">2026 </text:span><text:span text:style-name="T1052">DATA</text:span><text:span text:style-name="T1053"> </text:span><text:span text:style-name="T1052">DA</text:span><text:span text:style-name="T1054"> </text:span><text:span text:style-name="T1052">ASSINATURA:</text:span><text:span text:style-name="T1055"> </text:span><text:span text:style-name="T1056">17/08/2026</text:span></text:p>
      <text:p text:style-name="P1100"><text:span text:style-name="T1034">SIGNATÁRIOS:</text:span><text:span text:style-name="T1057"> </text:span><text:span text:style-name="T227">Rogério</text:span><text:span text:style-name="T951"> </text:span><text:span text:style-name="T227">Ribeiro</text:span><text:span text:style-name="T951"> </text:span><text:span text:style-name="T227">do</text:span><text:span text:style-name="T951"> </text:span><text:span text:style-name="T227">Carmo</text:span><text:span text:style-name="T951"> </text:span><text:span text:style-name="T227">-</text:span><text:span text:style-name="T951"> </text:span><text:span text:style-name="T227">Secretário</text:span><text:span text:style-name="T951"> </text:span><text:span text:style-name="T227">Municipal</text:span><text:span text:style-name="T951"> </text:span><text:span text:style-name="T227">de</text:span><text:span text:style-name="T951"> </text:span><text:span text:style-name="T227">Desenvolvimento</text:span><text:span text:style-name="T951"> </text:span><text:span text:style-name="T227">Econômico e Flávia Milanez Milaneze - Diretora Presidente da Contratada.</text:span></text:p>
      <text:p text:style-name="P1091"><text:span text:style-name="T1040">PROCESSO:</text:span><text:span text:style-name="T1029"> </text:span><text:span text:style-name="T1042">44930/2026</text:span></text:p>
      <text:p text:style-name="P1101"><text:span text:style-name="T1058">I</text:span><text:span text:style-name="T1029">D</text:span><text:span text:style-name="T1050"> </text:span><text:span text:style-name="T1029">CIDADES:</text:span><text:span text:style-name="T1059"> </text:span><text:span text:style-name="T1042">2026.016E0700001.10.0097</text:span></text:p>
      <text:p text:style-name="P1102"/>
      <text:p text:style-name="Text_20_body"/>
      <text:p text:style-name="Text_20_body"/>
      <text:p text:style-name="P1103"/>
      <text:h text:style-name="P1104" text:outline-level="6"><text:span text:style-name="T1060">EXTRATO</text:span><text:span text:style-name="T1061"> </text:span><text:span text:style-name="T1060">DE</text:span><text:span text:style-name="T1062"> </text:span><text:span text:style-name="T1060">ATA</text:span><text:span text:style-name="T1063"> </text:span><text:span text:style-name="T1060">DE</text:span><text:span text:style-name="T1061"> </text:span><text:span text:style-name="T1060">REGISTRO</text:span><text:span text:style-name="T1061"> </text:span><text:span text:style-name="T1060">DE</text:span><text:span text:style-name="T1061"> </text:span><text:span text:style-name="T1064">PREÇOS</text:span></text:h>
      <text:p text:style-name="P1105"/>
      <text:p text:style-name="P1106"><text:span text:style-name="T1029">ATA</text:span><text:span text:style-name="T1065"> </text:span><text:span text:style-name="T1029">DE</text:span><text:span text:style-name="T1066"> </text:span><text:span text:style-name="T1029">REGISTRO</text:span><text:span text:style-name="T1067"> </text:span><text:span text:style-name="T1029">DE</text:span><text:span text:style-name="T1067"> </text:span><text:span text:style-name="T1029">PREÇOS</text:span><text:span text:style-name="T1067"> </text:span><text:span text:style-name="T1029">Nº</text:span><text:span text:style-name="T1068"> </text:span><text:span text:style-name="T1031">060/2026</text:span><text:span text:style-name="T1069"> </text:span><text:span text:style-name="T1031">–</text:span><text:span text:style-name="T1070"> </text:span><text:span text:style-name="T1031">Pregão Eletrônico n°</text:span><text:span text:style-name="T1071"> </text:span><text:span text:style-name="T1042">014/2026</text:span></text:p>
      <text:p text:style-name="P1107"><text:span text:style-name="T1040">FORNECEDOR</text:span><text:span text:style-name="T1072"> </text:span><text:span text:style-name="T1040">REGISTRADO:</text:span><text:span text:style-name="T1029"> </text:span><text:span text:style-name="T1042">CAMPOS</text:span><text:span text:style-name="T1073"> </text:span><text:span text:style-name="T1042">COMÉRCIO DE</text:span><text:span text:style-name="T1073"> </text:span><text:span text:style-name="T1042">FERRAGENS LTDA-</text:span><text:span text:style-name="T1043">EPP</text:span></text:p>
      <text:p text:style-name="P1108"><text:span text:style-name="T1034">OBJETO</text:span><text:span text:style-name="T227">:</text:span><text:span text:style-name="T1047"> </text:span><text:span text:style-name="T227">a</text:span><text:span text:style-name="T1047"> </text:span><text:span text:style-name="T227">AQUISIÇÃO</text:span><text:span text:style-name="T1048"> </text:span><text:span text:style-name="T227">DE</text:span><text:span text:style-name="T1047"> </text:span><text:span text:style-name="T227">DIVERSOS</text:span><text:span text:style-name="T1048"> </text:span><text:span text:style-name="T227">MATERIAIS</text:span><text:span text:style-name="T1047"> </text:span><text:span text:style-name="T227">DE</text:span><text:span text:style-name="T1047"> </text:span><text:span text:style-name="T227">CONSTRUÇÃO,</text:span><text:span text:style-name="T1047"> </text:span><text:span text:style-name="T227">COM</text:span><text:span text:style-name="T1047"> </text:span><text:span text:style-name="T249">TRANSPORTE</text:span></text:p>
      <text:p text:style-name="P1109"><text:span text:style-name="T227">ÀS EXPENSAS DA CONTRATADA, através do Sistema de Registro de Preços, para atender às demandas da Administração, conforme especificações do Termo de Referência, anexo I do Edital de</text:span><text:span text:style-name="T942"> </text:span><text:span text:style-name="T227">Licitação</text:span><text:span text:style-name="T942"> </text:span><text:span text:style-name="T227">nº</text:span><text:span text:style-name="T1074"> </text:span><text:span text:style-name="T227">014/2026,</text:span><text:span text:style-name="T942"> </text:span><text:span text:style-name="T227">que</text:span><text:span text:style-name="T942"> </text:span><text:span text:style-name="T227">é</text:span><text:span text:style-name="T942"> </text:span><text:span text:style-name="T227">parte</text:span><text:span text:style-name="T942"> </text:span><text:span text:style-name="T227">integrante</text:span><text:span text:style-name="T942"> </text:span><text:span text:style-name="T227">desta</text:span><text:span text:style-name="T942"> </text:span><text:span text:style-name="T227">Ata,</text:span><text:span text:style-name="T942"> </text:span><text:span text:style-name="T227">assim</text:span><text:span text:style-name="T942"> </text:span><text:span text:style-name="T227">como</text:span><text:span text:style-name="T942"> </text:span><text:span text:style-name="T227">as</text:span><text:span text:style-name="T942"> </text:span><text:span text:style-name="T227">propostas</text:span><text:span text:style-name="T942"> </text:span><text:span text:style-name="T227">cujos</text:span><text:span text:style-name="T942"> </text:span><text:span text:style-name="T227">preços tenham sido registrados, independentemente de transcrição.</text:span></text:p>
      <table:table table:name="Table13" table:style-name="Table13">
        <table:table-column table:style-name="Table13.A"/>
        <table:table-column table:style-name="Table13.B"/>
        <table:table-column table:style-name="Table13.C"/>
        <table:table-column table:style-name="Table13.D"/>
        <table:table-column table:style-name="Table13.E"/>
        <table:table-column table:style-name="Table13.F"/>
        <table:table-column table:style-name="Table13.G"/>
        <table:table-column table:style-name="Table13.H"/>
        <table:table-row table:style-name="Table13.1">
          <table:table-cell table:style-name="Table13.A1" table:number-columns-spanned="8" office:value-type="string">
            <text:p text:style-name="P1110"><text:span text:style-name="T736">ITEM</text:span><text:span text:style-name="T1075"> </text:span><text:span text:style-name="T736">46</text:span><text:span text:style-name="T737"> </text:span><text:span text:style-name="T736">-</text:span><text:span text:style-name="T737"> </text:span><text:span text:style-name="T736">EXCLUSIVO</text:span><text:span text:style-name="T1076"> </text:span><text:span text:style-name="T736">PARA</text:span><text:span text:style-name="T1077"> </text:span><text:span text:style-name="T1078">ME/EPP</text:span></text:p>
          </table:table-cell>
          <table:covered-table-cell/>
          <table:covered-table-cell/>
          <table:covered-table-cell/>
          <table:covered-table-cell/>
          <table:covered-table-cell/>
          <table:covered-table-cell/>
          <table:covered-table-cell/>
        </table:table-row>
        <table:table-row table:style-name="Table13.2">
          <table:table-cell table:style-name="Table13.A1" office:value-type="string">
            <text:p text:style-name="P1111"><text:span text:style-name="T1078">Descrição</text:span><text:span text:style-name="T1078"/></text:p>
          </table:table-cell>
          <table:table-cell table:style-name="Table13.A1" office:value-type="string">
            <text:p text:style-name="P1112"><text:span text:style-name="T1078">Unid.</text:span><text:span text:style-name="T1078"/></text:p>
          </table:table-cell>
          <table:table-cell table:style-name="Table13.A1" office:value-type="string">
            <text:p text:style-name="P1113"><text:span text:style-name="T1078">Quant.</text:span><text:span text:style-name="T1078"/></text:p>
          </table:table-cell>
          <table:table-cell table:style-name="Table13.A1" office:value-type="string">
            <text:p text:style-name="P1114"><text:span text:style-name="T1078">Marca</text:span><text:span text:style-name="T1078"/></text:p>
          </table:table-cell>
          <table:table-cell table:style-name="Table13.A1" table:number-columns-spanned="2" office:value-type="string">
            <text:p text:style-name="P1115"><text:span text:style-name="T1078">Valor unitário</text:span><text:span text:style-name="T1078"/></text:p>
          </table:table-cell>
          <table:covered-table-cell/>
          <table:table-cell table:style-name="Table13.A1" table:number-columns-spanned="2" office:value-type="string">
            <text:p text:style-name="P1116"><text:span text:style-name="T1078">Valor Total</text:span><text:span text:style-name="T1078"/></text:p>
          </table:table-cell>
          <table:covered-table-cell/>
        </table:table-row>
        <table:table-row table:style-name="Table13.3">
          <table:table-cell table:style-name="Table13.A1" office:value-type="string">
            <text:p text:style-name="P1117"/>
            <text:p text:style-name="P1118"><text:span text:style-name="T1079">VERGALHÃO</text:span><text:span text:style-name="T1080"> </text:span><text:span text:style-name="T1079">3/8"</text:span><text:span text:style-name="T1081"> </text:span><text:span text:style-name="T1079">AÇO</text:span><text:span text:style-name="T1082"> </text:span><text:span text:style-name="T1079">CA-50</text:span><text:span text:style-name="T1082"> </text:span><text:span text:style-name="T1079">-</text:span><text:span text:style-name="T1082"> </text:span><text:span text:style-name="T1083">12MTS</text:span></text:p>
          </table:table-cell>
          <table:table-cell table:style-name="Table13.A1" office:value-type="string">
            <text:p text:style-name="P1119"/>
            <text:p text:style-name="P1120"><text:span text:style-name="T1082">Und.</text:span><text:span text:style-name="T1082"/></text:p>
          </table:table-cell>
          <table:table-cell table:style-name="Table13.A1" office:value-type="string">
            <text:p text:style-name="P1121"/>
            <text:p text:style-name="P1122"><text:span text:style-name="T1083">1.291</text:span><text:span text:style-name="T1083"/></text:p>
          </table:table-cell>
          <table:table-cell table:style-name="Table13.A1" office:value-type="string">
            <text:p text:style-name="P1117"/>
            <text:p text:style-name="P1123"><text:span text:style-name="T1083">Disferro</text:span><text:span text:style-name="T1083"/></text:p>
          </table:table-cell>
          <table:table-cell table:style-name="Table13.A1" table:number-columns-spanned="2" office:value-type="string">
            <text:p text:style-name="P1124"><text:span text:style-name="T1083">50,60</text:span><text:span text:style-name="T1083"/></text:p>
          </table:table-cell>
          <table:covered-table-cell/>
          <table:table-cell table:style-name="Table13.A1" table:number-columns-spanned="2" office:value-type="string">
            <text:p text:style-name="P1125"/>
            <text:p text:style-name="P1126"><text:span text:style-name="T1083">65.324,60</text:span><text:span text:style-name="T1083"/></text:p>
          </table:table-cell>
          <table:covered-table-cell/>
        </table:table-row>
        <table:table-row table:style-name="Table13.4">
          <table:table-cell table:style-name="Table13.A4" table:number-columns-spanned="6" office:value-type="string">
            <text:p text:style-name="P1127"><text:span text:style-name="T1078">VALOR</text:span><text:span text:style-name="T737"> </text:span><text:span text:style-name="T1078">GLOBAL</text:span></text:p>
          </table:table-cell>
          <table:covered-table-cell/>
          <table:covered-table-cell/>
          <table:covered-table-cell/>
          <table:covered-table-cell/>
          <table:covered-table-cell/>
          <table:table-cell table:style-name="Table13.A4" table:number-columns-spanned="2" office:value-type="string">
            <text:p text:style-name="P1128"><text:span text:style-name="T736">R$</text:span><text:span text:style-name="T1078"> 65.324,60</text:span></text:p>
          </table:table-cell>
          <table:covered-table-cell/>
        </table:table-row>
        <table:table-row table:style-name="Table13.5">
          <table:table-cell table:style-name="Table13.A5" table:number-columns-spanned="8" office:value-type="string">
            <text:p text:style-name="P1129"><text:span text:style-name="T736">ITEM</text:span><text:span text:style-name="T1075"> </text:span><text:span text:style-name="T736">61</text:span><text:span text:style-name="T737"> </text:span><text:span text:style-name="T736">-</text:span><text:span text:style-name="T737"> </text:span><text:span text:style-name="T736">EXCLUSIVO</text:span><text:span text:style-name="T1076"> </text:span><text:span text:style-name="T736">PARA</text:span><text:span text:style-name="T1077"> </text:span><text:span text:style-name="T1078">ME/EPP</text:span></text:p>
          </table:table-cell>
          <table:covered-table-cell/>
          <table:covered-table-cell/>
          <table:covered-table-cell/>
          <table:covered-table-cell/>
          <table:covered-table-cell/>
          <table:covered-table-cell/>
          <table:covered-table-cell/>
        </table:table-row>
        <table:table-row table:style-name="Table13.2">
          <table:table-cell table:style-name="Table13.A1" office:value-type="string">
            <text:p text:style-name="P1111"><text:span text:style-name="T1078">Descrição</text:span><text:span text:style-name="T1078"/></text:p>
          </table:table-cell>
          <table:table-cell table:style-name="Table13.A1" office:value-type="string">
            <text:p text:style-name="P1112"><text:span text:style-name="T1078">Unid.</text:span><text:span text:style-name="T1078"/></text:p>
          </table:table-cell>
          <table:table-cell table:style-name="Table13.A1" office:value-type="string">
            <text:p text:style-name="P1113"><text:span text:style-name="T1078">Quant.</text:span><text:span text:style-name="T1078"/></text:p>
          </table:table-cell>
          <table:table-cell table:style-name="Table13.A1" table:number-columns-spanned="2" office:value-type="string">
            <text:p text:style-name="P1130"><text:span text:style-name="T1078">Marca</text:span><text:span text:style-name="T1078"/></text:p>
          </table:table-cell>
          <table:covered-table-cell/>
          <table:table-cell table:style-name="Table13.A1" table:number-columns-spanned="2" office:value-type="string">
            <text:p text:style-name="P1131"><text:span text:style-name="T1078">Valor unitário</text:span><text:span text:style-name="T1078"/></text:p>
          </table:table-cell>
          <table:covered-table-cell/>
          <table:table-cell table:style-name="Table13.A1" office:value-type="string">
            <text:p text:style-name="P1132"><text:span text:style-name="T1078">Valor</text:span><text:span text:style-name="T1084"> </text:span><text:span text:style-name="T1085">Total</text:span></text:p>
          </table:table-cell>
        </table:table-row>
        <table:table-row table:style-name="Table13.7">
          <table:table-cell table:style-name="Table13.A1" office:value-type="string">
            <text:p text:style-name="P1133"><text:span text:style-name="T1079">LUVA</text:span><text:span text:style-name="T1086"> </text:span><text:span text:style-name="T1079">SIMPLES</text:span><text:span text:style-name="T1082"> </text:span><text:span text:style-name="T1079">PVC</text:span><text:span text:style-name="T1082"> </text:span><text:span text:style-name="T1079">SOLDÁVEL,</text:span><text:span text:style-name="T1087"> </text:span><text:span text:style-name="T1082">20MM</text:span></text:p>
            <text:p text:style-name="P1134"><text:span text:style-name="T1079">-</text:span><text:span text:style-name="T1082"> </text:span><text:span text:style-name="T1079">Para</text:span><text:span text:style-name="T1087"> </text:span><text:span text:style-name="T1079">água</text:span><text:span text:style-name="T1087"> </text:span><text:span text:style-name="T1079">fria</text:span><text:span text:style-name="T1087"> </text:span><text:span text:style-name="T1083">predial</text:span></text:p>
          </table:table-cell>
          <table:table-cell table:style-name="Table13.A1" office:value-type="string">
            <text:p text:style-name="P1135"/>
            <text:p text:style-name="P1120"><text:span text:style-name="T1082">Und.</text:span><text:span text:style-name="T1082"/></text:p>
          </table:table-cell>
          <table:table-cell table:style-name="Table13.A1" office:value-type="string">
            <text:p text:style-name="P1136"/>
            <text:p text:style-name="P1137"/>
            <text:p text:style-name="P1138"><text:span text:style-name="T1080">300</text:span><text:span text:style-name="T1080"/></text:p>
          </table:table-cell>
          <table:table-cell table:style-name="Table13.A1" table:number-columns-spanned="2" office:value-type="string">
            <text:p text:style-name="P1139"><text:span text:style-name="T1083">DISFERRO/</text:span><text:span text:style-name="T1088"> </text:span><text:span text:style-name="T1083">FORTLEV</text:span></text:p>
          </table:table-cell>
          <table:covered-table-cell/>
          <table:table-cell table:style-name="Table13.A1" table:number-columns-spanned="2" office:value-type="string">
            <text:p text:style-name="P1140"><text:span text:style-name="T1082">0,60</text:span><text:span text:style-name="T1082"/></text:p>
          </table:table-cell>
          <table:covered-table-cell/>
          <table:table-cell table:style-name="Table13.A1" office:value-type="string">
            <text:p text:style-name="P1125"/>
            <text:p text:style-name="P1141"><text:span text:style-name="T1079">R$</text:span><text:span text:style-name="T1083"> 180,00</text:span></text:p>
          </table:table-cell>
        </table:table-row>
        <table:table-row table:style-name="Table13.4">
          <table:table-cell table:style-name="Table13.A4" table:number-columns-spanned="7" office:value-type="string">
            <text:p text:style-name="P1142"><text:span text:style-name="T1078">VALOR</text:span><text:span text:style-name="T737"> </text:span><text:span text:style-name="T1078">GLOBAL</text:span></text:p>
          </table:table-cell>
          <table:covered-table-cell/>
          <table:covered-table-cell/>
          <table:covered-table-cell/>
          <table:covered-table-cell/>
          <table:covered-table-cell/>
          <table:covered-table-cell/>
          <table:table-cell table:style-name="Table13.A4" office:value-type="string">
            <text:p text:style-name="P1143"><text:span text:style-name="T736">R$</text:span><text:span text:style-name="T1078"> 180,00</text:span></text:p>
          </table:table-cell>
        </table:table-row>
        <table:table-row table:style-name="Table13.5">
          <table:table-cell table:style-name="Table13.A5" table:number-columns-spanned="8" office:value-type="string">
            <text:p text:style-name="P1144"><text:span text:style-name="T736">ITEM</text:span><text:span text:style-name="T1075"> </text:span><text:span text:style-name="T736">65</text:span><text:span text:style-name="T737"> </text:span><text:span text:style-name="T736">-</text:span><text:span text:style-name="T737"> </text:span><text:span text:style-name="T736">EXCLUSIVO</text:span><text:span text:style-name="T1076"> </text:span><text:span text:style-name="T736">PARA</text:span><text:span text:style-name="T1077"> </text:span><text:span text:style-name="T1078">ME/EPP</text:span></text:p>
          </table:table-cell>
          <table:covered-table-cell/>
          <table:covered-table-cell/>
          <table:covered-table-cell/>
          <table:covered-table-cell/>
          <table:covered-table-cell/>
          <table:covered-table-cell/>
          <table:covered-table-cell/>
        </table:table-row>
        <table:table-row table:style-name="Table13.2">
          <table:table-cell table:style-name="Table13.A1" office:value-type="string">
            <text:p text:style-name="P1145"><text:span text:style-name="T1078">Descrição</text:span><text:span text:style-name="T1078"/></text:p>
          </table:table-cell>
          <table:table-cell table:style-name="Table13.A1" office:value-type="string">
            <text:p text:style-name="P1112"><text:span text:style-name="T1078">Unid.</text:span><text:span text:style-name="T1078"/></text:p>
          </table:table-cell>
          <table:table-cell table:style-name="Table13.A1" office:value-type="string">
            <text:p text:style-name="P1113"><text:span text:style-name="T1078">Quant.</text:span><text:span text:style-name="T1078"/></text:p>
          </table:table-cell>
          <table:table-cell table:style-name="Table13.A1" table:number-columns-spanned="2" office:value-type="string">
            <text:p text:style-name="P1114"><text:span text:style-name="T1078">Marca</text:span><text:span text:style-name="T1078"/></text:p>
          </table:table-cell>
          <table:covered-table-cell/>
          <table:table-cell table:style-name="Table13.A1" table:number-columns-spanned="2" office:value-type="string">
            <text:p text:style-name="P1131"><text:span text:style-name="T1078">Valor unitário</text:span><text:span text:style-name="T1078"/></text:p>
          </table:table-cell>
          <table:covered-table-cell/>
          <table:table-cell table:style-name="Table13.A1" office:value-type="string">
            <text:p text:style-name="P1132"><text:span text:style-name="T1078">Valor</text:span><text:span text:style-name="T1084"> </text:span><text:span text:style-name="T1085">Total</text:span></text:p>
          </table:table-cell>
        </table:table-row>
        <table:table-row table:style-name="Table13.3">
          <table:table-cell table:style-name="Table13.A1" office:value-type="string">
            <text:p text:style-name="P1146"><text:span text:style-name="T1079">CAL</text:span><text:span text:style-name="T1088"> </text:span><text:span text:style-name="T1079">PARA</text:span><text:span text:style-name="T1088"> </text:span><text:span text:style-name="T1079">REBOCO</text:span><text:span text:style-name="T1088"> </text:span><text:span text:style-name="T1079">PRO-BÁSICA</text:span><text:span text:style-name="T1088"> </text:span><text:span text:style-name="T1079">-</text:span><text:span text:style-name="T1088"> </text:span><text:span text:style-name="T1079">SACO COM 20KG</text:span></text:p>
          </table:table-cell>
          <table:table-cell table:style-name="Table13.A1" office:value-type="string">
            <text:p text:style-name="P1119"/>
            <text:p text:style-name="P1120"><text:span text:style-name="T1082">Und.</text:span><text:span text:style-name="T1082"/></text:p>
          </table:table-cell>
          <table:table-cell table:style-name="Table13.A1" office:value-type="string">
            <text:p text:style-name="P1117"/>
            <text:p text:style-name="P1147"><text:span text:style-name="T1080">690</text:span><text:span text:style-name="T1080"/></text:p>
          </table:table-cell>
          <table:table-cell table:style-name="Table13.A1" table:number-columns-spanned="2" office:value-type="string">
            <text:p text:style-name="P1117"/>
            <text:p text:style-name="P1148"><text:span text:style-name="T1083">ITABIRA</text:span><text:span text:style-name="T1083"/></text:p>
          </table:table-cell>
          <table:covered-table-cell/>
          <table:table-cell table:style-name="Table13.A1" table:number-columns-spanned="2" office:value-type="string">
            <text:p text:style-name="P1149"/>
            <text:p text:style-name="P1150"><text:span text:style-name="T1083">12,80</text:span><text:span text:style-name="T1083"/></text:p>
          </table:table-cell>
          <table:covered-table-cell/>
          <table:table-cell table:style-name="Table13.A1" office:value-type="string">
            <text:p text:style-name="P1125"/>
            <text:p text:style-name="P1151"><text:span text:style-name="T1079">R$</text:span><text:span text:style-name="T1083"> 8.832,00</text:span></text:p>
          </table:table-cell>
        </table:table-row>
        <table:table-row table:style-name="Table13.12">
          <table:table-cell table:style-name="Table13.A1" table:number-columns-spanned="7" office:value-type="string">
            <text:p text:style-name="P1127"><text:span text:style-name="T1078">VALOR</text:span><text:span text:style-name="T737"> </text:span><text:span text:style-name="T1078">GLOBAL</text:span></text:p>
          </table:table-cell>
          <table:covered-table-cell/>
          <table:covered-table-cell/>
          <table:covered-table-cell/>
          <table:covered-table-cell/>
          <table:covered-table-cell/>
          <table:covered-table-cell/>
          <table:table-cell table:style-name="Table13.A1" office:value-type="string">
            <text:p text:style-name="P1152"><text:span text:style-name="T736">R$</text:span><text:span text:style-name="T1078"> 8.832,00</text:span></text:p>
          </table:table-cell>
        </table:table-row>
      </table:table>
      <text:p text:style-name="P1153"><text:span text:style-name="T1029">ÓRGÃO</text:span><text:span text:style-name="T1089"> </text:span><text:span text:style-name="T1029">GERENCIADOR:</text:span><text:span text:style-name="T1089"> </text:span><text:span text:style-name="T1031">SECRETARIA</text:span><text:span text:style-name="T1090"> </text:span><text:span text:style-name="T1031">MUNICIPAL</text:span><text:span text:style-name="T1090"> </text:span><text:span text:style-name="T1031">DE</text:span><text:span text:style-name="T1090"> </text:span><text:span text:style-name="T1031">MANUTENÇÃO</text:span><text:span text:style-name="T1090"> </text:span><text:span text:style-name="T1031">E</text:span><text:span text:style-name="T1090"> </text:span><text:span text:style-name="T1031">SERVIÇOS</text:span><text:span text:style-name="T1090"> </text:span><text:span text:style-name="T1031">– </text:span><text:span text:style-name="T1042">SEMMAT</text:span></text:p>
      <text:p text:style-name="P1154"><text:span text:style-name="T1029">ÓRGÃOS</text:span><text:span text:style-name="T1091"> </text:span><text:span text:style-name="T1029">PARTICIPANTES:</text:span><text:span text:style-name="T1092"> </text:span><text:span text:style-name="T1031">SECRETARIA</text:span><text:span text:style-name="T1033"> </text:span><text:span text:style-name="T1031">MUNICIPAL</text:span><text:span text:style-name="T1033"> </text:span><text:span text:style-name="T1031">DE</text:span><text:span text:style-name="T1033"> </text:span><text:span text:style-name="T1031">MANUTENÇÃO</text:span><text:span text:style-name="T1033"> </text:span><text:span text:style-name="T1031">E</text:span><text:span text:style-name="T1033"> </text:span><text:span text:style-name="T1031">SERVIÇOS</text:span><text:span text:style-name="T1033"> </text:span><text:span text:style-name="T1031">– </text:span><text:span text:style-name="T1042">SEMMAT</text:span></text:p>
      <text:p text:style-name="P1155"><text:span text:style-name="T1031">SECRETARIA MUNICIPAL DE AGRICULTURA – SEMAG SECRETARIA</text:span><text:span text:style-name="T1093"> </text:span><text:span text:style-name="T1031">MUNICIPAL</text:span><text:span text:style-name="T1093"> </text:span><text:span text:style-name="T1031">DE</text:span><text:span text:style-name="T1093"> </text:span><text:span text:style-name="T1031">CULTURA</text:span><text:span text:style-name="T1093"> </text:span><text:span text:style-name="T1031">E</text:span><text:span text:style-name="T1093"> </text:span><text:span text:style-name="T1031">TURISMO</text:span><text:span text:style-name="T1093"> </text:span><text:span text:style-name="T1031">–</text:span><text:span text:style-name="T1093"> </text:span><text:span text:style-name="T1031">SEMCULT</text:span></text:p>
      <text:p text:style-name="P1156"><text:span text:style-name="T1031">SECRETARIA</text:span><text:span text:style-name="T1032"> </text:span><text:span text:style-name="T1031">MUNICIPAL</text:span><text:span text:style-name="T1032"> </text:span><text:span text:style-name="T1031">DE</text:span><text:span text:style-name="T1033"> </text:span><text:span text:style-name="T1031">DESENVOLVIMENTO</text:span><text:span text:style-name="T1032"> </text:span><text:span text:style-name="T1031">SOCIAL</text:span><text:span text:style-name="T1032"> </text:span><text:span text:style-name="T1031">–</text:span><text:span text:style-name="T1032"> </text:span><text:span text:style-name="T1031">SEMDES SECRETARIA MUNICIPAL DE EDUCAÇÃO – SEME</text:span></text:p>
      <text:p text:style-name="P1157"><text:span text:style-name="T1031">SECRETARIA</text:span><text:span text:style-name="T1094"> </text:span><text:span text:style-name="T1031">MUNICIPAL</text:span><text:span text:style-name="T1094"> </text:span><text:span text:style-name="T1031">DE</text:span><text:span text:style-name="T1094"> </text:span><text:span text:style-name="T1031">ESPORTE,</text:span><text:span text:style-name="T1094"> </text:span><text:span text:style-name="T1031">LAZER</text:span><text:span text:style-name="T1094"> </text:span><text:span text:style-name="T1031">E</text:span><text:span text:style-name="T1094"> </text:span><text:span text:style-name="T1031">QUALIDADE</text:span><text:span text:style-name="T1094"> </text:span><text:span text:style-name="T1031">DE</text:span><text:span text:style-name="T1094"> </text:span><text:span text:style-name="T1031">VIDA</text:span><text:span text:style-name="T1094"> </text:span><text:span text:style-name="T1031">–</text:span><text:span text:style-name="T1094"> </text:span><text:span text:style-name="T1031">SEMESP SECRETARIA MUNICIPAL DE FAZENDA – SEMFA</text:span></text:p>
      <text:p text:style-name="P1154"><text:span text:style-name="T1031">SECRETARIA</text:span><text:span text:style-name="T1033"> </text:span><text:span text:style-name="T1031">MUNICIPAL</text:span><text:span text:style-name="T1033"> </text:span><text:span text:style-name="T1031">DE</text:span><text:span text:style-name="T1033"> </text:span><text:span text:style-name="T1031">GOVERNO</text:span><text:span text:style-name="T1033"> </text:span><text:span text:style-name="T1031">E</text:span><text:span text:style-name="T1033"> </text:span><text:span text:style-name="T1031">PLANEJAMENTO</text:span><text:span text:style-name="T1033"> </text:span><text:span text:style-name="T1031">ESTRATÉGICO</text:span><text:span text:style-name="T1043"> </text:span><text:span text:style-name="T1031">–</text:span><text:span text:style-name="T1033"> </text:span><text:span text:style-name="T1031">SEMGOV SECRETARIA MUNICIPAL DE MEIO AMBIENTE – SEMMA</text:span></text:p>
      <text:p text:style-name="P1158"><draw:frame draw:style-name="fr2" draw:name="Image114" text:anchor-type="char" svg:x="6.4898in" svg:y="0.2043in" svg:width="0.2583in" svg:height="1.4846in" draw:z-index="180"><draw:image xlink:href="Pictures/100000010000001C000000A3FF47F397.png" xlink:type="simple" xlink:show="embed" xlink:actuate="onLoad" draw:mime-type="image/png"/></draw:frame><text:span text:style-name="T1031">SECRETARIA</text:span><text:span text:style-name="T1032"> </text:span><text:span text:style-name="T1031">MUNICIPAL</text:span><text:span text:style-name="T1032"> </text:span><text:span text:style-name="T1031">DE</text:span><text:span text:style-name="T1033"> </text:span><text:span text:style-name="T1031">INTERIOR</text:span><text:span text:style-name="T1032"> </text:span><text:span text:style-name="T1031">–</text:span><text:span text:style-name="T1032"> </text:span><text:span text:style-name="T1031">SEMUI SECRETARIA MUNICIPAL DE SAÚDE – SEMUS</text:span></text:p>
      <text:p text:style-name="P1159"><text:span text:style-name="T1029">PRAZO:</text:span><text:span text:style-name="T1095"> </text:span><text:span text:style-name="T1031">01</text:span><text:span text:style-name="T1096"> </text:span><text:span text:style-name="T1031">(um)</text:span><text:span text:style-name="T1096"> </text:span><text:span text:style-name="T1043">ano</text:span></text:p>
      <text:p text:style-name="P1160"><text:span text:style-name="T1052">DATA</text:span><text:span text:style-name="T1053"> </text:span><text:span text:style-name="T1052">DA</text:span><text:span text:style-name="T1054"> </text:span><text:span text:style-name="T1052">ASSINATURA:</text:span><text:span text:style-name="T1055"> </text:span><text:span text:style-name="T1056">18/08/2026</text:span></text:p>
      <text:p text:style-name="P1161"><text:span text:style-name="T1034">SIGNATÁRIOS: </text:span><text:span text:style-name="T227">Astor</text:span><text:span text:style-name="T1097"> </text:span><text:span text:style-name="T227">Dilem</text:span><text:span text:style-name="T1097"> </text:span><text:span text:style-name="T227">dos</text:span><text:span text:style-name="T1097"> </text:span><text:span text:style-name="T227">Santos</text:span><text:span text:style-name="T1097"> </text:span><text:span text:style-name="T227">Júnior</text:span><text:span text:style-name="T1097"> </text:span><text:span text:style-name="T227">- Secretário</text:span><text:span text:style-name="T1097"> </text:span><text:span text:style-name="T227">Municipal</text:span><text:span text:style-name="T1097"> </text:span><text:span text:style-name="T227">de</text:span><text:span text:style-name="T1097"> </text:span><text:span text:style-name="T227">Manutenção</text:span><text:span text:style-name="T1097"> </text:span><text:span text:style-name="T227">e</text:span><text:span text:style-name="T1097"> </text:span><text:span text:style-name="T227">Serviços, José Arcanjo Nunes - Secretário Municipal de Agricultura, Wanderson Amorim Dona - Secretário Municipal de Cultura e Turismo, Eder Botelho da Fonseca - Secretário Municipal de Desenvolvimento Social Interino, Simone de Souza Beiriz - Secretária Municipal de Educação, Rod</text:span><text:span text:style-name="T1098">olpho</text:span><text:span text:style-name="T1099"> </text:span><text:span text:style-name="T1098">Silva</text:span><text:span text:style-name="T1099"> </text:span><text:span text:style-name="T1098">Maia</text:span><text:span text:style-name="T1099"> </text:span><text:span text:style-name="T1098">-</text:span><text:span text:style-name="T1099"> </text:span><text:span text:style-name="T1098">Secretário</text:span><text:span text:style-name="T1099"> </text:span><text:span text:style-name="T1098">Municipal</text:span><text:span text:style-name="T1099"> </text:span><text:span text:style-name="T1098">de</text:span><text:span text:style-name="T1099"> </text:span><text:span text:style-name="T1098">Esporte,</text:span><text:span text:style-name="T1099"> </text:span><text:span text:style-name="T1098">Lazer</text:span><text:span text:style-name="T1099"> </text:span><text:span text:style-name="T1098">e</text:span><text:span text:style-name="T1099"> </text:span><text:span text:style-name="T1098">Qualidade</text:span><text:span text:style-name="T1099"> </text:span><text:span text:style-name="T1098">de</text:span><text:span text:style-name="T1099"> </text:span><text:span text:style-name="T1098">Vida,</text:span><text:span text:style-name="T1099"> </text:span><text:span text:style-name="T1098">E</text:span><text:span text:style-name="T1100">lizeu</text:span></text:p>
      <text:p text:style-name="P1162"><draw:frame draw:style-name="fr6" draw:name="Image 492" text:anchor-type="char" svg:x="5.8075in" svg:y="0.0752in" svg:width="0.252in" svg:height="0.3508in" draw:z-index="141"><draw:image xlink:href="Pictures/10000000000000360000004B4A6C3C1E.jpg" xlink:type="simple" xlink:show="embed" xlink:actuate="onLoad" draw:mime-type="image/jpeg"/></draw:frame><draw:frame draw:style-name="fr2" draw:name="Image85" text:anchor-type="char" svg:x="1.611in" svg:y="0.0508in" svg:width="0.3902in" svg:height="0.3902in" draw:z-index="149"><draw:image xlink:href="Pictures/100000010000002A0000002A47C4F6D9.png" xlink:type="simple" xlink:show="embed" xlink:actuate="onLoad" draw:mime-type="image/png"/></draw:frame><text:span text:style-name="T1101">Autenticar documento</text:span><text:span text:style-name="T1102"> </text:span><text:span text:style-name="T1101">em </text:span><text:a xlink:type="simple" xlink:href="https://processos.cachoeiro.es.gov.br/autenticidade" text:style-name="ListLabel_20_37" text:visited-style-name="ListLabel_20_37"><text:span text:style-name="T1103">https://processos.cachoeiro.es.gov.br/autenticidade</text:span></text:a></text:p>
      <text:p text:style-name="P1163"><text:span text:style-name="T1101">com o identificador 32003000340033003600360035003A00540052004100, Documento assinado digitalmente conforme MP</text:span><text:span text:style-name="T1104"> </text:span><text:span text:style-name="T1101">n° 2.200-2/2001, que institui a Infra-estrutura de Chaves Públicas Brasileira - ICP-Brasil.</text:span></text:p>
      <text:p text:style-name="P1164"/>
      <text:p text:style-name="Text_20_body"/>
      <text:p text:style-name="Text_20_body"/>
      <text:p text:style-name="P1165"/>
      <text:p text:style-name="P1166"><text:span text:style-name="T1105">Crisostomo de Vargas - Secretário Municipal de Fazenda</text:span><text:span text:style-name="T1106">, </text:span><text:span text:style-name="T1105">Rodolfo Fernandes do Carmo - Secretário Municipal de</text:span><text:span text:style-name="T1107"> </text:span><text:span text:style-name="T1105">Governo, Thiago Fiorio Longui - Secretário Municipal de</text:span><text:span text:style-name="T1108"> </text:span><text:span text:style-name="T1105">Meio</text:span><text:span text:style-name="T1109"> </text:span><text:span text:style-name="T1105">Ambiente, Fabrício Ferreira Soares - Secretário Municipal de Interior, Vilson Carlos Gomes Coelho - Secretário Municipal de Saúde</text:span><text:span text:style-name="T1106">,</text:span><text:span text:style-name="T1110"> </text:span><text:span text:style-name="T1105">Monique Fontoura de Souza Campos - Sócia Administradora da </text:span><text:span text:style-name="T1111">Empresa</text:span><text:span text:style-name="T1110">.</text:span></text:p>
      <text:p text:style-name="P1167"><text:span text:style-name="T1112">1D</text:span><text:span text:style-name="T1113"> </text:span><text:span text:style-name="T1112">CIDADES:</text:span><text:span text:style-name="T1114"> </text:span><text:span text:style-name="T1115">2026</text:span><text:span text:style-name="T1116">.</text:span><text:span text:style-name="T1115">016E0700001</text:span><text:span text:style-name="T1116">.</text:span><text:span text:style-name="T1115">01</text:span><text:span text:style-name="T1116">.</text:span><text:span text:style-name="T1115">0018</text:span></text:p>
      <text:p text:style-name="P1168"><text:span text:style-name="T1117">PROCESSO:</text:span><text:span text:style-name="T1118"> </text:span><text:span text:style-name="T1119">77709/2025</text:span></text:p>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70"><draw:frame draw:style-name="fr4" draw:name="Image157" text:anchor-type="char" svg:x="1.5311in" svg:y="0.2874in" svg:width="4.5547in" svg:height="0.0161in" draw:z-index="110"><draw:image xlink:href="Pictures/10000001000001F500000001FF56E219.png" xlink:type="simple" xlink:show="embed" xlink:actuate="onLoad" draw:mime-type="image/png"/></draw:frame></text:p>
      <text:p text:style-name="P1171"><text:span text:style-name="T1120">Autenticar</text:span><text:span text:style-name="T1121"> </text:span><text:span text:style-name="T1122">documento</text:span><text:span text:style-name="T1123"> </text:span><text:span text:style-name="T1122">em</text:span><text:span text:style-name="T1124"> </text:span><text:a xlink:type="simple" xlink:href="https://processos.cachoeiro.es.gov.br/autenticidade" text:style-name="ListLabel_20_38" text:visited-style-name="ListLabel_20_38"><text:span text:style-name="T1125">https://processos.cachoeiro.es.gov.br/autenticidade</text:span></text:a></text:p>
      <text:p text:style-name="P1172"><draw:frame draw:style-name="fr6" draw:name="Image 507" text:anchor-type="char" svg:x="5.7429in" svg:y="-0.0492in" svg:width="0.2709in" svg:height="0.3681in" draw:z-index="128"><draw:image xlink:href="Pictures/100000000000003B0000005004C75678.jpg" xlink:type="simple" xlink:show="embed" xlink:actuate="onLoad" draw:mime-type="image/jpeg"/></draw:frame><text:span text:style-name="T1125">com</text:span><text:span text:style-name="T1126"> </text:span><text:span text:style-name="T1125">o</text:span><text:span text:style-name="T1127"> </text:span><text:span text:style-name="T1125">identificador</text:span><text:span text:style-name="T1128"> </text:span><text:span text:style-name="T1125">32003000340033003600360035003A00540052004100,</text:span><text:span text:style-name="T1129"> </text:span><text:span text:style-name="T1130">Documento</text:span><text:span text:style-name="T1131"> </text:span><text:span text:style-name="T1125">assinado</text:span><text:span text:style-name="T1132"> </text:span><text:span text:style-name="T1125">digitalmente</text:span><text:span text:style-name="T1133"> </text:span><text:span text:style-name="T1125">conforme</text:span><text:span text:style-name="T1134"> </text:span><text:span text:style-name="T1135">MP</text:span></text:p>
      <text:p text:style-name="P1173"><text:span text:style-name="T1122">nº</text:span><text:span text:style-name="T1136"> </text:span><text:span text:style-name="T1122">2.200-2/2001,</text:span><text:span text:style-name="T1137"> </text:span><text:span text:style-name="T1122">que</text:span><text:span text:style-name="T1138"> </text:span><text:span text:style-name="T1122">institui</text:span><text:span text:style-name="T1139"> </text:span><text:span text:style-name="T1122">a</text:span><text:span text:style-name="T1136"> </text:span><text:span text:style-name="T1120">Infra-estrutura</text:span><text:span text:style-name="T1140"> </text:span><text:span text:style-name="T1122">de</text:span><text:span text:style-name="T1124"> </text:span><text:span text:style-name="T1122">Chaves</text:span><text:span text:style-name="T1125"> </text:span><text:span text:style-name="T1120">Públicas</text:span><text:span text:style-name="T1130"> </text:span><text:span text:style-name="T1122">Brasileira</text:span><text:span text:style-name="T1141"> </text:span><text:span text:style-name="T1120">-</text:span><text:span text:style-name="T1142"> </text:span><text:span text:style-name="T1120">ICP-</text:span><text:span text:style-name="T1130">Brasil.</text:span></text:p>
      <text:p text:style-name="P1174"/>
      <text:p text:style-name="Text_20_body"/>
      <text:p text:style-name="Text_20_body"/>
      <text:p text:style-name="P1103"/>
      <text:h text:style-name="P1175" text:outline-level="6"><text:span text:style-name="T1060">EXTRATO</text:span><text:span text:style-name="T1061"> </text:span><text:span text:style-name="T1060">DE</text:span><text:span text:style-name="T1062"> </text:span><text:span text:style-name="T1060">ATA</text:span><text:span text:style-name="T1063"> </text:span><text:span text:style-name="T1060">DE</text:span><text:span text:style-name="T1061"> </text:span><text:span text:style-name="T1060">REGISTRO</text:span><text:span text:style-name="T1061"> </text:span><text:span text:style-name="T1060">DE</text:span><text:span text:style-name="T1061"> </text:span><text:span text:style-name="T1064">PREÇOS</text:span></text:h>
      <text:p text:style-name="P1105"/>
      <text:p text:style-name="P1176"><text:span text:style-name="T1029">ATA</text:span><text:span text:style-name="T1065"> </text:span><text:span text:style-name="T1029">DE</text:span><text:span text:style-name="T1066"> </text:span><text:span text:style-name="T1029">REGISTRO</text:span><text:span text:style-name="T1067"> </text:span><text:span text:style-name="T1029">DE</text:span><text:span text:style-name="T1067"> </text:span><text:span text:style-name="T1029">PREÇOS</text:span><text:span text:style-name="T1067"> </text:span><text:span text:style-name="T1029">Nº</text:span><text:span text:style-name="T1068"> </text:span><text:span text:style-name="T1031">061/2026</text:span><text:span text:style-name="T1069"> </text:span><text:span text:style-name="T1031">–</text:span><text:span text:style-name="T1070"> </text:span><text:span text:style-name="T1031">Pregão Eletrônico n°</text:span><text:span text:style-name="T1071"> </text:span><text:span text:style-name="T1042">014/2026</text:span></text:p>
      <text:p text:style-name="P1177"><text:span text:style-name="T1040">FORNECEDOR</text:span><text:span text:style-name="T1143"> </text:span><text:span text:style-name="T1040">REGISTRADO: </text:span><text:span text:style-name="T1042">FIRE</text:span><text:span text:style-name="T1144"> </text:span><text:span text:style-name="T1042">TINTAS</text:span><text:span text:style-name="T1073"> </text:span><text:span text:style-name="T1042">CENTER</text:span><text:span text:style-name="T1044"> </text:span><text:span text:style-name="T1042">LTDA.</text:span><text:span text:style-name="T1044"> </text:span><text:span text:style-name="T1042">-</text:span><text:span text:style-name="T1044"> </text:span><text:span text:style-name="T1043">EPP</text:span></text:p>
      <text:p text:style-name="P1178"><text:span text:style-name="T1029">OBJETO</text:span><text:span text:style-name="T1031">:</text:span><text:span text:style-name="T1033"> </text:span><text:span text:style-name="T1031">AQUISIÇÃO</text:span><text:span text:style-name="T1093"> </text:span><text:span text:style-name="T1031">DE</text:span><text:span text:style-name="T1093"> </text:span><text:span text:style-name="T1031">DIVERSOS</text:span><text:span text:style-name="T1033"> </text:span><text:span text:style-name="T1031">MATERIAIS</text:span><text:span text:style-name="T1033"> </text:span><text:span text:style-name="T1031">DE</text:span><text:span text:style-name="T1033"> </text:span><text:span text:style-name="T1031">CONSTRUÇÃO,</text:span><text:span text:style-name="T1033"> </text:span><text:span text:style-name="T1031">COM</text:span><text:span text:style-name="T1033"> </text:span><text:span text:style-name="T1031">TRANSPORTE</text:span><text:span text:style-name="T1033"> </text:span><text:span text:style-name="T1043">ÀS</text:span></text:p>
      <text:p text:style-name="P1179"><text:span text:style-name="T227">EXPENSAS DA CONTRATADA, através do Sistema de Registro de Preços, para atender às demandas da Administração, conforme especificações do Termo de Referência, anexo I do Edital de</text:span><text:span text:style-name="T942"> </text:span><text:span text:style-name="T227">Licitação</text:span><text:span text:style-name="T942"> </text:span><text:span text:style-name="T227">nº</text:span><text:span text:style-name="T1074"> </text:span><text:span text:style-name="T227">014/2026,</text:span><text:span text:style-name="T942"> </text:span><text:span text:style-name="T227">que</text:span><text:span text:style-name="T942"> </text:span><text:span text:style-name="T227">é</text:span><text:span text:style-name="T942"> </text:span><text:span text:style-name="T227">parte</text:span><text:span text:style-name="T942"> </text:span><text:span text:style-name="T227">integrante</text:span><text:span text:style-name="T942"> </text:span><text:span text:style-name="T227">desta</text:span><text:span text:style-name="T942"> </text:span><text:span text:style-name="T227">Ata,</text:span><text:span text:style-name="T942"> </text:span><text:span text:style-name="T227">assim</text:span><text:span text:style-name="T942"> </text:span><text:span text:style-name="T227">como</text:span><text:span text:style-name="T942"> </text:span><text:span text:style-name="T227">as</text:span><text:span text:style-name="T942"> </text:span><text:span text:style-name="T227">propostas</text:span><text:span text:style-name="T942"> </text:span><text:span text:style-name="T227">cujos</text:span><text:span text:style-name="T942"> </text:span><text:span text:style-name="T227">preços tenham sido registrados, independentemente de transcrição.</text:span></text:p>
      <table:table table:name="Table14" table:style-name="Table14">
        <table:table-column table:style-name="Table14.A"/>
        <table:table-column table:style-name="Table14.B"/>
        <table:table-column table:style-name="Table14.C"/>
        <table:table-column table:style-name="Table14.D"/>
        <table:table-column table:style-name="Table14.E"/>
        <table:table-column table:style-name="Table14.F"/>
        <table:table-row table:style-name="Table14.1">
          <table:table-cell table:style-name="Table14.A1" table:number-columns-spanned="6" office:value-type="string">
            <text:p text:style-name="P1180"><text:span text:style-name="T1145">ITEM</text:span><text:span text:style-name="T1146"> </text:span><text:span text:style-name="T1145">26</text:span><text:span text:style-name="T1147"> </text:span><text:span text:style-name="T1145">-</text:span><text:span text:style-name="T252"> </text:span><text:span text:style-name="T1145">EXCLUSIVO</text:span><text:span text:style-name="T252"> </text:span><text:span text:style-name="T1145">PARA</text:span><text:span text:style-name="T1148"> </text:span><text:span text:style-name="T252">ME/EPP</text:span></text:p>
          </table:table-cell>
          <table:covered-table-cell/>
          <table:covered-table-cell/>
          <table:covered-table-cell/>
          <table:covered-table-cell/>
          <table:covered-table-cell/>
        </table:table-row>
        <table:table-row table:style-name="Table14.2">
          <table:table-cell table:style-name="Table14.A1" office:value-type="string">
            <text:p text:style-name="P1181"><text:span text:style-name="T252">Descrição</text:span><text:span text:style-name="T252"/></text:p>
          </table:table-cell>
          <table:table-cell table:style-name="Table14.A1" office:value-type="string">
            <text:p text:style-name="P1182"><text:span text:style-name="T252">Unid.</text:span><text:span text:style-name="T252"/></text:p>
          </table:table-cell>
          <table:table-cell table:style-name="Table14.A1" office:value-type="string">
            <text:p text:style-name="P1183"><text:span text:style-name="T252">Quant.</text:span><text:span text:style-name="T252"/></text:p>
          </table:table-cell>
          <table:table-cell table:style-name="Table14.A1" office:value-type="string">
            <text:p text:style-name="P1184"><text:span text:style-name="T1149">Marca</text:span><text:span text:style-name="T1149"/></text:p>
          </table:table-cell>
          <table:table-cell table:style-name="Table14.A1" office:value-type="string">
            <text:p text:style-name="P1185"><text:span text:style-name="T1145">Valor</text:span><text:span text:style-name="T1150"> </text:span><text:span text:style-name="T252">unitário</text:span></text:p>
          </table:table-cell>
          <table:table-cell table:style-name="Table14.A1" office:value-type="string">
            <text:p text:style-name="P1186"><text:span text:style-name="T1145">Valor</text:span><text:span text:style-name="T1150"> </text:span><text:span text:style-name="T252">Total</text:span></text:p>
          </table:table-cell>
        </table:table-row>
        <table:table-row table:style-name="Table14.3">
          <table:table-cell table:style-name="Table14.A1" office:value-type="string">
            <text:p text:style-name="P1187"/>
            <text:p text:style-name="P1188"><text:span text:style-name="T363">ELETRODO</text:span><text:span text:style-name="T1151"> </text:span><text:span text:style-name="T363">PARA</text:span><text:span text:style-name="T1152"> </text:span><text:span text:style-name="T363">SOLDA</text:span><text:span text:style-name="T1153"> </text:span><text:span text:style-name="T363">46</text:span><text:span text:style-name="T1154"> </text:span><text:span text:style-name="T363">X</text:span><text:span text:style-name="T1154"> 3,25MM</text:span></text:p>
          </table:table-cell>
          <table:table-cell table:style-name="Table14.A1" office:value-type="string">
            <text:p text:style-name="P1187"/>
            <text:p text:style-name="P1189"><text:span text:style-name="T1155">Kg</text:span><text:span text:style-name="T1155"/></text:p>
          </table:table-cell>
          <table:table-cell table:style-name="Table14.A1" office:value-type="string">
            <text:p text:style-name="P1187"/>
            <text:p text:style-name="P1190"><text:span text:style-name="T1155">151</text:span><text:span text:style-name="T1155"/></text:p>
          </table:table-cell>
          <table:table-cell table:style-name="Table14.A1" office:value-type="string">
            <text:p text:style-name="P1187"/>
            <text:p text:style-name="P1191"><text:span text:style-name="T1154">MANEGOT</text:span><text:span text:style-name="T1154"/></text:p>
          </table:table-cell>
          <table:table-cell table:style-name="Table14.A1" office:value-type="string">
            <text:p text:style-name="P1192"/>
            <text:p text:style-name="P1193"/>
            <text:p text:style-name="P1150"><text:span text:style-name="T1154">13,50</text:span><text:span text:style-name="T1154"/></text:p>
          </table:table-cell>
          <table:table-cell table:style-name="Table14.A1" office:value-type="string">
            <text:p text:style-name="P1192"/>
            <text:p text:style-name="P1193"/>
            <text:p text:style-name="P1194"><text:span text:style-name="T363">R$</text:span><text:span text:style-name="T1156"> </text:span><text:span text:style-name="T1154">2.038,50</text:span></text:p>
          </table:table-cell>
        </table:table-row>
        <table:table-row table:style-name="Table14.4">
          <table:table-cell table:style-name="Table14.A4" table:number-columns-spanned="5" office:value-type="string">
            <text:p text:style-name="P1127"><text:span text:style-name="T252">VALOR</text:span><text:span text:style-name="T1157"> </text:span><text:span text:style-name="T252">GLOBAL</text:span></text:p>
          </table:table-cell>
          <table:covered-table-cell/>
          <table:covered-table-cell/>
          <table:covered-table-cell/>
          <table:covered-table-cell/>
          <table:table-cell table:style-name="Table14.A4" office:value-type="string">
            <text:p text:style-name="P1195"><text:span text:style-name="T1145">R$</text:span><text:span text:style-name="T1147"> </text:span><text:span text:style-name="T252">2.038,50</text:span></text:p>
          </table:table-cell>
        </table:table-row>
        <table:table-row table:style-name="Table14.5">
          <table:table-cell table:style-name="Table14.A5" table:number-columns-spanned="6" office:value-type="string">
            <text:p text:style-name="P1196"><text:span text:style-name="T1145">ITEM</text:span><text:span text:style-name="T1146"> </text:span><text:span text:style-name="T1145">77</text:span><text:span text:style-name="T1147"> </text:span><text:span text:style-name="T1145">-</text:span><text:span text:style-name="T252"> </text:span><text:span text:style-name="T1145">EXCLUSIVO</text:span><text:span text:style-name="T252"> </text:span><text:span text:style-name="T1145">PARA</text:span><text:span text:style-name="T1148"> </text:span><text:span text:style-name="T252">ME/EPP</text:span></text:p>
          </table:table-cell>
          <table:covered-table-cell/>
          <table:covered-table-cell/>
          <table:covered-table-cell/>
          <table:covered-table-cell/>
          <table:covered-table-cell/>
        </table:table-row>
        <table:table-row table:style-name="Table14.2">
          <table:table-cell table:style-name="Table14.A1" office:value-type="string">
            <text:p text:style-name="P1181"><text:span text:style-name="T252">Descrição</text:span><text:span text:style-name="T252"/></text:p>
          </table:table-cell>
          <table:table-cell table:style-name="Table14.A1" office:value-type="string">
            <text:p text:style-name="P1182"><text:span text:style-name="T252">Unid.</text:span><text:span text:style-name="T252"/></text:p>
          </table:table-cell>
          <table:table-cell table:style-name="Table14.A1" office:value-type="string">
            <text:p text:style-name="P1183"><text:span text:style-name="T252">Quant.</text:span><text:span text:style-name="T252"/></text:p>
          </table:table-cell>
          <table:table-cell table:style-name="Table14.A1" office:value-type="string">
            <text:p text:style-name="P1197"><text:span text:style-name="T1149">Marca</text:span><text:span text:style-name="T1149"/></text:p>
          </table:table-cell>
          <table:table-cell table:style-name="Table14.A1" office:value-type="string">
            <text:p text:style-name="P1185"><text:span text:style-name="T1145">Valor</text:span><text:span text:style-name="T1150"> </text:span><text:span text:style-name="T252">unitário</text:span></text:p>
          </table:table-cell>
          <table:table-cell table:style-name="Table14.A1" office:value-type="string">
            <text:p text:style-name="P1198"><text:span text:style-name="T1145">Valor</text:span><text:span text:style-name="T1150"> </text:span><text:span text:style-name="T252">Total</text:span></text:p>
          </table:table-cell>
        </table:table-row>
        <table:table-row table:style-name="Table14.7">
          <table:table-cell table:style-name="Table14.A1" office:value-type="string">
            <text:p text:style-name="P1199"/>
            <text:p text:style-name="P1188"><text:span text:style-name="T363">THINNER</text:span><text:span text:style-name="T1156"> </text:span><text:span text:style-name="T363">(GL</text:span><text:span text:style-name="T1158"> </text:span><text:span text:style-name="T363">/ 05</text:span><text:span text:style-name="T1156"> </text:span><text:span text:style-name="T1155">L)</text:span></text:p>
          </table:table-cell>
          <table:table-cell table:style-name="Table14.A1" office:value-type="string">
            <text:p text:style-name="P1199"/>
            <text:p text:style-name="P1200"><text:span text:style-name="T1154">Galão</text:span><text:span text:style-name="T1154"/></text:p>
          </table:table-cell>
          <table:table-cell table:style-name="Table14.A1" office:value-type="string">
            <text:p text:style-name="P1199"/>
            <text:p text:style-name="P1190"><text:span text:style-name="T1155">280</text:span><text:span text:style-name="T1155"/></text:p>
          </table:table-cell>
          <table:table-cell table:style-name="Table14.A1" office:value-type="string">
            <text:p text:style-name="P1199"/>
            <text:p text:style-name="P1201"><text:span text:style-name="T1158">SMAX</text:span><text:span text:style-name="T1158"/></text:p>
          </table:table-cell>
          <table:table-cell table:style-name="Table14.A1" office:value-type="string">
            <text:p text:style-name="P1202"><text:span text:style-name="T363">R$</text:span><text:span text:style-name="T1156"> </text:span><text:span text:style-name="T1154">49,00</text:span></text:p>
          </table:table-cell>
          <table:table-cell table:style-name="Table14.A1" office:value-type="string">
            <text:p text:style-name="P1192"/>
            <text:p text:style-name="P1193"/>
            <text:p text:style-name="P1203"><text:span text:style-name="T363">R$</text:span><text:span text:style-name="T1156"> </text:span><text:span text:style-name="T1154">13.720,00</text:span></text:p>
          </table:table-cell>
        </table:table-row>
        <table:table-row table:style-name="Table14.8">
          <table:table-cell table:style-name="Table14.A1" table:number-columns-spanned="5" office:value-type="string">
            <text:p text:style-name="P1127"><text:span text:style-name="T252">VALOR</text:span><text:span text:style-name="T1157"> </text:span><text:span text:style-name="T252">GLOBAL</text:span></text:p>
          </table:table-cell>
          <table:covered-table-cell/>
          <table:covered-table-cell/>
          <table:covered-table-cell/>
          <table:covered-table-cell/>
          <table:table-cell table:style-name="Table14.A1" office:value-type="string">
            <text:p text:style-name="P1204"><text:span text:style-name="T1145">R$</text:span><text:span text:style-name="T1147"> </text:span><text:span text:style-name="T252">13.720,00</text:span></text:p>
          </table:table-cell>
        </table:table-row>
      </table:table>
      <text:p text:style-name="P1205"/>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row table:style-name="Table15.1">
          <table:table-cell table:style-name="Table15.A1" table:number-columns-spanned="6" office:value-type="string">
            <text:p text:style-name="P1206"><text:span text:style-name="T1145">ITEM</text:span><text:span text:style-name="T1146"> </text:span><text:span text:style-name="T1145">80</text:span><text:span text:style-name="T1147"> </text:span><text:span text:style-name="T1145">-</text:span><text:span text:style-name="T252"> </text:span><text:span text:style-name="T1145">EXCLUSIVO</text:span><text:span text:style-name="T252"> </text:span><text:span text:style-name="T1145">PARA</text:span><text:span text:style-name="T1148"> </text:span><text:span text:style-name="T252">ME/EPP</text:span></text:p>
          </table:table-cell>
          <table:covered-table-cell/>
          <table:covered-table-cell/>
          <table:covered-table-cell/>
          <table:covered-table-cell/>
          <table:covered-table-cell/>
        </table:table-row>
        <table:table-row table:style-name="Table15.2">
          <table:table-cell table:style-name="Table15.A1" office:value-type="string">
            <text:p text:style-name="P1207"><text:span text:style-name="T252">Descrição</text:span><text:span text:style-name="T252"/></text:p>
          </table:table-cell>
          <table:table-cell table:style-name="Table15.A1" office:value-type="string">
            <text:p text:style-name="P1208"><text:span text:style-name="T252">Unid.</text:span><text:span text:style-name="T252"/></text:p>
          </table:table-cell>
          <table:table-cell table:style-name="Table15.A1" office:value-type="string">
            <text:p text:style-name="P1209"><text:span text:style-name="T252">Quant.</text:span><text:span text:style-name="T252"/></text:p>
          </table:table-cell>
          <table:table-cell table:style-name="Table15.A1" office:value-type="string">
            <text:p text:style-name="P1210"><text:span text:style-name="T1149">Marca</text:span><text:span text:style-name="T1149"/></text:p>
          </table:table-cell>
          <table:table-cell table:style-name="Table15.A1" office:value-type="string">
            <text:p text:style-name="P1211"><text:span text:style-name="T1145">Valor</text:span><text:span text:style-name="T1150"> </text:span><text:span text:style-name="T252">unitário</text:span></text:p>
          </table:table-cell>
          <table:table-cell table:style-name="Table15.A1" office:value-type="string">
            <text:p text:style-name="P1212"><text:span text:style-name="T1145">Valor</text:span><text:span text:style-name="T1150"> </text:span><text:span text:style-name="T252">Total</text:span></text:p>
          </table:table-cell>
        </table:table-row>
        <table:table-row table:style-name="Table15.3">
          <table:table-cell table:style-name="Table15.A1" office:value-type="string">
            <text:p text:style-name="P1213"/>
            <text:p text:style-name="P1214"><text:span text:style-name="T363">COLA BRANCA, LÍQUIDA, EMBALAGEM PLÁSTICA,</text:span><text:span text:style-name="T1159"> </text:span><text:span text:style-name="T363">COM BICO APLICADOR, ATÓXICA, LAVÁVEL,</text:span><text:span text:style-name="T1159"> </text:span><text:span text:style-name="T363">EMBALAGEM COM 500 GR</text:span></text:p>
          </table:table-cell>
          <table:table-cell table:style-name="Table15.A1" office:value-type="string">
            <text:p text:style-name="P1192"/>
            <text:p text:style-name="P1215"/>
            <text:p text:style-name="P1216"><text:span text:style-name="T1158">Und.</text:span><text:span text:style-name="T1158"/></text:p>
          </table:table-cell>
          <table:table-cell table:style-name="Table15.A1" office:value-type="string">
            <text:p text:style-name="P1192"/>
            <text:p text:style-name="P1215"/>
            <text:p text:style-name="P1217"><text:span text:style-name="T1155">362</text:span><text:span text:style-name="T1155"/></text:p>
          </table:table-cell>
          <table:table-cell table:style-name="Table15.A1" office:value-type="string">
            <text:p text:style-name="P1192"/>
            <text:p text:style-name="P1215"/>
            <text:p text:style-name="P1218"><text:span text:style-name="T1154">UNIPEGA</text:span><text:span text:style-name="T1154"/></text:p>
          </table:table-cell>
          <table:table-cell table:style-name="Table15.A1" office:value-type="string">
            <text:p text:style-name="P1192"/>
            <text:p text:style-name="P1219"/>
            <text:p text:style-name="P1150"><text:span text:style-name="T363">R$</text:span><text:span text:style-name="T1156"> </text:span><text:span text:style-name="T1158">7,00</text:span></text:p>
          </table:table-cell>
          <table:table-cell table:style-name="Table15.A1" office:value-type="string">
            <text:p text:style-name="P1192"/>
            <text:p text:style-name="P1219"/>
            <text:p text:style-name="P1220"><text:span text:style-name="T363">R$</text:span><text:span text:style-name="T1156"> </text:span><text:span text:style-name="T1154">2.534,00</text:span></text:p>
          </table:table-cell>
        </table:table-row>
        <table:table-row table:style-name="Table15.4">
          <table:table-cell table:style-name="Table15.A1" table:number-columns-spanned="5" office:value-type="string">
            <text:p text:style-name="P1221"><text:span text:style-name="T252">VALOR</text:span><text:span text:style-name="T1157"> </text:span><text:span text:style-name="T252">GLOBAL</text:span></text:p>
          </table:table-cell>
          <table:covered-table-cell/>
          <table:covered-table-cell/>
          <table:covered-table-cell/>
          <table:covered-table-cell/>
          <table:table-cell table:style-name="Table15.A1" office:value-type="string">
            <text:p text:style-name="P1222"><text:span text:style-name="T1145">R$</text:span><text:span text:style-name="T1147"> </text:span><text:span text:style-name="T252">2.534,00</text:span></text:p>
          </table:table-cell>
        </table:table-row>
      </table:table>
      <text:p text:style-name="P1223"/>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F"/>
        <table:table-row table:style-name="Table16.1">
          <table:table-cell table:style-name="Table16.A1" table:number-columns-spanned="6" office:value-type="string">
            <text:p text:style-name="P1206"><text:span text:style-name="T1145">ITEM</text:span><text:span text:style-name="T1146"> </text:span><text:span text:style-name="T1145">81</text:span><text:span text:style-name="T1147"> </text:span><text:span text:style-name="T1145">-</text:span><text:span text:style-name="T252"> </text:span><text:span text:style-name="T1145">EXCLUSIVO</text:span><text:span text:style-name="T252"> </text:span><text:span text:style-name="T1145">PARA</text:span><text:span text:style-name="T1148"> </text:span><text:span text:style-name="T252">ME/EPP</text:span></text:p>
          </table:table-cell>
          <table:covered-table-cell/>
          <table:covered-table-cell/>
          <table:covered-table-cell/>
          <table:covered-table-cell/>
          <table:covered-table-cell/>
        </table:table-row>
        <table:table-row table:style-name="Table16.2">
          <table:table-cell table:style-name="Table16.A1" office:value-type="string">
            <text:p text:style-name="P1224"><text:span text:style-name="T252">Descrição</text:span><text:span text:style-name="T252"/></text:p>
          </table:table-cell>
          <table:table-cell table:style-name="Table16.A1" office:value-type="string">
            <text:p text:style-name="P1225"><text:span text:style-name="T252">Unid.</text:span><text:span text:style-name="T252"/></text:p>
          </table:table-cell>
          <table:table-cell table:style-name="Table16.A1" office:value-type="string">
            <text:p text:style-name="P1226"><text:span text:style-name="T252">Quant.</text:span><text:span text:style-name="T252"/></text:p>
          </table:table-cell>
          <table:table-cell table:style-name="Table16.A1" office:value-type="string">
            <text:p text:style-name="P1227"><text:span text:style-name="T1149">Marca</text:span><text:span text:style-name="T1149"/></text:p>
          </table:table-cell>
          <table:table-cell table:style-name="Table16.A1" office:value-type="string">
            <text:p text:style-name="P1228"><text:span text:style-name="T1145">Valor</text:span><text:span text:style-name="T1150"> </text:span><text:span text:style-name="T252">unitário</text:span></text:p>
          </table:table-cell>
          <table:table-cell table:style-name="Table16.A1" office:value-type="string">
            <text:p text:style-name="P1229"><text:span text:style-name="T1145">Valor</text:span><text:span text:style-name="T1150"> </text:span><text:span text:style-name="T252">Total</text:span></text:p>
          </table:table-cell>
        </table:table-row>
        <table:table-row table:style-name="Table16.3">
          <table:table-cell table:style-name="Table16.A1" office:value-type="string">
            <text:p text:style-name="P1230"><text:span text:style-name="T363">TINTA</text:span><text:span text:style-name="T1160"> </text:span><text:span text:style-name="T363">ESMALTE</text:span><text:span text:style-name="T1161"> </text:span><text:span text:style-name="T363">SINTÉTICO</text:span><text:span text:style-name="T1162"> </text:span><text:span text:style-name="T363">(1ª</text:span><text:span text:style-name="T1162"> </text:span><text:span text:style-name="T363">LINHA)</text:span><text:span text:style-name="T1162"> </text:span><text:span text:style-name="T1155">COR</text:span></text:p>
            <text:p text:style-name="P1231"><text:span text:style-name="T363">BRANCA - para superfícies externas e internas,</text:span><text:span text:style-name="T1159"> </text:span><text:span text:style-name="T363">embalagem</text:span><text:span text:style-name="T1163"> </text:span><text:span text:style-name="T363">com</text:span><text:span text:style-name="T1163"> </text:span><text:span text:style-name="T363">3,6</text:span><text:span text:style-name="T1163"> </text:span><text:span text:style-name="T363">litros,</text:span><text:span text:style-name="T1163"> </text:span><text:span text:style-name="T363">c</text:span><text:span text:style-name="T1163"> </text:span><text:span text:style-name="T363">para</text:span><text:span text:style-name="T1163"> </text:span><text:span text:style-name="T363">superfícies</text:span><text:span text:style-name="T1163"> </text:span><text:span text:style-name="T363">externas</text:span><text:span text:style-name="T1159"> </text:span><text:span text:style-name="T363">e internas, embalagem com 3,6 litros, com rendimento</text:span><text:span text:style-name="T1159"> </text:span><text:span text:style-name="T363">entre 40m²e 65m² demão, resistência e durabilidade,</text:span><text:span text:style-name="T1159"> </text:span><text:span text:style-name="T363">segundo normas do inmetro - cor branca.</text:span></text:p>
          </table:table-cell>
          <table:table-cell table:style-name="Table16.A1" office:value-type="string">
            <text:p text:style-name="P1192"/>
            <text:p text:style-name="P1192"/>
            <text:p text:style-name="P1232"/>
            <text:p text:style-name="P1189"><text:span text:style-name="T1158">Und.</text:span><text:span text:style-name="T1158"/></text:p>
          </table:table-cell>
          <table:table-cell table:style-name="Table16.A1" office:value-type="string">
            <text:p text:style-name="P1192"/>
            <text:p text:style-name="P1192"/>
            <text:p text:style-name="P1233"/>
            <text:p text:style-name="P1234"><text:span text:style-name="T1155">784</text:span><text:span text:style-name="T1155"/></text:p>
          </table:table-cell>
          <table:table-cell table:style-name="Table16.A1" office:value-type="string">
            <text:p text:style-name="P1192"/>
            <text:p text:style-name="P1192"/>
            <text:p text:style-name="P1233"/>
            <text:p text:style-name="P1235"><text:span text:style-name="T1154">ALESSI</text:span><text:span text:style-name="T1154"/></text:p>
          </table:table-cell>
          <table:table-cell table:style-name="Table16.A1" office:value-type="string">
            <text:p text:style-name="P1192"/>
            <text:p text:style-name="P1192"/>
            <text:p text:style-name="P1192"/>
            <text:p text:style-name="P1236"/>
            <text:p text:style-name="P1237"><text:span text:style-name="T363">R$</text:span><text:span text:style-name="T1156"> </text:span><text:span text:style-name="T1154">57,00</text:span></text:p>
          </table:table-cell>
          <table:table-cell table:style-name="Table16.A1" office:value-type="string">
            <text:p text:style-name="P1192"/>
            <text:p text:style-name="P1192"/>
            <text:p text:style-name="P1192"/>
            <text:p text:style-name="P1238"/>
            <text:p text:style-name="P1194"><text:span text:style-name="T363">R$</text:span><text:span text:style-name="T1156"> </text:span><text:span text:style-name="T1154">44.688,00</text:span></text:p>
          </table:table-cell>
        </table:table-row>
        <table:table-row table:style-name="Table16.4">
          <table:table-cell table:style-name="Table16.A4" table:number-columns-spanned="5" office:value-type="string">
            <text:p text:style-name="P1239"><text:span text:style-name="T252">VALOR</text:span><text:span text:style-name="T1157"> </text:span><text:span text:style-name="T252">GLOBAL</text:span></text:p>
          </table:table-cell>
          <table:covered-table-cell/>
          <table:covered-table-cell/>
          <table:covered-table-cell/>
          <table:covered-table-cell/>
          <table:table-cell table:style-name="Table16.A4" office:value-type="string">
            <text:p text:style-name="P1240"><text:span text:style-name="T1145">R$</text:span><text:span text:style-name="T1147"> </text:span><text:span text:style-name="T252">44.688,00</text:span></text:p>
          </table:table-cell>
        </table:table-row>
        <table:table-row table:style-name="Table16.5">
          <table:table-cell table:style-name="Table16.A5" table:number-columns-spanned="6" office:value-type="string">
            <text:p text:style-name="P1241"><text:span text:style-name="T1145">ITEM</text:span><text:span text:style-name="T1146"> </text:span><text:span text:style-name="T1145">82</text:span><text:span text:style-name="T1147"> </text:span><text:span text:style-name="T1145">-</text:span><text:span text:style-name="T252"> </text:span><text:span text:style-name="T1145">EXCLUSIVO</text:span><text:span text:style-name="T252"> </text:span><text:span text:style-name="T1145">PARA</text:span><text:span text:style-name="T1148"> </text:span><text:span text:style-name="T252">ME/EPP</text:span></text:p>
          </table:table-cell>
          <table:covered-table-cell/>
          <table:covered-table-cell/>
          <table:covered-table-cell/>
          <table:covered-table-cell/>
          <table:covered-table-cell/>
        </table:table-row>
        <table:table-row table:style-name="Table16.2">
          <table:table-cell table:style-name="Table16.A1" office:value-type="string">
            <text:p text:style-name="P1224"><text:span text:style-name="T252">Descrição</text:span><text:span text:style-name="T252"/></text:p>
          </table:table-cell>
          <table:table-cell table:style-name="Table16.A1" office:value-type="string">
            <text:p text:style-name="P1225"><text:span text:style-name="T252">Unid.</text:span><text:span text:style-name="T252"/></text:p>
          </table:table-cell>
          <table:table-cell table:style-name="Table16.A1" office:value-type="string">
            <text:p text:style-name="P1226"><text:span text:style-name="T252">Quant.</text:span><text:span text:style-name="T252"/></text:p>
          </table:table-cell>
          <table:table-cell table:style-name="Table16.A1" office:value-type="string">
            <text:p text:style-name="P1227"><text:span text:style-name="T1149">Marca</text:span><text:span text:style-name="T1149"/></text:p>
          </table:table-cell>
          <table:table-cell table:style-name="Table16.A1" office:value-type="string">
            <text:p text:style-name="P1242"><text:span text:style-name="T1145">Valor</text:span><text:span text:style-name="T1150"> </text:span><text:span text:style-name="T252">unitário</text:span></text:p>
          </table:table-cell>
          <table:table-cell table:style-name="Table16.A1" office:value-type="string">
            <text:p text:style-name="P1243"><text:span text:style-name="T1145">Valor</text:span><text:span text:style-name="T1150"> </text:span><text:span text:style-name="T252">Total</text:span></text:p>
          </table:table-cell>
        </table:table-row>
        <table:table-row table:style-name="Table16.7">
          <table:table-cell table:style-name="Table16.A1" office:value-type="string">
            <text:p text:style-name="P1230"><text:span text:style-name="T363">TINTA</text:span><text:span text:style-name="T1155"> </text:span><text:span text:style-name="T363">ESMALTE SINTÉTICO (1ª</text:span><text:span text:style-name="T1164"> </text:span><text:span text:style-name="T363">LINHA) COR</text:span><text:span text:style-name="T1164"> </text:span><text:span text:style-name="T1154">VERDE</text:span></text:p>
            <text:p text:style-name="P1244"><text:span text:style-name="T363">FOLHA - para superfícies externas e internas,</text:span><text:span text:style-name="T1159"> </text:span><text:span text:style-name="T363">embalagem</text:span><text:span text:style-name="T1159"> </text:span><text:span text:style-name="T363">com</text:span><text:span text:style-name="T1159"> </text:span><text:span text:style-name="T363">3,6</text:span><text:span text:style-name="T1159"> </text:span><text:span text:style-name="T363">litros,</text:span><text:span text:style-name="T1159"> </text:span><text:span text:style-name="T363">com</text:span><text:span text:style-name="T1159"> </text:span><text:span text:style-name="T363">rendimento</text:span><text:span text:style-name="T1159"> </text:span><text:span text:style-name="T363">entre</text:span><text:span text:style-name="T1159"> </text:span><text:span text:style-name="T363">40m²e 65m² por demão, resistência e durabilidade,</text:span><text:span text:style-name="T1159"> </text:span><text:span text:style-name="T363">segundo normas técnicas usados pelo PBQP</text:span><text:span text:style-name="T1165"> </text:span><text:span text:style-name="T363">(programa brasileiro de qualidade e produtividade do</text:span><text:span text:style-name="T1159"> </text:span><text:span text:style-name="T363">habitat), desenvolvido pelo programa setorial da</text:span><text:span text:style-name="T1159"> </text:span><text:span text:style-name="T363">qualidade de tintas imobiliárias da ABRAFATI</text:span><text:span text:style-name="T1159"> </text:span><text:span text:style-name="T363">(associação</text:span><text:span text:style-name="T1156"> </text:span><text:span text:style-name="T363">brasileira</text:span><text:span text:style-name="T1156"> </text:span><text:span text:style-name="T363">dos</text:span><text:span text:style-name="T1156"> </text:span><text:span text:style-name="T363">fabricantes</text:span><text:span text:style-name="T1156"> </text:span><text:span text:style-name="T363">de</text:span><text:span text:style-name="T1156"> </text:span><text:span text:style-name="T363">tintas)</text:span><text:span text:style-name="T1156"> </text:span><text:span text:style-name="T363">normas</text:span><text:span text:style-name="T1159"> </text:span><text:span text:style-name="T363">estas</text:span><text:span text:style-name="T1166"> <text:s/></text:span><text:span text:style-name="T363">que</text:span><text:span text:style-name="T1167"> <text:s/></text:span><text:span text:style-name="T363">deverão</text:span><text:span text:style-name="T1168"> <text:s/></text:span><text:span text:style-name="T363">constar</text:span><text:span text:style-name="T1167"> <text:s/></text:span><text:span text:style-name="T363">expressamente</text:span><text:span text:style-name="T1168"> <text:s/></text:span><text:span text:style-name="T1155">na</text:span></text:p>
          </table:table-cell>
          <table:table-cell table:style-name="Table16.A1" office:value-type="string">
            <text:p text:style-name="P1245"><text:span text:style-name="T1158">Und.</text:span><text:span text:style-name="T1158"/></text:p>
          </table:table-cell>
          <table:table-cell table:style-name="Table16.A1" office:value-type="string">
            <text:p text:style-name="P1246"/>
            <text:p text:style-name="P1234"><text:span text:style-name="T1155">639</text:span><text:span text:style-name="T1155"/></text:p>
          </table:table-cell>
          <table:table-cell table:style-name="Table16.A1" office:value-type="string">
            <text:p text:style-name="P1247"><text:span text:style-name="T1154">ALESSI</text:span><text:span text:style-name="T1154"/></text:p>
          </table:table-cell>
          <table:table-cell table:style-name="Table16.A1" office:value-type="string">
            <text:p text:style-name="P1248"/>
          </table:table-cell>
          <table:table-cell table:style-name="Table16.A1" office:value-type="string">
            <text:p text:style-name="P1192"/>
            <text:p text:style-name="P1192"/>
            <text:p text:style-name="P1192"/>
            <text:p text:style-name="P1192"/>
            <text:p text:style-name="P1192"/>
            <text:p text:style-name="P1192"/>
            <text:p text:style-name="P1192"/>
            <text:p text:style-name="P1192"/>
            <text:p text:style-name="P1192"/>
            <text:p text:style-name="P1249"/>
            <text:p text:style-name="P1250"><text:span text:style-name="T363">R$</text:span><text:span text:style-name="T1156"> </text:span><text:span text:style-name="T1154">36.423,00</text:span></text:p>
          </table:table-cell>
        </table:table-row>
      </table:table>
      <text:p text:style-name="P1251"/>
      <text:p text:style-name="P1252"><draw:frame draw:style-name="fr8" draw:name="Image75" text:anchor-type="as-char" svg:width="4.5965in" svg:height="0.0161in" draw:z-index="574"><draw:image xlink:href="Pictures/10000001000001F900000001DF5501C8.png" xlink:type="simple" xlink:show="embed" xlink:actuate="onLoad" draw:mime-type="image/png"/></draw:frame></text:p>
      <text:p text:style-name="P1253"><draw:frame draw:style-name="fr6" draw:name="Image 520" text:anchor-type="char" svg:x="5.8299in" svg:y="0.0772in" svg:width="0.252in" svg:height="0.3508in" draw:z-index="147"><draw:image xlink:href="Pictures/10000000000000360000004B4A6C3C1E.jpg" xlink:type="simple" xlink:show="embed" xlink:actuate="onLoad" draw:mime-type="image/jpeg"/></draw:frame><draw:frame draw:style-name="fr2" draw:name="Image111" text:anchor-type="char" svg:x="6.511in" svg:y="-1.0126in" svg:width="0.2583in" svg:height="1.4846in" draw:z-index="177"><draw:image xlink:href="Pictures/100000010000001C000000A3FF47F397.png" xlink:type="simple" xlink:show="embed" xlink:actuate="onLoad" draw:mime-type="image/png"/></draw:frame><draw:frame draw:style-name="fr2" draw:name="Image112" text:anchor-type="char" svg:x="1.6319in" svg:y="0.052in" svg:width="0.3902in" svg:height="0.3902in" draw:z-index="179"><draw:image xlink:href="Pictures/100000010000002A0000002AEB060FC1.png" xlink:type="simple" xlink:show="embed" xlink:actuate="onLoad" draw:mime-type="image/png"/></draw:frame><text:span text:style-name="T1101">Autenticar documento</text:span><text:span text:style-name="T1102"> </text:span><text:span text:style-name="T1101">em </text:span><text:a xlink:type="simple" xlink:href="https://processos.cachoeiro.es.gov.br/autenticidade" text:style-name="ListLabel_20_37" text:visited-style-name="ListLabel_20_37"><text:span text:style-name="T1103">https://processos.cachoeiro.es.gov.br/autenticidade</text:span></text:a></text:p>
      <text:p text:style-name="P1254"><text:span text:style-name="T1101">com o identificador 32003000340033003600360037003A00540052004100, Documento assinado digitalmente conforme MP</text:span><text:span text:style-name="T1104"> </text:span><text:span text:style-name="T1101">n° 2.200-2/2001, que institui a Infra-estrutura de Chaves Públicas Brasileira - ICP-Brasil.</text:span></text:p>
      <text:p text:style-name="P1255"/>
      <text:p text:style-name="P1169"/>
      <text:p text:style-name="P1256"/>
      <table:table table:name="Table17" table:style-name="Table17">
        <table:table-column table:style-name="Table17.A"/>
        <table:table-column table:style-name="Table17.B"/>
        <table:table-column table:style-name="Table17.C"/>
        <table:table-column table:style-name="Table17.D"/>
        <table:table-column table:style-name="Table17.E"/>
        <table:table-column table:style-name="Table17.F"/>
        <table:table-row table:style-name="Table17.1">
          <table:table-cell table:style-name="Table17.A1" office:value-type="string">
            <text:p text:style-name="P1257"><text:span text:style-name="T1169">embalagem</text:span><text:span text:style-name="T1170"> </text:span><text:span text:style-name="T1169">do produto</text:span><text:span text:style-name="T1171">,</text:span><text:span text:style-name="T1172"> </text:span><text:span text:style-name="T1173">no </text:span><text:span text:style-name="T1169">ato da</text:span><text:span text:style-name="T1174"> </text:span><text:span text:style-name="T1169">entrega</text:span><text:span text:style-name="T1174"> </text:span><text:span text:style-name="T1169">do</text:span><text:span text:style-name="T1175"> </text:span><text:span text:style-name="T1173">mesmo.</text:span><text:span text:style-name="T1176"> </text:span><text:span text:style-name="T1174">cor verde folha.</text:span></text:p>
          </table:table-cell>
          <table:table-cell table:style-name="Table17.A1" office:value-type="string">
            <text:p text:style-name="P1248"/>
          </table:table-cell>
          <table:table-cell table:style-name="Table17.A1" office:value-type="string">
            <text:p text:style-name="P1248"/>
          </table:table-cell>
          <table:table-cell table:style-name="Table17.A1" office:value-type="string">
            <text:p text:style-name="P1248"/>
          </table:table-cell>
          <table:table-cell table:style-name="Table17.A1" office:value-type="string">
            <text:p text:style-name="P1258"><text:span text:style-name="T1177">R$</text:span><text:span text:style-name="T1178"> </text:span><text:span text:style-name="T1169">57</text:span><text:span text:style-name="T1171">,</text:span><text:span text:style-name="T1169">00</text:span></text:p>
          </table:table-cell>
          <table:table-cell table:style-name="Table17.A1" office:value-type="string">
            <text:p text:style-name="P1248"/>
          </table:table-cell>
        </table:table-row>
        <table:table-row table:style-name="Table17.2">
          <table:table-cell table:style-name="Table17.A2" table:number-columns-spanned="5" office:value-type="string">
            <text:p text:style-name="P1259"><text:span text:style-name="T1179">VALOR</text:span><text:span text:style-name="T1177"> </text:span><text:span text:style-name="T1180">GLOBAL</text:span></text:p>
          </table:table-cell>
          <table:covered-table-cell/>
          <table:covered-table-cell/>
          <table:covered-table-cell/>
          <table:covered-table-cell/>
          <table:table-cell table:style-name="Table17.A2" office:value-type="string">
            <text:p text:style-name="P1260"><text:span text:style-name="T1181">R$</text:span><text:span text:style-name="T1182"> </text:span><text:span text:style-name="T1173">36</text:span><text:span text:style-name="T1183">.</text:span><text:span text:style-name="T1180">423</text:span><text:span text:style-name="T1169">,</text:span><text:span text:style-name="T1180">00</text:span></text:p>
          </table:table-cell>
        </table:table-row>
        <table:table-row table:style-name="Table17.3">
          <table:table-cell table:style-name="Table17.A3" table:number-columns-spanned="6" office:value-type="string">
            <text:p text:style-name="P1261"><text:span text:style-name="T1184">ITEM</text:span><text:span text:style-name="T1185"> </text:span><text:span text:style-name="T1179">83</text:span><text:span text:style-name="T1186"> </text:span><text:span text:style-name="T1179">•</text:span><text:span text:style-name="T1178"> </text:span><text:span text:style-name="T1184">EXCLUSIVO</text:span><text:span text:style-name="T1187"> </text:span><text:span text:style-name="T1184">PARA</text:span><text:span text:style-name="T1180"> </text:span><text:span text:style-name="T1179">MEIEPP</text:span></text:p>
          </table:table-cell>
          <table:covered-table-cell/>
          <table:covered-table-cell/>
          <table:covered-table-cell/>
          <table:covered-table-cell/>
          <table:covered-table-cell/>
        </table:table-row>
        <table:table-row table:style-name="Table17.4">
          <table:table-cell table:style-name="Table17.A1" office:value-type="string">
            <text:p text:style-name="P1262"><text:span text:style-name="T1180">Descrição</text:span><text:span text:style-name="T1180"/></text:p>
          </table:table-cell>
          <table:table-cell table:style-name="Table17.A1" office:value-type="string">
            <text:p text:style-name="P1263"><text:span text:style-name="T1188">Unid</text:span><text:span text:style-name="T1189">.</text:span></text:p>
          </table:table-cell>
          <table:table-cell table:style-name="Table17.A1" office:value-type="string">
            <text:p text:style-name="P1264"><text:span text:style-name="T1180">Ouant.</text:span><text:span text:style-name="T1180"/></text:p>
          </table:table-cell>
          <table:table-cell table:style-name="Table17.A1" office:value-type="string">
            <text:p text:style-name="P1265"><text:span text:style-name="T1184">Marca</text:span><text:span text:style-name="T1184"/></text:p>
          </table:table-cell>
          <table:table-cell table:style-name="Table17.A1" office:value-type="string">
            <text:p text:style-name="P1266"><text:span text:style-name="T1177">Valor</text:span><text:span text:style-name="T1190"> </text:span><text:span text:style-name="T1180">unitário</text:span></text:p>
          </table:table-cell>
          <table:table-cell table:style-name="Table17.A1" office:value-type="string">
            <text:p text:style-name="P1267"><text:span text:style-name="T1177">Valor</text:span><text:span text:style-name="T1173"> </text:span><text:span text:style-name="T1180">Total</text:span></text:p>
          </table:table-cell>
        </table:table-row>
        <table:table-row table:style-name="Table17.5">
          <table:table-cell table:style-name="Table17.A1" office:value-type="string">
            <text:p text:style-name="P1268"><text:span text:style-name="T1179">TINTA</text:span><text:span text:style-name="T1191"> </text:span><text:span text:style-name="T1184">ESMALTE</text:span><text:span text:style-name="T1192"> </text:span><text:span text:style-name="T1193">SINTÉTICO</text:span><text:span text:style-name="T1194"> </text:span><text:span text:style-name="T1193">(1'</text:span><text:span text:style-name="T1195"> </text:span><text:span text:style-name="T1179">LINHA</text:span><text:span text:style-name="T1196">)</text:span><text:span text:style-name="T1183"> </text:span><text:span text:style-name="T1193">COR</text:span><text:span text:style-name="T1174"> </text:span><text:span text:style-name="T1193">AZUL</text:span><text:span text:style-name="T1197"> </text:span><text:span text:style-name="T1198">-</text:span></text:p>
            <text:p text:style-name="P1269"><text:span text:style-name="T1177">tinta </text:span><text:span text:style-name="T1174">esmalte </text:span><text:span text:style-name="T1177">sintético </text:span><text:span text:style-name="T1199">(</text:span><text:span text:style-name="T1177">1ª </text:span><text:span text:style-name="T1181">linha) </text:span><text:span text:style-name="T1174">para superficies</text:span><text:span text:style-name="T1200"> </text:span><text:span text:style-name="T1174">externas</text:span><text:span text:style-name="T1201"> </text:span><text:span text:style-name="T1174">e</text:span><text:span text:style-name="T1201"> </text:span><text:span text:style-name="T1174">internas</text:span><text:span text:style-name="T1202">,</text:span><text:span text:style-name="T1203"> </text:span><text:span text:style-name="T1174">embalagem</text:span><text:span text:style-name="T1193"> </text:span><text:span text:style-name="T1174">com</text:span><text:span text:style-name="T1204"> </text:span><text:span text:style-name="T1174">3</text:span><text:span text:style-name="T1205">,</text:span><text:span text:style-name="T1174">6</text:span><text:span text:style-name="T1201"> </text:span><text:span text:style-name="T1181">l</text:span><text:span text:style-name="T1174">itros</text:span><text:span text:style-name="T1205">,</text:span><text:span text:style-name="T1206"> </text:span><text:span text:style-name="T1174">c</text:span><text:span text:style-name="T1175"> </text:span><text:span text:style-name="T1174">para</text:span><text:span text:style-name="T1200"> </text:span><text:span text:style-name="T1174">superfícies externas e </text:span><text:span text:style-name="T1199">in</text:span><text:span text:style-name="T1177">ternas</text:span><text:span text:style-name="T1199">,</text:span><text:span text:style-name="T1207"> </text:span><text:span text:style-name="T1174">embalagem com 3,6</text:span><text:span text:style-name="T1200"> </text:span><text:span text:style-name="T1174">litros,</text:span><text:span text:style-name="T1208"> </text:span><text:span text:style-name="T1174">com</text:span><text:span text:style-name="T1169"> </text:span><text:span text:style-name="T1174">rendimento entre</text:span><text:span text:style-name="T1169"> </text:span><text:span text:style-name="T1177">40m</text:span><text:span text:style-name="T1209">2</text:span><text:span text:style-name="T1177">e</text:span><text:span text:style-name="T1210"> </text:span><text:span text:style-name="T1174">6Sm</text:span><text:span text:style-name="T1211">2</text:span><text:span text:style-name="T1212"> </text:span><text:span text:style-name="T1174">por</text:span><text:span text:style-name="T1208"> </text:span><text:span text:style-name="T1174">demão,</text:span><text:span text:style-name="T1200"> </text:span><text:span text:style-name="T1174">resistência e</text:span><text:span text:style-name="T1208"> </text:span><text:span text:style-name="T1174">du</text:span><text:span text:style-name="T1181">r</text:span><text:span text:style-name="T1174">abi</text:span><text:span text:style-name="T1181">l</text:span><text:span text:style-name="T1174">idade</text:span><text:span text:style-name="T1205">,</text:span><text:span text:style-name="T1213"> </text:span><text:span text:style-name="T1174">segundo </text:span><text:span text:style-name="T1177">normas </text:span><text:span text:style-name="T1174">técnicas</text:span><text:span text:style-name="T1200"> </text:span><text:span text:style-name="T1169">usados</text:span><text:span text:style-name="T1214"> </text:span><text:span text:style-name="T1169">pelo</text:span><text:span text:style-name="T1214"> </text:span><text:span text:style-name="T1180">PBQP</text:span><text:span text:style-name="T1215"> </text:span><text:span text:style-name="T1183">(prog</text:span><text:span text:style-name="T1173">rama</text:span><text:span text:style-name="T1178"> </text:span><text:span text:style-name="T1169">brasileiro</text:span><text:span text:style-name="T1214"> </text:span><text:span text:style-name="T1169">de</text:span><text:span text:style-name="T1216"> </text:span><text:span text:style-name="T1169">qualidade e</text:span><text:span text:style-name="T1200"> </text:span><text:span text:style-name="T1169">produtividade do</text:span><text:span text:style-name="T1175"> </text:span><text:span text:style-name="T1169">habitat), desenvolvido </text:span><text:span text:style-name="T1173">pelo </text:span><text:span text:style-name="T1169">programa</text:span><text:span text:style-name="T1200"> </text:span><text:span text:style-name="T1174">setorial da qualidade de </text:span><text:span text:style-name="T1177">tintas </text:span><text:span text:style-name="T1174">imobiliárias da</text:span><text:span text:style-name="T1200"> </text:span><text:span text:style-name="T1174">ABRAFATI (associação </text:span><text:span text:style-name="T1177">brasileira </text:span><text:span text:style-name="T1174">dos</text:span><text:span text:style-name="T1208"> </text:span><text:span text:style-name="T1174">fabricantes de</text:span><text:span text:style-name="T1200"> </text:span><text:span text:style-name="T1177">tintas) </text:span><text:span text:style-name="T1174">normas estas que deverão constar</text:span><text:span text:style-name="T1200"> </text:span><text:span text:style-name="T1177">expressamente </text:span><text:span text:style-name="T1174">na</text:span><text:span text:style-name="T1216"> </text:span><text:span text:style-name="T1174">embalagem</text:span><text:span text:style-name="T1208"> </text:span><text:span text:style-name="T1174">do</text:span><text:span text:style-name="T1193"> </text:span><text:span text:style-name="T1174">produto</text:span><text:span text:style-name="T1205">,</text:span><text:span text:style-name="T1172"> </text:span><text:span text:style-name="T1174">no</text:span><text:span text:style-name="T1193"> </text:span><text:span text:style-name="T1174">ato</text:span><text:span text:style-name="T1193"> </text:span><text:span text:style-name="T1177">da</text:span><text:span text:style-name="T1176"> </text:span><text:span text:style-name="T1174">entrega do</text:span><text:span text:style-name="T1214"> </text:span><text:span text:style-name="T1177">mesmo. </text:span><text:span text:style-name="T1174">cor azul.</text:span></text:p>
          </table:table-cell>
          <table:table-cell table:style-name="Table17.A1" office:value-type="string">
            <text:p text:style-name="P1270"/>
            <text:p text:style-name="P1270"/>
            <text:p text:style-name="P1270"/>
            <text:p text:style-name="P1270"/>
            <text:p text:style-name="P1270"/>
            <text:p text:style-name="P1271"/>
            <text:p text:style-name="P1272"><text:span text:style-name="T1179">Und.</text:span><text:span text:style-name="T1179"/></text:p>
          </table:table-cell>
          <table:table-cell table:style-name="Table17.A1" office:value-type="string">
            <text:p text:style-name="P1270"/>
            <text:p text:style-name="P1270"/>
            <text:p text:style-name="P1270"/>
            <text:p text:style-name="P1270"/>
            <text:p text:style-name="P1270"/>
            <text:p text:style-name="P1273"/>
            <text:p text:style-name="P1274"><text:span text:style-name="T1216">637</text:span><text:span text:style-name="T1216"/></text:p>
          </table:table-cell>
          <table:table-cell table:style-name="Table17.A1" office:value-type="string">
            <text:p text:style-name="P1270"/>
            <text:p text:style-name="P1270"/>
            <text:p text:style-name="P1270"/>
            <text:p text:style-name="P1270"/>
            <text:p text:style-name="P1270"/>
            <text:p text:style-name="P1273"/>
            <text:p text:style-name="P1275"><text:span text:style-name="T1169">ALESSI</text:span><text:span text:style-name="T1169"/></text:p>
          </table:table-cell>
          <table:table-cell table:style-name="Table17.A1" office:value-type="string">
            <text:p text:style-name="P1270"/>
            <text:p text:style-name="P1270"/>
            <text:p text:style-name="P1270"/>
            <text:p text:style-name="P1270"/>
            <text:p text:style-name="P1270"/>
            <text:p text:style-name="P1270"/>
            <text:p text:style-name="P1270"/>
            <text:p text:style-name="P1270"/>
            <text:p text:style-name="P1270"/>
            <text:p text:style-name="P1276"/>
            <text:p text:style-name="P1277"><text:span text:style-name="T1177">R$</text:span><text:span text:style-name="T1178"> </text:span><text:span text:style-name="T1169">57</text:span><text:span text:style-name="T1171">,</text:span><text:span text:style-name="T1169">00</text:span></text:p>
          </table:table-cell>
          <table:table-cell table:style-name="Table17.A1" office:value-type="string">
            <text:p text:style-name="P1270"/>
            <text:p text:style-name="P1270"/>
            <text:p text:style-name="P1270"/>
            <text:p text:style-name="P1270"/>
            <text:p text:style-name="P1270"/>
            <text:p text:style-name="P1270"/>
            <text:p text:style-name="P1270"/>
            <text:p text:style-name="P1270"/>
            <text:p text:style-name="P1278"/>
            <text:p text:style-name="P1279"><text:span text:style-name="T1179">R$</text:span><text:span text:style-name="T1217"> </text:span><text:span text:style-name="T1169">36</text:span><text:span text:style-name="T1180">.</text:span><text:span text:style-name="T1169">309</text:span><text:span text:style-name="T1218">,</text:span><text:span text:style-name="T1169">00</text:span></text:p>
          </table:table-cell>
        </table:table-row>
        <table:table-row table:style-name="Table17.2">
          <table:table-cell table:style-name="Table17.A2" table:number-columns-spanned="5" office:value-type="string">
            <text:p text:style-name="P1280"><text:span text:style-name="T1210">VALOR</text:span><text:span text:style-name="T1177"> </text:span><text:span text:style-name="T1180">GLOBAL</text:span></text:p>
          </table:table-cell>
          <table:covered-table-cell/>
          <table:covered-table-cell/>
          <table:covered-table-cell/>
          <table:covered-table-cell/>
          <table:table-cell table:style-name="Table17.A2" office:value-type="string">
            <text:p text:style-name="P1281"><text:span text:style-name="T1181">R$</text:span><text:span text:style-name="T1182"> </text:span><text:span text:style-name="T1173">36.309,00</text:span></text:p>
          </table:table-cell>
        </table:table-row>
        <table:table-row table:style-name="Table17.3">
          <table:table-cell table:style-name="Table17.A3" table:number-columns-spanned="6" office:value-type="string">
            <text:p text:style-name="P1282"><text:span text:style-name="T1184">ITEM</text:span><text:span text:style-name="T1180"> </text:span><text:span text:style-name="T1184">84</text:span><text:span text:style-name="T1215"> </text:span><text:span text:style-name="T1179">•</text:span><text:span text:style-name="T1217"> </text:span><text:span text:style-name="T1184">EXCLUSIVO</text:span><text:span text:style-name="T1219"> </text:span><text:span text:style-name="T1184">PARA</text:span><text:span text:style-name="T1220"> </text:span><text:span text:style-name="T1184">MEIEPP</text:span></text:p>
          </table:table-cell>
          <table:covered-table-cell/>
          <table:covered-table-cell/>
          <table:covered-table-cell/>
          <table:covered-table-cell/>
          <table:covered-table-cell/>
        </table:table-row>
        <table:table-row table:style-name="Table17.4">
          <table:table-cell table:style-name="Table17.A1" office:value-type="string">
            <text:p text:style-name="P1283"><text:span text:style-name="T1180">Descrição</text:span><text:span text:style-name="T1180"/></text:p>
          </table:table-cell>
          <table:table-cell table:style-name="Table17.A1" office:value-type="string">
            <text:p text:style-name="P1284"><text:span text:style-name="T1188">Unid.</text:span><text:span text:style-name="T1188"/></text:p>
          </table:table-cell>
          <table:table-cell table:style-name="Table17.A1" office:value-type="string">
            <text:p text:style-name="P1285"><text:span text:style-name="T1180">Ouant.</text:span><text:span text:style-name="T1180"/></text:p>
          </table:table-cell>
          <table:table-cell table:style-name="Table17.A1" office:value-type="string">
            <text:p text:style-name="P1286"><text:span text:style-name="T1184">Marca</text:span><text:span text:style-name="T1184"/></text:p>
          </table:table-cell>
          <table:table-cell table:style-name="Table17.A1" office:value-type="string">
            <text:p text:style-name="P1287"><text:span text:style-name="T1177">Valor</text:span><text:span text:style-name="T1190"> </text:span><text:span text:style-name="T1180">unitário</text:span></text:p>
          </table:table-cell>
          <table:table-cell table:style-name="Table17.A1" office:value-type="string">
            <text:p text:style-name="P1288"><text:span text:style-name="T1177">Valor</text:span><text:span text:style-name="T1173"> </text:span><text:span text:style-name="T1180">Total</text:span></text:p>
          </table:table-cell>
        </table:table-row>
        <table:table-row table:style-name="Table17.9">
          <table:table-cell table:style-name="Table17.A1" office:value-type="string">
            <text:p text:style-name="P1289"><text:span text:style-name="T1177">TINTA</text:span><text:span text:style-name="T1190"> </text:span><text:span text:style-name="T1177">ESMALTE</text:span><text:span text:style-name="T1179"> </text:span><text:span text:style-name="T1174">SINTÉTICO</text:span><text:span text:style-name="T1216"> </text:span><text:span text:style-name="T1174">(1' </text:span><text:span text:style-name="T1181">LINHA)</text:span><text:span text:style-name="T1221"> </text:span><text:span text:style-name="T1174">AMARELO</text:span><text:span text:style-name="T1200"> </text:span><text:span text:style-name="T1177">BANDEIRA NACIONAL - PARA </text:span><text:span text:style-name="T1174">SUPERFÍCIES</text:span><text:span text:style-name="T1200"> </text:span><text:span text:style-name="T1177">EXTERNAS </text:span><text:span text:style-name="T1181">E INTERN</text:span><text:span text:style-name="T1174">AS</text:span><text:span text:style-name="T1202">, </text:span><text:span text:style-name="T1177">EMBALAGEM </text:span><text:span text:style-name="T1174">COM 3</text:span><text:span text:style-name="T1205">,</text:span><text:span text:style-name="T1174">6</text:span><text:span text:style-name="T1200"> </text:span><text:span text:style-name="T1181">LITROS, </text:span><text:span text:style-name="T1177">PARA </text:span><text:span text:style-name="T1174">SUPERFÍCIES </text:span><text:span text:style-name="T1181">EXTERNAS E</text:span><text:span text:style-name="T1222"> </text:span><text:span text:style-name="T1181">INTERN</text:span><text:span text:style-name="T1174">AS</text:span><text:span text:style-name="T1202">, </text:span><text:span text:style-name="T1177">EMBALAGEM COM </text:span><text:span text:style-name="T1174">3,6 </text:span><text:span text:style-name="T1181">LITR</text:span><text:span text:style-name="T1174">OS</text:span><text:span text:style-name="T1205">, </text:span><text:span text:style-name="T1177">COM</text:span><text:span text:style-name="T1176"> </text:span><text:span text:style-name="T1177">RENDIMENTO </text:span><text:span text:style-name="T1181">ENTRE </text:span><text:span text:style-name="T1174">40M'E 65M' </text:span><text:span text:style-name="T1177">DEMÃO,</text:span><text:span text:style-name="T1176"> </text:span><text:span text:style-name="T1177">RESISTÊNCIA E DURABILIDADE, </text:span><text:span text:style-name="T1174">SEGUNDO</text:span><text:span text:style-name="T1200"> </text:span><text:span text:style-name="T1173">NORMAS</text:span><text:span text:style-name="T1178"> </text:span><text:span text:style-name="T1173">DO</text:span><text:span text:style-name="T1178"> </text:span><text:span text:style-name="T1180">INMETRO.</text:span><text:span text:style-name="T1215"> </text:span><text:span text:style-name="T1169">COR</text:span><text:span text:style-name="T1214"> </text:span><text:span text:style-name="T1169">AMARELO</text:span><text:span text:style-name="T1214"> </text:span><text:span text:style-name="T1173">BANDEIRA</text:span><text:span text:style-name="T1176"> </text:span><text:span text:style-name="T1173">NACIONAL</text:span></text:p>
          </table:table-cell>
          <table:table-cell table:style-name="Table17.A1" office:value-type="string">
            <text:p text:style-name="P1270"/>
            <text:p text:style-name="P1270"/>
            <text:p text:style-name="P1270"/>
            <text:p text:style-name="P1290"/>
            <text:p text:style-name="P1272"><text:span text:style-name="T1179">Und.</text:span><text:span text:style-name="T1179"/></text:p>
          </table:table-cell>
          <table:table-cell table:style-name="Table17.A1" office:value-type="string">
            <text:p text:style-name="P1270"/>
            <text:p text:style-name="P1270"/>
            <text:p text:style-name="P1270"/>
            <text:p text:style-name="P1290"/>
            <text:p text:style-name="P1291"><text:span text:style-name="T1216">636</text:span><text:span text:style-name="T1216"/></text:p>
          </table:table-cell>
          <table:table-cell table:style-name="Table17.A1" office:value-type="string">
            <text:p text:style-name="P1270"/>
            <text:p text:style-name="P1270"/>
            <text:p text:style-name="P1270"/>
            <text:p text:style-name="P1290"/>
            <text:p text:style-name="P1275"><text:span text:style-name="T1169">ALESSI</text:span><text:span text:style-name="T1169"/></text:p>
          </table:table-cell>
          <table:table-cell table:style-name="Table17.A1" office:value-type="string">
            <text:p text:style-name="P1270"/>
            <text:p text:style-name="P1270"/>
            <text:p text:style-name="P1270"/>
            <text:p text:style-name="P1292"/>
            <text:p text:style-name="P1293"><text:span text:style-name="T1179">R$</text:span><text:span text:style-name="T1217"> </text:span><text:span text:style-name="T1169">57,00</text:span></text:p>
          </table:table-cell>
          <table:table-cell table:style-name="Table17.A1" office:value-type="string">
            <text:p text:style-name="P1270"/>
            <text:p text:style-name="P1270"/>
            <text:p text:style-name="P1270"/>
            <text:p text:style-name="P1294"/>
            <text:p text:style-name="P1295"><text:span text:style-name="T1179">R$</text:span><text:span text:style-name="T1217"> </text:span><text:span text:style-name="T1169">36.252,00</text:span></text:p>
          </table:table-cell>
        </table:table-row>
        <table:table-row table:style-name="Table17.10">
          <table:table-cell table:style-name="Table17.A1" table:number-columns-spanned="5" office:value-type="string">
            <text:p text:style-name="P1296"><text:span text:style-name="T1179">VALOR</text:span><text:span text:style-name="T1177"> </text:span><text:span text:style-name="T1180">GLOBAL</text:span></text:p>
          </table:table-cell>
          <table:covered-table-cell/>
          <table:covered-table-cell/>
          <table:covered-table-cell/>
          <table:covered-table-cell/>
          <table:table-cell table:style-name="Table17.A1" office:value-type="string">
            <text:p text:style-name="P1297"><text:span text:style-name="T1181">R$</text:span><text:span text:style-name="T1215"> </text:span><text:span text:style-name="T1180">36.252,00</text:span></text:p>
          </table:table-cell>
        </table:table-row>
      </table:table>
      <text:p text:style-name="P1298"><text:span text:style-name="T1112">ÓRGÃO</text:span><text:span text:style-name="T1223"> </text:span><text:span text:style-name="T1112">GERENCIADOR:</text:span><text:span text:style-name="T1223"> </text:span><text:span text:style-name="T1224">SECRETARIA</text:span><text:span text:style-name="T1225"> </text:span><text:span text:style-name="T1224">MUNICIPAL</text:span><text:span text:style-name="T1225"> </text:span><text:span text:style-name="T1224">DE</text:span><text:span text:style-name="T1226"> </text:span><text:span text:style-name="T1224">MANUTENÇÃO</text:span><text:span text:style-name="T1225"> </text:span><text:span text:style-name="T1224">E</text:span><text:span text:style-name="T1227"> </text:span><text:span text:style-name="T1224">SERVIÇOS</text:span><text:span text:style-name="T1228"> </text:span><draw:frame draw:style-name="fr3" draw:name="Image 522" text:anchor-type="as-char" svg:width="0.0654in" svg:height="0.0161in" draw:z-index="575"><draw:image xlink:href="Pictures/100000010000000C000000020A225BC3.png" xlink:type="simple" xlink:show="embed" xlink:actuate="onLoad" draw:mime-type="image/png"/></draw:frame><text:span text:style-name="T1229"><text:s/></text:span><text:span text:style-name="T1115">SEMMAT</text:span></text:p>
      <text:p text:style-name="P1299"><text:span text:style-name="T1112">ÓRGÃOS PARTICIPANTES: </text:span><text:span text:style-name="T1224">SECRETARIA MUNICIPAL DE MANUTENÇÃO E SERVIÇOS - </text:span><text:span text:style-name="T1119">SEMMAT</text:span></text:p>
      <text:p text:style-name="P1300"><text:span text:style-name="T1224">SECRETARIA MUNICIPAL DE AGRICULTURA -</text:span><text:span text:style-name="T1228"> </text:span><text:span text:style-name="T1224">SEMAG SECRETARIA</text:span><text:span text:style-name="T1230"> </text:span><text:span text:style-name="T1224">MUNICIPAL DE CULTURA E TURISMO -</text:span><text:span text:style-name="T1228"> </text:span><text:span text:style-name="T1224">SEMCULT</text:span></text:p>
      <text:p text:style-name="P1301"><text:span text:style-name="T1231">SECRETARIA</text:span><text:span text:style-name="T1232"> </text:span><text:span text:style-name="T1231">MUNICIPAL</text:span><text:span text:style-name="T1233"> </text:span><text:span text:style-name="T1231">DE</text:span><text:span text:style-name="T1233"> </text:span><text:span text:style-name="T1231">DESENVOLVIMENTO</text:span><text:span text:style-name="T1234"> </text:span><text:span text:style-name="T1231">SOCIAL-</text:span><text:span text:style-name="T1233"> </text:span><text:span text:style-name="T1231">SEMDES SECRETARIA MUNICIPAL DE EDUCAÇÃO -</text:span><text:span text:style-name="T1235"> </text:span><text:span text:style-name="T1231">SEME</text:span></text:p>
      <text:p text:style-name="P1302"><text:span text:style-name="T1224">SECRETARIA</text:span><text:span text:style-name="T1236"> </text:span><text:span text:style-name="T1224">MUNICIPAL DE ESPORTE, LAZER E QUALIDADE DE VIDA -</text:span><text:span text:style-name="T1228"> </text:span><text:span text:style-name="T1224">SEMESP SECRETARIA</text:span><text:span text:style-name="T1228"> </text:span><text:span text:style-name="T1224">MUNICIPAL DE FAZENDA-SEMFA</text:span></text:p>
      <text:p text:style-name="P1303"><text:span text:style-name="T1224">SECRETARIA</text:span><text:span text:style-name="T1237"> </text:span><text:span text:style-name="T1224">MUNICIPAL DE GOVERNO E PLANEJAMENTO</text:span><text:span text:style-name="T1228"> </text:span><text:span text:style-name="T1224">ESTRATÉGICO -</text:span><text:span text:style-name="T1228"> </text:span><text:span text:style-name="T1224">SEMGOV SECRETARIA</text:span><text:span text:style-name="T1228"> </text:span><text:span text:style-name="T1224">MUNICIPAL DE MEIO AMBIENTE -</text:span><text:span text:style-name="T1228"> </text:span><text:span text:style-name="T1224">SEMMA</text:span></text:p>
      <text:p text:style-name="P1304"><text:span text:style-name="T1224">SECRETARIA</text:span><text:span text:style-name="T1238"> </text:span><text:span text:style-name="T1224">MUNICIPAL DE INTERIOR -</text:span><text:span text:style-name="T1228"> </text:span><text:span text:style-name="T1224">SEMUI SECRETARIA</text:span><text:span text:style-name="T1228"> </text:span><text:span text:style-name="T1224">MUNICIPAL DE SAÚDE -</text:span><text:span text:style-name="T1228"> </text:span><text:span text:style-name="T1224">SEMUS</text:span></text:p>
      <text:p text:style-name="P1305"><text:span text:style-name="T1117">PRAZO:</text:span><text:span text:style-name="T1239"> </text:span><text:span text:style-name="T1231">01 </text:span><text:span text:style-name="T1240">(um)</text:span><text:span text:style-name="T1241"> </text:span><text:span text:style-name="T1242">ano</text:span></text:p>
      <text:p text:style-name="P1305"><text:span text:style-name="T1112">DATA</text:span><text:span text:style-name="T1243"> </text:span><text:span text:style-name="T1112">DA</text:span><text:span text:style-name="T1244"> </text:span><text:span text:style-name="T1112">ASSINATURA:</text:span><text:span text:style-name="T1245"> </text:span><text:span text:style-name="T1115">18/08-</text:span></text:p>
      <text:p text:style-name="P1306"><text:span text:style-name="T1246">SIGNATÁRIOS: </text:span><text:span text:style-name="T1247">Astor Dilem dos Santos Júnior - Secretário Municipal de Manutenção e Serviços</text:span><text:span text:style-name="T1248">, </text:span><text:span text:style-name="T1247">José Arcanjo Nunes - Secretário Municipal de Agricultura, Wanderson Amorim Dona - Secretário Municipal</text:span><text:span text:style-name="T1249"> </text:span><text:span text:style-name="T1247">de</text:span><text:span text:style-name="T1249"> </text:span><text:span text:style-name="T1247">Cultura</text:span><text:span text:style-name="T1249"> </text:span><text:span text:style-name="T1247">e Turismo</text:span><text:span text:style-name="T1248">, </text:span><text:span text:style-name="T1247">Eder</text:span><text:span text:style-name="T1249"> </text:span><text:span text:style-name="T1247">Botelho</text:span><text:span text:style-name="T1249"> </text:span><text:span text:style-name="T1247">da</text:span><text:span text:style-name="T1249"> </text:span><text:span text:style-name="T1247">Fonseca</text:span><text:span text:style-name="T1249"> </text:span><text:span text:style-name="T1247">-</text:span><text:span text:style-name="T1249"> </text:span><text:span text:style-name="T1247">Secretário</text:span><text:span text:style-name="T1249"> </text:span><text:span text:style-name="T1247">Municipal</text:span><text:span text:style-name="T1249"> </text:span><text:span text:style-name="T1247">de Desenvolvimento Social Interino, Simone de Souza Beiriz - Secretária Municipal de Educação</text:span><text:span text:style-name="T1248">, </text:span><text:span text:style-name="T1247">Rodolpho</text:span><text:span text:style-name="T1249"> </text:span><text:span text:style-name="T1247">Silva Maia - Secretário</text:span><text:span text:style-name="T1249"> </text:span><text:span text:style-name="T1247">Municipal</text:span><text:span text:style-name="T1249"> </text:span><text:span text:style-name="T1247">de Esporte</text:span><text:span text:style-name="T1248">, </text:span><text:span text:style-name="T1247">Lazer e Qualidade</text:span><text:span text:style-name="T1249"> </text:span><text:span text:style-name="T1247">de Vida</text:span><text:span text:style-name="T1248">, </text:span><text:span text:style-name="T1247">Elizeu Crisostomo</text:span><text:span text:style-name="T1249"> </text:span><text:span text:style-name="T1247">de</text:span><text:span text:style-name="T1249"> </text:span><text:span text:style-name="T1247">Vargas</text:span><text:span text:style-name="T1249"> </text:span><text:span text:style-name="T1247">-</text:span><text:span text:style-name="T1249"> </text:span><text:span text:style-name="T1247">Secretário</text:span><text:span text:style-name="T1249"> </text:span><text:span text:style-name="T1247">Municipal</text:span><text:span text:style-name="T1249"> </text:span><text:span text:style-name="T1247">de</text:span><text:span text:style-name="T1249"> </text:span><text:span text:style-name="T1247">Fazenda,</text:span><text:span text:style-name="T1249"> </text:span><text:span text:style-name="T1247">Rodolfo</text:span><text:span text:style-name="T1249"> </text:span><text:span text:style-name="T1247">Fernandes</text:span><text:span text:style-name="T1249"> </text:span><text:span text:style-name="T1247">do</text:span><text:span text:style-name="T1249"> </text:span><text:span text:style-name="T1247">Carmo</text:span><text:span text:style-name="T1249"> </text:span><text:span text:style-name="T1247">- Secretário Municipal de Governo, Thiago Fiorio Longui </text:span><text:span text:style-name="T1013">- </text:span><text:span text:style-name="T1247">Secretário Municipal de Meio Ambiente</text:span><text:span text:style-name="T1248">, </text:span><text:span text:style-name="T1247">Fabrício</text:span><text:span text:style-name="T1249"> </text:span><text:span text:style-name="T1247">Ferreira</text:span><text:span text:style-name="T1249"> </text:span><text:span text:style-name="T1247">Soares</text:span><text:span text:style-name="T1249"> </text:span><text:span text:style-name="T1013">-</text:span><text:span text:style-name="T1250"> </text:span><text:span text:style-name="T1247">Secretário</text:span><text:span text:style-name="T1249"> </text:span><text:span text:style-name="T1247">Municipal</text:span><text:span text:style-name="T1249"> </text:span><text:span text:style-name="T1247">de</text:span><text:span text:style-name="T1249"> </text:span><text:span text:style-name="T1247">Interior,</text:span><text:span text:style-name="T1249"> </text:span><text:span text:style-name="T1247">Vilson</text:span><text:span text:style-name="T1249"> </text:span><text:span text:style-name="T1247">Carlos</text:span><text:span text:style-name="T1249"> </text:span><text:span text:style-name="T1247">Gomes</text:span><text:span text:style-name="T1249"> </text:span><text:span text:style-name="T1247">Coelho</text:span><text:span text:style-name="T1249"> </text:span><text:span text:style-name="T1247">- Secretário</text:span><text:span text:style-name="T1251"> </text:span><text:span text:style-name="T1247">Municipal</text:span><text:span text:style-name="T1252"> </text:span><text:span text:style-name="T1247">de Saúde</text:span><text:span text:style-name="T1248">, </text:span><text:span text:style-name="T1247">Rafael Dalvi Caçador</text:span><text:span text:style-name="T1251"> </text:span><text:span text:style-name="T1013">- </text:span><text:span text:style-name="T1247">Sócio Administrador</text:span><text:span text:style-name="T1249"> </text:span><text:span text:style-name="T1013">da </text:span><text:span text:style-name="T1247">Empresa</text:span><text:span text:style-name="T1248">.</text:span></text:p>
      <text:p text:style-name="P1307"><text:span text:style-name="T1117">ID</text:span><text:span text:style-name="T1253"> </text:span><text:span text:style-name="T1117">CIDADES:</text:span><text:span text:style-name="T1254"> </text:span><text:span text:style-name="T1255">2026.016E0700001.01</text:span><text:span text:style-name="T1119">.0018</text:span></text:p>
      <text:p text:style-name="P1308"><text:span text:style-name="T1117">PROCESSO:</text:span><text:span text:style-name="T1256"> </text:span><text:span text:style-name="T1119">77709/2025</text:span></text:p>
      <text:p text:style-name="P1309"><draw:frame draw:style-name="fr4" draw:name="Image135" text:anchor-type="char" svg:x="1.5811in" svg:y="0.1626in" svg:width="4.5362in" svg:height="0.0161in" draw:z-index="47"><draw:image xlink:href="Pictures/10000001000001F20000000191EB433F.png" xlink:type="simple" xlink:show="embed" xlink:actuate="onLoad" draw:mime-type="image/png"/></draw:frame></text:p>
      <text:p text:style-name="P1310"><text:span text:style-name="T1257">Autenticar</text:span><text:span text:style-name="T1258"> </text:span><text:span text:style-name="T1257">documento</text:span><text:span text:style-name="T1258"> </text:span><text:span text:style-name="T1257">em</text:span><text:span text:style-name="T1259"> </text:span><text:a xlink:type="simple" xlink:href="https://processos.cachoeiro.es.gov.br/autenticidade" text:style-name="ListLabel_20_39" text:visited-style-name="ListLabel_20_39"><text:span text:style-name="T1260">https://processos.cachoeiro.es.gov.br/autenticidade</text:span></text:a></text:p>
      <text:p text:style-name="P1311"><draw:frame draw:style-name="fr6" draw:name="Image 524" text:anchor-type="char" svg:x="5.7764in" svg:y="-0.0492in" svg:width="0.2693in" svg:height="0.3661in" draw:z-index="127"><draw:image xlink:href="Pictures/100000000000003B0000005004C75678.jpg" xlink:type="simple" xlink:show="embed" xlink:actuate="onLoad" draw:mime-type="image/jpeg"/></draw:frame><text:span text:style-name="T1257">com</text:span><text:span text:style-name="T1261"> </text:span><text:span text:style-name="T1262">o</text:span><text:span text:style-name="T1263"> </text:span><text:span text:style-name="T1257">identificador 32003000340033003600360037003A00540052004100, </text:span><text:span text:style-name="T1262">Documento </text:span><text:span text:style-name="T1257">assinado</text:span><text:span text:style-name="T1258"> </text:span><text:span text:style-name="T1262">digitalmente</text:span><text:span text:style-name="T1264"> </text:span><text:span text:style-name="T1257">confo</text:span><text:span text:style-name="T1265">r</text:span><text:span text:style-name="T1257">me</text:span><text:span text:style-name="T1259"> </text:span><text:span text:style-name="T1262">MP</text:span><text:span text:style-name="T1266"> </text:span><text:span text:style-name="T1257">nº 2.200-2/2001, que</text:span><text:span text:style-name="T1259"> </text:span><text:span text:style-name="T1257">institui</text:span><text:span text:style-name="T1267"> </text:span><text:span text:style-name="T1257">a</text:span><text:span text:style-name="T1268"> </text:span><text:span text:style-name="T1262">Infra-estrutura</text:span><text:span text:style-name="T1269"> </text:span><text:span text:style-name="T1257">de</text:span><text:span text:style-name="T1260"> </text:span><text:span text:style-name="T1262">Chaves</text:span><text:span text:style-name="T1264"> </text:span><text:span text:style-name="T1262">Públicas Brasileira </text:span><text:span text:style-name="T1257">-</text:span><text:span text:style-name="T1260"> </text:span><text:span text:style-name="T1262">ICP-Brasil</text:span></text:p>
      <text:p text:style-name="P1312"/>
      <text:p text:style-name="P1313"/>
      <text:p text:style-name="P1314"/>
      <text:h text:style-name="P1315" text:outline-level="5"><text:span text:style-name="T1270">EXTRATO</text:span><text:span text:style-name="T1271"> </text:span><text:span text:style-name="T1270">DE</text:span><text:span text:style-name="T1272"> </text:span><text:span text:style-name="T1270">ATA</text:span><text:span text:style-name="T1272"> </text:span><text:span text:style-name="T1270">DE</text:span><text:span text:style-name="T1273"> </text:span><text:span text:style-name="T1270">REGISTRO</text:span><text:span text:style-name="T1273"> </text:span><text:span text:style-name="T1270">DE</text:span><text:span text:style-name="T1273"> </text:span><text:span text:style-name="T999">PREÇOS</text:span></text:h>
      <text:p text:style-name="P1316"/>
      <text:p text:style-name="P1317"><text:span text:style-name="T1274">ATA</text:span><text:span text:style-name="T1275"> </text:span><text:span text:style-name="T1274">DE</text:span><text:span text:style-name="T1276"> </text:span><text:span text:style-name="T1274">REGISTRO</text:span><text:span text:style-name="T1276"> </text:span><text:span text:style-name="T1274">DE</text:span><text:span text:style-name="T1276"> </text:span><text:span text:style-name="T1274">PREÇOS</text:span><text:span text:style-name="T1276"> </text:span><text:span text:style-name="T1274">Nº</text:span><text:span text:style-name="T1277"> </text:span><text:span text:style-name="T1278">062/2026</text:span><text:span text:style-name="T1279"> </text:span><text:span text:style-name="T1278">–</text:span><text:span text:style-name="T1280"> </text:span><text:span text:style-name="T1278">Pregão Eletrônico n°</text:span><text:span text:style-name="T1281"> </text:span><text:span text:style-name="T1282">014/2026</text:span></text:p>
      <text:p text:style-name="P1318"><text:span text:style-name="T1283">FORNECEDOR</text:span><text:span text:style-name="T1284"> </text:span><text:span text:style-name="T1283">REGISTRADO:</text:span><text:span text:style-name="T1285"> </text:span><text:span text:style-name="T1282">J G</text:span><text:span text:style-name="T1286"> </text:span><text:span text:style-name="T1282">DISTRIBUIDORA</text:span><text:span text:style-name="T1287"> </text:span><text:span text:style-name="T1282">LTDA-</text:span><text:span text:style-name="T1288">ME</text:span></text:p>
      <text:p text:style-name="P1319"><text:span text:style-name="T1274">OBJETO</text:span><text:span text:style-name="T1278">:</text:span><text:span text:style-name="T1289"> </text:span><text:span text:style-name="T1278">AQUISIÇÃO</text:span><text:span text:style-name="T1287"> </text:span><text:span text:style-name="T1278">DE</text:span><text:span text:style-name="T1289"> </text:span><text:span text:style-name="T1278">DIVERSOS</text:span><text:span text:style-name="T1289"> </text:span><text:span text:style-name="T1278">MATERIAIS</text:span><text:span text:style-name="T1289"> </text:span><text:span text:style-name="T1278">DE</text:span><text:span text:style-name="T1290"> </text:span><text:span text:style-name="T1278">CONSTRUÇÃO,</text:span><text:span text:style-name="T1289"> </text:span><text:span text:style-name="T1278">COM</text:span><text:span text:style-name="T1289"> </text:span><text:span text:style-name="T1278">TRANSPORTE</text:span><text:span text:style-name="T1289"> </text:span><text:span text:style-name="T1291">ÀS</text:span></text:p>
      <text:p text:style-name="P1320"><text:span text:style-name="T1278">EXPENSAS DA CONTRATADA, através do Sistema de Registro de Preços, para atender às demandas da Administração, conforme especificações do Termo de Referência, anexo I do Edital de</text:span><text:span text:style-name="T1282"> </text:span><text:span text:style-name="T1278">Licitação</text:span><text:span text:style-name="T1282"> </text:span><text:span text:style-name="T1278">nº</text:span><text:span text:style-name="T1292"> </text:span><text:span text:style-name="T1278">014/2026,</text:span><text:span text:style-name="T1282"> </text:span><text:span text:style-name="T1278">que</text:span><text:span text:style-name="T1282"> </text:span><text:span text:style-name="T1278">é</text:span><text:span text:style-name="T1282"> </text:span><text:span text:style-name="T1278">parte</text:span><text:span text:style-name="T1282"> </text:span><text:span text:style-name="T1278">integrante</text:span><text:span text:style-name="T1282"> </text:span><text:span text:style-name="T1278">desta</text:span><text:span text:style-name="T1282"> </text:span><text:span text:style-name="T1278">Ata,</text:span><text:span text:style-name="T1282"> </text:span><text:span text:style-name="T1278">assim</text:span><text:span text:style-name="T1282"> </text:span><text:span text:style-name="T1278">como</text:span><text:span text:style-name="T1282"> </text:span><text:span text:style-name="T1278">as</text:span><text:span text:style-name="T1282"> </text:span><text:span text:style-name="T1278">propostas</text:span><text:span text:style-name="T1282"> </text:span><text:span text:style-name="T1278">cujos</text:span><text:span text:style-name="T1282"> </text:span><text:span text:style-name="T1278">preços tenham sido registrados, independentemente de transcrição.</text:span></text:p>
      <table:table table:name="Table18" table:style-name="Table18">
        <table:table-column table:style-name="Table18.A"/>
        <table:table-column table:style-name="Table18.B"/>
        <table:table-column table:style-name="Table18.C"/>
        <table:table-column table:style-name="Table18.D"/>
        <table:table-column table:style-name="Table18.E"/>
        <table:table-column table:style-name="Table18.F"/>
        <table:table-column table:style-name="Table18.G"/>
        <table:table-column table:style-name="Table18.H"/>
        <table:table-column table:style-name="Table18.I"/>
        <table:table-row table:style-name="Table18.1">
          <table:table-cell table:style-name="Table18.A1" office:value-type="string">
            <text:p text:style-name="P1248"/>
          </table:table-cell>
          <table:table-cell table:style-name="Table18.B1" table:number-columns-spanned="8" office:value-type="string">
            <text:p text:style-name="P1321"><text:span text:style-name="T1145">ITEM</text:span><text:span text:style-name="T1293"> </text:span><text:span text:style-name="T1145">03</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table-row>
        <table:table-row table:style-name="Table18.2">
          <table:table-cell table:style-name="Table18.A1" office:value-type="string">
            <text:p text:style-name="P1248"/>
          </table:table-cell>
          <table:table-cell table:style-name="Table18.B1" office:value-type="string">
            <text:p text:style-name="P1322"><text:span text:style-name="T252">Descrição</text:span><text:span text:style-name="T252"/></text:p>
          </table:table-cell>
          <table:table-cell table:style-name="Table18.B1" office:value-type="string">
            <text:p text:style-name="P1323"><text:span text:style-name="T252">Unid.</text:span><text:span text:style-name="T252"/></text:p>
          </table:table-cell>
          <table:table-cell table:style-name="Table18.B1" table:number-columns-spanned="3" office:value-type="string">
            <text:p text:style-name="P1324"><text:span text:style-name="T252">Quant.</text:span><text:span text:style-name="T252"/></text:p>
          </table:table-cell>
          <table:covered-table-cell/>
          <table:covered-table-cell/>
          <table:table-cell table:style-name="Table18.B1" office:value-type="string">
            <text:p text:style-name="P1325"><text:span text:style-name="T1149">Marca</text:span><text:span text:style-name="T1149"/></text:p>
          </table:table-cell>
          <table:table-cell table:style-name="Table18.B1" office:value-type="string">
            <text:p text:style-name="P1326"><text:span text:style-name="T1145">Valor</text:span><text:span text:style-name="T1149"> </text:span><text:span text:style-name="T252">unitário</text:span></text:p>
          </table:table-cell>
          <table:table-cell table:style-name="Table18.B1" office:value-type="string">
            <text:p text:style-name="P1327"><text:span text:style-name="T1145">Valor</text:span><text:span text:style-name="T1149"> </text:span><text:span text:style-name="T252">Total</text:span></text:p>
          </table:table-cell>
        </table:table-row>
        <table:table-row table:style-name="Table18.3">
          <table:table-cell table:style-name="Table18.A1" office:value-type="string">
            <text:p text:style-name="P1248"/>
          </table:table-cell>
          <table:table-cell table:style-name="Table18.B1" office:value-type="string">
            <text:p text:style-name="P1192"/>
            <text:p text:style-name="P1193"/>
            <text:p text:style-name="P1328"><text:span text:style-name="T363">ARAME</text:span><text:span text:style-name="T1294"> </text:span><text:span text:style-name="T363">RECOZIDO</text:span><text:span text:style-name="T1295"> </text:span><text:span text:style-name="T363">18</text:span><text:span text:style-name="T1294"> </text:span><text:span text:style-name="T1155">BWG</text:span></text:p>
          </table:table-cell>
          <table:table-cell table:style-name="Table18.B1" office:value-type="string">
            <text:p text:style-name="P1329"/>
            <text:p text:style-name="P1330"><text:span text:style-name="T1155">Kg</text:span><text:span text:style-name="T1155"/></text:p>
          </table:table-cell>
          <table:table-cell table:style-name="Table18.B1" table:number-columns-spanned="3" office:value-type="string">
            <text:p text:style-name="P1192"/>
            <text:p text:style-name="P1331"/>
            <text:p text:style-name="P1332"><text:span text:style-name="T1155">585</text:span><text:span text:style-name="T1155"/></text:p>
          </table:table-cell>
          <table:covered-table-cell/>
          <table:covered-table-cell/>
          <table:table-cell table:style-name="Table18.B1" office:value-type="string">
            <text:p text:style-name="P1192"/>
            <text:p text:style-name="P1193"/>
            <text:p text:style-name="P1333"><text:span text:style-name="T1154">CIBRA</text:span><text:span text:style-name="T1154"/></text:p>
          </table:table-cell>
          <table:table-cell table:style-name="Table18.B1" office:value-type="string">
            <text:p text:style-name="P1213"/>
            <text:p text:style-name="P1334"><text:span text:style-name="T363">R$</text:span><text:span text:style-name="T364"> </text:span><text:span text:style-name="T1154">12,70</text:span></text:p>
          </table:table-cell>
          <table:table-cell table:style-name="Table18.B1" office:value-type="string">
            <text:p text:style-name="P1192"/>
            <text:p text:style-name="P1335"/>
            <text:p text:style-name="P1336"><text:span text:style-name="T363">R$</text:span><text:span text:style-name="T364"> </text:span><text:span text:style-name="T1154">7.429,50</text:span></text:p>
          </table:table-cell>
        </table:table-row>
        <table:table-row table:style-name="Table18.4">
          <table:table-cell table:style-name="Table18.A1" office:value-type="string">
            <text:p text:style-name="P1248"/>
          </table:table-cell>
          <table:table-cell table:style-name="Table18.B4" table:number-columns-spanned="7" office:value-type="string">
            <text:p text:style-name="P1337"><text:span text:style-name="T1145">VALOR</text:span><text:span text:style-name="T1149"> </text:span><text:span text:style-name="T252">GLOBAL</text:span></text:p>
          </table:table-cell>
          <table:covered-table-cell/>
          <table:covered-table-cell/>
          <table:covered-table-cell/>
          <table:covered-table-cell/>
          <table:covered-table-cell/>
          <table:covered-table-cell/>
          <table:table-cell table:style-name="Table18.B4" office:value-type="string">
            <text:p text:style-name="P1338"><text:span text:style-name="T1145">R$</text:span><text:span text:style-name="T1157"> </text:span><text:span text:style-name="T252">7.429,50</text:span></text:p>
          </table:table-cell>
        </table:table-row>
        <table:table-row table:style-name="Table18.5">
          <table:table-cell table:style-name="Table18.A1" office:value-type="string">
            <text:p text:style-name="P1248"/>
          </table:table-cell>
          <table:table-cell table:style-name="Table18.B5" table:number-columns-spanned="8" office:value-type="string">
            <text:p text:style-name="P1339"><text:span text:style-name="T1145">ITEM</text:span><text:span text:style-name="T1293"> </text:span><text:span text:style-name="T1145">20</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table-row>
        <table:table-row table:style-name="Table18.2">
          <table:table-cell table:style-name="Table18.A1" office:value-type="string">
            <text:p text:style-name="P1248"/>
          </table:table-cell>
          <table:table-cell table:style-name="Table18.B1" office:value-type="string">
            <text:p text:style-name="P1340"><text:span text:style-name="T252">Descrição</text:span><text:span text:style-name="T252"/></text:p>
          </table:table-cell>
          <table:table-cell table:style-name="Table18.B1" office:value-type="string">
            <text:p text:style-name="P1341"><text:span text:style-name="T252">Unid.</text:span><text:span text:style-name="T252"/></text:p>
          </table:table-cell>
          <table:table-cell table:style-name="Table18.B1" table:number-columns-spanned="3" office:value-type="string">
            <text:p text:style-name="P1342"><text:span text:style-name="T252">Quant.</text:span><text:span text:style-name="T252"/></text:p>
          </table:table-cell>
          <table:covered-table-cell/>
          <table:covered-table-cell/>
          <table:table-cell table:style-name="Table18.B1" office:value-type="string">
            <text:p text:style-name="P1325"><text:span text:style-name="T1149">Marca</text:span><text:span text:style-name="T1149"/></text:p>
          </table:table-cell>
          <table:table-cell table:style-name="Table18.B1" office:value-type="string">
            <text:p text:style-name="P1343"><text:span text:style-name="T1145">Valor</text:span><text:span text:style-name="T1149"> </text:span><text:span text:style-name="T252">unitário</text:span></text:p>
          </table:table-cell>
          <table:table-cell table:style-name="Table18.B1" office:value-type="string">
            <text:p text:style-name="P1344"><text:span text:style-name="T1145">Valor</text:span><text:span text:style-name="T1149"> </text:span><text:span text:style-name="T252">Total</text:span></text:p>
          </table:table-cell>
        </table:table-row>
        <table:table-row table:style-name="Table18.7">
          <table:table-cell table:style-name="Table18.A1" office:value-type="string">
            <text:p text:style-name="P1248"/>
          </table:table-cell>
          <table:table-cell table:style-name="Table18.B1" office:value-type="string">
            <text:p text:style-name="P1238"/>
            <text:p text:style-name="P1345"><text:span text:style-name="T363">CÂMARA</text:span><text:span text:style-name="T1151"> </text:span><text:span text:style-name="T363">DE</text:span><text:span text:style-name="T1151"> </text:span><text:span text:style-name="T363">AR 3,00/3,25 X 8 PARA</text:span><text:span text:style-name="T1151"> </text:span><text:span text:style-name="T363">CARRINHO DE</text:span><text:span text:style-name="T1159"> </text:span><text:span text:style-name="T1158">MÃO</text:span></text:p>
          </table:table-cell>
          <table:table-cell table:style-name="Table18.B1" office:value-type="string">
            <text:p text:style-name="P1192"/>
            <text:p text:style-name="P1192"/>
            <text:p text:style-name="P1346"><text:span text:style-name="T1158">Und.</text:span><text:span text:style-name="T1158"/></text:p>
          </table:table-cell>
          <table:table-cell table:style-name="Table18.B1" table:number-columns-spanned="3" office:value-type="string">
            <text:p text:style-name="P1192"/>
            <text:p text:style-name="P1193"/>
            <text:p text:style-name="P1347"><text:span text:style-name="T1155">237</text:span><text:span text:style-name="T1155"/></text:p>
          </table:table-cell>
          <table:covered-table-cell/>
          <table:covered-table-cell/>
          <table:table-cell table:style-name="Table18.B1" office:value-type="string">
            <text:p text:style-name="P1192"/>
            <text:p text:style-name="P1193"/>
            <text:p text:style-name="P1348"><text:span text:style-name="T1154">FAMASTIL</text:span><text:span text:style-name="T1154"/></text:p>
          </table:table-cell>
          <table:table-cell table:style-name="Table18.B1" office:value-type="string">
            <text:p text:style-name="P1349"/>
            <text:p text:style-name="P1350"><text:span text:style-name="T363">R$</text:span><text:span text:style-name="T364"> </text:span><text:span text:style-name="T1154">10,50</text:span></text:p>
          </table:table-cell>
          <table:table-cell table:style-name="Table18.B1" office:value-type="string">
            <text:p text:style-name="P1351"><text:span text:style-name="T363">R$</text:span><text:span text:style-name="T364"> </text:span><text:span text:style-name="T1154">2.488,50</text:span></text:p>
          </table:table-cell>
        </table:table-row>
        <table:table-row table:style-name="Table18.4">
          <table:table-cell table:style-name="Table18.A1" office:value-type="string">
            <text:p text:style-name="P1248"/>
          </table:table-cell>
          <table:table-cell table:style-name="Table18.B4" table:number-columns-spanned="7" office:value-type="string">
            <text:p text:style-name="P1352"><text:span text:style-name="T1145">VALOR</text:span><text:span text:style-name="T1149"> </text:span><text:span text:style-name="T252">GLOBAL</text:span></text:p>
          </table:table-cell>
          <table:covered-table-cell/>
          <table:covered-table-cell/>
          <table:covered-table-cell/>
          <table:covered-table-cell/>
          <table:covered-table-cell/>
          <table:covered-table-cell/>
          <table:table-cell table:style-name="Table18.B4" office:value-type="string">
            <text:p text:style-name="P1353"><text:span text:style-name="T1145">R$</text:span><text:span text:style-name="T1157"> </text:span><text:span text:style-name="T252">2.488,50</text:span></text:p>
          </table:table-cell>
        </table:table-row>
        <table:table-row table:style-name="Table18.5">
          <table:table-cell table:style-name="Table18.A1" office:value-type="string">
            <text:p text:style-name="P1248"/>
          </table:table-cell>
          <table:table-cell table:style-name="Table18.B5" table:number-columns-spanned="8" office:value-type="string">
            <text:p text:style-name="P1354"><text:span text:style-name="T1145">ITEM</text:span><text:span text:style-name="T1293"> </text:span><text:span text:style-name="T1145">32</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table-row>
        <table:table-row table:style-name="Table18.2">
          <table:table-cell table:style-name="Table18.A1" office:value-type="string">
            <text:p text:style-name="P1248"/>
          </table:table-cell>
          <table:table-cell table:style-name="Table18.B1" office:value-type="string">
            <text:p text:style-name="P1322"><text:span text:style-name="T252">Descrição</text:span><text:span text:style-name="T252"/></text:p>
          </table:table-cell>
          <table:table-cell table:style-name="Table18.B1" office:value-type="string">
            <text:p text:style-name="P1323"><text:span text:style-name="T252">Unid.</text:span><text:span text:style-name="T252"/></text:p>
          </table:table-cell>
          <table:table-cell table:style-name="Table18.B1" office:value-type="string">
            <text:p text:style-name="P1355"><text:span text:style-name="T252">Quant.</text:span><text:span text:style-name="T252"/></text:p>
          </table:table-cell>
          <table:table-cell table:style-name="Table18.B1" table:number-columns-spanned="3" office:value-type="string">
            <text:p text:style-name="P1356"><text:span text:style-name="T1149">Marca</text:span><text:span text:style-name="T1149"/></text:p>
          </table:table-cell>
          <table:covered-table-cell/>
          <table:covered-table-cell/>
          <table:table-cell table:style-name="Table18.B1" office:value-type="string">
            <text:p text:style-name="P1357"><text:span text:style-name="T1145">Valor</text:span><text:span text:style-name="T1149"> </text:span><text:span text:style-name="T252">unitário</text:span></text:p>
          </table:table-cell>
          <table:table-cell table:style-name="Table18.B1" office:value-type="string">
            <text:p text:style-name="P1327"><text:span text:style-name="T1145">Valor</text:span><text:span text:style-name="T1149"> </text:span><text:span text:style-name="T252">Total</text:span></text:p>
          </table:table-cell>
        </table:table-row>
        <table:table-row table:style-name="Table18.3">
          <table:table-cell table:style-name="Table18.A1" office:value-type="string">
            <text:p text:style-name="P1248"/>
          </table:table-cell>
          <table:table-cell table:style-name="Table18.B1" office:value-type="string">
            <text:p text:style-name="P1192"/>
            <text:p text:style-name="P1193"/>
            <text:p text:style-name="P1358"><text:span text:style-name="T363">PREGO</text:span><text:span text:style-name="T1294"> </text:span><text:span text:style-name="T363">DE</text:span><text:span text:style-name="T1158"> </text:span><text:span text:style-name="T363">AÇO</text:span><text:span text:style-name="T1294"> </text:span><text:span text:style-name="T363">POLIDO</text:span><text:span text:style-name="T1295"> </text:span><text:span text:style-name="T363">COM</text:span><text:span text:style-name="T1294"> </text:span><text:span text:style-name="T363">CABEÇA</text:span><text:span text:style-name="T1158"> </text:span><text:span text:style-name="T363">17</text:span><text:span text:style-name="T1295"> </text:span><text:span text:style-name="T363">X</text:span><text:span text:style-name="T1294"> </text:span><text:span text:style-name="T1155">21</text:span></text:p>
          </table:table-cell>
          <table:table-cell table:style-name="Table18.B1" office:value-type="string">
            <text:p text:style-name="P1329"/>
            <text:p text:style-name="P1346"><text:span text:style-name="T1155">KG</text:span><text:span text:style-name="T1155"/></text:p>
          </table:table-cell>
          <table:table-cell table:style-name="Table18.B1" office:value-type="string">
            <text:p text:style-name="P1192"/>
            <text:p text:style-name="P1193"/>
            <text:p text:style-name="P1359"><text:span text:style-name="T1155">238</text:span><text:span text:style-name="T1155"/></text:p>
          </table:table-cell>
          <table:table-cell table:style-name="Table18.B1" table:number-columns-spanned="3" office:value-type="string">
            <text:p text:style-name="P1192"/>
            <text:p text:style-name="P1193"/>
            <text:p text:style-name="P1360"><text:span text:style-name="T1154">ARCELOMITAL</text:span><text:span text:style-name="T1154"/></text:p>
          </table:table-cell>
          <table:covered-table-cell/>
          <table:covered-table-cell/>
          <table:table-cell table:style-name="Table18.B1" office:value-type="string">
            <text:p text:style-name="P1213"/>
            <text:p text:style-name="P1361"><text:span text:style-name="T363">R$</text:span><text:span text:style-name="T364"> </text:span><text:span text:style-name="T1154">11,20</text:span></text:p>
          </table:table-cell>
          <table:table-cell table:style-name="Table18.B1" office:value-type="string">
            <text:p text:style-name="P1192"/>
            <text:p text:style-name="P1335"/>
            <text:p text:style-name="P1336"><text:span text:style-name="T363">R$</text:span><text:span text:style-name="T364"> </text:span><text:span text:style-name="T1154">2.665,60</text:span></text:p>
          </table:table-cell>
        </table:table-row>
        <table:table-row table:style-name="Table18.4">
          <table:table-cell table:style-name="Table18.A1" office:value-type="string">
            <text:p text:style-name="P1248"/>
          </table:table-cell>
          <table:table-cell table:style-name="Table18.B4" table:number-columns-spanned="7" office:value-type="string">
            <text:p text:style-name="P1337"><text:span text:style-name="T1145">VALOR</text:span><text:span text:style-name="T1149"> </text:span><text:span text:style-name="T252">GLOBAL</text:span></text:p>
          </table:table-cell>
          <table:covered-table-cell/>
          <table:covered-table-cell/>
          <table:covered-table-cell/>
          <table:covered-table-cell/>
          <table:covered-table-cell/>
          <table:covered-table-cell/>
          <table:table-cell table:style-name="Table18.B4" office:value-type="string">
            <text:p text:style-name="P1338"><text:span text:style-name="T1145">R$</text:span><text:span text:style-name="T1157"> </text:span><text:span text:style-name="T252">2.665,60</text:span></text:p>
          </table:table-cell>
        </table:table-row>
        <table:table-row table:style-name="Table18.5">
          <table:table-cell table:style-name="Table18.A1" office:value-type="string">
            <text:p text:style-name="P1248"/>
          </table:table-cell>
          <table:table-cell table:style-name="Table18.B5" table:number-columns-spanned="8" office:value-type="string">
            <text:p text:style-name="P1362"><text:span text:style-name="T1145">ITEM</text:span><text:span text:style-name="T1293"> </text:span><text:span text:style-name="T1145">33</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table-row>
        <table:table-row table:style-name="Table18.2">
          <table:table-cell table:style-name="Table18.A1" office:value-type="string">
            <text:p text:style-name="P1248"/>
          </table:table-cell>
          <table:table-cell table:style-name="Table18.B1" office:value-type="string">
            <text:p text:style-name="P1363"><text:span text:style-name="T252">Descrição</text:span><text:span text:style-name="T252"/></text:p>
          </table:table-cell>
          <table:table-cell table:style-name="Table18.B1" office:value-type="string">
            <text:p text:style-name="P1364"><text:span text:style-name="T252">Unid.</text:span><text:span text:style-name="T252"/></text:p>
          </table:table-cell>
          <table:table-cell table:style-name="Table18.B1" table:number-columns-spanned="2" office:value-type="string">
            <text:p text:style-name="P1365"><text:span text:style-name="T252">Quant.</text:span><text:span text:style-name="T252"/></text:p>
          </table:table-cell>
          <table:covered-table-cell/>
          <table:table-cell table:style-name="Table18.B1" table:number-columns-spanned="2" office:value-type="string">
            <text:p text:style-name="P1366"><text:span text:style-name="T1149">Marca</text:span><text:span text:style-name="T1149"/></text:p>
          </table:table-cell>
          <table:covered-table-cell/>
          <table:table-cell table:style-name="Table18.B1" office:value-type="string">
            <text:p text:style-name="P1343"><text:span text:style-name="T1145">Valor</text:span><text:span text:style-name="T1149"> </text:span><text:span text:style-name="T252">unitário</text:span></text:p>
          </table:table-cell>
          <table:table-cell table:style-name="Table18.B1" office:value-type="string">
            <text:p text:style-name="P1367"><text:span text:style-name="T1145">Valor</text:span><text:span text:style-name="T1149"> </text:span><text:span text:style-name="T252">Total</text:span></text:p>
          </table:table-cell>
        </table:table-row>
        <table:table-row table:style-name="Table18.7">
          <table:table-cell table:style-name="Table18.A1" office:value-type="string">
            <text:p text:style-name="P1248"/>
          </table:table-cell>
          <table:table-cell table:style-name="Table18.B1" office:value-type="string">
            <text:p text:style-name="P1192"/>
            <text:p text:style-name="P1193"/>
            <text:p text:style-name="P1368"><text:span text:style-name="T363">PREGO</text:span><text:span text:style-name="T1294"> </text:span><text:span text:style-name="T363">DE</text:span><text:span text:style-name="T1158"> </text:span><text:span text:style-name="T363">AÇO</text:span><text:span text:style-name="T1294"> </text:span><text:span text:style-name="T363">POLIDO</text:span><text:span text:style-name="T1294"> </text:span><text:span text:style-name="T363">COM</text:span><text:span text:style-name="T1294"> </text:span><text:span text:style-name="T363">CABEÇA</text:span><text:span text:style-name="T1151"> </text:span><text:span text:style-name="T363">18</text:span><text:span text:style-name="T1294"> </text:span><text:span text:style-name="T363">X</text:span><text:span text:style-name="T1294"> </text:span><text:span text:style-name="T1155">24</text:span></text:p>
          </table:table-cell>
          <table:table-cell table:style-name="Table18.B1" office:value-type="string">
            <text:p text:style-name="P1192"/>
            <text:p text:style-name="P1192"/>
            <text:p text:style-name="P1369"><text:span text:style-name="T1155">KG</text:span><text:span text:style-name="T1155"/></text:p>
          </table:table-cell>
          <table:table-cell table:style-name="Table18.B1" table:number-columns-spanned="2" office:value-type="string">
            <text:p text:style-name="P1192"/>
            <text:p text:style-name="P1193"/>
            <text:p text:style-name="P1370"><text:span text:style-name="T1155">335</text:span><text:span text:style-name="T1155"/></text:p>
          </table:table-cell>
          <table:covered-table-cell/>
          <table:table-cell table:style-name="Table18.B1" table:number-columns-spanned="2" office:value-type="string">
            <text:p text:style-name="P1192"/>
            <text:p text:style-name="P1193"/>
            <text:p text:style-name="P1371"><text:span text:style-name="T1154">ARCELOMITAL</text:span><text:span text:style-name="T1154"/></text:p>
          </table:table-cell>
          <table:covered-table-cell/>
          <table:table-cell table:style-name="Table18.B1" office:value-type="string">
            <text:p text:style-name="P1349"/>
            <text:p text:style-name="P1350"><text:span text:style-name="T363">R$</text:span><text:span text:style-name="T364"> </text:span><text:span text:style-name="T1154">11,20</text:span></text:p>
          </table:table-cell>
          <table:table-cell table:style-name="Table18.B1" office:value-type="string">
            <text:p text:style-name="P1192"/>
            <text:p text:style-name="P1372"/>
            <text:p text:style-name="P1373"><text:span text:style-name="T363">R$</text:span><text:span text:style-name="T364"> </text:span><text:span text:style-name="T1154">3.752,00</text:span></text:p>
          </table:table-cell>
        </table:table-row>
        <table:table-row table:style-name="Table18.4">
          <table:table-cell table:style-name="Table18.A1" office:value-type="string">
            <text:p text:style-name="P1248"/>
          </table:table-cell>
          <table:table-cell table:style-name="Table18.B4" table:number-columns-spanned="7" office:value-type="string">
            <text:p text:style-name="P1352"><text:span text:style-name="T1145">VALOR</text:span><text:span text:style-name="T1149"> </text:span><text:span text:style-name="T252">GLOBAL</text:span></text:p>
          </table:table-cell>
          <table:covered-table-cell/>
          <table:covered-table-cell/>
          <table:covered-table-cell/>
          <table:covered-table-cell/>
          <table:covered-table-cell/>
          <table:covered-table-cell/>
          <table:table-cell table:style-name="Table18.B4" office:value-type="string">
            <text:p text:style-name="P1374"><text:span text:style-name="T1145">R$</text:span><text:span text:style-name="T1157"> </text:span><text:span text:style-name="T252">3.752,00</text:span></text:p>
          </table:table-cell>
        </table:table-row>
        <table:table-row table:style-name="Table18.5">
          <table:table-cell table:style-name="Table18.A1" office:value-type="string">
            <text:p text:style-name="P1248"/>
          </table:table-cell>
          <table:table-cell table:style-name="Table18.B5" table:number-columns-spanned="8" office:value-type="string">
            <text:p text:style-name="P1375"><text:span text:style-name="T1145">ITEM</text:span><text:span text:style-name="T1293"> </text:span><text:span text:style-name="T1145">34</text:span><text:span text:style-name="T1293"> </text:span><text:span text:style-name="T1145">-</text:span><text:span text:style-name="T1157">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table-row>
        <table:table-row table:style-name="Table18.2">
          <table:table-cell table:style-name="Table18.A1" office:value-type="string">
            <text:p text:style-name="P1248"/>
          </table:table-cell>
          <table:table-cell table:style-name="Table18.B1" office:value-type="string">
            <text:p text:style-name="P1376"><text:span text:style-name="T252">Descrição</text:span><text:span text:style-name="T252"/></text:p>
          </table:table-cell>
          <table:table-cell table:style-name="Table18.B1" office:value-type="string">
            <text:p text:style-name="P1377"><text:span text:style-name="T252">Unid.</text:span><text:span text:style-name="T252"/></text:p>
          </table:table-cell>
          <table:table-cell table:style-name="Table18.B1" table:number-columns-spanned="2" office:value-type="string">
            <text:p text:style-name="P1378"><text:span text:style-name="T252">Quant.</text:span><text:span text:style-name="T252"/></text:p>
          </table:table-cell>
          <table:covered-table-cell/>
          <table:table-cell table:style-name="Table18.B1" table:number-columns-spanned="2" office:value-type="string">
            <text:p text:style-name="P1366"><text:span text:style-name="T1149">Marca</text:span><text:span text:style-name="T1149"/></text:p>
          </table:table-cell>
          <table:covered-table-cell/>
          <table:table-cell table:style-name="Table18.B1" office:value-type="string">
            <text:p text:style-name="P1357"><text:span text:style-name="T1145">Valor</text:span><text:span text:style-name="T1149"> </text:span><text:span text:style-name="T252">unitário</text:span></text:p>
          </table:table-cell>
          <table:table-cell table:style-name="Table18.B1" office:value-type="string">
            <text:p text:style-name="P1379"><text:span text:style-name="T1145">Valor</text:span><text:span text:style-name="T1149"> </text:span><text:span text:style-name="T252">Total</text:span></text:p>
          </table:table-cell>
        </table:table-row>
        <table:table-row table:style-name="Table18.3">
          <table:table-cell table:style-name="Table18.A1" office:value-type="string">
            <text:p text:style-name="P1248"/>
          </table:table-cell>
          <table:table-cell table:style-name="Table18.B1" office:value-type="string">
            <text:p text:style-name="P1192"/>
            <text:p text:style-name="P1193"/>
            <text:p text:style-name="P590"><text:span text:style-name="T363">PREGO</text:span><text:span text:style-name="T364"> </text:span><text:span text:style-name="T363">DE</text:span><text:span text:style-name="T1158"> </text:span><text:span text:style-name="T363">AÇO</text:span><text:span text:style-name="T1294"> </text:span><text:span text:style-name="T363">25</text:span><text:span text:style-name="T1294"> </text:span><text:span text:style-name="T363">X</text:span><text:span text:style-name="T364"> </text:span><text:span text:style-name="T363">72</text:span><text:span text:style-name="T1294"> </text:span><text:span text:style-name="T363">COM</text:span><text:span text:style-name="T1294"> </text:span><text:span text:style-name="T1154">CABEÇA</text:span></text:p>
          </table:table-cell>
          <table:table-cell table:style-name="Table18.B1" office:value-type="string">
            <text:p text:style-name="P1329"/>
            <text:p text:style-name="P1380"><text:span text:style-name="T1155">KG</text:span><text:span text:style-name="T1155"/></text:p>
          </table:table-cell>
          <table:table-cell table:style-name="Table18.B1" table:number-columns-spanned="2" office:value-type="string">
            <text:p text:style-name="P1192"/>
            <text:p text:style-name="P1193"/>
            <text:p text:style-name="P1381"><text:span text:style-name="T1155">155</text:span><text:span text:style-name="T1155"/></text:p>
          </table:table-cell>
          <table:covered-table-cell/>
          <table:table-cell table:style-name="Table18.B1" table:number-columns-spanned="2" office:value-type="string">
            <text:p text:style-name="P1192"/>
            <text:p text:style-name="P1193"/>
            <text:p text:style-name="P1382"><text:span text:style-name="T1154">ARCELOMITAL</text:span><text:span text:style-name="T1154"/></text:p>
          </table:table-cell>
          <table:covered-table-cell/>
          <table:table-cell table:style-name="Table18.B1" office:value-type="string">
            <text:p text:style-name="P1213"/>
            <text:p text:style-name="P1383"><text:span text:style-name="T363">R$</text:span><text:span text:style-name="T364"> </text:span><text:span text:style-name="T1154">15,50</text:span></text:p>
          </table:table-cell>
          <table:table-cell table:style-name="Table18.B1" office:value-type="string">
            <text:p text:style-name="P1384"><text:span text:style-name="T363">R$</text:span><text:span text:style-name="T364"> </text:span><text:span text:style-name="T1154">2.402,50</text:span></text:p>
          </table:table-cell>
        </table:table-row>
        <table:table-row table:style-name="Table18.4">
          <table:table-cell table:style-name="Table18.A20" office:value-type="string">
            <text:p text:style-name="P1248"/>
          </table:table-cell>
          <table:table-cell table:style-name="Table18.B4" table:number-columns-spanned="7" office:value-type="string">
            <text:p text:style-name="P1385"><text:span text:style-name="T1145">VALOR</text:span><text:span text:style-name="T1149"> </text:span><text:span text:style-name="T252">GLOBAL</text:span></text:p>
          </table:table-cell>
          <table:covered-table-cell/>
          <table:covered-table-cell/>
          <table:covered-table-cell/>
          <table:covered-table-cell/>
          <table:covered-table-cell/>
          <table:covered-table-cell/>
          <table:table-cell table:style-name="Table18.B4" office:value-type="string">
            <text:p text:style-name="P1386"><text:span text:style-name="T1145">R$</text:span><text:span text:style-name="T1157"> </text:span><text:span text:style-name="T252">2.402,50</text:span></text:p>
          </table:table-cell>
        </table:table-row>
        <table:table-row table:style-name="Table18.5">
          <table:table-cell table:style-name="Table18.B5" table:number-columns-spanned="9" office:value-type="string">
            <text:p text:style-name="P1387"><text:span text:style-name="T1145">ITEM</text:span><text:span text:style-name="T1293"> </text:span><text:span text:style-name="T1145">48</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covered-table-cell/>
        </table:table-row>
        <table:table-row table:style-name="Table18.2">
          <table:table-cell table:style-name="Table18.B1" table:number-columns-spanned="2" office:value-type="string">
            <text:p text:style-name="P1388"><text:span text:style-name="T252">Descrição</text:span><text:span text:style-name="T252"/></text:p>
          </table:table-cell>
          <table:covered-table-cell/>
          <table:table-cell table:style-name="Table18.B1" office:value-type="string">
            <text:p text:style-name="P1389"><text:span text:style-name="T252">Unid.</text:span><text:span text:style-name="T252"/></text:p>
          </table:table-cell>
          <table:table-cell table:style-name="Table18.B1" table:number-columns-spanned="2" office:value-type="string">
            <text:p text:style-name="P1390"><text:span text:style-name="T252">Quant.</text:span><text:span text:style-name="T252"/></text:p>
          </table:table-cell>
          <table:covered-table-cell/>
          <table:table-cell table:style-name="Table18.B1" table:number-columns-spanned="2" office:value-type="string">
            <text:p text:style-name="P1391"><text:span text:style-name="T1149">Marca</text:span><text:span text:style-name="T1149"/></text:p>
          </table:table-cell>
          <table:covered-table-cell/>
          <table:table-cell table:style-name="Table18.B1" office:value-type="string">
            <text:p text:style-name="P1392"><text:span text:style-name="T1145">Valor</text:span><text:span text:style-name="T1149"> </text:span><text:span text:style-name="T252">unitário</text:span></text:p>
          </table:table-cell>
          <table:table-cell table:style-name="Table18.B1" office:value-type="string">
            <text:p text:style-name="P1393"><text:span text:style-name="T1145">Valor</text:span><text:span text:style-name="T1149"> </text:span><text:span text:style-name="T252">Total</text:span></text:p>
          </table:table-cell>
        </table:table-row>
      </table:table>
      <text:p text:style-name="P1394"><draw:frame draw:style-name="fr4" draw:name="Image136" text:anchor-type="char" svg:x="1.5311in" svg:y="0.272in" svg:width="4.6638in" svg:height="0.0161in" draw:z-index="49"><draw:image xlink:href="Pictures/10000001000002010000000175CCA7A7.png" xlink:type="simple" xlink:show="embed" xlink:actuate="onLoad" draw:mime-type="image/png"/></draw:frame></text:p>
      <text:p text:style-name="P1395"><text:span text:style-name="T1101">Autenticar</text:span><text:span text:style-name="T1296"> </text:span><text:span text:style-name="T1101">documento</text:span><text:span text:style-name="T1297"> </text:span><text:span text:style-name="T1101">em</text:span><text:span text:style-name="T1296"> </text:span><text:a xlink:type="simple" xlink:href="https://processos.cachoeiro.es.gov.br/autenticidade" text:style-name="ListLabel_20_37" text:visited-style-name="ListLabel_20_37"><text:span text:style-name="T1103">https://processos.cachoeiro.es.gov.br/autenticidade</text:span></text:a></text:p>
      <text:p text:style-name="P1396"><draw:frame draw:style-name="fr6" draw:name="Image 535" text:anchor-type="char" svg:x="5.8543in" svg:y="-0.0453in" svg:width="0.2563in" svg:height="0.3555in" draw:z-index="126"><draw:image xlink:href="Pictures/10000000000000360000004B4A6C3C1E.jpg" xlink:type="simple" xlink:show="embed" xlink:actuate="onLoad" draw:mime-type="image/jpeg"/></draw:frame><draw:frame draw:style-name="fr2" draw:name="Image109" text:anchor-type="char" svg:x="6.5465in" svg:y="-1.15in" svg:width="0.2618in" svg:height="1.5063in" draw:z-index="172"><draw:image xlink:href="Pictures/100000010000001C000000A5A6B9C82D.png" xlink:type="simple" xlink:show="embed" xlink:actuate="onLoad" draw:mime-type="image/png"/></draw:frame><draw:frame draw:style-name="fr2" draw:name="Image110" text:anchor-type="char" svg:x="1.5953in" svg:y="-0.0701in" svg:width="0.3965in" svg:height="0.3965in" draw:z-index="176"><draw:image xlink:href="Pictures/100000010000002B0000002BF4347275.png" xlink:type="simple" xlink:show="embed" xlink:actuate="onLoad" draw:mime-type="image/png"/></draw:frame><text:span text:style-name="T1101">com</text:span><text:span text:style-name="T1298"> </text:span><text:span text:style-name="T1101">o</text:span><text:span text:style-name="T1298"> </text:span><text:span text:style-name="T1101">identificador</text:span><text:span text:style-name="T1298"> </text:span><text:span text:style-name="T1101">32003000340033003600360039003A00540052004100,</text:span><text:span text:style-name="T1298"> </text:span><text:span text:style-name="T1101">Documento</text:span><text:span text:style-name="T1298"> </text:span><text:span text:style-name="T1101">assinado</text:span><text:span text:style-name="T1298"> </text:span><text:span text:style-name="T1101">digitalmente</text:span><text:span text:style-name="T1298"> </text:span><text:span text:style-name="T1101">conforme</text:span><text:span text:style-name="T1298"> </text:span><text:span text:style-name="T1101">MP</text:span><text:span text:style-name="T1104"> </text:span><text:span text:style-name="T1101">n° 2.200-2/2001, que institui a Infra-estrutura de Chaves Públicas Brasileira - ICP-Brasil.</text:span></text:p>
      <text:p text:style-name="P1397"><draw:frame draw:style-name="fr7" draw:name="Image 549" text:anchor-type="char" svg:x="1.2701in" svg:y="6.1429in" svg:width="1.1874in" svg:height="1.052in" draw:z-index="25"><draw:image xlink:href="Pictures/10000001000000E3000000CAAFB2B14E.png" xlink:type="simple" xlink:show="embed" xlink:actuate="onLoad" draw:mime-type="image/png"/></draw:frame><draw:frame draw:style-name="fr5" draw:name="Image108" text:anchor-type="char" svg:x="0.4925in" svg:y="0in" svg:width="7.7756in" svg:height="1.3874in" draw:z-index="171"><draw:image xlink:href="Pictures/100000010000035700000098B6EED83C.png" xlink:type="simple" xlink:show="embed" xlink:actuate="onLoad" draw:mime-type="image/png"/></draw:frame><draw:frame draw:style-name="fr1" draw:name="Image129" text:anchor-type="char" svg:x="1.2701in" svg:y="1.8811in" svg:width="3.3791in" svg:height="3.3165in" draw:z-index="42"><draw:image xlink:href="Pictures/10000001000001730000016C6F695A3D.png" xlink:type="simple" xlink:show="embed" xlink:actuate="onLoad" draw:mime-type="image/png"/></draw:frame><draw:frame draw:style-name="fr1" draw:name="Image131" text:anchor-type="char" svg:x="1.2701in" svg:y="8.2398in" svg:width="3.3236in" svg:height="0.9874in" draw:z-index="43"><draw:image xlink:href="Pictures/100000010000016D0000006C636151EB.png" xlink:type="simple" xlink:show="embed" xlink:actuate="onLoad" draw:mime-type="image/png"/></draw:frame></text:p>
      <text:p text:style-name="P1169"/>
      <text:p text:style-name="P1169"/>
      <text:p text:style-name="P1169"/>
      <text:p text:style-name="P1169"/>
      <text:p text:style-name="P1169"/>
      <text:p text:style-name="P1169"/>
      <text:p text:style-name="P1169"/>
      <text:p text:style-name="P1169"/>
      <text:p text:style-name="P1169"/>
      <text:p text:style-name="P1398"/>
      <table:table table:name="Table19" table:style-name="Table19">
        <table:table-column table:style-name="Table19.A"/>
        <table:table-column table:style-name="Table19.B"/>
        <table:table-column table:style-name="Table19.C"/>
        <table:table-column table:style-name="Table19.D"/>
        <table:table-column table:style-name="Table19.E"/>
        <table:table-column table:style-name="Table19.F"/>
        <table:table-column table:style-name="Table19.G"/>
        <table:table-row table:style-name="Table19.1">
          <table:table-cell table:style-name="Table19.A1" table:number-columns-spanned="2" office:value-type="string">
            <text:p text:style-name="P1399"/>
          </table:table-cell>
          <table:covered-table-cell/>
          <table:table-cell table:style-name="Table19.C1" office:value-type="string">
            <text:p text:style-name="P1399"/>
          </table:table-cell>
          <table:table-cell table:style-name="Table19.C1" table:number-columns-spanned="2" office:value-type="string">
            <text:p text:style-name="P1399"/>
          </table:table-cell>
          <table:covered-table-cell/>
          <table:table-cell table:style-name="Table19.C1" office:value-type="string">
            <text:p text:style-name="P1400"/>
            <text:p text:style-name="P1400"/>
            <text:p text:style-name="P1400"/>
            <text:p text:style-name="P1401"/>
            <text:p text:style-name="P1402"><draw:frame draw:style-name="fr3" draw:name="Image 556" text:anchor-type="as-char" svg:width="0.25in" svg:height="0.0665in" draw:z-index="576"><draw:image xlink:href="Pictures/10000001000000300000000D22C88FAA.png" xlink:type="simple" xlink:show="embed" xlink:actuate="onLoad" draw:mime-type="image/png"/></draw:frame></text:p>
          </table:table-cell>
          <table:table-cell table:style-name="Table19.C1" office:value-type="string">
            <text:p text:style-name="P1400"/>
            <text:p text:style-name="P1400"/>
            <text:p text:style-name="P1403"/>
            <text:p text:style-name="P1404"><draw:frame draw:style-name="fr3" draw:name="Image 557" text:anchor-type="as-char" svg:width="0.3937in" svg:height="0.0661in" draw:z-index="577"><draw:image xlink:href="Pictures/100000010000004B0000000C24388855.png" xlink:type="simple" xlink:show="embed" xlink:actuate="onLoad" draw:mime-type="image/png"/></draw:frame></text:p>
          </table:table-cell>
        </table:table-row>
        <table:table-row table:style-name="Table19.2">
          <table:table-cell table:style-name="Table19.A2" table:number-columns-spanned="6" office:value-type="string">
            <text:p text:style-name="P1405"/>
            <text:p text:style-name="P1406"><draw:frame draw:style-name="fr3" draw:name="Image 558" text:anchor-type="as-char" svg:width="0.5862in" svg:height="0.0563in" draw:z-index="578"><draw:image xlink:href="Pictures/10000001000000700000000B6F867D86.png" xlink:type="simple" xlink:show="embed" xlink:actuate="onLoad" draw:mime-type="image/png"/></draw:frame></text:p>
          </table:table-cell>
          <table:covered-table-cell/>
          <table:covered-table-cell/>
          <table:covered-table-cell/>
          <table:covered-table-cell/>
          <table:covered-table-cell/>
          <table:table-cell table:style-name="Table19.G2" office:value-type="string">
            <text:p text:style-name="P1407"/>
            <text:p text:style-name="P1408"><draw:frame draw:style-name="fr3" draw:name="Image 559" text:anchor-type="as-char" svg:width="0.3945in" svg:height="0.0701in" draw:z-index="579"><draw:image xlink:href="Pictures/100000010000004B0000000E8E8DDB9A.png" xlink:type="simple" xlink:show="embed" xlink:actuate="onLoad" draw:mime-type="image/png"/></draw:frame></text:p>
          </table:table-cell>
        </table:table-row>
        <table:table-row table:style-name="Table19.3">
          <table:table-cell table:style-name="Table19.A3" table:number-columns-spanned="7" office:value-type="string">
            <text:p text:style-name="P1399"/>
          </table:table-cell>
          <table:covered-table-cell/>
          <table:covered-table-cell/>
          <table:covered-table-cell/>
          <table:covered-table-cell/>
          <table:covered-table-cell/>
          <table:covered-table-cell/>
        </table:table-row>
        <table:table-row table:style-name="Table19.4">
          <table:table-cell table:style-name="Table19.A1" table:number-columns-spanned="2" office:value-type="string">
            <text:p text:style-name="P1399"/>
          </table:table-cell>
          <table:covered-table-cell/>
          <table:table-cell table:style-name="Table19.C1" table:number-columns-spanned="2" office:value-type="string">
            <text:p text:style-name="P1399"/>
          </table:table-cell>
          <table:covered-table-cell/>
          <table:table-cell table:style-name="Table19.C1" office:value-type="string">
            <text:p text:style-name="P1399"/>
          </table:table-cell>
          <table:table-cell table:style-name="Table19.C1" office:value-type="string">
            <text:p text:style-name="P1192"/>
            <text:p text:style-name="P1409"><draw:frame draw:style-name="fr3" draw:name="Image 560" text:anchor-type="as-char" svg:width="0.472in" svg:height="0.0563in" draw:z-index="580"><draw:image xlink:href="Pictures/100000010000005A0000000BDD425E0B.png" xlink:type="simple" xlink:show="embed" xlink:actuate="onLoad" draw:mime-type="image/png"/></draw:frame></text:p>
          </table:table-cell>
          <table:table-cell table:style-name="Table19.C1" office:value-type="string">
            <text:p text:style-name="P1192"/>
            <text:p text:style-name="P1410"><draw:frame draw:style-name="fr3" draw:name="Image 561" text:anchor-type="as-char" svg:width="0.3701in" svg:height="0.0563in" draw:z-index="581"><draw:image xlink:href="Pictures/10000001000000470000000B9491D348.png" xlink:type="simple" xlink:show="embed" xlink:actuate="onLoad" draw:mime-type="image/png"/></draw:frame></text:p>
          </table:table-cell>
        </table:table-row>
        <table:table-row table:style-name="Table19.5">
          <table:table-cell table:style-name="Table19.A1" table:number-columns-spanned="2" office:value-type="string">
            <text:p text:style-name="P1399"/>
          </table:table-cell>
          <table:covered-table-cell/>
          <table:table-cell table:style-name="Table19.C1" table:number-columns-spanned="2" office:value-type="string">
            <text:p text:style-name="P1399"/>
          </table:table-cell>
          <table:covered-table-cell/>
          <table:table-cell table:style-name="Table19.C1" office:value-type="string">
            <text:p text:style-name="P1399"/>
          </table:table-cell>
          <table:table-cell table:style-name="Table19.C1" office:value-type="string">
            <text:p text:style-name="P1400"/>
            <text:p text:style-name="P1400"/>
            <text:p text:style-name="P1400"/>
            <text:p text:style-name="P1400"/>
            <text:p text:style-name="P1400"/>
            <text:p text:style-name="P1411"/>
            <text:p text:style-name="P1412"><draw:frame draw:style-name="fr3" draw:name="Image 562" text:anchor-type="as-char" svg:width="0.2902in" svg:height="0.0661in" draw:z-index="582"><draw:image xlink:href="Pictures/10000001000000380000000C4ABB4F7D.png" xlink:type="simple" xlink:show="embed" xlink:actuate="onLoad" draw:mime-type="image/png"/></draw:frame></text:p>
          </table:table-cell>
          <table:table-cell table:style-name="Table19.C1" office:value-type="string">
            <text:p text:style-name="P1400"/>
            <text:p text:style-name="P1400"/>
            <text:p text:style-name="P1400"/>
            <text:p text:style-name="P1413"/>
            <text:p text:style-name="P1414"><draw:frame draw:style-name="fr3" draw:name="Image 563" text:anchor-type="as-char" svg:width="0.4346in" svg:height="0.0661in" draw:z-index="583"><draw:image xlink:href="Pictures/10000001000000530000000CC0238281.png" xlink:type="simple" xlink:show="embed" xlink:actuate="onLoad" draw:mime-type="image/png"/></draw:frame></text:p>
          </table:table-cell>
        </table:table-row>
        <table:table-row table:style-name="Table19.6">
          <table:table-cell table:style-name="Table19.A2" table:number-columns-spanned="6" office:value-type="string">
            <text:p text:style-name="P1415"/>
            <text:p text:style-name="P1416"><draw:frame draw:style-name="fr3" draw:name="Image 564" text:anchor-type="as-char" svg:width="0.5866in" svg:height="0.0563in" draw:z-index="584"><draw:image xlink:href="Pictures/10000001000000700000000BC4323378.png" xlink:type="simple" xlink:show="embed" xlink:actuate="onLoad" draw:mime-type="image/png"/></draw:frame></text:p>
          </table:table-cell>
          <table:covered-table-cell/>
          <table:covered-table-cell/>
          <table:covered-table-cell/>
          <table:covered-table-cell/>
          <table:covered-table-cell/>
          <table:table-cell table:style-name="Table19.G2" office:value-type="string">
            <text:p text:style-name="P1417"/>
            <text:p text:style-name="P1418"><draw:frame draw:style-name="fr3" draw:name="Image 565" text:anchor-type="as-char" svg:width="0.4299in" svg:height="0.0689in" draw:z-index="585"><draw:image xlink:href="Pictures/10000001000000530000000D85AC1FDF.png" xlink:type="simple" xlink:show="embed" xlink:actuate="onLoad" draw:mime-type="image/png"/></draw:frame></text:p>
          </table:table-cell>
        </table:table-row>
        <table:table-row table:style-name="Table19.7">
          <table:table-cell table:style-name="Table19.A7" table:number-columns-spanned="7" office:value-type="string">
            <text:p text:style-name="P1399"/>
          </table:table-cell>
          <table:covered-table-cell/>
          <table:covered-table-cell/>
          <table:covered-table-cell/>
          <table:covered-table-cell/>
          <table:covered-table-cell/>
          <table:covered-table-cell/>
        </table:table-row>
        <table:table-row table:style-name="Table19.4">
          <table:table-cell table:style-name="Table19.C1" office:value-type="string">
            <text:p text:style-name="P1419"/>
            <text:p text:style-name="P1420"><draw:frame draw:style-name="fr3" draw:name="Image 566" text:anchor-type="as-char" svg:width="0.348in" svg:height="0.0681in" draw:z-index="586"><draw:image xlink:href="Pictures/10000001000000420000000D1394B268.png" xlink:type="simple" xlink:show="embed" xlink:actuate="onLoad" draw:mime-type="image/png"/></draw:frame></text:p>
          </table:table-cell>
          <table:table-cell table:style-name="Table19.C1" office:value-type="string">
            <text:p text:style-name="P1419"/>
            <text:p text:style-name="P1421"><draw:frame draw:style-name="fr3" draw:name="Image 567" text:anchor-type="as-char" svg:width="0.1764in" svg:height="0.0547in" draw:z-index="587"><draw:image xlink:href="Pictures/10000001000000210000000BD26A0D23.png" xlink:type="simple" xlink:show="embed" xlink:actuate="onLoad" draw:mime-type="image/png"/></draw:frame></text:p>
          </table:table-cell>
          <table:table-cell table:style-name="Table19.C1" table:number-columns-spanned="2" office:value-type="string">
            <text:p text:style-name="P1192"/>
            <text:p text:style-name="P1422"><draw:frame draw:style-name="fr3" draw:name="Image 568" text:anchor-type="as-char" svg:width="0.2272in" svg:height="0.0598in" draw:z-index="588"><draw:image xlink:href="Pictures/100000010000002B0000000C3DE87076.png" xlink:type="simple" xlink:show="embed" xlink:actuate="onLoad" draw:mime-type="image/png"/></draw:frame></text:p>
          </table:table-cell>
          <table:covered-table-cell/>
          <table:table-cell table:style-name="Table19.C1" office:value-type="string">
            <text:p text:style-name="P1423"/>
            <text:p text:style-name="P1424"><draw:frame draw:style-name="fr3" draw:name="Image 569" text:anchor-type="as-char" svg:width="0.2043in" svg:height="0.0543in" draw:z-index="589"><draw:image xlink:href="Pictures/10000001000000280000000A9889AC4C.png" xlink:type="simple" xlink:show="embed" xlink:actuate="onLoad" draw:mime-type="image/png"/></draw:frame></text:p>
          </table:table-cell>
          <table:table-cell table:style-name="Table19.C1" office:value-type="string">
            <text:p text:style-name="P1192"/>
            <text:p text:style-name="P1425"><draw:frame draw:style-name="fr3" draw:name="Image 570" text:anchor-type="as-char" svg:width="0.4709in" svg:height="0.0563in" draw:z-index="590"><draw:image xlink:href="Pictures/100000010000005A0000000BF2E6C836.png" xlink:type="simple" xlink:show="embed" xlink:actuate="onLoad" draw:mime-type="image/png"/></draw:frame></text:p>
          </table:table-cell>
          <table:table-cell table:style-name="Table19.C1" office:value-type="string">
            <text:p text:style-name="P1192"/>
            <text:p text:style-name="P1410"><draw:frame draw:style-name="fr3" draw:name="Image 571" text:anchor-type="as-char" svg:width="0.3701in" svg:height="0.0563in" draw:z-index="591"><draw:image xlink:href="Pictures/10000001000000470000000B847DB11A.png" xlink:type="simple" xlink:show="embed" xlink:actuate="onLoad" draw:mime-type="image/png"/></draw:frame></text:p>
          </table:table-cell>
        </table:table-row>
        <table:table-row table:style-name="Table19.9">
          <table:table-cell table:style-name="Table19.C1" office:value-type="string">
            <text:p text:style-name="P1426"/>
            <text:p text:style-name="P1427"><draw:frame draw:style-name="fr3" draw:name="Image 572" text:anchor-type="as-char" svg:width="0.9083in" svg:height="0.0563in" draw:z-index="592"><draw:image xlink:href="Pictures/10000001000000AD0000000A637ADC40.png" xlink:type="simple" xlink:show="embed" xlink:actuate="onLoad" draw:mime-type="image/png"/></draw:frame></text:p>
          </table:table-cell>
          <table:table-cell table:style-name="Table19.C1" office:value-type="string">
            <text:p text:style-name="P1428"/>
            <text:p text:style-name="P1429"><draw:frame draw:style-name="fr3" draw:name="Image 573" text:anchor-type="as-char" svg:width="0.1409in" svg:height="0.0543in" draw:z-index="593"><draw:image xlink:href="Pictures/100000010000001B0000000A2C889FD3.png" xlink:type="simple" xlink:show="embed" xlink:actuate="onLoad" draw:mime-type="image/png"/></draw:frame></text:p>
          </table:table-cell>
          <table:table-cell table:style-name="Table19.C1" table:number-columns-spanned="2" office:value-type="string">
            <text:p text:style-name="P1430"/>
            <text:p text:style-name="P1431"><draw:frame draw:style-name="fr3" draw:name="Image 574" text:anchor-type="as-char" svg:width="0.1165in" svg:height="0.052in" draw:z-index="594"><draw:image xlink:href="Pictures/10000001000000170000000AB938C440.png" xlink:type="simple" xlink:show="embed" xlink:actuate="onLoad" draw:mime-type="image/png"/></draw:frame></text:p>
          </table:table-cell>
          <table:covered-table-cell/>
          <table:table-cell table:style-name="Table19.C1" office:value-type="string">
            <text:p text:style-name="P1426"/>
            <text:p text:style-name="P1432"><draw:frame draw:style-name="fr3" draw:name="Image 575" text:anchor-type="as-char" svg:width="0.3362in" svg:height="0.0563in" draw:z-index="595"><draw:image xlink:href="Pictures/10000001000000400000000A774FFBF4.png" xlink:type="simple" xlink:show="embed" xlink:actuate="onLoad" draw:mime-type="image/png"/></draw:frame></text:p>
          </table:table-cell>
          <table:table-cell table:style-name="Table19.C1" office:value-type="string">
            <text:p text:style-name="P1433"/>
            <text:p text:style-name="P1402"><draw:frame draw:style-name="fr3" draw:name="Image 576" text:anchor-type="as-char" svg:width="0.25in" svg:height="0.0665in" draw:z-index="596"><draw:image xlink:href="Pictures/10000001000000300000000D4F9AC7CA.png" xlink:type="simple" xlink:show="embed" xlink:actuate="onLoad" draw:mime-type="image/png"/></draw:frame></text:p>
          </table:table-cell>
          <table:table-cell table:style-name="Table19.C1" office:value-type="string">
            <text:p text:style-name="P1434"/>
            <text:p text:style-name="P1404"><draw:frame draw:style-name="fr3" draw:name="Image 577" text:anchor-type="as-char" svg:width="0.3937in" svg:height="0.0661in" draw:z-index="597"><draw:image xlink:href="Pictures/100000010000004B0000000CA695D902.png" xlink:type="simple" xlink:show="embed" xlink:actuate="onLoad" draw:mime-type="image/png"/></draw:frame></text:p>
          </table:table-cell>
        </table:table-row>
        <table:table-row table:style-name="Table19.10">
          <table:table-cell table:style-name="Table19.G2" table:number-columns-spanned="6" office:value-type="string">
            <text:p text:style-name="P1405"/>
            <text:p text:style-name="P1435"><draw:frame draw:style-name="fr3" draw:name="Image 578" text:anchor-type="as-char" svg:width="0.5866in" svg:height="0.0563in" draw:z-index="598"><draw:image xlink:href="Pictures/10000001000000700000000A24078C4B.png" xlink:type="simple" xlink:show="embed" xlink:actuate="onLoad" draw:mime-type="image/png"/></draw:frame></text:p>
          </table:table-cell>
          <table:covered-table-cell/>
          <table:covered-table-cell/>
          <table:covered-table-cell/>
          <table:covered-table-cell/>
          <table:covered-table-cell/>
          <table:table-cell table:style-name="Table19.G2" office:value-type="string">
            <text:p text:style-name="P1407"/>
            <text:p text:style-name="P1408"><draw:frame draw:style-name="fr3" draw:name="Image 579" text:anchor-type="as-char" svg:width="0.3945in" svg:height="0.0701in" draw:z-index="599"><draw:image xlink:href="Pictures/100000010000004B0000000EADDE61CB.png" xlink:type="simple" xlink:show="embed" xlink:actuate="onLoad" draw:mime-type="image/png"/></draw:frame></text:p>
          </table:table-cell>
        </table:table-row>
        <table:table-row table:style-name="Table19.11">
          <table:table-cell table:style-name="Table19.A3" table:number-columns-spanned="7" office:value-type="string">
            <text:p text:style-name="P1405"/>
            <text:p text:style-name="P1436"><draw:frame draw:style-name="fr3" draw:name="Image 580" text:anchor-type="as-char" svg:width="1.2957in" svg:height="0.0563in" draw:z-index="600"><draw:image xlink:href="Pictures/10000001000000F70000000AF9191B45.png" xlink:type="simple" xlink:show="embed" xlink:actuate="onLoad" draw:mime-type="image/png"/></draw:frame></text:p>
          </table:table-cell>
          <table:covered-table-cell/>
          <table:covered-table-cell/>
          <table:covered-table-cell/>
          <table:covered-table-cell/>
          <table:covered-table-cell/>
          <table:covered-table-cell/>
        </table:table-row>
        <table:table-row table:style-name="Table19.12">
          <table:table-cell table:style-name="Table19.A1" office:value-type="string">
            <text:p text:style-name="P1399"/>
          </table:table-cell>
          <table:table-cell table:style-name="Table19.C1" office:value-type="string">
            <text:p text:style-name="P1192"/>
            <text:p text:style-name="P1437"><draw:frame draw:style-name="fr3" draw:name="Image 581" text:anchor-type="as-char" svg:width="0.1744in" svg:height="0.0543in" draw:z-index="601"><draw:image xlink:href="Pictures/10000001000000210000000A21084DF5.png" xlink:type="simple" xlink:show="embed" xlink:actuate="onLoad" draw:mime-type="image/png"/></draw:frame></text:p>
          </table:table-cell>
          <table:table-cell table:style-name="Table19.C1" table:number-columns-spanned="2" office:value-type="string">
            <text:p text:style-name="P1438"/>
            <text:p text:style-name="P1422"><draw:frame draw:style-name="fr3" draw:name="Image 582" text:anchor-type="as-char" svg:width="0.2272in" svg:height="0.0598in" draw:z-index="602"><draw:image xlink:href="Pictures/100000010000002B0000000C9B4DE396.png" xlink:type="simple" xlink:show="embed" xlink:actuate="onLoad" draw:mime-type="image/png"/></draw:frame></text:p>
          </table:table-cell>
          <table:covered-table-cell/>
          <table:table-cell table:style-name="Table19.C1" office:value-type="string">
            <text:p text:style-name="P1439"/>
            <text:p text:style-name="P1424"><draw:frame draw:style-name="fr3" draw:name="Image 583" text:anchor-type="as-char" svg:width="0.2043in" svg:height="0.0543in" draw:z-index="603"><draw:image xlink:href="Pictures/10000001000000280000000A1F01E1F7.png" xlink:type="simple" xlink:show="embed" xlink:actuate="onLoad" draw:mime-type="image/png"/></draw:frame></text:p>
          </table:table-cell>
          <table:table-cell table:style-name="Table19.C1" office:value-type="string">
            <text:p text:style-name="P1192"/>
            <text:p text:style-name="P1440"><draw:frame draw:style-name="fr3" draw:name="Image 584" text:anchor-type="as-char" svg:width="0.4646in" svg:height="0.0543in" draw:z-index="604"><draw:image xlink:href="Pictures/100000010000005A0000000A7620209C.png" xlink:type="simple" xlink:show="embed" xlink:actuate="onLoad" draw:mime-type="image/png"/></draw:frame></text:p>
          </table:table-cell>
          <table:table-cell table:style-name="Table19.C1" office:value-type="string">
            <text:p text:style-name="P1192"/>
            <text:p text:style-name="P1441"><draw:frame draw:style-name="fr3" draw:name="Image 585" text:anchor-type="as-char" svg:width="0.3654in" svg:height="0.0543in" draw:z-index="605"><draw:image xlink:href="Pictures/10000001000000470000000A1FDA3093.png" xlink:type="simple" xlink:show="embed" xlink:actuate="onLoad" draw:mime-type="image/png"/></draw:frame></text:p>
          </table:table-cell>
        </table:table-row>
        <table:table-row table:style-name="Table19.13">
          <table:table-cell table:style-name="Table19.A1" office:value-type="string">
            <text:p text:style-name="P1399"/>
          </table:table-cell>
          <table:table-cell table:style-name="Table19.C1" office:value-type="string">
            <text:p text:style-name="P1442"/>
            <text:p text:style-name="P1443"><draw:frame draw:style-name="fr3" draw:name="Image 586" text:anchor-type="as-char" svg:width="0.1429in" svg:height="0.0547in" draw:z-index="606"><draw:image xlink:href="Pictures/100000010000001B0000000B49724ABC.png" xlink:type="simple" xlink:show="embed" xlink:actuate="onLoad" draw:mime-type="image/png"/></draw:frame></text:p>
          </table:table-cell>
          <table:table-cell table:style-name="Table19.C1" table:number-columns-spanned="2" office:value-type="string">
            <text:p text:style-name="P1430"/>
            <text:p text:style-name="P1444"><draw:frame draw:style-name="fr3" draw:name="Image 587" text:anchor-type="as-char" svg:width="0.1118in" svg:height="0.052in" draw:z-index="607"><draw:image xlink:href="Pictures/10000001000000160000000A8C3F06D2.png" xlink:type="simple" xlink:show="embed" xlink:actuate="onLoad" draw:mime-type="image/png"/></draw:frame></text:p>
          </table:table-cell>
          <table:covered-table-cell/>
          <table:table-cell table:style-name="Table19.C1" office:value-type="string">
            <text:p text:style-name="P1445"/>
            <text:p text:style-name="P1446"><draw:frame draw:style-name="fr3" draw:name="Image 588" text:anchor-type="as-char" svg:width="0.322in" svg:height="0.0547in" draw:z-index="608"><draw:image xlink:href="Pictures/100000010000003D0000000BABD382D3.png" xlink:type="simple" xlink:show="embed" xlink:actuate="onLoad" draw:mime-type="image/png"/></draw:frame></text:p>
          </table:table-cell>
          <table:table-cell table:style-name="Table19.C1" office:value-type="string">
            <text:p text:style-name="P1433"/>
            <text:p text:style-name="P1402"><draw:frame draw:style-name="fr3" draw:name="Image 589" text:anchor-type="as-char" svg:width="0.25in" svg:height="0.0665in" draw:z-index="609"><draw:image xlink:href="Pictures/10000001000000300000000D8AFB3372.png" xlink:type="simple" xlink:show="embed" xlink:actuate="onLoad" draw:mime-type="image/png"/></draw:frame></text:p>
          </table:table-cell>
          <table:table-cell table:style-name="Table19.C1" office:value-type="string">
            <text:p text:style-name="P1434"/>
            <text:p text:style-name="P1447"><draw:frame draw:style-name="fr3" draw:name="Image 590" text:anchor-type="as-char" svg:width="0.3335in" svg:height="0.0665in" draw:z-index="610"><draw:image xlink:href="Pictures/10000001000000400000000DAFA63955.png" xlink:type="simple" xlink:show="embed" xlink:actuate="onLoad" draw:mime-type="image/png"/></draw:frame></text:p>
          </table:table-cell>
        </table:table-row>
        <table:table-row table:style-name="Table19.6">
          <table:table-cell table:style-name="Table19.A2" table:number-columns-spanned="6" office:value-type="string">
            <text:p text:style-name="P1415"/>
            <text:p text:style-name="P1406"><draw:frame draw:style-name="fr3" draw:name="Image 591" text:anchor-type="as-char" svg:width="0.5862in" svg:height="0.0563in" draw:z-index="611"><draw:image xlink:href="Pictures/10000001000000700000000BF9B600AA.png" xlink:type="simple" xlink:show="embed" xlink:actuate="onLoad" draw:mime-type="image/png"/></draw:frame></text:p>
          </table:table-cell>
          <table:covered-table-cell/>
          <table:covered-table-cell/>
          <table:covered-table-cell/>
          <table:covered-table-cell/>
          <table:covered-table-cell/>
          <table:table-cell table:style-name="Table19.G2" office:value-type="string">
            <text:p text:style-name="P1417"/>
            <text:p text:style-name="P1448"><draw:frame draw:style-name="fr3" draw:name="Image 592" text:anchor-type="as-char" svg:width="0.3335in" svg:height="0.0701in" draw:z-index="612"><draw:image xlink:href="Pictures/10000001000000400000000E8D89BDC9.png" xlink:type="simple" xlink:show="embed" xlink:actuate="onLoad" draw:mime-type="image/png"/></draw:frame></text:p>
          </table:table-cell>
        </table:table-row>
        <table:table-row table:style-name="Table19.7">
          <table:table-cell table:style-name="Table19.A7" table:number-columns-spanned="7" office:value-type="string">
            <text:p text:style-name="P1405"/>
            <text:p text:style-name="P1449"><draw:frame draw:style-name="fr3" draw:name="Image 593" text:anchor-type="as-char" svg:width="1.2937in" svg:height="0.0563in" draw:z-index="613"><draw:image xlink:href="Pictures/10000001000000F70000000BCD1AB6F3.png" xlink:type="simple" xlink:show="embed" xlink:actuate="onLoad" draw:mime-type="image/png"/></draw:frame></text:p>
          </table:table-cell>
          <table:covered-table-cell/>
          <table:covered-table-cell/>
          <table:covered-table-cell/>
          <table:covered-table-cell/>
          <table:covered-table-cell/>
          <table:covered-table-cell/>
        </table:table-row>
        <table:table-row table:style-name="Table19.4">
          <table:table-cell table:style-name="Table19.C1" office:value-type="string">
            <text:p text:style-name="P1419"/>
            <text:p text:style-name="P1420"><draw:frame draw:style-name="fr3" draw:name="Image 594" text:anchor-type="as-char" svg:width="0.348in" svg:height="0.0681in" draw:z-index="614"><draw:image xlink:href="Pictures/10000001000000420000000D94569A70.png" xlink:type="simple" xlink:show="embed" xlink:actuate="onLoad" draw:mime-type="image/png"/></draw:frame></text:p>
          </table:table-cell>
          <table:table-cell table:style-name="Table19.C1" office:value-type="string">
            <text:p text:style-name="P1419"/>
            <text:p text:style-name="P1437"><draw:frame draw:style-name="fr3" draw:name="Image 595" text:anchor-type="as-char" svg:width="0.1744in" svg:height="0.0543in" draw:z-index="615"><draw:image xlink:href="Pictures/10000001000000210000000A0BE607A9.png" xlink:type="simple" xlink:show="embed" xlink:actuate="onLoad" draw:mime-type="image/png"/></draw:frame></text:p>
          </table:table-cell>
          <table:table-cell table:style-name="Table19.C1" table:number-columns-spanned="2" office:value-type="string">
            <text:p text:style-name="P1192"/>
            <text:p text:style-name="P1450"><draw:frame draw:style-name="fr3" draw:name="Image 596" text:anchor-type="as-char" svg:width="0.2256in" svg:height="0.0598in" draw:z-index="616"><draw:image xlink:href="Pictures/100000010000002B0000000B8A33C759.png" xlink:type="simple" xlink:show="embed" xlink:actuate="onLoad" draw:mime-type="image/png"/></draw:frame></text:p>
          </table:table-cell>
          <table:covered-table-cell/>
          <table:table-cell table:style-name="Table19.C1" office:value-type="string">
            <text:p text:style-name="P1423"/>
            <text:p text:style-name="P1451"><draw:frame draw:style-name="fr3" draw:name="Image 597" text:anchor-type="as-char" svg:width="0.2071in" svg:height="0.0547in" draw:z-index="617"><draw:image xlink:href="Pictures/10000001000000280000000B7CAD6AE4.png" xlink:type="simple" xlink:show="embed" xlink:actuate="onLoad" draw:mime-type="image/png"/></draw:frame></text:p>
          </table:table-cell>
          <table:table-cell table:style-name="Table19.C1" office:value-type="string">
            <text:p text:style-name="P1419"/>
            <text:p text:style-name="P1440"><draw:frame draw:style-name="fr3" draw:name="Image 598" text:anchor-type="as-char" svg:width="0.4646in" svg:height="0.0543in" draw:z-index="618"><draw:image xlink:href="Pictures/100000010000005A0000000AC3BBA075.png" xlink:type="simple" xlink:show="embed" xlink:actuate="onLoad" draw:mime-type="image/png"/></draw:frame></text:p>
          </table:table-cell>
          <table:table-cell table:style-name="Table19.C1" office:value-type="string">
            <text:p text:style-name="P1419"/>
            <text:p text:style-name="P1441"><draw:frame draw:style-name="fr3" draw:name="Image 599" text:anchor-type="as-char" svg:width="0.3654in" svg:height="0.0543in" draw:z-index="619"><draw:image xlink:href="Pictures/10000001000000470000000A436A3135.png" xlink:type="simple" xlink:show="embed" xlink:actuate="onLoad" draw:mime-type="image/png"/></draw:frame></text:p>
          </table:table-cell>
        </table:table-row>
        <table:table-row table:style-name="Table19.9">
          <table:table-cell table:style-name="Table19.C1" office:value-type="string">
            <text:p text:style-name="P1426"/>
            <text:p text:style-name="P1452"><draw:frame draw:style-name="fr3" draw:name="Image 600" text:anchor-type="as-char" svg:width="0.6917in" svg:height="0.0563in" draw:z-index="620"><draw:image xlink:href="Pictures/10000001000000840000000BFA1EF00F.png" xlink:type="simple" xlink:show="embed" xlink:actuate="onLoad" draw:mime-type="image/png"/></draw:frame></text:p>
          </table:table-cell>
          <table:table-cell table:style-name="Table19.C1" office:value-type="string">
            <text:p text:style-name="P1442"/>
            <text:p text:style-name="P1429"><draw:frame draw:style-name="fr3" draw:name="Image 601" text:anchor-type="as-char" svg:width="0.1409in" svg:height="0.0543in" draw:z-index="621"><draw:image xlink:href="Pictures/100000010000001B0000000AC25CC54D.png" xlink:type="simple" xlink:show="embed" xlink:actuate="onLoad" draw:mime-type="image/png"/></draw:frame></text:p>
          </table:table-cell>
          <table:table-cell table:style-name="Table19.C1" table:number-columns-spanned="2" office:value-type="string">
            <text:p text:style-name="P1430"/>
            <text:p text:style-name="P1444"><draw:frame draw:style-name="fr3" draw:name="Image 602" text:anchor-type="as-char" svg:width="0.1118in" svg:height="0.052in" draw:z-index="622"><draw:image xlink:href="Pictures/10000001000000160000000AF8566D59.png" xlink:type="simple" xlink:show="embed" xlink:actuate="onLoad" draw:mime-type="image/png"/></draw:frame></text:p>
          </table:table-cell>
          <table:covered-table-cell/>
          <table:table-cell table:style-name="Table19.C1" office:value-type="string">
            <text:p text:style-name="P1445"/>
            <text:p text:style-name="P1446"><draw:frame draw:style-name="fr3" draw:name="Image 603" text:anchor-type="as-char" svg:width="0.322in" svg:height="0.0547in" draw:z-index="623"><draw:image xlink:href="Pictures/100000010000003D0000000B55454D89.png" xlink:type="simple" xlink:show="embed" xlink:actuate="onLoad" draw:mime-type="image/png"/></draw:frame></text:p>
          </table:table-cell>
          <table:table-cell table:style-name="Table19.C1" office:value-type="string">
            <text:p text:style-name="P1433"/>
            <text:p text:style-name="P1402"><draw:frame draw:style-name="fr3" draw:name="Image 604" text:anchor-type="as-char" svg:width="0.2492in" svg:height="0.0661in" draw:z-index="624"><draw:image xlink:href="Pictures/10000001000000300000000CA42D642D.png" xlink:type="simple" xlink:show="embed" xlink:actuate="onLoad" draw:mime-type="image/png"/></draw:frame></text:p>
          </table:table-cell>
          <table:table-cell table:style-name="Table19.C1" office:value-type="string">
            <text:p text:style-name="P1453"/>
            <text:p text:style-name="P1447"><draw:frame draw:style-name="fr3" draw:name="Image 605" text:anchor-type="as-char" svg:width="0.3335in" svg:height="0.0665in" draw:z-index="625"><draw:image xlink:href="Pictures/10000001000000400000000DB6311FE7.png" xlink:type="simple" xlink:show="embed" xlink:actuate="onLoad" draw:mime-type="image/png"/></draw:frame></text:p>
          </table:table-cell>
        </table:table-row>
        <table:table-row table:style-name="Table19.10">
          <table:table-cell table:style-name="Table19.G2" table:number-columns-spanned="6" office:value-type="string">
            <text:p text:style-name="P1405"/>
            <text:p text:style-name="P1454"><draw:frame draw:style-name="fr3" draw:name="Image 606" text:anchor-type="as-char" svg:width="0.5862in" svg:height="0.0563in" draw:z-index="626"><draw:image xlink:href="Pictures/10000001000000700000000BAC25B3B8.png" xlink:type="simple" xlink:show="embed" xlink:actuate="onLoad" draw:mime-type="image/png"/></draw:frame></text:p>
          </table:table-cell>
          <table:covered-table-cell/>
          <table:covered-table-cell/>
          <table:covered-table-cell/>
          <table:covered-table-cell/>
          <table:covered-table-cell/>
          <table:table-cell table:style-name="Table19.G2" office:value-type="string">
            <text:p text:style-name="P1407"/>
            <text:p text:style-name="P1455"><draw:frame draw:style-name="fr3" draw:name="Image 607" text:anchor-type="as-char" svg:width="0.3291in" svg:height="0.0689in" draw:z-index="627"><draw:image xlink:href="Pictures/10000001000000400000000D635ACF01.png" xlink:type="simple" xlink:show="embed" xlink:actuate="onLoad" draw:mime-type="image/png"/></draw:frame></text:p>
          </table:table-cell>
        </table:table-row>
        <table:table-row table:style-name="Table19.19">
          <table:table-cell table:style-name="Table19.A3" table:number-columns-spanned="7" office:value-type="string">
            <text:p text:style-name="P1399"/>
          </table:table-cell>
          <table:covered-table-cell/>
          <table:covered-table-cell/>
          <table:covered-table-cell/>
          <table:covered-table-cell/>
          <table:covered-table-cell/>
          <table:covered-table-cell/>
        </table:table-row>
        <table:table-row table:style-name="Table19.12">
          <table:table-cell table:style-name="Table19.A1" office:value-type="string">
            <text:p text:style-name="P1399"/>
          </table:table-cell>
          <table:table-cell table:style-name="Table19.C1" office:value-type="string">
            <text:p text:style-name="P1192"/>
            <text:p text:style-name="P1421"><draw:frame draw:style-name="fr3" draw:name="Image 608" text:anchor-type="as-char" svg:width="0.1764in" svg:height="0.0547in" draw:z-index="628"><draw:image xlink:href="Pictures/10000001000000210000000B781AFB0C.png" xlink:type="simple" xlink:show="embed" xlink:actuate="onLoad" draw:mime-type="image/png"/></draw:frame></text:p>
          </table:table-cell>
          <table:table-cell table:style-name="Table19.C1" table:number-columns-spanned="2" office:value-type="string">
            <text:p text:style-name="P1438"/>
            <text:p text:style-name="P1450"><draw:frame draw:style-name="fr3" draw:name="Image 609" text:anchor-type="as-char" svg:width="0.2256in" svg:height="0.0598in" draw:z-index="629"><draw:image xlink:href="Pictures/100000010000002B0000000B75065448.png" xlink:type="simple" xlink:show="embed" xlink:actuate="onLoad" draw:mime-type="image/png"/></draw:frame></text:p>
          </table:table-cell>
          <table:covered-table-cell/>
          <table:table-cell table:style-name="Table19.C1" office:value-type="string">
            <text:p text:style-name="P1439"/>
            <text:p text:style-name="P1424"><draw:frame draw:style-name="fr3" draw:name="Image 610" text:anchor-type="as-char" svg:width="0.2043in" svg:height="0.0543in" draw:z-index="630"><draw:image xlink:href="Pictures/10000001000000280000000A05488329.png" xlink:type="simple" xlink:show="embed" xlink:actuate="onLoad" draw:mime-type="image/png"/></draw:frame></text:p>
          </table:table-cell>
          <table:table-cell table:style-name="Table19.C1" office:value-type="string">
            <text:p text:style-name="P1192"/>
            <text:p text:style-name="P1456"><draw:frame draw:style-name="fr3" draw:name="Image 611" text:anchor-type="as-char" svg:width="0.4728in" svg:height="0.0547in" draw:z-index="631"><draw:image xlink:href="Pictures/100000010000005A0000000BC06D4BD7.png" xlink:type="simple" xlink:show="embed" xlink:actuate="onLoad" draw:mime-type="image/png"/></draw:frame></text:p>
          </table:table-cell>
          <table:table-cell table:style-name="Table19.C1" office:value-type="string">
            <text:p text:style-name="P1192"/>
            <text:p text:style-name="P1457"><draw:frame draw:style-name="fr3" draw:name="Image 612" text:anchor-type="as-char" svg:width="0.3709in" svg:height="0.0547in" draw:z-index="632"><draw:image xlink:href="Pictures/10000001000000470000000B61B4F32F.png" xlink:type="simple" xlink:show="embed" xlink:actuate="onLoad" draw:mime-type="image/png"/></draw:frame></text:p>
          </table:table-cell>
        </table:table-row>
        <table:table-row table:style-name="Table19.9">
          <table:table-cell table:style-name="Table19.A1" office:value-type="string">
            <text:p text:style-name="P1399"/>
          </table:table-cell>
          <table:table-cell table:style-name="Table19.C1" office:value-type="string">
            <text:p text:style-name="P1399"/>
          </table:table-cell>
          <table:table-cell table:style-name="Table19.C1" table:number-columns-spanned="2" office:value-type="string">
            <text:p text:style-name="P1399"/>
          </table:table-cell>
          <table:covered-table-cell/>
          <table:table-cell table:style-name="Table19.C1" office:value-type="string">
            <text:p text:style-name="P1399"/>
          </table:table-cell>
          <table:table-cell table:style-name="Table19.C1" office:value-type="string">
            <text:p text:style-name="P1433"/>
            <text:p text:style-name="P1458"><draw:frame draw:style-name="fr3" draw:name="Image 613" text:anchor-type="as-char" svg:width="0.25in" svg:height="0.0665in" draw:z-index="633"><draw:image xlink:href="Pictures/10000001000000300000000DB6E61D15.png" xlink:type="simple" xlink:show="embed" xlink:actuate="onLoad" draw:mime-type="image/png"/></draw:frame></text:p>
          </table:table-cell>
          <table:table-cell table:style-name="Table19.C1" office:value-type="string">
            <text:p text:style-name="P1453"/>
            <text:p text:style-name="P1459"><draw:frame draw:style-name="fr3" draw:name="Image 614" text:anchor-type="as-char" svg:width="0.2902in" svg:height="0.0661in" draw:z-index="634"><draw:image xlink:href="Pictures/10000001000000370000000CD0F43112.png" xlink:type="simple" xlink:show="embed" xlink:actuate="onLoad" draw:mime-type="image/png"/></draw:frame></text:p>
          </table:table-cell>
        </table:table-row>
        <table:table-row table:style-name="Table19.6">
          <table:table-cell table:style-name="Table19.A2" table:number-columns-spanned="6" office:value-type="string">
            <text:p text:style-name="P1405"/>
            <text:p text:style-name="P1460"><draw:frame draw:style-name="fr3" draw:name="Image 615" text:anchor-type="as-char" svg:width="0.5866in" svg:height="0.0563in" draw:z-index="635"><draw:image xlink:href="Pictures/10000001000000700000000AF0C1CCE7.png" xlink:type="simple" xlink:show="embed" xlink:actuate="onLoad" draw:mime-type="image/png"/></draw:frame></text:p>
          </table:table-cell>
          <table:covered-table-cell/>
          <table:covered-table-cell/>
          <table:covered-table-cell/>
          <table:covered-table-cell/>
          <table:covered-table-cell/>
          <table:table-cell table:style-name="Table19.G2" office:value-type="string">
            <text:p text:style-name="P1407"/>
            <text:p text:style-name="P1461"><draw:frame draw:style-name="fr3" draw:name="Image 616" text:anchor-type="as-char" svg:width="0.2874in" svg:height="0.0689in" draw:z-index="636"><draw:image xlink:href="Pictures/10000001000000380000000DFAB5D504.png" xlink:type="simple" xlink:show="embed" xlink:actuate="onLoad" draw:mime-type="image/png"/></draw:frame></text:p>
          </table:table-cell>
        </table:table-row>
        <table:table-row table:style-name="Table19.7">
          <table:table-cell table:style-name="Table19.A7" table:number-columns-spanned="7" office:value-type="string">
            <text:p text:style-name="P1399"/>
          </table:table-cell>
          <table:covered-table-cell/>
          <table:covered-table-cell/>
          <table:covered-table-cell/>
          <table:covered-table-cell/>
          <table:covered-table-cell/>
          <table:covered-table-cell/>
        </table:table-row>
      </table:table>
      <text:p text:style-name="P1462"><draw:frame draw:style-name="fr9" draw:name="Image 618" text:anchor-type="char" svg:x="1.6299in" svg:y="0.1492in" svg:width="0.3902in" svg:height="0.3902in" draw:z-index="26"><draw:image xlink:href="Pictures/100000010000004B0000004B0476608B.png" xlink:type="simple" xlink:show="embed" xlink:actuate="onLoad" draw:mime-type="image/png"/></draw:frame><draw:frame draw:style-name="fr9" draw:name="Image 619" text:anchor-type="char" svg:x="2.1736in" svg:y="0.1602in" svg:width="3.5016in" svg:height="0.25in" draw:z-index="27"><draw:image xlink:href="Pictures/100000010000029E0000003255B87055.png" xlink:type="simple" xlink:show="embed" xlink:actuate="onLoad" draw:mime-type="image/png"/></draw:frame><draw:frame draw:style-name="fr9" draw:name="Image 620" text:anchor-type="char" svg:x="5.8228in" svg:y="0.1598in" svg:width="0.2764in" svg:height="0.3752in" draw:z-index="28"><draw:image xlink:href="Pictures/100000000000003B0000005004C75678.jpg" xlink:type="simple" xlink:show="embed" xlink:actuate="onLoad" draw:mime-type="image/jpeg"/></draw:frame><draw:frame draw:style-name="fr4" draw:name="Image137" text:anchor-type="char" svg:x="1.5661in" svg:y="0.0835in" svg:width="4.6028in" svg:height="0.0161in" draw:z-index="50"><draw:image xlink:href="Pictures/10000001000001FA0000000109E31F68.png" xlink:type="simple" xlink:show="embed" xlink:actuate="onLoad" draw:mime-type="image/png"/></draw:frame></text:p>
      <text:p text:style-name="P1463"/>
      <text:p text:style-name="P1464"/>
      <text:p text:style-name="P1464"/>
      <text:p text:style-name="P1464"/>
      <text:p text:style-name="P1464"/>
      <text:p text:style-name="P1464"/>
      <text:p text:style-name="P1464"/>
      <text:p text:style-name="P1464"/>
      <text:p text:style-name="P1464"/>
      <text:p text:style-name="P1465"/>
      <text:p text:style-name="P614"><draw:frame draw:style-name="fr10" draw:name="Image 621" text:anchor-type="char" svg:x="3.7902in" svg:y="-0.2945in" svg:width="0.6866in" svg:height="0.6189in" draw:z-index="21"><draw:image xlink:href="Pictures/10000001000000840000007752069C51.png" xlink:type="simple" xlink:show="embed" xlink:actuate="onLoad" draw:mime-type="image/png"/></draw:frame><text:span text:style-name="T513">D.O.</text:span><text:span text:style-name="T514"> </text:span><text:span text:style-name="T513">PREFEITURA</text:span><text:span text:style-name="T515"> </text:span><text:span text:style-name="T513">MUNICIPAL</text:span><text:span text:style-name="T516"> </text:span><text:span text:style-name="T513">DE</text:span><text:span text:style-name="T517"> </text:span><text:span text:style-name="T518">CACHOEIRO</text:span><text:span text:style-name="T513"><text:tab/></text:span><text:span text:style-name="T519">43</text:span></text:p>
      <text:p text:style-name="P1466"><draw:frame draw:style-name="fr1" draw:name="Image132" text:anchor-type="char" svg:x="1.2602in" svg:y="2.9339in" svg:width="3.3008in" svg:height="1.1528in" draw:z-index="44"><draw:image xlink:href="Pictures/100000010000016B0000007EEDB5CE30.png" xlink:type="simple" xlink:show="embed" xlink:actuate="onLoad" draw:mime-type="image/png"/></draw:frame><draw:frame draw:style-name="fr1" draw:name="Image133" text:anchor-type="char" svg:x="1.2602in" svg:y="5.0311in" svg:width="3.3181in" svg:height="2.2008in" draw:z-index="45"><draw:image xlink:href="Pictures/100000010000016C000000F2DFB82791.png" xlink:type="simple" xlink:show="embed" xlink:actuate="onLoad" draw:mime-type="image/png"/></draw:frame><draw:frame draw:style-name="fr1" draw:name="Image134" text:anchor-type="char" svg:x="1.2902in" svg:y="8.1772in" svg:width="3.2283in" svg:height="1.2854in" draw:z-index="46"><draw:image xlink:href="Pictures/10000001000001630000008DE2D09025.png" xlink:type="simple" xlink:show="embed" xlink:actuate="onLoad" draw:mime-type="image/png"/></draw:frame></text:p>
      <text:p text:style-name="P1467"/>
      <table:table table:name="Table20" table:style-name="Table20">
        <table:table-column table:style-name="Table20.A"/>
        <table:table-column table:style-name="Table20.B"/>
        <table:table-column table:style-name="Table20.C"/>
        <table:table-column table:style-name="Table20.D"/>
        <table:table-column table:style-name="Table20.E"/>
        <table:table-column table:style-name="Table20.F"/>
        <table:table-row table:style-name="Table20.1">
          <table:table-cell table:style-name="Table20.A1" table:number-columns-spanned="6" office:value-type="string">
            <text:p text:style-name="P1468"/>
            <text:p text:style-name="P1469"><draw:frame draw:style-name="fr3" draw:name="Image 661" text:anchor-type="as-char" svg:width="1.2937in" svg:height="0.0563in" draw:z-index="637"><draw:image xlink:href="Pictures/10000001000000F70000000B096888F5.png" xlink:type="simple" xlink:show="embed" xlink:actuate="onLoad" draw:mime-type="image/png"/></draw:frame></text:p>
          </table:table-cell>
          <table:covered-table-cell/>
          <table:covered-table-cell/>
          <table:covered-table-cell/>
          <table:covered-table-cell/>
          <table:covered-table-cell/>
        </table:table-row>
        <table:table-row table:style-name="Table20.2">
          <table:table-cell table:style-name="Table20.A1" office:value-type="string">
            <text:p text:style-name="P1470"/>
            <text:p text:style-name="P1420"><draw:frame draw:style-name="fr3" draw:name="Image 662" text:anchor-type="as-char" svg:width="0.3472in" svg:height="0.0681in" draw:z-index="638"><draw:image xlink:href="Pictures/10000001000000430000000DEC52A7D2.png" xlink:type="simple" xlink:show="embed" xlink:actuate="onLoad" draw:mime-type="image/png"/></draw:frame></text:p>
          </table:table-cell>
          <table:table-cell table:style-name="Table20.A1" office:value-type="string">
            <text:p text:style-name="P1470"/>
            <text:p text:style-name="P1471"><draw:frame draw:style-name="fr3" draw:name="Image 663" text:anchor-type="as-char" svg:width="0.1764in" svg:height="0.0547in" draw:z-index="639"><draw:image xlink:href="Pictures/10000001000000210000000BD7441046.png" xlink:type="simple" xlink:show="embed" xlink:actuate="onLoad" draw:mime-type="image/png"/></draw:frame></text:p>
          </table:table-cell>
          <table:table-cell table:style-name="Table20.A1" office:value-type="string">
            <text:p text:style-name="P1472"/>
            <text:p text:style-name="P1473"><draw:frame draw:style-name="fr3" draw:name="Image 664" text:anchor-type="as-char" svg:width="0.2272in" svg:height="0.0598in" draw:z-index="640"><draw:image xlink:href="Pictures/100000010000002C0000000CFB7F87AA.png" xlink:type="simple" xlink:show="embed" xlink:actuate="onLoad" draw:mime-type="image/png"/></draw:frame></text:p>
          </table:table-cell>
          <table:table-cell table:style-name="Table20.A1" office:value-type="string">
            <text:p text:style-name="P1474"/>
            <text:p text:style-name="P1475"><draw:frame draw:style-name="fr3" draw:name="Image 665" text:anchor-type="as-char" svg:width="0.2055in" svg:height="0.0543in" draw:z-index="641"><draw:image xlink:href="Pictures/10000001000000270000000AACC5F68E.png" xlink:type="simple" xlink:show="embed" xlink:actuate="onLoad" draw:mime-type="image/png"/></draw:frame></text:p>
          </table:table-cell>
          <table:table-cell table:style-name="Table20.A1" office:value-type="string">
            <text:p text:style-name="P1470"/>
            <text:p text:style-name="P1476"><draw:frame draw:style-name="fr3" draw:name="Image 666" text:anchor-type="as-char" svg:width="0.4728in" svg:height="0.0547in" draw:z-index="642"><draw:image xlink:href="Pictures/100000010000005A0000000B99C4B9D7.png" xlink:type="simple" xlink:show="embed" xlink:actuate="onLoad" draw:mime-type="image/png"/></draw:frame></text:p>
          </table:table-cell>
          <table:table-cell table:style-name="Table20.A1" office:value-type="string">
            <text:p text:style-name="P1470"/>
            <text:p text:style-name="P1477"><draw:frame draw:style-name="fr3" draw:name="Image 667" text:anchor-type="as-char" svg:width="0.3709in" svg:height="0.0547in" draw:z-index="643"><draw:image xlink:href="Pictures/10000001000000470000000BE3F7853E.png" xlink:type="simple" xlink:show="embed" xlink:actuate="onLoad" draw:mime-type="image/png"/></draw:frame></text:p>
          </table:table-cell>
        </table:table-row>
        <table:table-row table:style-name="Table20.3">
          <table:table-cell table:style-name="Table20.A1" office:value-type="string">
            <text:p text:style-name="P1478"/>
            <text:p text:style-name="P1479"><draw:frame draw:style-name="fr3" draw:name="Image 668" text:anchor-type="as-char" svg:width="0.9346in" svg:height="0.0689in" draw:z-index="644"><draw:image xlink:href="Pictures/10000001000000B20000000D3E602E72.png" xlink:type="simple" xlink:show="embed" xlink:actuate="onLoad" draw:mime-type="image/png"/></draw:frame></text:p>
          </table:table-cell>
          <table:table-cell table:style-name="Table20.A1" office:value-type="string">
            <text:p text:style-name="P1478"/>
            <text:p text:style-name="P1443"><draw:frame draw:style-name="fr3" draw:name="Image 669" text:anchor-type="as-char" svg:width="0.1429in" svg:height="0.0547in" draw:z-index="645"><draw:image xlink:href="Pictures/100000010000001B0000000B8F49C2ED.png" xlink:type="simple" xlink:show="embed" xlink:actuate="onLoad" draw:mime-type="image/png"/></draw:frame></text:p>
          </table:table-cell>
          <table:table-cell table:style-name="Table20.A1" office:value-type="string">
            <text:p text:style-name="P1480"/>
            <text:p text:style-name="P1481"><draw:frame draw:style-name="fr3" draw:name="Image 670" text:anchor-type="as-char" svg:width="0.1161in" svg:height="0.052in" draw:z-index="646"><draw:image xlink:href="Pictures/10000001000000160000000A2D1E7779.png" xlink:type="simple" xlink:show="embed" xlink:actuate="onLoad" draw:mime-type="image/png"/></draw:frame></text:p>
          </table:table-cell>
          <table:table-cell table:style-name="Table20.A1" office:value-type="string">
            <text:p text:style-name="P1482"/>
            <text:p text:style-name="P1483"><draw:frame draw:style-name="fr3" draw:name="Image 671" text:anchor-type="as-char" svg:width="0.3201in" svg:height="0.0563in" draw:z-index="647"><draw:image xlink:href="Pictures/100000010000003D0000000B102161CC.png" xlink:type="simple" xlink:show="embed" xlink:actuate="onLoad" draw:mime-type="image/png"/></draw:frame></text:p>
          </table:table-cell>
          <table:table-cell table:style-name="Table20.A1" office:value-type="string">
            <text:p text:style-name="P1484"/>
            <text:p text:style-name="P1485"><draw:frame draw:style-name="fr3" draw:name="Image 672" text:anchor-type="as-char" svg:width="0.2484in" svg:height="0.0665in" draw:z-index="648"><draw:image xlink:href="Pictures/100000010000002F0000000D52FC4AB8.png" xlink:type="simple" xlink:show="embed" xlink:actuate="onLoad" draw:mime-type="image/png"/></draw:frame></text:p>
          </table:table-cell>
          <table:table-cell table:style-name="Table20.A1" office:value-type="string">
            <text:p text:style-name="P1486"/>
            <text:p text:style-name="P1487"><draw:frame draw:style-name="fr3" draw:name="Image 673" text:anchor-type="as-char" svg:width="0.3335in" svg:height="0.0665in" draw:z-index="649"><draw:image xlink:href="Pictures/10000001000000400000000D5C9CF6E5.png" xlink:type="simple" xlink:show="embed" xlink:actuate="onLoad" draw:mime-type="image/png"/></draw:frame></text:p>
          </table:table-cell>
        </table:table-row>
        <table:table-row table:style-name="Table20.4">
          <table:table-cell table:style-name="Table20.A1" table:number-columns-spanned="5" office:value-type="string">
            <text:p text:style-name="P1488"/>
            <text:p text:style-name="P1489"><draw:frame draw:style-name="fr3" draw:name="Image 674" text:anchor-type="as-char" svg:width="0.5866in" svg:height="0.0563in" draw:z-index="650"><draw:image xlink:href="Pictures/100000010000006F0000000A82EB9E9D.png" xlink:type="simple" xlink:show="embed" xlink:actuate="onLoad" draw:mime-type="image/png"/></draw:frame></text:p>
          </table:table-cell>
          <table:covered-table-cell/>
          <table:covered-table-cell/>
          <table:covered-table-cell/>
          <table:covered-table-cell/>
          <table:table-cell table:style-name="Table20.A1" office:value-type="string">
            <text:p text:style-name="P1490"/>
            <text:p text:style-name="P1491"><draw:frame draw:style-name="fr3" draw:name="Image 675" text:anchor-type="as-char" svg:width="0.3335in" svg:height="0.0701in" draw:z-index="651"><draw:image xlink:href="Pictures/10000001000000400000000EF09C5A49.png" xlink:type="simple" xlink:show="embed" xlink:actuate="onLoad" draw:mime-type="image/png"/></draw:frame></text:p>
          </table:table-cell>
        </table:table-row>
      </table:table>
      <text:p text:style-name="P1492"/>
      <table:table table:name="Table21" table:style-name="Table21">
        <table:table-column table:style-name="Table21.A"/>
        <table:table-column table:style-name="Table21.B"/>
        <table:table-column table:style-name="Table21.C"/>
        <table:table-column table:style-name="Table21.D"/>
        <table:table-column table:style-name="Table21.E"/>
        <table:table-column table:style-name="Table21.F"/>
        <table:table-row table:style-name="Table21.1">
          <table:table-cell table:style-name="Table21.A1" table:number-columns-spanned="6" office:value-type="string">
            <text:p text:style-name="P1399"/>
          </table:table-cell>
          <table:covered-table-cell/>
          <table:covered-table-cell/>
          <table:covered-table-cell/>
          <table:covered-table-cell/>
          <table:covered-table-cell/>
        </table:table-row>
        <table:table-row table:style-name="Table21.2">
          <table:table-cell table:style-name="Table21.A1" office:value-type="string">
            <text:p text:style-name="P1399"/>
          </table:table-cell>
          <table:table-cell table:style-name="Table21.B2" office:value-type="string">
            <text:p text:style-name="P1399"/>
          </table:table-cell>
          <table:table-cell table:style-name="Table21.B2" office:value-type="string">
            <text:p text:style-name="P1399"/>
          </table:table-cell>
          <table:table-cell table:style-name="Table21.B2" office:value-type="string">
            <text:p text:style-name="P1399"/>
          </table:table-cell>
          <table:table-cell table:style-name="Table21.B2" office:value-type="string">
            <text:p text:style-name="P1470"/>
            <text:p text:style-name="P1493"><draw:frame draw:style-name="fr3" draw:name="Image 676" text:anchor-type="as-char" svg:width="0.4661in" svg:height="0.0543in" draw:z-index="652"><draw:image xlink:href="Pictures/100000010000005B0000000AF400E917.png" xlink:type="simple" xlink:show="embed" xlink:actuate="onLoad" draw:mime-type="image/png"/></draw:frame></text:p>
          </table:table-cell>
          <table:table-cell table:style-name="Table21.B2" office:value-type="string">
            <text:p text:style-name="P1470"/>
            <text:p text:style-name="P1494"><draw:frame draw:style-name="fr3" draw:name="Image 677" text:anchor-type="as-char" svg:width="0.3654in" svg:height="0.0543in" draw:z-index="653"><draw:image xlink:href="Pictures/10000001000000470000000A1E4EFBE3.png" xlink:type="simple" xlink:show="embed" xlink:actuate="onLoad" draw:mime-type="image/png"/></draw:frame></text:p>
          </table:table-cell>
        </table:table-row>
        <table:table-row table:style-name="Table21.3">
          <table:table-cell table:style-name="Table21.A1" office:value-type="string">
            <text:p text:style-name="P1399"/>
          </table:table-cell>
          <table:table-cell table:style-name="Table21.B2" office:value-type="string">
            <text:p text:style-name="P1399"/>
          </table:table-cell>
          <table:table-cell table:style-name="Table21.B2" office:value-type="string">
            <text:p text:style-name="P1399"/>
          </table:table-cell>
          <table:table-cell table:style-name="Table21.B2" office:value-type="string">
            <text:p text:style-name="P1399"/>
          </table:table-cell>
          <table:table-cell table:style-name="Table21.B2" office:value-type="string">
            <text:p text:style-name="P1484"/>
            <text:p text:style-name="P1495"><draw:frame draw:style-name="fr3" draw:name="Image 678" text:anchor-type="as-char" svg:width="0.25in" svg:height="0.0665in" draw:z-index="654"><draw:image xlink:href="Pictures/10000001000000300000000D742F350B.png" xlink:type="simple" xlink:show="embed" xlink:actuate="onLoad" draw:mime-type="image/png"/></draw:frame></text:p>
          </table:table-cell>
          <table:table-cell table:style-name="Table21.B2" office:value-type="string">
            <text:p text:style-name="P1486"/>
            <text:p text:style-name="P1496"><draw:frame draw:style-name="fr3" draw:name="Image 679" text:anchor-type="as-char" svg:width="0.3319in" svg:height="0.0665in" draw:z-index="655"><draw:image xlink:href="Pictures/100000010000003F0000000D02EB9A75.png" xlink:type="simple" xlink:show="embed" xlink:actuate="onLoad" draw:mime-type="image/png"/></draw:frame></text:p>
          </table:table-cell>
        </table:table-row>
        <table:table-row table:style-name="Table21.4">
          <table:table-cell table:style-name="Table21.A4" table:number-columns-spanned="5" office:value-type="string">
            <text:p text:style-name="P1468"/>
            <text:p text:style-name="P1497"><draw:frame draw:style-name="fr3" draw:name="Image 680" text:anchor-type="as-char" svg:width="0.5862in" svg:height="0.0563in" draw:z-index="656"><draw:image xlink:href="Pictures/10000001000000700000000B65BEA61A.png" xlink:type="simple" xlink:show="embed" xlink:actuate="onLoad" draw:mime-type="image/png"/></draw:frame></text:p>
          </table:table-cell>
          <table:covered-table-cell/>
          <table:covered-table-cell/>
          <table:covered-table-cell/>
          <table:covered-table-cell/>
          <table:table-cell table:style-name="Table21.F4" office:value-type="string">
            <text:p text:style-name="P1498"/>
            <text:p text:style-name="P1499"><draw:frame draw:style-name="fr3" draw:name="Image 681" text:anchor-type="as-char" svg:width="0.3319in" svg:height="0.0701in" draw:z-index="657"><draw:image xlink:href="Pictures/100000010000003F0000000ECB7470CD.png" xlink:type="simple" xlink:show="embed" xlink:actuate="onLoad" draw:mime-type="image/png"/></draw:frame></text:p>
          </table:table-cell>
        </table:table-row>
        <table:table-row table:style-name="Table21.5">
          <table:table-cell table:style-name="Table21.A5" table:number-columns-spanned="6" office:value-type="string">
            <text:p text:style-name="P1399"/>
          </table:table-cell>
          <table:covered-table-cell/>
          <table:covered-table-cell/>
          <table:covered-table-cell/>
          <table:covered-table-cell/>
          <table:covered-table-cell/>
        </table:table-row>
        <table:table-row table:style-name="Table21.2">
          <table:table-cell table:style-name="Table21.B2" office:value-type="string">
            <text:p text:style-name="P1470"/>
            <text:p text:style-name="P1420"><draw:frame draw:style-name="fr3" draw:name="Image 682" text:anchor-type="as-char" svg:width="0.348in" svg:height="0.0681in" draw:z-index="658"><draw:image xlink:href="Pictures/10000001000000420000000DA1693AF2.png" xlink:type="simple" xlink:show="embed" xlink:actuate="onLoad" draw:mime-type="image/png"/></draw:frame></text:p>
          </table:table-cell>
          <table:table-cell table:style-name="Table21.B2" office:value-type="string">
            <text:p text:style-name="P1470"/>
            <text:p text:style-name="P1437"><draw:frame draw:style-name="fr3" draw:name="Image 683" text:anchor-type="as-char" svg:width="0.1744in" svg:height="0.0543in" draw:z-index="659"><draw:image xlink:href="Pictures/10000001000000210000000A071E7C90.png" xlink:type="simple" xlink:show="embed" xlink:actuate="onLoad" draw:mime-type="image/png"/></draw:frame></text:p>
          </table:table-cell>
          <table:table-cell table:style-name="Table21.B2" office:value-type="string">
            <text:p text:style-name="P1472"/>
            <text:p text:style-name="P1450"><draw:frame draw:style-name="fr3" draw:name="Image 684" text:anchor-type="as-char" svg:width="0.2256in" svg:height="0.0598in" draw:z-index="660"><draw:image xlink:href="Pictures/100000010000002B0000000B18D0B67B.png" xlink:type="simple" xlink:show="embed" xlink:actuate="onLoad" draw:mime-type="image/png"/></draw:frame></text:p>
          </table:table-cell>
          <table:table-cell table:style-name="Table21.B2" office:value-type="string">
            <text:p text:style-name="P1474"/>
            <text:p text:style-name="P1500"><draw:frame draw:style-name="fr3" draw:name="Image 685" text:anchor-type="as-char" svg:width="0.2071in" svg:height="0.0547in" draw:z-index="661"><draw:image xlink:href="Pictures/10000001000000280000000BF7C615D7.png" xlink:type="simple" xlink:show="embed" xlink:actuate="onLoad" draw:mime-type="image/png"/></draw:frame></text:p>
          </table:table-cell>
          <table:table-cell table:style-name="Table21.B2" office:value-type="string">
            <text:p text:style-name="P1470"/>
            <text:p text:style-name="P1437"><draw:frame draw:style-name="fr3" draw:name="Image 686" text:anchor-type="as-char" svg:width="0.4661in" svg:height="0.0543in" draw:z-index="662"><draw:image xlink:href="Pictures/100000010000005A0000000A96E83264.png" xlink:type="simple" xlink:show="embed" xlink:actuate="onLoad" draw:mime-type="image/png"/></draw:frame></text:p>
          </table:table-cell>
          <table:table-cell table:style-name="Table21.B2" office:value-type="string">
            <text:p text:style-name="P1470"/>
            <text:p text:style-name="P1494"><draw:frame draw:style-name="fr3" draw:name="Image 687" text:anchor-type="as-char" svg:width="0.3654in" svg:height="0.0543in" draw:z-index="663"><draw:image xlink:href="Pictures/10000001000000470000000A0D7731C3.png" xlink:type="simple" xlink:show="embed" xlink:actuate="onLoad" draw:mime-type="image/png"/></draw:frame></text:p>
          </table:table-cell>
        </table:table-row>
        <table:table-row table:style-name="Table21.3">
          <table:table-cell table:style-name="Table21.B2" office:value-type="string">
            <text:p text:style-name="P1501"/>
            <text:p text:style-name="P1502"><draw:frame draw:style-name="fr3" draw:name="Image 688" text:anchor-type="as-char" svg:width="0.9016in" svg:height="0.0689in" draw:z-index="664"><draw:image xlink:href="Pictures/10000001000000AC0000000DA7E8D031.png" xlink:type="simple" xlink:show="embed" xlink:actuate="onLoad" draw:mime-type="image/png"/></draw:frame></text:p>
          </table:table-cell>
          <table:table-cell table:style-name="Table21.B2" office:value-type="string">
            <text:p text:style-name="P1478"/>
            <text:p text:style-name="P1429"><draw:frame draw:style-name="fr3" draw:name="Image 689" text:anchor-type="as-char" svg:width="0.1409in" svg:height="0.0543in" draw:z-index="665"><draw:image xlink:href="Pictures/100000010000001B0000000A3A9F5740.png" xlink:type="simple" xlink:show="embed" xlink:actuate="onLoad" draw:mime-type="image/png"/></draw:frame></text:p>
          </table:table-cell>
          <table:table-cell table:style-name="Table21.B2" office:value-type="string">
            <text:p text:style-name="P1503"/>
            <text:p text:style-name="P1431"><draw:frame draw:style-name="fr3" draw:name="Image 690" text:anchor-type="as-char" svg:width="0.1165in" svg:height="0.052in" draw:z-index="666"><draw:image xlink:href="Pictures/10000001000000170000000A2D7EB944.png" xlink:type="simple" xlink:show="embed" xlink:actuate="onLoad" draw:mime-type="image/png"/></draw:frame></text:p>
          </table:table-cell>
          <table:table-cell table:style-name="Table21.B2" office:value-type="string">
            <text:p text:style-name="P1504"/>
            <text:p text:style-name="P1505"><draw:frame draw:style-name="fr3" draw:name="Image 691" text:anchor-type="as-char" svg:width="0.3201in" svg:height="0.0563in" draw:z-index="667"><draw:image xlink:href="Pictures/100000010000003D0000000BD72AC3E1.png" xlink:type="simple" xlink:show="embed" xlink:actuate="onLoad" draw:mime-type="image/png"/></draw:frame></text:p>
          </table:table-cell>
          <table:table-cell table:style-name="Table21.B2" office:value-type="string">
            <text:p text:style-name="P1484"/>
            <text:p text:style-name="P1506"><draw:frame draw:style-name="fr3" draw:name="Image 692" text:anchor-type="as-char" svg:width="0.2492in" svg:height="0.0661in" draw:z-index="668"><draw:image xlink:href="Pictures/100000010000002F0000000C3689960F.png" xlink:type="simple" xlink:show="embed" xlink:actuate="onLoad" draw:mime-type="image/png"/></draw:frame></text:p>
          </table:table-cell>
          <table:table-cell table:style-name="Table21.B2" office:value-type="string">
            <text:p text:style-name="P1486"/>
            <text:p text:style-name="P1496"><draw:frame draw:style-name="fr3" draw:name="Image 693" text:anchor-type="as-char" svg:width="0.3319in" svg:height="0.0665in" draw:z-index="669"><draw:image xlink:href="Pictures/100000010000003F0000000D6C0F6250.png" xlink:type="simple" xlink:show="embed" xlink:actuate="onLoad" draw:mime-type="image/png"/></draw:frame></text:p>
          </table:table-cell>
        </table:table-row>
        <table:table-row table:style-name="Table21.8">
          <table:table-cell table:style-name="Table21.F4" table:number-columns-spanned="5" office:value-type="string">
            <text:p text:style-name="P1468"/>
            <text:p text:style-name="P1507"><draw:frame draw:style-name="fr3" draw:name="Image 694" text:anchor-type="as-char" svg:width="0.5862in" svg:height="0.0563in" draw:z-index="670"><draw:image xlink:href="Pictures/10000001000000700000000B1B3925B0.png" xlink:type="simple" xlink:show="embed" xlink:actuate="onLoad" draw:mime-type="image/png"/></draw:frame></text:p>
          </table:table-cell>
          <table:covered-table-cell/>
          <table:covered-table-cell/>
          <table:covered-table-cell/>
          <table:covered-table-cell/>
          <table:table-cell table:style-name="Table21.F4" office:value-type="string">
            <text:p text:style-name="P1498"/>
            <text:p text:style-name="P1508"><draw:frame draw:style-name="fr3" draw:name="Image 695" text:anchor-type="as-char" svg:width="0.328in" svg:height="0.0689in" draw:z-index="671"><draw:image xlink:href="Pictures/100000010000003F0000000D100ED3EA.png" xlink:type="simple" xlink:show="embed" xlink:actuate="onLoad" draw:mime-type="image/png"/></draw:frame></text:p>
          </table:table-cell>
        </table:table-row>
        <table:table-row table:style-name="Table21.9">
          <table:table-cell table:style-name="Table21.A9" table:number-columns-spanned="6" office:value-type="string">
            <text:p text:style-name="P1399"/>
          </table:table-cell>
          <table:covered-table-cell/>
          <table:covered-table-cell/>
          <table:covered-table-cell/>
          <table:covered-table-cell/>
          <table:covered-table-cell/>
        </table:table-row>
        <table:table-row table:style-name="Table21.2">
          <table:table-cell table:style-name="Table21.A1" office:value-type="string">
            <text:p text:style-name="P1399"/>
          </table:table-cell>
          <table:table-cell table:style-name="Table21.B2" office:value-type="string">
            <text:p text:style-name="P1470"/>
            <text:p text:style-name="P1421"><draw:frame draw:style-name="fr3" draw:name="Image 696" text:anchor-type="as-char" svg:width="0.1764in" svg:height="0.0547in" draw:z-index="672"><draw:image xlink:href="Pictures/10000001000000210000000B84078747.png" xlink:type="simple" xlink:show="embed" xlink:actuate="onLoad" draw:mime-type="image/png"/></draw:frame></text:p>
          </table:table-cell>
          <table:table-cell table:style-name="Table21.B2" office:value-type="string">
            <text:p text:style-name="P1472"/>
            <text:p text:style-name="P1450"><draw:frame draw:style-name="fr3" draw:name="Image 697" text:anchor-type="as-char" svg:width="0.2256in" svg:height="0.0598in" draw:z-index="673"><draw:image xlink:href="Pictures/100000010000002B0000000BAB22A89F.png" xlink:type="simple" xlink:show="embed" xlink:actuate="onLoad" draw:mime-type="image/png"/></draw:frame></text:p>
          </table:table-cell>
          <table:table-cell table:style-name="Table21.B2" office:value-type="string">
            <text:p text:style-name="P1474"/>
            <text:p text:style-name="P1500"><draw:frame draw:style-name="fr3" draw:name="Image 698" text:anchor-type="as-char" svg:width="0.2071in" svg:height="0.0547in" draw:z-index="674"><draw:image xlink:href="Pictures/10000001000000280000000B71925E11.png" xlink:type="simple" xlink:show="embed" xlink:actuate="onLoad" draw:mime-type="image/png"/></draw:frame></text:p>
          </table:table-cell>
          <table:table-cell table:style-name="Table21.B2" office:value-type="string">
            <text:p text:style-name="P1470"/>
            <text:p text:style-name="P1509"><draw:frame draw:style-name="fr3" draw:name="Image 699" text:anchor-type="as-char" svg:width="0.4728in" svg:height="0.0547in" draw:z-index="675"><draw:image xlink:href="Pictures/100000010000005A0000000BE615C717.png" xlink:type="simple" xlink:show="embed" xlink:actuate="onLoad" draw:mime-type="image/png"/></draw:frame></text:p>
          </table:table-cell>
          <table:table-cell table:style-name="Table21.B2" office:value-type="string">
            <text:p text:style-name="P1470"/>
            <text:p text:style-name="P1510"><draw:frame draw:style-name="fr3" draw:name="Image 700" text:anchor-type="as-char" svg:width="0.3709in" svg:height="0.0547in" draw:z-index="676"><draw:image xlink:href="Pictures/10000001000000470000000B1FC5FFEC.png" xlink:type="simple" xlink:show="embed" xlink:actuate="onLoad" draw:mime-type="image/png"/></draw:frame></text:p>
          </table:table-cell>
        </table:table-row>
        <table:table-row table:style-name="Table21.3">
          <table:table-cell table:style-name="Table21.A1" office:value-type="string">
            <text:p text:style-name="P1399"/>
          </table:table-cell>
          <table:table-cell table:style-name="Table21.B2" office:value-type="string">
            <text:p text:style-name="P1478"/>
            <text:p text:style-name="P1429"><draw:frame draw:style-name="fr3" draw:name="Image 701" text:anchor-type="as-char" svg:width="0.1409in" svg:height="0.0543in" draw:z-index="677"><draw:image xlink:href="Pictures/100000010000001B0000000AB15FFAD2.png" xlink:type="simple" xlink:show="embed" xlink:actuate="onLoad" draw:mime-type="image/png"/></draw:frame></text:p>
          </table:table-cell>
          <table:table-cell table:style-name="Table21.B2" office:value-type="string">
            <text:p text:style-name="P1503"/>
            <text:p text:style-name="P1431"><draw:frame draw:style-name="fr3" draw:name="Image 702" text:anchor-type="as-char" svg:width="0.1165in" svg:height="0.052in" draw:z-index="678"><draw:image xlink:href="Pictures/10000001000000170000000A76659386.png" xlink:type="simple" xlink:show="embed" xlink:actuate="onLoad" draw:mime-type="image/png"/></draw:frame></text:p>
          </table:table-cell>
          <table:table-cell table:style-name="Table21.B2" office:value-type="string">
            <text:p text:style-name="P1504"/>
            <text:p text:style-name="P1511"><draw:frame draw:style-name="fr3" draw:name="Image 703" text:anchor-type="as-char" svg:width="0.3209in" svg:height="0.0563in" draw:z-index="679"><draw:image xlink:href="Pictures/100000010000003D0000000A0E591092.png" xlink:type="simple" xlink:show="embed" xlink:actuate="onLoad" draw:mime-type="image/png"/></draw:frame></text:p>
          </table:table-cell>
          <table:table-cell table:style-name="Table21.B2" office:value-type="string">
            <text:p text:style-name="P1484"/>
            <text:p text:style-name="P1512"><draw:frame draw:style-name="fr3" draw:name="Image 704" text:anchor-type="as-char" svg:width="0.2909in" svg:height="0.0665in" draw:z-index="680"><draw:image xlink:href="Pictures/10000001000000370000000D485F544F.png" xlink:type="simple" xlink:show="embed" xlink:actuate="onLoad" draw:mime-type="image/png"/></draw:frame></text:p>
          </table:table-cell>
          <table:table-cell table:style-name="Table21.B2" office:value-type="string">
            <text:p text:style-name="P1486"/>
            <text:p text:style-name="P1513"><draw:frame draw:style-name="fr3" draw:name="Image 705" text:anchor-type="as-char" svg:width="0.3937in" svg:height="0.0661in" draw:z-index="681"><draw:image xlink:href="Pictures/100000010000004B0000000CC402C7DF.png" xlink:type="simple" xlink:show="embed" xlink:actuate="onLoad" draw:mime-type="image/png"/></draw:frame></text:p>
          </table:table-cell>
        </table:table-row>
        <table:table-row table:style-name="Table21.12">
          <table:table-cell table:style-name="Table21.A4" table:number-columns-spanned="5" office:value-type="string">
            <text:p text:style-name="P1468"/>
            <text:p text:style-name="P1497"><draw:frame draw:style-name="fr3" draw:name="Image 706" text:anchor-type="as-char" svg:width="0.5862in" svg:height="0.0563in" draw:z-index="682"><draw:image xlink:href="Pictures/10000001000000700000000BF4B840F9.png" xlink:type="simple" xlink:show="embed" xlink:actuate="onLoad" draw:mime-type="image/png"/></draw:frame></text:p>
          </table:table-cell>
          <table:covered-table-cell/>
          <table:covered-table-cell/>
          <table:covered-table-cell/>
          <table:covered-table-cell/>
          <table:table-cell table:style-name="Table21.F4" office:value-type="string">
            <text:p text:style-name="P1498"/>
            <text:p text:style-name="P1514"><draw:frame draw:style-name="fr3" draw:name="Image 707" text:anchor-type="as-char" svg:width="0.3898in" svg:height="0.0689in" draw:z-index="683"><draw:image xlink:href="Pictures/100000010000004C0000000D05F4F424.png" xlink:type="simple" xlink:show="embed" xlink:actuate="onLoad" draw:mime-type="image/png"/></draw:frame></text:p>
          </table:table-cell>
        </table:table-row>
        <table:table-row table:style-name="Table21.13">
          <table:table-cell table:style-name="Table21.A9" table:number-columns-spanned="6" office:value-type="string">
            <text:p text:style-name="P1399"/>
          </table:table-cell>
          <table:covered-table-cell/>
          <table:covered-table-cell/>
          <table:covered-table-cell/>
          <table:covered-table-cell/>
          <table:covered-table-cell/>
        </table:table-row>
        <table:table-row table:style-name="Table21.14">
          <table:table-cell table:style-name="Table21.A1" office:value-type="string">
            <text:p text:style-name="P1399"/>
          </table:table-cell>
          <table:table-cell table:style-name="Table21.B2" office:value-type="string">
            <text:p text:style-name="P1399"/>
          </table:table-cell>
          <table:table-cell table:style-name="Table21.B2" office:value-type="string">
            <text:p text:style-name="P1399"/>
          </table:table-cell>
          <table:table-cell table:style-name="Table21.B2" office:value-type="string">
            <text:p text:style-name="P1399"/>
          </table:table-cell>
          <table:table-cell table:style-name="Table21.B2" office:value-type="string">
            <text:p text:style-name="P1470"/>
            <text:p text:style-name="P1515"><draw:frame draw:style-name="fr3" draw:name="Image 708" text:anchor-type="as-char" svg:width="0.472in" svg:height="0.0563in" draw:z-index="684"><draw:image xlink:href="Pictures/100000010000005A0000000B5FAB4916.png" xlink:type="simple" xlink:show="embed" xlink:actuate="onLoad" draw:mime-type="image/png"/></draw:frame></text:p>
          </table:table-cell>
          <table:table-cell table:style-name="Table21.B2" office:value-type="string">
            <text:p text:style-name="P1470"/>
            <text:p text:style-name="P1516"><draw:frame draw:style-name="fr3" draw:name="Image 709" text:anchor-type="as-char" svg:width="0.3701in" svg:height="0.0563in" draw:z-index="685"><draw:image xlink:href="Pictures/10000001000000470000000B4253391D.png" xlink:type="simple" xlink:show="embed" xlink:actuate="onLoad" draw:mime-type="image/png"/></draw:frame></text:p>
          </table:table-cell>
        </table:table-row>
        <table:table-row table:style-name="Table21.15">
          <table:table-cell table:style-name="Table21.A1" office:value-type="string">
            <text:p text:style-name="P1399"/>
          </table:table-cell>
          <table:table-cell table:style-name="Table21.B2" office:value-type="string">
            <text:p text:style-name="P1399"/>
          </table:table-cell>
          <table:table-cell table:style-name="Table21.B2" office:value-type="string">
            <text:p text:style-name="P1399"/>
          </table:table-cell>
          <table:table-cell table:style-name="Table21.B2" office:value-type="string">
            <text:p text:style-name="P1399"/>
          </table:table-cell>
          <table:table-cell table:style-name="Table21.B2" office:value-type="string">
            <text:p text:style-name="P1517"/>
            <text:p text:style-name="P1506"><draw:frame draw:style-name="fr3" draw:name="Image 710" text:anchor-type="as-char" svg:width="0.25in" svg:height="0.0665in" draw:z-index="686"><draw:image xlink:href="Pictures/100000010000002F0000000D157D910C.png" xlink:type="simple" xlink:show="embed" xlink:actuate="onLoad" draw:mime-type="image/png"/></draw:frame></text:p>
          </table:table-cell>
          <table:table-cell table:style-name="Table21.B2" office:value-type="string">
            <text:p text:style-name="P1518"/>
            <text:p text:style-name="P1496"><draw:frame draw:style-name="fr3" draw:name="Image 711" text:anchor-type="as-char" svg:width="0.3319in" svg:height="0.0665in" draw:z-index="687"><draw:image xlink:href="Pictures/100000010000003F0000000D0BC07270.png" xlink:type="simple" xlink:show="embed" xlink:actuate="onLoad" draw:mime-type="image/png"/></draw:frame></text:p>
          </table:table-cell>
        </table:table-row>
        <table:table-row table:style-name="Table21.8">
          <table:table-cell table:style-name="Table21.A4" table:number-columns-spanned="5" office:value-type="string">
            <text:p text:style-name="P1468"/>
            <text:p text:style-name="P1460"><draw:frame draw:style-name="fr3" draw:name="Image 712" text:anchor-type="as-char" svg:width="0.5866in" svg:height="0.0563in" draw:z-index="688"><draw:image xlink:href="Pictures/10000001000000700000000A24542C5D.png" xlink:type="simple" xlink:show="embed" xlink:actuate="onLoad" draw:mime-type="image/png"/></draw:frame></text:p>
          </table:table-cell>
          <table:covered-table-cell/>
          <table:covered-table-cell/>
          <table:covered-table-cell/>
          <table:covered-table-cell/>
          <table:table-cell table:style-name="Table21.F4" office:value-type="string">
            <text:p text:style-name="P1498"/>
            <text:p text:style-name="P1499"><draw:frame draw:style-name="fr3" draw:name="Image 713" text:anchor-type="as-char" svg:width="0.3346in" svg:height="0.0701in" draw:z-index="689"><draw:image xlink:href="Pictures/10000001000000400000000EDD25B7FC.png" xlink:type="simple" xlink:show="embed" xlink:actuate="onLoad" draw:mime-type="image/png"/></draw:frame></text:p>
          </table:table-cell>
        </table:table-row>
        <table:table-row table:style-name="Table21.9">
          <table:table-cell table:style-name="Table21.A5" table:number-columns-spanned="6" office:value-type="string">
            <text:p text:style-name="P1399"/>
          </table:table-cell>
          <table:covered-table-cell/>
          <table:covered-table-cell/>
          <table:covered-table-cell/>
          <table:covered-table-cell/>
          <table:covered-table-cell/>
        </table:table-row>
        <table:table-row table:style-name="Table21.2">
          <table:table-cell table:style-name="Table21.B2" office:value-type="string">
            <text:p text:style-name="P1519"/>
            <text:p text:style-name="P1420"><draw:frame draw:style-name="fr3" draw:name="Image 714" text:anchor-type="as-char" svg:width="0.348in" svg:height="0.0681in" draw:z-index="690"><draw:image xlink:href="Pictures/10000001000000420000000D6465EF28.png" xlink:type="simple" xlink:show="embed" xlink:actuate="onLoad" draw:mime-type="image/png"/></draw:frame></text:p>
          </table:table-cell>
          <table:table-cell table:style-name="Table21.B2" office:value-type="string">
            <text:p text:style-name="P1519"/>
            <text:p text:style-name="P1437"><draw:frame draw:style-name="fr3" draw:name="Image 715" text:anchor-type="as-char" svg:width="0.1736in" svg:height="0.0543in" draw:z-index="691"><draw:image xlink:href="Pictures/10000001000000210000000A1CDFD108.png" xlink:type="simple" xlink:show="embed" xlink:actuate="onLoad" draw:mime-type="image/png"/></draw:frame></text:p>
          </table:table-cell>
          <table:table-cell table:style-name="Table21.B2" office:value-type="string">
            <text:p text:style-name="P1470"/>
            <text:p text:style-name="P1450"><draw:frame draw:style-name="fr3" draw:name="Image 716" text:anchor-type="as-char" svg:width="0.2256in" svg:height="0.0598in" draw:z-index="692"><draw:image xlink:href="Pictures/100000010000002B0000000B29EE65D1.png" xlink:type="simple" xlink:show="embed" xlink:actuate="onLoad" draw:mime-type="image/png"/></draw:frame></text:p>
          </table:table-cell>
          <table:table-cell table:style-name="Table21.B2" office:value-type="string">
            <text:p text:style-name="P1520"/>
            <text:p text:style-name="P1500"><draw:frame draw:style-name="fr3" draw:name="Image 717" text:anchor-type="as-char" svg:width="0.2071in" svg:height="0.0547in" draw:z-index="693"><draw:image xlink:href="Pictures/10000001000000280000000BE8E57BEB.png" xlink:type="simple" xlink:show="embed" xlink:actuate="onLoad" draw:mime-type="image/png"/></draw:frame></text:p>
          </table:table-cell>
          <table:table-cell table:style-name="Table21.B2" office:value-type="string">
            <text:p text:style-name="P1470"/>
            <text:p text:style-name="P1521"><draw:frame draw:style-name="fr3" draw:name="Image 718" text:anchor-type="as-char" svg:width="0.4728in" svg:height="0.0563in" draw:z-index="694"><draw:image xlink:href="Pictures/100000010000005A0000000AD705420F.png" xlink:type="simple" xlink:show="embed" xlink:actuate="onLoad" draw:mime-type="image/png"/></draw:frame></text:p>
          </table:table-cell>
          <table:table-cell table:style-name="Table21.B2" office:value-type="string">
            <text:p text:style-name="P1470"/>
            <text:p text:style-name="P1522"><draw:frame draw:style-name="fr3" draw:name="Image 719" text:anchor-type="as-char" svg:width="0.3709in" svg:height="0.0563in" draw:z-index="695"><draw:image xlink:href="Pictures/10000001000000470000000AE5B18EFE.png" xlink:type="simple" xlink:show="embed" xlink:actuate="onLoad" draw:mime-type="image/png"/></draw:frame></text:p>
          </table:table-cell>
        </table:table-row>
        <table:table-row table:style-name="Table21.3">
          <table:table-cell table:style-name="Table21.B2" office:value-type="string">
            <text:p text:style-name="P1501"/>
            <text:p text:style-name="P1502"><draw:frame draw:style-name="fr3" draw:name="Image 720" text:anchor-type="as-char" svg:width="0.728in" svg:height="0.0689in" draw:z-index="696"><draw:image xlink:href="Pictures/100000010000008A0000000D233D14C3.png" xlink:type="simple" xlink:show="embed" xlink:actuate="onLoad" draw:mime-type="image/png"/></draw:frame></text:p>
          </table:table-cell>
          <table:table-cell table:style-name="Table21.B2" office:value-type="string">
            <text:p text:style-name="P1478"/>
            <text:p text:style-name="P1443"><draw:frame draw:style-name="fr3" draw:name="Image 721" text:anchor-type="as-char" svg:width="0.1429in" svg:height="0.0547in" draw:z-index="697"><draw:image xlink:href="Pictures/100000010000001B0000000B3C6B7D97.png" xlink:type="simple" xlink:show="embed" xlink:actuate="onLoad" draw:mime-type="image/png"/></draw:frame></text:p>
          </table:table-cell>
          <table:table-cell table:style-name="Table21.B2" office:value-type="string">
            <text:p text:style-name="P1503"/>
            <text:p text:style-name="P1523"><draw:frame draw:style-name="fr3" draw:name="Image 722" text:anchor-type="as-char" svg:width="0.1161in" svg:height="0.052in" draw:z-index="698"><draw:image xlink:href="Pictures/10000001000000160000000A87306DB5.png" xlink:type="simple" xlink:show="embed" xlink:actuate="onLoad" draw:mime-type="image/png"/></draw:frame></text:p>
          </table:table-cell>
          <table:table-cell table:style-name="Table21.B2" office:value-type="string">
            <text:p text:style-name="P1504"/>
            <text:p text:style-name="P1524"><draw:frame draw:style-name="fr3" draw:name="Image 723" text:anchor-type="as-char" svg:width="0.3354in" svg:height="0.0563in" draw:z-index="699"><draw:image xlink:href="Pictures/10000001000000400000000B8BE24114.png" xlink:type="simple" xlink:show="embed" xlink:actuate="onLoad" draw:mime-type="image/png"/></draw:frame></text:p>
          </table:table-cell>
          <table:table-cell table:style-name="Table21.B2" office:value-type="string">
            <text:p text:style-name="P1484"/>
            <text:p text:style-name="P1525"><draw:frame draw:style-name="fr3" draw:name="Image 724" text:anchor-type="as-char" svg:width="0.2492in" svg:height="0.0661in" draw:z-index="700"><draw:image xlink:href="Pictures/10000001000000300000000C1454CEA8.png" xlink:type="simple" xlink:show="embed" xlink:actuate="onLoad" draw:mime-type="image/png"/></draw:frame></text:p>
          </table:table-cell>
          <table:table-cell table:style-name="Table21.B2" office:value-type="string">
            <text:p text:style-name="P1486"/>
            <text:p text:style-name="P1496"><draw:frame draw:style-name="fr3" draw:name="Image 725" text:anchor-type="as-char" svg:width="0.3319in" svg:height="0.0665in" draw:z-index="701"><draw:image xlink:href="Pictures/100000010000003F0000000DA91249CC.png" xlink:type="simple" xlink:show="embed" xlink:actuate="onLoad" draw:mime-type="image/png"/></draw:frame></text:p>
          </table:table-cell>
        </table:table-row>
        <table:table-row table:style-name="Table21.12">
          <table:table-cell table:style-name="Table21.F4" table:number-columns-spanned="5" office:value-type="string">
            <text:p text:style-name="P1488"/>
            <text:p text:style-name="P1507"><draw:frame draw:style-name="fr3" draw:name="Image 726" text:anchor-type="as-char" svg:width="0.5862in" svg:height="0.0563in" draw:z-index="702"><draw:image xlink:href="Pictures/10000001000000700000000B7CCF2EB0.png" xlink:type="simple" xlink:show="embed" xlink:actuate="onLoad" draw:mime-type="image/png"/></draw:frame></text:p>
          </table:table-cell>
          <table:covered-table-cell/>
          <table:covered-table-cell/>
          <table:covered-table-cell/>
          <table:covered-table-cell/>
          <table:table-cell table:style-name="Table21.F4" office:value-type="string">
            <text:p text:style-name="P1490"/>
            <text:p text:style-name="P1508"><draw:frame draw:style-name="fr3" draw:name="Image 727" text:anchor-type="as-char" svg:width="0.328in" svg:height="0.0689in" draw:z-index="703"><draw:image xlink:href="Pictures/100000010000003F0000000DADEEE675.png" xlink:type="simple" xlink:show="embed" xlink:actuate="onLoad" draw:mime-type="image/png"/></draw:frame></text:p>
          </table:table-cell>
        </table:table-row>
        <table:table-row table:style-name="Table21.13">
          <table:table-cell table:style-name="Table21.A9" table:number-columns-spanned="6" office:value-type="string">
            <text:p text:style-name="P1399"/>
          </table:table-cell>
          <table:covered-table-cell/>
          <table:covered-table-cell/>
          <table:covered-table-cell/>
          <table:covered-table-cell/>
          <table:covered-table-cell/>
        </table:table-row>
        <table:table-row table:style-name="Table21.14">
          <table:table-cell table:style-name="Table21.A1" table:number-columns-spanned="2" office:value-type="string">
            <text:p text:style-name="P1399"/>
          </table:table-cell>
          <table:covered-table-cell/>
          <table:table-cell table:style-name="Table21.B2" office:value-type="string">
            <text:p text:style-name="P1399"/>
          </table:table-cell>
          <table:table-cell table:style-name="Table21.B2" office:value-type="string">
            <text:p text:style-name="P1399"/>
          </table:table-cell>
          <table:table-cell table:style-name="Table21.B2" office:value-type="string">
            <text:p text:style-name="P1470"/>
            <text:p text:style-name="P1526"><draw:frame draw:style-name="fr3" draw:name="Image 728" text:anchor-type="as-char" svg:width="0.472in" svg:height="0.0563in" draw:z-index="704"><draw:image xlink:href="Pictures/100000010000005A0000000BEC5433A8.png" xlink:type="simple" xlink:show="embed" xlink:actuate="onLoad" draw:mime-type="image/png"/></draw:frame></text:p>
          </table:table-cell>
          <table:table-cell table:style-name="Table21.B2" office:value-type="string">
            <text:p text:style-name="P1470"/>
            <text:p text:style-name="P1516"><draw:frame draw:style-name="fr3" draw:name="Image 729" text:anchor-type="as-char" svg:width="0.3701in" svg:height="0.0563in" draw:z-index="705"><draw:image xlink:href="Pictures/10000001000000470000000B8CDCE081.png" xlink:type="simple" xlink:show="embed" xlink:actuate="onLoad" draw:mime-type="image/png"/></draw:frame></text:p>
          </table:table-cell>
        </table:table-row>
        <table:table-row table:style-name="Table21.23">
          <table:table-cell table:style-name="Table21.A4" table:number-columns-spanned="2" office:value-type="string">
            <text:p text:style-name="P1399"/>
          </table:table-cell>
          <table:covered-table-cell/>
          <table:table-cell table:style-name="Table21.F4" office:value-type="string">
            <text:p text:style-name="P1399"/>
          </table:table-cell>
          <table:table-cell table:style-name="Table21.F4" office:value-type="string">
            <text:p text:style-name="P1399"/>
          </table:table-cell>
          <table:table-cell table:style-name="Table21.F4" office:value-type="string">
            <text:p text:style-name="P1527"/>
            <text:p text:style-name="P1527"/>
            <text:p text:style-name="P1527"/>
            <text:p text:style-name="P1528"/>
            <text:p text:style-name="P1525"><draw:frame draw:style-name="fr3" draw:name="Image 730" text:anchor-type="as-char" svg:width="0.2492in" svg:height="0.0661in" draw:z-index="706"><draw:image xlink:href="Pictures/10000001000000300000000C49BB9119.png" xlink:type="simple" xlink:show="embed" xlink:actuate="onLoad" draw:mime-type="image/png"/></draw:frame></text:p>
          </table:table-cell>
          <table:table-cell table:style-name="Table21.F4" office:value-type="string">
            <text:p text:style-name="P1527"/>
            <text:p text:style-name="P1527"/>
            <text:p text:style-name="P1527"/>
            <text:p text:style-name="P1529"/>
            <text:p text:style-name="P1513"><draw:frame draw:style-name="fr3" draw:name="Image 731" text:anchor-type="as-char" svg:width="0.3945in" svg:height="0.0665in" draw:z-index="707"><draw:image xlink:href="Pictures/100000010000004B0000000D52327764.png" xlink:type="simple" xlink:show="embed" xlink:actuate="onLoad" draw:mime-type="image/png"/></draw:frame></text:p>
          </table:table-cell>
        </table:table-row>
      </table:table>
      <text:p text:style-name="P1530"><draw:frame draw:style-name="fr9" draw:name="Image 732" text:anchor-type="char" svg:x="1.6193in" svg:y="0.0728in" svg:width="0.3827in" svg:height="0.3827in" draw:z-index="29"><draw:image xlink:href="Pictures/100000010000004B0000004BAA0D3EF9.png" xlink:type="simple" xlink:show="embed" xlink:actuate="onLoad" draw:mime-type="image/png"/></draw:frame><draw:frame draw:style-name="fr9" draw:name="Image 733" text:anchor-type="char" svg:x="2.1634in" svg:y="0.0839in" svg:width="3.4972in" svg:height="0.2492in" draw:z-index="60"><draw:image xlink:href="Pictures/100000010000029E0000003372D8646C.png" xlink:type="simple" xlink:show="embed" xlink:actuate="onLoad" draw:mime-type="image/png"/></draw:frame><draw:frame draw:style-name="fr9" draw:name="Image 734" text:anchor-type="char" svg:x="5.8126in" svg:y="0.0835in" svg:width="0.2764in" svg:height="0.3752in" draw:z-index="61"><draw:image xlink:href="Pictures/100000000000003B0000005004C75678.jpg" xlink:type="simple" xlink:show="embed" xlink:actuate="onLoad" draw:mime-type="image/jpeg"/></draw:frame></text:p>
      <text:p text:style-name="P1531"/>
      <text:p text:style-name="P1532"/>
      <table:table table:name="Table22" table:style-name="Table22">
        <table:table-column table:style-name="Table22.A"/>
        <table:table-column table:style-name="Table22.B"/>
        <table:table-column table:style-name="Table22.C"/>
        <table:table-column table:style-name="Table22.D"/>
        <table:table-column table:style-name="Table22.E"/>
        <table:table-column table:style-name="Table22.F"/>
        <table:table-column table:style-name="Table22.G"/>
        <table:table-column table:style-name="Table22.H"/>
        <table:table-column table:style-name="Table22.I"/>
        <table:table-column table:style-name="Table22.J"/>
        <table:table-column table:style-name="Table22.K"/>
        <table:table-column table:style-name="Table22.L"/>
        <table:table-column table:style-name="Table22.M"/>
        <table:table-column table:style-name="Table22.N"/>
        <table:table-row table:style-name="Table22.1">
          <table:table-cell table:style-name="Table22.A1" office:value-type="string">
            <text:p text:style-name="P1533"/>
          </table:table-cell>
          <table:table-cell table:style-name="Table22.B1" table:number-columns-spanned="9" office:value-type="string">
            <text:p text:style-name="P1534"><text:span text:style-name="T1299">VALOR</text:span><text:span text:style-name="T1300"> </text:span><text:span text:style-name="T1301">GLOBAL</text:span></text:p>
          </table:table-cell>
          <table:covered-table-cell/>
          <table:covered-table-cell/>
          <table:covered-table-cell/>
          <table:covered-table-cell/>
          <table:covered-table-cell/>
          <table:covered-table-cell/>
          <table:covered-table-cell/>
          <table:covered-table-cell/>
          <table:table-cell table:style-name="Table22.B1" table:number-columns-spanned="2" office:value-type="string">
            <text:p text:style-name="P1535"><text:span text:style-name="T1302">R$</text:span><text:span text:style-name="T1303"> </text:span><text:span text:style-name="T1304">1.080,00</text:span></text:p>
          </table:table-cell>
          <table:covered-table-cell/>
          <table:table-cell table:style-name="Table22.M1" table:number-columns-spanned="2" office:value-type="string">
            <text:p text:style-name="P1533"/>
          </table:table-cell>
          <table:covered-table-cell/>
        </table:table-row>
        <table:table-row table:style-name="Table22.2">
          <table:table-cell table:style-name="Table22.A2" table:number-columns-spanned="13" office:value-type="string">
            <text:p text:style-name="P1536"><text:span text:style-name="T1302">ITEM</text:span><text:span text:style-name="T1305"> </text:span><text:span text:style-name="T1302">67</text:span><text:span text:style-name="T1306"> </text:span><text:span text:style-name="T1307">-</text:span><text:span text:style-name="T1308"> </text:span><text:span text:style-name="T1302">AMPLA</text:span><text:span text:style-name="T1309"> </text:span><text:span text:style-name="T1304">CONCORRÊNCIA</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2.N2" table:number-rows-spanned="4" office:value-type="string">
            <text:p text:style-name="P1533"/>
          </table:table-cell>
        </table:table-row>
        <table:table-row table:style-name="Table22.3">
          <table:table-cell table:style-name="Table22.A3" table:number-columns-spanned="2" office:value-type="string">
            <text:p text:style-name="P1537"><text:span text:style-name="T1310">Descrição</text:span><text:span text:style-name="T1310"/></text:p>
          </table:table-cell>
          <table:covered-table-cell/>
          <table:table-cell table:style-name="Table22.A3" office:value-type="string">
            <text:p text:style-name="P1538"><text:span text:style-name="T1310">Unid.</text:span><text:span text:style-name="T1310"/></text:p>
          </table:table-cell>
          <table:table-cell table:style-name="Table22.A3" table:number-columns-spanned="2" office:value-type="string">
            <text:p text:style-name="P1539"><text:span text:style-name="T1310">Quant.</text:span><text:span text:style-name="T1310"/></text:p>
          </table:table-cell>
          <table:covered-table-cell/>
          <table:table-cell table:style-name="Table22.A3" table:number-columns-spanned="2" office:value-type="string">
            <text:p text:style-name="P1540"><text:span text:style-name="T1311">Marca</text:span><text:span text:style-name="T1311"/></text:p>
          </table:table-cell>
          <table:covered-table-cell/>
          <table:table-cell table:style-name="Table22.A3" table:number-columns-spanned="3" office:value-type="string">
            <text:p text:style-name="P1541"><text:span text:style-name="T1312">Valor</text:span><text:span text:style-name="T1313"> </text:span><text:span text:style-name="T1314">unitário</text:span></text:p>
          </table:table-cell>
          <table:covered-table-cell/>
          <table:covered-table-cell/>
          <table:table-cell table:style-name="Table22.A3" table:number-columns-spanned="3" office:value-type="string">
            <text:p text:style-name="P1542"><text:span text:style-name="T1312">Valor</text:span><text:span text:style-name="T1313"> </text:span><text:span text:style-name="T1314">Total</text:span></text:p>
          </table:table-cell>
          <table:covered-table-cell/>
          <table:covered-table-cell/>
          <table:covered-table-cell table:style-name="Table22.N2"/>
        </table:table-row>
        <table:table-row table:style-name="Table22.4">
          <table:table-cell table:style-name="Table22.A3" table:number-columns-spanned="2" office:value-type="string">
            <text:p text:style-name="P1543"/>
            <text:p text:style-name="P1544"/>
            <text:p text:style-name="P1545"><text:span text:style-name="T1312">TINTA</text:span><text:span text:style-name="T1313"> </text:span><text:span text:style-name="T1315">ACRÍLICA</text:span><text:span text:style-name="T1316"> </text:span><text:span text:style-name="T1312">FOSCA</text:span><text:span text:style-name="T1317"> </text:span><text:span text:style-name="T1315">(1'</text:span><text:span text:style-name="T1318"> </text:span><text:span text:style-name="T1312">LINHA</text:span><text:span text:style-name="T1319">)</text:span><text:span text:style-name="T1320"> </text:span><text:span text:style-name="T1315">COR</text:span><text:span text:style-name="T1321"> </text:span><text:span text:style-name="T1314">BRANCA</text:span></text:p>
            <text:p text:style-name="P1546"><text:span text:style-name="T1312">NEVE - </text:span><text:span text:style-name="T1319">pa</text:span><text:span text:style-name="T1312">ra </text:span><text:span text:style-name="T1319">superfícies </text:span><text:span text:style-name="T1315">externas e </text:span><text:span text:style-name="T1312">internas</text:span><text:span text:style-name="T1319">, </text:span><text:span text:style-name="T1315">em</text:span><text:span text:style-name="T1322"> </text:span><text:span text:style-name="T1315">embalagem de </text:span><text:span text:style-name="T1312">18 litros</text:span><text:span text:style-name="T1323">, </text:span><text:span text:style-name="T1315">com grande poder de</text:span><text:span text:style-name="T1322"> </text:span><text:span text:style-name="T1324">cobertura</text:span><text:span text:style-name="T1315"> </text:span><text:span text:style-name="T1324">(entre 225</text:span><text:span text:style-name="T1325"> </text:span><text:span text:style-name="T1324">a</text:span><text:span text:style-name="T1325"> </text:span><text:span text:style-name="T1324">325m</text:span><text:span text:style-name="T1326">2</text:span><text:span text:style-name="T1324">/demão)</text:span><text:span text:style-name="T1327">,</text:span><text:span text:style-name="T1328"> </text:span><text:span text:style-name="T1314">resistência</text:span><text:span text:style-name="T1312"> </text:span><text:span text:style-name="T1324">e</text:span><text:span text:style-name="T1329"> </text:span><text:span text:style-name="T1314">alta</text:span><text:span text:style-name="T1330"> </text:span><text:span text:style-name="T1315">durabilidade</text:span><text:span text:style-name="T1323">, </text:span><text:span text:style-name="T1315">segundo normas técnicas usadas pelo</text:span><text:span text:style-name="T1322"> </text:span><text:span text:style-name="T1312">PBQP-H </text:span><text:span text:style-name="T1315">(programa brasileiro de qualidade e</text:span><text:span text:style-name="T1322"> </text:span><text:span text:style-name="T1315">produtividade do habitat do ministério das cidades),</text:span><text:span text:style-name="T1322"> </text:span><text:span text:style-name="T1315">desenvolvido pelo programa setorial de</text:span><text:span text:style-name="T1331"> </text:span><text:span text:style-name="T1312">qualidade </text:span><text:span text:style-name="T1315">de</text:span><text:span text:style-name="T1322"> </text:span><text:span text:style-name="T1315">tintas</text:span><text:span text:style-name="T1332"> </text:span><text:span text:style-name="T1315">imobiliárias</text:span><text:span text:style-name="T1332"> </text:span><text:span text:style-name="T1315">da</text:span><text:span text:style-name="T1333"> </text:span><text:span text:style-name="T1315">ABRAFATI</text:span><text:span text:style-name="T1332"> </text:span><text:span text:style-name="T1319">(associação</text:span><text:span text:style-name="T1334"> </text:span><text:span text:style-name="T1315">brasileira</text:span><text:span text:style-name="T1322"> </text:span><text:span text:style-name="T1315">dos fabricantes de tintas) normas estas que deverão</text:span><text:span text:style-name="T1322"> </text:span><text:span text:style-name="T1315">estar expressa na embalagem do produto no ato da</text:span><text:span text:style-name="T1322"> </text:span><text:span text:style-name="T1315">entrega do</text:span><text:span text:style-name="T1329"> </text:span><text:span text:style-name="T1315">mesmo. </text:span><text:span text:style-name="T1312">-</text:span><text:span text:style-name="T1311"> </text:span><text:span text:style-name="T1315">cor</text:span><text:span text:style-name="T1325"> </text:span><text:span text:style-name="T1315">branca </text:span><text:span text:style-name="T1312">neve.</text:span></text:p>
          </table:table-cell>
          <table:covered-table-cell/>
          <table:table-cell table:style-name="Table22.A3" office:value-type="string">
            <text:p text:style-name="P1543"/>
            <text:p text:style-name="P1543"/>
            <text:p text:style-name="P1543"/>
            <text:p text:style-name="P1543"/>
            <text:p text:style-name="P1543"/>
            <text:p text:style-name="P1543"/>
            <text:p text:style-name="P1543"/>
            <text:p text:style-name="P1543"/>
            <text:p text:style-name="P1547"/>
            <text:p text:style-name="P1548"><text:span text:style-name="T1311">Und</text:span><text:span text:style-name="T1335">.</text:span></text:p>
          </table:table-cell>
          <table:table-cell table:style-name="Table22.A3" table:number-columns-spanned="2" office:value-type="string">
            <text:p text:style-name="P1549"/>
            <text:p text:style-name="P1549"/>
            <text:p text:style-name="P1549"/>
            <text:p text:style-name="P1549"/>
            <text:p text:style-name="P1549"/>
            <text:p text:style-name="P1549"/>
            <text:p text:style-name="P1549"/>
            <text:p text:style-name="P1549"/>
            <text:p text:style-name="P1549"/>
            <text:p text:style-name="P1550"/>
            <text:p text:style-name="P1551"><text:span text:style-name="T1336">1</text:span><text:span text:style-name="T1337">.</text:span><text:span text:style-name="T1336">156</text:span></text:p>
          </table:table-cell>
          <table:covered-table-cell/>
          <table:table-cell table:style-name="Table22.A3" table:number-columns-spanned="2" office:value-type="string">
            <text:p text:style-name="P1549"/>
            <text:p text:style-name="P1549"/>
            <text:p text:style-name="P1549"/>
            <text:p text:style-name="P1549"/>
            <text:p text:style-name="P1549"/>
            <text:p text:style-name="P1549"/>
            <text:p text:style-name="P1549"/>
            <text:p text:style-name="P1549"/>
            <text:p text:style-name="P1549"/>
            <text:p text:style-name="P1550"/>
            <text:p text:style-name="P1552"><text:span text:style-name="T1338">MAZ.A</text:span><text:span text:style-name="T1338"/></text:p>
          </table:table-cell>
          <table:covered-table-cell/>
          <table:table-cell table:style-name="Table22.A3" table:number-columns-spanned="3" office:value-type="string">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53"/>
            <text:p text:style-name="P1554"><text:span text:style-name="T1339">R$113</text:span><text:span text:style-name="T1340">,</text:span><text:span text:style-name="T1339">00</text:span></text:p>
          </table:table-cell>
          <table:covered-table-cell/>
          <table:covered-table-cell/>
          <table:table-cell table:style-name="Table22.A3" table:number-columns-spanned="3" office:value-type="string">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555"/>
            <text:p text:style-name="P1556"><text:span text:style-name="T1307">R</text:span><text:span text:style-name="T1341">$</text:span><text:span text:style-name="T1342"> </text:span><text:span text:style-name="T1343">130</text:span><text:span text:style-name="T1344">.628</text:span><text:span text:style-name="T1337">,</text:span><text:span text:style-name="T1336">00</text:span></text:p>
          </table:table-cell>
          <table:covered-table-cell/>
          <table:covered-table-cell/>
          <table:covered-table-cell table:style-name="Table22.N2"/>
        </table:table-row>
        <table:table-row table:style-name="Table22.5">
          <table:table-cell table:style-name="Table22.B1" table:number-columns-spanned="10" office:value-type="string">
            <text:p text:style-name="P1557"><text:span text:style-name="T1299">VALOR</text:span><text:span text:style-name="T1345"> </text:span><text:span text:style-name="T1301">GLOBAL</text:span></text:p>
          </table:table-cell>
          <table:covered-table-cell/>
          <table:covered-table-cell/>
          <table:covered-table-cell/>
          <table:covered-table-cell/>
          <table:covered-table-cell/>
          <table:covered-table-cell/>
          <table:covered-table-cell/>
          <table:covered-table-cell/>
          <table:covered-table-cell/>
          <table:table-cell table:style-name="Table22.B1" table:number-columns-spanned="3" office:value-type="string">
            <text:p text:style-name="P1558"><text:span text:style-name="T1302">R$</text:span><text:span text:style-name="T1305"> </text:span><text:span text:style-name="T1304">130.628,00</text:span></text:p>
          </table:table-cell>
          <table:covered-table-cell/>
          <table:covered-table-cell/>
          <table:covered-table-cell table:style-name="Table22.N2"/>
        </table:table-row>
        <table:table-row table:style-name="Table22.6">
          <table:table-cell table:style-name="Table22.A2" table:number-columns-spanned="14" office:value-type="string">
            <text:p text:style-name="P1559"><text:span text:style-name="T1302">ITEM</text:span><text:span text:style-name="T1346"> </text:span><text:span text:style-name="T1302">68</text:span><text:span text:style-name="T1347"> </text:span><text:span text:style-name="T1341">-</text:span><text:span text:style-name="T1348"> </text:span><text:span text:style-name="T1302">COTA</text:span><text:span text:style-name="T1349"> </text:span><text:span text:style-name="T1302">RESERVADA</text:span><text:span text:style-name="T1350"> </text:span><text:span text:style-name="T1302">PARA</text:span><text:span text:style-name="T1346"> </text:span><text:span text:style-name="T1304">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7">
          <table:table-cell table:style-name="Table22.A3" table:number-columns-spanned="4" office:value-type="string">
            <text:p text:style-name="P1560"><text:span text:style-name="T1351">Descrição</text:span><text:span text:style-name="T1351"/></text:p>
          </table:table-cell>
          <table:covered-table-cell/>
          <table:covered-table-cell/>
          <table:covered-table-cell/>
          <table:table-cell table:style-name="Table22.A3" table:number-columns-spanned="2" office:value-type="string">
            <text:p text:style-name="P1561"><text:span text:style-name="T1352">Unid.</text:span><text:span text:style-name="T1352"/></text:p>
          </table:table-cell>
          <table:covered-table-cell/>
          <table:table-cell table:style-name="Table22.A3" table:number-columns-spanned="2" office:value-type="string">
            <text:p text:style-name="P1562"><text:span text:style-name="T1339">Quant</text:span><text:span text:style-name="T1353">.</text:span></text:p>
          </table:table-cell>
          <table:covered-table-cell/>
          <table:table-cell table:style-name="Table22.A3" office:value-type="string">
            <text:p text:style-name="P1563"><text:span text:style-name="T1354">Marca</text:span><text:span text:style-name="T1354"/></text:p>
          </table:table-cell>
          <table:table-cell table:style-name="Table22.A3" table:number-columns-spanned="2" office:value-type="string">
            <text:p text:style-name="P1564"><text:span text:style-name="T1312">Valor</text:span><text:span text:style-name="T1313"> </text:span><text:span text:style-name="T1314">unitário</text:span></text:p>
          </table:table-cell>
          <table:covered-table-cell/>
          <table:table-cell table:style-name="Table22.A3" table:number-columns-spanned="3" office:value-type="string">
            <text:p text:style-name="P1565"><text:span text:style-name="T1312">Valor</text:span><text:span text:style-name="T1313"> </text:span><text:span text:style-name="T1314">Total</text:span></text:p>
          </table:table-cell>
          <table:covered-table-cell/>
          <table:covered-table-cell/>
        </table:table-row>
        <table:table-row table:style-name="Table22.8">
          <table:table-cell table:style-name="Table22.A3" table:number-columns-spanned="4" office:value-type="string">
            <text:p text:style-name="P1566"/>
            <text:p text:style-name="P1545"><text:span text:style-name="T1314">TINTA</text:span><text:span text:style-name="T1355"> </text:span><text:span text:style-name="T1324">ACRÍLICA </text:span><text:span text:style-name="T1314">FOSCA</text:span><text:span text:style-name="T1311"> </text:span><text:span text:style-name="T1324">(1'</text:span><text:span text:style-name="T1356"> </text:span><text:span text:style-name="T1314">LINHA)</text:span><text:span text:style-name="T1357"> </text:span><text:span text:style-name="T1324">COR</text:span><text:span text:style-name="T1358"> </text:span><text:span text:style-name="T1314">BRANCA</text:span><text:span text:style-name="T1312"> </text:span><text:span text:style-name="T1314">NEVE</text:span><text:span text:style-name="T1311"> </text:span><text:span text:style-name="T1314">-</text:span><text:span text:style-name="T1359"> </text:span><text:span text:style-name="T1324">para</text:span><text:span text:style-name="T1315"> </text:span><text:span text:style-name="T1324">superfícies</text:span></text:p>
            <text:p text:style-name="P1567"><text:span text:style-name="T1312">externas </text:span><text:span text:style-name="T1315">e </text:span><text:span text:style-name="T1312">internas</text:span><text:span text:style-name="T1360">, </text:span><text:span text:style-name="T1315">em </text:span><text:span text:style-name="T1312">embalagem </text:span><text:span text:style-name="T1315">de </text:span><text:span text:style-name="T1312">18 litros</text:span><text:span text:style-name="T1319">, </text:span><text:span text:style-name="T1315">com grande poder de</text:span><text:span text:style-name="T1322"> </text:span><text:span text:style-name="T1324">cobertura</text:span><text:span text:style-name="T1361"> </text:span><text:span text:style-name="T1362">(en</text:span><text:span text:style-name="T1314">tre </text:span><text:span text:style-name="T1324">225 a 325m</text:span><text:span text:style-name="T1326">2</text:span><text:span text:style-name="T1324">/demão),</text:span><text:span text:style-name="T1329"> </text:span><text:span text:style-name="T1324">resistência</text:span><text:span text:style-name="T1363"> </text:span><text:span text:style-name="T1324">e</text:span><text:span text:style-name="T1329"> </text:span><text:span text:style-name="T1324">alta</text:span><text:span text:style-name="T1315"> </text:span><text:span text:style-name="T1324">durabilidade</text:span><text:span text:style-name="T1364">,</text:span><text:span text:style-name="T1365"> </text:span><text:span text:style-name="T1324">segundo</text:span><text:span text:style-name="T1322"> </text:span><text:span text:style-name="T1315">normas </text:span><text:span text:style-name="T1312">técnicas </text:span><text:span text:style-name="T1315">usadas pelo </text:span><text:span text:style-name="T1312">PBQP-H </text:span><text:span text:style-name="T1315">(programa brasileiro de</text:span><text:span text:style-name="T1331"> </text:span><text:span text:style-name="T1312">qualidade </text:span><text:span text:style-name="T1315">e</text:span><text:span text:style-name="T1322"> </text:span><text:span text:style-name="T1315">produtividade do habitat do ministério das cidades), desenvolvido </text:span><text:span text:style-name="T1312">pelo</text:span><text:span text:style-name="T1330"> </text:span><text:span text:style-name="T1315">programa setorial de qualidade de tintas </text:span><text:span text:style-name="T1312">imobiliárias </text:span><text:span text:style-name="T1315">da ABRAFATI</text:span><text:span text:style-name="T1322"> </text:span><text:span text:style-name="T1319">(assoc</text:span><text:span text:style-name="T1312">iação</text:span><text:span text:style-name="T1366"> </text:span><text:span text:style-name="T1315">brasileira dos fabricantes de tintas) </text:span><text:span text:style-name="T1312">normas estas </text:span><text:span text:style-name="T1315">que</text:span><text:span text:style-name="T1331"> </text:span><text:span text:style-name="T1315">deverão</text:span><text:span text:style-name="T1322"> </text:span><text:span text:style-name="T1315">estar</text:span><text:span text:style-name="T1332"> </text:span><text:span text:style-name="T1315">expressa</text:span><text:span text:style-name="T1325"> </text:span><text:span text:style-name="T1315">na</text:span><text:span text:style-name="T1333"> </text:span><text:span text:style-name="T1315">embalagem</text:span><text:span text:style-name="T1324"> </text:span><text:span text:style-name="T1315">do</text:span><text:span text:style-name="T1329"> </text:span><text:span text:style-name="T1315">produto</text:span><text:span text:style-name="T1331"> </text:span><text:span text:style-name="T1315">no</text:span><text:span text:style-name="T1333"> </text:span><text:span text:style-name="T1315">ato</text:span><text:span text:style-name="T1329"> </text:span><text:span text:style-name="T1315">da</text:span><text:span text:style-name="T1333"> </text:span><text:span text:style-name="T1315">entrega</text:span><text:span text:style-name="T1331"> </text:span><text:span text:style-name="T1315">do</text:span><text:span text:style-name="T1329"> </text:span><text:span text:style-name="T1312">mesmo</text:span><text:span text:style-name="T1319">.</text:span><text:span text:style-name="T1334"> </text:span><text:span text:style-name="T1312">-</text:span><text:span text:style-name="T1367"> </text:span><text:span text:style-name="T1315">cor</text:span><text:span text:style-name="T1322"> </text:span><text:span text:style-name="T1315">branca</text:span><text:span text:style-name="T1332"> </text:span><text:span text:style-name="T1315">neve.</text:span></text:p>
          </table:table-cell>
          <table:covered-table-cell/>
          <table:covered-table-cell/>
          <table:covered-table-cell/>
          <table:table-cell table:style-name="Table22.A3" table:number-columns-spanned="2" office:value-type="string">
            <text:p text:style-name="P1543"/>
            <text:p text:style-name="P1543"/>
            <text:p text:style-name="P1543"/>
            <text:p text:style-name="P1543"/>
            <text:p text:style-name="P1568"/>
            <text:p text:style-name="P1569"><text:span text:style-name="T1311">Und.</text:span><text:span text:style-name="T1311"/></text:p>
          </table:table-cell>
          <table:covered-table-cell/>
          <table:table-cell table:style-name="Table22.A3" table:number-columns-spanned="2" office:value-type="string">
            <text:p text:style-name="P1549"/>
            <text:p text:style-name="P1549"/>
            <text:p text:style-name="P1549"/>
            <text:p text:style-name="P1549"/>
            <text:p text:style-name="P1549"/>
            <text:p text:style-name="P1570"/>
            <text:p text:style-name="P1571"><text:span text:style-name="T1368">382</text:span><text:span text:style-name="T1368"/></text:p>
          </table:table-cell>
          <table:covered-table-cell/>
          <table:table-cell table:style-name="Table22.A3" office:value-type="string">
            <text:p text:style-name="P1543"/>
            <text:p text:style-name="P1543"/>
            <text:p text:style-name="P1543"/>
            <text:p text:style-name="P1543"/>
            <text:p text:style-name="P1572"/>
            <text:p text:style-name="P1573"><text:span text:style-name="T1369">MAZ.A</text:span><text:span text:style-name="T1369"/></text:p>
          </table:table-cell>
          <table:table-cell table:style-name="Table22.A3" table:number-columns-spanned="2" office:value-type="string">
            <text:p text:style-name="P1549"/>
            <text:p text:style-name="P1549"/>
            <text:p text:style-name="P1549"/>
            <text:p text:style-name="P1549"/>
            <text:p text:style-name="P1549"/>
            <text:p text:style-name="P1549"/>
            <text:p text:style-name="P1549"/>
            <text:p text:style-name="P1549"/>
            <text:p text:style-name="P1549"/>
            <text:p text:style-name="P1549"/>
            <text:p text:style-name="P1574"/>
            <text:p text:style-name="P1575"><text:span text:style-name="T1370">R$113,00</text:span><text:span text:style-name="T1370"/></text:p>
          </table:table-cell>
          <table:covered-table-cell/>
          <table:table-cell table:style-name="Table22.A3" table:number-columns-spanned="3" office:value-type="string">
            <text:p text:style-name="P1549"/>
            <text:p text:style-name="P1549"/>
            <text:p text:style-name="P1549"/>
            <text:p text:style-name="P1549"/>
            <text:p text:style-name="P1549"/>
            <text:p text:style-name="P1549"/>
            <text:p text:style-name="P1549"/>
            <text:p text:style-name="P1549"/>
            <text:p text:style-name="P1549"/>
            <text:p text:style-name="P1576"/>
            <text:p text:style-name="P1577"><text:span text:style-name="T1339">R$</text:span><text:span text:style-name="T1354"> </text:span><text:span text:style-name="T1370">43.166</text:span><text:span text:style-name="T1353">,</text:span><text:span text:style-name="T1370">00</text:span></text:p>
          </table:table-cell>
          <table:covered-table-cell/>
          <table:covered-table-cell/>
        </table:table-row>
        <table:table-row table:style-name="Table22.9">
          <table:table-cell table:style-name="Table22.B1" table:number-columns-spanned="11" office:value-type="string">
            <text:p text:style-name="P1578"><text:span text:style-name="T1304">VALOR</text:span><text:span text:style-name="T1303"> </text:span><text:span text:style-name="T1304">GLOBAL</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22.B1" table:number-columns-spanned="3" office:value-type="string">
            <text:p text:style-name="P1579"><text:span text:style-name="T1371">R$</text:span><text:span text:style-name="T1372"> </text:span><text:span text:style-name="T1371">43.166,00</text:span></text:p>
          </table:table-cell>
          <table:covered-table-cell/>
          <table:covered-table-cell/>
        </table:table-row>
        <table:table-row table:style-name="Table22.10">
          <table:table-cell table:style-name="Table22.A2" table:number-columns-spanned="14" office:value-type="string">
            <text:p text:style-name="P1580"><text:span text:style-name="T1302">ITEM</text:span><text:span text:style-name="T1349"> </text:span><text:span text:style-name="T1302">69</text:span><text:span text:style-name="T1304"> </text:span><text:span text:style-name="T1373">-</text:span><text:span text:style-name="T1374"> </text:span><text:span text:style-name="T1302">AMPLA</text:span><text:span text:style-name="T1309"> </text:span><text:span text:style-name="T1304">CONCORRÊNCIA</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3">
          <table:table-cell table:style-name="Table22.A3" table:number-columns-spanned="4" office:value-type="string">
            <text:p text:style-name="P1581"><text:span text:style-name="T1310">Descrição</text:span><text:span text:style-name="T1310"/></text:p>
          </table:table-cell>
          <table:covered-table-cell/>
          <table:covered-table-cell/>
          <table:covered-table-cell/>
          <table:table-cell table:style-name="Table22.A3" table:number-columns-spanned="2" office:value-type="string">
            <text:p text:style-name="P1582"><text:span text:style-name="T1375">Unid</text:span><text:span text:style-name="T1376">.</text:span></text:p>
          </table:table-cell>
          <table:covered-table-cell/>
          <table:table-cell table:style-name="Table22.A3" table:number-columns-spanned="2" office:value-type="string">
            <text:p text:style-name="P1583"><text:span text:style-name="T1314">Quant.</text:span><text:span text:style-name="T1314"/></text:p>
          </table:table-cell>
          <table:covered-table-cell/>
          <table:table-cell table:style-name="Table22.A3" office:value-type="string">
            <text:p text:style-name="P1584"><text:span text:style-name="T1311">Marca</text:span><text:span text:style-name="T1311"/></text:p>
          </table:table-cell>
          <table:table-cell table:style-name="Table22.A3" table:number-columns-spanned="2" office:value-type="string">
            <text:p text:style-name="P1585"><text:span text:style-name="T1312">Valor</text:span><text:span text:style-name="T1314"> unitário</text:span></text:p>
          </table:table-cell>
          <table:covered-table-cell/>
          <table:table-cell table:style-name="Table22.A3" table:number-columns-spanned="3" office:value-type="string">
            <text:p text:style-name="P1586"><text:span text:style-name="T1312">Valor</text:span><text:span text:style-name="T1314"> Total</text:span></text:p>
          </table:table-cell>
          <table:covered-table-cell/>
          <table:covered-table-cell/>
        </table:table-row>
        <table:table-row table:style-name="Table22.12">
          <table:table-cell table:style-name="Table22.A3" table:number-columns-spanned="4" office:value-type="string">
            <text:p text:style-name="P1587"><text:span text:style-name="T1314">TINTA </text:span><text:span text:style-name="T1324">ACRÍLICA</text:span><text:span text:style-name="T1358"> </text:span><text:span text:style-name="T1314">FOSCA</text:span><text:span text:style-name="T1377"> </text:span><text:span text:style-name="T1324">(1'</text:span><text:span text:style-name="T1378"> </text:span><text:span text:style-name="T1314">LINHA</text:span><text:span text:style-name="T1362">) </text:span><text:span text:style-name="T1324">VERDE</text:span><text:span text:style-name="T1379"> </text:span><text:span text:style-name="T1314">BANDEIRA</text:span><text:span text:style-name="T1380"> </text:span><text:span text:style-name="T1324">OU</text:span><text:span text:style-name="T1379"> </text:span><text:span text:style-name="T1314">FOLHA</text:span><text:span text:style-name="T1313"> </text:span><text:span text:style-name="T1314">- </text:span><text:span text:style-name="T1311">Para</text:span></text:p>
            <text:p text:style-name="P1588"><text:span text:style-name="T1315">superfícies </text:span><text:span text:style-name="T1312">externas e </text:span><text:span text:style-name="T1315">internas</text:span><text:span text:style-name="T1323">, </text:span><text:span text:style-name="T1312">em embalagem </text:span><text:span text:style-name="T1315">de 18 </text:span><text:span text:style-name="T1312">l</text:span><text:span text:style-name="T1319">itros, </text:span><text:span text:style-name="T1315">com grande</text:span><text:span text:style-name="T1322"> </text:span><text:span text:style-name="T1315">poder de cobertura (entre 225 a 325m</text:span><text:span text:style-name="T1381">2</text:span><text:span text:style-name="T1315">/demão)</text:span><text:span text:style-name="T1323">, </text:span><text:span text:style-name="T1315">resistência e alta</text:span><text:span text:style-name="T1322"> </text:span><text:span text:style-name="T1315">durabilidade</text:span><text:span text:style-name="T1323">, </text:span><text:span text:style-name="T1315">segundo normas </text:span><text:span text:style-name="T1312">té</text:span><text:span text:style-name="T1319">cnicas </text:span><text:span text:style-name="T1315">usadas pelo </text:span><text:span text:style-name="T1312">PBQP-H </text:span><text:span text:style-name="T1319">(</text:span><text:span text:style-name="T1312">Programa</text:span><text:span text:style-name="T1330"> </text:span><text:span text:style-name="T1314">Brasileiro </text:span><text:span text:style-name="T1324">de</text:span><text:span text:style-name="T1325"> </text:span><text:span text:style-name="T1324">Qualidade e</text:span><text:span text:style-name="T1329"> </text:span><text:span text:style-name="T1314">Produtividade</text:span><text:span text:style-name="T1312"> </text:span><text:span text:style-name="T1324">do</text:span><text:span text:style-name="T1382"> </text:span><text:span text:style-name="T1314">Habitat </text:span><text:span text:style-name="T1324">do</text:span><text:span text:style-name="T1329"> </text:span><text:span text:style-name="T1324">Ministério</text:span><text:span text:style-name="T1363"> </text:span><text:span text:style-name="T1324">das</text:span><text:span text:style-name="T1325"> </text:span><text:span text:style-name="T1324">Cidades)</text:span><text:span text:style-name="T1327">,</text:span><text:span text:style-name="T1383"> </text:span><text:span text:style-name="T1315">desenvolvido</text:span><text:span text:style-name="T1332"> </text:span><text:span text:style-name="T1312">pelo</text:span><text:span text:style-name="T1367"> </text:span><text:span text:style-name="T1315">programa</text:span><text:span text:style-name="T1333"> </text:span><text:span text:style-name="T1315">setorial</text:span><text:span text:style-name="T1332"> </text:span><text:span text:style-name="T1315">de</text:span><text:span text:style-name="T1332"> </text:span><text:span text:style-name="T1312">qualidade</text:span><text:span text:style-name="T1311"> </text:span><text:span text:style-name="T1312">de</text:span><text:span text:style-name="T1367"> </text:span><text:span text:style-name="T1312">Und.</text:span><text:span text:style-name="T1355"> </text:span><text:span text:style-name="T1315">513</text:span><text:span text:style-name="T1329"> </text:span><text:span text:style-name="T1312">R$</text:span><text:span text:style-name="T1359"> </text:span><text:span text:style-name="T1315">227</text:span><text:span text:style-name="T1360">,</text:span><text:span text:style-name="T1315">16</text:span><text:span text:style-name="T1332"> </text:span><text:span text:style-name="T1312">R$</text:span><text:span text:style-name="T1330"> </text:span><text:span text:style-name="T1315">116</text:span><text:span text:style-name="T1323">.</text:span><text:span text:style-name="T1315">533</text:span><text:span text:style-name="T1323">,</text:span><text:span text:style-name="T1315">08 </text:span><text:span text:style-name="T1312">tintas imobiliárias </text:span><text:span text:style-name="T1315">da ABRAFATI </text:span><text:span text:style-name="T1319">(Associação </text:span><text:span text:style-name="T1312">Bras</text:span><text:span text:style-name="T1319">i</text:span><text:span text:style-name="T1312">leira </text:span><text:span text:style-name="T1315">dos</text:span><text:span text:style-name="T1322"> </text:span><text:span text:style-name="T1312">Fabricantes </text:span><text:span text:style-name="T1315">de </text:span><text:span text:style-name="T1312">Tintas</text:span><text:span text:style-name="T1319">) </text:span><text:span text:style-name="T1315">normas estas </text:span><text:span text:style-name="T1312">que </text:span><text:span text:style-name="T1315">deverão estar expressa </text:span><text:span text:style-name="T1312">na</text:span><text:span text:style-name="T1330"> </text:span><text:span text:style-name="T1312">embalagem </text:span><text:span text:style-name="T1315">do</text:span><text:span text:style-name="T1384"> </text:span><text:span text:style-name="T1315">produto</text:span><text:span text:style-name="T1329"> </text:span><text:span text:style-name="T1312">no</text:span><text:span text:style-name="T1385"> </text:span><text:span text:style-name="T1315">ato</text:span><text:span text:style-name="T1329"> </text:span><text:span text:style-name="T1315">da</text:span><text:span text:style-name="T1325"> </text:span><text:span text:style-name="T1312">entrega </text:span><text:span text:style-name="T1315">do</text:span><text:span text:style-name="T1324"> </text:span><text:span text:style-name="T1312">mesmo</text:span><text:span text:style-name="T1319">.</text:span><text:span text:style-name="T1386"> </text:span><text:span text:style-name="T1315">Cor</text:span><text:span text:style-name="T1325"> </text:span><text:span text:style-name="T1319">v</text:span><text:span text:style-name="T1312">erde</text:span><text:span text:style-name="T1359"> </text:span><text:span text:style-name="T1315">bandeira ou</text:span><text:span text:style-name="T1322"> </text:span><text:span text:style-name="T1314">folha.</text:span></text:p>
          </table:table-cell>
          <table:covered-table-cell/>
          <table:covered-table-cell/>
          <table:covered-table-cell/>
          <table:table-cell table:style-name="Table22.A3" table:number-columns-spanned="2" office:value-type="string">
            <text:p text:style-name="P1543"/>
            <text:p text:style-name="P1543"/>
            <text:p text:style-name="P1543"/>
            <text:p text:style-name="P1544"/>
            <text:p text:style-name="P591"><text:span text:style-name="T1311">Und</text:span><text:span text:style-name="T1335">.</text:span></text:p>
          </table:table-cell>
          <table:covered-table-cell/>
          <table:table-cell table:style-name="Table22.A3" table:number-columns-spanned="2" office:value-type="string">
            <text:p text:style-name="P1549"/>
            <text:p text:style-name="P1549"/>
            <text:p text:style-name="P1549"/>
            <text:p text:style-name="P1549"/>
            <text:p text:style-name="P1589"/>
            <text:p text:style-name="P1590"><text:span text:style-name="T1387">515</text:span><text:span text:style-name="T1387"/></text:p>
          </table:table-cell>
          <table:covered-table-cell/>
          <table:table-cell table:style-name="Table22.A3" office:value-type="string">
            <text:p text:style-name="P1543"/>
            <text:p text:style-name="P1543"/>
            <text:p text:style-name="P1543"/>
            <text:p text:style-name="P1591"/>
            <text:p text:style-name="P1573"><text:span text:style-name="T1369">MAZ.A</text:span><text:span text:style-name="T1369"/></text:p>
          </table:table-cell>
          <table:table-cell table:style-name="Table22.A3" table:number-columns-spanned="2" office:value-type="string">
            <text:p text:style-name="P1549"/>
            <text:p text:style-name="P1549"/>
            <text:p text:style-name="P1549"/>
            <text:p text:style-name="P1549"/>
            <text:p text:style-name="P1549"/>
            <text:p text:style-name="P1549"/>
            <text:p text:style-name="P1592"/>
            <text:p text:style-name="P1593"><text:span text:style-name="T1307">R$</text:span><text:span text:style-name="T1388"> </text:span><text:span text:style-name="T1336">113</text:span><text:span text:style-name="T1389">,</text:span><text:span text:style-name="T1336">00</text:span></text:p>
          </table:table-cell>
          <table:covered-table-cell/>
          <table:table-cell table:style-name="Table22.A3" table:number-columns-spanned="3" office:value-type="string">
            <text:p text:style-name="P1549"/>
            <text:p text:style-name="P1549"/>
            <text:p text:style-name="P1549"/>
            <text:p text:style-name="P1549"/>
            <text:p text:style-name="P1549"/>
            <text:p text:style-name="P1549"/>
            <text:p text:style-name="P1549"/>
            <text:p text:style-name="P1549"/>
            <text:p text:style-name="P1549"/>
            <text:p text:style-name="P1574"/>
            <text:p text:style-name="P1594"><text:span text:style-name="T1307">R$</text:span><text:span text:style-name="T1308"> </text:span><text:span text:style-name="T1336">58.195</text:span><text:span text:style-name="T1337">,</text:span><text:span text:style-name="T1336">00</text:span></text:p>
          </table:table-cell>
          <table:covered-table-cell/>
          <table:covered-table-cell/>
        </table:table-row>
        <table:table-row table:style-name="Table22.5">
          <table:table-cell table:style-name="Table22.B1" table:number-columns-spanned="11" office:value-type="string">
            <text:p text:style-name="P1595"><text:span text:style-name="T1304">VALOR</text:span><text:span text:style-name="T1303"> </text:span><text:span text:style-name="T1304">GLOBAL</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22.B1" table:number-columns-spanned="3" office:value-type="string">
            <text:p text:style-name="P1596"><text:span text:style-name="T1390">R$</text:span><text:span text:style-name="T1391"> </text:span><text:span text:style-name="T1371">58.195,00</text:span></text:p>
          </table:table-cell>
          <table:covered-table-cell/>
          <table:covered-table-cell/>
        </table:table-row>
        <table:table-row table:style-name="Table22.14">
          <table:table-cell table:style-name="Table22.A14" office:value-type="string">
            <text:p text:style-name="P1533"/>
          </table:table-cell>
          <table:table-cell table:style-name="Table22.A2" table:number-columns-spanned="13" office:value-type="string">
            <text:p text:style-name="P1597"><text:span text:style-name="T1311">ITEM</text:span><text:span text:style-name="T1314"> </text:span><text:span text:style-name="T1311">70</text:span><text:span text:style-name="T1357"> </text:span><text:span text:style-name="T1311">-</text:span><text:span text:style-name="T1392"> </text:span><text:span text:style-name="T1311">COTA</text:span><text:span text:style-name="T1380"> </text:span><text:span text:style-name="T1311">RESERVADA</text:span><text:span text:style-name="T1380"> </text:span><text:span text:style-name="T1311">PARA</text:span><text:span text:style-name="T1377"> </text:span><text:span text:style-name="T1311">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3">
          <table:table-cell table:style-name="Table22.A15" office:value-type="string">
            <text:p text:style-name="P1533"/>
          </table:table-cell>
          <table:table-cell table:style-name="Table22.A3" table:number-columns-spanned="3" office:value-type="string">
            <text:p text:style-name="P1598"><text:span text:style-name="T1310">Descrição</text:span><text:span text:style-name="T1310"/></text:p>
          </table:table-cell>
          <table:covered-table-cell/>
          <table:covered-table-cell/>
          <table:table-cell table:style-name="Table22.A3" table:number-columns-spanned="2" office:value-type="string">
            <text:p text:style-name="P1599"><text:span text:style-name="T1310">Unid</text:span><text:span text:style-name="T1393">.</text:span></text:p>
          </table:table-cell>
          <table:covered-table-cell/>
          <table:table-cell table:style-name="Table22.A3" table:number-columns-spanned="2" office:value-type="string">
            <text:p text:style-name="P1600"><text:span text:style-name="T1314">Quant.</text:span><text:span text:style-name="T1314"/></text:p>
          </table:table-cell>
          <table:covered-table-cell/>
          <table:table-cell table:style-name="Table22.A3" office:value-type="string">
            <text:p text:style-name="P1601"><text:span text:style-name="T1311">Marca</text:span><text:span text:style-name="T1311"/></text:p>
          </table:table-cell>
          <table:table-cell table:style-name="Table22.A3" table:number-columns-spanned="2" office:value-type="string">
            <text:p text:style-name="P1602"><text:span text:style-name="T1312">Valor</text:span><text:span text:style-name="T1313"> </text:span><text:span text:style-name="T1314">unitário</text:span></text:p>
          </table:table-cell>
          <table:covered-table-cell/>
          <table:table-cell table:style-name="Table22.A3" table:number-columns-spanned="3" office:value-type="string">
            <text:p text:style-name="P1603"><text:span text:style-name="T1312">Valor</text:span><text:span text:style-name="T1313"> </text:span><text:span text:style-name="T1314">Total</text:span></text:p>
          </table:table-cell>
          <table:covered-table-cell/>
          <table:covered-table-cell/>
        </table:table-row>
        <table:table-row table:style-name="Table22.16">
          <table:table-cell table:style-name="Table22.A15" office:value-type="string">
            <text:p text:style-name="P1533"/>
          </table:table-cell>
          <table:table-cell table:style-name="Table22.A3" table:number-columns-spanned="3" office:value-type="string">
            <text:p text:style-name="P1604"><text:span text:style-name="T1314">TINTA</text:span><text:span text:style-name="T1392"> </text:span><text:span text:style-name="T1324">ACRÍLICA</text:span><text:span text:style-name="T1363"> </text:span><text:span text:style-name="T1314">FOSCA</text:span><text:span text:style-name="T1394"> </text:span><text:span text:style-name="T1362">(</text:span><text:span text:style-name="T1314">1'</text:span><text:span text:style-name="T1395"> </text:span><text:span text:style-name="T1314">LINHA)</text:span><text:span text:style-name="T1396"> </text:span><text:span text:style-name="T1324">VERDE</text:span><text:span text:style-name="T1363"> </text:span><text:span text:style-name="T1314">BANDEIRA</text:span><text:span text:style-name="T1397"> </text:span><text:span text:style-name="T1324">OU</text:span><text:span text:style-name="T1361"> </text:span><text:span text:style-name="T1314">FOLHA</text:span><text:span text:style-name="T1380"> </text:span><text:span text:style-name="T1311">Para</text:span></text:p>
            <text:p text:style-name="P1605"><text:span text:style-name="T1315">superfícies externas e internas</text:span><text:span text:style-name="T1323">, </text:span><text:span text:style-name="T1312">em </text:span><text:span text:style-name="T1315">embalagem de </text:span><text:span text:style-name="T1312">18 l</text:span><text:span text:style-name="T1319">i</text:span><text:span text:style-name="T1312">tros</text:span><text:span text:style-name="T1319">, </text:span><text:span text:style-name="T1315">com </text:span><text:span text:style-name="T1312">grande</text:span><text:span text:style-name="T1330"> </text:span><text:span text:style-name="T1315">poder de cobertura (entre 225 a 325m</text:span><text:span text:style-name="T1381">2</text:span><text:span text:style-name="T1398">/</text:span><text:span text:style-name="T1399"> </text:span><text:span text:style-name="T1315">demão), resistência e alta</text:span><text:span text:style-name="T1322"> </text:span><text:span text:style-name="T1315">durabilidade</text:span><text:span text:style-name="T1323">, </text:span><text:span text:style-name="T1315">segundo normas técnicas usadas pelo </text:span><text:span text:style-name="T1312">PBQP-H </text:span><text:span text:style-name="T1315">(Programa</text:span><text:span text:style-name="T1322"> </text:span><text:span text:style-name="T1315">Brasileiro de Qualidade e </text:span><text:span text:style-name="T1312">Produtividade </text:span><text:span text:style-name="T1315">do </text:span><text:span text:style-name="T1312">Hab</text:span><text:span text:style-name="T1319">itat </text:span><text:span text:style-name="T1315">do Ministério das</text:span><text:span text:style-name="T1322"> </text:span><text:span text:style-name="T1312">Cidades)</text:span><text:span text:style-name="T1323">, </text:span><text:span text:style-name="T1315">desenvolvido </text:span><text:span text:style-name="T1312">pelo </text:span><text:span text:style-name="T1315">programa setorial de </text:span><text:span text:style-name="T1312">qualidade </text:span><text:span text:style-name="T1315">de tintas</text:span><text:span text:style-name="T1322"> </text:span><text:span text:style-name="T1315">imobiliárias</text:span><text:span text:style-name="T1332"> </text:span><text:span text:style-name="T1315">da</text:span><text:span text:style-name="T1332"> </text:span><text:span text:style-name="T1315">ABRAFATI</text:span><text:span text:style-name="T1333"> </text:span><text:span text:style-name="T1315">(Associação</text:span><text:span text:style-name="T1332"> </text:span><text:span text:style-name="T1312">Bras</text:span><text:span text:style-name="T1319">il</text:span><text:span text:style-name="T1312">eira</text:span><text:span text:style-name="T1367"> </text:span><text:span text:style-name="T1315">dos</text:span><text:span text:style-name="T1333"> </text:span><text:span text:style-name="T1312">Fabricantes</text:span><text:span text:style-name="T1367"> </text:span><text:span text:style-name="T1315">de</text:span><text:span text:style-name="T1332"> </text:span><text:span text:style-name="T1312">Tintas</text:span><text:span text:style-name="T1319">)</text:span><text:span text:style-name="T1400"> </text:span><text:span text:style-name="T1315">normas</text:span><text:span text:style-name="T1333"> </text:span><text:span text:style-name="T1315">estas</text:span><text:span text:style-name="T1333"> </text:span><text:span text:style-name="T1315">que</text:span><text:span text:style-name="T1332"> </text:span><text:span text:style-name="T1315">deverão</text:span><text:span text:style-name="T1333"> </text:span><text:span text:style-name="T1315">estar</text:span><text:span text:style-name="T1382"> </text:span><text:span text:style-name="T1315">expressa</text:span><text:span text:style-name="T1325"> </text:span><text:span text:style-name="T1312">na</text:span><text:span text:style-name="T1385"> </text:span><text:span text:style-name="T1315">embalagem</text:span><text:span text:style-name="T1329"> </text:span><text:span text:style-name="T1315">do</text:span><text:span text:style-name="T1332"> </text:span><text:span text:style-name="T1312">produto</text:span><text:span text:style-name="T1359"> </text:span><text:span text:style-name="T1312">no</text:span><text:span text:style-name="T1367"> </text:span><text:span text:style-name="T1315">ato</text:span><text:span text:style-name="T1322"> </text:span><text:span text:style-name="T1312">da</text:span><text:span text:style-name="T1311"> </text:span><text:span text:style-name="T1315">entrega</text:span><text:span text:style-name="T1325"> </text:span><text:span text:style-name="T1312">do</text:span><text:span text:style-name="T1367"> </text:span><text:span text:style-name="T1315">mesmo.</text:span><text:span text:style-name="T1325"> </text:span><text:span text:style-name="T1315">Cor</text:span><text:span text:style-name="T1333"> </text:span><text:span text:style-name="T1315">verde</text:span><text:span text:style-name="T1333"> </text:span><text:span text:style-name="T1315">bandeira ou</text:span><text:span text:style-name="T1333"> </text:span><text:span text:style-name="T1315">folha.</text:span></text:p>
          </table:table-cell>
          <table:covered-table-cell/>
          <table:covered-table-cell/>
          <table:table-cell table:style-name="Table22.A3" table:number-columns-spanned="2" office:value-type="string">
            <text:p text:style-name="P1606"><text:span text:style-name="T1311">Und</text:span><text:span text:style-name="T1335">.</text:span></text:p>
          </table:table-cell>
          <table:covered-table-cell/>
          <table:table-cell table:style-name="Table22.A3" table:number-columns-spanned="2" office:value-type="string">
            <text:p text:style-name="P1607"/>
            <text:p text:style-name="P1608"><text:span text:style-name="T1368">169</text:span><text:span text:style-name="T1368"/></text:p>
          </table:table-cell>
          <table:covered-table-cell/>
          <table:table-cell table:style-name="Table22.A3" office:value-type="string">
            <text:p text:style-name="P1609"><text:span text:style-name="T1401">MAZA</text:span><text:span text:style-name="T1401"/></text:p>
          </table:table-cell>
          <table:table-cell table:style-name="Table22.A3" table:number-columns-spanned="2" office:value-type="string">
            <text:p text:style-name="P1549"/>
            <text:p text:style-name="P1549"/>
            <text:p text:style-name="P1549"/>
            <text:p text:style-name="P1549"/>
            <text:p text:style-name="P1549"/>
            <text:p text:style-name="P1549"/>
            <text:p text:style-name="P1549"/>
            <text:p text:style-name="P1549"/>
            <text:p text:style-name="P1549"/>
            <text:p text:style-name="P1549"/>
            <text:p text:style-name="P1610"/>
            <text:p text:style-name="P1611"><text:span text:style-name="T1339">R$11</text:span><text:span text:style-name="T1340">3</text:span><text:span text:style-name="T1353">,</text:span><text:span text:style-name="T1370">00</text:span></text:p>
          </table:table-cell>
          <table:covered-table-cell/>
          <table:table-cell table:style-name="Table22.A3" table:number-columns-spanned="3" office:value-type="string">
            <text:p text:style-name="P1549"/>
            <text:p text:style-name="P1549"/>
            <text:p text:style-name="P1549"/>
            <text:p text:style-name="P1549"/>
            <text:p text:style-name="P1549"/>
            <text:p text:style-name="P1549"/>
            <text:p text:style-name="P1549"/>
            <text:p text:style-name="P1549"/>
            <text:p text:style-name="P1549"/>
            <text:p text:style-name="P1549"/>
            <text:p text:style-name="P1549"/>
            <text:p text:style-name="P1612"/>
            <text:p text:style-name="P1613"><text:span text:style-name="T1307">R$</text:span><text:span text:style-name="T1388"> </text:span><text:span text:style-name="T1343">19.097</text:span><text:span text:style-name="T1344">,00</text:span></text:p>
          </table:table-cell>
          <table:covered-table-cell/>
          <table:covered-table-cell/>
        </table:table-row>
        <table:table-row table:style-name="Table22.9">
          <table:table-cell table:style-name="Table22.A15" office:value-type="string">
            <text:p text:style-name="P1533"/>
          </table:table-cell>
          <table:table-cell table:style-name="Table22.A3" table:number-columns-spanned="10" office:value-type="string">
            <text:p text:style-name="P1614"><text:span text:style-name="T1299">VALOR</text:span><text:span text:style-name="T1300"> </text:span><text:span text:style-name="T1301">GLOBAL</text:span></text:p>
          </table:table-cell>
          <table:covered-table-cell/>
          <table:covered-table-cell/>
          <table:covered-table-cell/>
          <table:covered-table-cell/>
          <table:covered-table-cell/>
          <table:covered-table-cell/>
          <table:covered-table-cell/>
          <table:covered-table-cell/>
          <table:covered-table-cell/>
          <table:table-cell table:style-name="Table22.A3" table:number-columns-spanned="3" office:value-type="string">
            <text:p text:style-name="P1615"><text:span text:style-name="T1390">R$</text:span><text:span text:style-name="T1372"> </text:span><text:span text:style-name="T1371">19.097</text:span><text:span text:style-name="T1402">,</text:span><text:span text:style-name="T1371">00</text:span></text:p>
          </table:table-cell>
          <table:covered-table-cell/>
          <table:covered-table-cell/>
        </table:table-row>
      </table:table>
      <text:p text:style-name="P1616"><draw:frame draw:style-name="fr4" draw:name="Image156" text:anchor-type="char" svg:x="1.5484in" svg:y="0.0756in" svg:width="4.6028in" svg:height="0.0161in" draw:z-index="109"><draw:image xlink:href="Pictures/10000001000001FA0000000109E31F68.png" xlink:type="simple" xlink:show="embed" xlink:actuate="onLoad" draw:mime-type="image/png"/></draw:frame></text:p>
      <text:p text:style-name="P1617"><text:span text:style-name="T1403">Autenticar</text:span><text:span text:style-name="T1404"> </text:span><text:span text:style-name="T1403">documento</text:span><text:span text:style-name="T1405"> </text:span><text:span text:style-name="T1403">em</text:span><text:span text:style-name="T1406"> </text:span><text:a xlink:type="simple" xlink:href="https://processos.cachoeiro.es.gov.br/autenticidade" text:style-name="ListLabel_20_52" text:visited-style-name="ListLabel_20_52"><text:span text:style-name="T1407">https</text:span><text:span text:style-name="T1408">://</text:span><text:span text:style-name="T1409">processos</text:span><text:span text:style-name="T1408">.</text:span><text:span text:style-name="T1409">cachoe</text:span><text:span text:style-name="T1410">i</text:span><text:span text:style-name="T1409">ro.es</text:span><text:span text:style-name="T1408">.</text:span><text:span text:style-name="T1409">gov</text:span><text:span text:style-name="T1408">.</text:span><text:span text:style-name="T1409">br</text:span><text:span text:style-name="T1408">/</text:span><text:span text:style-name="T1409">autenticidade</text:span></text:a></text:p>
      <text:p text:style-name="P1618"><draw:frame draw:style-name="fr6" draw:name="Image 736" text:anchor-type="char" svg:x="5.8047in" svg:y="-0.0492in" svg:width="0.2736in" svg:height="0.3717in" draw:z-index="118"><draw:image xlink:href="Pictures/100000000000003B0000005004C75678.jpg" xlink:type="simple" xlink:show="embed" xlink:actuate="onLoad" draw:mime-type="image/jpeg"/></draw:frame><text:span text:style-name="T1403">com</text:span><text:span text:style-name="T1411"> </text:span><text:span text:style-name="T1403">o </text:span><text:span text:style-name="T1412">identificador </text:span><text:span text:style-name="T1403">32003000340033003600360039003A00540052004</text:span><text:span text:style-name="T1413">1</text:span><text:span text:style-name="T1403">00</text:span><text:span text:style-name="T1414">, </text:span><text:span text:style-name="T1412">Do</text:span><text:span text:style-name="T1414">c</text:span><text:span text:style-name="T1403">umento ass</text:span><text:span text:style-name="T1413">in</text:span><text:span text:style-name="T1403">ado digitalmente</text:span><text:span text:style-name="T1415"> </text:span><text:span text:style-name="T1403">conforme MP</text:span><text:span text:style-name="T1416"> </text:span><text:span text:style-name="T1403">n</text:span><text:span text:style-name="T1417">º </text:span><text:span text:style-name="T1403">2.200-2/2001, que institui </text:span><text:span text:style-name="T1412">a Infra-estrutura</text:span><text:span text:style-name="T1418"> </text:span><text:span text:style-name="T1403">de Chaves </text:span><text:span text:style-name="T1412">Púb</text:span><text:span text:style-name="T1414">l</text:span><text:span text:style-name="T1403">icas </text:span><text:span text:style-name="T1412">Brasileira </text:span><text:span text:style-name="T1403">- </text:span><text:span text:style-name="T1412">ICP-Brasil</text:span></text:p>
      <text:p text:style-name="P1619"/>
      <text:p text:style-name="P1169"/>
      <text:p text:style-name="P1620"/>
      <table:table table:name="Table23" table:style-name="Table23">
        <table:table-column table:style-name="Table23.A"/>
        <table:table-column table:style-name="Table23.B"/>
        <table:table-column table:style-name="Table23.C"/>
        <table:table-column table:style-name="Table23.D"/>
        <table:table-column table:style-name="Table23.E"/>
        <table:table-column table:style-name="Table23.F"/>
        <table:table-column table:style-name="Table23.G"/>
        <table:table-column table:style-name="Table23.H"/>
        <table:table-column table:style-name="Table23.I"/>
        <table:table-column table:style-name="Table23.J"/>
        <table:table-column table:style-name="Table23.K"/>
        <table:table-column table:style-name="Table23.L"/>
        <table:table-row table:style-name="Table23.1">
          <table:table-cell table:style-name="Table23.A1" table:number-columns-spanned="12" office:value-type="string">
            <text:p text:style-name="P1621"><text:span text:style-name="T1419">ITEM</text:span><text:span text:style-name="T1420"> </text:span><text:span text:style-name="T1421">71</text:span><text:span text:style-name="T1422"> </text:span><text:span text:style-name="T1423">•</text:span><text:span text:style-name="T1424"> </text:span><text:span text:style-name="T1419">AMPLA</text:span><text:span text:style-name="T1425"> </text:span><text:span text:style-name="T1426">CONCORRÊNCIA</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3.2">
          <table:table-cell table:style-name="Table23.A1" table:number-columns-spanned="3" office:value-type="string">
            <text:p text:style-name="P1622"><text:span text:style-name="T1427">Descrição</text:span><text:span text:style-name="T1427"/></text:p>
          </table:table-cell>
          <table:covered-table-cell/>
          <table:covered-table-cell/>
          <table:table-cell table:style-name="Table23.A1" table:number-columns-spanned="2" office:value-type="string">
            <text:p text:style-name="P1623"><text:span text:style-name="T1427">Unid.</text:span><text:span text:style-name="T1427"/></text:p>
          </table:table-cell>
          <table:covered-table-cell/>
          <table:table-cell table:style-name="Table23.A1" office:value-type="string">
            <text:p text:style-name="P1624"><text:span text:style-name="T1428">Quant.</text:span><text:span text:style-name="T1428"/></text:p>
          </table:table-cell>
          <table:table-cell table:style-name="Table23.A1" table:number-columns-spanned="2" office:value-type="string">
            <text:p text:style-name="P1625"><text:span text:style-name="T1429">Marca</text:span><text:span text:style-name="T1429"/></text:p>
          </table:table-cell>
          <table:covered-table-cell/>
          <table:table-cell table:style-name="Table23.A1" table:number-columns-spanned="2" office:value-type="string">
            <text:p text:style-name="P1626"><text:span text:style-name="T1430">Valor</text:span><text:span text:style-name="T1428"> </text:span><text:span text:style-name="T1431">unitário</text:span></text:p>
          </table:table-cell>
          <table:covered-table-cell/>
          <table:table-cell table:style-name="Table23.A1" table:number-columns-spanned="2" office:value-type="string">
            <text:p text:style-name="P1627"><text:span text:style-name="T1430">Valor</text:span><text:span text:style-name="T1432"> </text:span><text:span text:style-name="T1428">Total</text:span></text:p>
          </table:table-cell>
          <table:covered-table-cell/>
        </table:table-row>
        <table:table-row table:style-name="Table23.3">
          <table:table-cell table:style-name="Table23.A1" table:number-columns-spanned="3" office:value-type="string">
            <text:p text:style-name="P1270"/>
            <text:p text:style-name="P1270"/>
            <text:p text:style-name="P1270"/>
            <text:p text:style-name="P1628"/>
            <text:p text:style-name="P1629"><text:span text:style-name="T1428">TINTA</text:span><text:span text:style-name="T1433"> </text:span><text:span text:style-name="T1169">ACRÍLICA</text:span><text:span text:style-name="T1214"> </text:span><text:span text:style-name="T1428">FOSCA</text:span><text:span text:style-name="T1434"> </text:span><text:span text:style-name="T1169">(1'</text:span><text:span text:style-name="T1214"> </text:span><text:span text:style-name="T1428">LINHA)</text:span><text:span text:style-name="T1433"> </text:span><text:span text:style-name="T1169">AZUL</text:span><text:span text:style-name="T1216"> </text:span><text:span text:style-name="T1431">ROYAL·</text:span><text:span text:style-name="T1435"> </text:span><text:span text:style-name="T1169">Para</text:span><text:span text:style-name="T1214"> </text:span><text:span text:style-name="T1169">superticies</text:span><text:span text:style-name="T1216"> </text:span><text:span text:style-name="T1169">externas</text:span><text:span text:style-name="T1200"> </text:span><text:span text:style-name="T1169">e</text:span><text:span text:style-name="T1214"> </text:span><text:span text:style-name="T1169">internas, em embalagem</text:span><text:span text:style-name="T1436"> </text:span><text:span text:style-name="T1169">de</text:span><text:span text:style-name="T1214"> </text:span><text:span text:style-name="T1169">18</text:span><text:span text:style-name="T1175"> </text:span><text:span text:style-name="T1428">l</text:span><text:span text:style-name="T1169">itros</text:span><text:span text:style-name="T1437">,</text:span><text:span text:style-name="T1438"> </text:span><text:span text:style-name="T1169">com grande</text:span><text:span text:style-name="T1193"> </text:span><text:span text:style-name="T1169">poder de</text:span><text:span text:style-name="T1216"> </text:span><text:span text:style-name="T1169">cobertura</text:span><text:span text:style-name="T1436"> </text:span><text:span text:style-name="T1169">(entre</text:span><text:span text:style-name="T1200"> </text:span><text:span text:style-name="T1174">225 a 325m</text:span><text:span text:style-name="T1439">2</text:span><text:span text:style-name="T1174">/demão), resistência e alta </text:span><text:span text:style-name="T1440">durabilidade, </text:span><text:span text:style-name="T1174">segundo normas</text:span><text:span text:style-name="T1200"> </text:span><text:span text:style-name="T1174">técnicas</text:span><text:span text:style-name="T1201"> </text:span><text:span text:style-name="T1174">usadas</text:span><text:span text:style-name="T1201"> </text:span><text:span text:style-name="T1174">pelo</text:span><text:span text:style-name="T1204"> </text:span><text:span text:style-name="T1440">pbqp-h</text:span><text:span text:style-name="T1441"> </text:span><text:span text:style-name="T1174">(programa</text:span><text:span text:style-name="T1201"> </text:span><text:span text:style-name="T1430">Und</text:span><text:span text:style-name="T1442">.</text:span><text:span text:style-name="T1443"> </text:span><text:span text:style-name="T1174">585</text:span><text:span text:style-name="T1201"> </text:span><text:span text:style-name="T1440">R$</text:span><text:span text:style-name="T1441"> </text:span><text:span text:style-name="T1174">226</text:span><text:span text:style-name="T1444">,</text:span><text:span text:style-name="T1174">26</text:span><text:span text:style-name="T1204"> </text:span><text:span text:style-name="T1440">R$</text:span><text:span text:style-name="T1441"> </text:span><text:span text:style-name="T1174">132.362</text:span><text:span text:style-name="T1444">,</text:span><text:span text:style-name="T1440">1</text:span><text:span text:style-name="T1174">O</text:span><text:span text:style-name="T1200"> </text:span><text:span text:style-name="T1174">brasileiro</text:span><text:span text:style-name="T1201"> </text:span><text:span text:style-name="T1174">de</text:span><text:span text:style-name="T1201"> </text:span><text:span text:style-name="T1440">qualidade</text:span><text:span text:style-name="T1445"> </text:span><text:span text:style-name="T1440">e</text:span><text:span text:style-name="T1441"> </text:span><text:span text:style-name="T1440">produtividade</text:span><text:span text:style-name="T1441"> </text:span><text:span text:style-name="T1440">do</text:span><text:span text:style-name="T1445"> </text:span><text:span text:style-name="T1174">habitat</text:span><text:span text:style-name="T1201"> </text:span><text:span text:style-name="T1440">do</text:span><text:span text:style-name="T1441"> </text:span><text:span text:style-name="T1440">ministério</text:span><text:span text:style-name="T1445"> </text:span><text:span text:style-name="T1174">das</text:span><text:span text:style-name="T1201"> </text:span><text:span text:style-name="T1174">cidades)</text:span><text:span text:style-name="T1202">,</text:span><text:span text:style-name="T1446"> </text:span><text:span text:style-name="T1174">desenvolvido pelo programa setorial de</text:span><text:span text:style-name="T1169"> </text:span><text:span text:style-name="T1174">qualidade de tintas imobiliárias da</text:span><text:span text:style-name="T1200"> </text:span><text:span text:style-name="T1174">ABRAFATI</text:span><text:span text:style-name="T1216"> </text:span><text:span text:style-name="T1174">(Associação</text:span><text:span text:style-name="T1175"> </text:span><text:span text:style-name="T1440">Brasileira</text:span><text:span text:style-name="T1447"> </text:span><text:span text:style-name="T1174">dos</text:span><text:span text:style-name="T1214"> </text:span><text:span text:style-name="T1440">Fabricantes</text:span><text:span text:style-name="T1447"> </text:span><text:span text:style-name="T1174">de</text:span><text:span text:style-name="T1214"> </text:span><text:span text:style-name="T1440">Tintas)</text:span><text:span text:style-name="T1448"> </text:span><text:span text:style-name="T1174">normas</text:span><text:span text:style-name="T1175"> </text:span><text:span text:style-name="T1174">estas</text:span><text:span text:style-name="T1200"> </text:span><text:span text:style-name="T1174">que</text:span><text:span text:style-name="T1201"> </text:span><text:span text:style-name="T1174">deverão</text:span><text:span text:style-name="T1201"> </text:span><text:span text:style-name="T1174">estar</text:span><text:span text:style-name="T1204"> </text:span><text:span text:style-name="T1174">expressa</text:span><text:span text:style-name="T1216"> </text:span><text:span text:style-name="T1174">na</text:span><text:span text:style-name="T1201"> </text:span><text:span text:style-name="T1174">embalagem</text:span><text:span text:style-name="T1169"> </text:span><text:span text:style-name="T1174">do</text:span><text:span text:style-name="T1214"> </text:span><text:span text:style-name="T1174">produto</text:span><text:span text:style-name="T1214"> </text:span><text:span text:style-name="T1174">no</text:span><text:span text:style-name="T1201"> </text:span><text:span text:style-name="T1174">ato</text:span><text:span text:style-name="T1201"> </text:span><text:span text:style-name="T1174">da</text:span><text:span text:style-name="T1204"> </text:span><text:span text:style-name="T1174">entrega</text:span><text:span text:style-name="T1193"> </text:span><text:span text:style-name="T1174">do</text:span><text:span text:style-name="T1200"> </text:span><text:span text:style-name="T1440">mesmo. </text:span><text:span text:style-name="T1174">Cor azul royal.</text:span></text:p>
          </table:table-cell>
          <table:covered-table-cell/>
          <table:covered-table-cell/>
          <table:table-cell table:style-name="Table23.A1" table:number-columns-spanned="2" office:value-type="string">
            <text:p text:style-name="P1270"/>
            <text:p text:style-name="P1270"/>
            <text:p text:style-name="P1270"/>
            <text:p text:style-name="P1270"/>
            <text:p text:style-name="P1270"/>
            <text:p text:style-name="P1270"/>
            <text:p text:style-name="P1270"/>
            <text:p text:style-name="P1630"/>
            <text:p text:style-name="P591"><text:span text:style-name="T1448">Und.</text:span><text:span text:style-name="T1448"/></text:p>
          </table:table-cell>
          <table:covered-table-cell/>
          <table:table-cell table:style-name="Table23.A1" office:value-type="string">
            <text:p text:style-name="P1270"/>
            <text:p text:style-name="P1270"/>
            <text:p text:style-name="P1270"/>
            <text:p text:style-name="P1270"/>
            <text:p text:style-name="P1270"/>
            <text:p text:style-name="P1270"/>
            <text:p text:style-name="P1270"/>
            <text:p text:style-name="P1631"/>
            <text:p text:style-name="P1632"><text:span text:style-name="T1216">587</text:span><text:span text:style-name="T1216"/></text:p>
          </table:table-cell>
          <table:table-cell table:style-name="Table23.A1" table:number-columns-spanned="2" office:value-type="string">
            <text:p text:style-name="P1192"/>
            <text:p text:style-name="P1192"/>
            <text:p text:style-name="P1192"/>
            <text:p text:style-name="P1192"/>
            <text:p text:style-name="P1192"/>
            <text:p text:style-name="P1192"/>
            <text:p text:style-name="P1192"/>
            <text:p text:style-name="P1192"/>
            <text:p text:style-name="P1199"/>
            <text:p text:style-name="P1633"><text:span text:style-name="T1449">MAZA</text:span><text:span text:style-name="T1449"/></text:p>
          </table:table-cell>
          <table:covered-table-cell/>
          <table:table-cell table:style-name="Table23.A1" table:number-columns-spanned="2" office:value-type="string">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634"/>
            <text:p text:style-name="P1593"><text:span text:style-name="T1448">R$</text:span><text:span text:style-name="T1450"> </text:span><text:span text:style-name="T1169">116</text:span><text:span text:style-name="T1451">,</text:span><text:span text:style-name="T1169">00</text:span></text:p>
          </table:table-cell>
          <table:covered-table-cell/>
          <table:table-cell table:style-name="Table23.A1" table:number-columns-spanned="2" office:value-type="string">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270"/>
            <text:p text:style-name="P1634"/>
            <text:p text:style-name="P1608"><text:span text:style-name="T1450">R$ </text:span><text:span text:style-name="T1169">68</text:span><text:span text:style-name="T1428">.</text:span><text:span text:style-name="T1169">092</text:span><text:span text:style-name="T1437">,</text:span><text:span text:style-name="T1169">00</text:span></text:p>
          </table:table-cell>
          <table:covered-table-cell/>
        </table:table-row>
        <table:table-row table:style-name="Table23.4">
          <table:table-cell table:style-name="Table23.A4" table:number-columns-spanned="10" office:value-type="string">
            <text:p text:style-name="P1635"><text:span text:style-name="T1452">VALOR</text:span><text:span text:style-name="T1453"> </text:span><text:span text:style-name="T1454">GLOBAL</text:span></text:p>
          </table:table-cell>
          <table:covered-table-cell/>
          <table:covered-table-cell/>
          <table:covered-table-cell/>
          <table:covered-table-cell/>
          <table:covered-table-cell/>
          <table:covered-table-cell/>
          <table:covered-table-cell/>
          <table:covered-table-cell/>
          <table:covered-table-cell/>
          <table:table-cell table:style-name="Table23.A4" table:number-columns-spanned="2" office:value-type="string">
            <text:p text:style-name="P1636"><text:span text:style-name="T1419">R$</text:span><text:span text:style-name="T1455"> </text:span><text:span text:style-name="T1426">68.092,00</text:span></text:p>
          </table:table-cell>
          <table:covered-table-cell/>
        </table:table-row>
        <table:table-row table:style-name="Table23.1">
          <table:table-cell table:style-name="Table23.A5" table:number-columns-spanned="11" office:value-type="string">
            <text:p text:style-name="P1637"><text:span text:style-name="T1426">ITEM</text:span><text:span text:style-name="T1456"> </text:span><text:span text:style-name="T1457">72</text:span><text:span text:style-name="T1458"> </text:span><text:span text:style-name="T1424">•</text:span><text:span text:style-name="T1423"> </text:span><text:span text:style-name="T1426">COTA</text:span><text:span text:style-name="T1425"> </text:span><text:span text:style-name="T1426">RESERVADA</text:span><text:span text:style-name="T1459"> </text:span><text:span text:style-name="T1426">PARA</text:span><text:span text:style-name="T1455"> </text:span><text:span text:style-name="T1457">ME/EPP</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23.L5" table:number-rows-spanned="11" office:value-type="string">
            <text:p text:style-name="P1533"/>
          </table:table-cell>
        </table:table-row>
        <table:table-row table:style-name="Table23.6">
          <table:table-cell table:style-name="Table23.A1" office:value-type="string">
            <text:p text:style-name="P1638"><text:span text:style-name="T1428">Descrição</text:span><text:span text:style-name="T1428"/></text:p>
          </table:table-cell>
          <table:table-cell table:style-name="Table23.A1" office:value-type="string">
            <text:p text:style-name="P1639"><text:span text:style-name="T1427">Unid.</text:span><text:span text:style-name="T1427"/></text:p>
          </table:table-cell>
          <table:table-cell table:style-name="Table23.A1" table:number-columns-spanned="2" office:value-type="string">
            <text:p text:style-name="P1640"><text:span text:style-name="T1428">Quant.</text:span><text:span text:style-name="T1428"/></text:p>
          </table:table-cell>
          <table:covered-table-cell/>
          <table:table-cell table:style-name="Table23.A1" table:number-columns-spanned="3" office:value-type="string">
            <text:p text:style-name="P1540"><text:span text:style-name="T1429">Marca</text:span><text:span text:style-name="T1429"/></text:p>
          </table:table-cell>
          <table:covered-table-cell/>
          <table:covered-table-cell/>
          <table:table-cell table:style-name="Table23.A1" table:number-columns-spanned="2" office:value-type="string">
            <text:p text:style-name="P1641"><text:span text:style-name="T1430">Valor</text:span><text:span text:style-name="T1432"> </text:span><text:span text:style-name="T1428">unitário</text:span></text:p>
          </table:table-cell>
          <table:covered-table-cell/>
          <table:table-cell table:style-name="Table23.A1" table:number-columns-spanned="2" office:value-type="string">
            <text:p text:style-name="P1642"><text:span text:style-name="T1430">Valor</text:span><text:span text:style-name="T1428"> Total</text:span></text:p>
          </table:table-cell>
          <table:covered-table-cell/>
          <table:covered-table-cell table:style-name="Table23.L6"/>
        </table:table-row>
        <table:table-row table:style-name="Table23.7">
          <table:table-cell table:style-name="Table23.A1" office:value-type="string">
            <text:p text:style-name="P1643"><text:span text:style-name="T1431">TINTA</text:span><text:span text:style-name="T1460"> </text:span><text:span text:style-name="T1169">ACRÍLICA</text:span><text:span text:style-name="T1461"> </text:span><text:span text:style-name="T1431">FOSCA</text:span><text:span text:style-name="T1462"> </text:span><text:span text:style-name="T1463">(1ª</text:span><text:span text:style-name="T1464"> </text:span><text:span text:style-name="T1431">LINHA)</text:span><text:span text:style-name="T1465"> </text:span><text:span text:style-name="T1169">AZUL</text:span><text:span text:style-name="T1466"> </text:span><text:span text:style-name="T1431">ROYAL</text:span><text:span text:style-name="T1460"> </text:span><text:span text:style-name="T1467">•</text:span></text:p>
            <text:p text:style-name="P1644"><text:span text:style-name="T1440">Para </text:span><text:span text:style-name="T1174">superfícies externas</text:span><text:span text:style-name="T1169"> </text:span><text:span text:style-name="T1174">e</text:span><text:span text:style-name="T1208"> </text:span><text:span text:style-name="T1174">internas, em</text:span><text:span text:style-name="T1214"> </text:span><text:span text:style-name="T1174">embalagem</text:span><text:span text:style-name="T1200"> </text:span><text:span text:style-name="T1174">de</text:span><text:span text:style-name="T1201"> </text:span><text:span text:style-name="T1174">18</text:span><text:span text:style-name="T1201"> </text:span><text:span text:style-name="T1430">l</text:span><text:span text:style-name="T1442">it</text:span><text:span text:style-name="T1440">ros</text:span><text:span text:style-name="T1202">,</text:span><text:span text:style-name="T1203"> </text:span><text:span text:style-name="T1174">com</text:span><text:span text:style-name="T1201"> </text:span><text:span text:style-name="T1174">grande</text:span><text:span text:style-name="T1201"> </text:span><text:span text:style-name="T1440">poder</text:span><text:span text:style-name="T1445"> </text:span><text:span text:style-name="T1174">de</text:span><text:span text:style-name="T1201"> </text:span><text:span text:style-name="T1174">cobertura</text:span><text:span text:style-name="T1201"> </text:span><text:span text:style-name="T1174">(entre</text:span><text:span text:style-name="T1204"> </text:span><text:span text:style-name="T1174">225</text:span><text:span text:style-name="T1200"> </text:span><text:span text:style-name="T1174">a 325m</text:span><text:span text:style-name="T1468">2</text:span><text:span text:style-name="T1174">/demão)</text:span><text:span text:style-name="T1202">, </text:span><text:span text:style-name="T1174">resistência e alta durabilidade</text:span><text:span text:style-name="T1202">,</text:span><text:span text:style-name="T1446"> </text:span><text:span text:style-name="T1174">segundo normas técnicas usadas pelo pbqp-h</text:span><text:span text:style-name="T1200"> </text:span><text:span text:style-name="T1174">(programa </text:span><text:span text:style-name="T1440">brasileiro </text:span><text:span text:style-name="T1174">de</text:span><text:span text:style-name="T1169"> </text:span><text:span text:style-name="T1174">qualidade e</text:span><text:span text:style-name="T1216"> </text:span><text:span text:style-name="T1174">produtividade do</text:span><text:span text:style-name="T1200"> </text:span><text:span text:style-name="T1442">habitat</text:span><text:span text:style-name="T1469"> </text:span><text:span text:style-name="T1174">do</text:span><text:span text:style-name="T1214"> </text:span><text:span text:style-name="T1440">ministério </text:span><text:span text:style-name="T1174">das</text:span><text:span text:style-name="T1175"> </text:span><text:span text:style-name="T1174">cidades), desenvolvido pelo</text:span><text:span text:style-name="T1200"> </text:span><text:span text:style-name="T1169">programa</text:span><text:span text:style-name="T1175"> </text:span><text:span text:style-name="T1169">setorial de</text:span><text:span text:style-name="T1214"> </text:span><text:span text:style-name="T1169">qualidade de</text:span><text:span text:style-name="T1214"> </text:span><text:span text:style-name="T1169">tintas</text:span><text:span text:style-name="T1193"> </text:span><text:span text:style-name="T1169">imobiliárias</text:span><text:span text:style-name="T1174"> </text:span><text:span text:style-name="T1169">da</text:span><text:span text:style-name="T1200"> </text:span><text:span text:style-name="T1174">ABRAFATI</text:span><text:span text:style-name="T1201"> </text:span><text:span text:style-name="T1174">(Associação</text:span><text:span text:style-name="T1201"> </text:span><text:span text:style-name="T1440">Brasileira</text:span><text:span text:style-name="T1445"> </text:span><text:span text:style-name="T1174">dos</text:span><text:span text:style-name="T1201"> </text:span><text:span text:style-name="T1430">Fabricantes</text:span><text:span text:style-name="T1470"> </text:span><text:span text:style-name="T1174">de</text:span><text:span text:style-name="T1200"> </text:span><text:span text:style-name="T1430">Tintas) </text:span><text:span text:style-name="T1174">normas estas </text:span><text:span text:style-name="T1440">que</text:span><text:span text:style-name="T1431"> </text:span><text:span text:style-name="T1174">deverão estar expressa </text:span><text:span text:style-name="T1440">na</text:span><text:span text:style-name="T1471"> </text:span><text:span text:style-name="T1174">embalagem do</text:span><text:span text:style-name="T1214"> </text:span><text:span text:style-name="T1174">produto</text:span><text:span text:style-name="T1175"> </text:span><text:span text:style-name="T1440">no</text:span><text:span text:style-name="T1447"> </text:span><text:span text:style-name="T1174">ato</text:span><text:span text:style-name="T1175"> </text:span><text:span text:style-name="T1174">da</text:span><text:span text:style-name="T1193"> </text:span><text:span text:style-name="T1174">entrega do</text:span><text:span text:style-name="T1214"> </text:span><text:span text:style-name="T1174">mesmo.</text:span><text:span text:style-name="T1200"> </text:span><text:span text:style-name="T1174">Cor</text:span><text:span text:style-name="T1175"> </text:span><text:span text:style-name="T1174">azul</text:span><text:span text:style-name="T1216"> </text:span><text:span text:style-name="T1430">royal</text:span></text:p>
          </table:table-cell>
          <table:table-cell table:style-name="Table23.A1" office:value-type="string">
            <text:p text:style-name="P1270"/>
            <text:p text:style-name="P1270"/>
            <text:p text:style-name="P1270"/>
            <text:p text:style-name="P1270"/>
            <text:p text:style-name="P1270"/>
            <text:p text:style-name="P1270"/>
            <text:p text:style-name="P1645"/>
            <text:p text:style-name="P1646"><text:span text:style-name="T1448">Und.</text:span><text:span text:style-name="T1448"/></text:p>
          </table:table-cell>
          <table:table-cell table:style-name="Table23.A1" table:number-columns-spanned="2" office:value-type="string">
            <text:p text:style-name="P1270"/>
            <text:p text:style-name="P1270"/>
            <text:p text:style-name="P1270"/>
            <text:p text:style-name="P1270"/>
            <text:p text:style-name="P1270"/>
            <text:p text:style-name="P1270"/>
            <text:p text:style-name="P1647"/>
            <text:p text:style-name="P1648"><text:span text:style-name="T1216">193</text:span><text:span text:style-name="T1216"/></text:p>
          </table:table-cell>
          <table:covered-table-cell/>
          <table:table-cell table:style-name="Table23.A1" table:number-columns-spanned="3" office:value-type="string">
            <text:p text:style-name="P1270"/>
            <text:p text:style-name="P1270"/>
            <text:p text:style-name="P1270"/>
            <text:p text:style-name="P1270"/>
            <text:p text:style-name="P1270"/>
            <text:p text:style-name="P1270"/>
            <text:p text:style-name="P1647"/>
            <text:p text:style-name="P1649"><text:span text:style-name="T1193">MAZA</text:span><text:span text:style-name="T1193"/></text:p>
          </table:table-cell>
          <table:covered-table-cell/>
          <table:covered-table-cell/>
          <table:table-cell table:style-name="Table23.A1" table:number-columns-spanned="2" office:value-type="string">
            <text:p text:style-name="P1270"/>
            <text:p text:style-name="P1270"/>
            <text:p text:style-name="P1270"/>
            <text:p text:style-name="P1270"/>
            <text:p text:style-name="P1270"/>
            <text:p text:style-name="P1270"/>
            <text:p text:style-name="P1647"/>
            <text:p text:style-name="P1650"><text:span text:style-name="T1431">R$116,00</text:span><text:span text:style-name="T1431"/></text:p>
          </table:table-cell>
          <table:covered-table-cell/>
          <table:table-cell table:style-name="Table23.A1" table:number-columns-spanned="2" office:value-type="string">
            <text:p text:style-name="P1270"/>
            <text:p text:style-name="P1270"/>
            <text:p text:style-name="P1270"/>
            <text:p text:style-name="P1270"/>
            <text:p text:style-name="P1270"/>
            <text:p text:style-name="P1270"/>
            <text:p text:style-name="P1651"/>
            <text:p text:style-name="P1652"><text:span text:style-name="T1431">R$</text:span><text:span text:style-name="T1450"> </text:span><text:span text:style-name="T1169">22</text:span><text:span text:style-name="T1428">.</text:span><text:span text:style-name="T1169">388</text:span><text:span text:style-name="T1437">,</text:span><text:span text:style-name="T1169">00</text:span></text:p>
          </table:table-cell>
          <table:covered-table-cell/>
          <table:covered-table-cell table:style-name="Table23.L6"/>
        </table:table-row>
        <table:table-row table:style-name="Table23.8">
          <table:table-cell table:style-name="Table23.A4" table:number-columns-spanned="9" office:value-type="string">
            <text:p text:style-name="P1653"><text:span text:style-name="T1429">VALOR</text:span><text:span text:style-name="T1430"> </text:span><text:span text:style-name="T1428">GLOBAL</text:span></text:p>
          </table:table-cell>
          <table:covered-table-cell/>
          <table:covered-table-cell/>
          <table:covered-table-cell/>
          <table:covered-table-cell/>
          <table:covered-table-cell/>
          <table:covered-table-cell/>
          <table:covered-table-cell/>
          <table:covered-table-cell/>
          <table:table-cell table:style-name="Table23.A4" table:number-columns-spanned="2" office:value-type="string">
            <text:p text:style-name="P1654"><text:span text:style-name="T1430">R$</text:span><text:span text:style-name="T1429"> </text:span><text:span text:style-name="T1428">22.388,00</text:span></text:p>
          </table:table-cell>
          <table:covered-table-cell/>
          <table:covered-table-cell table:style-name="Table23.L6"/>
        </table:table-row>
        <table:table-row table:style-name="Table23.1">
          <table:table-cell table:style-name="Table23.A5" table:number-columns-spanned="11" office:value-type="string">
            <text:p text:style-name="P1655"><text:span text:style-name="T1428">ITEM</text:span><text:span text:style-name="T1429"> </text:span><text:span text:style-name="T1428">73</text:span><text:span text:style-name="T1429"> </text:span><text:span text:style-name="T1428">•</text:span><text:span text:style-name="T1429"> </text:span><text:span text:style-name="T1428">AMPLA</text:span><text:span text:style-name="T1472"> </text:span><text:span text:style-name="T1428">CONCORRÊNCIA</text:span></text:p>
          </table:table-cell>
          <table:covered-table-cell/>
          <table:covered-table-cell/>
          <table:covered-table-cell/>
          <table:covered-table-cell/>
          <table:covered-table-cell/>
          <table:covered-table-cell/>
          <table:covered-table-cell/>
          <table:covered-table-cell/>
          <table:covered-table-cell/>
          <table:covered-table-cell/>
          <table:covered-table-cell table:style-name="Table23.L6"/>
        </table:table-row>
        <table:table-row table:style-name="Table23.6">
          <table:table-cell table:style-name="Table23.A1" office:value-type="string">
            <text:p text:style-name="P1656"><text:span text:style-name="T1428">Descrição</text:span><text:span text:style-name="T1428"/></text:p>
          </table:table-cell>
          <table:table-cell table:style-name="Table23.A1" office:value-type="string">
            <text:p text:style-name="P1657"><text:span text:style-name="T1427">Unid.</text:span><text:span text:style-name="T1427"/></text:p>
          </table:table-cell>
          <table:table-cell table:style-name="Table23.A1" table:number-columns-spanned="2" office:value-type="string">
            <text:p text:style-name="P1658"><text:span text:style-name="T1428">Quant.</text:span><text:span text:style-name="T1428"/></text:p>
          </table:table-cell>
          <table:covered-table-cell/>
          <table:table-cell table:style-name="Table23.A1" table:number-columns-spanned="3" office:value-type="string">
            <text:p text:style-name="P1659"><text:span text:style-name="T1429">Marca</text:span><text:span text:style-name="T1429"/></text:p>
          </table:table-cell>
          <table:covered-table-cell/>
          <table:covered-table-cell/>
          <table:table-cell table:style-name="Table23.A1" table:number-columns-spanned="2" office:value-type="string">
            <text:p text:style-name="P1660"><text:span text:style-name="T1430">Valor</text:span><text:span text:style-name="T1432"> </text:span><text:span text:style-name="T1428">unitário</text:span></text:p>
          </table:table-cell>
          <table:covered-table-cell/>
          <table:table-cell table:style-name="Table23.A1" table:number-columns-spanned="2" office:value-type="string">
            <text:p text:style-name="P1661"><text:span text:style-name="T1430">Valor</text:span><text:span text:style-name="T1428"> Total</text:span></text:p>
          </table:table-cell>
          <table:covered-table-cell/>
          <table:covered-table-cell table:style-name="Table23.L6"/>
        </table:table-row>
        <table:table-row table:style-name="Table23.7">
          <table:table-cell table:style-name="Table23.A1" office:value-type="string">
            <text:p text:style-name="P1662"><text:span text:style-name="T1429">TINTA </text:span><text:span text:style-name="T1193">ACRÍLICA</text:span><text:span text:style-name="T1170"> </text:span><text:span text:style-name="T1448">FOSCA</text:span><text:span text:style-name="T1440"> </text:span><text:span text:style-name="T1193">(1'</text:span><text:span text:style-name="T1473"> </text:span><text:span text:style-name="T1429">LINHA)</text:span><text:span text:style-name="T1474"> </text:span><text:span text:style-name="T1193">COR</text:span><text:span text:style-name="T1208"> </text:span><text:span text:style-name="T1193">AMARELA·</text:span></text:p>
            <text:p text:style-name="P1663"><text:span text:style-name="T1169">para</text:span><text:span text:style-name="T1214"> </text:span><text:span text:style-name="T1169">superficies</text:span><text:span text:style-name="T1214"> </text:span><text:span text:style-name="T1431">externas</text:span><text:span text:style-name="T1450"> </text:span><text:span text:style-name="T1431">e</text:span><text:span text:style-name="T1435"> </text:span><text:span text:style-name="T1169">internas,</text:span><text:span text:style-name="T1214"> </text:span><text:span text:style-name="T1431">em</text:span><text:span text:style-name="T1450"> </text:span><text:span text:style-name="T1431">embalagem</text:span><text:span text:style-name="T1435"> </text:span><text:span text:style-name="T1431">de</text:span><text:span text:style-name="T1471"> </text:span><text:span text:style-name="T1174">18</text:span><text:span text:style-name="T1208"> </text:span><text:span text:style-name="T1430">li</text:span><text:span text:style-name="T1174">tros</text:span><text:span text:style-name="T1444">,</text:span><text:span text:style-name="T1475"> </text:span><text:span text:style-name="T1174">com grande poder </text:span><text:span text:style-name="T1440">de</text:span><text:span text:style-name="T1431"> </text:span><text:span text:style-name="T1174">cobertura (entre </text:span><text:span text:style-name="T1430">Und.</text:span><text:span text:style-name="T1476"> </text:span><text:span text:style-name="T1174">381</text:span><text:span text:style-name="T1477"> </text:span><text:span text:style-name="T1440">R$</text:span><text:span text:style-name="T1478"> </text:span><text:span text:style-name="T1174">225</text:span><text:span text:style-name="T1444">,</text:span><text:span text:style-name="T1174">05</text:span><text:span text:style-name="T1461"> </text:span><text:span text:style-name="T1440">R$</text:span><text:span text:style-name="T1478"> </text:span><text:span text:style-name="T1174">85.744,05</text:span><text:span text:style-name="T1479"> </text:span><text:span text:style-name="T1174">225</text:span><text:span text:style-name="T1480"> </text:span><text:span text:style-name="T1174">a</text:span><text:span text:style-name="T1481"> </text:span><text:span text:style-name="T1169">325m'/demão)</text:span><text:span text:style-name="T1218">,</text:span></text:p>
            <text:p text:style-name="P1664"><text:span text:style-name="T1174">resistência e alta </text:span><text:span text:style-name="T1440">durabilidade, </text:span><text:span text:style-name="T1174">segundo normas</text:span><text:span text:style-name="T1200"> </text:span><text:span text:style-name="T1440">técnicas</text:span><text:span text:style-name="T1441"> </text:span><text:span text:style-name="T1440">usadas</text:span><text:span text:style-name="T1441"> </text:span><text:span text:style-name="T1174">pelo</text:span><text:span text:style-name="T1204"> </text:span><text:span text:style-name="T1440">PBQP-H</text:span><text:span text:style-name="T1441"> </text:span><text:span text:style-name="T1442">(programa</text:span><text:span text:style-name="T1482"> </text:span><text:span text:style-name="T1440">brasileiro</text:span><text:span text:style-name="T1445"> </text:span><text:span text:style-name="T1174">de</text:span><text:span text:style-name="T1200"> </text:span><text:span text:style-name="T1174">qualidade</text:span><text:span text:style-name="T1201"> </text:span><text:span text:style-name="T1174">e</text:span><text:span text:style-name="T1201"> </text:span><text:span text:style-name="T1440">produtividade</text:span><text:span text:style-name="T1445"> </text:span><text:span text:style-name="T1174">do</text:span><text:span text:style-name="T1201"> </text:span><text:span text:style-name="T1174">habitat</text:span><text:span text:style-name="T1201"> </text:span><text:span text:style-name="T1174">do</text:span><text:span text:style-name="T1204"> </text:span><text:span text:style-name="T1174">ministério</text:span><text:span text:style-name="T1201"> </text:span><text:span text:style-name="T1174">das</text:span><text:span text:style-name="T1200"> </text:span><text:span text:style-name="T1174">cidades)</text:span><text:span text:style-name="T1444">, </text:span><text:span text:style-name="T1174">desenvolvido pelo programa setorial de</text:span><text:span text:style-name="T1200"> </text:span><text:span text:style-name="T1174">qualidade de tintas </text:span><text:span text:style-name="T1442">imobiliárias </text:span><text:span text:style-name="T1174">da ABRAFATI</text:span><text:span text:style-name="T1200"> </text:span><text:span text:style-name="T1483">(associação</text:span><text:span text:style-name="T1484"> </text:span><text:span text:style-name="T1169">brasileira</text:span><text:span text:style-name="T1214"> </text:span><text:span text:style-name="T1431">dos</text:span><text:span text:style-name="T1450"> </text:span><text:span text:style-name="T1431">fabricantes</text:span><text:span text:style-name="T1435"> </text:span><text:span text:style-name="T1431">de</text:span><text:span text:style-name="T1435"> </text:span><text:span text:style-name="T1169">tintas)</text:span><text:span text:style-name="T1216"> </text:span><text:span text:style-name="T1431">normas</text:span><text:span text:style-name="T1471"> </text:span><text:span text:style-name="T1440">estas</text:span><text:span text:style-name="T1460"> </text:span><text:span text:style-name="T1440">que deverão</text:span><text:span text:style-name="T1485"> </text:span><text:span text:style-name="T1440">estar</text:span><text:span text:style-name="T1460"> </text:span><text:span text:style-name="T1440">expressa</text:span><text:span text:style-name="T1486"> </text:span><text:span text:style-name="T1174">na</text:span><text:span text:style-name="T1208"> </text:span><text:span text:style-name="T1440">embalagem</text:span><text:span text:style-name="T1487"> </text:span><text:span text:style-name="T1450">do</text:span></text:p>
            <text:p text:style-name="P1665"><text:span text:style-name="T1193">produto</text:span><text:span text:style-name="T1488"> </text:span><text:span text:style-name="T1193">no</text:span><text:span text:style-name="T1488"> </text:span><text:span text:style-name="T1448">ato</text:span><text:span text:style-name="T1431"> </text:span><text:span text:style-name="T1193">da</text:span><text:span text:style-name="T1208"> </text:span><text:span text:style-name="T1193">entrega</text:span><text:span text:style-name="T1436"> </text:span><text:span text:style-name="T1193">do </text:span><text:span text:style-name="T1448">mesmo.</text:span><text:span text:style-name="T1489"> </text:span><text:span text:style-name="T1193">cor</text:span><text:span text:style-name="T1170"> </text:span><text:span text:style-name="T1193">amarela.</text:span></text:p>
          </table:table-cell>
          <table:table-cell table:style-name="Table23.A1" office:value-type="string">
            <text:p text:style-name="P1270"/>
            <text:p text:style-name="P1270"/>
            <text:p text:style-name="P1270"/>
            <text:p text:style-name="P1270"/>
            <text:p text:style-name="P1270"/>
            <text:p text:style-name="P1666"/>
            <text:p text:style-name="P1548"><text:span text:style-name="T1448">Und</text:span><text:span text:style-name="T1475">.</text:span></text:p>
          </table:table-cell>
          <table:table-cell table:style-name="Table23.A1" table:number-columns-spanned="2" office:value-type="string">
            <text:p text:style-name="P1270"/>
            <text:p text:style-name="P1270"/>
            <text:p text:style-name="P1270"/>
            <text:p text:style-name="P1270"/>
            <text:p text:style-name="P1270"/>
            <text:p text:style-name="P1666"/>
            <text:p text:style-name="P1667"><text:span text:style-name="T1216">383</text:span><text:span text:style-name="T1216"/></text:p>
          </table:table-cell>
          <table:covered-table-cell/>
          <table:table-cell table:style-name="Table23.A1" table:number-columns-spanned="3" office:value-type="string">
            <text:p text:style-name="P1270"/>
            <text:p text:style-name="P1270"/>
            <text:p text:style-name="P1270"/>
            <text:p text:style-name="P1270"/>
            <text:p text:style-name="P1270"/>
            <text:p text:style-name="P1666"/>
            <text:p text:style-name="P1649"><text:span text:style-name="T1448">MAZA</text:span><text:span text:style-name="T1448"/></text:p>
          </table:table-cell>
          <table:covered-table-cell/>
          <table:covered-table-cell/>
          <table:table-cell table:style-name="Table23.A1" table:number-columns-spanned="2" office:value-type="string">
            <text:p text:style-name="P1270"/>
            <text:p text:style-name="P1270"/>
            <text:p text:style-name="P1270"/>
            <text:p text:style-name="P1270"/>
            <text:p text:style-name="P1270"/>
            <text:p text:style-name="P1270"/>
            <text:p text:style-name="P1270"/>
            <text:p text:style-name="P1270"/>
            <text:p text:style-name="P1270"/>
            <text:p text:style-name="P1668"/>
            <text:p text:style-name="P1650"><text:span text:style-name="T1431">R$119</text:span><text:span text:style-name="T1437">,</text:span><text:span text:style-name="T1169">00</text:span></text:p>
          </table:table-cell>
          <table:covered-table-cell/>
          <table:table-cell table:style-name="Table23.A1" table:number-columns-spanned="2" office:value-type="string">
            <text:p text:style-name="P1270"/>
            <text:p text:style-name="P1270"/>
            <text:p text:style-name="P1270"/>
            <text:p text:style-name="P1270"/>
            <text:p text:style-name="P1270"/>
            <text:p text:style-name="P1270"/>
            <text:p text:style-name="P1270"/>
            <text:p text:style-name="P1270"/>
            <text:p text:style-name="P1669"/>
            <text:p text:style-name="P1652"><text:span text:style-name="T1448">R$ </text:span><text:span text:style-name="T1431">45.577</text:span><text:span text:style-name="T1437">,</text:span><text:span text:style-name="T1169">00</text:span></text:p>
          </table:table-cell>
          <table:covered-table-cell/>
          <table:covered-table-cell table:style-name="Table23.L6"/>
        </table:table-row>
        <table:table-row table:style-name="Table23.4">
          <table:table-cell table:style-name="Table23.A4" table:number-columns-spanned="9" office:value-type="string">
            <text:p text:style-name="P1670"><text:span text:style-name="T1452">VALOR</text:span><text:span text:style-name="T1453"> </text:span><text:span text:style-name="T1454">GLOBAL</text:span></text:p>
          </table:table-cell>
          <table:covered-table-cell/>
          <table:covered-table-cell/>
          <table:covered-table-cell/>
          <table:covered-table-cell/>
          <table:covered-table-cell/>
          <table:covered-table-cell/>
          <table:covered-table-cell/>
          <table:covered-table-cell/>
          <table:table-cell table:style-name="Table23.A4" table:number-columns-spanned="2" office:value-type="string">
            <text:p text:style-name="P1671"><text:span text:style-name="T1419">R$</text:span><text:span text:style-name="T1490"> </text:span><text:span text:style-name="T1457">45.577,00</text:span></text:p>
          </table:table-cell>
          <table:covered-table-cell/>
          <table:covered-table-cell table:style-name="Table23.L6"/>
        </table:table-row>
        <table:table-row table:style-name="Table23.13">
          <table:table-cell table:style-name="Table23.A5" table:number-columns-spanned="11" office:value-type="string">
            <text:p text:style-name="P1672"><text:span text:style-name="T1429">ITEM 74</text:span><text:span text:style-name="T1434"> </text:span><text:span text:style-name="T1429">•</text:span><text:span text:style-name="T1430"> </text:span><text:span text:style-name="T1429">COTA</text:span><text:span text:style-name="T1491"> </text:span><text:span text:style-name="T1429">RESERVADA</text:span><text:span text:style-name="T1492"> </text:span><text:span text:style-name="T1493">PARA</text:span><text:span text:style-name="T1494"> </text:span><text:span text:style-name="T1429">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style-name="Table23.L6"/>
        </table:table-row>
        <table:table-row table:style-name="Table23.2">
          <table:table-cell table:style-name="Table23.A1" office:value-type="string">
            <text:p text:style-name="P1673"><text:span text:style-name="T1428">Descrição</text:span><text:span text:style-name="T1428"/></text:p>
          </table:table-cell>
          <table:table-cell table:style-name="Table23.A1" office:value-type="string">
            <text:p text:style-name="P1674"><text:span text:style-name="T1427">Unid.</text:span><text:span text:style-name="T1427"/></text:p>
          </table:table-cell>
          <table:table-cell table:style-name="Table23.A1" table:number-columns-spanned="2" office:value-type="string">
            <text:p text:style-name="P1675"><text:span text:style-name="T1428">Quant.</text:span><text:span text:style-name="T1428"/></text:p>
          </table:table-cell>
          <table:covered-table-cell/>
          <table:table-cell table:style-name="Table23.A1" table:number-columns-spanned="3" office:value-type="string">
            <text:p text:style-name="P1676"><text:span text:style-name="T1429">Marca</text:span><text:span text:style-name="T1429"/></text:p>
          </table:table-cell>
          <table:covered-table-cell/>
          <table:covered-table-cell/>
          <table:table-cell table:style-name="Table23.A1" table:number-columns-spanned="2" office:value-type="string">
            <text:p text:style-name="P1677"><text:span text:style-name="T1430">Valor</text:span><text:span text:style-name="T1432"> </text:span><text:span text:style-name="T1428">unitário</text:span></text:p>
          </table:table-cell>
          <table:covered-table-cell/>
          <table:table-cell table:style-name="Table23.A1" table:number-columns-spanned="2" office:value-type="string">
            <text:p text:style-name="P1678"><text:span text:style-name="T1430">Valor</text:span><text:span text:style-name="T1428"> Total</text:span></text:p>
          </table:table-cell>
          <table:covered-table-cell/>
          <table:covered-table-cell table:style-name="Table23.L6"/>
        </table:table-row>
        <table:table-row table:style-name="Table23.15">
          <table:table-cell table:style-name="Table23.A15" office:value-type="string">
            <text:p text:style-name="P1679"><text:span text:style-name="T1429">TINTA </text:span><text:span text:style-name="T1193">ACRÍLICA</text:span><text:span text:style-name="T1170"> </text:span><text:span text:style-name="T1429">FOSCA</text:span><text:span text:style-name="T1430"> </text:span><text:span text:style-name="T1495">(1'</text:span><text:span text:style-name="T1496"> </text:span><text:span text:style-name="T1429">LINHA)</text:span><text:span text:style-name="T1474"> </text:span><text:span text:style-name="T1193">COR</text:span><text:span text:style-name="T1208"> </text:span><text:span text:style-name="T1193">AMARELA·</text:span></text:p>
            <text:p text:style-name="P1680"><text:span text:style-name="T1169">para</text:span><text:span text:style-name="T1214"> </text:span><text:span text:style-name="T1169">superfícies</text:span><text:span text:style-name="T1214"> </text:span><text:span text:style-name="T1169">externas</text:span><text:span text:style-name="T1216"> </text:span><text:span text:style-name="T1431">e</text:span><text:span text:style-name="T1435"> </text:span><text:span text:style-name="T1431">internas</text:span><text:span text:style-name="T1437">,</text:span><text:span text:style-name="T1438"> </text:span><text:span text:style-name="T1169">em</text:span><text:span text:style-name="T1216"> </text:span><text:span text:style-name="T1169">embalagem</text:span><text:span text:style-name="T1214"> </text:span><text:span text:style-name="T1169">de</text:span><text:span text:style-name="T1200"> </text:span><text:span text:style-name="T1174">18</text:span><text:span text:style-name="T1204"> </text:span><text:span text:style-name="T1430">li</text:span><text:span text:style-name="T1174">tros</text:span><text:span text:style-name="T1444">,</text:span><text:span text:style-name="T1497"> </text:span><text:span text:style-name="T1174">com</text:span><text:span text:style-name="T1175"> </text:span><text:span text:style-name="T1440">grande</text:span><text:span text:style-name="T1498"> </text:span><text:span text:style-name="T1440">poder</text:span><text:span text:style-name="T1447"> </text:span><text:span text:style-name="T1174">de</text:span><text:span text:style-name="T1214"> </text:span><text:span text:style-name="T1174">cobertura</text:span><text:span text:style-name="T1208"> </text:span><text:span text:style-name="T1174">(entre</text:span><text:span text:style-name="T1169"> </text:span><text:span text:style-name="T1174">225</text:span><text:span text:style-name="T1216"> </text:span><text:span text:style-name="T1440">a</text:span><text:span text:style-name="T1471"> </text:span><text:span text:style-name="T1169">325m</text:span><text:span text:style-name="T1499">2</text:span><text:span text:style-name="T1169">/demão)</text:span><text:span text:style-name="T1218">,</text:span><text:span text:style-name="T1500"> </text:span><text:span text:style-name="T1169">resistência</text:span><text:span text:style-name="T1214"> </text:span><text:span text:style-name="T1169">e</text:span><text:span text:style-name="T1216"> </text:span><text:span text:style-name="T1169">alta</text:span><text:span text:style-name="T1214"> </text:span><text:span text:style-name="T1169">durabi</text:span><text:span text:style-name="T1428">l</text:span><text:span text:style-name="T1169">idade</text:span><text:span text:style-name="T1451">,</text:span><text:span text:style-name="T1501"> </text:span><text:span text:style-name="T1169">segundo</text:span><text:span text:style-name="T1200"> </text:span><text:span text:style-name="T1174">normas técnicas </text:span><text:span text:style-name="T1440">usadas </text:span><text:span text:style-name="T1174">pelo </text:span><text:span text:style-name="T1430">PBQP-H </text:span><text:span text:style-name="T1442">(programa</text:span><text:span text:style-name="T1502"> </text:span><text:span text:style-name="T1174">brasileiro de qualidade e</text:span><text:span text:style-name="T1208"> </text:span><text:span text:style-name="T1174">produtividade do</text:span><text:span text:style-name="T1175"> </text:span><text:span text:style-name="T1174">habitat do</text:span><text:span text:style-name="T1200"> </text:span><text:span text:style-name="T1174">ministério das</text:span><text:span text:style-name="T1169"> </text:span><text:span text:style-name="T1174">c</text:span><text:span text:style-name="T1430">id</text:span><text:span text:style-name="T1174">ades)</text:span><text:span text:style-name="T1444">,</text:span><text:span text:style-name="T1475"> </text:span><text:span text:style-name="T1174">desenvolvido pelo </text:span><text:span text:style-name="T1440">programa</text:span><text:span text:style-name="T1471"> </text:span><text:span text:style-name="T1174">setorial </text:span><text:span text:style-name="T1440">de </text:span><text:span text:style-name="T1174">qualidade de tintas imobiliárias da</text:span><text:span text:style-name="T1200"> </text:span><text:span text:style-name="T1174">ABRAFATI (associação brasileira </text:span><text:span text:style-name="T1440">dos </text:span><text:span text:style-name="T1174">fabricantes de</text:span><text:span text:style-name="T1200"> </text:span><text:span text:style-name="T1440">tintas) </text:span><text:span text:style-name="T1174">normas estas que deverão estar expressa na</text:span><text:span text:style-name="T1200"> </text:span><text:span text:style-name="T1174">embalagem</text:span><text:span text:style-name="T1503"> </text:span><text:span text:style-name="T1174">do</text:span><text:span text:style-name="T1214"> </text:span><text:span text:style-name="T1174">produto</text:span><text:span text:style-name="T1169"> </text:span><text:span text:style-name="T1440">no</text:span><text:span text:style-name="T1447"> </text:span><text:span text:style-name="T1174">ato</text:span><text:span text:style-name="T1169"> </text:span><text:span text:style-name="T1174">da</text:span><text:span text:style-name="T1193"> </text:span><text:span text:style-name="T1174">entrega</text:span><text:span text:style-name="T1208"> </text:span><text:span text:style-name="T1174">do</text:span><text:span text:style-name="T1214"> </text:span><text:span text:style-name="T1174">mesmo.</text:span></text:p>
            <text:p text:style-name="P1681"><text:span text:style-name="T1174">cor</text:span><text:span text:style-name="T1214"> </text:span><text:span text:style-name="T1169">amarela</text:span></text:p>
          </table:table-cell>
          <table:table-cell table:style-name="Table23.A15" office:value-type="string">
            <text:p text:style-name="P1682"><text:span text:style-name="T1429">Un</text:span><text:span text:style-name="T1193">d</text:span><text:span text:style-name="T1475">.</text:span></text:p>
          </table:table-cell>
          <table:table-cell table:style-name="Table23.A15" table:number-columns-spanned="2" office:value-type="string">
            <text:p text:style-name="P1647"/>
            <text:p text:style-name="P1683"><text:span text:style-name="T1216">125</text:span><text:span text:style-name="T1216"/></text:p>
          </table:table-cell>
          <table:covered-table-cell/>
          <table:table-cell table:style-name="Table23.A15" table:number-columns-spanned="3" office:value-type="string">
            <text:p text:style-name="P1684"><text:span text:style-name="T1193">MAZA</text:span><text:span text:style-name="T1193"/></text:p>
          </table:table-cell>
          <table:covered-table-cell/>
          <table:covered-table-cell/>
          <table:table-cell table:style-name="Table23.A15" table:number-columns-spanned="2" office:value-type="string">
            <text:p text:style-name="P1270"/>
            <text:p text:style-name="P1270"/>
            <text:p text:style-name="P1270"/>
            <text:p text:style-name="P1270"/>
            <text:p text:style-name="P1270"/>
            <text:p text:style-name="P1270"/>
            <text:p text:style-name="P1685"/>
            <text:p text:style-name="P1650"><text:span text:style-name="T1431">R$119</text:span><text:span text:style-name="T1437">,</text:span><text:span text:style-name="T1169">00</text:span></text:p>
          </table:table-cell>
          <table:covered-table-cell/>
          <table:table-cell table:style-name="Table23.A15" table:number-columns-spanned="2" office:value-type="string">
            <text:p text:style-name="P1270"/>
            <text:p text:style-name="P1270"/>
            <text:p text:style-name="P1270"/>
            <text:p text:style-name="P1270"/>
            <text:p text:style-name="P1270"/>
            <text:p text:style-name="P1270"/>
            <text:p text:style-name="P1686"/>
            <text:p text:style-name="P1652"><text:span text:style-name="T1448">R$</text:span><text:span text:style-name="T1450"> </text:span><text:span text:style-name="T1431">14.875</text:span><text:span text:style-name="T1437">,</text:span><text:span text:style-name="T1169">00</text:span></text:p>
          </table:table-cell>
          <table:covered-table-cell/>
          <table:covered-table-cell table:style-name="Table23.L6"/>
        </table:table-row>
      </table:table>
      <text:p text:style-name="P1687"><draw:frame draw:style-name="fr6" draw:name="Image 745" text:anchor-type="char" svg:x="5.8075in" svg:y="0.0661in" svg:width="0.2701in" svg:height="0.3665in" draw:z-index="123"><draw:image xlink:href="Pictures/100000000000003B0000005004C75678.jpg" xlink:type="simple" xlink:show="embed" xlink:actuate="onLoad" draw:mime-type="image/jpeg"/></draw:frame><text:span text:style-name="T1122">Autenticar documento</text:span><text:span text:style-name="T1124"> </text:span><text:span text:style-name="T1262">em</text:span><text:span text:style-name="T1263"> </text:span><text:span text:style-name="T1125">https:1/processos.cachoeiro.es.gov.br/autenticidade</text:span></text:p>
      <text:p text:style-name="P1688"><text:span text:style-name="T1122">com</text:span><text:span text:style-name="T1123"> </text:span><text:span text:style-name="T1122">o</text:span><text:span text:style-name="T1136"> </text:span><text:span text:style-name="T1122">identificador 32003000340033003600360039003A00540052004100,</text:span><text:span text:style-name="T1504"> </text:span><text:span text:style-name="T1262">Documento</text:span><text:span text:style-name="T1505"> </text:span><text:span text:style-name="T1122">assinado</text:span><text:span text:style-name="T1506"> </text:span><text:span text:style-name="T1122">digitalmente conforme MP</text:span><text:span text:style-name="T1507"> </text:span><text:span text:style-name="T1122">n</text:span><text:span text:style-name="T1508">º </text:span><text:span text:style-name="T1262">2.200-2</text:span><text:span text:style-name="T1509">/</text:span><text:span text:style-name="T1122">2001</text:span><text:span text:style-name="T1509">, </text:span><text:span text:style-name="T1122">que institui </text:span><text:span text:style-name="T1262">a Infra-estrutura </text:span><text:span text:style-name="T1122">de Chaves </text:span><text:span text:style-name="T1262">Pllblicas Brasileira </text:span><text:span text:style-name="T1122">- </text:span><text:span text:style-name="T1510">IC</text:span><text:span text:style-name="T1122">P-Bras</text:span><text:span text:style-name="T1509">i</text:span><text:span text:style-name="T1122">l.</text:span></text:p>
      <text:p text:style-name="P1689"/>
      <text:p text:style-name="P1169"/>
      <text:p text:style-name="P1690"/>
      <table:table table:name="Table24" table:style-name="Table24">
        <table:table-column table:style-name="Table24.A"/>
        <table:table-column table:style-name="Table24.B"/>
        <table:table-column table:style-name="Table24.C"/>
        <table:table-column table:style-name="Table24.D"/>
        <table:table-column table:style-name="Table24.E"/>
        <table:table-column table:style-name="Table24.F"/>
        <table:table-row table:style-name="Table24.1">
          <table:table-cell table:style-name="Table24.A1" table:number-columns-spanned="5" office:value-type="string">
            <text:p text:style-name="P1691"><text:span text:style-name="T1511">VALOR</text:span><text:span text:style-name="T1512"> </text:span><text:span text:style-name="T1513">GLOBAL</text:span></text:p>
          </table:table-cell>
          <table:covered-table-cell/>
          <table:covered-table-cell/>
          <table:covered-table-cell/>
          <table:covered-table-cell/>
          <table:table-cell table:style-name="Table24.A1" office:value-type="string">
            <text:p text:style-name="P1692"><text:span text:style-name="T1514">R$</text:span><text:span text:style-name="T1515"> </text:span><text:span text:style-name="T1512">14.875,00</text:span></text:p>
          </table:table-cell>
        </table:table-row>
        <table:table-row table:style-name="Table24.2">
          <table:table-cell table:style-name="Table24.A2" table:number-columns-spanned="6" office:value-type="string">
            <text:p text:style-name="P1693"><text:span text:style-name="T1514">ITEM</text:span><text:span text:style-name="T1513"> </text:span><text:span text:style-name="T1514">75.</text:span><text:span text:style-name="T1516"> </text:span><text:span text:style-name="T1514">AMPLA</text:span><text:span text:style-name="T1517"> </text:span><text:span text:style-name="T1513">CONCORRÊNCIA</text:span></text:p>
          </table:table-cell>
          <table:covered-table-cell/>
          <table:covered-table-cell/>
          <table:covered-table-cell/>
          <table:covered-table-cell/>
          <table:covered-table-cell/>
        </table:table-row>
        <table:table-row table:style-name="Table24.3">
          <table:table-cell table:style-name="Table24.A3" office:value-type="string">
            <text:p text:style-name="P1694"><text:span text:style-name="T1518">Descrição</text:span><text:span text:style-name="T1518"/></text:p>
          </table:table-cell>
          <table:table-cell table:style-name="Table24.A3" office:value-type="string">
            <text:p text:style-name="P1695"><text:span text:style-name="T1519">Unid.</text:span><text:span text:style-name="T1519"/></text:p>
          </table:table-cell>
          <table:table-cell table:style-name="Table24.A3" office:value-type="string">
            <text:p text:style-name="P1696"><text:span text:style-name="T1520">Quant.</text:span><text:span text:style-name="T1520"/></text:p>
          </table:table-cell>
          <table:table-cell table:style-name="Table24.A3" office:value-type="string">
            <text:p text:style-name="P1697"><text:span text:style-name="T1521">Marca</text:span><text:span text:style-name="T1521"/></text:p>
          </table:table-cell>
          <table:table-cell table:style-name="Table24.A3" office:value-type="string">
            <text:p text:style-name="P1698"><text:span text:style-name="T1181">Valor</text:span><text:span text:style-name="T1180"> unitário</text:span></text:p>
          </table:table-cell>
          <table:table-cell table:style-name="Table24.A3" office:value-type="string">
            <text:p text:style-name="P1699"><text:span text:style-name="T1522">Valor</text:span><text:span text:style-name="T1520"> Total</text:span></text:p>
          </table:table-cell>
        </table:table-row>
        <table:table-row table:style-name="Table24.4">
          <table:table-cell table:style-name="Table24.A3" office:value-type="string">
            <text:p text:style-name="P1700"/>
            <text:p text:style-name="P1701"><text:span text:style-name="T1514">TINTA</text:span><text:span text:style-name="T1523"> </text:span><text:span text:style-name="T1524">ACRÍLICA</text:span><text:span text:style-name="T1525"> <text:s/></text:span><text:span text:style-name="T1514">FOSCA</text:span><text:span text:style-name="T1526"> </text:span><text:span text:style-name="T1524">(1'</text:span><text:span text:style-name="T1527"> <text:s/></text:span><text:span text:style-name="T1514">LINHA)</text:span><text:span text:style-name="T1528"> <text:s/></text:span><text:span text:style-name="T1529">CORAL</text:span></text:p>
            <text:p text:style-name="P1702"><text:span text:style-name="T1524">VERMELHO </text:span><text:span text:style-name="T1514">- </text:span><text:span text:style-name="T1524">para superfícies externas e</text:span><text:span text:style-name="T1529"> </text:span><text:span text:style-name="T1511">internas</text:span><text:span text:style-name="T1530">,</text:span><text:span text:style-name="T1531"> </text:span><text:span text:style-name="T1524">em</text:span><text:span text:style-name="T1527"> </text:span><text:span text:style-name="T1524">embalagem de </text:span><text:span text:style-name="T1511">18 </text:span><text:span text:style-name="T1514">li</text:span><text:span text:style-name="T1524">tros</text:span><text:span text:style-name="T1530">, </text:span><text:span text:style-name="T1524">com grande poder de</text:span><text:span text:style-name="T1527"> </text:span><text:span text:style-name="T1524">cobertura</text:span><text:span text:style-name="T1532"> </text:span><text:span text:style-name="T1524">(entre</text:span><text:span text:style-name="T1533"> </text:span><text:span text:style-name="T1524">225</text:span><text:span text:style-name="T1534"> </text:span><text:span text:style-name="T1524">a</text:span><text:span text:style-name="T1532"> </text:span><text:span text:style-name="T1524">325m</text:span><text:span text:style-name="T1535">2</text:span><text:span text:style-name="T1524">/demão)</text:span><text:span text:style-name="T1536">,</text:span><text:span text:style-name="T1537"> </text:span><text:span text:style-name="T1524">resistência e</text:span><text:span text:style-name="T1532"> </text:span><text:span text:style-name="T1524">alta</text:span><text:span text:style-name="T1527"> </text:span><text:span text:style-name="T1524">durabilidade, segundo </text:span><text:span text:style-name="T1511">no</text:span><text:span text:style-name="T1538">rmas </text:span><text:span text:style-name="T1524">do </text:span><text:span text:style-name="T1511">inmetro. </text:span><text:span text:style-name="T1524">cor coral</text:span><text:span text:style-name="T1527"> </text:span><text:span text:style-name="T1538">verme</text:span><text:span text:style-name="T1514">l</text:span><text:span text:style-name="T1524">ho {cores </text:span><text:span text:style-name="T1511">prontas)</text:span></text:p>
          </table:table-cell>
          <table:table-cell table:style-name="Table24.A3" office:value-type="string">
            <text:p text:style-name="P1192"/>
            <text:p text:style-name="P1192"/>
            <text:p text:style-name="P1703"/>
            <text:p text:style-name="P1704"><text:span text:style-name="T1539">Und.</text:span><text:span text:style-name="T1539"/></text:p>
          </table:table-cell>
          <table:table-cell table:style-name="Table24.A3" office:value-type="string">
            <text:p text:style-name="P1192"/>
            <text:p text:style-name="P1192"/>
            <text:p text:style-name="P1705"/>
            <text:p text:style-name="P1706"><text:span text:style-name="T1540">303</text:span><text:span text:style-name="T1540"/></text:p>
          </table:table-cell>
          <table:table-cell table:style-name="Table24.A3" office:value-type="string">
            <text:p text:style-name="P1192"/>
            <text:p text:style-name="P1192"/>
            <text:p text:style-name="P1705"/>
            <text:p text:style-name="P1707"><text:span text:style-name="T1534">MAZA</text:span><text:span text:style-name="T1534"/></text:p>
          </table:table-cell>
          <table:table-cell table:style-name="Table24.A3" office:value-type="string">
            <text:p text:style-name="P1708"><text:span text:style-name="T1541">R$1</text:span><text:span text:style-name="T1520">1</text:span><text:span text:style-name="T1541">5</text:span><text:span text:style-name="T1542">,</text:span><text:span text:style-name="T1541">00</text:span></text:p>
          </table:table-cell>
          <table:table-cell table:style-name="Table24.A3" office:value-type="string">
            <text:p text:style-name="P1192"/>
            <text:p text:style-name="P1192"/>
            <text:p text:style-name="P1192"/>
            <text:p text:style-name="P1709"/>
            <text:p text:style-name="P1710"><text:span text:style-name="T1511">R$</text:span><text:span text:style-name="T1543"> </text:span><text:span text:style-name="T1529">34.845,00</text:span></text:p>
          </table:table-cell>
        </table:table-row>
        <table:table-row table:style-name="Table24.5">
          <table:table-cell table:style-name="Table24.A1" table:number-columns-spanned="5" office:value-type="string">
            <text:p text:style-name="P1711"><text:span text:style-name="T1514">VALOR</text:span><text:span text:style-name="T1513"> GLOBAL</text:span></text:p>
          </table:table-cell>
          <table:covered-table-cell/>
          <table:covered-table-cell/>
          <table:covered-table-cell/>
          <table:covered-table-cell/>
          <table:table-cell table:style-name="Table24.A1" office:value-type="string">
            <text:p text:style-name="P1712"><text:span text:style-name="T1514">R$</text:span><text:span text:style-name="T1539"> </text:span><text:span text:style-name="T1512">34.845,00</text:span></text:p>
          </table:table-cell>
        </table:table-row>
        <table:table-row table:style-name="Table24.6">
          <table:table-cell table:style-name="Table24.A2" table:number-columns-spanned="6" office:value-type="string">
            <text:p text:style-name="P1713"><text:span text:style-name="T1514">ITEM</text:span><text:span text:style-name="T1544"> </text:span><text:span text:style-name="T1514">76.</text:span><text:span text:style-name="T1545"> </text:span><text:span text:style-name="T1514">COTA</text:span><text:span text:style-name="T1546"> </text:span><text:span text:style-name="T1514">RESERVADA</text:span><text:span text:style-name="T1547"> </text:span><text:span text:style-name="T1548">PARA</text:span><text:span text:style-name="T1549"> </text:span><text:span text:style-name="T1513">ME/EPP</text:span></text:p>
          </table:table-cell>
          <table:covered-table-cell/>
          <table:covered-table-cell/>
          <table:covered-table-cell/>
          <table:covered-table-cell/>
          <table:covered-table-cell/>
        </table:table-row>
        <table:table-row table:style-name="Table24.7">
          <table:table-cell table:style-name="Table24.A3" office:value-type="string">
            <text:p text:style-name="P1714"><text:span text:style-name="T1519">Descrição</text:span><text:span text:style-name="T1519"/></text:p>
          </table:table-cell>
          <table:table-cell table:style-name="Table24.A3" office:value-type="string">
            <text:p text:style-name="P1715"><text:span text:style-name="T1519">Unid.</text:span><text:span text:style-name="T1519"/></text:p>
          </table:table-cell>
          <table:table-cell table:style-name="Table24.A3" office:value-type="string">
            <text:p text:style-name="P1716"><text:span text:style-name="T1520">Quant.</text:span><text:span text:style-name="T1520"/></text:p>
          </table:table-cell>
          <table:table-cell table:style-name="Table24.A3" office:value-type="string">
            <text:p text:style-name="P1717"><text:span text:style-name="T1521">Marca</text:span><text:span text:style-name="T1521"/></text:p>
          </table:table-cell>
          <table:table-cell table:style-name="Table24.A3" office:value-type="string">
            <text:p text:style-name="P1718"><text:span text:style-name="T1181">Valor</text:span><text:span text:style-name="T1180"> unitário</text:span></text:p>
          </table:table-cell>
          <table:table-cell table:style-name="Table24.A3" office:value-type="string">
            <text:p text:style-name="P1719"><text:span text:style-name="T1522">Valor</text:span><text:span text:style-name="T1520"> Total</text:span></text:p>
          </table:table-cell>
        </table:table-row>
        <table:table-row table:style-name="Table24.8">
          <table:table-cell table:style-name="Table24.A3" office:value-type="string">
            <text:p text:style-name="P1192"/>
            <text:p text:style-name="P1720"/>
            <text:p text:style-name="P1701"><text:span text:style-name="T1511">TINTA</text:span><text:span text:style-name="T1550"> </text:span><text:span text:style-name="T1524">ACRÍLICA</text:span><text:span text:style-name="T1525"> <text:s/></text:span><text:span text:style-name="T1511">FOSCA</text:span><text:span text:style-name="T1551"> </text:span><text:span text:style-name="T1538">(1'</text:span><text:span text:style-name="T1552"> <text:s/></text:span><text:span text:style-name="T1514">LINHA)</text:span><text:span text:style-name="T1528"> <text:s/></text:span><text:span text:style-name="T1529">CORAL</text:span></text:p>
            <text:p text:style-name="P1721"><text:span text:style-name="T1524">VERMELHO </text:span><text:span text:style-name="T1511">- para </text:span><text:span text:style-name="T1524">superfícies externas e</text:span><text:span text:style-name="T1529"> </text:span><text:span text:style-name="T1511">internas</text:span><text:span text:style-name="T1530">,</text:span><text:span text:style-name="T1553"> </text:span><text:span text:style-name="T1524">em</text:span><text:span text:style-name="T1527"> </text:span><text:span text:style-name="T1554">embalagem de 18 </text:span><text:span text:style-name="T1555">li</text:span><text:span text:style-name="T1554">tros</text:span><text:span text:style-name="T1556">, </text:span><text:span text:style-name="T1554">com grande poder de</text:span><text:span text:style-name="T1557"> </text:span><text:span text:style-name="T1524">cobertura</text:span><text:span text:style-name="T1533"> </text:span><text:span text:style-name="T1538">(entre</text:span><text:span text:style-name="T1558"> </text:span><text:span text:style-name="T1524">225</text:span><text:span text:style-name="T1540"> </text:span><text:span text:style-name="T1524">a</text:span><text:span text:style-name="T1529"> </text:span><text:span text:style-name="T1524">325m</text:span><text:span text:style-name="T1559">2</text:span><text:span text:style-name="T1560">/demão)</text:span><text:span text:style-name="T1561">,</text:span><text:span text:style-name="T1562"> </text:span><text:span text:style-name="T1560">resistência e</text:span><text:span text:style-name="T1563"> </text:span><text:span text:style-name="T1560">alta</text:span><text:span text:style-name="T1564"> </text:span><text:span text:style-name="T1560">durabi</text:span><text:span text:style-name="T1565">l</text:span><text:span text:style-name="T1560">idade</text:span><text:span text:style-name="T1561">, </text:span><text:span text:style-name="T1560">segundo </text:span><text:span text:style-name="T1566">normas </text:span><text:span text:style-name="T1560">do inmetro. cor coral</text:span><text:span text:style-name="T1564"> </text:span><text:span text:style-name="T1560">vermelho (cores prontas)</text:span></text:p>
          </table:table-cell>
          <table:table-cell table:style-name="Table24.A3" office:value-type="string">
            <text:p text:style-name="P1192"/>
            <text:p text:style-name="P1192"/>
            <text:p text:style-name="P1192"/>
            <text:p text:style-name="P1722"/>
            <text:p text:style-name="P1704"><text:span text:style-name="T1539">Und.</text:span><text:span text:style-name="T1539"/></text:p>
          </table:table-cell>
          <table:table-cell table:style-name="Table24.A3" office:value-type="string">
            <text:p text:style-name="P1192"/>
            <text:p text:style-name="P1192"/>
            <text:p text:style-name="P1192"/>
            <text:p text:style-name="P1192"/>
            <text:p text:style-name="P1192"/>
            <text:p text:style-name="P1667"><text:span text:style-name="T1567">100</text:span><text:span text:style-name="T1567"/></text:p>
          </table:table-cell>
          <table:table-cell table:style-name="Table24.A3" office:value-type="string">
            <text:p text:style-name="P1192"/>
            <text:p text:style-name="P1192"/>
            <text:p text:style-name="P1192"/>
            <text:p text:style-name="P1192"/>
            <text:p text:style-name="P1192"/>
            <text:p text:style-name="P1723"><text:span text:style-name="T1534">MAZA</text:span><text:span text:style-name="T1534"/></text:p>
          </table:table-cell>
          <table:table-cell table:style-name="Table24.A3" office:value-type="string">
            <text:p text:style-name="P1192"/>
            <text:p text:style-name="P1192"/>
            <text:p text:style-name="P1192"/>
            <text:p text:style-name="P1192"/>
            <text:p text:style-name="P1192"/>
            <text:p text:style-name="P1192"/>
            <text:p text:style-name="P1192"/>
            <text:p text:style-name="P1192"/>
            <text:p text:style-name="P1419"/>
            <text:p text:style-name="P1724"><text:span text:style-name="T1568">R$115</text:span><text:span text:style-name="T1569">,00</text:span></text:p>
          </table:table-cell>
          <table:table-cell table:style-name="Table24.A3" office:value-type="string">
            <text:p text:style-name="P1192"/>
            <text:p text:style-name="P1192"/>
            <text:p text:style-name="P1192"/>
            <text:p text:style-name="P1192"/>
            <text:p text:style-name="P1192"/>
            <text:p text:style-name="P1725"/>
            <text:p text:style-name="P1726"><text:span text:style-name="T1511">R$</text:span><text:span text:style-name="T1570"> </text:span><text:span text:style-name="T1529">11.500</text:span><text:span text:style-name="T1571">,</text:span><text:span text:style-name="T1529">00</text:span></text:p>
          </table:table-cell>
        </table:table-row>
        <table:table-row table:style-name="Table24.5">
          <table:table-cell table:style-name="Table24.A1" table:number-columns-spanned="5" office:value-type="string">
            <text:p text:style-name="P1727"><text:span text:style-name="T1511">VALOR</text:span><text:span text:style-name="T1570"> </text:span><text:span text:style-name="T1520">GLOBAL</text:span></text:p>
          </table:table-cell>
          <table:covered-table-cell/>
          <table:covered-table-cell/>
          <table:covered-table-cell/>
          <table:covered-table-cell/>
          <table:table-cell table:style-name="Table24.A1" office:value-type="string">
            <text:p text:style-name="P1728"><text:span text:style-name="T1514">R$ </text:span><text:span text:style-name="T1513">11</text:span><text:span text:style-name="T1572">.</text:span><text:span text:style-name="T1513">500</text:span><text:span text:style-name="T1529">,</text:span><text:span text:style-name="T1513">00</text:span></text:p>
          </table:table-cell>
        </table:table-row>
        <table:table-row table:style-name="Table24.2">
          <table:table-cell table:style-name="Table24.A2" table:number-columns-spanned="6" office:value-type="string">
            <text:p text:style-name="P1729"><text:span text:style-name="T1514">ITEM</text:span><text:span text:style-name="T1573"> </text:span><text:span text:style-name="T1514">78</text:span><text:span text:style-name="T1574"> </text:span><text:span text:style-name="T1514">•</text:span><text:span text:style-name="T1575"> </text:span><text:span text:style-name="T1514">AMPLA</text:span><text:span text:style-name="T1576"> </text:span><text:span text:style-name="T1513">CONCORRÊNCIA</text:span></text:p>
          </table:table-cell>
          <table:covered-table-cell/>
          <table:covered-table-cell/>
          <table:covered-table-cell/>
          <table:covered-table-cell/>
          <table:covered-table-cell/>
        </table:table-row>
        <table:table-row table:style-name="Table24.3">
          <table:table-cell table:style-name="Table24.A3" office:value-type="string">
            <text:p text:style-name="P1730"><text:span text:style-name="T1518">Descrição</text:span><text:span text:style-name="T1518"/></text:p>
          </table:table-cell>
          <table:table-cell table:style-name="Table24.A3" office:value-type="string">
            <text:p text:style-name="P1731"><text:span text:style-name="T1188">Unid.</text:span><text:span text:style-name="T1188"/></text:p>
          </table:table-cell>
          <table:table-cell table:style-name="Table24.A3" office:value-type="string">
            <text:p text:style-name="P1732"><text:span text:style-name="T1520">Quant.</text:span><text:span text:style-name="T1520"/></text:p>
          </table:table-cell>
          <table:table-cell table:style-name="Table24.A3" office:value-type="string">
            <text:p text:style-name="P1733"><text:span text:style-name="T1577">Marca</text:span><text:span text:style-name="T1577"/></text:p>
          </table:table-cell>
          <table:table-cell table:style-name="Table24.A3" office:value-type="string">
            <text:p text:style-name="P1734"><text:span text:style-name="T1522">Valor</text:span><text:span text:style-name="T1520"> </text:span><text:span text:style-name="T1518">unitário</text:span></text:p>
          </table:table-cell>
          <table:table-cell table:style-name="Table24.A3" office:value-type="string">
            <text:p text:style-name="P1735"><text:span text:style-name="T1522">Valor</text:span><text:span text:style-name="T1520"> Total</text:span></text:p>
          </table:table-cell>
        </table:table-row>
        <table:table-row table:style-name="Table24.12">
          <table:table-cell table:style-name="Table24.A3" office:value-type="string">
            <text:p text:style-name="P1192"/>
            <text:p text:style-name="P1439"/>
            <text:p text:style-name="P1701"><text:span text:style-name="T1514">TINTA</text:span><text:span text:style-name="T1578"> </text:span><text:span text:style-name="T1524">ACRÍLICA</text:span><text:span text:style-name="T1579"> </text:span><text:span text:style-name="T1511">PARA</text:span><text:span text:style-name="T1580"> </text:span><text:span text:style-name="T1511">PISO</text:span><text:span text:style-name="T1581"> </text:span><text:span text:style-name="T1524">COR</text:span><text:span text:style-name="T1582"> </text:span><text:span text:style-name="T1524">CHUMBO</text:span><text:span text:style-name="T1583"> </text:span><text:span text:style-name="T1584">•</text:span></text:p>
            <text:p text:style-name="P1736"><text:span text:style-name="T1511">ind</text:span><text:span text:style-name="T1538">icada </text:span><text:span text:style-name="T1524">para pinturas de </text:span><text:span text:style-name="T1511">pisos </text:span><text:span text:style-name="T1524">em geral, em áreas de</text:span><text:span text:style-name="T1527"> </text:span><text:span text:style-name="T1524">grande tráfego de </text:span><text:span text:style-name="T1511">pessoas </text:span><text:span text:style-name="T1524">e/ou automóveis e outros,</text:span><text:span text:style-name="T1527"> </text:span><text:span text:style-name="T1524">com grande poder de cobertura e alta </text:span><text:span text:style-name="T1511">durab</text:span><text:span text:style-name="T1538">i</text:span><text:span text:style-name="T1514">l</text:span><text:span text:style-name="T1524">idade,</text:span><text:span text:style-name="T1527"> </text:span><text:span text:style-name="T1511">resistente. </text:span><text:span text:style-name="T1514">lata </text:span><text:span text:style-name="T1524">contendo </text:span><text:span text:style-name="T1514">18 litros</text:span></text:p>
          </table:table-cell>
          <table:table-cell table:style-name="Table24.A3" office:value-type="string">
            <text:p text:style-name="P1270"/>
            <text:p text:style-name="P1270"/>
            <text:p text:style-name="P1631"/>
            <text:p text:style-name="P1737"><text:span text:style-name="T1184">Und.</text:span><text:span text:style-name="T1184"/></text:p>
          </table:table-cell>
          <table:table-cell table:style-name="Table24.A3" office:value-type="string">
            <text:p text:style-name="P1192"/>
            <text:p text:style-name="P1192"/>
            <text:p text:style-name="P1192"/>
            <text:p text:style-name="P1738"/>
            <text:p text:style-name="P1739"><text:span text:style-name="T1540">482</text:span><text:span text:style-name="T1540"/></text:p>
          </table:table-cell>
          <table:table-cell table:style-name="Table24.A3" office:value-type="string">
            <text:p text:style-name="P1192"/>
            <text:p text:style-name="P1192"/>
            <text:p text:style-name="P1192"/>
            <text:p text:style-name="P1738"/>
            <text:p text:style-name="P1707"><text:span text:style-name="T1534">MAZA</text:span><text:span text:style-name="T1534"/></text:p>
          </table:table-cell>
          <table:table-cell table:style-name="Table24.A3" office:value-type="string">
            <text:p text:style-name="P1192"/>
            <text:p text:style-name="P1192"/>
            <text:p text:style-name="P1192"/>
            <text:p text:style-name="P1192"/>
            <text:p text:style-name="P1192"/>
            <text:p text:style-name="P1192"/>
            <text:p text:style-name="P1192"/>
            <text:p text:style-name="P1740"/>
            <text:p text:style-name="P1741"><text:span text:style-name="T1511">R</text:span><text:span text:style-name="T1538">$</text:span><text:span text:style-name="T1558"> </text:span><text:span text:style-name="T1512">140</text:span><text:span text:style-name="T1585">,</text:span><text:span text:style-name="T1529">00</text:span></text:p>
          </table:table-cell>
          <table:table-cell table:style-name="Table24.A3" office:value-type="string">
            <text:p text:style-name="P1192"/>
            <text:p text:style-name="P1192"/>
            <text:p text:style-name="P1192"/>
            <text:p text:style-name="P1192"/>
            <text:p text:style-name="P1192"/>
            <text:p text:style-name="P1742"/>
            <text:p text:style-name="P1710"><text:span text:style-name="T1511">R$</text:span><text:span text:style-name="T1586"> </text:span><text:span text:style-name="T1529">67.480,00</text:span></text:p>
          </table:table-cell>
        </table:table-row>
        <table:table-row table:style-name="Table24.5">
          <table:table-cell table:style-name="Table24.A1" table:number-columns-spanned="5" office:value-type="string">
            <text:p text:style-name="P1743"><text:span text:style-name="T1514">VALOR</text:span><text:span text:style-name="T1513"> GLOBAL</text:span></text:p>
          </table:table-cell>
          <table:covered-table-cell/>
          <table:covered-table-cell/>
          <table:covered-table-cell/>
          <table:covered-table-cell/>
          <table:table-cell table:style-name="Table24.A1" office:value-type="string">
            <text:p text:style-name="P1744"><text:span text:style-name="T1514">R$</text:span><text:span text:style-name="T1573"> </text:span><text:span text:style-name="T1513">67</text:span><text:span text:style-name="T1529">.48</text:span><text:span text:style-name="T1513">0</text:span><text:span text:style-name="T1572">,</text:span><text:span text:style-name="T1513">00</text:span></text:p>
          </table:table-cell>
        </table:table-row>
        <table:table-row table:style-name="Table24.6">
          <table:table-cell table:style-name="Table24.A2" table:number-columns-spanned="6" office:value-type="string">
            <text:p text:style-name="P1745"><text:span text:style-name="T1514">ITEM</text:span><text:span text:style-name="T1546"> </text:span><text:span text:style-name="T1514">79.</text:span><text:span text:style-name="T1587"> </text:span><text:span text:style-name="T1514">COTA</text:span><text:span text:style-name="T1588"> </text:span><text:span text:style-name="T1514">RESERVADA</text:span><text:span text:style-name="T1574"> </text:span><text:span text:style-name="T1514">PARA</text:span><text:span text:style-name="T1515"> </text:span><text:span text:style-name="T1513">ME/EPP</text:span></text:p>
          </table:table-cell>
          <table:covered-table-cell/>
          <table:covered-table-cell/>
          <table:covered-table-cell/>
          <table:covered-table-cell/>
          <table:covered-table-cell/>
        </table:table-row>
        <table:table-row table:style-name="Table24.7">
          <table:table-cell table:style-name="Table24.A3" office:value-type="string">
            <text:p text:style-name="P1746"><text:span text:style-name="T1518">Descrição</text:span><text:span text:style-name="T1518"/></text:p>
          </table:table-cell>
          <table:table-cell table:style-name="Table24.A3" office:value-type="string">
            <text:p text:style-name="P1747"><text:span text:style-name="T1188">Unid.</text:span><text:span text:style-name="T1188"/></text:p>
          </table:table-cell>
          <table:table-cell table:style-name="Table24.A3" office:value-type="string">
            <text:p text:style-name="P1748"><text:span text:style-name="T1520">Quant.</text:span><text:span text:style-name="T1520"/></text:p>
          </table:table-cell>
          <table:table-cell table:style-name="Table24.A3" office:value-type="string">
            <text:p text:style-name="P1749"><text:span text:style-name="T1521">Marca</text:span><text:span text:style-name="T1521"/></text:p>
          </table:table-cell>
          <table:table-cell table:style-name="Table24.A3" office:value-type="string">
            <text:p text:style-name="P1750"><text:span text:style-name="T1589">Valor</text:span><text:span text:style-name="T1568"> </text:span><text:span text:style-name="T1518">unitário</text:span></text:p>
          </table:table-cell>
          <table:table-cell table:style-name="Table24.A3" office:value-type="string">
            <text:p text:style-name="P1751"><text:span text:style-name="T1522">Valor</text:span><text:span text:style-name="T1520"> Total</text:span></text:p>
          </table:table-cell>
        </table:table-row>
        <table:table-row table:style-name="Table24.12">
          <table:table-cell table:style-name="Table24.A3" office:value-type="string">
            <text:p text:style-name="P1192"/>
            <text:p text:style-name="P1213"/>
            <text:p text:style-name="P1752"><text:span text:style-name="T1514">TINTA</text:span><text:span text:style-name="T1578"> </text:span><text:span text:style-name="T1524">ACRÍLICA</text:span><text:span text:style-name="T1579"> </text:span><text:span text:style-name="T1511">PARA</text:span><text:span text:style-name="T1580"> </text:span><text:span text:style-name="T1514">PISO</text:span><text:span text:style-name="T1590"> </text:span><text:span text:style-name="T1524">COR</text:span><text:span text:style-name="T1582"> </text:span><text:span text:style-name="T1524">CHUMBO</text:span><text:span text:style-name="T1583"> </text:span><text:span text:style-name="T1584">•</text:span></text:p>
            <text:p text:style-name="P1753"><text:span text:style-name="T1511">ind</text:span><text:span text:style-name="T1538">icad</text:span><text:span text:style-name="T1511">a para pinturas </text:span><text:span text:style-name="T1524">de </text:span><text:span text:style-name="T1511">pisos </text:span><text:span text:style-name="T1524">em geral, em áreas de</text:span><text:span text:style-name="T1527"> </text:span><text:span text:style-name="T1524">grande tráfego de </text:span><text:span text:style-name="T1511">pessoas </text:span><text:span text:style-name="T1524">e/ou </text:span><text:span text:style-name="T1511">automóveis </text:span><text:span text:style-name="T1524">e outros,</text:span><text:span text:style-name="T1527"> </text:span><text:span text:style-name="T1524">com grande poder de cobertura </text:span><text:span text:style-name="T1511">e </text:span><text:span text:style-name="T1524">alta </text:span><text:span text:style-name="T1511">durab</text:span><text:span text:style-name="T1538">i</text:span><text:span text:style-name="T1514">l</text:span><text:span text:style-name="T1524">idade,</text:span><text:span text:style-name="T1527"> </text:span><text:span text:style-name="T1524">resistente. </text:span><text:span text:style-name="T1514">lata </text:span><text:span text:style-name="T1524">contendo </text:span><text:span text:style-name="T1514">18 litros.</text:span></text:p>
          </table:table-cell>
          <table:table-cell table:style-name="Table24.A3" office:value-type="string">
            <text:p text:style-name="P1192"/>
            <text:p text:style-name="P1192"/>
            <text:p text:style-name="P1192"/>
            <text:p text:style-name="P1754"/>
            <text:p text:style-name="P1704"><text:span text:style-name="T1539">Und.</text:span><text:span text:style-name="T1539"/></text:p>
          </table:table-cell>
          <table:table-cell table:style-name="Table24.A3" office:value-type="string">
            <text:p text:style-name="P1192"/>
            <text:p text:style-name="P1192"/>
            <text:p text:style-name="P1192"/>
            <text:p text:style-name="P1738"/>
            <text:p text:style-name="P1755"><text:span text:style-name="T1567">157</text:span><text:span text:style-name="T1567"/></text:p>
          </table:table-cell>
          <table:table-cell table:style-name="Table24.A3" office:value-type="string">
            <text:p text:style-name="P1192"/>
            <text:p text:style-name="P1192"/>
            <text:p text:style-name="P1192"/>
            <text:p text:style-name="P1738"/>
            <text:p text:style-name="P1723"><text:span text:style-name="T1534">MAZA</text:span><text:span text:style-name="T1534"/></text:p>
          </table:table-cell>
          <table:table-cell table:style-name="Table24.A3" office:value-type="string">
            <text:p text:style-name="P1192"/>
            <text:p text:style-name="P1192"/>
            <text:p text:style-name="P1192"/>
            <text:p text:style-name="P1192"/>
            <text:p text:style-name="P1192"/>
            <text:p text:style-name="P1192"/>
            <text:p text:style-name="P1192"/>
            <text:p text:style-name="P1740"/>
            <text:p text:style-name="P1741"><text:span text:style-name="T1511">R$</text:span><text:span text:style-name="T1591"> </text:span><text:span text:style-name="T1529">140</text:span><text:span text:style-name="T1585">,</text:span><text:span text:style-name="T1529">00</text:span></text:p>
          </table:table-cell>
          <table:table-cell table:style-name="Table24.A3" office:value-type="string">
            <text:p text:style-name="P1192"/>
            <text:p text:style-name="P1192"/>
            <text:p text:style-name="P1192"/>
            <text:p text:style-name="P1192"/>
            <text:p text:style-name="P1192"/>
            <text:p text:style-name="P1233"/>
            <text:p text:style-name="P1756"><text:span text:style-name="T1524">R$</text:span><text:span text:style-name="T1529"> 2</text:span><text:span text:style-name="T1513">1</text:span><text:span text:style-name="T1571">.</text:span><text:span text:style-name="T1529">980,00</text:span></text:p>
          </table:table-cell>
        </table:table-row>
        <table:table-row table:style-name="Table24.1">
          <table:table-cell table:style-name="Table24.A1" table:number-columns-spanned="5" office:value-type="string">
            <text:p text:style-name="P1743"><text:span text:style-name="T1514">VALOR</text:span><text:span text:style-name="T1513"> GLOBAL</text:span></text:p>
          </table:table-cell>
          <table:covered-table-cell/>
          <table:covered-table-cell/>
          <table:covered-table-cell/>
          <table:covered-table-cell/>
          <table:table-cell table:style-name="Table24.A1" office:value-type="string">
            <text:p text:style-name="P1757"><text:span text:style-name="T1548">R$</text:span><text:span text:style-name="T1549"> </text:span><text:span text:style-name="T1513">21.980,00</text:span></text:p>
          </table:table-cell>
        </table:table-row>
        <table:table-row table:style-name="Table24.2">
          <table:table-cell table:style-name="Table24.A2" table:number-columns-spanned="6" office:value-type="string">
            <text:p text:style-name="P1758"><text:span text:style-name="T1514">ITEM</text:span><text:span text:style-name="T1592"> </text:span><text:span text:style-name="T1511">85</text:span><text:span text:style-name="T1593"> </text:span><text:span text:style-name="T1524">•</text:span><text:span text:style-name="T1533"> </text:span><text:span text:style-name="T1514">EXCLUSIVO</text:span><text:span text:style-name="T1575"> </text:span><text:span text:style-name="T1548">PARA</text:span><text:span text:style-name="T1549"> </text:span><text:span text:style-name="T1513">ME/EPP</text:span></text:p>
          </table:table-cell>
          <table:covered-table-cell/>
          <table:covered-table-cell/>
          <table:covered-table-cell/>
          <table:covered-table-cell/>
          <table:covered-table-cell/>
        </table:table-row>
        <table:table-row table:style-name="Table24.3">
          <table:table-cell table:style-name="Table24.A3" office:value-type="string">
            <text:p text:style-name="P1759"><text:span text:style-name="T1518">Descrição</text:span><text:span text:style-name="T1518"/></text:p>
          </table:table-cell>
          <table:table-cell table:style-name="Table24.A3" office:value-type="string">
            <text:p text:style-name="P1760"><text:span text:style-name="T1188">Unid.</text:span><text:span text:style-name="T1188"/></text:p>
          </table:table-cell>
          <table:table-cell table:style-name="Table24.A3" office:value-type="string">
            <text:p text:style-name="P1761"><text:span text:style-name="T1520">Quant.</text:span><text:span text:style-name="T1520"/></text:p>
          </table:table-cell>
          <table:table-cell table:style-name="Table24.A3" office:value-type="string">
            <text:p text:style-name="P1762"><text:span text:style-name="T1577">Marca</text:span><text:span text:style-name="T1577"/></text:p>
          </table:table-cell>
          <table:table-cell table:style-name="Table24.A3" office:value-type="string">
            <text:p text:style-name="P1763"><text:span text:style-name="T1522">Valor</text:span><text:span text:style-name="T1520"> </text:span><text:span text:style-name="T1518">unitário</text:span></text:p>
          </table:table-cell>
          <table:table-cell table:style-name="Table24.A3" office:value-type="string">
            <text:p text:style-name="P1764"><text:span text:style-name="T1522">Valor</text:span><text:span text:style-name="T1520"> Total</text:span></text:p>
          </table:table-cell>
        </table:table-row>
        <table:table-row table:style-name="Table24.20">
          <table:table-cell table:style-name="Table24.A3" office:value-type="string">
            <text:p text:style-name="P1742"/>
            <text:p text:style-name="P1765"><text:span text:style-name="T1514">TINTA</text:span><text:span text:style-name="T1594"> </text:span><text:span text:style-name="T1514">ESMALTE</text:span><text:span text:style-name="T1595"> </text:span><text:span text:style-name="T1524">SINTÉTICO</text:span><text:span text:style-name="T1596"> </text:span><text:span text:style-name="T1524">(1'</text:span><text:span text:style-name="T1597"> </text:span><text:span text:style-name="T1514">LINHA)</text:span><text:span text:style-name="T1598"> </text:span><text:span text:style-name="T1514">PARA</text:span><text:span text:style-name="T1594"> </text:span><text:span text:style-name="T1524">SUPERFÍCIES </text:span><text:span text:style-name="T1514">INT. </text:span><text:span text:style-name="T1511">E</text:span><text:span text:style-name="T1591"> </text:span><text:span text:style-name="T1511">EXT.</text:span><text:span text:style-name="T1570"> </text:span><text:span text:style-name="T1524">3,6</text:span><text:span text:style-name="T1529"> </text:span><text:span text:style-name="T1514">LT</text:span><text:span text:style-name="T1546"> </text:span><text:span text:style-name="T1524">COR VERMELHA</text:span></text:p>
          </table:table-cell>
          <table:table-cell table:style-name="Table24.A3" office:value-type="string">
            <text:p text:style-name="P1292"/>
            <text:p text:style-name="P1766"><text:span text:style-name="T414">Und.</text:span><text:span text:style-name="T414"/></text:p>
          </table:table-cell>
          <table:table-cell table:style-name="Table24.A3" office:value-type="string">
            <text:p text:style-name="P1192"/>
            <text:p text:style-name="P1767"/>
            <text:p text:style-name="P1648"><text:span text:style-name="T1540">634</text:span><text:span text:style-name="T1540"/></text:p>
          </table:table-cell>
          <table:table-cell table:style-name="Table24.A3" office:value-type="string">
            <text:p text:style-name="P1192"/>
            <text:p text:style-name="P1767"/>
            <text:p text:style-name="P1723"><text:span text:style-name="T1534">MAZA</text:span><text:span text:style-name="T1534"/></text:p>
          </table:table-cell>
          <table:table-cell table:style-name="Table24.A3" office:value-type="string">
            <text:p text:style-name="P1768"><text:span text:style-name="T1511">R$</text:span><text:span text:style-name="T1543"> </text:span><text:span text:style-name="T1529">55,46</text:span></text:p>
          </table:table-cell>
          <table:table-cell table:style-name="Table24.A3" office:value-type="string">
            <text:p text:style-name="P1192"/>
            <text:p text:style-name="P1709"/>
            <text:p text:style-name="P1769"><text:span text:style-name="T1511">R$</text:span><text:span text:style-name="T1543"> </text:span><text:span text:style-name="T1529">35.161</text:span><text:span text:style-name="T1585">,</text:span><text:span text:style-name="T1529">64</text:span></text:p>
          </table:table-cell>
        </table:table-row>
        <table:table-row table:style-name="Table24.21">
          <table:table-cell table:style-name="Table24.A3" table:number-columns-spanned="5" office:value-type="string">
            <text:p text:style-name="P1770"><text:span text:style-name="T1514">VALOR</text:span><text:span text:style-name="T1599"> </text:span><text:span text:style-name="T1520">GLOBAL</text:span></text:p>
          </table:table-cell>
          <table:covered-table-cell/>
          <table:covered-table-cell/>
          <table:covered-table-cell/>
          <table:covered-table-cell/>
          <table:table-cell table:style-name="Table24.A3" office:value-type="string">
            <text:p text:style-name="P1771"><text:span text:style-name="T1514">R$</text:span><text:span text:style-name="T1547"> </text:span><text:span text:style-name="T1513">35.161,64</text:span></text:p>
          </table:table-cell>
        </table:table-row>
      </table:table>
      <text:p text:style-name="P1772"><text:span text:style-name="T1112">ÓRGÃO</text:span><text:span text:style-name="T1223"> </text:span><text:span text:style-name="T1112">GERENCIADOR:</text:span><text:span text:style-name="T1223"> </text:span><text:span text:style-name="T1224">SECRETARIA</text:span><text:span text:style-name="T1225"> </text:span><text:span text:style-name="T1224">MUNICIPAL</text:span><text:span text:style-name="T1225"> </text:span><text:span text:style-name="T1224">DE</text:span><text:span text:style-name="T1225"> </text:span><text:span text:style-name="T1224">MANUTENÇÃO</text:span><text:span text:style-name="T1225"> </text:span><text:span text:style-name="T1224">E</text:span><text:span text:style-name="T1226"> </text:span><text:span text:style-name="T1224">SERVIÇOS </text:span><text:span text:style-name="T1115">SEMMAT</text:span></text:p>
      <text:p text:style-name="P1772"><draw:frame draw:style-name="fr4" draw:name="Image139" text:anchor-type="char" svg:x="1.5902in" svg:y="0.3071in" svg:width="4.5472in" svg:height="0.0161in" draw:z-index="59"><draw:image xlink:href="Pictures/10000001000001F400000001BE3CE4FC.png" xlink:type="simple" xlink:show="embed" xlink:actuate="onLoad" draw:mime-type="image/png"/></draw:frame><text:span text:style-name="T1112">ÓRGÃOS PARTICIPANTES: </text:span><text:span text:style-name="T1224">SECRETARIA</text:span><text:span text:style-name="T1228"> </text:span><text:span text:style-name="T1224">MUNICIPAL DE MANUTENÇÃO</text:span><text:span text:style-name="T1600"> </text:span><text:span text:style-name="T1224">E SERVIÇOS - </text:span><text:span text:style-name="T1115">SEMMAT</text:span></text:p>
      <text:p text:style-name="P1773"><text:span text:style-name="T1122">Autenticar</text:span><text:span text:style-name="T1123"> </text:span><text:span text:style-name="T1122">documento</text:span><text:span text:style-name="T1506"> </text:span><text:span text:style-name="T1122">em</text:span><text:span text:style-name="T1125"> https</text:span><text:span text:style-name="T1601">:/f</text:span><text:span text:style-name="T1125">processos</text:span><text:span text:style-name="T1601">.</text:span><text:span text:style-name="T1125">cachoeiro</text:span><text:span text:style-name="T1602">.</text:span><text:span text:style-name="T1125">es.gov</text:span><text:span text:style-name="T1602">.</text:span><text:span text:style-name="T1125">br</text:span><text:span text:style-name="T1601">/</text:span><text:span text:style-name="T1125">autentic</text:span><text:span text:style-name="T1601">i</text:span><text:span text:style-name="T1603">dade</text:span></text:p>
      <text:p text:style-name="P1774"><draw:frame draw:style-name="fr6" draw:name="Image 747" text:anchor-type="char" svg:x="5.7957in" svg:y="-0.0484in" svg:width="0.2701in" svg:height="0.3665in" draw:z-index="120"><draw:image xlink:href="Pictures/100000000000003B0000005004C75678.jpg" xlink:type="simple" xlink:show="embed" xlink:actuate="onLoad" draw:mime-type="image/jpeg"/></draw:frame><text:span text:style-name="T1122">com</text:span><text:span text:style-name="T1138"> </text:span><text:span text:style-name="T1122">o</text:span><text:span text:style-name="T1124"> </text:span><text:span text:style-name="T1122">identificador </text:span><text:span text:style-name="T1604">32003000340033003600360039003A00540052004100, Documento </text:span><text:span text:style-name="T1122">ass</text:span><text:span text:style-name="T1605">i</text:span><text:span text:style-name="T1122">nado</text:span><text:span text:style-name="T1139"> </text:span><text:span text:style-name="T1122">digitalmente conforme</text:span><text:span text:style-name="T1123"> </text:span><text:span text:style-name="T1122">MP</text:span><text:span text:style-name="T1507"> </text:span><text:span text:style-name="T1122">nQ 2.200-2/2001,</text:span><text:span text:style-name="T1606"> </text:span><text:span text:style-name="T1122">que</text:span><text:span text:style-name="T1139"> </text:span><text:span text:style-name="T1122">institu</text:span><text:span text:style-name="T1607">i</text:span><text:span text:style-name="T1608"> </text:span><text:span text:style-name="T1122">a</text:span><text:span text:style-name="T1125"> </text:span><text:span text:style-name="T1604">Infra-estrutura</text:span><text:span text:style-name="T1609"> </text:span><text:span text:style-name="T1122">de</text:span><text:span text:style-name="T1139"> </text:span><text:span text:style-name="T1122">Chaves Públicas </text:span><text:span text:style-name="T1604">Brasi</text:span><text:span text:style-name="T1610">l</text:span><text:span text:style-name="T1122">eira </text:span><text:span text:style-name="T1604">-</text:span><text:span text:style-name="T1611"> </text:span><text:span text:style-name="T1605">ICP-Br</text:span><text:span text:style-name="T1122">asil.</text:span></text:p>
      <text:p text:style-name="P1775"/>
      <text:p text:style-name="Text_20_body"/>
      <text:p text:style-name="P1776"/>
      <text:p text:style-name="P1777"><text:span text:style-name="T1231">SECRETARIA MUNICIPAL DE AGRICULTURA -</text:span><text:span text:style-name="T1612"> </text:span><text:span text:style-name="T1231">SEMAG SECRETARIA</text:span><text:span text:style-name="T1232"> </text:span><text:span text:style-name="T1231">MUNICIPAL</text:span><text:span text:style-name="T1242"> </text:span><text:span text:style-name="T1231">DE</text:span><text:span text:style-name="T1233"> </text:span><text:span text:style-name="T1231">CULTURA E</text:span><text:span text:style-name="T1233"> </text:span><text:span text:style-name="T1231">TURISMO</text:span><text:span text:style-name="T1613"> </text:span><text:span text:style-name="T1231">-</text:span><text:span text:style-name="T1614"> </text:span><text:span text:style-name="T1231">SEMCULT</text:span></text:p>
      <text:p text:style-name="P1778"><text:span text:style-name="T1231">SECRETARIA MUNICIPAL DE DESENVOLVIMENTO</text:span><text:span text:style-name="T1615"> </text:span><text:span text:style-name="T1231">SOCIAL- SEMDES SECRETARIA MUNICIPAL DE EDUCAÇÃO -</text:span><text:span text:style-name="T1612"> </text:span><text:span text:style-name="T1231">SEME</text:span></text:p>
      <text:p text:style-name="P1779"><text:span text:style-name="T1231">SECRETARIA MUNICIPAL DE</text:span><text:span text:style-name="T1242"> </text:span><text:span text:style-name="T1231">ESPORTE, LAZER E</text:span><text:span text:style-name="T1616"> </text:span><text:span text:style-name="T1231">QUALIDADE DE</text:span><text:span text:style-name="T1232"> </text:span><text:span text:style-name="T1231">VIDA-</text:span><text:span text:style-name="T1617"> </text:span><text:span text:style-name="T1231">SEMESP SECRETARIA MUNICIPAL DE FAZENDA -</text:span><text:span text:style-name="T1612"> </text:span><text:span text:style-name="T1231">SEMFA</text:span></text:p>
      <text:p text:style-name="P1780"><text:span text:style-name="T1231">SECRETARIA</text:span><text:span text:style-name="T1613"> </text:span><text:span text:style-name="T1231">MUNICIPAL</text:span><text:span text:style-name="T1616"> </text:span><text:span text:style-name="T1231">DE</text:span><text:span text:style-name="T1233"> </text:span><text:span text:style-name="T1231">GOVERNO</text:span><text:span text:style-name="T1616"> </text:span><text:span text:style-name="T1231">E</text:span><text:span text:style-name="T1233"> </text:span><text:span text:style-name="T1231">PLANEJAMENTO</text:span><text:span text:style-name="T1618"> </text:span><text:span text:style-name="T1231">ESTRATÉGICO</text:span><text:span text:style-name="T1619"> </text:span><text:span text:style-name="T1231">-</text:span><text:span text:style-name="T1620"> </text:span><text:span text:style-name="T1231">SEMGOV SECRETARIA MUNICIPAL DE MEIO AMBIENTE -</text:span><text:span text:style-name="T1612"> </text:span><text:span text:style-name="T1231">SEMMA</text:span></text:p>
      <text:p text:style-name="P1781"><text:span text:style-name="T1231">SECRETARIA</text:span><text:span text:style-name="T1621"> </text:span><text:span text:style-name="T1231">MUNICIPAL</text:span><text:span text:style-name="T1616"> </text:span><text:span text:style-name="T1231">DE</text:span><text:span text:style-name="T1233"> </text:span><text:span text:style-name="T1231">INTERIOR</text:span><text:span text:style-name="T1242"> </text:span><text:span text:style-name="T1231">-</text:span><text:span text:style-name="T1622"> </text:span><text:span text:style-name="T1231">SEMUI SECRETARIA MUNICIPAL DE SAÚDE -</text:span><text:span text:style-name="T1612"> </text:span><text:span text:style-name="T1231">SEMUS</text:span></text:p>
      <text:p text:style-name="P1782"><text:span text:style-name="T1117">PRAZO:</text:span><text:span text:style-name="T1623"> </text:span><text:span text:style-name="T1231">01</text:span><text:span text:style-name="T1624"> </text:span><text:span text:style-name="T1231">(um)</text:span><text:span text:style-name="T1625"> </text:span><text:span text:style-name="T1242">ano</text:span></text:p>
      <text:p text:style-name="P1783"><text:span text:style-name="T1112">DATA</text:span><text:span text:style-name="T1626"> </text:span><text:span text:style-name="T1112">DA</text:span><text:span text:style-name="T1627"> </text:span><text:span text:style-name="T1112">ASSINATURA:</text:span><text:span text:style-name="T1628"> <text:s/></text:span><text:span text:style-name="T1115">18/08-</text:span></text:p>
      <text:p text:style-name="P1784"><text:span text:style-name="T1629">SIGNATÁRIOS: </text:span><text:span text:style-name="T1105">Astor</text:span><text:span text:style-name="T1630"> </text:span><text:span text:style-name="T1105">Dilem</text:span><text:span text:style-name="T1108"> </text:span><text:span text:style-name="T1105">dos</text:span><text:span text:style-name="T1111"> </text:span><text:span text:style-name="T1105">Santos Júnior - Secretário Municipal de</text:span><text:span text:style-name="T1107"> </text:span><text:span text:style-name="T1105">Manutenção e Serviços</text:span><text:span text:style-name="T1631">, </text:span><text:span text:style-name="T1105">José Arcanjo Nunes </text:span><text:span text:style-name="T1632">- </text:span><text:span text:style-name="T1105">Secretário Municipal de Agricultura</text:span><text:span text:style-name="T1631">, </text:span><text:span text:style-name="T1105">Wanderson Amorim Dona - Secretário Municipal de Cultura e Turismo</text:span><text:span text:style-name="T1631">, </text:span><text:span text:style-name="T1105">Eder Botelho da Fonseca - Secretário Municipal de Desenvolvimento Social Interino, Simone de Souza Beiriz - Secretária Municipal de Educação, Rodolpho Silva Maia - Secretário Municipal de Esporte</text:span><text:span text:style-name="T1631">, </text:span><text:span text:style-name="T1105">Lazer e Qualidade de Vida, Elizeu Crisostomo de Vargas - Secretário Municipal de Fazenda, Rodolfo Fernandes do Carmo - Secretário Municipal de Governo</text:span><text:span text:style-name="T1631">, </text:span><text:span text:style-name="T1105">Thiago Fiorio Longui - Secretário Municipal de Meio Ambiente, Fabrício Ferreira Soares - Secretário Municipal de Interior</text:span><text:span text:style-name="T1631">, </text:span><text:span text:style-name="T1105">Vilson Carlos Gomes Coelho - Secretário Municipal de Saúde</text:span><text:span text:style-name="T1631">,</text:span><text:span text:style-name="T1633"> </text:span><text:span text:style-name="T1105">Juci Cabral da Costa - Titular da Empresa</text:span><text:span text:style-name="T1631">.</text:span></text:p>
      <text:p text:style-name="P1785"><text:span text:style-name="T1634">ID</text:span><text:span text:style-name="T1635"> </text:span><text:span text:style-name="T1634">CIDADES:</text:span><text:span text:style-name="T1636"> </text:span><text:span text:style-name="T1637">2026</text:span><text:span text:style-name="T1638">.</text:span><text:span text:style-name="T1637">016E0700001</text:span><text:span text:style-name="T1638">.</text:span><text:span text:style-name="T1637">01</text:span><text:span text:style-name="T1639">.</text:span><text:span text:style-name="T1637">0018</text:span></text:p>
      <text:p text:style-name="P1786"><text:span text:style-name="T1117">PROCESSO:</text:span><text:span text:style-name="T1640"> </text:span><text:span text:style-name="T1119">77709/2025</text:span></text:p>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787"><draw:frame draw:style-name="fr4" draw:name="Image140" text:anchor-type="char" svg:x="1.6228in" svg:y="0.2772in" svg:width="4.6071in" svg:height="0.0161in" draw:z-index="62"><draw:image xlink:href="Pictures/10000001000001FA0000000109E31F68.png" xlink:type="simple" xlink:show="embed" xlink:actuate="onLoad" draw:mime-type="image/png"/></draw:frame></text:p>
      <text:p text:style-name="P1788"><text:span text:style-name="T1641">Autenticar</text:span><text:span text:style-name="T1642"> </text:span><text:span text:style-name="T1641">documento</text:span><text:span text:style-name="T1643"> </text:span><text:span text:style-name="T1641">em</text:span><text:span text:style-name="T1644"> </text:span><text:span text:style-name="T1645">https</text:span><text:span text:style-name="T1646">:/f</text:span><text:span text:style-name="T1645">p</text:span><text:span text:style-name="T1647">r</text:span><text:span text:style-name="T1645">ocessos</text:span><text:span text:style-name="T1646">.</text:span><text:span text:style-name="T1645">cachoeiro.es</text:span><text:span text:style-name="T1646">.</text:span><text:span text:style-name="T1645">gov.br/autenticidade</text:span></text:p>
      <text:p text:style-name="P1789"><draw:frame draw:style-name="fr6" draw:name="Image 749" text:anchor-type="char" svg:x="5.8835in" svg:y="-0.0492in" svg:width="0.2744in" svg:height="0.3717in" draw:z-index="124"><draw:image xlink:href="Pictures/100000000000003B0000005004C75678.jpg" xlink:type="simple" xlink:show="embed" xlink:actuate="onLoad" draw:mime-type="image/jpeg"/></draw:frame><text:span text:style-name="T1641">com</text:span><text:span text:style-name="T1648"> </text:span><text:span text:style-name="T1641">o</text:span><text:span text:style-name="T1649"> </text:span><text:span text:style-name="T1641">identificador</text:span><text:span text:style-name="T1650"> </text:span><text:span text:style-name="T1641">32003000340033003600360039003A00540052004100</text:span><text:span text:style-name="T1508">,</text:span><text:span text:style-name="T1651"> </text:span><text:span text:style-name="T1641">Documento</text:span><text:span text:style-name="T1652"> </text:span><text:span text:style-name="T1641">assinado</text:span><text:span text:style-name="T1653"> </text:span><text:span text:style-name="T1641">digitalmente</text:span><text:span text:style-name="T1654"> </text:span><text:span text:style-name="T1641">conforme</text:span><text:span text:style-name="T1650"> </text:span><text:span text:style-name="T1655">MP</text:span></text:p>
      <text:p text:style-name="P1790"><text:span text:style-name="T1641">n</text:span><text:span text:style-name="T1508">º</text:span><text:span text:style-name="T1656"> </text:span><text:span text:style-name="T1641">2.200-2/2001</text:span><text:span text:style-name="T1508">,</text:span><text:span text:style-name="T1657"> </text:span><text:span text:style-name="T1641">que</text:span><text:span text:style-name="T1658"> </text:span><text:span text:style-name="T1659">institu</text:span><text:span text:style-name="T1607">i</text:span><text:span text:style-name="T1660"> </text:span><text:span text:style-name="T1641">a</text:span><text:span text:style-name="T1645"> </text:span><text:span text:style-name="T1659">Infra-estrutura</text:span><text:span text:style-name="T1661"> </text:span><text:span text:style-name="T1641">de</text:span><text:span text:style-name="T1645"> </text:span><text:span text:style-name="T1641">Chaves</text:span><text:span text:style-name="T1662"> </text:span><text:span text:style-name="T1663">Públicas</text:span><text:span text:style-name="T1664"> </text:span><text:span text:style-name="T1641">Brasileira</text:span><text:span text:style-name="T1665"> </text:span><text:span text:style-name="T1659">-</text:span><text:span text:style-name="T1666"> </text:span><text:span text:style-name="T1641">ICP-</text:span><text:span text:style-name="T1645">BrasiL</text:span></text:p>
      <text:p text:style-name="P1791"/>
      <text:p text:style-name="P1313"/>
      <text:p text:style-name="P1313"/>
      <text:p text:style-name="P1313"/>
      <text:p text:style-name="P1313"/>
      <text:p text:style-name="P1313"/>
      <text:p text:style-name="P1313"/>
      <text:p text:style-name="P1313"/>
      <text:p text:style-name="P1313"/>
      <text:p text:style-name="P1313"/>
      <text:p text:style-name="P1313"/>
      <text:p text:style-name="P1313"/>
      <text:p text:style-name="P1792"/>
      <text:h text:style-name="P1793" text:outline-level="5"><draw:frame draw:style-name="fr2" draw:name="Image100" text:anchor-type="char" svg:x="0.4925in" svg:y="-1.8756in" svg:width="7.7756in" svg:height="1.3874in" draw:z-index="170"><draw:image xlink:href="Pictures/1000000100000357000000987348AE88.png" xlink:type="simple" xlink:show="embed" xlink:actuate="onLoad" draw:mime-type="image/png"/></draw:frame><text:span text:style-name="T1270">EXTRATO</text:span><text:span text:style-name="T1271"> </text:span><text:span text:style-name="T1270">DE</text:span><text:span text:style-name="T1272"> </text:span><text:span text:style-name="T1270">ATA</text:span><text:span text:style-name="T1272"> </text:span><text:span text:style-name="T1270">DE</text:span><text:span text:style-name="T1273"> </text:span><text:span text:style-name="T1270">REGISTRO</text:span><text:span text:style-name="T1273"> </text:span><text:span text:style-name="T1270">DE</text:span><text:span text:style-name="T1273"> </text:span><text:span text:style-name="T999">PREÇOS</text:span></text:h>
      <text:p text:style-name="P1794"/>
      <text:p text:style-name="P1795"><text:span text:style-name="T1274">ATA DE</text:span><text:span text:style-name="T1667"> </text:span><text:span text:style-name="T1274">REGISTRO</text:span><text:span text:style-name="T1667"> </text:span><text:span text:style-name="T1274">DE</text:span><text:span text:style-name="T1667"> </text:span><text:span text:style-name="T1274">PREÇOS</text:span><text:span text:style-name="T1667"> </text:span><text:span text:style-name="T1274">Nº</text:span><text:span text:style-name="T1668"> </text:span><text:span text:style-name="T1278">063/2026</text:span><text:span text:style-name="T1669"> </text:span><text:span text:style-name="T1278">–</text:span><text:span text:style-name="T1670"> </text:span><text:span text:style-name="T1278">Pregão Eletrônico n° 014/2026 </text:span><text:span text:style-name="T1274">FORNECEDOR</text:span><text:span text:style-name="T1671"> </text:span><text:span text:style-name="T1274">REGISTRADO:</text:span><text:span text:style-name="T1671"> </text:span><text:span text:style-name="T1278">MEGA</text:span><text:span text:style-name="T1672"> </text:span><text:span text:style-name="T1278">DISTRIBUIDORA</text:span><text:span text:style-name="T1672"> </text:span><text:span text:style-name="T1278">DE</text:span><text:span text:style-name="T1673"> </text:span><text:span text:style-name="T1278">MATERIAL</text:span><text:span text:style-name="T1674"> </text:span><text:span text:style-name="T1278">HIDRÁULICO</text:span><text:span text:style-name="T1673"> </text:span><text:span text:style-name="T1278">E ELÉTRICO LTDA. - ME</text:span></text:p>
      <text:p text:style-name="P1796"><text:span text:style-name="T1274">OBJETO</text:span><text:span text:style-name="T1278">:</text:span><text:span text:style-name="T1290"> </text:span><text:span text:style-name="T1278">AQUISIÇÃO</text:span><text:span text:style-name="T1287"> </text:span><text:span text:style-name="T1278">DE</text:span><text:span text:style-name="T1289"> </text:span><text:span text:style-name="T1278">DIVERSOS</text:span><text:span text:style-name="T1289"> </text:span><text:span text:style-name="T1278">MATERIAIS</text:span><text:span text:style-name="T1289"> </text:span><text:span text:style-name="T1278">DE</text:span><text:span text:style-name="T1289"> </text:span><text:span text:style-name="T1278">CONSTRUÇÃO,</text:span><text:span text:style-name="T1290"> </text:span><text:span text:style-name="T1278">COM</text:span><text:span text:style-name="T1289"> </text:span><text:span text:style-name="T1278">TRANSPORTE</text:span><text:span text:style-name="T1289"> </text:span><text:span text:style-name="T1291">ÀS</text:span></text:p>
      <text:p text:style-name="P1797"><text:span text:style-name="T1278">EXPENSAS DA CONTRATADA, através do Sistema de Registro de Preços, para atender às demandas da Administração, conforme especificações do Termo de Referência, anexo I do Edital de</text:span><text:span text:style-name="T1282"> </text:span><text:span text:style-name="T1278">Licitação</text:span><text:span text:style-name="T1282"> </text:span><text:span text:style-name="T1278">nº</text:span><text:span text:style-name="T1292"> </text:span><text:span text:style-name="T1278">014/2026,</text:span><text:span text:style-name="T1282"> </text:span><text:span text:style-name="T1278">que</text:span><text:span text:style-name="T1282"> </text:span><text:span text:style-name="T1278">é</text:span><text:span text:style-name="T1282"> </text:span><text:span text:style-name="T1278">parte</text:span><text:span text:style-name="T1282"> </text:span><text:span text:style-name="T1278">integrante</text:span><text:span text:style-name="T1282"> </text:span><text:span text:style-name="T1278">desta</text:span><text:span text:style-name="T1282"> </text:span><text:span text:style-name="T1278">Ata,</text:span><text:span text:style-name="T1282"> </text:span><text:span text:style-name="T1278">assim</text:span><text:span text:style-name="T1282"> </text:span><text:span text:style-name="T1278">como</text:span><text:span text:style-name="T1282"> </text:span><text:span text:style-name="T1278">as</text:span><text:span text:style-name="T1282"> </text:span><text:span text:style-name="T1278">propostas</text:span><text:span text:style-name="T1282"> </text:span><text:span text:style-name="T1278">cujos</text:span><text:span text:style-name="T1282"> </text:span><text:span text:style-name="T1278">preços tenham sido registrados, independentemente de transcrição.</text:span></text:p>
      <table:table table:name="Table25" table:style-name="Table25">
        <table:table-column table:style-name="Table25.A"/>
        <table:table-column table:style-name="Table25.B"/>
        <table:table-column table:style-name="Table25.C"/>
        <table:table-column table:style-name="Table25.D"/>
        <table:table-column table:style-name="Table25.E"/>
        <table:table-column table:style-name="Table25.F"/>
        <table:table-column table:style-name="Table25.G"/>
        <table:table-column table:style-name="Table25.H"/>
        <table:table-column table:style-name="Table25.I"/>
        <table:table-column table:style-name="Table25.J"/>
        <table:table-column table:style-name="Table25.K"/>
        <table:table-column table:style-name="Table25.L"/>
        <table:table-column table:style-name="Table25.M"/>
        <table:table-column table:style-name="Table25.N"/>
        <table:table-row table:style-name="Table25.1">
          <table:table-cell table:style-name="Table25.A1" table:number-columns-spanned="14" office:value-type="string">
            <text:p text:style-name="P1798"><text:span text:style-name="T1145">ITEM</text:span><text:span text:style-name="T1293"> </text:span><text:span text:style-name="T1145">01</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5.2">
          <table:table-cell table:style-name="Table25.A1" office:value-type="string">
            <text:p text:style-name="P1799"><text:span text:style-name="T252">Descrição</text:span><text:span text:style-name="T252"/></text:p>
          </table:table-cell>
          <table:table-cell table:style-name="Table25.A1" table:number-columns-spanned="2" office:value-type="string">
            <text:p text:style-name="P1800"><text:span text:style-name="T252">Unid.</text:span><text:span text:style-name="T252"/></text:p>
          </table:table-cell>
          <table:covered-table-cell/>
          <table:table-cell table:style-name="Table25.A1" table:number-columns-spanned="3" office:value-type="string">
            <text:p text:style-name="P1801"><text:span text:style-name="T252">Quant.</text:span><text:span text:style-name="T252"/></text:p>
          </table:table-cell>
          <table:covered-table-cell/>
          <table:covered-table-cell/>
          <table:table-cell table:style-name="Table25.A1" table:number-columns-spanned="4" office:value-type="string">
            <text:p text:style-name="P1802"><text:span text:style-name="T1149">Marca</text:span><text:span text:style-name="T1149"/></text:p>
          </table:table-cell>
          <table:covered-table-cell/>
          <table:covered-table-cell/>
          <table:covered-table-cell/>
          <table:table-cell table:style-name="Table25.A1" table:number-columns-spanned="2" office:value-type="string">
            <text:p text:style-name="P1803"><text:span text:style-name="T1145">Valor</text:span><text:span text:style-name="T1149"> </text:span><text:span text:style-name="T252">unitário</text:span></text:p>
          </table:table-cell>
          <table:covered-table-cell/>
          <table:table-cell table:style-name="Table25.A1" table:number-columns-spanned="2" office:value-type="string">
            <text:p text:style-name="P1804"><text:span text:style-name="T1145">Valor</text:span><text:span text:style-name="T1149"> </text:span><text:span text:style-name="T252">Total</text:span></text:p>
          </table:table-cell>
          <table:covered-table-cell/>
        </table:table-row>
        <table:table-row table:style-name="Table25.3">
          <table:table-cell table:style-name="Table25.A1" office:value-type="string">
            <text:p text:style-name="P1215"/>
            <text:p text:style-name="P1805"><text:span text:style-name="T363">AÇO</text:span><text:span text:style-name="T1294"> </text:span><text:span text:style-name="T363">CA-60</text:span><text:span text:style-name="T1294"> </text:span><text:span text:style-name="T363">5,0</text:span><text:span text:style-name="T1294"> </text:span><text:span text:style-name="T363">MM</text:span><text:span text:style-name="T1294"> </text:span><text:span text:style-name="T363">VERGALHÃO</text:span><text:span text:style-name="T1295"> </text:span><text:span text:style-name="T363">–</text:span><text:span text:style-name="T1294"> </text:span><text:span text:style-name="T363">BARRA</text:span><text:span text:style-name="T1151"> </text:span><text:span text:style-name="T363">DE</text:span><text:span text:style-name="T364"> </text:span><text:span text:style-name="T1155">12M</text:span></text:p>
          </table:table-cell>
          <table:table-cell table:style-name="Table25.A1" table:number-columns-spanned="2" office:value-type="string">
            <text:p text:style-name="P1806"/>
            <text:p text:style-name="P1807"><text:span text:style-name="T1158">Und.</text:span><text:span text:style-name="T1158"/></text:p>
          </table:table-cell>
          <table:covered-table-cell/>
          <table:table-cell table:style-name="Table25.A1" table:number-columns-spanned="3" office:value-type="string">
            <text:p text:style-name="P1215"/>
            <text:p text:style-name="P1808"><text:span text:style-name="T1155">560</text:span><text:span text:style-name="T1155"/></text:p>
          </table:table-cell>
          <table:covered-table-cell/>
          <table:covered-table-cell/>
          <table:table-cell table:style-name="Table25.A1" table:number-columns-spanned="4" office:value-type="string">
            <text:p text:style-name="P1215"/>
            <text:p text:style-name="P1218"><text:span text:style-name="T1154">GERDAL</text:span><text:span text:style-name="T1154"/></text:p>
          </table:table-cell>
          <table:covered-table-cell/>
          <table:covered-table-cell/>
          <table:covered-table-cell/>
          <table:table-cell table:style-name="Table25.A1" table:number-columns-spanned="2" office:value-type="string">
            <text:p text:style-name="P1349"/>
            <text:p text:style-name="P1809"><text:span text:style-name="T1154">13,79</text:span><text:span text:style-name="T1154"/></text:p>
          </table:table-cell>
          <table:covered-table-cell/>
          <table:table-cell table:style-name="Table25.A1" table:number-columns-spanned="2" office:value-type="string">
            <text:p text:style-name="P1810"><text:span text:style-name="T363">R$</text:span><text:span text:style-name="T364"> </text:span><text:span text:style-name="T1154">7.722,40</text:span></text:p>
          </table:table-cell>
          <table:covered-table-cell/>
        </table:table-row>
        <table:table-row table:style-name="Table25.4">
          <table:table-cell table:style-name="Table25.A4" table:number-columns-spanned="12" office:value-type="string">
            <text:p text:style-name="P1811"><text:span text:style-name="T1145">VALOR</text:span><text:span text:style-name="T1149"> </text:span><text:span text:style-name="T25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5.A4" table:number-columns-spanned="2" office:value-type="string">
            <text:p text:style-name="P1810"><text:span text:style-name="T1145">R$</text:span><text:span text:style-name="T1157"> </text:span><text:span text:style-name="T252">7.722,40</text:span></text:p>
          </table:table-cell>
          <table:covered-table-cell/>
        </table:table-row>
        <table:table-row table:style-name="Table25.5">
          <table:table-cell table:style-name="Table25.A5" table:number-columns-spanned="14" office:value-type="string">
            <text:p text:style-name="P1812"><text:span text:style-name="T1145">ITEM</text:span><text:span text:style-name="T1293"> </text:span><text:span text:style-name="T1145">02</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5.6">
          <table:table-cell table:style-name="Table25.A1" office:value-type="string">
            <text:p text:style-name="P1813"><text:span text:style-name="T252">Descrição</text:span><text:span text:style-name="T252"/></text:p>
          </table:table-cell>
          <table:table-cell table:style-name="Table25.A1" table:number-columns-spanned="2" office:value-type="string">
            <text:p text:style-name="P1814"><text:span text:style-name="T252">Unid.</text:span><text:span text:style-name="T252"/></text:p>
          </table:table-cell>
          <table:covered-table-cell/>
          <table:table-cell table:style-name="Table25.A1" table:number-columns-spanned="3" office:value-type="string">
            <text:p text:style-name="P1815"><text:span text:style-name="T252">Quant.</text:span><text:span text:style-name="T252"/></text:p>
          </table:table-cell>
          <table:covered-table-cell/>
          <table:covered-table-cell/>
          <table:table-cell table:style-name="Table25.A1" table:number-columns-spanned="4" office:value-type="string">
            <text:p text:style-name="P1816"><text:span text:style-name="T1149">Marca</text:span><text:span text:style-name="T1149"/></text:p>
          </table:table-cell>
          <table:covered-table-cell/>
          <table:covered-table-cell/>
          <table:covered-table-cell/>
          <table:table-cell table:style-name="Table25.A1" table:number-columns-spanned="2" office:value-type="string">
            <text:p text:style-name="P1817"><text:span text:style-name="T1145">Valor</text:span><text:span text:style-name="T1149"> </text:span><text:span text:style-name="T252">unitário</text:span></text:p>
          </table:table-cell>
          <table:covered-table-cell/>
          <table:table-cell table:style-name="Table25.A1" table:number-columns-spanned="2" office:value-type="string">
            <text:p text:style-name="P1818"><text:span text:style-name="T1145">Valor</text:span><text:span text:style-name="T1149"> </text:span><text:span text:style-name="T252">Total</text:span></text:p>
          </table:table-cell>
          <table:covered-table-cell/>
        </table:table-row>
        <table:table-row table:style-name="Table25.3">
          <table:table-cell table:style-name="Table25.A1" office:value-type="string">
            <text:p text:style-name="P1215"/>
            <text:p text:style-name="P1819"><text:span text:style-name="T363">AÇO</text:span><text:span text:style-name="T1294"> </text:span><text:span text:style-name="T363">CA-60</text:span><text:span text:style-name="T1294"> </text:span><text:span text:style-name="T363">4,2</text:span><text:span text:style-name="T1294"> </text:span><text:span text:style-name="T363">MM</text:span><text:span text:style-name="T1294"> </text:span><text:span text:style-name="T363">VERGALHÃO</text:span><text:span text:style-name="T1295"> </text:span><text:span text:style-name="T363">–</text:span><text:span text:style-name="T1294"> </text:span><text:span text:style-name="T363">BARRA</text:span><text:span text:style-name="T1151"> </text:span><text:span text:style-name="T363">DE</text:span><text:span text:style-name="T364"> </text:span><text:span text:style-name="T1155">12M</text:span></text:p>
          </table:table-cell>
          <table:table-cell table:style-name="Table25.A1" table:number-columns-spanned="2" office:value-type="string">
            <text:p text:style-name="P1820"/>
            <text:p text:style-name="P1807"><text:span text:style-name="T1158">Und.</text:span><text:span text:style-name="T1158"/></text:p>
          </table:table-cell>
          <table:covered-table-cell/>
          <table:table-cell table:style-name="Table25.A1" table:number-columns-spanned="3" office:value-type="string">
            <text:p text:style-name="P1213"/>
            <text:p text:style-name="P1821"><text:span text:style-name="T1154">3.205</text:span><text:span text:style-name="T1154"/></text:p>
          </table:table-cell>
          <table:covered-table-cell/>
          <table:covered-table-cell/>
          <table:table-cell table:style-name="Table25.A1" table:number-columns-spanned="4" office:value-type="string">
            <text:p text:style-name="P1215"/>
            <text:p text:style-name="P1822"><text:span text:style-name="T1154">GERDAL</text:span><text:span text:style-name="T1154"/></text:p>
          </table:table-cell>
          <table:covered-table-cell/>
          <table:covered-table-cell/>
          <table:covered-table-cell/>
          <table:table-cell table:style-name="Table25.A1" table:number-columns-spanned="2" office:value-type="string">
            <text:p text:style-name="P1213"/>
            <text:p text:style-name="P1823"><text:span text:style-name="T363">R$</text:span><text:span text:style-name="T364"> </text:span><text:span text:style-name="T1154">10,27</text:span></text:p>
          </table:table-cell>
          <table:covered-table-cell/>
          <table:table-cell table:style-name="Table25.A1" table:number-columns-spanned="2" office:value-type="string">
            <text:p text:style-name="P1824"/>
            <text:p text:style-name="P1825"><text:span text:style-name="T363">R$</text:span><text:span text:style-name="T364"> </text:span><text:span text:style-name="T1154">32.915,35</text:span></text:p>
          </table:table-cell>
          <table:covered-table-cell/>
        </table:table-row>
        <table:table-row table:style-name="Table25.4">
          <table:table-cell table:style-name="Table25.A4" table:number-columns-spanned="12" office:value-type="string">
            <text:p text:style-name="P1826"><text:span text:style-name="T1145">VALOR</text:span><text:span text:style-name="T1149"> </text:span><text:span text:style-name="T25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5.A4" table:number-columns-spanned="2" office:value-type="string">
            <text:p text:style-name="P1827"><text:span text:style-name="T1145">R$</text:span><text:span text:style-name="T1157"> </text:span><text:span text:style-name="T252">32.915,35</text:span></text:p>
          </table:table-cell>
          <table:covered-table-cell/>
        </table:table-row>
        <table:table-row table:style-name="Table25.9">
          <table:table-cell table:style-name="Table25.A5" table:number-columns-spanned="14" office:value-type="string">
            <text:p text:style-name="P1812"><text:span text:style-name="T1145">ITEM</text:span><text:span text:style-name="T1293"> </text:span><text:span text:style-name="T1145">10</text:span><text:span text:style-name="T1293"> </text:span><text:span text:style-name="T1145">-</text:span><text:span text:style-name="T1157">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5.10">
          <table:table-cell table:style-name="Table25.A1" office:value-type="string">
            <text:p text:style-name="P1828"><text:span text:style-name="T252">Descrição</text:span><text:span text:style-name="T252"/></text:p>
          </table:table-cell>
          <table:table-cell table:style-name="Table25.A1" table:number-columns-spanned="2" office:value-type="string">
            <text:p text:style-name="P1829"><text:span text:style-name="T252">Unid.</text:span><text:span text:style-name="T252"/></text:p>
          </table:table-cell>
          <table:covered-table-cell/>
          <table:table-cell table:style-name="Table25.A1" table:number-columns-spanned="3" office:value-type="string">
            <text:p text:style-name="P1830"><text:span text:style-name="T252">Quant.</text:span><text:span text:style-name="T252"/></text:p>
          </table:table-cell>
          <table:covered-table-cell/>
          <table:covered-table-cell/>
          <table:table-cell table:style-name="Table25.A1" table:number-columns-spanned="4" office:value-type="string">
            <text:p text:style-name="P1831"><text:span text:style-name="T1149">Marca</text:span><text:span text:style-name="T1149"/></text:p>
          </table:table-cell>
          <table:covered-table-cell/>
          <table:covered-table-cell/>
          <table:covered-table-cell/>
          <table:table-cell table:style-name="Table25.A1" table:number-columns-spanned="2" office:value-type="string">
            <text:p text:style-name="P1832"><text:span text:style-name="T1145">Valor</text:span><text:span text:style-name="T1149"> </text:span><text:span text:style-name="T252">unitário</text:span></text:p>
          </table:table-cell>
          <table:covered-table-cell/>
          <table:table-cell table:style-name="Table25.A1" table:number-columns-spanned="2" office:value-type="string">
            <text:p text:style-name="P1833"><text:span text:style-name="T1145">Valor</text:span><text:span text:style-name="T1149"> </text:span><text:span text:style-name="T252">Total</text:span></text:p>
          </table:table-cell>
          <table:covered-table-cell/>
        </table:table-row>
        <table:table-row table:style-name="Table25.3">
          <table:table-cell table:style-name="Table25.A1" office:value-type="string">
            <text:p text:style-name="P1219"/>
            <text:p text:style-name="P1805"><text:span text:style-name="T363">ARGAMASSA</text:span><text:span text:style-name="T1675"> </text:span><text:span text:style-name="T363">AC</text:span><text:span text:style-name="T1294"> </text:span><text:span text:style-name="T363">II</text:span><text:span text:style-name="T1294"> </text:span><text:span text:style-name="T363">USO</text:span><text:span text:style-name="T1294"> </text:span><text:span text:style-name="T363">EXTERNO</text:span><text:span text:style-name="T1294"> </text:span><text:span text:style-name="T363">-</text:span><text:span text:style-name="T1294"> </text:span><text:span text:style-name="T363">SACO</text:span><text:span text:style-name="T1294"> </text:span><text:span text:style-name="T363">20</text:span><text:span text:style-name="T1294"> </text:span><text:span text:style-name="T1155">KG</text:span></text:p>
          </table:table-cell>
          <table:table-cell table:style-name="Table25.A1" table:number-columns-spanned="2" office:value-type="string">
            <text:p text:style-name="P1820"/>
            <text:p text:style-name="P1807"><text:span text:style-name="T1158">Und.</text:span><text:span text:style-name="T1158"/></text:p>
          </table:table-cell>
          <table:covered-table-cell/>
          <table:table-cell table:style-name="Table25.A1" table:number-columns-spanned="3" office:value-type="string">
            <text:p text:style-name="P1219"/>
            <text:p text:style-name="P1808"><text:span text:style-name="T1155">560</text:span><text:span text:style-name="T1155"/></text:p>
          </table:table-cell>
          <table:covered-table-cell/>
          <table:covered-table-cell/>
          <table:table-cell table:style-name="Table25.A1" table:number-columns-spanned="4" office:value-type="string">
            <text:p text:style-name="P1219"/>
            <text:p text:style-name="P1834"><text:span text:style-name="T1154">AQUARELA</text:span><text:span text:style-name="T1154"/></text:p>
          </table:table-cell>
          <table:covered-table-cell/>
          <table:covered-table-cell/>
          <table:covered-table-cell/>
          <table:table-cell table:style-name="Table25.A1" table:number-columns-spanned="2" office:value-type="string">
            <text:p text:style-name="P1213"/>
            <text:p text:style-name="P1835"><text:span text:style-name="T363">R$</text:span><text:span text:style-name="T364"> </text:span><text:span text:style-name="T1154">18,80</text:span></text:p>
          </table:table-cell>
          <table:covered-table-cell/>
          <table:table-cell table:style-name="Table25.A1" table:number-columns-spanned="2" office:value-type="string">
            <text:p text:style-name="P1824"/>
            <text:p text:style-name="P1836"><text:span text:style-name="T1154">10.528,00</text:span><text:span text:style-name="T1154"/></text:p>
          </table:table-cell>
          <table:covered-table-cell/>
        </table:table-row>
        <table:table-row table:style-name="Table25.4">
          <table:table-cell table:style-name="Table25.A4" table:number-columns-spanned="12" office:value-type="string">
            <text:p text:style-name="P1826"><text:span text:style-name="T1145">VALOR</text:span><text:span text:style-name="T1149"> </text:span><text:span text:style-name="T25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5.A4" table:number-columns-spanned="2" office:value-type="string">
            <text:p text:style-name="P1827"><text:span text:style-name="T1145">R$</text:span><text:span text:style-name="T1157"> </text:span><text:span text:style-name="T252">10.528,00</text:span></text:p>
          </table:table-cell>
          <table:covered-table-cell/>
        </table:table-row>
        <table:table-row table:style-name="Table25.13">
          <table:table-cell table:style-name="Table25.A5" table:number-columns-spanned="14" office:value-type="string">
            <text:p text:style-name="P1837"><text:span text:style-name="T1145">ITEM</text:span><text:span text:style-name="T1293"> </text:span><text:span text:style-name="T1145">12</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5.10">
          <table:table-cell table:style-name="Table25.A1" office:value-type="string">
            <text:p text:style-name="P1388"><text:span text:style-name="T252">Descrição</text:span><text:span text:style-name="T252"/></text:p>
          </table:table-cell>
          <table:table-cell table:style-name="Table25.A1" table:number-columns-spanned="2" office:value-type="string">
            <text:p text:style-name="P1838"><text:span text:style-name="T252">Unid.</text:span><text:span text:style-name="T252"/></text:p>
          </table:table-cell>
          <table:covered-table-cell/>
          <table:table-cell table:style-name="Table25.A1" table:number-columns-spanned="3" office:value-type="string">
            <text:p text:style-name="P1839"><text:span text:style-name="T252">Quant.</text:span><text:span text:style-name="T252"/></text:p>
          </table:table-cell>
          <table:covered-table-cell/>
          <table:covered-table-cell/>
          <table:table-cell table:style-name="Table25.A1" table:number-columns-spanned="4" office:value-type="string">
            <text:p text:style-name="P1840"><text:span text:style-name="T1149">Marca</text:span><text:span text:style-name="T1149"/></text:p>
          </table:table-cell>
          <table:covered-table-cell/>
          <table:covered-table-cell/>
          <table:covered-table-cell/>
          <table:table-cell table:style-name="Table25.A1" table:number-columns-spanned="2" office:value-type="string">
            <text:p text:style-name="P1841"><text:span text:style-name="T1145">Valor</text:span><text:span text:style-name="T1149"> </text:span><text:span text:style-name="T252">unitário</text:span></text:p>
          </table:table-cell>
          <table:covered-table-cell/>
          <table:table-cell table:style-name="Table25.A1" table:number-columns-spanned="2" office:value-type="string">
            <text:p text:style-name="P1842"><text:span text:style-name="T1145">Valor</text:span><text:span text:style-name="T1149"> </text:span><text:span text:style-name="T252">Total</text:span></text:p>
          </table:table-cell>
          <table:covered-table-cell/>
        </table:table-row>
        <table:table-row table:style-name="Table25.3">
          <table:table-cell table:style-name="Table25.A1" office:value-type="string">
            <text:p text:style-name="P1215"/>
            <text:p text:style-name="P1819"><text:span text:style-name="T363">BARRA</text:span><text:span text:style-name="T1158"> </text:span><text:span text:style-name="T363">CHATA</text:span><text:span text:style-name="T1158"> </text:span><text:span text:style-name="T363">1”</text:span><text:span text:style-name="T1294"> </text:span><text:span text:style-name="T363">X</text:span><text:span text:style-name="T364"> </text:span><text:span text:style-name="T363">5/8”</text:span><text:span text:style-name="T1151"> </text:span><text:span text:style-name="T363">AÇO</text:span><text:span text:style-name="T1294"> </text:span><text:span text:style-name="T363">1020,</text:span><text:span text:style-name="T364"> </text:span><text:span text:style-name="T363">MEDINDO</text:span><text:span text:style-name="T1294"> </text:span><text:span text:style-name="T1155">6M</text:span></text:p>
          </table:table-cell>
          <table:table-cell table:style-name="Table25.A1" table:number-columns-spanned="2" office:value-type="string">
            <text:p text:style-name="P1806"/>
            <text:p text:style-name="P1807"><text:span text:style-name="T1158">Und.</text:span><text:span text:style-name="T1158"/></text:p>
          </table:table-cell>
          <table:covered-table-cell/>
          <table:table-cell table:style-name="Table25.A1" table:number-columns-spanned="3" office:value-type="string">
            <text:p text:style-name="P1215"/>
            <text:p text:style-name="P1843"><text:span text:style-name="T1155">279</text:span><text:span text:style-name="T1155"/></text:p>
          </table:table-cell>
          <table:covered-table-cell/>
          <table:covered-table-cell/>
          <table:table-cell table:style-name="Table25.A1" table:number-columns-spanned="4" office:value-type="string">
            <text:p text:style-name="P1215"/>
            <text:p text:style-name="P1822"><text:span text:style-name="T1154">GERDAL</text:span><text:span text:style-name="T1154"/></text:p>
          </table:table-cell>
          <table:covered-table-cell/>
          <table:covered-table-cell/>
          <table:covered-table-cell/>
          <table:table-cell table:style-name="Table25.A1" table:number-columns-spanned="2" office:value-type="string">
            <text:p text:style-name="P1349"/>
            <text:p text:style-name="P1844"><text:span text:style-name="T363">R$</text:span><text:span text:style-name="T364"> </text:span><text:span text:style-name="T1154">150,00</text:span></text:p>
          </table:table-cell>
          <table:covered-table-cell/>
          <table:table-cell table:style-name="Table25.A1" table:number-columns-spanned="2" office:value-type="string">
            <text:p text:style-name="P1845"/>
            <text:p text:style-name="P1846"><text:span text:style-name="T363">R$</text:span><text:span text:style-name="T364"> </text:span><text:span text:style-name="T1154">41.850,00</text:span></text:p>
          </table:table-cell>
          <table:covered-table-cell/>
        </table:table-row>
        <table:table-row table:style-name="Table25.4">
          <table:table-cell table:style-name="Table25.A4" table:number-columns-spanned="12" office:value-type="string">
            <text:p text:style-name="P1847"><text:span text:style-name="T1145">VALOR</text:span><text:span text:style-name="T1149"> </text:span><text:span text:style-name="T25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5.A4" table:number-columns-spanned="2" office:value-type="string">
            <text:p text:style-name="P1848"><text:span text:style-name="T1145">R$</text:span><text:span text:style-name="T1157"> </text:span><text:span text:style-name="T252">41.850,00</text:span></text:p>
          </table:table-cell>
          <table:covered-table-cell/>
        </table:table-row>
        <table:table-row table:style-name="Table25.13">
          <table:table-cell table:style-name="Table25.A5" table:number-columns-spanned="14" office:value-type="string">
            <text:p text:style-name="P1849"><text:span text:style-name="T1145">ITEM</text:span><text:span text:style-name="T1293"> </text:span><text:span text:style-name="T1145">13</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5.10">
          <table:table-cell table:style-name="Table25.A1" office:value-type="string">
            <text:p text:style-name="P1850"><text:span text:style-name="T252">Descrição</text:span><text:span text:style-name="T252"/></text:p>
          </table:table-cell>
          <table:table-cell table:style-name="Table25.A1" table:number-columns-spanned="2" office:value-type="string">
            <text:p text:style-name="P1851"><text:span text:style-name="T252">Unid.</text:span><text:span text:style-name="T252"/></text:p>
          </table:table-cell>
          <table:covered-table-cell/>
          <table:table-cell table:style-name="Table25.A1" table:number-columns-spanned="3" office:value-type="string">
            <text:p text:style-name="P1830"><text:span text:style-name="T252">Quant.</text:span><text:span text:style-name="T252"/></text:p>
          </table:table-cell>
          <table:covered-table-cell/>
          <table:covered-table-cell/>
          <table:table-cell table:style-name="Table25.A1" table:number-columns-spanned="4" office:value-type="string">
            <text:p text:style-name="P1852"><text:span text:style-name="T1149">Marca</text:span><text:span text:style-name="T1149"/></text:p>
          </table:table-cell>
          <table:covered-table-cell/>
          <table:covered-table-cell/>
          <table:covered-table-cell/>
          <table:table-cell table:style-name="Table25.A1" table:number-columns-spanned="2" office:value-type="string">
            <text:p text:style-name="P1832"><text:span text:style-name="T1145">Valor</text:span><text:span text:style-name="T1149"> </text:span><text:span text:style-name="T252">unitário</text:span></text:p>
          </table:table-cell>
          <table:covered-table-cell/>
          <table:table-cell table:style-name="Table25.A1" table:number-columns-spanned="2" office:value-type="string">
            <text:p text:style-name="P1833"><text:span text:style-name="T1145">Valor</text:span><text:span text:style-name="T1149"> </text:span><text:span text:style-name="T252">Total</text:span></text:p>
          </table:table-cell>
          <table:covered-table-cell/>
        </table:table-row>
        <table:table-row table:style-name="Table25.3">
          <table:table-cell table:style-name="Table25.A1" office:value-type="string">
            <text:p text:style-name="P1219"/>
            <text:p text:style-name="P1805"><text:span text:style-name="T363">BARRA</text:span><text:span text:style-name="T1155"> </text:span><text:span text:style-name="T363">CHATA</text:span><text:span text:style-name="T1155"> </text:span><text:span text:style-name="T363">2" X 3/8"</text:span><text:span text:style-name="T1155"> </text:span><text:span text:style-name="T363">AÇO</text:span><text:span text:style-name="T364"> </text:span><text:span text:style-name="T363">1020,</text:span><text:span text:style-name="T1164"> </text:span><text:span text:style-name="T363">MEDINDO</text:span><text:span text:style-name="T1164"> </text:span><text:span text:style-name="T363">6</text:span><text:span text:style-name="T1164"> </text:span><text:span text:style-name="T1675">M</text:span></text:p>
          </table:table-cell>
          <table:table-cell table:style-name="Table25.A1" table:number-columns-spanned="2" office:value-type="string">
            <text:p text:style-name="P1820"/>
            <text:p text:style-name="P1807"><text:span text:style-name="T1158">Und.</text:span><text:span text:style-name="T1158"/></text:p>
          </table:table-cell>
          <table:covered-table-cell/>
          <table:table-cell table:style-name="Table25.A1" table:number-columns-spanned="3" office:value-type="string">
            <text:p text:style-name="P1219"/>
            <text:p text:style-name="P1808"><text:span text:style-name="T1155">187</text:span><text:span text:style-name="T1155"/></text:p>
          </table:table-cell>
          <table:covered-table-cell/>
          <table:covered-table-cell/>
          <table:table-cell table:style-name="Table25.A1" table:number-columns-spanned="4" office:value-type="string">
            <text:p text:style-name="P1219"/>
            <text:p text:style-name="P1218"><text:span text:style-name="T1154">GERDAL</text:span><text:span text:style-name="T1154"/></text:p>
          </table:table-cell>
          <table:covered-table-cell/>
          <table:covered-table-cell/>
          <table:covered-table-cell/>
          <table:table-cell table:style-name="Table25.A1" table:number-columns-spanned="2" office:value-type="string">
            <text:p text:style-name="P1213"/>
            <text:p text:style-name="P1853"><text:span text:style-name="T363">R$</text:span><text:span text:style-name="T364"> </text:span><text:span text:style-name="T1154">215,60</text:span></text:p>
          </table:table-cell>
          <table:covered-table-cell/>
          <table:table-cell table:style-name="Table25.A1" table:number-columns-spanned="2" office:value-type="string">
            <text:p text:style-name="P1827"><text:span text:style-name="T363">R$</text:span><text:span text:style-name="T364"> </text:span><text:span text:style-name="T1154">40.317,20</text:span></text:p>
          </table:table-cell>
          <table:covered-table-cell/>
        </table:table-row>
        <table:table-row table:style-name="Table25.4">
          <table:table-cell table:style-name="Table25.A4" table:number-columns-spanned="12" office:value-type="string">
            <text:p text:style-name="P1826"><text:span text:style-name="T1145">VALOR</text:span><text:span text:style-name="T1149"> </text:span><text:span text:style-name="T25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5.A4" table:number-columns-spanned="2" office:value-type="string">
            <text:p text:style-name="P1827"><text:span text:style-name="T1145">R$</text:span><text:span text:style-name="T1157"> </text:span><text:span text:style-name="T252">40.317,20</text:span></text:p>
          </table:table-cell>
          <table:covered-table-cell/>
        </table:table-row>
        <table:table-row table:style-name="Table25.21">
          <table:table-cell table:style-name="Table25.A5" table:number-columns-spanned="14" office:value-type="string">
            <text:p text:style-name="P1854"><text:span text:style-name="T1145">ITEM</text:span><text:span text:style-name="T1293"> </text:span><text:span text:style-name="T1145">22</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5.22">
          <table:table-cell table:style-name="Table25.A1" office:value-type="string">
            <text:p text:style-name="P1855"><text:span text:style-name="T252">Descrição</text:span><text:span text:style-name="T252"/></text:p>
          </table:table-cell>
          <table:table-cell table:style-name="Table25.A1" table:number-columns-spanned="2" office:value-type="string">
            <text:p text:style-name="P1856"><text:span text:style-name="T252">Unid.</text:span><text:span text:style-name="T252"/></text:p>
          </table:table-cell>
          <table:covered-table-cell/>
          <table:table-cell table:style-name="Table25.A1" table:number-columns-spanned="3" office:value-type="string">
            <text:p text:style-name="P1857"><text:span text:style-name="T252">Quant.</text:span><text:span text:style-name="T252"/></text:p>
          </table:table-cell>
          <table:covered-table-cell/>
          <table:covered-table-cell/>
          <table:table-cell table:style-name="Table25.A1" table:number-columns-spanned="4" office:value-type="string">
            <text:p text:style-name="P1858"><text:span text:style-name="T1149">Marca</text:span><text:span text:style-name="T1149"/></text:p>
          </table:table-cell>
          <table:covered-table-cell/>
          <table:covered-table-cell/>
          <table:covered-table-cell/>
          <table:table-cell table:style-name="Table25.A1" table:number-columns-spanned="2" office:value-type="string">
            <text:p text:style-name="P1859"><text:span text:style-name="T1145">Valor</text:span><text:span text:style-name="T1149"> </text:span><text:span text:style-name="T252">unitário</text:span></text:p>
          </table:table-cell>
          <table:covered-table-cell/>
          <table:table-cell table:style-name="Table25.A1" table:number-columns-spanned="2" office:value-type="string">
            <text:p text:style-name="P1860"><text:span text:style-name="T1145">Valor</text:span><text:span text:style-name="T1149"> </text:span><text:span text:style-name="T252">Total</text:span></text:p>
          </table:table-cell>
          <table:covered-table-cell/>
        </table:table-row>
        <table:table-row table:style-name="Table25.3">
          <table:table-cell table:style-name="Table25.A1" office:value-type="string">
            <text:p text:style-name="P1215"/>
            <text:p text:style-name="P1819"><text:span text:style-name="T363">CANTONEIRA</text:span><text:span text:style-name="T1154"> </text:span><text:span text:style-name="T363">2”</text:span><text:span text:style-name="T1676"> </text:span><text:span text:style-name="T363">X</text:span><text:span text:style-name="T1294"> </text:span><text:span text:style-name="T363">1/4”</text:span><text:span text:style-name="T1154"> </text:span><text:span text:style-name="T363">AÇO</text:span><text:span text:style-name="T1676"> </text:span><text:span text:style-name="T363">1020,</text:span><text:span text:style-name="T1676"> </text:span><text:span text:style-name="T363">MEDINDO</text:span><text:span text:style-name="T1676"> </text:span><text:span text:style-name="T1155">6M</text:span></text:p>
          </table:table-cell>
          <table:table-cell table:style-name="Table25.A1" table:number-columns-spanned="2" office:value-type="string">
            <text:p text:style-name="P1806"/>
            <text:p text:style-name="P1807"><text:span text:style-name="T1158">Und.</text:span><text:span text:style-name="T1158"/></text:p>
          </table:table-cell>
          <table:covered-table-cell/>
          <table:table-cell table:style-name="Table25.A1" table:number-columns-spanned="3" office:value-type="string">
            <text:p text:style-name="P1215"/>
            <text:p text:style-name="P1843"><text:span text:style-name="T1155">216</text:span><text:span text:style-name="T1155"/></text:p>
          </table:table-cell>
          <table:covered-table-cell/>
          <table:covered-table-cell/>
          <table:table-cell table:style-name="Table25.A1" table:number-columns-spanned="4" office:value-type="string">
            <text:p text:style-name="P1215"/>
            <text:p text:style-name="P1822"><text:span text:style-name="T1154">GERDAL</text:span><text:span text:style-name="T1154"/></text:p>
          </table:table-cell>
          <table:covered-table-cell/>
          <table:covered-table-cell/>
          <table:covered-table-cell/>
          <table:table-cell table:style-name="Table25.A1" table:number-columns-spanned="2" office:value-type="string">
            <text:p text:style-name="P1349"/>
            <text:p text:style-name="P1844"><text:span text:style-name="T363">R$</text:span><text:span text:style-name="T364"> </text:span><text:span text:style-name="T1154">275,00</text:span></text:p>
          </table:table-cell>
          <table:covered-table-cell/>
          <table:table-cell table:style-name="Table25.A1" table:number-columns-spanned="2" office:value-type="string">
            <text:p text:style-name="P1845"/>
            <text:p text:style-name="P1846"><text:span text:style-name="T363">R$</text:span><text:span text:style-name="T364"> </text:span><text:span text:style-name="T1154">59.400,00</text:span></text:p>
          </table:table-cell>
          <table:covered-table-cell/>
        </table:table-row>
        <table:table-row table:style-name="Table25.4">
          <table:table-cell table:style-name="Table25.A4" table:number-columns-spanned="12" office:value-type="string">
            <text:p text:style-name="P1847"><text:span text:style-name="T1145">VALOR</text:span><text:span text:style-name="T1149"> </text:span><text:span text:style-name="T25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5.A4" table:number-columns-spanned="2" office:value-type="string">
            <text:p text:style-name="P1848"><text:span text:style-name="T1145">R$</text:span><text:span text:style-name="T1157"> </text:span><text:span text:style-name="T252">59.400,00</text:span></text:p>
          </table:table-cell>
          <table:covered-table-cell/>
        </table:table-row>
        <table:table-row table:style-name="Table25.13">
          <table:table-cell table:style-name="Table25.A5" table:number-columns-spanned="14" office:value-type="string">
            <text:p text:style-name="P1861"><text:span text:style-name="T1145">ITEM</text:span><text:span text:style-name="T1293"> </text:span><text:span text:style-name="T1145">29</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5.26">
          <table:table-cell table:style-name="Table25.A1" table:number-columns-spanned="4" office:value-type="string">
            <text:p text:style-name="P1862"><text:span text:style-name="T252">Descrição</text:span><text:span text:style-name="T252"/></text:p>
          </table:table-cell>
          <table:covered-table-cell/>
          <table:covered-table-cell/>
          <table:covered-table-cell/>
          <table:table-cell table:style-name="Table25.A1" table:number-columns-spanned="3" office:value-type="string">
            <text:p text:style-name="P1863"><text:span text:style-name="T252">Unid.</text:span><text:span text:style-name="T252"/></text:p>
          </table:table-cell>
          <table:covered-table-cell/>
          <table:covered-table-cell/>
          <table:table-cell table:style-name="Table25.A1" table:number-columns-spanned="2" office:value-type="string">
            <text:p text:style-name="P1864"><text:span text:style-name="T252">Quant.</text:span><text:span text:style-name="T252"/></text:p>
          </table:table-cell>
          <table:covered-table-cell/>
          <table:table-cell table:style-name="Table25.A1" table:number-columns-spanned="2" office:value-type="string">
            <text:p text:style-name="P1865"><text:span text:style-name="T1149">Marca</text:span><text:span text:style-name="T1149"/></text:p>
          </table:table-cell>
          <table:covered-table-cell/>
          <table:table-cell table:style-name="Table25.A1" table:number-columns-spanned="2" office:value-type="string">
            <text:p text:style-name="P1866"><text:span text:style-name="T1145">Valor</text:span><text:span text:style-name="T1149"> </text:span><text:span text:style-name="T252">unitário</text:span></text:p>
          </table:table-cell>
          <table:covered-table-cell/>
          <table:table-cell table:style-name="Table25.A1" office:value-type="string">
            <text:p text:style-name="P1867"><text:span text:style-name="T1145">Valor</text:span><text:span text:style-name="T1149"> </text:span><text:span text:style-name="T252">Total</text:span></text:p>
          </table:table-cell>
        </table:table-row>
        <table:table-row table:style-name="Table25.27">
          <table:table-cell table:style-name="Table25.A1" table:number-columns-spanned="4" office:value-type="string">
            <text:p text:style-name="P1868"/>
            <text:p text:style-name="P1869"><text:span text:style-name="T363">MALETA COM JOGOS DE FERRAMENTAS DE 110 PEÇAS EM AÇO</text:span><text:span text:style-name="T1159"> </text:span><text:span text:style-name="T363">CROMO VANÁDIO, CONTENDO CHAVES: ALICATES, ESTRIA, BOCA,</text:span><text:span text:style-name="T1159"> </text:span><text:span text:style-name="T363">FENDA, PHILIPS, KIT COMPLETO</text:span></text:p>
          </table:table-cell>
          <table:covered-table-cell/>
          <table:covered-table-cell/>
          <table:covered-table-cell/>
          <table:table-cell table:style-name="Table25.A1" table:number-columns-spanned="3" office:value-type="string">
            <text:p text:style-name="P1192"/>
            <text:p text:style-name="P1754"/>
            <text:p text:style-name="P1870"><text:span text:style-name="T1158">Und.</text:span><text:span text:style-name="T1158"/></text:p>
          </table:table-cell>
          <table:covered-table-cell/>
          <table:covered-table-cell/>
          <table:table-cell table:style-name="Table25.A1" table:number-columns-spanned="2" office:value-type="string">
            <text:p text:style-name="P1192"/>
            <text:p text:style-name="P1871"/>
            <text:p text:style-name="P682"><text:span text:style-name="T1155">65</text:span><text:span text:style-name="T1155"/></text:p>
          </table:table-cell>
          <table:covered-table-cell/>
          <table:table-cell table:style-name="Table25.A1" table:number-columns-spanned="2" office:value-type="string">
            <text:p text:style-name="P1192"/>
            <text:p text:style-name="P1871"/>
            <text:p text:style-name="P1872"><text:span text:style-name="T1154">LOTUS</text:span><text:span text:style-name="T1154"/></text:p>
          </table:table-cell>
          <table:covered-table-cell/>
          <table:table-cell table:style-name="Table25.A1" table:number-columns-spanned="2" office:value-type="string">
            <text:p text:style-name="P1192"/>
            <text:p text:style-name="P1192"/>
            <text:p text:style-name="P1873"/>
            <text:p text:style-name="P1874"><text:span text:style-name="T363">R$</text:span><text:span text:style-name="T364"> </text:span><text:span text:style-name="T1154">386,10</text:span></text:p>
          </table:table-cell>
          <table:covered-table-cell/>
          <table:table-cell table:style-name="Table25.A1" office:value-type="string">
            <text:p text:style-name="P1192"/>
            <text:p text:style-name="P1199"/>
            <text:p text:style-name="P1875"><text:span text:style-name="T363">R$</text:span><text:span text:style-name="T364"> </text:span><text:span text:style-name="T1154">25.096,50</text:span></text:p>
          </table:table-cell>
        </table:table-row>
        <table:table-row table:style-name="Table25.4">
          <table:table-cell table:style-name="Table25.A4" table:number-columns-spanned="13" office:value-type="string">
            <text:p text:style-name="P1876"><text:span text:style-name="T1145">VALOR</text:span><text:span text:style-name="T1149"> </text:span><text:span text:style-name="T252">GLOBAL</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5.A4" office:value-type="string">
            <text:p text:style-name="P1877"><text:span text:style-name="T1145">R$</text:span><text:span text:style-name="T1157"> </text:span><text:span text:style-name="T252">25.096,50</text:span></text:p>
          </table:table-cell>
        </table:table-row>
        <table:table-row table:style-name="Table25.21">
          <table:table-cell table:style-name="Table25.A5" table:number-columns-spanned="14" office:value-type="string">
            <text:p text:style-name="P1878"><text:span text:style-name="T1145">ITEM</text:span><text:span text:style-name="T1293"> </text:span><text:span text:style-name="T1145">38</text:span><text:span text:style-name="T1293"> </text:span><text:span text:style-name="T1145">-</text:span><text:span text:style-name="T1293"> </text:span><text:span text:style-name="T1145">EXCLUSIVO</text:span><text:span text:style-name="T1293"> </text:span><text:span text:style-name="T1145">PARA</text:span><text:span text:style-name="T1146"> </text:span><text:span text:style-name="T252">ME/EPP</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5.6">
          <table:table-cell table:style-name="Table25.A1" table:number-columns-spanned="2" office:value-type="string">
            <text:p text:style-name="P1879"><text:span text:style-name="T252">Descrição</text:span><text:span text:style-name="T252"/></text:p>
          </table:table-cell>
          <table:covered-table-cell/>
          <table:table-cell table:style-name="Table25.A1" table:number-columns-spanned="3" office:value-type="string">
            <text:p text:style-name="P1880"><text:span text:style-name="T252">Unid.</text:span><text:span text:style-name="T252"/></text:p>
          </table:table-cell>
          <table:covered-table-cell/>
          <table:covered-table-cell/>
          <table:table-cell table:style-name="Table25.A1" table:number-columns-spanned="3" office:value-type="string">
            <text:p text:style-name="P1881"><text:span text:style-name="T252">Quant.</text:span><text:span text:style-name="T252"/></text:p>
          </table:table-cell>
          <table:covered-table-cell/>
          <table:covered-table-cell/>
          <table:table-cell table:style-name="Table25.A1" table:number-columns-spanned="3" office:value-type="string">
            <text:p text:style-name="P1882"><text:span text:style-name="T1149">Marca</text:span><text:span text:style-name="T1149"/></text:p>
          </table:table-cell>
          <table:covered-table-cell/>
          <table:covered-table-cell/>
          <table:table-cell table:style-name="Table25.A1" table:number-columns-spanned="2" office:value-type="string">
            <text:p text:style-name="P1883"><text:span text:style-name="T1145">Valor</text:span><text:span text:style-name="T1149"> </text:span><text:span text:style-name="T252">unitário</text:span></text:p>
          </table:table-cell>
          <table:covered-table-cell/>
          <table:table-cell table:style-name="Table25.A1" office:value-type="string">
            <text:p text:style-name="P1884"><text:span text:style-name="T1145">Valor</text:span><text:span text:style-name="T1149"> </text:span><text:span text:style-name="T252">Total</text:span></text:p>
          </table:table-cell>
        </table:table-row>
        <table:table-row table:style-name="Table25.31">
          <table:table-cell table:style-name="Table25.A1" table:number-columns-spanned="2" office:value-type="string">
            <text:p text:style-name="P1885"><text:span text:style-name="T363">TABUA</text:span><text:span text:style-name="T1156"> </text:span><text:span text:style-name="T363">DE</text:span><text:span text:style-name="T1677"> </text:span><text:span text:style-name="T363">MADEIRA</text:span><text:span text:style-name="T1156"> </text:span><text:span text:style-name="T363">NÃO APARELHADA</text:span><text:span text:style-name="T1156"> </text:span><text:span text:style-name="T363">3,0</text:span><text:span text:style-name="T1677"> </text:span><text:span text:style-name="T363">M</text:span><text:span text:style-name="T1676"> </text:span><text:span text:style-name="T363">X</text:span><text:span text:style-name="T1677"> </text:span><text:span text:style-name="T363">15</text:span><text:span text:style-name="T1677"> </text:span><text:span text:style-name="T363">CM</text:span><text:span text:style-name="T1676"> </text:span><text:span text:style-name="T363">(1</text:span><text:span text:style-name="T1677"> </text:span><text:span text:style-name="T363">X</text:span><text:span text:style-name="T1676"> </text:span><text:span text:style-name="T363">6</text:span><text:span text:style-name="T1677"> </text:span><text:span text:style-name="T1155">")</text:span></text:p>
            <text:p text:style-name="P1886"><text:span text:style-name="T363">- PINUS, MISTA</text:span><text:span text:style-name="T1155"> </text:span><text:span text:style-name="T363">OU EQUIVALENTE DA</text:span><text:span text:style-name="T1678"> </text:span><text:span text:style-name="T1154">REGIÃO</text:span></text:p>
          </table:table-cell>
          <table:covered-table-cell/>
          <table:table-cell table:style-name="Table25.A1" table:number-columns-spanned="3" office:value-type="string">
            <text:p text:style-name="P1806"/>
            <text:p text:style-name="P1887"><text:span text:style-name="T1158">Und.</text:span><text:span text:style-name="T1158"/></text:p>
          </table:table-cell>
          <table:covered-table-cell/>
          <table:covered-table-cell/>
          <table:table-cell table:style-name="Table25.A1" table:number-columns-spanned="3" office:value-type="string">
            <text:p text:style-name="P1215"/>
            <text:p text:style-name="P1888"><text:span text:style-name="T1154">1.300</text:span><text:span text:style-name="T1154"/></text:p>
          </table:table-cell>
          <table:covered-table-cell/>
          <table:covered-table-cell/>
          <table:table-cell table:style-name="Table25.A1" table:number-columns-spanned="3" office:value-type="string">
            <text:p text:style-name="P1215"/>
            <text:p text:style-name="P1889"><text:span text:style-name="T363">M.</text:span><text:span text:style-name="T364"> </text:span><text:span text:style-name="T1154">MADEIRAS</text:span></text:p>
          </table:table-cell>
          <table:covered-table-cell/>
          <table:covered-table-cell/>
          <table:table-cell table:style-name="Table25.A1" table:number-columns-spanned="2" office:value-type="string">
            <text:p text:style-name="P1213"/>
            <text:p text:style-name="P1890"><text:span text:style-name="T363">R$</text:span><text:span text:style-name="T364"> </text:span><text:span text:style-name="T1154">16,97</text:span></text:p>
          </table:table-cell>
          <table:covered-table-cell/>
          <table:table-cell table:style-name="Table25.A1" office:value-type="string">
            <text:p text:style-name="P1824"/>
            <text:p text:style-name="P1891"><text:span text:style-name="T363">R$</text:span><text:span text:style-name="T364"> </text:span><text:span text:style-name="T1154">22.061,00</text:span></text:p>
          </table:table-cell>
        </table:table-row>
      </table:table>
      <text:p text:style-name="P1892"><draw:frame draw:style-name="fr4" draw:name="Image154" text:anchor-type="char" svg:x="1.5319in" svg:y="0.0882in" svg:width="4.6626in" svg:height="0.0161in" draw:z-index="104"><draw:image xlink:href="Pictures/1000000100000200000000015E14CC39.png" xlink:type="simple" xlink:show="embed" xlink:actuate="onLoad" draw:mime-type="image/png"/></draw:frame></text:p>
      <text:p text:style-name="P1395"><text:span text:style-name="T1101">Autenticar</text:span><text:span text:style-name="T1296"> </text:span><text:span text:style-name="T1101">documento</text:span><text:span text:style-name="T1296"> </text:span><text:span text:style-name="T1101">em</text:span><text:span text:style-name="T1296"> </text:span><text:a xlink:type="simple" xlink:href="https://processos.cachoeiro.es.gov.br/autenticidade" text:style-name="ListLabel_20_37" text:visited-style-name="ListLabel_20_37"><text:span text:style-name="T1103">https://processos.cachoeiro.es.gov.br/autenticidade</text:span></text:a></text:p>
      <text:p text:style-name="P1893"><draw:frame draw:style-name="fr6" draw:name="Image 765" text:anchor-type="char" svg:x="5.8543in" svg:y="-0.0453in" svg:width="0.2563in" svg:height="0.3555in" draw:z-index="129"><draw:image xlink:href="Pictures/10000000000000360000004B4A6C3C1E.jpg" xlink:type="simple" xlink:show="embed" xlink:actuate="onLoad" draw:mime-type="image/jpeg"/></draw:frame><draw:frame draw:style-name="fr2" draw:name="Image98" text:anchor-type="char" svg:x="6.5453in" svg:y="-1.1492in" svg:width="0.2618in" svg:height="1.5055in" draw:z-index="168"><draw:image xlink:href="Pictures/100000010000001C000000A5A6B9C82D.png" xlink:type="simple" xlink:show="embed" xlink:actuate="onLoad" draw:mime-type="image/png"/></draw:frame><draw:frame draw:style-name="fr2" draw:name="Image99" text:anchor-type="char" svg:x="1.5965in" svg:y="-0.0701in" svg:width="0.3957in" svg:height="0.3957in" draw:z-index="169"><draw:image xlink:href="Pictures/100000010000002B0000002B8956B5DA.png" xlink:type="simple" xlink:show="embed" xlink:actuate="onLoad" draw:mime-type="image/png"/></draw:frame><text:span text:style-name="T1101">com</text:span><text:span text:style-name="T1679"> </text:span><text:span text:style-name="T1101">o</text:span><text:span text:style-name="T1679"> </text:span><text:span text:style-name="T1101">identificador</text:span><text:span text:style-name="T1679"> </text:span><text:span text:style-name="T1101">32003000340033003600370032003A00540052004100,</text:span><text:span text:style-name="T1679"> </text:span><text:span text:style-name="T1101">Documento</text:span><text:span text:style-name="T1679"> </text:span><text:span text:style-name="T1101">assinado</text:span><text:span text:style-name="T1679"> </text:span><text:span text:style-name="T1101">digitalmente</text:span><text:span text:style-name="T1679"> </text:span><text:span text:style-name="T1101">conforme</text:span><text:span text:style-name="T1679"> </text:span><text:span text:style-name="T1101">MP</text:span><text:span text:style-name="T1104"> </text:span><text:span text:style-name="T1101">n° 2.200-2/2001, que institui a Infra-estrutura de Chaves Públicas Brasileira - ICP-Brasil.</text:span></text:p>
      <text:p text:style-name="P1464"/>
      <text:p text:style-name="P1464"/>
      <text:p text:style-name="P1464"/>
      <text:p text:style-name="P1464"/>
      <text:p text:style-name="P1464"/>
      <text:p text:style-name="P1464"/>
      <text:p text:style-name="P1464"/>
      <text:p text:style-name="P1464"/>
      <text:p text:style-name="P1464"/>
      <text:p text:style-name="P1464"/>
      <text:p text:style-name="P1464"/>
      <text:p text:style-name="P1464"/>
      <text:p text:style-name="P1894"/>
      <text:p text:style-name="P1895"><draw:frame draw:style-name="fr10" draw:name="Image 767" text:anchor-type="char" svg:x="3.7902in" svg:y="-0.2937in" svg:width="0.6866in" svg:height="0.6189in" draw:z-index="30"><draw:image xlink:href="Pictures/10000001000000840000007752069C51.png" xlink:type="simple" xlink:show="embed" xlink:actuate="onLoad" draw:mime-type="image/png"/></draw:frame><text:span text:style-name="T513">D.O.</text:span><text:span text:style-name="T514"> </text:span><text:span text:style-name="T513">PREFEITURA</text:span><text:span text:style-name="T515"> </text:span><text:span text:style-name="T513">MUNICIPAL</text:span><text:span text:style-name="T516"> </text:span><text:span text:style-name="T513">DE</text:span><text:span text:style-name="T517"> </text:span><text:span text:style-name="T518">CACHOEIRO</text:span><text:span text:style-name="T513"><text:tab/></text:span><text:span text:style-name="T519">49</text:span></text:p>
      <text:p text:style-name="P1896"/>
      <text:p text:style-name="P63"/>
      <text:p text:style-name="P1897"/>
      <table:table table:name="Table26" table:style-name="Table26">
        <table:table-column table:style-name="Table26.A"/>
        <table:table-column table:style-name="Table26.B"/>
        <table:table-column table:style-name="Table26.C"/>
        <table:table-column table:style-name="Table26.D"/>
        <table:table-column table:style-name="Table26.E"/>
        <table:table-column table:style-name="Table26.F"/>
        <table:table-column table:style-name="Table26.G"/>
        <table:table-column table:style-name="Table26.H"/>
        <table:table-column table:style-name="Table26.I"/>
        <table:table-column table:style-name="Table26.J"/>
        <table:table-row table:style-name="Table26.1">
          <table:table-cell table:style-name="Table26.A1" table:number-columns-spanned="9" office:value-type="string">
            <text:p text:style-name="P1898"><text:span text:style-name="T1514">VALOR</text:span><text:span text:style-name="T1588"> </text:span><text:span text:style-name="T1513">GLOBAL</text:span></text:p>
          </table:table-cell>
          <table:covered-table-cell/>
          <table:covered-table-cell/>
          <table:covered-table-cell/>
          <table:covered-table-cell/>
          <table:covered-table-cell/>
          <table:covered-table-cell/>
          <table:covered-table-cell/>
          <table:covered-table-cell/>
          <table:table-cell table:style-name="Table26.A1" office:value-type="string">
            <text:p text:style-name="P1899"><text:span text:style-name="T1514">R$</text:span><text:span text:style-name="T1574"> </text:span><text:span text:style-name="T1513">22.061,00</text:span></text:p>
          </table:table-cell>
        </table:table-row>
        <table:table-row table:style-name="Table26.2">
          <table:table-cell table:style-name="Table26.A2" table:number-columns-spanned="10" office:value-type="string">
            <text:p text:style-name="P1900"><text:span text:style-name="T1514">ITEM</text:span><text:span text:style-name="T1544"> </text:span><text:span text:style-name="T1514">40</text:span><text:span text:style-name="T1515"> </text:span><text:span text:style-name="T1514">-</text:span><text:span text:style-name="T1546"> </text:span><text:span text:style-name="T1514">EXCLUSIVO</text:span><text:span text:style-name="T1547"> </text:span><text:span text:style-name="T1548">PARA</text:span><text:span text:style-name="T1680"> </text:span><text:span text:style-name="T1513">ME/EPP</text:span></text:p>
          </table:table-cell>
          <table:covered-table-cell/>
          <table:covered-table-cell/>
          <table:covered-table-cell/>
          <table:covered-table-cell/>
          <table:covered-table-cell/>
          <table:covered-table-cell/>
          <table:covered-table-cell/>
          <table:covered-table-cell/>
          <table:covered-table-cell/>
        </table:table-row>
        <table:table-row table:style-name="Table26.3">
          <table:table-cell table:style-name="Table26.A3" office:value-type="string">
            <text:p text:style-name="P1901"><text:span text:style-name="T1180">Descrição</text:span><text:span text:style-name="T1180"/></text:p>
          </table:table-cell>
          <table:table-cell table:style-name="Table26.A3" office:value-type="string">
            <text:p text:style-name="P1902"><text:span text:style-name="T1519">Unid</text:span><text:span text:style-name="T1681">.</text:span></text:p>
          </table:table-cell>
          <table:table-cell table:style-name="Table26.A3" table:number-columns-spanned="2" office:value-type="string">
            <text:p text:style-name="P1903"><text:span text:style-name="T1180">Quant.</text:span><text:span text:style-name="T1180"/></text:p>
          </table:table-cell>
          <table:covered-table-cell/>
          <table:table-cell table:style-name="Table26.A3" table:number-columns-spanned="2" office:value-type="string">
            <text:p text:style-name="P1904"><text:span text:style-name="T1521">Marca</text:span><text:span text:style-name="T1521"/></text:p>
          </table:table-cell>
          <table:covered-table-cell/>
          <table:table-cell table:style-name="Table26.A3" table:number-columns-spanned="2" office:value-type="string">
            <text:p text:style-name="P1905"><text:span text:style-name="T393">Valor</text:span><text:span text:style-name="T398"> </text:span><text:span text:style-name="T1180">unitário</text:span></text:p>
          </table:table-cell>
          <table:covered-table-cell/>
          <table:table-cell table:style-name="Table26.A3" table:number-columns-spanned="2" office:value-type="string">
            <text:p text:style-name="P1906"><text:span text:style-name="T393">Valor</text:span><text:span text:style-name="T1682"> </text:span><text:span text:style-name="T1180">Total</text:span></text:p>
          </table:table-cell>
          <table:covered-table-cell/>
        </table:table-row>
        <table:table-row table:style-name="Table26.4">
          <table:table-cell table:style-name="Table26.A3" office:value-type="string">
            <text:p text:style-name="P1907"><text:span text:style-name="T1511">TABUA DE </text:span><text:span text:style-name="T1524">MADEIRA </text:span><text:span text:style-name="T1511">NÃO </text:span><text:span text:style-name="T1524">APARELHADA</text:span><text:span text:style-name="T1683"> </text:span><text:span text:style-name="T1538">•3,0 </text:span><text:span text:style-name="T1524">X</text:span><text:span text:style-name="T1684"> </text:span><text:span text:style-name="T1524">25•</text:span><text:span text:style-name="T1527"> </text:span><text:span text:style-name="T1524">CM</text:span><text:span text:style-name="T1533"> </text:span><text:span text:style-name="T1511">- PINUS, </text:span><text:span text:style-name="T1524">MISTA</text:span><text:span text:style-name="T1533"> </text:span><text:span text:style-name="T1524">OU </text:span><text:span text:style-name="T1514">EQUIVALENTE</text:span><text:span text:style-name="T1685"> </text:span><text:span text:style-name="T1514">DA</text:span><text:span text:style-name="T1539"> </text:span><text:span text:style-name="T1511">REGIÃO</text:span></text:p>
          </table:table-cell>
          <table:table-cell table:style-name="Table26.A3" office:value-type="string">
            <text:p text:style-name="P1570"/>
            <text:p text:style-name="P1908"><text:span text:style-name="T1539">Und.</text:span><text:span text:style-name="T1539"/></text:p>
          </table:table-cell>
          <table:table-cell table:style-name="Table26.A3" table:number-columns-spanned="2" office:value-type="string">
            <text:p text:style-name="P1909"/>
            <text:p text:style-name="P979"><text:span text:style-name="T1529">1.820</text:span><text:span text:style-name="T1529"/></text:p>
          </table:table-cell>
          <table:covered-table-cell/>
          <table:table-cell table:style-name="Table26.A3" table:number-columns-spanned="2" office:value-type="string">
            <text:p text:style-name="P1909"/>
            <text:p text:style-name="P1910"><text:span text:style-name="T1524">M.</text:span><text:span text:style-name="T1533"> </text:span><text:span text:style-name="T1512">MADEIRAS</text:span></text:p>
          </table:table-cell>
          <table:covered-table-cell/>
          <table:table-cell table:style-name="Table26.A3" table:number-columns-spanned="2" office:value-type="string">
            <text:p text:style-name="P1911"><text:span text:style-name="T1511">R$</text:span><text:span text:style-name="T1512"> </text:span><text:span text:style-name="T1529">27</text:span><text:span text:style-name="T1337">,</text:span><text:span text:style-name="T1529">00</text:span></text:p>
          </table:table-cell>
          <table:covered-table-cell/>
          <table:table-cell table:style-name="Table26.A3" table:number-columns-spanned="2" office:value-type="string">
            <text:p text:style-name="P1549"/>
            <text:p text:style-name="P1912"/>
            <text:p text:style-name="P1913"><text:span text:style-name="T1511">R$</text:span><text:span text:style-name="T1591"> </text:span><text:span text:style-name="T1529">49.140,00</text:span></text:p>
          </table:table-cell>
          <table:covered-table-cell/>
        </table:table-row>
        <table:table-row table:style-name="Table26.5">
          <table:table-cell table:style-name="Table26.A1" table:number-columns-spanned="8" office:value-type="string">
            <text:p text:style-name="P1914"><text:span text:style-name="T1511">VALOR</text:span><text:span text:style-name="T1686"> </text:span><text:span text:style-name="T1513">GLOBAL</text:span></text:p>
          </table:table-cell>
          <table:covered-table-cell/>
          <table:covered-table-cell/>
          <table:covered-table-cell/>
          <table:covered-table-cell/>
          <table:covered-table-cell/>
          <table:covered-table-cell/>
          <table:covered-table-cell/>
          <table:table-cell table:style-name="Table26.A1" table:number-columns-spanned="2" office:value-type="string">
            <text:p text:style-name="P1915"><text:span text:style-name="T1514">R$</text:span><text:span text:style-name="T1599"> </text:span><text:span text:style-name="T1513">49</text:span><text:span text:style-name="T1572">.</text:span><text:span text:style-name="T1513">140</text:span><text:span text:style-name="T1529">,</text:span><text:span text:style-name="T1513">00</text:span></text:p>
          </table:table-cell>
          <table:covered-table-cell/>
        </table:table-row>
        <table:table-row table:style-name="Table26.6">
          <table:table-cell table:style-name="Table26.A2" table:number-columns-spanned="10" office:value-type="string">
            <text:p text:style-name="P1916"><text:span text:style-name="T1514">ITEM</text:span><text:span text:style-name="T1515"> </text:span><text:span text:style-name="T1511">42</text:span><text:span text:style-name="T1686"> </text:span><text:span text:style-name="T1514">-</text:span><text:span text:style-name="T1588"> </text:span><text:span text:style-name="T1514">EXCLUSIVO</text:span><text:span text:style-name="T1547"> </text:span><text:span text:style-name="T1548">PARA</text:span><text:span text:style-name="T1687"> </text:span><text:span text:style-name="T1513">ME/EPP</text:span></text:p>
          </table:table-cell>
          <table:covered-table-cell/>
          <table:covered-table-cell/>
          <table:covered-table-cell/>
          <table:covered-table-cell/>
          <table:covered-table-cell/>
          <table:covered-table-cell/>
          <table:covered-table-cell/>
          <table:covered-table-cell/>
          <table:covered-table-cell/>
        </table:table-row>
        <table:table-row table:style-name="Table26.7">
          <table:table-cell table:style-name="Table26.A3" table:number-columns-spanned="3" office:value-type="string">
            <text:p text:style-name="P1917"><text:span text:style-name="T1180">Descrição</text:span><text:span text:style-name="T1180"/></text:p>
          </table:table-cell>
          <table:covered-table-cell/>
          <table:covered-table-cell/>
          <table:table-cell table:style-name="Table26.A3" office:value-type="string">
            <text:p text:style-name="P1918"><text:span text:style-name="T1188">Unid.</text:span><text:span text:style-name="T1188"/></text:p>
          </table:table-cell>
          <table:table-cell table:style-name="Table26.A3" office:value-type="string">
            <text:p text:style-name="P1919"><text:span text:style-name="T1180">Quant.</text:span><text:span text:style-name="T1180"/></text:p>
          </table:table-cell>
          <table:table-cell table:style-name="Table26.A3" table:number-columns-spanned="2" office:value-type="string">
            <text:p text:style-name="P1920"><text:span text:style-name="T1577">Marca</text:span><text:span text:style-name="T1577"/></text:p>
          </table:table-cell>
          <table:covered-table-cell/>
          <table:table-cell table:style-name="Table26.A3" table:number-columns-spanned="2" office:value-type="string">
            <text:p text:style-name="P1921"><text:span text:style-name="T1522">Valor</text:span><text:span text:style-name="T1520"> </text:span><text:span text:style-name="T1518">unittlrio</text:span></text:p>
          </table:table-cell>
          <table:covered-table-cell/>
          <table:table-cell table:style-name="Table26.A3" office:value-type="string">
            <text:p text:style-name="P1922"><text:span text:style-name="T1181">Valor</text:span><text:span text:style-name="T1180"> Total</text:span></text:p>
          </table:table-cell>
        </table:table-row>
        <table:table-row table:style-name="Table26.8">
          <table:table-cell table:style-name="Table26.A3" table:number-columns-spanned="3" office:value-type="string">
            <text:p text:style-name="P1923"><text:span text:style-name="T1514">TELA</text:span><text:span text:style-name="T1544"> </text:span><text:span text:style-name="T1524">MF</text:span><text:span text:style-name="T1688"> </text:span><text:span text:style-name="T1524">113</text:span><text:span text:style-name="T1689"> </text:span><text:span text:style-name="T1524">(PARA</text:span><text:span text:style-name="T1690"> </text:span><text:span text:style-name="T1514">FABRICAÇÃO </text:span><text:span text:style-name="T1511">DE</text:span><text:span text:style-name="T1691"> </text:span><text:span text:style-name="T1511">MANILHAS) </text:span><text:span text:style-name="T1514">DIÂMETRO </text:span><text:span text:style-name="T1524">(MM) </text:span><text:span text:style-name="T1514">L</text:span><text:span text:style-name="T1594"> </text:span><text:span text:style-name="T1524">X </text:span><text:span text:style-name="T1514">T - </text:span><text:span text:style-name="T1524">3,8 X 3,4 </text:span><text:span text:style-name="T1511">KG/M' </text:span><text:span text:style-name="T1514">-</text:span><text:span text:style-name="T1599"> </text:span><text:span text:style-name="T1524">1,27 </text:span><text:span text:style-name="T1511">KG/PEÇA </text:span><text:span text:style-name="T1524">148</text:span><text:span text:style-name="T1692">,</text:span><text:span text:style-name="T1524">6 COMPRIMENTO (M) </text:span><text:span text:style-name="T1514">-120</text:span><text:span text:style-name="T1594"> </text:span><text:span text:style-name="T1524">MALHA (CM) </text:span><text:span text:style-name="T1514">L </text:span><text:span text:style-name="T1524">X </text:span><text:span text:style-name="T1514">T-10 </text:span><text:span text:style-name="T1524">X 20</text:span></text:p>
          </table:table-cell>
          <table:covered-table-cell/>
          <table:covered-table-cell/>
          <table:table-cell table:style-name="Table26.A3" office:value-type="string">
            <text:p text:style-name="P1553"/>
            <text:p text:style-name="P1924"><text:span text:style-name="T1693">Und.</text:span><text:span text:style-name="T1693"/></text:p>
          </table:table-cell>
          <table:table-cell table:style-name="Table26.A3" office:value-type="string">
            <text:p text:style-name="P1925"/>
            <text:p text:style-name="P1926"><text:span text:style-name="T1540">20</text:span><text:span text:style-name="T1540"/></text:p>
          </table:table-cell>
          <table:table-cell table:style-name="Table26.A3" table:number-columns-spanned="2" office:value-type="string">
            <text:p text:style-name="P1925"/>
            <text:p text:style-name="P1927"><text:span text:style-name="T1529">GERDAL</text:span><text:span text:style-name="T1529"/></text:p>
          </table:table-cell>
          <table:covered-table-cell/>
          <table:table-cell table:style-name="Table26.A3" table:number-columns-spanned="2" office:value-type="string">
            <text:p text:style-name="P1928"><text:span text:style-name="T1524">R$</text:span><text:span text:style-name="T1532"> </text:span><text:span text:style-name="T1529">1.426</text:span><text:span text:style-name="T1337">,7</text:span><text:span text:style-name="T1529">4</text:span></text:p>
          </table:table-cell>
          <table:covered-table-cell/>
          <table:table-cell table:style-name="Table26.A3" office:value-type="string">
            <text:p text:style-name="P1555"/>
            <text:p text:style-name="P1929"><text:span text:style-name="T1524">R$</text:span><text:span text:style-name="T1529"> 28</text:span><text:span text:style-name="T1513">.</text:span><text:span text:style-name="T1529">534</text:span><text:span text:style-name="T1694">,</text:span><text:span text:style-name="T1529">80</text:span></text:p>
          </table:table-cell>
        </table:table-row>
        <table:table-row table:style-name="Table26.9">
          <table:table-cell table:style-name="Table26.A1" table:number-columns-spanned="9" office:value-type="string">
            <text:p text:style-name="P1930"><text:span text:style-name="T1514">VALOR</text:span><text:span text:style-name="T1599"> </text:span><text:span text:style-name="T1520">GLOBAL</text:span></text:p>
          </table:table-cell>
          <table:covered-table-cell/>
          <table:covered-table-cell/>
          <table:covered-table-cell/>
          <table:covered-table-cell/>
          <table:covered-table-cell/>
          <table:covered-table-cell/>
          <table:covered-table-cell/>
          <table:covered-table-cell/>
          <table:table-cell table:style-name="Table26.A1" office:value-type="string">
            <text:p text:style-name="P1931"><text:span text:style-name="T1514">R$</text:span><text:span text:style-name="T1513"> 28.534,80</text:span></text:p>
          </table:table-cell>
        </table:table-row>
        <table:table-row table:style-name="Table26.10">
          <table:table-cell table:style-name="Table26.A2" table:number-columns-spanned="10" office:value-type="string">
            <text:p text:style-name="P1932"><text:span text:style-name="T1514">ITEM</text:span><text:span text:style-name="T1539"> </text:span><text:span text:style-name="T1514">43</text:span><text:span text:style-name="T1539"> </text:span><text:span text:style-name="T1514">-</text:span><text:span text:style-name="T1515"> </text:span><text:span text:style-name="T1514">EXCLUSIVO</text:span><text:span text:style-name="T1695"> </text:span><text:span text:style-name="T1514">PARA</text:span><text:span text:style-name="T1599"> </text:span><text:span text:style-name="T1513">ME/EPP</text:span></text:p>
          </table:table-cell>
          <table:covered-table-cell/>
          <table:covered-table-cell/>
          <table:covered-table-cell/>
          <table:covered-table-cell/>
          <table:covered-table-cell/>
          <table:covered-table-cell/>
          <table:covered-table-cell/>
          <table:covered-table-cell/>
          <table:covered-table-cell/>
        </table:table-row>
        <table:table-row table:style-name="Table26.11">
          <table:table-cell table:style-name="Table26.A3" table:number-columns-spanned="3" office:value-type="string">
            <text:p text:style-name="P1917"><text:span text:style-name="T1180">Descrição</text:span><text:span text:style-name="T1180"/></text:p>
          </table:table-cell>
          <table:covered-table-cell/>
          <table:covered-table-cell/>
          <table:table-cell table:style-name="Table26.A3" office:value-type="string">
            <text:p text:style-name="P1918"><text:span text:style-name="T1188">Unid.</text:span><text:span text:style-name="T1188"/></text:p>
          </table:table-cell>
          <table:table-cell table:style-name="Table26.A3" office:value-type="string">
            <text:p text:style-name="P1919"><text:span text:style-name="T1180">Quant.</text:span><text:span text:style-name="T1180"/></text:p>
          </table:table-cell>
          <table:table-cell table:style-name="Table26.A3" table:number-columns-spanned="2" office:value-type="string">
            <text:p text:style-name="P1933"><text:span text:style-name="T1521">Marca</text:span><text:span text:style-name="T1521"/></text:p>
          </table:table-cell>
          <table:covered-table-cell/>
          <table:table-cell table:style-name="Table26.A3" table:number-columns-spanned="2" office:value-type="string">
            <text:p text:style-name="P1934"><text:span text:style-name="T1181">Valor</text:span><text:span text:style-name="T1180"> unitário</text:span></text:p>
          </table:table-cell>
          <table:covered-table-cell/>
          <table:table-cell table:style-name="Table26.A3" office:value-type="string">
            <text:p text:style-name="P1922"><text:span text:style-name="T1181">Valor</text:span><text:span text:style-name="T1180"> Total</text:span></text:p>
          </table:table-cell>
        </table:table-row>
        <table:table-row table:style-name="Table26.12">
          <table:table-cell table:style-name="Table26.A3" table:number-columns-spanned="3" office:value-type="string">
            <text:p text:style-name="P1935"><text:span text:style-name="T1514">TELA</text:span><text:span text:style-name="T1544"> </text:span><text:span text:style-name="T1524">MF</text:span><text:span text:style-name="T1688"> </text:span><text:span text:style-name="T1524">196</text:span><text:span text:style-name="T1689"> </text:span><text:span text:style-name="T1524">(PARA</text:span><text:span text:style-name="T1689"> </text:span><text:span text:style-name="T1514">FABRICAÇÃO</text:span><text:span text:style-name="T1599"> </text:span><text:span text:style-name="T1511">DE</text:span><text:span text:style-name="T1691"> </text:span><text:span text:style-name="T1524">MANILHAS) </text:span><text:span text:style-name="T1511">DIÂMETRO </text:span><text:span text:style-name="T1524">(MM)</text:span><text:span text:style-name="T1532"> </text:span><text:span text:style-name="T1514">L</text:span><text:span text:style-name="T1594"> </text:span><text:span text:style-name="T1524">X</text:span><text:span text:style-name="T1689"> </text:span><text:span text:style-name="T1511">T </text:span><text:span text:style-name="T1524">- 5</text:span><text:span text:style-name="T1696">,0</text:span><text:span text:style-name="T1337"> </text:span><text:span text:style-name="T1524">X 3,4</text:span><text:span text:style-name="T1540"> </text:span><text:span text:style-name="T1511">KG/M'</text:span><text:span text:style-name="T1593"> </text:span><text:span text:style-name="T1524">-</text:span><text:span text:style-name="T1689"> </text:span><text:span text:style-name="T1524">1</text:span><text:span text:style-name="T1696">,</text:span><text:span text:style-name="T1524">94</text:span><text:span text:style-name="T1534"> </text:span><text:span text:style-name="T1511">KG/PEÇA- </text:span><text:span text:style-name="T1524">227</text:span><text:span text:style-name="T1696">,</text:span><text:span text:style-name="T1524">00</text:span><text:span text:style-name="T1689"> </text:span><text:span text:style-name="T1524">COMPRIMENTO</text:span><text:span text:style-name="T1683"> </text:span><text:span text:style-name="T1524">(M)</text:span><text:span text:style-name="T1534"> </text:span><text:span text:style-name="T1511">-120</text:span><text:span text:style-name="T1697"> </text:span><text:span text:style-name="T1524">MALHA </text:span><text:span text:style-name="T1538">(CM) </text:span><text:span text:style-name="T1514">L </text:span><text:span text:style-name="T1511">X T </text:span><text:span text:style-name="T1514">-10 </text:span><text:span text:style-name="T1524">X 20</text:span></text:p>
          </table:table-cell>
          <table:covered-table-cell/>
          <table:covered-table-cell/>
          <table:table-cell table:style-name="Table26.A3" office:value-type="string">
            <text:p text:style-name="P1936"/>
            <text:p text:style-name="P1937"><text:span text:style-name="T1539">Und.</text:span><text:span text:style-name="T1539"/></text:p>
          </table:table-cell>
          <table:table-cell table:style-name="Table26.A3" office:value-type="string">
            <text:p text:style-name="P1938"/>
            <text:p text:style-name="P1926"><text:span text:style-name="T1540">20</text:span><text:span text:style-name="T1540"/></text:p>
          </table:table-cell>
          <table:table-cell table:style-name="Table26.A3" table:number-columns-spanned="2" office:value-type="string">
            <text:p text:style-name="P1938"/>
            <text:p text:style-name="P1927"><text:span text:style-name="T1529">GERDAL</text:span><text:span text:style-name="T1529"/></text:p>
          </table:table-cell>
          <table:covered-table-cell/>
          <table:table-cell table:style-name="Table26.A3" table:number-columns-spanned="2" office:value-type="string">
            <text:p text:style-name="P1939"><text:span text:style-name="T1524">R$</text:span><text:span text:style-name="T1529"> 2</text:span><text:span text:style-name="T1513">.</text:span><text:span text:style-name="T1529">117</text:span><text:span text:style-name="T1337">,</text:span><text:span text:style-name="T1529">02</text:span></text:p>
          </table:table-cell>
          <table:covered-table-cell/>
          <table:table-cell table:style-name="Table26.A3" office:value-type="string">
            <text:p text:style-name="P1940"/>
            <text:p text:style-name="P1929"><text:span text:style-name="T1524">R$</text:span><text:span text:style-name="T1532"> </text:span><text:span text:style-name="T1529">42</text:span><text:span text:style-name="T1513">.</text:span><text:span text:style-name="T1529">340</text:span><text:span text:style-name="T1694">,</text:span><text:span text:style-name="T1529">40</text:span></text:p>
          </table:table-cell>
        </table:table-row>
        <table:table-row table:style-name="Table26.9">
          <table:table-cell table:style-name="Table26.A1" table:number-columns-spanned="9" office:value-type="string">
            <text:p text:style-name="P1941"><text:span text:style-name="T1511">VALOR</text:span><text:span text:style-name="T1570"> </text:span><text:span text:style-name="T1520">GLOBAL</text:span></text:p>
          </table:table-cell>
          <table:covered-table-cell/>
          <table:covered-table-cell/>
          <table:covered-table-cell/>
          <table:covered-table-cell/>
          <table:covered-table-cell/>
          <table:covered-table-cell/>
          <table:covered-table-cell/>
          <table:covered-table-cell/>
          <table:table-cell table:style-name="Table26.A1" office:value-type="string">
            <text:p text:style-name="P1942"><text:span text:style-name="T1514">R$</text:span><text:span text:style-name="T1515"> </text:span><text:span text:style-name="T1513">42.340,40</text:span></text:p>
          </table:table-cell>
        </table:table-row>
        <table:table-row table:style-name="Table26.14">
          <table:table-cell table:style-name="Table26.A2" table:number-columns-spanned="10" office:value-type="string">
            <text:p text:style-name="P1943"><text:span text:style-name="T1514">ITEM</text:span><text:span text:style-name="T1588"> </text:span><text:span text:style-name="T1514">64</text:span><text:span text:style-name="T1515"> </text:span><text:span text:style-name="T1524">-</text:span><text:span text:style-name="T1689"> </text:span><text:span text:style-name="T1514">EXCLUSIVO</text:span><text:span text:style-name="T1698"> </text:span><text:span text:style-name="T1514">PARA </text:span><text:span text:style-name="T1513">ME/EPP</text:span></text:p>
          </table:table-cell>
          <table:covered-table-cell/>
          <table:covered-table-cell/>
          <table:covered-table-cell/>
          <table:covered-table-cell/>
          <table:covered-table-cell/>
          <table:covered-table-cell/>
          <table:covered-table-cell/>
          <table:covered-table-cell/>
          <table:covered-table-cell/>
        </table:table-row>
        <table:table-row table:style-name="Table26.15">
          <table:table-cell table:style-name="Table26.A3" office:value-type="string">
            <text:p text:style-name="P1944"><text:span text:style-name="T1520">Descrição</text:span><text:span text:style-name="T1520"/></text:p>
          </table:table-cell>
          <table:table-cell table:style-name="Table26.A3" office:value-type="string">
            <text:p text:style-name="P1945"><text:span text:style-name="T1188">Unid</text:span><text:span text:style-name="T1699">.</text:span></text:p>
          </table:table-cell>
          <table:table-cell table:style-name="Table26.A3" table:number-columns-spanned="2" office:value-type="string">
            <text:p text:style-name="P1946"><text:span text:style-name="T1520">Quant.</text:span><text:span text:style-name="T1520"/></text:p>
          </table:table-cell>
          <table:covered-table-cell/>
          <table:table-cell table:style-name="Table26.A3" table:number-columns-spanned="2" office:value-type="string">
            <text:p text:style-name="P1947"><text:span text:style-name="T1577">Marca</text:span><text:span text:style-name="T1577"/></text:p>
          </table:table-cell>
          <table:covered-table-cell/>
          <table:table-cell table:style-name="Table26.A3" table:number-columns-spanned="2" office:value-type="string">
            <text:p text:style-name="P1948"><text:span text:style-name="T1522">Valor</text:span><text:span text:style-name="T1520"> </text:span><text:span text:style-name="T1518">unitário</text:span></text:p>
          </table:table-cell>
          <table:covered-table-cell/>
          <table:table-cell table:style-name="Table26.A3" table:number-columns-spanned="2" office:value-type="string">
            <text:p text:style-name="P1949"><text:span text:style-name="T1522">Valor</text:span><text:span text:style-name="T1700"> </text:span><text:span text:style-name="T1521">Total</text:span></text:p>
          </table:table-cell>
          <table:covered-table-cell/>
        </table:table-row>
        <table:table-row table:style-name="Table26.16">
          <table:table-cell table:style-name="Table26.A3" office:value-type="string">
            <text:p text:style-name="P1950"><text:span text:style-name="T1524">ADESIVO</text:span><text:span text:style-name="T1701"> </text:span><text:span text:style-name="T1511">PLÁSTICO</text:span><text:span text:style-name="T1702"> </text:span><text:span text:style-name="T1511">PARA</text:span><text:span text:style-name="T1703"> </text:span><text:span text:style-name="T1511">PVC</text:span><text:span text:style-name="T1704"> </text:span><text:span text:style-name="T1524">FRASCO</text:span><text:span text:style-name="T1705"> </text:span><text:span text:style-name="T1511">-</text:span><text:span text:style-name="T1706"> </text:span><text:span text:style-name="T1524">175G/</text:span><text:span text:style-name="T1527"> </text:span><text:span text:style-name="T1512">ESGOTO</text:span></text:p>
          </table:table-cell>
          <table:table-cell table:style-name="Table26.A3" office:value-type="string">
            <text:p text:style-name="P1570"/>
            <text:p text:style-name="P1951"><text:span text:style-name="T1693">Und.</text:span><text:span text:style-name="T1693"/></text:p>
          </table:table-cell>
          <table:table-cell table:style-name="Table26.A3" table:number-columns-spanned="2" office:value-type="string">
            <text:p text:style-name="P1909"/>
            <text:p text:style-name="P586"><text:span text:style-name="T1540">240</text:span><text:span text:style-name="T1540"/></text:p>
          </table:table-cell>
          <table:covered-table-cell/>
          <table:table-cell table:style-name="Table26.A3" table:number-columns-spanned="2" office:value-type="string">
            <text:p text:style-name="P1909"/>
            <text:p text:style-name="P1952"><text:span text:style-name="T1512">FIRMEX</text:span><text:span text:style-name="T1512"/></text:p>
          </table:table-cell>
          <table:covered-table-cell/>
          <table:table-cell table:style-name="Table26.A3" table:number-columns-spanned="2" office:value-type="string">
            <text:p text:style-name="P1953"><text:span text:style-name="T1511">R$</text:span><text:span text:style-name="T1693"> </text:span><text:span text:style-name="T1534">9,90</text:span></text:p>
          </table:table-cell>
          <table:covered-table-cell/>
          <table:table-cell table:style-name="Table26.A3" table:number-columns-spanned="2" office:value-type="string">
            <text:p text:style-name="P1954"/>
            <text:p text:style-name="P1853"><text:span text:style-name="T1511">R$</text:span><text:span text:style-name="T1512"> </text:span><text:span text:style-name="T1529">2.376</text:span><text:span text:style-name="T1337">,</text:span><text:span text:style-name="T1529">00</text:span></text:p>
          </table:table-cell>
          <table:covered-table-cell/>
        </table:table-row>
        <table:table-row table:style-name="Table26.7">
          <table:table-cell table:style-name="Table26.A1" table:number-columns-spanned="8" office:value-type="string">
            <text:p text:style-name="P1955"><text:span text:style-name="T1514">VALOR</text:span><text:span text:style-name="T1588"> </text:span><text:span text:style-name="T1513">GLOBAL</text:span></text:p>
          </table:table-cell>
          <table:covered-table-cell/>
          <table:covered-table-cell/>
          <table:covered-table-cell/>
          <table:covered-table-cell/>
          <table:covered-table-cell/>
          <table:covered-table-cell/>
          <table:covered-table-cell/>
          <table:table-cell table:style-name="Table26.A1" table:number-columns-spanned="2" office:value-type="string">
            <text:p text:style-name="P1956"><text:span text:style-name="T1514">R$</text:span><text:span text:style-name="T1574"> </text:span><text:span text:style-name="T1513">2.376</text:span><text:span text:style-name="T1572">,</text:span><text:span text:style-name="T1513">00</text:span></text:p>
          </table:table-cell>
          <table:covered-table-cell/>
        </table:table-row>
        <table:table-row table:style-name="Table26.18">
          <table:table-cell table:style-name="Table26.A2" table:number-columns-spanned="10" office:value-type="string">
            <text:p text:style-name="P1957"><text:span text:style-name="T1514">ITEM</text:span><text:span text:style-name="T1539"> </text:span><text:span text:style-name="T1514">86</text:span><text:span text:style-name="T1588"> </text:span><text:span text:style-name="T1514">-</text:span><text:span text:style-name="T1707"> </text:span><text:span text:style-name="T1514">AMPLA</text:span><text:span text:style-name="T1574"> </text:span><text:span text:style-name="T1513">CONCORRÊNCIA</text:span></text:p>
          </table:table-cell>
          <table:covered-table-cell/>
          <table:covered-table-cell/>
          <table:covered-table-cell/>
          <table:covered-table-cell/>
          <table:covered-table-cell/>
          <table:covered-table-cell/>
          <table:covered-table-cell/>
          <table:covered-table-cell/>
          <table:covered-table-cell/>
        </table:table-row>
        <table:table-row table:style-name="Table26.11">
          <table:table-cell table:style-name="Table26.A3" office:value-type="string">
            <text:p text:style-name="P1958"><text:span text:style-name="T1520">Descrição</text:span><text:span text:style-name="T1520"/></text:p>
          </table:table-cell>
          <table:table-cell table:style-name="Table26.A3" office:value-type="string">
            <text:p text:style-name="P1959"><text:span text:style-name="T1188">Uni</text:span><text:span text:style-name="T1708">d</text:span><text:span text:style-name="T1709">.</text:span></text:p>
          </table:table-cell>
          <table:table-cell table:style-name="Table26.A3" table:number-columns-spanned="2" office:value-type="string">
            <text:p text:style-name="P1960"><text:span text:style-name="T1520">Quant</text:span><text:span text:style-name="T1569">.</text:span></text:p>
          </table:table-cell>
          <table:covered-table-cell/>
          <table:table-cell table:style-name="Table26.A3" table:number-columns-spanned="2" office:value-type="string">
            <text:p text:style-name="P1961"><text:span text:style-name="T1521">Marca</text:span><text:span text:style-name="T1521"/></text:p>
          </table:table-cell>
          <table:covered-table-cell/>
          <table:table-cell table:style-name="Table26.A3" table:number-columns-spanned="2" office:value-type="string">
            <text:p text:style-name="P1962"><text:span text:style-name="T1522">Valor</text:span><text:span text:style-name="T1700"> </text:span><text:span text:style-name="T1518">unitário</text:span></text:p>
          </table:table-cell>
          <table:covered-table-cell/>
          <table:table-cell table:style-name="Table26.A3" table:number-columns-spanned="2" office:value-type="string">
            <text:p text:style-name="P1963"><text:span text:style-name="T1589">Valor</text:span><text:span text:style-name="T1568"> </text:span><text:span text:style-name="T1520">Total</text:span></text:p>
          </table:table-cell>
          <table:covered-table-cell/>
        </table:table-row>
        <table:table-row table:style-name="Table26.20">
          <table:table-cell table:style-name="Table26.A3" office:value-type="string">
            <text:p text:style-name="P1964"><text:span text:style-name="T1511">BLOCO DE</text:span><text:span text:style-name="T1586"> </text:span><text:span text:style-name="T1524">CONCRETO</text:span><text:span text:style-name="T1710"> </text:span><text:span text:style-name="T1511">ESTRUTURAL </text:span><text:span text:style-name="T1524">14 X </text:span><text:span text:style-name="T1511">19 </text:span><text:span text:style-name="T1524">X </text:span><text:span text:style-name="T1538">39</text:span><text:span text:style-name="T1552"> </text:span><text:span text:style-name="T1524">(CM)</text:span><text:span text:style-name="T1696">, </text:span><text:span text:style-name="T1514">FCK 16 </text:span><text:span text:style-name="T1524">MPA</text:span></text:p>
          </table:table-cell>
          <table:table-cell table:style-name="Table26.A3" office:value-type="string">
            <text:p text:style-name="P1610"/>
            <text:p text:style-name="P1965"><text:span text:style-name="T1693">Und.</text:span><text:span text:style-name="T1693"/></text:p>
          </table:table-cell>
          <table:table-cell table:style-name="Table26.A3" table:number-columns-spanned="2" office:value-type="string">
            <text:p text:style-name="P1966"><text:span text:style-name="T1529">20.925</text:span><text:span text:style-name="T1529"/></text:p>
          </table:table-cell>
          <table:covered-table-cell/>
          <table:table-cell table:style-name="Table26.A3" table:number-columns-spanned="2" office:value-type="string">
            <text:p text:style-name="P1967"/>
            <text:p text:style-name="P1968"><text:span text:style-name="T1711">J.L</text:span><text:span text:style-name="T1711"/></text:p>
          </table:table-cell>
          <table:covered-table-cell/>
          <table:table-cell table:style-name="Table26.A3" table:number-columns-spanned="2" office:value-type="string">
            <text:p text:style-name="P1969"><text:span text:style-name="T1511">R$</text:span><text:span text:style-name="T1693"> </text:span><text:span text:style-name="T1534">3</text:span><text:span text:style-name="T1712">,</text:span><text:span text:style-name="T1534">50</text:span></text:p>
          </table:table-cell>
          <table:covered-table-cell/>
          <table:table-cell table:style-name="Table26.A3" table:number-columns-spanned="2" office:value-type="string">
            <text:p text:style-name="P1610"/>
            <text:p text:style-name="P1970"><text:span text:style-name="T1511">R$</text:span><text:span text:style-name="T1693"> </text:span><text:span text:style-name="T1529">73</text:span><text:span text:style-name="T1337">.</text:span><text:span text:style-name="T1529">237</text:span><text:span text:style-name="T1694">,</text:span><text:span text:style-name="T1529">50</text:span></text:p>
          </table:table-cell>
          <table:covered-table-cell/>
        </table:table-row>
        <table:table-row table:style-name="Table26.5">
          <table:table-cell table:style-name="Table26.A1" table:number-columns-spanned="8" office:value-type="string">
            <text:p text:style-name="P1971"><text:span text:style-name="T1514">VALOR</text:span><text:span text:style-name="T1599"> </text:span><text:span text:style-name="T1520">GLOBAL</text:span></text:p>
          </table:table-cell>
          <table:covered-table-cell/>
          <table:covered-table-cell/>
          <table:covered-table-cell/>
          <table:covered-table-cell/>
          <table:covered-table-cell/>
          <table:covered-table-cell/>
          <table:covered-table-cell/>
          <table:table-cell table:style-name="Table26.A1" table:number-columns-spanned="2" office:value-type="string">
            <text:p text:style-name="P1972"><text:span text:style-name="T1514">R$</text:span><text:span text:style-name="T1539"> </text:span><text:span text:style-name="T1513">73.237</text:span><text:span text:style-name="T1572">,</text:span><text:span text:style-name="T1512">50</text:span></text:p>
          </table:table-cell>
          <table:covered-table-cell/>
        </table:table-row>
        <table:table-row table:style-name="Table26.6">
          <table:table-cell table:style-name="Table26.A2" table:number-columns-spanned="10" office:value-type="string">
            <text:p text:style-name="P1973"><text:span text:style-name="T1514">ITEM</text:span><text:span text:style-name="T1544"> </text:span><text:span text:style-name="T1514">87</text:span><text:span text:style-name="T1546"> </text:span><text:span text:style-name="T1514">-</text:span><text:span text:style-name="T1713"> </text:span><text:span text:style-name="T1514">COTA</text:span><text:span text:style-name="T1588"> </text:span><text:span text:style-name="T1514">RESERVADA</text:span><text:span text:style-name="T1513"> </text:span><text:span text:style-name="T1514">PARA</text:span><text:span text:style-name="T1513"> ME/EPP</text:span></text:p>
          </table:table-cell>
          <table:covered-table-cell/>
          <table:covered-table-cell/>
          <table:covered-table-cell/>
          <table:covered-table-cell/>
          <table:covered-table-cell/>
          <table:covered-table-cell/>
          <table:covered-table-cell/>
          <table:covered-table-cell/>
          <table:covered-table-cell/>
        </table:table-row>
        <table:table-row table:style-name="Table26.7">
          <table:table-cell table:style-name="Table26.A3" office:value-type="string">
            <text:p text:style-name="P1974"><text:span text:style-name="T1180">Descrição</text:span><text:span text:style-name="T1180"/></text:p>
          </table:table-cell>
          <table:table-cell table:style-name="Table26.A3" office:value-type="string">
            <text:p text:style-name="P1975"><text:span text:style-name="T1519">Unid.</text:span><text:span text:style-name="T1519"/></text:p>
          </table:table-cell>
          <table:table-cell table:style-name="Table26.A3" table:number-columns-spanned="2" office:value-type="string">
            <text:p text:style-name="P1976"><text:span text:style-name="T1520">Quant.</text:span><text:span text:style-name="T1520"/></text:p>
          </table:table-cell>
          <table:covered-table-cell/>
          <table:table-cell table:style-name="Table26.A3" table:number-columns-spanned="2" office:value-type="string">
            <text:p text:style-name="P1977"><text:span text:style-name="T1521">Marca</text:span><text:span text:style-name="T1521"/></text:p>
          </table:table-cell>
          <table:covered-table-cell/>
          <table:table-cell table:style-name="Table26.A3" table:number-columns-spanned="2" office:value-type="string">
            <text:p text:style-name="P1978"><text:span text:style-name="T393">Valor</text:span><text:span text:style-name="T398"> </text:span><text:span text:style-name="T1180">unitário</text:span></text:p>
          </table:table-cell>
          <table:covered-table-cell/>
          <table:table-cell table:style-name="Table26.A3" table:number-columns-spanned="2" office:value-type="string">
            <text:p text:style-name="P1979"><text:span text:style-name="T393">Valor</text:span><text:span text:style-name="T1682"> </text:span><text:span text:style-name="T1180">Total</text:span></text:p>
          </table:table-cell>
          <table:covered-table-cell/>
        </table:table-row>
        <table:table-row table:style-name="Table26.24">
          <table:table-cell table:style-name="Table26.A3" office:value-type="string">
            <text:p text:style-name="P1980"><text:span text:style-name="T1511">BLOCO DE</text:span><text:span text:style-name="T1570"> </text:span><text:span text:style-name="T1524">CONCRETO </text:span><text:span text:style-name="T1514">ESTRUTURAL </text:span><text:span text:style-name="T1511">14</text:span><text:span text:style-name="T1570"> </text:span><text:span text:style-name="T1524">X 19 X 39</text:span><text:span text:style-name="T1527"> </text:span><text:span text:style-name="T1524">(CM)</text:span><text:span text:style-name="T1696">, </text:span><text:span text:style-name="T1511">FCK </text:span><text:span text:style-name="T1514">16 </text:span><text:span text:style-name="T1524">MPA</text:span></text:p>
          </table:table-cell>
          <table:table-cell table:style-name="Table26.A3" office:value-type="string">
            <text:p text:style-name="P1981"/>
            <text:p text:style-name="P1982"><text:span text:style-name="T1534">Und</text:span><text:span text:style-name="T1712">.</text:span></text:p>
          </table:table-cell>
          <table:table-cell table:style-name="Table26.A3" table:number-columns-spanned="2" office:value-type="string">
            <text:p text:style-name="P1983"><text:span text:style-name="T1529">6,975</text:span><text:span text:style-name="T1529"/></text:p>
          </table:table-cell>
          <table:covered-table-cell/>
          <table:table-cell table:style-name="Table26.A3" table:number-columns-spanned="2" office:value-type="string">
            <text:p text:style-name="P1938"/>
            <text:p text:style-name="P1984"><text:span text:style-name="T1693">J.L.</text:span><text:span text:style-name="T1693"/></text:p>
          </table:table-cell>
          <table:covered-table-cell/>
          <table:table-cell table:style-name="Table26.A3" table:number-columns-spanned="2" office:value-type="string">
            <text:p text:style-name="P1985"><text:span text:style-name="T1511">R$</text:span><text:span text:style-name="T1693"> </text:span><text:span text:style-name="T1534">3,50</text:span></text:p>
          </table:table-cell>
          <table:covered-table-cell/>
          <table:table-cell table:style-name="Table26.A3" table:number-columns-spanned="2" office:value-type="string">
            <text:p text:style-name="P1610"/>
            <text:p text:style-name="P1913"><text:span text:style-name="T1524">R$</text:span><text:span text:style-name="T1529"> 24.412,50</text:span></text:p>
          </table:table-cell>
          <table:covered-table-cell/>
        </table:table-row>
        <table:table-row table:style-name="Table26.25">
          <table:table-cell table:style-name="Table26.A3" table:number-columns-spanned="8" office:value-type="string">
            <text:p text:style-name="P1986"><text:span text:style-name="T1514">VALOR</text:span><text:span text:style-name="T1588"> </text:span><text:span text:style-name="T1513">GLOBAL</text:span></text:p>
          </table:table-cell>
          <table:covered-table-cell/>
          <table:covered-table-cell/>
          <table:covered-table-cell/>
          <table:covered-table-cell/>
          <table:covered-table-cell/>
          <table:covered-table-cell/>
          <table:covered-table-cell/>
          <table:table-cell table:style-name="Table26.A3" table:number-columns-spanned="2" office:value-type="string">
            <text:p text:style-name="P1987"><text:span text:style-name="T1514">R$</text:span><text:span text:style-name="T1574"> </text:span><text:span text:style-name="T1513">24.412,50</text:span></text:p>
          </table:table-cell>
          <table:covered-table-cell/>
        </table:table-row>
      </table:table>
      <text:p text:style-name="P1988"><text:span text:style-name="T1112">ÓRGÃO</text:span><text:span text:style-name="T1223"> </text:span><text:span text:style-name="T1112">GERENCIADOR:</text:span><text:span text:style-name="T1223"> </text:span><text:span text:style-name="T1224">SECRETARIA</text:span><text:span text:style-name="T1225"> </text:span><text:span text:style-name="T1224">MUNICIPAL</text:span><text:span text:style-name="T1225"> </text:span><text:span text:style-name="T1224">DE</text:span><text:span text:style-name="T1714"> </text:span><text:span text:style-name="T1224">MANUTENÇÃO</text:span><text:span text:style-name="T1225"> </text:span><text:span text:style-name="T1224">E</text:span><text:span text:style-name="T1715"> </text:span><text:span text:style-name="T1224">SERVIÇOS</text:span><text:span text:style-name="T1227"> </text:span><draw:frame draw:style-name="fr3" draw:name="Image 772" text:anchor-type="as-char" svg:width="0.0654in" svg:height="0.0161in" draw:z-index="708"><draw:image xlink:href="Pictures/100000010000000D00000002576BB66D.png" xlink:type="simple" xlink:show="embed" xlink:actuate="onLoad" draw:mime-type="image/png"/></draw:frame><text:span text:style-name="T1716"><text:s/></text:span><text:span text:style-name="T1115">SEMMAT</text:span></text:p>
      <text:p text:style-name="P1989"><text:span text:style-name="T1112">ÓRGÃOS PARTICIPANTES: </text:span><text:span text:style-name="T1224">SECRETARIA MUNICIPAL DE MANUTENÇÃO</text:span><text:span text:style-name="T1230"> </text:span><text:span text:style-name="T1224">E SERVIÇOS - </text:span><text:span text:style-name="T1119">SEMMAT</text:span></text:p>
      <text:p text:style-name="P1990"><text:span text:style-name="T1224">SECRETARIA MUNICIPAL DE AGRICULTURA -</text:span><text:span text:style-name="T1228"> </text:span><text:span text:style-name="T1224">SEMAG SECRETARIA MUNICIPAL DE CULTURA E TURISMO -</text:span><text:span text:style-name="T1228"> </text:span><text:span text:style-name="T1224">SEMCULT</text:span></text:p>
      <text:p text:style-name="P1991"><text:span text:style-name="T1231">SECRETARIA</text:span><text:span text:style-name="T1617"> </text:span><text:span text:style-name="T1231">MUNICIPAL</text:span><text:span text:style-name="T1717"> </text:span><text:span text:style-name="T1231">DE</text:span><text:span text:style-name="T1233"> </text:span><text:span text:style-name="T1231">DESENVOLVIMENTO</text:span><text:span text:style-name="T1234"> </text:span><text:span text:style-name="T1231">SOCIAL-</text:span><text:span text:style-name="T1233"> </text:span><text:span text:style-name="T1231">SEMDES SECRETARIA MUNICIPAL DE</text:span><text:span text:style-name="T1615"> </text:span><text:span text:style-name="T1231">EDUCAÇÃO -</text:span><text:span text:style-name="T1612"> </text:span><text:span text:style-name="T1231">SEME</text:span></text:p>
      <text:p text:style-name="P1992"><text:span text:style-name="T1224">SECRETARIA</text:span><text:span text:style-name="T1718"> </text:span><text:span text:style-name="T1224">MUNICIPAL DE ESPORTE</text:span><text:span text:style-name="T1719">, </text:span><text:span text:style-name="T1224">LAZER E QUALIDADE DE VIDA- SEMESP SECRETARIA MUNICIPAL DE FAZENDA -</text:span><text:span text:style-name="T1228"> </text:span><text:span text:style-name="T1224">SEMFA</text:span></text:p>
      <text:p text:style-name="P1993"><text:span text:style-name="T1224">SECRETARIA MUNICIPAL DE GOVERNO E PLANEJAMENTO ESTRATÉGICO -</text:span><text:span text:style-name="T1228"> </text:span><text:span text:style-name="T1224">SEMGOV SECRETARIA MUNICIPAL DE MEIO AMBIENTE -</text:span><text:span text:style-name="T1228"> </text:span><text:span text:style-name="T1224">SEMMA</text:span></text:p>
      <text:p text:style-name="P1994"><text:span text:style-name="T1224">SECRETARIA MUNICIPAL DE INTERIOR -</text:span><text:span text:style-name="T1228"> </text:span><text:span text:style-name="T1224">SEMUI SECRETARIA MUNICIPAL DE SAÚDE -</text:span><text:span text:style-name="T1228"> </text:span><text:span text:style-name="T1224">SEMUS</text:span></text:p>
      <text:p text:style-name="P1995"><text:span text:style-name="T1117">PRAZO:</text:span><text:span text:style-name="T1239"> </text:span><text:span text:style-name="T1231">01 </text:span><text:span text:style-name="T1720">(um)</text:span><text:span text:style-name="T1721"> </text:span><text:span text:style-name="T1242">ano</text:span></text:p>
      <text:p text:style-name="P1996"><text:span text:style-name="T1112">DATA</text:span><text:span text:style-name="T1722"> </text:span><text:span text:style-name="T1112">DA</text:span><text:span text:style-name="T1723"> </text:span><text:span text:style-name="T1112">ASSINATURA:</text:span><text:span text:style-name="T1724"> </text:span><text:span text:style-name="T1115">18/08-</text:span></text:p>
      <text:p text:style-name="P941"><draw:frame draw:style-name="fr4" draw:name="Image155" text:anchor-type="char" svg:x="1.502in" svg:y="0.1346in" svg:width="4.5252in" svg:height="0.0161in" draw:z-index="105"><draw:image xlink:href="Pictures/10000001000001F10000000192E15B9B.png" xlink:type="simple" xlink:show="embed" xlink:actuate="onLoad" draw:mime-type="image/png"/></draw:frame></text:p>
      <text:p text:style-name="P1997"><text:span text:style-name="T1122">Autenticar</text:span><text:span text:style-name="T1124"> </text:span><text:span text:style-name="T1122">documento</text:span><text:span text:style-name="T1124"> </text:span><text:span text:style-name="T1604">em</text:span><text:span text:style-name="T1725"> </text:span><text:span text:style-name="T1125">https:f/processos.cachoeiro.es.gov.br/autenlicidade</text:span></text:p>
      <text:p text:style-name="P1998"><draw:frame draw:style-name="fr6" draw:name="Image 774" text:anchor-type="char" svg:x="5.6862in" svg:y="-0.0508in" svg:width="0.2693in" svg:height="0.3654in" draw:z-index="130"><draw:image xlink:href="Pictures/100000000000003B0000005004C75678.jpg" xlink:type="simple" xlink:show="embed" xlink:actuate="onLoad" draw:mime-type="image/jpeg"/></draw:frame><text:span text:style-name="T1122">com</text:span><text:span text:style-name="T1139"> </text:span><text:span text:style-name="T1122">o</text:span><text:span text:style-name="T1136"> </text:span><text:span text:style-name="T1122">identificador</text:span><text:span text:style-name="T1726"> </text:span><text:span text:style-name="T1122">32003000340033003600370032003A00540052004100,</text:span><text:span text:style-name="T1139"> </text:span><text:span text:style-name="T1604">Documento</text:span><text:span text:style-name="T1611"> </text:span><text:span text:style-name="T1122">assinado</text:span><text:span text:style-name="T1726"> </text:span><text:span text:style-name="T1122">digitalmente</text:span><text:span text:style-name="T1727"> </text:span><text:span text:style-name="T1122">conforme</text:span><text:span text:style-name="T1139"> </text:span><text:span text:style-name="T1122">MP</text:span><text:span text:style-name="T1507"> </text:span><text:span text:style-name="T1122">n</text:span><text:span text:style-name="T1508">º</text:span><text:span text:style-name="T1728"> </text:span><text:span text:style-name="T1122">2.200-2/2001,</text:span><text:span text:style-name="T1727"> </text:span><text:span text:style-name="T1122">que</text:span><text:span text:style-name="T1138"> </text:span><text:span text:style-name="T1122">institui</text:span><text:span text:style-name="T1726"> </text:span><text:span text:style-name="T1122">a</text:span><text:span text:style-name="T1136"> </text:span><text:span text:style-name="T1604">Infra-estrutura</text:span><text:span text:style-name="T1729"> </text:span><text:span text:style-name="T1122">de</text:span><text:span text:style-name="T1138"> </text:span><text:span text:style-name="T1604">Chaves PL.lblicas Brasi</text:span><text:span text:style-name="T1414">lei</text:span><text:span text:style-name="T1604">ra</text:span><text:span text:style-name="T1730"> </text:span><text:span text:style-name="T1604">-</text:span><text:span text:style-name="T1731"> </text:span><text:span text:style-name="T1604">ICP-Brasil.</text:span></text:p>
      <text:p text:style-name="P1999"/>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2000"/>
      <text:p text:style-name="P2001"><draw:frame draw:style-name="fr6" draw:name="Image 775" text:anchor-type="char" svg:x="0.4937in" svg:y="-1.9374in" svg:width="7.7736in" svg:height="1.3681in" draw:z-index="119"><draw:image xlink:href="Pictures/10000000000009180000019B2F5AA03B.png" xlink:type="simple" xlink:show="embed" xlink:actuate="onLoad" draw:mime-type="image/png"/></draw:frame><text:span text:style-name="T1629">SIGNATÁRIOS:</text:span><text:span text:style-name="T1732"> </text:span><text:span text:style-name="T1105">Astor</text:span><text:span text:style-name="T1733"> </text:span><text:span text:style-name="T1105">Dilem</text:span><text:span text:style-name="T1734"> </text:span><text:span text:style-name="T1105">dos</text:span><text:span text:style-name="T1735"> </text:span><text:span text:style-name="T1105">Santos</text:span><text:span text:style-name="T1736"> </text:span><text:span text:style-name="T1105">Júnior</text:span><text:span text:style-name="T1734"> </text:span><text:span text:style-name="T1105">-</text:span><text:span text:style-name="T1734"> </text:span><text:span text:style-name="T1105">Secretário</text:span><text:span text:style-name="T1109"> </text:span><text:span text:style-name="T1105">Municipal</text:span><text:span text:style-name="T1107"> </text:span><text:span text:style-name="T1105">de</text:span><text:span text:style-name="T1737"> </text:span><text:span text:style-name="T1105">Manutenção</text:span><text:span text:style-name="T1107"> </text:span><text:span text:style-name="T1105">e</text:span><text:span text:style-name="T1738"> </text:span><text:span text:style-name="T1105">Serviços</text:span><text:span text:style-name="T1631">, </text:span><text:span text:style-name="T1105">José</text:span><text:span text:style-name="T1734"> </text:span><text:span text:style-name="T1105">Arcanjo Nunes - Secretário Municipal de</text:span><text:span text:style-name="T1735"> </text:span><text:span text:style-name="T1105">Agricultura</text:span><text:span text:style-name="T1631">,</text:span><text:span text:style-name="T1739"> </text:span><text:span text:style-name="T1105">Wanderson</text:span><text:span text:style-name="T1111"> </text:span><text:span text:style-name="T1105">Amorim Dona - Secretário Municipal de Cultura e Turismo</text:span><text:span text:style-name="T1740">, </text:span><text:span text:style-name="T1105">Eder Botelho da Fonseca - Secretário Municipal De Desenvolvimento Social Interino</text:span><text:span text:style-name="T1631">, </text:span><text:span text:style-name="T1105">Simone de Souza Beiriz - Secretária Municipal de Educação</text:span><text:span text:style-name="T1631">, </text:span><text:span text:style-name="T1105">Rodolpho Silva Maia - Secretário Municipal de Esporte</text:span><text:span text:style-name="T1631">, </text:span><text:span text:style-name="T1105">Lazer e Qualidade de Vida, Elizeu Crisostomo de Vargas - Secretário Municipal de Fazenda</text:span><text:span text:style-name="T1631">, </text:span><text:span text:style-name="T1105">Rodolfo Fernandes do Carmo - Secretário Municipal de</text:span><text:span text:style-name="T1109"> </text:span><text:span text:style-name="T1105">Governo</text:span><text:span text:style-name="T1631">,</text:span><text:span text:style-name="T1741"> </text:span><text:span text:style-name="T1105">Thiago Fiaria</text:span><text:span text:style-name="T1630"> </text:span><text:span text:style-name="T1105">Longui - Secretário Municipal de</text:span><text:span text:style-name="T1107"> </text:span><text:span text:style-name="T1105">Meio</text:span><text:span text:style-name="T1109"> </text:span><text:span text:style-name="T1105">Ambiente</text:span><text:span text:style-name="T1631">, </text:span><text:span text:style-name="T1105">Fabrício Ferreira Soares - Secretário Municipal de Interior</text:span><text:span text:style-name="T1631">, </text:span><text:span text:style-name="T1105">Vilson Carlos Gomes Coelho - Secretário</text:span><text:span text:style-name="T1107"> </text:span><text:span text:style-name="T1105">Municipal</text:span><text:span text:style-name="T1108"> </text:span><text:span text:style-name="T1105">de</text:span><text:span text:style-name="T1737"> </text:span><text:span text:style-name="T1105">Saúde</text:span><text:span text:style-name="T1631">,</text:span><text:span text:style-name="T1742"> </text:span><text:span text:style-name="T1105">Jose</text:span><text:span text:style-name="T1107"> </text:span><text:span text:style-name="T1105">Augusto Galito</text:span><text:span text:style-name="T1734"> </text:span><text:span text:style-name="T1105">-</text:span><text:span text:style-name="T1109"> </text:span><text:span text:style-name="T1105">Representante</text:span><text:span text:style-name="T1743"> </text:span><text:span text:style-name="T1105">da</text:span><text:span text:style-name="T1736"> </text:span><text:span text:style-name="T1105">Empresa.</text:span></text:p>
      <text:p text:style-name="P2002"><text:span text:style-name="T1634">ID</text:span><text:span text:style-name="T1744"> </text:span><text:span text:style-name="T1634">CIDADES:</text:span><text:span text:style-name="T1745"> </text:span><text:span text:style-name="T1637">2026</text:span><text:span text:style-name="T1746">.</text:span><text:span text:style-name="T1637">016E0700001</text:span><text:span text:style-name="T1638">.</text:span><text:span text:style-name="T1637">01.0018</text:span></text:p>
      <text:p text:style-name="P2003"><text:span text:style-name="T1117">PROCESSO:</text:span><text:span text:style-name="T1256"> </text:span><text:span text:style-name="T1119">77709/2025</text:span></text:p>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2004"><draw:frame draw:style-name="fr4" draw:name="Image152" text:anchor-type="char" svg:x="1.5256in" svg:y="0.2043in" svg:width="4.5307in" svg:height="0.0161in" draw:z-index="102"><draw:image xlink:href="Pictures/10000001000001F20000000191EB433F.png" xlink:type="simple" xlink:show="embed" xlink:actuate="onLoad" draw:mime-type="image/png"/></draw:frame></text:p>
      <text:p text:style-name="P2005"><text:span text:style-name="T1641">Au</text:span><text:span text:style-name="T1607">t</text:span><text:span text:style-name="T1641">enticar</text:span><text:span text:style-name="T1747"> </text:span><text:span text:style-name="T1641">documento</text:span><text:span text:style-name="T1649"> </text:span><text:span text:style-name="T1641">em</text:span><text:span text:style-name="T1747"> </text:span><text:span text:style-name="T1645">https:/lprocessos.cachoeiro</text:span><text:span text:style-name="T1646">.</text:span><text:span text:style-name="T1645">es.gov</text:span><text:span text:style-name="T1646">.</text:span><text:span text:style-name="T1645">br/autentic</text:span><text:span text:style-name="T1748">i</text:span><text:span text:style-name="T1645">dade</text:span></text:p>
      <text:p text:style-name="P2006"><draw:frame draw:style-name="fr6" draw:name="Image 777" text:anchor-type="char" svg:x="5.7154in" svg:y="-0.0484in" svg:width="0.2693in" svg:height="0.3661in" draw:z-index="143"><draw:image xlink:href="Pictures/100000000000003B0000005004C75678.jpg" xlink:type="simple" xlink:show="embed" xlink:actuate="onLoad" draw:mime-type="image/jpeg"/></draw:frame><text:span text:style-name="T1645">com</text:span><text:span text:style-name="T1653"> </text:span><text:span text:style-name="T1645">o</text:span><text:span text:style-name="T1642"> </text:span><text:span text:style-name="T1749">identificador</text:span><text:span text:style-name="T1750"> </text:span><text:span text:style-name="T1645">32003000340033003600370032003A00540052004100,</text:span><text:span text:style-name="T1751"> </text:span><text:span text:style-name="T1645">Documento</text:span><text:span text:style-name="T1752"> </text:span><text:span text:style-name="T1645">assinado</text:span><text:span text:style-name="T1753"> </text:span><text:span text:style-name="T1645">digitalmente</text:span><text:span text:style-name="T1754"> </text:span><text:span text:style-name="T1645">conforme</text:span><text:span text:style-name="T1755"> </text:span><text:span text:style-name="T1756">MP</text:span></text:p>
      <text:p text:style-name="P2007"><text:span text:style-name="T1641">nº</text:span><text:span text:style-name="T1747"> </text:span><text:span text:style-name="T1641">2.200-2/2001,</text:span><text:span text:style-name="T1649"> </text:span><text:span text:style-name="T1641">que</text:span><text:span text:style-name="T1757"> </text:span><text:span text:style-name="T1758">institui</text:span><text:span text:style-name="T1759"> </text:span><text:span text:style-name="T1641">a</text:span><text:span text:style-name="T1757"> </text:span><text:span text:style-name="T1641">Infra-estrutura</text:span><text:span text:style-name="T1747"> </text:span><text:span text:style-name="T1641">de</text:span><text:span text:style-name="T1760"> </text:span><text:span text:style-name="T1641">Chaves</text:span><text:span text:style-name="T1649"> </text:span><text:span text:style-name="T1641">Públicas</text:span><text:span text:style-name="T1645"> </text:span><text:span text:style-name="T1641">Brasileira</text:span><text:span text:style-name="T1658"> </text:span><text:span text:style-name="T1641">-</text:span><text:span text:style-name="T1757"> </text:span><text:span text:style-name="T1641">ICP-</text:span><text:span text:style-name="T1645">Brasil</text:span></text:p>
      <text:p text:style-name="P1464"/>
      <text:p text:style-name="P1464"/>
      <text:p text:style-name="P1464"/>
      <text:p text:style-name="P1464"/>
      <text:p text:style-name="P1464"/>
      <text:p text:style-name="P1464"/>
      <text:p text:style-name="P1464"/>
      <text:p text:style-name="P1464"/>
      <text:p text:style-name="P1464"/>
      <text:p text:style-name="P1464"/>
      <text:p text:style-name="P2008"/>
      <text:p text:style-name="P933"><draw:frame draw:style-name="fr10" draw:name="Image 778" text:anchor-type="char" svg:x="3.7965in" svg:y="-0.2945in" svg:width="0.6945in" svg:height="0.6138in" draw:z-index="31"><draw:image xlink:href="Pictures/10000000000000D0000000B830B1DD11.jpg" xlink:type="simple" xlink:show="embed" xlink:actuate="onLoad" draw:mime-type="image/jpeg"/></draw:frame><text:span text:style-name="T1761">D</text:span><text:span text:style-name="T1762">.</text:span><text:span text:style-name="T1761">O</text:span><text:span text:style-name="T1762">.</text:span><text:span text:style-name="T1763"> </text:span><text:span text:style-name="T581">PREFEITURA</text:span><text:span text:style-name="T584"> </text:span><text:span text:style-name="T581">MUNICIPAL</text:span><text:span text:style-name="T585"> </text:span><text:span text:style-name="T581">DE</text:span><text:span text:style-name="T586"> </text:span><text:span text:style-name="T587">CACHOEIRO</text:span><text:span text:style-name="T581"><text:tab/></text:span><text:span text:style-name="T519">51</text:span></text:p>
      <text:p text:style-name="P2009"/>
      <text:p text:style-name="P2010"/>
      <text:p text:style-name="P2010"/>
      <text:p text:style-name="P2011"/>
      <text:h text:style-name="P2012" text:outline-level="6"><text:span text:style-name="T1060">EXTRATO</text:span><text:span text:style-name="T1061"> </text:span><text:span text:style-name="T1060">DE</text:span><text:span text:style-name="T1062"> </text:span><text:span text:style-name="T1060">ATA</text:span><text:span text:style-name="T1063"> </text:span><text:span text:style-name="T1060">DE</text:span><text:span text:style-name="T1061"> </text:span><text:span text:style-name="T1060">REGISTRO</text:span><text:span text:style-name="T1061"> </text:span><text:span text:style-name="T1060">DE</text:span><text:span text:style-name="T1061"> </text:span><text:span text:style-name="T1064">PREÇOS</text:span></text:h>
      <text:p text:style-name="P2013"/>
      <text:p text:style-name="P2014"><text:span text:style-name="T1029">ATA DE</text:span><text:span text:style-name="T1764"> </text:span><text:span text:style-name="T1029">REGISTRO</text:span><text:span text:style-name="T1764"> </text:span><text:span text:style-name="T1029">DE</text:span><text:span text:style-name="T1764"> </text:span><text:span text:style-name="T1029">PREÇOS</text:span><text:span text:style-name="T1764"> </text:span><text:span text:style-name="T1029">Nº</text:span><text:span text:style-name="T1765"> </text:span><text:span text:style-name="T1031">064/2026</text:span><text:span text:style-name="T1766"> </text:span><text:span text:style-name="T1031">–</text:span><text:span text:style-name="T1766"> </text:span><text:span text:style-name="T1031">Pregão Eletrônico n° 014/2026 </text:span><text:span text:style-name="T1029">FORNECEDOR</text:span><text:span text:style-name="T1072"> </text:span><text:span text:style-name="T1029">REGISTRADO:</text:span><text:span text:style-name="T1767"> </text:span><text:span text:style-name="T1031">PRIME</text:span><text:span text:style-name="T1073"> </text:span><text:span text:style-name="T1031">COMERCIO</text:span><text:span text:style-name="T1073"> </text:span><text:span text:style-name="T1031">DE</text:span><text:span text:style-name="T1073"> </text:span><text:span text:style-name="T1031">MATERIAL</text:span><text:span text:style-name="T1094"> </text:span><text:span text:style-name="T1031">DE</text:span><text:span text:style-name="T1073"> </text:span><text:span text:style-name="T1031">CONSTRUÇÃO</text:span><text:span text:style-name="T1073"> </text:span><text:span text:style-name="T1031">LTDA.</text:span><text:span text:style-name="T1073"> </text:span><text:span text:style-name="T1031">- </text:span><text:span text:style-name="T1044">EPP</text:span></text:p>
      <text:p text:style-name="P2015"><text:span text:style-name="T1029">OBJETO</text:span><text:span text:style-name="T1031">:</text:span><text:span text:style-name="T1032"> </text:span><text:span text:style-name="T1031">AQUISIÇÃO</text:span><text:span text:style-name="T1093"> </text:span><text:span text:style-name="T1031">DE</text:span><text:span text:style-name="T1093"> </text:span><text:span text:style-name="T1031">DIVERSOS</text:span><text:span text:style-name="T1033"> </text:span><text:span text:style-name="T1031">MATERIAIS</text:span><text:span text:style-name="T1033"> </text:span><text:span text:style-name="T1031">DE</text:span><text:span text:style-name="T1033"> </text:span><text:span text:style-name="T1031">CONSTRUÇÃO,</text:span><text:span text:style-name="T1033"> </text:span><text:span text:style-name="T1031">COM</text:span><text:span text:style-name="T1033"> </text:span><text:span text:style-name="T1031">TRANSPORTE</text:span><text:span text:style-name="T1033"> </text:span><text:span text:style-name="T1043">ÀS</text:span></text:p>
      <text:p text:style-name="P2016"><text:span text:style-name="T227">EXPENSAS DA CONTRATADA, através do Sistema de Registro de Preços, para atender às demandas</text:span><text:span text:style-name="T249"> </text:span><text:span text:style-name="T227">da</text:span><text:span text:style-name="T249"> </text:span><text:span text:style-name="T227">Administração,</text:span><text:span text:style-name="T249"> </text:span><text:span text:style-name="T227">conforme</text:span><text:span text:style-name="T249"> </text:span><text:span text:style-name="T227">especificações</text:span><text:span text:style-name="T249"> </text:span><text:span text:style-name="T227">do</text:span><text:span text:style-name="T249"> </text:span><text:span text:style-name="T227">Termo</text:span><text:span text:style-name="T249"> </text:span><text:span text:style-name="T227">de</text:span><text:span text:style-name="T249"> </text:span><text:span text:style-name="T227">Referência,</text:span><text:span text:style-name="T249"> </text:span><text:span text:style-name="T227">anexo</text:span><text:span text:style-name="T249"> </text:span><text:span text:style-name="T227">I</text:span><text:span text:style-name="T249"> </text:span><text:span text:style-name="T227">do</text:span><text:span text:style-name="T249"> </text:span><text:span text:style-name="T227">Edital de</text:span><text:span text:style-name="T229"> </text:span><text:span text:style-name="T227">Licitação</text:span><text:span text:style-name="T229"> </text:span><text:span text:style-name="T227">nº</text:span><text:span text:style-name="T942"> </text:span><text:span text:style-name="T227">014/2026,</text:span><text:span text:style-name="T229"> </text:span><text:span text:style-name="T227">que</text:span><text:span text:style-name="T229"> </text:span><text:span text:style-name="T227">é</text:span><text:span text:style-name="T229"> </text:span><text:span text:style-name="T227">parte</text:span><text:span text:style-name="T229"> </text:span><text:span text:style-name="T227">integrante</text:span><text:span text:style-name="T229"> </text:span><text:span text:style-name="T227">desta</text:span><text:span text:style-name="T229"> </text:span><text:span text:style-name="T227">Ata,</text:span><text:span text:style-name="T229"> </text:span><text:span text:style-name="T227">assim</text:span><text:span text:style-name="T229"> </text:span><text:span text:style-name="T227">como</text:span><text:span text:style-name="T229"> </text:span><text:span text:style-name="T227">as</text:span><text:span text:style-name="T229"> </text:span><text:span text:style-name="T227">propostas</text:span><text:span text:style-name="T229"> </text:span><text:span text:style-name="T227">cujos</text:span><text:span text:style-name="T229"> </text:span><text:span text:style-name="T227">preços tenham sido registrados, independentemente de transcrição.</text:span></text:p>
      <table:table table:name="Table27" table:style-name="Table27">
        <table:table-column table:style-name="Table27.A"/>
        <table:table-column table:style-name="Table27.B"/>
        <table:table-column table:style-name="Table27.C"/>
        <table:table-column table:style-name="Table27.D"/>
        <table:table-column table:style-name="Table27.E"/>
        <table:table-column table:style-name="Table27.F"/>
        <table:table-row table:style-name="Table27.1">
          <table:table-cell table:style-name="Table27.A1" table:number-columns-spanned="6" office:value-type="string">
            <text:p text:style-name="P2017"><text:span text:style-name="T1145">ITEM</text:span><text:span text:style-name="T1148"> </text:span><text:span text:style-name="T1145">66</text:span><text:span text:style-name="T1149"> </text:span><text:span text:style-name="T1145">-</text:span><text:span text:style-name="T1768"> </text:span><text:span text:style-name="T1145">EXCLUSIVO</text:span><text:span text:style-name="T1768"> </text:span><text:span text:style-name="T1145">PARA</text:span><text:span text:style-name="T1150"> </text:span><text:span text:style-name="T252">ME/EPP</text:span></text:p>
          </table:table-cell>
          <table:covered-table-cell/>
          <table:covered-table-cell/>
          <table:covered-table-cell/>
          <table:covered-table-cell/>
          <table:covered-table-cell/>
        </table:table-row>
        <table:table-row table:style-name="Table27.2">
          <table:table-cell table:style-name="Table27.A1" office:value-type="string">
            <text:p text:style-name="P2018"><text:span text:style-name="T252">Descrição</text:span><text:span text:style-name="T252"/></text:p>
          </table:table-cell>
          <table:table-cell table:style-name="Table27.A1" office:value-type="string">
            <text:p text:style-name="P2019"><text:span text:style-name="T252">Unid.</text:span><text:span text:style-name="T252"/></text:p>
          </table:table-cell>
          <table:table-cell table:style-name="Table27.A1" office:value-type="string">
            <text:p text:style-name="P2020"><text:span text:style-name="T252">Quant.</text:span><text:span text:style-name="T252"/></text:p>
          </table:table-cell>
          <table:table-cell table:style-name="Table27.A1" office:value-type="string">
            <text:p text:style-name="P2021"><text:span text:style-name="T1149">Marca</text:span><text:span text:style-name="T1149"/></text:p>
          </table:table-cell>
          <table:table-cell table:style-name="Table27.A1" office:value-type="string">
            <text:p text:style-name="P2022"><text:span text:style-name="T252">Valor</text:span><text:span text:style-name="T1145"> </text:span><text:span text:style-name="T252">unitário</text:span></text:p>
          </table:table-cell>
          <table:table-cell table:style-name="Table27.A1" office:value-type="string">
            <text:p text:style-name="P2023"><text:span text:style-name="T252">Valor</text:span><text:span text:style-name="T1145"> </text:span><text:span text:style-name="T252">Total</text:span></text:p>
          </table:table-cell>
        </table:table-row>
        <table:table-row table:style-name="Table27.3">
          <table:table-cell table:style-name="Table27.A1" office:value-type="string">
            <text:p text:style-name="P2024"><text:span text:style-name="T363">MASSA</text:span><text:span text:style-name="T1151"> </text:span><text:span text:style-name="T363">CORRIDA</text:span><text:span text:style-name="T1151"> </text:span><text:span text:style-name="T363">(20KG) - Uso interno; Pronta para</text:span><text:span text:style-name="T1159"> </text:span><text:span text:style-name="T363">o uso; Rendimento mínimo 20 m²; Nivela e corrige de</text:span><text:span text:style-name="T1159"> </text:span><text:span text:style-name="T363">imperfeiçoes em paredes e tetos; Produto de fácil</text:span><text:span text:style-name="T1159"> </text:span><text:span text:style-name="T363">aplicação,</text:span><text:span text:style-name="T1769"> </text:span><text:span text:style-name="T363">baixo</text:span><text:span text:style-name="T1769"> </text:span><text:span text:style-name="T363">odor</text:span><text:span text:style-name="T1769"> </text:span><text:span text:style-name="T363">e</text:span><text:span text:style-name="T1769"> </text:span><text:span text:style-name="T363">secagem</text:span><text:span text:style-name="T1769"> </text:span><text:span text:style-name="T363">rápida;</text:span><text:span text:style-name="T1769"> </text:span><text:span text:style-name="T363">Conteúdo</text:span><text:span text:style-name="T1159"> </text:span><text:span text:style-name="T363">da embalagem 20 kg; Cor branco.</text:span></text:p>
          </table:table-cell>
          <table:table-cell table:style-name="Table27.A1" office:value-type="string">
            <text:p text:style-name="P1192"/>
            <text:p text:style-name="P2025"/>
            <text:p text:style-name="P2026"><text:span text:style-name="T1158">Und.</text:span><text:span text:style-name="T1158"/></text:p>
          </table:table-cell>
          <table:table-cell table:style-name="Table27.A1" office:value-type="string">
            <text:p text:style-name="P1192"/>
            <text:p text:style-name="P2025"/>
            <text:p text:style-name="P2027"><text:span text:style-name="T1155">870</text:span><text:span text:style-name="T1155"/></text:p>
          </table:table-cell>
          <table:table-cell table:style-name="Table27.A1" office:value-type="string">
            <text:p text:style-name="P2028"/>
            <text:p text:style-name="P2029"><text:span text:style-name="T1154">TINTAS</text:span><text:span text:style-name="T1159"> </text:span><text:span text:style-name="T1154">PRIME</text:span></text:p>
          </table:table-cell>
          <table:table-cell table:style-name="Table27.A1" office:value-type="string">
            <text:p text:style-name="P2030"/>
            <text:p text:style-name="P2031"><text:span text:style-name="T363">R$</text:span><text:span text:style-name="T1154"> 19,20</text:span></text:p>
          </table:table-cell>
          <table:table-cell table:style-name="Table27.A1" office:value-type="string">
            <text:p text:style-name="P1192"/>
            <text:p text:style-name="P1213"/>
            <text:p text:style-name="P2032"><text:span text:style-name="T363">R$</text:span><text:span text:style-name="T1154"> 16.704,00</text:span></text:p>
          </table:table-cell>
        </table:table-row>
        <table:table-row table:style-name="Table27.4">
          <table:table-cell table:style-name="Table27.A1" table:number-columns-spanned="5" office:value-type="string">
            <text:p text:style-name="P2033"><text:span text:style-name="T252">VALOR GLOBAL</text:span><text:span text:style-name="T252"/></text:p>
          </table:table-cell>
          <table:covered-table-cell/>
          <table:covered-table-cell/>
          <table:covered-table-cell/>
          <table:covered-table-cell/>
          <table:table-cell table:style-name="Table27.A1" office:value-type="string">
            <text:p text:style-name="P2034"><text:span text:style-name="T1145">R$</text:span><text:span text:style-name="T252"> 16.704,00</text:span></text:p>
          </table:table-cell>
        </table:table-row>
      </table:table>
      <text:p text:style-name="P2035"><text:span text:style-name="T1029">ÓRGÃO</text:span><text:span text:style-name="T1089"> </text:span><text:span text:style-name="T1029">GERENCIADOR:</text:span><text:span text:style-name="T1089"> </text:span><text:span text:style-name="T1031">SECRETARIA</text:span><text:span text:style-name="T1090"> </text:span><text:span text:style-name="T1031">MUNICIPAL</text:span><text:span text:style-name="T1090"> </text:span><text:span text:style-name="T1031">DE</text:span><text:span text:style-name="T1090"> </text:span><text:span text:style-name="T1031">MANUTENÇÃO</text:span><text:span text:style-name="T1090"> </text:span><text:span text:style-name="T1031">E</text:span><text:span text:style-name="T1090"> </text:span><text:span text:style-name="T1031">SERVIÇOS</text:span><text:span text:style-name="T1090"> </text:span><text:span text:style-name="T1031">– </text:span><text:span text:style-name="T1042">SEMMAT</text:span></text:p>
      <text:p text:style-name="P2035"><text:span text:style-name="T1029">ÓRGÃOS</text:span><text:span text:style-name="T1770"> </text:span><text:span text:style-name="T1029">PARTICIPANTES:</text:span><text:span text:style-name="T1770"> </text:span><text:span text:style-name="T1031">SECRETARIA</text:span><text:span text:style-name="T1033"> </text:span><text:span text:style-name="T1031">MUNICIPAL</text:span><text:span text:style-name="T1032"> </text:span><text:span text:style-name="T1031">DE</text:span><text:span text:style-name="T1032"> </text:span><text:span text:style-name="T1031">MANUTENÇÃO</text:span><text:span text:style-name="T1032"> </text:span><text:span text:style-name="T1031">E</text:span><text:span text:style-name="T1033"> </text:span><text:span text:style-name="T1031">SERVIÇOS</text:span><text:span text:style-name="T1032"> </text:span><text:span text:style-name="T1031">– </text:span><text:span text:style-name="T1042">SEMMAT</text:span></text:p>
      <text:p text:style-name="P2036"><text:span text:style-name="T1031">SECRETARIA MUNICIPAL DE AGRICULTURA – SEMAG SECRETARIA</text:span><text:span text:style-name="T1032"> </text:span><text:span text:style-name="T1031">MUNICIPAL</text:span><text:span text:style-name="T1032"> </text:span><text:span text:style-name="T1031">DE</text:span><text:span text:style-name="T1033"> </text:span><text:span text:style-name="T1031">CULTURA</text:span><text:span text:style-name="T1032"> </text:span><text:span text:style-name="T1031">E</text:span><text:span text:style-name="T1032"> </text:span><text:span text:style-name="T1031">TURISMO</text:span><text:span text:style-name="T1032"> </text:span><text:span text:style-name="T1031">–</text:span><text:span text:style-name="T1033"> </text:span><text:span text:style-name="T1031">SEMCULT</text:span></text:p>
      <text:p text:style-name="P2037"><text:span text:style-name="T1031">SECRETARIA</text:span><text:span text:style-name="T1032"> </text:span><text:span text:style-name="T1031">MUNICIPAL</text:span><text:span text:style-name="T1032"> </text:span><text:span text:style-name="T1031">DE</text:span><text:span text:style-name="T1033"> </text:span><text:span text:style-name="T1031">DESENVOLVIMENTO</text:span><text:span text:style-name="T1032"> </text:span><text:span text:style-name="T1031">SOCIAL</text:span><text:span text:style-name="T1032"> </text:span><text:span text:style-name="T1031">–</text:span><text:span text:style-name="T1032"> </text:span><text:span text:style-name="T1031">SEMDES SECRETARIA MUNICIPAL DE EDUCAÇÃO – SEME</text:span></text:p>
      <text:p text:style-name="P2038"><text:span text:style-name="T1031">SECRETARIA</text:span><text:span text:style-name="T1033"> </text:span><text:span text:style-name="T1031">MUNICIPAL</text:span><text:span text:style-name="T1033"> </text:span><text:span text:style-name="T1031">DE</text:span><text:span text:style-name="T1033"> </text:span><text:span text:style-name="T1031">ESPORTE,</text:span><text:span text:style-name="T1033"> </text:span><text:span text:style-name="T1031">LAZER</text:span><text:span text:style-name="T1033"> </text:span><text:span text:style-name="T1031">E</text:span><text:span text:style-name="T1033"> </text:span><text:span text:style-name="T1031">QUALIDADE</text:span><text:span text:style-name="T1033"> </text:span><text:span text:style-name="T1031">DE</text:span><text:span text:style-name="T1033"> </text:span><text:span text:style-name="T1031">VIDA</text:span><text:span text:style-name="T1033"> </text:span><text:span text:style-name="T1031">–</text:span><text:span text:style-name="T1033"> </text:span><text:span text:style-name="T1031">SEMESP SECRETARIA MUNICIPAL DE FAZENDA – SEMFA</text:span></text:p>
      <text:p text:style-name="P2038"><text:span text:style-name="T1031">SECRETARIA</text:span><text:span text:style-name="T1032"> </text:span><text:span text:style-name="T1031">MUNICIPAL</text:span><text:span text:style-name="T1032"> </text:span><text:span text:style-name="T1031">DE</text:span><text:span text:style-name="T1033"> </text:span><text:span text:style-name="T1031">GOVERNO</text:span><text:span text:style-name="T1032"> </text:span><text:span text:style-name="T1031">E</text:span><text:span text:style-name="T1032"> </text:span><text:span text:style-name="T1031">PLANEJAMENTO</text:span><text:span text:style-name="T1032"> </text:span><text:span text:style-name="T1031">ESTRATÉGICO</text:span><text:span text:style-name="T1033"> </text:span><text:span text:style-name="T1031">–</text:span><text:span text:style-name="T1032"> </text:span><text:span text:style-name="T1031">SEMGOV SECRETARIA MUNICIPAL DE MEIO AMBIENTE – SEMMA</text:span></text:p>
      <text:p text:style-name="P2039"><text:span text:style-name="T1031">SECRETARIA</text:span><text:span text:style-name="T1032"> </text:span><text:span text:style-name="T1031">MUNICIPAL</text:span><text:span text:style-name="T1032"> </text:span><text:span text:style-name="T1031">DE</text:span><text:span text:style-name="T1033"> </text:span><text:span text:style-name="T1031">INTERIOR</text:span><text:span text:style-name="T1032"> </text:span><text:span text:style-name="T1031">–</text:span><text:span text:style-name="T1032"> </text:span><text:span text:style-name="T1031">SEMUI SECRETARIA MUNICIPAL DE SAÚDE – SEMUS</text:span></text:p>
      <text:p text:style-name="P2040"><text:span text:style-name="T1029">PRAZO:</text:span><text:span text:style-name="T1095"> </text:span><text:span text:style-name="T1031">01</text:span><text:span text:style-name="T1096"> </text:span><text:span text:style-name="T1031">(um)</text:span><text:span text:style-name="T1096"> </text:span><text:span text:style-name="T1043">ano</text:span></text:p>
      <text:p text:style-name="P2041"><text:span text:style-name="T1052">DATA</text:span><text:span text:style-name="T1053"> </text:span><text:span text:style-name="T1052">DA</text:span><text:span text:style-name="T1054"> </text:span><text:span text:style-name="T1052">ASSINATURA:</text:span><text:span text:style-name="T1055"> </text:span><text:span text:style-name="T1056">18/08/2026</text:span></text:p>
      <text:p text:style-name="P2042"><text:span text:style-name="T1034">SIGNATÁRIOS:</text:span><text:span text:style-name="T1771"> </text:span><text:span text:style-name="T227">Astor</text:span><text:span text:style-name="T1074"> </text:span><text:span text:style-name="T227">Dilem</text:span><text:span text:style-name="T1074"> </text:span><text:span text:style-name="T227">dos</text:span><text:span text:style-name="T1074"> </text:span><text:span text:style-name="T227">Santos</text:span><text:span text:style-name="T1074"> </text:span><text:span text:style-name="T227">Júnior</text:span><text:span text:style-name="T1074"> </text:span><text:span text:style-name="T227">- Secretário</text:span><text:span text:style-name="T1074"> </text:span><text:span text:style-name="T227">Municipal</text:span><text:span text:style-name="T1074"> </text:span><text:span text:style-name="T227">de</text:span><text:span text:style-name="T1074"> </text:span><text:span text:style-name="T227">Manutenção</text:span><text:span text:style-name="T1074"> </text:span><text:span text:style-name="T227">e</text:span><text:span text:style-name="T1074"> </text:span><text:span text:style-name="T227">Serviços, José</text:span><text:span text:style-name="T249"> </text:span><text:span text:style-name="T227">Arcanjo Nunes - Secretário Municipal de</text:span><text:span text:style-name="T249"> </text:span><text:span text:style-name="T227">Agricultura, Wanderson</text:span><text:span text:style-name="T249"> </text:span><text:span text:style-name="T227">Amorim Dona - Secretário Municipal de Cultura e Turismo, Eder Botelho da Fonseca - Secretário Municipal de Desenvolvimento Social Interino, Simone de Souza Beiriz - Secretária Municipal de Educação, Rodolpho Silva Maia - Secretário Municipal de Esporte, Lazer e Qualidade de Vida, Elizeu Crisostomo de Vargas - Secretário Municipal de Fazenda, Rodolfo Fernandes do Carmo - Secretário Municipal de Governo, Thiago Fiorio Longui - Secretário Municipal de Meio</text:span><text:span text:style-name="T1074"> </text:span><text:span text:style-name="T227">Ambiente, Fabrício Ferreira Soares - Secretário Municipal de Interior, Vilson Carlos Gomes Coelho - Secretário</text:span><text:span text:style-name="T1772"> </text:span><text:span text:style-name="T227">Municipal</text:span><text:span text:style-name="T1772"> </text:span><text:span text:style-name="T227">de</text:span><text:span text:style-name="T1772"> </text:span><text:span text:style-name="T227">Saúde</text:span><text:span text:style-name="T1772"> </text:span><text:span text:style-name="T227">Interino,</text:span><text:span text:style-name="T1773"> </text:span><text:span text:style-name="T227">Leonardo</text:span><text:span text:style-name="T1774"> </text:span><text:span text:style-name="T227">Abilio</text:span><text:span text:style-name="T1774"> </text:span><text:span text:style-name="T227">Almeida</text:span><text:span text:style-name="T1775"> </text:span><text:span text:style-name="T227">-</text:span><text:span text:style-name="T1772"> </text:span><text:span text:style-name="T227">Sócio</text:span><text:span text:style-name="T1774"> </text:span><text:span text:style-name="T227">da</text:span><text:span text:style-name="T1774"> </text:span><text:span text:style-name="T227">Empresa.</text:span></text:p>
      <text:p text:style-name="P2043"><text:span text:style-name="T1029">ID</text:span><text:span text:style-name="T1776"> </text:span><text:span text:style-name="T1029">CIDADES:</text:span><text:span text:style-name="T1777"> </text:span><text:span text:style-name="T1042">2026.016E0700001.01.0018</text:span></text:p>
      <text:p text:style-name="P2044"><text:span text:style-name="T1029">PROCESSO:</text:span><text:span text:style-name="T1778"> </text:span><text:span text:style-name="T1042">77709/2025</text:span></text:p>
      <text:p text:style-name="P1169"/>
      <text:p text:style-name="P1169"/>
      <text:p text:style-name="P1169"/>
      <text:p text:style-name="P1169"/>
      <text:p text:style-name="P1169"/>
      <text:p text:style-name="P1169"/>
      <text:p text:style-name="P2004"><draw:frame draw:style-name="fr4" draw:name="Image153" text:anchor-type="char" svg:x="1.5571in" svg:y="0.2043in" svg:width="4.5791in" svg:height="0.0161in" draw:z-index="103"><draw:image xlink:href="Pictures/10000001000001F7000000012BE2360A.png" xlink:type="simple" xlink:show="embed" xlink:actuate="onLoad" draw:mime-type="image/png"/></draw:frame></text:p>
      <text:p text:style-name="P2045"><text:span text:style-name="T1101">Autenticar</text:span><text:span text:style-name="T1779"> </text:span><text:span text:style-name="T1101">documento</text:span><text:span text:style-name="T1779"> </text:span><text:span text:style-name="T1101">em</text:span><text:span text:style-name="T1103"> </text:span><text:a xlink:type="simple" xlink:href="https://processos.cachoeiro.es.gov.br/autenticidade" text:style-name="ListLabel_20_37" text:visited-style-name="ListLabel_20_37"><text:span text:style-name="T1103">https://processos.cachoeiro.es.gov.br/autenticidade</text:span></text:a></text:p>
      <text:p text:style-name="P2046"><draw:frame draw:style-name="fr6" draw:name="Image 798" text:anchor-type="char" svg:x="5.8016in" svg:y="-0.0453in" svg:width="0.2516in" svg:height="0.3492in" draw:z-index="145"><draw:image xlink:href="Pictures/10000000000000360000004B4A6C3C1E.jpg" xlink:type="simple" xlink:show="embed" xlink:actuate="onLoad" draw:mime-type="image/jpeg"/></draw:frame><draw:frame draw:style-name="fr2" draw:name="Image94" text:anchor-type="char" svg:x="6.4807in" svg:y="-1.1299in" svg:width="0.2575in" svg:height="1.4791in" draw:z-index="158"><draw:image xlink:href="Pictures/100000010000001C000000A240864D85.png" xlink:type="simple" xlink:show="embed" xlink:actuate="onLoad" draw:mime-type="image/png"/></draw:frame><draw:frame draw:style-name="fr2" draw:name="Image97" text:anchor-type="char" svg:x="1.6201in" svg:y="-0.0693in" svg:width="0.389in" svg:height="0.389in" draw:z-index="163"><draw:image xlink:href="Pictures/100000010000002A0000002A301B1C7F.png" xlink:type="simple" xlink:show="embed" xlink:actuate="onLoad" draw:mime-type="image/png"/></draw:frame><text:span text:style-name="T1101">com o identificador 32003000340033003600370036003A00540052004100, Documento assinado digitalmente conforme MP</text:span><text:span text:style-name="T1104"> </text:span><text:span text:style-name="T1101">n° 2.200-2/2001, que institui a Infra-estrutura de Chaves Públicas Brasileira - ICP-Brasil.</text:span></text:p>
      <text:p text:style-name="P2047"/>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2048"/>
      <text:h text:style-name="P2049" text:outline-level="6"><draw:frame draw:style-name="fr2" draw:name="Image93" text:anchor-type="char" svg:x="0.4925in" svg:y="-1.9508in" svg:width="7.7756in" svg:height="1.3874in" draw:z-index="157"><draw:image xlink:href="Pictures/1000000100000357000000987348AE88.png" xlink:type="simple" xlink:show="embed" xlink:actuate="onLoad" draw:mime-type="image/png"/></draw:frame><text:span text:style-name="T1060">EXTRATO</text:span><text:span text:style-name="T1061"> </text:span><text:span text:style-name="T1060">DE</text:span><text:span text:style-name="T1062"> </text:span><text:span text:style-name="T1060">ATA</text:span><text:span text:style-name="T1063"> </text:span><text:span text:style-name="T1060">DE</text:span><text:span text:style-name="T1061"> </text:span><text:span text:style-name="T1060">REGISTRO</text:span><text:span text:style-name="T1061"> </text:span><text:span text:style-name="T1060">DE</text:span><text:span text:style-name="T1061"> </text:span><text:span text:style-name="T1064">PREÇOS</text:span></text:h>
      <text:p text:style-name="P2050"/>
      <text:p text:style-name="P2051"><text:span text:style-name="T1029">ATA DE</text:span><text:span text:style-name="T1764"> </text:span><text:span text:style-name="T1029">REGISTRO</text:span><text:span text:style-name="T1764"> </text:span><text:span text:style-name="T1029">DE</text:span><text:span text:style-name="T1764"> </text:span><text:span text:style-name="T1029">PREÇOS</text:span><text:span text:style-name="T1764"> </text:span><text:span text:style-name="T1029">Nº</text:span><text:span text:style-name="T1765"> </text:span><text:span text:style-name="T1031">065/2026</text:span><text:span text:style-name="T1766"> </text:span><text:span text:style-name="T1031">–</text:span><text:span text:style-name="T1766"> </text:span><text:span text:style-name="T1031">Pregão Eletrônico n° 014/2026 </text:span><text:span text:style-name="T1029">FORNECEDOR</text:span><text:span text:style-name="T1780"> </text:span><text:span text:style-name="T1029">REGISTRADO:</text:span><text:span text:style-name="T1781"> </text:span><text:span text:style-name="T1031">SERWI</text:span><text:span text:style-name="T1782"> </text:span><text:span text:style-name="T1031">MADEIRAS</text:span><text:span text:style-name="T1782"> </text:span><text:span text:style-name="T1031">E</text:span><text:span text:style-name="T1782"> </text:span><text:span text:style-name="T1031">MATERIAIS</text:span><text:span text:style-name="T1782"> </text:span><text:span text:style-name="T1031">DE</text:span><text:span text:style-name="T1782"> </text:span><text:span text:style-name="T1031">CONSTRUÇÃO</text:span><text:span text:style-name="T1782"> </text:span><text:span text:style-name="T1031">LTDA - </text:span><text:span text:style-name="T1044">EPP</text:span></text:p>
      <text:p text:style-name="P2052"><text:span text:style-name="T1029">OBJETO</text:span><text:span text:style-name="T1031">:</text:span><text:span text:style-name="T1032"> </text:span><text:span text:style-name="T1031">AQUISIÇÃO</text:span><text:span text:style-name="T1093"> </text:span><text:span text:style-name="T1031">DE</text:span><text:span text:style-name="T1093"> </text:span><text:span text:style-name="T1031">DIVERSOS</text:span><text:span text:style-name="T1033"> </text:span><text:span text:style-name="T1031">MATERIAIS</text:span><text:span text:style-name="T1033"> </text:span><text:span text:style-name="T1031">DE</text:span><text:span text:style-name="T1033"> </text:span><text:span text:style-name="T1031">CONSTRUÇÃO,</text:span><text:span text:style-name="T1033"> </text:span><text:span text:style-name="T1031">COM</text:span><text:span text:style-name="T1033"> </text:span><text:span text:style-name="T1031">TRANSPORTE</text:span><text:span text:style-name="T1033"> </text:span><text:span text:style-name="T1043">ÀS</text:span></text:p>
      <text:p text:style-name="P2053"><text:span text:style-name="T227">EXPENSAS DA CONTRATADA, através do Sistema de Registro de Preços, para atender às demandas</text:span><text:span text:style-name="T249"> </text:span><text:span text:style-name="T227">da</text:span><text:span text:style-name="T249"> </text:span><text:span text:style-name="T227">Administração,</text:span><text:span text:style-name="T249"> </text:span><text:span text:style-name="T227">conforme</text:span><text:span text:style-name="T249"> </text:span><text:span text:style-name="T227">especificações</text:span><text:span text:style-name="T249"> </text:span><text:span text:style-name="T227">do</text:span><text:span text:style-name="T249"> </text:span><text:span text:style-name="T227">Termo</text:span><text:span text:style-name="T249"> </text:span><text:span text:style-name="T227">de</text:span><text:span text:style-name="T249"> </text:span><text:span text:style-name="T227">Referência,</text:span><text:span text:style-name="T249"> </text:span><text:span text:style-name="T227">anexo</text:span><text:span text:style-name="T249"> </text:span><text:span text:style-name="T227">I</text:span><text:span text:style-name="T249"> </text:span><text:span text:style-name="T227">do</text:span><text:span text:style-name="T249"> </text:span><text:span text:style-name="T227">Edital de</text:span><text:span text:style-name="T229"> </text:span><text:span text:style-name="T227">Licitação</text:span><text:span text:style-name="T229"> </text:span><text:span text:style-name="T227">nº</text:span><text:span text:style-name="T942"> </text:span><text:span text:style-name="T227">014/2026,</text:span><text:span text:style-name="T229"> </text:span><text:span text:style-name="T227">que</text:span><text:span text:style-name="T229"> </text:span><text:span text:style-name="T227">é</text:span><text:span text:style-name="T229"> </text:span><text:span text:style-name="T227">parte</text:span><text:span text:style-name="T229"> </text:span><text:span text:style-name="T227">integrante</text:span><text:span text:style-name="T229"> </text:span><text:span text:style-name="T227">desta</text:span><text:span text:style-name="T229"> </text:span><text:span text:style-name="T227">Ata,</text:span><text:span text:style-name="T229"> </text:span><text:span text:style-name="T227">assim</text:span><text:span text:style-name="T229"> </text:span><text:span text:style-name="T227">como</text:span><text:span text:style-name="T229"> </text:span><text:span text:style-name="T227">as</text:span><text:span text:style-name="T229"> </text:span><text:span text:style-name="T227">propostas</text:span><text:span text:style-name="T229"> </text:span><text:span text:style-name="T227">cujos</text:span><text:span text:style-name="T229"> </text:span><text:span text:style-name="T227">preços tenham sido registrados, independentemente de transcrição.</text:span></text:p>
      <table:table table:name="Table28" table:style-name="Table28">
        <table:table-column table:style-name="Table28.A"/>
        <table:table-column table:style-name="Table28.B"/>
        <table:table-column table:style-name="Table28.C"/>
        <table:table-column table:style-name="Table28.D"/>
        <table:table-column table:style-name="Table28.E"/>
        <table:table-column table:style-name="Table28.F"/>
        <table:table-column table:style-name="Table28.G"/>
        <table:table-row table:style-name="Table28.1">
          <table:table-cell table:style-name="Table28.A1" table:number-columns-spanned="7" office:value-type="string">
            <text:p text:style-name="P2054"><text:span text:style-name="T1145">ITEM</text:span><text:span text:style-name="T1148"> </text:span><text:span text:style-name="T1145">11</text:span><text:span text:style-name="T1768"> </text:span><text:span text:style-name="T1145">-</text:span><text:span text:style-name="T1149"> </text:span><text:span text:style-name="T1145">EXCLUSIVO</text:span><text:span text:style-name="T1768"> </text:span><text:span text:style-name="T1145">PARA</text:span><text:span text:style-name="T1150"> </text:span><text:span text:style-name="T252">ME/EPP</text:span></text:p>
          </table:table-cell>
          <table:covered-table-cell/>
          <table:covered-table-cell/>
          <table:covered-table-cell/>
          <table:covered-table-cell/>
          <table:covered-table-cell/>
          <table:covered-table-cell/>
        </table:table-row>
        <table:table-row table:style-name="Table28.2">
          <table:table-cell table:style-name="Table28.A1" office:value-type="string">
            <text:p text:style-name="P2055"><text:span text:style-name="T252">Descrição</text:span><text:span text:style-name="T252"/></text:p>
          </table:table-cell>
          <table:table-cell table:style-name="Table28.A1" office:value-type="string">
            <text:p text:style-name="P2056"><text:span text:style-name="T252">Unid.</text:span><text:span text:style-name="T252"/></text:p>
          </table:table-cell>
          <table:table-cell table:style-name="Table28.A1" office:value-type="string">
            <text:p text:style-name="P2057"><text:span text:style-name="T252">Quant.</text:span><text:span text:style-name="T252"/></text:p>
          </table:table-cell>
          <table:table-cell table:style-name="Table28.A1" table:number-columns-spanned="2" office:value-type="string">
            <text:p text:style-name="P2058"><text:span text:style-name="T1149">Marca</text:span><text:span text:style-name="T1149"/></text:p>
          </table:table-cell>
          <table:covered-table-cell/>
          <table:table-cell table:style-name="Table28.A1" office:value-type="string">
            <text:p text:style-name="P2059"><text:span text:style-name="T252">Valor</text:span><text:span text:style-name="T1145"> </text:span><text:span text:style-name="T252">unitário</text:span></text:p>
          </table:table-cell>
          <table:table-cell table:style-name="Table28.A1" office:value-type="string">
            <text:p text:style-name="P2060"><text:span text:style-name="T252">Valor</text:span><text:span text:style-name="T1145"> </text:span><text:span text:style-name="T252">Total</text:span></text:p>
          </table:table-cell>
        </table:table-row>
        <table:table-row table:style-name="Table28.3">
          <table:table-cell table:style-name="Table28.A1" office:value-type="string">
            <text:p text:style-name="P2061"/>
            <text:p text:style-name="P1872"><text:span text:style-name="T1154">ARGILA SACO</text:span><text:span text:style-name="T1783"> </text:span><text:span text:style-name="T1158">20KG</text:span></text:p>
          </table:table-cell>
          <table:table-cell table:style-name="Table28.A1" office:value-type="string">
            <text:p text:style-name="P2062"><text:span text:style-name="T1158">Und.</text:span><text:span text:style-name="T1158"/></text:p>
          </table:table-cell>
          <table:table-cell table:style-name="Table28.A1" office:value-type="string">
            <text:p text:style-name="P2061"/>
            <text:p text:style-name="P2063"><text:span text:style-name="T1155">590</text:span><text:span text:style-name="T1155"/></text:p>
          </table:table-cell>
          <table:table-cell table:style-name="Table28.A1" table:number-columns-spanned="2" office:value-type="string">
            <text:p text:style-name="P2061"/>
            <text:p text:style-name="P2064"><text:span text:style-name="T1154">ARGIMASSA</text:span><text:span text:style-name="T1154"/></text:p>
          </table:table-cell>
          <table:covered-table-cell/>
          <table:table-cell table:style-name="Table28.A1" office:value-type="string">
            <text:p text:style-name="P2030"/>
            <text:p text:style-name="P2065"><text:span text:style-name="T363">R$</text:span><text:span text:style-name="T1154"> </text:span><text:span text:style-name="T1158">7,00</text:span></text:p>
          </table:table-cell>
          <table:table-cell table:style-name="Table28.A1" office:value-type="string">
            <text:p text:style-name="P2066"><text:span text:style-name="T363">R$</text:span><text:span text:style-name="T1154"> 4.130,00</text:span></text:p>
          </table:table-cell>
        </table:table-row>
        <table:table-row table:style-name="Table28.4">
          <table:table-cell table:style-name="Table28.A4" table:number-columns-spanned="6" office:value-type="string">
            <text:p text:style-name="P2067"><text:span text:style-name="T252">VALOR GLOBAL</text:span><text:span text:style-name="T252"/></text:p>
          </table:table-cell>
          <table:covered-table-cell/>
          <table:covered-table-cell/>
          <table:covered-table-cell/>
          <table:covered-table-cell/>
          <table:covered-table-cell/>
          <table:table-cell table:style-name="Table28.A4" office:value-type="string">
            <text:p text:style-name="P2066"><text:span text:style-name="T1145">R$</text:span><text:span text:style-name="T252"> 4.130,00</text:span></text:p>
          </table:table-cell>
        </table:table-row>
        <table:table-row table:style-name="Table28.5">
          <table:table-cell table:style-name="Table28.A5" table:number-columns-spanned="7" office:value-type="string">
            <text:p text:style-name="P2068"><text:span text:style-name="T1145">ITEM</text:span><text:span text:style-name="T252"> </text:span><text:span text:style-name="T1145">14</text:span><text:span text:style-name="T252"> </text:span><text:span text:style-name="T1145">-</text:span><text:span text:style-name="T252"> </text:span><text:span text:style-name="T1145">AMPLA</text:span><text:span text:style-name="T1148"> </text:span><text:span text:style-name="T252">CONCORRÊNCIA</text:span></text:p>
          </table:table-cell>
          <table:covered-table-cell/>
          <table:covered-table-cell/>
          <table:covered-table-cell/>
          <table:covered-table-cell/>
          <table:covered-table-cell/>
          <table:covered-table-cell/>
        </table:table-row>
        <table:table-row table:style-name="Table28.2">
          <table:table-cell table:style-name="Table28.A1" office:value-type="string">
            <text:p text:style-name="P2069"><text:span text:style-name="T252">Descrição</text:span><text:span text:style-name="T252"/></text:p>
          </table:table-cell>
          <table:table-cell table:style-name="Table28.A1" office:value-type="string">
            <text:p text:style-name="P2070"><text:span text:style-name="T252">Unid.</text:span><text:span text:style-name="T252"/></text:p>
          </table:table-cell>
          <table:table-cell table:style-name="Table28.A1" office:value-type="string">
            <text:p text:style-name="P2071"><text:span text:style-name="T252">Quant.</text:span><text:span text:style-name="T252"/></text:p>
          </table:table-cell>
          <table:table-cell table:style-name="Table28.A1" office:value-type="string">
            <text:p text:style-name="P2072"><text:span text:style-name="T1149">Marca</text:span><text:span text:style-name="T1149"/></text:p>
          </table:table-cell>
          <table:table-cell table:style-name="Table28.A1" table:number-columns-spanned="2" office:value-type="string">
            <text:p text:style-name="P2073"><text:span text:style-name="T252">Valor</text:span><text:span text:style-name="T1145"> </text:span><text:span text:style-name="T252">unitário</text:span></text:p>
          </table:table-cell>
          <table:covered-table-cell/>
          <table:table-cell table:style-name="Table28.A1" office:value-type="string">
            <text:p text:style-name="P2074"><text:span text:style-name="T252">Valor</text:span><text:span text:style-name="T1145"> </text:span><text:span text:style-name="T252">Total</text:span></text:p>
          </table:table-cell>
        </table:table-row>
        <table:table-row table:style-name="Table28.3">
          <table:table-cell table:style-name="Table28.A1" office:value-type="string">
            <text:p text:style-name="P2075"/>
            <text:p text:style-name="P2076"><text:span text:style-name="T363">BRITA</text:span><text:span text:style-name="T1152"> </text:span><text:span text:style-name="T363">Nº</text:span><text:span text:style-name="T1678"> </text:span><text:span text:style-name="T363">0,</text:span><text:span text:style-name="T1158"> </text:span><text:span text:style-name="T363">INCLUINDO</text:span><text:span text:style-name="T1678"> </text:span><text:span text:style-name="T363">TRANSPORTE</text:span><text:span text:style-name="T1158"> </text:span><text:span text:style-name="T363">(DMT</text:span><text:span text:style-name="T1678"> </text:span><text:span text:style-name="T1154">15KM)</text:span></text:p>
          </table:table-cell>
          <table:table-cell table:style-name="Table28.A1" office:value-type="string">
            <text:p text:style-name="P2077"><text:span text:style-name="T1155">M³</text:span><text:span text:style-name="T1155"/></text:p>
          </table:table-cell>
          <table:table-cell table:style-name="Table28.A1" office:value-type="string">
            <text:p text:style-name="P2075"/>
            <text:p text:style-name="P2078"><text:span text:style-name="T1155">419</text:span><text:span text:style-name="T1155"/></text:p>
          </table:table-cell>
          <table:table-cell table:style-name="Table28.A1" office:value-type="string">
            <text:p text:style-name="P2075"/>
            <text:p text:style-name="P2079"><text:span text:style-name="T1155">N/A</text:span><text:span text:style-name="T1155"/></text:p>
          </table:table-cell>
          <table:table-cell table:style-name="Table28.A1" table:number-columns-spanned="2" office:value-type="string">
            <text:p text:style-name="P1439"/>
            <text:p text:style-name="P2080"><text:span text:style-name="T363">R$</text:span><text:span text:style-name="T1154"> 150,00</text:span></text:p>
          </table:table-cell>
          <table:covered-table-cell/>
          <table:table-cell table:style-name="Table28.A1" office:value-type="string">
            <text:p text:style-name="P2081"><text:span text:style-name="T363">R$</text:span><text:span text:style-name="T1154"> 62.850,00</text:span></text:p>
          </table:table-cell>
        </table:table-row>
        <table:table-row table:style-name="Table28.4">
          <table:table-cell table:style-name="Table28.A4" table:number-columns-spanned="6" office:value-type="string">
            <text:p text:style-name="P2082"><text:span text:style-name="T252">VALOR GLOBAL</text:span><text:span text:style-name="T252"/></text:p>
          </table:table-cell>
          <table:covered-table-cell/>
          <table:covered-table-cell/>
          <table:covered-table-cell/>
          <table:covered-table-cell/>
          <table:covered-table-cell/>
          <table:table-cell table:style-name="Table28.A4" office:value-type="string">
            <text:p text:style-name="P2083"><text:span text:style-name="T1145">R$</text:span><text:span text:style-name="T252"> 62.850,00</text:span></text:p>
          </table:table-cell>
        </table:table-row>
        <table:table-row table:style-name="Table28.9">
          <table:table-cell table:style-name="Table28.A5" table:number-columns-spanned="7" office:value-type="string">
            <text:p text:style-name="P2084"><text:span text:style-name="T252">ITEM</text:span><text:span text:style-name="T1293"> </text:span><text:span text:style-name="T252">15</text:span><text:span text:style-name="T1157"> </text:span><text:span text:style-name="T252">-</text:span><text:span text:style-name="T1293"> </text:span><text:span text:style-name="T252">COTA</text:span><text:span text:style-name="T1146"> </text:span><text:span text:style-name="T252">RESERVADA</text:span><text:span text:style-name="T1149"> </text:span><text:span text:style-name="T252">PARA</text:span><text:span text:style-name="T1146"> </text:span><text:span text:style-name="T252">ME/EPP</text:span></text:p>
          </table:table-cell>
          <table:covered-table-cell/>
          <table:covered-table-cell/>
          <table:covered-table-cell/>
          <table:covered-table-cell/>
          <table:covered-table-cell/>
          <table:covered-table-cell/>
        </table:table-row>
        <table:table-row table:style-name="Table28.2">
          <table:table-cell table:style-name="Table28.A1" office:value-type="string">
            <text:p text:style-name="P2069"><text:span text:style-name="T252">Descrição</text:span><text:span text:style-name="T252"/></text:p>
          </table:table-cell>
          <table:table-cell table:style-name="Table28.A1" office:value-type="string">
            <text:p text:style-name="P2070"><text:span text:style-name="T252">Unid.</text:span><text:span text:style-name="T252"/></text:p>
          </table:table-cell>
          <table:table-cell table:style-name="Table28.A1" office:value-type="string">
            <text:p text:style-name="P2085"><text:span text:style-name="T252">Quant.</text:span><text:span text:style-name="T252"/></text:p>
          </table:table-cell>
          <table:table-cell table:style-name="Table28.A1" office:value-type="string">
            <text:p text:style-name="P2086"><text:span text:style-name="T1149">Marca</text:span><text:span text:style-name="T1149"/></text:p>
          </table:table-cell>
          <table:table-cell table:style-name="Table28.A1" table:number-columns-spanned="2" office:value-type="string">
            <text:p text:style-name="P2073"><text:span text:style-name="T252">Valor</text:span><text:span text:style-name="T1145"> </text:span><text:span text:style-name="T252">unitário</text:span></text:p>
          </table:table-cell>
          <table:covered-table-cell/>
          <table:table-cell table:style-name="Table28.A1" office:value-type="string">
            <text:p text:style-name="P2074"><text:span text:style-name="T252">Valor</text:span><text:span text:style-name="T1145"> </text:span><text:span text:style-name="T252">Total</text:span></text:p>
          </table:table-cell>
        </table:table-row>
        <table:table-row table:style-name="Table28.11">
          <table:table-cell table:style-name="Table28.A1" office:value-type="string">
            <text:p text:style-name="P1233"/>
            <text:p text:style-name="P2076"><text:span text:style-name="T363">BRITA</text:span><text:span text:style-name="T1152"> </text:span><text:span text:style-name="T363">Nº</text:span><text:span text:style-name="T1678"> </text:span><text:span text:style-name="T363">0,</text:span><text:span text:style-name="T1158"> </text:span><text:span text:style-name="T363">INCLUINDO</text:span><text:span text:style-name="T1678"> </text:span><text:span text:style-name="T363">TRANSPORTE</text:span><text:span text:style-name="T1158"> </text:span><text:span text:style-name="T363">(DMT</text:span><text:span text:style-name="T1678"> </text:span><text:span text:style-name="T1154">15KM)</text:span></text:p>
          </table:table-cell>
          <table:table-cell table:style-name="Table28.A1" office:value-type="string">
            <text:p text:style-name="P1232"/>
            <text:p text:style-name="P2087"><text:span text:style-name="T1155">M³</text:span><text:span text:style-name="T1155"/></text:p>
          </table:table-cell>
          <table:table-cell table:style-name="Table28.A1" office:value-type="string">
            <text:p text:style-name="P1233"/>
            <text:p text:style-name="P2078"><text:span text:style-name="T1155">139</text:span><text:span text:style-name="T1155"/></text:p>
          </table:table-cell>
          <table:table-cell table:style-name="Table28.A1" office:value-type="string">
            <text:p text:style-name="P1233"/>
            <text:p text:style-name="P2088"><text:span text:style-name="T1155">N/A</text:span><text:span text:style-name="T1155"/></text:p>
          </table:table-cell>
          <table:table-cell table:style-name="Table28.A1" table:number-columns-spanned="2" office:value-type="string">
            <text:p text:style-name="P1439"/>
            <text:p text:style-name="P2080"><text:span text:style-name="T363">R$</text:span><text:span text:style-name="T1154"> 150,00</text:span></text:p>
          </table:table-cell>
          <table:covered-table-cell/>
          <table:table-cell table:style-name="Table28.A1" office:value-type="string">
            <text:p text:style-name="P1192"/>
            <text:p text:style-name="P1754"/>
            <text:p text:style-name="P2089"><text:span text:style-name="T363">R$</text:span><text:span text:style-name="T1154"> 20.850,00</text:span></text:p>
          </table:table-cell>
        </table:table-row>
        <table:table-row table:style-name="Table28.4">
          <table:table-cell table:style-name="Table28.A4" table:number-columns-spanned="6" office:value-type="string">
            <text:p text:style-name="P2090"><text:span text:style-name="T252">VALOR GLOBAL</text:span><text:span text:style-name="T252"/></text:p>
          </table:table-cell>
          <table:covered-table-cell/>
          <table:covered-table-cell/>
          <table:covered-table-cell/>
          <table:covered-table-cell/>
          <table:covered-table-cell/>
          <table:table-cell table:style-name="Table28.A4" office:value-type="string">
            <text:p text:style-name="P2091"><text:span text:style-name="T363">R$</text:span><text:span text:style-name="T1154"> 20.850,00</text:span></text:p>
          </table:table-cell>
        </table:table-row>
        <table:table-row table:style-name="Table28.9">
          <table:table-cell table:style-name="Table28.A5" table:number-columns-spanned="7" office:value-type="string">
            <text:p text:style-name="P2084"><text:span text:style-name="T1145">ITEM</text:span><text:span text:style-name="T1148"> </text:span><text:span text:style-name="T1145">18</text:span><text:span text:style-name="T1149"> </text:span><text:span text:style-name="T1145">-</text:span><text:span text:style-name="T1768"> </text:span><text:span text:style-name="T1145">EXCLUSIVO</text:span><text:span text:style-name="T1768"> </text:span><text:span text:style-name="T1145">PARA</text:span><text:span text:style-name="T1150"> </text:span><text:span text:style-name="T252">ME/EPP</text:span></text:p>
          </table:table-cell>
          <table:covered-table-cell/>
          <table:covered-table-cell/>
          <table:covered-table-cell/>
          <table:covered-table-cell/>
          <table:covered-table-cell/>
          <table:covered-table-cell/>
        </table:table-row>
        <table:table-row table:style-name="Table28.2">
          <table:table-cell table:style-name="Table28.A1" office:value-type="string">
            <text:p text:style-name="P2069"><text:span text:style-name="T252">Descrição</text:span><text:span text:style-name="T252"/></text:p>
          </table:table-cell>
          <table:table-cell table:style-name="Table28.A1" office:value-type="string">
            <text:p text:style-name="P2070"><text:span text:style-name="T252">Unid.</text:span><text:span text:style-name="T252"/></text:p>
          </table:table-cell>
          <table:table-cell table:style-name="Table28.A1" office:value-type="string">
            <text:p text:style-name="P2085"><text:span text:style-name="T252">Quant.</text:span><text:span text:style-name="T252"/></text:p>
          </table:table-cell>
          <table:table-cell table:style-name="Table28.A1" office:value-type="string">
            <text:p text:style-name="P2092"><text:span text:style-name="T1149">Marca</text:span><text:span text:style-name="T1149"/></text:p>
          </table:table-cell>
          <table:table-cell table:style-name="Table28.A1" table:number-columns-spanned="2" office:value-type="string">
            <text:p text:style-name="P2093"><text:span text:style-name="T252">Valor</text:span><text:span text:style-name="T1145"> </text:span><text:span text:style-name="T252">unitário</text:span></text:p>
          </table:table-cell>
          <table:covered-table-cell/>
          <table:table-cell table:style-name="Table28.A1" office:value-type="string">
            <text:p text:style-name="P2094"><text:span text:style-name="T252">Valor</text:span><text:span text:style-name="T1145"> </text:span><text:span text:style-name="T252">Total</text:span></text:p>
          </table:table-cell>
        </table:table-row>
        <table:table-row table:style-name="Table28.15">
          <table:table-cell table:style-name="Table28.A1" office:value-type="string">
            <text:p text:style-name="P1238"/>
            <text:p text:style-name="P1872"><text:span text:style-name="T363">BRITA</text:span><text:span text:style-name="T1152"> </text:span><text:span text:style-name="T363">Nº</text:span><text:span text:style-name="T1678"> </text:span><text:span text:style-name="T363">2,</text:span><text:span text:style-name="T1158"> </text:span><text:span text:style-name="T363">INCLUINDO</text:span><text:span text:style-name="T1678"> </text:span><text:span text:style-name="T363">TRANSPORTE</text:span><text:span text:style-name="T1158"> </text:span><text:span text:style-name="T363">(DMT</text:span><text:span text:style-name="T1678"> </text:span><text:span text:style-name="T1154">15KM)</text:span></text:p>
          </table:table-cell>
          <table:table-cell table:style-name="Table28.A1" office:value-type="string">
            <text:p text:style-name="P1742"/>
            <text:p text:style-name="P2087"><text:span text:style-name="T1155">M³</text:span><text:span text:style-name="T1155"/></text:p>
          </table:table-cell>
          <table:table-cell table:style-name="Table28.A1" office:value-type="string">
            <text:p text:style-name="P1238"/>
            <text:p text:style-name="P2095"><text:span text:style-name="T1155">500</text:span><text:span text:style-name="T1155"/></text:p>
          </table:table-cell>
          <table:table-cell table:style-name="Table28.A1" office:value-type="string">
            <text:p text:style-name="P1238"/>
            <text:p text:style-name="P2096"><text:span text:style-name="T1155">N/A</text:span><text:span text:style-name="T1155"/></text:p>
          </table:table-cell>
          <table:table-cell table:style-name="Table28.A1" table:number-columns-spanned="2" office:value-type="string">
            <text:p text:style-name="P2030"/>
            <text:p text:style-name="P2097"><text:span text:style-name="T363">R$</text:span><text:span text:style-name="T1154"> 120,00</text:span></text:p>
          </table:table-cell>
          <table:covered-table-cell/>
          <table:table-cell table:style-name="Table28.A1" office:value-type="string">
            <text:p text:style-name="P2098"><text:span text:style-name="T363">R$</text:span><text:span text:style-name="T1154"> 60.000,00</text:span></text:p>
          </table:table-cell>
        </table:table-row>
        <table:table-row table:style-name="Table28.4">
          <table:table-cell table:style-name="Table28.A4" table:number-columns-spanned="6" office:value-type="string">
            <text:p text:style-name="P2099"><text:span text:style-name="T252">VALOR GLOBAL</text:span><text:span text:style-name="T252"/></text:p>
          </table:table-cell>
          <table:covered-table-cell/>
          <table:covered-table-cell/>
          <table:covered-table-cell/>
          <table:covered-table-cell/>
          <table:covered-table-cell/>
          <table:table-cell table:style-name="Table28.A4" office:value-type="string">
            <text:p text:style-name="P2098"><text:span text:style-name="T1145">R$</text:span><text:span text:style-name="T252"> 60.000,00</text:span></text:p>
          </table:table-cell>
        </table:table-row>
        <table:table-row table:style-name="Table28.9">
          <table:table-cell table:style-name="Table28.A5" table:number-columns-spanned="7" office:value-type="string">
            <text:p text:style-name="P2084"><text:span text:style-name="T1145">ITEM</text:span><text:span text:style-name="T1148"> </text:span><text:span text:style-name="T1145">21</text:span><text:span text:style-name="T1768"> </text:span><text:span text:style-name="T1145">-</text:span><text:span text:style-name="T1149"> </text:span><text:span text:style-name="T1145">EXCLUSIVO</text:span><text:span text:style-name="T1768"> </text:span><text:span text:style-name="T1145">PARA</text:span><text:span text:style-name="T1150"> </text:span><text:span text:style-name="T252">ME/EPP</text:span></text:p>
          </table:table-cell>
          <table:covered-table-cell/>
          <table:covered-table-cell/>
          <table:covered-table-cell/>
          <table:covered-table-cell/>
          <table:covered-table-cell/>
          <table:covered-table-cell/>
        </table:table-row>
        <table:table-row table:style-name="Table28.2">
          <table:table-cell table:style-name="Table28.A1" office:value-type="string">
            <text:p text:style-name="P2069"><text:span text:style-name="T252">Descrição</text:span><text:span text:style-name="T252"/></text:p>
          </table:table-cell>
          <table:table-cell table:style-name="Table28.A1" office:value-type="string">
            <text:p text:style-name="P2070"><text:span text:style-name="T252">Unid.</text:span><text:span text:style-name="T252"/></text:p>
          </table:table-cell>
          <table:table-cell table:style-name="Table28.A1" office:value-type="string">
            <text:p text:style-name="P2071"><text:span text:style-name="T252">Quant.</text:span><text:span text:style-name="T252"/></text:p>
          </table:table-cell>
          <table:table-cell table:style-name="Table28.A1" office:value-type="string">
            <text:p text:style-name="P2058"><text:span text:style-name="T1149">Marca</text:span><text:span text:style-name="T1149"/></text:p>
          </table:table-cell>
          <table:table-cell table:style-name="Table28.A1" table:number-columns-spanned="2" office:value-type="string">
            <text:p text:style-name="P2093"><text:span text:style-name="T252">Valor</text:span><text:span text:style-name="T1145"> </text:span><text:span text:style-name="T252">unitário</text:span></text:p>
          </table:table-cell>
          <table:covered-table-cell/>
          <table:table-cell table:style-name="Table28.A1" office:value-type="string">
            <text:p text:style-name="P2094"><text:span text:style-name="T252">Valor</text:span><text:span text:style-name="T1145"> </text:span><text:span text:style-name="T252">Total</text:span></text:p>
          </table:table-cell>
        </table:table-row>
        <table:table-row table:style-name="Table28.19">
          <table:table-cell table:style-name="Table28.A1" office:value-type="string">
            <text:p text:style-name="P1192"/>
            <text:p text:style-name="P2030"/>
            <text:p text:style-name="P1872"><text:span text:style-name="T363">TUBO</text:span><text:span text:style-name="T1155"> </text:span><text:span text:style-name="T363">SOLDÁVEL</text:span><text:span text:style-name="T1153"> </text:span><text:span text:style-name="T363">25MM</text:span><text:span text:style-name="T1158"> </text:span><text:span text:style-name="T363">COM</text:span><text:span text:style-name="T1158"> </text:span><text:span text:style-name="T1155">6M</text:span></text:p>
          </table:table-cell>
          <table:table-cell table:style-name="Table28.A1" office:value-type="string">
            <text:p text:style-name="P2100"/>
            <text:p text:style-name="P2087"><text:span text:style-name="T1158">Und.</text:span><text:span text:style-name="T1158"/></text:p>
          </table:table-cell>
          <table:table-cell table:style-name="Table28.A1" office:value-type="string">
            <text:p text:style-name="P1192"/>
            <text:p text:style-name="P2030"/>
            <text:p text:style-name="P2095"><text:span text:style-name="T1155">228</text:span><text:span text:style-name="T1155"/></text:p>
          </table:table-cell>
          <table:table-cell table:style-name="Table28.A1" office:value-type="string">
            <text:p text:style-name="P1192"/>
            <text:p text:style-name="P2030"/>
            <text:p text:style-name="P2101"><text:span text:style-name="T1154">FORTLEV</text:span><text:span text:style-name="T1154"/></text:p>
          </table:table-cell>
          <table:table-cell table:style-name="Table28.A1" table:number-columns-spanned="2" office:value-type="string">
            <text:p text:style-name="P2030"/>
            <text:p text:style-name="P2102"><text:span text:style-name="T363">R$</text:span><text:span text:style-name="T1154"> 12,00</text:span></text:p>
          </table:table-cell>
          <table:covered-table-cell/>
          <table:table-cell table:style-name="Table28.A1" office:value-type="string">
            <text:p text:style-name="P1192"/>
            <text:p text:style-name="P1233"/>
            <text:p text:style-name="P2103"><text:span text:style-name="T363">R$</text:span><text:span text:style-name="T1154"> 2.736,00</text:span></text:p>
          </table:table-cell>
        </table:table-row>
        <table:table-row table:style-name="Table28.4">
          <table:table-cell table:style-name="Table28.A4" table:number-columns-spanned="6" office:value-type="string">
            <text:p text:style-name="P2104"><text:span text:style-name="T252">VALOR GLOBAL</text:span><text:span text:style-name="T252"/></text:p>
          </table:table-cell>
          <table:covered-table-cell/>
          <table:covered-table-cell/>
          <table:covered-table-cell/>
          <table:covered-table-cell/>
          <table:covered-table-cell/>
          <table:table-cell table:style-name="Table28.A4" office:value-type="string">
            <text:p text:style-name="P2105"><text:span text:style-name="T1145">R$</text:span><text:span text:style-name="T252"> 2.736,00</text:span></text:p>
          </table:table-cell>
        </table:table-row>
        <table:table-row table:style-name="Table28.9">
          <table:table-cell table:style-name="Table28.A5" table:number-columns-spanned="7" office:value-type="string">
            <text:p text:style-name="P2084"><text:span text:style-name="T1145">ITEM</text:span><text:span text:style-name="T1148"> </text:span><text:span text:style-name="T1145">23</text:span><text:span text:style-name="T1149"> </text:span><text:span text:style-name="T1145">-</text:span><text:span text:style-name="T1768"> </text:span><text:span text:style-name="T1145">EXCLUSIVO</text:span><text:span text:style-name="T1768"> </text:span><text:span text:style-name="T1145">PARA</text:span><text:span text:style-name="T1150"> </text:span><text:span text:style-name="T252">ME/EPP</text:span></text:p>
          </table:table-cell>
          <table:covered-table-cell/>
          <table:covered-table-cell/>
          <table:covered-table-cell/>
          <table:covered-table-cell/>
          <table:covered-table-cell/>
          <table:covered-table-cell/>
        </table:table-row>
        <table:table-row table:style-name="Table28.2">
          <table:table-cell table:style-name="Table28.A1" office:value-type="string">
            <text:p text:style-name="P2069"><text:span text:style-name="T252">Descrição</text:span><text:span text:style-name="T252"/></text:p>
          </table:table-cell>
          <table:table-cell table:style-name="Table28.A1" office:value-type="string">
            <text:p text:style-name="P2070"><text:span text:style-name="T252">Unid.</text:span><text:span text:style-name="T252"/></text:p>
          </table:table-cell>
          <table:table-cell table:style-name="Table28.A1" office:value-type="string">
            <text:p text:style-name="P2085"><text:span text:style-name="T252">Quant.</text:span><text:span text:style-name="T252"/></text:p>
          </table:table-cell>
          <table:table-cell table:style-name="Table28.A1" office:value-type="string">
            <text:p text:style-name="P2086"><text:span text:style-name="T1149">Marca</text:span><text:span text:style-name="T1149"/></text:p>
          </table:table-cell>
          <table:table-cell table:style-name="Table28.A1" table:number-columns-spanned="2" office:value-type="string">
            <text:p text:style-name="P2093"><text:span text:style-name="T252">Valor</text:span><text:span text:style-name="T1145"> </text:span><text:span text:style-name="T252">unitário</text:span></text:p>
          </table:table-cell>
          <table:covered-table-cell/>
          <table:table-cell table:style-name="Table28.A1" office:value-type="string">
            <text:p text:style-name="P2094"><text:span text:style-name="T252">Valor</text:span><text:span text:style-name="T1145"> </text:span><text:span text:style-name="T252">Total</text:span></text:p>
          </table:table-cell>
        </table:table-row>
        <table:table-row table:style-name="Table28.23">
          <table:table-cell table:style-name="Table28.A1" office:value-type="string">
            <text:p text:style-name="P2106"/>
            <text:p text:style-name="P2107"><text:span text:style-name="T363">ESCORA</text:span><text:span text:style-name="T1159"> </text:span><text:span text:style-name="T363">EUCALIPTO</text:span><text:span text:style-name="T1159"> </text:span><text:span text:style-name="T363">PEÇAS</text:span><text:span text:style-name="T1159"> </text:span><text:span text:style-name="T363">ROLIÇAS</text:span><text:span text:style-name="T1159"> </text:span><text:span text:style-name="T363">COM</text:span><text:span text:style-name="T1159"> </text:span><text:span text:style-name="T363">6</text:span><text:span text:style-name="T1159"> </text:span><text:span text:style-name="T1154">METROS</text:span></text:p>
          </table:table-cell>
          <table:table-cell table:style-name="Table28.A1" office:value-type="string">
            <text:p text:style-name="P2108"/>
            <text:p text:style-name="P2109"><text:span text:style-name="T1158">Und.</text:span><text:span text:style-name="T1158"/></text:p>
          </table:table-cell>
          <table:table-cell table:style-name="Table28.A1" office:value-type="string">
            <text:p text:style-name="P1192"/>
            <text:p text:style-name="P1439"/>
            <text:p text:style-name="P2095"><text:span text:style-name="T1155">440</text:span><text:span text:style-name="T1155"/></text:p>
          </table:table-cell>
          <table:table-cell table:style-name="Table28.A1" office:value-type="string">
            <text:p text:style-name="P1192"/>
            <text:p text:style-name="P1439"/>
            <text:p text:style-name="P2096"><text:span text:style-name="T1155">N/D</text:span><text:span text:style-name="T1155"/></text:p>
          </table:table-cell>
          <table:table-cell table:style-name="Table28.A1" table:number-columns-spanned="2" office:value-type="string">
            <text:p text:style-name="P1439"/>
            <text:p text:style-name="P2102"><text:span text:style-name="T363">R$</text:span><text:span text:style-name="T1154"> 22,00</text:span></text:p>
          </table:table-cell>
          <table:covered-table-cell/>
          <table:table-cell table:style-name="Table28.A1" office:value-type="string">
            <text:p text:style-name="P1192"/>
            <text:p text:style-name="P1754"/>
            <text:p text:style-name="P2103"><text:span text:style-name="T363">R$</text:span><text:span text:style-name="T1154"> 9.680,00</text:span></text:p>
          </table:table-cell>
        </table:table-row>
        <table:table-row table:style-name="Table28.4">
          <table:table-cell table:style-name="Table28.A4" table:number-columns-spanned="6" office:value-type="string">
            <text:p text:style-name="P2099"><text:span text:style-name="T252">VALOR GLOBAL</text:span><text:span text:style-name="T252"/></text:p>
          </table:table-cell>
          <table:covered-table-cell/>
          <table:covered-table-cell/>
          <table:covered-table-cell/>
          <table:covered-table-cell/>
          <table:covered-table-cell/>
          <table:table-cell table:style-name="Table28.A4" office:value-type="string">
            <text:p text:style-name="P2110"><text:span text:style-name="T1145">R$</text:span><text:span text:style-name="T252"> 9.680,00</text:span></text:p>
          </table:table-cell>
        </table:table-row>
        <table:table-row table:style-name="Table28.9">
          <table:table-cell table:style-name="Table28.A5" table:number-columns-spanned="7" office:value-type="string">
            <text:p text:style-name="P2084"><text:span text:style-name="T1145">ITEM</text:span><text:span text:style-name="T1148"> </text:span><text:span text:style-name="T1145">24</text:span><text:span text:style-name="T1149"> </text:span><text:span text:style-name="T1145">-</text:span><text:span text:style-name="T1768"> </text:span><text:span text:style-name="T1145">EXCLUSIVO</text:span><text:span text:style-name="T1768"> </text:span><text:span text:style-name="T1145">PARA</text:span><text:span text:style-name="T1150"> </text:span><text:span text:style-name="T252">ME/EPP</text:span></text:p>
          </table:table-cell>
          <table:covered-table-cell/>
          <table:covered-table-cell/>
          <table:covered-table-cell/>
          <table:covered-table-cell/>
          <table:covered-table-cell/>
          <table:covered-table-cell/>
        </table:table-row>
        <table:table-row table:style-name="Table28.2">
          <table:table-cell table:style-name="Table28.A1" office:value-type="string">
            <text:p text:style-name="P2069"><text:span text:style-name="T252">Descrição</text:span><text:span text:style-name="T252"/></text:p>
          </table:table-cell>
          <table:table-cell table:style-name="Table28.A1" office:value-type="string">
            <text:p text:style-name="P2070"><text:span text:style-name="T252">Unid.</text:span><text:span text:style-name="T252"/></text:p>
          </table:table-cell>
          <table:table-cell table:style-name="Table28.A1" office:value-type="string">
            <text:p text:style-name="P2085"><text:span text:style-name="T252">Quant.</text:span><text:span text:style-name="T252"/></text:p>
          </table:table-cell>
          <table:table-cell table:style-name="Table28.A1" office:value-type="string">
            <text:p text:style-name="P2092"><text:span text:style-name="T1149">Marca</text:span><text:span text:style-name="T1149"/></text:p>
          </table:table-cell>
          <table:table-cell table:style-name="Table28.A1" table:number-columns-spanned="2" office:value-type="string">
            <text:p text:style-name="P2093"><text:span text:style-name="T252">Valor</text:span><text:span text:style-name="T1145"> </text:span><text:span text:style-name="T252">unitário</text:span></text:p>
          </table:table-cell>
          <table:covered-table-cell/>
          <table:table-cell table:style-name="Table28.A1" office:value-type="string">
            <text:p text:style-name="P2094"><text:span text:style-name="T252">Valor</text:span><text:span text:style-name="T1145"> </text:span><text:span text:style-name="T252">Total</text:span></text:p>
          </table:table-cell>
        </table:table-row>
      </table:table>
      <text:p text:style-name="P2111"><draw:frame draw:style-name="fr4" draw:name="Image142" text:anchor-type="char" svg:x="1.5783in" svg:y="0.1035in" svg:width="4.5791in" svg:height="0.0161in" draw:z-index="69"><draw:image xlink:href="Pictures/10000001000001F7000000012BE2360A.png" xlink:type="simple" xlink:show="embed" xlink:actuate="onLoad" draw:mime-type="image/png"/></draw:frame></text:p>
      <text:p text:style-name="P2112"><text:span text:style-name="T1101">Autenticar</text:span><text:span text:style-name="T1779"> </text:span><text:span text:style-name="T1101">documento</text:span><text:span text:style-name="T1779"> </text:span><text:span text:style-name="T1101">em</text:span><text:span text:style-name="T1103"> </text:span><text:a xlink:type="simple" xlink:href="https://processos.cachoeiro.es.gov.br/autenticidade" text:style-name="ListLabel_20_37" text:visited-style-name="ListLabel_20_37"><text:span text:style-name="T1103">https://processos.cachoeiro.es.gov.br/autenticidade</text:span></text:a></text:p>
      <text:p text:style-name="P2113"><draw:frame draw:style-name="fr6" draw:name="Image 815" text:anchor-type="char" svg:x="5.8228in" svg:y="-0.0453in" svg:width="0.2516in" svg:height="0.3492in" draw:z-index="132"><draw:image xlink:href="Pictures/10000000000000360000004B4A6C3C1E.jpg" xlink:type="simple" xlink:show="embed" xlink:actuate="onLoad" draw:mime-type="image/jpeg"/></draw:frame><draw:frame draw:style-name="fr2" draw:name="Image90" text:anchor-type="char" svg:x="6.502in" svg:y="-1.1299in" svg:width="0.2575in" svg:height="1.4791in" draw:z-index="155"><draw:image xlink:href="Pictures/100000010000001C000000A240864D85.png" xlink:type="simple" xlink:show="embed" xlink:actuate="onLoad" draw:mime-type="image/png"/></draw:frame><draw:frame draw:style-name="fr2" draw:name="Image91" text:anchor-type="char" svg:x="1.6417in" svg:y="-0.0693in" svg:width="0.389in" svg:height="0.389in" draw:z-index="156"><draw:image xlink:href="Pictures/100000010000002A0000002A9FCB6E72.png" xlink:type="simple" xlink:show="embed" xlink:actuate="onLoad" draw:mime-type="image/png"/></draw:frame><text:span text:style-name="T1101">com o identificador 32003000340033003600380032003A00540052004100, Documento assinado digitalmente conforme MP</text:span><text:span text:style-name="T1104"> </text:span><text:span text:style-name="T1101">n° 2.200-2/2001, que institui a Infra-estrutura de Chaves Públicas Brasileira - ICP-Brasil.</text:span></text:p>
      <text:p text:style-name="P1464"/>
      <text:p text:style-name="P1464"/>
      <text:p text:style-name="P1464"/>
      <text:p text:style-name="P1464"/>
      <text:p text:style-name="P1464"/>
      <text:p text:style-name="P1464"/>
      <text:p text:style-name="P1464"/>
      <text:p text:style-name="P1464"/>
      <text:p text:style-name="P1464"/>
      <text:p text:style-name="P1464"/>
      <text:p text:style-name="P1464"/>
      <text:p text:style-name="P1464"/>
      <text:p text:style-name="P1464"/>
      <text:p text:style-name="P2114"/>
      <text:p text:style-name="P1895"><draw:frame draw:style-name="fr10" draw:name="Image 817" text:anchor-type="char" svg:x="3.7902in" svg:y="-0.2937in" svg:width="0.6866in" svg:height="0.6189in" draw:z-index="32"><draw:image xlink:href="Pictures/10000001000000840000007752069C51.png" xlink:type="simple" xlink:show="embed" xlink:actuate="onLoad" draw:mime-type="image/png"/></draw:frame><text:span text:style-name="T513">D.O.</text:span><text:span text:style-name="T514"> </text:span><text:span text:style-name="T513">PREFEITURA</text:span><text:span text:style-name="T515"> </text:span><text:span text:style-name="T513">MUNICIPAL</text:span><text:span text:style-name="T516"> </text:span><text:span text:style-name="T513">DE</text:span><text:span text:style-name="T517"> </text:span><text:span text:style-name="T518">CACHOEIRO</text:span><text:span text:style-name="T513"><text:tab/></text:span><text:span text:style-name="T519">53</text:span></text:p>
      <text:p text:style-name="P2115"><draw:frame draw:style-name="fr7" draw:name="Image 840" text:anchor-type="char" svg:x="3.078in" svg:y="8.9283in" svg:width="1.3465in" svg:height="0.2811in" draw:z-index="33"><draw:image xlink:href="Pictures/100000010000010100000036F4D26A07.png" xlink:type="simple" xlink:show="embed" xlink:actuate="onLoad" draw:mime-type="image/png"/></draw:frame><draw:frame draw:style-name="fr1" draw:name="Image141" text:anchor-type="char" svg:x="1.2898in" svg:y="1.802in" svg:width="3.2689in" svg:height="6.9583in" draw:z-index="67"><draw:image xlink:href="Pictures/1000000100000167000002FDC0FA8745.png" xlink:type="simple" xlink:show="embed" xlink:actuate="onLoad" draw:mime-type="image/png"/></draw:frame></text:p>
      <text:p text:style-name="P1467"/>
      <table:table table:name="Table29" table:style-name="Table29">
        <table:table-column table:style-name="Table29.A"/>
        <table:table-column table:style-name="Table29.B"/>
        <table:table-column table:style-name="Table29.C"/>
        <table:table-column table:style-name="Table29.D"/>
        <table:table-column table:style-name="Table29.E"/>
        <table:table-column table:style-name="Table29.F"/>
        <table:table-row table:style-name="Table29.1">
          <table:table-cell table:style-name="Table29.A1" office:value-type="string">
            <text:p text:style-name="P1399"/>
          </table:table-cell>
          <table:table-cell table:style-name="Table29.B1" office:value-type="string">
            <text:p text:style-name="P1399"/>
          </table:table-cell>
          <table:table-cell table:style-name="Table29.B1" office:value-type="string">
            <text:p text:style-name="P1399"/>
          </table:table-cell>
          <table:table-cell table:style-name="Table29.B1" office:value-type="string">
            <text:p text:style-name="P1399"/>
          </table:table-cell>
          <table:table-cell table:style-name="Table29.B1" office:value-type="string">
            <text:p text:style-name="P2116"/>
            <text:p text:style-name="P2117"><draw:frame draw:style-name="fr3" draw:name="Image 841" text:anchor-type="as-char" svg:width="0.2846in" svg:height="0.0654in" draw:z-index="709"><draw:image xlink:href="Pictures/10000001000000370000000C4B79D2F3.png" xlink:type="simple" xlink:show="embed" xlink:actuate="onLoad" draw:mime-type="image/png"/></draw:frame></text:p>
          </table:table-cell>
          <table:table-cell table:style-name="Table29.B1" office:value-type="string">
            <text:p text:style-name="P2118"/>
            <text:p text:style-name="P2119"><draw:frame draw:style-name="fr3" draw:name="Image 842" text:anchor-type="as-char" svg:width="0.3874in" svg:height="0.0654in" draw:z-index="710"><draw:image xlink:href="Pictures/100000010000004B0000000D906FA8A9.png" xlink:type="simple" xlink:show="embed" xlink:actuate="onLoad" draw:mime-type="image/png"/></draw:frame></text:p>
          </table:table-cell>
        </table:table-row>
        <table:table-row table:style-name="Table29.2">
          <table:table-cell table:style-name="Table29.A2" table:number-columns-spanned="5" office:value-type="string">
            <text:p text:style-name="P1468"/>
            <text:p text:style-name="P2120"><draw:frame draw:style-name="fr3" draw:name="Image 843" text:anchor-type="as-char" svg:width="0.5756in" svg:height="0.0547in" draw:z-index="711"><draw:image xlink:href="Pictures/100000010000006F0000000A4107469F.png" xlink:type="simple" xlink:show="embed" xlink:actuate="onLoad" draw:mime-type="image/png"/></draw:frame></text:p>
          </table:table-cell>
          <table:covered-table-cell/>
          <table:covered-table-cell/>
          <table:covered-table-cell/>
          <table:covered-table-cell/>
          <table:table-cell table:style-name="Table29.F2" office:value-type="string">
            <text:p text:style-name="P2121"/>
            <text:p text:style-name="P2122"><draw:frame draw:style-name="fr3" draw:name="Image 844" text:anchor-type="as-char" svg:width="0.3957in" svg:height="0.0701in" draw:z-index="712"><draw:image xlink:href="Pictures/100000010000004B0000000EE394ECF6.png" xlink:type="simple" xlink:show="embed" xlink:actuate="onLoad" draw:mime-type="image/png"/></draw:frame></text:p>
          </table:table-cell>
        </table:table-row>
        <table:table-row table:style-name="Table29.3">
          <table:table-cell table:style-name="Table29.A3" table:number-columns-spanned="6" office:value-type="string">
            <text:p text:style-name="P217"/>
          </table:table-cell>
          <table:covered-table-cell/>
          <table:covered-table-cell/>
          <table:covered-table-cell/>
          <table:covered-table-cell/>
          <table:covered-table-cell/>
        </table:table-row>
        <table:table-row table:style-name="Table29.4">
          <table:table-cell table:style-name="Table29.A1" table:number-columns-spanned="4" office:value-type="string">
            <text:p text:style-name="P1399"/>
          </table:table-cell>
          <table:covered-table-cell/>
          <table:covered-table-cell/>
          <table:covered-table-cell/>
          <table:table-cell table:style-name="Table29.B1" office:value-type="string">
            <text:p text:style-name="P1472"/>
            <text:p text:style-name="P2123"><draw:frame draw:style-name="fr3" draw:name="Image 845" text:anchor-type="as-char" svg:width="0.4638in" svg:height="0.0547in" draw:z-index="713"><draw:image xlink:href="Pictures/100000010000005A0000000AC8C58D62.png" xlink:type="simple" xlink:show="embed" xlink:actuate="onLoad" draw:mime-type="image/png"/></draw:frame></text:p>
          </table:table-cell>
          <table:table-cell table:style-name="Table29.B1" office:value-type="string">
            <text:p text:style-name="P1472"/>
            <text:p text:style-name="P2124"><draw:frame draw:style-name="fr3" draw:name="Image 846" text:anchor-type="as-char" svg:width="0.3638in" svg:height="0.0547in" draw:z-index="714"><draw:image xlink:href="Pictures/10000001000000460000000AC5DCA327.png" xlink:type="simple" xlink:show="embed" xlink:actuate="onLoad" draw:mime-type="image/png"/></draw:frame></text:p>
          </table:table-cell>
        </table:table-row>
        <table:table-row table:style-name="Table29.5">
          <table:table-cell table:style-name="Table29.A1" table:number-columns-spanned="4" office:value-type="string">
            <text:p text:style-name="P1399"/>
          </table:table-cell>
          <table:covered-table-cell/>
          <table:covered-table-cell/>
          <table:covered-table-cell/>
          <table:table-cell table:style-name="Table29.B1" office:value-type="string">
            <text:p text:style-name="P2116"/>
            <text:p text:style-name="P2117"><draw:frame draw:style-name="fr3" draw:name="Image 847" text:anchor-type="as-char" svg:width="0.2846in" svg:height="0.0654in" draw:z-index="715"><draw:image xlink:href="Pictures/10000001000000370000000DBF67649C.png" xlink:type="simple" xlink:show="embed" xlink:actuate="onLoad" draw:mime-type="image/png"/></draw:frame></text:p>
          </table:table-cell>
          <table:table-cell table:style-name="Table29.B1" office:value-type="string">
            <text:p text:style-name="P2125"/>
            <text:p text:style-name="P2119"><draw:frame draw:style-name="fr3" draw:name="Image 848" text:anchor-type="as-char" svg:width="0.3874in" svg:height="0.0654in" draw:z-index="716"><draw:image xlink:href="Pictures/100000010000004B0000000C432529A6.png" xlink:type="simple" xlink:show="embed" xlink:actuate="onLoad" draw:mime-type="image/png"/></draw:frame></text:p>
          </table:table-cell>
        </table:table-row>
        <table:table-row table:style-name="Table29.6">
          <table:table-cell table:style-name="Table29.A2" table:number-columns-spanned="5" office:value-type="string">
            <text:p text:style-name="P1488"/>
            <text:p text:style-name="P2120"><draw:frame draw:style-name="fr3" draw:name="Image 849" text:anchor-type="as-char" svg:width="0.5756in" svg:height="0.0547in" draw:z-index="717"><draw:image xlink:href="Pictures/100000010000006F0000000A0A206ED7.png" xlink:type="simple" xlink:show="embed" xlink:actuate="onLoad" draw:mime-type="image/png"/></draw:frame></text:p>
          </table:table-cell>
          <table:covered-table-cell/>
          <table:covered-table-cell/>
          <table:covered-table-cell/>
          <table:covered-table-cell/>
          <table:table-cell table:style-name="Table29.F2" office:value-type="string">
            <text:p text:style-name="P2126"/>
            <text:p text:style-name="P2127"><draw:frame draw:style-name="fr3" draw:name="Image 850" text:anchor-type="as-char" svg:width="0.3902in" svg:height="0.0689in" draw:z-index="718"><draw:image xlink:href="Pictures/100000010000004B0000000D8E334698.png" xlink:type="simple" xlink:show="embed" xlink:actuate="onLoad" draw:mime-type="image/png"/></draw:frame></text:p>
          </table:table-cell>
        </table:table-row>
        <table:table-row table:style-name="Table29.7">
          <table:table-cell table:style-name="Table29.A3" table:number-columns-spanned="6" office:value-type="string">
            <text:p text:style-name="P1533"/>
          </table:table-cell>
          <table:covered-table-cell/>
          <table:covered-table-cell/>
          <table:covered-table-cell/>
          <table:covered-table-cell/>
          <table:covered-table-cell/>
        </table:table-row>
        <table:table-row table:style-name="Table29.8">
          <table:table-cell table:style-name="Table29.A1" table:number-columns-spanned="4" office:value-type="string">
            <text:p text:style-name="P1399"/>
          </table:table-cell>
          <table:covered-table-cell/>
          <table:covered-table-cell/>
          <table:covered-table-cell/>
          <table:table-cell table:style-name="Table29.B1" office:value-type="string">
            <text:p text:style-name="P2128"/>
            <text:p text:style-name="P2129"><draw:frame draw:style-name="fr3" draw:name="Image 851" text:anchor-type="as-char" svg:width="0.4634in" svg:height="0.0543in" draw:z-index="719"><draw:image xlink:href="Pictures/100000010000005A0000000B1CD126B4.png" xlink:type="simple" xlink:show="embed" xlink:actuate="onLoad" draw:mime-type="image/png"/></draw:frame></text:p>
          </table:table-cell>
          <table:table-cell table:style-name="Table29.B1" office:value-type="string">
            <text:p text:style-name="P2128"/>
            <text:p text:style-name="P2130"><draw:frame draw:style-name="fr3" draw:name="Image 852" text:anchor-type="as-char" svg:width="0.3634in" svg:height="0.0543in" draw:z-index="720"><draw:image xlink:href="Pictures/10000001000000460000000B8549ECB6.png" xlink:type="simple" xlink:show="embed" xlink:actuate="onLoad" draw:mime-type="image/png"/></draw:frame></text:p>
          </table:table-cell>
        </table:table-row>
        <table:table-row table:style-name="Table29.9">
          <table:table-cell table:style-name="Table29.A1" table:number-columns-spanned="4" office:value-type="string">
            <text:p text:style-name="P1399"/>
          </table:table-cell>
          <table:covered-table-cell/>
          <table:covered-table-cell/>
          <table:covered-table-cell/>
          <table:table-cell table:style-name="Table29.B1" office:value-type="string">
            <text:p text:style-name="P1527"/>
            <text:p text:style-name="P1527"/>
            <text:p text:style-name="P1527"/>
            <text:p text:style-name="P2131"/>
            <text:p text:style-name="P2132"><draw:frame draw:style-name="fr3" draw:name="Image 853" text:anchor-type="as-char" svg:width="0.3264in" svg:height="0.0654in" draw:z-index="721"><draw:image xlink:href="Pictures/100000010000003F0000000CB889F244.png" xlink:type="simple" xlink:show="embed" xlink:actuate="onLoad" draw:mime-type="image/png"/></draw:frame></text:p>
          </table:table-cell>
          <table:table-cell table:style-name="Table29.B1" office:value-type="string">
            <text:p text:style-name="P1527"/>
            <text:p text:style-name="P2133"/>
            <text:p text:style-name="P2134"><draw:frame draw:style-name="fr3" draw:name="Image 854" text:anchor-type="as-char" svg:width="0.4264in" svg:height="0.0654in" draw:z-index="722"><draw:image xlink:href="Pictures/10000001000000520000000C0DC37916.png" xlink:type="simple" xlink:show="embed" xlink:actuate="onLoad" draw:mime-type="image/png"/></draw:frame></text:p>
          </table:table-cell>
        </table:table-row>
        <table:table-row table:style-name="Table29.10">
          <table:table-cell table:style-name="Table29.A2" table:number-columns-spanned="5" office:value-type="string">
            <text:p text:style-name="P1488"/>
            <text:p text:style-name="P2120"><draw:frame draw:style-name="fr3" draw:name="Image 855" text:anchor-type="as-char" svg:width="0.5736in" svg:height="0.0547in" draw:z-index="723"><draw:image xlink:href="Pictures/100000010000006F0000000B34C469B0.png" xlink:type="simple" xlink:show="embed" xlink:actuate="onLoad" draw:mime-type="image/png"/></draw:frame></text:p>
          </table:table-cell>
          <table:covered-table-cell/>
          <table:covered-table-cell/>
          <table:covered-table-cell/>
          <table:covered-table-cell/>
          <table:table-cell table:style-name="Table29.F2" office:value-type="string">
            <text:p text:style-name="P2126"/>
            <text:p text:style-name="P2135"><draw:frame draw:style-name="fr3" draw:name="Image 856" text:anchor-type="as-char" svg:width="0.4354in" svg:height="0.0701in" draw:z-index="724"><draw:image xlink:href="Pictures/10000001000000530000000ED0A8B81D.png" xlink:type="simple" xlink:show="embed" xlink:actuate="onLoad" draw:mime-type="image/png"/></draw:frame></text:p>
          </table:table-cell>
        </table:table-row>
        <table:table-row table:style-name="Table29.11">
          <table:table-cell table:style-name="Table29.A3" table:number-columns-spanned="6" office:value-type="string">
            <text:p text:style-name="P217"/>
          </table:table-cell>
          <table:covered-table-cell/>
          <table:covered-table-cell/>
          <table:covered-table-cell/>
          <table:covered-table-cell/>
          <table:covered-table-cell/>
        </table:table-row>
        <table:table-row table:style-name="Table29.4">
          <table:table-cell table:style-name="Table29.A1" table:number-columns-spanned="4" office:value-type="string">
            <text:p text:style-name="P1399"/>
          </table:table-cell>
          <table:covered-table-cell/>
          <table:covered-table-cell/>
          <table:covered-table-cell/>
          <table:table-cell table:style-name="Table29.B1" office:value-type="string">
            <text:p text:style-name="P2136"/>
            <text:p text:style-name="P2137"><draw:frame draw:style-name="fr3" draw:name="Image 857" text:anchor-type="as-char" svg:width="0.4661in" svg:height="0.0543in" draw:z-index="725"><draw:image xlink:href="Pictures/100000010000005A0000000A5051A118.png" xlink:type="simple" xlink:show="embed" xlink:actuate="onLoad" draw:mime-type="image/png"/></draw:frame></text:p>
          </table:table-cell>
          <table:table-cell table:style-name="Table29.B1" office:value-type="string">
            <text:p text:style-name="P2136"/>
            <text:p text:style-name="P2138"><draw:frame draw:style-name="fr3" draw:name="Image 858" text:anchor-type="as-char" svg:width="0.3654in" svg:height="0.0543in" draw:z-index="726"><draw:image xlink:href="Pictures/10000001000000460000000A4F403434.png" xlink:type="simple" xlink:show="embed" xlink:actuate="onLoad" draw:mime-type="image/png"/></draw:frame></text:p>
          </table:table-cell>
        </table:table-row>
        <table:table-row table:style-name="Table29.13">
          <table:table-cell table:style-name="Table29.A1" table:number-columns-spanned="4" office:value-type="string">
            <text:p text:style-name="P1399"/>
          </table:table-cell>
          <table:covered-table-cell/>
          <table:covered-table-cell/>
          <table:covered-table-cell/>
          <table:table-cell table:style-name="Table29.B1" office:value-type="string">
            <text:p text:style-name="P1527"/>
            <text:p text:style-name="P2139"/>
            <text:p text:style-name="P2117"><draw:frame draw:style-name="fr3" draw:name="Image 859" text:anchor-type="as-char" svg:width="0.2846in" svg:height="0.0654in" draw:z-index="727"><draw:image xlink:href="Pictures/10000001000000370000000DA0B1ACEA.png" xlink:type="simple" xlink:show="embed" xlink:actuate="onLoad" draw:mime-type="image/png"/></draw:frame></text:p>
          </table:table-cell>
          <table:table-cell table:style-name="Table29.B1" office:value-type="string">
            <text:p text:style-name="P1527"/>
            <text:p text:style-name="P1518"/>
            <text:p text:style-name="P2134"><draw:frame draw:style-name="fr3" draw:name="Image 860" text:anchor-type="as-char" svg:width="0.4264in" svg:height="0.0654in" draw:z-index="728"><draw:image xlink:href="Pictures/10000001000000520000000D91B3B544.png" xlink:type="simple" xlink:show="embed" xlink:actuate="onLoad" draw:mime-type="image/png"/></draw:frame></text:p>
          </table:table-cell>
        </table:table-row>
        <table:table-row table:style-name="Table29.2">
          <table:table-cell table:style-name="Table29.A2" table:number-columns-spanned="5" office:value-type="string">
            <text:p text:style-name="P1468"/>
            <text:p text:style-name="P2120"><draw:frame draw:style-name="fr3" draw:name="Image 861" text:anchor-type="as-char" svg:width="0.5756in" svg:height="0.0547in" draw:z-index="729"><draw:image xlink:href="Pictures/100000010000006F0000000A0E2916FE.png" xlink:type="simple" xlink:show="embed" xlink:actuate="onLoad" draw:mime-type="image/png"/></draw:frame></text:p>
          </table:table-cell>
          <table:covered-table-cell/>
          <table:covered-table-cell/>
          <table:covered-table-cell/>
          <table:covered-table-cell/>
          <table:table-cell table:style-name="Table29.F2" office:value-type="string">
            <text:p text:style-name="P2121"/>
            <text:p text:style-name="P2140"><draw:frame draw:style-name="fr3" draw:name="Image 862" text:anchor-type="as-char" svg:width="0.4299in" svg:height="0.0689in" draw:z-index="730"><draw:image xlink:href="Pictures/10000001000000530000000D2B1F4302.png" xlink:type="simple" xlink:show="embed" xlink:actuate="onLoad" draw:mime-type="image/png"/></draw:frame></text:p>
          </table:table-cell>
        </table:table-row>
        <table:table-row table:style-name="Table29.15">
          <table:table-cell table:style-name="Table29.A3" table:number-columns-spanned="6" office:value-type="string">
            <text:p text:style-name="P217"/>
          </table:table-cell>
          <table:covered-table-cell/>
          <table:covered-table-cell/>
          <table:covered-table-cell/>
          <table:covered-table-cell/>
          <table:covered-table-cell/>
        </table:table-row>
        <table:table-row table:style-name="Table29.8">
          <table:table-cell table:style-name="Table29.A1" table:number-columns-spanned="4" office:value-type="string">
            <text:p text:style-name="P1399"/>
          </table:table-cell>
          <table:covered-table-cell/>
          <table:covered-table-cell/>
          <table:covered-table-cell/>
          <table:table-cell table:style-name="Table29.B1" office:value-type="string">
            <text:p text:style-name="P2136"/>
            <text:p text:style-name="P2123"><draw:frame draw:style-name="fr3" draw:name="Image 863" text:anchor-type="as-char" svg:width="0.4638in" svg:height="0.0547in" draw:z-index="731"><draw:image xlink:href="Pictures/100000010000005A0000000AF8488787.png" xlink:type="simple" xlink:show="embed" xlink:actuate="onLoad" draw:mime-type="image/png"/></draw:frame></text:p>
          </table:table-cell>
          <table:table-cell table:style-name="Table29.B1" office:value-type="string">
            <text:p text:style-name="P2136"/>
            <text:p text:style-name="P2124"><draw:frame draw:style-name="fr3" draw:name="Image 864" text:anchor-type="as-char" svg:width="0.3638in" svg:height="0.0547in" draw:z-index="732"><draw:image xlink:href="Pictures/10000001000000460000000AF694B267.png" xlink:type="simple" xlink:show="embed" xlink:actuate="onLoad" draw:mime-type="image/png"/></draw:frame></text:p>
          </table:table-cell>
        </table:table-row>
        <table:table-row table:style-name="Table29.5">
          <table:table-cell table:style-name="Table29.A1" table:number-columns-spanned="4" office:value-type="string">
            <text:p text:style-name="P1399"/>
          </table:table-cell>
          <table:covered-table-cell/>
          <table:covered-table-cell/>
          <table:covered-table-cell/>
          <table:table-cell table:style-name="Table29.B1" office:value-type="string">
            <text:p text:style-name="P2116"/>
            <text:p text:style-name="P2117"><draw:frame draw:style-name="fr3" draw:name="Image 865" text:anchor-type="as-char" svg:width="0.2846in" svg:height="0.0654in" draw:z-index="733"><draw:image xlink:href="Pictures/10000001000000370000000D86333B54.png" xlink:type="simple" xlink:show="embed" xlink:actuate="onLoad" draw:mime-type="image/png"/></draw:frame></text:p>
          </table:table-cell>
          <table:table-cell table:style-name="Table29.B1" office:value-type="string">
            <text:p text:style-name="P1468"/>
            <text:p text:style-name="P2134"><draw:frame draw:style-name="fr3" draw:name="Image 866" text:anchor-type="as-char" svg:width="0.4264in" svg:height="0.0654in" draw:z-index="734"><draw:image xlink:href="Pictures/10000001000000520000000C9D370E22.png" xlink:type="simple" xlink:show="embed" xlink:actuate="onLoad" draw:mime-type="image/png"/></draw:frame></text:p>
          </table:table-cell>
        </table:table-row>
        <table:table-row table:style-name="Table29.10">
          <table:table-cell table:style-name="Table29.A2" table:number-columns-spanned="5" office:value-type="string">
            <text:p text:style-name="P1488"/>
            <text:p text:style-name="P2120"><draw:frame draw:style-name="fr3" draw:name="Image 867" text:anchor-type="as-char" svg:width="0.5736in" svg:height="0.0547in" draw:z-index="735"><draw:image xlink:href="Pictures/100000010000006F0000000B9DF0D3BB.png" xlink:type="simple" xlink:show="embed" xlink:actuate="onLoad" draw:mime-type="image/png"/></draw:frame></text:p>
          </table:table-cell>
          <table:covered-table-cell/>
          <table:covered-table-cell/>
          <table:covered-table-cell/>
          <table:covered-table-cell/>
          <table:table-cell table:style-name="Table29.F2" office:value-type="string">
            <text:p text:style-name="P2126"/>
            <text:p text:style-name="P2140"><draw:frame draw:style-name="fr3" draw:name="Image 868" text:anchor-type="as-char" svg:width="0.4299in" svg:height="0.0689in" draw:z-index="736"><draw:image xlink:href="Pictures/10000001000000530000000DEF5EB3D1.png" xlink:type="simple" xlink:show="embed" xlink:actuate="onLoad" draw:mime-type="image/png"/></draw:frame></text:p>
          </table:table-cell>
        </table:table-row>
        <table:table-row table:style-name="Table29.11">
          <table:table-cell table:style-name="Table29.A3" table:number-columns-spanned="6" office:value-type="string">
            <text:p text:style-name="P217"/>
          </table:table-cell>
          <table:covered-table-cell/>
          <table:covered-table-cell/>
          <table:covered-table-cell/>
          <table:covered-table-cell/>
          <table:covered-table-cell/>
        </table:table-row>
        <table:table-row table:style-name="Table29.4">
          <table:table-cell table:style-name="Table29.A1" table:number-columns-spanned="4" office:value-type="string">
            <text:p text:style-name="P1399"/>
          </table:table-cell>
          <table:covered-table-cell/>
          <table:covered-table-cell/>
          <table:covered-table-cell/>
          <table:table-cell table:style-name="Table29.B1" office:value-type="string">
            <text:p text:style-name="P2136"/>
            <text:p text:style-name="P2129"><draw:frame draw:style-name="fr3" draw:name="Image 869" text:anchor-type="as-char" svg:width="0.4634in" svg:height="0.0543in" draw:z-index="737"><draw:image xlink:href="Pictures/100000010000005A0000000BC8139491.png" xlink:type="simple" xlink:show="embed" xlink:actuate="onLoad" draw:mime-type="image/png"/></draw:frame></text:p>
          </table:table-cell>
          <table:table-cell table:style-name="Table29.B1" office:value-type="string">
            <text:p text:style-name="P2136"/>
            <text:p text:style-name="P2141"><draw:frame draw:style-name="fr3" draw:name="Image 870" text:anchor-type="as-char" svg:width="0.3634in" svg:height="0.0543in" draw:z-index="738"><draw:image xlink:href="Pictures/10000001000000460000000BBDDA5A62.png" xlink:type="simple" xlink:show="embed" xlink:actuate="onLoad" draw:mime-type="image/png"/></draw:frame></text:p>
          </table:table-cell>
        </table:table-row>
        <table:table-row table:style-name="Table29.1">
          <table:table-cell table:style-name="Table29.A1" table:number-columns-spanned="4" office:value-type="string">
            <text:p text:style-name="P1399"/>
          </table:table-cell>
          <table:covered-table-cell/>
          <table:covered-table-cell/>
          <table:covered-table-cell/>
          <table:table-cell table:style-name="Table29.B1" office:value-type="string">
            <text:p text:style-name="P2116"/>
            <text:p text:style-name="P2117"><draw:frame draw:style-name="fr3" draw:name="Image 871" text:anchor-type="as-char" svg:width="0.2846in" svg:height="0.0654in" draw:z-index="739"><draw:image xlink:href="Pictures/10000001000000370000000DDBD4F888.png" xlink:type="simple" xlink:show="embed" xlink:actuate="onLoad" draw:mime-type="image/png"/></draw:frame></text:p>
          </table:table-cell>
          <table:table-cell table:style-name="Table29.B1" office:value-type="string">
            <text:p text:style-name="P1488"/>
            <text:p text:style-name="P2142"><draw:frame draw:style-name="fr3" draw:name="Image 872" text:anchor-type="as-char" svg:width="0.428in" svg:height="0.0654in" draw:z-index="740"><draw:image xlink:href="Pictures/10000001000000530000000C5E823A60.png" xlink:type="simple" xlink:show="embed" xlink:actuate="onLoad" draw:mime-type="image/png"/></draw:frame></text:p>
          </table:table-cell>
        </table:table-row>
        <table:table-row table:style-name="Table29.6">
          <table:table-cell table:style-name="Table29.A2" table:number-columns-spanned="5" office:value-type="string">
            <text:p text:style-name="P1468"/>
            <text:p text:style-name="P2120"><draw:frame draw:style-name="fr3" draw:name="Image 873" text:anchor-type="as-char" svg:width="0.5736in" svg:height="0.0547in" draw:z-index="741"><draw:image xlink:href="Pictures/100000010000006F0000000B2395FE7A.png" xlink:type="simple" xlink:show="embed" xlink:actuate="onLoad" draw:mime-type="image/png"/></draw:frame></text:p>
          </table:table-cell>
          <table:covered-table-cell/>
          <table:covered-table-cell/>
          <table:covered-table-cell/>
          <table:covered-table-cell/>
          <table:table-cell table:style-name="Table29.F2" office:value-type="string">
            <text:p text:style-name="P2121"/>
            <text:p text:style-name="P2143"><draw:frame draw:style-name="fr3" draw:name="Image 874" text:anchor-type="as-char" svg:width="0.4307in" svg:height="0.0689in" draw:z-index="742"><draw:image xlink:href="Pictures/10000001000000530000000D15C9BA15.png" xlink:type="simple" xlink:show="embed" xlink:actuate="onLoad" draw:mime-type="image/png"/></draw:frame></text:p>
          </table:table-cell>
        </table:table-row>
        <table:table-row table:style-name="Table29.23">
          <table:table-cell table:style-name="Table29.A3" table:number-columns-spanned="6" office:value-type="string">
            <text:p text:style-name="P1399"/>
          </table:table-cell>
          <table:covered-table-cell/>
          <table:covered-table-cell/>
          <table:covered-table-cell/>
          <table:covered-table-cell/>
          <table:covered-table-cell/>
        </table:table-row>
        <table:table-row table:style-name="Table29.8">
          <table:table-cell table:style-name="Table29.A1" table:number-columns-spanned="2" office:value-type="string">
            <text:p text:style-name="P1399"/>
          </table:table-cell>
          <table:covered-table-cell/>
          <table:table-cell table:style-name="Table29.B1" office:value-type="string">
            <text:p text:style-name="P1399"/>
          </table:table-cell>
          <table:table-cell table:style-name="Table29.B1" office:value-type="string">
            <text:p text:style-name="P1399"/>
          </table:table-cell>
          <table:table-cell table:style-name="Table29.B1" office:value-type="string">
            <text:p text:style-name="P2136"/>
            <text:p text:style-name="P2123"><draw:frame draw:style-name="fr3" draw:name="Image 875" text:anchor-type="as-char" svg:width="0.4638in" svg:height="0.0547in" draw:z-index="743"><draw:image xlink:href="Pictures/100000010000005A0000000A2F157AE9.png" xlink:type="simple" xlink:show="embed" xlink:actuate="onLoad" draw:mime-type="image/png"/></draw:frame></text:p>
          </table:table-cell>
          <table:table-cell table:style-name="Table29.B1" office:value-type="string">
            <text:p text:style-name="P2136"/>
            <text:p text:style-name="P1446"><draw:frame draw:style-name="fr3" draw:name="Image 876" text:anchor-type="as-char" svg:width="0.3638in" svg:height="0.0547in" draw:z-index="744"><draw:image xlink:href="Pictures/10000001000000460000000AF0CBA873.png" xlink:type="simple" xlink:show="embed" xlink:actuate="onLoad" draw:mime-type="image/png"/></draw:frame></text:p>
          </table:table-cell>
        </table:table-row>
        <table:table-row table:style-name="Table29.5">
          <table:table-cell table:style-name="Table29.A1" table:number-columns-spanned="2" office:value-type="string">
            <text:p text:style-name="P1399"/>
          </table:table-cell>
          <table:covered-table-cell/>
          <table:table-cell table:style-name="Table29.B1" office:value-type="string">
            <text:p text:style-name="P1399"/>
          </table:table-cell>
          <table:table-cell table:style-name="Table29.B1" office:value-type="string">
            <text:p text:style-name="P1399"/>
          </table:table-cell>
          <table:table-cell table:style-name="Table29.B1" office:value-type="string">
            <text:p text:style-name="P2144"/>
            <text:p text:style-name="P2117"><draw:frame draw:style-name="fr3" draw:name="Image 877" text:anchor-type="as-char" svg:width="0.2846in" svg:height="0.0654in" draw:z-index="745"><draw:image xlink:href="Pictures/10000001000000370000000DE111ED4F.png" xlink:type="simple" xlink:show="embed" xlink:actuate="onLoad" draw:mime-type="image/png"/></draw:frame></text:p>
          </table:table-cell>
          <table:table-cell table:style-name="Table29.B1" office:value-type="string">
            <text:p text:style-name="P1468"/>
            <text:p text:style-name="P2142"><draw:frame draw:style-name="fr3" draw:name="Image 878" text:anchor-type="as-char" svg:width="0.428in" svg:height="0.0654in" draw:z-index="746"><draw:image xlink:href="Pictures/10000001000000530000000CCDF97F8E.png" xlink:type="simple" xlink:show="embed" xlink:actuate="onLoad" draw:mime-type="image/png"/></draw:frame></text:p>
          </table:table-cell>
        </table:table-row>
        <table:table-row table:style-name="Table29.2">
          <table:table-cell table:style-name="Table29.A2" table:number-columns-spanned="5" office:value-type="string">
            <text:p text:style-name="P1468"/>
            <text:p text:style-name="P2120"><draw:frame draw:style-name="fr3" draw:name="Image 879" text:anchor-type="as-char" svg:width="0.5736in" svg:height="0.0547in" draw:z-index="747"><draw:image xlink:href="Pictures/100000010000006F0000000BEAC95750.png" xlink:type="simple" xlink:show="embed" xlink:actuate="onLoad" draw:mime-type="image/png"/></draw:frame></text:p>
          </table:table-cell>
          <table:covered-table-cell/>
          <table:covered-table-cell/>
          <table:covered-table-cell/>
          <table:covered-table-cell/>
          <table:table-cell table:style-name="Table29.F2" office:value-type="string">
            <text:p text:style-name="P2121"/>
            <text:p text:style-name="P2143"><draw:frame draw:style-name="fr3" draw:name="Image 880" text:anchor-type="as-char" svg:width="0.4307in" svg:height="0.0689in" draw:z-index="748"><draw:image xlink:href="Pictures/10000001000000530000000DCD1523B2.png" xlink:type="simple" xlink:show="embed" xlink:actuate="onLoad" draw:mime-type="image/png"/></draw:frame></text:p>
          </table:table-cell>
        </table:table-row>
        <table:table-row table:style-name="Table29.27">
          <table:table-cell table:style-name="Table29.A27" table:number-columns-spanned="6" office:value-type="string">
            <text:p text:style-name="P1399"/>
          </table:table-cell>
          <table:covered-table-cell/>
          <table:covered-table-cell/>
          <table:covered-table-cell/>
          <table:covered-table-cell/>
          <table:covered-table-cell/>
        </table:table-row>
        <table:table-row table:style-name="Table29.4">
          <table:table-cell table:style-name="Table29.B1" table:number-columns-spanned="4" office:value-type="string">
            <text:p text:style-name="P2128"/>
            <text:p text:style-name="P2145"><draw:frame draw:style-name="fr3" draw:name="Image 881" text:anchor-type="as-char" svg:width="0.3402in" svg:height="0.0665in" draw:z-index="749"><draw:image xlink:href="Pictures/10000001000000420000000DD3EC78D0.png" xlink:type="simple" xlink:show="embed" xlink:actuate="onLoad" draw:mime-type="image/png"/></draw:frame></text:p>
          </table:table-cell>
          <table:covered-table-cell/>
          <table:covered-table-cell/>
          <table:covered-table-cell/>
          <table:table-cell table:style-name="Table29.B1" office:value-type="string">
            <text:p text:style-name="P2136"/>
            <text:p text:style-name="P2123"><draw:frame draw:style-name="fr3" draw:name="Image 882" text:anchor-type="as-char" svg:width="0.4626in" svg:height="0.0547in" draw:z-index="750"><draw:image xlink:href="Pictures/100000010000005A0000000B10BA9BAA.png" xlink:type="simple" xlink:show="embed" xlink:actuate="onLoad" draw:mime-type="image/png"/></draw:frame></text:p>
          </table:table-cell>
          <table:table-cell table:style-name="Table29.B1" office:value-type="string">
            <text:p text:style-name="P2136"/>
            <text:p text:style-name="P1446"><draw:frame draw:style-name="fr3" draw:name="Image 883" text:anchor-type="as-char" svg:width="0.3626in" svg:height="0.0547in" draw:z-index="751"><draw:image xlink:href="Pictures/10000001000000460000000B20E78166.png" xlink:type="simple" xlink:show="embed" xlink:actuate="onLoad" draw:mime-type="image/png"/></draw:frame></text:p>
          </table:table-cell>
        </table:table-row>
      </table:table>
      <text:p text:style-name="P2146"><draw:frame draw:style-name="fr9" draw:name="Image 885" text:anchor-type="char" svg:x="1.648in" svg:y="0.2925in" svg:width="0.3854in" svg:height="0.3854in" draw:z-index="35"><draw:image xlink:href="Pictures/100000010000004B0000004AFC038DF7.png" xlink:type="simple" xlink:show="embed" xlink:actuate="onLoad" draw:mime-type="image/png"/></draw:frame><draw:frame draw:style-name="fr9" draw:name="Image 886" text:anchor-type="char" svg:x="2.189in" svg:y="0.3035in" svg:width="3.4972in" svg:height="0.2492in" draw:z-index="57"><draw:image xlink:href="Pictures/100000010000029B0000002F0A3AFFE6.png" xlink:type="simple" xlink:show="embed" xlink:actuate="onLoad" draw:mime-type="image/png"/></draw:frame><draw:frame draw:style-name="fr9" draw:name="Image 887" text:anchor-type="char" svg:x="5.8201in" svg:y="0.302in" svg:width="0.2701in" svg:height="0.3665in" draw:z-index="58"><draw:image xlink:href="Pictures/100000000000003B0000005004C75678.jpg" xlink:type="simple" xlink:show="embed" xlink:actuate="onLoad" draw:mime-type="image/jpeg"/></draw:frame><draw:frame draw:style-name="fr4" draw:name="Image143" text:anchor-type="char" svg:x="1.5846in" svg:y="0.228in" svg:width="4.5807in" svg:height="0.0161in" draw:z-index="75"><draw:image xlink:href="Pictures/10000001000001F700000001E0AF9E70.png" xlink:type="simple" xlink:show="embed" xlink:actuate="onLoad" draw:mime-type="image/png"/></draw:frame></text:p>
      <text:p text:style-name="P2147"/>
      <text:p text:style-name="P2148"><draw:frame draw:style-name="fr11" draw:name="Image 888" text:anchor-type="char" svg:x="0.4937in" svg:y="0in" svg:width="7.7736in" svg:height="1.3681in" draw:z-index="140"><draw:image xlink:href="Pictures/10000000000009180000019B2F5AA03B.png" xlink:type="simple" xlink:show="embed" xlink:actuate="onLoad" draw:mime-type="image/png"/></draw:frame></text:p>
      <text:p text:style-name="P63"/>
      <text:p text:style-name="P63"/>
      <text:p text:style-name="P63"/>
      <text:p text:style-name="P63"/>
      <text:p text:style-name="P63"/>
      <text:p text:style-name="P63"/>
      <text:p text:style-name="P63"/>
      <text:p text:style-name="P63"/>
      <text:p text:style-name="P63"/>
      <text:p text:style-name="P2149"/>
      <table:table table:name="Table30" table:style-name="Table30">
        <table:table-column table:style-name="Table30.A"/>
        <table:table-column table:style-name="Table30.B"/>
        <table:table-column table:style-name="Table30.C"/>
        <table:table-column table:style-name="Table30.D"/>
        <table:table-column table:style-name="Table30.E"/>
        <table:table-column table:style-name="Table30.F"/>
        <table:table-row table:style-name="Table30.1">
          <table:table-cell table:style-name="Table30.A1" office:value-type="string">
            <text:p text:style-name="P2150"/>
            <text:p text:style-name="P2151"><text:span text:style-name="T1184">TUBO PVC PARA</text:span><text:span text:style-name="T1185"> </text:span><text:span text:style-name="T1184">ESGOTO 100MM</text:span><text:span text:style-name="T1185"> </text:span><text:span text:style-name="T1784">-</text:span><text:span text:style-name="T1785"> </text:span><text:span text:style-name="T1784">COMPRIMENTO</text:span><text:span text:style-name="T1786"> </text:span><text:span text:style-name="T1787">6M</text:span></text:p>
          </table:table-cell>
          <table:table-cell table:style-name="Table30.A1" office:value-type="string">
            <text:p text:style-name="P2152"/>
            <text:p text:style-name="P2153"><text:span text:style-name="T1184">Und.</text:span><text:span text:style-name="T1184"/></text:p>
          </table:table-cell>
          <table:table-cell table:style-name="Table30.A1" office:value-type="string">
            <text:p text:style-name="P2154"/>
            <text:p text:style-name="P2155"><text:span text:style-name="T1788">234</text:span><text:span text:style-name="T1788"/></text:p>
          </table:table-cell>
          <table:table-cell table:style-name="Table30.A1" office:value-type="string">
            <text:p text:style-name="P2154"/>
            <text:p text:style-name="P2156"><text:span text:style-name="T1180">FORTLEV</text:span><text:span text:style-name="T1180"/></text:p>
          </table:table-cell>
          <table:table-cell table:style-name="Table30.A1" office:value-type="string">
            <text:p text:style-name="P2157"><text:span text:style-name="T1184">R$</text:span><text:span text:style-name="T1185"> </text:span><text:span text:style-name="T1789">51</text:span><text:span text:style-name="T1218">,</text:span><text:span text:style-name="T1789">1</text:span><text:span text:style-name="T1180">1</text:span></text:p>
          </table:table-cell>
          <table:table-cell table:style-name="Table30.A1" office:value-type="string">
            <text:p text:style-name="P2158"><text:span text:style-name="T1184">R$</text:span><text:span text:style-name="T1215"> </text:span><text:span text:style-name="T1180">1</text:span><text:span text:style-name="T1789">1</text:span><text:span text:style-name="T1790">.</text:span><text:span text:style-name="T1789">9</text:span><text:span text:style-name="T1180">5</text:span><text:span text:style-name="T1789">9</text:span><text:span text:style-name="T1790">,</text:span><text:span text:style-name="T1789">74</text:span></text:p>
          </table:table-cell>
        </table:table-row>
        <table:table-row table:style-name="Table30.2">
          <table:table-cell table:style-name="Table30.A2" table:number-columns-spanned="5" office:value-type="string">
            <text:p text:style-name="P2159"><text:span text:style-name="T1180">VALOR</text:span><text:span text:style-name="T1215"> </text:span><text:span text:style-name="T1180">GLOBAL</text:span></text:p>
          </table:table-cell>
          <table:covered-table-cell/>
          <table:covered-table-cell/>
          <table:covered-table-cell/>
          <table:covered-table-cell/>
          <table:table-cell table:style-name="Table30.A2" office:value-type="string">
            <text:p text:style-name="P2158"><text:span text:style-name="T1184">R$</text:span><text:span text:style-name="T1215"> </text:span><text:span text:style-name="T1180">11</text:span><text:span text:style-name="T1791">.</text:span><text:span text:style-name="T1180">959</text:span><text:span text:style-name="T1789">,</text:span><text:span text:style-name="T1180">74</text:span></text:p>
          </table:table-cell>
        </table:table-row>
        <table:table-row table:style-name="Table30.3">
          <table:table-cell table:style-name="Table30.A3" table:number-columns-spanned="6" office:value-type="string">
            <text:p text:style-name="P2160"><text:span text:style-name="T1180">ITEM</text:span><text:span text:style-name="T1182"> </text:span><text:span text:style-name="T1180">45</text:span><text:span text:style-name="T1182"> </text:span><text:span text:style-name="T1180">-</text:span><text:span text:style-name="T1215"> </text:span><text:span text:style-name="T1180">EXCLUSIVO</text:span><text:span text:style-name="T1792"> </text:span><text:span text:style-name="T1180">PARA</text:span><text:span text:style-name="T1185"> </text:span><text:span text:style-name="T1180">ME/EPP</text:span></text:p>
          </table:table-cell>
          <table:covered-table-cell/>
          <table:covered-table-cell/>
          <table:covered-table-cell/>
          <table:covered-table-cell/>
          <table:covered-table-cell/>
        </table:table-row>
        <table:table-row table:style-name="Table30.4">
          <table:table-cell table:style-name="Table30.A1" office:value-type="string">
            <text:p text:style-name="P2161"><text:span text:style-name="T1793">Descrição</text:span><text:span text:style-name="T1793"/></text:p>
          </table:table-cell>
          <table:table-cell table:style-name="Table30.A1" office:value-type="string">
            <text:p text:style-name="P2162"><text:span text:style-name="T1794">Unid.</text:span><text:span text:style-name="T1794"/></text:p>
          </table:table-cell>
          <table:table-cell table:style-name="Table30.A1" office:value-type="string">
            <text:p text:style-name="P2163"><text:span text:style-name="T1793">Quant.</text:span><text:span text:style-name="T1793"/></text:p>
          </table:table-cell>
          <table:table-cell table:style-name="Table30.A1" office:value-type="string">
            <text:p text:style-name="P2164"><text:span text:style-name="T1795">Marca</text:span><text:span text:style-name="T1795"/></text:p>
          </table:table-cell>
          <table:table-cell table:style-name="Table30.A1" office:value-type="string">
            <text:p text:style-name="P2165"><text:span text:style-name="T1548">Valor</text:span><text:span text:style-name="T1680"> </text:span><text:span text:style-name="T1793">unitário</text:span></text:p>
          </table:table-cell>
          <table:table-cell table:style-name="Table30.A1" office:value-type="string">
            <text:p text:style-name="P2166"><text:span text:style-name="T1793">Valor</text:span><text:span text:style-name="T1796"> </text:span><text:span text:style-name="T1797">Total</text:span></text:p>
          </table:table-cell>
        </table:table-row>
        <table:table-row table:style-name="Table30.5">
          <table:table-cell table:style-name="Table30.A1" office:value-type="string">
            <text:p text:style-name="P2167"/>
            <text:p text:style-name="P2168"><text:span text:style-name="T1784">VERGALHÃO</text:span><text:span text:style-name="T1798"> </text:span><text:span text:style-name="T1799">¼"</text:span><text:span text:style-name="T1800"> </text:span><text:span text:style-name="T1784">AÇO</text:span><text:span text:style-name="T1789"> </text:span><text:span text:style-name="T1784">CA-50</text:span><text:span text:style-name="T1801"> </text:span><text:span text:style-name="T1184">-</text:span><text:span text:style-name="T1182"> </text:span><text:span text:style-name="T1784">12MTS</text:span></text:p>
          </table:table-cell>
          <table:table-cell table:style-name="Table30.A1" office:value-type="string">
            <text:p text:style-name="P2152"/>
            <text:p text:style-name="P2169"><text:span text:style-name="T1184">U</text:span><text:span text:style-name="T1784">n</text:span><text:span text:style-name="T1184">d</text:span><text:span text:style-name="T1802">.</text:span></text:p>
          </table:table-cell>
          <table:table-cell table:style-name="Table30.A1" office:value-type="string">
            <text:p text:style-name="P2167"/>
            <text:p text:style-name="P2170"><text:span text:style-name="T1789">2.385</text:span><text:span text:style-name="T1789"/></text:p>
          </table:table-cell>
          <table:table-cell table:style-name="Table30.A1" office:value-type="string">
            <text:p text:style-name="P2167"/>
            <text:p text:style-name="P2171"><text:span text:style-name="T1215">N/D</text:span><text:span text:style-name="T1215"/></text:p>
          </table:table-cell>
          <table:table-cell table:style-name="Table30.A1" office:value-type="string">
            <text:p text:style-name="P2172"><text:span text:style-name="T1519">R$</text:span><text:span text:style-name="T1803">19</text:span><text:span text:style-name="T1804">,</text:span><text:span text:style-name="T1803">25</text:span></text:p>
          </table:table-cell>
          <table:table-cell table:style-name="Table30.A1" office:value-type="string">
            <text:p text:style-name="P2173"><text:span text:style-name="T1181">R$</text:span><text:span text:style-name="T1221"> </text:span><text:span text:style-name="T1789">45.911,25</text:span></text:p>
          </table:table-cell>
        </table:table-row>
        <table:table-row table:style-name="Table30.6">
          <table:table-cell table:style-name="Table30.A2" table:number-columns-spanned="5" office:value-type="string">
            <text:p text:style-name="P2174"><text:span text:style-name="T1180">VALOR</text:span><text:span text:style-name="T1215"> </text:span><text:span text:style-name="T1180">GLOBAL</text:span></text:p>
          </table:table-cell>
          <table:covered-table-cell/>
          <table:covered-table-cell/>
          <table:covered-table-cell/>
          <table:covered-table-cell/>
          <table:table-cell table:style-name="Table30.A2" office:value-type="string">
            <text:p text:style-name="P2175"><text:span text:style-name="T1181">R$</text:span><text:span text:style-name="T1221"> </text:span><text:span text:style-name="T1180">45.911,25</text:span></text:p>
          </table:table-cell>
        </table:table-row>
        <table:table-row table:style-name="Table30.7">
          <table:table-cell table:style-name="Table30.A3" table:number-columns-spanned="6" office:value-type="string">
            <text:p text:style-name="P2176"><text:span text:style-name="T1180">ITEM</text:span><text:span text:style-name="T1182"> </text:span><text:span text:style-name="T1180">47</text:span><text:span text:style-name="T1182"> </text:span><text:span text:style-name="T1180">-</text:span><text:span text:style-name="T1215"> </text:span><text:span text:style-name="T1180">EXCLUSIVO</text:span><text:span text:style-name="T1792"> </text:span><text:span text:style-name="T1180">PARA</text:span><text:span text:style-name="T1185"> </text:span><text:span text:style-name="T1180">ME/EPP</text:span></text:p>
          </table:table-cell>
          <table:covered-table-cell/>
          <table:covered-table-cell/>
          <table:covered-table-cell/>
          <table:covered-table-cell/>
          <table:covered-table-cell/>
        </table:table-row>
        <table:table-row table:style-name="Table30.8">
          <table:table-cell table:style-name="Table30.A1" office:value-type="string">
            <text:p text:style-name="P2177"><text:span text:style-name="T1793">Descrição</text:span><text:span text:style-name="T1793"/></text:p>
          </table:table-cell>
          <table:table-cell table:style-name="Table30.A1" office:value-type="string">
            <text:p text:style-name="P2178"><text:span text:style-name="T1794">Unid.</text:span><text:span text:style-name="T1794"/></text:p>
          </table:table-cell>
          <table:table-cell table:style-name="Table30.A1" office:value-type="string">
            <text:p text:style-name="P2179"><text:span text:style-name="T1793">Quant.</text:span><text:span text:style-name="T1793"/></text:p>
          </table:table-cell>
          <table:table-cell table:style-name="Table30.A1" office:value-type="string">
            <text:p text:style-name="P2180"><text:span text:style-name="T1795">Marca</text:span><text:span text:style-name="T1795"/></text:p>
          </table:table-cell>
          <table:table-cell table:style-name="Table30.A1" office:value-type="string">
            <text:p text:style-name="P2181"><text:span text:style-name="T1548">Valor</text:span><text:span text:style-name="T1680"> </text:span><text:span text:style-name="T1793">unitário</text:span></text:p>
          </table:table-cell>
          <table:table-cell table:style-name="Table30.A1" office:value-type="string">
            <text:p text:style-name="P2182"><text:span text:style-name="T1793">Valor</text:span><text:span text:style-name="T1796"> </text:span><text:span text:style-name="T1797">Total</text:span></text:p>
          </table:table-cell>
        </table:table-row>
        <table:table-row table:style-name="Table30.5">
          <table:table-cell table:style-name="Table30.A1" office:value-type="string">
            <text:p text:style-name="P2183"/>
            <text:p text:style-name="P2184"><text:span text:style-name="T1784">VERGALHÃO</text:span><text:span text:style-name="T1805"> </text:span><text:span text:style-name="T1784">5/16"</text:span><text:span text:style-name="T1806"> </text:span><text:span text:style-name="T1784">AÇO</text:span><text:span text:style-name="T1807"> </text:span><text:span text:style-name="T1784">CA-50</text:span><text:span text:style-name="T1808"> </text:span><text:span text:style-name="T1184">-</text:span><text:span text:style-name="T1215"> </text:span><text:span text:style-name="T1184">12MTS</text:span></text:p>
          </table:table-cell>
          <table:table-cell table:style-name="Table30.A1" office:value-type="string">
            <text:p text:style-name="P2185"/>
            <text:p text:style-name="P2169"><text:span text:style-name="T1184">U</text:span><text:span text:style-name="T1784">nd</text:span><text:span text:style-name="T1802">.</text:span></text:p>
          </table:table-cell>
          <table:table-cell table:style-name="Table30.A1" office:value-type="string">
            <text:p text:style-name="P2186"/>
            <text:p text:style-name="P2187"><text:span text:style-name="T1789">1.313</text:span><text:span text:style-name="T1789"/></text:p>
          </table:table-cell>
          <table:table-cell table:style-name="Table30.A1" office:value-type="string">
            <text:p text:style-name="P2186"/>
            <text:p text:style-name="P2188"><text:span text:style-name="T1215">N</text:span><text:span text:style-name="T1809">/</text:span><text:span text:style-name="T1215">D</text:span></text:p>
          </table:table-cell>
          <table:table-cell table:style-name="Table30.A1" office:value-type="string">
            <text:p text:style-name="P2189"><text:span text:style-name="T1184">R$</text:span><text:span text:style-name="T1185"> </text:span><text:span text:style-name="T1789">33</text:span><text:span text:style-name="T1218">,</text:span><text:span text:style-name="T1789">18</text:span></text:p>
          </table:table-cell>
          <table:table-cell table:style-name="Table30.A1" office:value-type="string">
            <text:p text:style-name="P2190"><text:span text:style-name="T1181">R$</text:span><text:span text:style-name="T1221"> </text:span><text:span text:style-name="T1789">43</text:span><text:span text:style-name="T1790">.</text:span><text:span text:style-name="T1789">565</text:span><text:span text:style-name="T1218">,</text:span><text:span text:style-name="T1789">34</text:span></text:p>
          </table:table-cell>
        </table:table-row>
        <table:table-row table:style-name="Table30.2">
          <table:table-cell table:style-name="Table30.A2" table:number-columns-spanned="5" office:value-type="string">
            <text:p text:style-name="P2191"><text:span text:style-name="T1180">VALOR</text:span><text:span text:style-name="T1215"> </text:span><text:span text:style-name="T1180">GLOBAL</text:span></text:p>
          </table:table-cell>
          <table:covered-table-cell/>
          <table:covered-table-cell/>
          <table:covered-table-cell/>
          <table:covered-table-cell/>
          <table:table-cell table:style-name="Table30.A2" office:value-type="string">
            <text:p text:style-name="P2192"><text:span text:style-name="T1181">R$</text:span><text:span text:style-name="T1180"> 43.565,34</text:span></text:p>
          </table:table-cell>
        </table:table-row>
        <table:table-row table:style-name="Table30.11">
          <table:table-cell table:style-name="Table30.A3" table:number-columns-spanned="6" office:value-type="string">
            <text:p text:style-name="P2193"><text:span text:style-name="T1180">ITEM</text:span><text:span text:style-name="T1182"> </text:span><text:span text:style-name="T1180">53</text:span><text:span text:style-name="T1182"> </text:span><text:span text:style-name="T1180">-</text:span><text:span text:style-name="T1215"> </text:span><text:span text:style-name="T1180">EXCLUSIVO</text:span><text:span text:style-name="T1792"> </text:span><text:span text:style-name="T1180">PARA</text:span><text:span text:style-name="T1185"> </text:span><text:span text:style-name="T1180">ME/EPP</text:span></text:p>
          </table:table-cell>
          <table:covered-table-cell/>
          <table:covered-table-cell/>
          <table:covered-table-cell/>
          <table:covered-table-cell/>
          <table:covered-table-cell/>
        </table:table-row>
        <table:table-row table:style-name="Table30.12">
          <table:table-cell table:style-name="Table30.A1" office:value-type="string">
            <text:p text:style-name="P2194"><text:span text:style-name="T1793">Descrição</text:span><text:span text:style-name="T1793"/></text:p>
          </table:table-cell>
          <table:table-cell table:style-name="Table30.A1" office:value-type="string">
            <text:p text:style-name="P2195"><text:span text:style-name="T1794">Unid.</text:span><text:span text:style-name="T1794"/></text:p>
          </table:table-cell>
          <table:table-cell table:style-name="Table30.A1" office:value-type="string">
            <text:p text:style-name="P2196"><text:span text:style-name="T1793">Quant.</text:span><text:span text:style-name="T1793"/></text:p>
          </table:table-cell>
          <table:table-cell table:style-name="Table30.A1" office:value-type="string">
            <text:p text:style-name="P2197"><text:span text:style-name="T1795">Marca</text:span><text:span text:style-name="T1795"/></text:p>
          </table:table-cell>
          <table:table-cell table:style-name="Table30.A1" office:value-type="string">
            <text:p text:style-name="P2198"><text:span text:style-name="T1548">Valor</text:span><text:span text:style-name="T1680"> </text:span><text:span text:style-name="T1793">unitário</text:span></text:p>
          </table:table-cell>
          <table:table-cell table:style-name="Table30.A1" office:value-type="string">
            <text:p text:style-name="P2199"><text:span text:style-name="T1793">Valor</text:span><text:span text:style-name="T1796"> </text:span><text:span text:style-name="T1797">Total</text:span></text:p>
          </table:table-cell>
        </table:table-row>
        <table:table-row table:style-name="Table30.1">
          <table:table-cell table:style-name="Table30.A1" office:value-type="string">
            <text:p text:style-name="P2200"/>
            <text:p text:style-name="P2201"><text:span text:style-name="T1180">TE</text:span><text:span text:style-name="T1810"> </text:span><text:span text:style-name="T1180">PVC</text:span><text:span text:style-name="T1182"> </text:span><text:span text:style-name="T1180">DE</text:span><text:span text:style-name="T1811"> </text:span><text:span text:style-name="T1789">100MM,</text:span><text:span text:style-name="T1784"> </text:span><text:span text:style-name="T1180">TE</text:span><text:span text:style-name="T1811"> </text:span><text:span text:style-name="T1789">100</text:span><text:span text:style-name="T1812"> </text:span><text:span text:style-name="T1789">X</text:span><text:span text:style-name="T1812"> </text:span><text:span text:style-name="T1180">100</text:span><text:span text:style-name="T1184"> </text:span><text:span text:style-name="T1180">ESGOTO</text:span></text:p>
          </table:table-cell>
          <table:table-cell table:style-name="Table30.A1" office:value-type="string">
            <text:p text:style-name="P2202"/>
            <text:p text:style-name="P2153"><text:span text:style-name="T1184">Und.</text:span><text:span text:style-name="T1184"/></text:p>
          </table:table-cell>
          <table:table-cell table:style-name="Table30.A1" office:value-type="string">
            <text:p text:style-name="P2200"/>
            <text:p text:style-name="P2203"><text:span text:style-name="T1788">168</text:span><text:span text:style-name="T1788"/></text:p>
          </table:table-cell>
          <table:table-cell table:style-name="Table30.A1" office:value-type="string">
            <text:p text:style-name="P2200"/>
            <text:p text:style-name="P2156"><text:span text:style-name="T1180">FORTLEV</text:span><text:span text:style-name="T1180"/></text:p>
          </table:table-cell>
          <table:table-cell table:style-name="Table30.A1" office:value-type="string">
            <text:p text:style-name="P2204"><text:span text:style-name="T1181">R</text:span><text:span text:style-name="T1813">$</text:span><text:span text:style-name="T1814"> </text:span><text:span text:style-name="T1784">7,62</text:span></text:p>
          </table:table-cell>
          <table:table-cell table:style-name="Table30.A1" office:value-type="string">
            <text:p text:style-name="P2205"><text:span text:style-name="T1184">R$</text:span><text:span text:style-name="T1215"> </text:span><text:span text:style-name="T1789">1.280,</text:span><text:span text:style-name="T1180">16</text:span></text:p>
          </table:table-cell>
        </table:table-row>
        <table:table-row table:style-name="Table30.6">
          <table:table-cell table:style-name="Table30.A2" table:number-columns-spanned="5" office:value-type="string">
            <text:p text:style-name="P2206"><text:span text:style-name="T1180">VALOR</text:span><text:span text:style-name="T1215"> </text:span><text:span text:style-name="T1180">GLOBAL</text:span></text:p>
          </table:table-cell>
          <table:covered-table-cell/>
          <table:covered-table-cell/>
          <table:covered-table-cell/>
          <table:covered-table-cell/>
          <table:table-cell table:style-name="Table30.A2" office:value-type="string">
            <text:p text:style-name="P2207"><text:span text:style-name="T1180">R$1.280,16</text:span><text:span text:style-name="T1180"/></text:p>
          </table:table-cell>
        </table:table-row>
        <table:table-row table:style-name="Table30.15">
          <table:table-cell table:style-name="Table30.A3" table:number-columns-spanned="6" office:value-type="string">
            <text:p text:style-name="P2193"><text:span text:style-name="T1180">ITEM</text:span><text:span text:style-name="T1182"> </text:span><text:span text:style-name="T1180">60</text:span><text:span text:style-name="T1182"> </text:span><text:span text:style-name="T1180">-</text:span><text:span text:style-name="T1215"> </text:span><text:span text:style-name="T1180">EXCLUSIVO PARA</text:span><text:span text:style-name="T1185"> </text:span><text:span text:style-name="T1180">ME/EPP</text:span></text:p>
          </table:table-cell>
          <table:covered-table-cell/>
          <table:covered-table-cell/>
          <table:covered-table-cell/>
          <table:covered-table-cell/>
          <table:covered-table-cell/>
        </table:table-row>
        <table:table-row table:style-name="Table30.8">
          <table:table-cell table:style-name="Table30.A1" office:value-type="string">
            <text:p text:style-name="P2208"><text:span text:style-name="T1793">Descrição</text:span><text:span text:style-name="T1793"/></text:p>
          </table:table-cell>
          <table:table-cell table:style-name="Table30.A1" office:value-type="string">
            <text:p text:style-name="P2209"><text:span text:style-name="T1794">Unid</text:span><text:span text:style-name="T1815">.</text:span></text:p>
          </table:table-cell>
          <table:table-cell table:style-name="Table30.A1" office:value-type="string">
            <text:p text:style-name="P2210"><text:span text:style-name="T1793">Quant.</text:span><text:span text:style-name="T1793"/></text:p>
          </table:table-cell>
          <table:table-cell table:style-name="Table30.A1" office:value-type="string">
            <text:p text:style-name="P2211"><text:span text:style-name="T1797">Marca</text:span><text:span text:style-name="T1797"/></text:p>
          </table:table-cell>
          <table:table-cell table:style-name="Table30.A1" office:value-type="string">
            <text:p text:style-name="P2212"><text:span text:style-name="T1548">Valor</text:span><text:span text:style-name="T1680"> </text:span><text:span text:style-name="T1793">unitário</text:span></text:p>
          </table:table-cell>
          <table:table-cell table:style-name="Table30.A1" office:value-type="string">
            <text:p text:style-name="P2213"><text:span text:style-name="T1793">Valor</text:span><text:span text:style-name="T1796"> </text:span><text:span text:style-name="T1797">Total</text:span></text:p>
          </table:table-cell>
        </table:table-row>
        <table:table-row table:style-name="Table30.5">
          <table:table-cell table:style-name="Table30.A1" office:value-type="string">
            <text:p text:style-name="P2214"/>
            <text:p text:style-name="P2215"><text:span text:style-name="T1180">JOELHO</text:span><text:span text:style-name="T1182"> </text:span><text:span text:style-name="T1789">45'</text:span><text:span text:style-name="T1801"> </text:span><text:span text:style-name="T1789">SOLDÁVEL</text:span><text:span text:style-name="T1787"> </text:span><text:span text:style-name="T1784">20MM</text:span></text:p>
          </table:table-cell>
          <table:table-cell table:style-name="Table30.A1" office:value-type="string">
            <text:p text:style-name="P2216"/>
            <text:p text:style-name="P2153"><text:span text:style-name="T1184">Und.</text:span><text:span text:style-name="T1184"/></text:p>
          </table:table-cell>
          <table:table-cell table:style-name="Table30.A1" office:value-type="string">
            <text:p text:style-name="P2214"/>
            <text:p text:style-name="P2217"><text:span text:style-name="T1788">265</text:span><text:span text:style-name="T1788"/></text:p>
          </table:table-cell>
          <table:table-cell table:style-name="Table30.A1" office:value-type="string">
            <text:p text:style-name="P2214"/>
            <text:p text:style-name="P2218"><text:span text:style-name="T1789">FORTEV</text:span><text:span text:style-name="T1789"/></text:p>
          </table:table-cell>
          <table:table-cell table:style-name="Table30.A1" office:value-type="string">
            <text:p text:style-name="P2219"><text:span text:style-name="T1184">R$</text:span><text:span text:style-name="T1185"> </text:span><text:span text:style-name="T1784">0,63</text:span></text:p>
          </table:table-cell>
          <table:table-cell table:style-name="Table30.A1" office:value-type="string">
            <text:p text:style-name="P2220"/>
            <text:p text:style-name="P2221"><text:span text:style-name="T1181">R</text:span><text:span text:style-name="T1813">$</text:span><text:span text:style-name="T1816"> </text:span><text:span text:style-name="T1789">166,95</text:span></text:p>
          </table:table-cell>
        </table:table-row>
        <table:table-row table:style-name="Table30.6">
          <table:table-cell table:style-name="Table30.A1" table:number-columns-spanned="5" office:value-type="string">
            <text:p text:style-name="P2222"><text:span text:style-name="T1180">VALOR</text:span><text:span text:style-name="T1215"> </text:span><text:span text:style-name="T1180">GLOBAL</text:span></text:p>
          </table:table-cell>
          <table:covered-table-cell/>
          <table:covered-table-cell/>
          <table:covered-table-cell/>
          <table:covered-table-cell/>
          <table:table-cell table:style-name="Table30.A1" office:value-type="string">
            <text:p text:style-name="P2223"><text:span text:style-name="T1184">R$</text:span><text:span text:style-name="T1215"> </text:span><text:span text:style-name="T1180">166,95</text:span></text:p>
          </table:table-cell>
        </table:table-row>
      </table:table>
      <text:p text:style-name="P1303"><text:span text:style-name="T1117">ÓRGÃO</text:span><text:span text:style-name="T1817"> </text:span><text:span text:style-name="T1117">GERENCIADOR:</text:span><text:span text:style-name="T1817"> </text:span><text:span text:style-name="T1231">SECRETARIA</text:span><text:span text:style-name="T1612"> </text:span><text:span text:style-name="T1231">MUNICIPAL</text:span><text:span text:style-name="T1612"> </text:span><text:span text:style-name="T1231">DE</text:span><text:span text:style-name="T1612"> </text:span><text:span text:style-name="T1231">MANUTENÇÃO</text:span><text:span text:style-name="T1612"> </text:span><text:span text:style-name="T1231">E</text:span><text:span text:style-name="T1612"> </text:span><text:span text:style-name="T1231">SERVIÇOS</text:span><text:span text:style-name="T1612"> </text:span><draw:frame draw:style-name="fr3" draw:name="Image 889" text:anchor-type="as-char" svg:width="0.0661in" svg:height="0.0161in" draw:z-index="752"><draw:image xlink:href="Pictures/100000010000000D00000002576BB66D.png" xlink:type="simple" xlink:show="embed" xlink:actuate="onLoad" draw:mime-type="image/png"/></draw:frame><text:span text:style-name="T1818"><text:s/></text:span><text:span text:style-name="T1119">SEMMAT</text:span></text:p>
      <text:p text:style-name="P1303"><text:span text:style-name="T1117">ÓRGÃOS</text:span><text:span text:style-name="T1819"> </text:span><text:span text:style-name="T1117">PARTICIPANTES:</text:span><text:span text:style-name="T1820"> </text:span><text:span text:style-name="T1231">SECRETARIA</text:span><text:span text:style-name="T1621"> </text:span><text:span text:style-name="T1231">MUNICIPAL</text:span><text:span text:style-name="T1717"> </text:span><text:span text:style-name="T1231">DE</text:span><text:span text:style-name="T1234"> </text:span><text:span text:style-name="T1231">MANUTENÇÃO</text:span><text:span text:style-name="T1613"> </text:span><text:span text:style-name="T1231">E</text:span><text:span text:style-name="T1233"> </text:span><text:span text:style-name="T1231">SERVIÇOS</text:span><text:span text:style-name="T1234"> </text:span><text:span text:style-name="T1231">- </text:span><text:span text:style-name="T1119">SEMMAT</text:span></text:p>
      <text:p text:style-name="P2224"><text:span text:style-name="T1231">SECRETARIA MUNICIPAL DE AGRICULTURA -</text:span><text:span text:style-name="T1612"> </text:span><text:span text:style-name="T1231">SEMAG SECRETARIA</text:span><text:span text:style-name="T1717"> </text:span><text:span text:style-name="T1231">MUNICIPAL</text:span><text:span text:style-name="T1717"> </text:span><text:span text:style-name="T1231">DE</text:span><text:span text:style-name="T1234"> </text:span><text:span text:style-name="T1231">CULTURA</text:span><text:span text:style-name="T1616"> </text:span><text:span text:style-name="T1231">E</text:span><text:span text:style-name="T1233"> </text:span><text:span text:style-name="T1231">TURISMO</text:span><text:span text:style-name="T1616"> </text:span><text:span text:style-name="T1231">-</text:span><text:span text:style-name="T1622"> </text:span><text:span text:style-name="T1231">SEMCULT</text:span></text:p>
      <text:p text:style-name="P2225"><text:span text:style-name="T1231">SECRETARIA</text:span><text:span text:style-name="T1615"> </text:span><text:span text:style-name="T1231">MUNICIPAL</text:span><text:span text:style-name="T1617"> </text:span><text:span text:style-name="T1231">DE</text:span><text:span text:style-name="T1233"> </text:span><text:span text:style-name="T1231">DESENVOLVIMENTO</text:span><text:span text:style-name="T1233"> </text:span><text:span text:style-name="T1231">SOCIAL</text:span><text:span text:style-name="T1234"> </text:span><text:span text:style-name="T1231">-</text:span><text:span text:style-name="T1821"> </text:span><text:span text:style-name="T1231">SEMDES SECRETARIA MUNICIPAL DE EDUCAÇÃO -</text:span><text:span text:style-name="T1612"> </text:span><text:span text:style-name="T1231">SEME</text:span></text:p>
      <text:p text:style-name="P2226"><text:span text:style-name="T1231">SECRETARIA</text:span><text:span text:style-name="T1717"> </text:span><text:span text:style-name="T1231">MUNICIPAL</text:span><text:span text:style-name="T1616"> </text:span><text:span text:style-name="T1231">DE</text:span><text:span text:style-name="T1234"> </text:span><text:span text:style-name="T1231">ESPORTE</text:span><text:span text:style-name="T1822">,</text:span><text:span text:style-name="T1823"> </text:span><text:span text:style-name="T1231">LAZER</text:span><text:span text:style-name="T1119"> </text:span><text:span text:style-name="T1231">E</text:span><text:span text:style-name="T1233"> </text:span><text:span text:style-name="T1231">QUALIDADE</text:span><text:span text:style-name="T1615"> </text:span><text:span text:style-name="T1231">DE</text:span><text:span text:style-name="T1233"> </text:span><text:span text:style-name="T1231">VIDA</text:span><text:span text:style-name="T1233"> </text:span><text:span text:style-name="T1231">-</text:span><text:span text:style-name="T1614"> </text:span><text:span text:style-name="T1231">SEMESP SECRETARIA MUNICIPAL DE FAZENDA -</text:span><text:span text:style-name="T1612"> </text:span><text:span text:style-name="T1231">SEMFA</text:span></text:p>
      <text:p text:style-name="P2227"><text:span text:style-name="T1231">SECRETARIA</text:span><text:span text:style-name="T1717"> </text:span><text:span text:style-name="T1231">MUNICIPAL</text:span><text:span text:style-name="T1717"> </text:span><text:span text:style-name="T1231">DE</text:span><text:span text:style-name="T1234"> </text:span><text:span text:style-name="T1231">GOVERNO</text:span><text:span text:style-name="T1717"> </text:span><text:span text:style-name="T1231">E</text:span><text:span text:style-name="T1233"> </text:span><text:span text:style-name="T1231">PLANEJAMENTO ESTRATÉGICO</text:span><text:span text:style-name="T1232"> </text:span><text:span text:style-name="T1231">-</text:span><text:span text:style-name="T1824"> </text:span><text:span text:style-name="T1231">SEMGOV SECRETARIA MUNICIPAL DE</text:span><text:span text:style-name="T1619"> </text:span><text:span text:style-name="T1231">MEIO AMBIENTE -</text:span><text:span text:style-name="T1612"> </text:span><text:span text:style-name="T1231">SEMMA</text:span></text:p>
      <text:p text:style-name="P1304"><text:span text:style-name="T1231">SECRETARIA</text:span><text:span text:style-name="T1717"> </text:span><text:span text:style-name="T1231">MUNICIPAL</text:span><text:span text:style-name="T1717"> </text:span><text:span text:style-name="T1231">DE</text:span><text:span text:style-name="T1234"> </text:span><text:span text:style-name="T1231">INTERIOR</text:span><text:span text:style-name="T1717"> </text:span><text:span text:style-name="T1231">-</text:span><text:span text:style-name="T1825"> </text:span><text:span text:style-name="T1231">SEMUI SECRETARIA MUNICIPAL DE SAÚDE -</text:span><text:span text:style-name="T1612"> </text:span><text:span text:style-name="T1231">SEMUS</text:span></text:p>
      <text:p text:style-name="P2228"><text:span text:style-name="T1117">PRAZO:</text:span><text:span text:style-name="T1826"> </text:span><text:span text:style-name="T1231">01</text:span><text:span text:style-name="T1827"> </text:span><text:span text:style-name="T1231">(um)</text:span><text:span text:style-name="T1824"> </text:span><text:span text:style-name="T1242">ano</text:span></text:p>
      <text:p text:style-name="P1308"><text:span text:style-name="T1112">DATA</text:span><text:span text:style-name="T1828"> </text:span><text:span text:style-name="T1112">DA</text:span><text:span text:style-name="T1829"> </text:span><text:span text:style-name="T1112">ASSINATURA:</text:span><text:span text:style-name="T1113"> <text:s/></text:span><text:span text:style-name="T1115">18/08-</text:span></text:p>
      <text:p text:style-name="P2229"><text:span text:style-name="T1629">SIGNATÁRIOS: </text:span><text:span text:style-name="T1105">Astor</text:span><text:span text:style-name="T1111"> </text:span><text:span text:style-name="T1105">Dilem</text:span><text:span text:style-name="T1109"> </text:span><text:span text:style-name="T1105">dos</text:span><text:span text:style-name="T1108"> </text:span><text:span text:style-name="T1105">Santos</text:span><text:span text:style-name="T1111"> </text:span><text:span text:style-name="T1105">Júnior - Secretário</text:span><text:span text:style-name="T1111"> </text:span><text:span text:style-name="T1105">Municipal de</text:span><text:span text:style-name="T1830"> </text:span><text:span text:style-name="T1105">Manutenção e</text:span><text:span text:style-name="T1111"> </text:span><text:span text:style-name="T1105">Serviços, José</text:span><text:span text:style-name="T1109"> </text:span><text:span text:style-name="T1105">Arcanjo Nunes - Secretário Municipal de</text:span><text:span text:style-name="T1733"> </text:span><text:span text:style-name="T1105">Agricultura, Wanderson Amorim Dona - Secretário Municipal de Cultura e Turismo, Eder Botelho da Fonseca - Secretário Municipal de Desenvolvimento Social Interino, Simone de Souza Beiriz - Secretária Municipal de Educação</text:span><text:span text:style-name="T1831">, </text:span><text:span text:style-name="T1105">Rodolpho Silva Maia - Secretário Municipal de Esporte, Lazer e Qualidade de Vida, Elizeu Crisostomo de Vargas - Secretário Municipal de Fazenda, Rodolfo Fernandes do Carmo - Secretário Municipal de</text:span><text:span text:style-name="T1630"> </text:span><text:span text:style-name="T1105">Governo, Thiago Fiaria Longui - Secretário Municipal de Meio</text:span><text:span text:style-name="T1108"> </text:span><text:span text:style-name="T1105">Ambiente,</text:span></text:p>
      <text:p text:style-name="P2230"><draw:frame draw:style-name="fr4" draw:name="Image149" text:anchor-type="char" svg:x="1.5846in" svg:y="0.0772in" svg:width="4.5807in" svg:height="0.0161in" draw:z-index="97"><draw:image xlink:href="Pictures/10000001000001F700000001E0AF9E70.png" xlink:type="simple" xlink:show="embed" xlink:actuate="onLoad" draw:mime-type="image/png"/></draw:frame></text:p>
      <text:p text:style-name="P2231"><text:span text:style-name="T1832">Autenticar</text:span><text:span text:style-name="T1833"> </text:span><text:span text:style-name="T1832">documento</text:span><text:span text:style-name="T1834"> </text:span><text:span text:style-name="T1832">em</text:span><text:span text:style-name="T1835"> </text:span><text:span text:style-name="T1836">https:1/processos.cachoeiro.es.gov.br/autenticidade</text:span></text:p>
      <text:p text:style-name="P2232"><draw:frame draw:style-name="fr6" draw:name="Image 891" text:anchor-type="char" svg:x="5.8201in" svg:y="-0.0508in" svg:width="0.272in" svg:height="0.3693in" draw:z-index="134"><draw:image xlink:href="Pictures/100000000000003B0000005004C75678.jpg" xlink:type="simple" xlink:show="embed" xlink:actuate="onLoad" draw:mime-type="image/jpeg"/></draw:frame><text:span text:style-name="T1837">com</text:span><text:span text:style-name="T1838"> </text:span><text:span text:style-name="T1837">o</text:span><text:span text:style-name="T1839"> </text:span><text:span text:style-name="T1840">identificador</text:span><text:span text:style-name="T1841"> </text:span><text:span text:style-name="T1837">32003000340033003600380032003A00540052004100,</text:span><text:span text:style-name="T1842"> </text:span><text:span text:style-name="T1604">Documento</text:span><text:span text:style-name="T1731"> </text:span><text:span text:style-name="T1837">assinado</text:span><text:span text:style-name="T1842"> </text:span><text:span text:style-name="T1837">digitalmente</text:span><text:span text:style-name="T1843"> </text:span><text:span text:style-name="T1837">conforme</text:span><text:span text:style-name="T1844"> </text:span><text:span text:style-name="T1845">MP</text:span></text:p>
      <text:p text:style-name="P2233"><text:span text:style-name="T1846">nº</text:span><text:span text:style-name="T1847"> </text:span><text:span text:style-name="T1837">2.200-2/2001</text:span><text:span text:style-name="T1508">,</text:span><text:span text:style-name="T1646"> </text:span><text:span text:style-name="T1837">que</text:span><text:span text:style-name="T1845"> </text:span><text:span text:style-name="T1837">institui</text:span><text:span text:style-name="T1848"> </text:span><text:span text:style-name="T1604">a</text:span><text:span text:style-name="T1611"> </text:span><text:span text:style-name="T1604">Infra-estrutura</text:span><text:span text:style-name="T1603"> </text:span><text:span text:style-name="T1837">de Chaves</text:span><text:span text:style-name="T1849"> </text:span><text:span text:style-name="T1604">Públicas</text:span><text:span text:style-name="T1850"> </text:span><text:span text:style-name="T1837">Brasileira</text:span><text:span text:style-name="T1508">•</text:span><text:span text:style-name="T1851"> </text:span><text:span text:style-name="T1604">ICP-</text:span><text:span text:style-name="T1603">Brasil.</text:span></text:p>
      <text:p text:style-name="P1464"/>
      <text:p text:style-name="P1464"/>
      <text:p text:style-name="P1464"/>
      <text:p text:style-name="P1464"/>
      <text:p text:style-name="P1464"/>
      <text:p text:style-name="P1464"/>
      <text:p text:style-name="P1464"/>
      <text:p text:style-name="P1464"/>
      <text:p text:style-name="P1464"/>
      <text:p text:style-name="P2234"/>
      <text:p text:style-name="P933"><draw:frame draw:style-name="fr10" draw:name="Image 892" text:anchor-type="char" svg:x="3.7965in" svg:y="-0.2945in" svg:width="0.6945in" svg:height="0.6138in" draw:z-index="48"><draw:image xlink:href="Pictures/10000000000000D0000000B830B1DD11.jpg" xlink:type="simple" xlink:show="embed" xlink:actuate="onLoad" draw:mime-type="image/jpeg"/></draw:frame><text:span text:style-name="T1761">D</text:span><text:span text:style-name="T1762">.</text:span><text:span text:style-name="T1761">O</text:span><text:span text:style-name="T1762">.</text:span><text:span text:style-name="T1763"> </text:span><text:span text:style-name="T581">PREFEITURA</text:span><text:span text:style-name="T584"> </text:span><text:span text:style-name="T581">MUNICIPAL</text:span><text:span text:style-name="T585"> </text:span><text:span text:style-name="T581">DE</text:span><text:span text:style-name="T586"> </text:span><text:span text:style-name="T587">CACHOEIRO</text:span><text:span text:style-name="T581"><text:tab/></text:span><text:span text:style-name="T519">55</text:span></text:p>
      <text:p text:style-name="P2235"><draw:frame draw:style-name="fr7" draw:name="Image 912" text:anchor-type="char" svg:x="5.9075in" svg:y="1.972in" svg:width="0.3535in" svg:height="0.0846in" draw:z-index="52"><draw:image xlink:href="Pictures/100000010000004400000010B726A6CD.png" xlink:type="simple" xlink:show="embed" xlink:actuate="onLoad" draw:mime-type="image/png"/></draw:frame><draw:frame draw:style-name="fr11" draw:name="Image 913" text:anchor-type="char" svg:x="2.1854in" svg:y="9.6047in" svg:width="3.448in" svg:height="0.2457in" draw:z-index="142"><draw:image xlink:href="Pictures/10000001000002970000002F6CA17E42.png" xlink:type="simple" xlink:show="embed" xlink:actuate="onLoad" draw:mime-type="image/png"/></draw:frame></text:p>
      <text:p text:style-name="P63"/>
      <text:p text:style-name="P2236"/>
      <text:p text:style-name="P2237"><draw:frame draw:style-name="fr8" draw:name="Image76" text:anchor-type="as-char" svg:width="5.0264in" svg:height="0.4835in" draw:z-index="753"><draw:image xlink:href="Pictures/100000010000022800000035AE293949.png" xlink:type="simple" xlink:show="embed" xlink:actuate="onLoad" draw:mime-type="image/png"/></draw:frame></text:p>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2238"><draw:frame draw:style-name="fr4" draw:name="Image151" text:anchor-type="char" svg:x="1.5846in" svg:y="0.2161in" svg:width="4.5528in" svg:height="0.0161in" draw:z-index="101"><draw:image xlink:href="Pictures/10000001000001F400000001BE3CE4FC.png" xlink:type="simple" xlink:show="embed" xlink:actuate="onLoad" draw:mime-type="image/png"/></draw:frame></text:p>
      <text:p text:style-name="P2239"/>
      <text:p text:style-name="P2010"/>
      <text:p text:style-name="P2010"/>
      <text:p text:style-name="P2010"/>
      <text:p text:style-name="P2010"/>
      <text:p text:style-name="P2010"/>
      <text:p text:style-name="P2010"/>
      <text:p text:style-name="P2010"/>
      <text:p text:style-name="P2010"/>
      <text:p text:style-name="P2010"/>
      <text:p text:style-name="P2010"/>
      <text:p text:style-name="P2010"/>
      <text:p text:style-name="P2010"/>
      <text:p text:style-name="P2240"/>
      <text:h text:style-name="P2241" text:outline-level="6"><draw:frame draw:style-name="fr2" draw:name="Image88" text:anchor-type="char" svg:x="0.4925in" svg:y="-1.9484in" svg:width="7.7756in" svg:height="1.3874in" draw:z-index="154"><draw:image xlink:href="Pictures/100000010000035700000098BBBA89C4.png" xlink:type="simple" xlink:show="embed" xlink:actuate="onLoad" draw:mime-type="image/png"/></draw:frame><text:span text:style-name="T1060">EXTRATO</text:span><text:span text:style-name="T1852"> </text:span><text:span text:style-name="T1060">DE</text:span><text:span text:style-name="T1853"> </text:span><text:span text:style-name="T1060">ATA</text:span><text:span text:style-name="T1853"> </text:span><text:span text:style-name="T1060">DE</text:span><text:span text:style-name="T1852"> </text:span><text:span text:style-name="T1060">REGISTRO</text:span><text:span text:style-name="T1854"> </text:span><text:span text:style-name="T1060">DE</text:span><text:span text:style-name="T1852"> </text:span><text:span text:style-name="T1064">PREÇOS</text:span></text:h>
      <text:p text:style-name="P2242"/>
      <text:p text:style-name="P2243"><text:span text:style-name="T1029">ATA</text:span><text:span text:style-name="T1767"> </text:span><text:span text:style-name="T1029">DE</text:span><text:span text:style-name="T1855"> </text:span><text:span text:style-name="T1029">REGISTRO</text:span><text:span text:style-name="T1856"> </text:span><text:span text:style-name="T1029">DE</text:span><text:span text:style-name="T1856"> </text:span><text:span text:style-name="T1029">PREÇOS</text:span><text:span text:style-name="T1856"> </text:span><text:span text:style-name="T1029">Nº</text:span><text:span text:style-name="T1095"> </text:span><text:span text:style-name="T1031">066/2026</text:span><text:span text:style-name="T1857"> </text:span><text:span text:style-name="T1031">–</text:span><text:span text:style-name="T1858"> </text:span><text:span text:style-name="T1031">Pregão</text:span><text:span text:style-name="T1073"> </text:span><text:span text:style-name="T1031">Eletrônico</text:span><text:span text:style-name="T1044"> </text:span><text:span text:style-name="T1031">n°</text:span><text:span text:style-name="T1073"> </text:span><text:span text:style-name="T1042">014/2026</text:span></text:p>
      <text:p text:style-name="P2244"><text:span text:style-name="T1052">FORNECEDOR</text:span><text:span text:style-name="T1859"> </text:span><text:span text:style-name="T1052">REGISTRADO:</text:span><text:span text:style-name="T1860"> </text:span><text:span text:style-name="T1861">SMIDER</text:span><text:span text:style-name="T1862"> </text:span><text:span text:style-name="T1861">ATACADISTA</text:span><text:span text:style-name="T1863"> </text:span><text:span text:style-name="T1861">LTDA.</text:span><text:span text:style-name="T1864"> </text:span><text:span text:style-name="T1861">-</text:span><text:span text:style-name="T1865"> </text:span><text:span text:style-name="T1866">EPP</text:span></text:p>
      <text:p text:style-name="P2245"><text:span text:style-name="T1052">OBJETO</text:span><text:span text:style-name="T1861">:</text:span><text:span text:style-name="T1867"> </text:span><text:span text:style-name="T1861">AQUISIÇÃO</text:span><text:span text:style-name="T1868"> </text:span><text:span text:style-name="T1861">DE</text:span><text:span text:style-name="T1867"> </text:span><text:span text:style-name="T1861">DIVERSOS</text:span><text:span text:style-name="T1869"> </text:span><text:span text:style-name="T1861">MATERIAIS</text:span><text:span text:style-name="T1867"> </text:span><text:span text:style-name="T1861">DE</text:span><text:span text:style-name="T1867"> </text:span><text:span text:style-name="T1861">CONSTRUÇÃO,</text:span><text:span text:style-name="T1869"> </text:span><text:span text:style-name="T1861">COM</text:span><text:span text:style-name="T1867"> </text:span><text:span text:style-name="T1861">TRANSPORTE</text:span><text:span text:style-name="T1869"> </text:span><text:span text:style-name="T1866">ÀS</text:span></text:p>
      <text:p text:style-name="P2246"><text:span text:style-name="T227">EXPENSAS DA CONTRATADA, através do Sistema de Registro de Preços, para atender às demandas</text:span><text:span text:style-name="T942"> </text:span><text:span text:style-name="T227">da</text:span><text:span text:style-name="T942"> </text:span><text:span text:style-name="T227">Administração,</text:span><text:span text:style-name="T942"> </text:span><text:span text:style-name="T227">conforme</text:span><text:span text:style-name="T942"> </text:span><text:span text:style-name="T227">especificações</text:span><text:span text:style-name="T942"> </text:span><text:span text:style-name="T227">do</text:span><text:span text:style-name="T942"> </text:span><text:span text:style-name="T227">Termo</text:span><text:span text:style-name="T942"> </text:span><text:span text:style-name="T227">de</text:span><text:span text:style-name="T942"> </text:span><text:span text:style-name="T227">Referência,</text:span><text:span text:style-name="T942"> </text:span><text:span text:style-name="T227">anexo</text:span><text:span text:style-name="T942"> </text:span><text:span text:style-name="T227">I</text:span><text:span text:style-name="T942"> </text:span><text:span text:style-name="T227">do</text:span><text:span text:style-name="T942"> </text:span><text:span text:style-name="T227">Edital de</text:span><text:span text:style-name="T951"> </text:span><text:span text:style-name="T227">Licitação</text:span><text:span text:style-name="T951"> </text:span><text:span text:style-name="T227">nº</text:span><text:span text:style-name="T1039"> </text:span><text:span text:style-name="T227">014/2026,</text:span><text:span text:style-name="T1039"> </text:span><text:span text:style-name="T227">que</text:span><text:span text:style-name="T951"> </text:span><text:span text:style-name="T227">é</text:span><text:span text:style-name="T951"> </text:span><text:span text:style-name="T227">parte</text:span><text:span text:style-name="T951"> </text:span><text:span text:style-name="T227">integrante</text:span><text:span text:style-name="T951"> </text:span><text:span text:style-name="T227">desta</text:span><text:span text:style-name="T951"> </text:span><text:span text:style-name="T227">Ata,</text:span><text:span text:style-name="T1039"> </text:span><text:span text:style-name="T227">assim</text:span><text:span text:style-name="T951"> </text:span><text:span text:style-name="T227">como</text:span><text:span text:style-name="T951"> </text:span><text:span text:style-name="T227">as</text:span><text:span text:style-name="T951"> </text:span><text:span text:style-name="T227">propostas</text:span><text:span text:style-name="T951"> </text:span><text:span text:style-name="T227">cujos</text:span><text:span text:style-name="T951"> </text:span><text:span text:style-name="T227">preços tenham sido registrados, independentemente de transcrição.</text:span></text:p>
      <table:table table:name="Table31" table:style-name="Table31">
        <table:table-column table:style-name="Table31.A"/>
        <table:table-column table:style-name="Table31.B"/>
        <table:table-column table:style-name="Table31.C"/>
        <table:table-column table:style-name="Table31.D"/>
        <table:table-column table:style-name="Table31.E"/>
        <table:table-column table:style-name="Table31.F"/>
        <table:table-row table:style-name="Table31.1">
          <table:table-cell table:style-name="Table31.A1" table:number-columns-spanned="6" office:value-type="string">
            <text:p text:style-name="P2247"><text:span text:style-name="T1145">ITEM</text:span><text:span text:style-name="T252"> </text:span><text:span text:style-name="T1145">04</text:span><text:span text:style-name="T252"> </text:span><text:span text:style-name="T1145">-</text:span><text:span text:style-name="T1148"> </text:span><text:span text:style-name="T1145">AMPLA</text:span><text:span text:style-name="T1148"> </text:span><text:span text:style-name="T252">CONCORRÊNCIA</text:span></text:p>
          </table:table-cell>
          <table:covered-table-cell/>
          <table:covered-table-cell/>
          <table:covered-table-cell/>
          <table:covered-table-cell/>
          <table:covered-table-cell/>
        </table:table-row>
        <table:table-row table:style-name="Table31.2">
          <table:table-cell table:style-name="Table31.A1" office:value-type="string">
            <text:p text:style-name="P2248"><text:span text:style-name="T252">Descrição</text:span><text:span text:style-name="T252"/></text:p>
          </table:table-cell>
          <table:table-cell table:style-name="Table31.A1" office:value-type="string">
            <text:p text:style-name="P2249"><text:span text:style-name="T252">Unid.</text:span><text:span text:style-name="T252"/></text:p>
          </table:table-cell>
          <table:table-cell table:style-name="Table31.A1" office:value-type="string">
            <text:p text:style-name="P2250"><text:span text:style-name="T252">Quant.</text:span><text:span text:style-name="T252"/></text:p>
          </table:table-cell>
          <table:table-cell table:style-name="Table31.A1" office:value-type="string">
            <text:p text:style-name="P2251"><text:span text:style-name="T1149">Marca</text:span><text:span text:style-name="T1149"/></text:p>
          </table:table-cell>
          <table:table-cell table:style-name="Table31.A1" office:value-type="string">
            <text:p text:style-name="P2252"><text:span text:style-name="T252">Valor</text:span><text:span text:style-name="T1145"> </text:span><text:span text:style-name="T252">unitário</text:span></text:p>
          </table:table-cell>
          <table:table-cell table:style-name="Table31.A1" office:value-type="string">
            <text:p text:style-name="P2253"><text:span text:style-name="T252">Valor</text:span><text:span text:style-name="T1145"> </text:span><text:span text:style-name="T252">Total</text:span></text:p>
          </table:table-cell>
        </table:table-row>
        <table:table-row table:style-name="Table31.3">
          <table:table-cell table:style-name="Table31.A1" office:value-type="string">
            <text:p text:style-name="P2254"/>
            <text:p text:style-name="P2076"><text:span text:style-name="T1154">AREIA</text:span><text:span text:style-name="T1155"> </text:span><text:span text:style-name="T1154">FINA</text:span><text:span text:style-name="T1158"> </text:span><text:span text:style-name="T1154">DE</text:span><text:span text:style-name="T1294"> </text:span><text:span text:style-name="T1154">RIO</text:span><text:span text:style-name="T364"> </text:span><text:span text:style-name="T1154">LAVADA</text:span><text:span text:style-name="T1158"> </text:span><text:span text:style-name="T1154">SEM</text:span><text:span text:style-name="T364"> </text:span><text:span text:style-name="T1154">PEDRA</text:span></text:p>
          </table:table-cell>
          <table:table-cell table:style-name="Table31.A1" office:value-type="string">
            <text:p text:style-name="P2255"><text:span text:style-name="T1155">M³</text:span><text:span text:style-name="T1155"/></text:p>
          </table:table-cell>
          <table:table-cell table:style-name="Table31.A1" office:value-type="string">
            <text:p text:style-name="P2254"/>
            <text:p text:style-name="P2256"><text:span text:style-name="T1154">1.100</text:span><text:span text:style-name="T1154"/></text:p>
          </table:table-cell>
          <table:table-cell table:style-name="Table31.A1" office:value-type="string">
            <text:p text:style-name="P2254"/>
            <text:p text:style-name="P2257"><text:span text:style-name="T1154">PRÓPRIA</text:span><text:span text:style-name="T1154"/></text:p>
          </table:table-cell>
          <table:table-cell table:style-name="Table31.A1" office:value-type="string">
            <text:p text:style-name="P1740"/>
            <text:p text:style-name="P2258"><text:span text:style-name="T363">R$</text:span><text:span text:style-name="T1154"> 48,00</text:span></text:p>
          </table:table-cell>
          <table:table-cell table:style-name="Table31.A1" office:value-type="string">
            <text:p text:style-name="P2259"><text:span text:style-name="T363">R$</text:span><text:span text:style-name="T1154"> 52.800,00</text:span></text:p>
          </table:table-cell>
        </table:table-row>
        <table:table-row table:style-name="Table31.4">
          <table:table-cell table:style-name="Table31.A4" table:number-columns-spanned="5" office:value-type="string">
            <text:p text:style-name="P2260"><text:span text:style-name="T252">VALOR GLOBAL</text:span><text:span text:style-name="T252"/></text:p>
          </table:table-cell>
          <table:covered-table-cell/>
          <table:covered-table-cell/>
          <table:covered-table-cell/>
          <table:covered-table-cell/>
          <table:table-cell table:style-name="Table31.A4" office:value-type="string">
            <text:p text:style-name="P2259"><text:span text:style-name="T1145">R$</text:span><text:span text:style-name="T252"> 52.800,00</text:span></text:p>
          </table:table-cell>
        </table:table-row>
        <table:table-row table:style-name="Table31.5">
          <table:table-cell table:style-name="Table31.A5" table:number-columns-spanned="6" office:value-type="string">
            <text:p text:style-name="P2261"><text:span text:style-name="T252">ITEM</text:span><text:span text:style-name="T1293"> </text:span><text:span text:style-name="T252">05</text:span><text:span text:style-name="T1293"> </text:span><text:span text:style-name="T252">-</text:span><text:span text:style-name="T1293"> </text:span><text:span text:style-name="T252">COTA</text:span><text:span text:style-name="T1149"> </text:span><text:span text:style-name="T252">RESERVADA</text:span><text:span text:style-name="T1146"> </text:span><text:span text:style-name="T252">PARA</text:span><text:span text:style-name="T1146"> </text:span><text:span text:style-name="T252">ME/EPP</text:span></text:p>
          </table:table-cell>
          <table:covered-table-cell/>
          <table:covered-table-cell/>
          <table:covered-table-cell/>
          <table:covered-table-cell/>
          <table:covered-table-cell/>
        </table:table-row>
        <table:table-row table:style-name="Table31.2">
          <table:table-cell table:style-name="Table31.A1" office:value-type="string">
            <text:p text:style-name="P2248"><text:span text:style-name="T252">Descrição</text:span><text:span text:style-name="T252"/></text:p>
          </table:table-cell>
          <table:table-cell table:style-name="Table31.A1" office:value-type="string">
            <text:p text:style-name="P2249"><text:span text:style-name="T252">Unid.</text:span><text:span text:style-name="T252"/></text:p>
          </table:table-cell>
          <table:table-cell table:style-name="Table31.A1" office:value-type="string">
            <text:p text:style-name="P2250"><text:span text:style-name="T252">Quant.</text:span><text:span text:style-name="T252"/></text:p>
          </table:table-cell>
          <table:table-cell table:style-name="Table31.A1" office:value-type="string">
            <text:p text:style-name="P2251"><text:span text:style-name="T1149">Marca</text:span><text:span text:style-name="T1149"/></text:p>
          </table:table-cell>
          <table:table-cell table:style-name="Table31.A1" office:value-type="string">
            <text:p text:style-name="P2252"><text:span text:style-name="T252">Valor</text:span><text:span text:style-name="T1145"> </text:span><text:span text:style-name="T252">unitário</text:span></text:p>
          </table:table-cell>
          <table:table-cell table:style-name="Table31.A1" office:value-type="string">
            <text:p text:style-name="P2253"><text:span text:style-name="T252">Valor</text:span><text:span text:style-name="T1145"> </text:span><text:span text:style-name="T252">Total</text:span></text:p>
          </table:table-cell>
        </table:table-row>
        <table:table-row table:style-name="Table31.7">
          <table:table-cell table:style-name="Table31.A1" office:value-type="string">
            <text:p text:style-name="P2262"/>
            <text:p text:style-name="P1872"><text:span text:style-name="T1154">AREIA</text:span><text:span text:style-name="T1155"> </text:span><text:span text:style-name="T1154">FINA</text:span><text:span text:style-name="T1158"> </text:span><text:span text:style-name="T1154">DE</text:span><text:span text:style-name="T1294"> </text:span><text:span text:style-name="T1154">RIO</text:span><text:span text:style-name="T364"> </text:span><text:span text:style-name="T1154">LAVADA</text:span><text:span text:style-name="T1158"> </text:span><text:span text:style-name="T1154">SEM</text:span><text:span text:style-name="T364"> </text:span><text:span text:style-name="T1158">PEDRA</text:span></text:p>
          </table:table-cell>
          <table:table-cell table:style-name="Table31.A1" office:value-type="string">
            <text:p text:style-name="P1215"/>
            <text:p text:style-name="P2263"><text:span text:style-name="T1155">M³</text:span><text:span text:style-name="T1155"/></text:p>
          </table:table-cell>
          <table:table-cell table:style-name="Table31.A1" office:value-type="string">
            <text:p text:style-name="P2262"/>
            <text:p text:style-name="P2264"><text:span text:style-name="T1155">366</text:span><text:span text:style-name="T1155"/></text:p>
          </table:table-cell>
          <table:table-cell table:style-name="Table31.A1" office:value-type="string">
            <text:p text:style-name="P2262"/>
            <text:p text:style-name="P2265"><text:span text:style-name="T1154">PRÓPRIA</text:span><text:span text:style-name="T1154"/></text:p>
          </table:table-cell>
          <table:table-cell table:style-name="Table31.A1" office:value-type="string">
            <text:p text:style-name="P1740"/>
            <text:p text:style-name="P2266"><text:span text:style-name="T363">R$</text:span><text:span text:style-name="T1154"> 48,00</text:span></text:p>
          </table:table-cell>
          <table:table-cell table:style-name="Table31.A1" office:value-type="string">
            <text:p text:style-name="P1192"/>
            <text:p text:style-name="P1742"/>
            <text:p text:style-name="P580"><text:span text:style-name="T363">R$</text:span><text:span text:style-name="T1154"> 17.568,00</text:span></text:p>
          </table:table-cell>
        </table:table-row>
        <table:table-row table:style-name="Table31.4">
          <table:table-cell table:style-name="Table31.A4" table:number-columns-spanned="5" office:value-type="string">
            <text:p text:style-name="P2260"><text:span text:style-name="T252">VALOR GLOBAL</text:span><text:span text:style-name="T252"/></text:p>
          </table:table-cell>
          <table:covered-table-cell/>
          <table:covered-table-cell/>
          <table:covered-table-cell/>
          <table:covered-table-cell/>
          <table:table-cell table:style-name="Table31.A4" office:value-type="string">
            <text:p text:style-name="P2259"><text:span text:style-name="T1145">R$</text:span><text:span text:style-name="T252"> 17.568,00</text:span></text:p>
          </table:table-cell>
        </table:table-row>
        <table:table-row table:style-name="Table31.5">
          <table:table-cell table:style-name="Table31.A5" table:number-columns-spanned="6" office:value-type="string">
            <text:p text:style-name="P2267"><text:span text:style-name="T1145">ITEM</text:span><text:span text:style-name="T252"> </text:span><text:span text:style-name="T1145">06</text:span><text:span text:style-name="T252"> </text:span><text:span text:style-name="T1145">-</text:span><text:span text:style-name="T252"> </text:span><text:span text:style-name="T1145">AMPLA</text:span><text:span text:style-name="T1148"> </text:span><text:span text:style-name="T252">CONCORRÊNCIA</text:span></text:p>
          </table:table-cell>
          <table:covered-table-cell/>
          <table:covered-table-cell/>
          <table:covered-table-cell/>
          <table:covered-table-cell/>
          <table:covered-table-cell/>
        </table:table-row>
        <table:table-row table:style-name="Table31.2">
          <table:table-cell table:style-name="Table31.A1" office:value-type="string">
            <text:p text:style-name="P2248"><text:span text:style-name="T252">Descrição</text:span><text:span text:style-name="T252"/></text:p>
          </table:table-cell>
          <table:table-cell table:style-name="Table31.A1" office:value-type="string">
            <text:p text:style-name="P2249"><text:span text:style-name="T252">Unid.</text:span><text:span text:style-name="T252"/></text:p>
          </table:table-cell>
          <table:table-cell table:style-name="Table31.A1" office:value-type="string">
            <text:p text:style-name="P2250"><text:span text:style-name="T252">Quant.</text:span><text:span text:style-name="T252"/></text:p>
          </table:table-cell>
          <table:table-cell table:style-name="Table31.A1" office:value-type="string">
            <text:p text:style-name="P2268"><text:span text:style-name="T1149">Marca</text:span><text:span text:style-name="T1149"/></text:p>
          </table:table-cell>
          <table:table-cell table:style-name="Table31.A1" office:value-type="string">
            <text:p text:style-name="P2269"><text:span text:style-name="T252">Valor</text:span><text:span text:style-name="T1145"> </text:span><text:span text:style-name="T252">unitário</text:span></text:p>
          </table:table-cell>
          <table:table-cell table:style-name="Table31.A1" office:value-type="string">
            <text:p text:style-name="P2270"><text:span text:style-name="T252">Valor</text:span><text:span text:style-name="T1145"> </text:span><text:span text:style-name="T252">Total</text:span></text:p>
          </table:table-cell>
        </table:table-row>
        <table:table-row table:style-name="Table31.11">
          <table:table-cell table:style-name="Table31.A1" office:value-type="string">
            <text:p text:style-name="P2106"/>
            <text:p text:style-name="P1872"><text:span text:style-name="T1154">AREIA</text:span><text:span text:style-name="T1158"> </text:span><text:span text:style-name="T1154">GROSSA</text:span><text:span text:style-name="T1158"> </text:span><text:span text:style-name="T1154">DE</text:span><text:span text:style-name="T1294"> </text:span><text:span text:style-name="T1154">RIO</text:span><text:span text:style-name="T364"> </text:span><text:span text:style-name="T1154">LAVADA</text:span><text:span text:style-name="T1158"> </text:span><text:span text:style-name="T1154">SEM</text:span><text:span text:style-name="T1294"> </text:span><text:span text:style-name="T1154">PEDRA</text:span></text:p>
          </table:table-cell>
          <table:table-cell table:style-name="Table31.A1" office:value-type="string">
            <text:p text:style-name="P2271"/>
            <text:p text:style-name="P2272"><text:span text:style-name="T1155">M³</text:span><text:span text:style-name="T1155"/></text:p>
          </table:table-cell>
          <table:table-cell table:style-name="Table31.A1" office:value-type="string">
            <text:p text:style-name="P1754"/>
            <text:p text:style-name="P2273"><text:span text:style-name="T1155">612</text:span><text:span text:style-name="T1155"/></text:p>
          </table:table-cell>
          <table:table-cell table:style-name="Table31.A1" office:value-type="string">
            <text:p text:style-name="P2106"/>
            <text:p text:style-name="P2274"><text:span text:style-name="T1154">PRÓPRIA</text:span><text:span text:style-name="T1154"/></text:p>
          </table:table-cell>
          <table:table-cell table:style-name="Table31.A1" office:value-type="string">
            <text:p text:style-name="P2275"/>
            <text:p text:style-name="P2276"><text:span text:style-name="T363">R$</text:span><text:span text:style-name="T1154"> 48,00</text:span></text:p>
          </table:table-cell>
          <table:table-cell table:style-name="Table31.A1" office:value-type="string">
            <text:p text:style-name="P1192"/>
            <text:p text:style-name="P2277"/>
            <text:p text:style-name="P2278"><text:span text:style-name="T363">R$</text:span><text:span text:style-name="T1154"> 29.376,00</text:span></text:p>
          </table:table-cell>
        </table:table-row>
        <table:table-row table:style-name="Table31.4">
          <table:table-cell table:style-name="Table31.A4" table:number-columns-spanned="5" office:value-type="string">
            <text:p text:style-name="P2279"><text:span text:style-name="T252">VALOR GLOBAL</text:span><text:span text:style-name="T252"/></text:p>
          </table:table-cell>
          <table:covered-table-cell/>
          <table:covered-table-cell/>
          <table:covered-table-cell/>
          <table:covered-table-cell/>
          <table:table-cell table:style-name="Table31.A4" office:value-type="string">
            <text:p text:style-name="P2280"><text:span text:style-name="T1145">R$</text:span><text:span text:style-name="T252"> 29.376,00</text:span></text:p>
          </table:table-cell>
        </table:table-row>
        <table:table-row table:style-name="Table31.13">
          <table:table-cell table:style-name="Table31.A5" table:number-columns-spanned="6" office:value-type="string">
            <text:p text:style-name="P2281"><text:span text:style-name="T252">ITEM</text:span><text:span text:style-name="T1293"> </text:span><text:span text:style-name="T252">07</text:span><text:span text:style-name="T1293"> </text:span><text:span text:style-name="T252">-</text:span><text:span text:style-name="T1293"> </text:span><text:span text:style-name="T252">COTA</text:span><text:span text:style-name="T1149"> </text:span><text:span text:style-name="T252">RESERVADA</text:span><text:span text:style-name="T1146"> </text:span><text:span text:style-name="T252">PARA</text:span><text:span text:style-name="T1146"> </text:span><text:span text:style-name="T252">ME/EPP</text:span></text:p>
          </table:table-cell>
          <table:covered-table-cell/>
          <table:covered-table-cell/>
          <table:covered-table-cell/>
          <table:covered-table-cell/>
          <table:covered-table-cell/>
        </table:table-row>
        <table:table-row table:style-name="Table31.2">
          <table:table-cell table:style-name="Table31.A1" office:value-type="string">
            <text:p text:style-name="P2282"><text:span text:style-name="T252">Descrição</text:span><text:span text:style-name="T252"/></text:p>
          </table:table-cell>
          <table:table-cell table:style-name="Table31.A1" office:value-type="string">
            <text:p text:style-name="P2283"><text:span text:style-name="T252">Unid.</text:span><text:span text:style-name="T252"/></text:p>
          </table:table-cell>
          <table:table-cell table:style-name="Table31.A1" office:value-type="string">
            <text:p text:style-name="P2284"><text:span text:style-name="T252">Quant.</text:span><text:span text:style-name="T252"/></text:p>
          </table:table-cell>
          <table:table-cell table:style-name="Table31.A1" office:value-type="string">
            <text:p text:style-name="P2268"><text:span text:style-name="T1149">Marca</text:span><text:span text:style-name="T1149"/></text:p>
          </table:table-cell>
          <table:table-cell table:style-name="Table31.A1" office:value-type="string">
            <text:p text:style-name="P2285"><text:span text:style-name="T252">Valor</text:span><text:span text:style-name="T1145"> </text:span><text:span text:style-name="T252">unitário</text:span></text:p>
          </table:table-cell>
          <table:table-cell table:style-name="Table31.A1" office:value-type="string">
            <text:p text:style-name="P2286"><text:span text:style-name="T252">Valor</text:span><text:span text:style-name="T1145"> </text:span><text:span text:style-name="T252">Total</text:span></text:p>
          </table:table-cell>
        </table:table-row>
        <table:table-row table:style-name="Table31.15">
          <table:table-cell table:style-name="Table31.A1" office:value-type="string">
            <text:p text:style-name="P2287"/>
            <text:p text:style-name="P1872"><text:span text:style-name="T1154">AREIA</text:span><text:span text:style-name="T1158"> </text:span><text:span text:style-name="T1154">GROSSA</text:span><text:span text:style-name="T1158"> </text:span><text:span text:style-name="T1154">DE</text:span><text:span text:style-name="T1294"> </text:span><text:span text:style-name="T1154">RIO</text:span><text:span text:style-name="T1294"> </text:span><text:span text:style-name="T1154">LAVADA</text:span><text:span text:style-name="T1158"> </text:span><text:span text:style-name="T1154">SEM</text:span><text:span text:style-name="T1294"> </text:span><text:span text:style-name="T1154">PEDRA</text:span></text:p>
          </table:table-cell>
          <table:table-cell table:style-name="Table31.A1" office:value-type="string">
            <text:p text:style-name="P2288"/>
            <text:p text:style-name="P2263"><text:span text:style-name="T1155">M³</text:span><text:span text:style-name="T1155"/></text:p>
          </table:table-cell>
          <table:table-cell table:style-name="Table31.A1" office:value-type="string">
            <text:p text:style-name="P2287"/>
            <text:p text:style-name="P2289"><text:span text:style-name="T1155">203</text:span><text:span text:style-name="T1155"/></text:p>
          </table:table-cell>
          <table:table-cell table:style-name="Table31.A1" office:value-type="string">
            <text:p text:style-name="P2287"/>
            <text:p text:style-name="P2274"><text:span text:style-name="T1154">PRÓPRIA</text:span><text:span text:style-name="T1154"/></text:p>
          </table:table-cell>
          <table:table-cell table:style-name="Table31.A1" office:value-type="string">
            <text:p text:style-name="P2275"/>
            <text:p text:style-name="P2276"><text:span text:style-name="T363">R$</text:span><text:span text:style-name="T1154"> 48,00</text:span></text:p>
          </table:table-cell>
          <table:table-cell table:style-name="Table31.A1" office:value-type="string">
            <text:p text:style-name="P1192"/>
            <text:p text:style-name="P2277"/>
            <text:p text:style-name="P2278"><text:span text:style-name="T363">R$</text:span><text:span text:style-name="T1154"> 9.744,00</text:span></text:p>
          </table:table-cell>
        </table:table-row>
        <table:table-row table:style-name="Table31.4">
          <table:table-cell table:style-name="Table31.A4" table:number-columns-spanned="5" office:value-type="string">
            <text:p text:style-name="P2279"><text:span text:style-name="T252">VALOR GLOBAL</text:span><text:span text:style-name="T252"/></text:p>
          </table:table-cell>
          <table:covered-table-cell/>
          <table:covered-table-cell/>
          <table:covered-table-cell/>
          <table:covered-table-cell/>
          <table:table-cell table:style-name="Table31.A4" office:value-type="string">
            <text:p text:style-name="P2280"><text:span text:style-name="T1145">R$</text:span><text:span text:style-name="T252"> 9.744,00</text:span></text:p>
          </table:table-cell>
        </table:table-row>
        <table:table-row table:style-name="Table31.5">
          <table:table-cell table:style-name="Table31.A5" table:number-columns-spanned="6" office:value-type="string">
            <text:p text:style-name="P2290"><text:span text:style-name="T1145">ITEM</text:span><text:span text:style-name="T252"> </text:span><text:span text:style-name="T1145">08</text:span><text:span text:style-name="T252"> </text:span><text:span text:style-name="T1145">-</text:span><text:span text:style-name="T252"> </text:span><text:span text:style-name="T1145">AMPLA</text:span><text:span text:style-name="T1148"> </text:span><text:span text:style-name="T252">CONCORRÊNCIA</text:span></text:p>
          </table:table-cell>
          <table:covered-table-cell/>
          <table:covered-table-cell/>
          <table:covered-table-cell/>
          <table:covered-table-cell/>
          <table:covered-table-cell/>
        </table:table-row>
        <table:table-row table:style-name="Table31.2">
          <table:table-cell table:style-name="Table31.A1" office:value-type="string">
            <text:p text:style-name="P2291"><text:span text:style-name="T252">Descrição</text:span><text:span text:style-name="T252"/></text:p>
          </table:table-cell>
          <table:table-cell table:style-name="Table31.A1" office:value-type="string">
            <text:p text:style-name="P2292"><text:span text:style-name="T252">Unid.</text:span><text:span text:style-name="T252"/></text:p>
          </table:table-cell>
          <table:table-cell table:style-name="Table31.A1" office:value-type="string">
            <text:p text:style-name="P2293"><text:span text:style-name="T252">Quant.</text:span><text:span text:style-name="T252"/></text:p>
          </table:table-cell>
          <table:table-cell table:style-name="Table31.A1" office:value-type="string">
            <text:p text:style-name="P2294"><text:span text:style-name="T1149">Marca</text:span><text:span text:style-name="T1149"/></text:p>
          </table:table-cell>
          <table:table-cell table:style-name="Table31.A1" office:value-type="string">
            <text:p text:style-name="P2295"><text:span text:style-name="T252">Valor</text:span><text:span text:style-name="T1145"> </text:span><text:span text:style-name="T252">unitário</text:span></text:p>
          </table:table-cell>
          <table:table-cell table:style-name="Table31.A1" office:value-type="string">
            <text:p text:style-name="P2296"><text:span text:style-name="T252">Valor</text:span><text:span text:style-name="T1145"> </text:span><text:span text:style-name="T252">Total</text:span></text:p>
          </table:table-cell>
        </table:table-row>
        <table:table-row table:style-name="Table31.3">
          <table:table-cell table:style-name="Table31.A1" office:value-type="string">
            <text:p text:style-name="P2297"><text:span text:style-name="T1154">AREIA</text:span><text:span text:style-name="T1158"> </text:span><text:span text:style-name="T1154">MÉDIA</text:span><text:span text:style-name="T1158"> </text:span><text:span text:style-name="T1154">DE</text:span><text:span text:style-name="T1294"> </text:span><text:span text:style-name="T1154">RIO</text:span><text:span text:style-name="T1294"> </text:span><text:span text:style-name="T1154">LAVADA</text:span><text:span text:style-name="T1158"> </text:span><text:span text:style-name="T1154">SEM</text:span><text:span text:style-name="T1294"> </text:span><text:span text:style-name="T1154">PEDRA</text:span></text:p>
          </table:table-cell>
          <table:table-cell table:style-name="Table31.A1" office:value-type="string">
            <text:p text:style-name="P2298"><text:span text:style-name="T1155">M³</text:span><text:span text:style-name="T1155"/></text:p>
          </table:table-cell>
          <table:table-cell table:style-name="Table31.A1" office:value-type="string">
            <text:p text:style-name="P2254"/>
            <text:p text:style-name="P2299"><text:span text:style-name="T1155">996</text:span><text:span text:style-name="T1155"/></text:p>
          </table:table-cell>
          <table:table-cell table:style-name="Table31.A1" office:value-type="string">
            <text:p text:style-name="P2254"/>
            <text:p text:style-name="P2065"><text:span text:style-name="T1154">PRÓPRIA</text:span><text:span text:style-name="T1154"/></text:p>
          </table:table-cell>
          <table:table-cell table:style-name="Table31.A1" office:value-type="string">
            <text:p text:style-name="P1740"/>
            <text:p text:style-name="P2300"><text:span text:style-name="T363">R$</text:span><text:span text:style-name="T1154"> 49,00</text:span></text:p>
          </table:table-cell>
          <table:table-cell table:style-name="Table31.A1" office:value-type="string">
            <text:p text:style-name="P2301"><text:span text:style-name="T363">R$</text:span><text:span text:style-name="T1154"> 48.804,00</text:span></text:p>
          </table:table-cell>
        </table:table-row>
        <table:table-row table:style-name="Table31.4">
          <table:table-cell table:style-name="Table31.A4" table:number-columns-spanned="5" office:value-type="string">
            <text:p text:style-name="P2302"><text:span text:style-name="T252">VALOR GLOBAL</text:span><text:span text:style-name="T252"/></text:p>
          </table:table-cell>
          <table:covered-table-cell/>
          <table:covered-table-cell/>
          <table:covered-table-cell/>
          <table:covered-table-cell/>
          <table:table-cell table:style-name="Table31.A4" office:value-type="string">
            <text:p text:style-name="P2301"><text:span text:style-name="T1145">R$</text:span><text:span text:style-name="T252"> 48.804,00</text:span></text:p>
          </table:table-cell>
        </table:table-row>
        <table:table-row table:style-name="Table31.5">
          <table:table-cell table:style-name="Table31.A5" table:number-columns-spanned="6" office:value-type="string">
            <text:p text:style-name="P2303"><text:span text:style-name="T252">ITEM</text:span><text:span text:style-name="T1293"> </text:span><text:span text:style-name="T252">09</text:span><text:span text:style-name="T1293"> </text:span><text:span text:style-name="T252">-</text:span><text:span text:style-name="T1293"> </text:span><text:span text:style-name="T252">COTA</text:span><text:span text:style-name="T1149"> </text:span><text:span text:style-name="T252">RESERVADA</text:span><text:span text:style-name="T1146"> </text:span><text:span text:style-name="T252">PARA</text:span><text:span text:style-name="T1146"> </text:span><text:span text:style-name="T252">ME/EPP</text:span></text:p>
          </table:table-cell>
          <table:covered-table-cell/>
          <table:covered-table-cell/>
          <table:covered-table-cell/>
          <table:covered-table-cell/>
          <table:covered-table-cell/>
        </table:table-row>
        <table:table-row table:style-name="Table31.2">
          <table:table-cell table:style-name="Table31.A1" office:value-type="string">
            <text:p text:style-name="P2248"><text:span text:style-name="T252">Descrição</text:span><text:span text:style-name="T252"/></text:p>
          </table:table-cell>
          <table:table-cell table:style-name="Table31.A1" office:value-type="string">
            <text:p text:style-name="P2249"><text:span text:style-name="T252">Unid.</text:span><text:span text:style-name="T252"/></text:p>
          </table:table-cell>
          <table:table-cell table:style-name="Table31.A1" office:value-type="string">
            <text:p text:style-name="P2250"><text:span text:style-name="T252">Quant.</text:span><text:span text:style-name="T252"/></text:p>
          </table:table-cell>
          <table:table-cell table:style-name="Table31.A1" office:value-type="string">
            <text:p text:style-name="P2304"><text:span text:style-name="T1149">Marca</text:span><text:span text:style-name="T1149"/></text:p>
          </table:table-cell>
          <table:table-cell table:style-name="Table31.A1" office:value-type="string">
            <text:p text:style-name="P2305"><text:span text:style-name="T252">Valor</text:span><text:span text:style-name="T1145"> </text:span><text:span text:style-name="T252">unitário</text:span></text:p>
          </table:table-cell>
          <table:table-cell table:style-name="Table31.A1" office:value-type="string">
            <text:p text:style-name="P2306"><text:span text:style-name="T252">Valor</text:span><text:span text:style-name="T1145"> </text:span><text:span text:style-name="T252">Total</text:span></text:p>
          </table:table-cell>
        </table:table-row>
        <table:table-row table:style-name="Table31.3">
          <table:table-cell table:style-name="Table31.A1" office:value-type="string">
            <text:p text:style-name="P2254"/>
            <text:p text:style-name="P1872"><text:span text:style-name="T1154">AREIA</text:span><text:span text:style-name="T1158"> </text:span><text:span text:style-name="T1154">MÉDIA</text:span><text:span text:style-name="T1158"> </text:span><text:span text:style-name="T1154">DE</text:span><text:span text:style-name="T1294"> </text:span><text:span text:style-name="T1154">RIO</text:span><text:span text:style-name="T1295"> </text:span><text:span text:style-name="T1154">LAVADA</text:span><text:span text:style-name="T1158"> </text:span><text:span text:style-name="T1154">SEM</text:span><text:span text:style-name="T1294"> </text:span><text:span text:style-name="T1154">PEDRA</text:span></text:p>
          </table:table-cell>
          <table:table-cell table:style-name="Table31.A1" office:value-type="string">
            <text:p text:style-name="P2255"><text:span text:style-name="T1155">M³</text:span><text:span text:style-name="T1155"/></text:p>
          </table:table-cell>
          <table:table-cell table:style-name="Table31.A1" office:value-type="string">
            <text:p text:style-name="P2254"/>
            <text:p text:style-name="P2264"><text:span text:style-name="T1155">330</text:span><text:span text:style-name="T1155"/></text:p>
          </table:table-cell>
          <table:table-cell table:style-name="Table31.A1" office:value-type="string">
            <text:p text:style-name="P2254"/>
            <text:p text:style-name="P2274"><text:span text:style-name="T1154">PRÓPRIA</text:span><text:span text:style-name="T1154"/></text:p>
          </table:table-cell>
          <table:table-cell table:style-name="Table31.A1" office:value-type="string">
            <text:p text:style-name="P1740"/>
            <text:p text:style-name="P2307"><text:span text:style-name="T363">R$</text:span><text:span text:style-name="T1154"> 49,00</text:span></text:p>
          </table:table-cell>
          <table:table-cell table:style-name="Table31.A1" office:value-type="string">
            <text:p text:style-name="P2308"><text:span text:style-name="T363">R$</text:span><text:span text:style-name="T1154"> 16.170,00</text:span></text:p>
          </table:table-cell>
        </table:table-row>
        <table:table-row table:style-name="Table31.4">
          <table:table-cell table:style-name="Table31.A4" table:number-columns-spanned="5" office:value-type="string">
            <text:p text:style-name="P2309"><text:span text:style-name="T252">VALOR GLOBAL</text:span><text:span text:style-name="T252"/></text:p>
          </table:table-cell>
          <table:covered-table-cell/>
          <table:covered-table-cell/>
          <table:covered-table-cell/>
          <table:covered-table-cell/>
          <table:table-cell table:style-name="Table31.A4" office:value-type="string">
            <text:p text:style-name="P2310"><text:span text:style-name="T1145">R$</text:span><text:span text:style-name="T252"> 16.170,00</text:span></text:p>
          </table:table-cell>
        </table:table-row>
        <table:table-row table:style-name="Table31.13">
          <table:table-cell table:style-name="Table31.A5" table:number-columns-spanned="6" office:value-type="string">
            <text:p text:style-name="P2311"><text:span text:style-name="T1145">ITEM</text:span><text:span text:style-name="T252"> </text:span><text:span text:style-name="T1145">16</text:span><text:span text:style-name="T252"> </text:span><text:span text:style-name="T1145">-</text:span><text:span text:style-name="T1148"> </text:span><text:span text:style-name="T1145">AMPLA</text:span><text:span text:style-name="T1148"> </text:span><text:span text:style-name="T252">CONCORRÊNCIA</text:span></text:p>
          </table:table-cell>
          <table:covered-table-cell/>
          <table:covered-table-cell/>
          <table:covered-table-cell/>
          <table:covered-table-cell/>
          <table:covered-table-cell/>
        </table:table-row>
        <table:table-row table:style-name="Table31.2">
          <table:table-cell table:style-name="Table31.A1" office:value-type="string">
            <text:p text:style-name="P2248"><text:span text:style-name="T252">Descrição</text:span><text:span text:style-name="T252"/></text:p>
          </table:table-cell>
          <table:table-cell table:style-name="Table31.A1" office:value-type="string">
            <text:p text:style-name="P2249"><text:span text:style-name="T252">Unid.</text:span><text:span text:style-name="T252"/></text:p>
          </table:table-cell>
          <table:table-cell table:style-name="Table31.A1" office:value-type="string">
            <text:p text:style-name="P2250"><text:span text:style-name="T252">Quant.</text:span><text:span text:style-name="T252"/></text:p>
          </table:table-cell>
          <table:table-cell table:style-name="Table31.A1" office:value-type="string">
            <text:p text:style-name="P2304"><text:span text:style-name="T1149">Marca</text:span><text:span text:style-name="T1149"/></text:p>
          </table:table-cell>
          <table:table-cell table:style-name="Table31.A1" office:value-type="string">
            <text:p text:style-name="P2269"><text:span text:style-name="T252">Valor</text:span><text:span text:style-name="T1145"> </text:span><text:span text:style-name="T252">unitário</text:span></text:p>
          </table:table-cell>
          <table:table-cell table:style-name="Table31.A1" office:value-type="string">
            <text:p text:style-name="P2270"><text:span text:style-name="T252">Valor</text:span><text:span text:style-name="T1145"> </text:span><text:span text:style-name="T252">Total</text:span></text:p>
          </table:table-cell>
        </table:table-row>
        <table:table-row table:style-name="Table31.27">
          <table:table-cell table:style-name="Table31.A1" office:value-type="string">
            <text:p text:style-name="P1740"/>
            <text:p text:style-name="P2076"><text:span text:style-name="T363">BRITA</text:span><text:span text:style-name="T1152"> </text:span><text:span text:style-name="T363">Nº</text:span><text:span text:style-name="T1678"> </text:span><text:span text:style-name="T363">1,</text:span><text:span text:style-name="T1158"> </text:span><text:span text:style-name="T363">INCLUINDO</text:span><text:span text:style-name="T1678"> </text:span><text:span text:style-name="T363">TRANSPORTE</text:span><text:span text:style-name="T1158"> </text:span><text:span text:style-name="T363">(DMT</text:span><text:span text:style-name="T1678"> </text:span><text:span text:style-name="T1154">15KM)</text:span></text:p>
          </table:table-cell>
          <table:table-cell table:style-name="Table31.A1" office:value-type="string">
            <text:p text:style-name="P2312"><text:span text:style-name="T1155">M³</text:span><text:span text:style-name="T1155"/></text:p>
          </table:table-cell>
          <table:table-cell table:style-name="Table31.A1" office:value-type="string">
            <text:p text:style-name="P1740"/>
            <text:p text:style-name="P2313"><text:span text:style-name="T1154">1.029</text:span><text:span text:style-name="T1154"/></text:p>
          </table:table-cell>
          <table:table-cell table:style-name="Table31.A1" office:value-type="string">
            <text:p text:style-name="P1740"/>
            <text:p text:style-name="P2314"><text:span text:style-name="T1154">BRITAMAR</text:span><text:span text:style-name="T1154"/></text:p>
          </table:table-cell>
          <table:table-cell table:style-name="Table31.A1" office:value-type="string">
            <text:p text:style-name="P1740"/>
            <text:p text:style-name="P2315"><text:span text:style-name="T363">R$</text:span><text:span text:style-name="T1154"> 153,00</text:span></text:p>
          </table:table-cell>
          <table:table-cell table:style-name="Table31.A1" office:value-type="string">
            <text:p text:style-name="P2280"><text:span text:style-name="T363">R$</text:span><text:span text:style-name="T1154"> 157.437,00</text:span></text:p>
          </table:table-cell>
        </table:table-row>
        <table:table-row table:style-name="Table31.28">
          <table:table-cell table:style-name="Table31.A1" table:number-columns-spanned="5" office:value-type="string">
            <text:p text:style-name="P2279"><text:span text:style-name="T252">VALOR GLOBAL</text:span><text:span text:style-name="T252"/></text:p>
          </table:table-cell>
          <table:covered-table-cell/>
          <table:covered-table-cell/>
          <table:covered-table-cell/>
          <table:covered-table-cell/>
          <table:table-cell table:style-name="Table31.A1" office:value-type="string">
            <text:p text:style-name="P2316"><text:span text:style-name="T363">R$</text:span><text:span text:style-name="T1154"> 157.437,00</text:span></text:p>
          </table:table-cell>
        </table:table-row>
      </table:table>
      <text:p text:style-name="P2317"><draw:frame draw:style-name="fr4" draw:name="Image148" text:anchor-type="char" svg:x="1.5874in" svg:y="0.0571in" svg:width="4.5626in" svg:height="0.0161in" draw:z-index="79"><draw:image xlink:href="Pictures/10000001000001F50000000135865475.png" xlink:type="simple" xlink:show="embed" xlink:actuate="onLoad" draw:mime-type="image/png"/></draw:frame></text:p>
      <text:p text:style-name="P2318"><text:span text:style-name="T1101">Autenticar</text:span><text:span text:style-name="T1779"> </text:span><text:span text:style-name="T1101">documento</text:span><text:span text:style-name="T1779"> </text:span><text:span text:style-name="T1101">em</text:span><text:span text:style-name="T1103"> </text:span><text:a xlink:type="simple" xlink:href="https://processos.cachoeiro.es.gov.br/autenticidade" text:style-name="ListLabel_20_37" text:visited-style-name="ListLabel_20_37"><text:span text:style-name="T1103">https://processos.cachoeiro.es.gov.br/autenticidade</text:span></text:a></text:p>
      <text:p text:style-name="P2319"><draw:frame draw:style-name="fr6" draw:name="Image 937" text:anchor-type="char" svg:x="5.8165in" svg:y="-0.0445in" svg:width="0.2508in" svg:height="0.348in" draw:z-index="135"><draw:image xlink:href="Pictures/10000000000000360000004B4A6C3C1E.jpg" xlink:type="simple" xlink:show="embed" xlink:actuate="onLoad" draw:mime-type="image/jpeg"/></draw:frame><draw:frame draw:style-name="fr2" draw:name="Image86" text:anchor-type="char" svg:x="6.4929in" svg:y="-1.1252in" svg:width="0.2563in" svg:height="1.4736in" draw:z-index="151"><draw:image xlink:href="Pictures/100000010000001C000000A240864D85.png" xlink:type="simple" xlink:show="embed" xlink:actuate="onLoad" draw:mime-type="image/png"/></draw:frame><draw:frame draw:style-name="fr2" draw:name="Image87" text:anchor-type="char" svg:x="1.6508in" svg:y="-0.0689in" svg:width="0.3874in" svg:height="0.3874in" draw:z-index="153"><draw:image xlink:href="Pictures/100000010000002A0000002ADF385155.png" xlink:type="simple" xlink:show="embed" xlink:actuate="onLoad" draw:mime-type="image/png"/></draw:frame><text:span text:style-name="T1101">com</text:span><text:span text:style-name="T1870"> </text:span><text:span text:style-name="T1101">o</text:span><text:span text:style-name="T1870"> </text:span><text:span text:style-name="T1101">identificador</text:span><text:span text:style-name="T1870"> </text:span><text:span text:style-name="T1101">32003000340033003600380037003A00540052004100,</text:span><text:span text:style-name="T1870"> </text:span><text:span text:style-name="T1101">Documento</text:span><text:span text:style-name="T1870"> </text:span><text:span text:style-name="T1101">assinado</text:span><text:span text:style-name="T1870"> </text:span><text:span text:style-name="T1101">digitalmente</text:span><text:span text:style-name="T1870"> </text:span><text:span text:style-name="T1101">conforme</text:span><text:span text:style-name="T1870"> </text:span><text:span text:style-name="T1101">MP</text:span><text:span text:style-name="T1104"> </text:span><text:span text:style-name="T1101">n° 2.200-2/2001, que institui a Infra-estrutura de Chaves Públicas Brasileira - ICP-Brasil.</text:span></text:p>
      <text:p text:style-name="P1464"/>
      <text:p text:style-name="P1464"/>
      <text:p text:style-name="P1464"/>
      <text:p text:style-name="P1464"/>
      <text:p text:style-name="P1464"/>
      <text:p text:style-name="P1464"/>
      <text:p text:style-name="P1464"/>
      <text:p text:style-name="P1464"/>
      <text:p text:style-name="P1464"/>
      <text:p text:style-name="P1464"/>
      <text:p text:style-name="P1464"/>
      <text:p text:style-name="P1464"/>
      <text:p text:style-name="P1464"/>
      <text:p text:style-name="P2320"/>
      <text:p text:style-name="P614"><draw:frame draw:style-name="fr10" draw:name="Image 939" text:anchor-type="char" svg:x="3.7902in" svg:y="-0.2945in" svg:width="0.6866in" svg:height="0.6189in" draw:z-index="53"><draw:image xlink:href="Pictures/10000001000000840000007752069C51.png" xlink:type="simple" xlink:show="embed" xlink:actuate="onLoad" draw:mime-type="image/png"/></draw:frame><text:span text:style-name="T513">D.O.</text:span><text:span text:style-name="T514"> </text:span><text:span text:style-name="T513">PREFEITURA</text:span><text:span text:style-name="T515"> </text:span><text:span text:style-name="T513">MUNICIPAL</text:span><text:span text:style-name="T516"> </text:span><text:span text:style-name="T513">DE</text:span><text:span text:style-name="T517"> </text:span><text:span text:style-name="T518">CACHOEIRO</text:span><text:span text:style-name="T513"><text:tab/></text:span><text:span text:style-name="T519">57</text:span></text:p>
      <text:p text:style-name="P2321"><draw:frame draw:style-name="fr11" draw:name="Image 958" text:anchor-type="char" svg:x="2.2063in" svg:y="9.5555in" svg:width="3.4602in" svg:height="0.2472in" draw:z-index="136"><draw:image xlink:href="Pictures/10000001000002990000002FB1AEC526.png" xlink:type="simple" xlink:show="embed" xlink:actuate="onLoad" draw:mime-type="image/png"/></draw:frame></text:p>
      <text:p text:style-name="P2322"/>
      <text:p text:style-name="P2323"><draw:frame draw:style-name="fr8" draw:name="Image77" text:anchor-type="as-char" svg:width="5.102in" svg:height="7.611in" draw:z-index="754"><draw:image xlink:href="Pictures/1000000100000231000003450EA26264.png" xlink:type="simple" xlink:show="embed" xlink:actuate="onLoad" draw:mime-type="image/png"/></draw:frame></text:p>
      <text:p text:style-name="P2324"/>
      <text:p text:style-name="P2010"/>
      <text:p text:style-name="P2010"/>
      <text:p text:style-name="P2010"/>
      <text:p text:style-name="P2010"/>
      <text:p text:style-name="P2010"/>
      <text:p text:style-name="P2010"/>
      <text:p text:style-name="P2010"/>
      <text:p text:style-name="P2010"/>
      <text:p text:style-name="P2010"/>
      <text:p text:style-name="P2010"/>
      <text:p text:style-name="P2010"/>
      <text:p text:style-name="P2325"/>
      <text:p text:style-name="P2326"><draw:frame draw:style-name="fr6" draw:name="Image 1079" text:anchor-type="char" svg:x="0.4937in" svg:y="-1.8575in" svg:width="7.7736in" svg:height="1.3681in" draw:z-index="138"><draw:image xlink:href="Pictures/10000000000009180000019B2F5AA03B.png" xlink:type="simple" xlink:show="embed" xlink:actuate="onLoad" draw:mime-type="image/png"/></draw:frame><text:span text:style-name="T1105">Desenvolvimento Social Interino</text:span><text:span text:style-name="T1631">, </text:span><text:span text:style-name="T1105">Simone de Souza Beiriz - Secretária Municipal de Educação</text:span><text:span text:style-name="T1871">, </text:span><text:span text:style-name="T1105">Rodolpho Silva Maia - Secretário Municipal de Esporte</text:span><text:span text:style-name="T1631">, </text:span><text:span text:style-name="T1105">Lazer e Qualidade de Vida, Elizeu Crisostomo de Vargas - Secretário Municipal de Fazenda</text:span><text:span text:style-name="T1631">, </text:span><text:span text:style-name="T1105">Rodolfo Fernandes do Carmo - Secretário Municipal de Governo</text:span><text:span text:style-name="T1631">,</text:span><text:span text:style-name="T1872"> </text:span><text:span text:style-name="T1105">Thiago Fiorio Longui - Secretário Municipal de Meio</text:span><text:span text:style-name="T1108"> </text:span><text:span text:style-name="T1105">Ambiente</text:span><text:span text:style-name="T1631">, </text:span><text:span text:style-name="T1105">Fabrício Ferreira Soares - Secretário Municipal de Interior</text:span><text:span text:style-name="T1631">, </text:span><text:span text:style-name="T1105">Vilson Carlos Gomes Coelho - Secretário Municipal de</text:span><text:span text:style-name="T1630"> </text:span><text:span text:style-name="T1105">Saúde Interino</text:span><text:span text:style-name="T1631">,</text:span><text:span text:style-name="T1873"> </text:span><text:span text:style-name="T1105">Eleomar Carletti Smider </text:span><text:span text:style-name="T1874">- </text:span><text:span text:style-name="T1105">Procurador da</text:span><text:span text:style-name="T1630"> </text:span><text:span text:style-name="T1105">Empresa.</text:span></text:p>
      <text:p text:style-name="P2327"><text:span text:style-name="T1634">ID</text:span><text:span text:style-name="T1875"> </text:span><text:span text:style-name="T1634">CIDADES:</text:span><text:span text:style-name="T1876"> </text:span><text:span text:style-name="T1637">2026</text:span><text:span text:style-name="T1638">.</text:span><text:span text:style-name="T1637">016E0700001</text:span><text:span text:style-name="T1638">.</text:span><text:span text:style-name="T1637">01</text:span><text:span text:style-name="T1638">.</text:span><text:span text:style-name="T1637">0018</text:span></text:p>
      <text:p text:style-name="P2328"><text:span text:style-name="T1117">PROCESSO:</text:span><text:span text:style-name="T1877"> </text:span><text:span text:style-name="T1119">77709/2025</text:span></text:p>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1169"/>
      <text:p text:style-name="P2329"><draw:frame draw:style-name="fr4" draw:name="Image146" text:anchor-type="char" svg:x="1.6409in" svg:y="0.1827in" svg:width="4.5752in" svg:height="0.0161in" draw:z-index="78"><draw:image xlink:href="Pictures/10000001000001F700000001E0AF9E70.png" xlink:type="simple" xlink:show="embed" xlink:actuate="onLoad" draw:mime-type="image/png"/></draw:frame></text:p>
      <text:p text:style-name="P2330"><text:span text:style-name="T1878">Autenticar</text:span><text:span text:style-name="T1879"> </text:span><text:span text:style-name="T1641">documento em</text:span><text:span text:style-name="T1747"> </text:span><text:a xlink:type="simple" xlink:href="https://processos.cachoeiro.es.gov.br/autenticidade" text:style-name="ListLabel_20_59" text:visited-style-name="ListLabel_20_59"><text:span text:style-name="T1407">https</text:span><text:span text:style-name="T1880">://p</text:span><text:span text:style-name="T1407">rocessos.cachoeiro</text:span><text:span text:style-name="T1880">.es</text:span><text:span text:style-name="T1407">.gov</text:span><text:span text:style-name="T1881">.</text:span><text:span text:style-name="T1645">br/autenticidade</text:span></text:a></text:p>
      <text:p text:style-name="P2331"><draw:frame draw:style-name="fr6" draw:name="Image 1081" text:anchor-type="char" svg:x="5.8717in" svg:y="-0.0508in" svg:width="0.272in" svg:height="0.3693in" draw:z-index="137"><draw:image xlink:href="Pictures/100000000000003B0000005004C75678.jpg" xlink:type="simple" xlink:show="embed" xlink:actuate="onLoad" draw:mime-type="image/jpeg"/></draw:frame><text:span text:style-name="T1641">com</text:span><text:span text:style-name="T1747"> </text:span><text:span text:style-name="T1641">o</text:span><text:span text:style-name="T1757"> </text:span><text:span text:style-name="T1641">identificador</text:span><text:span text:style-name="T1649"> </text:span><text:span text:style-name="T1641">32003000340033003600380037003A00540052004100,</text:span><text:span text:style-name="T1747"> </text:span><text:span text:style-name="T1412">Documento</text:span><text:span text:style-name="T1882"> </text:span><text:span text:style-name="T1412">assinado</text:span><text:span text:style-name="T1883"> </text:span><text:span text:style-name="T1878">digitalmente conforme</text:span><text:span text:style-name="T1884"> </text:span><text:span text:style-name="T1756">MP</text:span></text:p>
      <text:p text:style-name="P2332"><text:span text:style-name="T1641">nº</text:span><text:span text:style-name="T1658"> </text:span><text:span text:style-name="T1641">2.200-2/2001,</text:span><text:span text:style-name="T1650"> </text:span><text:span text:style-name="T1641">que</text:span><text:span text:style-name="T1760"> </text:span><text:span text:style-name="T1412">institui</text:span><text:span text:style-name="T1407"> </text:span><text:span text:style-name="T1641">a</text:span><text:span text:style-name="T1649"> </text:span><text:span text:style-name="T1412">Infra-estrutura</text:span><text:span text:style-name="T1885"> </text:span><text:span text:style-name="T1641">de</text:span><text:span text:style-name="T1648"> </text:span><text:span text:style-name="T1641">Chaves </text:span><text:span text:style-name="T1412">Públicas</text:span><text:span text:style-name="T1418"> </text:span><text:span text:style-name="T1412">Brasileira</text:span><text:span text:style-name="T1886"> </text:span><text:span text:style-name="T1641">-</text:span><text:span text:style-name="T1887"> </text:span><text:span text:style-name="T1607">I</text:span><text:span text:style-name="T1641">CP-</text:span><text:span text:style-name="T1645">Brasil.</text:span></text:p>
      <text:p text:style-name="P1464"/>
      <text:p text:style-name="P1464"/>
      <text:p text:style-name="P1464"/>
      <text:p text:style-name="P1464"/>
      <text:p text:style-name="P1464"/>
      <text:p text:style-name="P1464"/>
      <text:p text:style-name="P1464"/>
      <text:p text:style-name="P1464"/>
      <text:p text:style-name="P1464"/>
      <text:p text:style-name="P1464"/>
      <text:p text:style-name="P2333"/>
      <text:p text:style-name="P933"><draw:frame draw:style-name="fr10" draw:name="Image 1082" text:anchor-type="char" svg:x="3.7965in" svg:y="-0.2937in" svg:width="0.6945in" svg:height="0.6138in" draw:z-index="54"><draw:image xlink:href="Pictures/10000000000000D0000000B830B1DD11.jpg" xlink:type="simple" xlink:show="embed" xlink:actuate="onLoad" draw:mime-type="image/jpeg"/></draw:frame><text:span text:style-name="T1761">D</text:span><text:span text:style-name="T1762">.</text:span><text:span text:style-name="T1761">O</text:span><text:span text:style-name="T1762">.</text:span><text:span text:style-name="T1763"> </text:span><text:span text:style-name="T581">PREFEITURA</text:span><text:span text:style-name="T584"> </text:span><text:span text:style-name="T581">MUNICIPAL</text:span><text:span text:style-name="T585"> </text:span><text:span text:style-name="T581">DE</text:span><text:span text:style-name="T586"> </text:span><text:span text:style-name="T587">CACHOEIRO</text:span><text:span text:style-name="T581"><text:tab/></text:span><text:span text:style-name="T519">59</text:span></text:p>
      <text:h text:style-name="P2334" text:outline-level="3"><text:span text:style-name="T86">SECRETARIA</text:span><text:span text:style-name="T1888"> </text:span><text:span text:style-name="T86">MUNICIPAL</text:span><text:span text:style-name="T1889"> </text:span><text:span text:style-name="T86">DE</text:span><text:span text:style-name="T1889"> </text:span><text:span text:style-name="T86">DESENVOLVIMENTO</text:span><text:span text:style-name="T1889"> </text:span><text:span text:style-name="T86">SOCIAL</text:span></text:h>
      <text:p text:style-name="P2335"><text:span text:style-name="T1890">EXTRATO</text:span><text:span text:style-name="T1891"> </text:span><text:span text:style-name="T1890">DE</text:span><text:span text:style-name="T1892"> </text:span><text:span text:style-name="T1890">TERMO</text:span><text:span text:style-name="T1892"> </text:span><text:span text:style-name="T1890">DE</text:span><text:span text:style-name="T1893"> </text:span><text:span text:style-name="T1890">APOSTILAMENTO</text:span></text:p>
      <text:p text:style-name="P1068"/>
      <text:p text:style-name="P2336"/>
      <text:p text:style-name="P2337"><text:span text:style-name="T1894">ESPÉCIE:</text:span><text:span text:style-name="T1895"> </text:span><text:span text:style-name="T249">APOSTILAMENTO</text:span><text:span text:style-name="T227"> </text:span><text:span text:style-name="T249">por</text:span><text:span text:style-name="T1097"> </text:span><text:span text:style-name="T249">ofício</text:span><text:span text:style-name="T1097"> </text:span><text:span text:style-name="T249">do</text:span><text:span text:style-name="T942"> </text:span><text:span text:style-name="T249">Termo</text:span><text:span text:style-name="T1097"> </text:span><text:span text:style-name="T249">de Colaboração</text:span><text:span text:style-name="T1097"> </text:span><text:span text:style-name="T249">nº</text:span><text:span text:style-name="T1097"> </text:span><text:span text:style-name="T249">022/2025</text:span></text:p>
      <text:p text:style-name="P2338"/>
      <text:p text:style-name="P2339"><text:span text:style-name="T1034">PARCEIROS:</text:span><text:span text:style-name="T1896"> </text:span><text:span text:style-name="T227">MUNICÍPIO</text:span><text:span text:style-name="T1772"> </text:span><text:span text:style-name="T227">DE</text:span><text:span text:style-name="T1772"> </text:span><text:span text:style-name="T227">CACHOEIRO</text:span><text:span text:style-name="T1772"> </text:span><text:span text:style-name="T227">DE</text:span><text:span text:style-name="T1772"> </text:span><text:span text:style-name="T227">ITAPEMIRIM,</text:span><text:span text:style-name="T1772"> </text:span><text:span text:style-name="T227">por</text:span><text:span text:style-name="T1772"> </text:span><text:span text:style-name="T227">meio</text:span><text:span text:style-name="T1772"> </text:span><text:span text:style-name="T227">da</text:span><text:span text:style-name="T1772"> </text:span><text:span text:style-name="T227">SECRETARIA </text:span><text:span text:style-name="T249">MUNICIPAL</text:span><text:span text:style-name="T951"> </text:span><text:span text:style-name="T249">DE DESENVOLVIMENTO SOCIAL, e a CARITAS DIOCESANA</text:span><text:span text:style-name="T1772"> </text:span><text:span text:style-name="T249">DA</text:span><text:span text:style-name="T1772"> </text:span><text:span text:style-name="T249">DIOCESE </text:span><text:span text:style-name="T227">DE CACHOEIRO DE ITAPEMIRIM.</text:span></text:p>
      <text:p text:style-name="P2340"/>
      <text:h text:style-name="P2341" text:outline-level="6"><text:span text:style-name="T1064">OBJETO:</text:span><text:span text:style-name="T1064"/></text:h>
      <text:p text:style-name="P2342"><text:span text:style-name="T227">Com</text:span><text:span text:style-name="T1097"> </text:span><text:span text:style-name="T227">fundamento</text:span><text:span text:style-name="T1097"> </text:span><text:span text:style-name="T227">nos</text:span><text:span text:style-name="T1097"> </text:span><text:span text:style-name="T227">artigos</text:span><text:span text:style-name="T1097"> </text:span><text:span text:style-name="T227">51</text:span><text:span text:style-name="T1097"> </text:span><text:span text:style-name="T227">e</text:span><text:span text:style-name="T1097"> </text:span><text:span text:style-name="T227">57</text:span><text:span text:style-name="T1097"> </text:span><text:span text:style-name="T227">da</text:span><text:span text:style-name="T1097"> </text:span><text:span text:style-name="T227">Lei</text:span><text:span text:style-name="T1097"> </text:span><text:span text:style-name="T227">Federal</text:span><text:span text:style-name="T1097"> </text:span><text:span text:style-name="T227">nº</text:span><text:span text:style-name="T1097"> </text:span><text:span text:style-name="T227">13.019/2014</text:span><text:span text:style-name="T1097"> </text:span><text:span text:style-name="T227">e</text:span><text:span text:style-name="T1097"> </text:span><text:span text:style-name="T227">no</text:span><text:span text:style-name="T1097"> </text:span><text:span text:style-name="T227">artigo</text:span><text:span text:style-name="T1097"> </text:span><text:span text:style-name="T227">43,</text:span><text:span text:style-name="T1097"> </text:span><text:span text:style-name="T227">inciso II, do Decreto Municipal nº 27.391/2017, a Secretaria Municipal de Desenvolvimento Social determina o apostilamento por ofício do Termo de Colaboração nº 022/2025, autorizando o remanejamento de recursos, bem como a utilização dos rendimentos provenientes de aplicações financeiras e dos saldos existentes durante a execução da parceria, sem alteração do valor global do instrumento.</text:span></text:p>
      <text:p text:style-name="P657"/>
      <text:p text:style-name="P2343"><text:span text:style-name="T1052">DATA</text:span><text:span text:style-name="T1053"> </text:span><text:span text:style-name="T1052">DA</text:span><text:span text:style-name="T1054"> </text:span><text:span text:style-name="T1052">ASSINATURA:</text:span><text:span text:style-name="T1055"> </text:span><text:span text:style-name="T1056">18/08/2026</text:span></text:p>
      <text:p text:style-name="P2344"/>
      <text:p text:style-name="P2345"><text:span text:style-name="T1034">SIGNATÁRIO: </text:span><text:span text:style-name="T227">Eder Botelho da Fonseca - Secretário Municipal de Desenvolvimento Social e Ana Claúdia da Siva Costa Araújo</text:span><text:span text:style-name="T1897"> </text:span><text:span text:style-name="T1034">- </text:span><text:span text:style-name="T227">Presidente/Representante Legal da Organização da Sociedade Civil.</text:span></text:p>
      <text:p text:style-name="P1072"/>
      <text:p text:style-name="P2346"><text:span text:style-name="T1040">PROCESSO:</text:span><text:span text:style-name="T1029"> </text:span><text:span text:style-name="T1042">93330/2025</text:span></text:p>
      <text:p text:style-name="P2347"/>
      <text:h text:style-name="P2348" text:outline-level="3"><text:span text:style-name="T84">SECRETARIA</text:span><text:span text:style-name="T1898"> </text:span><text:span text:style-name="T84">MUNICIPAL</text:span><text:span text:style-name="T1898"> </text:span><text:span text:style-name="T84">DE</text:span><text:span text:style-name="T1898"> </text:span><text:span text:style-name="T84">SEGURANÇA</text:span><text:span text:style-name="T1898"> </text:span><text:span text:style-name="T84">E</text:span><text:span text:style-name="T1899"> </text:span><text:span text:style-name="T86">TRÂNSITO</text:span></text:h>
      <text:p text:style-name="P2349"/>
      <text:p text:style-name="P2350"><draw:frame draw:style-name="fr9" draw:name="Image 1101" text:anchor-type="char" svg:x="1.7126in" svg:y="0.3228in" svg:width="4.8827in" svg:height="6.9756in" draw:z-index="55"><draw:image xlink:href="Pictures/10000000000008B800000C75FC3CC2CE.png" xlink:type="simple" xlink:show="embed" xlink:actuate="onLoad" draw:mime-type="image/png"/></draw:frame></text:p>
      <text:p text:style-name="P2351"/>
      <text:p text:style-name="P2352"/>
      <text:h text:style-name="P2353" text:outline-level="3"><text:span text:style-name="T86">IPACI</text:span><text:span text:style-name="T86"/></text:h>
      <text:p text:style-name="P2354"/>
      <text:h text:style-name="P2355" text:outline-level="4"><text:span text:style-name="T1900">PORTARIA</text:span><text:span text:style-name="T1901"> </text:span><text:span text:style-name="T1900">Nº</text:span><text:span text:style-name="T1902"> </text:span><text:span text:style-name="T1903">243/2026</text:span></text:h>
      <text:p text:style-name="P2356"/>
      <text:p text:style-name="P2357"><text:span text:style-name="T1904">DISPÕE SOBRE A CONVOCAÇÃO PARA</text:span><text:span text:style-name="T1905"> </text:span><text:span text:style-name="T1904">REALIZAÇÃO DE PERÍCIA MÉDICA DO</text:span><text:span text:style-name="T1905"> </text:span><text:span text:style-name="T1904">CANDIDATO CLASSIFICADO E APROVADO NO</text:span><text:span text:style-name="T1905"> </text:span><text:span text:style-name="T1904">CONCURSO</text:span><text:span text:style-name="T1906"> </text:span><text:span text:style-name="T1904">PÚBLICO</text:span><text:span text:style-name="T1907"> </text:span><text:span text:style-name="T1904">DE</text:span><text:span text:style-name="T1908"> </text:span><text:span text:style-name="T1904">QUE</text:span><text:span text:style-name="T1908"> </text:span><text:span text:style-name="T1904">TRATA</text:span><text:span text:style-name="T1908"> </text:span><text:span text:style-name="T1904">O</text:span><text:span text:style-name="T1907"> </text:span><text:span text:style-name="T1904">EDITAL</text:span><text:span text:style-name="T1905"> </text:span><text:span text:style-name="T1904">N°</text:span><text:span text:style-name="T1909"> </text:span><text:span text:style-name="T1904">1/2024.</text:span></text:p>
      <text:p text:style-name="P2358"/>
      <text:p text:style-name="P2359"/>
      <text:p text:style-name="P2360"><text:span text:style-name="T1910">A PRESIDENTE EXECUTIVA DO</text:span><text:span text:style-name="T1911"> </text:span><text:span text:style-name="T1910">IPACI – </text:span><text:span text:style-name="T1912">Instituto de Previdência do Município de</text:span><text:span text:style-name="T1913"> </text:span><text:span text:style-name="T1912">Cachoeiro</text:span><text:span text:style-name="T1914"> </text:span><text:span text:style-name="T1912">de</text:span><text:span text:style-name="T1914"> </text:span><text:span text:style-name="T1912">Itapemirim,</text:span><text:span text:style-name="T1915"> </text:span><text:span text:style-name="T1912">Estado</text:span><text:span text:style-name="T1914"> </text:span><text:span text:style-name="T1912">do</text:span><text:span text:style-name="T1916"> </text:span><text:span text:style-name="T1912">Espírito</text:span><text:span text:style-name="T1915"> </text:span><text:span text:style-name="T1912">Santo,</text:span><text:span text:style-name="T1914"> </text:span><text:span text:style-name="T1912">no</text:span><text:span text:style-name="T1916"> </text:span><text:span text:style-name="T1912">uso</text:span><text:span text:style-name="T1916"> </text:span><text:span text:style-name="T1912">de</text:span><text:span text:style-name="T1914"> </text:span><text:span text:style-name="T1912">suas</text:span><text:span text:style-name="T1916"> </text:span><text:span text:style-name="T1912">atribuições</text:span><text:span text:style-name="T1917"> </text:span><text:span text:style-name="T1912">delegadas</text:span><text:span text:style-name="T1917"> </text:span><text:span text:style-name="T1912">através</text:span><text:span text:style-name="T1915"> </text:span><text:span text:style-name="T1912">da</text:span><text:span text:style-name="T1913"> </text:span><text:span text:style-name="T1912">Lei nº 7.030/2014, do Decreto nº 34.905/2025 e no que consta no processo 61.147/2026 e</text:span><text:span text:style-name="T1913"> </text:span><text:span text:style-name="T1912">61.699/2026,</text:span><text:span text:style-name="T1913"> </text:span><text:span text:style-name="T1910">RESOLVE</text:span><text:span text:style-name="T1912">:</text:span></text:p>
      <text:p text:style-name="P2361"><text:span text:style-name="T1910">Art. 1º – </text:span><text:span text:style-name="T1912">Convocar o candidato relacionado abaixo, classificado e aprovado no</text:span><text:span text:style-name="T1913"> </text:span><text:span text:style-name="T1912">Concurso</text:span><text:span text:style-name="T1918"> </text:span><text:span text:style-name="T1912">Público de que trata o</text:span><text:span text:style-name="T1918"> </text:span><text:span text:style-name="T1912">Edital n° 1/2024,</text:span><text:span text:style-name="T1918"> </text:span><text:span text:style-name="T1912">para realização da perícia médica nos termos do</text:span><text:span text:style-name="T1913"> </text:span><text:span text:style-name="T1912">Art.</text:span><text:span text:style-name="T1918"> </text:span><text:span text:style-name="T1912">15,</text:span><text:span text:style-name="T1919"> </text:span><text:span text:style-name="T1912">VI</text:span><text:span text:style-name="T1919"> </text:span><text:span text:style-name="T1912">da</text:span><text:span text:style-name="T1918"> </text:span><text:span text:style-name="T1912">Lei</text:span><text:span text:style-name="T1918"> </text:span><text:span text:style-name="T1912">4009/1994</text:span><text:span text:style-name="T1919"> </text:span><text:span text:style-name="T1912">e</text:span><text:span text:style-name="T1919"> </text:span><text:span text:style-name="T1912">do</text:span><text:span text:style-name="T1919"> </text:span><text:span text:style-name="T1912">Art.</text:span><text:span text:style-name="T1919"> </text:span><text:span text:style-name="T1912">97</text:span><text:span text:style-name="T1919"> </text:span><text:span text:style-name="T1912">da</text:span><text:span text:style-name="T1919"> </text:span><text:span text:style-name="T1912">Lei</text:span><text:span text:style-name="T1918"> </text:span><text:span text:style-name="T1912">6.910/2013,</text:span><text:span text:style-name="T1918"> </text:span><text:span text:style-name="T1912">no</text:span><text:span text:style-name="T1919"> </text:span><text:span text:style-name="T1912">dia</text:span><text:span text:style-name="T1919"> </text:span><text:span text:style-name="T1912">e</text:span><text:span text:style-name="T1918"> </text:span><text:span text:style-name="T1912">horário</text:span><text:span text:style-name="T1919"> </text:span><text:span text:style-name="T1912">estabelecido</text:span><text:span text:style-name="T1918"> </text:span><text:span text:style-name="T1912">abaixo.</text:span></text:p>
      <text:p text:style-name="P2362"/>
      <table:table table:name="Table32" table:style-name="Table32">
        <table:table-column table:style-name="Table32.A"/>
        <table:table-column table:style-name="Table32.B"/>
        <table:table-column table:style-name="Table32.C"/>
        <table:table-column table:style-name="Table32.D"/>
        <table:table-column table:style-name="Table32.E"/>
        <table:table-column table:style-name="Table32.F"/>
        <table:table-row table:style-name="Table32.1">
          <table:table-cell table:style-name="Table32.A1" office:value-type="string">
            <text:p text:style-name="P2363"><text:span text:style-name="T1920">INSCRIÇÃO</text:span><text:span text:style-name="T1920"/></text:p>
          </table:table-cell>
          <table:table-cell table:style-name="Table32.A1" office:value-type="string">
            <text:p text:style-name="P2364"><text:span text:style-name="T1921">NOME</text:span><text:span text:style-name="T1921"/></text:p>
          </table:table-cell>
          <table:table-cell table:style-name="Table32.A1" office:value-type="string">
            <text:p text:style-name="P2365"><text:span text:style-name="T1920">CARGO</text:span><text:span text:style-name="T1920"/></text:p>
          </table:table-cell>
          <table:table-cell table:style-name="Table32.A1" office:value-type="string">
            <text:p text:style-name="P2366"><text:span text:style-name="T1921">VAGA</text:span><text:span text:style-name="T1921"/></text:p>
          </table:table-cell>
          <table:table-cell table:style-name="Table32.A1" office:value-type="string">
            <text:p text:style-name="P2365"><text:span text:style-name="T1921">DATA</text:span><text:span text:style-name="T1921"/></text:p>
          </table:table-cell>
          <table:table-cell table:style-name="Table32.A1" office:value-type="string">
            <text:p text:style-name="P2364"><text:span text:style-name="T1920">HORÁRIO</text:span><text:span text:style-name="T1920"/></text:p>
          </table:table-cell>
        </table:table-row>
        <table:table-row table:style-name="Table32.2">
          <table:table-cell table:style-name="Table32.A1" office:value-type="string">
            <text:p text:style-name="P2367"><text:span text:style-name="T1922">10011119</text:span><text:span text:style-name="T1922"/></text:p>
          </table:table-cell>
          <table:table-cell table:style-name="Table32.A1" office:value-type="string">
            <text:p text:style-name="P2368"><text:span text:style-name="T1923">Gabriel</text:span><text:span text:style-name="T1924"> </text:span><text:span text:style-name="T1923">Soares</text:span><text:span text:style-name="T1924"> </text:span><text:span text:style-name="T1923">Lopes </text:span><text:span text:style-name="T1925">Gomes</text:span></text:p>
          </table:table-cell>
          <table:table-cell table:style-name="Table32.A1" office:value-type="string">
            <text:p text:style-name="P2369"><text:span text:style-name="T1923">Engenheiro</text:span><text:span text:style-name="T1926"> </text:span><text:span text:style-name="T1922">Florestal</text:span></text:p>
          </table:table-cell>
          <table:table-cell table:style-name="Table32.A1" office:value-type="string">
            <text:p text:style-name="P2370"><text:span text:style-name="T1922">Ampla</text:span><text:span text:style-name="T1922"/></text:p>
            <text:p text:style-name="P2371"><text:span text:style-name="T1922">concorrência</text:span><text:span text:style-name="T1922"/></text:p>
          </table:table-cell>
          <table:table-cell table:style-name="Table32.A1" office:value-type="string">
            <text:p text:style-name="P2369"><text:span text:style-name="T1922">26/08/2026</text:span><text:span text:style-name="T1922"/></text:p>
          </table:table-cell>
          <table:table-cell table:style-name="Table32.A1" office:value-type="string">
            <text:p text:style-name="P2372"><text:span text:style-name="T1927">12h</text:span><text:span text:style-name="T1927"/></text:p>
          </table:table-cell>
        </table:table-row>
      </table:table>
      <text:p text:style-name="P2373"/>
      <text:p text:style-name="P2374"><text:span text:style-name="T1910">Art. 2º </text:span><text:span text:style-name="T1912">– O candidato deverá comparecer neste Instituto de Previdência do</text:span><text:span text:style-name="T1913"> </text:span><text:span text:style-name="T1912">Município de Cachoeiro de Itapemirim, que fica situado à Rua Rui Barbosa, 24, Bairro Centro –</text:span><text:span text:style-name="T1913"> </text:span><text:span text:style-name="T1912">Edifício Santa Cecilia – Sala 702, munido do exame, laudos e cartão de vacina solicitados na</text:span><text:span text:style-name="T1913"> </text:span><text:span text:style-name="T1912">Portaria SEMAD 038 e retificada pela Portaria SEMAD 107/2025.</text:span></text:p>
      <text:p text:style-name="P2375"/>
      <text:p text:style-name="P2376"><text:span text:style-name="T1910">Parágrafo Único – </text:span><text:span text:style-name="T1912">Os documentos mencionados no Art. 2º deverão ser</text:span><text:span text:style-name="T1913"> </text:span><text:span text:style-name="T1912">encaminhados através do e-mail </text:span><text:a xlink:type="simple" xlink:href="mailto:beneficio@ipaci.es.gov.br" text:style-name="ListLabel_20_60" text:visited-style-name="ListLabel_20_60"><text:span text:style-name="T1928">beneficio@ipaci.es.gov.br</text:span></text:a><text:span text:style-name="T1929"> </text:span><text:span text:style-name="T1930">em formato PDF até o dia anterior à</text:span><text:span text:style-name="T1931"> </text:span><text:span text:style-name="T1930">realização da perícia oficial.</text:span></text:p>
      <text:p text:style-name="P2375"/>
      <text:p text:style-name="P2377"><text:span text:style-name="T1910">Art.</text:span><text:span text:style-name="T1932"> </text:span><text:span text:style-name="T1910">3º</text:span><text:span text:style-name="T1933"> </text:span><text:span text:style-name="T1912">–</text:span><text:span text:style-name="T1915"> </text:span><text:span text:style-name="T1912">Esta</text:span><text:span text:style-name="T1934"> </text:span><text:span text:style-name="T1912">Portaria</text:span><text:span text:style-name="T1917"> </text:span><text:span text:style-name="T1912">entra</text:span><text:span text:style-name="T1917"> </text:span><text:span text:style-name="T1912">em</text:span><text:span text:style-name="T1917"> </text:span><text:span text:style-name="T1912">vigor</text:span><text:span text:style-name="T1917"> </text:span><text:span text:style-name="T1912">na</text:span><text:span text:style-name="T1934"> </text:span><text:span text:style-name="T1912">data</text:span><text:span text:style-name="T1917"> </text:span><text:span text:style-name="T1912">de</text:span><text:span text:style-name="T1917"> </text:span><text:span text:style-name="T1912">sua</text:span><text:span text:style-name="T1915"> </text:span><text:span text:style-name="T1919">publicação.</text:span></text:p>
      <text:p text:style-name="P2378"/>
      <text:p text:style-name="P2379"/>
      <text:p text:style-name="P2380"><text:span text:style-name="T1912">Cachoeiro</text:span><text:span text:style-name="T1914"> </text:span><text:span text:style-name="T1912">de</text:span><text:span text:style-name="T1916"> </text:span><text:span text:style-name="T1912">Itapemirim,</text:span><text:span text:style-name="T1917"> </text:span><text:span text:style-name="T1912">18</text:span><text:span text:style-name="T1914"> </text:span><text:span text:style-name="T1912">de</text:span><text:span text:style-name="T1914"> </text:span><text:span text:style-name="T1912">agosto</text:span><text:span text:style-name="T1915"> </text:span><text:span text:style-name="T1912">de</text:span><text:span text:style-name="T1914"> </text:span><text:span text:style-name="T1919">2026.</text:span></text:p>
      <text:p text:style-name="P2378"/>
      <text:p text:style-name="P2378"/>
      <text:p text:style-name="P2381"/>
      <text:p text:style-name="P2382"><text:span text:style-name="T1935">DANIELLY</text:span><text:span text:style-name="T1936"> </text:span><text:span text:style-name="T1935">BRANDÃO</text:span><text:span text:style-name="T1937"> </text:span><text:span text:style-name="T1935">TÁVORA</text:span></text:p>
      <text:p text:style-name="P2383"><text:span text:style-name="T1935">Presidente</text:span><text:span text:style-name="T1938"> </text:span><text:span text:style-name="T1935">Executiva</text:span></text:p>
      <text:p text:style-name="P2384"/>
      <text:p text:style-name="P2385"/>
      <text:h text:style-name="P2386" text:outline-level="3"><text:span text:style-name="T84">PUBLICAÇÕES</text:span><text:span text:style-name="T1939"> </text:span><text:span text:style-name="T84">DE</text:span><text:span text:style-name="T1940"> </text:span><text:span text:style-name="T86">TERCEIROS</text:span></text:h>
      <text:p text:style-name="P2387"><text:span text:style-name="T1941">TDS</text:span><text:span text:style-name="T1942"> </text:span><text:span text:style-name="T1941">COMPANY</text:span><text:span text:style-name="T1943"> </text:span><text:span text:style-name="T1941">E</text:span><text:span text:style-name="T1944"> </text:span><text:span text:style-name="T1941">INDUSTRIA</text:span><text:span text:style-name="T1943"> </text:span><text:span text:style-name="T1941">QUIMICA</text:span><text:span text:style-name="T1944"> </text:span><text:span text:style-name="T1941">EIRELI,</text:span><text:span text:style-name="T1943"> </text:span><text:span text:style-name="T1941">CNPJ</text:span><text:span text:style-name="T1943"> </text:span><text:span text:style-name="T1941">32.616.080/0001-09,</text:span><text:span text:style-name="T1944"> </text:span><text:span text:style-name="T1941">torna</text:span><text:span text:style-name="T1943"> </text:span><text:span text:style-name="T1941">público</text:span><text:span text:style-name="T1944"> </text:span><text:span text:style-name="T1941">que</text:span><text:span text:style-name="T1943"> </text:span><text:span text:style-name="T1941">REQUEREU</text:span><text:span text:style-name="T1944"> </text:span><text:span text:style-name="T1945">da</text:span></text:p>
      <text:p text:style-name="P2388"><text:span text:style-name="T1941">Secretaria</text:span><text:span text:style-name="T1946"> </text:span><text:span text:style-name="T1941">Municipal</text:span><text:span text:style-name="T1946"> </text:span><text:span text:style-name="T1941">de</text:span><text:span text:style-name="T1946"> </text:span><text:span text:style-name="T1941">Meio</text:span><text:span text:style-name="T1946"> </text:span><text:span text:style-name="T1941">Ambiente</text:span><text:span text:style-name="T1946"> </text:span><text:span text:style-name="T1941">–</text:span><text:span text:style-name="T1946"> </text:span><text:span text:style-name="T1941">SEMMA,</text:span><text:span text:style-name="T1946"> </text:span><text:span text:style-name="T1941">a</text:span><text:span text:style-name="T1946"> </text:span><text:span text:style-name="T1941">Licença</text:span><text:span text:style-name="T1946"> </text:span><text:span text:style-name="T1941">de</text:span><text:span text:style-name="T1946"> </text:span><text:span text:style-name="T1941">Operação</text:span><text:span text:style-name="T1946"> </text:span><text:span text:style-name="T1941">-</text:span><text:span text:style-name="T1946"> </text:span><text:span text:style-name="T1941">LO,</text:span><text:span text:style-name="T1946"> </text:span><text:span text:style-name="T1941">através</text:span><text:span text:style-name="T1946"> </text:span><text:span text:style-name="T1941">do</text:span><text:span text:style-name="T1946"> </text:span><text:span text:style-name="T1941">protocolo</text:span><text:span text:style-name="T1946"> </text:span><text:span text:style-name="T1941">n° 30235/2024,para</text:span><text:span text:style-name="T1947"> </text:span><text:span text:style-name="T1941">a</text:span><text:span text:style-name="T1947"> </text:span><text:span text:style-name="T1941">atividade</text:span><text:span text:style-name="T1947"> </text:span><text:span text:style-name="T1941">11.01</text:span><text:span text:style-name="T1947"> </text:span><text:span text:style-name="T1941">–</text:span><text:span text:style-name="T1947"> </text:span><text:span text:style-name="T1941">fabricação</text:span><text:span text:style-name="T1947"> </text:span><text:span text:style-name="T1941">de</text:span><text:span text:style-name="T1947"> </text:span><text:span text:style-name="T1941">resinas,</text:span><text:span text:style-name="T1947"> </text:span><text:span text:style-name="T1941">fios</text:span><text:span text:style-name="T1947"> </text:span><text:span text:style-name="T1941">artificiais</text:span><text:span text:style-name="T1947"> </text:span><text:span text:style-name="T1941">e</text:span><text:span text:style-name="T1947"> </text:span><text:span text:style-name="T1941">sintéticos</text:span><text:span text:style-name="T1947"> </text:span><text:span text:style-name="T1941">e</text:span><text:span text:style-name="T1947"> </text:span><text:span text:style-name="T1941">de</text:span><text:span text:style-name="T1947"> </text:span><text:span text:style-name="T1941">borracha</text:span><text:span text:style-name="T1947"> </text:span><text:span text:style-name="T1941">e</text:span><text:span text:style-name="T1947"> </text:span><text:span text:style-name="T1941">látex sintéticos,</text:span><text:span text:style-name="T1945"> </text:span><text:span text:style-name="T1941">atividade</text:span><text:span text:style-name="T1945"> </text:span><text:span text:style-name="T1941">11.02</text:span><text:span text:style-name="T1945"> </text:span><text:span text:style-name="T1941">–</text:span><text:span text:style-name="T1945"> </text:span><text:span text:style-name="T1941">fabricação</text:span><text:span text:style-name="T1945"> </text:span><text:span text:style-name="T1941">de</text:span><text:span text:style-name="T1945"> </text:span><text:span text:style-name="T1941">corantes</text:span><text:span text:style-name="T1945"> </text:span><text:span text:style-name="T1941">e</text:span><text:span text:style-name="T1945"> </text:span><text:span text:style-name="T1941">pigmentos,</text:span><text:span text:style-name="T1945"> </text:span><text:span text:style-name="T1941">atividade</text:span><text:span text:style-name="T1945"> </text:span><text:span text:style-name="T1941">11.05</text:span><text:span text:style-name="T1945"> </text:span><text:span text:style-name="T1941">fabricação</text:span><text:span text:style-name="T1945"> </text:span><text:span text:style-name="T1941">de</text:span><text:span text:style-name="T1945"> </text:span><text:span text:style-name="T1941">sabão,</text:span><text:span text:style-name="T1945"> </text:span><text:span text:style-name="T1941">de-tergentes e glicerina, localizada na rodovia Gumercino moura nunes, n° 1, Vilage da luz, em Cachoeiro de </text:span><text:span text:style-name="T1948">Itapemirim/ES.</text:span></text:p>
      <text:p text:style-name="P2389"><text:span text:style-name="T1941">Protocolo:</text:span><text:span text:style-name="T1949"> </text:span><text:span text:style-name="T1948">4252026FAT</text:span></text:p>
      <text:p text:style-name="P2390"/>
      <text:p text:style-name="P2391"><text:span text:style-name="T1941">PEGAFLIX</text:span><text:span text:style-name="T1950"> </text:span><text:span text:style-name="T1941">REVESTIMENTO</text:span><text:span text:style-name="T1950"> </text:span><text:span text:style-name="T1941">LTDA</text:span><text:span text:style-name="T1950"> </text:span><text:span text:style-name="T1941">–</text:span><text:span text:style-name="T1950"> </text:span><text:span text:style-name="T1941">EPP,</text:span><text:span text:style-name="T1950"> </text:span><text:span text:style-name="T1941">CNPJ</text:span><text:span text:style-name="T1950"> </text:span><text:span text:style-name="T1941">21.241.562/0002-88,</text:span><text:span text:style-name="T1950"> </text:span><text:span text:style-name="T1941">torna</text:span><text:span text:style-name="T1950"> </text:span><text:span text:style-name="T1941">público</text:span><text:span text:style-name="T1950"> </text:span><text:span text:style-name="T1941">que</text:span><text:span text:style-name="T1950"> </text:span><text:span text:style-name="T1941">REQUEREU</text:span><text:span text:style-name="T1950"> </text:span><text:span text:style-name="T1941">da</text:span><text:span text:style-name="T1950"> </text:span><text:span text:style-name="T1948">Secre-</text:span></text:p>
      <text:p text:style-name="P2392"><text:span text:style-name="T1941">taria</text:span><text:span text:style-name="T1948"> </text:span><text:span text:style-name="T1941">Municipal</text:span><text:span text:style-name="T1948"> </text:span><text:span text:style-name="T1941">de</text:span><text:span text:style-name="T1948"> </text:span><text:span text:style-name="T1941">Meio</text:span><text:span text:style-name="T1948"> </text:span><text:span text:style-name="T1941">Ambiente</text:span><text:span text:style-name="T1948"> </text:span><text:span text:style-name="T1941">-</text:span><text:span text:style-name="T1948"> </text:span><text:span text:style-name="T1941">SEMMA</text:span><text:span text:style-name="T1948"> </text:span><text:span text:style-name="T1941">a</text:span><text:span text:style-name="T1948"> </text:span><text:span text:style-name="T1941">Licença</text:span><text:span text:style-name="T1948"> </text:span><text:span text:style-name="T1941">de</text:span><text:span text:style-name="T1948"> </text:span><text:span text:style-name="T1941">Operação</text:span><text:span text:style-name="T1948"> </text:span><text:span text:style-name="T1941">(Por</text:span><text:span text:style-name="T1948"> </text:span><text:span text:style-name="T1941">Procedimento</text:span><text:span text:style-name="T1948"> </text:span><text:span text:style-name="T1941">Corretivo)</text:span><text:span text:style-name="T1948"> </text:span><text:span text:style-name="T1941">–</text:span><text:span text:style-name="T1948"> </text:span><text:span text:style-name="T1941">LO,</text:span><text:span text:style-name="T1948"> </text:span><text:span text:style-name="T1941">por meio</text:span><text:span text:style-name="T1949"> </text:span><text:span text:style-name="T1941">do</text:span><text:span text:style-name="T1949"> </text:span><text:span text:style-name="T1941">processo</text:span><text:span text:style-name="T1949"> </text:span><text:span text:style-name="T1941">nº</text:span><text:span text:style-name="T1949"> </text:span><text:span text:style-name="T1941">61473/2026,</text:span><text:span text:style-name="T1949"> </text:span><text:span text:style-name="T1941">para</text:span><text:span text:style-name="T1949"> </text:span><text:span text:style-name="T1941">a</text:span><text:span text:style-name="T1949"> </text:span><text:span text:style-name="T1941">atividade</text:span><text:span text:style-name="T1949"> </text:span><text:span text:style-name="T1941">3.09-</text:span><text:span text:style-name="T1949"> </text:span><text:span text:style-name="T1941">Beneficiamento</text:span><text:span text:style-name="T1949"> </text:span><text:span text:style-name="T1941">de</text:span><text:span text:style-name="T1949"> </text:span><text:span text:style-name="T1941">rochas</text:span><text:span text:style-name="T1949"> </text:span><text:span text:style-name="T1941">para</text:span><text:span text:style-name="T1949"> </text:span><text:span text:style-name="T1941">produção</text:span><text:span text:style-name="T1949"> </text:span><text:span text:style-name="T1941">de</text:span><text:span text:style-name="T1949"> </text:span><text:span text:style-name="T1941">pedra britada, produtos siderúrgicos ou para outros usos industriais/agrícola, localizada no Córrego dos Maca-cos (Itaoca X Alto Gironda), s/nº Distrito de Itaoca, em Cachoeiro de Itapemirim/ES.</text:span></text:p>
      <text:p text:style-name="P2393"><text:span text:style-name="T1941">Protocolo:</text:span><text:span text:style-name="T1949"> </text:span><text:span text:style-name="T1948">4242026FAT</text:span></text:p>
      <text:p text:style-name="P2394"/>
      <text:p text:style-name="P2395"><text:span text:style-name="T1941">ALLIANCE</text:span><text:span text:style-name="T1951"> </text:span><text:span text:style-name="T1941">STONE</text:span><text:span text:style-name="T1951"> </text:span><text:span text:style-name="T1941">MARMORES</text:span><text:span text:style-name="T1952"> </text:span><text:span text:style-name="T1941">E</text:span><text:span text:style-name="T1951"> </text:span><text:span text:style-name="T1941">GRANITOS</text:span><text:span text:style-name="T1952"> </text:span><text:span text:style-name="T1941">LTDA,</text:span><text:span text:style-name="T1951"> </text:span><text:span text:style-name="T1941">CNPJ</text:span><text:span text:style-name="T1951"> </text:span><text:span text:style-name="T1941">07.399.241/0002-85,</text:span><text:span text:style-name="T1952"> </text:span><text:span text:style-name="T1941">torna</text:span><text:span text:style-name="T1951"> </text:span><text:span text:style-name="T1941">público</text:span><text:span text:style-name="T1952"> </text:span><text:span text:style-name="T1941">que</text:span><text:span text:style-name="T1951"> </text:span><text:span text:style-name="T1941">REQUEREU</text:span><text:span text:style-name="T1952"> </text:span><text:span text:style-name="T1951">à</text:span></text:p>
      <text:p text:style-name="P2396"><text:span text:style-name="T1941">Secretaria Municipal de Meio Ambiente – SEMMA, a Renovação da Licença de Operação - LO nº 047/2019, por</text:span><text:span text:style-name="T1953"> </text:span><text:span text:style-name="T1941">meio</text:span><text:span text:style-name="T1949"> </text:span><text:span text:style-name="T1941">do</text:span><text:span text:style-name="T1949"> </text:span><text:span text:style-name="T1941">processo</text:span><text:span text:style-name="T1949"> </text:span><text:span text:style-name="T1941">nº</text:span><text:span text:style-name="T1949"> </text:span><text:span text:style-name="T1941">48708/2026,</text:span><text:span text:style-name="T1949"> </text:span><text:span text:style-name="T1941">para</text:span><text:span text:style-name="T1949"> </text:span><text:span text:style-name="T1941">a</text:span><text:span text:style-name="T1949"> </text:span><text:span text:style-name="T1941">atividade</text:span><text:span text:style-name="T1949"> </text:span><text:span text:style-name="T1941">de</text:span><text:span text:style-name="T1953"> </text:span><text:span text:style-name="T1941">3.04</text:span><text:span text:style-name="T1949"> </text:span><text:span text:style-name="T1941">–</text:span><text:span text:style-name="T1949"> </text:span><text:span text:style-name="T1941">Desdobramento</text:span><text:span text:style-name="T1949"> </text:span><text:span text:style-name="T1941">e/ou</text:span><text:span text:style-name="T1949"> </text:span><text:span text:style-name="T1941">polimento</text:span><text:span text:style-name="T1949"> </text:span><text:span text:style-name="T1941">e/ou</text:span><text:span text:style-name="T1949"> </text:span><text:span text:style-name="T1941">corte e aparelhamento de rochas ornamentais quando associados entre si, localizada na Rodovia Ricardo Bar-bieri, s/nº KM 01, Aeroporto, Cachoeiro de Itapemirim/ES.</text:span></text:p>
      <text:p text:style-name="P2393"><text:span text:style-name="T1941">Protocolo:</text:span><text:span text:style-name="T1949"> </text:span><text:span text:style-name="T1948">3712026FAT</text:span></text:p>
      <text:h text:style-name="P2397" text:outline-level="2"><draw:frame draw:style-name="fr1" draw:name="Image144" text:anchor-type="char" svg:x="1.6953in" svg:y="0.6102in" svg:width="5.7862in" svg:height="0.3756in" draw:z-index="76"><draw:image xlink:href="Pictures/100000010000027C00000029289D4C12.png" xlink:type="simple" xlink:show="embed" xlink:actuate="onLoad" draw:mime-type="image/png"/></draw:frame><draw:frame draw:style-name="fr1" draw:name="Image145" text:anchor-type="char" svg:x="0in" svg:y="0in" svg:width="8.2681in" svg:height="11.6929in" draw:z-index="77"><draw:image xlink:href="Pictures/100000010000038D00000506293F99ED.png" xlink:type="simple" xlink:show="embed" xlink:actuate="onLoad" draw:mime-type="image/png"/></draw:frame><text:span text:style-name="T8">DIÁRIO</text:span><text:span text:style-name="T9"> </text:span><text:span text:style-name="T10">OFICIAL </text:span></text:h>
      <text:p text:style-name="P2398"><text:span text:style-name="T11">DO</text:span><text:span text:style-name="T12"> </text:span><text:span text:style-name="T13">MUNICÍPIO</text:span><text:span text:style-name="T14"> </text:span><text:span text:style-name="T15">DE </text:span></text:p>
      <text:p text:style-name="P2399"><text:span text:style-name="T13">CACHOEIRO</text:span><text:span text:style-name="T16"> </text:span><text:span text:style-name="T11">DE</text:span><text:span text:style-name="T16"> </text:span><text:span text:style-name="T17">ITAPEMIRIM </text:span></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2400"/>
      <text:p text:style-name="P2401"><text:span text:style-name="T1954">CENTRO ADMINISTRATIVO HÉLIO CARLOS MANHÃES RUA BRAHIM ANTÔNIO SEDER, 96/102 - CENTRO CACHOEIRO</text:span><text:span text:style-name="T1955"> </text:span><text:span text:style-name="T1954">DE</text:span><text:span text:style-name="T1956"> </text:span><text:span text:style-name="T1954">ITAPEMIRIM CEP: 29300-060</text:span></text:p>
      <text:p text:style-name="P7"/>
      <text:p text:style-name="P2402"/>
      <text:p text:style-name="P2403"><draw:frame draw:style-name="fr12" draw:name="Image138" text:anchor-type="char" svg:x="0.7874in" svg:y="0.2654in" svg:width="6.6953in" svg:height="0.1in" draw:z-index="51"><draw:image xlink:href="Pictures/10000001000002E00000000BF0EE3540.png" xlink:type="simple" xlink:show="embed" xlink:actuate="onLoad" draw:mime-type="image/png"/></draw:frame><text:span text:style-name="T1957">CACHOEIRO.ES.GOV.BR</text:span><text:span text:style-name="T1957"/></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2"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pt" fo:language="pt" fo:country="PT" style:font-name-asian="Arial1" style:font-family-asian="Arial" style:font-family-generic-asian="system" style:font-pitch-asian="variable" style:font-size-asian="8pt" style:language-asian="en" style:country-asian="US" style:font-name-complex="Arial1" style:font-family-complex="Arial" style:font-family-generic-complex="system" style:font-pitch-complex="variable" style:font-size-complex="8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0.6591in" fo:margin-right="1.0193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0138in" fo:line-height="0.1874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0.0138in" fo:margin-top="0.0098in" fo:margin-bottom="0in" style:contextual-spacing="false"/>
      <style:text-properties style:font-name="Arial" fo:font-family="Arial" style:font-family-generic="swiss" style:font-pitch="variable" fo:font-size="9pt" fo:language="pt" fo:country="PT" style:text-underline-style="solid" style:text-underline-width="auto" style:text-underline-color="#000000" fo:font-weight="bold" style:font-name-asian="Arial1" style:font-family-asian="Arial" style:font-family-generic-asian="system" style:font-pitch-asian="variable" style:font-size-asian="9pt" style:language-asian="en" style:country-asian="US" style:font-weight-asian="bold" style:font-name-complex="Arial1" style:font-family-complex="Arial" style:font-family-generic-complex="system" style:font-pitch-complex="variable" style:font-size-complex="9pt" style:language-complex="ar" style:country-complex="SA" style:font-weight-complex="bold"/>
    </style:style>
    <style:style style:name="Heading_20_4" style:display-name="Heading 4" style:family="paragraph" style:parent-style-name="Standard" style:default-outline-level="5" style:list-style-name="" style:class="chapter">
      <style:paragraph-properties fo:margin-left="3.178in" fo:margin-right="1.0193in"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3.2193in"/>
      <style:text-properties style:font-name="Verdana" fo:font-family="Verdana" style:font-family-generic="swiss" style:font-pitch="variable" fo:font-size="8pt" fo:language="pt" fo:country="PT" fo:font-weight="bold" style:font-name-asian="Verdana1" style:font-family-asian="Verdana" style:font-family-generic-asian="system" style:font-pitch-asian="variable" style:font-size-asian="8pt" style:language-asian="en" style:country-asian="US" style:font-weight-asian="bold" style:font-name-complex="Verdana1" style:font-family-complex="Verdana" style:font-family-generic-complex="system" style:font-pitch-complex="variable" style:font-size-complex="8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left="0.5299in"/>
      <style:text-properties style:font-name="Verdana" fo:font-family="Verdana" style:font-family-generic="swiss" style:font-pitch="variable" fo:font-size="8pt" fo:language="pt" fo:country="PT" fo:font-weight="bold" style:font-name-asian="Verdana1" style:font-family-asian="Verdana" style:font-family-generic-asian="system" style:font-pitch-asian="variable" style:font-size-asian="8pt" style:language-asian="en" style:country-asian="US" style:font-weight-asian="bold" style:font-name-complex="Verdana1" style:font-family-complex="Verdana" style:font-family-generic-complex="system" style:font-pitch-complex="variable" style:font-size-complex="8pt" style:language-complex="ar" style:country-complex="SA" style:font-weight-complex="bold"/>
    </style:style>
    <style:style style:name="List_20_Paragraph" style:display-name="List Paragraph" style:family="paragraph" style:parent-style-name="Standard">
      <style:paragraph-properties fo:margin-left="1.8071in" fo:text-indent="0.8291in" style:auto-text-indent="false"/>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Table_20_Paragraph" style:display-name="Table Paragraph" style:family="paragraph" style:parent-style-name="Standard">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color="#231f20" style:font-name="Verdana" fo:font-family="Verdana" style:font-family-generic="swiss" style:font-pitch="variable" fo:font-size="7pt" fo:letter-spacing="normal" fo:language="pt" fo:country="PT" fo:font-style="normal" fo:font-weight="normal" style:font-name-asian="Verdana1" style:font-family-asian="Verdana" style:font-family-generic-asian="system" style:font-pitch-asian="variable" style:font-size-asian="7pt" style:language-asian="en" style:country-asian="US" style:font-style-asian="normal" style:font-weight-asian="normal" style:font-name-complex="Verdana1" style:font-family-complex="Verdana" style:font-family-generic-complex="system" style:font-pitch-complex="variable" style:font-size-complex="7pt" style:language-complex="ar" style:country-complex="SA" style:font-style-complex="normal" style:font-weight-complex="normal" style:text-scale="98%"/>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fo:letter-spacing="normal" fo:language="pt" fo:country="PT" style:language-asian="en" style:country-asian="US" style:language-complex="ar" style:country-complex="SA" style:text-scale="105%"/>
    </style:style>
    <style:style style:name="ListLabel_20_11" style:display-name="ListLabel 11" style:family="text">
      <style:text-properties fo:language="pt" fo:country="PT" style:language-asian="en" style:country-asian="US" style:language-complex="ar" style:country-complex="SA"/>
    </style:style>
    <style:style style:name="ListLabel_20_12" style:display-name="ListLabel 12" style:family="text">
      <style:text-properties fo:language="pt" fo:country="PT" style:language-asian="en" style:country-asian="US" style:language-complex="ar" style:country-complex="SA"/>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fo:letter-spacing="normal" fo:language="pt" fo:country="PT" style:language-asian="en" style:country-asian="US" style:language-complex="ar" style:country-complex="SA" style:text-scale="100%"/>
    </style:style>
    <style:style style:name="ListLabel_20_20" style:display-name="ListLabel 20" style:family="text">
      <style:text-properties fo:language="pt" fo:country="PT" style:language-asian="en" style:country-asian="US" style:language-complex="ar" style:country-complex="SA"/>
    </style:style>
    <style:style style:name="ListLabel_20_21" style:display-name="ListLabel 21" style:family="text">
      <style:text-properties fo:language="pt" fo:country="PT" style:language-asian="en" style:country-asian="US" style:language-complex="ar" style:country-complex="SA"/>
    </style:style>
    <style:style style:name="ListLabel_20_22" style:display-name="ListLabel 22" style:family="text">
      <style:text-properties fo:language="pt" fo:country="PT" style:language-asian="en" style:country-asian="US" style:language-complex="ar" style:country-complex="SA"/>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style:font-name="Verdana" fo:font-family="Verdana" style:font-family-generic="swiss" style:font-pitch="variable" fo:font-size="7pt" fo:letter-spacing="-0.0008in" fo:language="pt" fo:country="PT" fo:font-style="normal" fo:font-weight="bold" style:font-name-asian="Verdana1" style:font-family-asian="Verdana" style:font-family-generic-asian="system" style:font-pitch-asian="variable" style:font-size-asian="7pt" style:language-asian="en" style:country-asian="US" style:font-style-asian="normal" style:font-weight-asian="bold" style:font-name-complex="Verdana1" style:font-family-complex="Verdana" style:font-family-generic-complex="system" style:font-pitch-complex="variable" style:font-size-complex="7pt" style:language-complex="ar" style:country-complex="SA" style:font-style-complex="normal" style:font-weight-complex="bold" style:text-scale="98%"/>
    </style:style>
    <style:style style:name="ListLabel_20_29" style:display-name="ListLabel 29" style:family="text">
      <style:text-properties style:font-name="Verdana" fo:font-family="Verdana" style:font-family-generic="swiss" style:font-pitch="variable" fo:font-size="7pt" fo:letter-spacing="normal" fo:language="pt" fo:country="PT" fo:font-style="normal" fo:font-weight="normal" style:font-name-asian="Verdana1" style:font-family-asian="Verdana" style:font-family-generic-asian="system" style:font-pitch-asian="variable" style:font-size-asian="7pt" style:language-asian="en" style:country-asian="US" style:font-style-asian="normal" style:font-weight-asian="normal" style:font-name-complex="Verdana1" style:font-family-complex="Verdana" style:font-family-generic-complex="system" style:font-pitch-complex="variable" style:font-size-complex="7pt" style:language-complex="ar" style:country-complex="SA" style:font-style-complex="normal" style:font-weight-complex="normal" style:text-scale="98%"/>
    </style:style>
    <style:style style:name="ListLabel_20_30" style:display-name="ListLabel 30" style:family="text">
      <style:text-properties fo:language="pt" fo:country="PT" style:language-asian="en" style:country-asian="US" style:language-complex="ar" style:country-complex="SA"/>
    </style:style>
    <style:style style:name="ListLabel_20_31" style:display-name="ListLabel 31" style:family="text">
      <style:text-properties fo:language="pt" fo:country="PT" style:language-asian="en" style:country-asian="US" style:language-complex="ar" style:country-complex="SA"/>
    </style:style>
    <style:style style:name="ListLabel_20_32" style:display-name="ListLabel 32" style:family="text">
      <style:text-properties fo:language="pt" fo:country="PT" style:language-asian="en" style:country-asian="US" style:language-complex="ar" style:country-complex="SA"/>
    </style:style>
    <style:style style:name="ListLabel_20_33" style:display-name="ListLabel 33" style:family="text">
      <style:text-properties fo:language="pt" fo:country="PT" style:language-asian="en" style:country-asian="US" style:language-complex="ar" style:country-complex="SA"/>
    </style:style>
    <style:style style:name="ListLabel_20_34" style:display-name="ListLabel 34" style:family="text">
      <style:text-properties fo:language="pt" fo:country="PT" style:language-asian="en" style:country-asian="US" style:language-complex="ar" style:country-complex="SA"/>
    </style:style>
    <style:style style:name="ListLabel_20_35" style:display-name="ListLabel 35" style:family="text">
      <style:text-properties fo:language="pt" fo:country="PT" style:language-asian="en" style:country-asian="US" style:language-complex="ar" style:country-complex="SA"/>
    </style:style>
    <style:style style:name="ListLabel_20_36" style:display-name="ListLabel 36" style:family="text">
      <style:text-properties fo:language="pt" fo:country="PT" style:language-asian="en" style:country-asian="US" style:language-complex="ar" style:country-complex="SA"/>
    </style:style>
    <style:style style:name="ListLabel_20_37" style:display-name="ListLabel 37" style:family="text">
      <style:text-properties fo:font-size="4.5pt" fo:letter-spacing="-0.0016in" style:font-size-asian="4.5pt"/>
    </style:style>
    <style:style style:name="Internet_20_link" style:display-name="Internet link" style:family="text">
      <style:text-properties fo:color="#000080" style:text-underline-style="solid" style:text-underline-width="auto" style:text-underline-color="font-color"/>
    </style:style>
    <style:style style:name="ListLabel_20_38" style:display-name="ListLabel 38" style:family="text">
      <style:text-properties fo:color="#3b3b3b" fo:font-size="4.5pt" fo:letter-spacing="-0.0016in" style:font-size-asian="4.5pt"/>
    </style:style>
    <style:style style:name="ListLabel_20_39" style:display-name="ListLabel 39" style:family="text">
      <style:text-properties fo:color="#3d3d3d" fo:font-size="4.5pt" fo:letter-spacing="-0.0016in" style:font-size-asian="4.5pt"/>
    </style:style>
    <style:style style:name="ListLabel_20_40" style:display-name="ListLabel 40" style:family="text">
      <style:text-properties fo:color="#232323" fo:font-size="4.5pt" fo:letter-spacing="-0.0016in" style:font-size-asian="4.5pt"/>
    </style:style>
    <style:style style:name="ListLabel_20_41" style:display-name="ListLabel 41" style:family="text">
      <style:text-properties fo:color="#525252" fo:font-size="4.5pt" fo:letter-spacing="-0.0016in" style:font-size-asian="4.5pt"/>
    </style:style>
    <style:style style:name="ListLabel_20_42" style:display-name="ListLabel 42" style:family="text">
      <style:text-properties fo:color="#383838" fo:font-size="4.5pt" fo:letter-spacing="-0.0016in" style:font-size-asian="4.5pt"/>
    </style:style>
    <style:style style:name="ListLabel_20_43" style:display-name="ListLabel 43" style:family="text">
      <style:text-properties fo:color="#525252" fo:font-size="4.5pt" fo:letter-spacing="-0.0016in" style:font-size-asian="4.5pt"/>
    </style:style>
    <style:style style:name="ListLabel_20_44" style:display-name="ListLabel 44" style:family="text">
      <style:text-properties fo:color="#383838" fo:font-size="4.5pt" fo:letter-spacing="-0.0016in" style:font-size-asian="4.5pt"/>
    </style:style>
    <style:style style:name="ListLabel_20_45" style:display-name="ListLabel 45" style:family="text">
      <style:text-properties fo:color="#0c0c0c" fo:font-size="4.5pt" fo:letter-spacing="-0.0016in" style:font-size-asian="4.5pt"/>
    </style:style>
    <style:style style:name="ListLabel_20_46" style:display-name="ListLabel 46" style:family="text">
      <style:text-properties fo:color="#383838" fo:font-size="4.5pt" fo:letter-spacing="-0.0016in" style:font-size-asian="4.5pt"/>
    </style:style>
    <style:style style:name="ListLabel_20_47" style:display-name="ListLabel 47" style:family="text">
      <style:text-properties fo:color="#525252" fo:font-size="4.5pt" fo:letter-spacing="-0.0016in" style:font-size-asian="4.5pt"/>
    </style:style>
    <style:style style:name="ListLabel_20_48" style:display-name="ListLabel 48" style:family="text">
      <style:text-properties fo:color="#383838" fo:font-size="4.5pt" fo:letter-spacing="-0.0016in" style:font-size-asian="4.5pt"/>
    </style:style>
    <style:style style:name="ListLabel_20_49" style:display-name="ListLabel 49" style:family="text">
      <style:text-properties fo:color="#525252" fo:font-size="4.5pt" fo:letter-spacing="-0.0016in" style:font-size-asian="4.5pt"/>
    </style:style>
    <style:style style:name="ListLabel_20_50" style:display-name="ListLabel 50" style:family="text">
      <style:text-properties fo:color="#383838" fo:font-size="4.5pt" fo:letter-spacing="-0.0016in" style:font-size-asian="4.5pt"/>
    </style:style>
    <style:style style:name="ListLabel_20_51" style:display-name="ListLabel 51" style:family="text">
      <style:text-properties fo:color="#525252" fo:font-size="4.5pt" fo:letter-spacing="-0.0016in" style:font-size-asian="4.5pt"/>
    </style:style>
    <style:style style:name="ListLabel_20_52" style:display-name="ListLabel 52" style:family="text">
      <style:text-properties fo:color="#383838" fo:font-size="4.5pt" fo:letter-spacing="-0.0016in" style:font-size-asian="4.5pt"/>
    </style:style>
    <style:style style:name="ListLabel_20_53" style:display-name="ListLabel 53" style:family="text">
      <style:text-properties fo:color="#232323" fo:font-size="4.5pt" fo:letter-spacing="-0.0016in" style:font-size-asian="4.5pt"/>
    </style:style>
    <style:style style:name="ListLabel_20_54" style:display-name="ListLabel 54" style:family="text">
      <style:text-properties fo:color="#444444" fo:font-size="4.5pt" fo:letter-spacing="-0.0016in" style:font-size-asian="4.5pt"/>
    </style:style>
    <style:style style:name="ListLabel_20_55" style:display-name="ListLabel 55" style:family="text">
      <style:text-properties fo:color="#232323" fo:font-size="4.5pt" fo:letter-spacing="-0.0016in" style:font-size-asian="4.5pt"/>
    </style:style>
    <style:style style:name="ListLabel_20_56" style:display-name="ListLabel 56" style:family="text">
      <style:text-properties fo:color="#444444" fo:font-size="4.5pt" fo:letter-spacing="-0.0016in" style:font-size-asian="4.5pt"/>
    </style:style>
    <style:style style:name="ListLabel_20_57" style:display-name="ListLabel 57" style:family="text">
      <style:text-properties fo:color="#232323" fo:font-size="4.5pt" fo:letter-spacing="-0.0016in" style:font-size-asian="4.5pt"/>
    </style:style>
    <style:style style:name="ListLabel_20_58" style:display-name="ListLabel 58" style:family="text">
      <style:text-properties fo:color="#565656" fo:font-size="4.5pt" fo:letter-spacing="-0.0016in" style:font-size-asian="4.5pt"/>
    </style:style>
    <style:style style:name="ListLabel_20_59" style:display-name="ListLabel 59" style:family="text">
      <style:text-properties fo:color="#363636" fo:font-size="4.5pt" fo:letter-spacing="-0.0016in" style:font-size-asian="4.5pt"/>
    </style:style>
    <style:style style:name="ListLabel_20_60" style:display-name="ListLabel 60" style:family="text">
      <style:text-properties fo:color="#000080" style:font-name="Times New Roman" fo:font-family="'Times New Roman'" style:font-family-generic="roman" style:font-pitch="variable" style:text-underline-style="solid" style:text-underline-width="auto" style:text-underline-color="#000080"/>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1" style:num-format="I">
        <style:list-level-properties text:list-level-position-and-space-mode="label-alignment">
          <style:list-level-label-alignment text:label-followed-by="listtab" fo:text-indent="-0.0898in" fo:margin-left="1.8146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0898in" fo:margin-left="2.4244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0898in" fo:margin-left="3.0299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0898in" fo:margin-left="3.6354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0898in" fo:margin-left="4.2409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0898in" fo:margin-left="4.8465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0898in" fo:margin-left="5.452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0898in" fo:margin-left="6.0575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0898in" fo:margin-left="6.663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0" style:num-format="I">
        <style:list-level-properties text:list-level-position-and-space-mode="label-alignment">
          <style:list-level-label-alignment text:label-followed-by="listtab" fo:text-indent="-0.0846in" fo:margin-left="1.7425in"/>
        </style:list-level-properties>
      </text:list-level-style-number>
      <text:list-level-style-bullet text:level="2" text:style-name="ListLabel_20_11" style:num-suffix="•" text:bullet-char="•">
        <style:list-level-properties text:list-level-position-and-space-mode="label-alignment">
          <style:list-level-label-alignment text:label-followed-by="listtab" fo:text-indent="-0.0846in" fo:margin-left="2.3492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0846in" fo:margin-left="2.9634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0846in" fo:margin-left="3.577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0846in" fo:margin-left="4.1909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0846in" fo:margin-left="4.8047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0846in" fo:margin-left="5.4189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0846in" fo:margin-left="6.0327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0846in" fo:margin-left="6.646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9" style:num-format="I">
        <style:list-level-properties text:list-level-position-and-space-mode="label-alignment">
          <style:list-level-label-alignment text:label-followed-by="listtab" fo:text-indent="-0.1028in" fo:margin-left="1.6398in"/>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1028in" fo:margin-left="2.2618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1028in" fo:margin-left="2.8854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1028in" fo:margin-left="3.5091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1028in" fo:margin-left="4.1327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1028in" fo:margin-left="4.756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1028in" fo:margin-left="5.3799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1028in" fo:margin-left="6.0035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1028in" fo:margin-left="6.627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28" style:num-suffix="-" style:num-format="I">
        <style:list-level-properties text:list-level-position-and-space-mode="label-alignment">
          <style:list-level-label-alignment text:label-followed-by="listtab" fo:text-indent="-0.1299in" fo:margin-left="2.5091in"/>
        </style:list-level-properties>
      </text:list-level-style-number>
      <text:list-level-style-number text:level="2" text:style-name="ListLabel_20_29" style:num-suffix=")" style:num-format="a" style:num-letter-sync="true">
        <style:list-level-properties text:list-level-position-and-space-mode="label-alignment">
          <style:list-level-label-alignment text:label-followed-by="listtab" fo:text-indent="-0.1354in" fo:margin-left="2.5146in"/>
        </style:list-level-properties>
      </text:list-level-style-number>
      <text:list-level-style-bullet text:level="3" text:style-name="ListLabel_20_30" style:num-suffix="•" text:bullet-char="•">
        <style:list-level-properties text:list-level-position-and-space-mode="label-alignment">
          <style:list-level-label-alignment text:label-followed-by="listtab" fo:text-indent="-0.1354in" fo:margin-left="3.5854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1354in" fo:margin-left="4.1217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1354in" fo:margin-left="4.657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1354in" fo:margin-left="5.1937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1354in" fo:margin-left="5.7299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1354in" fo:margin-left="6.2661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1354in" fo:margin-left="6.80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138in" fo:margin-right="0in" fo:margin-top="0.0098in" fo:margin-bottom="0in" style:contextual-spacing="false" fo:text-align="left" style:justify-single-word="false" fo:text-indent="0in" style:auto-text-indent="false"/>
    </style:style>
    <style:style style:name="MP9"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MP10"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T16" style:family="text">
      <style:text-properties fo:font-size="9pt" style:text-underline-style="solid" style:text-underline-width="auto" style:text-underline-color="font-color" fo:font-weight="bold" style:font-size-asian="9pt" style:font-weight-asian="bold"/>
    </style:style>
    <style:style style:name="MT17" style:family="text">
      <style:text-properties fo:font-size="9pt" fo:letter-spacing="0.0398in" style:text-underline-style="solid" style:text-underline-width="auto" style:text-underline-color="font-color" fo:font-weight="bold" style:font-size-asian="9pt" style:font-weight-asian="bold"/>
    </style:style>
    <style:style style:name="MT18" style:family="text">
      <style:text-properties fo:font-size="9pt" fo:letter-spacing="0.039in" style:text-underline-style="solid" style:text-underline-width="auto" style:text-underline-color="font-color" fo:font-weight="bold" style:font-size-asian="9pt" style:font-weight-asian="bold"/>
    </style:style>
    <style:style style:name="MT19" style:family="text">
      <style:text-properties fo:font-size="9pt" fo:letter-spacing="0.0299in" style:text-underline-style="solid" style:text-underline-width="auto" style:text-underline-color="font-color" fo:font-weight="bold" style:font-size-asian="9pt" style:font-weight-asian="bold"/>
    </style:style>
    <style:style style:name="MT20" style:family="text">
      <style:text-properties fo:font-size="9pt" fo:letter-spacing="0.0516in" style:text-underline-style="solid" style:text-underline-width="auto" style:text-underline-color="font-color" fo:font-weight="bold" style:font-size-asian="9pt" style:font-weight-asian="bold" style:text-scale="150%"/>
    </style:style>
    <style:style style:name="MT21" style:family="text">
      <style:text-properties fo:font-size="9pt" fo:letter-spacing="-0.0016in" style:text-underline-style="solid" style:text-underline-width="auto" style:text-underline-color="font-color" fo:font-weight="bold" style:font-size-asian="9pt" style:font-weight-asian="bold"/>
    </style:style>
    <style:style style:name="MT22" style:family="text">
      <style:text-properties fo:color="#425970" fo:font-size="6pt" fo:font-weight="bold" style:font-size-asian="6pt" style:font-weight-asian="bold"/>
    </style:style>
    <style:style style:name="MT23" style:family="text">
      <style:text-properties fo:color="#647789" fo:font-size="6pt" fo:font-weight="bold" style:font-size-asian="6pt" style:font-weight-asian="bold"/>
    </style:style>
    <style:style style:name="MT24" style:family="text">
      <style:text-properties fo:color="#647789" fo:font-size="6pt" fo:letter-spacing="-0.0063in" fo:font-weight="bold" style:font-size-asian="6pt" style:font-weight-asian="bold"/>
    </style:style>
    <style:style style:name="MT25" style:family="text">
      <style:text-properties fo:color="#425970" fo:font-size="6pt" fo:letter-spacing="-0.0008in" fo:font-weight="bold" style:font-size-asian="6pt" style:font-weight-asian="bold"/>
    </style:style>
    <style:style style:name="MT26" style:family="text">
      <style:text-properties fo:color="#425970" fo:font-size="6pt" fo:letter-spacing="0.0016in" fo:font-weight="bold" style:font-size-asian="6pt" style:font-weight-asian="bold"/>
    </style:style>
    <style:style style:name="MT27" style:family="text">
      <style:text-properties fo:color="#425970" fo:font-size="6pt" fo:letter-spacing="-0.0047in" fo:font-weight="bold" style:font-size-asian="6pt" style:font-weight-asian="bold"/>
    </style:style>
    <style:style style:name="MT28" style:family="text">
      <style:text-properties fo:color="#425970" fo:font-size="6pt" fo:letter-spacing="-0.0016in" fo:font-weight="bold" style:font-size-asian="6pt" style:font-weight-asian="bold"/>
    </style:style>
    <style:style style:name="MT29" style:family="text">
      <style:text-properties fo:font-size="9pt" style:text-underline-style="solid" style:text-underline-width="auto" style:text-underline-color="font-color" fo:font-weight="bold" style:font-size-asian="9pt" style:font-weight-asian="bold" style:text-scale="110%"/>
    </style:style>
    <style:style style:name="MT30" style:family="text">
      <style:text-properties fo:font-size="9pt" fo:letter-spacing="0.002in" style:text-underline-style="solid" style:text-underline-width="auto" style:text-underline-color="font-color" fo:font-weight="bold" style:font-size-asian="9pt" style:font-weight-asian="bold" style:text-scale="110%"/>
    </style:style>
    <style:style style:name="MT31" style:family="text">
      <style:text-properties fo:font-size="9pt" fo:letter-spacing="-0.0043in" style:text-underline-style="solid" style:text-underline-width="auto" style:text-underline-color="font-color" fo:font-weight="bold" style:font-size-asian="9pt" style:font-weight-asian="bold" style:text-scale="110%"/>
    </style:style>
    <style:style style:name="MT32" style:family="text">
      <style:text-properties fo:font-size="9pt" fo:letter-spacing="-0.0071in" style:text-underline-style="solid" style:text-underline-width="auto" style:text-underline-color="font-color" fo:font-weight="bold" style:font-size-asian="9pt" style:font-weight-asian="bold" style:text-scale="110%"/>
    </style:style>
    <style:style style:name="MT33" style:family="text">
      <style:text-properties fo:font-size="9pt" fo:letter-spacing="0.0126in" style:text-underline-style="solid" style:text-underline-width="auto" style:text-underline-color="font-color" fo:font-weight="bold" style:font-size-asian="9pt" style:font-weight-asian="bold" style:text-scale="110%"/>
    </style:style>
    <style:style style:name="MT34" style:family="text">
      <style:text-properties fo:font-size="9pt" fo:letter-spacing="-0.0016in" style:text-underline-style="solid" style:text-underline-width="auto" style:text-underline-color="font-color" fo:font-weight="bold" style:font-size-asian="9pt" style:font-weight-asian="bold" style:text-scale="110%"/>
    </style:style>
    <style:style style:name="MT35" style:family="text">
      <style:text-properties fo:color="#425970" fo:font-size="6pt" style:font-size-asian="6pt"/>
    </style:style>
    <style:style style:name="MT36" style:family="text">
      <style:text-properties fo:color="#647789" fo:font-size="6pt" style:font-size-asian="6pt"/>
    </style:style>
    <style:style style:name="MT37" style:family="text">
      <style:text-properties fo:color="#647789" fo:font-size="6pt" fo:letter-spacing="-0.0063in" style:font-size-asian="6pt"/>
    </style:style>
    <style:style style:name="MT38" style:family="text">
      <style:text-properties fo:color="#647789" fo:font-size="6pt" fo:letter-spacing="-0.0047in" style:font-size-asian="6pt"/>
    </style:style>
    <style:style style:name="MT39" style:family="text">
      <style:text-properties fo:color="#425970" fo:font-size="6pt" fo:letter-spacing="0.0047in" style:font-size-asian="6pt"/>
    </style:style>
    <style:style style:name="MT40" style:family="text">
      <style:text-properties fo:color="#425970" fo:font-size="6pt" fo:letter-spacing="-0.0016in" style:font-size-asian="6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7">
      <style:page-layout-properties fo:page-width="8.2681in" fo:page-height="11.6929in" style:num-format="1" style:print-orientation="portrait" fo:margin-top="0in" fo:margin-bottom="0.9626in" fo:margin-left="0.3929in" fo:margin-right="0in" style:writing-mode="lr-tb" style:layout-grid-color="#c0c0c0" style:layout-grid-lines="22045"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9165in" fo:margin-left="0in" fo:margin-right="0in" fo:margin-bottom="1.8772in" style:dynamic-spacing="true"/>
      </style:header-style>
      <style:footer-style>
        <style:header-footer-properties fo:min-height="0.1346in" fo:margin-left="0in" fo:margin-right="0in" fo:margin-top="0.0953in" style:dynamic-spacing="true"/>
      </style:footer-style>
    </style:page-layout>
    <style:page-layout style:name="Mpm8">
      <style:page-layout-properties fo:page-width="8.2681in" fo:page-height="11.6929in" style:num-format="1" style:print-orientation="portrait" fo:margin-top="0in" fo:margin-bottom="0.9626in" fo:margin-left="0.3929in" fo:margin-right="0in" style:writing-mode="lr-tb" style:layout-grid-color="#c0c0c0" style:layout-grid-lines="21798"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2.0138in" fo:margin-left="0in" fo:margin-right="0in" fo:margin-bottom="1.9744in" style:dynamic-spacing="true"/>
      </style:header-style>
      <style:footer-style>
        <style:header-footer-properties fo:min-height="0.1346in" fo:margin-left="0in" fo:margin-right="0in" fo:margin-top="0.0953in" style:dynamic-spacing="true"/>
      </style:footer-style>
    </style:page-layout>
    <style:page-layout style:name="Mpm9">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10">
      <style:page-layout-properties fo:page-width="8.2681in" fo:page-height="11.6929in" style:num-format="1" style:print-orientation="portrait" fo:margin-top="0in" fo:margin-bottom="0.9626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11">
      <style:page-layout-properties fo:page-width="8.2681in" fo:page-height="11.6929in" style:num-format="1" style:print-orientation="portrait" fo:margin-top="0in" fo:margin-bottom="1.9598in" fo:margin-left="0.3929in" fo:margin-right="0in" style:writing-mode="lr-tb" style:layout-grid-color="#c0c0c0" style:layout-grid-lines="2088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12">
      <style:page-layout-properties fo:page-width="8.2681in" fo:page-height="11.6929in" style:num-format="1" style:print-orientation="portrait" fo:margin-top="0in" fo:margin-bottom="2.0091in" fo:margin-left="0.3929in" fo:margin-right="0in" style:writing-mode="lr-tb" style:layout-grid-color="#c0c0c0" style:layout-grid-lines="20774"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299in" fo:margin-left="0in" fo:margin-right="0in" fo:margin-top="0.0902in" style:dynamic-spacing="true"/>
      </style:footer-style>
    </style:page-layout>
    <style:page-layout style:name="Mpm13">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7"><draw:image xlink:href="Pictures/10000001000000840000007752069C51.png" xlink:type="simple" xlink:show="embed" xlink:actuate="onLoad" draw:mime-type="image/png"/></draw:frame><draw:frame draw:style-name="Mfr2" draw:name="Image78" text:anchor-type="char" svg:x="0.7736in" svg:y="10.8752in" svg:width="1.9181in" svg:height="0.128in" draw:z-index="208"><draw:image xlink:href="Pictures/10000001000000D20000000E9805DD49.png" xlink:type="simple" xlink:show="embed" xlink:actuate="onLoad" draw:mime-type="image/png"/></draw:frame><draw:frame draw:style-name="Mfr2" draw:name="Image82" text:anchor-type="char" svg:x="7.3681in" svg:y="10.8752in" svg:width="0.1291in" svg:height="0.128in" draw:z-index="207"><draw:image xlink:href="Pictures/100000010000000E0000000EFBC49A1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4">02</text:p></draw:text-box></draw:frame><draw:frame draw:style-name="Mfr3" draw:name="Frame21" text:anchor-type="char" svg:x="7.3681in" svg:y="10.8752in" svg:width="0.1307in" svg:height="0.1283in"><draw:text-box><text:p text:style-name="MP4">02</text:p></draw:text-box></draw:frame><draw:frame draw:style-name="Mfr3" draw:name="Frame211" text:anchor-type="char" svg:x="7.3681in" svg:y="10.8752in" svg:width="0.1307in" svg:height="0.1283in"><draw:text-box><text:p text:style-name="MP4">02</text:p></draw:text-box></draw:frame><draw:frame draw:style-name="Mfr3" draw:name="Frame211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332" text:anchor-type="char" svg:x="0.7736in" svg:y="10.8752in" svg:width="1.9181in" svg:height="0.128in"><draw:image xlink:href="Pictures/10000001000000B80000000C00EA2F60.png" xlink:type="simple" xlink:show="embed" xlink:actuate="onLoad" draw:mime-type="image/png"/></draw:frame><draw:frame draw:style-name="Mfr2" draw:name="Image333" text:anchor-type="char" svg:x="7.3681in" svg:y="10.8752in" svg:width="0.1291in" svg:height="0.128in"><draw:image xlink:href="Pictures/100000010000000C0000000C43EC18F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96"><draw:image xlink:href="Pictures/10000001000000840000007752069C51.png" xlink:type="simple" xlink:show="embed" xlink:actuate="onLoad" draw:mime-type="image/png"/></draw:frame><draw:frame draw:style-name="Mfr2" draw:name="Image172" text:anchor-type="char" svg:x="0.7736in" svg:y="10.8752in" svg:width="1.9181in" svg:height="0.128in" draw:z-index="133"><draw:image xlink:href="Pictures/10000001000000B80000000C00EA2F60.png" xlink:type="simple" xlink:show="embed" xlink:actuate="onLoad" draw:mime-type="image/png"/></draw:frame><draw:frame draw:style-name="Mfr2" draw:name="Image173" text:anchor-type="char" svg:x="7.3681in" svg:y="10.8752in" svg:width="0.1291in" svg:height="0.128in" draw:z-index="131"><draw:image xlink:href="Pictures/100000010000000C0000000C43EC18F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4">04</text:p></draw:text-box></draw:frame><draw:frame draw:style-name="Mfr3" draw:name="Frame6" text:anchor-type="char" svg:x="7.3681in" svg:y="10.8752in" svg:width="0.1307in" svg:height="0.1283in"><draw:text-box><text:p text:style-name="MP4">04</text:p></draw:text-box></draw:frame><draw:frame draw:style-name="Mfr3" draw:name="Frame61" text:anchor-type="char" svg:x="7.3681in" svg:y="10.8752in" svg:width="0.1307in" svg:height="0.1283in"><draw:text-box><text:p text:style-name="MP4">04</text:p></draw:text-box></draw:frame><draw:frame draw:style-name="Mfr3" draw:name="Frame61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337" text:anchor-type="char" svg:x="0.7736in" svg:y="10.8752in" svg:width="1.9181in" svg:height="0.128in"><draw:image xlink:href="Pictures/10000001000000B80000000C00EA2F60.png" xlink:type="simple" xlink:show="embed" xlink:actuate="onLoad" draw:mime-type="image/png"/></draw:frame><draw:frame draw:style-name="Mfr2" draw:name="Image338" text:anchor-type="char" svg:x="7.3681in" svg:y="10.8752in" svg:width="0.1291in" svg:height="0.128in"><draw:image xlink:href="Pictures/100000010000000C0000000C43EC18F3.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02in" svg:y="10.5945in" svg:width="0.6866in" svg:height="0.6189in"><draw:image xlink:href="Pictures/10000001000000840000007752069C51.png" xlink:type="simple" xlink:show="embed" xlink:actuate="onLoad" draw:mime-type="image/png"/></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111" text:anchor-type="char" svg:x="7.3252in" svg:y="10.8752in" svg:width="0.1307in" svg:height="0.1283in"><draw:text-box><text:p text:style-name="MP3"><text:span text:style-name="MT7">07</text:span><text:span text:style-name="MT7"/></text:p></draw:text-box></draw:frame><draw:frame draw:style-name="Mfr3" draw:name="Frame10" text:anchor-type="char" svg:x="7.3252in" svg:y="10.8752in" svg:width="0.1307in" svg:height="0.1283in"><draw:text-box><text:p text:style-name="MP4">07</text:p></draw:text-box></draw:frame><draw:frame draw:style-name="Mfr3" draw:name="Frame101" text:anchor-type="char" svg:x="7.3252in" svg:y="10.8752in" svg:width="0.1307in" svg:height="0.1283in"><draw:text-box><text:p text:style-name="MP4">07</text:p></draw:text-box></draw:frame><draw:frame draw:style-name="Mfr3" draw:name="Frame1011" text:anchor-type="char" svg:x="7.3252in" svg:y="10.8752in" svg:width="0.1307in" svg:height="0.1283in"><draw:text-box><text:p text:style-name="MP4">07</text:p></draw:text-box></draw:frame><draw:frame draw:style-name="Mfr3" draw:name="Frame10111" text:anchor-type="char" svg:x="7.3252in" svg:y="10.8752in" svg:width="0.1307in" svg:height="0.1283in"><draw:text-box><text:p text:style-name="MP4">07</text:p></draw:text-box></draw:frame><draw:frame draw:style-name="Mfr2" draw:name="Image176" text:anchor-type="char" svg:x="0.7736in" svg:y="10.8752in" svg:width="1.9181in" svg:height="0.128in"><draw:image xlink:href="Pictures/10000001000000B80000000C00EA2F60.png" xlink:type="simple" xlink:show="embed" xlink:actuate="onLoad" draw:mime-type="image/png"/></draw:frame><draw:frame draw:style-name="Mfr2" draw:name="Image331" text:anchor-type="char" svg:x="7.3252in" svg:y="10.8752in" svg:width="0.1291in" svg:height="0.128in"><draw:image xlink:href="Pictures/100000010000000C0000000C43EC18F3.png" xlink:type="simple" xlink:show="embed" xlink:actuate="onLoad" draw:mime-type="image/png"/></draw:frame></text:p>
      </style:footer>
      <style:footer-left>
        <text:p text:style-name="MP1"><draw:frame draw:style-name="Mfr1" draw:name="Image 62" text:anchor-type="char" svg:x="3.7902in" svg:y="10.5945in" svg:width="0.6866in" svg:height="0.6189in" draw:z-index="40"><draw:image xlink:href="Pictures/10000001000000840000007752069C51.png" xlink:type="simple" xlink:show="embed" xlink:actuate="onLoad" draw:mime-type="image/png"/></draw:frame><draw:frame draw:style-name="Mfr2" draw:name="Image174" text:anchor-type="char" svg:x="0.7736in" svg:y="10.8752in" svg:width="1.9181in" svg:height="0.128in" draw:z-index="152"><draw:image xlink:href="Pictures/10000001000000B80000000C00EA2F60.png" xlink:type="simple" xlink:show="embed" xlink:actuate="onLoad" draw:mime-type="image/png"/></draw:frame><draw:frame draw:style-name="Mfr2" draw:name="Image175" text:anchor-type="char" svg:x="7.3252in" svg:y="10.8752in" svg:width="0.1291in" svg:height="0.128in" draw:z-index="150"><draw:image xlink:href="Pictures/100000010000000C0000000C43EC18F3.png" xlink:type="simple" xlink:show="embed" xlink:actuate="onLoad" draw:mime-type="image/png"/></draw:frame></text:p>
      </style:footer-left>
    </style:master-page>
    <style:master-page style:name="Converted6" style:page-layout-name="Mpm5" draw:style-name="Mdp1">
      <style:header>
        <text:p text:style-name="MP1"><draw:frame draw:style-name="Mfr2" draw:name="Image177" text:anchor-type="char" svg:x="0.4925in" svg:y="0in" svg:width="7.7756in" svg:height="1.3874in" draw:z-index="167"><draw:image xlink:href="Pictures/10000001000002EA00000085A3334DB7.png" xlink:type="simple" xlink:show="embed" xlink:actuate="onLoad" draw:mime-type="image/png"/></draw:frame><draw:frame draw:style-name="Mfr2" draw:name="Image178" text:anchor-type="char" svg:x="1.6811in" svg:y="0.5965in" svg:width="1.5984in" svg:height="0.4035in" draw:z-index="160"><draw:image xlink:href="Pictures/100000010000009900000026A14CA22C.png" xlink:type="simple" xlink:show="embed" xlink:actuate="onLoad" draw:mime-type="image/png"/></draw:frame><draw:frame draw:style-name="Mfr2" draw:name="Image179" text:anchor-type="char" svg:x="5.5709in" svg:y="0.7409in" svg:width="1.9236in" svg:height="0.2028in" draw:z-index="159"><draw:image xlink:href="Pictures/10000001000000B800000013402D6D80.png" xlink:type="simple" xlink:show="embed" xlink:actuate="onLoad" draw:mime-type="image/png"/></draw:frame></text:p>
      </style:header>
      <style:header-left>
        <text:p text:style-name="MP1"><draw:frame draw:style-name="Mfr4" draw:name="Frame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2"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9"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9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8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180" text:anchor-type="char" svg:x="0.4925in" svg:y="0in" svg:width="7.7756in" svg:height="1.3874in"><draw:image xlink:href="Pictures/10000001000002EA00000085A3334DB7.png" xlink:type="simple" xlink:show="embed" xlink:actuate="onLoad" draw:mime-type="image/png"/></draw:frame><draw:frame draw:style-name="Mfr2" draw:name="Image181" text:anchor-type="char" svg:x="1.6811in" svg:y="0.5965in" svg:width="1.5984in" svg:height="0.4035in"><draw:image xlink:href="Pictures/100000010000009900000026A14CA22C.png" xlink:type="simple" xlink:show="embed" xlink:actuate="onLoad" draw:mime-type="image/png"/></draw:frame><draw:frame draw:style-name="Mfr2" draw:name="Image330"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65 Copy 1" text:anchor-type="char" svg:x="3.7902in" svg:y="10.5945in" svg:width="0.6866in" svg:height="0.6189in" draw:z-index="178"><draw:image xlink:href="Pictures/10000001000000840000007752069C51.png" xlink:type="simple" xlink:show="embed" xlink:actuate="onLoad" draw:mime-type="image/png"/></draw:frame><draw:frame draw:style-name="Mfr2" draw:name="Image339" text:anchor-type="char" svg:x="0.7736in" svg:y="10.8752in" svg:width="1.9181in" svg:height="0.128in" draw:z-index="238"><draw:image xlink:href="Pictures/10000001000000B80000000C00EA2F60.png" xlink:type="simple" xlink:show="embed" xlink:actuate="onLoad" draw:mime-type="image/png"/></draw:frame><draw:frame draw:style-name="Mfr2" draw:name="Image340" text:anchor-type="char" svg:x="7.3252in" svg:y="10.8752in" svg:width="0.1291in" svg:height="0.128in" draw:z-index="236"><draw:image xlink:href="Pictures/100000010000000C0000000C43EC18F3.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 text:anchor-type="char" svg:x="7.3252in" svg:y="10.8752in" svg:width="0.1307in" svg:height="0.1283in"><draw:text-box><text:p text:style-name="MP4">06</text:p></draw:text-box></draw:frame><draw:frame draw:style-name="Mfr3" draw:name="Frame27" text:anchor-type="char" svg:x="7.3252in" svg:y="10.8752in" svg:width="0.1307in" svg:height="0.1283in"><draw:text-box><text:p text:style-name="MP4">06</text:p></draw:text-box></draw:frame><draw:frame draw:style-name="Mfr3" draw:name="Frame271" text:anchor-type="char" svg:x="7.3252in" svg:y="10.8752in" svg:width="0.1307in" svg:height="0.1283in"><draw:text-box><text:p text:style-name="MP4">06</text:p></draw:text-box></draw:frame><draw:frame draw:style-name="Mfr3" draw:name="Frame2611" text:anchor-type="char" svg:x="7.3252in" svg:y="10.8752in" svg:width="0.1307in" svg:height="0.1283in"><draw:text-box><text:p text:style-name="MP4">06</text:p></draw:text-box></draw:frame><draw:frame draw:style-name="Mfr4" draw:name="Frame29" text:anchor-type="char" svg:x="7.3252in" svg:y="10.8752in" svg:width="0.1307in" svg:height="0.1283in"><draw:text-box><text:p text:style-name="MP4">06</text:p></draw:text-box></draw:frame><draw:frame draw:style-name="Mfr2" draw:name="Image341" text:anchor-type="char" svg:x="0.7736in" svg:y="10.8752in" svg:width="1.9181in" svg:height="0.128in"><draw:image xlink:href="Pictures/10000001000000B80000000C00EA2F60.png" xlink:type="simple" xlink:show="embed" xlink:actuate="onLoad" draw:mime-type="image/png"/></draw:frame><draw:frame draw:style-name="Mfr2" draw:name="Image342" text:anchor-type="char" svg:x="7.3252in" svg:y="10.8752in" svg:width="0.1291in" svg:height="0.128in"><draw:image xlink:href="Pictures/100000010000000C0000000C43EC18F3.png" xlink:type="simple" xlink:show="embed" xlink:actuate="onLoad" draw:mime-type="image/png"/></draw:frame></text:p>
      </style:footer-left>
    </style:master-page>
    <style:master-page style:name="Converted7" style:page-layout-name="Mpm6" draw:style-name="Mdp1">
      <style:header>
        <text:p text:style-name="MP1"><draw:frame draw:style-name="Mfr3" draw:name="Frame2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0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35"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346" text:anchor-type="char" svg:x="0.4925in" svg:y="0in" svg:width="7.7756in" svg:height="1.3874in"><draw:image xlink:href="Pictures/10000001000002EA00000085A3334DB7.png" xlink:type="simple" xlink:show="embed" xlink:actuate="onLoad" draw:mime-type="image/png"/></draw:frame><draw:frame draw:style-name="Mfr2" draw:name="Image347" text:anchor-type="char" svg:x="1.6811in" svg:y="0.5965in" svg:width="1.5984in" svg:height="0.4035in"><draw:image xlink:href="Pictures/100000010000009900000026A14CA22C.png" xlink:type="simple" xlink:show="embed" xlink:actuate="onLoad" draw:mime-type="image/png"/></draw:frame><draw:frame draw:style-name="Mfr2" draw:name="Image348"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349" text:anchor-type="char" svg:x="0.4925in" svg:y="0in" svg:width="7.7756in" svg:height="1.3874in" draw:z-index="304"><draw:image xlink:href="Pictures/10000001000002EA00000085A3334DB7.png" xlink:type="simple" xlink:show="embed" xlink:actuate="onLoad" draw:mime-type="image/png"/></draw:frame><draw:frame draw:style-name="Mfr2" draw:name="Image350" text:anchor-type="char" svg:x="1.6811in" svg:y="0.5965in" svg:width="1.5984in" svg:height="0.4035in" draw:z-index="288"><draw:image xlink:href="Pictures/100000010000009900000026A14CA22C.png" xlink:type="simple" xlink:show="embed" xlink:actuate="onLoad" draw:mime-type="image/png"/></draw:frame><draw:frame draw:style-name="Mfr2" draw:name="Image351" text:anchor-type="char" svg:x="5.5709in" svg:y="0.7409in" svg:width="1.9236in" svg:height="0.2028in" draw:z-index="286"><draw:image xlink:href="Pictures/10000001000000B800000013402D6D80.png" xlink:type="simple" xlink:show="embed" xlink:actuate="onLoad" draw:mime-type="image/png"/></draw:frame></text:p>
      </style:header-left>
      <style:footer>
        <text:p text:style-name="MP1"><draw:frame draw:style-name="Mfr1" draw:name="Image 92" text:anchor-type="char" svg:x="3.7902in" svg:y="10.5945in" svg:width="0.6866in" svg:height="0.6189in"><draw:image xlink:href="Pictures/10000001000000840000007752069C51.png" xlink:type="simple" xlink:show="embed" xlink:actuate="onLoad" draw:mime-type="image/png"/></draw:frame><draw:frame draw:style-name="Mfr4" draw:name="Frame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11" text:anchor-type="char" svg:x="7.3252in" svg:y="10.8752in" svg:width="0.1307in" svg:height="0.1283in"><draw:text-box><text:p text:style-name="MP3"><text:span text:style-name="MT7">09</text:span><text:span text:style-name="MT7"/></text:p></draw:text-box></draw:frame><draw:frame draw:style-name="Mfr3" draw:name="Frame37" text:anchor-type="char" svg:x="7.3252in" svg:y="10.8752in" svg:width="0.1307in" svg:height="0.1283in"><draw:text-box><text:p text:style-name="MP4">09</text:p></draw:text-box></draw:frame><draw:frame draw:style-name="Mfr3" draw:name="Frame371" text:anchor-type="char" svg:x="7.3252in" svg:y="10.8752in" svg:width="0.1307in" svg:height="0.1283in"><draw:text-box><text:p text:style-name="MP4">09</text:p></draw:text-box></draw:frame><draw:frame draw:style-name="Mfr3" draw:name="Frame3711" text:anchor-type="char" svg:x="7.3252in" svg:y="10.8752in" svg:width="0.1307in" svg:height="0.1283in"><draw:text-box><text:p text:style-name="MP4">09</text:p></draw:text-box></draw:frame><draw:frame draw:style-name="Mfr3" draw:name="Frame36111" text:anchor-type="char" svg:x="7.3252in" svg:y="10.8752in" svg:width="0.1307in" svg:height="0.1283in"><draw:text-box><text:p text:style-name="MP4">09</text:p></draw:text-box></draw:frame><draw:frame draw:style-name="Mfr2" draw:name="Image328" text:anchor-type="char" svg:x="0.7736in" svg:y="10.8752in" svg:width="1.9181in" svg:height="0.128in"><draw:image xlink:href="Pictures/10000001000000B80000000C00EA2F60.png" xlink:type="simple" xlink:show="embed" xlink:actuate="onLoad" draw:mime-type="image/png"/></draw:frame><draw:frame draw:style-name="Mfr2" draw:name="Image329" text:anchor-type="char" svg:x="7.3252in" svg:y="10.8752in" svg:width="0.1291in" svg:height="0.128in"><draw:image xlink:href="Pictures/100000010000000C0000000C43EC18F3.png" xlink:type="simple" xlink:show="embed" xlink:actuate="onLoad" draw:mime-type="image/png"/></draw:frame></text:p>
      </style:footer>
      <style:footer-left>
        <text:p text:style-name="MP1"><draw:frame draw:style-name="Mfr1" draw:name="Image 89" text:anchor-type="char" svg:x="3.7902in" svg:y="10.5945in" svg:width="0.6866in" svg:height="0.6189in" draw:z-index="93"><draw:image xlink:href="Pictures/10000001000000840000007752069C51.png" xlink:type="simple" xlink:show="embed" xlink:actuate="onLoad" draw:mime-type="image/png"/></draw:frame><draw:frame draw:style-name="Mfr2" draw:name="Image182" text:anchor-type="char" svg:x="0.7736in" svg:y="10.8752in" svg:width="1.9181in" svg:height="0.128in" draw:z-index="270"><draw:image xlink:href="Pictures/10000001000000B80000000C00EA2F60.png" xlink:type="simple" xlink:show="embed" xlink:actuate="onLoad" draw:mime-type="image/png"/></draw:frame><draw:frame draw:style-name="Mfr2" draw:name="Image183" text:anchor-type="char" svg:x="7.3252in" svg:y="10.8752in" svg:width="0.1291in" svg:height="0.128in" draw:z-index="267"><draw:image xlink:href="Pictures/100000010000000C0000000C43EC18F3.png" xlink:type="simple" xlink:show="embed" xlink:actuate="onLoad" draw:mime-type="image/png"/></draw:frame></text:p>
      </style:footer-left>
    </style:master-page>
    <style:master-page style:name="Converted8" style:page-layout-name="Mpm5" draw:style-name="Mdp1">
      <style:header>
        <text:p text:style-name="MP1"><draw:frame draw:style-name="Mfr2" draw:name="Image184" text:anchor-type="char" svg:x="0.4925in" svg:y="0in" svg:width="7.7756in" svg:height="1.3874in" draw:z-index="360"><draw:image xlink:href="Pictures/10000001000002EA00000085A3334DB7.png" xlink:type="simple" xlink:show="embed" xlink:actuate="onLoad" draw:mime-type="image/png"/></draw:frame><draw:frame draw:style-name="Mfr2" draw:name="Image185" text:anchor-type="char" svg:x="1.6811in" svg:y="0.5965in" svg:width="1.5984in" svg:height="0.4035in" draw:z-index="358"><draw:image xlink:href="Pictures/100000010000009900000026A14CA22C.png" xlink:type="simple" xlink:show="embed" xlink:actuate="onLoad" draw:mime-type="image/png"/></draw:frame><draw:frame draw:style-name="Mfr2" draw:name="Image186" text:anchor-type="char" svg:x="5.5709in" svg:y="0.7409in" svg:width="1.9236in" svg:height="0.2028in" draw:z-index="353"><draw:image xlink:href="Pictures/10000001000000B800000013402D6D80.png" xlink:type="simple" xlink:show="embed" xlink:actuate="onLoad" draw:mime-type="image/png"/></draw:frame></text:p>
      </style:header>
      <style:header-left>
        <text:p text:style-name="MP1"><draw:frame draw:style-name="Mfr4" draw:name="Frame4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8"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43"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43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42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187" text:anchor-type="char" svg:x="0.4925in" svg:y="0in" svg:width="7.7756in" svg:height="1.3874in"><draw:image xlink:href="Pictures/10000001000002EA00000085A3334DB7.png" xlink:type="simple" xlink:show="embed" xlink:actuate="onLoad" draw:mime-type="image/png"/></draw:frame><draw:frame draw:style-name="Mfr2" draw:name="Image188" text:anchor-type="char" svg:x="1.6811in" svg:y="0.5965in" svg:width="1.5984in" svg:height="0.4035in"><draw:image xlink:href="Pictures/100000010000009900000026A14CA22C.png" xlink:type="simple" xlink:show="embed" xlink:actuate="onLoad" draw:mime-type="image/png"/></draw:frame><draw:frame draw:style-name="Mfr2" draw:name="Image324"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92 Copy 1" text:anchor-type="char" svg:x="3.7902in" svg:y="10.5945in" svg:width="0.6866in" svg:height="0.6189in" draw:z-index="411"><draw:image xlink:href="Pictures/10000001000000840000007752069C51.png" xlink:type="simple" xlink:show="embed" xlink:actuate="onLoad" draw:mime-type="image/png"/></draw:frame><draw:frame draw:style-name="Mfr2" draw:name="Image356" text:anchor-type="char" svg:x="0.7736in" svg:y="10.8752in" svg:width="1.9181in" svg:height="0.128in" draw:z-index="412"><draw:image xlink:href="Pictures/10000001000000B80000000C00EA2F60.png" xlink:type="simple" xlink:show="embed" xlink:actuate="onLoad" draw:mime-type="image/png"/></draw:frame><draw:frame draw:style-name="Mfr2" draw:name="Image357" text:anchor-type="char" svg:x="7.3252in" svg:y="10.8752in" svg:width="0.1291in" svg:height="0.128in" draw:z-index="410"><draw:image xlink:href="Pictures/100000010000000C0000000C43EC18F3.png" xlink:type="simple" xlink:show="embed" xlink:actuate="onLoad" draw:mime-type="image/png"/></draw:frame></text:p>
      </style:footer>
      <style:footer-left>
        <text:p text:style-name="MP1"><draw:frame draw:style-name="Mfr1" draw:name="Image 89 Copy 1" text:anchor-type="char" svg:x="3.7902in" svg:y="10.5945in" svg:width="0.6866in" svg:height="0.6189in"><draw:image xlink:href="Pictures/10000001000000840000007752069C51.png" xlink:type="simple" xlink:show="embed" xlink:actuate="onLoad" draw:mime-type="image/png"/></draw:frame><draw:frame draw:style-name="Mfr3" draw:name="Frame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 text:anchor-type="char" svg:x="7.3252in" svg:y="10.8752in" svg:width="0.1307in" svg:height="0.1283in"><draw:text-box><text:p text:style-name="MP4">08</text:p></draw:text-box></draw:frame><draw:frame draw:style-name="Mfr3" draw:name="Frame47" text:anchor-type="char" svg:x="7.3252in" svg:y="10.8752in" svg:width="0.1307in" svg:height="0.1283in"><draw:text-box><text:p text:style-name="MP4">08</text:p></draw:text-box></draw:frame><draw:frame draw:style-name="Mfr3" draw:name="Frame471" text:anchor-type="char" svg:x="7.3252in" svg:y="10.8752in" svg:width="0.1307in" svg:height="0.1283in"><draw:text-box><text:p text:style-name="MP4">08</text:p></draw:text-box></draw:frame><draw:frame draw:style-name="Mfr3" draw:name="Frame4611" text:anchor-type="char" svg:x="7.3252in" svg:y="10.8752in" svg:width="0.1307in" svg:height="0.1283in"><draw:text-box><text:p text:style-name="MP4">08</text:p></draw:text-box></draw:frame><draw:frame draw:style-name="Mfr4" draw:name="Frame4511" text:anchor-type="char" svg:x="7.3252in" svg:y="10.8752in" svg:width="0.1307in" svg:height="0.1283in"><draw:text-box><text:p text:style-name="MP4">08</text:p></draw:text-box></draw:frame><draw:frame draw:style-name="Mfr2" draw:name="Image358" text:anchor-type="char" svg:x="0.7736in" svg:y="10.8752in" svg:width="1.9181in" svg:height="0.128in"><draw:image xlink:href="Pictures/10000001000000B80000000C00EA2F60.png" xlink:type="simple" xlink:show="embed" xlink:actuate="onLoad" draw:mime-type="image/png"/></draw:frame><draw:frame draw:style-name="Mfr2" draw:name="Image359" text:anchor-type="char" svg:x="7.3252in" svg:y="10.8752in" svg:width="0.1291in" svg:height="0.128in"><draw:image xlink:href="Pictures/100000010000000C0000000C43EC18F3.png" xlink:type="simple" xlink:show="embed" xlink:actuate="onLoad" draw:mime-type="image/png"/></draw:frame></text:p>
      </style:footer-left>
    </style:master-page>
    <style:master-page style:name="Converted9" style:page-layout-name="Mpm6" draw:style-name="Mdp1">
      <style:header>
        <text:p text:style-name="MP1"><draw:frame draw:style-name="Mfr3" draw:name="Frame4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49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49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48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5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364" text:anchor-type="char" svg:x="0.4925in" svg:y="0in" svg:width="7.7756in" svg:height="1.3874in"><draw:image xlink:href="Pictures/10000001000002EA00000085A3334DB7.png" xlink:type="simple" xlink:show="embed" xlink:actuate="onLoad" draw:mime-type="image/png"/></draw:frame><draw:frame draw:style-name="Mfr2" draw:name="Image365" text:anchor-type="char" svg:x="1.6811in" svg:y="0.5965in" svg:width="1.5984in" svg:height="0.4035in"><draw:image xlink:href="Pictures/100000010000009900000026A14CA22C.png" xlink:type="simple" xlink:show="embed" xlink:actuate="onLoad" draw:mime-type="image/png"/></draw:frame><draw:frame draw:style-name="Mfr2" draw:name="Image366"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367" text:anchor-type="char" svg:x="0.4925in" svg:y="0in" svg:width="7.7756in" svg:height="1.3874in" draw:z-index="352"><draw:image xlink:href="Pictures/10000001000002EA00000085A3334DB7.png" xlink:type="simple" xlink:show="embed" xlink:actuate="onLoad" draw:mime-type="image/png"/></draw:frame><draw:frame draw:style-name="Mfr2" draw:name="Image369" text:anchor-type="char" svg:x="1.6811in" svg:y="0.5965in" svg:width="1.5984in" svg:height="0.4035in" draw:z-index="354"><draw:image xlink:href="Pictures/100000010000009900000026A14CA22C.png" xlink:type="simple" xlink:show="embed" xlink:actuate="onLoad" draw:mime-type="image/png"/></draw:frame><draw:frame draw:style-name="Mfr2" draw:name="Image370" text:anchor-type="char" svg:x="5.5709in" svg:y="0.7409in" svg:width="1.9236in" svg:height="0.2028in" draw:z-index="364"><draw:image xlink:href="Pictures/10000001000000B800000013402D6D80.png" xlink:type="simple" xlink:show="embed" xlink:actuate="onLoad" draw:mime-type="image/png"/></draw:frame></text:p>
      </style:header-left>
      <style:footer>
        <text:p text:style-name="MP1"><draw:frame draw:style-name="Mfr1" draw:name="Image 150" text:anchor-type="char" svg:x="3.7902in" svg:y="10.5945in" svg:width="0.6866in" svg:height="0.6189in"><draw:image xlink:href="Pictures/10000001000000840000007752069C51.png" xlink:type="simple" xlink:show="embed" xlink:actuate="onLoad" draw:mime-type="image/png"/></draw:frame><draw:frame draw:style-name="Mfr4" draw:name="Frame4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9111" text:anchor-type="char" svg:x="7.2972in" svg:y="10.8752in" svg:width="0.2in" svg:height="0.1283in"><draw:text-box><text:p text:style-name="MP7"><text:page-number text:select-page="current">11</text:page-number></text:p></draw:text-box></draw:frame><draw:frame draw:style-name="Mfr3" draw:name="Frame55" text:anchor-type="char" svg:x="7.2972in" svg:y="10.8752in" svg:width="0.2in" svg:height="0.1283in"><draw:text-box><text:p text:style-name="MP7"><text:page-number text:select-page="current">11</text:page-number></text:p></draw:text-box></draw:frame><draw:frame draw:style-name="Mfr3" draw:name="Frame551" text:anchor-type="char" svg:x="7.2972in" svg:y="10.8752in" svg:width="0.2in" svg:height="0.1283in"><draw:text-box><text:p text:style-name="MP7"><text:page-number text:select-page="current">11</text:page-number></text:p></draw:text-box></draw:frame><draw:frame draw:style-name="Mfr3" draw:name="Frame5511" text:anchor-type="char" svg:x="7.2972in" svg:y="10.8752in" svg:width="0.2in" svg:height="0.1283in"><draw:text-box><text:p text:style-name="MP7"><text:page-number text:select-page="current">11</text:page-number></text:p></draw:text-box></draw:frame><draw:frame draw:style-name="Mfr3" draw:name="Frame54111" text:anchor-type="char" svg:x="7.2972in" svg:y="10.8752in" svg:width="0.2in" svg:height="0.1283in"><draw:text-box><text:p text:style-name="MP7"><text:page-number text:select-page="current">11</text:page-number></text:p></draw:text-box></draw:frame><draw:frame draw:style-name="Mfr2" draw:name="Image322" text:anchor-type="char" svg:x="0.7736in" svg:y="10.8752in" svg:width="1.9181in" svg:height="0.128in"><draw:image xlink:href="Pictures/10000001000000B80000000C00EA2F60.png" xlink:type="simple" xlink:show="embed" xlink:actuate="onLoad" draw:mime-type="image/png"/></draw:frame><draw:frame draw:style-name="Mfr2" draw:name="Image323"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47" text:anchor-type="char" svg:x="3.7902in" svg:y="10.5945in" svg:width="0.6866in" svg:height="0.6189in" draw:z-index="88"><draw:image xlink:href="Pictures/10000001000000840000007752069C51.png" xlink:type="simple" xlink:show="embed" xlink:actuate="onLoad" draw:mime-type="image/png"/></draw:frame><draw:frame draw:style-name="Mfr2" draw:name="Image189" text:anchor-type="char" svg:x="0.7736in" svg:y="10.8752in" svg:width="1.9181in" svg:height="0.128in" draw:z-index="229"><draw:image xlink:href="Pictures/10000001000000B80000000C00EA2F60.png" xlink:type="simple" xlink:show="embed" xlink:actuate="onLoad" draw:mime-type="image/png"/></draw:frame><draw:frame draw:style-name="Mfr2" draw:name="Image190" text:anchor-type="char" svg:x="7.2972in" svg:y="10.8752in" svg:width="0.1984in" svg:height="0.128in" draw:z-index="230"><draw:image xlink:href="Pictures/10000001000000130000000C5161F074.png" xlink:type="simple" xlink:show="embed" xlink:actuate="onLoad" draw:mime-type="image/png"/></draw:frame></text:p>
      </style:footer-left>
    </style:master-page>
    <style:master-page style:name="Converted10" style:page-layout-name="Mpm5" draw:style-name="Mdp1">
      <style:header>
        <text:p text:style-name="MP1"><draw:frame draw:style-name="Mfr2" draw:name="Image191" text:anchor-type="char" svg:x="0.4925in" svg:y="0in" svg:width="7.7756in" svg:height="1.3874in" draw:z-index="204"><draw:image xlink:href="Pictures/10000001000002EA00000085A3334DB7.png" xlink:type="simple" xlink:show="embed" xlink:actuate="onLoad" draw:mime-type="image/png"/></draw:frame><draw:frame draw:style-name="Mfr2" draw:name="Image192" text:anchor-type="char" svg:x="1.6811in" svg:y="0.5965in" svg:width="1.5984in" svg:height="0.4035in" draw:z-index="202"><draw:image xlink:href="Pictures/100000010000009900000026A14CA22C.png" xlink:type="simple" xlink:show="embed" xlink:actuate="onLoad" draw:mime-type="image/png"/></draw:frame><draw:frame draw:style-name="Mfr2" draw:name="Image193" text:anchor-type="char" svg:x="5.5709in" svg:y="0.7409in" svg:width="1.9236in" svg:height="0.2028in" draw:z-index="200"><draw:image xlink:href="Pictures/10000001000000B800000013402D6D80.png" xlink:type="simple" xlink:show="embed" xlink:actuate="onLoad" draw:mime-type="image/png"/></draw:frame></text:p>
      </style:header>
      <style:header-left>
        <text:p text:style-name="MP1"><draw:frame draw:style-name="Mfr4" draw:name="Frame5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7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56"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62"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62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60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194" text:anchor-type="char" svg:x="0.4925in" svg:y="0in" svg:width="7.7756in" svg:height="1.3874in"><draw:image xlink:href="Pictures/10000001000002EA00000085A3334DB7.png" xlink:type="simple" xlink:show="embed" xlink:actuate="onLoad" draw:mime-type="image/png"/></draw:frame><draw:frame draw:style-name="Mfr2" draw:name="Image195" text:anchor-type="char" svg:x="1.6811in" svg:y="0.5965in" svg:width="1.5984in" svg:height="0.4035in"><draw:image xlink:href="Pictures/100000010000009900000026A14CA22C.png" xlink:type="simple" xlink:show="embed" xlink:actuate="onLoad" draw:mime-type="image/png"/></draw:frame><draw:frame draw:style-name="Mfr2" draw:name="Image321"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150 Copy 1" text:anchor-type="char" svg:x="3.7902in" svg:y="10.5945in" svg:width="0.6866in" svg:height="0.6189in" draw:z-index="196"><draw:image xlink:href="Pictures/10000001000000840000007752069C51.png" xlink:type="simple" xlink:show="embed" xlink:actuate="onLoad" draw:mime-type="image/png"/></draw:frame><draw:frame draw:style-name="Mfr2" draw:name="Image372" text:anchor-type="char" svg:x="0.7736in" svg:y="10.8752in" svg:width="1.9181in" svg:height="0.128in" draw:z-index="345"><draw:image xlink:href="Pictures/10000001000000B80000000C00EA2F60.png" xlink:type="simple" xlink:show="embed" xlink:actuate="onLoad" draw:mime-type="image/png"/></draw:frame><draw:frame draw:style-name="Mfr2" draw:name="Image373" text:anchor-type="char" svg:x="7.2972in" svg:y="10.8752in" svg:width="0.1984in" svg:height="0.128in" draw:z-index="330"><draw:image xlink:href="Pictures/10000001000000130000000C5161F074.png" xlink:type="simple" xlink:show="embed" xlink:actuate="onLoad" draw:mime-type="image/png"/></draw:frame></text:p>
      </style:footer>
      <style:footer-left>
        <text:p text:style-name="MP1"><draw:frame draw:style-name="Mfr1" draw:name="Image 147 Copy 1" text:anchor-type="char" svg:x="3.7902in" svg:y="10.5945in" svg:width="0.6866in" svg:height="0.6189in"><draw:image xlink:href="Pictures/10000001000000840000007752069C51.png" xlink:type="simple" xlink:show="embed" xlink:actuate="onLoad" draw:mime-type="image/png"/></draw:frame><draw:frame draw:style-name="Mfr3" draw:name="Frame5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3" text:anchor-type="char" svg:x="7.2972in" svg:y="10.8752in" svg:width="0.2in" svg:height="0.1283in"><draw:text-box><text:p text:style-name="MP7"><text:page-number text:select-page="current">12</text:page-number></text:p></draw:text-box></draw:frame><draw:frame draw:style-name="Mfr3" draw:name="Frame66" text:anchor-type="char" svg:x="7.2972in" svg:y="10.8752in" svg:width="0.2in" svg:height="0.1283in"><draw:text-box><text:p text:style-name="MP7"><text:page-number text:select-page="current">12</text:page-number></text:p></draw:text-box></draw:frame><draw:frame draw:style-name="Mfr3" draw:name="Frame661" text:anchor-type="char" svg:x="7.2972in" svg:y="10.8752in" svg:width="0.2in" svg:height="0.1283in"><draw:text-box><text:p text:style-name="MP7"><text:page-number text:select-page="current">12</text:page-number></text:p></draw:text-box></draw:frame><draw:frame draw:style-name="Mfr3" draw:name="Frame641" text:anchor-type="char" svg:x="7.2972in" svg:y="10.8752in" svg:width="0.2in" svg:height="0.1283in"><draw:text-box><text:p text:style-name="MP7"><text:page-number text:select-page="current">12</text:page-number></text:p></draw:text-box></draw:frame><draw:frame draw:style-name="Mfr4" draw:name="Frame6111" text:anchor-type="char" svg:x="7.2972in" svg:y="10.8752in" svg:width="0.2in" svg:height="0.1283in"><draw:text-box><text:p text:style-name="MP7"><text:page-number text:select-page="current">12</text:page-number></text:p></draw:text-box></draw:frame><draw:frame draw:style-name="Mfr2" draw:name="Image374" text:anchor-type="char" svg:x="0.7736in" svg:y="10.8752in" svg:width="1.9181in" svg:height="0.128in"><draw:image xlink:href="Pictures/10000001000000B80000000C00EA2F60.png" xlink:type="simple" xlink:show="embed" xlink:actuate="onLoad" draw:mime-type="image/png"/></draw:frame><draw:frame draw:style-name="Mfr2" draw:name="Image375"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1" style:page-layout-name="Mpm5" draw:style-name="Mdp1">
      <style:header>
        <text:p text:style-name="MP1"><draw:frame draw:style-name="Mfr3" draw:name="Frame6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8"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68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68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66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63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376" text:anchor-type="char" svg:x="0.4925in" svg:y="0in" svg:width="7.7756in" svg:height="1.3874in"><draw:image xlink:href="Pictures/10000001000002EA00000085A3334DB7.png" xlink:type="simple" xlink:show="embed" xlink:actuate="onLoad" draw:mime-type="image/png"/></draw:frame><draw:frame draw:style-name="Mfr2" draw:name="Image377" text:anchor-type="char" svg:x="1.6811in" svg:y="0.5965in" svg:width="1.5984in" svg:height="0.4035in"><draw:image xlink:href="Pictures/100000010000009900000026A14CA22C.png" xlink:type="simple" xlink:show="embed" xlink:actuate="onLoad" draw:mime-type="image/png"/></draw:frame><draw:frame draw:style-name="Mfr2" draw:name="Image381"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382" text:anchor-type="char" svg:x="0.4925in" svg:y="0in" svg:width="7.7756in" svg:height="1.3874in" draw:z-index="344"><draw:image xlink:href="Pictures/10000001000002EA00000085A3334DB7.png" xlink:type="simple" xlink:show="embed" xlink:actuate="onLoad" draw:mime-type="image/png"/></draw:frame><draw:frame draw:style-name="Mfr2" draw:name="Image383" text:anchor-type="char" svg:x="1.6811in" svg:y="0.5965in" svg:width="1.5984in" svg:height="0.4035in" draw:z-index="340"><draw:image xlink:href="Pictures/100000010000009900000026A14CA22C.png" xlink:type="simple" xlink:show="embed" xlink:actuate="onLoad" draw:mime-type="image/png"/></draw:frame><draw:frame draw:style-name="Mfr2" draw:name="Image384" text:anchor-type="char" svg:x="5.5709in" svg:y="0.7409in" svg:width="1.9236in" svg:height="0.2028in" draw:z-index="307"><draw:image xlink:href="Pictures/10000001000000B800000013402D6D80.png" xlink:type="simple" xlink:show="embed" xlink:actuate="onLoad" draw:mime-type="image/png"/></draw:frame></text:p>
      </style:header-left>
      <style:footer>
        <text:p text:style-name="MP1"><draw:frame draw:style-name="Mfr1" draw:name="Image 150 Copy 1 Copy 1" text:anchor-type="char" svg:x="3.7902in" svg:y="10.5945in" svg:width="0.6866in" svg:height="0.6189in"><draw:image xlink:href="Pictures/10000001000000840000007752069C51.png" xlink:type="simple" xlink:show="embed" xlink:actuate="onLoad" draw:mime-type="image/png"/></draw:frame><draw:frame draw:style-name="Mfr3" draw:name="Frame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2" text:anchor-type="char" svg:x="7.2972in" svg:y="10.8752in" svg:width="0.2in" svg:height="0.1283in"><draw:text-box><text:p text:style-name="MP7"><text:page-number text:select-page="current">13</text:page-number></text:p></draw:text-box></draw:frame><draw:frame draw:style-name="Mfr3" draw:name="Frame721" text:anchor-type="char" svg:x="7.2972in" svg:y="10.8752in" svg:width="0.2in" svg:height="0.1283in"><draw:text-box><text:p text:style-name="MP7"><text:page-number text:select-page="current">13</text:page-number></text:p></draw:text-box></draw:frame><draw:frame draw:style-name="Mfr3" draw:name="Frame7211" text:anchor-type="char" svg:x="7.2972in" svg:y="10.8752in" svg:width="0.2in" svg:height="0.1283in"><draw:text-box><text:p text:style-name="MP7"><text:page-number text:select-page="current">13</text:page-number></text:p></draw:text-box></draw:frame><draw:frame draw:style-name="Mfr3" draw:name="Frame701" text:anchor-type="char" svg:x="7.2972in" svg:y="10.8752in" svg:width="0.2in" svg:height="0.1283in"><draw:text-box><text:p text:style-name="MP7"><text:page-number text:select-page="current">13</text:page-number></text:p></draw:text-box></draw:frame><draw:frame draw:style-name="Mfr4" draw:name="Frame6711" text:anchor-type="char" svg:x="7.2972in" svg:y="10.8752in" svg:width="0.2in" svg:height="0.1283in"><draw:text-box><text:p text:style-name="MP7"><text:page-number text:select-page="current">13</text:page-number></text:p></draw:text-box></draw:frame><draw:frame draw:style-name="Mfr2" draw:name="Image385" text:anchor-type="char" svg:x="0.7736in" svg:y="10.8752in" svg:width="1.9181in" svg:height="0.128in"><draw:image xlink:href="Pictures/10000001000000B80000000C00EA2F60.png" xlink:type="simple" xlink:show="embed" xlink:actuate="onLoad" draw:mime-type="image/png"/></draw:frame><draw:frame draw:style-name="Mfr2" draw:name="Image386"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47 Copy 1 Copy 1" text:anchor-type="char" svg:x="3.7902in" svg:y="10.5945in" svg:width="0.6866in" svg:height="0.6189in" draw:z-index="198"><draw:image xlink:href="Pictures/10000001000000840000007752069C51.png" xlink:type="simple" xlink:show="embed" xlink:actuate="onLoad" draw:mime-type="image/png"/></draw:frame><draw:frame draw:style-name="Mfr2" draw:name="Image390" text:anchor-type="char" svg:x="0.7736in" svg:y="10.8752in" svg:width="1.9181in" svg:height="0.128in" draw:z-index="302"><draw:image xlink:href="Pictures/10000001000000B80000000C00EA2F60.png" xlink:type="simple" xlink:show="embed" xlink:actuate="onLoad" draw:mime-type="image/png"/></draw:frame><draw:frame draw:style-name="Mfr2" draw:name="Image391" text:anchor-type="char" svg:x="7.2972in" svg:y="10.8752in" svg:width="0.1984in" svg:height="0.128in" draw:z-index="296"><draw:image xlink:href="Pictures/10000001000000130000000C5161F074.png" xlink:type="simple" xlink:show="embed" xlink:actuate="onLoad" draw:mime-type="image/png"/></draw:frame></text:p>
      </style:footer-left>
    </style:master-page>
    <style:master-page style:name="Converted12" style:page-layout-name="Mpm5" draw:style-name="Mdp1">
      <style:header>
        <text:p text:style-name="MP1"><draw:frame draw:style-name="Mfr2" draw:name="Image392" text:anchor-type="char" svg:x="0.4925in" svg:y="0in" svg:width="7.7756in" svg:height="1.3874in" draw:z-index="303"><draw:image xlink:href="Pictures/10000001000002EA00000085A3334DB7.png" xlink:type="simple" xlink:show="embed" xlink:actuate="onLoad" draw:mime-type="image/png"/></draw:frame><draw:frame draw:style-name="Mfr2" draw:name="Image393" text:anchor-type="char" svg:x="1.6811in" svg:y="0.5965in" svg:width="1.5984in" svg:height="0.4035in" draw:z-index="301"><draw:image xlink:href="Pictures/100000010000009900000026A14CA22C.png" xlink:type="simple" xlink:show="embed" xlink:actuate="onLoad" draw:mime-type="image/png"/></draw:frame><draw:frame draw:style-name="Mfr2" draw:name="Image394" text:anchor-type="char" svg:x="5.5709in" svg:y="0.7409in" svg:width="1.9236in" svg:height="0.2028in" draw:z-index="298"><draw:image xlink:href="Pictures/10000001000000B800000013402D6D80.png" xlink:type="simple" xlink:show="embed" xlink:actuate="onLoad" draw:mime-type="image/png"/></draw:frame></text:p>
      </style:header>
      <style:header-left>
        <text:p text:style-name="MP1"><draw:frame draw:style-name="Mfr3" draw:name="Frame7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8"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78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78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76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73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395" text:anchor-type="char" svg:x="0.4925in" svg:y="0in" svg:width="7.7756in" svg:height="1.3874in"><draw:image xlink:href="Pictures/10000001000002EA00000085A3334DB7.png" xlink:type="simple" xlink:show="embed" xlink:actuate="onLoad" draw:mime-type="image/png"/></draw:frame><draw:frame draw:style-name="Mfr2" draw:name="Image400" text:anchor-type="char" svg:x="1.6811in" svg:y="0.5965in" svg:width="1.5984in" svg:height="0.4035in"><draw:image xlink:href="Pictures/100000010000009900000026A14CA22C.png" xlink:type="simple" xlink:show="embed" xlink:actuate="onLoad" draw:mime-type="image/png"/></draw:frame><draw:frame draw:style-name="Mfr2" draw:name="Image401"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150 Copy 1 Copy 1 Copy 1" text:anchor-type="char" svg:x="3.7902in" svg:y="10.5945in" svg:width="0.6866in" svg:height="0.6189in" draw:z-index="245"><draw:image xlink:href="Pictures/10000001000000840000007752069C51.png" xlink:type="simple" xlink:show="embed" xlink:actuate="onLoad" draw:mime-type="image/png"/></draw:frame><draw:frame draw:style-name="Mfr2" draw:name="Image402" text:anchor-type="char" svg:x="0.7736in" svg:y="10.8752in" svg:width="1.9181in" svg:height="0.128in" draw:z-index="294"><draw:image xlink:href="Pictures/10000001000000B80000000C00EA2F60.png" xlink:type="simple" xlink:show="embed" xlink:actuate="onLoad" draw:mime-type="image/png"/></draw:frame><draw:frame draw:style-name="Mfr2" draw:name="Image403" text:anchor-type="char" svg:x="7.2972in" svg:y="10.8752in" svg:width="0.1984in" svg:height="0.128in" draw:z-index="290"><draw:image xlink:href="Pictures/10000001000000130000000C5161F074.png" xlink:type="simple" xlink:show="embed" xlink:actuate="onLoad" draw:mime-type="image/png"/></draw:frame></text:p>
      </style:footer>
      <style:footer-left>
        <text:p text:style-name="MP1"><draw:frame draw:style-name="Mfr1" draw:name="Image 147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2" text:anchor-type="char" svg:x="7.2972in" svg:y="10.8752in" svg:width="0.2in" svg:height="0.1283in"><draw:text-box><text:p text:style-name="MP7"><text:page-number text:select-page="current">14</text:page-number></text:p></draw:text-box></draw:frame><draw:frame draw:style-name="Mfr3" draw:name="Frame821" text:anchor-type="char" svg:x="7.2972in" svg:y="10.8752in" svg:width="0.2in" svg:height="0.1283in"><draw:text-box><text:p text:style-name="MP7"><text:page-number text:select-page="current">14</text:page-number></text:p></draw:text-box></draw:frame><draw:frame draw:style-name="Mfr3" draw:name="Frame8211" text:anchor-type="char" svg:x="7.2972in" svg:y="10.8752in" svg:width="0.2in" svg:height="0.1283in"><draw:text-box><text:p text:style-name="MP7"><text:page-number text:select-page="current">14</text:page-number></text:p></draw:text-box></draw:frame><draw:frame draw:style-name="Mfr3" draw:name="Frame801" text:anchor-type="char" svg:x="7.2972in" svg:y="10.8752in" svg:width="0.2in" svg:height="0.1283in"><draw:text-box><text:p text:style-name="MP7"><text:page-number text:select-page="current">14</text:page-number></text:p></draw:text-box></draw:frame><draw:frame draw:style-name="Mfr4" draw:name="Frame77111" text:anchor-type="char" svg:x="7.2972in" svg:y="10.8752in" svg:width="0.2in" svg:height="0.1283in"><draw:text-box><text:p text:style-name="MP7"><text:page-number text:select-page="current">14</text:page-number></text:p></draw:text-box></draw:frame><draw:frame draw:style-name="Mfr2" draw:name="Image408" text:anchor-type="char" svg:x="0.7736in" svg:y="10.8752in" svg:width="1.9181in" svg:height="0.128in"><draw:image xlink:href="Pictures/10000001000000B80000000C00EA2F60.png" xlink:type="simple" xlink:show="embed" xlink:actuate="onLoad" draw:mime-type="image/png"/></draw:frame><draw:frame draw:style-name="Mfr2" draw:name="Image40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3" style:page-layout-name="Mpm5" draw:style-name="Mdp1">
      <style:header>
        <text:p text:style-name="MP1"><draw:frame draw:style-name="Mfr3" draw:name="Frame8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8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4"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8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84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82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79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410" text:anchor-type="char" svg:x="0.4925in" svg:y="0in" svg:width="7.7756in" svg:height="1.3874in"><draw:image xlink:href="Pictures/10000001000002EA00000085A3334DB7.png" xlink:type="simple" xlink:show="embed" xlink:actuate="onLoad" draw:mime-type="image/png"/></draw:frame><draw:frame draw:style-name="Mfr2" draw:name="Image411" text:anchor-type="char" svg:x="1.6811in" svg:y="0.5965in" svg:width="1.5984in" svg:height="0.4035in"><draw:image xlink:href="Pictures/100000010000009900000026A14CA22C.png" xlink:type="simple" xlink:show="embed" xlink:actuate="onLoad" draw:mime-type="image/png"/></draw:frame><draw:frame draw:style-name="Mfr2" draw:name="Image416"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417" text:anchor-type="char" svg:x="0.4925in" svg:y="0in" svg:width="7.7756in" svg:height="1.3874in" draw:z-index="299"><draw:image xlink:href="Pictures/10000001000002EA00000085A3334DB7.png" xlink:type="simple" xlink:show="embed" xlink:actuate="onLoad" draw:mime-type="image/png"/></draw:frame><draw:frame draw:style-name="Mfr2" draw:name="Image418" text:anchor-type="char" svg:x="1.6811in" svg:y="0.5965in" svg:width="1.5984in" svg:height="0.4035in" draw:z-index="297"><draw:image xlink:href="Pictures/100000010000009900000026A14CA22C.png" xlink:type="simple" xlink:show="embed" xlink:actuate="onLoad" draw:mime-type="image/png"/></draw:frame><draw:frame draw:style-name="Mfr2" draw:name="Image419" text:anchor-type="char" svg:x="5.5709in" svg:y="0.7409in" svg:width="1.9236in" svg:height="0.2028in" draw:z-index="295"><draw:image xlink:href="Pictures/10000001000000B800000013402D6D80.png" xlink:type="simple" xlink:show="embed" xlink:actuate="onLoad" draw:mime-type="image/png"/></draw:frame></text:p>
      </style:header-left>
      <style:footer>
        <text:p text:style-name="MP1"><draw:frame draw:style-name="Mfr1" draw:name="Image 150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8" text:anchor-type="char" svg:x="7.2972in" svg:y="10.8752in" svg:width="0.2in" svg:height="0.1283in"><draw:text-box><text:p text:style-name="MP7"><text:page-number text:select-page="current">15</text:page-number></text:p></draw:text-box></draw:frame><draw:frame draw:style-name="Mfr3" draw:name="Frame881" text:anchor-type="char" svg:x="7.2972in" svg:y="10.8752in" svg:width="0.2in" svg:height="0.1283in"><draw:text-box><text:p text:style-name="MP7"><text:page-number text:select-page="current">15</text:page-number></text:p></draw:text-box></draw:frame><draw:frame draw:style-name="Mfr3" draw:name="Frame8811" text:anchor-type="char" svg:x="7.2972in" svg:y="10.8752in" svg:width="0.2in" svg:height="0.1283in"><draw:text-box><text:p text:style-name="MP7"><text:page-number text:select-page="current">15</text:page-number></text:p></draw:text-box></draw:frame><draw:frame draw:style-name="Mfr3" draw:name="Frame861" text:anchor-type="char" svg:x="7.2972in" svg:y="10.8752in" svg:width="0.2in" svg:height="0.1283in"><draw:text-box><text:p text:style-name="MP7"><text:page-number text:select-page="current">15</text:page-number></text:p></draw:text-box></draw:frame><draw:frame draw:style-name="Mfr4" draw:name="Frame83111" text:anchor-type="char" svg:x="7.2972in" svg:y="10.8752in" svg:width="0.2in" svg:height="0.1283in"><draw:text-box><text:p text:style-name="MP7"><text:page-number text:select-page="current">15</text:page-number></text:p></draw:text-box></draw:frame><draw:frame draw:style-name="Mfr2" draw:name="Image420" text:anchor-type="char" svg:x="0.7736in" svg:y="10.8752in" svg:width="1.9181in" svg:height="0.128in"><draw:image xlink:href="Pictures/10000001000000B80000000C00EA2F60.png" xlink:type="simple" xlink:show="embed" xlink:actuate="onLoad" draw:mime-type="image/png"/></draw:frame><draw:frame draw:style-name="Mfr2" draw:name="Image421"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47 Copy 1 Copy 1 Copy 1 Copy 1" text:anchor-type="char" svg:x="3.7902in" svg:y="10.5945in" svg:width="0.6866in" svg:height="0.6189in" draw:z-index="285"><draw:image xlink:href="Pictures/10000001000000840000007752069C51.png" xlink:type="simple" xlink:show="embed" xlink:actuate="onLoad" draw:mime-type="image/png"/></draw:frame><draw:frame draw:style-name="Mfr2" draw:name="Image424" text:anchor-type="char" svg:x="0.7736in" svg:y="10.8752in" svg:width="1.9181in" svg:height="0.128in" draw:z-index="293"><draw:image xlink:href="Pictures/10000001000000B80000000C00EA2F60.png" xlink:type="simple" xlink:show="embed" xlink:actuate="onLoad" draw:mime-type="image/png"/></draw:frame><draw:frame draw:style-name="Mfr2" draw:name="Image425" text:anchor-type="char" svg:x="7.2972in" svg:y="10.8752in" svg:width="0.1984in" svg:height="0.128in" draw:z-index="291"><draw:image xlink:href="Pictures/10000001000000130000000C5161F074.png" xlink:type="simple" xlink:show="embed" xlink:actuate="onLoad" draw:mime-type="image/png"/></draw:frame></text:p>
      </style:footer-left>
    </style:master-page>
    <style:master-page style:name="Converted14" style:page-layout-name="Mpm7" draw:style-name="Mdp1">
      <style:header>
        <text:p text:style-name="MP1"><draw:frame draw:style-name="Mfr1" draw:name="Image 207" text:anchor-type="char" svg:x="0.4937in" svg:y="0in" svg:width="7.7736in" svg:height="1.3681in" draw:z-index="34"><draw:image xlink:href="Pictures/10000000000009180000019B2F5AA03B.png" xlink:type="simple" xlink:show="embed" xlink:actuate="onLoad" draw:mime-type="image/png"/></draw:frame><draw:frame draw:style-name="Mfr2" draw:name="Image196" text:anchor-type="char" svg:x="2.6811in" svg:y="1.7681in" svg:width="3.1264in" svg:height="0.1681in" draw:z-index="231"><draw:image xlink:href="Pictures/100000010000012C00000010F2B78FFB.png" xlink:type="simple" xlink:show="embed" xlink:actuate="onLoad" draw:mime-type="image/png"/></draw:frame></text:p>
      </style:header>
      <style:header-left>
        <text:p text:style-name="MP1"><draw:frame draw:style-name="Mfr4" draw:name="Frame87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8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92"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94"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9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9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200" text:anchor-type="char" svg:x="0.4925in" svg:y="0in" svg:width="7.7756in" svg:height="1.3874in"><draw:image xlink:href="Pictures/10000001000002EA00000085A3334DB7.png" xlink:type="simple" xlink:show="embed" xlink:actuate="onLoad" draw:mime-type="image/png"/></draw:frame><draw:frame draw:style-name="Mfr2" draw:name="Image201" text:anchor-type="char" svg:x="1.6811in" svg:y="0.5965in" svg:width="1.5984in" svg:height="0.4035in"><draw:image xlink:href="Pictures/100000010000009900000026A14CA22C.png" xlink:type="simple" xlink:show="embed" xlink:actuate="onLoad" draw:mime-type="image/png"/></draw:frame><draw:frame draw:style-name="Mfr2" draw:name="Image320"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15" text:anchor-type="char" svg:x="3.7965in" svg:y="10.5917in" svg:width="0.6945in" svg:height="0.6138in" draw:z-index="56"><draw:image xlink:href="Pictures/10000000000000D0000000B830B1DD11.jpg" xlink:type="simple" xlink:show="embed" xlink:actuate="onLoad" draw:mime-type="image/jpeg"/></draw:frame><draw:frame draw:style-name="Mfr2" draw:name="Image202" text:anchor-type="char" svg:x="0.7752in" svg:y="10.8756in" svg:width="1.9138in" svg:height="0.1217in" draw:z-index="232"><draw:image xlink:href="Pictures/10000001000000B70000000B07D9C1C2.png" xlink:type="simple" xlink:show="embed" xlink:actuate="onLoad" draw:mime-type="image/png"/></draw:frame><draw:frame draw:style-name="Mfr2" draw:name="Image203" text:anchor-type="char" svg:x="7.2972in" svg:y="10.8752in" svg:width="0.1984in" svg:height="0.128in" draw:z-index="233"><draw:image xlink:href="Pictures/10000001000000130000000C5161F074.png" xlink:type="simple" xlink:show="embed" xlink:actuate="onLoad" draw:mime-type="image/png"/></draw:frame></text:p>
      </style:footer>
      <style:footer-left>
        <text:p text:style-name="MP1"><draw:frame draw:style-name="Mfr1" draw:name="Image 218" text:anchor-type="char" svg:x="3.7902in" svg:y="10.5945in" svg:width="0.6866in" svg:height="0.6189in"><draw:image xlink:href="Pictures/10000001000000840000007752069C51.png" xlink:type="simple" xlink:show="embed" xlink:actuate="onLoad" draw:mime-type="image/png"/></draw:frame><draw:frame draw:style-name="Mfr4" draw:name="Frame9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21" text:anchor-type="char" svg:x="7.2972in" svg:y="10.8752in" svg:width="0.2in" svg:height="0.1283in"><draw:text-box><text:p text:style-name="MP7"><text:page-number text:select-page="current">16</text:page-number></text:p></draw:text-box></draw:frame><draw:frame draw:style-name="Mfr3" draw:name="Frame96" text:anchor-type="char" svg:x="7.2972in" svg:y="10.8752in" svg:width="0.2in" svg:height="0.1283in"><draw:text-box><text:p text:style-name="MP7"><text:page-number text:select-page="current">16</text:page-number></text:p></draw:text-box></draw:frame><draw:frame draw:style-name="Mfr3" draw:name="Frame98" text:anchor-type="char" svg:x="7.2972in" svg:y="10.8752in" svg:width="0.2in" svg:height="0.1283in"><draw:text-box><text:p text:style-name="MP7"><text:page-number text:select-page="current">16</text:page-number></text:p></draw:text-box></draw:frame><draw:frame draw:style-name="Mfr3" draw:name="Frame981" text:anchor-type="char" svg:x="7.2972in" svg:y="10.8752in" svg:width="0.2in" svg:height="0.1283in"><draw:text-box><text:p text:style-name="MP7"><text:page-number text:select-page="current">16</text:page-number></text:p></draw:text-box></draw:frame><draw:frame draw:style-name="Mfr3" draw:name="Frame951" text:anchor-type="char" svg:x="7.2972in" svg:y="10.8752in" svg:width="0.2in" svg:height="0.1283in"><draw:text-box><text:p text:style-name="MP7"><text:page-number text:select-page="current">16</text:page-number></text:p></draw:text-box></draw:frame><draw:frame draw:style-name="Mfr2" draw:name="Image317" text:anchor-type="char" svg:x="0.7736in" svg:y="10.8752in" svg:width="1.9181in" svg:height="0.128in"><draw:image xlink:href="Pictures/10000001000000B80000000C00EA2F60.png" xlink:type="simple" xlink:show="embed" xlink:actuate="onLoad" draw:mime-type="image/png"/></draw:frame><draw:frame draw:style-name="Mfr2" draw:name="Image31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5" style:page-layout-name="Mpm6" draw:style-name="Mdp1">
      <style:header>
        <text:p text:style-name="MP1"><draw:frame draw:style-name="Mfr1" draw:name="Image 207 Copy 1" text:anchor-type="char" svg:x="0.4937in" svg:y="0in" svg:width="7.7736in" svg:height="1.3681in"><draw:image xlink:href="Pictures/10000000000009180000019B2F5AA03B.png" xlink:type="simple" xlink:show="embed" xlink:actuate="onLoad" draw:mime-type="image/png"/></draw:frame><draw:frame draw:style-name="Mfr3" draw:name="Frame99" text:anchor-type="char" svg:x="2.6811in" svg:y="1.7681in" svg:width="3.128in" svg:height="0.1689in"><draw:text-box><text:p text:style-name="MP8"><text:span text:style-name="MT16">RELAÇÃO</text:span><text:span text:style-name="MT17"> </text:span><text:span text:style-name="MT16">ANEXA</text:span><text:span text:style-name="MT18"> </text:span><text:span text:style-name="MT16">A</text:span><text:span text:style-name="MT19"> </text:span><text:span text:style-name="MT16">PORTARIA</text:span><text:span text:style-name="MT18"> </text:span><text:span text:style-name="MT16">Nº</text:span><text:span text:style-name="MT20"> </text:span><text:span text:style-name="MT21">1.688/2026</text:span></text:p></draw:text-box></draw:frame><draw:frame draw:style-name="Mfr3" draw:name="Frame991" text:anchor-type="char" svg:x="2.6811in" svg:y="1.7681in" svg:width="3.128in" svg:height="0.1689in"><draw:text-box><text:p text:style-name="MP8"><text:span text:style-name="MT16">RELAÇÃO</text:span><text:span text:style-name="MT17"> </text:span><text:span text:style-name="MT16">ANEXA</text:span><text:span text:style-name="MT18"> </text:span><text:span text:style-name="MT16">A</text:span><text:span text:style-name="MT19"> </text:span><text:span text:style-name="MT16">PORTARIA</text:span><text:span text:style-name="MT18"> </text:span><text:span text:style-name="MT16">Nº</text:span><text:span text:style-name="MT20"> </text:span><text:span text:style-name="MT21">1.688/2026</text:span></text:p></draw:text-box></draw:frame><draw:frame draw:style-name="Mfr3" draw:name="Frame9911" text:anchor-type="char" svg:x="2.6811in" svg:y="1.7681in" svg:width="3.128in" svg:height="0.1689in"><draw:text-box><text:p text:style-name="MP8"><text:span text:style-name="MT16">RELAÇÃO</text:span><text:span text:style-name="MT17"> </text:span><text:span text:style-name="MT16">ANEXA</text:span><text:span text:style-name="MT18"> </text:span><text:span text:style-name="MT16">A</text:span><text:span text:style-name="MT19"> </text:span><text:span text:style-name="MT16">PORTARIA</text:span><text:span text:style-name="MT18"> </text:span><text:span text:style-name="MT16">Nº</text:span><text:span text:style-name="MT20"> </text:span><text:span text:style-name="MT21">1.688/2026</text:span></text:p></draw:text-box></draw:frame><draw:frame draw:style-name="Mfr3" draw:name="Frame961" text:anchor-type="char" svg:x="2.6811in" svg:y="1.7681in" svg:width="3.128in" svg:height="0.1689in"><draw:text-box><text:p text:style-name="MP8"><text:span text:style-name="MT16">RELAÇÃO</text:span><text:span text:style-name="MT17"> </text:span><text:span text:style-name="MT16">ANEXA</text:span><text:span text:style-name="MT18"> </text:span><text:span text:style-name="MT16">A</text:span><text:span text:style-name="MT19"> </text:span><text:span text:style-name="MT16">PORTARIA</text:span><text:span text:style-name="MT18"> </text:span><text:span text:style-name="MT16">Nº</text:span><text:span text:style-name="MT20"> </text:span><text:span text:style-name="MT21">1.688/2026</text:span></text:p></draw:text-box></draw:frame><draw:frame draw:style-name="Mfr4" draw:name="Frame9311" text:anchor-type="char" svg:x="2.6811in" svg:y="1.7681in" svg:width="3.128in" svg:height="0.1689in"><draw:text-box><text:p text:style-name="MP8"><text:span text:style-name="MT16">RELAÇÃO</text:span><text:span text:style-name="MT17"> </text:span><text:span text:style-name="MT16">ANEXA</text:span><text:span text:style-name="MT18"> </text:span><text:span text:style-name="MT16">A</text:span><text:span text:style-name="MT19"> </text:span><text:span text:style-name="MT16">PORTARIA</text:span><text:span text:style-name="MT18"> </text:span><text:span text:style-name="MT16">Nº</text:span><text:span text:style-name="MT20"> </text:span><text:span text:style-name="MT21">1.688/2026</text:span></text:p></draw:text-box></draw:frame><draw:frame draw:style-name="Mfr2" draw:name="Image426" text:anchor-type="char" svg:x="2.6811in" svg:y="1.7681in" svg:width="3.1264in" svg:height="0.1681in"><draw:image xlink:href="Pictures/100000010000012C00000010F2B78FFB.png" xlink:type="simple" xlink:show="embed" xlink:actuate="onLoad" draw:mime-type="image/png"/></draw:frame></text:p>
      </style:header>
      <style:header-left>
        <text:p text:style-name="MP1"><draw:frame draw:style-name="Mfr2" draw:name="Image427" text:anchor-type="char" svg:x="0.4925in" svg:y="0in" svg:width="7.7756in" svg:height="1.3874in" draw:z-index="367"><draw:image xlink:href="Pictures/10000001000002EA00000085A3334DB7.png" xlink:type="simple" xlink:show="embed" xlink:actuate="onLoad" draw:mime-type="image/png"/></draw:frame><draw:frame draw:style-name="Mfr2" draw:name="Image428" text:anchor-type="char" svg:x="1.6811in" svg:y="0.5965in" svg:width="1.5984in" svg:height="0.4035in" draw:z-index="366"><draw:image xlink:href="Pictures/100000010000009900000026A14CA22C.png" xlink:type="simple" xlink:show="embed" xlink:actuate="onLoad" draw:mime-type="image/png"/></draw:frame><draw:frame draw:style-name="Mfr2" draw:name="Image429" text:anchor-type="char" svg:x="5.5709in" svg:y="0.7409in" svg:width="1.9236in" svg:height="0.2028in" draw:z-index="355"><draw:image xlink:href="Pictures/10000001000000B800000013402D6D80.png" xlink:type="simple" xlink:show="embed" xlink:actuate="onLoad" draw:mime-type="image/png"/></draw:frame></text:p>
      </style:header-left>
      <style:footer>
        <text:p text:style-name="MP1"><draw:frame draw:style-name="Mfr1" draw:name="Image 215 Copy 1" text:anchor-type="char" svg:x="3.7965in" svg:y="10.5917in" svg:width="0.6945in" svg:height="0.6138in"><draw:image xlink:href="Pictures/10000000000000D0000000B830B1DD11.jpg" xlink:type="simple" xlink:show="embed" xlink:actuate="onLoad" draw:mime-type="image/jpeg"/></draw:frame><draw:frame draw:style-name="Mfr3" draw:name="Frame103"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1031"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10311"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99111"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4" draw:name="Frame9611"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104" text:anchor-type="char" svg:x="7.2972in" svg:y="10.8752in" svg:width="0.2in" svg:height="0.1283in"><draw:text-box><text:p text:style-name="MP7"><text:page-number text:select-page="current">17</text:page-number></text:p></draw:text-box></draw:frame><draw:frame draw:style-name="Mfr3" draw:name="Frame1041" text:anchor-type="char" svg:x="7.2972in" svg:y="10.8752in" svg:width="0.2in" svg:height="0.1283in"><draw:text-box><text:p text:style-name="MP7"><text:page-number text:select-page="current">17</text:page-number></text:p></draw:text-box></draw:frame><draw:frame draw:style-name="Mfr3" draw:name="Frame10411" text:anchor-type="char" svg:x="7.2972in" svg:y="10.8752in" svg:width="0.2in" svg:height="0.1283in"><draw:text-box><text:p text:style-name="MP7"><text:page-number text:select-page="current">17</text:page-number></text:p></draw:text-box></draw:frame><draw:frame draw:style-name="Mfr3" draw:name="Frame1001" text:anchor-type="char" svg:x="7.2972in" svg:y="10.8752in" svg:width="0.2in" svg:height="0.1283in"><draw:text-box><text:p text:style-name="MP7"><text:page-number text:select-page="current">17</text:page-number></text:p></draw:text-box></draw:frame><draw:frame draw:style-name="Mfr4" draw:name="Frame9711" text:anchor-type="char" svg:x="7.2972in" svg:y="10.8752in" svg:width="0.2in" svg:height="0.1283in"><draw:text-box><text:p text:style-name="MP7"><text:page-number text:select-page="current">17</text:page-number></text:p></draw:text-box></draw:frame><draw:frame draw:style-name="Mfr2" draw:name="Image433" text:anchor-type="char" svg:x="0.7752in" svg:y="10.8756in" svg:width="1.9138in" svg:height="0.1217in"><draw:image xlink:href="Pictures/10000001000000B70000000B07D9C1C2.png" xlink:type="simple" xlink:show="embed" xlink:actuate="onLoad" draw:mime-type="image/png"/></draw:frame><draw:frame draw:style-name="Mfr2" draw:name="Image434"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18 Copy 1" text:anchor-type="char" svg:x="3.7902in" svg:y="10.5945in" svg:width="0.6866in" svg:height="0.6189in" draw:z-index="235"><draw:image xlink:href="Pictures/10000001000000840000007752069C51.png" xlink:type="simple" xlink:show="embed" xlink:actuate="onLoad" draw:mime-type="image/png"/></draw:frame><draw:frame draw:style-name="Mfr2" draw:name="Image435" text:anchor-type="char" svg:x="0.7736in" svg:y="10.8752in" svg:width="1.9181in" svg:height="0.128in" draw:z-index="363"><draw:image xlink:href="Pictures/10000001000000B80000000C00EA2F60.png" xlink:type="simple" xlink:show="embed" xlink:actuate="onLoad" draw:mime-type="image/png"/></draw:frame><draw:frame draw:style-name="Mfr2" draw:name="Image436" text:anchor-type="char" svg:x="7.2972in" svg:y="10.8752in" svg:width="0.1984in" svg:height="0.128in" draw:z-index="362"><draw:image xlink:href="Pictures/10000001000000130000000C5161F074.png" xlink:type="simple" xlink:show="embed" xlink:actuate="onLoad" draw:mime-type="image/png"/></draw:frame></text:p>
      </style:footer-left>
    </style:master-page>
    <style:master-page style:name="Converted16" style:page-layout-name="Mpm8" draw:style-name="Mdp1">
      <style:header>
        <text:p text:style-name="MP1"><draw:frame draw:style-name="Mfr1" draw:name="Image 221" text:anchor-type="char" svg:x="0.4937in" svg:y="0in" svg:width="7.7736in" svg:height="1.3681in" draw:z-index="66"><draw:image xlink:href="Pictures/10000000000009180000019B2F5AA03B.png" xlink:type="simple" xlink:show="embed" xlink:actuate="onLoad" draw:mime-type="image/png"/></draw:frame><draw:frame draw:style-name="Mfr2" draw:name="Image204" text:anchor-type="char" svg:x="2.6783in" svg:y="1.8654in" svg:width="3.1827in" svg:height="0.1681in" draw:z-index="234"><draw:image xlink:href="Pictures/10000001000001310000001092B8CB05.png" xlink:type="simple" xlink:show="embed" xlink:actuate="onLoad" draw:mime-type="image/png"/></draw:frame></text:p>
      </style:header>
      <style:header-left>
        <text:p text:style-name="MP1"><draw:frame draw:style-name="Mfr4" draw:name="Frame10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2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07"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09"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09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05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205" text:anchor-type="char" svg:x="0.4925in" svg:y="0in" svg:width="7.7756in" svg:height="1.3874in"><draw:image xlink:href="Pictures/10000001000002EA00000085A3334DB7.png" xlink:type="simple" xlink:show="embed" xlink:actuate="onLoad" draw:mime-type="image/png"/></draw:frame><draw:frame draw:style-name="Mfr2" draw:name="Image206" text:anchor-type="char" svg:x="1.6811in" svg:y="0.5965in" svg:width="1.5984in" svg:height="0.4035in"><draw:image xlink:href="Pictures/100000010000009900000026A14CA22C.png" xlink:type="simple" xlink:show="embed" xlink:actuate="onLoad" draw:mime-type="image/png"/></draw:frame><draw:frame draw:style-name="Mfr2" draw:name="Image316"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29" text:anchor-type="char" svg:x="3.7965in" svg:y="10.5917in" svg:width="0.6945in" svg:height="0.6138in" draw:z-index="68"><draw:image xlink:href="Pictures/10000000000000D0000000B830B1DD11.jpg" xlink:type="simple" xlink:show="embed" xlink:actuate="onLoad" draw:mime-type="image/jpeg"/></draw:frame><draw:frame draw:style-name="Mfr2" draw:name="Image208" text:anchor-type="char" svg:x="0.7752in" svg:y="10.8756in" svg:width="1.9138in" svg:height="0.1217in" draw:z-index="237"><draw:image xlink:href="Pictures/10000001000000B70000000B07D9C1C2.png" xlink:type="simple" xlink:show="embed" xlink:actuate="onLoad" draw:mime-type="image/png"/></draw:frame><draw:frame draw:style-name="Mfr2" draw:name="Image209" text:anchor-type="char" svg:x="7.2972in" svg:y="10.8752in" svg:width="0.1984in" svg:height="0.128in" draw:z-index="239"><draw:image xlink:href="Pictures/10000001000000130000000C5161F074.png" xlink:type="simple" xlink:show="embed" xlink:actuate="onLoad" draw:mime-type="image/png"/></draw:frame></text:p>
      </style:footer>
      <style:footer-left>
        <text:p text:style-name="MP1"><draw:frame draw:style-name="Mfr1" draw:name="Image 232" text:anchor-type="char" svg:x="3.7902in" svg:y="10.5945in" svg:width="0.6866in" svg:height="0.6189in"><draw:image xlink:href="Pictures/10000001000000840000007752069C51.png" xlink:type="simple" xlink:show="embed" xlink:actuate="onLoad" draw:mime-type="image/png"/></draw:frame><draw:frame draw:style-name="Mfr4" draw:name="Frame10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61" text:anchor-type="char" svg:x="7.2972in" svg:y="10.8752in" svg:width="0.2in" svg:height="0.1283in"><draw:text-box><text:p text:style-name="MP7"><text:page-number text:select-page="current">18</text:page-number></text:p></draw:text-box></draw:frame><draw:frame draw:style-name="Mfr3" draw:name="Frame112" text:anchor-type="char" svg:x="7.2972in" svg:y="10.8752in" svg:width="0.2in" svg:height="0.1283in"><draw:text-box><text:p text:style-name="MP7"><text:page-number text:select-page="current">18</text:page-number></text:p></draw:text-box></draw:frame><draw:frame draw:style-name="Mfr3" draw:name="Frame114" text:anchor-type="char" svg:x="7.2972in" svg:y="10.8752in" svg:width="0.2in" svg:height="0.1283in"><draw:text-box><text:p text:style-name="MP7"><text:page-number text:select-page="current">18</text:page-number></text:p></draw:text-box></draw:frame><draw:frame draw:style-name="Mfr3" draw:name="Frame1131" text:anchor-type="char" svg:x="7.2972in" svg:y="10.8752in" svg:width="0.2in" svg:height="0.1283in"><draw:text-box><text:p text:style-name="MP7"><text:page-number text:select-page="current">18</text:page-number></text:p></draw:text-box></draw:frame><draw:frame draw:style-name="Mfr3" draw:name="Frame10911" text:anchor-type="char" svg:x="7.2972in" svg:y="10.8752in" svg:width="0.2in" svg:height="0.1283in"><draw:text-box><text:p text:style-name="MP7"><text:page-number text:select-page="current">18</text:page-number></text:p></draw:text-box></draw:frame><draw:frame draw:style-name="Mfr2" draw:name="Image313" text:anchor-type="char" svg:x="0.7736in" svg:y="10.8752in" svg:width="1.9181in" svg:height="0.128in"><draw:image xlink:href="Pictures/10000001000000B80000000C00EA2F60.png" xlink:type="simple" xlink:show="embed" xlink:actuate="onLoad" draw:mime-type="image/png"/></draw:frame><draw:frame draw:style-name="Mfr2" draw:name="Image314"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7" style:page-layout-name="Mpm6" draw:style-name="Mdp1">
      <style:header>
        <text:p text:style-name="MP1"><draw:frame draw:style-name="Mfr1" draw:name="Image 221 Copy 1" text:anchor-type="char" svg:x="0.4937in" svg:y="0in" svg:width="7.7736in" svg:height="1.3681in"><draw:image xlink:href="Pictures/10000000000009180000019B2F5AA03B.png" xlink:type="simple" xlink:show="embed" xlink:actuate="onLoad" draw:mime-type="image/png"/></draw:frame><draw:frame draw:style-name="Mfr3" draw:name="Frame115" text:anchor-type="char" svg:x="2.6783in" svg:y="1.8654in" svg:width="3.1839in" svg:height="0.1689in"><draw:text-box><text:p text:style-name="MP8"><text:span text:style-name="MT29">RELAÇÃO</text:span><text:span text:style-name="MT30"> </text:span><text:span text:style-name="MT29">ANEXA</text:span><text:span text:style-name="MT31"> </text:span><text:span text:style-name="MT29">A</text:span><text:span text:style-name="MT32"> </text:span><text:span text:style-name="MT29">PORTARIA Nº</text:span><text:span text:style-name="MT33"> </text:span><text:span text:style-name="MT34">1.700/2026</text:span></text:p></draw:text-box></draw:frame><draw:frame draw:style-name="Mfr3" draw:name="Frame1151" text:anchor-type="char" svg:x="2.6783in" svg:y="1.8654in" svg:width="3.1839in" svg:height="0.1689in"><draw:text-box><text:p text:style-name="MP8"><text:span text:style-name="MT29">RELAÇÃO</text:span><text:span text:style-name="MT30"> </text:span><text:span text:style-name="MT29">ANEXA</text:span><text:span text:style-name="MT31"> </text:span><text:span text:style-name="MT29">A</text:span><text:span text:style-name="MT32"> </text:span><text:span text:style-name="MT29">PORTARIA Nº</text:span><text:span text:style-name="MT33"> </text:span><text:span text:style-name="MT34">1.700/2026</text:span></text:p></draw:text-box></draw:frame><draw:frame draw:style-name="Mfr3" draw:name="Frame1141" text:anchor-type="char" svg:x="2.6783in" svg:y="1.8654in" svg:width="3.1839in" svg:height="0.1689in"><draw:text-box><text:p text:style-name="MP8"><text:span text:style-name="MT29">RELAÇÃO</text:span><text:span text:style-name="MT30"> </text:span><text:span text:style-name="MT29">ANEXA</text:span><text:span text:style-name="MT31"> </text:span><text:span text:style-name="MT29">A</text:span><text:span text:style-name="MT32"> </text:span><text:span text:style-name="MT29">PORTARIA Nº</text:span><text:span text:style-name="MT33"> </text:span><text:span text:style-name="MT34">1.700/2026</text:span></text:p></draw:text-box></draw:frame><draw:frame draw:style-name="Mfr3" draw:name="Frame1101" text:anchor-type="char" svg:x="2.6783in" svg:y="1.8654in" svg:width="3.1839in" svg:height="0.1689in"><draw:text-box><text:p text:style-name="MP8"><text:span text:style-name="MT29">RELAÇÃO</text:span><text:span text:style-name="MT30"> </text:span><text:span text:style-name="MT29">ANEXA</text:span><text:span text:style-name="MT31"> </text:span><text:span text:style-name="MT29">A</text:span><text:span text:style-name="MT32"> </text:span><text:span text:style-name="MT29">PORTARIA Nº</text:span><text:span text:style-name="MT33"> </text:span><text:span text:style-name="MT34">1.700/2026</text:span></text:p></draw:text-box></draw:frame><draw:frame draw:style-name="Mfr4" draw:name="Frame1071" text:anchor-type="char" svg:x="2.6783in" svg:y="1.8654in" svg:width="3.1839in" svg:height="0.1689in"><draw:text-box><text:p text:style-name="MP8"><text:span text:style-name="MT29">RELAÇÃO</text:span><text:span text:style-name="MT30"> </text:span><text:span text:style-name="MT29">ANEXA</text:span><text:span text:style-name="MT31"> </text:span><text:span text:style-name="MT29">A</text:span><text:span text:style-name="MT32"> </text:span><text:span text:style-name="MT29">PORTARIA Nº</text:span><text:span text:style-name="MT33"> </text:span><text:span text:style-name="MT34">1.700/2026</text:span></text:p></draw:text-box></draw:frame><draw:frame draw:style-name="Mfr2" draw:name="Image437" text:anchor-type="char" svg:x="2.6783in" svg:y="1.8654in" svg:width="3.1827in" svg:height="0.1681in"><draw:image xlink:href="Pictures/10000001000001310000001092B8CB05.png" xlink:type="simple" xlink:show="embed" xlink:actuate="onLoad" draw:mime-type="image/png"/></draw:frame></text:p>
      </style:header>
      <style:header-left>
        <text:p text:style-name="MP1"><draw:frame draw:style-name="Mfr2" draw:name="Image438" text:anchor-type="char" svg:x="0.4925in" svg:y="0in" svg:width="7.7756in" svg:height="1.3874in" draw:z-index="365"><draw:image xlink:href="Pictures/10000001000002EA00000085A3334DB7.png" xlink:type="simple" xlink:show="embed" xlink:actuate="onLoad" draw:mime-type="image/png"/></draw:frame><draw:frame draw:style-name="Mfr2" draw:name="Image441" text:anchor-type="char" svg:x="1.6811in" svg:y="0.5965in" svg:width="1.5984in" svg:height="0.4035in" draw:z-index="361"><draw:image xlink:href="Pictures/100000010000009900000026A14CA22C.png" xlink:type="simple" xlink:show="embed" xlink:actuate="onLoad" draw:mime-type="image/png"/></draw:frame><draw:frame draw:style-name="Mfr2" draw:name="Image442" text:anchor-type="char" svg:x="5.5709in" svg:y="0.7409in" svg:width="1.9236in" svg:height="0.2028in" draw:z-index="356"><draw:image xlink:href="Pictures/10000001000000B800000013402D6D80.png" xlink:type="simple" xlink:show="embed" xlink:actuate="onLoad" draw:mime-type="image/png"/></draw:frame></text:p>
      </style:header-left>
      <style:footer>
        <text:p text:style-name="MP1"><draw:frame draw:style-name="Mfr1" draw:name="Image 229 Copy 1" text:anchor-type="char" svg:x="3.7965in" svg:y="10.5917in" svg:width="0.6945in" svg:height="0.6138in"><draw:image xlink:href="Pictures/10000000000000D0000000B830B1DD11.jpg" xlink:type="simple" xlink:show="embed" xlink:actuate="onLoad" draw:mime-type="image/jpeg"/></draw:frame><draw:frame draw:style-name="Mfr3" draw:name="Frame118"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1181"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1171"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11311"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4" draw:name="Frame11011" text:anchor-type="char" svg:x="0.7752in" svg:y="10.8756in" svg:width="1.9154in" svg:height="0.122in"><draw:text-box><text:p text:style-name="MP9"><text:span text:style-name="MT22">D</text:span><text:span text:style-name="MT23">.</text:span><text:span text:style-name="MT22">O</text:span><text:span text:style-name="MT23">.</text:span><text:span text:style-name="MT24">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119" text:anchor-type="char" svg:x="7.2972in" svg:y="10.8752in" svg:width="0.2in" svg:height="0.1283in"><draw:text-box><text:p text:style-name="MP7"><text:page-number text:select-page="current">19</text:page-number></text:p></draw:text-box></draw:frame><draw:frame draw:style-name="Mfr3" draw:name="Frame1191" text:anchor-type="char" svg:x="7.2972in" svg:y="10.8752in" svg:width="0.2in" svg:height="0.1283in"><draw:text-box><text:p text:style-name="MP7"><text:page-number text:select-page="current">19</text:page-number></text:p></draw:text-box></draw:frame><draw:frame draw:style-name="Mfr3" draw:name="Frame11811" text:anchor-type="char" svg:x="7.2972in" svg:y="10.8752in" svg:width="0.2in" svg:height="0.1283in"><draw:text-box><text:p text:style-name="MP7"><text:page-number text:select-page="current">19</text:page-number></text:p></draw:text-box></draw:frame><draw:frame draw:style-name="Mfr3" draw:name="Frame11411" text:anchor-type="char" svg:x="7.2972in" svg:y="10.8752in" svg:width="0.2in" svg:height="0.1283in"><draw:text-box><text:p text:style-name="MP7"><text:page-number text:select-page="current">19</text:page-number></text:p></draw:text-box></draw:frame><draw:frame draw:style-name="Mfr4" draw:name="Frame11111" text:anchor-type="char" svg:x="7.2972in" svg:y="10.8752in" svg:width="0.2in" svg:height="0.1283in"><draw:text-box><text:p text:style-name="MP7"><text:page-number text:select-page="current">19</text:page-number></text:p></draw:text-box></draw:frame><draw:frame draw:style-name="Mfr2" draw:name="Image444" text:anchor-type="char" svg:x="0.7752in" svg:y="10.8756in" svg:width="1.9138in" svg:height="0.1217in"><draw:image xlink:href="Pictures/10000001000000B70000000B07D9C1C2.png" xlink:type="simple" xlink:show="embed" xlink:actuate="onLoad" draw:mime-type="image/png"/></draw:frame><draw:frame draw:style-name="Mfr2" draw:name="Image445"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32 Copy 1" text:anchor-type="char" svg:x="3.7902in" svg:y="10.5945in" svg:width="0.6866in" svg:height="0.6189in" draw:z-index="201"><draw:image xlink:href="Pictures/10000001000000840000007752069C51.png" xlink:type="simple" xlink:show="embed" xlink:actuate="onLoad" draw:mime-type="image/png"/></draw:frame><draw:frame draw:style-name="Mfr2" draw:name="Image446" text:anchor-type="char" svg:x="0.7736in" svg:y="10.8752in" svg:width="1.9181in" svg:height="0.128in" draw:z-index="359"><draw:image xlink:href="Pictures/10000001000000B80000000C00EA2F60.png" xlink:type="simple" xlink:show="embed" xlink:actuate="onLoad" draw:mime-type="image/png"/></draw:frame><draw:frame draw:style-name="Mfr2" draw:name="Image447" text:anchor-type="char" svg:x="7.2972in" svg:y="10.8752in" svg:width="0.1984in" svg:height="0.128in" draw:z-index="357"><draw:image xlink:href="Pictures/10000001000000130000000C5161F074.png" xlink:type="simple" xlink:show="embed" xlink:actuate="onLoad" draw:mime-type="image/png"/></draw:frame></text:p>
      </style:footer-left>
    </style:master-page>
    <style:master-page style:name="Converted18" style:page-layout-name="Mpm9" draw:style-name="Mdp1">
      <style:header>
        <text:p text:style-name="MP2"/>
      </style:header>
      <style:header-left>
        <text:p text:style-name="MP1"><draw:frame draw:style-name="Mfr3" draw:name="Frame12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3"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23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22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18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117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452" text:anchor-type="char" svg:x="0.4925in" svg:y="0in" svg:width="7.7756in" svg:height="1.3874in"><draw:image xlink:href="Pictures/10000001000002EA00000085A3334DB7.png" xlink:type="simple" xlink:show="embed" xlink:actuate="onLoad" draw:mime-type="image/png"/></draw:frame><draw:frame draw:style-name="Mfr2" draw:name="Image453" text:anchor-type="char" svg:x="1.6811in" svg:y="0.5965in" svg:width="1.5984in" svg:height="0.4035in"><draw:image xlink:href="Pictures/100000010000009900000026A14CA22C.png" xlink:type="simple" xlink:show="embed" xlink:actuate="onLoad" draw:mime-type="image/png"/></draw:frame><draw:frame draw:style-name="Mfr2" draw:name="Image454" text:anchor-type="char" svg:x="5.5709in" svg:y="0.7409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232 Copy 1 Copy 1" text:anchor-type="char" svg:x="3.7902in" svg:y="10.5945in" svg:width="0.6866in" svg:height="0.6189in"><draw:image xlink:href="Pictures/10000001000000840000007752069C51.png" xlink:type="simple" xlink:show="embed" xlink:actuate="onLoad" draw:mime-type="image/png"/></draw:frame><draw:frame draw:style-name="Mfr3" draw:name="Frame1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5" text:anchor-type="char" svg:x="7.2972in" svg:y="10.8752in" svg:width="0.2in" svg:height="0.1283in"><draw:text-box><text:p text:style-name="MP7"><text:page-number text:select-page="current">20</text:page-number></text:p></draw:text-box></draw:frame><draw:frame draw:style-name="Mfr3" draw:name="Frame1251" text:anchor-type="char" svg:x="7.2972in" svg:y="10.8752in" svg:width="0.2in" svg:height="0.1283in"><draw:text-box><text:p text:style-name="MP7"><text:page-number text:select-page="current">20</text:page-number></text:p></draw:text-box></draw:frame><draw:frame draw:style-name="Mfr3" draw:name="Frame12411" text:anchor-type="char" svg:x="7.2972in" svg:y="10.8752in" svg:width="0.2in" svg:height="0.1283in"><draw:text-box><text:p text:style-name="MP7"><text:page-number text:select-page="current">20</text:page-number></text:p></draw:text-box></draw:frame><draw:frame draw:style-name="Mfr3" draw:name="Frame1201" text:anchor-type="char" svg:x="7.2972in" svg:y="10.8752in" svg:width="0.2in" svg:height="0.1283in"><draw:text-box><text:p text:style-name="MP7"><text:page-number text:select-page="current">20</text:page-number></text:p></draw:text-box></draw:frame><draw:frame draw:style-name="Mfr4" draw:name="Frame119111" text:anchor-type="char" svg:x="7.2972in" svg:y="10.8752in" svg:width="0.2in" svg:height="0.1283in"><draw:text-box><text:p text:style-name="MP7"><text:page-number text:select-page="current">20</text:page-number></text:p></draw:text-box></draw:frame><draw:frame draw:style-name="Mfr2" draw:name="Image455" text:anchor-type="char" svg:x="0.7736in" svg:y="10.8752in" svg:width="1.9181in" svg:height="0.128in"><draw:image xlink:href="Pictures/10000001000000B80000000C00EA2F60.png" xlink:type="simple" xlink:show="embed" xlink:actuate="onLoad" draw:mime-type="image/png"/></draw:frame><draw:frame draw:style-name="Mfr2" draw:name="Image462"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9" style:page-layout-name="Mpm6" draw:style-name="Mdp1">
      <style:header>
        <text:p text:style-name="MP2"/>
      </style:header>
      <style:header-left>
        <text:p text:style-name="MP1"><draw:frame draw:style-name="Mfr2" draw:name="Image210" text:anchor-type="char" svg:x="0.4925in" svg:y="0in" svg:width="7.7756in" svg:height="1.3874in" draw:z-index="240"><draw:image xlink:href="Pictures/10000001000002EA00000085A3334DB7.png" xlink:type="simple" xlink:show="embed" xlink:actuate="onLoad" draw:mime-type="image/png"/></draw:frame><draw:frame draw:style-name="Mfr2" draw:name="Image211" text:anchor-type="char" svg:x="1.6811in" svg:y="0.5965in" svg:width="1.5984in" svg:height="0.4035in" draw:z-index="241"><draw:image xlink:href="Pictures/100000010000009900000026A14CA22C.png" xlink:type="simple" xlink:show="embed" xlink:actuate="onLoad" draw:mime-type="image/png"/></draw:frame><draw:frame draw:style-name="Mfr2" draw:name="Image312" text:anchor-type="char" svg:x="5.5709in" svg:y="0.7409in" svg:width="1.9236in" svg:height="0.2028in" draw:z-index="351"><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248" text:anchor-type="char" svg:x="3.7902in" svg:y="10.5945in" svg:width="0.6866in" svg:height="0.6189in" draw:z-index="71"><draw:image xlink:href="Pictures/10000001000000840000007752069C51.png" xlink:type="simple" xlink:show="embed" xlink:actuate="onLoad" draw:mime-type="image/png"/></draw:frame><draw:frame draw:style-name="Mfr2" draw:name="Image212" text:anchor-type="char" svg:x="0.7736in" svg:y="10.8752in" svg:width="1.9181in" svg:height="0.128in" draw:z-index="242"><draw:image xlink:href="Pictures/10000001000000B80000000C00EA2F60.png" xlink:type="simple" xlink:show="embed" xlink:actuate="onLoad" draw:mime-type="image/png"/></draw:frame><draw:frame draw:style-name="Mfr2" draw:name="Image311" text:anchor-type="char" svg:x="7.2972in" svg:y="10.8752in" svg:width="0.1984in" svg:height="0.128in" draw:z-index="350"><draw:image xlink:href="Pictures/10000001000000130000000C5161F074.png" xlink:type="simple" xlink:show="embed" xlink:actuate="onLoad" draw:mime-type="image/png"/></draw:frame></text:p>
      </style:footer-left>
    </style:master-page>
    <style:master-page style:name="Converted20" style:page-layout-name="Mpm9" draw:style-name="Mdp1">
      <style:header>
        <text:p text:style-name="MP2"/>
      </style:header>
      <style:header-left>
        <text:p text:style-name="MP1"><draw:frame draw:style-name="Mfr3" draw:name="Frame12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9"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3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30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26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125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463" text:anchor-type="char" svg:x="0.4925in" svg:y="0in" svg:width="7.7756in" svg:height="1.3874in"><draw:image xlink:href="Pictures/10000001000002EA00000085A3334DB7.png" xlink:type="simple" xlink:show="embed" xlink:actuate="onLoad" draw:mime-type="image/png"/></draw:frame><draw:frame draw:style-name="Mfr2" draw:name="Image464" text:anchor-type="char" svg:x="1.6811in" svg:y="0.5965in" svg:width="1.5984in" svg:height="0.4035in"><draw:image xlink:href="Pictures/100000010000009900000026A14CA22C.png" xlink:type="simple" xlink:show="embed" xlink:actuate="onLoad" draw:mime-type="image/png"/></draw:frame><draw:frame draw:style-name="Mfr2" draw:name="Image465" text:anchor-type="char" svg:x="5.5709in" svg:y="0.7409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248 Copy 1" text:anchor-type="char" svg:x="3.7902in" svg:y="10.5945in" svg:width="0.6866in" svg:height="0.6189in"><draw:image xlink:href="Pictures/10000001000000840000007752069C51.png" xlink:type="simple" xlink:show="embed" xlink:actuate="onLoad" draw:mime-type="image/png"/></draw:frame><draw:frame draw:style-name="Mfr3" draw:name="Frame1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3" text:anchor-type="char" svg:x="7.2972in" svg:y="10.8752in" svg:width="0.2in" svg:height="0.1283in"><draw:text-box><text:p text:style-name="MP7"><text:page-number text:select-page="current">22</text:page-number></text:p></draw:text-box></draw:frame><draw:frame draw:style-name="Mfr3" draw:name="Frame1331" text:anchor-type="char" svg:x="7.2972in" svg:y="10.8752in" svg:width="0.2in" svg:height="0.1283in"><draw:text-box><text:p text:style-name="MP7"><text:page-number text:select-page="current">22</text:page-number></text:p></draw:text-box></draw:frame><draw:frame draw:style-name="Mfr3" draw:name="Frame13211" text:anchor-type="char" svg:x="7.2972in" svg:y="10.8752in" svg:width="0.2in" svg:height="0.1283in"><draw:text-box><text:p text:style-name="MP7"><text:page-number text:select-page="current">22</text:page-number></text:p></draw:text-box></draw:frame><draw:frame draw:style-name="Mfr3" draw:name="Frame1281" text:anchor-type="char" svg:x="7.2972in" svg:y="10.8752in" svg:width="0.2in" svg:height="0.1283in"><draw:text-box><text:p text:style-name="MP7"><text:page-number text:select-page="current">22</text:page-number></text:p></draw:text-box></draw:frame><draw:frame draw:style-name="Mfr4" draw:name="Frame12711" text:anchor-type="char" svg:x="7.2972in" svg:y="10.8752in" svg:width="0.2in" svg:height="0.1283in"><draw:text-box><text:p text:style-name="MP7"><text:page-number text:select-page="current">22</text:page-number></text:p></draw:text-box></draw:frame><draw:frame draw:style-name="Mfr2" draw:name="Image466" text:anchor-type="char" svg:x="0.7736in" svg:y="10.8752in" svg:width="1.9181in" svg:height="0.128in"><draw:image xlink:href="Pictures/10000001000000B80000000C00EA2F60.png" xlink:type="simple" xlink:show="embed" xlink:actuate="onLoad" draw:mime-type="image/png"/></draw:frame><draw:frame draw:style-name="Mfr2" draw:name="Image467"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1" style:page-layout-name="Mpm6" draw:style-name="Mdp1">
      <style:header>
        <text:p text:style-name="MP1"><draw:frame draw:style-name="Mfr4" draw:name="Frame13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35"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35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34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32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217" text:anchor-type="char" svg:x="0.4925in" svg:y="0in" svg:width="7.7756in" svg:height="1.3874in"><draw:image xlink:href="Pictures/10000001000002EA00000085A3334DB7.png" xlink:type="simple" xlink:show="embed" xlink:actuate="onLoad" draw:mime-type="image/png"/></draw:frame><draw:frame draw:style-name="Mfr2" draw:name="Image309" text:anchor-type="char" svg:x="1.6811in" svg:y="0.5965in" svg:width="1.5984in" svg:height="0.4035in"><draw:image xlink:href="Pictures/100000010000009900000026A14CA22C.png" xlink:type="simple" xlink:show="embed" xlink:actuate="onLoad" draw:mime-type="image/png"/></draw:frame><draw:frame draw:style-name="Mfr2" draw:name="Image310"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213" text:anchor-type="char" svg:x="0.4925in" svg:y="0in" svg:width="7.7756in" svg:height="1.3874in" draw:z-index="243"><draw:image xlink:href="Pictures/10000001000002EA00000085A3334DB7.png" xlink:type="simple" xlink:show="embed" xlink:actuate="onLoad" draw:mime-type="image/png"/></draw:frame><draw:frame draw:style-name="Mfr2" draw:name="Image214" text:anchor-type="char" svg:x="1.6811in" svg:y="0.5965in" svg:width="1.5984in" svg:height="0.4035in" draw:z-index="244"><draw:image xlink:href="Pictures/100000010000009900000026A14CA22C.png" xlink:type="simple" xlink:show="embed" xlink:actuate="onLoad" draw:mime-type="image/png"/></draw:frame><draw:frame draw:style-name="Mfr2" draw:name="Image216" text:anchor-type="char" svg:x="5.5709in" svg:y="0.7409in" svg:width="1.9236in" svg:height="0.2028in" draw:z-index="246"><draw:image xlink:href="Pictures/10000001000000B800000013402D6D80.png" xlink:type="simple" xlink:show="embed" xlink:actuate="onLoad" draw:mime-type="image/png"/></draw:frame></text:p>
      </style:header-left>
      <style:footer>
        <text:p text:style-name="MP1"><draw:frame draw:style-name="Mfr1" draw:name="Image 268" text:anchor-type="char" svg:x="3.7902in" svg:y="10.5945in" svg:width="0.6866in" svg:height="0.6189in"><draw:image xlink:href="Pictures/10000001000000840000007752069C51.png" xlink:type="simple" xlink:show="embed" xlink:actuate="onLoad" draw:mime-type="image/png"/></draw:frame><draw:frame draw:style-name="Mfr4" draw:name="Frame13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5111" text:anchor-type="char" svg:x="7.2972in" svg:y="10.8752in" svg:width="0.2in" svg:height="0.1283in"><draw:text-box><text:p text:style-name="MP7"><text:page-number text:select-page="current">23</text:page-number></text:p></draw:text-box></draw:frame><draw:frame draw:style-name="Mfr3" draw:name="Frame137" text:anchor-type="char" svg:x="7.2972in" svg:y="10.8752in" svg:width="0.2in" svg:height="0.1283in"><draw:text-box><text:p text:style-name="MP7"><text:page-number text:select-page="current">23</text:page-number></text:p></draw:text-box></draw:frame><draw:frame draw:style-name="Mfr3" draw:name="Frame139" text:anchor-type="char" svg:x="7.2972in" svg:y="10.8752in" svg:width="0.2in" svg:height="0.1283in"><draw:text-box><text:p text:style-name="MP7"><text:page-number text:select-page="current">23</text:page-number></text:p></draw:text-box></draw:frame><draw:frame draw:style-name="Mfr3" draw:name="Frame1381" text:anchor-type="char" svg:x="7.2972in" svg:y="10.8752in" svg:width="0.2in" svg:height="0.1283in"><draw:text-box><text:p text:style-name="MP7"><text:page-number text:select-page="current">23</text:page-number></text:p></draw:text-box></draw:frame><draw:frame draw:style-name="Mfr3" draw:name="Frame1361" text:anchor-type="char" svg:x="7.2972in" svg:y="10.8752in" svg:width="0.2in" svg:height="0.1283in"><draw:text-box><text:p text:style-name="MP7"><text:page-number text:select-page="current">23</text:page-number></text:p></draw:text-box></draw:frame><draw:frame draw:style-name="Mfr2" draw:name="Image304" text:anchor-type="char" svg:x="0.7736in" svg:y="10.8752in" svg:width="1.9181in" svg:height="0.128in"><draw:image xlink:href="Pictures/10000001000000B80000000C00EA2F60.png" xlink:type="simple" xlink:show="embed" xlink:actuate="onLoad" draw:mime-type="image/png"/></draw:frame><draw:frame draw:style-name="Mfr2" draw:name="Image305"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65" text:anchor-type="char" svg:x="3.7902in" svg:y="10.5945in" svg:width="0.6866in" svg:height="0.6189in" draw:z-index="87"><draw:image xlink:href="Pictures/10000001000000840000007752069C51.png" xlink:type="simple" xlink:show="embed" xlink:actuate="onLoad" draw:mime-type="image/png"/></draw:frame><draw:frame draw:style-name="Mfr2" draw:name="Image219" text:anchor-type="char" svg:x="0.7736in" svg:y="10.8752in" svg:width="1.9181in" svg:height="0.128in" draw:z-index="247"><draw:image xlink:href="Pictures/10000001000000B80000000C00EA2F60.png" xlink:type="simple" xlink:show="embed" xlink:actuate="onLoad" draw:mime-type="image/png"/></draw:frame><draw:frame draw:style-name="Mfr2" draw:name="Image220" text:anchor-type="char" svg:x="7.2972in" svg:y="10.8752in" svg:width="0.1984in" svg:height="0.128in" draw:z-index="248"><draw:image xlink:href="Pictures/10000001000000130000000C5161F074.png" xlink:type="simple" xlink:show="embed" xlink:actuate="onLoad" draw:mime-type="image/png"/></draw:frame></text:p>
      </style:footer-left>
    </style:master-page>
    <style:master-page style:name="Converted22" style:page-layout-name="Mpm6" draw:style-name="Mdp1">
      <style:header>
        <text:p text:style-name="MP1"><draw:frame draw:style-name="Mfr2" draw:name="Image468" text:anchor-type="char" svg:x="0.4925in" svg:y="0in" svg:width="7.7756in" svg:height="1.3874in" draw:z-index="343"><draw:image xlink:href="Pictures/10000001000002EA00000085A3334DB7.png" xlink:type="simple" xlink:show="embed" xlink:actuate="onLoad" draw:mime-type="image/png"/></draw:frame><draw:frame draw:style-name="Mfr2" draw:name="Image469" text:anchor-type="char" svg:x="1.6811in" svg:y="0.5965in" svg:width="1.5984in" svg:height="0.4035in" draw:z-index="341"><draw:image xlink:href="Pictures/100000010000009900000026A14CA22C.png" xlink:type="simple" xlink:show="embed" xlink:actuate="onLoad" draw:mime-type="image/png"/></draw:frame><draw:frame draw:style-name="Mfr2" draw:name="Image470" text:anchor-type="char" svg:x="5.5709in" svg:y="0.7409in" svg:width="1.9236in" svg:height="0.2028in" draw:z-index="338"><draw:image xlink:href="Pictures/10000001000000B800000013402D6D80.png" xlink:type="simple" xlink:show="embed" xlink:actuate="onLoad" draw:mime-type="image/png"/></draw:frame></text:p>
      </style:header>
      <style:header-left>
        <text:p text:style-name="MP1"><draw:frame draw:style-name="Mfr3" draw:name="Frame14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3"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45"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4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42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139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471" text:anchor-type="char" svg:x="0.4925in" svg:y="0in" svg:width="7.7756in" svg:height="1.3874in"><draw:image xlink:href="Pictures/10000001000002EA00000085A3334DB7.png" xlink:type="simple" xlink:show="embed" xlink:actuate="onLoad" draw:mime-type="image/png"/></draw:frame><draw:frame draw:style-name="Mfr2" draw:name="Image472" text:anchor-type="char" svg:x="1.6811in" svg:y="0.5965in" svg:width="1.5984in" svg:height="0.4035in"><draw:image xlink:href="Pictures/100000010000009900000026A14CA22C.png" xlink:type="simple" xlink:show="embed" xlink:actuate="onLoad" draw:mime-type="image/png"/></draw:frame><draw:frame draw:style-name="Mfr2" draw:name="Image473"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68 Copy 1" text:anchor-type="char" svg:x="3.7902in" svg:y="10.5945in" svg:width="0.6866in" svg:height="0.6189in" draw:z-index="73"><draw:image xlink:href="Pictures/10000001000000840000007752069C51.png" xlink:type="simple" xlink:show="embed" xlink:actuate="onLoad" draw:mime-type="image/png"/></draw:frame><draw:frame draw:style-name="Mfr2" draw:name="Image475" text:anchor-type="char" svg:x="0.7736in" svg:y="10.8752in" svg:width="1.9181in" svg:height="0.128in" draw:z-index="309"><draw:image xlink:href="Pictures/10000001000000B80000000C00EA2F60.png" xlink:type="simple" xlink:show="embed" xlink:actuate="onLoad" draw:mime-type="image/png"/></draw:frame><draw:frame draw:style-name="Mfr2" draw:name="Image476" text:anchor-type="char" svg:x="7.2972in" svg:y="10.8752in" svg:width="0.1984in" svg:height="0.128in" draw:z-index="305"><draw:image xlink:href="Pictures/10000001000000130000000C5161F074.png" xlink:type="simple" xlink:show="embed" xlink:actuate="onLoad" draw:mime-type="image/png"/></draw:frame></text:p>
      </style:footer>
      <style:footer-left>
        <text:p text:style-name="MP1"><draw:frame draw:style-name="Mfr1" draw:name="Image 265 Copy 1" text:anchor-type="char" svg:x="3.7902in" svg:y="10.5945in" svg:width="0.6866in" svg:height="0.6189in"><draw:image xlink:href="Pictures/10000001000000840000007752069C51.png" xlink:type="simple" xlink:show="embed" xlink:actuate="onLoad" draw:mime-type="image/png"/></draw:frame><draw:frame draw:style-name="Mfr3" draw:name="Frame1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9" text:anchor-type="char" svg:x="7.2972in" svg:y="10.8752in" svg:width="0.2in" svg:height="0.1283in"><draw:text-box><text:p text:style-name="MP7"><text:page-number text:select-page="current">24</text:page-number></text:p></draw:text-box></draw:frame><draw:frame draw:style-name="Mfr3" draw:name="Frame1491" text:anchor-type="char" svg:x="7.2972in" svg:y="10.8752in" svg:width="0.2in" svg:height="0.1283in"><draw:text-box><text:p text:style-name="MP7"><text:page-number text:select-page="current">24</text:page-number></text:p></draw:text-box></draw:frame><draw:frame draw:style-name="Mfr3" draw:name="Frame14811" text:anchor-type="char" svg:x="7.2972in" svg:y="10.8752in" svg:width="0.2in" svg:height="0.1283in"><draw:text-box><text:p text:style-name="MP7"><text:page-number text:select-page="current">24</text:page-number></text:p></draw:text-box></draw:frame><draw:frame draw:style-name="Mfr3" draw:name="Frame1461" text:anchor-type="char" svg:x="7.2972in" svg:y="10.8752in" svg:width="0.2in" svg:height="0.1283in"><draw:text-box><text:p text:style-name="MP7"><text:page-number text:select-page="current">24</text:page-number></text:p></draw:text-box></draw:frame><draw:frame draw:style-name="Mfr4" draw:name="Frame14311" text:anchor-type="char" svg:x="7.2972in" svg:y="10.8752in" svg:width="0.2in" svg:height="0.1283in"><draw:text-box><text:p text:style-name="MP7"><text:page-number text:select-page="current">24</text:page-number></text:p></draw:text-box></draw:frame><draw:frame draw:style-name="Mfr2" draw:name="Image478" text:anchor-type="char" svg:x="0.7736in" svg:y="10.8752in" svg:width="1.9181in" svg:height="0.128in"><draw:image xlink:href="Pictures/10000001000000B80000000C00EA2F60.png" xlink:type="simple" xlink:show="embed" xlink:actuate="onLoad" draw:mime-type="image/png"/></draw:frame><draw:frame draw:style-name="Mfr2" draw:name="Image47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3" style:page-layout-name="Mpm6" draw:style-name="Mdp1">
      <style:header>
        <text:p text:style-name="MP1"><draw:frame draw:style-name="Mfr3" draw:name="Frame1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5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50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48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145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480" text:anchor-type="char" svg:x="0.4925in" svg:y="0in" svg:width="7.7756in" svg:height="1.3874in"><draw:image xlink:href="Pictures/10000001000002EA00000085A3334DB7.png" xlink:type="simple" xlink:show="embed" xlink:actuate="onLoad" draw:mime-type="image/png"/></draw:frame><draw:frame draw:style-name="Mfr2" draw:name="Image481" text:anchor-type="char" svg:x="1.6811in" svg:y="0.5965in" svg:width="1.5984in" svg:height="0.4035in"><draw:image xlink:href="Pictures/100000010000009900000026A14CA22C.png" xlink:type="simple" xlink:show="embed" xlink:actuate="onLoad" draw:mime-type="image/png"/></draw:frame><draw:frame draw:style-name="Mfr2" draw:name="Image482"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483" text:anchor-type="char" svg:x="0.4925in" svg:y="0in" svg:width="7.7756in" svg:height="1.3874in" draw:z-index="339"><draw:image xlink:href="Pictures/10000001000002EA00000085A3334DB7.png" xlink:type="simple" xlink:show="embed" xlink:actuate="onLoad" draw:mime-type="image/png"/></draw:frame><draw:frame draw:style-name="Mfr2" draw:name="Image484" text:anchor-type="char" svg:x="1.6811in" svg:y="0.5965in" svg:width="1.5984in" svg:height="0.4035in" draw:z-index="337"><draw:image xlink:href="Pictures/100000010000009900000026A14CA22C.png" xlink:type="simple" xlink:show="embed" xlink:actuate="onLoad" draw:mime-type="image/png"/></draw:frame><draw:frame draw:style-name="Mfr2" draw:name="Image485" text:anchor-type="char" svg:x="5.5709in" svg:y="0.7409in" svg:width="1.9236in" svg:height="0.2028in" draw:z-index="325"><draw:image xlink:href="Pictures/10000001000000B800000013402D6D80.png" xlink:type="simple" xlink:show="embed" xlink:actuate="onLoad" draw:mime-type="image/png"/></draw:frame></text:p>
      </style:header-left>
      <style:footer>
        <text:p text:style-name="MP1"><draw:frame draw:style-name="Mfr1" draw:name="Image 268 Copy 1 Copy 1" text:anchor-type="char" svg:x="3.7902in" svg:y="10.5945in" svg:width="0.6866in" svg:height="0.6189in"><draw:image xlink:href="Pictures/10000001000000840000007752069C51.png" xlink:type="simple" xlink:show="embed" xlink:actuate="onLoad" draw:mime-type="image/png"/></draw:frame><draw:frame draw:style-name="Mfr3" draw:name="Frame15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5" text:anchor-type="char" svg:x="7.2972in" svg:y="10.8752in" svg:width="0.2in" svg:height="0.1283in"><draw:text-box><text:p text:style-name="MP7"><text:page-number text:select-page="current">25</text:page-number></text:p></draw:text-box></draw:frame><draw:frame draw:style-name="Mfr3" draw:name="Frame1551" text:anchor-type="char" svg:x="7.2972in" svg:y="10.8752in" svg:width="0.2in" svg:height="0.1283in"><draw:text-box><text:p text:style-name="MP7"><text:page-number text:select-page="current">25</text:page-number></text:p></draw:text-box></draw:frame><draw:frame draw:style-name="Mfr3" draw:name="Frame15411" text:anchor-type="char" svg:x="7.2972in" svg:y="10.8752in" svg:width="0.2in" svg:height="0.1283in"><draw:text-box><text:p text:style-name="MP7"><text:page-number text:select-page="current">25</text:page-number></text:p></draw:text-box></draw:frame><draw:frame draw:style-name="Mfr3" draw:name="Frame1521" text:anchor-type="char" svg:x="7.2972in" svg:y="10.8752in" svg:width="0.2in" svg:height="0.1283in"><draw:text-box><text:p text:style-name="MP7"><text:page-number text:select-page="current">25</text:page-number></text:p></draw:text-box></draw:frame><draw:frame draw:style-name="Mfr4" draw:name="Frame149111" text:anchor-type="char" svg:x="7.2972in" svg:y="10.8752in" svg:width="0.2in" svg:height="0.1283in"><draw:text-box><text:p text:style-name="MP7"><text:page-number text:select-page="current">25</text:page-number></text:p></draw:text-box></draw:frame><draw:frame draw:style-name="Mfr2" draw:name="Image486" text:anchor-type="char" svg:x="0.7736in" svg:y="10.8752in" svg:width="1.9181in" svg:height="0.128in"><draw:image xlink:href="Pictures/10000001000000B80000000C00EA2F60.png" xlink:type="simple" xlink:show="embed" xlink:actuate="onLoad" draw:mime-type="image/png"/></draw:frame><draw:frame draw:style-name="Mfr2" draw:name="Image487"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65 Copy 1 Copy 1" text:anchor-type="char" svg:x="3.7902in" svg:y="10.5945in" svg:width="0.6866in" svg:height="0.6189in" draw:z-index="174"><draw:image xlink:href="Pictures/10000001000000840000007752069C51.png" xlink:type="simple" xlink:show="embed" xlink:actuate="onLoad" draw:mime-type="image/png"/></draw:frame><draw:frame draw:style-name="Mfr2" draw:name="Image488" text:anchor-type="char" svg:x="0.7736in" svg:y="10.8752in" svg:width="1.9181in" svg:height="0.128in" draw:z-index="311"><draw:image xlink:href="Pictures/10000001000000B80000000C00EA2F60.png" xlink:type="simple" xlink:show="embed" xlink:actuate="onLoad" draw:mime-type="image/png"/></draw:frame><draw:frame draw:style-name="Mfr2" draw:name="Image489" text:anchor-type="char" svg:x="7.2972in" svg:y="10.8752in" svg:width="0.1984in" svg:height="0.128in" draw:z-index="306"><draw:image xlink:href="Pictures/10000001000000130000000C5161F074.png" xlink:type="simple" xlink:show="embed" xlink:actuate="onLoad" draw:mime-type="image/png"/></draw:frame></text:p>
      </style:footer-left>
    </style:master-page>
    <style:master-page style:name="Converted24" style:page-layout-name="Mpm6" draw:style-name="Mdp1">
      <style:header>
        <text:p text:style-name="MP1"><draw:frame draw:style-name="Mfr2" draw:name="Image490" text:anchor-type="char" svg:x="0.4925in" svg:y="0in" svg:width="7.7756in" svg:height="1.3874in" draw:z-index="336"><draw:image xlink:href="Pictures/10000001000002EA00000085A3334DB7.png" xlink:type="simple" xlink:show="embed" xlink:actuate="onLoad" draw:mime-type="image/png"/></draw:frame><draw:frame draw:style-name="Mfr2" draw:name="Image491" text:anchor-type="char" svg:x="1.6811in" svg:y="0.5965in" svg:width="1.5984in" svg:height="0.4035in" draw:z-index="329"><draw:image xlink:href="Pictures/100000010000009900000026A14CA22C.png" xlink:type="simple" xlink:show="embed" xlink:actuate="onLoad" draw:mime-type="image/png"/></draw:frame><draw:frame draw:style-name="Mfr2" draw:name="Image494" text:anchor-type="char" svg:x="5.5709in" svg:y="0.7409in" svg:width="1.9236in" svg:height="0.2028in" draw:z-index="312"><draw:image xlink:href="Pictures/10000001000000B800000013402D6D80.png" xlink:type="simple" xlink:show="embed" xlink:actuate="onLoad" draw:mime-type="image/png"/></draw:frame></text:p>
      </style:header>
      <style:header-left>
        <text:p text:style-name="MP1"><draw:frame draw:style-name="Mfr3" draw:name="Frame16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6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60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58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155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495" text:anchor-type="char" svg:x="0.4925in" svg:y="0in" svg:width="7.7756in" svg:height="1.3874in"><draw:image xlink:href="Pictures/10000001000002EA00000085A3334DB7.png" xlink:type="simple" xlink:show="embed" xlink:actuate="onLoad" draw:mime-type="image/png"/></draw:frame><draw:frame draw:style-name="Mfr2" draw:name="Image496" text:anchor-type="char" svg:x="1.6811in" svg:y="0.5965in" svg:width="1.5984in" svg:height="0.4035in"><draw:image xlink:href="Pictures/100000010000009900000026A14CA22C.png" xlink:type="simple" xlink:show="embed" xlink:actuate="onLoad" draw:mime-type="image/png"/></draw:frame><draw:frame draw:style-name="Mfr2" draw:name="Image497"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68 Copy 1 Copy 1 Copy 1" text:anchor-type="char" svg:x="3.7902in" svg:y="10.5945in" svg:width="0.6866in" svg:height="0.6189in" draw:z-index="186"><draw:image xlink:href="Pictures/10000001000000840000007752069C51.png" xlink:type="simple" xlink:show="embed" xlink:actuate="onLoad" draw:mime-type="image/png"/></draw:frame><draw:frame draw:style-name="Mfr2" draw:name="Image498" text:anchor-type="char" svg:x="0.7736in" svg:y="10.8752in" svg:width="1.9181in" svg:height="0.128in" draw:z-index="320"><draw:image xlink:href="Pictures/10000001000000B80000000C00EA2F60.png" xlink:type="simple" xlink:show="embed" xlink:actuate="onLoad" draw:mime-type="image/png"/></draw:frame><draw:frame draw:style-name="Mfr2" draw:name="Image499" text:anchor-type="char" svg:x="7.2972in" svg:y="10.8752in" svg:width="0.1984in" svg:height="0.128in" draw:z-index="308"><draw:image xlink:href="Pictures/10000001000000130000000C5161F074.png" xlink:type="simple" xlink:show="embed" xlink:actuate="onLoad" draw:mime-type="image/png"/></draw:frame></text:p>
      </style:footer>
      <style:footer-left>
        <text:p text:style-name="MP1"><draw:frame draw:style-name="Mfr1" draw:name="Image 265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5" text:anchor-type="char" svg:x="7.2972in" svg:y="10.8752in" svg:width="0.2in" svg:height="0.1283in"><draw:text-box><text:p text:style-name="MP7"><text:page-number text:select-page="current">26</text:page-number></text:p></draw:text-box></draw:frame><draw:frame draw:style-name="Mfr3" draw:name="Frame1651" text:anchor-type="char" svg:x="7.2972in" svg:y="10.8752in" svg:width="0.2in" svg:height="0.1283in"><draw:text-box><text:p text:style-name="MP7"><text:page-number text:select-page="current">26</text:page-number></text:p></draw:text-box></draw:frame><draw:frame draw:style-name="Mfr3" draw:name="Frame16411" text:anchor-type="char" svg:x="7.2972in" svg:y="10.8752in" svg:width="0.2in" svg:height="0.1283in"><draw:text-box><text:p text:style-name="MP7"><text:page-number text:select-page="current">26</text:page-number></text:p></draw:text-box></draw:frame><draw:frame draw:style-name="Mfr3" draw:name="Frame1621" text:anchor-type="char" svg:x="7.2972in" svg:y="10.8752in" svg:width="0.2in" svg:height="0.1283in"><draw:text-box><text:p text:style-name="MP7"><text:page-number text:select-page="current">26</text:page-number></text:p></draw:text-box></draw:frame><draw:frame draw:style-name="Mfr4" draw:name="Frame15911" text:anchor-type="char" svg:x="7.2972in" svg:y="10.8752in" svg:width="0.2in" svg:height="0.1283in"><draw:text-box><text:p text:style-name="MP7"><text:page-number text:select-page="current">26</text:page-number></text:p></draw:text-box></draw:frame><draw:frame draw:style-name="Mfr2" draw:name="Image501" text:anchor-type="char" svg:x="0.7736in" svg:y="10.8752in" svg:width="1.9181in" svg:height="0.128in"><draw:image xlink:href="Pictures/10000001000000B80000000C00EA2F60.png" xlink:type="simple" xlink:show="embed" xlink:actuate="onLoad" draw:mime-type="image/png"/></draw:frame><draw:frame draw:style-name="Mfr2" draw:name="Image502"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5" style:page-layout-name="Mpm6" draw:style-name="Mdp1">
      <style:header>
        <text:p text:style-name="MP1"><draw:frame draw:style-name="Mfr3" draw:name="Frame16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0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7"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67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66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64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161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504" text:anchor-type="char" svg:x="0.4925in" svg:y="0in" svg:width="7.7756in" svg:height="1.3874in"><draw:image xlink:href="Pictures/10000001000002EA00000085A3334DB7.png" xlink:type="simple" xlink:show="embed" xlink:actuate="onLoad" draw:mime-type="image/png"/></draw:frame><draw:frame draw:style-name="Mfr2" draw:name="Image505" text:anchor-type="char" svg:x="1.6811in" svg:y="0.5965in" svg:width="1.5984in" svg:height="0.4035in"><draw:image xlink:href="Pictures/100000010000009900000026A14CA22C.png" xlink:type="simple" xlink:show="embed" xlink:actuate="onLoad" draw:mime-type="image/png"/></draw:frame><draw:frame draw:style-name="Mfr2" draw:name="Image506"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508" text:anchor-type="char" svg:x="0.4925in" svg:y="0in" svg:width="7.7756in" svg:height="1.3874in" draw:z-index="328"><draw:image xlink:href="Pictures/10000001000002EA00000085A3334DB7.png" xlink:type="simple" xlink:show="embed" xlink:actuate="onLoad" draw:mime-type="image/png"/></draw:frame><draw:frame draw:style-name="Mfr2" draw:name="Image509" text:anchor-type="char" svg:x="1.6811in" svg:y="0.5965in" svg:width="1.5984in" svg:height="0.4035in" draw:z-index="321"><draw:image xlink:href="Pictures/100000010000009900000026A14CA22C.png" xlink:type="simple" xlink:show="embed" xlink:actuate="onLoad" draw:mime-type="image/png"/></draw:frame><draw:frame draw:style-name="Mfr2" draw:name="Image510" text:anchor-type="char" svg:x="5.5709in" svg:y="0.7409in" svg:width="1.9236in" svg:height="0.2028in" draw:z-index="319"><draw:image xlink:href="Pictures/10000001000000B800000013402D6D80.png" xlink:type="simple" xlink:show="embed" xlink:actuate="onLoad" draw:mime-type="image/png"/></draw:frame></text:p>
      </style:header-left>
      <style:footer>
        <text:p text:style-name="MP1"><draw:frame draw:style-name="Mfr1" draw:name="Image 268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2" text:anchor-type="char" svg:x="7.2972in" svg:y="10.8752in" svg:width="0.2in" svg:height="0.1283in"><draw:text-box><text:p text:style-name="MP7"><text:page-number text:select-page="current">27</text:page-number></text:p></draw:text-box></draw:frame><draw:frame draw:style-name="Mfr3" draw:name="Frame1721" text:anchor-type="char" svg:x="7.2972in" svg:y="10.8752in" svg:width="0.2in" svg:height="0.1283in"><draw:text-box><text:p text:style-name="MP7"><text:page-number text:select-page="current">27</text:page-number></text:p></draw:text-box></draw:frame><draw:frame draw:style-name="Mfr3" draw:name="Frame17011" text:anchor-type="char" svg:x="7.2972in" svg:y="10.8752in" svg:width="0.2in" svg:height="0.1283in"><draw:text-box><text:p text:style-name="MP7"><text:page-number text:select-page="current">27</text:page-number></text:p></draw:text-box></draw:frame><draw:frame draw:style-name="Mfr3" draw:name="Frame1681" text:anchor-type="char" svg:x="7.2972in" svg:y="10.8752in" svg:width="0.2in" svg:height="0.1283in"><draw:text-box><text:p text:style-name="MP7"><text:page-number text:select-page="current">27</text:page-number></text:p></draw:text-box></draw:frame><draw:frame draw:style-name="Mfr4" draw:name="Frame165111" text:anchor-type="char" svg:x="7.2972in" svg:y="10.8752in" svg:width="0.2in" svg:height="0.1283in"><draw:text-box><text:p text:style-name="MP7"><text:page-number text:select-page="current">27</text:page-number></text:p></draw:text-box></draw:frame><draw:frame draw:style-name="Mfr2" draw:name="Image511" text:anchor-type="char" svg:x="0.7736in" svg:y="10.8752in" svg:width="1.9181in" svg:height="0.128in"><draw:image xlink:href="Pictures/10000001000000B80000000C00EA2F60.png" xlink:type="simple" xlink:show="embed" xlink:actuate="onLoad" draw:mime-type="image/png"/></draw:frame><draw:frame draw:style-name="Mfr2" draw:name="Image512"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65 Copy 1 Copy 1 Copy 1 Copy 1" text:anchor-type="char" svg:x="3.7902in" svg:y="10.5945in" svg:width="0.6866in" svg:height="0.6189in" draw:z-index="192"><draw:image xlink:href="Pictures/10000001000000840000007752069C51.png" xlink:type="simple" xlink:show="embed" xlink:actuate="onLoad" draw:mime-type="image/png"/></draw:frame><draw:frame draw:style-name="Mfr2" draw:name="Image513" text:anchor-type="char" svg:x="0.7736in" svg:y="10.8752in" svg:width="1.9181in" svg:height="0.128in" draw:z-index="314"><draw:image xlink:href="Pictures/10000001000000B80000000C00EA2F60.png" xlink:type="simple" xlink:show="embed" xlink:actuate="onLoad" draw:mime-type="image/png"/></draw:frame><draw:frame draw:style-name="Mfr2" draw:name="Image514" text:anchor-type="char" svg:x="7.2972in" svg:y="10.8752in" svg:width="0.1984in" svg:height="0.128in" draw:z-index="310"><draw:image xlink:href="Pictures/10000001000000130000000C5161F074.png" xlink:type="simple" xlink:show="embed" xlink:actuate="onLoad" draw:mime-type="image/png"/></draw:frame></text:p>
      </style:footer-left>
    </style:master-page>
    <style:master-page style:name="Converted26" style:page-layout-name="Mpm6" draw:style-name="Mdp1">
      <style:header>
        <text:p text:style-name="MP1"><draw:frame draw:style-name="Mfr2" draw:name="Image515" text:anchor-type="char" svg:x="0.4925in" svg:y="0in" svg:width="7.7756in" svg:height="1.3874in" draw:z-index="318"><draw:image xlink:href="Pictures/10000001000002EA00000085A3334DB7.png" xlink:type="simple" xlink:show="embed" xlink:actuate="onLoad" draw:mime-type="image/png"/></draw:frame><draw:frame draw:style-name="Mfr2" draw:name="Image516" text:anchor-type="char" svg:x="1.6811in" svg:y="0.5965in" svg:width="1.5984in" svg:height="0.4035in" draw:z-index="313"><draw:image xlink:href="Pictures/100000010000009900000026A14CA22C.png" xlink:type="simple" xlink:show="embed" xlink:actuate="onLoad" draw:mime-type="image/png"/></draw:frame><draw:frame draw:style-name="Mfr2" draw:name="Image517" text:anchor-type="char" svg:x="5.5709in" svg:y="0.7409in" svg:width="1.9236in" svg:height="0.2028in" draw:z-index="315"><draw:image xlink:href="Pictures/10000001000000B800000013402D6D80.png" xlink:type="simple" xlink:show="embed" xlink:actuate="onLoad" draw:mime-type="image/png"/></draw:frame></text:p>
      </style:header>
      <style:header-left>
        <text:p text:style-name="MP1"><draw:frame draw:style-name="Mfr3" draw:name="Frame1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0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78"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78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77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7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17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518" text:anchor-type="char" svg:x="0.4925in" svg:y="0in" svg:width="7.7756in" svg:height="1.3874in"><draw:image xlink:href="Pictures/10000001000002EA00000085A3334DB7.png" xlink:type="simple" xlink:show="embed" xlink:actuate="onLoad" draw:mime-type="image/png"/></draw:frame><draw:frame draw:style-name="Mfr2" draw:name="Image519" text:anchor-type="char" svg:x="1.6811in" svg:y="0.5965in" svg:width="1.5984in" svg:height="0.4035in"><draw:image xlink:href="Pictures/100000010000009900000026A14CA22C.png" xlink:type="simple" xlink:show="embed" xlink:actuate="onLoad" draw:mime-type="image/png"/></draw:frame><draw:frame draw:style-name="Mfr2" draw:name="Image521"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68 Copy 1 Copy 1 Copy 1 Copy 1 Copy 1" text:anchor-type="char" svg:x="3.7902in" svg:y="10.5945in" svg:width="0.6866in" svg:height="0.6189in" draw:z-index="197"><draw:image xlink:href="Pictures/10000001000000840000007752069C51.png" xlink:type="simple" xlink:show="embed" xlink:actuate="onLoad" draw:mime-type="image/png"/></draw:frame><draw:frame draw:style-name="Mfr2" draw:name="Image523" text:anchor-type="char" svg:x="0.7736in" svg:y="10.8752in" svg:width="1.9181in" svg:height="0.128in" draw:z-index="317"><draw:image xlink:href="Pictures/10000001000000B80000000C00EA2F60.png" xlink:type="simple" xlink:show="embed" xlink:actuate="onLoad" draw:mime-type="image/png"/></draw:frame><draw:frame draw:style-name="Mfr2" draw:name="Image525" text:anchor-type="char" svg:x="7.2972in" svg:y="10.8752in" svg:width="0.1984in" svg:height="0.128in" draw:z-index="316"><draw:image xlink:href="Pictures/10000001000000130000000C5161F074.png" xlink:type="simple" xlink:show="embed" xlink:actuate="onLoad" draw:mime-type="image/png"/></draw:frame></text:p>
      </style:footer>
      <style:footer-left>
        <text:p text:style-name="MP1"><draw:frame draw:style-name="Mfr1" draw:name="Image 265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2" text:anchor-type="char" svg:x="7.2972in" svg:y="10.8752in" svg:width="0.2in" svg:height="0.1283in"><draw:text-box><text:p text:style-name="MP7"><text:page-number text:select-page="current">28</text:page-number></text:p></draw:text-box></draw:frame><draw:frame draw:style-name="Mfr3" draw:name="Frame183" text:anchor-type="char" svg:x="7.2972in" svg:y="10.8752in" svg:width="0.2in" svg:height="0.1283in"><draw:text-box><text:p text:style-name="MP7"><text:page-number text:select-page="current">28</text:page-number></text:p></draw:text-box></draw:frame><draw:frame draw:style-name="Mfr3" draw:name="Frame1831" text:anchor-type="char" svg:x="7.2972in" svg:y="10.8752in" svg:width="0.2in" svg:height="0.1283in"><draw:text-box><text:p text:style-name="MP7"><text:page-number text:select-page="current">28</text:page-number></text:p></draw:text-box></draw:frame><draw:frame draw:style-name="Mfr3" draw:name="Frame18211" text:anchor-type="char" svg:x="7.2972in" svg:y="10.8752in" svg:width="0.2in" svg:height="0.1283in"><draw:text-box><text:p text:style-name="MP7"><text:page-number text:select-page="current">28</text:page-number></text:p></draw:text-box></draw:frame><draw:frame draw:style-name="Mfr3" draw:name="Frame17811" text:anchor-type="char" svg:x="7.2972in" svg:y="10.8752in" svg:width="0.2in" svg:height="0.1283in"><draw:text-box><text:p text:style-name="MP7"><text:page-number text:select-page="current">28</text:page-number></text:p></draw:text-box></draw:frame><draw:frame draw:style-name="Mfr4" draw:name="Frame1751" text:anchor-type="char" svg:x="7.2972in" svg:y="10.8752in" svg:width="0.2in" svg:height="0.1283in"><draw:text-box><text:p text:style-name="MP7"><text:page-number text:select-page="current">28</text:page-number></text:p></draw:text-box></draw:frame><draw:frame draw:style-name="Mfr2" draw:name="Image526" text:anchor-type="char" svg:x="0.7736in" svg:y="10.8752in" svg:width="1.9181in" svg:height="0.128in"><draw:image xlink:href="Pictures/10000001000000B80000000C00EA2F60.png" xlink:type="simple" xlink:show="embed" xlink:actuate="onLoad" draw:mime-type="image/png"/></draw:frame><draw:frame draw:style-name="Mfr2" draw:name="Image527"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7" style:page-layout-name="Mpm6" draw:style-name="Mdp1">
      <style:header>
        <text:p text:style-name="MP1"><draw:frame draw:style-name="Mfr3" draw:name="Frame5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7"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85"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85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84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80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1771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528" text:anchor-type="char" svg:x="0.4925in" svg:y="0in" svg:width="7.7756in" svg:height="1.3874in"><draw:image xlink:href="Pictures/10000001000002EA00000085A3334DB7.png" xlink:type="simple" xlink:show="embed" xlink:actuate="onLoad" draw:mime-type="image/png"/></draw:frame><draw:frame draw:style-name="Mfr2" draw:name="Image529" text:anchor-type="char" svg:x="1.6811in" svg:y="0.5965in" svg:width="1.5984in" svg:height="0.4035in"><draw:image xlink:href="Pictures/100000010000009900000026A14CA22C.png" xlink:type="simple" xlink:show="embed" xlink:actuate="onLoad" draw:mime-type="image/png"/></draw:frame><draw:frame draw:style-name="Mfr2" draw:name="Image530" text:anchor-type="char" svg:x="5.5709in" svg:y="0.7409in" svg:width="1.9236in" svg:height="0.2028in"><draw:image xlink:href="Pictures/10000001000000B800000013402D6D80.png" xlink:type="simple" xlink:show="embed" xlink:actuate="onLoad" draw:mime-type="image/png"/></draw:frame></text:p>
      </style:header>
      <style:header-left>
        <text:p text:style-name="MP1"><draw:frame draw:style-name="Mfr2" draw:name="Image531" text:anchor-type="char" svg:x="0.4925in" svg:y="0in" svg:width="7.7756in" svg:height="1.3874in" draw:z-index="322"><draw:image xlink:href="Pictures/10000001000002EA00000085A3334DB7.png" xlink:type="simple" xlink:show="embed" xlink:actuate="onLoad" draw:mime-type="image/png"/></draw:frame><draw:frame draw:style-name="Mfr2" draw:name="Image532" text:anchor-type="char" svg:x="1.6811in" svg:y="0.5965in" svg:width="1.5984in" svg:height="0.4035in" draw:z-index="324"><draw:image xlink:href="Pictures/100000010000009900000026A14CA22C.png" xlink:type="simple" xlink:show="embed" xlink:actuate="onLoad" draw:mime-type="image/png"/></draw:frame><draw:frame draw:style-name="Mfr2" draw:name="Image533" text:anchor-type="char" svg:x="5.5709in" svg:y="0.7409in" svg:width="1.9236in" svg:height="0.2028in" draw:z-index="323"><draw:image xlink:href="Pictures/10000001000000B800000013402D6D80.png" xlink:type="simple" xlink:show="embed" xlink:actuate="onLoad" draw:mime-type="image/png"/></draw:frame></text:p>
      </style:header-left>
      <style:footer>
        <text:p text:style-name="MP1"><draw:frame draw:style-name="Mfr1" draw:name="Image 268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3" text:anchor-type="char" svg:x="7.2972in" svg:y="10.8752in" svg:width="0.2in" svg:height="0.1283in"><draw:text-box><text:p text:style-name="MP7"><text:page-number text:select-page="current">29</text:page-number></text:p></draw:text-box></draw:frame><draw:frame draw:style-name="Mfr3" draw:name="Frame189" text:anchor-type="char" svg:x="7.2972in" svg:y="10.8752in" svg:width="0.2in" svg:height="0.1283in"><draw:text-box><text:p text:style-name="MP7"><text:page-number text:select-page="current">29</text:page-number></text:p></draw:text-box></draw:frame><draw:frame draw:style-name="Mfr3" draw:name="Frame1891" text:anchor-type="char" svg:x="7.2972in" svg:y="10.8752in" svg:width="0.2in" svg:height="0.1283in"><draw:text-box><text:p text:style-name="MP7"><text:page-number text:select-page="current">29</text:page-number></text:p></draw:text-box></draw:frame><draw:frame draw:style-name="Mfr3" draw:name="Frame18811" text:anchor-type="char" svg:x="7.2972in" svg:y="10.8752in" svg:width="0.2in" svg:height="0.1283in"><draw:text-box><text:p text:style-name="MP7"><text:page-number text:select-page="current">29</text:page-number></text:p></draw:text-box></draw:frame><draw:frame draw:style-name="Mfr3" draw:name="Frame184111" text:anchor-type="char" svg:x="7.2972in" svg:y="10.8752in" svg:width="0.2in" svg:height="0.1283in"><draw:text-box><text:p text:style-name="MP7"><text:page-number text:select-page="current">29</text:page-number></text:p></draw:text-box></draw:frame><draw:frame draw:style-name="Mfr4" draw:name="Frame18111" text:anchor-type="char" svg:x="7.2972in" svg:y="10.8752in" svg:width="0.2in" svg:height="0.1283in"><draw:text-box><text:p text:style-name="MP7"><text:page-number text:select-page="current">29</text:page-number></text:p></draw:text-box></draw:frame><draw:frame draw:style-name="Mfr2" draw:name="Image534" text:anchor-type="char" svg:x="0.7736in" svg:y="10.8752in" svg:width="1.9181in" svg:height="0.128in"><draw:image xlink:href="Pictures/10000001000000B80000000C00EA2F60.png" xlink:type="simple" xlink:show="embed" xlink:actuate="onLoad" draw:mime-type="image/png"/></draw:frame><draw:frame draw:style-name="Mfr2" draw:name="Image536"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265 Copy 1 Copy 1 Copy 1 Copy 1 Copy 1 Copy 1" text:anchor-type="char" svg:x="3.7902in" svg:y="10.5945in" svg:width="0.6866in" svg:height="0.6189in" draw:z-index="206"><draw:image xlink:href="Pictures/10000001000000840000007752069C51.png" xlink:type="simple" xlink:show="embed" xlink:actuate="onLoad" draw:mime-type="image/png"/></draw:frame><draw:frame draw:style-name="Mfr2" draw:name="Image537" text:anchor-type="char" svg:x="0.7736in" svg:y="10.8752in" svg:width="1.9181in" svg:height="0.128in" draw:z-index="327"><draw:image xlink:href="Pictures/10000001000000B80000000C00EA2F60.png" xlink:type="simple" xlink:show="embed" xlink:actuate="onLoad" draw:mime-type="image/png"/></draw:frame><draw:frame draw:style-name="Mfr2" draw:name="Image538" text:anchor-type="char" svg:x="7.2972in" svg:y="10.8752in" svg:width="0.1984in" svg:height="0.128in" draw:z-index="326"><draw:image xlink:href="Pictures/10000001000000130000000C5161F074.png" xlink:type="simple" xlink:show="embed" xlink:actuate="onLoad" draw:mime-type="image/png"/></draw:frame></text:p>
      </style:footer-left>
    </style:master-page>
    <style:master-page style:name="Converted28" style:page-layout-name="Mpm6" draw:style-name="Mdp1">
      <style:header>
        <text:p text:style-name="MP1"><draw:frame draw:style-name="Mfr2" draw:name="Image539" text:anchor-type="char" svg:x="0.4925in" svg:y="0in" svg:width="7.7756in" svg:height="1.3874in" draw:z-index="333"><draw:image xlink:href="Pictures/10000001000002EA00000085A3334DB7.png" xlink:type="simple" xlink:show="embed" xlink:actuate="onLoad" draw:mime-type="image/png"/></draw:frame><draw:frame draw:style-name="Mfr2" draw:name="Image540" text:anchor-type="char" svg:x="1.6811in" svg:y="0.5965in" svg:width="1.5984in" svg:height="0.4035in" draw:z-index="332"><draw:image xlink:href="Pictures/100000010000009900000026A14CA22C.png" xlink:type="simple" xlink:show="embed" xlink:actuate="onLoad" draw:mime-type="image/png"/></draw:frame><draw:frame draw:style-name="Mfr2" draw:name="Image541" text:anchor-type="char" svg:x="5.5709in" svg:y="0.7409in" svg:width="1.9236in" svg:height="0.2028in" draw:z-index="331"><draw:image xlink:href="Pictures/10000001000000B800000013402D6D80.png" xlink:type="simple" xlink:show="embed" xlink:actuate="onLoad" draw:mime-type="image/png"/></draw:frame></text:p>
      </style:header>
      <style:header-left>
        <text:p text:style-name="MP1"><draw:frame draw:style-name="Mfr3" draw:name="Frame8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5"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96"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96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9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190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187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542" text:anchor-type="char" svg:x="0.4925in" svg:y="0in" svg:width="7.7756in" svg:height="1.3874in"><draw:image xlink:href="Pictures/10000001000002EA00000085A3334DB7.png" xlink:type="simple" xlink:show="embed" xlink:actuate="onLoad" draw:mime-type="image/png"/></draw:frame><draw:frame draw:style-name="Mfr2" draw:name="Image543" text:anchor-type="char" svg:x="1.6811in" svg:y="0.5965in" svg:width="1.5984in" svg:height="0.4035in"><draw:image xlink:href="Pictures/100000010000009900000026A14CA22C.png" xlink:type="simple" xlink:show="embed" xlink:actuate="onLoad" draw:mime-type="image/png"/></draw:frame><draw:frame draw:style-name="Mfr2" draw:name="Image544"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268 Copy 1 Copy 1 Copy 1 Copy 1 Copy 1 Copy 1 Copy 1" text:anchor-type="char" svg:x="3.7902in" svg:y="10.5945in" svg:width="0.6866in" svg:height="0.6189in" draw:z-index="215"><draw:image xlink:href="Pictures/10000001000000840000007752069C51.png" xlink:type="simple" xlink:show="embed" xlink:actuate="onLoad" draw:mime-type="image/png"/></draw:frame><draw:frame draw:style-name="Mfr2" draw:name="Image545" text:anchor-type="char" svg:x="0.7736in" svg:y="10.8752in" svg:width="1.9181in" svg:height="0.128in" draw:z-index="335"><draw:image xlink:href="Pictures/10000001000000B80000000C00EA2F60.png" xlink:type="simple" xlink:show="embed" xlink:actuate="onLoad" draw:mime-type="image/png"/></draw:frame><draw:frame draw:style-name="Mfr2" draw:name="Image546" text:anchor-type="char" svg:x="7.2972in" svg:y="10.8752in" svg:width="0.1984in" svg:height="0.128in" draw:z-index="334"><draw:image xlink:href="Pictures/10000001000000130000000C5161F074.png" xlink:type="simple" xlink:show="embed" xlink:actuate="onLoad" draw:mime-type="image/png"/></draw:frame></text:p>
      </style:footer>
      <style:footer-left>
        <text:p text:style-name="MP1"><draw:frame draw:style-name="Mfr1" draw:name="Image 265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0" text:anchor-type="char" svg:x="7.2972in" svg:y="10.8752in" svg:width="0.2in" svg:height="0.1283in"><draw:text-box><text:p text:style-name="MP7"><text:page-number text:select-page="current">30</text:page-number></text:p></draw:text-box></draw:frame><draw:frame draw:style-name="Mfr3" draw:name="Frame200" text:anchor-type="char" svg:x="7.2972in" svg:y="10.8752in" svg:width="0.2in" svg:height="0.1283in"><draw:text-box><text:p text:style-name="MP7"><text:page-number text:select-page="current">30</text:page-number></text:p></draw:text-box></draw:frame><draw:frame draw:style-name="Mfr3" draw:name="Frame2001" text:anchor-type="char" svg:x="7.2972in" svg:y="10.8752in" svg:width="0.2in" svg:height="0.1283in"><draw:text-box><text:p text:style-name="MP7"><text:page-number text:select-page="current">30</text:page-number></text:p></draw:text-box></draw:frame><draw:frame draw:style-name="Mfr3" draw:name="Frame1981" text:anchor-type="char" svg:x="7.2972in" svg:y="10.8752in" svg:width="0.2in" svg:height="0.1283in"><draw:text-box><text:p text:style-name="MP7"><text:page-number text:select-page="current">30</text:page-number></text:p></draw:text-box></draw:frame><draw:frame draw:style-name="Mfr3" draw:name="Frame19411" text:anchor-type="char" svg:x="7.2972in" svg:y="10.8752in" svg:width="0.2in" svg:height="0.1283in"><draw:text-box><text:p text:style-name="MP7"><text:page-number text:select-page="current">30</text:page-number></text:p></draw:text-box></draw:frame><draw:frame draw:style-name="Mfr4" draw:name="Frame1911" text:anchor-type="char" svg:x="7.2972in" svg:y="10.8752in" svg:width="0.2in" svg:height="0.1283in"><draw:text-box><text:p text:style-name="MP7"><text:page-number text:select-page="current">30</text:page-number></text:p></draw:text-box></draw:frame><draw:frame draw:style-name="Mfr2" draw:name="Image547" text:anchor-type="char" svg:x="0.7736in" svg:y="10.8752in" svg:width="1.9181in" svg:height="0.128in"><draw:image xlink:href="Pictures/10000001000000B80000000C00EA2F60.png" xlink:type="simple" xlink:show="embed" xlink:actuate="onLoad" draw:mime-type="image/png"/></draw:frame><draw:frame draw:style-name="Mfr2" draw:name="Image548"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9" style:page-layout-name="Mpm9" draw:style-name="Mdp1">
      <style:header>
        <text:p text:style-name="MP1"><draw:frame draw:style-name="Mfr4" draw:name="Frame1921" text:anchor-type="char" svg:x="1.6811in" svg:y="0.5965in" svg:width="1.6in" svg:height="0.4043in" draw:z-index="564"><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3111" text:anchor-type="char" svg:x="5.5709in" svg:y="0.7409in" svg:width="1.9252in" svg:height="0.2035in" draw:z-index="565"><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550" text:anchor-type="char" svg:x="0.4925in" svg:y="0in" svg:width="7.7756in" svg:height="1.3874in" draw:z-index="566"><draw:image xlink:href="Pictures/10000001000002EA00000085A3334DB7.png" xlink:type="simple" xlink:show="embed" xlink:actuate="onLoad" draw:mime-type="image/png"/></draw:frame><draw:frame draw:style-name="Mfr2" draw:name="Image551" text:anchor-type="char" svg:x="1.6811in" svg:y="0.5965in" svg:width="1.5984in" svg:height="0.4035in" draw:z-index="567"><draw:image xlink:href="Pictures/100000010000009900000026A14CA22C.png" xlink:type="simple" xlink:show="embed" xlink:actuate="onLoad" draw:mime-type="image/png"/></draw:frame><draw:frame draw:style-name="Mfr2" draw:name="Image552" text:anchor-type="char" svg:x="5.5709in" svg:y="0.7409in" svg:width="1.9236in" svg:height="0.2028in" draw:z-index="568"><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268 Copy 1 Copy 1 Copy 1 Copy 1 Copy 1 Copy 1 Copy 1 Copy 1" text:anchor-type="char" svg:x="3.7902in" svg:y="10.5945in" svg:width="0.6866in" svg:height="0.6189in" draw:z-index="569"><draw:image xlink:href="Pictures/10000001000000840000007752069C51.png" xlink:type="simple" xlink:show="embed" xlink:actuate="onLoad" draw:mime-type="image/png"/></draw:frame><draw:frame draw:style-name="Mfr4" draw:name="Frame194111" text:anchor-type="char" svg:x="0.7736in" svg:y="10.8752in" svg:width="1.9193in" svg:height="0.1283in" draw:z-index="570"><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511" text:anchor-type="char" svg:x="7.2972in" svg:y="10.8752in" svg:width="0.2in" svg:height="0.1283in" draw:z-index="571"><draw:text-box><text:p text:style-name="MP7"><text:page-number text:select-page="current">31</text:page-number></text:p></draw:text-box></draw:frame><draw:frame draw:style-name="Mfr2" draw:name="Image553" text:anchor-type="char" svg:x="0.7736in" svg:y="10.8752in" svg:width="1.9181in" svg:height="0.128in" draw:z-index="572"><draw:image xlink:href="Pictures/10000001000000B80000000C00EA2F60.png" xlink:type="simple" xlink:show="embed" xlink:actuate="onLoad" draw:mime-type="image/png"/></draw:frame><draw:frame draw:style-name="Mfr2" draw:name="Image554" text:anchor-type="char" svg:x="7.2972in" svg:y="10.8752in" svg:width="0.1984in" svg:height="0.128in" draw:z-index="573"><draw:image xlink:href="Pictures/10000001000000130000000C5161F074.png" xlink:type="simple" xlink:show="embed" xlink:actuate="onLoad" draw:mime-type="image/png"/></draw:frame></text:p>
      </style:footer>
      <style:footer-left>
        <text:p text:style-name="MP2"/>
      </style:footer-left>
    </style:master-page>
    <style:master-page style:name="Converted30" style:page-layout-name="Mpm9" draw:style-name="Mdp1">
      <style:header>
        <text:p text:style-name="MP2"/>
      </style:header>
      <style:header-left>
        <text:p text:style-name="MP2"/>
      </style:header-left>
      <style:footer>
        <text:p text:style-name="MP2"/>
      </style:footer>
      <style:footer-left>
        <text:p text:style-name="MP2"/>
      </style:footer-left>
    </style:master-page>
    <style:master-page style:name="Converted31" style:page-layout-name="Mpm6" draw:style-name="Mdp1">
      <style:header>
        <text:p text:style-name="MP1"><draw:frame draw:style-name="Mfr4" draw:name="Frame19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5"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91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9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06"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06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0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001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225" text:anchor-type="char" svg:x="0.4925in" svg:y="0in" svg:width="7.7756in" svg:height="1.3874in"><draw:image xlink:href="Pictures/10000001000002EA00000085A3334DB7.png" xlink:type="simple" xlink:show="embed" xlink:actuate="onLoad" draw:mime-type="image/png"/></draw:frame><draw:frame draw:style-name="Mfr2" draw:name="Image302" text:anchor-type="char" svg:x="0in" svg:y="0in" svg:width="1.5984in" svg:height="0.4035in"><draw:image xlink:href="Pictures/100000010000009900000026A14CA22C.png" xlink:type="simple" xlink:show="embed" xlink:actuate="onLoad" draw:mime-type="image/png"/></draw:frame><draw:frame draw:style-name="Mfr2" draw:name="Image303" text:anchor-type="char" svg:x="0in" svg:y="0in" svg:width="1.9236in" svg:height="0.2028in"><draw:image xlink:href="Pictures/10000001000000B800000013402D6D80.png" xlink:type="simple" xlink:show="embed" xlink:actuate="onLoad" draw:mime-type="image/png"/></draw:frame></text:p>
      </style:header>
      <style:header-left>
        <text:p text:style-name="MP1"><draw:frame draw:style-name="Mfr2" draw:name="Image222" text:anchor-type="char" svg:x="0.4925in" svg:y="0in" svg:width="7.7756in" svg:height="1.3874in" draw:z-index="249"><draw:image xlink:href="Pictures/10000001000002EA00000085A3334DB7.png" xlink:type="simple" xlink:show="embed" xlink:actuate="onLoad" draw:mime-type="image/png"/></draw:frame><draw:frame draw:style-name="Mfr2" draw:name="Image223" text:anchor-type="char" svg:x="1.6811in" svg:y="0.5965in" svg:width="1.5984in" svg:height="0.4035in" draw:z-index="250"><draw:image xlink:href="Pictures/100000010000009900000026A14CA22C.png" xlink:type="simple" xlink:show="embed" xlink:actuate="onLoad" draw:mime-type="image/png"/></draw:frame><draw:frame draw:style-name="Mfr2" draw:name="Image224" text:anchor-type="char" svg:x="5.5709in" svg:y="0.7409in" svg:width="1.9236in" svg:height="0.2028in" draw:z-index="251"><draw:image xlink:href="Pictures/10000001000000B800000013402D6D80.png" xlink:type="simple" xlink:show="embed" xlink:actuate="onLoad" draw:mime-type="image/png"/></draw:frame></text:p>
      </style:header-left>
      <style:footer>
        <text:p text:style-name="MP1"><draw:frame draw:style-name="Mfr1" draw:name="Image 477" text:anchor-type="char" svg:x="3.7902in" svg:y="10.5945in" svg:width="0.6866in" svg:height="0.6189in"><draw:image xlink:href="Pictures/10000001000000840000007752069C51.png" xlink:type="simple" xlink:show="embed" xlink:actuate="onLoad" draw:mime-type="image/png"/></draw:frame><draw:frame draw:style-name="Mfr4" draw:name="Frame2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3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3111" text:anchor-type="char" svg:x="7.2972in" svg:y="10.8752in" svg:width="0.2in" svg:height="0.1283in"><draw:text-box><text:p text:style-name="MP7"><text:page-number text:select-page="current">0</text:page-number></text:p></draw:text-box></draw:frame><draw:frame draw:style-name="Mfr3" draw:name="Frame207" text:anchor-type="char" svg:x="0in" svg:y="0in" svg:width="0.2in" svg:height="0.1291in"><draw:text-box><text:p text:style-name="MP7"><text:page-number text:select-page="current">0</text:page-number></text:p></draw:text-box></draw:frame><draw:frame draw:style-name="Mfr3" draw:name="Frame210" text:anchor-type="char" svg:x="7.2972in" svg:y="10.8752in" svg:width="0.2in" svg:height="0.1283in"><draw:text-box><text:p text:style-name="MP7"><text:page-number text:select-page="current">0</text:page-number></text:p></draw:text-box></draw:frame><draw:frame draw:style-name="Mfr3" draw:name="Frame2081" text:anchor-type="char" svg:x="7.2972in" svg:y="10.8752in" svg:width="0.2in" svg:height="0.1283in"><draw:text-box><text:p text:style-name="MP7"><text:page-number text:select-page="current">0</text:page-number></text:p></draw:text-box></draw:frame><draw:frame draw:style-name="Mfr3" draw:name="Frame20411" text:anchor-type="char" svg:x="0in" svg:y="0in" svg:width="0.2in" svg:height="0.1291in"><draw:text-box><text:p text:style-name="MP7"><text:page-number text:select-page="current">0</text:page-number></text:p></draw:text-box></draw:frame><draw:frame draw:style-name="Mfr2" draw:name="Image228" text:anchor-type="char" svg:x="0.7736in" svg:y="10.8752in" svg:width="1.9181in" svg:height="0.128in"><draw:image xlink:href="Pictures/10000001000000B80000000C00EA2F60.png" xlink:type="simple" xlink:show="embed" xlink:actuate="onLoad" draw:mime-type="image/png"/></draw:frame><draw:frame draw:style-name="Mfr2" draw:name="Image301"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474" text:anchor-type="char" svg:x="3.7902in" svg:y="10.5945in" svg:width="0.6866in" svg:height="0.6189in" draw:z-index="89"><draw:image xlink:href="Pictures/10000001000000840000007752069C51.png" xlink:type="simple" xlink:show="embed" xlink:actuate="onLoad" draw:mime-type="image/png"/></draw:frame><draw:frame draw:style-name="Mfr2" draw:name="Image226" text:anchor-type="char" svg:x="0.7736in" svg:y="10.8752in" svg:width="1.9181in" svg:height="0.128in" draw:z-index="252"><draw:image xlink:href="Pictures/10000001000000B80000000C00EA2F60.png" xlink:type="simple" xlink:show="embed" xlink:actuate="onLoad" draw:mime-type="image/png"/></draw:frame><draw:frame draw:style-name="Mfr2" draw:name="Image227" text:anchor-type="char" svg:x="7.2972in" svg:y="10.8752in" svg:width="0.1984in" svg:height="0.128in" draw:z-index="253"><draw:image xlink:href="Pictures/10000001000000130000000C5161F074.png" xlink:type="simple" xlink:show="embed" xlink:actuate="onLoad" draw:mime-type="image/png"/></draw:frame></text:p>
      </style:footer-left>
    </style:master-page>
    <style:master-page style:name="Converted32" style:page-layout-name="Mpm6" draw:style-name="Mdp1">
      <style:header>
        <text:p text:style-name="MP1"><draw:frame draw:style-name="Mfr2" draw:name="Image555" text:anchor-type="char" svg:x="0.4925in" svg:y="0in" svg:width="7.7756in" svg:height="1.3874in" draw:z-index="368"><draw:image xlink:href="Pictures/10000001000002EA00000085A3334DB7.png" xlink:type="simple" xlink:show="embed" xlink:actuate="onLoad" draw:mime-type="image/png"/></draw:frame><draw:frame draw:style-name="Mfr2" draw:name="Image617" text:anchor-type="char" svg:x="1.6811in" svg:y="0.5965in" svg:width="1.5984in" svg:height="0.4035in" draw:z-index="369"><draw:image xlink:href="Pictures/100000010000009900000026A14CA22C.png" xlink:type="simple" xlink:show="embed" xlink:actuate="onLoad" draw:mime-type="image/png"/></draw:frame><draw:frame draw:style-name="Mfr2" draw:name="Image622" text:anchor-type="char" svg:x="5.5709in" svg:y="0.7409in" svg:width="1.9236in" svg:height="0.2028in" draw:z-index="370"><draw:image xlink:href="Pictures/10000001000000B800000013402D6D80.png" xlink:type="simple" xlink:show="embed" xlink:actuate="onLoad" draw:mime-type="image/png"/></draw:frame></text:p>
      </style:header>
      <style:header-left>
        <text:p text:style-name="MP1"><draw:frame draw:style-name="Mfr3" draw:name="Frame12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3"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9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0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6"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14"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17"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15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10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207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623" text:anchor-type="char" svg:x="0in" svg:y="0in" svg:width="7.7756in" svg:height="1.3874in"><draw:image xlink:href="Pictures/10000001000002EA00000085A3334DB7.png" xlink:type="simple" xlink:show="embed" xlink:actuate="onLoad" draw:mime-type="image/png"/></draw:frame><draw:frame draw:style-name="Mfr2" draw:name="Image624" text:anchor-type="char" svg:x="0in" svg:y="0in" svg:width="1.5984in" svg:height="0.4035in"><draw:image xlink:href="Pictures/100000010000009900000026A14CA22C.png" xlink:type="simple" xlink:show="embed" xlink:actuate="onLoad" draw:mime-type="image/png"/></draw:frame><draw:frame draw:style-name="Mfr2" draw:name="Image625" text:anchor-type="char" svg:x="0in" svg:y="0in" svg:width="1.9236in" svg:height="0.2028in"><draw:image xlink:href="Pictures/10000001000000B800000013402D6D80.png" xlink:type="simple" xlink:show="embed" xlink:actuate="onLoad" draw:mime-type="image/png"/></draw:frame></text:p>
      </style:header-left>
      <style:footer>
        <text:p text:style-name="MP1"><draw:frame draw:style-name="Mfr1" draw:name="Image 477 Copy 1" text:anchor-type="char" svg:x="3.7902in" svg:y="10.5945in" svg:width="0.6866in" svg:height="0.6189in" draw:z-index="209"><draw:image xlink:href="Pictures/10000001000000840000007752069C51.png" xlink:type="simple" xlink:show="embed" xlink:actuate="onLoad" draw:mime-type="image/png"/></draw:frame><draw:frame draw:style-name="Mfr2" draw:name="Image626" text:anchor-type="char" svg:x="0.7736in" svg:y="10.8752in" svg:width="1.9181in" svg:height="0.128in" draw:z-index="371"><draw:image xlink:href="Pictures/10000001000000B80000000C00EA2F60.png" xlink:type="simple" xlink:show="embed" xlink:actuate="onLoad" draw:mime-type="image/png"/></draw:frame><draw:frame draw:style-name="Mfr2" draw:name="Image627" text:anchor-type="char" svg:x="7.2972in" svg:y="10.8752in" svg:width="0.1984in" svg:height="0.128in" draw:z-index="372"><draw:image xlink:href="Pictures/10000001000000130000000C5161F074.png" xlink:type="simple" xlink:show="embed" xlink:actuate="onLoad" draw:mime-type="image/png"/></draw:frame></text:p>
      </style:footer>
      <style:footer-left>
        <text:p text:style-name="MP1"><draw:frame draw:style-name="Mfr1" draw:name="Image 474 Copy 1" text:anchor-type="char" svg:x="3.7902in" svg:y="10.5945in" svg:width="0.6866in" svg:height="0.6189in"><draw:image xlink:href="Pictures/10000001000000840000007752069C51.png" xlink:type="simple" xlink:show="embed" xlink:actuate="onLoad" draw:mime-type="image/png"/></draw:frame><draw:frame draw:style-name="Mfr3" draw:name="Frame14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9"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3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6" text:anchor-type="char" svg:x="0in" svg:y="0in" svg:width="0.2in" svg:height="0.1291in"><draw:text-box><text:p text:style-name="MP7"><text:page-number text:select-page="current">0</text:page-number></text:p></draw:text-box></draw:frame><draw:frame draw:style-name="Mfr3" draw:name="Frame221" text:anchor-type="char" svg:x="0in" svg:y="0in" svg:width="0.2in" svg:height="0.1291in"><draw:text-box><text:p text:style-name="MP7"><text:page-number text:select-page="current">0</text:page-number></text:p></draw:text-box></draw:frame><draw:frame draw:style-name="Mfr3" draw:name="Frame2211" text:anchor-type="char" svg:x="7.2972in" svg:y="10.8752in" svg:width="0.2in" svg:height="0.1283in"><draw:text-box><text:p text:style-name="MP7"><text:page-number text:select-page="current">0</text:page-number></text:p></draw:text-box></draw:frame><draw:frame draw:style-name="Mfr3" draw:name="Frame2191" text:anchor-type="char" svg:x="7.2972in" svg:y="10.8752in" svg:width="0.2in" svg:height="0.1283in"><draw:text-box><text:p text:style-name="MP7"><text:page-number text:select-page="current">0</text:page-number></text:p></draw:text-box></draw:frame><draw:frame draw:style-name="Mfr3" draw:name="Frame21411" text:anchor-type="char" svg:x="0in" svg:y="0in" svg:width="0.2in" svg:height="0.1291in"><draw:text-box><text:p text:style-name="MP7"><text:page-number text:select-page="current">0</text:page-number></text:p></draw:text-box></draw:frame><draw:frame draw:style-name="Mfr4" draw:name="Frame211111" text:anchor-type="char" svg:x="7.2972in" svg:y="10.8752in" svg:width="0.2in" svg:height="0.1283in"><draw:text-box><text:p text:style-name="MP7"><text:page-number text:select-page="current">0</text:page-number></text:p></draw:text-box></draw:frame><draw:frame draw:style-name="Mfr2" draw:name="Image630" text:anchor-type="char" svg:x="0in" svg:y="0in" svg:width="1.9181in" svg:height="0.128in"><draw:image xlink:href="Pictures/10000001000000B80000000C00EA2F60.png" xlink:type="simple" xlink:show="embed" xlink:actuate="onLoad" draw:mime-type="image/png"/></draw:frame><draw:frame draw:style-name="Mfr2" draw:name="Image631"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33" style:page-layout-name="Mpm6" draw:style-name="Mdp1">
      <style:header>
        <text:p text:style-name="MP1"><draw:frame draw:style-name="Mfr3" draw:name="Frame147"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2"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51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2"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23"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23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2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16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213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633" text:anchor-type="char" svg:x="0in" svg:y="0in" svg:width="7.7756in" svg:height="1.3874in"><draw:image xlink:href="Pictures/10000001000002EA00000085A3334DB7.png" xlink:type="simple" xlink:show="embed" xlink:actuate="onLoad" draw:mime-type="image/png"/></draw:frame><draw:frame draw:style-name="Mfr2" draw:name="Image634" text:anchor-type="char" svg:x="0in" svg:y="0in" svg:width="1.5984in" svg:height="0.4035in"><draw:image xlink:href="Pictures/100000010000009900000026A14CA22C.png" xlink:type="simple" xlink:show="embed" xlink:actuate="onLoad" draw:mime-type="image/png"/></draw:frame><draw:frame draw:style-name="Mfr2" draw:name="Image635" text:anchor-type="char" svg:x="0in" svg:y="0in" svg:width="1.9236in" svg:height="0.2028in"><draw:image xlink:href="Pictures/10000001000000B800000013402D6D80.png" xlink:type="simple" xlink:show="embed" xlink:actuate="onLoad" draw:mime-type="image/png"/></draw:frame></text:p>
      </style:header>
      <style:header-left>
        <text:p text:style-name="MP1"><draw:frame draw:style-name="Mfr2" draw:name="Image636" text:anchor-type="char" svg:x="0.4925in" svg:y="0in" svg:width="7.7756in" svg:height="1.3874in" draw:z-index="373"><draw:image xlink:href="Pictures/10000001000002EA00000085A3334DB7.png" xlink:type="simple" xlink:show="embed" xlink:actuate="onLoad" draw:mime-type="image/png"/></draw:frame><draw:frame draw:style-name="Mfr2" draw:name="Image637" text:anchor-type="char" svg:x="1.6811in" svg:y="0.5965in" svg:width="1.5984in" svg:height="0.4035in" draw:z-index="374"><draw:image xlink:href="Pictures/100000010000009900000026A14CA22C.png" xlink:type="simple" xlink:show="embed" xlink:actuate="onLoad" draw:mime-type="image/png"/></draw:frame><draw:frame draw:style-name="Mfr2" draw:name="Image638" text:anchor-type="char" svg:x="5.5709in" svg:y="0.7409in" svg:width="1.9236in" svg:height="0.2028in" draw:z-index="375"><draw:image xlink:href="Pictures/10000001000000B800000013402D6D80.png" xlink:type="simple" xlink:show="embed" xlink:actuate="onLoad" draw:mime-type="image/png"/></draw:frame></text:p>
      </style:header-left>
      <style:footer>
        <text:p text:style-name="MP1"><draw:frame draw:style-name="Mfr1" draw:name="Image 477 Copy 1 Copy 1" text:anchor-type="char" svg:x="3.7902in" svg:y="10.5945in" svg:width="0.6866in" svg:height="0.6189in"><draw:image xlink:href="Pictures/10000001000000840000007752069C51.png" xlink:type="simple" xlink:show="embed" xlink:actuate="onLoad" draw:mime-type="image/png"/></draw:frame><draw:frame draw:style-name="Mfr3" draw:name="Frame157"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6"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9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8" text:anchor-type="char" svg:x="0in" svg:y="0in" svg:width="0.2in" svg:height="0.1291in"><draw:text-box><text:p text:style-name="MP7"><text:page-number text:select-page="current">0</text:page-number></text:p></draw:text-box></draw:frame><draw:frame draw:style-name="Mfr3" draw:name="Frame227" text:anchor-type="char" svg:x="0in" svg:y="0in" svg:width="0.2in" svg:height="0.1291in"><draw:text-box><text:p text:style-name="MP7"><text:page-number text:select-page="current">0</text:page-number></text:p></draw:text-box></draw:frame><draw:frame draw:style-name="Mfr3" draw:name="Frame2271" text:anchor-type="char" svg:x="7.2972in" svg:y="10.8752in" svg:width="0.2in" svg:height="0.1283in"><draw:text-box><text:p text:style-name="MP7"><text:page-number text:select-page="current">0</text:page-number></text:p></draw:text-box></draw:frame><draw:frame draw:style-name="Mfr3" draw:name="Frame2251" text:anchor-type="char" svg:x="7.2972in" svg:y="10.8752in" svg:width="0.2in" svg:height="0.1283in"><draw:text-box><text:p text:style-name="MP7"><text:page-number text:select-page="current">0</text:page-number></text:p></draw:text-box></draw:frame><draw:frame draw:style-name="Mfr3" draw:name="Frame22011" text:anchor-type="char" svg:x="0in" svg:y="0in" svg:width="0.2in" svg:height="0.1291in"><draw:text-box><text:p text:style-name="MP7"><text:page-number text:select-page="current">0</text:page-number></text:p></draw:text-box></draw:frame><draw:frame draw:style-name="Mfr4" draw:name="Frame2171" text:anchor-type="char" svg:x="7.2972in" svg:y="10.8752in" svg:width="0.2in" svg:height="0.1283in"><draw:text-box><text:p text:style-name="MP7"><text:page-number text:select-page="current">0</text:page-number></text:p></draw:text-box></draw:frame><draw:frame draw:style-name="Mfr2" draw:name="Image639" text:anchor-type="char" svg:x="0in" svg:y="0in" svg:width="1.9181in" svg:height="0.128in"><draw:image xlink:href="Pictures/10000001000000B80000000C00EA2F60.png" xlink:type="simple" xlink:show="embed" xlink:actuate="onLoad" draw:mime-type="image/png"/></draw:frame><draw:frame draw:style-name="Mfr2" draw:name="Image640"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474 Copy 1 Copy 1" text:anchor-type="char" svg:x="3.7902in" svg:y="10.5945in" svg:width="0.6866in" svg:height="0.6189in" draw:z-index="210"><draw:image xlink:href="Pictures/10000001000000840000007752069C51.png" xlink:type="simple" xlink:show="embed" xlink:actuate="onLoad" draw:mime-type="image/png"/></draw:frame><draw:frame draw:style-name="Mfr2" draw:name="Image641" text:anchor-type="char" svg:x="0.7736in" svg:y="10.8752in" svg:width="1.9181in" svg:height="0.128in" draw:z-index="376"><draw:image xlink:href="Pictures/10000001000000B80000000C00EA2F60.png" xlink:type="simple" xlink:show="embed" xlink:actuate="onLoad" draw:mime-type="image/png"/></draw:frame><draw:frame draw:style-name="Mfr2" draw:name="Image642" text:anchor-type="char" svg:x="7.2972in" svg:y="10.8752in" svg:width="0.1984in" svg:height="0.128in" draw:z-index="377"><draw:image xlink:href="Pictures/10000001000000130000000C5161F074.png" xlink:type="simple" xlink:show="embed" xlink:actuate="onLoad" draw:mime-type="image/png"/></draw:frame></text:p>
      </style:footer-left>
    </style:master-page>
    <style:master-page style:name="Converted34" style:page-layout-name="Mpm6" draw:style-name="Mdp1">
      <style:header>
        <text:p text:style-name="MP1"><draw:frame draw:style-name="Mfr2" draw:name="Image643" text:anchor-type="char" svg:x="0.4925in" svg:y="0in" svg:width="7.7756in" svg:height="1.3874in" draw:z-index="378"><draw:image xlink:href="Pictures/10000001000002EA00000085A3334DB7.png" xlink:type="simple" xlink:show="embed" xlink:actuate="onLoad" draw:mime-type="image/png"/></draw:frame><draw:frame draw:style-name="Mfr2" draw:name="Image644" text:anchor-type="char" svg:x="1.6811in" svg:y="0.5965in" svg:width="1.5984in" svg:height="0.4035in" draw:z-index="379"><draw:image xlink:href="Pictures/100000010000009900000026A14CA22C.png" xlink:type="simple" xlink:show="embed" xlink:actuate="onLoad" draw:mime-type="image/png"/></draw:frame><draw:frame draw:style-name="Mfr2" draw:name="Image645" text:anchor-type="char" svg:x="5.5709in" svg:y="0.7409in" svg:width="1.9236in" svg:height="0.2028in" draw:z-index="380"><draw:image xlink:href="Pictures/10000001000000B800000013402D6D80.png" xlink:type="simple" xlink:show="embed" xlink:actuate="onLoad" draw:mime-type="image/png"/></draw:frame></text:p>
      </style:header>
      <style:header-left>
        <text:p text:style-name="MP1"><draw:frame draw:style-name="Mfr3" draw:name="Frame169"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3"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51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3"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34"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3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32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261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223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646" text:anchor-type="char" svg:x="0in" svg:y="0in" svg:width="7.7756in" svg:height="1.3874in"><draw:image xlink:href="Pictures/10000001000002EA00000085A3334DB7.png" xlink:type="simple" xlink:show="embed" xlink:actuate="onLoad" draw:mime-type="image/png"/></draw:frame><draw:frame draw:style-name="Mfr2" draw:name="Image647" text:anchor-type="char" svg:x="0in" svg:y="0in" svg:width="1.5984in" svg:height="0.4035in"><draw:image xlink:href="Pictures/100000010000009900000026A14CA22C.png" xlink:type="simple" xlink:show="embed" xlink:actuate="onLoad" draw:mime-type="image/png"/></draw:frame><draw:frame draw:style-name="Mfr2" draw:name="Image648" text:anchor-type="char" svg:x="0in" svg:y="0in" svg:width="1.9236in" svg:height="0.2028in"><draw:image xlink:href="Pictures/10000001000000B800000013402D6D80.png" xlink:type="simple" xlink:show="embed" xlink:actuate="onLoad" draw:mime-type="image/png"/></draw:frame></text:p>
      </style:header-left>
      <style:footer>
        <text:p text:style-name="MP1"><draw:frame draw:style-name="Mfr1" draw:name="Image 477 Copy 1 Copy 1 Copy 1" text:anchor-type="char" svg:x="3.7902in" svg:y="10.5945in" svg:width="0.6866in" svg:height="0.6189in" draw:z-index="225"><draw:image xlink:href="Pictures/10000001000000840000007752069C51.png" xlink:type="simple" xlink:show="embed" xlink:actuate="onLoad" draw:mime-type="image/png"/></draw:frame><draw:frame draw:style-name="Mfr2" draw:name="Image649" text:anchor-type="char" svg:x="0.7736in" svg:y="10.8752in" svg:width="1.9181in" svg:height="0.128in" draw:z-index="381"><draw:image xlink:href="Pictures/10000001000000B80000000C00EA2F60.png" xlink:type="simple" xlink:show="embed" xlink:actuate="onLoad" draw:mime-type="image/png"/></draw:frame><draw:frame draw:style-name="Mfr2" draw:name="Image650" text:anchor-type="char" svg:x="7.2972in" svg:y="10.8752in" svg:width="0.1984in" svg:height="0.128in" draw:z-index="382"><draw:image xlink:href="Pictures/10000001000000130000000C5161F074.png" xlink:type="simple" xlink:show="embed" xlink:actuate="onLoad" draw:mime-type="image/png"/></draw:frame></text:p>
      </style:footer>
      <style:footer-left>
        <text:p text:style-name="MP1"><draw:frame draw:style-name="Mfr1" draw:name="Image 474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6"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7"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9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9" text:anchor-type="char" svg:x="0in" svg:y="0in" svg:width="0.2in" svg:height="0.1291in"><draw:text-box><text:p text:style-name="MP7"><text:page-number text:select-page="current">0</text:page-number></text:p></draw:text-box></draw:frame><draw:frame draw:style-name="Mfr3" draw:name="Frame238" text:anchor-type="char" svg:x="0in" svg:y="0in" svg:width="0.2in" svg:height="0.1291in"><draw:text-box><text:p text:style-name="MP7"><text:page-number text:select-page="current">0</text:page-number></text:p></draw:text-box></draw:frame><draw:frame draw:style-name="Mfr3" draw:name="Frame2381" text:anchor-type="char" svg:x="7.2972in" svg:y="10.8752in" svg:width="0.2in" svg:height="0.1283in"><draw:text-box><text:p text:style-name="MP7"><text:page-number text:select-page="current">0</text:page-number></text:p></draw:text-box></draw:frame><draw:frame draw:style-name="Mfr3" draw:name="Frame2361" text:anchor-type="char" svg:x="7.2972in" svg:y="10.8752in" svg:width="0.2in" svg:height="0.1283in"><draw:text-box><text:p text:style-name="MP7"><text:page-number text:select-page="current">0</text:page-number></text:p></draw:text-box></draw:frame><draw:frame draw:style-name="Mfr3" draw:name="Frame23011" text:anchor-type="char" svg:x="0in" svg:y="0in" svg:width="0.2in" svg:height="0.1291in"><draw:text-box><text:p text:style-name="MP7"><text:page-number text:select-page="current">0</text:page-number></text:p></draw:text-box></draw:frame><draw:frame draw:style-name="Mfr4" draw:name="Frame22711" text:anchor-type="char" svg:x="7.2972in" svg:y="10.8752in" svg:width="0.2in" svg:height="0.1283in"><draw:text-box><text:p text:style-name="MP7"><text:page-number text:select-page="current">0</text:page-number></text:p></draw:text-box></draw:frame><draw:frame draw:style-name="Mfr2" draw:name="Image651" text:anchor-type="char" svg:x="0in" svg:y="0in" svg:width="1.9181in" svg:height="0.128in"><draw:image xlink:href="Pictures/10000001000000B80000000C00EA2F60.png" xlink:type="simple" xlink:show="embed" xlink:actuate="onLoad" draw:mime-type="image/png"/></draw:frame><draw:frame draw:style-name="Mfr2" draw:name="Image652"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35" style:page-layout-name="Mpm6" draw:style-name="Mdp1">
      <style:header>
        <text:p text:style-name="MP1"><draw:frame draw:style-name="Mfr3" draw:name="Frame180"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9"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1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6"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40"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40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38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321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229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653" text:anchor-type="char" svg:x="0in" svg:y="0in" svg:width="7.7756in" svg:height="1.3874in"><draw:image xlink:href="Pictures/10000001000002EA00000085A3334DB7.png" xlink:type="simple" xlink:show="embed" xlink:actuate="onLoad" draw:mime-type="image/png"/></draw:frame><draw:frame draw:style-name="Mfr2" draw:name="Image654" text:anchor-type="char" svg:x="0in" svg:y="0in" svg:width="1.5984in" svg:height="0.4035in"><draw:image xlink:href="Pictures/100000010000009900000026A14CA22C.png" xlink:type="simple" xlink:show="embed" xlink:actuate="onLoad" draw:mime-type="image/png"/></draw:frame><draw:frame draw:style-name="Mfr2" draw:name="Image655" text:anchor-type="char" svg:x="0in" svg:y="0in" svg:width="1.9236in" svg:height="0.2028in"><draw:image xlink:href="Pictures/10000001000000B800000013402D6D80.png" xlink:type="simple" xlink:show="embed" xlink:actuate="onLoad" draw:mime-type="image/png"/></draw:frame></text:p>
      </style:header>
      <style:header-left>
        <text:p text:style-name="MP1"><draw:frame draw:style-name="Mfr2" draw:name="Image656" text:anchor-type="char" svg:x="0.4925in" svg:y="0in" svg:width="7.7756in" svg:height="1.3874in" draw:z-index="383"><draw:image xlink:href="Pictures/10000001000002EA00000085A3334DB7.png" xlink:type="simple" xlink:show="embed" xlink:actuate="onLoad" draw:mime-type="image/png"/></draw:frame><draw:frame draw:style-name="Mfr2" draw:name="Image657" text:anchor-type="char" svg:x="1.6811in" svg:y="0.5965in" svg:width="1.5984in" svg:height="0.4035in" draw:z-index="384"><draw:image xlink:href="Pictures/100000010000009900000026A14CA22C.png" xlink:type="simple" xlink:show="embed" xlink:actuate="onLoad" draw:mime-type="image/png"/></draw:frame><draw:frame draw:style-name="Mfr2" draw:name="Image658" text:anchor-type="char" svg:x="5.5709in" svg:y="0.7409in" svg:width="1.9236in" svg:height="0.2028in" draw:z-index="385"><draw:image xlink:href="Pictures/10000001000000B800000013402D6D80.png" xlink:type="simple" xlink:show="embed" xlink:actuate="onLoad" draw:mime-type="image/png"/></draw:frame></text:p>
      </style:header-left>
      <style:footer>
        <text:p text:style-name="MP1"><draw:frame draw:style-name="Mfr1" draw:name="Image 477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2"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3"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3" text:anchor-type="char" svg:x="0in" svg:y="0in" svg:width="0.2in" svg:height="0.1291in"><draw:text-box><text:p text:style-name="MP7"><text:page-number text:select-page="current">0</text:page-number></text:p></draw:text-box></draw:frame><draw:frame draw:style-name="Mfr3" draw:name="Frame244" text:anchor-type="char" svg:x="0in" svg:y="0in" svg:width="0.2in" svg:height="0.1291in"><draw:text-box><text:p text:style-name="MP7"><text:page-number text:select-page="current">0</text:page-number></text:p></draw:text-box></draw:frame><draw:frame draw:style-name="Mfr3" draw:name="Frame2441" text:anchor-type="char" svg:x="7.2972in" svg:y="10.8752in" svg:width="0.2in" svg:height="0.1283in"><draw:text-box><text:p text:style-name="MP7"><text:page-number text:select-page="current">0</text:page-number></text:p></draw:text-box></draw:frame><draw:frame draw:style-name="Mfr3" draw:name="Frame2421" text:anchor-type="char" svg:x="7.2972in" svg:y="10.8752in" svg:width="0.2in" svg:height="0.1283in"><draw:text-box><text:p text:style-name="MP7"><text:page-number text:select-page="current">0</text:page-number></text:p></draw:text-box></draw:frame><draw:frame draw:style-name="Mfr3" draw:name="Frame23611" text:anchor-type="char" svg:x="0in" svg:y="0in" svg:width="0.2in" svg:height="0.1291in"><draw:text-box><text:p text:style-name="MP7"><text:page-number text:select-page="current">0</text:page-number></text:p></draw:text-box></draw:frame><draw:frame draw:style-name="Mfr4" draw:name="Frame23311" text:anchor-type="char" svg:x="7.2972in" svg:y="10.8752in" svg:width="0.2in" svg:height="0.1283in"><draw:text-box><text:p text:style-name="MP7"><text:page-number text:select-page="current">0</text:page-number></text:p></draw:text-box></draw:frame><draw:frame draw:style-name="Mfr2" draw:name="Image659" text:anchor-type="char" svg:x="0in" svg:y="0in" svg:width="1.9181in" svg:height="0.128in"><draw:image xlink:href="Pictures/10000001000000B80000000C00EA2F60.png" xlink:type="simple" xlink:show="embed" xlink:actuate="onLoad" draw:mime-type="image/png"/></draw:frame><draw:frame draw:style-name="Mfr2" draw:name="Image660"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474 Copy 1 Copy 1 Copy 1 Copy 1" text:anchor-type="char" svg:x="3.7902in" svg:y="10.5945in" svg:width="0.6866in" svg:height="0.6189in" draw:z-index="226"><draw:image xlink:href="Pictures/10000001000000840000007752069C51.png" xlink:type="simple" xlink:show="embed" xlink:actuate="onLoad" draw:mime-type="image/png"/></draw:frame><draw:frame draw:style-name="Mfr2" draw:name="Image735" text:anchor-type="char" svg:x="0.7736in" svg:y="10.8752in" svg:width="1.9181in" svg:height="0.128in" draw:z-index="386"><draw:image xlink:href="Pictures/10000001000000B80000000C00EA2F60.png" xlink:type="simple" xlink:show="embed" xlink:actuate="onLoad" draw:mime-type="image/png"/></draw:frame><draw:frame draw:style-name="Mfr2" draw:name="Image740" text:anchor-type="char" svg:x="7.2972in" svg:y="10.8752in" svg:width="0.1984in" svg:height="0.128in" draw:z-index="387"><draw:image xlink:href="Pictures/10000001000000130000000C5161F074.png" xlink:type="simple" xlink:show="embed" xlink:actuate="onLoad" draw:mime-type="image/png"/></draw:frame></text:p>
      </style:footer-left>
    </style:master-page>
    <style:master-page style:name="Converted36" style:page-layout-name="Mpm6" draw:style-name="Mdp1">
      <style:header>
        <text:p text:style-name="MP1"><draw:frame draw:style-name="Mfr2" draw:name="Image741" text:anchor-type="char" svg:x="0.4925in" svg:y="0in" svg:width="7.7756in" svg:height="1.3874in" draw:z-index="388"><draw:image xlink:href="Pictures/10000001000002EA00000085A3334DB7.png" xlink:type="simple" xlink:show="embed" xlink:actuate="onLoad" draw:mime-type="image/png"/></draw:frame><draw:frame draw:style-name="Mfr2" draw:name="Image743" text:anchor-type="char" svg:x="1.6811in" svg:y="0.5965in" svg:width="1.5984in" svg:height="0.4035in" draw:z-index="389"><draw:image xlink:href="Pictures/100000010000009900000026A14CA22C.png" xlink:type="simple" xlink:show="embed" xlink:actuate="onLoad" draw:mime-type="image/png"/></draw:frame><draw:frame draw:style-name="Mfr2" draw:name="Image744" text:anchor-type="char" svg:x="5.5709in" svg:y="0.7409in" svg:width="1.9236in" svg:height="0.2028in" draw:z-index="390"><draw:image xlink:href="Pictures/10000001000000B800000013402D6D80.png" xlink:type="simple" xlink:show="embed" xlink:actuate="onLoad" draw:mime-type="image/png"/></draw:frame></text:p>
      </style:header>
      <style:header-left>
        <text:p text:style-name="MP1"><draw:frame draw:style-name="Mfr3" draw:name="Frame202"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9"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11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38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3"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50"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50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48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421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239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746" text:anchor-type="char" svg:x="0in" svg:y="0in" svg:width="7.7756in" svg:height="1.3874in"><draw:image xlink:href="Pictures/10000001000002EA00000085A3334DB7.png" xlink:type="simple" xlink:show="embed" xlink:actuate="onLoad" draw:mime-type="image/png"/></draw:frame><draw:frame draw:style-name="Mfr2" draw:name="Image748" text:anchor-type="char" svg:x="0in" svg:y="0in" svg:width="1.5984in" svg:height="0.4035in"><draw:image xlink:href="Pictures/100000010000009900000026A14CA22C.png" xlink:type="simple" xlink:show="embed" xlink:actuate="onLoad" draw:mime-type="image/png"/></draw:frame><draw:frame draw:style-name="Mfr2" draw:name="Image750" text:anchor-type="char" svg:x="0in" svg:y="0in" svg:width="1.9236in" svg:height="0.2028in"><draw:image xlink:href="Pictures/10000001000000B800000013402D6D80.png" xlink:type="simple" xlink:show="embed" xlink:actuate="onLoad" draw:mime-type="image/png"/></draw:frame></text:p>
      </style:header-left>
      <style:footer>
        <text:p text:style-name="MP1"><draw:frame draw:style-name="Mfr1" draw:name="Image 477 Copy 1 Copy 1 Copy 1 Copy 1 Copy 1" text:anchor-type="char" svg:x="3.7902in" svg:y="10.5945in" svg:width="0.6866in" svg:height="0.6189in" draw:z-index="227"><draw:image xlink:href="Pictures/10000001000000840000007752069C51.png" xlink:type="simple" xlink:show="embed" xlink:actuate="onLoad" draw:mime-type="image/png"/></draw:frame><draw:frame draw:style-name="Mfr2" draw:name="Image751" text:anchor-type="char" svg:x="0.7736in" svg:y="10.8752in" svg:width="1.9181in" svg:height="0.128in" draw:z-index="391"><draw:image xlink:href="Pictures/10000001000000B80000000C00EA2F60.png" xlink:type="simple" xlink:show="embed" xlink:actuate="onLoad" draw:mime-type="image/png"/></draw:frame><draw:frame draw:style-name="Mfr2" draw:name="Image752" text:anchor-type="char" svg:x="7.2972in" svg:y="10.8752in" svg:width="0.1984in" svg:height="0.128in" draw:z-index="392"><draw:image xlink:href="Pictures/10000001000000130000000C5161F074.png" xlink:type="simple" xlink:show="embed" xlink:actuate="onLoad" draw:mime-type="image/png"/></draw:frame></text:p>
      </style:footer>
      <style:footer-left>
        <text:p text:style-name="MP1"><draw:frame draw:style-name="Mfr1" draw:name="Image 474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12"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3"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5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 text:anchor-type="char" svg:x="0in" svg:y="0in" svg:width="0.2in" svg:height="0.1291in"><draw:text-box><text:p text:style-name="MP7"><text:page-number text:select-page="current">0</text:page-number></text:p></draw:text-box></draw:frame><draw:frame draw:style-name="Mfr3" draw:name="Frame254" text:anchor-type="char" svg:x="0in" svg:y="0in" svg:width="0.2in" svg:height="0.1291in"><draw:text-box><text:p text:style-name="MP7"><text:page-number text:select-page="current">0</text:page-number></text:p></draw:text-box></draw:frame><draw:frame draw:style-name="Mfr3" draw:name="Frame2541" text:anchor-type="char" svg:x="7.2972in" svg:y="10.8752in" svg:width="0.2in" svg:height="0.1283in"><draw:text-box><text:p text:style-name="MP7"><text:page-number text:select-page="current">0</text:page-number></text:p></draw:text-box></draw:frame><draw:frame draw:style-name="Mfr3" draw:name="Frame2521" text:anchor-type="char" svg:x="7.2972in" svg:y="10.8752in" svg:width="0.2in" svg:height="0.1283in"><draw:text-box><text:p text:style-name="MP7"><text:page-number text:select-page="current">0</text:page-number></text:p></draw:text-box></draw:frame><draw:frame draw:style-name="Mfr3" draw:name="Frame2461" text:anchor-type="char" svg:x="0in" svg:y="0in" svg:width="0.2in" svg:height="0.1291in"><draw:text-box><text:p text:style-name="MP7"><text:page-number text:select-page="current">0</text:page-number></text:p></draw:text-box></draw:frame><draw:frame draw:style-name="Mfr4" draw:name="Frame24311" text:anchor-type="char" svg:x="7.2972in" svg:y="10.8752in" svg:width="0.2in" svg:height="0.1283in"><draw:text-box><text:p text:style-name="MP7"><text:page-number text:select-page="current">0</text:page-number></text:p></draw:text-box></draw:frame><draw:frame draw:style-name="Mfr2" draw:name="Image753" text:anchor-type="char" svg:x="0in" svg:y="0in" svg:width="1.9181in" svg:height="0.128in"><draw:image xlink:href="Pictures/10000001000000B80000000C00EA2F60.png" xlink:type="simple" xlink:show="embed" xlink:actuate="onLoad" draw:mime-type="image/png"/></draw:frame><draw:frame draw:style-name="Mfr2" draw:name="Image754"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37" style:page-layout-name="Mpm6" draw:style-name="Mdp1">
      <style:header>
        <text:p text:style-name="MP1"><draw:frame draw:style-name="Mfr3" draw:name="Frame218"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5"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71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4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4"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56"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56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54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481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246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755" text:anchor-type="char" svg:x="0in" svg:y="0in" svg:width="7.7756in" svg:height="1.3874in"><draw:image xlink:href="Pictures/10000001000002EA00000085A3334DB7.png" xlink:type="simple" xlink:show="embed" xlink:actuate="onLoad" draw:mime-type="image/png"/></draw:frame><draw:frame draw:style-name="Mfr2" draw:name="Image756" text:anchor-type="char" svg:x="0in" svg:y="0in" svg:width="1.5984in" svg:height="0.4035in"><draw:image xlink:href="Pictures/100000010000009900000026A14CA22C.png" xlink:type="simple" xlink:show="embed" xlink:actuate="onLoad" draw:mime-type="image/png"/></draw:frame><draw:frame draw:style-name="Mfr2" draw:name="Image757" text:anchor-type="char" svg:x="0in" svg:y="0in" svg:width="1.9236in" svg:height="0.2028in"><draw:image xlink:href="Pictures/10000001000000B800000013402D6D80.png" xlink:type="simple" xlink:show="embed" xlink:actuate="onLoad" draw:mime-type="image/png"/></draw:frame></text:p>
      </style:header>
      <style:header-left>
        <text:p text:style-name="MP1"><draw:frame draw:style-name="Mfr2" draw:name="Image758" text:anchor-type="char" svg:x="0.4925in" svg:y="0in" svg:width="7.7756in" svg:height="1.3874in" draw:z-index="393"><draw:image xlink:href="Pictures/10000001000002EA00000085A3334DB7.png" xlink:type="simple" xlink:show="embed" xlink:actuate="onLoad" draw:mime-type="image/png"/></draw:frame><draw:frame draw:style-name="Mfr2" draw:name="Image759" text:anchor-type="char" svg:x="1.6811in" svg:y="0.5965in" svg:width="1.5984in" svg:height="0.4035in" draw:z-index="394"><draw:image xlink:href="Pictures/100000010000009900000026A14CA22C.png" xlink:type="simple" xlink:show="embed" xlink:actuate="onLoad" draw:mime-type="image/png"/></draw:frame><draw:frame draw:style-name="Mfr2" draw:name="Image760" text:anchor-type="char" svg:x="5.5709in" svg:y="0.7409in" svg:width="1.9236in" svg:height="0.2028in" draw:z-index="395"><draw:image xlink:href="Pictures/10000001000000B800000013402D6D80.png" xlink:type="simple" xlink:show="embed" xlink:actuate="onLoad" draw:mime-type="image/png"/></draw:frame></text:p>
      </style:header-left>
      <style:footer>
        <text:p text:style-name="MP1"><draw:frame draw:style-name="Mfr1" draw:name="Image 477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9"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9"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0" text:anchor-type="char" svg:x="0in" svg:y="0in" svg:width="0.2in" svg:height="0.1291in"><draw:text-box><text:p text:style-name="MP7"><text:page-number text:select-page="current">0</text:page-number></text:p></draw:text-box></draw:frame><draw:frame draw:style-name="Mfr3" draw:name="Frame260" text:anchor-type="char" svg:x="0in" svg:y="0in" svg:width="0.2in" svg:height="0.1291in"><draw:text-box><text:p text:style-name="MP7"><text:page-number text:select-page="current">0</text:page-number></text:p></draw:text-box></draw:frame><draw:frame draw:style-name="Mfr3" draw:name="Frame2601" text:anchor-type="char" svg:x="7.2972in" svg:y="10.8752in" svg:width="0.2in" svg:height="0.1283in"><draw:text-box><text:p text:style-name="MP7"><text:page-number text:select-page="current">0</text:page-number></text:p></draw:text-box></draw:frame><draw:frame draw:style-name="Mfr3" draw:name="Frame2581" text:anchor-type="char" svg:x="7.2972in" svg:y="10.8752in" svg:width="0.2in" svg:height="0.1283in"><draw:text-box><text:p text:style-name="MP7"><text:page-number text:select-page="current">0</text:page-number></text:p></draw:text-box></draw:frame><draw:frame draw:style-name="Mfr3" draw:name="Frame25211" text:anchor-type="char" svg:x="0in" svg:y="0in" svg:width="0.2in" svg:height="0.1291in"><draw:text-box><text:p text:style-name="MP7"><text:page-number text:select-page="current">0</text:page-number></text:p></draw:text-box></draw:frame><draw:frame draw:style-name="Mfr4" draw:name="Frame25011" text:anchor-type="char" svg:x="7.2972in" svg:y="10.8752in" svg:width="0.2in" svg:height="0.1283in"><draw:text-box><text:p text:style-name="MP7"><text:page-number text:select-page="current">0</text:page-number></text:p></draw:text-box></draw:frame><draw:frame draw:style-name="Mfr2" draw:name="Image761" text:anchor-type="char" svg:x="0in" svg:y="0in" svg:width="1.9181in" svg:height="0.128in"><draw:image xlink:href="Pictures/10000001000000B80000000C00EA2F60.png" xlink:type="simple" xlink:show="embed" xlink:actuate="onLoad" draw:mime-type="image/png"/></draw:frame><draw:frame draw:style-name="Mfr2" draw:name="Image762"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474 Copy 1 Copy 1 Copy 1 Copy 1 Copy 1 Copy 1" text:anchor-type="char" svg:x="3.7902in" svg:y="10.5945in" svg:width="0.6866in" svg:height="0.6189in" draw:z-index="228"><draw:image xlink:href="Pictures/10000001000000840000007752069C51.png" xlink:type="simple" xlink:show="embed" xlink:actuate="onLoad" draw:mime-type="image/png"/></draw:frame><draw:frame draw:style-name="Mfr2" draw:name="Image763" text:anchor-type="char" svg:x="0.7736in" svg:y="10.8752in" svg:width="1.9181in" svg:height="0.128in" draw:z-index="396"><draw:image xlink:href="Pictures/10000001000000B80000000C00EA2F60.png" xlink:type="simple" xlink:show="embed" xlink:actuate="onLoad" draw:mime-type="image/png"/></draw:frame><draw:frame draw:style-name="Mfr2" draw:name="Image764" text:anchor-type="char" svg:x="7.2972in" svg:y="10.8752in" svg:width="0.1984in" svg:height="0.128in" draw:z-index="397"><draw:image xlink:href="Pictures/10000001000000130000000C5161F074.png" xlink:type="simple" xlink:show="embed" xlink:actuate="onLoad" draw:mime-type="image/png"/></draw:frame></text:p>
      </style:footer-left>
    </style:master-page>
    <style:master-page style:name="Converted38" style:page-layout-name="Mpm10" draw:style-name="Mdp1">
      <style:header>
        <text:p text:style-name="MP1"><draw:frame draw:style-name="Mfr1" draw:name="Image 493" text:anchor-type="char" svg:x="0.4937in" svg:y="0in" svg:width="7.7736in" svg:height="1.3681in" draw:z-index="90"><draw:image xlink:href="Pictures/10000000000009180000019B2F5AA03B.png" xlink:type="simple" xlink:show="embed" xlink:actuate="onLoad" draw:mime-type="image/png"/></draw:frame></text:p>
      </style:header>
      <style:header-left>
        <text:p text:style-name="MP1"><draw:frame draw:style-name="Mfr4" draw:name="Frame25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51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4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65"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65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63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561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230" text:anchor-type="char" svg:x="0.4925in" svg:y="0in" svg:width="7.7756in" svg:height="1.3874in"><draw:image xlink:href="Pictures/10000001000002EA00000085A3334DB7.png" xlink:type="simple" xlink:show="embed" xlink:actuate="onLoad" draw:mime-type="image/png"/></draw:frame><draw:frame draw:style-name="Mfr2" draw:name="Image231" text:anchor-type="char" svg:x="1.6811in" svg:y="0.5965in" svg:width="1.5984in" svg:height="0.4035in"><draw:image xlink:href="Pictures/100000010000009900000026A14CA22C.png" xlink:type="simple" xlink:show="embed" xlink:actuate="onLoad" draw:mime-type="image/png"/></draw:frame><draw:frame draw:style-name="Mfr2" draw:name="Image300" text:anchor-type="char" svg:x="0in" svg:y="0in" svg:width="1.9236in" svg:height="0.2028in"><draw:image xlink:href="Pictures/10000001000000B800000013402D6D80.png" xlink:type="simple" xlink:show="embed" xlink:actuate="onLoad" draw:mime-type="image/png"/></draw:frame></text:p>
      </style:header-left>
      <style:footer>
        <text:p text:style-name="MP1"><draw:frame draw:style-name="Mfr1" draw:name="Image 500" text:anchor-type="char" svg:x="3.7965in" svg:y="10.5917in" svg:width="0.6945in" svg:height="0.6138in" draw:z-index="94"><draw:image xlink:href="Pictures/10000000000000D0000000B830B1DD11.jpg" xlink:type="simple" xlink:show="embed" xlink:actuate="onLoad" draw:mime-type="image/jpeg"/></draw:frame><draw:frame draw:style-name="Mfr2" draw:name="Image233" text:anchor-type="char" svg:x="0.7744in" svg:y="10.8756in" svg:width="1.9138in" svg:height="0.1217in" draw:z-index="254"><draw:image xlink:href="Pictures/10000001000000B70000000B07D9C1C2.png" xlink:type="simple" xlink:show="embed" xlink:actuate="onLoad" draw:mime-type="image/png"/></draw:frame><draw:frame draw:style-name="Mfr2" draw:name="Image234" text:anchor-type="char" svg:x="7.2972in" svg:y="10.8752in" svg:width="0.1984in" svg:height="0.128in" draw:z-index="255"><draw:image xlink:href="Pictures/10000001000000130000000C5161F074.png" xlink:type="simple" xlink:show="embed" xlink:actuate="onLoad" draw:mime-type="image/png"/></draw:frame></text:p>
      </style:footer>
      <style:footer-left>
        <text:p text:style-name="MP1"><draw:frame draw:style-name="Mfr1" draw:name="Image 503" text:anchor-type="char" svg:x="3.7902in" svg:y="10.5945in" svg:width="0.6866in" svg:height="0.6189in"><draw:image xlink:href="Pictures/10000001000000840000007752069C51.png" xlink:type="simple" xlink:show="embed" xlink:actuate="onLoad" draw:mime-type="image/png"/></draw:frame><draw:frame draw:style-name="Mfr4" draw:name="Frame25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9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811" text:anchor-type="char" svg:x="7.2972in" svg:y="10.8752in" svg:width="0.2in" svg:height="0.1283in"><draw:text-box><text:p text:style-name="MP7"><text:page-number text:select-page="current">0</text:page-number></text:p></draw:text-box></draw:frame><draw:frame draw:style-name="Mfr3" draw:name="Frame266" text:anchor-type="char" svg:x="0in" svg:y="0in" svg:width="0.2in" svg:height="0.1291in"><draw:text-box><text:p text:style-name="MP7"><text:page-number text:select-page="current">0</text:page-number></text:p></draw:text-box></draw:frame><draw:frame draw:style-name="Mfr3" draw:name="Frame269" text:anchor-type="char" svg:x="7.2972in" svg:y="10.8752in" svg:width="0.2in" svg:height="0.1283in"><draw:text-box><text:p text:style-name="MP7"><text:page-number text:select-page="current">0</text:page-number></text:p></draw:text-box></draw:frame><draw:frame draw:style-name="Mfr3" draw:name="Frame2671" text:anchor-type="char" svg:x="7.2972in" svg:y="10.8752in" svg:width="0.2in" svg:height="0.1283in"><draw:text-box><text:p text:style-name="MP7"><text:page-number text:select-page="current">0</text:page-number></text:p></draw:text-box></draw:frame><draw:frame draw:style-name="Mfr3" draw:name="Frame26011" text:anchor-type="char" svg:x="0in" svg:y="0in" svg:width="0.2in" svg:height="0.1291in"><draw:text-box><text:p text:style-name="MP7"><text:page-number text:select-page="current">0</text:page-number></text:p></draw:text-box></draw:frame><draw:frame draw:style-name="Mfr2" draw:name="Image235" text:anchor-type="char" svg:x="0.7736in" svg:y="10.8752in" svg:width="1.9181in" svg:height="0.128in"><draw:image xlink:href="Pictures/10000001000000B80000000C00EA2F60.png" xlink:type="simple" xlink:show="embed" xlink:actuate="onLoad" draw:mime-type="image/png"/></draw:frame><draw:frame draw:style-name="Mfr2" draw:name="Image296"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39" style:page-layout-name="Mpm6" draw:style-name="Mdp1">
      <style:header>
        <text:p text:style-name="MP1"><draw:frame draw:style-name="Mfr1" draw:name="Image 493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2" draw:name="Image766" text:anchor-type="char" svg:x="0.4925in" svg:y="0in" svg:width="7.7756in" svg:height="1.3874in" draw:z-index="398"><draw:image xlink:href="Pictures/10000001000002EA00000085A3334DB7.png" xlink:type="simple" xlink:show="embed" xlink:actuate="onLoad" draw:mime-type="image/png"/></draw:frame><draw:frame draw:style-name="Mfr2" draw:name="Image770" text:anchor-type="char" svg:x="1.6811in" svg:y="0.5965in" svg:width="1.5984in" svg:height="0.4035in" draw:z-index="399"><draw:image xlink:href="Pictures/100000010000009900000026A14CA22C.png" xlink:type="simple" xlink:show="embed" xlink:actuate="onLoad" draw:mime-type="image/png"/></draw:frame><draw:frame draw:style-name="Mfr2" draw:name="Image771" text:anchor-type="char" svg:x="5.5709in" svg:y="0.7409in" svg:width="1.9236in" svg:height="0.2028in" draw:z-index="400"><draw:image xlink:href="Pictures/10000001000000B800000013402D6D80.png" xlink:type="simple" xlink:show="embed" xlink:actuate="onLoad" draw:mime-type="image/png"/></draw:frame></text:p>
      </style:header-left>
      <style:footer>
        <text:p text:style-name="MP1"><draw:frame draw:style-name="Mfr1" draw:name="Image 500 Copy 1" text:anchor-type="char" svg:x="3.7965in" svg:y="10.5917in" svg:width="0.6945in" svg:height="0.6138in"><draw:image xlink:href="Pictures/10000000000000D0000000B830B1DD11.jpg" xlink:type="simple" xlink:show="embed" xlink:actuate="onLoad" draw:mime-type="image/jpeg"/></draw:frame><draw:frame draw:style-name="Mfr3" draw:name="Frame242"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72"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73"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70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6311"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4" draw:name="Frame262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45" text:anchor-type="char" svg:x="0in" svg:y="0in" svg:width="0.2in" svg:height="0.1291in"><draw:text-box><text:p text:style-name="MP7"><text:page-number text:select-page="current">0</text:page-number></text:p></draw:text-box></draw:frame><draw:frame draw:style-name="Mfr3" draw:name="Frame274" text:anchor-type="char" svg:x="0in" svg:y="0in" svg:width="0.2in" svg:height="0.1291in"><draw:text-box><text:p text:style-name="MP7"><text:page-number text:select-page="current">0</text:page-number></text:p></draw:text-box></draw:frame><draw:frame draw:style-name="Mfr3" draw:name="Frame2741" text:anchor-type="char" svg:x="7.2972in" svg:y="10.8752in" svg:width="0.2in" svg:height="0.1283in"><draw:text-box><text:p text:style-name="MP7"><text:page-number text:select-page="current">0</text:page-number></text:p></draw:text-box></draw:frame><draw:frame draw:style-name="Mfr3" draw:name="Frame2721" text:anchor-type="char" svg:x="7.2972in" svg:y="10.8752in" svg:width="0.2in" svg:height="0.1283in"><draw:text-box><text:p text:style-name="MP7"><text:page-number text:select-page="current">0</text:page-number></text:p></draw:text-box></draw:frame><draw:frame draw:style-name="Mfr3" draw:name="Frame2641" text:anchor-type="char" svg:x="0in" svg:y="0in" svg:width="0.2in" svg:height="0.1291in"><draw:text-box><text:p text:style-name="MP7"><text:page-number text:select-page="current">0</text:page-number></text:p></draw:text-box></draw:frame><draw:frame draw:style-name="Mfr4" draw:name="Frame263111" text:anchor-type="char" svg:x="7.2972in" svg:y="10.8752in" svg:width="0.2in" svg:height="0.1283in"><draw:text-box><text:p text:style-name="MP7"><text:page-number text:select-page="current">0</text:page-number></text:p></draw:text-box></draw:frame><draw:frame draw:style-name="Mfr2" draw:name="Image773" text:anchor-type="char" svg:x="0in" svg:y="0in" svg:width="1.9138in" svg:height="0.1217in"><draw:image xlink:href="Pictures/10000001000000B70000000B07D9C1C2.png" xlink:type="simple" xlink:show="embed" xlink:actuate="onLoad" draw:mime-type="image/png"/></draw:frame><draw:frame draw:style-name="Mfr2" draw:name="Image776"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503 Copy 1" text:anchor-type="char" svg:x="3.7902in" svg:y="10.5945in" svg:width="0.6866in" svg:height="0.6189in" draw:z-index="216"><draw:image xlink:href="Pictures/10000001000000840000007752069C51.png" xlink:type="simple" xlink:show="embed" xlink:actuate="onLoad" draw:mime-type="image/png"/></draw:frame><draw:frame draw:style-name="Mfr2" draw:name="Image779" text:anchor-type="char" svg:x="0.7736in" svg:y="10.8752in" svg:width="1.9181in" svg:height="0.128in" draw:z-index="401"><draw:image xlink:href="Pictures/10000001000000B80000000C00EA2F60.png" xlink:type="simple" xlink:show="embed" xlink:actuate="onLoad" draw:mime-type="image/png"/></draw:frame><draw:frame draw:style-name="Mfr2" draw:name="Image780" text:anchor-type="char" svg:x="7.2972in" svg:y="10.8752in" svg:width="0.1984in" svg:height="0.128in" draw:z-index="402"><draw:image xlink:href="Pictures/10000001000000130000000C5161F074.png" xlink:type="simple" xlink:show="embed" xlink:actuate="onLoad" draw:mime-type="image/png"/></draw:frame></text:p>
      </style:footer-left>
    </style:master-page>
    <style:master-page style:name="Converted40" style:page-layout-name="Mpm10" draw:style-name="Mdp1">
      <style:header>
        <text:p text:style-name="MP1"><draw:frame draw:style-name="Mfr1" draw:name="Image 493 Copy 1 Copy 1" text:anchor-type="char" svg:x="0.4937in" svg:y="0in" svg:width="7.7736in" svg:height="1.3681in" draw:z-index="211"><draw:image xlink:href="Pictures/10000000000009180000019B2F5AA03B.png" xlink:type="simple" xlink:show="embed" xlink:actuate="onLoad" draw:mime-type="image/png"/></draw:frame></text:p>
      </style:header>
      <style:header-left>
        <text:p text:style-name="MP1"><draw:frame draw:style-name="Mfr3" draw:name="Frame248"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7"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71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6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78"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78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76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68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267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781" text:anchor-type="char" svg:x="0in" svg:y="0in" svg:width="7.7756in" svg:height="1.3874in"><draw:image xlink:href="Pictures/10000001000002EA00000085A3334DB7.png" xlink:type="simple" xlink:show="embed" xlink:actuate="onLoad" draw:mime-type="image/png"/></draw:frame><draw:frame draw:style-name="Mfr2" draw:name="Image782" text:anchor-type="char" svg:x="0in" svg:y="0in" svg:width="1.5984in" svg:height="0.4035in"><draw:image xlink:href="Pictures/100000010000009900000026A14CA22C.png" xlink:type="simple" xlink:show="embed" xlink:actuate="onLoad" draw:mime-type="image/png"/></draw:frame><draw:frame draw:style-name="Mfr2" draw:name="Image783" text:anchor-type="char" svg:x="0in" svg:y="0in" svg:width="1.9236in" svg:height="0.2028in"><draw:image xlink:href="Pictures/10000001000000B800000013402D6D80.png" xlink:type="simple" xlink:show="embed" xlink:actuate="onLoad" draw:mime-type="image/png"/></draw:frame></text:p>
      </style:header-left>
      <style:footer>
        <text:p text:style-name="MP1"><draw:frame draw:style-name="Mfr1" draw:name="Image 500 Copy 1 Copy 1" text:anchor-type="char" svg:x="3.7965in" svg:y="10.5917in" svg:width="0.6945in" svg:height="0.6138in" draw:z-index="221"><draw:image xlink:href="Pictures/10000000000000D0000000B830B1DD11.jpg" xlink:type="simple" xlink:show="embed" xlink:actuate="onLoad" draw:mime-type="image/jpeg"/></draw:frame><draw:frame draw:style-name="Mfr2" draw:name="Image784" text:anchor-type="char" svg:x="0.7744in" svg:y="10.8756in" svg:width="1.9138in" svg:height="0.1217in" draw:z-index="403"><draw:image xlink:href="Pictures/10000001000000B70000000B07D9C1C2.png" xlink:type="simple" xlink:show="embed" xlink:actuate="onLoad" draw:mime-type="image/png"/></draw:frame><draw:frame draw:style-name="Mfr2" draw:name="Image786" text:anchor-type="char" svg:x="7.2972in" svg:y="10.8752in" svg:width="0.1984in" svg:height="0.128in" draw:z-index="404"><draw:image xlink:href="Pictures/10000001000000130000000C5161F074.png" xlink:type="simple" xlink:show="embed" xlink:actuate="onLoad" draw:mime-type="image/png"/></draw:frame></text:p>
      </style:footer>
      <style:footer-left>
        <text:p text:style-name="MP1"><draw:frame draw:style-name="Mfr1" draw:name="Image 503 Copy 1 Copy 1" text:anchor-type="char" svg:x="3.7902in" svg:y="10.5945in" svg:width="0.6866in" svg:height="0.6189in"><draw:image xlink:href="Pictures/10000001000000840000007752069C51.png" xlink:type="simple" xlink:show="embed" xlink:actuate="onLoad" draw:mime-type="image/png"/></draw:frame><draw:frame draw:style-name="Mfr3" draw:name="Frame258"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11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2" text:anchor-type="char" svg:x="0in" svg:y="0in" svg:width="0.2in" svg:height="0.1291in"><draw:text-box><text:p text:style-name="MP7"><text:page-number text:select-page="current">0</text:page-number></text:p></draw:text-box></draw:frame><draw:frame draw:style-name="Mfr3" draw:name="Frame282" text:anchor-type="char" svg:x="0in" svg:y="0in" svg:width="0.2in" svg:height="0.1291in"><draw:text-box><text:p text:style-name="MP7"><text:page-number text:select-page="current">0</text:page-number></text:p></draw:text-box></draw:frame><draw:frame draw:style-name="Mfr3" draw:name="Frame2821" text:anchor-type="char" svg:x="7.2972in" svg:y="10.8752in" svg:width="0.2in" svg:height="0.1283in"><draw:text-box><text:p text:style-name="MP7"><text:page-number text:select-page="current">0</text:page-number></text:p></draw:text-box></draw:frame><draw:frame draw:style-name="Mfr3" draw:name="Frame2801" text:anchor-type="char" svg:x="7.2972in" svg:y="10.8752in" svg:width="0.2in" svg:height="0.1283in"><draw:text-box><text:p text:style-name="MP7"><text:page-number text:select-page="current">0</text:page-number></text:p></draw:text-box></draw:frame><draw:frame draw:style-name="Mfr3" draw:name="Frame27211" text:anchor-type="char" svg:x="0in" svg:y="0in" svg:width="0.2in" svg:height="0.1291in"><draw:text-box><text:p text:style-name="MP7"><text:page-number text:select-page="current">0</text:page-number></text:p></draw:text-box></draw:frame><draw:frame draw:style-name="Mfr4" draw:name="Frame271111" text:anchor-type="char" svg:x="7.2972in" svg:y="10.8752in" svg:width="0.2in" svg:height="0.1283in"><draw:text-box><text:p text:style-name="MP7"><text:page-number text:select-page="current">0</text:page-number></text:p></draw:text-box></draw:frame><draw:frame draw:style-name="Mfr2" draw:name="Image787" text:anchor-type="char" svg:x="0in" svg:y="0in" svg:width="1.9181in" svg:height="0.128in"><draw:image xlink:href="Pictures/10000001000000B80000000C00EA2F60.png" xlink:type="simple" xlink:show="embed" xlink:actuate="onLoad" draw:mime-type="image/png"/></draw:frame><draw:frame draw:style-name="Mfr2" draw:name="Image788"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41" style:page-layout-name="Mpm6" draw:style-name="Mdp1">
      <style:header>
        <text:p text:style-name="MP1"><draw:frame draw:style-name="Mfr1" draw:name="Image 493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2" draw:name="Image789" text:anchor-type="char" svg:x="0.4925in" svg:y="0in" svg:width="7.7756in" svg:height="1.3874in" draw:z-index="405"><draw:image xlink:href="Pictures/10000001000002EA00000085A3334DB7.png" xlink:type="simple" xlink:show="embed" xlink:actuate="onLoad" draw:mime-type="image/png"/></draw:frame><draw:frame draw:style-name="Mfr2" draw:name="Image790" text:anchor-type="char" svg:x="1.6811in" svg:y="0.5965in" svg:width="1.5984in" svg:height="0.4035in" draw:z-index="406"><draw:image xlink:href="Pictures/100000010000009900000026A14CA22C.png" xlink:type="simple" xlink:show="embed" xlink:actuate="onLoad" draw:mime-type="image/png"/></draw:frame><draw:frame draw:style-name="Mfr2" draw:name="Image791" text:anchor-type="char" svg:x="5.5709in" svg:y="0.7409in" svg:width="1.9236in" svg:height="0.2028in" draw:z-index="407"><draw:image xlink:href="Pictures/10000001000000B800000013402D6D80.png" xlink:type="simple" xlink:show="embed" xlink:actuate="onLoad" draw:mime-type="image/png"/></draw:frame></text:p>
      </style:header-left>
      <style:footer>
        <text:p text:style-name="MP1"><draw:frame draw:style-name="Mfr1" draw:name="Image 500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270"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85"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85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83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7511"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4" draw:name="Frame2751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75" text:anchor-type="char" svg:x="0in" svg:y="0in" svg:width="0.2in" svg:height="0.1291in"><draw:text-box><text:p text:style-name="MP7"><text:page-number text:select-page="current">0</text:page-number></text:p></draw:text-box></draw:frame><draw:frame draw:style-name="Mfr3" draw:name="Frame286" text:anchor-type="char" svg:x="0in" svg:y="0in" svg:width="0.2in" svg:height="0.1291in"><draw:text-box><text:p text:style-name="MP7"><text:page-number text:select-page="current">0</text:page-number></text:p></draw:text-box></draw:frame><draw:frame draw:style-name="Mfr3" draw:name="Frame2861" text:anchor-type="char" svg:x="7.2972in" svg:y="10.8752in" svg:width="0.2in" svg:height="0.1283in"><draw:text-box><text:p text:style-name="MP7"><text:page-number text:select-page="current">0</text:page-number></text:p></draw:text-box></draw:frame><draw:frame draw:style-name="Mfr3" draw:name="Frame2841" text:anchor-type="char" svg:x="7.2972in" svg:y="10.8752in" svg:width="0.2in" svg:height="0.1283in"><draw:text-box><text:p text:style-name="MP7"><text:page-number text:select-page="current">0</text:page-number></text:p></draw:text-box></draw:frame><draw:frame draw:style-name="Mfr3" draw:name="Frame27611" text:anchor-type="char" svg:x="0in" svg:y="0in" svg:width="0.2in" svg:height="0.1291in"><draw:text-box><text:p text:style-name="MP7"><text:page-number text:select-page="current">0</text:page-number></text:p></draw:text-box></draw:frame><draw:frame draw:style-name="Mfr4" draw:name="Frame276111" text:anchor-type="char" svg:x="7.2972in" svg:y="10.8752in" svg:width="0.2in" svg:height="0.1283in"><draw:text-box><text:p text:style-name="MP7"><text:page-number text:select-page="current">0</text:page-number></text:p></draw:text-box></draw:frame><draw:frame draw:style-name="Mfr2" draw:name="Image792" text:anchor-type="char" svg:x="0in" svg:y="0in" svg:width="1.9138in" svg:height="0.1217in"><draw:image xlink:href="Pictures/10000001000000B70000000B07D9C1C2.png" xlink:type="simple" xlink:show="embed" xlink:actuate="onLoad" draw:mime-type="image/png"/></draw:frame><draw:frame draw:style-name="Mfr2" draw:name="Image793"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503 Copy 1 Copy 1 Copy 1" text:anchor-type="char" svg:x="3.7902in" svg:y="10.5945in" svg:width="0.6866in" svg:height="0.6189in" draw:z-index="213"><draw:image xlink:href="Pictures/10000001000000840000007752069C51.png" xlink:type="simple" xlink:show="embed" xlink:actuate="onLoad" draw:mime-type="image/png"/></draw:frame><draw:frame draw:style-name="Mfr2" draw:name="Image794" text:anchor-type="char" svg:x="0.7736in" svg:y="10.8752in" svg:width="1.9181in" svg:height="0.128in" draw:z-index="408"><draw:image xlink:href="Pictures/10000001000000B80000000C00EA2F60.png" xlink:type="simple" xlink:show="embed" xlink:actuate="onLoad" draw:mime-type="image/png"/></draw:frame><draw:frame draw:style-name="Mfr2" draw:name="Image795" text:anchor-type="char" svg:x="7.2972in" svg:y="10.8752in" svg:width="0.1984in" svg:height="0.128in" draw:z-index="409"><draw:image xlink:href="Pictures/10000001000000130000000C5161F074.png" xlink:type="simple" xlink:show="embed" xlink:actuate="onLoad" draw:mime-type="image/png"/></draw:frame></text:p>
      </style:footer-left>
    </style:master-page>
    <style:master-page style:name="Converted42" style:page-layout-name="Mpm9" draw:style-name="Mdp1">
      <style:header>
        <text:p text:style-name="MP2"/>
      </style:header>
      <style:header-left>
        <text:p text:style-name="MP1"><draw:frame draw:style-name="Mfr3" draw:name="Frame280"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9"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79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3"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90"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90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88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80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282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796" text:anchor-type="char" svg:x="0in" svg:y="0in" svg:width="7.7756in" svg:height="1.3874in"><draw:image xlink:href="Pictures/10000001000002EA00000085A3334DB7.png" xlink:type="simple" xlink:show="embed" xlink:actuate="onLoad" draw:mime-type="image/png"/></draw:frame><draw:frame draw:style-name="Mfr2" draw:name="Image797" text:anchor-type="char" svg:x="0in" svg:y="0in" svg:width="1.5984in" svg:height="0.4035in"><draw:image xlink:href="Pictures/100000010000009900000026A14CA22C.png" xlink:type="simple" xlink:show="embed" xlink:actuate="onLoad" draw:mime-type="image/png"/></draw:frame><draw:frame draw:style-name="Mfr2" draw:name="Image799" text:anchor-type="char" svg:x="0in" svg:y="0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503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4"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7" text:anchor-type="char" svg:x="0in" svg:y="0in" svg:width="0.2in" svg:height="0.1291in"><draw:text-box><text:p text:style-name="MP7"><text:page-number text:select-page="current">0</text:page-number></text:p></draw:text-box></draw:frame><draw:frame draw:style-name="Mfr3" draw:name="Frame292" text:anchor-type="char" svg:x="0in" svg:y="0in" svg:width="0.2in" svg:height="0.1291in"><draw:text-box><text:p text:style-name="MP7"><text:page-number text:select-page="current">0</text:page-number></text:p></draw:text-box></draw:frame><draw:frame draw:style-name="Mfr3" draw:name="Frame2921" text:anchor-type="char" svg:x="7.2972in" svg:y="10.8752in" svg:width="0.2in" svg:height="0.1283in"><draw:text-box><text:p text:style-name="MP7"><text:page-number text:select-page="current">0</text:page-number></text:p></draw:text-box></draw:frame><draw:frame draw:style-name="Mfr3" draw:name="Frame29011" text:anchor-type="char" svg:x="7.2972in" svg:y="10.8752in" svg:width="0.2in" svg:height="0.1283in"><draw:text-box><text:p text:style-name="MP7"><text:page-number text:select-page="current">0</text:page-number></text:p></draw:text-box></draw:frame><draw:frame draw:style-name="Mfr3" draw:name="Frame28411" text:anchor-type="char" svg:x="7.2972in" svg:y="10.8752in" svg:width="0.2in" svg:height="0.1283in"><draw:text-box><text:p text:style-name="MP7"><text:page-number text:select-page="current">0</text:page-number></text:p></draw:text-box></draw:frame><draw:frame draw:style-name="Mfr4" draw:name="Frame284111" text:anchor-type="char" svg:x="7.2972in" svg:y="10.8752in" svg:width="0.2in" svg:height="0.1283in"><draw:text-box><text:p text:style-name="MP7"><text:page-number text:select-page="current">0</text:page-number></text:p></draw:text-box></draw:frame><draw:frame draw:style-name="Mfr2" draw:name="Image800" text:anchor-type="char" svg:x="0in" svg:y="0in" svg:width="1.9181in" svg:height="0.128in"><draw:image xlink:href="Pictures/10000001000000B80000000C00EA2F60.png" xlink:type="simple" xlink:show="embed" xlink:actuate="onLoad" draw:mime-type="image/png"/></draw:frame><draw:frame draw:style-name="Mfr2" draw:name="Image801"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43" style:page-layout-name="Mpm6" draw:style-name="Mdp1">
      <style:header>
        <text:p text:style-name="MP1"><draw:frame draw:style-name="Mfr1" draw:name="Image 628"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2" draw:name="Image236" text:anchor-type="char" svg:x="0.4925in" svg:y="0in" svg:width="7.7756in" svg:height="1.3874in" draw:z-index="256"><draw:image xlink:href="Pictures/10000001000002EA00000085A3334DB7.png" xlink:type="simple" xlink:show="embed" xlink:actuate="onLoad" draw:mime-type="image/png"/></draw:frame><draw:frame draw:style-name="Mfr2" draw:name="Image237" text:anchor-type="char" svg:x="1.6811in" svg:y="0.5965in" svg:width="1.5984in" svg:height="0.4035in" draw:z-index="257"><draw:image xlink:href="Pictures/100000010000009900000026A14CA22C.png" xlink:type="simple" xlink:show="embed" xlink:actuate="onLoad" draw:mime-type="image/png"/></draw:frame><draw:frame draw:style-name="Mfr2" draw:name="Image238" text:anchor-type="char" svg:x="5.5709in" svg:y="0.7409in" svg:width="1.9236in" svg:height="0.2028in" draw:z-index="258"><draw:image xlink:href="Pictures/10000001000000B800000013402D6D80.png" xlink:type="simple" xlink:show="embed" xlink:actuate="onLoad" draw:mime-type="image/png"/></draw:frame></text:p>
      </style:header-left>
      <style:footer>
        <text:p text:style-name="MP1"><draw:frame draw:style-name="Mfr1" draw:name="Image 632" text:anchor-type="char" svg:x="3.7965in" svg:y="10.5917in" svg:width="0.6945in" svg:height="0.6138in"><draw:image xlink:href="Pictures/10000000000000D0000000B830B1DD11.jpg" xlink:type="simple" xlink:show="embed" xlink:actuate="onLoad" draw:mime-type="image/jpeg"/></draw:frame><draw:frame draw:style-name="Mfr4" draw:name="Frame2891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93"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95"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93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287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4" draw:name="Frame290111" text:anchor-type="char" svg:x="7.2972in" svg:y="10.8752in" svg:width="0.2in" svg:height="0.1283in"><draw:text-box><text:p text:style-name="MP7"><text:page-number text:select-page="current">0</text:page-number></text:p></draw:text-box></draw:frame><draw:frame draw:style-name="Mfr3" draw:name="Frame294" text:anchor-type="char" svg:x="0in" svg:y="0in" svg:width="0.2in" svg:height="0.1291in"><draw:text-box><text:p text:style-name="MP7"><text:page-number text:select-page="current">0</text:page-number></text:p></draw:text-box></draw:frame><draw:frame draw:style-name="Mfr3" draw:name="Frame296" text:anchor-type="char" svg:x="7.2972in" svg:y="10.8752in" svg:width="0.2in" svg:height="0.1283in"><draw:text-box><text:p text:style-name="MP7"><text:page-number text:select-page="current">0</text:page-number></text:p></draw:text-box></draw:frame><draw:frame draw:style-name="Mfr3" draw:name="Frame2941" text:anchor-type="char" svg:x="7.2972in" svg:y="10.8752in" svg:width="0.2in" svg:height="0.1283in"><draw:text-box><text:p text:style-name="MP7"><text:page-number text:select-page="current">0</text:page-number></text:p></draw:text-box></draw:frame><draw:frame draw:style-name="Mfr3" draw:name="Frame28811" text:anchor-type="char" svg:x="7.2972in" svg:y="10.8752in" svg:width="0.2in" svg:height="0.1283in"><draw:text-box><text:p text:style-name="MP7"><text:page-number text:select-page="current">0</text:page-number></text:p></draw:text-box></draw:frame><draw:frame draw:style-name="Mfr2" draw:name="Image294" text:anchor-type="char" svg:x="0in" svg:y="0in" svg:width="1.9138in" svg:height="0.1217in"><draw:image xlink:href="Pictures/10000001000000B70000000B07D9C1C2.png" xlink:type="simple" xlink:show="embed" xlink:actuate="onLoad" draw:mime-type="image/png"/></draw:frame><draw:frame draw:style-name="Mfr2" draw:name="Image295"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629" text:anchor-type="char" svg:x="3.7902in" svg:y="10.5945in" svg:width="0.6866in" svg:height="0.6189in" draw:z-index="173"><draw:image xlink:href="Pictures/10000001000000840000007752069C51.png" xlink:type="simple" xlink:show="embed" xlink:actuate="onLoad" draw:mime-type="image/png"/></draw:frame><draw:frame draw:style-name="Mfr2" draw:name="Image239" text:anchor-type="char" svg:x="0.7736in" svg:y="10.8752in" svg:width="1.9181in" svg:height="0.128in" draw:z-index="259"><draw:image xlink:href="Pictures/10000001000000B80000000C00EA2F60.png" xlink:type="simple" xlink:show="embed" xlink:actuate="onLoad" draw:mime-type="image/png"/></draw:frame><draw:frame draw:style-name="Mfr2" draw:name="Image240" text:anchor-type="char" svg:x="7.2972in" svg:y="10.8752in" svg:width="0.1984in" svg:height="0.128in" draw:z-index="260"><draw:image xlink:href="Pictures/10000001000000130000000C5161F074.png" xlink:type="simple" xlink:show="embed" xlink:actuate="onLoad" draw:mime-type="image/png"/></draw:frame></text:p>
      </style:footer-left>
    </style:master-page>
    <style:master-page style:name="Converted44" style:page-layout-name="Mpm10" draw:style-name="Mdp1">
      <style:header>
        <text:p text:style-name="MP1"><draw:frame draw:style-name="Mfr1" draw:name="Image 628 Copy 1" text:anchor-type="char" svg:x="0.4937in" svg:y="0in" svg:width="7.7736in" svg:height="1.3681in" draw:z-index="219"><draw:image xlink:href="Pictures/10000000000009180000019B2F5AA03B.png" xlink:type="simple" xlink:show="embed" xlink:actuate="onLoad" draw:mime-type="image/png"/></draw:frame></text:p>
      </style:header>
      <style:header-left>
        <text:p text:style-name="MP1"><draw:frame draw:style-name="Mfr3" draw:name="Frame288"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7"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9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8"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98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00"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98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294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292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802" text:anchor-type="char" svg:x="0in" svg:y="0in" svg:width="7.7756in" svg:height="1.3874in"><draw:image xlink:href="Pictures/10000001000002EA00000085A3334DB7.png" xlink:type="simple" xlink:show="embed" xlink:actuate="onLoad" draw:mime-type="image/png"/></draw:frame><draw:frame draw:style-name="Mfr2" draw:name="Image803" text:anchor-type="char" svg:x="0in" svg:y="0in" svg:width="1.5984in" svg:height="0.4035in"><draw:image xlink:href="Pictures/100000010000009900000026A14CA22C.png" xlink:type="simple" xlink:show="embed" xlink:actuate="onLoad" draw:mime-type="image/png"/></draw:frame><draw:frame draw:style-name="Mfr2" draw:name="Image804" text:anchor-type="char" svg:x="0in" svg:y="0in" svg:width="1.9236in" svg:height="0.2028in"><draw:image xlink:href="Pictures/10000001000000B800000013402D6D80.png" xlink:type="simple" xlink:show="embed" xlink:actuate="onLoad" draw:mime-type="image/png"/></draw:frame></text:p>
      </style:header-left>
      <style:footer>
        <text:p text:style-name="MP1"><draw:frame draw:style-name="Mfr1" draw:name="Image 632 Copy 1" text:anchor-type="char" svg:x="3.7965in" svg:y="10.5917in" svg:width="0.6945in" svg:height="0.6138in" draw:z-index="224"><draw:image xlink:href="Pictures/10000000000000D0000000B830B1DD11.jpg" xlink:type="simple" xlink:show="embed" xlink:actuate="onLoad" draw:mime-type="image/jpeg"/></draw:frame><draw:frame draw:style-name="Mfr2" draw:name="Image805" text:anchor-type="char" svg:x="0.7744in" svg:y="10.8756in" svg:width="1.9138in" svg:height="0.1217in" draw:z-index="413"><draw:image xlink:href="Pictures/10000001000000B70000000B07D9C1C2.png" xlink:type="simple" xlink:show="embed" xlink:actuate="onLoad" draw:mime-type="image/png"/></draw:frame><draw:frame draw:style-name="Mfr2" draw:name="Image806" text:anchor-type="char" svg:x="7.2972in" svg:y="10.8752in" svg:width="0.1984in" svg:height="0.128in" draw:z-index="414"><draw:image xlink:href="Pictures/10000001000000130000000C5161F074.png" xlink:type="simple" xlink:show="embed" xlink:actuate="onLoad" draw:mime-type="image/png"/></draw:frame></text:p>
      </style:footer>
      <style:footer-left>
        <text:p text:style-name="MP1"><draw:frame draw:style-name="Mfr1" draw:name="Image 629 Copy 1" text:anchor-type="char" svg:x="3.7902in" svg:y="10.5945in" svg:width="0.6866in" svg:height="0.6189in"><draw:image xlink:href="Pictures/10000001000000840000007752069C51.png" xlink:type="simple" xlink:show="embed" xlink:actuate="onLoad" draw:mime-type="image/png"/></draw:frame><draw:frame draw:style-name="Mfr3" draw:name="Frame304"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4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5" text:anchor-type="char" svg:x="0in" svg:y="0in" svg:width="0.2in" svg:height="0.1291in"><draw:text-box><text:p text:style-name="MP7"><text:page-number text:select-page="current">0</text:page-number></text:p></draw:text-box></draw:frame><draw:frame draw:style-name="Mfr3" draw:name="Frame3051" text:anchor-type="char" svg:x="0in" svg:y="0in" svg:width="0.2in" svg:height="0.1291in"><draw:text-box><text:p text:style-name="MP7"><text:page-number text:select-page="current">0</text:page-number></text:p></draw:text-box></draw:frame><draw:frame draw:style-name="Mfr3" draw:name="Frame30511" text:anchor-type="char" svg:x="7.2972in" svg:y="10.8752in" svg:width="0.2in" svg:height="0.1283in"><draw:text-box><text:p text:style-name="MP7"><text:page-number text:select-page="current">0</text:page-number></text:p></draw:text-box></draw:frame><draw:frame draw:style-name="Mfr3" draw:name="Frame3031" text:anchor-type="char" svg:x="7.2972in" svg:y="10.8752in" svg:width="0.2in" svg:height="0.1283in"><draw:text-box><text:p text:style-name="MP7"><text:page-number text:select-page="current">0</text:page-number></text:p></draw:text-box></draw:frame><draw:frame draw:style-name="Mfr3" draw:name="Frame298111" text:anchor-type="char" svg:x="7.2972in" svg:y="10.8752in" svg:width="0.2in" svg:height="0.1283in"><draw:text-box><text:p text:style-name="MP7"><text:page-number text:select-page="current">0</text:page-number></text:p></draw:text-box></draw:frame><draw:frame draw:style-name="Mfr4" draw:name="Frame2961" text:anchor-type="char" svg:x="7.2972in" svg:y="10.8752in" svg:width="0.2in" svg:height="0.1283in"><draw:text-box><text:p text:style-name="MP7"><text:page-number text:select-page="current">0</text:page-number></text:p></draw:text-box></draw:frame><draw:frame draw:style-name="Mfr2" draw:name="Image807" text:anchor-type="char" svg:x="0in" svg:y="0in" svg:width="1.9181in" svg:height="0.128in"><draw:image xlink:href="Pictures/10000001000000B80000000C00EA2F60.png" xlink:type="simple" xlink:show="embed" xlink:actuate="onLoad" draw:mime-type="image/png"/></draw:frame><draw:frame draw:style-name="Mfr2" draw:name="Image808"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45" style:page-layout-name="Mpm10" draw:style-name="Mdp1">
      <style:header>
        <text:p text:style-name="MP1"><draw:frame draw:style-name="Mfr1" draw:name="Image 738"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737" text:anchor-type="char" svg:x="0.4937in" svg:y="0in" svg:width="7.7736in" svg:height="1.3681in" draw:z-index="175"><draw:image xlink:href="Pictures/10000000000009180000019B2F5AA03B.png" xlink:type="simple" xlink:show="embed" xlink:actuate="onLoad" draw:mime-type="image/png"/></draw:frame></text:p>
      </style:header-left>
      <style:footer>
        <text:p text:style-name="MP1"><draw:frame draw:style-name="Mfr1" draw:name="Image 742" text:anchor-type="char" svg:x="3.7965in" svg:y="10.5917in" svg:width="0.6945in" svg:height="0.6138in"><draw:image xlink:href="Pictures/10000000000000D0000000B830B1DD11.jpg" xlink:type="simple" xlink:show="embed" xlink:actuate="onLoad" draw:mime-type="image/jpeg"/></draw:frame><draw:frame draw:style-name="Mfr4" draw:name="Frame299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06"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041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00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4" draw:name="Frame30011" text:anchor-type="char" svg:x="7.2972in" svg:y="10.8752in" svg:width="0.2in" svg:height="0.1283in"><draw:text-box><text:p text:style-name="MP7"><text:page-number text:select-page="current">0</text:page-number></text:p></draw:text-box></draw:frame><draw:frame draw:style-name="Mfr3" draw:name="Frame307" text:anchor-type="char" svg:x="0in" svg:y="0in" svg:width="0.2in" svg:height="0.1291in"><draw:text-box><text:p text:style-name="MP7"><text:page-number text:select-page="current">0</text:page-number></text:p></draw:text-box></draw:frame><draw:frame draw:style-name="Mfr3" draw:name="Frame3071" text:anchor-type="char" svg:x="7.2972in" svg:y="10.8752in" svg:width="0.2in" svg:height="0.1283in"><draw:text-box><text:p text:style-name="MP7"><text:page-number text:select-page="current">0</text:page-number></text:p></draw:text-box></draw:frame><draw:frame draw:style-name="Mfr3" draw:name="Frame305111" text:anchor-type="char" svg:x="7.2972in" svg:y="10.8752in" svg:width="0.2in" svg:height="0.1283in"><draw:text-box><text:p text:style-name="MP7"><text:page-number text:select-page="current">0</text:page-number></text:p></draw:text-box></draw:frame><draw:frame draw:style-name="Mfr3" draw:name="Frame30111" text:anchor-type="char" svg:x="7.2972in" svg:y="10.8752in" svg:width="0.2in" svg:height="0.1283in"><draw:text-box><text:p text:style-name="MP7"><text:page-number text:select-page="current">0</text:page-number></text:p></draw:text-box></draw:frame><draw:frame draw:style-name="Mfr2" draw:name="Image244" text:anchor-type="char" svg:x="0.7744in" svg:y="10.8756in" svg:width="1.9138in" svg:height="0.1217in"><draw:image xlink:href="Pictures/10000001000000B70000000B07D9C1C2.png" xlink:type="simple" xlink:show="embed" xlink:actuate="onLoad" draw:mime-type="image/png"/></draw:frame><draw:frame draw:style-name="Mfr2" draw:name="Image293"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739" text:anchor-type="char" svg:x="3.7965in" svg:y="10.5917in" svg:width="0.6945in" svg:height="0.6138in" draw:z-index="183"><draw:image xlink:href="Pictures/10000000000000D0000000B830B1DD11.jpg" xlink:type="simple" xlink:show="embed" xlink:actuate="onLoad" draw:mime-type="image/jpeg"/></draw:frame><draw:frame draw:style-name="Mfr2" draw:name="Image242" text:anchor-type="char" svg:x="0.7744in" svg:y="10.8756in" svg:width="1.9138in" svg:height="0.1217in" draw:z-index="261"><draw:image xlink:href="Pictures/10000001000000B70000000B07D9C1C2.png" xlink:type="simple" xlink:show="embed" xlink:actuate="onLoad" draw:mime-type="image/png"/></draw:frame><draw:frame draw:style-name="Mfr2" draw:name="Image243" text:anchor-type="char" svg:x="7.2972in" svg:y="10.8752in" svg:width="0.1984in" svg:height="0.128in" draw:z-index="262"><draw:image xlink:href="Pictures/10000001000000130000000C5161F074.png" xlink:type="simple" xlink:show="embed" xlink:actuate="onLoad" draw:mime-type="image/png"/></draw:frame></text:p>
      </style:footer-left>
    </style:master-page>
    <style:master-page style:name="Converted46" style:page-layout-name="Mpm10" draw:style-name="Mdp1">
      <style:header>
        <text:p text:style-name="MP1"><draw:frame draw:style-name="Mfr1" draw:name="Image 738 Copy 1" text:anchor-type="char" svg:x="0.4937in" svg:y="0in" svg:width="7.7736in" svg:height="1.3681in" draw:z-index="214"><draw:image xlink:href="Pictures/10000000000009180000019B2F5AA03B.png" xlink:type="simple" xlink:show="embed" xlink:actuate="onLoad" draw:mime-type="image/png"/></draw:frame></text:p>
      </style:header>
      <style:header-left>
        <text:p text:style-name="MP1"><draw:frame draw:style-name="Mfr1" draw:name="Image 737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742 Copy 1" text:anchor-type="char" svg:x="3.7965in" svg:y="10.5917in" svg:width="0.6945in" svg:height="0.6138in" draw:z-index="223"><draw:image xlink:href="Pictures/10000000000000D0000000B830B1DD11.jpg" xlink:type="simple" xlink:show="embed" xlink:actuate="onLoad" draw:mime-type="image/jpeg"/></draw:frame><draw:frame draw:style-name="Mfr2" draw:name="Image809" text:anchor-type="char" svg:x="0.7744in" svg:y="10.8756in" svg:width="1.9138in" svg:height="0.1217in" draw:z-index="415"><draw:image xlink:href="Pictures/10000001000000B70000000B07D9C1C2.png" xlink:type="simple" xlink:show="embed" xlink:actuate="onLoad" draw:mime-type="image/png"/></draw:frame><draw:frame draw:style-name="Mfr2" draw:name="Image810" text:anchor-type="char" svg:x="7.2972in" svg:y="10.8752in" svg:width="0.1984in" svg:height="0.128in" draw:z-index="416"><draw:image xlink:href="Pictures/10000001000000130000000C5161F074.png" xlink:type="simple" xlink:show="embed" xlink:actuate="onLoad" draw:mime-type="image/png"/></draw:frame></text:p>
      </style:footer>
      <style:footer-left>
        <text:p text:style-name="MP1"><draw:frame draw:style-name="Mfr1" draw:name="Image 739 Copy 1" text:anchor-type="char" svg:x="3.7965in" svg:y="10.5917in" svg:width="0.6945in" svg:height="0.6138in"><draw:image xlink:href="Pictures/10000000000000D0000000B830B1DD11.jpg" xlink:type="simple" xlink:show="embed" xlink:actuate="onLoad" draw:mime-type="image/jpeg"/></draw:frame><draw:frame draw:style-name="Mfr3" draw:name="Frame310"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01"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3"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0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06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4" draw:name="Frame303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2" text:anchor-type="char" svg:x="0in" svg:y="0in" svg:width="0.2in" svg:height="0.1291in"><draw:text-box><text:p text:style-name="MP7"><text:page-number text:select-page="current">0</text:page-number></text:p></draw:text-box></draw:frame><draw:frame draw:style-name="Mfr3" draw:name="Frame3121" text:anchor-type="char" svg:x="0in" svg:y="0in" svg:width="0.2in" svg:height="0.1291in"><draw:text-box><text:p text:style-name="MP7"><text:page-number text:select-page="current">0</text:page-number></text:p></draw:text-box></draw:frame><draw:frame draw:style-name="Mfr3" draw:name="Frame314" text:anchor-type="char" svg:x="7.2972in" svg:y="10.8752in" svg:width="0.2in" svg:height="0.1283in"><draw:text-box><text:p text:style-name="MP7"><text:page-number text:select-page="current">0</text:page-number></text:p></draw:text-box></draw:frame><draw:frame draw:style-name="Mfr3" draw:name="Frame31111" text:anchor-type="char" svg:x="7.2972in" svg:y="10.8752in" svg:width="0.2in" svg:height="0.1283in"><draw:text-box><text:p text:style-name="MP7"><text:page-number text:select-page="current">0</text:page-number></text:p></draw:text-box></draw:frame><draw:frame draw:style-name="Mfr3" draw:name="Frame30711" text:anchor-type="char" svg:x="7.2972in" svg:y="10.8752in" svg:width="0.2in" svg:height="0.1283in"><draw:text-box><text:p text:style-name="MP7"><text:page-number text:select-page="current">0</text:page-number></text:p></draw:text-box></draw:frame><draw:frame draw:style-name="Mfr4" draw:name="Frame3041111" text:anchor-type="char" svg:x="7.2972in" svg:y="10.8752in" svg:width="0.2in" svg:height="0.1283in"><draw:text-box><text:p text:style-name="MP7"><text:page-number text:select-page="current">0</text:page-number></text:p></draw:text-box></draw:frame><draw:frame draw:style-name="Mfr2" draw:name="Image811" text:anchor-type="char" svg:x="0in" svg:y="0in" svg:width="1.9138in" svg:height="0.1217in"><draw:image xlink:href="Pictures/10000001000000B70000000B07D9C1C2.png" xlink:type="simple" xlink:show="embed" xlink:actuate="onLoad" draw:mime-type="image/png"/></draw:frame><draw:frame draw:style-name="Mfr2" draw:name="Image812"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47" style:page-layout-name="Mpm10" draw:style-name="Mdp1">
      <style:header>
        <text:p text:style-name="MP1"><draw:frame draw:style-name="Mfr1" draw:name="Image 738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737 Copy 1 Copy 1" text:anchor-type="char" svg:x="0.4937in" svg:y="0in" svg:width="7.7736in" svg:height="1.3681in" draw:z-index="212"><draw:image xlink:href="Pictures/10000000000009180000019B2F5AA03B.png" xlink:type="simple" xlink:show="embed" xlink:actuate="onLoad" draw:mime-type="image/png"/></draw:frame></text:p>
      </style:header-left>
      <style:footer>
        <text:p text:style-name="MP1"><draw:frame draw:style-name="Mfr1" draw:name="Image 742 Copy 1 Copy 1" text:anchor-type="char" svg:x="3.7965in" svg:y="10.5917in" svg:width="0.6945in" svg:height="0.6138in"><draw:image xlink:href="Pictures/10000000000000D0000000B830B1DD11.jpg" xlink:type="simple" xlink:show="embed" xlink:actuate="onLoad" draw:mime-type="image/jpeg"/></draw:frame><draw:frame draw:style-name="Mfr3" draw:name="Frame315"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51"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5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2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08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4" draw:name="Frame30511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6" text:anchor-type="char" svg:x="0in" svg:y="0in" svg:width="0.2in" svg:height="0.1291in"><draw:text-box><text:p text:style-name="MP7"><text:page-number text:select-page="current">0</text:page-number></text:p></draw:text-box></draw:frame><draw:frame draw:style-name="Mfr3" draw:name="Frame3161" text:anchor-type="char" svg:x="0in" svg:y="0in" svg:width="0.2in" svg:height="0.1291in"><draw:text-box><text:p text:style-name="MP7"><text:page-number text:select-page="current">0</text:page-number></text:p></draw:text-box></draw:frame><draw:frame draw:style-name="Mfr3" draw:name="Frame31611" text:anchor-type="char" svg:x="7.2972in" svg:y="10.8752in" svg:width="0.2in" svg:height="0.1283in"><draw:text-box><text:p text:style-name="MP7"><text:page-number text:select-page="current">0</text:page-number></text:p></draw:text-box></draw:frame><draw:frame draw:style-name="Mfr3" draw:name="Frame3131" text:anchor-type="char" svg:x="7.2972in" svg:y="10.8752in" svg:width="0.2in" svg:height="0.1283in"><draw:text-box><text:p text:style-name="MP7"><text:page-number text:select-page="current">0</text:page-number></text:p></draw:text-box></draw:frame><draw:frame draw:style-name="Mfr3" draw:name="Frame3091" text:anchor-type="char" svg:x="7.2972in" svg:y="10.8752in" svg:width="0.2in" svg:height="0.1283in"><draw:text-box><text:p text:style-name="MP7"><text:page-number text:select-page="current">0</text:page-number></text:p></draw:text-box></draw:frame><draw:frame draw:style-name="Mfr4" draw:name="Frame30611" text:anchor-type="char" svg:x="7.2972in" svg:y="10.8752in" svg:width="0.2in" svg:height="0.1283in"><draw:text-box><text:p text:style-name="MP7"><text:page-number text:select-page="current">0</text:page-number></text:p></draw:text-box></draw:frame><draw:frame draw:style-name="Mfr2" draw:name="Image813" text:anchor-type="char" svg:x="0in" svg:y="0in" svg:width="1.9138in" svg:height="0.1217in"><draw:image xlink:href="Pictures/10000001000000B70000000B07D9C1C2.png" xlink:type="simple" xlink:show="embed" xlink:actuate="onLoad" draw:mime-type="image/png"/></draw:frame><draw:frame draw:style-name="Mfr2" draw:name="Image814"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739 Copy 1 Copy 1" text:anchor-type="char" svg:x="3.7965in" svg:y="10.5917in" svg:width="0.6945in" svg:height="0.6138in" draw:z-index="217"><draw:image xlink:href="Pictures/10000000000000D0000000B830B1DD11.jpg" xlink:type="simple" xlink:show="embed" xlink:actuate="onLoad" draw:mime-type="image/jpeg"/></draw:frame><draw:frame draw:style-name="Mfr2" draw:name="Image816" text:anchor-type="char" svg:x="0.7744in" svg:y="10.8756in" svg:width="1.9138in" svg:height="0.1217in" draw:z-index="417"><draw:image xlink:href="Pictures/10000001000000B70000000B07D9C1C2.png" xlink:type="simple" xlink:show="embed" xlink:actuate="onLoad" draw:mime-type="image/png"/></draw:frame><draw:frame draw:style-name="Mfr2" draw:name="Image818" text:anchor-type="char" svg:x="7.2972in" svg:y="10.8752in" svg:width="0.1984in" svg:height="0.128in" draw:z-index="418"><draw:image xlink:href="Pictures/10000001000000130000000C5161F074.png" xlink:type="simple" xlink:show="embed" xlink:actuate="onLoad" draw:mime-type="image/png"/></draw:frame></text:p>
      </style:footer-left>
    </style:master-page>
    <style:master-page style:name="Converted48" style:page-layout-name="Mpm9" draw:style-name="Mdp1">
      <style:header>
        <text:p text:style-name="MP2"/>
      </style:header>
      <style:header-left>
        <text:p text:style-name="MP1"><draw:frame draw:style-name="Mfr1" draw:name="Image 737 Copy 1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2"/>
      </style:footer>
      <style:footer-left>
        <text:p text:style-name="MP1"><draw:frame draw:style-name="Mfr1" draw:name="Image 739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319"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91" text:anchor-type="char" svg:x="0in" svg:y="0in" svg:width="1.9154in" svg:height="0.1228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9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61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121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4" draw:name="Frame3121111" text:anchor-type="char" svg:x="0.7744in" svg:y="10.8756in" svg:width="1.9154in" svg:height="0.122in"><draw:text-box><text:p text:style-name="MP9"><text:span text:style-name="MT35">D</text:span><text:span text:style-name="MT36">.</text:span><text:span text:style-name="MT35">O</text:span><text:span text:style-name="MT36">.</text:span><text:span text:style-name="MT37"> </text:span><text:span text:style-name="MT22">PREFEITURA</text:span><text:span text:style-name="MT25"> </text:span><text:span text:style-name="MT22">MUNICIPAL</text:span><text:span text:style-name="MT26"> </text:span><text:span text:style-name="MT22">DE</text:span><text:span text:style-name="MT27"> </text:span><text:span text:style-name="MT28">CACHOEIRO</text:span></text:p></draw:text-box></draw:frame><draw:frame draw:style-name="Mfr3" draw:name="Frame320" text:anchor-type="char" svg:x="0in" svg:y="0in" svg:width="0.2in" svg:height="0.1291in"><draw:text-box><text:p text:style-name="MP7"><text:page-number text:select-page="current">0</text:page-number></text:p></draw:text-box></draw:frame><draw:frame draw:style-name="Mfr3" draw:name="Frame3201" text:anchor-type="char" svg:x="0in" svg:y="0in" svg:width="0.2in" svg:height="0.1291in"><draw:text-box><text:p text:style-name="MP7"><text:page-number text:select-page="current">0</text:page-number></text:p></draw:text-box></draw:frame><draw:frame draw:style-name="Mfr3" draw:name="Frame32011" text:anchor-type="char" svg:x="7.2972in" svg:y="10.8752in" svg:width="0.2in" svg:height="0.1283in"><draw:text-box><text:p text:style-name="MP7"><text:page-number text:select-page="current">0</text:page-number></text:p></draw:text-box></draw:frame><draw:frame draw:style-name="Mfr3" draw:name="Frame3171" text:anchor-type="char" svg:x="7.2972in" svg:y="10.8752in" svg:width="0.2in" svg:height="0.1283in"><draw:text-box><text:p text:style-name="MP7"><text:page-number text:select-page="current">0</text:page-number></text:p></draw:text-box></draw:frame><draw:frame draw:style-name="Mfr3" draw:name="Frame31311" text:anchor-type="char" svg:x="7.2972in" svg:y="10.8752in" svg:width="0.2in" svg:height="0.1283in"><draw:text-box><text:p text:style-name="MP7"><text:page-number text:select-page="current">0</text:page-number></text:p></draw:text-box></draw:frame><draw:frame draw:style-name="Mfr4" draw:name="Frame313111" text:anchor-type="char" svg:x="7.2972in" svg:y="10.8752in" svg:width="0.2in" svg:height="0.1283in"><draw:text-box><text:p text:style-name="MP7"><text:page-number text:select-page="current">0</text:page-number></text:p></draw:text-box></draw:frame><draw:frame draw:style-name="Mfr2" draw:name="Image819" text:anchor-type="char" svg:x="0in" svg:y="0in" svg:width="1.9138in" svg:height="0.1217in"><draw:image xlink:href="Pictures/10000001000000B70000000B07D9C1C2.png" xlink:type="simple" xlink:show="embed" xlink:actuate="onLoad" draw:mime-type="image/png"/></draw:frame><draw:frame draw:style-name="Mfr2" draw:name="Image820"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49" style:page-layout-name="Mpm10" draw:style-name="Mdp1">
      <style:header>
        <text:p text:style-name="MP2"/>
      </style:header>
      <style:header-left>
        <text:p text:style-name="MP1"><draw:frame draw:style-name="Mfr1" draw:name="Image 768" text:anchor-type="char" svg:x="0.4937in" svg:y="0in" svg:width="7.7736in" svg:height="1.3681in" draw:z-index="189"><draw:image xlink:href="Pictures/10000000000009180000019B2F5AA03B.png" xlink:type="simple" xlink:show="embed" xlink:actuate="onLoad" draw:mime-type="image/png"/></draw:frame></text:p>
      </style:header-left>
      <style:footer>
        <text:p text:style-name="MP2"/>
      </style:footer>
      <style:footer-left>
        <text:p text:style-name="MP1"><draw:frame draw:style-name="Mfr1" draw:name="Image 769" text:anchor-type="char" svg:x="3.7965in" svg:y="10.5917in" svg:width="0.6945in" svg:height="0.6138in" draw:z-index="190"><draw:image xlink:href="Pictures/10000000000000D0000000B830B1DD11.jpg" xlink:type="simple" xlink:show="embed" xlink:actuate="onLoad" draw:mime-type="image/jpeg"/></draw:frame><draw:frame draw:style-name="Mfr2" draw:name="Image245" text:anchor-type="char" svg:x="0.7744in" svg:y="10.8756in" svg:width="1.9146in" svg:height="0.1217in" draw:z-index="263"><draw:image xlink:href="Pictures/10000001000000B70000000B07D9C1C2.png" xlink:type="simple" xlink:show="embed" xlink:actuate="onLoad" draw:mime-type="image/png"/></draw:frame><draw:frame draw:style-name="Mfr2" draw:name="Image246" text:anchor-type="char" svg:x="7.2972in" svg:y="10.8752in" svg:width="0.1984in" svg:height="0.128in" draw:z-index="264"><draw:image xlink:href="Pictures/10000001000000130000000C5161F074.png" xlink:type="simple" xlink:show="embed" xlink:actuate="onLoad" draw:mime-type="image/png"/></draw:frame></text:p>
      </style:footer-left>
    </style:master-page>
    <style:master-page style:name="Converted50" style:page-layout-name="Mpm9" draw:style-name="Mdp1">
      <style:header>
        <text:p text:style-name="MP2"/>
      </style:header>
      <style:header-left>
        <text:p text:style-name="MP1"><draw:frame draw:style-name="Mfr1" draw:name="Image 768 Copy 1" text:anchor-type="char" svg:x="0.4937in" svg:y="0in" svg:width="7.7736in" svg:height="1.3681in"><draw:image xlink:href="Pictures/10000000000009180000019B2F5AA03B.png" xlink:type="simple" xlink:show="embed" xlink:actuate="onLoad" draw:mime-type="image/png"/></draw:frame></text:p>
      </style:header-left>
      <style:footer>
        <text:p text:style-name="MP2"/>
      </style:footer>
      <style:footer-left>
        <text:p text:style-name="MP1"><draw:frame draw:style-name="Mfr1" draw:name="Image 769 Copy 1" text:anchor-type="char" svg:x="3.7965in" svg:y="10.5917in" svg:width="0.6945in" svg:height="0.6138in"><draw:image xlink:href="Pictures/10000000000000D0000000B830B1DD11.jpg" xlink:type="simple" xlink:show="embed" xlink:actuate="onLoad" draw:mime-type="image/jpeg"/></draw:frame><draw:frame draw:style-name="Mfr3" draw:name="Frame322" text:anchor-type="char" svg:x="0in" svg:y="0in" svg:width="1.9161in" svg:height="0.1228in"><draw:text-box><text:p text:style-name="MP9"><text:span text:style-name="MT35">D</text:span><text:span text:style-name="MT36">.</text:span><text:span text:style-name="MT35">O</text:span><text:span text:style-name="MT36">.</text:span><text:span text:style-name="MT38"> </text:span><text:span text:style-name="MT35">PREFEITURA</text:span><text:span text:style-name="MT39"> </text:span><text:span text:style-name="MT35">MUNICIPAL</text:span><text:span text:style-name="MT39"> </text:span><text:span text:style-name="MT22">DE</text:span><text:span text:style-name="MT28"> </text:span><text:span text:style-name="MT40">CACHOEIRO</text:span></text:p></draw:text-box></draw:frame><draw:frame draw:style-name="Mfr3" draw:name="Frame3221" text:anchor-type="char" svg:x="0in" svg:y="0in" svg:width="1.9161in" svg:height="0.1228in"><draw:text-box><text:p text:style-name="MP9"><text:span text:style-name="MT35">D</text:span><text:span text:style-name="MT36">.</text:span><text:span text:style-name="MT35">O</text:span><text:span text:style-name="MT36">.</text:span><text:span text:style-name="MT38"> </text:span><text:span text:style-name="MT35">PREFEITURA</text:span><text:span text:style-name="MT39"> </text:span><text:span text:style-name="MT35">MUNICIPAL</text:span><text:span text:style-name="MT39"> </text:span><text:span text:style-name="MT22">DE</text:span><text:span text:style-name="MT28"> </text:span><text:span text:style-name="MT40">CACHOEIRO</text:span></text:p></draw:text-box></draw:frame><draw:frame draw:style-name="Mfr3" draw:name="Frame324" text:anchor-type="char" svg:x="0.7744in" svg:y="10.8756in" svg:width="1.9161in" svg:height="0.122in"><draw:text-box><text:p text:style-name="MP9"><text:span text:style-name="MT35">D</text:span><text:span text:style-name="MT36">.</text:span><text:span text:style-name="MT35">O</text:span><text:span text:style-name="MT36">.</text:span><text:span text:style-name="MT38"> </text:span><text:span text:style-name="MT35">PREFEITURA</text:span><text:span text:style-name="MT39"> </text:span><text:span text:style-name="MT35">MUNICIPAL</text:span><text:span text:style-name="MT39"> </text:span><text:span text:style-name="MT22">DE</text:span><text:span text:style-name="MT28"> </text:span><text:span text:style-name="MT40">CACHOEIRO</text:span></text:p></draw:text-box></draw:frame><draw:frame draw:style-name="Mfr3" draw:name="Frame320111" text:anchor-type="char" svg:x="0.7744in" svg:y="10.8756in" svg:width="1.9161in" svg:height="0.122in"><draw:text-box><text:p text:style-name="MP9"><text:span text:style-name="MT35">D</text:span><text:span text:style-name="MT36">.</text:span><text:span text:style-name="MT35">O</text:span><text:span text:style-name="MT36">.</text:span><text:span text:style-name="MT38"> </text:span><text:span text:style-name="MT35">PREFEITURA</text:span><text:span text:style-name="MT39"> </text:span><text:span text:style-name="MT35">MUNICIPAL</text:span><text:span text:style-name="MT39"> </text:span><text:span text:style-name="MT22">DE</text:span><text:span text:style-name="MT28"> </text:span><text:span text:style-name="MT40">CACHOEIRO</text:span></text:p></draw:text-box></draw:frame><draw:frame draw:style-name="Mfr3" draw:name="Frame3161111" text:anchor-type="char" svg:x="0.7744in" svg:y="10.8756in" svg:width="1.9161in" svg:height="0.122in"><draw:text-box><text:p text:style-name="MP9"><text:span text:style-name="MT35">D</text:span><text:span text:style-name="MT36">.</text:span><text:span text:style-name="MT35">O</text:span><text:span text:style-name="MT36">.</text:span><text:span text:style-name="MT38"> </text:span><text:span text:style-name="MT35">PREFEITURA</text:span><text:span text:style-name="MT39"> </text:span><text:span text:style-name="MT35">MUNICIPAL</text:span><text:span text:style-name="MT39"> </text:span><text:span text:style-name="MT22">DE</text:span><text:span text:style-name="MT28"> </text:span><text:span text:style-name="MT40">CACHOEIRO</text:span></text:p></draw:text-box></draw:frame><draw:frame draw:style-name="Mfr4" draw:name="Frame31611111" text:anchor-type="char" svg:x="0.7744in" svg:y="10.8756in" svg:width="1.9161in" svg:height="0.122in"><draw:text-box><text:p text:style-name="MP9"><text:span text:style-name="MT35">D</text:span><text:span text:style-name="MT36">.</text:span><text:span text:style-name="MT35">O</text:span><text:span text:style-name="MT36">.</text:span><text:span text:style-name="MT38"> </text:span><text:span text:style-name="MT35">PREFEITURA</text:span><text:span text:style-name="MT39"> </text:span><text:span text:style-name="MT35">MUNICIPAL</text:span><text:span text:style-name="MT39"> </text:span><text:span text:style-name="MT22">DE</text:span><text:span text:style-name="MT28"> </text:span><text:span text:style-name="MT40">CACHOEIRO</text:span></text:p></draw:text-box></draw:frame><draw:frame draw:style-name="Mfr3" draw:name="Frame323" text:anchor-type="char" svg:x="0in" svg:y="0in" svg:width="0.2in" svg:height="0.1291in"><draw:text-box><text:p text:style-name="MP7"><text:page-number text:select-page="current">0</text:page-number></text:p></draw:text-box></draw:frame><draw:frame draw:style-name="Mfr3" draw:name="Frame3231" text:anchor-type="char" svg:x="0in" svg:y="0in" svg:width="0.2in" svg:height="0.1291in"><draw:text-box><text:p text:style-name="MP7"><text:page-number text:select-page="current">0</text:page-number></text:p></draw:text-box></draw:frame><draw:frame draw:style-name="Mfr3" draw:name="Frame325" text:anchor-type="char" svg:x="7.2972in" svg:y="10.8752in" svg:width="0.2in" svg:height="0.1283in"><draw:text-box><text:p text:style-name="MP7"><text:page-number text:select-page="current">0</text:page-number></text:p></draw:text-box></draw:frame><draw:frame draw:style-name="Mfr3" draw:name="Frame32211" text:anchor-type="char" svg:x="7.2972in" svg:y="10.8752in" svg:width="0.2in" svg:height="0.1283in"><draw:text-box><text:p text:style-name="MP7"><text:page-number text:select-page="current">0</text:page-number></text:p></draw:text-box></draw:frame><draw:frame draw:style-name="Mfr3" draw:name="Frame31711" text:anchor-type="char" svg:x="7.2972in" svg:y="10.8752in" svg:width="0.2in" svg:height="0.1283in"><draw:text-box><text:p text:style-name="MP7"><text:page-number text:select-page="current">0</text:page-number></text:p></draw:text-box></draw:frame><draw:frame draw:style-name="Mfr4" draw:name="Frame317111" text:anchor-type="char" svg:x="7.2972in" svg:y="10.8752in" svg:width="0.2in" svg:height="0.1283in"><draw:text-box><text:p text:style-name="MP7"><text:page-number text:select-page="current">0</text:page-number></text:p></draw:text-box></draw:frame><draw:frame draw:style-name="Mfr2" draw:name="Image821" text:anchor-type="char" svg:x="0in" svg:y="0in" svg:width="1.9146in" svg:height="0.1217in"><draw:image xlink:href="Pictures/10000001000000B70000000B07D9C1C2.png" xlink:type="simple" xlink:show="embed" xlink:actuate="onLoad" draw:mime-type="image/png"/></draw:frame><draw:frame draw:style-name="Mfr2" draw:name="Image822"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51" style:page-layout-name="Mpm6" draw:style-name="Mdp1">
      <style:header>
        <text:p text:style-name="MP2"/>
      </style:header>
      <style:header-left>
        <text:p text:style-name="MP1"><draw:frame draw:style-name="Mfr2" draw:name="Image247" text:anchor-type="char" svg:x="0.4925in" svg:y="0in" svg:width="7.7756in" svg:height="1.3874in" draw:z-index="265"><draw:image xlink:href="Pictures/10000001000002EA00000085A3334DB7.png" xlink:type="simple" xlink:show="embed" xlink:actuate="onLoad" draw:mime-type="image/png"/></draw:frame><draw:frame draw:style-name="Mfr2" draw:name="Image249" text:anchor-type="char" svg:x="1.6811in" svg:y="0.5965in" svg:width="1.5984in" svg:height="0.4035in" draw:z-index="266"><draw:image xlink:href="Pictures/100000010000009900000026A14CA22C.png" xlink:type="simple" xlink:show="embed" xlink:actuate="onLoad" draw:mime-type="image/png"/></draw:frame><draw:frame draw:style-name="Mfr2" draw:name="Image288" text:anchor-type="char" svg:x="5.5709in" svg:y="0.7409in" svg:width="1.9236in" svg:height="0.2028in" draw:z-index="349"><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785" text:anchor-type="char" svg:x="3.7902in" svg:y="10.5945in" svg:width="0.6866in" svg:height="0.6189in" draw:z-index="191"><draw:image xlink:href="Pictures/10000001000000840000007752069C51.png" xlink:type="simple" xlink:show="embed" xlink:actuate="onLoad" draw:mime-type="image/png"/></draw:frame><draw:frame draw:style-name="Mfr2" draw:name="Image250" text:anchor-type="char" svg:x="0.7736in" svg:y="10.8752in" svg:width="1.9181in" svg:height="0.128in" draw:z-index="268"><draw:image xlink:href="Pictures/10000001000000B80000000C00EA2F60.png" xlink:type="simple" xlink:show="embed" xlink:actuate="onLoad" draw:mime-type="image/png"/></draw:frame><draw:frame draw:style-name="Mfr2" draw:name="Image253" text:anchor-type="char" svg:x="7.2972in" svg:y="10.8752in" svg:width="0.1984in" svg:height="0.128in" draw:z-index="269"><draw:image xlink:href="Pictures/10000001000000130000000C5161F074.png" xlink:type="simple" xlink:show="embed" xlink:actuate="onLoad" draw:mime-type="image/png"/></draw:frame></text:p>
      </style:footer-left>
    </style:master-page>
    <style:master-page style:name="Converted52" style:page-layout-name="Mpm9" draw:style-name="Mdp1">
      <style:header>
        <text:p text:style-name="MP2"/>
      </style:header>
      <style:header-left>
        <text:p text:style-name="MP1"><draw:frame draw:style-name="Mfr3" draw:name="Frame326"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7"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2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8"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28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32"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28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2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327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823" text:anchor-type="char" svg:x="0in" svg:y="0in" svg:width="7.7756in" svg:height="1.3874in"><draw:image xlink:href="Pictures/10000001000002EA00000085A3334DB7.png" xlink:type="simple" xlink:show="embed" xlink:actuate="onLoad" draw:mime-type="image/png"/></draw:frame><draw:frame draw:style-name="Mfr2" draw:name="Image825" text:anchor-type="char" svg:x="0in" svg:y="0in" svg:width="1.5984in" svg:height="0.4035in"><draw:image xlink:href="Pictures/100000010000009900000026A14CA22C.png" xlink:type="simple" xlink:show="embed" xlink:actuate="onLoad" draw:mime-type="image/png"/></draw:frame><draw:frame draw:style-name="Mfr2" draw:name="Image826" text:anchor-type="char" svg:x="0in" svg:y="0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785 Copy 1" text:anchor-type="char" svg:x="3.7902in" svg:y="10.5945in" svg:width="0.6866in" svg:height="0.6189in"><draw:image xlink:href="Pictures/10000001000000840000007752069C51.png" xlink:type="simple" xlink:show="embed" xlink:actuate="onLoad" draw:mime-type="image/png"/></draw:frame><draw:frame draw:style-name="Mfr3" draw:name="Frame329"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9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2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4" text:anchor-type="char" svg:x="0in" svg:y="0in" svg:width="0.2in" svg:height="0.1291in"><draw:text-box><text:p text:style-name="MP7"><text:page-number text:select-page="current">0</text:page-number></text:p></draw:text-box></draw:frame><draw:frame draw:style-name="Mfr3" draw:name="Frame3341" text:anchor-type="char" svg:x="0in" svg:y="0in" svg:width="0.2in" svg:height="0.1291in"><draw:text-box><text:p text:style-name="MP7"><text:page-number text:select-page="current">0</text:page-number></text:p></draw:text-box></draw:frame><draw:frame draw:style-name="Mfr3" draw:name="Frame33411" text:anchor-type="char" svg:x="7.2972in" svg:y="10.8752in" svg:width="0.2in" svg:height="0.1283in"><draw:text-box><text:p text:style-name="MP7"><text:page-number text:select-page="current">0</text:page-number></text:p></draw:text-box></draw:frame><draw:frame draw:style-name="Mfr3" draw:name="Frame3301" text:anchor-type="char" svg:x="7.2972in" svg:y="10.8752in" svg:width="0.2in" svg:height="0.1283in"><draw:text-box><text:p text:style-name="MP7"><text:page-number text:select-page="current">0</text:page-number></text:p></draw:text-box></draw:frame><draw:frame draw:style-name="Mfr3" draw:name="Frame329111" text:anchor-type="char" svg:x="7.2972in" svg:y="10.8752in" svg:width="0.2in" svg:height="0.1283in"><draw:text-box><text:p text:style-name="MP7"><text:page-number text:select-page="current">0</text:page-number></text:p></draw:text-box></draw:frame><draw:frame draw:style-name="Mfr4" draw:name="Frame3291111" text:anchor-type="char" svg:x="7.2972in" svg:y="10.8752in" svg:width="0.2in" svg:height="0.1283in"><draw:text-box><text:p text:style-name="MP7"><text:page-number text:select-page="current">0</text:page-number></text:p></draw:text-box></draw:frame><draw:frame draw:style-name="Mfr2" draw:name="Image827" text:anchor-type="char" svg:x="0in" svg:y="0in" svg:width="1.9181in" svg:height="0.128in"><draw:image xlink:href="Pictures/10000001000000B80000000C00EA2F60.png" xlink:type="simple" xlink:show="embed" xlink:actuate="onLoad" draw:mime-type="image/png"/></draw:frame><draw:frame draw:style-name="Mfr2" draw:name="Image828"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53" style:page-layout-name="Mpm6" draw:style-name="Mdp1">
      <style:header>
        <text:p text:style-name="MP2"/>
      </style:header>
      <style:header-left>
        <text:p text:style-name="MP1"><draw:frame draw:style-name="Mfr2" draw:name="Image254" text:anchor-type="char" svg:x="0.4925in" svg:y="0in" svg:width="7.7756in" svg:height="1.3874in" draw:z-index="271"><draw:image xlink:href="Pictures/10000001000002EA00000085A3334DB7.png" xlink:type="simple" xlink:show="embed" xlink:actuate="onLoad" draw:mime-type="image/png"/></draw:frame><draw:frame draw:style-name="Mfr2" draw:name="Image255" text:anchor-type="char" svg:x="1.6811in" svg:y="0.5965in" svg:width="1.5984in" svg:height="0.4035in" draw:z-index="272"><draw:image xlink:href="Pictures/100000010000009900000026A14CA22C.png" xlink:type="simple" xlink:show="embed" xlink:actuate="onLoad" draw:mime-type="image/png"/></draw:frame><draw:frame draw:style-name="Mfr2" draw:name="Image287" text:anchor-type="char" svg:x="5.5709in" svg:y="0.7409in" svg:width="1.9236in" svg:height="0.2028in" draw:z-index="348"><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824" text:anchor-type="char" svg:x="3.7902in" svg:y="10.5945in" svg:width="0.6866in" svg:height="0.6189in" draw:z-index="193"><draw:image xlink:href="Pictures/10000001000000840000007752069C51.png" xlink:type="simple" xlink:show="embed" xlink:actuate="onLoad" draw:mime-type="image/png"/></draw:frame><draw:frame draw:style-name="Mfr2" draw:name="Image256" text:anchor-type="char" svg:x="0.7736in" svg:y="10.8752in" svg:width="1.9181in" svg:height="0.128in" draw:z-index="273"><draw:image xlink:href="Pictures/10000001000000B80000000C00EA2F60.png" xlink:type="simple" xlink:show="embed" xlink:actuate="onLoad" draw:mime-type="image/png"/></draw:frame><draw:frame draw:style-name="Mfr2" draw:name="Image257" text:anchor-type="char" svg:x="7.2972in" svg:y="10.8752in" svg:width="0.1984in" svg:height="0.128in" draw:z-index="274"><draw:image xlink:href="Pictures/10000001000000130000000C5161F074.png" xlink:type="simple" xlink:show="embed" xlink:actuate="onLoad" draw:mime-type="image/png"/></draw:frame></text:p>
      </style:footer-left>
    </style:master-page>
    <style:master-page style:name="Converted54" style:page-layout-name="Mpm9" draw:style-name="Mdp1">
      <style:header>
        <text:p text:style-name="MP2"/>
      </style:header>
      <style:header-left>
        <text:p text:style-name="MP1"><draw:frame draw:style-name="Mfr3" draw:name="Frame335"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6"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3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7"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37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40"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37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36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335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829" text:anchor-type="char" svg:x="0in" svg:y="0in" svg:width="7.7756in" svg:height="1.3874in"><draw:image xlink:href="Pictures/10000001000002EA00000085A3334DB7.png" xlink:type="simple" xlink:show="embed" xlink:actuate="onLoad" draw:mime-type="image/png"/></draw:frame><draw:frame draw:style-name="Mfr2" draw:name="Image830" text:anchor-type="char" svg:x="0in" svg:y="0in" svg:width="1.5984in" svg:height="0.4035in"><draw:image xlink:href="Pictures/100000010000009900000026A14CA22C.png" xlink:type="simple" xlink:show="embed" xlink:actuate="onLoad" draw:mime-type="image/png"/></draw:frame><draw:frame draw:style-name="Mfr2" draw:name="Image831" text:anchor-type="char" svg:x="0in" svg:y="0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824 Copy 1" text:anchor-type="char" svg:x="3.7902in" svg:y="10.5945in" svg:width="0.6866in" svg:height="0.6189in"><draw:image xlink:href="Pictures/10000001000000840000007752069C51.png" xlink:type="simple" xlink:show="embed" xlink:actuate="onLoad" draw:mime-type="image/png"/></draw:frame><draw:frame draw:style-name="Mfr3" draw:name="Frame338"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8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2" text:anchor-type="char" svg:x="0in" svg:y="0in" svg:width="0.2in" svg:height="0.1291in"><draw:text-box><text:p text:style-name="MP7"><text:page-number text:select-page="current">0</text:page-number></text:p></draw:text-box></draw:frame><draw:frame draw:style-name="Mfr3" draw:name="Frame3421" text:anchor-type="char" svg:x="0in" svg:y="0in" svg:width="0.2in" svg:height="0.1291in"><draw:text-box><text:p text:style-name="MP7"><text:page-number text:select-page="current">0</text:page-number></text:p></draw:text-box></draw:frame><draw:frame draw:style-name="Mfr3" draw:name="Frame34211" text:anchor-type="char" svg:x="7.2972in" svg:y="10.8752in" svg:width="0.2in" svg:height="0.1283in"><draw:text-box><text:p text:style-name="MP7"><text:page-number text:select-page="current">0</text:page-number></text:p></draw:text-box></draw:frame><draw:frame draw:style-name="Mfr3" draw:name="Frame3391" text:anchor-type="char" svg:x="7.2972in" svg:y="10.8752in" svg:width="0.2in" svg:height="0.1283in"><draw:text-box><text:p text:style-name="MP7"><text:page-number text:select-page="current">0</text:page-number></text:p></draw:text-box></draw:frame><draw:frame draw:style-name="Mfr3" draw:name="Frame338111" text:anchor-type="char" svg:x="7.2972in" svg:y="10.8752in" svg:width="0.2in" svg:height="0.1283in"><draw:text-box><text:p text:style-name="MP7"><text:page-number text:select-page="current">0</text:page-number></text:p></draw:text-box></draw:frame><draw:frame draw:style-name="Mfr4" draw:name="Frame3371111" text:anchor-type="char" svg:x="7.2972in" svg:y="10.8752in" svg:width="0.2in" svg:height="0.1283in"><draw:text-box><text:p text:style-name="MP7"><text:page-number text:select-page="current">0</text:page-number></text:p></draw:text-box></draw:frame><draw:frame draw:style-name="Mfr2" draw:name="Image832" text:anchor-type="char" svg:x="0in" svg:y="0in" svg:width="1.9181in" svg:height="0.128in"><draw:image xlink:href="Pictures/10000001000000B80000000C00EA2F60.png" xlink:type="simple" xlink:show="embed" xlink:actuate="onLoad" draw:mime-type="image/png"/></draw:frame><draw:frame draw:style-name="Mfr2" draw:name="Image833"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55" style:page-layout-name="Mpm11" draw:style-name="Mdp1">
      <style:header>
        <text:p text:style-name="MP2"/>
      </style:header>
      <style:header-left>
        <text:p text:style-name="MP1"><draw:frame draw:style-name="Mfr2" draw:name="Image258" text:anchor-type="char" svg:x="0.4925in" svg:y="0in" svg:width="7.7756in" svg:height="1.3874in" draw:z-index="275"><draw:image xlink:href="Pictures/10000001000002EA00000085A3334DB7.png" xlink:type="simple" xlink:show="embed" xlink:actuate="onLoad" draw:mime-type="image/png"/></draw:frame><draw:frame draw:style-name="Mfr2" draw:name="Image259" text:anchor-type="char" svg:x="1.6811in" svg:y="0.5965in" svg:width="1.5984in" svg:height="0.4035in" draw:z-index="276"><draw:image xlink:href="Pictures/100000010000009900000026A14CA22C.png" xlink:type="simple" xlink:show="embed" xlink:actuate="onLoad" draw:mime-type="image/png"/></draw:frame><draw:frame draw:style-name="Mfr2" draw:name="Image286" text:anchor-type="char" svg:x="5.5709in" svg:y="0.7409in" svg:width="1.9236in" svg:height="0.2028in" draw:z-index="347"><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899" text:anchor-type="char" svg:x="3.7902in" svg:y="10.5945in" svg:width="0.6866in" svg:height="0.6189in" draw:z-index="194"><draw:image xlink:href="Pictures/10000001000000840000007752069C51.png" xlink:type="simple" xlink:show="embed" xlink:actuate="onLoad" draw:mime-type="image/png"/></draw:frame><draw:frame draw:style-name="Mfr1" draw:name="Image 909" text:anchor-type="char" svg:x="5.7953in" svg:y="9.6043in" svg:width="0.2709in" svg:height="0.3673in" draw:z-index="195"><draw:image xlink:href="Pictures/100000000000003B0000005004C75678.jpg" xlink:type="simple" xlink:show="embed" xlink:actuate="onLoad" draw:mime-type="image/jpeg"/></draw:frame><draw:frame draw:style-name="Mfr2" draw:name="Image260" text:anchor-type="char" svg:x="1.648in" svg:y="9.5937in" svg:width="0.3866in" svg:height="0.3866in" draw:z-index="277"><draw:image xlink:href="Pictures/100000010000002500000025C1D4E42A.png" xlink:type="simple" xlink:show="embed" xlink:actuate="onLoad" draw:mime-type="image/png"/></draw:frame><draw:frame draw:style-name="Mfr2" draw:name="Image261" text:anchor-type="char" svg:x="0.7736in" svg:y="10.8752in" svg:width="1.9181in" svg:height="0.128in" draw:z-index="278"><draw:image xlink:href="Pictures/10000001000000B80000000C00EA2F60.png" xlink:type="simple" xlink:show="embed" xlink:actuate="onLoad" draw:mime-type="image/png"/></draw:frame><draw:frame draw:style-name="Mfr2" draw:name="Image262" text:anchor-type="char" svg:x="7.2972in" svg:y="10.8752in" svg:width="0.1984in" svg:height="0.128in" draw:z-index="279"><draw:image xlink:href="Pictures/10000001000000130000000C5161F074.png" xlink:type="simple" xlink:show="embed" xlink:actuate="onLoad" draw:mime-type="image/png"/></draw:frame></text:p>
      </style:footer-left>
    </style:master-page>
    <style:master-page style:name="Converted56" style:page-layout-name="Mpm9" draw:style-name="Mdp1">
      <style:header>
        <text:p text:style-name="MP2"/>
      </style:header>
      <style:header-left>
        <text:p text:style-name="MP1"><draw:frame draw:style-name="Mfr3" draw:name="Frame343"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4"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4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5"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452"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48"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46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44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346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834" text:anchor-type="char" svg:x="0in" svg:y="0in" svg:width="7.7756in" svg:height="1.3874in"><draw:image xlink:href="Pictures/10000001000002EA00000085A3334DB7.png" xlink:type="simple" xlink:show="embed" xlink:actuate="onLoad" draw:mime-type="image/png"/></draw:frame><draw:frame draw:style-name="Mfr2" draw:name="Image835" text:anchor-type="char" svg:x="0in" svg:y="0in" svg:width="1.5984in" svg:height="0.4035in"><draw:image xlink:href="Pictures/100000010000009900000026A14CA22C.png" xlink:type="simple" xlink:show="embed" xlink:actuate="onLoad" draw:mime-type="image/png"/></draw:frame><draw:frame draw:style-name="Mfr2" draw:name="Image836" text:anchor-type="char" svg:x="0in" svg:y="0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899 Copy 1" text:anchor-type="char" svg:x="3.7902in" svg:y="10.5945in" svg:width="0.6866in" svg:height="0.6189in"><draw:image xlink:href="Pictures/10000001000000840000007752069C51.png" xlink:type="simple" xlink:show="embed" xlink:actuate="onLoad" draw:mime-type="image/png"/></draw:frame><draw:frame draw:style-name="Mfr1" draw:name="Image 909 Copy 1" text:anchor-type="char" svg:x="5.7953in" svg:y="9.6043in" svg:width="0.2709in" svg:height="0.3673in"><draw:image xlink:href="Pictures/100000000000003B0000005004C75678.jpg" xlink:type="simple" xlink:show="embed" xlink:actuate="onLoad" draw:mime-type="image/jpeg"/></draw:frame><draw:frame draw:style-name="Mfr3" draw:name="Frame346"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62"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4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0" text:anchor-type="char" svg:x="0in" svg:y="0in" svg:width="0.2in" svg:height="0.1291in"><draw:text-box><text:p text:style-name="MP7"><text:page-number text:select-page="current">0</text:page-number></text:p></draw:text-box></draw:frame><draw:frame draw:style-name="Mfr3" draw:name="Frame3501" text:anchor-type="char" svg:x="0in" svg:y="0in" svg:width="0.2in" svg:height="0.1291in"><draw:text-box><text:p text:style-name="MP7"><text:page-number text:select-page="current">0</text:page-number></text:p></draw:text-box></draw:frame><draw:frame draw:style-name="Mfr3" draw:name="Frame35011" text:anchor-type="char" svg:x="7.2972in" svg:y="10.8752in" svg:width="0.2in" svg:height="0.1283in"><draw:text-box><text:p text:style-name="MP7"><text:page-number text:select-page="current">0</text:page-number></text:p></draw:text-box></draw:frame><draw:frame draw:style-name="Mfr3" draw:name="Frame3481" text:anchor-type="char" svg:x="7.2972in" svg:y="10.8752in" svg:width="0.2in" svg:height="0.1283in"><draw:text-box><text:p text:style-name="MP7"><text:page-number text:select-page="current">0</text:page-number></text:p></draw:text-box></draw:frame><draw:frame draw:style-name="Mfr3" draw:name="Frame34811" text:anchor-type="char" svg:x="7.2972in" svg:y="10.8752in" svg:width="0.2in" svg:height="0.1283in"><draw:text-box><text:p text:style-name="MP7"><text:page-number text:select-page="current">0</text:page-number></text:p></draw:text-box></draw:frame><draw:frame draw:style-name="Mfr4" draw:name="Frame348111" text:anchor-type="char" svg:x="7.2972in" svg:y="10.8752in" svg:width="0.2in" svg:height="0.1283in"><draw:text-box><text:p text:style-name="MP7"><text:page-number text:select-page="current">0</text:page-number></text:p></draw:text-box></draw:frame><draw:frame draw:style-name="Mfr2" draw:name="Image837" text:anchor-type="char" svg:x="0in" svg:y="0in" svg:width="0.3866in" svg:height="0.3866in"><draw:image xlink:href="Pictures/100000010000002500000025C1D4E42A.png" xlink:type="simple" xlink:show="embed" xlink:actuate="onLoad" draw:mime-type="image/png"/></draw:frame><draw:frame draw:style-name="Mfr2" draw:name="Image838" text:anchor-type="char" svg:x="0in" svg:y="0in" svg:width="1.9181in" svg:height="0.128in"><draw:image xlink:href="Pictures/10000001000000B80000000C00EA2F60.png" xlink:type="simple" xlink:show="embed" xlink:actuate="onLoad" draw:mime-type="image/png"/></draw:frame><draw:frame draw:style-name="Mfr2" draw:name="Image839"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57" style:page-layout-name="Mpm12" draw:style-name="Mdp1">
      <style:header>
        <text:p text:style-name="MP2"/>
      </style:header>
      <style:header-left>
        <text:p text:style-name="MP1"><draw:frame draw:style-name="Mfr2" draw:name="Image263" text:anchor-type="char" svg:x="0.4925in" svg:y="0in" svg:width="7.7756in" svg:height="1.3874in" draw:z-index="280"><draw:image xlink:href="Pictures/10000001000002EA00000085A3334DB7.png" xlink:type="simple" xlink:show="embed" xlink:actuate="onLoad" draw:mime-type="image/png"/></draw:frame><draw:frame draw:style-name="Mfr2" draw:name="Image264" text:anchor-type="char" svg:x="1.6811in" svg:y="0.5965in" svg:width="1.5984in" svg:height="0.4035in" draw:z-index="281"><draw:image xlink:href="Pictures/100000010000009900000026A14CA22C.png" xlink:type="simple" xlink:show="embed" xlink:actuate="onLoad" draw:mime-type="image/png"/></draw:frame><draw:frame draw:style-name="Mfr2" draw:name="Image285" text:anchor-type="char" svg:x="5.5709in" svg:y="0.7409in" svg:width="1.9236in" svg:height="0.2028in" draw:z-index="346"><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946" text:anchor-type="char" svg:x="3.7902in" svg:y="10.5945in" svg:width="0.6866in" svg:height="0.6189in" draw:z-index="199"><draw:image xlink:href="Pictures/10000001000000840000007752069C51.png" xlink:type="simple" xlink:show="embed" xlink:actuate="onLoad" draw:mime-type="image/png"/></draw:frame><draw:frame draw:style-name="Mfr1" draw:name="Image 955" text:anchor-type="char" svg:x="5.8291in" svg:y="9.5547in" svg:width="0.2717in" svg:height="0.3689in" draw:z-index="203"><draw:image xlink:href="Pictures/100000000000003B0000005004C75678.jpg" xlink:type="simple" xlink:show="embed" xlink:actuate="onLoad" draw:mime-type="image/jpeg"/></draw:frame><draw:frame draw:style-name="Mfr2" draw:name="Image266" text:anchor-type="char" svg:x="1.6665in" svg:y="9.5453in" svg:width="0.3882in" svg:height="0.3882in" draw:z-index="282"><draw:image xlink:href="Pictures/10000001000000250000002503EE50E6.png" xlink:type="simple" xlink:show="embed" xlink:actuate="onLoad" draw:mime-type="image/png"/></draw:frame><draw:frame draw:style-name="Mfr2" draw:name="Image267" text:anchor-type="char" svg:x="0.7736in" svg:y="10.8752in" svg:width="1.9181in" svg:height="0.128in" draw:z-index="283"><draw:image xlink:href="Pictures/10000001000000B80000000C00EA2F60.png" xlink:type="simple" xlink:show="embed" xlink:actuate="onLoad" draw:mime-type="image/png"/></draw:frame><draw:frame draw:style-name="Mfr2" draw:name="Image269" text:anchor-type="char" svg:x="7.2972in" svg:y="10.8752in" svg:width="0.1984in" svg:height="0.128in" draw:z-index="284"><draw:image xlink:href="Pictures/10000001000000130000000C5161F074.png" xlink:type="simple" xlink:show="embed" xlink:actuate="onLoad" draw:mime-type="image/png"/></draw:frame></text:p>
      </style:footer-left>
    </style:master-page>
    <style:master-page style:name="Converted58" style:page-layout-name="Mpm9" draw:style-name="Mdp1">
      <style:header>
        <text:p text:style-name="MP2"/>
      </style:header>
      <style:header-left>
        <text:p text:style-name="MP1"><draw:frame draw:style-name="Mfr3" draw:name="Frame35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2"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5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3"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532"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56"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5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54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354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884" text:anchor-type="char" svg:x="0in" svg:y="0in" svg:width="7.7756in" svg:height="1.3874in"><draw:image xlink:href="Pictures/10000001000002EA00000085A3334DB7.png" xlink:type="simple" xlink:show="embed" xlink:actuate="onLoad" draw:mime-type="image/png"/></draw:frame><draw:frame draw:style-name="Mfr2" draw:name="Image890" text:anchor-type="char" svg:x="0in" svg:y="0in" svg:width="1.5984in" svg:height="0.4035in"><draw:image xlink:href="Pictures/100000010000009900000026A14CA22C.png" xlink:type="simple" xlink:show="embed" xlink:actuate="onLoad" draw:mime-type="image/png"/></draw:frame><draw:frame draw:style-name="Mfr2" draw:name="Image893" text:anchor-type="char" svg:x="0in" svg:y="0in" svg:width="1.9236in" svg:height="0.2028in"><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946 Copy 1" text:anchor-type="char" svg:x="3.7902in" svg:y="10.5945in" svg:width="0.6866in" svg:height="0.6189in"><draw:image xlink:href="Pictures/10000001000000840000007752069C51.png" xlink:type="simple" xlink:show="embed" xlink:actuate="onLoad" draw:mime-type="image/png"/></draw:frame><draw:frame draw:style-name="Mfr1" draw:name="Image 955 Copy 1" text:anchor-type="char" svg:x="5.8291in" svg:y="9.5547in" svg:width="0.2717in" svg:height="0.3689in"><draw:image xlink:href="Pictures/100000000000003B0000005004C75678.jpg" xlink:type="simple" xlink:show="embed" xlink:actuate="onLoad" draw:mime-type="image/jpeg"/></draw:frame><draw:frame draw:style-name="Mfr3" draw:name="Frame354"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42"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5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8" text:anchor-type="char" svg:x="0in" svg:y="0in" svg:width="0.2in" svg:height="0.1291in"><draw:text-box><text:p text:style-name="MP7"><text:page-number text:select-page="current">0</text:page-number></text:p></draw:text-box></draw:frame><draw:frame draw:style-name="Mfr3" draw:name="Frame3581" text:anchor-type="char" svg:x="0in" svg:y="0in" svg:width="0.2in" svg:height="0.1291in"><draw:text-box><text:p text:style-name="MP7"><text:page-number text:select-page="current">0</text:page-number></text:p></draw:text-box></draw:frame><draw:frame draw:style-name="Mfr3" draw:name="Frame35811" text:anchor-type="char" svg:x="7.2972in" svg:y="10.8752in" svg:width="0.2in" svg:height="0.1283in"><draw:text-box><text:p text:style-name="MP7"><text:page-number text:select-page="current">0</text:page-number></text:p></draw:text-box></draw:frame><draw:frame draw:style-name="Mfr3" draw:name="Frame3561" text:anchor-type="char" svg:x="7.2972in" svg:y="10.8752in" svg:width="0.2in" svg:height="0.1283in"><draw:text-box><text:p text:style-name="MP7"><text:page-number text:select-page="current">0</text:page-number></text:p></draw:text-box></draw:frame><draw:frame draw:style-name="Mfr3" draw:name="Frame35611" text:anchor-type="char" svg:x="7.2972in" svg:y="10.8752in" svg:width="0.2in" svg:height="0.1283in"><draw:text-box><text:p text:style-name="MP7"><text:page-number text:select-page="current">0</text:page-number></text:p></draw:text-box></draw:frame><draw:frame draw:style-name="Mfr4" draw:name="Frame356111" text:anchor-type="char" svg:x="7.2972in" svg:y="10.8752in" svg:width="0.2in" svg:height="0.1283in"><draw:text-box><text:p text:style-name="MP7"><text:page-number text:select-page="current">0</text:page-number></text:p></draw:text-box></draw:frame><draw:frame draw:style-name="Mfr2" draw:name="Image894" text:anchor-type="char" svg:x="0in" svg:y="0in" svg:width="0.3882in" svg:height="0.3882in"><draw:image xlink:href="Pictures/10000001000000250000002503EE50E6.png" xlink:type="simple" xlink:show="embed" xlink:actuate="onLoad" draw:mime-type="image/png"/></draw:frame><draw:frame draw:style-name="Mfr2" draw:name="Image895" text:anchor-type="char" svg:x="0in" svg:y="0in" svg:width="1.9181in" svg:height="0.128in"><draw:image xlink:href="Pictures/10000001000000B80000000C00EA2F60.png" xlink:type="simple" xlink:show="embed" xlink:actuate="onLoad" draw:mime-type="image/png"/></draw:frame><draw:frame draw:style-name="Mfr2" draw:name="Image896"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59" style:page-layout-name="Mpm6" draw:style-name="Mdp1">
      <style:header>
        <text:p text:style-name="MP1"><draw:frame draw:style-name="Mfr4" draw:name="Frame35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0"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60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62"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62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58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581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273" text:anchor-type="char" svg:x="0.4925in" svg:y="0in" svg:width="7.7756in" svg:height="1.3874in"><draw:image xlink:href="Pictures/10000001000002EA00000085A3334DB7.png" xlink:type="simple" xlink:show="embed" xlink:actuate="onLoad" draw:mime-type="image/png"/></draw:frame><draw:frame draw:style-name="Mfr2" draw:name="Image283" text:anchor-type="char" svg:x="0in" svg:y="0in" svg:width="1.5984in" svg:height="0.4035in"><draw:image xlink:href="Pictures/100000010000009900000026A14CA22C.png" xlink:type="simple" xlink:show="embed" xlink:actuate="onLoad" draw:mime-type="image/png"/></draw:frame><draw:frame draw:style-name="Mfr2" draw:name="Image284" text:anchor-type="char" svg:x="0in" svg:y="0in" svg:width="1.9236in" svg:height="0.2028in"><draw:image xlink:href="Pictures/10000001000000B800000013402D6D80.png" xlink:type="simple" xlink:show="embed" xlink:actuate="onLoad" draw:mime-type="image/png"/></draw:frame></text:p>
      </style:header>
      <style:header-left>
        <text:p text:style-name="MP1"><draw:frame draw:style-name="Mfr2" draw:name="Image270" text:anchor-type="char" svg:x="0.4925in" svg:y="0in" svg:width="7.7756in" svg:height="1.3874in" draw:z-index="287"><draw:image xlink:href="Pictures/10000001000002EA00000085A3334DB7.png" xlink:type="simple" xlink:show="embed" xlink:actuate="onLoad" draw:mime-type="image/png"/></draw:frame><draw:frame draw:style-name="Mfr2" draw:name="Image271" text:anchor-type="char" svg:x="1.6811in" svg:y="0.5965in" svg:width="1.5984in" svg:height="0.4035in" draw:z-index="289"><draw:image xlink:href="Pictures/100000010000009900000026A14CA22C.png" xlink:type="simple" xlink:show="embed" xlink:actuate="onLoad" draw:mime-type="image/png"/></draw:frame><draw:frame draw:style-name="Mfr2" draw:name="Image272" text:anchor-type="char" svg:x="5.5709in" svg:y="0.7409in" svg:width="1.9236in" svg:height="0.2028in" draw:z-index="292"><draw:image xlink:href="Pictures/10000001000000B800000013402D6D80.png" xlink:type="simple" xlink:show="embed" xlink:actuate="onLoad" draw:mime-type="image/png"/></draw:frame></text:p>
      </style:header-left>
      <style:footer>
        <text:p text:style-name="MP1"><draw:frame draw:style-name="Mfr1" draw:name="Image 1098" text:anchor-type="char" svg:x="3.7902in" svg:y="10.5945in" svg:width="0.6866in" svg:height="0.6189in"><draw:image xlink:href="Pictures/10000001000000840000007752069C51.png" xlink:type="simple" xlink:show="embed" xlink:actuate="onLoad" draw:mime-type="image/png"/></draw:frame><draw:frame draw:style-name="Mfr4" draw:name="Frame36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64111" text:anchor-type="char" svg:x="7.2972in" svg:y="10.8752in" svg:width="0.2in" svg:height="0.1283in"><draw:text-box><text:p text:style-name="MP7"><text:page-number text:select-page="current">0</text:page-number></text:p></draw:text-box></draw:frame><draw:frame draw:style-name="Mfr3" draw:name="Frame364" text:anchor-type="char" svg:x="0in" svg:y="0in" svg:width="0.2in" svg:height="0.1291in"><draw:text-box><text:p text:style-name="MP7"><text:page-number text:select-page="current">0</text:page-number></text:p></draw:text-box></draw:frame><draw:frame draw:style-name="Mfr3" draw:name="Frame366" text:anchor-type="char" svg:x="7.2972in" svg:y="10.8752in" svg:width="0.2in" svg:height="0.1283in"><draw:text-box><text:p text:style-name="MP7"><text:page-number text:select-page="current">0</text:page-number></text:p></draw:text-box></draw:frame><draw:frame draw:style-name="Mfr3" draw:name="Frame3651" text:anchor-type="char" svg:x="7.2972in" svg:y="10.8752in" svg:width="0.2in" svg:height="0.1283in"><draw:text-box><text:p text:style-name="MP7"><text:page-number text:select-page="current">0</text:page-number></text:p></draw:text-box></draw:frame><draw:frame draw:style-name="Mfr3" draw:name="Frame36511" text:anchor-type="char" svg:x="7.2972in" svg:y="10.8752in" svg:width="0.2in" svg:height="0.1283in"><draw:text-box><text:p text:style-name="MP7"><text:page-number text:select-page="current">0</text:page-number></text:p></draw:text-box></draw:frame><draw:frame draw:style-name="Mfr2" draw:name="Image280" text:anchor-type="char" svg:x="0in" svg:y="0in" svg:width="1.9181in" svg:height="0.128in"><draw:image xlink:href="Pictures/10000001000000B80000000C00EA2F60.png" xlink:type="simple" xlink:show="embed" xlink:actuate="onLoad" draw:mime-type="image/png"/></draw:frame><draw:frame draw:style-name="Mfr2" draw:name="Image281" text:anchor-type="char" svg:x="0in" svg:y="0in" svg:width="0.1984in" svg:height="0.128in"><draw:image xlink:href="Pictures/10000001000000130000000C5161F074.png" xlink:type="simple" xlink:show="embed" xlink:actuate="onLoad" draw:mime-type="image/png"/></draw:frame></text:p>
      </style:footer>
      <style:footer-left>
        <text:p text:style-name="MP1"><draw:frame draw:style-name="Mfr1" draw:name="Image 1095" text:anchor-type="char" svg:x="3.7902in" svg:y="10.5945in" svg:width="0.6866in" svg:height="0.6189in" draw:z-index="205"><draw:image xlink:href="Pictures/10000001000000840000007752069C51.png" xlink:type="simple" xlink:show="embed" xlink:actuate="onLoad" draw:mime-type="image/png"/></draw:frame><draw:frame draw:style-name="Mfr2" draw:name="Image275" text:anchor-type="char" svg:x="0.7736in" svg:y="10.8752in" svg:width="1.9181in" svg:height="0.128in" draw:z-index="300"><draw:image xlink:href="Pictures/10000001000000B80000000C00EA2F60.png" xlink:type="simple" xlink:show="embed" xlink:actuate="onLoad" draw:mime-type="image/png"/></draw:frame><draw:frame draw:style-name="Mfr2" draw:name="Image276" text:anchor-type="char" svg:x="7.2972in" svg:y="10.8752in" svg:width="0.1984in" svg:height="0.128in" draw:z-index="342"><draw:image xlink:href="Pictures/10000001000000130000000C5161F074.png" xlink:type="simple" xlink:show="embed" xlink:actuate="onLoad" draw:mime-type="image/png"/></draw:frame></text:p>
      </style:footer-left>
    </style:master-page>
    <style:master-page style:name="Converted60" style:page-layout-name="Mpm6" draw:style-name="Mdp1">
      <style:header>
        <text:p text:style-name="MP1"><draw:frame draw:style-name="Mfr2" draw:name="Image897" text:anchor-type="char" svg:x="0.4925in" svg:y="0in" svg:width="7.7756in" svg:height="1.3874in" draw:z-index="419"><draw:image xlink:href="Pictures/10000001000002EA00000085A3334DB7.png" xlink:type="simple" xlink:show="embed" xlink:actuate="onLoad" draw:mime-type="image/png"/></draw:frame><draw:frame draw:style-name="Mfr2" draw:name="Image898" text:anchor-type="char" svg:x="1.6811in" svg:y="0.5965in" svg:width="1.5984in" svg:height="0.4035in" draw:z-index="420"><draw:image xlink:href="Pictures/100000010000009900000026A14CA22C.png" xlink:type="simple" xlink:show="embed" xlink:actuate="onLoad" draw:mime-type="image/png"/></draw:frame><draw:frame draw:style-name="Mfr2" draw:name="Image900" text:anchor-type="char" svg:x="5.5709in" svg:y="0.7409in" svg:width="1.9236in" svg:height="0.2028in" draw:z-index="421"><draw:image xlink:href="Pictures/10000001000000B800000013402D6D80.png" xlink:type="simple" xlink:show="embed" xlink:actuate="onLoad" draw:mime-type="image/png"/></draw:frame></text:p>
      </style:header>
      <style:header-left>
        <text:p text:style-name="MP1"><draw:frame draw:style-name="Mfr3" draw:name="Frame369"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9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6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0"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702"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73"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7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71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368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901" text:anchor-type="char" svg:x="0in" svg:y="0in" svg:width="7.7756in" svg:height="1.3874in"><draw:image xlink:href="Pictures/10000001000002EA00000085A3334DB7.png" xlink:type="simple" xlink:show="embed" xlink:actuate="onLoad" draw:mime-type="image/png"/></draw:frame><draw:frame draw:style-name="Mfr2" draw:name="Image902" text:anchor-type="char" svg:x="0in" svg:y="0in" svg:width="1.5984in" svg:height="0.4035in"><draw:image xlink:href="Pictures/100000010000009900000026A14CA22C.png" xlink:type="simple" xlink:show="embed" xlink:actuate="onLoad" draw:mime-type="image/png"/></draw:frame><draw:frame draw:style-name="Mfr2" draw:name="Image903" text:anchor-type="char" svg:x="0in" svg:y="0in" svg:width="1.9236in" svg:height="0.2028in"><draw:image xlink:href="Pictures/10000001000000B800000013402D6D80.png" xlink:type="simple" xlink:show="embed" xlink:actuate="onLoad" draw:mime-type="image/png"/></draw:frame></text:p>
      </style:header-left>
      <style:footer>
        <text:p text:style-name="MP1"><draw:frame draw:style-name="Mfr1" draw:name="Image 1098 Copy 1" text:anchor-type="char" svg:x="3.7902in" svg:y="10.5945in" svg:width="0.6866in" svg:height="0.6189in" draw:z-index="222"><draw:image xlink:href="Pictures/10000001000000840000007752069C51.png" xlink:type="simple" xlink:show="embed" xlink:actuate="onLoad" draw:mime-type="image/png"/></draw:frame><draw:frame draw:style-name="Mfr2" draw:name="Image904" text:anchor-type="char" svg:x="0.7736in" svg:y="10.8752in" svg:width="1.9181in" svg:height="0.128in" draw:z-index="422"><draw:image xlink:href="Pictures/10000001000000B80000000C00EA2F60.png" xlink:type="simple" xlink:show="embed" xlink:actuate="onLoad" draw:mime-type="image/png"/></draw:frame><draw:frame draw:style-name="Mfr2" draw:name="Image905" text:anchor-type="char" svg:x="7.2972in" svg:y="10.8752in" svg:width="0.1984in" svg:height="0.128in" draw:z-index="423"><draw:image xlink:href="Pictures/10000001000000130000000C5161F074.png" xlink:type="simple" xlink:show="embed" xlink:actuate="onLoad" draw:mime-type="image/png"/></draw:frame></text:p>
      </style:footer>
      <style:footer-left>
        <text:p text:style-name="MP1"><draw:frame draw:style-name="Mfr1" draw:name="Image 1095 Copy 1" text:anchor-type="char" svg:x="3.7902in" svg:y="10.5945in" svg:width="0.6866in" svg:height="0.6189in"><draw:image xlink:href="Pictures/10000001000000840000007752069C51.png" xlink:type="simple" xlink:show="embed" xlink:actuate="onLoad" draw:mime-type="image/png"/></draw:frame><draw:frame draw:style-name="Mfr3" draw:name="Frame376"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6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7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7" text:anchor-type="char" svg:x="0in" svg:y="0in" svg:width="0.2in" svg:height="0.1291in"><draw:text-box><text:p text:style-name="MP7"><text:page-number text:select-page="current">0</text:page-number></text:p></draw:text-box></draw:frame><draw:frame draw:style-name="Mfr3" draw:name="Frame3771" text:anchor-type="char" svg:x="0in" svg:y="0in" svg:width="0.2in" svg:height="0.1291in"><draw:text-box><text:p text:style-name="MP7"><text:page-number text:select-page="current">0</text:page-number></text:p></draw:text-box></draw:frame><draw:frame draw:style-name="Mfr3" draw:name="Frame37711" text:anchor-type="char" svg:x="7.2972in" svg:y="10.8752in" svg:width="0.2in" svg:height="0.1283in"><draw:text-box><text:p text:style-name="MP7"><text:page-number text:select-page="current">0</text:page-number></text:p></draw:text-box></draw:frame><draw:frame draw:style-name="Mfr3" draw:name="Frame3751" text:anchor-type="char" svg:x="7.2972in" svg:y="10.8752in" svg:width="0.2in" svg:height="0.1283in"><draw:text-box><text:p text:style-name="MP7"><text:page-number text:select-page="current">0</text:page-number></text:p></draw:text-box></draw:frame><draw:frame draw:style-name="Mfr3" draw:name="Frame37511" text:anchor-type="char" svg:x="7.2972in" svg:y="10.8752in" svg:width="0.2in" svg:height="0.1283in"><draw:text-box><text:p text:style-name="MP7"><text:page-number text:select-page="current">0</text:page-number></text:p></draw:text-box></draw:frame><draw:frame draw:style-name="Mfr4" draw:name="Frame3721" text:anchor-type="char" svg:x="7.2972in" svg:y="10.8752in" svg:width="0.2in" svg:height="0.1283in"><draw:text-box><text:p text:style-name="MP7"><text:page-number text:select-page="current">0</text:page-number></text:p></draw:text-box></draw:frame><draw:frame draw:style-name="Mfr2" draw:name="Image906" text:anchor-type="char" svg:x="0in" svg:y="0in" svg:width="1.9181in" svg:height="0.128in"><draw:image xlink:href="Pictures/10000001000000B80000000C00EA2F60.png" xlink:type="simple" xlink:show="embed" xlink:actuate="onLoad" draw:mime-type="image/png"/></draw:frame><draw:frame draw:style-name="Mfr2" draw:name="Image907" text:anchor-type="char" svg:x="0in" svg:y="0in" svg:width="0.1984in" svg:height="0.128in"><draw:image xlink:href="Pictures/10000001000000130000000C5161F074.png" xlink:type="simple" xlink:show="embed" xlink:actuate="onLoad" draw:mime-type="image/png"/></draw:frame></text:p>
      </style:footer-left>
    </style:master-page>
    <style:master-page style:name="Converted61" style:page-layout-name="Mpm6" draw:style-name="Mdp1">
      <style:header>
        <text:p text:style-name="MP1"><draw:frame draw:style-name="Mfr3" draw:name="Frame13"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8"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8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6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6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7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79"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79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79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77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771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374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908" text:anchor-type="char" svg:x="0in" svg:y="0in" svg:width="7.7756in" svg:height="1.3874in" draw:z-index="91"><draw:image xlink:href="Pictures/10000001000002EA00000085A3334DB7.png" xlink:type="simple" xlink:show="embed" xlink:actuate="onLoad" draw:mime-type="image/png"/></draw:frame><draw:frame draw:style-name="Mfr2" draw:name="Image910" text:anchor-type="char" svg:x="0in" svg:y="0in" svg:width="1.5984in" svg:height="0.4035in" draw:z-index="92"><draw:image xlink:href="Pictures/100000010000009900000026A14CA22C.png" xlink:type="simple" xlink:show="embed" xlink:actuate="onLoad" draw:mime-type="image/png"/></draw:frame><draw:frame draw:style-name="Mfr2" draw:name="Image911" text:anchor-type="char" svg:x="0in" svg:y="0in" svg:width="1.9236in" svg:height="0.2028in" draw:z-index="95"><draw:image xlink:href="Pictures/10000001000000B800000013402D6D80.png" xlink:type="simple" xlink:show="embed" xlink:actuate="onLoad" draw:mime-type="image/png"/></draw:frame></text:p>
      </style:header>
      <style:header-left>
        <text:p text:style-name="MP1"><draw:frame draw:style-name="Mfr2" draw:name="Image914" text:anchor-type="char" svg:x="0.4925in" svg:y="0in" svg:width="7.7756in" svg:height="1.3874in" draw:z-index="755"><draw:image xlink:href="Pictures/10000001000002EA00000085A3334DB7.png" xlink:type="simple" xlink:show="embed" xlink:actuate="onLoad" draw:mime-type="image/png"/></draw:frame><draw:frame draw:style-name="Mfr2" draw:name="Image915" text:anchor-type="char" svg:x="1.6811in" svg:y="0.5965in" svg:width="1.5984in" svg:height="0.4035in" draw:z-index="756"><draw:image xlink:href="Pictures/100000010000009900000026A14CA22C.png" xlink:type="simple" xlink:show="embed" xlink:actuate="onLoad" draw:mime-type="image/png"/></draw:frame><draw:frame draw:style-name="Mfr2" draw:name="Image916" text:anchor-type="char" svg:x="5.5709in" svg:y="0.7409in" svg:width="1.9236in" svg:height="0.2028in" draw:z-index="757"><draw:image xlink:href="Pictures/10000001000000B800000013402D6D80.png" xlink:type="simple" xlink:show="embed" xlink:actuate="onLoad" draw:mime-type="image/png"/></draw:frame></text:p>
      </style:header-left>
      <style:footer>
        <text:p text:style-name="MP1"><draw:frame draw:style-name="Mfr1" draw:name="Image 1098 Copy 1 Copy 1" text:anchor-type="char" svg:x="3.7902in" svg:y="10.5945in" svg:width="0.6866in" svg:height="0.6189in"><draw:image xlink:href="Pictures/10000001000000840000007752069C51.png" xlink:type="simple" xlink:show="embed" xlink:actuate="onLoad" draw:mime-type="image/png"/></draw:frame><draw:frame draw:style-name="Mfr3" draw:name="Frame69"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2"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2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77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4" text:anchor-type="char" svg:x="0in" svg:y="0in" svg:width="0.2in" svg:height="0.1291in"><draw:text-box><text:p text:style-name="MP10"><text:span text:style-name="MT7"><text:page-number text:select-page="current">0</text:page-number></text:span></text:p></draw:text-box></draw:frame><draw:frame draw:style-name="Mfr3" draw:name="Frame383" text:anchor-type="char" svg:x="0in" svg:y="0in" svg:width="0.2in" svg:height="0.1291in"><draw:text-box><text:p text:style-name="MP7"><text:page-number text:select-page="current">0</text:page-number></text:p></draw:text-box></draw:frame><draw:frame draw:style-name="Mfr3" draw:name="Frame3831" text:anchor-type="char" svg:x="0in" svg:y="0in" svg:width="0.2in" svg:height="0.1291in"><draw:text-box><text:p text:style-name="MP7"><text:page-number text:select-page="current">0</text:page-number></text:p></draw:text-box></draw:frame><draw:frame draw:style-name="Mfr3" draw:name="Frame38311" text:anchor-type="char" svg:x="7.2972in" svg:y="10.8752in" svg:width="0.2in" svg:height="0.1283in"><draw:text-box><text:p text:style-name="MP7"><text:page-number text:select-page="current">0</text:page-number></text:p></draw:text-box></draw:frame><draw:frame draw:style-name="Mfr3" draw:name="Frame3811" text:anchor-type="char" svg:x="7.2972in" svg:y="10.8752in" svg:width="0.2in" svg:height="0.1283in"><draw:text-box><text:p text:style-name="MP7"><text:page-number text:select-page="current">0</text:page-number></text:p></draw:text-box></draw:frame><draw:frame draw:style-name="Mfr3" draw:name="Frame38111" text:anchor-type="char" svg:x="7.2972in" svg:y="10.8752in" svg:width="0.2in" svg:height="0.1283in"><draw:text-box><text:p text:style-name="MP7"><text:page-number text:select-page="current">0</text:page-number></text:p></draw:text-box></draw:frame><draw:frame draw:style-name="Mfr4" draw:name="Frame378111" text:anchor-type="char" svg:x="7.2972in" svg:y="10.8752in" svg:width="0.2in" svg:height="0.1283in"><draw:text-box><text:p text:style-name="MP7"><text:page-number text:select-page="current">0</text:page-number></text:p></draw:text-box></draw:frame><draw:frame draw:style-name="Mfr2" draw:name="Image917" text:anchor-type="char" svg:x="0in" svg:y="0in" svg:width="1.9181in" svg:height="0.128in" draw:z-index="99"><draw:image xlink:href="Pictures/10000001000000B80000000C00EA2F60.png" xlink:type="simple" xlink:show="embed" xlink:actuate="onLoad" draw:mime-type="image/png"/></draw:frame><draw:frame draw:style-name="Mfr2" draw:name="Image918" text:anchor-type="char" svg:x="0in" svg:y="0in" svg:width="0.1984in" svg:height="0.128in" draw:z-index="100"><draw:image xlink:href="Pictures/10000001000000130000000C5161F074.png" xlink:type="simple" xlink:show="embed" xlink:actuate="onLoad" draw:mime-type="image/png"/></draw:frame></text:p>
      </style:footer>
      <style:footer-left>
        <text:p text:style-name="MP1"><draw:frame draw:style-name="Mfr1" draw:name="Image 1095 Copy 1 Copy 1" text:anchor-type="char" svg:x="3.7902in" svg:y="10.5945in" svg:width="0.6866in" svg:height="0.6189in" draw:z-index="220"><draw:image xlink:href="Pictures/10000001000000840000007752069C51.png" xlink:type="simple" xlink:show="embed" xlink:actuate="onLoad" draw:mime-type="image/png"/></draw:frame><draw:frame draw:style-name="Mfr2" draw:name="Image919" text:anchor-type="char" svg:x="0.7736in" svg:y="10.8752in" svg:width="1.9181in" svg:height="0.128in" draw:z-index="758"><draw:image xlink:href="Pictures/10000001000000B80000000C00EA2F60.png" xlink:type="simple" xlink:show="embed" xlink:actuate="onLoad" draw:mime-type="image/png"/></draw:frame><draw:frame draw:style-name="Mfr2" draw:name="Image920" text:anchor-type="char" svg:x="7.2972in" svg:y="10.8752in" svg:width="0.1984in" svg:height="0.128in" draw:z-index="759"><draw:image xlink:href="Pictures/10000001000000130000000C5161F074.png" xlink:type="simple" xlink:show="embed" xlink:actuate="onLoad" draw:mime-type="image/png"/></draw:frame></text:p>
      </style:footer-left>
    </style:master-page>
    <style:master-page style:name="Converted62" style:page-layout-name="Mpm6" draw:style-name="Mdp1">
      <style:header>
        <text:p text:style-name="MP1"><draw:frame draw:style-name="Mfr2" draw:name="Image921" text:anchor-type="char" svg:x="0.4925in" svg:y="0in" svg:width="7.7756in" svg:height="1.3874in" draw:z-index="760"><draw:image xlink:href="Pictures/10000001000002EA00000085A3334DB7.png" xlink:type="simple" xlink:show="embed" xlink:actuate="onLoad" draw:mime-type="image/png"/></draw:frame><draw:frame draw:style-name="Mfr2" draw:name="Image922" text:anchor-type="char" svg:x="1.6811in" svg:y="0.5965in" svg:width="1.5984in" svg:height="0.4035in" draw:z-index="761"><draw:image xlink:href="Pictures/100000010000009900000026A14CA22C.png" xlink:type="simple" xlink:show="embed" xlink:actuate="onLoad" draw:mime-type="image/png"/></draw:frame><draw:frame draw:style-name="Mfr2" draw:name="Image923" text:anchor-type="char" svg:x="5.5709in" svg:y="0.7409in" svg:width="1.9236in" svg:height="0.2028in" draw:z-index="762"><draw:image xlink:href="Pictures/10000001000000B800000013402D6D80.png" xlink:type="simple" xlink:show="embed" xlink:actuate="onLoad" draw:mime-type="image/png"/></draw:frame></text:p>
      </style:header>
      <style:header-left>
        <text:p text:style-name="MP1"><draw:frame draw:style-name="Mfr3" draw:name="Frame89"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8"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8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8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2"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89"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89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89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87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87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384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924" text:anchor-type="char" svg:x="0in" svg:y="0in" svg:width="7.7756in" svg:height="1.3874in" draw:z-index="106"><draw:image xlink:href="Pictures/10000001000002EA00000085A3334DB7.png" xlink:type="simple" xlink:show="embed" xlink:actuate="onLoad" draw:mime-type="image/png"/></draw:frame><draw:frame draw:style-name="Mfr2" draw:name="Image925" text:anchor-type="char" svg:x="0in" svg:y="0in" svg:width="1.5984in" svg:height="0.4035in" draw:z-index="107"><draw:image xlink:href="Pictures/100000010000009900000026A14CA22C.png" xlink:type="simple" xlink:show="embed" xlink:actuate="onLoad" draw:mime-type="image/png"/></draw:frame><draw:frame draw:style-name="Mfr2" draw:name="Image926" text:anchor-type="char" svg:x="0in" svg:y="0in" svg:width="1.9236in" svg:height="0.2028in" draw:z-index="108"><draw:image xlink:href="Pictures/10000001000000B800000013402D6D80.png" xlink:type="simple" xlink:show="embed" xlink:actuate="onLoad" draw:mime-type="image/png"/></draw:frame></text:p>
      </style:header-left>
      <style:footer>
        <text:p text:style-name="MP1"><draw:frame draw:style-name="Mfr1" draw:name="Image 1098 Copy 1 Copy 1 Copy 1" text:anchor-type="char" svg:x="3.7902in" svg:y="10.5945in" svg:width="0.6866in" svg:height="0.6189in" draw:z-index="218"><draw:image xlink:href="Pictures/10000001000000840000007752069C51.png" xlink:type="simple" xlink:show="embed" xlink:actuate="onLoad" draw:mime-type="image/png"/></draw:frame><draw:frame draw:style-name="Mfr2" draw:name="Image927" text:anchor-type="char" svg:x="0.7736in" svg:y="10.8752in" svg:width="1.9181in" svg:height="0.128in" draw:z-index="763"><draw:image xlink:href="Pictures/10000001000000B80000000C00EA2F60.png" xlink:type="simple" xlink:show="embed" xlink:actuate="onLoad" draw:mime-type="image/png"/></draw:frame><draw:frame draw:style-name="Mfr2" draw:name="Image928" text:anchor-type="char" svg:x="7.2972in" svg:y="10.8752in" svg:width="0.1984in" svg:height="0.128in" draw:z-index="764"><draw:image xlink:href="Pictures/10000001000000130000000C5161F074.png" xlink:type="simple" xlink:show="embed" xlink:actuate="onLoad" draw:mime-type="image/png"/></draw:frame></text:p>
      </style:footer>
      <style:footer-left>
        <text:p text:style-name="MP1"><draw:frame draw:style-name="Mfr1" draw:name="Image 1095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6"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2"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2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8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7" text:anchor-type="char" svg:x="0in" svg:y="0in" svg:width="0.2in" svg:height="0.1291in"><draw:text-box><text:p text:style-name="MP10"><text:span text:style-name="MT7"><text:page-number text:select-page="current">0</text:page-number></text:span></text:p></draw:text-box></draw:frame><draw:frame draw:style-name="Mfr3" draw:name="Frame393" text:anchor-type="char" svg:x="0in" svg:y="0in" svg:width="0.2in" svg:height="0.1291in"><draw:text-box><text:p text:style-name="MP7"><text:page-number text:select-page="current">0</text:page-number></text:p></draw:text-box></draw:frame><draw:frame draw:style-name="Mfr3" draw:name="Frame3931" text:anchor-type="char" svg:x="0in" svg:y="0in" svg:width="0.2in" svg:height="0.1291in"><draw:text-box><text:p text:style-name="MP7"><text:page-number text:select-page="current">0</text:page-number></text:p></draw:text-box></draw:frame><draw:frame draw:style-name="Mfr3" draw:name="Frame39311" text:anchor-type="char" svg:x="7.2972in" svg:y="10.8752in" svg:width="0.2in" svg:height="0.1283in"><draw:text-box><text:p text:style-name="MP7"><text:page-number text:select-page="current">0</text:page-number></text:p></draw:text-box></draw:frame><draw:frame draw:style-name="Mfr3" draw:name="Frame3911" text:anchor-type="char" svg:x="7.2972in" svg:y="10.8752in" svg:width="0.2in" svg:height="0.1283in"><draw:text-box><text:p text:style-name="MP7"><text:page-number text:select-page="current">0</text:page-number></text:p></draw:text-box></draw:frame><draw:frame draw:style-name="Mfr3" draw:name="Frame39111" text:anchor-type="char" svg:x="7.2972in" svg:y="10.8752in" svg:width="0.2in" svg:height="0.1283in"><draw:text-box><text:p text:style-name="MP7"><text:page-number text:select-page="current">0</text:page-number></text:p></draw:text-box></draw:frame><draw:frame draw:style-name="Mfr4" draw:name="Frame388111" text:anchor-type="char" svg:x="7.2972in" svg:y="10.8752in" svg:width="0.2in" svg:height="0.1283in"><draw:text-box><text:p text:style-name="MP7"><text:page-number text:select-page="current">0</text:page-number></text:p></draw:text-box></draw:frame><draw:frame draw:style-name="Mfr2" draw:name="Image929" text:anchor-type="char" svg:x="0in" svg:y="0in" svg:width="1.9181in" svg:height="0.128in" draw:z-index="121"><draw:image xlink:href="Pictures/10000001000000B80000000C00EA2F60.png" xlink:type="simple" xlink:show="embed" xlink:actuate="onLoad" draw:mime-type="image/png"/></draw:frame><draw:frame draw:style-name="Mfr2" draw:name="Image930" text:anchor-type="char" svg:x="0in" svg:y="0in" svg:width="0.1984in" svg:height="0.128in" draw:z-index="125"><draw:image xlink:href="Pictures/10000001000000130000000C5161F074.png" xlink:type="simple" xlink:show="embed" xlink:actuate="onLoad" draw:mime-type="image/png"/></draw:frame></text:p>
      </style:footer-left>
    </style:master-page>
    <style:master-page style:name="Converted63" style:page-layout-name="Mpm13" draw:style-name="Mdp1">
      <style:header>
        <text:p text:style-name="MP1"><draw:frame draw:style-name="Mfr3" draw:name="Frame120"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4"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41" text:anchor-type="char" svg:x="0in" svg:y="0in" svg:width="1.6in" svg:height="0.4047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2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9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7"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95"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951" text:anchor-type="char" svg:x="0in" svg:y="0in" svg:width="1.9252in" svg:height="0.2043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95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93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3" draw:name="Frame3931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4" draw:name="Frame39211111" text:anchor-type="char" svg:x="5.5709in" svg:y="0.7409in" svg:width="1.9252in" svg:height="0.2035in"><draw:text-box><text:p text:style-name="MP3"><text:span text:style-name="MT13">DOM</text:span><text:span text:style-name="MT14"> </text:span><text:span text:style-name="MT13">7651</text:span><text:span text:style-name="MT14"> </text:span><text:span text:style-name="MT13">-</text:span><text:span text:style-name="MT14"> </text:span><text:span text:style-name="MT13">19 de</text:span><text:span text:style-name="MT14"> </text:span><text:span text:style-name="MT13">Agosto</text:span><text:span text:style-name="MT14"> </text:span><text:span text:style-name="MT13">de </text:span><text:span text:style-name="MT15">2026</text:span></text:p></draw:text-box></draw:frame><draw:frame draw:style-name="Mfr2" draw:name="Image931" text:anchor-type="char" svg:x="0in" svg:y="0in" svg:width="7.7756in" svg:height="1.3874in" draw:z-index="161"><draw:image xlink:href="Pictures/10000001000002EA00000085A3334DB7.png" xlink:type="simple" xlink:show="embed" xlink:actuate="onLoad" draw:mime-type="image/png"/></draw:frame><draw:frame draw:style-name="Mfr2" draw:name="Image932" text:anchor-type="char" svg:x="0in" svg:y="0in" svg:width="1.5984in" svg:height="0.4035in" draw:z-index="162"><draw:image xlink:href="Pictures/100000010000009900000026A14CA22C.png" xlink:type="simple" xlink:show="embed" xlink:actuate="onLoad" draw:mime-type="image/png"/></draw:frame><draw:frame draw:style-name="Mfr2" draw:name="Image933" text:anchor-type="char" svg:x="0in" svg:y="0in" svg:width="1.9236in" svg:height="0.2028in" draw:z-index="164"><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1098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0"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6"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6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93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3" text:anchor-type="char" svg:x="0in" svg:y="0in" svg:width="0.2in" svg:height="0.1291in"><draw:text-box><text:p text:style-name="MP10"><text:span text:style-name="MT7"><text:page-number text:select-page="current">0</text:page-number></text:span></text:p></draw:text-box></draw:frame><draw:frame draw:style-name="Mfr3" draw:name="Frame397" text:anchor-type="char" svg:x="0in" svg:y="0in" svg:width="0.2in" svg:height="0.1291in"><draw:text-box><text:p text:style-name="MP7"><text:page-number text:select-page="current">0</text:page-number></text:p></draw:text-box></draw:frame><draw:frame draw:style-name="Mfr3" draw:name="Frame3971" text:anchor-type="char" svg:x="0in" svg:y="0in" svg:width="0.2in" svg:height="0.1291in"><draw:text-box><text:p text:style-name="MP7"><text:page-number text:select-page="current">0</text:page-number></text:p></draw:text-box></draw:frame><draw:frame draw:style-name="Mfr3" draw:name="Frame39711" text:anchor-type="char" svg:x="7.2972in" svg:y="10.8752in" svg:width="0.2in" svg:height="0.1283in"><draw:text-box><text:p text:style-name="MP7"><text:page-number text:select-page="current">0</text:page-number></text:p></draw:text-box></draw:frame><draw:frame draw:style-name="Mfr3" draw:name="Frame395111" text:anchor-type="char" svg:x="7.2972in" svg:y="10.8752in" svg:width="0.2in" svg:height="0.1283in"><draw:text-box><text:p text:style-name="MP7"><text:page-number text:select-page="current">0</text:page-number></text:p></draw:text-box></draw:frame><draw:frame draw:style-name="Mfr3" draw:name="Frame3951111" text:anchor-type="char" svg:x="7.2972in" svg:y="10.8752in" svg:width="0.2in" svg:height="0.1283in"><draw:text-box><text:p text:style-name="MP7"><text:page-number text:select-page="current">0</text:page-number></text:p></draw:text-box></draw:frame><draw:frame draw:style-name="Mfr4" draw:name="Frame39411111" text:anchor-type="char" svg:x="7.2972in" svg:y="10.8752in" svg:width="0.2in" svg:height="0.1283in"><draw:text-box><text:p text:style-name="MP7"><text:page-number text:select-page="current">0</text:page-number></text:p></draw:text-box></draw:frame><draw:frame draw:style-name="Mfr2" draw:name="Image934" text:anchor-type="char" svg:x="0in" svg:y="0in" svg:width="1.9181in" svg:height="0.128in" draw:z-index="165"><draw:image xlink:href="Pictures/10000001000000B80000000C00EA2F60.png" xlink:type="simple" xlink:show="embed" xlink:actuate="onLoad" draw:mime-type="image/png"/></draw:frame><draw:frame draw:style-name="Mfr2" draw:name="Image935" text:anchor-type="char" svg:x="0in" svg:y="0in" svg:width="0.1984in" svg:height="0.128in" draw:z-index="166"><draw:image xlink:href="Pictures/10000001000000130000000C5161F074.png" xlink:type="simple" xlink:show="embed" xlink:actuate="onLoad" draw:mime-type="image/png"/></draw:frame></text:p>
      </style:footer>
      <style:footer-left>
        <text:p text:style-name="MP2"/>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17:27</meta:creation-date>
    <dc:date>2026-09-01T16:55:52.657563180</dc:date>
    <meta:editing-duration>PT15S</meta:editing-duration>
    <meta:generator>LibreOffice/26.2.5.2$Linux_AARCH64 LibreOffice_project/620$Build-2</meta:generator>
    <meta:editing-cycles>7</meta:editing-cycles>
    <meta:document-statistic meta:table-count="32" meta:image-count="1033" meta:object-count="0" meta:page-count="66" meta:paragraph-count="3629" meta:word-count="16913" meta:character-count="106718" meta:non-whitespace-character-count="93040"/>
    <meta:user-defined meta:name="AppVersion">12.0000</meta:user-defined>
    <meta:user-defined meta:name="Created" meta:value-type="date">2026-08-18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