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8D00000506293F99ED.png" manifest:media-type="image/png"/>
  <manifest:file-entry manifest:full-path="Pictures/10000000000009180000019B1A898E50.png" manifest:media-type="image/png"/>
  <manifest:file-entry manifest:full-path="Pictures/1000000000000771000000081AB37CA9.png" manifest:media-type="image/png"/>
  <manifest:file-entry manifest:full-path="Pictures/1000000100000252000002097288DF4D.png" manifest:media-type="image/png"/>
  <manifest:file-entry manifest:full-path="Pictures/100000010000023800000063E9FD6592.png" manifest:media-type="image/png"/>
  <manifest:file-entry manifest:full-path="Pictures/100000000000022C0000010E49EB3EA7.jpg" manifest:media-type="image/jpeg"/>
  <manifest:file-entry manifest:full-path="Pictures/10000001000000F80000001D1241F9E3.png" manifest:media-type="image/png"/>
  <manifest:file-entry manifest:full-path="Pictures/100000010000007D00000012D7B2480E.png" manifest:media-type="image/png"/>
  <manifest:file-entry manifest:full-path="Pictures/10000000000003340000022643D1511D.jpg" manifest:media-type="image/jpeg"/>
  <manifest:file-entry manifest:full-path="Pictures/10000001000001A0000000302F7DDC8C.png" manifest:media-type="image/png"/>
  <manifest:file-entry manifest:full-path="Pictures/1000000100000038000000125731DD4F.png" manifest:media-type="image/png"/>
  <manifest:file-entry manifest:full-path="Pictures/100000010000004B0000000F4C492A63.png" manifest:media-type="image/png"/>
  <manifest:file-entry manifest:full-path="Pictures/100000010000005F0000000FBE0683C5.png" manifest:media-type="image/png"/>
  <manifest:file-entry manifest:full-path="Pictures/100000010000003F0000000F6549ED44.png" manifest:media-type="image/png"/>
  <manifest:file-entry manifest:full-path="Pictures/100000010000005900000012D569476A.png" manifest:media-type="image/png"/>
  <manifest:file-entry manifest:full-path="Pictures/100000010000003900000012D1CBD1CD.png" manifest:media-type="image/png"/>
  <manifest:file-entry manifest:full-path="Pictures/10000001000000600000000F1297BC53.png" manifest:media-type="image/png"/>
  <manifest:file-entry manifest:full-path="Pictures/100000010000003F0000000FE7080367.png" manifest:media-type="image/png"/>
  <manifest:file-entry manifest:full-path="Pictures/10000001000000580000000F24BCA96B.png" manifest:media-type="image/png"/>
  <manifest:file-entry manifest:full-path="Pictures/1000000100000038000000122D7287A0.png" manifest:media-type="image/png"/>
  <manifest:file-entry manifest:full-path="Pictures/100000010000004B0000000F411494ED.png" manifest:media-type="image/png"/>
  <manifest:file-entry manifest:full-path="Pictures/10000001000000720000000F876CF5CF.png" manifest:media-type="image/png"/>
  <manifest:file-entry manifest:full-path="Pictures/100000010000003F0000000F53946F8C.png" manifest:media-type="image/png"/>
  <manifest:file-entry manifest:full-path="Pictures/100000010000005E00000012D643BB02.png" manifest:media-type="image/png"/>
  <manifest:file-entry manifest:full-path="Pictures/10000001000000380000001220A3CC80.png" manifest:media-type="image/png"/>
  <manifest:file-entry manifest:full-path="Pictures/10000001000000720000000FD7EDB99C.png" manifest:media-type="image/png"/>
  <manifest:file-entry manifest:full-path="Pictures/100000010000003F0000000FDDC2122C.png" manifest:media-type="image/png"/>
  <manifest:file-entry manifest:full-path="Pictures/10000001000000500000000F2BFFDB49.png" manifest:media-type="image/png"/>
  <manifest:file-entry manifest:full-path="Pictures/100000010000003800000012FA3563DF.png" manifest:media-type="image/png"/>
  <manifest:file-entry manifest:full-path="Pictures/100000010000004C0000000FB1E30D0D.png" manifest:media-type="image/png"/>
  <manifest:file-entry manifest:full-path="Pictures/100000010000003900000011993F5951.png" manifest:media-type="image/png"/>
  <manifest:file-entry manifest:full-path="Pictures/10000001000000600000000E667C7D67.png" manifest:media-type="image/png"/>
  <manifest:file-entry manifest:full-path="Pictures/100000010000003F0000000E1B470735.png" manifest:media-type="image/png"/>
  <manifest:file-entry manifest:full-path="Pictures/10000001000000560000000E5D67907D.png" manifest:media-type="image/png"/>
  <manifest:file-entry manifest:full-path="Pictures/100000010000004B0000000E7742FD7F.png" manifest:media-type="image/png"/>
  <manifest:file-entry manifest:full-path="Pictures/10000001000000600000000E07B8EAE1.png" manifest:media-type="image/png"/>
  <manifest:file-entry manifest:full-path="Pictures/10000001000000720000000EE8122E90.png" manifest:media-type="image/png"/>
  <manifest:file-entry manifest:full-path="Pictures/100000010000003F0000000E884BBE54.png" manifest:media-type="image/png"/>
  <manifest:file-entry manifest:full-path="Pictures/10000001000000570000000EBC2FCE16.png" manifest:media-type="image/png"/>
  <manifest:file-entry manifest:full-path="Pictures/100000010000004B0000000E41F29ECD.png" manifest:media-type="image/png"/>
  <manifest:file-entry manifest:full-path="Pictures/10000001000000600000000EC776DF87.png" manifest:media-type="image/png"/>
  <manifest:file-entry manifest:full-path="Pictures/100000010000003F0000000EA008AA4A.png" manifest:media-type="image/png"/>
  <manifest:file-entry manifest:full-path="Pictures/10000001000000590000000E9CCC1A6D.png" manifest:media-type="image/png"/>
  <manifest:file-entry manifest:full-path="Pictures/100000010000004B0000000E0A5EC73A.png" manifest:media-type="image/png"/>
  <manifest:file-entry manifest:full-path="Pictures/100000010000005F0000000EC95C1029.png" manifest:media-type="image/png"/>
  <manifest:file-entry manifest:full-path="Pictures/100000010000003800000012EF665316.png" manifest:media-type="image/png"/>
  <manifest:file-entry manifest:full-path="Pictures/100000010000004C0000000E78BF98DD.png" manifest:media-type="image/png"/>
  <manifest:file-entry manifest:full-path="Pictures/10000001000000730000000E606BD8FE.png" manifest:media-type="image/png"/>
  <manifest:file-entry manifest:full-path="Pictures/100000010000003F0000000E64144336.png" manifest:media-type="image/png"/>
  <manifest:file-entry manifest:full-path="Pictures/100000010000004C0000000E8C593C9F.png" manifest:media-type="image/png"/>
  <manifest:file-entry manifest:full-path="Pictures/1000000100000038000000129FFADD9E.png" manifest:media-type="image/png"/>
  <manifest:file-entry manifest:full-path="Pictures/100000010000004C0000000F8BD403A2.png" manifest:media-type="image/png"/>
  <manifest:file-entry manifest:full-path="Pictures/10000001000000600000000F6296284A.png" manifest:media-type="image/png"/>
  <manifest:file-entry manifest:full-path="Pictures/100000010000003F0000000FFDB0951F.png" manifest:media-type="image/png"/>
  <manifest:file-entry manifest:full-path="Pictures/100000010000004C0000000FEDEC4978.png" manifest:media-type="image/png"/>
  <manifest:file-entry manifest:full-path="Pictures/10000001000000720000000F7BA2724D.png" manifest:media-type="image/png"/>
  <manifest:file-entry manifest:full-path="Pictures/1000000100000010000000086106E50C.png" manifest:media-type="image/png"/>
  <manifest:file-entry manifest:full-path="Pictures/100000010000003F0000000F0D733446.png" manifest:media-type="image/png"/>
  <manifest:file-entry manifest:full-path="Pictures/10000001000000550000000F311E835A.png" manifest:media-type="image/png"/>
  <manifest:file-entry manifest:full-path="Pictures/100000010000004B0000000F19C61A85.png" manifest:media-type="image/png"/>
  <manifest:file-entry manifest:full-path="Pictures/10000001000000600000000FA33B668A.png" manifest:media-type="image/png"/>
  <manifest:file-entry manifest:full-path="Pictures/10000001000000720000000F0BBF143A.png" manifest:media-type="image/png"/>
  <manifest:file-entry manifest:full-path="Pictures/100000010000003F0000000FA067304D.png" manifest:media-type="image/png"/>
  <manifest:file-entry manifest:full-path="Pictures/10000001000000600000000F7B83DB26.png" manifest:media-type="image/png"/>
  <manifest:file-entry manifest:full-path="Pictures/10000001000000560000000FBEDEDBDE.png" manifest:media-type="image/png"/>
  <manifest:file-entry manifest:full-path="Pictures/10000001000000710000000F92B6053A.png" manifest:media-type="image/png"/>
  <manifest:file-entry manifest:full-path="Pictures/10000001000000530000000F21347436.png" manifest:media-type="image/png"/>
  <manifest:file-entry manifest:full-path="Pictures/100000010000004C0000000F9C8F0709.png" manifest:media-type="image/png"/>
  <manifest:file-entry manifest:full-path="Pictures/10000001000000600000000FCD8279E6.png" manifest:media-type="image/png"/>
  <manifest:file-entry manifest:full-path="Pictures/100000010000005300000012BA57416A.png" manifest:media-type="image/png"/>
  <manifest:file-entry manifest:full-path="Pictures/1000000100000038000000123EC29BB4.png" manifest:media-type="image/png"/>
  <manifest:file-entry manifest:full-path="Pictures/100000010000005F0000000F46871204.png" manifest:media-type="image/png"/>
  <manifest:file-entry manifest:full-path="Pictures/10000001000000720000000F76BD3AF8.png" manifest:media-type="image/png"/>
  <manifest:file-entry manifest:full-path="Pictures/100000010000003F0000000FDBF4C909.png" manifest:media-type="image/png"/>
  <manifest:file-entry manifest:full-path="Pictures/1000000100000038000000121E8513BF.png" manifest:media-type="image/png"/>
  <manifest:file-entry manifest:full-path="Pictures/10000001000000600000000F5EBBA7AF.png" manifest:media-type="image/png"/>
  <manifest:file-entry manifest:full-path="Pictures/100000010000003F0000000FB1A97E8A.png" manifest:media-type="image/png"/>
  <manifest:file-entry manifest:full-path="Pictures/100000010000005D0000000E74D795C4.png" manifest:media-type="image/png"/>
  <manifest:file-entry manifest:full-path="Pictures/10000001000000600000000E6FA82F4F.png" manifest:media-type="image/png"/>
  <manifest:file-entry manifest:full-path="Pictures/10000001000000DD00000001ED49D15F.png" manifest:media-type="image/png"/>
  <manifest:file-entry manifest:full-path="Pictures/10000001000000720000000E466738C7.png" manifest:media-type="image/png"/>
  <manifest:file-entry manifest:full-path="Pictures/100000010000003800000011478B816F.png" manifest:media-type="image/png"/>
  <manifest:file-entry manifest:full-path="Pictures/100000010000004B0000000E69D30A50.png" manifest:media-type="image/png"/>
  <manifest:file-entry manifest:full-path="Pictures/10000001000000600000000E70DFFE78.png" manifest:media-type="image/png"/>
  <manifest:file-entry manifest:full-path="Pictures/10000001000000300000000894798F9C.png" manifest:media-type="image/png"/>
  <manifest:file-entry manifest:full-path="Pictures/10000001000000FD0000000BD4C13907.png" manifest:media-type="image/png"/>
  <manifest:file-entry manifest:full-path="Pictures/10000001000000600000000F6622FB2D.png" manifest:media-type="image/png"/>
  <manifest:file-entry manifest:full-path="Pictures/100000010000003A0000001273E96929.png" manifest:media-type="image/png"/>
  <manifest:file-entry manifest:full-path="Pictures/100000010000004B0000000E56BABAE8.png" manifest:media-type="image/png"/>
  <manifest:file-entry manifest:full-path="Pictures/100000010000003F0000000E071D3051.png" manifest:media-type="image/png"/>
  <manifest:file-entry manifest:full-path="Pictures/10000001000000390000001169273345.png" manifest:media-type="image/png"/>
  <manifest:file-entry manifest:full-path="Pictures/100000010000004C0000000EF821DAC7.png" manifest:media-type="image/png"/>
  <manifest:file-entry manifest:full-path="Pictures/100000010000003800000012D8A2EC24.png" manifest:media-type="image/png"/>
  <manifest:file-entry manifest:full-path="Pictures/10000001000000600000000E1DFC66FA.png" manifest:media-type="image/png"/>
  <manifest:file-entry manifest:full-path="Pictures/10000001000000720000000E8A2BDB04.png" manifest:media-type="image/png"/>
  <manifest:file-entry manifest:full-path="Pictures/100000010000004C0000000ED0D8BE62.png" manifest:media-type="image/png"/>
  <manifest:file-entry manifest:full-path="Pictures/10000000000000EB00000072A70EE192.jpg" manifest:media-type="image/jpeg"/>
  <manifest:file-entry manifest:full-path="Pictures/10000001000000600000000EC2903A7D.png" manifest:media-type="image/png"/>
  <manifest:file-entry manifest:full-path="Pictures/10000001000000720000000E094119D1.png" manifest:media-type="image/png"/>
  <manifest:file-entry manifest:full-path="Pictures/10000001000000500000000E38D59D76.png" manifest:media-type="image/png"/>
  <manifest:file-entry manifest:full-path="Pictures/10000001000000720000000EE170FAD8.png" manifest:media-type="image/png"/>
  <manifest:file-entry manifest:full-path="Pictures/10000001000000510000000E9B61D1C1.png" manifest:media-type="image/png"/>
  <manifest:file-entry manifest:full-path="Pictures/100000010000003800000011A721E0EC.png" manifest:media-type="image/png"/>
  <manifest:file-entry manifest:full-path="Pictures/100000010000004B0000000EF69F7D0A.png" manifest:media-type="image/png"/>
  <manifest:file-entry manifest:full-path="Pictures/100000010000003E0000000E7701FD50.png" manifest:media-type="image/png"/>
  <manifest:file-entry manifest:full-path="Pictures/100000010000004B0000000E19A83747.png" manifest:media-type="image/png"/>
  <manifest:file-entry manifest:full-path="Pictures/100000010000003800000012AC0C3062.png" manifest:media-type="image/png"/>
  <manifest:file-entry manifest:full-path="Pictures/10000001000000600000000F142B7B2D.png" manifest:media-type="image/png"/>
  <manifest:file-entry manifest:full-path="Pictures/10000001000000720000000F68A7E079.png" manifest:media-type="image/png"/>
  <manifest:file-entry manifest:full-path="Pictures/100000010000003E0000000FBD4E04A4.png" manifest:media-type="image/png"/>
  <manifest:file-entry manifest:full-path="Pictures/10000001000000510000000F006901CF.png" manifest:media-type="image/png"/>
  <manifest:file-entry manifest:full-path="Pictures/100000010000004C0000000FC934626F.png" manifest:media-type="image/png"/>
  <manifest:file-entry manifest:full-path="Pictures/100000010000005F0000000F5DADFFDB.png" manifest:media-type="image/png"/>
  <manifest:file-entry manifest:full-path="Pictures/100000010000003E0000000F1B7B0EAD.png" manifest:media-type="image/png"/>
  <manifest:file-entry manifest:full-path="Pictures/100000010000005C0000000FCCD7D7C3.png" manifest:media-type="image/png"/>
  <manifest:file-entry manifest:full-path="Pictures/10000001000000720000000F632AF50E.png" manifest:media-type="image/png"/>
  <manifest:file-entry manifest:full-path="Pictures/100000010000003E0000000FE13479F2.png" manifest:media-type="image/png"/>
  <manifest:file-entry manifest:full-path="Pictures/1000000100000056000000124E858F04.png" manifest:media-type="image/png"/>
  <manifest:file-entry manifest:full-path="Pictures/100000010000003800000012E99B2FF0.png" manifest:media-type="image/png"/>
  <manifest:file-entry manifest:full-path="Pictures/100000010000004B0000000F4A542F25.png" manifest:media-type="image/png"/>
  <manifest:file-entry manifest:full-path="Pictures/10000001000000720000000FFCDEF7C9.png" manifest:media-type="image/png"/>
  <manifest:file-entry manifest:full-path="Pictures/100000010000005A0000001261CD61F5.png" manifest:media-type="image/png"/>
  <manifest:file-entry manifest:full-path="Pictures/10000001000001A200000030E9C967B9.png" manifest:media-type="image/png"/>
  <manifest:file-entry manifest:full-path="Pictures/10000001000000730000000F104D48B1.png" manifest:media-type="image/png"/>
  <manifest:file-entry manifest:full-path="Pictures/100000010000003E0000000F9B991006.png" manifest:media-type="image/png"/>
  <manifest:file-entry manifest:full-path="Pictures/100000010000005000000012518A10D9.png" manifest:media-type="image/png"/>
  <manifest:file-entry manifest:full-path="Pictures/100000010000004C0000000F6A0A260E.png" manifest:media-type="image/png"/>
  <manifest:file-entry manifest:full-path="Pictures/100000010000005F0000000FC1CD773C.png" manifest:media-type="image/png"/>
  <manifest:file-entry manifest:full-path="Pictures/1000000100000039000000127696CF9F.png" manifest:media-type="image/png"/>
  <manifest:file-entry manifest:full-path="Pictures/100000010000004C0000000F72B0337B.png" manifest:media-type="image/png"/>
  <manifest:file-entry manifest:full-path="Pictures/10000001000000720000000FDF39AA8F.png" manifest:media-type="image/png"/>
  <manifest:file-entry manifest:full-path="Pictures/100000010000004C0000000F0F038AA9.png" manifest:media-type="image/png"/>
  <manifest:file-entry manifest:full-path="Pictures/10000001000000600000000F5A5683C8.png" manifest:media-type="image/png"/>
  <manifest:file-entry manifest:full-path="Pictures/100000010000004C0000000ED1CC6B26.png" manifest:media-type="image/png"/>
  <manifest:file-entry manifest:full-path="Pictures/10000001000000600000000EA6AE0616.png" manifest:media-type="image/png"/>
  <manifest:file-entry manifest:full-path="Pictures/100000010000003800000012B6BB66A4.png" manifest:media-type="image/png"/>
  <manifest:file-entry manifest:full-path="Pictures/10000001000000720000000EFF07E013.png" manifest:media-type="image/png"/>
  <manifest:file-entry manifest:full-path="Pictures/100000010000003F0000000E8F86845F.png" manifest:media-type="image/png"/>
  <manifest:file-entry manifest:full-path="Pictures/10000001000000540000000E5ED68518.png" manifest:media-type="image/png"/>
  <manifest:file-entry manifest:full-path="Pictures/100000010000003A000000116C396B31.png" manifest:media-type="image/png"/>
  <manifest:file-entry manifest:full-path="Pictures/100000010000004B0000000EDDF58981.png" manifest:media-type="image/png"/>
  <manifest:file-entry manifest:full-path="Pictures/10000001000000720000000EF208DD09.png" manifest:media-type="image/png"/>
  <manifest:file-entry manifest:full-path="Pictures/100000010000003E0000000EC80EDD4F.png" manifest:media-type="image/png"/>
  <manifest:file-entry manifest:full-path="Pictures/100000010000004C0000000F60967283.png" manifest:media-type="image/png"/>
  <manifest:file-entry manifest:full-path="Pictures/10000001000000720000000F87017F6E.png" manifest:media-type="image/png"/>
  <manifest:file-entry manifest:full-path="Pictures/10000001000000600000000FC31E7442.png" manifest:media-type="image/png"/>
  <manifest:file-entry manifest:full-path="Pictures/100000010000005A0000001299E58090.png" manifest:media-type="image/png"/>
  <manifest:file-entry manifest:full-path="Pictures/100000010000004B0000000EF2D8E10D.png" manifest:media-type="image/png"/>
  <manifest:file-entry manifest:full-path="Pictures/10000001000000600000000EE1648DFD.png" manifest:media-type="image/png"/>
  <manifest:file-entry manifest:full-path="Pictures/10000001000000560000000ECB0C7B94.png" manifest:media-type="image/png"/>
  <manifest:file-entry manifest:full-path="Pictures/100000010000005F0000000EDAC3A0A9.png" manifest:media-type="image/png"/>
  <manifest:file-entry manifest:full-path="Pictures/10000001000000540000000E9652178D.png" manifest:media-type="image/png"/>
  <manifest:file-entry manifest:full-path="Pictures/100000010000005F0000000EFE9592F7.png" manifest:media-type="image/png"/>
  <manifest:file-entry manifest:full-path="Pictures/10000001000000540000000FAABB11E7.png" manifest:media-type="image/png"/>
  <manifest:file-entry manifest:full-path="Pictures/10000001000000100000000816704020.png" manifest:media-type="image/png"/>
  <manifest:file-entry manifest:full-path="Pictures/10000001000000550000000F6F959EAC.png" manifest:media-type="image/png"/>
  <manifest:file-entry manifest:full-path="Pictures/100000010000005000000011961776FA.png" manifest:media-type="image/png"/>
  <manifest:file-entry manifest:full-path="Pictures/100000010000005C0000000F1D804915.png" manifest:media-type="image/png"/>
  <manifest:file-entry manifest:full-path="Pictures/10000001000000600000000F8C589800.png" manifest:media-type="image/png"/>
  <manifest:file-entry manifest:full-path="Pictures/100000010000004B0000000E9CBDF4A0.png" manifest:media-type="image/png"/>
  <manifest:file-entry manifest:full-path="Pictures/10000001000000600000000FFA0097FE.png" manifest:media-type="image/png"/>
  <manifest:file-entry manifest:full-path="Pictures/100000010000002F000000085B471FFC.png" manifest:media-type="image/png"/>
  <manifest:file-entry manifest:full-path="Pictures/100000010000004B0000000E2A6CA1EA.png" manifest:media-type="image/png"/>
  <manifest:file-entry manifest:full-path="Pictures/10000001000000710000000F21756913.png" manifest:media-type="image/png"/>
  <manifest:file-entry manifest:full-path="Pictures/100000010000003F0000000F1EA0619C.png" manifest:media-type="image/png"/>
  <manifest:file-entry manifest:full-path="Pictures/10000001000000530000000EFA7F7847.png" manifest:media-type="image/png"/>
  <manifest:file-entry manifest:full-path="Pictures/100000010000004B0000000FD882614B.png" manifest:media-type="image/png"/>
  <manifest:file-entry manifest:full-path="Pictures/10000001000000580000000F3012047A.png" manifest:media-type="image/png"/>
  <manifest:file-entry manifest:full-path="Pictures/100000010000004B0000000E7D8E5078.png" manifest:media-type="image/png"/>
  <manifest:file-entry manifest:full-path="Pictures/10000001000000600000000E03F46730.png" manifest:media-type="image/png"/>
  <manifest:file-entry manifest:full-path="Pictures/1000000100000010000000085289EE4B.png" manifest:media-type="image/png"/>
  <manifest:file-entry manifest:full-path="Pictures/100000010000003F0000000EF388BA0D.png" manifest:media-type="image/png"/>
  <manifest:file-entry manifest:full-path="Pictures/10000001000000710000000E9C349AF8.png" manifest:media-type="image/png"/>
  <manifest:file-entry manifest:full-path="Pictures/10000001000000550000000E5046E014.png" manifest:media-type="image/png"/>
  <manifest:file-entry manifest:full-path="Pictures/100000010000004C0000000EEE342DFC.png" manifest:media-type="image/png"/>
  <manifest:file-entry manifest:full-path="Pictures/10000001000000600000000E1A226D18.png" manifest:media-type="image/png"/>
  <manifest:file-entry manifest:full-path="Pictures/100000010000003F0000000E49BA2CF9.png" manifest:media-type="image/png"/>
  <manifest:file-entry manifest:full-path="Pictures/1000000100000233000000015B3115E7.png" manifest:media-type="image/png"/>
  <manifest:file-entry manifest:full-path="Pictures/10000001000000590000000EEB85F59D.png" manifest:media-type="image/png"/>
  <manifest:file-entry manifest:full-path="Pictures/100000010000003E0000000F4AB3D3A7.png" manifest:media-type="image/png"/>
  <manifest:file-entry manifest:full-path="Pictures/100000010000003E0000000F4756CD6B.png" manifest:media-type="image/png"/>
  <manifest:file-entry manifest:full-path="Pictures/100000010000005F0000000E2D8A171F.png" manifest:media-type="image/png"/>
  <manifest:file-entry manifest:full-path="Pictures/10000001000000540000000F16D418BF.png" manifest:media-type="image/png"/>
  <manifest:file-entry manifest:full-path="Pictures/10000001000000730000000E1953D682.png" manifest:media-type="image/png"/>
  <manifest:file-entry manifest:full-path="Pictures/10000001000000710000000EAB4BED1C.png" manifest:media-type="image/png"/>
  <manifest:file-entry manifest:full-path="Pictures/10000001000000100000000849C85A11.png" manifest:media-type="image/png"/>
  <manifest:file-entry manifest:full-path="Pictures/100000010000005F0000000E0B242E46.png" manifest:media-type="image/png"/>
  <manifest:file-entry manifest:full-path="Pictures/10000001000000560000000FB58FBE10.png" manifest:media-type="image/png"/>
  <manifest:file-entry manifest:full-path="Pictures/100000010000003000000008A5B4D9F0.png" manifest:media-type="image/png"/>
  <manifest:file-entry manifest:full-path="Pictures/10000001000000730000000F87190E9C.png" manifest:media-type="image/png"/>
  <manifest:file-entry manifest:full-path="Pictures/1000000100000236000000012C3DB737.png" manifest:media-type="image/png"/>
  <manifest:file-entry manifest:full-path="Pictures/100000010000004B0000000FE2DFEBF2.png" manifest:media-type="image/png"/>
  <manifest:file-entry manifest:full-path="Pictures/100000010000005900000011E7075B77.png" manifest:media-type="image/png"/>
  <manifest:file-entry manifest:full-path="Pictures/100000010000005F0000000F7DF99882.png" manifest:media-type="image/png"/>
  <manifest:file-entry manifest:full-path="Pictures/100000010000004B0000000E03F637A9.png" manifest:media-type="image/png"/>
  <manifest:file-entry manifest:full-path="Pictures/10000001000000720000000F2EDF5759.png" manifest:media-type="image/png"/>
  <manifest:file-entry manifest:full-path="Pictures/100000010000004F0000000E10899CAE.png" manifest:media-type="image/png"/>
  <manifest:file-entry manifest:full-path="Pictures/100000010000005F0000000F1D6012D5.png" manifest:media-type="image/png"/>
  <manifest:file-entry manifest:full-path="Pictures/100000010000004B0000000E83679E04.png" manifest:media-type="image/png"/>
  <manifest:file-entry manifest:full-path="Pictures/100000010000003F0000000F7DF8E1FB.png" manifest:media-type="image/png"/>
  <manifest:file-entry manifest:full-path="Pictures/100000010000005E0000000FDDA701AE.png" manifest:media-type="image/png"/>
  <manifest:file-entry manifest:full-path="Pictures/100000010000002F00000008A0C0AE38.png" manifest:media-type="image/png"/>
  <manifest:file-entry manifest:full-path="Pictures/100000010000003F0000000EECF42C00.png" manifest:media-type="image/png"/>
  <manifest:file-entry manifest:full-path="Pictures/10000001000000600000000F85D33136.png" manifest:media-type="image/png"/>
  <manifest:file-entry manifest:full-path="Pictures/10000001000002080000002655516D8E.png" manifest:media-type="image/png"/>
  <manifest:file-entry manifest:full-path="Pictures/100000010000003F0000000FF76CBC40.png" manifest:media-type="image/png"/>
  <manifest:file-entry manifest:full-path="Pictures/100000010000005F0000000F30511D77.png" manifest:media-type="image/png"/>
  <manifest:file-entry manifest:full-path="Pictures/100000010000003F0000000FEF6FD036.png" manifest:media-type="image/png"/>
  <manifest:file-entry manifest:full-path="Pictures/1000000100000030000000086B6387FD.png" manifest:media-type="image/png"/>
  <manifest:file-entry manifest:full-path="Pictures/100000010000003F0000000E33C2EEB5.png" manifest:media-type="image/png"/>
  <manifest:file-entry manifest:full-path="Pictures/10000001000000720000000EF73A99FF.png" manifest:media-type="image/png"/>
  <manifest:file-entry manifest:full-path="Pictures/100000010000005F0000000FD6AA1346.png" manifest:media-type="image/png"/>
  <manifest:file-entry manifest:full-path="Pictures/10000001000000500000000E862250A4.png" manifest:media-type="image/png"/>
  <manifest:file-entry manifest:full-path="Pictures/10000001000000600000000F214AF719.png" manifest:media-type="image/png"/>
  <manifest:file-entry manifest:full-path="Pictures/10000001000000560000000FB964D794.png" manifest:media-type="image/png"/>
  <manifest:file-entry manifest:full-path="Pictures/10000001000000520000000F3CE1F65E.png" manifest:media-type="image/png"/>
  <manifest:file-entry manifest:full-path="Pictures/100000010000004B0000000F4F808A83.png" manifest:media-type="image/png"/>
  <manifest:file-entry manifest:full-path="Pictures/100000010000002F00000008F895D9EC.png" manifest:media-type="image/png"/>
  <manifest:file-entry manifest:full-path="Pictures/100000010000004E0000000EE38F5E94.png" manifest:media-type="image/png"/>
  <manifest:file-entry manifest:full-path="Pictures/100000010000003F0000000F1B3B14D4.png" manifest:media-type="image/png"/>
  <manifest:file-entry manifest:full-path="Pictures/1000000100000030000000087D128122.png" manifest:media-type="image/png"/>
  <manifest:file-entry manifest:full-path="Pictures/10000001000000100000000849C8856A.png" manifest:media-type="image/png"/>
  <manifest:file-entry manifest:full-path="Pictures/100000010000003F0000000F983BA139.png" manifest:media-type="image/png"/>
  <manifest:file-entry manifest:full-path="Pictures/10000001000000730000000FFF26D187.png" manifest:media-type="image/png"/>
  <manifest:file-entry manifest:full-path="Pictures/1000000100000030000000087F0F6979.png" manifest:media-type="image/png"/>
  <manifest:file-entry manifest:full-path="Pictures/10000001000000710000000E61F213CC.png" manifest:media-type="image/png"/>
  <manifest:file-entry manifest:full-path="Pictures/100000010000003F0000000FA102A4A5.png" manifest:media-type="image/png"/>
  <manifest:file-entry manifest:full-path="Pictures/10000001000000510000000F2BF8111D.png" manifest:media-type="image/png"/>
  <manifest:file-entry manifest:full-path="Pictures/100000010000004C0000000FC1255D1A.png" manifest:media-type="image/png"/>
  <manifest:file-entry manifest:full-path="Pictures/100000010000004B0000000E3221C7D1.png" manifest:media-type="image/png"/>
  <manifest:file-entry manifest:full-path="Pictures/1000000100000038000000117641E698.png" manifest:media-type="image/png"/>
  <manifest:file-entry manifest:full-path="Pictures/10000001000000600000000E53D6786F.png" manifest:media-type="image/png"/>
  <manifest:file-entry manifest:full-path="Pictures/10000001000000540000000F36F33D8C.png" manifest:media-type="image/png"/>
  <manifest:file-entry manifest:full-path="Pictures/100000010000004B0000000F1140AA39.png" manifest:media-type="image/png"/>
  <manifest:file-entry manifest:full-path="Pictures/10000001000000530000000EED385D54.png" manifest:media-type="image/png"/>
  <manifest:file-entry manifest:full-path="Pictures/1000000100000030000000080E46EA42.png" manifest:media-type="image/png"/>
  <manifest:file-entry manifest:full-path="Pictures/100000010000004B0000000EDC8A2B4C.png" manifest:media-type="image/png"/>
  <manifest:file-entry manifest:full-path="Pictures/10000001000000E1000000A51A99606A.png" manifest:media-type="image/png"/>
  <manifest:file-entry manifest:full-path="Pictures/100000010000004B0000000E8F42FF39.png" manifest:media-type="image/png"/>
  <manifest:file-entry manifest:full-path="Pictures/10000001000000530000000FE3325133.png" manifest:media-type="image/png"/>
  <manifest:file-entry manifest:full-path="Pictures/100000010000003F0000000E0C5F7CD3.png" manifest:media-type="image/png"/>
  <manifest:file-entry manifest:full-path="Pictures/100000010000004B0000000E7E3D5459.png" manifest:media-type="image/png"/>
  <manifest:file-entry manifest:full-path="Pictures/100000010000005F0000000E5B66566B.png" manifest:media-type="image/png"/>
  <manifest:file-entry manifest:full-path="Pictures/100000010000005D0000000ECD2AF3CE.png" manifest:media-type="image/png"/>
  <manifest:file-entry manifest:full-path="Pictures/1000000100000039000000118A709676.png" manifest:media-type="image/png"/>
  <manifest:file-entry manifest:full-path="Pictures/100000010000003F0000000E2DAD5DF4.png" manifest:media-type="image/png"/>
  <manifest:file-entry manifest:full-path="Pictures/100000010000005F0000000F4E5C9280.png" manifest:media-type="image/png"/>
  <manifest:file-entry manifest:full-path="Pictures/1000000100000010000000087E4E8D11.png" manifest:media-type="image/png"/>
  <manifest:file-entry manifest:full-path="Pictures/10000001000000720000000FD69680FB.png" manifest:media-type="image/png"/>
  <manifest:file-entry manifest:full-path="Pictures/10000001000000560000000EE21DC323.png" manifest:media-type="image/png"/>
  <manifest:file-entry manifest:full-path="Pictures/100000010000004B0000000FB6EEB8D1.png" manifest:media-type="image/png"/>
  <manifest:file-entry manifest:full-path="Pictures/100000010000004B0000000EF8958708.png" manifest:media-type="image/png"/>
  <manifest:file-entry manifest:full-path="Pictures/100000010000005800000012BDF9B42A.png" manifest:media-type="image/png"/>
  <manifest:file-entry manifest:full-path="Pictures/10000001000000600000000F88386831.png" manifest:media-type="image/png"/>
  <manifest:file-entry manifest:full-path="Pictures/10000001000000380000001285B6E196.png" manifest:media-type="image/png"/>
  <manifest:file-entry manifest:full-path="Pictures/100000010000004B0000000FE84E64F5.png" manifest:media-type="image/png"/>
  <manifest:file-entry manifest:full-path="Pictures/100000010000005F0000000E228EF4A9.png" manifest:media-type="image/png"/>
  <manifest:file-entry manifest:full-path="Pictures/10000001000000710000000ED530F787.png" manifest:media-type="image/png"/>
  <manifest:file-entry manifest:full-path="Pictures/10000001000000500000000E1D0D8886.png" manifest:media-type="image/png"/>
  <manifest:file-entry manifest:full-path="Pictures/10000001000000720000000F18492F81.png" manifest:media-type="image/png"/>
  <manifest:file-entry manifest:full-path="Pictures/100000010000004B0000000E052A06E6.png" manifest:media-type="image/png"/>
  <manifest:file-entry manifest:full-path="Pictures/10000001000000600000000E0DB1F76E.png" manifest:media-type="image/png"/>
  <manifest:file-entry manifest:full-path="Pictures/10000001000000580000000E827D0857.png" manifest:media-type="image/png"/>
  <manifest:file-entry manifest:full-path="Pictures/100000010000004B0000000E5F2815C4.png" manifest:media-type="image/png"/>
  <manifest:file-entry manifest:full-path="Pictures/10000001000000580000000F01A85BE2.png" manifest:media-type="image/png"/>
  <manifest:file-entry manifest:full-path="Pictures/10000001000000710000000F1C1728F3.png" manifest:media-type="image/png"/>
  <manifest:file-entry manifest:full-path="Pictures/100000010000003F0000000E3F2AA1B9.png" manifest:media-type="image/png"/>
  <manifest:file-entry manifest:full-path="Pictures/100000010000003800000011F10300D7.png" manifest:media-type="image/png"/>
  <manifest:file-entry manifest:full-path="Pictures/1000000100000235000000018718A584.png" manifest:media-type="image/png"/>
  <manifest:file-entry manifest:full-path="Pictures/10000001000000600000000E95F99838.png" manifest:media-type="image/png"/>
  <manifest:file-entry manifest:full-path="Pictures/10000001000000560000000EC6241633.png" manifest:media-type="image/png"/>
  <manifest:file-entry manifest:full-path="Pictures/100000010000005F0000000E9CA0464B.png" manifest:media-type="image/png"/>
  <manifest:file-entry manifest:full-path="Pictures/100000010000004B0000000FEF3C7052.png" manifest:media-type="image/png"/>
  <manifest:file-entry manifest:full-path="Pictures/100000010000005F0000000E9CEDE126.png" manifest:media-type="image/png"/>
  <manifest:file-entry manifest:full-path="Pictures/10000001000000710000000EC5DD859A.png" manifest:media-type="image/png"/>
  <manifest:file-entry manifest:full-path="Pictures/100000010000004B0000000E5669A8A2.png" manifest:media-type="image/png"/>
  <manifest:file-entry manifest:full-path="Pictures/100000010000003F0000000F21C39194.png" manifest:media-type="image/png"/>
  <manifest:file-entry manifest:full-path="Pictures/100000010000004B0000000F0C85A7E8.png" manifest:media-type="image/png"/>
  <manifest:file-entry manifest:full-path="Pictures/100000010000004B0000000F59C76EAE.png" manifest:media-type="image/png"/>
  <manifest:file-entry manifest:full-path="Pictures/10000001000000710000000F090FA90C.png" manifest:media-type="image/png"/>
  <manifest:file-entry manifest:full-path="Pictures/100000010000004B0000000E2C3C32EE.png" manifest:media-type="image/png"/>
  <manifest:file-entry manifest:full-path="Pictures/1000000100000058000000118B56D78C.png" manifest:media-type="image/png"/>
  <manifest:file-entry manifest:full-path="Pictures/100000010000005E0000000FCD0CCF0F.png" manifest:media-type="image/png"/>
  <manifest:file-entry manifest:full-path="Pictures/1000000100000010000000083187C956.png" manifest:media-type="image/png"/>
  <manifest:file-entry manifest:full-path="Pictures/100000010000005F0000000E09A8C511.png" manifest:media-type="image/png"/>
  <manifest:file-entry manifest:full-path="Pictures/100000010000003E0000000EA748E86C.png" manifest:media-type="image/png"/>
  <manifest:file-entry manifest:full-path="Pictures/10000001000000570000000E53184464.png" manifest:media-type="image/png"/>
  <manifest:file-entry manifest:full-path="Pictures/100000010000003F0000000EE3D3797C.png" manifest:media-type="image/png"/>
  <manifest:file-entry manifest:full-path="Pictures/1000000100000038000000120C4BDE99.png" manifest:media-type="image/png"/>
  <manifest:file-entry manifest:full-path="Pictures/10000001000000500000000F6AD39276.png" manifest:media-type="image/png"/>
  <manifest:file-entry manifest:full-path="Pictures/10000001000000600000000F34D45394.png" manifest:media-type="image/png"/>
  <manifest:file-entry manifest:full-path="Pictures/10000001000000600000000F025A0110.png" manifest:media-type="image/png"/>
  <manifest:file-entry manifest:full-path="Pictures/100000010000004B0000000FFD407351.png" manifest:media-type="image/png"/>
  <manifest:file-entry manifest:full-path="Pictures/100000010000004B0000000F940C3D52.png" manifest:media-type="image/png"/>
  <manifest:file-entry manifest:full-path="Pictures/100000010000005F0000000F977DCC3B.png" manifest:media-type="image/png"/>
  <manifest:file-entry manifest:full-path="Pictures/10000001000000720000000ECA86D6D1.png" manifest:media-type="image/png"/>
  <manifest:file-entry manifest:full-path="Pictures/100000010000003F0000000EBF39EB2E.png" manifest:media-type="image/png"/>
  <manifest:file-entry manifest:full-path="Pictures/100000010000003F0000000F31086B74.png" manifest:media-type="image/png"/>
  <manifest:file-entry manifest:full-path="Pictures/100000010000004B0000000E74FE1BE0.png" manifest:media-type="image/png"/>
  <manifest:file-entry manifest:full-path="Pictures/10000001000000710000000EFFD6BE30.png" manifest:media-type="image/png"/>
  <manifest:file-entry manifest:full-path="Pictures/100000010000003F0000000FC2B4B103.png" manifest:media-type="image/png"/>
  <manifest:file-entry manifest:full-path="Pictures/100000010000005F0000000E715002A8.png" manifest:media-type="image/png"/>
  <manifest:file-entry manifest:full-path="Pictures/10000001000000720000000FD566ECC4.png" manifest:media-type="image/png"/>
  <manifest:file-entry manifest:full-path="Pictures/100000010000004B0000000E54200230.png" manifest:media-type="image/png"/>
  <manifest:file-entry manifest:full-path="Pictures/10000001000000730000000F01E7A326.png" manifest:media-type="image/png"/>
  <manifest:file-entry manifest:full-path="Pictures/10000001000000EB000000D463A43EBB.png" manifest:media-type="image/png"/>
  <manifest:file-entry manifest:full-path="Pictures/10000001000000500000000E70B9847D.png" manifest:media-type="image/png"/>
  <manifest:file-entry manifest:full-path="Pictures/10000001000000600000000E7CCED6A8.png" manifest:media-type="image/png"/>
  <manifest:file-entry manifest:full-path="Pictures/100000010000003F0000000E56650FCC.png" manifest:media-type="image/png"/>
  <manifest:file-entry manifest:full-path="Pictures/100000010000004C0000000F2EEFAFC3.png" manifest:media-type="image/png"/>
  <manifest:file-entry manifest:full-path="Pictures/100000010000005F0000000EC48DDF85.png" manifest:media-type="image/png"/>
  <manifest:file-entry manifest:full-path="Pictures/10000001000000600000000E2AF7A723.png" manifest:media-type="image/png"/>
  <manifest:file-entry manifest:full-path="Pictures/10000001000000600000000E9A3EBD35.png" manifest:media-type="image/png"/>
  <manifest:file-entry manifest:full-path="Pictures/100000010000004B0000000FB80FE204.png" manifest:media-type="image/png"/>
  <manifest:file-entry manifest:full-path="Pictures/10000001000000600000000F68F52B00.png" manifest:media-type="image/png"/>
  <manifest:file-entry manifest:full-path="Pictures/100000010000004B0000000FFEACD7BD.png" manifest:media-type="image/png"/>
  <manifest:file-entry manifest:full-path="Pictures/10000001000000730000000E6B2342E2.png" manifest:media-type="image/png"/>
  <manifest:file-entry manifest:full-path="Pictures/10000001000000600000000FD0C9140B.png" manifest:media-type="image/png"/>
  <manifest:file-entry manifest:full-path="Pictures/100000010000005F0000000E95C449CD.png" manifest:media-type="image/png"/>
  <manifest:file-entry manifest:full-path="Pictures/10000001000000730000000F23A2236B.png" manifest:media-type="image/png"/>
  <manifest:file-entry manifest:full-path="Pictures/100000010000003F0000000E25256AB6.png" manifest:media-type="image/png"/>
  <manifest:file-entry manifest:full-path="Pictures/10000001000000570000000F6C694DC8.png" manifest:media-type="image/png"/>
  <manifest:file-entry manifest:full-path="Pictures/100000010000005F0000000E9EC4F1AD.png" manifest:media-type="image/png"/>
  <manifest:file-entry manifest:full-path="Pictures/100000010000004B0000000F18D6CECB.png" manifest:media-type="image/png"/>
  <manifest:file-entry manifest:full-path="Pictures/100000010000004C0000000FE7F8915B.png" manifest:media-type="image/png"/>
  <manifest:file-entry manifest:full-path="Pictures/100000010000005D00000011C22F7739.png" manifest:media-type="image/png"/>
  <manifest:file-entry manifest:full-path="Pictures/10000001000000720000000F3659F489.png" manifest:media-type="image/png"/>
  <manifest:file-entry manifest:full-path="Pictures/10000001000000730000000E025E5DC2.png" manifest:media-type="image/png"/>
  <manifest:file-entry manifest:full-path="Pictures/100000010000004B0000000F041C1894.png" manifest:media-type="image/png"/>
  <manifest:file-entry manifest:full-path="Pictures/10000001000000730000000E34716E93.png" manifest:media-type="image/png"/>
  <manifest:file-entry manifest:full-path="Pictures/10000001000000600000000ECB576071.png" manifest:media-type="image/png"/>
  <manifest:file-entry manifest:full-path="Pictures/10000001000000540000000E2E6503AC.png" manifest:media-type="image/png"/>
  <manifest:file-entry manifest:full-path="Pictures/10000001000000720000000EF3E77CE8.png" manifest:media-type="image/png"/>
  <manifest:file-entry manifest:full-path="Pictures/10000001000000600000000F190BC016.png" manifest:media-type="image/png"/>
  <manifest:file-entry manifest:full-path="Pictures/100000010000005D0000000FC838D779.png" manifest:media-type="image/png"/>
  <manifest:file-entry manifest:full-path="Pictures/100000010000003E0000000F19DEA57F.png" manifest:media-type="image/png"/>
  <manifest:file-entry manifest:full-path="Pictures/10000001000000730000000FD48624A6.png" manifest:media-type="image/png"/>
  <manifest:file-entry manifest:full-path="Pictures/100000010000004B0000000E7B4911F9.png" manifest:media-type="image/png"/>
  <manifest:file-entry manifest:full-path="Pictures/100000010000003F0000000FA52BD9EC.png" manifest:media-type="image/png"/>
  <manifest:file-entry manifest:full-path="Pictures/10000001000000610000000FE30E4A0A.png" manifest:media-type="image/png"/>
  <manifest:file-entry manifest:full-path="Pictures/100000010000003800000011024D8390.png" manifest:media-type="image/png"/>
  <manifest:file-entry manifest:full-path="Pictures/10000001000000730000000E75140F40.png" manifest:media-type="image/png"/>
  <manifest:file-entry manifest:full-path="Pictures/10000001000000530000000EBB7CDDCE.png" manifest:media-type="image/png"/>
  <manifest:file-entry manifest:full-path="Pictures/100000010000003F0000000EDF1565CC.png" manifest:media-type="image/png"/>
  <manifest:file-entry manifest:full-path="Pictures/100000010000005C00000012164EE94C.png" manifest:media-type="image/png"/>
  <manifest:file-entry manifest:full-path="Pictures/100000010000003F0000000FA7D35A6E.png" manifest:media-type="image/png"/>
  <manifest:file-entry manifest:full-path="Pictures/10000001000000610000000F41DD5F92.png" manifest:media-type="image/png"/>
  <manifest:file-entry manifest:full-path="Pictures/10000001000000600000000EF77554F3.png" manifest:media-type="image/png"/>
  <manifest:file-entry manifest:full-path="Pictures/10000001000000600000000F7F442873.png" manifest:media-type="image/png"/>
  <manifest:file-entry manifest:full-path="Pictures/10000001000000720000000FD5BF5E31.png" manifest:media-type="image/png"/>
  <manifest:file-entry manifest:full-path="Pictures/10000001000000550000000E607E7EE4.png" manifest:media-type="image/png"/>
  <manifest:file-entry manifest:full-path="Pictures/10000001000000590000000E6342F45F.png" manifest:media-type="image/png"/>
  <manifest:file-entry manifest:full-path="Pictures/100000010000003800000012E63AA332.png" manifest:media-type="image/png"/>
  <manifest:file-entry manifest:full-path="Pictures/100000010000004B0000000F6CAA2BB9.png" manifest:media-type="image/png"/>
  <manifest:file-entry manifest:full-path="Pictures/10000001000002E00000000BF0EE3540.png" manifest:media-type="image/png"/>
  <manifest:file-entry manifest:full-path="Pictures/10000001000000710000000E8C7844BC.png" manifest:media-type="image/png"/>
  <manifest:file-entry manifest:full-path="Pictures/10000001000000600000000FA77C58D3.png" manifest:media-type="image/png"/>
  <manifest:file-entry manifest:full-path="Pictures/100000010000005A0000000FFAE62609.png" manifest:media-type="image/png"/>
  <manifest:file-entry manifest:full-path="Pictures/10000001000000520000000FFE3F1DCE.png" manifest:media-type="image/png"/>
  <manifest:file-entry manifest:full-path="Pictures/10000001000000600000000E669564B8.png" manifest:media-type="image/png"/>
  <manifest:file-entry manifest:full-path="Pictures/10000001000000720000000FD2F0086E.png" manifest:media-type="image/png"/>
  <manifest:file-entry manifest:full-path="Pictures/10000001000000730000000F18D05175.png" manifest:media-type="image/png"/>
  <manifest:file-entry manifest:full-path="Pictures/10000001000000570000000FCF2ACF4A.png" manifest:media-type="image/png"/>
  <manifest:file-entry manifest:full-path="Pictures/10000001000000560000000FDFF1288B.png" manifest:media-type="image/png"/>
  <manifest:file-entry manifest:full-path="Pictures/1000000100000038000000112762C642.png" manifest:media-type="image/png"/>
  <manifest:file-entry manifest:full-path="Pictures/10000001000000720000000E3EF954A6.png" manifest:media-type="image/png"/>
  <manifest:file-entry manifest:full-path="Pictures/10000001000000560000000E9949627B.png" manifest:media-type="image/png"/>
  <manifest:file-entry manifest:full-path="Pictures/10000001000000560000000FAAFDCB08.png" manifest:media-type="image/png"/>
  <manifest:file-entry manifest:full-path="Pictures/100000010000004C0000000EAAA8B6D7.png" manifest:media-type="image/png"/>
  <manifest:file-entry manifest:full-path="Pictures/100000010000003F0000000E85F08D70.png" manifest:media-type="image/png"/>
  <manifest:file-entry manifest:full-path="Pictures/10000001000000730000000F1E594F3C.png" manifest:media-type="image/png"/>
  <manifest:file-entry manifest:full-path="Pictures/10000001000000600000000F5437E95F.png" manifest:media-type="image/png"/>
  <manifest:file-entry manifest:full-path="Pictures/10000001000000710000000F10E96FF0.png" manifest:media-type="image/png"/>
  <manifest:file-entry manifest:full-path="Pictures/100000010000003F0000000EA6552956.png" manifest:media-type="image/png"/>
  <manifest:file-entry manifest:full-path="Pictures/100000010000004B0000000ECF8ADCAA.png" manifest:media-type="image/png"/>
  <manifest:file-entry manifest:full-path="Pictures/1000000100000058000000123815F63A.png" manifest:media-type="image/png"/>
  <manifest:file-entry manifest:full-path="Pictures/10000001000000730000000F26ED6425.png" manifest:media-type="image/png"/>
  <manifest:file-entry manifest:full-path="Pictures/10000001000000550000001220C09E7F.png" manifest:media-type="image/png"/>
  <manifest:file-entry manifest:full-path="Pictures/10000001000000520000000FC7B5D3C2.png" manifest:media-type="image/png"/>
  <manifest:file-entry manifest:full-path="Pictures/10000001000000600000000E8BC1E288.png" manifest:media-type="image/png"/>
  <manifest:file-entry manifest:full-path="Pictures/100000010000005100000011F8C8FEF6.png" manifest:media-type="image/png"/>
  <manifest:file-entry manifest:full-path="Pictures/100000010000003F0000000E052367AF.png" manifest:media-type="image/png"/>
  <manifest:file-entry manifest:full-path="Pictures/10000001000000730000000E0AF2BAF3.png" manifest:media-type="image/png"/>
  <manifest:file-entry manifest:full-path="Pictures/10000001000000730000000E26908D72.png" manifest:media-type="image/png"/>
  <manifest:file-entry manifest:full-path="Pictures/10000001000000730000000E07474ECD.png" manifest:media-type="image/png"/>
  <manifest:file-entry manifest:full-path="Pictures/100000010000003F0000000E1B462298.png" manifest:media-type="image/png"/>
  <manifest:file-entry manifest:full-path="Pictures/100000010000004B0000000ED3CAEC63.png" manifest:media-type="image/png"/>
  <manifest:file-entry manifest:full-path="Pictures/100000010000003F0000000FE041E3B7.png" manifest:media-type="image/png"/>
  <manifest:file-entry manifest:full-path="Pictures/10000001000000610000000F3150E52F.png" manifest:media-type="image/png"/>
  <manifest:file-entry manifest:full-path="Pictures/100000010000005400000012F77C0BA5.png" manifest:media-type="image/png"/>
  <manifest:file-entry manifest:full-path="Pictures/100000010000005E0000000E341D459C.png" manifest:media-type="image/png"/>
  <manifest:file-entry manifest:full-path="Pictures/100000010000004B0000000F68F1402B.png" manifest:media-type="image/png"/>
  <manifest:file-entry manifest:full-path="Pictures/100000010000004B0000000EBCB45525.png" manifest:media-type="image/png"/>
  <manifest:file-entry manifest:full-path="Pictures/10000001000000730000000E46A57623.png" manifest:media-type="image/png"/>
  <manifest:file-entry manifest:full-path="Pictures/10000001000000D300000016E301FF34.png" manifest:media-type="image/png"/>
  <manifest:file-entry manifest:full-path="Pictures/100000010000004B0000000E5E8C9272.png" manifest:media-type="image/png"/>
  <manifest:file-entry manifest:full-path="Pictures/10000001000000590000000FA166341C.png" manifest:media-type="image/png"/>
  <manifest:file-entry manifest:full-path="Pictures/10000001000000560000000FBB75A29A.png" manifest:media-type="image/png"/>
  <manifest:file-entry manifest:full-path="Pictures/100000010000003F0000000E4425B85B.png" manifest:media-type="image/png"/>
  <manifest:file-entry manifest:full-path="Pictures/10000001000000570000000E844D4AE9.png" manifest:media-type="image/png"/>
  <manifest:file-entry manifest:full-path="Pictures/10000001000000600000000FF922546E.png" manifest:media-type="image/png"/>
  <manifest:file-entry manifest:full-path="Pictures/100000010000005C0000000E2DA3CE36.png" manifest:media-type="image/png"/>
  <manifest:file-entry manifest:full-path="Pictures/100000010000004C0000000FB8EC0329.png" manifest:media-type="image/png"/>
  <manifest:file-entry manifest:full-path="Pictures/10000001000000510000000F48C05962.png" manifest:media-type="image/png"/>
  <manifest:file-entry manifest:full-path="Pictures/10000001000000560000000EC68B5669.png" manifest:media-type="image/png"/>
  <manifest:file-entry manifest:full-path="Pictures/100000010000004B0000000F30181329.png" manifest:media-type="image/png"/>
  <manifest:file-entry manifest:full-path="Pictures/10000001000000720000000F74E609E6.png" manifest:media-type="image/png"/>
  <manifest:file-entry manifest:full-path="Pictures/10000001000000600000000FFED3D66A.png" manifest:media-type="image/png"/>
  <manifest:file-entry manifest:full-path="Pictures/10000001000000720000000F4E30CAE7.png" manifest:media-type="image/png"/>
  <manifest:file-entry manifest:full-path="Pictures/100000010000003F0000000F450F0260.png" manifest:media-type="image/png"/>
  <manifest:file-entry manifest:full-path="Pictures/10000001000000720000000EEC4F4CFA.png" manifest:media-type="image/png"/>
  <manifest:file-entry manifest:full-path="Pictures/100000010000003F0000000E5D8CDDAB.png" manifest:media-type="image/png"/>
  <manifest:file-entry manifest:full-path="Pictures/10000001000000720000000E5CC3BE3B.png" manifest:media-type="image/png"/>
  <manifest:file-entry manifest:full-path="Pictures/10000001000000520000000E443EE0BA.png" manifest:media-type="image/png"/>
  <manifest:file-entry manifest:full-path="Pictures/100000010000004C0000000F5547F398.png" manifest:media-type="image/png"/>
  <manifest:file-entry manifest:full-path="Pictures/10000001000000720000000F5C83E3C2.png" manifest:media-type="image/png"/>
  <manifest:file-entry manifest:full-path="Pictures/10000001000000570000000E3AD33FF2.png" manifest:media-type="image/png"/>
  <manifest:file-entry manifest:full-path="Pictures/100000010000003F0000000EC0C02B62.png" manifest:media-type="image/png"/>
  <manifest:file-entry manifest:full-path="Pictures/100000010000005A0000000F61EDB101.png" manifest:media-type="image/png"/>
  <manifest:file-entry manifest:full-path="Pictures/10000001000002E0000004750346B01A.png" manifest:media-type="image/png"/>
  <manifest:file-entry manifest:full-path="Pictures/100000010000003800000011D78BBD4D.png" manifest:media-type="image/png"/>
  <manifest:file-entry manifest:full-path="Pictures/100000010000005F0000000F426E3E63.png" manifest:media-type="image/png"/>
  <manifest:file-entry manifest:full-path="Pictures/100000010000004B0000000E3CBDF6B7.png" manifest:media-type="image/png"/>
  <manifest:file-entry manifest:full-path="Pictures/10000001000000510000000FE3259269.png" manifest:media-type="image/png"/>
  <manifest:file-entry manifest:full-path="Pictures/100000010000004C0000000EBDAF0E89.png" manifest:media-type="image/png"/>
  <manifest:file-entry manifest:full-path="Pictures/100000010000003F0000000F716B9718.png" manifest:media-type="image/png"/>
  <manifest:file-entry manifest:full-path="Pictures/1000000100000059000000122A962AAF.png" manifest:media-type="image/png"/>
  <manifest:file-entry manifest:full-path="Pictures/100000010000003F0000000F7A6CF268.png" manifest:media-type="image/png"/>
  <manifest:file-entry manifest:full-path="Pictures/10000001000000500000000EABFB8716.png" manifest:media-type="image/png"/>
  <manifest:file-entry manifest:full-path="Pictures/10000001000000590000000EABEBEAAC.png" manifest:media-type="image/png"/>
  <manifest:file-entry manifest:full-path="Pictures/10000001000000710000000E9D032146.png" manifest:media-type="image/png"/>
  <manifest:file-entry manifest:full-path="Pictures/10000001000000600000000E3C729B8E.png" manifest:media-type="image/png"/>
  <manifest:file-entry manifest:full-path="Pictures/100000010000004B0000000E48C015A4.png" manifest:media-type="image/png"/>
  <manifest:file-entry manifest:full-path="Pictures/100000010000003F0000000FA4BFDF65.png" manifest:media-type="image/png"/>
  <manifest:file-entry manifest:full-path="Pictures/100000010000004B0000000E210D662F.png" manifest:media-type="image/png"/>
  <manifest:file-entry manifest:full-path="Pictures/10000001000000730000000E552D37F6.png" manifest:media-type="image/png"/>
  <manifest:file-entry manifest:full-path="Pictures/10000001000000600000000E29EBA036.png" manifest:media-type="image/png"/>
  <manifest:file-entry manifest:full-path="Pictures/100000010000003800000011EC233400.png" manifest:media-type="image/png"/>
  <manifest:file-entry manifest:full-path="Pictures/10000001000000500000000E5CF38C8D.png" manifest:media-type="image/png"/>
  <manifest:file-entry manifest:full-path="Pictures/100000010000004B0000000E05EE0E71.png" manifest:media-type="image/png"/>
  <manifest:file-entry manifest:full-path="Pictures/10000001000000600000000EEA34E195.png" manifest:media-type="image/png"/>
  <manifest:file-entry manifest:full-path="Pictures/100000010000003F0000000E2043FBD9.png" manifest:media-type="image/png"/>
  <manifest:file-entry manifest:full-path="Pictures/10000001000000570000000F6DB5D816.png" manifest:media-type="image/png"/>
  <manifest:file-entry manifest:full-path="Pictures/100000010000005C0000000E4E8E2AB3.png" manifest:media-type="image/png"/>
  <manifest:file-entry manifest:full-path="Pictures/10000001000000570000000E4AC82BD1.png" manifest:media-type="image/png"/>
  <manifest:file-entry manifest:full-path="Pictures/100000010000004B0000000F91BDCF6B.png" manifest:media-type="image/png"/>
  <manifest:file-entry manifest:full-path="Pictures/10000001000000510000000FF68C466A.png" manifest:media-type="image/png"/>
  <manifest:file-entry manifest:full-path="Pictures/10000001000000380000001116F91EF4.png" manifest:media-type="image/png"/>
  <manifest:file-entry manifest:full-path="Pictures/100000010000004F0000000E824E7704.png" manifest:media-type="image/png"/>
  <manifest:file-entry manifest:full-path="Pictures/10000001000000590000000E545223EE.png" manifest:media-type="image/png"/>
  <manifest:file-entry manifest:full-path="Pictures/100000010000005E0000000EF1DF3339.png" manifest:media-type="image/png"/>
  <manifest:file-entry manifest:full-path="Pictures/100000010000004B0000000FDBC810CC.png" manifest:media-type="image/png"/>
  <manifest:file-entry manifest:full-path="Pictures/100000010000004B0000000EC1841C2F.png" manifest:media-type="image/png"/>
  <manifest:file-entry manifest:full-path="Pictures/100000010000004B0000000ED1F185C3.png" manifest:media-type="image/png"/>
  <manifest:file-entry manifest:full-path="Pictures/10000001000000600000000FF0BA16D3.png" manifest:media-type="image/png"/>
  <manifest:file-entry manifest:full-path="Pictures/10000001000000560000000ECE1A1AC0.png" manifest:media-type="image/png"/>
  <manifest:file-entry manifest:full-path="Pictures/10000001000000720000000EF2E660C5.png" manifest:media-type="image/png"/>
  <manifest:file-entry manifest:full-path="Pictures/100000010000003F0000000FED8E4F95.png" manifest:media-type="image/png"/>
  <manifest:file-entry manifest:full-path="Pictures/10000001000000600000000E210A1F2C.png" manifest:media-type="image/png"/>
  <manifest:file-entry manifest:full-path="Pictures/100000010000003800000011B0D0467F.png" manifest:media-type="image/png"/>
  <manifest:file-entry manifest:full-path="Pictures/100000010000003F0000000F87EB0874.png" manifest:media-type="image/png"/>
  <manifest:file-entry manifest:full-path="Pictures/10000001000000600000000FA278E6D0.png" manifest:media-type="image/png"/>
  <manifest:file-entry manifest:full-path="Pictures/100000010000003800000011B5CAB299.png" manifest:media-type="image/png"/>
  <manifest:file-entry manifest:full-path="Pictures/100000010000003F0000000FA160B60D.png" manifest:media-type="image/png"/>
  <manifest:file-entry manifest:full-path="Pictures/1000000100000059000000114C42BA57.png" manifest:media-type="image/png"/>
  <manifest:file-entry manifest:full-path="Pictures/10000001000000600000000ECCC2193C.png" manifest:media-type="image/png"/>
  <manifest:file-entry manifest:full-path="Pictures/100000010000003800000012D8DF7D0F.png" manifest:media-type="image/png"/>
  <manifest:file-entry manifest:full-path="Pictures/10000001000000730000000F5238D2D1.png" manifest:media-type="image/png"/>
  <manifest:file-entry manifest:full-path="Pictures/100000010000003F0000000E44C25873.png" manifest:media-type="image/png"/>
  <manifest:file-entry manifest:full-path="Pictures/10000001000000600000000E796BE5F3.png" manifest:media-type="image/png"/>
  <manifest:file-entry manifest:full-path="Pictures/10000001000000530000000F2858E62F.png" manifest:media-type="image/png"/>
  <manifest:file-entry manifest:full-path="Pictures/100000010000003800000012AC26C30C.png" manifest:media-type="image/png"/>
  <manifest:file-entry manifest:full-path="Pictures/100000010000003F0000000F16BB7679.png" manifest:media-type="image/png"/>
  <manifest:file-entry manifest:full-path="Pictures/10000001000000560000000E73542234.png" manifest:media-type="image/png"/>
  <manifest:file-entry manifest:full-path="Pictures/10000001000000580000000F4DFEA2FB.png" manifest:media-type="image/png"/>
  <manifest:file-entry manifest:full-path="Pictures/10000001000000560000000E07C9DB69.png" manifest:media-type="image/png"/>
  <manifest:file-entry manifest:full-path="Pictures/100000010000005500000012BF5A6151.png" manifest:media-type="image/png"/>
  <manifest:file-entry manifest:full-path="Pictures/100000010000004B0000000ED738B5B2.png" manifest:media-type="image/png"/>
  <manifest:file-entry manifest:full-path="Pictures/100000010000003F0000000F9219E11F.png" manifest:media-type="image/png"/>
  <manifest:file-entry manifest:full-path="Pictures/100000010000004B0000000F6554BAD6.png" manifest:media-type="image/png"/>
  <manifest:file-entry manifest:full-path="Pictures/10000001000000600000000E740BE0DD.png" manifest:media-type="image/png"/>
  <manifest:file-entry manifest:full-path="Pictures/100000010000003900000011CA9D6E7B.png" manifest:media-type="image/png"/>
  <manifest:file-entry manifest:full-path="Pictures/100000010000003F0000000EE21EA81B.png" manifest:media-type="image/png"/>
  <manifest:file-entry manifest:full-path="Pictures/10000001000000580000000F3B47D170.png" manifest:media-type="image/png"/>
  <manifest:file-entry manifest:full-path="Pictures/10000001000000560000000F6CBF5C9D.png" manifest:media-type="image/png"/>
  <manifest:file-entry manifest:full-path="Pictures/10000001000000600000000F974609CF.png" manifest:media-type="image/png"/>
  <manifest:file-entry manifest:full-path="Pictures/100000010000005800000011B94CC16F.png" manifest:media-type="image/png"/>
  <manifest:file-entry manifest:full-path="Pictures/100000010000004B0000000FB001A300.png" manifest:media-type="image/png"/>
  <manifest:file-entry manifest:full-path="Pictures/10000001000000580000000F0207B77D.png" manifest:media-type="image/png"/>
  <manifest:file-entry manifest:full-path="Pictures/100000010000003F0000000FA6FB6DB2.png" manifest:media-type="image/png"/>
  <manifest:file-entry manifest:full-path="Pictures/100000010000003F0000000E88DD1710.png" manifest:media-type="image/png"/>
  <manifest:file-entry manifest:full-path="Pictures/10000001000000600000000F6ED1C7A0.png" manifest:media-type="image/png"/>
  <manifest:file-entry manifest:full-path="Pictures/100000010000005C00000012D313A5B3.png" manifest:media-type="image/png"/>
  <manifest:file-entry manifest:full-path="Pictures/10000001000000720000000F1F5D3736.png" manifest:media-type="image/png"/>
  <manifest:file-entry manifest:full-path="Pictures/10000001000000710000000E89097FDD.png" manifest:media-type="image/png"/>
  <manifest:file-entry manifest:full-path="Pictures/10000001000000710000000E65C87117.png" manifest:media-type="image/png"/>
  <manifest:file-entry manifest:full-path="Pictures/100000010000003F0000000E06147475.png" manifest:media-type="image/png"/>
  <manifest:file-entry manifest:full-path="Pictures/100000010000005F0000000EB3FAB611.png" manifest:media-type="image/png"/>
  <manifest:file-entry manifest:full-path="Pictures/10000001000000610000000E34FA3F75.png" manifest:media-type="image/png"/>
  <manifest:file-entry manifest:full-path="Pictures/100000010000004B0000000E1209184F.png" manifest:media-type="image/png"/>
  <manifest:file-entry manifest:full-path="Pictures/10000001000000600000000E30A1C86B.png" manifest:media-type="image/png"/>
  <manifest:file-entry manifest:full-path="Pictures/10000001000000600000000FE1D9E53B.png" manifest:media-type="image/png"/>
  <manifest:file-entry manifest:full-path="Pictures/10000001000000600000000FF2A2EE28.png" manifest:media-type="image/png"/>
  <manifest:file-entry manifest:full-path="Pictures/10000001000000730000000E76D5D50D.png" manifest:media-type="image/png"/>
  <manifest:file-entry manifest:full-path="Pictures/100000010000004B0000000E3E65EB15.png" manifest:media-type="image/png"/>
  <manifest:file-entry manifest:full-path="Pictures/100000010000004C0000000F05E15D6F.png" manifest:media-type="image/png"/>
  <manifest:file-entry manifest:full-path="Pictures/100000010000003F0000000E3E181298.png" manifest:media-type="image/png"/>
  <manifest:file-entry manifest:full-path="Pictures/100000010000004B0000000EFDBC32B7.png" manifest:media-type="image/png"/>
  <manifest:file-entry manifest:full-path="Pictures/10000001000000600000000FFF29119D.png" manifest:media-type="image/png"/>
  <manifest:file-entry manifest:full-path="Pictures/10000001000000730000000F8E470288.png" manifest:media-type="image/png"/>
  <manifest:file-entry manifest:full-path="Pictures/100000010000003F0000000F2A34B44C.png" manifest:media-type="image/png"/>
  <manifest:file-entry manifest:full-path="Pictures/100000010000004B0000000FC884D042.png" manifest:media-type="image/png"/>
  <manifest:file-entry manifest:full-path="Pictures/100000010000003F0000000F2D20C303.png" manifest:media-type="image/png"/>
  <manifest:file-entry manifest:full-path="Pictures/100000010000003F0000000E2CAD657A.png" manifest:media-type="image/png"/>
  <manifest:file-entry manifest:full-path="Pictures/10000001000000600000000EC4FBD462.png" manifest:media-type="image/png"/>
  <manifest:file-entry manifest:full-path="Pictures/10000001000000580000001213ABA59D.png" manifest:media-type="image/png"/>
  <manifest:file-entry manifest:full-path="Pictures/100000010000003900000011355A4397.png" manifest:media-type="image/png"/>
  <manifest:file-entry manifest:full-path="Pictures/100000010000005F0000000ED8DCB450.png" manifest:media-type="image/png"/>
  <manifest:file-entry manifest:full-path="Pictures/10000001000000600000000E8E555BBD.png" manifest:media-type="image/png"/>
  <manifest:file-entry manifest:full-path="Pictures/10000001000000720000000EB8EB9998.png" manifest:media-type="image/png"/>
  <manifest:file-entry manifest:full-path="Pictures/100000010000004B0000000E8162EFD7.png" manifest:media-type="image/png"/>
  <manifest:file-entry manifest:full-path="Pictures/10000001000000550000000F4E413DE9.png" manifest:media-type="image/png"/>
  <manifest:file-entry manifest:full-path="Pictures/100000010000004B0000000F515921EC.png" manifest:media-type="image/png"/>
  <manifest:file-entry manifest:full-path="Pictures/100000010000004C0000000EC9334009.png" manifest:media-type="image/png"/>
  <manifest:file-entry manifest:full-path="Pictures/10000001000000600000000E0311144D.png" manifest:media-type="image/png"/>
  <manifest:file-entry manifest:full-path="Pictures/1000000100000038000000121A3FFCF4.png" manifest:media-type="image/png"/>
  <manifest:file-entry manifest:full-path="Pictures/10000001000000710000000E595C1311.png" manifest:media-type="image/png"/>
  <manifest:file-entry manifest:full-path="Pictures/10000001000000600000000FF0E0F2A5.png" manifest:media-type="image/png"/>
  <manifest:file-entry manifest:full-path="Pictures/100000010000005E0000000F9F48EAB2.png" manifest:media-type="image/png"/>
  <manifest:file-entry manifest:full-path="Pictures/10000001000000380000001253C169DF.png" manifest:media-type="image/png"/>
  <manifest:file-entry manifest:full-path="Pictures/10000001000000730000000E28846014.png" manifest:media-type="image/png"/>
  <manifest:file-entry manifest:full-path="Pictures/10000001000000600000000ECB402485.png" manifest:media-type="image/png"/>
  <manifest:file-entry manifest:full-path="Pictures/10000001000000720000000ED4DDF8EA.png" manifest:media-type="image/png"/>
  <manifest:file-entry manifest:full-path="Pictures/100000010000004B0000000F01FE606C.png" manifest:media-type="image/png"/>
  <manifest:file-entry manifest:full-path="Pictures/10000001000000600000000F9B8F58F6.png" manifest:media-type="image/png"/>
  <manifest:file-entry manifest:full-path="Pictures/100000010000004B0000000FFD3AF7AE.png" manifest:media-type="image/png"/>
  <manifest:file-entry manifest:full-path="Pictures/100000010000004F0000000F53281060.png" manifest:media-type="image/png"/>
  <manifest:file-entry manifest:full-path="Pictures/100000010000004B0000000EA8368A29.png" manifest:media-type="image/png"/>
  <manifest:file-entry manifest:full-path="Pictures/100000010000004B0000000FD9B321BE.png" manifest:media-type="image/png"/>
  <manifest:file-entry manifest:full-path="Pictures/10000001000000AF0000002C50D151C0.png" manifest:media-type="image/png"/>
  <manifest:file-entry manifest:full-path="Pictures/10000001000000590000000F24C4E984.png" manifest:media-type="image/png"/>
  <manifest:file-entry manifest:full-path="Pictures/100000010000003F0000000F860E198C.png" manifest:media-type="image/png"/>
  <manifest:file-entry manifest:full-path="Pictures/10000001000000390000001175FDAAF2.png" manifest:media-type="image/png"/>
  <manifest:file-entry manifest:full-path="Pictures/100000010000001000000008E29AF7A3.png" manifest:media-type="image/png"/>
  <manifest:file-entry manifest:full-path="Pictures/100000010000003F0000000EEB5ED72E.png" manifest:media-type="image/png"/>
  <manifest:file-entry manifest:full-path="Pictures/10000001000000730000000FD4322053.png" manifest:media-type="image/png"/>
  <manifest:file-entry manifest:full-path="Pictures/100000010000005F0000000E172B38DA.png" manifest:media-type="image/png"/>
  <manifest:file-entry manifest:full-path="Pictures/100000010000003F0000000F67FF5B57.png" manifest:media-type="image/png"/>
  <manifest:file-entry manifest:full-path="Pictures/100000010000004D0000000F682472FC.png" manifest:media-type="image/png"/>
  <manifest:file-entry manifest:full-path="Pictures/100000010000004B0000000E9A88FB31.png" manifest:media-type="image/png"/>
  <manifest:file-entry manifest:full-path="Pictures/100000010000003000000008C136C8E3.png" manifest:media-type="image/png"/>
  <manifest:file-entry manifest:full-path="Pictures/10000001000000610000000E27776D47.png" manifest:media-type="image/png"/>
  <manifest:file-entry manifest:full-path="Pictures/100000010000004C0000000E7408A43F.png" manifest:media-type="image/png"/>
  <manifest:file-entry manifest:full-path="Pictures/100000010000004B0000000E6102D794.png" manifest:media-type="image/png"/>
  <manifest:file-entry manifest:full-path="Pictures/10000001000000890000007B65EB5E14.png" manifest:media-type="image/png"/>
  <manifest:file-entry manifest:full-path="Pictures/100000010000001000000008D53AA5FC.png" manifest:media-type="image/png"/>
  <manifest:file-entry manifest:full-path="Pictures/10000001000000720000000E348BF4EA.png" manifest:media-type="image/png"/>
  <manifest:file-entry manifest:full-path="Pictures/100000010000004B0000000FFC0F924F.png" manifest:media-type="image/png"/>
  <manifest:file-entry manifest:full-path="Pictures/100000010000003F0000000E57947D93.png" manifest:media-type="image/png"/>
  <manifest:file-entry manifest:full-path="Pictures/10000001000000600000000E45F6CBEF.png" manifest:media-type="image/png"/>
  <manifest:file-entry manifest:full-path="Pictures/100000010000004B0000000FDE63D4F4.png" manifest:media-type="image/png"/>
  <manifest:file-entry manifest:full-path="Pictures/100000010000038C00000283BEC3A36B.png" manifest:media-type="image/png"/>
  <manifest:file-entry manifest:full-path="Pictures/100000010000004B0000000F51AC6211.png" manifest:media-type="image/png"/>
  <manifest:file-entry manifest:full-path="Pictures/10000001000000600000000F06CD7A3A.png" manifest:media-type="image/png"/>
  <manifest:file-entry manifest:full-path="Pictures/10000001000000730000000E5025EC05.png" manifest:media-type="image/png"/>
  <manifest:file-entry manifest:full-path="Pictures/100000010000004B0000000F5603C4DA.png" manifest:media-type="image/png"/>
  <manifest:file-entry manifest:full-path="Pictures/100000010000027B00000382462ABBC5.png" manifest:media-type="image/png"/>
  <manifest:file-entry manifest:full-path="Pictures/10000001000000730000000F930498C0.png" manifest:media-type="image/png"/>
  <manifest:file-entry manifest:full-path="Pictures/10000001000000600000000FB675D787.png" manifest:media-type="image/png"/>
  <manifest:file-entry manifest:full-path="Pictures/100000010000005E0000000F1E24BD57.png" manifest:media-type="image/png"/>
  <manifest:file-entry manifest:full-path="Pictures/10000001000000600000000E72057F52.png" manifest:media-type="image/png"/>
  <manifest:file-entry manifest:full-path="Pictures/100000010000003F0000000F94143D54.png" manifest:media-type="image/png"/>
  <manifest:file-entry manifest:full-path="Pictures/10000001000000490000000F541CAB85.png" manifest:media-type="image/png"/>
  <manifest:file-entry manifest:full-path="Pictures/100000010000001000000008C77B0BAF.png" manifest:media-type="image/png"/>
  <manifest:file-entry manifest:full-path="Pictures/10000001000000610000000FD3B96941.png" manifest:media-type="image/png"/>
  <manifest:file-entry manifest:full-path="Pictures/10000001000000600000000F2B16204D.png" manifest:media-type="image/png"/>
  <manifest:file-entry manifest:full-path="Pictures/100000010000005A0000000EAB38656B.png" manifest:media-type="image/png"/>
  <manifest:file-entry manifest:full-path="Pictures/100000010000004B0000000FE56F6C0D.png" manifest:media-type="image/png"/>
  <manifest:file-entry manifest:full-path="Pictures/100000010000003F0000000F63B5D2E2.png" manifest:media-type="image/png"/>
  <manifest:file-entry manifest:full-path="Pictures/10000001000000730000000FB737B1A9.png" manifest:media-type="image/png"/>
  <manifest:file-entry manifest:full-path="Pictures/100000010000003F0000000E488BF069.png" manifest:media-type="image/png"/>
  <manifest:file-entry manifest:full-path="Pictures/100000010000003E0000000E7DB981C7.png" manifest:media-type="image/png"/>
  <manifest:file-entry manifest:full-path="Pictures/10000001000000720000000F0F7E509A.png" manifest:media-type="image/png"/>
  <manifest:file-entry manifest:full-path="Pictures/100000010000003F0000000F4AB32996.png" manifest:media-type="image/png"/>
  <manifest:file-entry manifest:full-path="Pictures/10000001000000730000000E13A131B9.png" manifest:media-type="image/png"/>
  <manifest:file-entry manifest:full-path="Pictures/10000001000002E00000002A72533015.png" manifest:media-type="image/png"/>
  <manifest:file-entry manifest:full-path="Pictures/1000000100000010000000088570890C.png" manifest:media-type="image/png"/>
  <manifest:file-entry manifest:full-path="Pictures/10000001000000720000000F0F3395BF.png" manifest:media-type="image/png"/>
  <manifest:file-entry manifest:full-path="Pictures/100000010000004B0000000F7F47ED38.png" manifest:media-type="image/png"/>
  <manifest:file-entry manifest:full-path="Pictures/100000010000004B0000000F9A6A21F2.png" manifest:media-type="image/png"/>
  <manifest:file-entry manifest:full-path="Pictures/100000010000005A0000001127A672EC.png" manifest:media-type="image/png"/>
  <manifest:file-entry manifest:full-path="Pictures/100000010000004B0000000E432E5C9A.png" manifest:media-type="image/png"/>
  <manifest:file-entry manifest:full-path="Pictures/100000010000005F0000000FFA829BA3.png" manifest:media-type="image/png"/>
  <manifest:file-entry manifest:full-path="Pictures/10000001000000600000000FF77F2EBA.png" manifest:media-type="image/png"/>
  <manifest:file-entry manifest:full-path="Pictures/100000010000003800000012D0F45C11.png" manifest:media-type="image/png"/>
  <manifest:file-entry manifest:full-path="Pictures/100000010000003F0000000ED2924E32.png" manifest:media-type="image/png"/>
  <manifest:file-entry manifest:full-path="Pictures/100000010000038D000005063D6C1750.png" manifest:media-type="image/png"/>
  <manifest:file-entry manifest:full-path="Pictures/10000001000000720000000EB09FCE4E.png" manifest:media-type="image/png"/>
  <manifest:file-entry manifest:full-path="Pictures/10000001000000570000000EBE1DD2EC.png" manifest:media-type="image/png"/>
  <manifest:file-entry manifest:full-path="Pictures/100000010000005E0000000FE20ACCDB.png" manifest:media-type="image/png"/>
  <manifest:file-entry manifest:full-path="Pictures/10000001000000730000000FFDDAF765.png" manifest:media-type="image/png"/>
  <manifest:file-entry manifest:full-path="Pictures/10000001000000600000000FB805C64F.png" manifest:media-type="image/png"/>
  <manifest:file-entry manifest:full-path="Pictures/10000001000000600000000E097D7582.png" manifest:media-type="image/png"/>
  <manifest:file-entry manifest:full-path="Pictures/10000000000009180000019B2F5AA03B.png" manifest:media-type="image/png"/>
  <manifest:file-entry manifest:full-path="Pictures/10000001000000730000000E0268AD51.png" manifest:media-type="image/png"/>
  <manifest:file-entry manifest:full-path="Pictures/10000001000000720000000E08303AB9.png" manifest:media-type="image/png"/>
  <manifest:file-entry manifest:full-path="Pictures/10000001000000600000000E919130FF.png" manifest:media-type="image/png"/>
  <manifest:file-entry manifest:full-path="Pictures/10000001000000590000001290D27A14.png" manifest:media-type="image/png"/>
  <manifest:file-entry manifest:full-path="Pictures/100000010000003F0000000F4BBF4C95.png" manifest:media-type="image/png"/>
  <manifest:file-entry manifest:full-path="Pictures/10000001000000730000000EC3CBB8FC.png" manifest:media-type="image/png"/>
  <manifest:file-entry manifest:full-path="Pictures/10000001000000600000000E3536A8CB.png" manifest:media-type="image/png"/>
  <manifest:file-entry manifest:full-path="Pictures/100000010000004B0000000E2C31B218.png" manifest:media-type="image/png"/>
  <manifest:file-entry manifest:full-path="Pictures/10000001000000520000000E3F76D61D.png" manifest:media-type="image/png"/>
  <manifest:file-entry manifest:full-path="Pictures/10000001000000600000000ECF54B01D.png" manifest:media-type="image/png"/>
  <manifest:file-entry manifest:full-path="Pictures/100000010000005F0000000F7AA0B7AC.png" manifest:media-type="image/png"/>
  <manifest:file-entry manifest:full-path="Pictures/10000001000000730000000F4F49934C.png" manifest:media-type="image/png"/>
  <manifest:file-entry manifest:full-path="Pictures/100000010000004B0000000E2951A839.png" manifest:media-type="image/png"/>
  <manifest:file-entry manifest:full-path="Pictures/100000010000003F0000000F5F6F920B.png" manifest:media-type="image/png"/>
  <manifest:file-entry manifest:full-path="Pictures/10000001000000590000000FFD6E5862.png" manifest:media-type="image/png"/>
  <manifest:file-entry manifest:full-path="Pictures/10000001000000300000000860F04286.png" manifest:media-type="image/png"/>
  <manifest:file-entry manifest:full-path="Pictures/100000010000003F0000000E5ECD5983.png" manifest:media-type="image/png"/>
  <manifest:file-entry manifest:full-path="Pictures/100000010000038D00000506BDA88135.png" manifest:media-type="image/png"/>
  <manifest:file-entry manifest:full-path="Pictures/10000001000000730000000FEE7D279E.png" manifest:media-type="image/png"/>
  <manifest:file-entry manifest:full-path="Pictures/10000001000000840000007752069C51.png" manifest:media-type="image/png"/>
  <manifest:file-entry manifest:full-path="Pictures/100000010000003800000012F4321F84.png" manifest:media-type="image/png"/>
  <manifest:file-entry manifest:full-path="Pictures/100000010000003F0000000E24F741CF.png" manifest:media-type="image/png"/>
  <manifest:file-entry manifest:full-path="Pictures/10000001000002010000002602628A1B.png" manifest:media-type="image/png"/>
  <manifest:file-entry manifest:full-path="Pictures/10000001000002DC00000098DB4BBACB.png" manifest:media-type="image/png"/>
  <manifest:file-entry manifest:full-path="Pictures/100000010000001000000008EED92042.png" manifest:media-type="image/png"/>
  <manifest:file-entry manifest:full-path="Pictures/10000001000000730000000EE8EA0D15.png" manifest:media-type="image/png"/>
  <manifest:file-entry manifest:full-path="Pictures/10000001000000610000000F1C4CAB92.png" manifest:media-type="image/png"/>
  <manifest:file-entry manifest:full-path="Pictures/100000010000005F0000000E0F14177A.png" manifest:media-type="image/png"/>
  <manifest:file-entry manifest:full-path="Pictures/1000000100000038000000113A7ECD3C.png" manifest:media-type="image/png"/>
  <manifest:file-entry manifest:full-path="Pictures/10000001000000BC0000002C6A90171F.png" manifest:media-type="image/png"/>
  <manifest:file-entry manifest:full-path="Pictures/100000010000004C0000000EDD3F0912.png" manifest:media-type="image/png"/>
  <manifest:file-entry manifest:full-path="Pictures/100000010000003900000012A840D23C.png" manifest:media-type="image/png"/>
  <manifest:file-entry manifest:full-path="Pictures/100000010000004B0000000EF91AD2F2.png" manifest:media-type="image/png"/>
  <manifest:file-entry manifest:full-path="Pictures/100000010000005A0000000F1623D2FA.png" manifest:media-type="image/png"/>
  <manifest:file-entry manifest:full-path="Pictures/100000010000003800000011CE752F34.png" manifest:media-type="image/png"/>
  <manifest:file-entry manifest:full-path="Pictures/100000010000002F0000000870043976.png" manifest:media-type="image/png"/>
  <manifest:file-entry manifest:full-path="Pictures/100000010000005F0000000FE7150E84.png" manifest:media-type="image/png"/>
  <manifest:file-entry manifest:full-path="Pictures/10000001000000560000000FB956D9AF.png" manifest:media-type="image/png"/>
  <manifest:file-entry manifest:full-path="Pictures/10000001000002DC000000984AD62956.png" manifest:media-type="image/png"/>
  <manifest:file-entry manifest:full-path="Pictures/10000001000000610000000F803AD07C.png" manifest:media-type="image/png"/>
  <manifest:file-entry manifest:full-path="Pictures/100000010000027C00000029289D4C12.png" manifest:media-type="image/png"/>
  <manifest:file-entry manifest:full-path="Pictures/10000001000000530000000EC336619A.png" manifest:media-type="image/png"/>
  <manifest:file-entry manifest:full-path="Pictures/100000010000004B0000000EBFD5BFEB.png" manifest:media-type="image/png"/>
  <manifest:file-entry manifest:full-path="Pictures/10000001000000550000000EC4BF29CA.png" manifest:media-type="image/png"/>
  <manifest:file-entry manifest:full-path="Pictures/10000001000000600000000F8F8FE9D8.png" manifest:media-type="image/png"/>
  <manifest:file-entry manifest:full-path="Pictures/100000010000004C0000000EAC341F84.png" manifest:media-type="image/png"/>
  <manifest:file-entry manifest:full-path="Pictures/100000010000004B0000000F4870D39E.png" manifest:media-type="image/png"/>
  <manifest:file-entry manifest:full-path="Pictures/100000010000004C0000000F5237BB0C.png" manifest:media-type="image/png"/>
  <manifest:file-entry manifest:full-path="Pictures/100000010000000E0000000EFBC49A13.png" manifest:media-type="image/png"/>
  <manifest:file-entry manifest:full-path="Pictures/100000010000004B0000000F296ABFC0.png" manifest:media-type="image/png"/>
  <manifest:file-entry manifest:full-path="Pictures/10000001000000560000000E9EF65FA0.png" manifest:media-type="image/png"/>
  <manifest:file-entry manifest:full-path="Pictures/100000010000004B0000000FCC095F86.png" manifest:media-type="image/png"/>
  <manifest:file-entry manifest:full-path="Pictures/10000001000000710000000E3880F480.png" manifest:media-type="image/png"/>
  <manifest:file-entry manifest:full-path="Pictures/10000001000000380000001224DEB16F.png" manifest:media-type="image/png"/>
  <manifest:file-entry manifest:full-path="Pictures/100000010000004B0000000FC6B207F2.png" manifest:media-type="image/png"/>
  <manifest:file-entry manifest:full-path="Pictures/100000010000003800000011A9BA664E.png" manifest:media-type="image/png"/>
  <manifest:file-entry manifest:full-path="Pictures/100000010000001000000008718B314A.png" manifest:media-type="image/png"/>
  <manifest:file-entry manifest:full-path="Pictures/1000000100000030000000087DE34E1A.png" manifest:media-type="image/png"/>
  <manifest:file-entry manifest:full-path="Pictures/100000010000005A000000128FFC57EA.png" manifest:media-type="image/png"/>
  <manifest:file-entry manifest:full-path="Pictures/100000010000004B0000000E84D2C1C1.png" manifest:media-type="image/png"/>
  <manifest:file-entry manifest:full-path="Pictures/10000001000000600000000F50D20BE7.png" manifest:media-type="image/png"/>
  <manifest:file-entry manifest:full-path="Pictures/100000010000003F0000000F1BD2D73A.png" manifest:media-type="image/png"/>
  <manifest:file-entry manifest:full-path="Pictures/100000010000005F0000000E48867110.png" manifest:media-type="image/png"/>
  <manifest:file-entry manifest:full-path="Pictures/100000010000005800000012F877092B.png" manifest:media-type="image/png"/>
  <manifest:file-entry manifest:full-path="Pictures/10000001000000500000000E2D5EA3D2.png" manifest:media-type="image/png"/>
  <manifest:file-entry manifest:full-path="Pictures/10000001000000710000000FEACA3F00.png" manifest:media-type="image/png"/>
  <manifest:file-entry manifest:full-path="Pictures/10000001000000730000000F51B1C752.png" manifest:media-type="image/png"/>
  <manifest:file-entry manifest:full-path="Pictures/100000010000004F0000000ECF6B53B9.png" manifest:media-type="image/png"/>
  <manifest:file-entry manifest:full-path="Pictures/100000010000005F0000000F590792CC.png" manifest:media-type="image/png"/>
  <manifest:file-entry manifest:full-path="Pictures/100000010000003F0000000E9B9C2D4D.png" manifest:media-type="image/png"/>
  <manifest:file-entry manifest:full-path="Pictures/10000001000000730000000E675DAB78.png" manifest:media-type="image/png"/>
  <manifest:file-entry manifest:full-path="Pictures/100000010000004B0000000E2BFAD134.png" manifest:media-type="image/png"/>
  <manifest:file-entry manifest:full-path="Pictures/10000001000000720000000E7BF35F23.png" manifest:media-type="image/png"/>
  <manifest:file-entry manifest:full-path="Pictures/100000010000003F0000000E659D992E.png" manifest:media-type="image/png"/>
  <manifest:file-entry manifest:full-path="Pictures/100000010000005C0000000F532C2B3F.png" manifest:media-type="image/png"/>
  <manifest:file-entry manifest:full-path="Pictures/100000010000004C0000000FA568C104.png" manifest:media-type="image/png"/>
  <manifest:file-entry manifest:full-path="Pictures/100000010000003F0000000F899D5455.png" manifest:media-type="image/png"/>
  <manifest:file-entry manifest:full-path="Pictures/10000001000000550000000F2C7D780B.png" manifest:media-type="image/png"/>
  <manifest:file-entry manifest:full-path="Pictures/100000010000004B0000000FF2B1BBD8.png" manifest:media-type="image/png"/>
  <manifest:file-entry manifest:full-path="Pictures/100000010000005F0000000E27F1856C.png" manifest:media-type="image/png"/>
  <manifest:file-entry manifest:full-path="Pictures/10000001000000500000001181BF8E8B.png" manifest:media-type="image/png"/>
  <manifest:file-entry manifest:full-path="Pictures/100000010000005900000012AE28A116.png" manifest:media-type="image/png"/>
  <manifest:file-entry manifest:full-path="Pictures/10000001000000600000000E2527C775.png" manifest:media-type="image/png"/>
  <manifest:file-entry manifest:full-path="Pictures/10000001000000380000001276DC53C2.png" manifest:media-type="image/png"/>
  <manifest:file-entry manifest:full-path="Pictures/100000010000003F0000000FE184AAC8.png" manifest:media-type="image/png"/>
  <manifest:file-entry manifest:full-path="Pictures/100000010000004B0000000F9BA23122.png" manifest:media-type="image/png"/>
  <manifest:file-entry manifest:full-path="Pictures/100000010000005D0000000F6F0B653F.png" manifest:media-type="image/png"/>
  <manifest:file-entry manifest:full-path="Pictures/10000001000000600000000E640C5C68.png" manifest:media-type="image/png"/>
  <manifest:file-entry manifest:full-path="Pictures/100000010000005F0000000F85A16C4B.png" manifest:media-type="image/png"/>
  <manifest:file-entry manifest:full-path="Pictures/10000001000000520000000EDBA303F7.png" manifest:media-type="image/png"/>
  <manifest:file-entry manifest:full-path="Pictures/100000010000003F0000000E43676307.png" manifest:media-type="image/png"/>
  <manifest:file-entry manifest:full-path="Pictures/100000010000004C0000000E19714FD9.png" manifest:media-type="image/png"/>
  <manifest:file-entry manifest:full-path="Pictures/10000001000000730000000EAD12C4D9.png" manifest:media-type="image/png"/>
  <manifest:file-entry manifest:full-path="Pictures/10000001000000600000000FE8C07741.png" manifest:media-type="image/png"/>
  <manifest:file-entry manifest:full-path="Pictures/10000001000000720000000FA95E0656.png" manifest:media-type="image/png"/>
  <manifest:file-entry manifest:full-path="Pictures/100000010000005C0000001298EFF674.png" manifest:media-type="image/png"/>
  <manifest:file-entry manifest:full-path="Pictures/100000010000005A0000000EA071D59F.png" manifest:media-type="image/png"/>
  <manifest:file-entry manifest:full-path="Pictures/10000001000000730000000F38E35BF1.png" manifest:media-type="image/png"/>
  <manifest:file-entry manifest:full-path="Pictures/10000001000000730000000FC14CD7BE.png" manifest:media-type="image/png"/>
  <manifest:file-entry manifest:full-path="Pictures/100000010000004B0000000F6502689C.png" manifest:media-type="image/png"/>
  <manifest:file-entry manifest:full-path="Pictures/10000001000000D20000000D53C11442.png" manifest:media-type="image/png"/>
  <manifest:file-entry manifest:full-path="Pictures/10000001000000620000000F13E7EDE9.png" manifest:media-type="image/png"/>
  <manifest:file-entry manifest:full-path="Pictures/10000001000000530000000E54A63872.png" manifest:media-type="image/png"/>
  <manifest:file-entry manifest:full-path="Pictures/100000010000004B0000000E95FC7275.png" manifest:media-type="image/png"/>
  <manifest:file-entry manifest:full-path="Pictures/100000010000005D00000012B81A155B.png" manifest:media-type="image/png"/>
  <manifest:file-entry manifest:full-path="Pictures/100000010000004B0000000E848AF15F.png" manifest:media-type="image/png"/>
  <manifest:file-entry manifest:full-path="Pictures/100000010000004F0000000E5EE47E0B.png" manifest:media-type="image/png"/>
  <manifest:file-entry manifest:full-path="Pictures/100000010000005F0000000F30DFFE3C.png" manifest:media-type="image/png"/>
  <manifest:file-entry manifest:full-path="Pictures/100000010000004B0000000FE7E44651.png" manifest:media-type="image/png"/>
  <manifest:file-entry manifest:full-path="Pictures/100000010000003F0000000E19601AE5.png" manifest:media-type="image/png"/>
  <manifest:file-entry manifest:full-path="Pictures/100000010000004B0000000F644C358F.png" manifest:media-type="image/png"/>
  <manifest:file-entry manifest:full-path="Pictures/100000010000005C0000000F84B2E14E.png" manifest:media-type="image/png"/>
  <manifest:file-entry manifest:full-path="Pictures/100000010000004B0000000F104BA2D2.png" manifest:media-type="image/png"/>
  <manifest:file-entry manifest:full-path="Pictures/10000001000000600000000E8C4AF3B1.png" manifest:media-type="image/png"/>
  <manifest:file-entry manifest:full-path="Pictures/100000010000005A0000000FF547DE3E.png" manifest:media-type="image/png"/>
  <manifest:file-entry manifest:full-path="Pictures/10000001000000380000001141942C08.png" manifest:media-type="image/png"/>
  <manifest:file-entry manifest:full-path="Pictures/10000001000000730000000FC7E56ECF.png" manifest:media-type="image/png"/>
  <manifest:file-entry manifest:full-path="Pictures/1000000100000038000000118FC6F403.png" manifest:media-type="image/png"/>
  <manifest:file-entry manifest:full-path="Pictures/100000010000004B0000000FA778E424.png" manifest:media-type="image/png"/>
  <manifest:file-entry manifest:full-path="Pictures/10000001000000730000000F428D1CAF.png" manifest:media-type="image/png"/>
  <manifest:file-entry manifest:full-path="Pictures/100000010000003F0000000EEE228089.png" manifest:media-type="image/png"/>
  <manifest:file-entry manifest:full-path="Pictures/100000010000003F0000000EC9ABCBD7.png" manifest:media-type="image/png"/>
  <manifest:file-entry manifest:full-path="Pictures/100000010000005F0000000F76C511B6.png" manifest:media-type="image/png"/>
  <manifest:file-entry manifest:full-path="Pictures/100000010000004B0000000F6C5F91CF.png" manifest:media-type="image/png"/>
  <manifest:file-entry manifest:full-path="Pictures/10000001000000600000000E2202F211.png" manifest:media-type="image/png"/>
  <manifest:file-entry manifest:full-path="Pictures/1000000100000202000000261CA097D3.png" manifest:media-type="image/png"/>
  <manifest:file-entry manifest:full-path="Pictures/100000010000003F0000000F70158FFC.png" manifest:media-type="image/png"/>
  <manifest:file-entry manifest:full-path="Pictures/10000001000000100000000821F6485B.png" manifest:media-type="image/png"/>
  <manifest:file-entry manifest:full-path="Pictures/10000001000000730000000E43CEAADD.png" manifest:media-type="image/png"/>
  <manifest:file-entry manifest:full-path="Pictures/10000001000000510000000F15146E36.png" manifest:media-type="image/png"/>
  <manifest:file-entry manifest:full-path="Pictures/10000001000000600000000E8897A589.png" manifest:media-type="image/png"/>
  <manifest:file-entry manifest:full-path="Pictures/10000001000000600000000F4152F362.png" manifest:media-type="image/png"/>
  <manifest:file-entry manifest:full-path="Pictures/100000010000003F0000000FCF9E8A8A.png" manifest:media-type="image/png"/>
  <manifest:file-entry manifest:full-path="Pictures/10000001000000600000000F530AFDCB.png" manifest:media-type="image/png"/>
  <manifest:file-entry manifest:full-path="Pictures/10000001000000390000001220D072F5.png" manifest:media-type="image/png"/>
  <manifest:file-entry manifest:full-path="Pictures/10000001000000730000000E446F20D4.png" manifest:media-type="image/png"/>
  <manifest:file-entry manifest:full-path="Pictures/10000001000000720000000F5EB4E362.png" manifest:media-type="image/png"/>
  <manifest:file-entry manifest:full-path="Pictures/100000010000004C0000000F3B1DFDF6.png" manifest:media-type="image/png"/>
  <manifest:file-entry manifest:full-path="Pictures/10000001000000730000000E9D818C07.png" manifest:media-type="image/png"/>
  <manifest:file-entry manifest:full-path="Pictures/100000010000004B0000000FFEBE9E52.png" manifest:media-type="image/png"/>
  <manifest:file-entry manifest:full-path="Pictures/100000010000038D00000506DD749F9C.png" manifest:media-type="image/png"/>
  <manifest:file-entry manifest:full-path="Pictures/10000001000000600000000F8D40A1E7.png" manifest:media-type="image/png"/>
  <manifest:file-entry manifest:full-path="Pictures/10000001000000600000000FBA157457.png" manifest:media-type="image/png"/>
  <manifest:file-entry manifest:full-path="Pictures/100000010000003F0000000FE3500826.png" manifest:media-type="image/png"/>
  <manifest:file-entry manifest:full-path="Pictures/100000010000004B0000000E51C3A459.png" manifest:media-type="image/png"/>
  <manifest:file-entry manifest:full-path="Pictures/1000000100000213000000273C3CA7B0.png" manifest:media-type="image/png"/>
  <manifest:file-entry manifest:full-path="Pictures/10000001000000600000000E6AFCA40C.png" manifest:media-type="image/png"/>
  <manifest:file-entry manifest:full-path="Pictures/10000001000000720000000FD3A711D1.png" manifest:media-type="image/png"/>
  <manifest:file-entry manifest:full-path="Pictures/1000000100000030000000088B792D17.png" manifest:media-type="image/png"/>
  <manifest:file-entry manifest:full-path="Pictures/10000001000000300000000896022959.png" manifest:media-type="image/png"/>
  <manifest:file-entry manifest:full-path="Pictures/100000010000003F0000000EE00203A0.png" manifest:media-type="image/png"/>
  <manifest:file-entry manifest:full-path="Pictures/10000001000000610000000FD4AE2657.png" manifest:media-type="image/png"/>
  <manifest:file-entry manifest:full-path="Pictures/10000001000000710000000FEB2C0348.png" manifest:media-type="image/png"/>
  <manifest:file-entry manifest:full-path="Pictures/100000010000004B0000000ED7E4855A.png" manifest:media-type="image/png"/>
  <manifest:file-entry manifest:full-path="Pictures/100000010000004C0000000E7BD6F96B.png" manifest:media-type="image/png"/>
  <manifest:file-entry manifest:full-path="Pictures/10000001000000720000000F56F92AC8.png" manifest:media-type="image/png"/>
  <manifest:file-entry manifest:full-path="Pictures/100000010000005100000012A98374DB.png" manifest:media-type="image/png"/>
  <manifest:file-entry manifest:full-path="Pictures/10000001000000570000000E641B0282.png" manifest:media-type="image/png"/>
  <manifest:file-entry manifest:full-path="Pictures/10000001000000600000000E5919C8BD.png" manifest:media-type="image/png"/>
  <manifest:file-entry manifest:full-path="Pictures/1000000100000050000000116A3A8501.png" manifest:media-type="image/png"/>
  <manifest:file-entry manifest:full-path="Pictures/10000001000000730000000FC7691AF1.png" manifest:media-type="image/png"/>
  <manifest:file-entry manifest:full-path="Pictures/100000010000004C0000000EDE3447CB.png" manifest:media-type="image/png"/>
  <manifest:file-entry manifest:full-path="Pictures/10000001000000500000000EB79F21D8.png" manifest:media-type="image/png"/>
  <manifest:file-entry manifest:full-path="Pictures/100000010000003F0000000EB4817B90.png" manifest:media-type="image/png"/>
  <manifest:file-entry manifest:full-path="Pictures/10000001000000D20000000E9805DD49.png" manifest:media-type="image/png"/>
  <manifest:file-entry manifest:full-path="Pictures/100000010000001000000008E63525B3.png" manifest:media-type="image/png"/>
  <manifest:file-entry manifest:full-path="Pictures/10000001000000600000000E15C4AFCE.png" manifest:media-type="image/png"/>
  <manifest:file-entry manifest:full-path="Pictures/100000010000003E0000000F2DB5B703.png" manifest:media-type="image/png"/>
  <manifest:file-entry manifest:full-path="Pictures/1000000100000039000000121892A62E.png" manifest:media-type="image/png"/>
  <manifest:file-entry manifest:full-path="Pictures/100000010000003F0000000F31F3FA7C.png" manifest:media-type="image/png"/>
  <manifest:file-entry manifest:full-path="Pictures/10000001000002E00000000123026E6A.png" manifest:media-type="image/png"/>
  <manifest:file-entry manifest:full-path="Pictures/10000001000000600000000E01DC92BF.png" manifest:media-type="image/png"/>
  <manifest:file-entry manifest:full-path="Pictures/100000010000004F0000000EB9D3007C.png" manifest:media-type="image/png"/>
  <manifest:file-entry manifest:full-path="Pictures/100000010000003F0000000E060FFE01.png" manifest:media-type="image/png"/>
  <manifest:file-entry manifest:full-path="Pictures/100000010000003F0000000FAF4272AB.png" manifest:media-type="image/png"/>
  <manifest:file-entry manifest:full-path="Pictures/10000001000000300000000888D71EE3.png" manifest:media-type="image/png"/>
  <manifest:file-entry manifest:full-path="Pictures/10000001000000730000000FA618A562.png" manifest:media-type="image/png"/>
  <manifest:file-entry manifest:full-path="Pictures/100000010000003F0000000FDC987309.png" manifest:media-type="image/png"/>
  <manifest:file-entry manifest:full-path="Pictures/100000010000004B0000000FF6CAF38E.png" manifest:media-type="image/png"/>
  <manifest:file-entry manifest:full-path="Pictures/100000010000004B0000000E78A348EB.png" manifest:media-type="image/png"/>
  <manifest:file-entry manifest:full-path="Pictures/100000010000005500000012FC28AFC2.png" manifest:media-type="image/png"/>
  <manifest:file-entry manifest:full-path="Pictures/10000001000000600000000F8D5BF11B.png" manifest:media-type="image/png"/>
  <manifest:file-entry manifest:full-path="Pictures/10000001000000710000000FD8DB648B.png" manifest:media-type="image/png"/>
  <manifest:file-entry manifest:full-path="Pictures/100000010000002F00000008782D9BD8.png" manifest:media-type="image/png"/>
  <manifest:file-entry manifest:full-path="Pictures/10000001000000600000000ECDF1B368.png" manifest:media-type="image/png"/>
  <manifest:file-entry manifest:full-path="Pictures/10000001000000720000000FA14B92FA.png" manifest:media-type="image/png"/>
  <manifest:file-entry manifest:full-path="Pictures/100000010000004B0000000E90CA8DCB.png" manifest:media-type="image/png"/>
  <manifest:file-entry manifest:full-path="Pictures/100000010000003F0000000F5165D845.png" manifest:media-type="image/png"/>
  <manifest:file-entry manifest:full-path="Pictures/100000010000003F0000000F47FF5555.png" manifest:media-type="image/png"/>
  <manifest:file-entry manifest:full-path="Pictures/10000001000000720000000FE2693929.png" manifest:media-type="image/png"/>
  <manifest:file-entry manifest:full-path="Pictures/100000010000005E0000000F3E9F8857.png" manifest:media-type="image/png"/>
  <manifest:file-entry manifest:full-path="Pictures/100000010000003A00000012C45E20DD.png" manifest:media-type="image/png"/>
  <manifest:file-entry manifest:full-path="Pictures/10000001000000720000000F3B34D72F.png" manifest:media-type="image/png"/>
  <manifest:file-entry manifest:full-path="Pictures/10000001000000610000000E84A26D3D.png" manifest:media-type="image/png"/>
  <manifest:file-entry manifest:full-path="Pictures/100000010000004B0000000F0DDB7DF4.png" manifest:media-type="image/png"/>
  <manifest:file-entry manifest:full-path="Pictures/100000010000003E0000000F3EBD2D69.png" manifest:media-type="image/png"/>
  <manifest:file-entry manifest:full-path="Pictures/100000010000004B0000000EBFF969DE.png" manifest:media-type="image/png"/>
  <manifest:file-entry manifest:full-path="Pictures/1000000100000058000000129C360D18.png" manifest:media-type="image/png"/>
  <manifest:file-entry manifest:full-path="Pictures/100000010000003F0000000ED77CA9EC.png" manifest:media-type="image/png"/>
  <manifest:file-entry manifest:full-path="Pictures/100000010000005400000012F6B823C9.png" manifest:media-type="image/png"/>
  <manifest:file-entry manifest:full-path="Pictures/100000010000003F0000000FA78CC45A.png" manifest:media-type="image/png"/>
  <manifest:file-entry manifest:full-path="Pictures/100000010000004B0000000E5FC853BA.png" manifest:media-type="image/png"/>
  <manifest:file-entry manifest:full-path="Pictures/100000010000003800000012B3D40A05.png" manifest:media-type="image/png"/>
  <manifest:file-entry manifest:full-path="Pictures/10000001000000FA0000000BD9B015E9.png" manifest:media-type="image/png"/>
  <manifest:file-entry manifest:full-path="Pictures/100000010000004B0000000E44F14D71.png" manifest:media-type="image/png"/>
  <manifest:file-entry manifest:full-path="Pictures/100000010000005F0000000F05AD1514.png" manifest:media-type="image/png"/>
  <manifest:file-entry manifest:full-path="Pictures/100000010000004B0000000EDD99456D.png" manifest:media-type="image/png"/>
  <manifest:file-entry manifest:full-path="Pictures/10000001000000100000000842516038.png" manifest:media-type="image/png"/>
  <manifest:file-entry manifest:full-path="Pictures/10000001000000520000000F9753CD9C.png" manifest:media-type="image/png"/>
  <manifest:file-entry manifest:full-path="Pictures/10000001000000600000000F344D5A51.png" manifest:media-type="image/png"/>
  <manifest:file-entry manifest:full-path="Pictures/10000001000000730000000FB95524E1.png" manifest:media-type="image/png"/>
  <manifest:file-entry manifest:full-path="Pictures/10000001000000730000000F8945BE0A.png" manifest:media-type="image/png"/>
  <manifest:file-entry manifest:full-path="Pictures/100000010000005F0000000F5CD42CD1.png" manifest:media-type="image/png"/>
  <manifest:file-entry manifest:full-path="Pictures/10000001000000590000000F30B21B00.png" manifest:media-type="image/png"/>
  <manifest:file-entry manifest:full-path="Pictures/10000001000000610000000F22742F41.png" manifest:media-type="image/png"/>
  <manifest:file-entry manifest:full-path="Pictures/10000001000000720000000F131B9086.png" manifest:media-type="image/png"/>
  <manifest:file-entry manifest:full-path="Pictures/100000010000004C0000000F89074C2E.png" manifest:media-type="image/png"/>
  <manifest:file-entry manifest:full-path="Pictures/100000010000004B0000000FD85EC22B.png" manifest:media-type="image/png"/>
  <manifest:file-entry manifest:full-path="Pictures/10000001000000FC0000000BFF3AC330.png" manifest:media-type="image/png"/>
  <manifest:file-entry manifest:full-path="Pictures/100000010000004B0000000EC46448D0.png" manifest:media-type="image/png"/>
  <manifest:file-entry manifest:full-path="Pictures/10000001000000600000000F91601761.png" manifest:media-type="image/png"/>
  <manifest:file-entry manifest:full-path="Pictures/10000001000000730000000F4724F600.png" manifest:media-type="image/png"/>
  <manifest:file-entry manifest:full-path="Pictures/1000000100000010000000089152992D.png" manifest:media-type="image/png"/>
  <manifest:file-entry manifest:full-path="Pictures/100000010000002F000000088589902D.png" manifest:media-type="image/png"/>
  <manifest:file-entry manifest:full-path="Pictures/10000001000000730000000EEA5FB6C1.png" manifest:media-type="image/png"/>
  <manifest:file-entry manifest:full-path="Pictures/100000010000002F00000008BD5A4B5E.png" manifest:media-type="image/png"/>
  <manifest:file-entry manifest:full-path="Pictures/10000001000000730000000EB0C483F0.png" manifest:media-type="image/png"/>
  <manifest:file-entry manifest:full-path="Pictures/10000001000002DC00000098E04BC20E.png" manifest:media-type="image/png"/>
  <manifest:file-entry manifest:full-path="Pictures/10000001000000720000000E3EDEA4EF.png" manifest:media-type="image/png"/>
  <manifest:file-entry manifest:full-path="Pictures/100000010000004B0000000F7F43AAEA.png" manifest:media-type="image/png"/>
  <manifest:file-entry manifest:full-path="Pictures/10000001000000510000000F94EFDEC8.png" manifest:media-type="image/png"/>
  <manifest:file-entry manifest:full-path="Pictures/10000001000000610000000EDE337BE8.png" manifest:media-type="image/png"/>
  <manifest:file-entry manifest:full-path="Pictures/10000001000000600000000ED9F02767.png" manifest:media-type="image/png"/>
  <manifest:file-entry manifest:full-path="Pictures/10000001000000500000000ED1843697.png" manifest:media-type="image/png"/>
  <manifest:file-entry manifest:full-path="Pictures/100000010000003F0000000FE6CAF66E.png" manifest:media-type="image/png"/>
  <manifest:file-entry manifest:full-path="Pictures/10000001000000720000000F89621D29.png" manifest:media-type="image/png"/>
  <manifest:file-entry manifest:full-path="Pictures/10000001000000720000000F5D263260.png" manifest:media-type="image/png"/>
  <manifest:file-entry manifest:full-path="Pictures/100000010000005800000012FD2CD42D.png" manifest:media-type="image/png"/>
  <manifest:file-entry manifest:full-path="Pictures/10000001000000530000000F159585FE.png" manifest:media-type="image/png"/>
  <manifest:file-entry manifest:full-path="Pictures/100000010000004A0000000E4A5F7DFF.png" manifest:media-type="image/png"/>
  <manifest:file-entry manifest:full-path="Pictures/100000010000003F0000000E51783FE6.png" manifest:media-type="image/png"/>
  <manifest:file-entry manifest:full-path="Pictures/100000010000004B0000000E9147589A.png" manifest:media-type="image/png"/>
  <manifest:file-entry manifest:full-path="Pictures/100000010000004C0000000E17ABFBFA.png" manifest:media-type="image/png"/>
  <manifest:file-entry manifest:full-path="Pictures/100000010000004C0000000F818F96BD.png" manifest:media-type="image/png"/>
  <manifest:file-entry manifest:full-path="Pictures/10000001000000600000000FCEDE8E6B.png" manifest:media-type="image/png"/>
  <manifest:file-entry manifest:full-path="Pictures/1000000100000030000000086C163B3D.png" manifest:media-type="image/png"/>
  <manifest:file-entry manifest:full-path="Pictures/100000010000004B0000000EF8011B4B.png" manifest:media-type="image/png"/>
  <manifest:file-entry manifest:full-path="Pictures/10000001000000600000000F052117B9.png" manifest:media-type="image/png"/>
  <manifest:file-entry manifest:full-path="Pictures/100000010000003F0000000EA7FB3ACC.png" manifest:media-type="image/png"/>
  <manifest:file-entry manifest:full-path="Pictures/10000001000000580000000F710C3B6C.png" manifest:media-type="image/png"/>
  <manifest:file-entry manifest:full-path="Pictures/10000001000000530000000E0765F08F.png" manifest:media-type="image/png"/>
  <manifest:file-entry manifest:full-path="Pictures/100000010000004B0000000ED2A76936.png" manifest:media-type="image/png"/>
  <manifest:file-entry manifest:full-path="Pictures/100000010000004B0000000F1CF76246.png" manifest:media-type="image/png"/>
  <manifest:file-entry manifest:full-path="Pictures/100000010000003800000012B8035887.png" manifest:media-type="image/png"/>
  <manifest:file-entry manifest:full-path="Pictures/10000001000000710000000E0CD77947.png" manifest:media-type="image/png"/>
  <manifest:file-entry manifest:full-path="Pictures/10000001000000600000000EB98AE176.png" manifest:media-type="image/png"/>
  <manifest:file-entry manifest:full-path="Pictures/10000001000000710000000FB078B94A.png" manifest:media-type="image/png"/>
  <manifest:file-entry manifest:full-path="Pictures/100000010000005C000000127DD7FA52.png" manifest:media-type="image/png"/>
  <manifest:file-entry manifest:full-path="Pictures/10000001000000730000000F33B3E588.png" manifest:media-type="image/png"/>
  <manifest:file-entry manifest:full-path="Pictures/10000001000000600000000F599D53A4.png" manifest:media-type="image/png"/>
  <manifest:file-entry manifest:full-path="Pictures/100000010000003000000008929329C3.png" manifest:media-type="image/png"/>
  <manifest:file-entry manifest:full-path="Pictures/10000001000000730000000FE14F3885.png" manifest:media-type="image/png"/>
  <manifest:file-entry manifest:full-path="Pictures/100000010000005D0000000FB17FD0A3.png" manifest:media-type="image/png"/>
  <manifest:file-entry manifest:full-path="Pictures/10000001000000600000000FB99B6CCA.png" manifest:media-type="image/png"/>
  <manifest:file-entry manifest:full-path="Pictures/100000010000004B0000000F477C546D.png" manifest:media-type="image/png"/>
  <manifest:file-entry manifest:full-path="Pictures/10000001000000710000000FC08B2595.png" manifest:media-type="image/png"/>
  <manifest:file-entry manifest:full-path="Pictures/1000000100000058000000129B14FB18.png" manifest:media-type="image/png"/>
  <manifest:file-entry manifest:full-path="Pictures/100000010000003800000011B59FCE00.png" manifest:media-type="image/png"/>
  <manifest:file-entry manifest:full-path="Pictures/100000010000003800000011A7714463.png" manifest:media-type="image/png"/>
  <manifest:file-entry manifest:full-path="Pictures/100000010000004C0000000F7D0F47A9.png" manifest:media-type="image/png"/>
  <manifest:file-entry manifest:full-path="Pictures/100000010000004C0000000EC1BA4B2C.png" manifest:media-type="image/png"/>
  <manifest:file-entry manifest:full-path="Pictures/100000010000005200000011F14E3BD9.png" manifest:media-type="image/png"/>
  <manifest:file-entry manifest:full-path="Pictures/10000001000000720000000E538AD467.png" manifest:media-type="image/png"/>
  <manifest:file-entry manifest:full-path="Pictures/10000001000000730000000E80E85C05.png" manifest:media-type="image/png"/>
  <manifest:file-entry manifest:full-path="Pictures/10000001000000380000001225F36AD0.png" manifest:media-type="image/png"/>
  <manifest:file-entry manifest:full-path="Pictures/10000001000000580000000F189552A0.png" manifest:media-type="image/png"/>
  <manifest:file-entry manifest:full-path="Pictures/100000010000002F00000008EF259265.png" manifest:media-type="image/png"/>
  <manifest:file-entry manifest:full-path="Pictures/100000010000003F0000000FC232A1AC.png" manifest:media-type="image/png"/>
  <manifest:file-entry manifest:full-path="Pictures/10000001000000720000000EA6EEADD4.png" manifest:media-type="image/png"/>
  <manifest:file-entry manifest:full-path="Pictures/100000010000003E0000000F586644B7.png" manifest:media-type="image/png"/>
  <manifest:file-entry manifest:full-path="Pictures/100000000000003A00000001614EF387.png" manifest:media-type="image/png"/>
  <manifest:file-entry manifest:full-path="Pictures/10000001000000590000000F3E40EF15.png" manifest:media-type="image/png"/>
  <manifest:file-entry manifest:full-path="Pictures/100000010000003A000000128EF2674C.png" manifest:media-type="image/png"/>
  <manifest:file-entry manifest:full-path="Pictures/10000001000000600000000E11A9E8F3.png" manifest:media-type="image/png"/>
  <manifest:file-entry manifest:full-path="Pictures/100000010000005300000012ED79D928.png" manifest:media-type="image/png"/>
  <manifest:file-entry manifest:full-path="Pictures/100000010000003E0000000FF0A17FDE.png" manifest:media-type="image/png"/>
  <manifest:file-entry manifest:full-path="Pictures/10000001000000580000000F6272E7E6.png" manifest:media-type="image/png"/>
  <manifest:file-entry manifest:full-path="Pictures/10000001000000720000000F8E4516C9.png" manifest:media-type="image/png"/>
  <manifest:file-entry manifest:full-path="Pictures/10000001000000600000000F9AE44188.png" manifest:media-type="image/png"/>
  <manifest:file-entry manifest:full-path="Pictures/100000010000003F0000000E55AB9A07.png" manifest:media-type="image/png"/>
  <manifest:file-entry manifest:full-path="Pictures/10000001000000720000000E79EB635F.png" manifest:media-type="image/png"/>
  <manifest:file-entry manifest:full-path="Pictures/10000001000000720000000EAA29D475.png" manifest:media-type="image/png"/>
  <manifest:file-entry manifest:full-path="Pictures/1000000100000039000000121F34510E.png" manifest:media-type="image/png"/>
  <manifest:file-entry manifest:full-path="Pictures/100000010000003F0000000F6BF4D53C.png" manifest:media-type="image/png"/>
  <manifest:file-entry manifest:full-path="Pictures/100000010000004B0000000F677D553C.png" manifest:media-type="image/png"/>
  <manifest:file-entry manifest:full-path="Pictures/100000010000005A00000012B0E37D9D.png" manifest:media-type="image/png"/>
  <manifest:file-entry manifest:full-path="Pictures/10000001000000720000000FBEFF1FD9.png" manifest:media-type="image/png"/>
  <manifest:file-entry manifest:full-path="Pictures/100000010000003E0000000E2841B721.png" manifest:media-type="image/png"/>
  <manifest:file-entry manifest:full-path="Pictures/10000001000000600000000F41C811CA.png" manifest:media-type="image/png"/>
  <manifest:file-entry manifest:full-path="Pictures/100000010000004B0000000FC1A7D08F.png" manifest:media-type="image/png"/>
  <manifest:file-entry manifest:full-path="Pictures/10000001000000380000001268C2ACCA.png" manifest:media-type="image/png"/>
  <manifest:file-entry manifest:full-path="Pictures/100000010000003F0000000E2F888DB6.png" manifest:media-type="image/png"/>
  <manifest:file-entry manifest:full-path="Pictures/10000001000000720000000E99401DFE.png" manifest:media-type="image/png"/>
  <manifest:file-entry manifest:full-path="Pictures/10000001000000530000000ED93494AF.png" manifest:media-type="image/png"/>
  <manifest:file-entry manifest:full-path="Pictures/10000001000000600000000F500636E2.png" manifest:media-type="image/png"/>
  <manifest:file-entry manifest:full-path="Pictures/10000001000000600000000EC9A0B3CC.png" manifest:media-type="image/png"/>
  <manifest:file-entry manifest:full-path="Pictures/100000010000004B0000000EC1598F57.png" manifest:media-type="image/png"/>
  <manifest:file-entry manifest:full-path="Pictures/10000001000000600000000EB48BB63A.png" manifest:media-type="image/png"/>
  <manifest:file-entry manifest:full-path="Pictures/100000010000004B0000000F379C7FAF.png" manifest:media-type="image/png"/>
  <manifest:file-entry manifest:full-path="Pictures/1000000100000039000000119F4C9A4D.png" manifest:media-type="image/png"/>
  <manifest:file-entry manifest:full-path="Pictures/100000010000004E0000000FFCAE0470.png" manifest:media-type="image/png"/>
  <manifest:file-entry manifest:full-path="Pictures/10000001000000600000000F2B2E96BA.png" manifest:media-type="image/png"/>
  <manifest:file-entry manifest:full-path="Pictures/100000010000003F0000000E50D66947.png" manifest:media-type="image/png"/>
  <manifest:file-entry manifest:full-path="Pictures/100000010000005F0000000EB26C8E0B.png" manifest:media-type="image/png"/>
  <manifest:file-entry manifest:full-path="Pictures/100000010000004B0000000E62D7C353.png" manifest:media-type="image/png"/>
  <manifest:file-entry manifest:full-path="Pictures/10000001000000540000000FBA3D8728.png" manifest:media-type="image/png"/>
  <manifest:file-entry manifest:full-path="Pictures/10000001000000720000000EF4F12F39.png" manifest:media-type="image/png"/>
  <manifest:file-entry manifest:full-path="Pictures/100000010000004B0000000FAF4B6115.png" manifest:media-type="image/png"/>
  <manifest:file-entry manifest:full-path="Pictures/10000001000000590000000ECA8042C3.png" manifest:media-type="image/png"/>
  <manifest:file-entry manifest:full-path="Pictures/10000001000000720000000F560DA494.png" manifest:media-type="image/png"/>
  <manifest:file-entry manifest:full-path="Pictures/10000001000000600000000FCD6435F8.png" manifest:media-type="image/png"/>
  <manifest:file-entry manifest:full-path="Pictures/100000010000003F0000000ED6C3CC88.png" manifest:media-type="image/png"/>
  <manifest:file-entry manifest:full-path="Pictures/100000010000001000000008114FA39A.png" manifest:media-type="image/png"/>
  <manifest:file-entry manifest:full-path="Pictures/10000001000000590000000FD6551255.png" manifest:media-type="image/png"/>
  <manifest:file-entry manifest:full-path="Pictures/100000010000005F0000000E14E6CF63.png" manifest:media-type="image/png"/>
  <manifest:file-entry manifest:full-path="Pictures/100000010000003800000011A79F5F14.png" manifest:media-type="image/png"/>
  <manifest:file-entry manifest:full-path="Pictures/1000000100000038000000123AA34F41.png" manifest:media-type="image/png"/>
  <manifest:file-entry manifest:full-path="Pictures/10000001000000720000000F71EDD93A.png" manifest:media-type="image/png"/>
  <manifest:file-entry manifest:full-path="Pictures/10000001000000600000000FB316804D.png" manifest:media-type="image/png"/>
  <manifest:file-entry manifest:full-path="Pictures/10000001000000390000001256CDE45B.png" manifest:media-type="image/png"/>
  <manifest:file-entry manifest:full-path="Pictures/100000010000004B0000000F7FCADB50.png" manifest:media-type="image/png"/>
  <manifest:file-entry manifest:full-path="Pictures/10000001000000390000001292361054.png" manifest:media-type="image/png"/>
  <manifest:file-entry manifest:full-path="Pictures/100000010000003F0000000EF0440D5B.png" manifest:media-type="image/png"/>
  <manifest:file-entry manifest:full-path="Pictures/100000010000003F0000000FAB4EAD2F.png" manifest:media-type="image/png"/>
  <manifest:file-entry manifest:full-path="Pictures/10000001000000560000000E79585F00.png" manifest:media-type="image/png"/>
  <manifest:file-entry manifest:full-path="Pictures/100000010000004D0000000E50B4358A.png" manifest:media-type="image/png"/>
  <manifest:file-entry manifest:full-path="Pictures/10000001000000710000000FBEBF5881.png" manifest:media-type="image/png"/>
  <manifest:file-entry manifest:full-path="Pictures/100000010000004B0000000F8A424D2B.png" manifest:media-type="image/png"/>
  <manifest:file-entry manifest:full-path="Pictures/100000010000003F0000000E7055858B.png" manifest:media-type="image/png"/>
  <manifest:file-entry manifest:full-path="Pictures/100000010000005F0000000F417470BE.png" manifest:media-type="image/png"/>
  <manifest:file-entry manifest:full-path="Pictures/100000010000004B0000000FBB39C91E.png" manifest:media-type="image/png"/>
  <manifest:file-entry manifest:full-path="Pictures/10000001000000720000000ED43DC204.png" manifest:media-type="image/png"/>
  <manifest:file-entry manifest:full-path="Pictures/100000010000005F0000000E70116BD1.png" manifest:media-type="image/png"/>
  <manifest:file-entry manifest:full-path="Pictures/1000000100000038000000121DB6FBBC.png" manifest:media-type="image/png"/>
  <manifest:file-entry manifest:full-path="Pictures/10000001000000500000000F618E784D.png" manifest:media-type="image/png"/>
  <manifest:file-entry manifest:full-path="Pictures/100000010000004C0000000F400729A9.png" manifest:media-type="image/png"/>
  <manifest:file-entry manifest:full-path="Pictures/10000001000000600000000F8AEBFE0B.png" manifest:media-type="image/png"/>
  <manifest:file-entry manifest:full-path="Pictures/100000010000003F0000000FDD293ED2.png" manifest:media-type="image/png"/>
  <manifest:file-entry manifest:full-path="Pictures/100000010000003F0000000E80E56B16.png" manifest:media-type="image/png"/>
  <manifest:file-entry manifest:full-path="Pictures/10000001000000720000000FA10903C3.png" manifest:media-type="image/png"/>
  <manifest:file-entry manifest:full-path="Pictures/10000001000000590000000EABAF6A82.png" manifest:media-type="image/png"/>
  <manifest:file-entry manifest:full-path="Pictures/10000001000000720000000FB715957B.png" manifest:media-type="image/png"/>
  <manifest:file-entry manifest:full-path="Pictures/100000010000004B0000000FA21D7EBB.png" manifest:media-type="image/png"/>
  <manifest:file-entry manifest:full-path="Pictures/100000010000004C0000000FDA7450AF.png" manifest:media-type="image/png"/>
  <manifest:file-entry manifest:full-path="Pictures/1000000100000038000000128C42AF0F.png" manifest:media-type="image/png"/>
  <manifest:file-entry manifest:full-path="Pictures/100000010000004B0000000E774D8BA8.png" manifest:media-type="image/png"/>
  <manifest:file-entry manifest:full-path="Pictures/100000010000005B000000128AAB5318.png" manifest:media-type="image/png"/>
  <manifest:file-entry manifest:full-path="Pictures/100000010000004B0000000E788521D2.png" manifest:media-type="image/png"/>
  <manifest:file-entry manifest:full-path="Pictures/100000010000004B0000000F351D5012.png" manifest:media-type="image/png"/>
  <manifest:file-entry manifest:full-path="Pictures/100000010000003800000012D5C6DB4B.png" manifest:media-type="image/png"/>
  <manifest:file-entry manifest:full-path="Pictures/100000010000004C0000000FD089514C.png" manifest:media-type="image/png"/>
  <manifest:file-entry manifest:full-path="Pictures/100000010000003F0000000FE53ADB71.png" manifest:media-type="image/png"/>
  <manifest:file-entry manifest:full-path="Pictures/10000001000000600000000FD91F33B5.png" manifest:media-type="image/png"/>
  <manifest:file-entry manifest:full-path="Pictures/100000010000004B0000000F1411D133.png" manifest:media-type="image/png"/>
  <manifest:file-entry manifest:full-path="Pictures/1000000100000357000000987348AE88.png" manifest:media-type="image/png"/>
  <manifest:file-entry manifest:full-path="Pictures/100000010000004B0000000FB70E446F.png" manifest:media-type="image/png"/>
  <manifest:file-entry manifest:full-path="Pictures/100000010000001000000008F891C8FE.png" manifest:media-type="image/png"/>
  <manifest:file-entry manifest:full-path="Pictures/100000010000001000000008554B7B46.png" manifest:media-type="image/png"/>
  <manifest:file-entry manifest:full-path="Pictures/100000010000004C0000000FFA3E2D8C.png" manifest:media-type="image/png"/>
  <manifest:file-entry manifest:full-path="Pictures/100000010000003F0000000F8BA343C2.png" manifest:media-type="image/png"/>
  <manifest:file-entry manifest:full-path="Pictures/100000010000004C0000000FD7DC1CD6.png" manifest:media-type="image/png"/>
  <manifest:file-entry manifest:full-path="Pictures/100000010000003800000012EC8E4B88.png" manifest:media-type="image/png"/>
  <manifest:file-entry manifest:full-path="Pictures/10000001000000380000001143B5F899.png" manifest:media-type="image/png"/>
  <manifest:file-entry manifest:full-path="Pictures/100000010000003F0000000FA4BE80F6.png" manifest:media-type="image/png"/>
  <manifest:file-entry manifest:full-path="Pictures/10000001000000730000000F56D0E0FE.png" manifest:media-type="image/png"/>
  <manifest:file-entry manifest:full-path="Pictures/10000001000000600000000FB4E56205.png" manifest:media-type="image/png"/>
  <manifest:file-entry manifest:full-path="Pictures/10000001000000380000001261C00A0F.png" manifest:media-type="image/png"/>
  <manifest:file-entry manifest:full-path="Pictures/100000010000003F0000000E3C32EE1C.png" manifest:media-type="image/png"/>
  <manifest:file-entry manifest:full-path="Pictures/10000001000000440000000E68F56B86.png" manifest:media-type="image/png"/>
  <manifest:file-entry manifest:full-path="Pictures/10000001000000720000000E25E6000A.png" manifest:media-type="image/png"/>
  <manifest:file-entry manifest:full-path="Pictures/10000001000000600000000EC214E8CA.png" manifest:media-type="image/png"/>
  <manifest:file-entry manifest:full-path="Pictures/100000010000003F0000000F4083C032.png" manifest:media-type="image/png"/>
  <manifest:file-entry manifest:full-path="Pictures/10000001000000600000000F65FC6EA4.png" manifest:media-type="image/png"/>
  <manifest:file-entry manifest:full-path="Pictures/10000001000000720000000F6385BA92.png" manifest:media-type="image/png"/>
  <manifest:file-entry manifest:full-path="Pictures/1000000100000038000000125B4D426A.png" manifest:media-type="image/png"/>
  <manifest:file-entry manifest:full-path="Pictures/10000001000000600000000E512227B2.png" manifest:media-type="image/png"/>
  <manifest:file-entry manifest:full-path="Pictures/10000001000000730000000F0A302E3D.png" manifest:media-type="image/png"/>
  <manifest:file-entry manifest:full-path="Pictures/100000010000003F0000000F9C4F6F1D.png" manifest:media-type="image/png"/>
  <manifest:file-entry manifest:full-path="Pictures/1000000100000038000000128F764729.png" manifest:media-type="image/png"/>
  <manifest:file-entry manifest:full-path="Pictures/100000010000004E0000000E092CDD00.png" manifest:media-type="image/png"/>
  <manifest:file-entry manifest:full-path="Pictures/10000001000000710000000E377F07AD.png" manifest:media-type="image/png"/>
  <manifest:file-entry manifest:full-path="Pictures/100000010000003F0000000EEC0A2444.png" manifest:media-type="image/png"/>
  <manifest:file-entry manifest:full-path="Pictures/10000001000000590000000F8D9B7194.png" manifest:media-type="image/png"/>
  <manifest:file-entry manifest:full-path="Pictures/100000010000004C0000000EBF134E5A.png" manifest:media-type="image/png"/>
  <manifest:file-entry manifest:full-path="Pictures/10000001000000600000000E5233FE08.png" manifest:media-type="image/png"/>
  <manifest:file-entry manifest:full-path="Pictures/100000010000003F0000000E28ADF718.png" manifest:media-type="image/png"/>
  <manifest:file-entry manifest:full-path="Pictures/100000010000019E0000002FB00EE8DD.png" manifest:media-type="image/png"/>
  <manifest:file-entry manifest:full-path="Pictures/100000010000004B0000000E2C27888D.png" manifest:media-type="image/png"/>
  <manifest:file-entry manifest:full-path="Pictures/10000001000000720000000FD33C0482.png" manifest:media-type="image/png"/>
  <manifest:file-entry manifest:full-path="Pictures/100000010000004B0000000FEFB0C5A5.png" manifest:media-type="image/png"/>
  <manifest:file-entry manifest:full-path="Pictures/10000001000000600000000E1B8DD197.png" manifest:media-type="image/png"/>
  <manifest:file-entry manifest:full-path="Pictures/10000001000000550000000E3B45D997.png" manifest:media-type="image/png"/>
  <manifest:file-entry manifest:full-path="Pictures/100000010000003800000011159CBFA8.png" manifest:media-type="image/png"/>
  <manifest:file-entry manifest:full-path="Pictures/10000001000000720000000E4930F40A.png" manifest:media-type="image/png"/>
  <manifest:file-entry manifest:full-path="Pictures/100000010000003F0000000FEEF0394F.png" manifest:media-type="image/png"/>
  <manifest:file-entry manifest:full-path="Pictures/10000001000000720000000F8697C060.png" manifest:media-type="image/png"/>
  <manifest:file-entry manifest:full-path="Pictures/10000001000000550000000F5132CA38.png" manifest:media-type="image/png"/>
  <manifest:file-entry manifest:full-path="Pictures/10000001000000710000000FE33B5D72.png" manifest:media-type="image/png"/>
  <manifest:file-entry manifest:full-path="Pictures/100000010000004B0000000F40D6A0E5.png" manifest:media-type="image/png"/>
  <manifest:file-entry manifest:full-path="Pictures/10000001000000600000000FED306914.png" manifest:media-type="image/png"/>
  <manifest:file-entry manifest:full-path="Pictures/100000010000004A0000000E31AE04D2.png" manifest:media-type="image/png"/>
  <manifest:file-entry manifest:full-path="Pictures/10000001000000720000000FBE52E3F4.png" manifest:media-type="image/png"/>
  <manifest:file-entry manifest:full-path="Pictures/100000010000003F0000000E8584C22D.png" manifest:media-type="image/png"/>
  <manifest:file-entry manifest:full-path="Pictures/10000001000000720000000EF376F9D9.png" manifest:media-type="image/png"/>
  <manifest:file-entry manifest:full-path="Pictures/100000010000003F0000000E065D6A9A.png" manifest:media-type="image/png"/>
  <manifest:file-entry manifest:full-path="Pictures/10000001000000600000000E4084502B.png" manifest:media-type="image/png"/>
  <manifest:file-entry manifest:full-path="Pictures/100000010000004C0000000E2F06D22E.png" manifest:media-type="image/png"/>
  <manifest:file-entry manifest:full-path="Pictures/10000001000000520000000F897AB3D6.png" manifest:media-type="image/png"/>
  <manifest:file-entry manifest:full-path="Pictures/10000001000000590000000FC8010DF8.png" manifest:media-type="image/png"/>
  <manifest:file-entry manifest:full-path="Pictures/100000010000004B0000000F3599A173.png" manifest:media-type="image/png"/>
  <manifest:file-entry manifest:full-path="Pictures/100000010000003F0000000F20506567.png" manifest:media-type="image/png"/>
  <manifest:file-entry manifest:full-path="Pictures/10000001000000720000000F5F4E4C31.png" manifest:media-type="image/png"/>
  <manifest:file-entry manifest:full-path="Pictures/10000001000000600000000FA3687FB9.png" manifest:media-type="image/png"/>
  <manifest:file-entry manifest:full-path="Pictures/10000001000000600000000F322E6F11.png" manifest:media-type="image/png"/>
  <manifest:file-entry manifest:full-path="Pictures/100000010000005C0000001189BE15C3.png" manifest:media-type="image/png"/>
  <manifest:file-entry manifest:full-path="Pictures/100000010000004B0000000F5488F977.png" manifest:media-type="image/png"/>
  <manifest:file-entry manifest:full-path="Pictures/100000010000003800000012E72BA14F.png" manifest:media-type="image/png"/>
  <manifest:file-entry manifest:full-path="Pictures/100000010000003F0000000E214499FE.png" manifest:media-type="image/png"/>
  <manifest:file-entry manifest:full-path="Pictures/100000010000005D0000000EE66E85E4.png" manifest:media-type="image/png"/>
  <manifest:file-entry manifest:full-path="Pictures/100000010000003E0000000F3FC86E80.png" manifest:media-type="image/png"/>
  <manifest:file-entry manifest:full-path="Pictures/100000010000003F0000000EF4652F7E.png" manifest:media-type="image/png"/>
  <manifest:file-entry manifest:full-path="Pictures/10000001000000720000000EBDF0FF2B.png" manifest:media-type="image/png"/>
  <manifest:file-entry manifest:full-path="Pictures/100000010000004B0000000EE93B8FF8.png" manifest:media-type="image/png"/>
  <manifest:file-entry manifest:full-path="Pictures/10000001000000600000000EC0933E65.png" manifest:media-type="image/png"/>
  <manifest:file-entry manifest:full-path="Pictures/100000010000005F0000000E388D62E0.png" manifest:media-type="image/png"/>
  <manifest:file-entry manifest:full-path="Pictures/100000010000004B0000000E7B80B701.png" manifest:media-type="image/png"/>
  <manifest:file-entry manifest:full-path="Pictures/10000001000000300000000823FCC2B0.png" manifest:media-type="image/png"/>
  <manifest:file-entry manifest:full-path="Pictures/10000001000000580000000FD9F38097.png" manifest:media-type="image/png"/>
  <manifest:file-entry manifest:full-path="Pictures/10000001000000720000000E6AC3992E.png" manifest:media-type="image/png"/>
  <manifest:file-entry manifest:full-path="Pictures/100000010000003F0000000E43B10394.png" manifest:media-type="image/png"/>
  <manifest:file-entry manifest:full-path="Pictures/10000001000000390000001178916A28.png" manifest:media-type="image/png"/>
  <manifest:file-entry manifest:full-path="Pictures/100000010000003F0000000F8E482564.png" manifest:media-type="image/png"/>
  <manifest:file-entry manifest:full-path="Pictures/10000001000000380000001209FA9211.png" manifest:media-type="image/png"/>
  <manifest:file-entry manifest:full-path="Pictures/100000010000003800000012D16A612D.png" manifest:media-type="image/png"/>
  <manifest:file-entry manifest:full-path="Pictures/10000001000000720000000F3D7EBE13.png" manifest:media-type="image/png"/>
  <manifest:file-entry manifest:full-path="Pictures/100000010000003E0000000FDCDD013C.png" manifest:media-type="image/png"/>
  <manifest:file-entry manifest:full-path="Pictures/100000010000004B0000000E482229AE.png" manifest:media-type="image/png"/>
  <manifest:file-entry manifest:full-path="Pictures/10000001000000600000000FA25FBE7E.png" manifest:media-type="image/png"/>
  <manifest:file-entry manifest:full-path="Pictures/100000010000003F0000000E4D2B3695.png" manifest:media-type="image/png"/>
  <manifest:file-entry manifest:full-path="Pictures/100000010000004B0000000FB7CADB79.png" manifest:media-type="image/png"/>
  <manifest:file-entry manifest:full-path="Pictures/1000000100000038000000127791DEF4.png" manifest:media-type="image/png"/>
  <manifest:file-entry manifest:full-path="Pictures/100000010000005F0000000ECD1341B7.png" manifest:media-type="image/png"/>
  <manifest:file-entry manifest:full-path="Pictures/10000001000000560000000FCD7B5B79.png" manifest:media-type="image/png"/>
  <manifest:file-entry manifest:full-path="Pictures/10000001000000580000000F4681F0D5.png" manifest:media-type="image/png"/>
  <manifest:file-entry manifest:full-path="Pictures/100000010000005600000012549E5A15.png" manifest:media-type="image/png"/>
  <manifest:file-entry manifest:full-path="Pictures/10000001000000720000000F019C73F1.png" manifest:media-type="image/png"/>
  <manifest:file-entry manifest:full-path="Pictures/100000010000004B0000000F683ECB6E.png" manifest:media-type="image/png"/>
  <manifest:file-entry manifest:full-path="Pictures/1000000100000039000000121A8B436C.png" manifest:media-type="image/png"/>
  <manifest:file-entry manifest:full-path="Pictures/100000010000003E0000000F12DAE52A.png" manifest:media-type="image/png"/>
  <manifest:file-entry manifest:full-path="Pictures/100000010000003F0000000E6BABAE2D.png" manifest:media-type="image/png"/>
  <manifest:file-entry manifest:full-path="Pictures/100000010000003900000012D5CB702D.png" manifest:media-type="image/png"/>
  <manifest:file-entry manifest:full-path="Pictures/10000001000000540000000FC7FBB3FC.png" manifest:media-type="image/png"/>
  <manifest:file-entry manifest:full-path="Pictures/100000010000003F0000000FDC94D21D.png" manifest:media-type="image/png"/>
  <manifest:file-entry manifest:full-path="Pictures/10000001000000720000000F878370AD.png" manifest:media-type="image/png"/>
  <manifest:file-entry manifest:full-path="Pictures/10000001000000600000000FB56DD6F5.png" manifest:media-type="image/png"/>
  <manifest:file-entry manifest:full-path="Pictures/10000001000000560000000E62419287.png" manifest:media-type="image/png"/>
  <manifest:file-entry manifest:full-path="Pictures/100000010000004C0000000F369E3E03.png" manifest:media-type="image/png"/>
  <manifest:file-entry manifest:full-path="Pictures/1000000100000038000000122A5FD67A.png" manifest:media-type="image/png"/>
  <manifest:file-entry manifest:full-path="Pictures/10000001000000600000000E48CDD97B.png" manifest:media-type="image/png"/>
  <manifest:file-entry manifest:full-path="Pictures/100000010000004C0000000E8A97E983.png" manifest:media-type="image/png"/>
  <manifest:file-entry manifest:full-path="Pictures/100000010000005800000012605F6F4F.png" manifest:media-type="image/png"/>
  <manifest:file-entry manifest:full-path="Pictures/10000001000000380000001247DE5D1D.png" manifest:media-type="image/png"/>
  <manifest:file-entry manifest:full-path="Pictures/10000001000000380000001195F7E34E.png" manifest:media-type="image/png"/>
  <manifest:file-entry manifest:full-path="Pictures/100000010000003F0000000EB2FA6861.png" manifest:media-type="image/png"/>
  <manifest:file-entry manifest:full-path="Pictures/10000001000000710000000E276F3D5C.png" manifest:media-type="image/png"/>
  <manifest:file-entry manifest:full-path="Pictures/100000010000004B0000000F4C96287A.png" manifest:media-type="image/png"/>
  <manifest:file-entry manifest:full-path="Pictures/100000010000001000000008176D0E43.png" manifest:media-type="image/png"/>
  <manifest:file-entry manifest:full-path="Pictures/100000010000004B0000000E3E6D13E2.png" manifest:media-type="image/png"/>
  <manifest:file-entry manifest:full-path="Pictures/100000010000002F00000008B508658F.png" manifest:media-type="image/png"/>
  <manifest:file-entry manifest:full-path="Pictures/100000010000004B0000000E34C2263B.png" manifest:media-type="image/png"/>
  <manifest:file-entry manifest:full-path="Pictures/10000001000000720000000F8AD80E2C.png" manifest:media-type="image/png"/>
  <manifest:file-entry manifest:full-path="Pictures/10000001000000600000000EA00AEE9B.png" manifest:media-type="image/png"/>
  <manifest:file-entry manifest:full-path="Pictures/100000010000004B0000000F8A4DFCF9.png" manifest:media-type="image/png"/>
  <manifest:file-entry manifest:full-path="Pictures/100000010000003800000012EDFBA1F5.png" manifest:media-type="image/png"/>
  <manifest:file-entry manifest:full-path="Pictures/10000001000000590000000E074BE345.png" manifest:media-type="image/png"/>
  <manifest:file-entry manifest:full-path="Pictures/100000010000003F0000000ECC8E4355.png" manifest:media-type="image/png"/>
  <manifest:file-entry manifest:full-path="Pictures/10000001000000720000000EA24E88A7.png" manifest:media-type="image/png"/>
  <manifest:file-entry manifest:full-path="Pictures/100000010000003F0000000F25D119E2.png" manifest:media-type="image/png"/>
  <manifest:file-entry manifest:full-path="Pictures/10000001000000720000000EC53C25A8.png" manifest:media-type="image/png"/>
  <manifest:file-entry manifest:full-path="Pictures/100000010000005F0000000EC1013944.png" manifest:media-type="image/png"/>
  <manifest:file-entry manifest:full-path="Pictures/100000010000003F0000000E9196CCA5.png" manifest:media-type="image/png"/>
  <manifest:file-entry manifest:full-path="Pictures/10000001000000380000001284256460.png" manifest:media-type="image/png"/>
  <manifest:file-entry manifest:full-path="Pictures/10000001000000500000000E2368E7DE.png" manifest:media-type="image/png"/>
  <manifest:file-entry manifest:full-path="Pictures/10000001000000720000000E53B6BAD4.png" manifest:media-type="image/png"/>
  <manifest:file-entry manifest:full-path="Pictures/100000010000004C0000000E34B64621.png" manifest:media-type="image/png"/>
  <manifest:file-entry manifest:full-path="Pictures/100000010000003F0000000E38BB037B.png" manifest:media-type="image/png"/>
  <manifest:file-entry manifest:full-path="Pictures/10000001000000720000000E5DD7BCA6.png" manifest:media-type="image/png"/>
  <manifest:file-entry manifest:full-path="Pictures/10000001000000730000000E354A23FF.png" manifest:media-type="image/png"/>
  <manifest:file-entry manifest:full-path="Pictures/10000001000000720000000EC03763C6.png" manifest:media-type="image/png"/>
  <manifest:file-entry manifest:full-path="Pictures/10000001000000600000000EA0E23DFB.png" manifest:media-type="image/png"/>
  <manifest:file-entry manifest:full-path="Pictures/100000010000003800000012F5375ED1.png" manifest:media-type="image/png"/>
  <manifest:file-entry manifest:full-path="Pictures/100000010000004B0000000E8ED75730.png" manifest:media-type="image/png"/>
  <manifest:file-entry manifest:full-path="Pictures/10000001000000600000000E93D3C317.png" manifest:media-type="image/png"/>
  <manifest:file-entry manifest:full-path="Pictures/10000001000000720000000ECFF57A83.png" manifest:media-type="image/png"/>
  <manifest:file-entry manifest:full-path="Pictures/10000001000000380000001118AF2295.png" manifest:media-type="image/png"/>
  <manifest:file-entry manifest:full-path="Pictures/100000010000004C0000000F87FC5E60.png" manifest:media-type="image/png"/>
  <manifest:file-entry manifest:full-path="Pictures/10000001000000390000001232E9A43D.png" manifest:media-type="image/png"/>
  <manifest:file-entry manifest:full-path="Pictures/10000001000000510000000E24068C56.png" manifest:media-type="image/png"/>
  <manifest:file-entry manifest:full-path="Pictures/100000010000003F0000000EDEDB79EF.png" manifest:media-type="image/png"/>
  <manifest:file-entry manifest:full-path="Pictures/10000001000000720000000EB3AF8D09.png" manifest:media-type="image/png"/>
  <manifest:file-entry manifest:full-path="Pictures/100000010000005F0000000E31067CD7.png" manifest:media-type="image/png"/>
  <manifest:file-entry manifest:full-path="Pictures/100000010000004B0000000FEA224156.png" manifest:media-type="image/png"/>
  <manifest:file-entry manifest:full-path="Pictures/10000001000000500000000E72E1D57C.png" manifest:media-type="image/png"/>
  <manifest:file-entry manifest:full-path="Pictures/100000010000005E0000000E68504226.png" manifest:media-type="image/png"/>
  <manifest:file-entry manifest:full-path="Pictures/100000010000005B0000001223259C11.png" manifest:media-type="image/png"/>
  <manifest:file-entry manifest:full-path="Pictures/10000001000000710000000F03767BDD.png" manifest:media-type="image/png"/>
  <manifest:file-entry manifest:full-path="Pictures/100000010000005F0000000F74B8566D.png" manifest:media-type="image/png"/>
  <manifest:file-entry manifest:full-path="Pictures/10000001000000720000000FDE2FA3EF.png" manifest:media-type="image/png"/>
  <manifest:file-entry manifest:full-path="Pictures/10000001000000380000001206BF191A.png" manifest:media-type="image/png"/>
  <manifest:file-entry manifest:full-path="Pictures/100000010000003F0000000F46FAE4C5.png" manifest:media-type="image/png"/>
  <manifest:file-entry manifest:full-path="Pictures/10000001000000720000000FF7B1FEDD.png" manifest:media-type="image/png"/>
  <manifest:file-entry manifest:full-path="Pictures/100000010000005F0000000FDB1D61B5.png" manifest:media-type="image/png"/>
  <manifest:file-entry manifest:full-path="Pictures/100000010000003900000012D6308AEF.png" manifest:media-type="image/png"/>
  <manifest:file-entry manifest:full-path="Pictures/100000010000003F0000000F2E5F79A3.png" manifest:media-type="image/png"/>
  <manifest:file-entry manifest:full-path="Pictures/10000001000000600000000F3BA99E5A.png" manifest:media-type="image/png"/>
  <manifest:file-entry manifest:full-path="Pictures/100000010000003F0000000F7D160AA8.png" manifest:media-type="image/png"/>
  <manifest:file-entry manifest:full-path="Pictures/100000010000004C0000000F5AFA7F98.png" manifest:media-type="image/png"/>
  <manifest:file-entry manifest:full-path="Pictures/100000010000003F0000000F74EAEB9D.png" manifest:media-type="image/png"/>
  <manifest:file-entry manifest:full-path="Pictures/100000010000004C0000000E2D57B101.png" manifest:media-type="image/png"/>
  <manifest:file-entry manifest:full-path="Pictures/10000001000000600000000FEF4F002B.png" manifest:media-type="image/png"/>
  <manifest:file-entry manifest:full-path="Pictures/1000000100000038000000122F25BE6E.png" manifest:media-type="image/png"/>
  <manifest:file-entry manifest:full-path="Pictures/100000010000003F0000000F27260349.png" manifest:media-type="image/png"/>
  <manifest:file-entry manifest:full-path="Pictures/10000001000000720000000E4862DEC7.png" manifest:media-type="image/png"/>
  <manifest:file-entry manifest:full-path="Pictures/10000001000000610000000F7239C44D.png" manifest:media-type="image/png"/>
  <manifest:file-entry manifest:full-path="Pictures/10000001000000600000000F5EA8BC77.png" manifest:media-type="image/png"/>
  <manifest:file-entry manifest:full-path="Pictures/10000001000000720000000E4D9AA32C.png" manifest:media-type="image/png"/>
  <manifest:file-entry manifest:full-path="Pictures/10000001000000720000000F82A127DC.png" manifest:media-type="image/png"/>
  <manifest:file-entry manifest:full-path="Pictures/100000010000003E0000000F14C12B67.png" manifest:media-type="image/png"/>
  <manifest:file-entry manifest:full-path="Pictures/100000010000005F0000000F29926D0D.png" manifest:media-type="image/png"/>
  <manifest:file-entry manifest:full-path="Pictures/100000010000004B0000000FB76AB1A7.png" manifest:media-type="image/png"/>
  <manifest:file-entry manifest:full-path="Pictures/10000001000000390000001282057798.png" manifest:media-type="image/png"/>
  <manifest:file-entry manifest:full-path="Pictures/100000010000005F000000128CBBB2B9.png" manifest:media-type="image/png"/>
  <manifest:file-entry manifest:full-path="Pictures/10000001000000380000001254C62A7A.png" manifest:media-type="image/png"/>
  <manifest:file-entry manifest:full-path="Pictures/10000001000000720000000F21BA5988.png" manifest:media-type="image/png"/>
  <manifest:file-entry manifest:full-path="Pictures/10000001000000600000000F8B074D9B.png" manifest:media-type="image/png"/>
  <manifest:file-entry manifest:full-path="Pictures/1000000100000038000000114021A522.png" manifest:media-type="image/png"/>
  <manifest:file-entry manifest:full-path="Pictures/100000010000003800000012F5A288CE.png" manifest:media-type="image/png"/>
  <manifest:file-entry manifest:full-path="Pictures/10000001000000570000000E9AD05FB6.png" manifest:media-type="image/png"/>
  <manifest:file-entry manifest:full-path="Pictures/100000010000004B0000000EBA68F26C.png" manifest:media-type="image/png"/>
  <manifest:file-entry manifest:full-path="Pictures/10000001000000500000001105DA29EF.png" manifest:media-type="image/png"/>
  <manifest:file-entry manifest:full-path="Pictures/10000001000000720000000E4EAC1C8A.png" manifest:media-type="image/png"/>
  <manifest:file-entry manifest:full-path="Pictures/100000010000035700000098BBBA89C4.png" manifest:media-type="image/png"/>
  <manifest:file-entry manifest:full-path="Pictures/100000010000004B0000000EC2DFD60F.png" manifest:media-type="image/png"/>
  <manifest:file-entry manifest:full-path="Pictures/100000010000004D0000000F112F3DFB.png" manifest:media-type="image/png"/>
  <manifest:file-entry manifest:full-path="Pictures/100000010000004B0000000F05E49A4F.png" manifest:media-type="image/png"/>
  <manifest:file-entry manifest:full-path="Pictures/100000010000004C0000000F8F85CF51.png" manifest:media-type="image/png"/>
  <manifest:file-entry manifest:full-path="Pictures/100000010000003800000012815EA975.png" manifest:media-type="image/png"/>
  <manifest:file-entry manifest:full-path="Pictures/10000001000000600000000F887C675E.png" manifest:media-type="image/png"/>
  <manifest:file-entry manifest:full-path="Pictures/10000001000000720000000FD254B74D.png" manifest:media-type="image/png"/>
  <manifest:file-entry manifest:full-path="Pictures/100000010000003800000012F7F15BBA.png" manifest:media-type="image/png"/>
  <manifest:file-entry manifest:full-path="Pictures/1000000100000038000000122514166E.png" manifest:media-type="image/png"/>
  <manifest:file-entry manifest:full-path="Pictures/10000001000000500000000FB4ADEC65.png" manifest:media-type="image/png"/>
  <manifest:file-entry manifest:full-path="Pictures/10000001000000600000000FCD67DF50.png" manifest:media-type="image/png"/>
  <manifest:file-entry manifest:full-path="Pictures/100000010000003A000000127E6ABC1E.png" manifest:media-type="image/png"/>
  <manifest:file-entry manifest:full-path="Pictures/100000010000003800000012145EC290.png" manifest:media-type="image/png"/>
  <manifest:file-entry manifest:full-path="Pictures/100000010000005A00000012E5BA575F.png" manifest:media-type="image/png"/>
  <manifest:file-entry manifest:full-path="Pictures/10000001000000550000000F33A2FB84.png" manifest:media-type="image/png"/>
  <manifest:file-entry manifest:full-path="Pictures/100000010000003F0000000FDB1918FD.png" manifest:media-type="image/png"/>
  <manifest:file-entry manifest:full-path="Pictures/10000001000000720000000F31EC08D6.png" manifest:media-type="image/png"/>
  <manifest:file-entry manifest:full-path="Pictures/100000010000004C0000000FA86F9E5B.png" manifest:media-type="image/png"/>
  <manifest:file-entry manifest:full-path="Pictures/10000001000000730000000EFE2295EB.png" manifest:media-type="image/png"/>
  <manifest:file-entry manifest:full-path="Pictures/10000001000000390000001230F732FE.png" manifest:media-type="image/png"/>
  <manifest:file-entry manifest:full-path="Pictures/10000001000000730000000E4F11E062.png" manifest:media-type="image/png"/>
  <manifest:file-entry manifest:full-path="Pictures/10000001000000300000000821D9D9BD.png" manifest:media-type="image/png"/>
  <manifest:file-entry manifest:full-path="Pictures/10000001000000540000000F0DA32FDD.png" manifest:media-type="image/png"/>
  <manifest:file-entry manifest:full-path="Pictures/100000010000004B0000000EFB8FD942.png" manifest:media-type="image/png"/>
  <manifest:file-entry manifest:full-path="Pictures/10000000000000D0000000B830B1DD11.jpg" manifest:media-type="image/jpeg"/>
  <manifest:file-entry manifest:full-path="Pictures/10000001000000610000000E317426FD.png" manifest:media-type="image/png"/>
  <manifest:file-entry manifest:full-path="Pictures/10000001000000720000000E5F527D6E.png" manifest:media-type="image/png"/>
  <manifest:file-entry manifest:full-path="Pictures/10000001000000100000000897E6012E.png" manifest:media-type="image/png"/>
  <manifest:file-entry manifest:full-path="Pictures/10000001000000590000000EE9C15A9B.png" manifest:media-type="image/png"/>
  <manifest:file-entry manifest:full-path="Pictures/10000001000000600000000F5BDFD5A3.png" manifest:media-type="image/png"/>
  <manifest:file-entry manifest:full-path="Pictures/100000010000003F0000000E9BCA0CF7.png" manifest:media-type="image/png"/>
  <manifest:file-entry manifest:full-path="Pictures/10000001000000390000001247617BE9.png" manifest:media-type="image/png"/>
  <manifest:file-entry manifest:full-path="Pictures/100000010000003000000008D55DAE38.png" manifest:media-type="image/png"/>
  <manifest:file-entry manifest:full-path="Pictures/100000010000003F0000000EA90882D8.png" manifest:media-type="image/png"/>
  <manifest:file-entry manifest:full-path="Pictures/100000010000004B0000000EA746BB4B.png" manifest:media-type="image/png"/>
  <manifest:file-entry manifest:full-path="Pictures/10000001000000720000000FFC6A0E29.png" manifest:media-type="image/png"/>
  <manifest:file-entry manifest:full-path="Pictures/10000001000000380000001242C0BDAC.png" manifest:media-type="image/png"/>
  <manifest:file-entry manifest:full-path="Pictures/10000001000000720000000E327C6C93.png" manifest:media-type="image/png"/>
  <manifest:file-entry manifest:full-path="Pictures/1000000100000038000000123D070595.png" manifest:media-type="image/png"/>
  <manifest:file-entry manifest:full-path="Pictures/10000001000000720000000EDDC06CF1.png" manifest:media-type="image/png"/>
  <manifest:file-entry manifest:full-path="Pictures/10000001000000600000000E38BF6185.png" manifest:media-type="image/png"/>
  <manifest:file-entry manifest:full-path="Pictures/10000001000000540000000E69FB3C0C.png" manifest:media-type="image/png"/>
  <manifest:file-entry manifest:full-path="Pictures/100000010000004C0000000E9CD86963.png" manifest:media-type="image/png"/>
  <manifest:file-entry manifest:full-path="Pictures/10000001000000600000000E4885A879.png" manifest:media-type="image/png"/>
  <manifest:file-entry manifest:full-path="Pictures/1000000100000038000000119E7B0809.png" manifest:media-type="image/png"/>
  <manifest:file-entry manifest:full-path="Pictures/100000010000004C0000000E5E4EB1A7.png" manifest:media-type="image/png"/>
  <manifest:file-entry manifest:full-path="Pictures/10000001000001A00000003085A8FBB5.png" manifest:media-type="image/png"/>
  <manifest:file-entry manifest:full-path="Pictures/10000001000000720000000FB16BE696.png" manifest:media-type="image/png"/>
  <manifest:file-entry manifest:full-path="Pictures/10000001000000380000001256454FC8.png" manifest:media-type="image/png"/>
  <manifest:file-entry manifest:full-path="Pictures/100000010000004C0000000FDB5C2AED.png" manifest:media-type="image/png"/>
  <manifest:file-entry manifest:full-path="Pictures/10000001000000600000000F1A0CB49C.png" manifest:media-type="image/png"/>
  <manifest:file-entry manifest:full-path="Pictures/10000001000000570000000ECCEA39AC.png" manifest:media-type="image/png"/>
  <manifest:file-entry manifest:full-path="Pictures/100000010000003F0000000E75563C9B.png" manifest:media-type="image/png"/>
  <manifest:file-entry manifest:full-path="Pictures/100000010000003F0000000E787187CC.png" manifest:media-type="image/png"/>
  <manifest:file-entry manifest:full-path="Pictures/1000000100000038000000112C8EE407.png" manifest:media-type="image/png"/>
  <manifest:file-entry manifest:full-path="Pictures/100000010000004B0000000E7BE61CBD.png" manifest:media-type="image/png"/>
  <manifest:file-entry manifest:full-path="Pictures/1000000100000059000000127E865791.png" manifest:media-type="image/png"/>
  <manifest:file-entry manifest:full-path="Pictures/100000010000003F0000000F64376941.png" manifest:media-type="image/png"/>
  <manifest:file-entry manifest:full-path="Pictures/10000001000000600000000FBD6DA5C8.png" manifest:media-type="image/png"/>
  <manifest:file-entry manifest:full-path="Pictures/10000001000000150000000E9A87705E.png" manifest:media-type="image/png"/>
  <manifest:file-entry manifest:full-path="Pictures/10000001000000720000000F75C82D93.png" manifest:media-type="image/png"/>
  <manifest:file-entry manifest:full-path="Pictures/10000001000000720000000FE81F279F.png" manifest:media-type="image/png"/>
  <manifest:file-entry manifest:full-path="Pictures/100000010000004C0000000F62478490.png" manifest:media-type="image/png"/>
  <manifest:file-entry manifest:full-path="Pictures/10000001000000560000000FACFAD581.png" manifest:media-type="image/png"/>
  <manifest:file-entry manifest:full-path="Pictures/10000001000000720000000F24D2CB03.png" manifest:media-type="image/png"/>
  <manifest:file-entry manifest:full-path="Pictures/100000010000005E0000000FB2A33AE9.png" manifest:media-type="image/png"/>
  <manifest:file-entry manifest:full-path="Pictures/100000010000004B0000000F2ADDA97C.png" manifest:media-type="image/png"/>
  <manifest:file-entry manifest:full-path="Pictures/10000001000000600000000F629C14DE.png" manifest:media-type="image/png"/>
  <manifest:file-entry manifest:full-path="Pictures/10000001000000590000000EB42679F1.png" manifest:media-type="image/png"/>
  <manifest:file-entry manifest:full-path="Pictures/10000001000000520000000F3D1F3D95.png" manifest:media-type="image/png"/>
  <manifest:file-entry manifest:full-path="Pictures/1000000100000038000000123DAC97EF.png" manifest:media-type="image/png"/>
  <manifest:file-entry manifest:full-path="Pictures/10000001000000720000000F97E08D7D.png" manifest:media-type="image/png"/>
  <manifest:file-entry manifest:full-path="Pictures/100000010000004C0000000F7D7D2796.png" manifest:media-type="image/png"/>
  <manifest:file-entry manifest:full-path="Pictures/100000010000003F0000000F1C7EF803.png" manifest:media-type="image/png"/>
  <manifest:file-entry manifest:full-path="Pictures/100000010000004B0000000F653E2EFA.png" manifest:media-type="image/png"/>
  <manifest:file-entry manifest:full-path="Pictures/100000010000003000000008C5B6E611.png" manifest:media-type="image/png"/>
  <manifest:file-entry manifest:full-path="Pictures/10000001000000600000000F66557A3A.png" manifest:media-type="image/png"/>
  <manifest:file-entry manifest:full-path="Pictures/100000010000003800000012DBA432F0.png" manifest:media-type="image/png"/>
  <manifest:file-entry manifest:full-path="Pictures/10000001000000890000007C1AA9694F.png" manifest:media-type="image/png"/>
  <manifest:file-entry manifest:full-path="Pictures/100000010000005A0000000EF39315A6.png" manifest:media-type="image/png"/>
  <manifest:file-entry manifest:full-path="Pictures/100000010000003F0000000EC15FAE69.png" manifest:media-type="image/png"/>
  <manifest:file-entry manifest:full-path="Pictures/10000001000000720000000EB561F95F.png" manifest:media-type="image/png"/>
  <manifest:file-entry manifest:full-path="Pictures/100000010000004C0000000E57F689C6.png" manifest:media-type="image/png"/>
  <manifest:file-entry manifest:full-path="Pictures/1000000100000050000000114573EAD4.png" manifest:media-type="image/png"/>
  <manifest:file-entry manifest:full-path="Pictures/100000010000001000000008C004DB74.png" manifest:media-type="image/png"/>
  <manifest:file-entry manifest:full-path="Pictures/100000010000003900000012423AA404.png" manifest:media-type="image/png"/>
  <manifest:file-entry manifest:full-path="Pictures/100000010000004B0000000E50F35429.png" manifest:media-type="image/png"/>
  <manifest:file-entry manifest:full-path="Pictures/10000001000000720000000F5E3B7CB1.png" manifest:media-type="image/png"/>
  <manifest:file-entry manifest:full-path="Pictures/10000001000000600000000F28C35D5A.png" manifest:media-type="image/png"/>
  <manifest:file-entry manifest:full-path="Pictures/100000010000004B0000000F2C879481.png" manifest:media-type="image/png"/>
  <manifest:file-entry manifest:full-path="Pictures/100000010000004E0000000FCC42F9DA.png" manifest:media-type="image/png"/>
  <manifest:file-entry manifest:full-path="Pictures/100000010000003E0000000F6E006CBB.png" manifest:media-type="image/png"/>
  <manifest:file-entry manifest:full-path="Pictures/10000001000000730000000F451CC8F2.png" manifest:media-type="image/png"/>
  <manifest:file-entry manifest:full-path="Pictures/10000001000000720000000F9595C762.png" manifest:media-type="image/png"/>
  <manifest:file-entry manifest:full-path="Pictures/10000001000000600000000F897616C1.png" manifest:media-type="image/png"/>
  <manifest:file-entry manifest:full-path="Pictures/100000010000004C0000000F46E312A2.png" manifest:media-type="image/png"/>
  <manifest:file-entry manifest:full-path="Pictures/100000010000004B0000000E08716741.png" manifest:media-type="image/png"/>
  <manifest:file-entry manifest:full-path="Pictures/1000000100000058000000129E0755AA.png" manifest:media-type="image/png"/>
  <manifest:file-entry manifest:full-path="Pictures/100000010000005C0000000F4419139C.png" manifest:media-type="image/png"/>
  <manifest:file-entry manifest:full-path="Pictures/100000010000003E0000000F95C980A0.png" manifest:media-type="image/png"/>
  <manifest:file-entry manifest:full-path="Pictures/10000001000000720000000F87AC6E1F.png" manifest:media-type="image/png"/>
  <manifest:file-entry manifest:full-path="Pictures/10000001000000600000000FA5029F09.png" manifest:media-type="image/png"/>
  <manifest:file-entry manifest:full-path="Pictures/100000010000005A0000000E2838A9EB.png" manifest:media-type="image/png"/>
  <manifest:file-entry manifest:full-path="Pictures/100000010000003E0000000F4AA1EE2E.png" manifest:media-type="image/png"/>
  <manifest:file-entry manifest:full-path="Pictures/10000001000000380000001257ED3D36.png" manifest:media-type="image/png"/>
  <manifest:file-entry manifest:full-path="Pictures/10000001000000500000000F15B3044E.png" manifest:media-type="image/png"/>
  <manifest:file-entry manifest:full-path="Pictures/100000010000003E0000000EC67326E7.png" manifest:media-type="image/png"/>
  <manifest:file-entry manifest:full-path="Pictures/100000010000004C0000000F543547AB.png" manifest:media-type="image/png"/>
  <manifest:file-entry manifest:full-path="Pictures/100000010000003E0000000F37A0A193.png" manifest:media-type="image/png"/>
  <manifest:file-entry manifest:full-path="Pictures/10000001000000540000000ECC1187C9.png" manifest:media-type="image/png"/>
  <manifest:file-entry manifest:full-path="Pictures/10000001000000720000000FD33E2A84.png" manifest:media-type="image/png"/>
  <manifest:file-entry manifest:full-path="Pictures/10000001000000570000000FE98F5788.png" manifest:media-type="image/png"/>
  <manifest:file-entry manifest:full-path="Pictures/10000001000000300000000848C696A4.png" manifest:media-type="image/png"/>
  <manifest:file-entry manifest:full-path="Pictures/10000001000000580000000EF77595C8.png" manifest:media-type="image/png"/>
  <manifest:file-entry manifest:full-path="Pictures/10000001000000600000000F1E2762F6.png" manifest:media-type="image/png"/>
  <manifest:file-entry manifest:full-path="Pictures/1000000100000039000000122FD5F4E8.png" manifest:media-type="image/png"/>
  <manifest:file-entry manifest:full-path="Pictures/100000010000003E0000000E26CB76E8.png" manifest:media-type="image/png"/>
  <manifest:file-entry manifest:full-path="Pictures/10000001000000590000000F331FC3E0.png" manifest:media-type="image/png"/>
  <manifest:file-entry manifest:full-path="Pictures/10000001000000720000000E3414F397.png" manifest:media-type="image/png"/>
  <manifest:file-entry manifest:full-path="Pictures/10000001000000600000000FCEF56CEB.png" manifest:media-type="image/png"/>
  <manifest:file-entry manifest:full-path="Pictures/100000010000003E0000000F739258A8.png" manifest:media-type="image/png"/>
  <manifest:file-entry manifest:full-path="Pictures/10000001000000590000000EACA8549E.png" manifest:media-type="image/png"/>
  <manifest:file-entry manifest:full-path="Pictures/100000010000004C0000000FA9779784.png" manifest:media-type="image/png"/>
  <manifest:file-entry manifest:full-path="Pictures/100000010000003E0000000EF9E98D36.png" manifest:media-type="image/png"/>
  <manifest:file-entry manifest:full-path="Pictures/100000010000004B0000000FCE63E559.png" manifest:media-type="image/png"/>
  <manifest:file-entry manifest:full-path="Pictures/10000001000000720000000E1789E015.png" manifest:media-type="image/png"/>
  <manifest:file-entry manifest:full-path="Pictures/10000001000000600000000E8778DE27.png" manifest:media-type="image/png"/>
  <manifest:file-entry manifest:full-path="Pictures/10000001000000720000000F5FFB7371.png" manifest:media-type="image/png"/>
  <manifest:file-entry manifest:full-path="Pictures/100000010000004D0000000F5A2404BE.png" manifest:media-type="image/png"/>
  <manifest:file-entry manifest:full-path="Pictures/10000001000000600000000F2048CD3D.png" manifest:media-type="image/png"/>
  <manifest:file-entry manifest:full-path="Pictures/100000010000003E0000000F0B020C3C.png" manifest:media-type="image/png"/>
  <manifest:file-entry manifest:full-path="Pictures/100000010000005F0000000FC6C0B5E0.png" manifest:media-type="image/png"/>
  <manifest:file-entry manifest:full-path="Pictures/100000010000003A00000012C5086E3E.png" manifest:media-type="image/png"/>
  <manifest:file-entry manifest:full-path="Pictures/100000010000004C0000000F120CDCFE.png" manifest:media-type="image/png"/>
  <manifest:file-entry manifest:full-path="Pictures/100000010000004B0000000FE499A695.png" manifest:media-type="image/png"/>
  <manifest:file-entry manifest:full-path="Pictures/100000010000004C0000000F1A634743.png" manifest:media-type="image/png"/>
  <manifest:file-entry manifest:full-path="Pictures/100000010000003E0000000FFE692687.png" manifest:media-type="image/png"/>
  <manifest:file-entry manifest:full-path="Pictures/100000010000004C0000000F4DB731DE.png" manifest:media-type="image/png"/>
  <manifest:file-entry manifest:full-path="Pictures/10000001000000500000000FF0081116.png" manifest:media-type="image/png"/>
  <manifest:file-entry manifest:full-path="Pictures/100000010000004B0000000F249161C8.png" manifest:media-type="image/png"/>
  <manifest:file-entry manifest:full-path="Pictures/1000000100000038000000128B3A165D.png" manifest:media-type="image/png"/>
  <manifest:file-entry manifest:full-path="Pictures/100000010000003E0000000F869A53C5.png" manifest:media-type="image/png"/>
  <manifest:file-entry manifest:full-path="Pictures/100000010000005B00000011D0761995.png" manifest:media-type="image/png"/>
  <manifest:file-entry manifest:full-path="Pictures/10000001000000720000000F66805B67.png" manifest:media-type="image/png"/>
  <manifest:file-entry manifest:full-path="Pictures/10000001000000380000001243EEAF07.png" manifest:media-type="image/png"/>
  <manifest:file-entry manifest:full-path="Pictures/10000001000000720000000E0A25F472.png" manifest:media-type="image/png"/>
  <manifest:file-entry manifest:full-path="Pictures/10000001000000580000000F39F256CB.png" manifest:media-type="image/png"/>
  <manifest:file-entry manifest:full-path="Pictures/100000010000003E0000000F99AE6A7A.png" manifest:media-type="image/png"/>
  <manifest:file-entry manifest:full-path="Pictures/10000001000000720000000FDA82F6DD.png" manifest:media-type="image/png"/>
  <manifest:file-entry manifest:full-path="Pictures/100000010000005C0000000F5CD7A1D5.png" manifest:media-type="image/png"/>
  <manifest:file-entry manifest:full-path="Pictures/100000010000003A00000012952B6B6F.png" manifest:media-type="image/png"/>
  <manifest:file-entry manifest:full-path="Pictures/10000001000000600000000E147EEBDC.png" manifest:media-type="image/png"/>
  <manifest:file-entry manifest:full-path="Pictures/10000001000000600000000E197D0BAB.png" manifest:media-type="image/png"/>
  <manifest:file-entry manifest:full-path="Pictures/100000010000005600000012FA20521B.png" manifest:media-type="image/png"/>
  <manifest:file-entry manifest:full-path="Pictures/100000010000003E0000000E7A5C587D.png" manifest:media-type="image/png"/>
  <manifest:file-entry manifest:full-path="Pictures/10000001000000710000000FE83B257B.png" manifest:media-type="image/png"/>
  <manifest:file-entry manifest:full-path="Pictures/100000010000003A000000121118CE69.png" manifest:media-type="image/png"/>
  <manifest:file-entry manifest:full-path="Pictures/1000000100000038000000114FD7F9FF.png" manifest:media-type="image/png"/>
  <manifest:file-entry manifest:full-path="Pictures/10000001000000600000000F671E929B.png" manifest:media-type="image/png"/>
  <manifest:file-entry manifest:full-path="Pictures/100000010000003E0000000E2F82B300.png" manifest:media-type="image/png"/>
  <manifest:file-entry manifest:full-path="Pictures/100000010000003800000012C2825FED.png" manifest:media-type="image/png"/>
  <manifest:file-entry manifest:full-path="Pictures/100000010000005F0000000EA1F39B83.png" manifest:media-type="image/png"/>
  <manifest:file-entry manifest:full-path="Pictures/10000001000000720000000F6A15170F.png" manifest:media-type="image/png"/>
  <manifest:file-entry manifest:full-path="Pictures/10000001000000600000000ED0D5B412.png" manifest:media-type="image/png"/>
  <manifest:file-entry manifest:full-path="Pictures/10000001000000600000000F21138094.png" manifest:media-type="image/png"/>
  <manifest:file-entry manifest:full-path="Pictures/100000010000004C0000000F127D8C29.png" manifest:media-type="image/png"/>
  <manifest:file-entry manifest:full-path="Pictures/100000010000004C0000000E93960F87.png" manifest:media-type="image/png"/>
  <manifest:file-entry manifest:full-path="Pictures/10000001000000720000000EDFB2B926.png" manifest:media-type="image/png"/>
  <manifest:file-entry manifest:full-path="Pictures/10000001000000560000000FC2878154.png" manifest:media-type="image/png"/>
  <manifest:file-entry manifest:full-path="Pictures/10000001000000380000001138448640.png" manifest:media-type="image/png"/>
  <manifest:file-entry manifest:full-path="Pictures/100000010000003E0000000E7B21C25B.png" manifest:media-type="image/png"/>
  <manifest:file-entry manifest:full-path="Pictures/10000001000000600000000E1E379789.png" manifest:media-type="image/png"/>
  <manifest:file-entry manifest:full-path="Pictures/100000010000003A00000011DFD3FF44.png" manifest:media-type="image/png"/>
  <manifest:file-entry manifest:full-path="Pictures/100000010000003E0000000FF59CFAE4.png" manifest:media-type="image/png"/>
  <manifest:file-entry manifest:full-path="Pictures/10000001000000600000000F952EC3BB.png" manifest:media-type="image/png"/>
  <manifest:file-entry manifest:full-path="Pictures/10000001000000720000000EC49AB9CA.png" manifest:media-type="image/png"/>
  <manifest:file-entry manifest:full-path="Pictures/100000010000003800000012CC69AA5B.png" manifest:media-type="image/png"/>
  <manifest:file-entry manifest:full-path="Pictures/100000010000003E0000000FA58FF6DA.png" manifest:media-type="image/png"/>
  <manifest:file-entry manifest:full-path="Pictures/100000010000005B0000000F6C304807.png" manifest:media-type="image/png"/>
  <manifest:file-entry manifest:full-path="Pictures/100000010000003E0000000F646DB72D.png" manifest:media-type="image/png"/>
  <manifest:file-entry manifest:full-path="Pictures/10000001000000720000000F92B9329C.png" manifest:media-type="image/png"/>
  <manifest:file-entry manifest:full-path="Pictures/100000010000003F0000000EC6E3DE30.png" manifest:media-type="image/png"/>
  <manifest:file-entry manifest:full-path="Pictures/1000000100000050000000123601C3F8.png" manifest:media-type="image/png"/>
  <manifest:file-entry manifest:full-path="Pictures/10000001000000720000000FE45D52DC.png" manifest:media-type="image/png"/>
  <manifest:file-entry manifest:full-path="Pictures/100000010000003F0000000EFB5A0AB3.png" manifest:media-type="image/png"/>
  <manifest:file-entry manifest:full-path="Pictures/10000001000000600000000F73C9891A.png" manifest:media-type="image/png"/>
  <manifest:file-entry manifest:full-path="Pictures/10000001000000600000000FF818BA4E.png" manifest:media-type="image/png"/>
  <manifest:file-entry manifest:full-path="Pictures/1000000100000038000000129F7522ED.png" manifest:media-type="image/png"/>
  <manifest:file-entry manifest:full-path="Pictures/100000010000003E0000000F2E7A4D43.png" manifest:media-type="image/png"/>
  <manifest:file-entry manifest:full-path="Pictures/100000010000005F0000000E1FAF7964.png" manifest:media-type="image/png"/>
  <manifest:file-entry manifest:full-path="Pictures/10000001000000720000000F3AC4418A.png" manifest:media-type="image/png"/>
  <manifest:file-entry manifest:full-path="Pictures/10000001000000FC0000000BE5D8929D.png" manifest:media-type="image/png"/>
  <manifest:file-entry manifest:full-path="Pictures/100000010000004B0000000F855E30CA.png" manifest:media-type="image/png"/>
  <manifest:file-entry manifest:full-path="Pictures/100000010000005F0000000F9B40688F.png" manifest:media-type="image/png"/>
  <manifest:file-entry manifest:full-path="Pictures/100000010000003E0000000F9971409F.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4.2458in" fo:margin-left="1.5639in" fo:margin-top="0in" fo:margin-bottom="0in" table:align="left" style:writing-mode="page"/>
    </style:style>
    <style:style style:name="Table1.A" style:family="table-column">
      <style:table-column-properties style:column-width="1.7236in"/>
    </style:style>
    <style:style style:name="Table1.B" style:family="table-column">
      <style:table-column-properties style:column-width="0.7236in"/>
    </style:style>
    <style:style style:name="Table1.C" style:family="table-column">
      <style:table-column-properties style:column-width="0.566in"/>
    </style:style>
    <style:style style:name="Table1.D" style:family="table-column">
      <style:table-column-properties style:column-width="0.5833in"/>
    </style:style>
    <style:style style:name="Table1.E" style:family="table-column">
      <style:table-column-properties style:column-width="0.6493in"/>
    </style:style>
    <style:style style:name="Table1.1" style:family="table-row">
      <style:table-row-properties style:min-row-height="0.1917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3014in" fo:keep-together="auto"/>
    </style:style>
    <style:style style:name="Table2" style:family="table">
      <style:table-properties style:width="4.3194in" fo:margin-left="1.5958in" fo:margin-top="0in" fo:margin-bottom="0in" table:align="left" style:writing-mode="page"/>
    </style:style>
    <style:style style:name="Table2.A" style:family="table-column">
      <style:table-column-properties style:column-width="0.7354in"/>
    </style:style>
    <style:style style:name="Table2.B" style:family="table-column">
      <style:table-column-properties style:column-width="0.8826in"/>
    </style:style>
    <style:style style:name="Table2.C" style:family="table-column">
      <style:table-column-properties style:column-width="2.0465in"/>
    </style:style>
    <style:style style:name="Table2.D" style:family="table-column">
      <style:table-column-properties style:column-width="0.6549in"/>
    </style:style>
    <style:style style:name="Table2.1" style:family="table-row">
      <style:table-row-properties style:min-row-height="0.2354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1.2701in" fo:keep-together="auto"/>
    </style:style>
    <style:style style:name="Table3" style:family="table">
      <style:table-properties style:width="4.3132in" fo:margin-left="1.6076in" fo:margin-top="0in" fo:margin-bottom="0in" table:align="left" style:writing-mode="page"/>
    </style:style>
    <style:style style:name="Table3.A" style:family="table-column">
      <style:table-column-properties style:column-width="1.2757in"/>
    </style:style>
    <style:style style:name="Table3.B" style:family="table-column">
      <style:table-column-properties style:column-width="0.8778in"/>
    </style:style>
    <style:style style:name="Table3.C" style:family="table-column">
      <style:table-column-properties style:column-width="0.5382in"/>
    </style:style>
    <style:style style:name="Table3.D" style:family="table-column">
      <style:table-column-properties style:column-width="0.5167in"/>
    </style:style>
    <style:style style:name="Table3.E" style:family="table-column">
      <style:table-column-properties style:column-width="0.5069in"/>
    </style:style>
    <style:style style:name="Table3.F" style:family="table-column">
      <style:table-column-properties style:column-width="0.5979in"/>
    </style:style>
    <style:style style:name="Table3.1" style:family="table-row">
      <style:table-row-properties style:min-row-height="0.2514in" fo:keep-together="auto"/>
    </style:style>
    <style:style style:name="Table3.A1" style:family="table-cell">
      <style:table-cell-properties fo:padding-left="0.0014in" fo:padding-right="0.0014in" fo:padding-top="0in" fo:padding-bottom="0in" fo:border="0.25pt solid #000000"/>
    </style:style>
    <style:style style:name="Table3.2" style:family="table-row">
      <style:table-row-properties style:min-row-height="0.3653in" fo:keep-together="auto"/>
    </style:style>
    <style:style style:name="Table3.3" style:family="table-row">
      <style:table-row-properties style:min-row-height="0.3646in" fo:keep-together="auto"/>
    </style:style>
    <style:style style:name="Table4" style:family="table">
      <style:table-properties style:width="4.3569in" fo:margin-left="1.5181in" fo:margin-top="0in" fo:margin-bottom="0in" table:align="left" style:writing-mode="page"/>
    </style:style>
    <style:style style:name="Table4.A" style:family="table-column">
      <style:table-column-properties style:column-width="0.7in"/>
    </style:style>
    <style:style style:name="Table4.B" style:family="table-column">
      <style:table-column-properties style:column-width="1.166in"/>
    </style:style>
    <style:style style:name="Table4.C" style:family="table-column">
      <style:table-column-properties style:column-width="1.7903in"/>
    </style:style>
    <style:style style:name="Table4.D" style:family="table-column">
      <style:table-column-properties style:column-width="0.7007in"/>
    </style:style>
    <style:style style:name="Table4.1" style:family="table-row">
      <style:table-row-properties style:min-row-height="0.1722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1.3806in" fo:keep-together="auto"/>
    </style:style>
    <style:style style:name="Table5" style:family="table">
      <style:table-properties style:width="4.6139in" fo:margin-left="1.4771in" fo:margin-top="0in" fo:margin-bottom="0in" table:align="left" style:writing-mode="page"/>
    </style:style>
    <style:style style:name="Table5.A" style:family="table-column">
      <style:table-column-properties style:column-width="0.8465in"/>
    </style:style>
    <style:style style:name="Table5.B" style:family="table-column">
      <style:table-column-properties style:column-width="0.6118in"/>
    </style:style>
    <style:style style:name="Table5.C" style:family="table-column">
      <style:table-column-properties style:column-width="0.3563in"/>
    </style:style>
    <style:style style:name="Table5.D" style:family="table-column">
      <style:table-column-properties style:column-width="0.3778in"/>
    </style:style>
    <style:style style:name="Table5.E" style:family="table-column">
      <style:table-column-properties style:column-width="0.634in"/>
    </style:style>
    <style:style style:name="Table5.F" style:family="table-column">
      <style:table-column-properties style:column-width="0.7215in"/>
    </style:style>
    <style:style style:name="Table5.G" style:family="table-column">
      <style:table-column-properties style:column-width="0.2215in"/>
    </style:style>
    <style:style style:name="Table5.H" style:family="table-column">
      <style:table-column-properties style:column-width="0.4535in"/>
    </style:style>
    <style:style style:name="Table5.I" style:family="table-column">
      <style:table-column-properties style:column-width="0.391in"/>
    </style:style>
    <style:style style:name="Table5.1" style:family="table-row">
      <style:table-row-properties style:min-row-height="0.3361in" fo:keep-together="auto"/>
    </style:style>
    <style:style style:name="Table5.A1" style:family="table-cell">
      <style:table-cell-properties fo:padding-left="0.0035in" fo:padding-right="0.0035in" fo:padding-top="0in" fo:padding-bottom="0in" fo:border="0.5pt solid #000000"/>
    </style:style>
    <style:style style:name="Table5.2" style:family="table-row">
      <style:table-row-properties style:min-row-height="0.3493in" fo:keep-together="auto"/>
    </style:style>
    <style:style style:name="Table6" style:family="table">
      <style:table-properties style:width="5.1347in" fo:margin-left="1.1854in" fo:margin-top="0in" fo:margin-bottom="0in" table:align="left" style:writing-mode="page"/>
    </style:style>
    <style:style style:name="Table6.A" style:family="table-column">
      <style:table-column-properties style:column-width="1.0049in"/>
    </style:style>
    <style:style style:name="Table6.B" style:family="table-column">
      <style:table-column-properties style:column-width="0.7806in"/>
    </style:style>
    <style:style style:name="Table6.C" style:family="table-column">
      <style:table-column-properties style:column-width="1.0611in"/>
    </style:style>
    <style:style style:name="Table6.D" style:family="table-column">
      <style:table-column-properties style:column-width="1.0604in"/>
    </style:style>
    <style:style style:name="Table6.E" style:family="table-column">
      <style:table-column-properties style:column-width="1.2278in"/>
    </style:style>
    <style:style style:name="Table6.1" style:family="table-row">
      <style:table-row-properties style:min-row-height="0.3333in" fo:keep-together="auto"/>
    </style:style>
    <style:style style:name="Table6.A1" style:family="table-cell">
      <style:table-cell-properties fo:padding-left="0in" fo:padding-right="0.0049in" fo:padding-top="0in" fo:padding-bottom="0in" fo:border-left="none" fo:border-right="0.75pt solid #000000" fo:border-top="0.75pt solid #000000" fo:border-bottom="0.75pt solid #000000"/>
    </style:style>
    <style:style style:name="Table6.B1" style:family="table-cell">
      <style:table-cell-properties fo:padding-left="0in" fo:padding-right="0.0049in" fo:padding-top="0in" fo:padding-bottom="0in" fo:border="0.75pt solid #000000"/>
    </style:style>
    <style:style style:name="Table6.E1" style:family="table-cell">
      <style:table-cell-properties fo:padding-left="0in" fo:padding-right="0.0049in" fo:padding-top="0in" fo:padding-bottom="0in" fo:border-left="0.75pt solid #000000" fo:border-right="none" fo:border-top="0.75pt solid #000000" fo:border-bottom="0.75pt solid #000000"/>
    </style:style>
    <style:style style:name="Table6.2" style:family="table-row">
      <style:table-row-properties style:min-row-height="0.3319in" fo:keep-together="auto"/>
    </style:style>
    <style:style style:name="Table7" style:family="table">
      <style:table-properties style:width="5.1521in" fo:margin-left="1.1708in" fo:margin-top="0in" fo:margin-bottom="0in" table:align="left" style:writing-mode="page"/>
    </style:style>
    <style:style style:name="Table7.A" style:family="table-column">
      <style:table-column-properties style:column-width="1.0076in"/>
    </style:style>
    <style:style style:name="Table7.B" style:family="table-column">
      <style:table-column-properties style:column-width="0.784in"/>
    </style:style>
    <style:style style:name="Table7.C" style:family="table-column">
      <style:table-column-properties style:column-width="1.0639in"/>
    </style:style>
    <style:style style:name="Table7.D" style:family="table-column">
      <style:table-column-properties style:column-width="1.0632in"/>
    </style:style>
    <style:style style:name="Table7.E" style:family="table-column">
      <style:table-column-properties style:column-width="1.2333in"/>
    </style:style>
    <style:style style:name="Table7.1" style:family="table-row">
      <style:table-row-properties style:min-row-height="0.3347in" fo:keep-together="auto"/>
    </style:style>
    <style:style style:name="Table7.A1" style:family="table-cell">
      <style:table-cell-properties fo:padding-left="0in" fo:padding-right="0.0049in" fo:padding-top="0in" fo:padding-bottom="0in" fo:border-left="none" fo:border-right="0.75pt solid #000000" fo:border-top="0.75pt solid #000000" fo:border-bottom="0.75pt solid #000000"/>
    </style:style>
    <style:style style:name="Table7.B1" style:family="table-cell">
      <style:table-cell-properties fo:padding-left="0in" fo:padding-right="0.0049in" fo:padding-top="0in" fo:padding-bottom="0in" fo:border="0.75pt solid #000000"/>
    </style:style>
    <style:style style:name="Table7.E1" style:family="table-cell">
      <style:table-cell-properties fo:padding-left="0in" fo:padding-right="0.0049in" fo:padding-top="0in" fo:padding-bottom="0in" fo:border-left="0.75pt solid #000000" fo:border-right="none" fo:border-top="0.75pt solid #000000" fo:border-bottom="0.75pt solid #000000"/>
    </style:style>
    <style:style style:name="Table7.2" style:family="table-row">
      <style:table-row-properties style:min-row-height="0.3333in" fo:keep-together="auto"/>
    </style:style>
    <style:style style:name="Table7.23" style:family="table-row">
      <style:table-row-properties style:min-row-height="0.2229in" fo:keep-together="auto"/>
    </style:style>
    <style:style style:name="Table8" style:family="table">
      <style:table-properties style:width="5.1521in" fo:margin-left="1.1708in" fo:margin-top="0in" fo:margin-bottom="0in" table:align="left" style:writing-mode="page"/>
    </style:style>
    <style:style style:name="Table8.A" style:family="table-column">
      <style:table-column-properties style:column-width="1.0076in"/>
    </style:style>
    <style:style style:name="Table8.B" style:family="table-column">
      <style:table-column-properties style:column-width="0.784in"/>
    </style:style>
    <style:style style:name="Table8.C" style:family="table-column">
      <style:table-column-properties style:column-width="1.0639in"/>
    </style:style>
    <style:style style:name="Table8.D" style:family="table-column">
      <style:table-column-properties style:column-width="1.0632in"/>
    </style:style>
    <style:style style:name="Table8.E" style:family="table-column">
      <style:table-column-properties style:column-width="1.2333in"/>
    </style:style>
    <style:style style:name="Table8.1" style:family="table-row">
      <style:table-row-properties style:min-row-height="0.3347in" fo:keep-together="auto"/>
    </style:style>
    <style:style style:name="Table8.A1" style:family="table-cell">
      <style:table-cell-properties fo:padding-left="0in" fo:padding-right="0.0049in" fo:padding-top="0in" fo:padding-bottom="0in" fo:border-left="none" fo:border-right="0.75pt solid #000000" fo:border-top="0.75pt solid #000000" fo:border-bottom="0.75pt solid #000000"/>
    </style:style>
    <style:style style:name="Table8.B1" style:family="table-cell">
      <style:table-cell-properties fo:padding-left="0in" fo:padding-right="0.0049in" fo:padding-top="0in" fo:padding-bottom="0in" fo:border="0.75pt solid #000000"/>
    </style:style>
    <style:style style:name="Table8.E1" style:family="table-cell">
      <style:table-cell-properties fo:padding-left="0in" fo:padding-right="0.0049in" fo:padding-top="0in" fo:padding-bottom="0in" fo:border-left="0.75pt solid #000000" fo:border-right="none" fo:border-top="0.75pt solid #000000" fo:border-bottom="0.75pt solid #000000"/>
    </style:style>
    <style:style style:name="Table8.2" style:family="table-row">
      <style:table-row-properties style:min-row-height="0.3333in" fo:keep-together="auto"/>
    </style:style>
    <style:style style:name="Table8.23" style:family="table-row">
      <style:table-row-properties style:min-row-height="0.2229in" fo:keep-together="auto"/>
    </style:style>
    <style:style style:name="Table9" style:family="table">
      <style:table-properties style:width="5.1521in" fo:margin-left="1.1708in" fo:margin-top="0in" fo:margin-bottom="0in" table:align="left" style:writing-mode="page"/>
    </style:style>
    <style:style style:name="Table9.A" style:family="table-column">
      <style:table-column-properties style:column-width="1.0076in"/>
    </style:style>
    <style:style style:name="Table9.B" style:family="table-column">
      <style:table-column-properties style:column-width="0.784in"/>
    </style:style>
    <style:style style:name="Table9.C" style:family="table-column">
      <style:table-column-properties style:column-width="1.0639in"/>
    </style:style>
    <style:style style:name="Table9.D" style:family="table-column">
      <style:table-column-properties style:column-width="1.0632in"/>
    </style:style>
    <style:style style:name="Table9.E" style:family="table-column">
      <style:table-column-properties style:column-width="1.2333in"/>
    </style:style>
    <style:style style:name="Table9.1" style:family="table-row">
      <style:table-row-properties style:min-row-height="0.3347in" fo:keep-together="auto"/>
    </style:style>
    <style:style style:name="Table9.A1" style:family="table-cell">
      <style:table-cell-properties fo:padding-left="0in" fo:padding-right="0.0049in" fo:padding-top="0in" fo:padding-bottom="0in" fo:border-left="none" fo:border-right="0.75pt solid #000000" fo:border-top="0.75pt solid #000000" fo:border-bottom="0.75pt solid #000000"/>
    </style:style>
    <style:style style:name="Table9.B1" style:family="table-cell">
      <style:table-cell-properties fo:padding-left="0in" fo:padding-right="0.0049in" fo:padding-top="0in" fo:padding-bottom="0in" fo:border="0.75pt solid #000000"/>
    </style:style>
    <style:style style:name="Table9.E1" style:family="table-cell">
      <style:table-cell-properties fo:padding-left="0in" fo:padding-right="0.0049in" fo:padding-top="0in" fo:padding-bottom="0in" fo:border-left="0.75pt solid #000000" fo:border-right="none" fo:border-top="0.75pt solid #000000" fo:border-bottom="0.75pt solid #000000"/>
    </style:style>
    <style:style style:name="Table9.2" style:family="table-row">
      <style:table-row-properties style:min-row-height="0.3333in" fo:keep-together="auto"/>
    </style:style>
    <style:style style:name="Table9.23" style:family="table-row">
      <style:table-row-properties style:min-row-height="0.2229in" fo:keep-together="auto"/>
    </style:style>
    <style:style style:name="Table10" style:family="table">
      <style:table-properties style:width="5.0979in" fo:margin-left="1.1958in" fo:margin-top="0in" fo:margin-bottom="0in" table:align="left" style:writing-mode="page"/>
    </style:style>
    <style:style style:name="Table10.A" style:family="table-column">
      <style:table-column-properties style:column-width="0.9972in"/>
    </style:style>
    <style:style style:name="Table10.B" style:family="table-column">
      <style:table-column-properties style:column-width="0.7757in"/>
    </style:style>
    <style:style style:name="Table10.C" style:family="table-column">
      <style:table-column-properties style:column-width="1.0528in"/>
    </style:style>
    <style:style style:name="Table10.E" style:family="table-column">
      <style:table-column-properties style:column-width="1.2194in"/>
    </style:style>
    <style:style style:name="Table10.1" style:family="table-row">
      <style:table-row-properties style:min-row-height="0.3313in" fo:keep-together="auto"/>
    </style:style>
    <style:style style:name="Table10.A1" style:family="table-cell">
      <style:table-cell-properties fo:padding-left="0in" fo:padding-right="0.0049in" fo:padding-top="0in" fo:padding-bottom="0in" fo:border-left="none" fo:border-right="0.75pt solid #000000" fo:border-top="0.75pt solid #000000" fo:border-bottom="0.75pt solid #000000"/>
    </style:style>
    <style:style style:name="Table10.B1" style:family="table-cell">
      <style:table-cell-properties fo:padding-left="0in" fo:padding-right="0.0049in" fo:padding-top="0in" fo:padding-bottom="0in" fo:border="0.75pt solid #000000"/>
    </style:style>
    <style:style style:name="Table10.E1" style:family="table-cell">
      <style:table-cell-properties fo:padding-left="0in" fo:padding-right="0.0049in" fo:padding-top="0in" fo:padding-bottom="0in" fo:border-left="0.75pt solid #000000" fo:border-right="none" fo:border-top="0.75pt solid #000000" fo:border-bottom="0.75pt solid #000000"/>
    </style:style>
    <style:style style:name="Table10.2" style:family="table-row">
      <style:table-row-properties style:min-row-height="0.3299in" fo:keep-together="auto"/>
    </style:style>
    <style:style style:name="Table10.23" style:family="table-row">
      <style:table-row-properties style:min-row-height="0.2201in" fo:keep-together="auto"/>
    </style:style>
    <style:style style:name="Table11" style:family="table">
      <style:table-properties style:width="5.0979in" fo:margin-left="1.1958in" fo:margin-top="0in" fo:margin-bottom="0in" table:align="left" style:writing-mode="page"/>
    </style:style>
    <style:style style:name="Table11.A" style:family="table-column">
      <style:table-column-properties style:column-width="0.9972in"/>
    </style:style>
    <style:style style:name="Table11.B" style:family="table-column">
      <style:table-column-properties style:column-width="0.7757in"/>
    </style:style>
    <style:style style:name="Table11.C" style:family="table-column">
      <style:table-column-properties style:column-width="1.0528in"/>
    </style:style>
    <style:style style:name="Table11.E" style:family="table-column">
      <style:table-column-properties style:column-width="1.2194in"/>
    </style:style>
    <style:style style:name="Table11.1" style:family="table-row">
      <style:table-row-properties style:min-row-height="0.3313in" fo:keep-together="auto"/>
    </style:style>
    <style:style style:name="Table11.A1" style:family="table-cell">
      <style:table-cell-properties fo:padding-left="0in" fo:padding-right="0.0049in" fo:padding-top="0in" fo:padding-bottom="0in" fo:border-left="none" fo:border-right="0.75pt solid #000000" fo:border-top="0.75pt solid #000000" fo:border-bottom="0.75pt solid #000000"/>
    </style:style>
    <style:style style:name="Table11.B1" style:family="table-cell">
      <style:table-cell-properties fo:padding-left="0in" fo:padding-right="0.0049in" fo:padding-top="0in" fo:padding-bottom="0in" fo:border="0.75pt solid #000000"/>
    </style:style>
    <style:style style:name="Table11.E1" style:family="table-cell">
      <style:table-cell-properties fo:padding-left="0in" fo:padding-right="0.0049in" fo:padding-top="0in" fo:padding-bottom="0in" fo:border-left="0.75pt solid #000000" fo:border-right="none" fo:border-top="0.75pt solid #000000" fo:border-bottom="0.75pt solid #000000"/>
    </style:style>
    <style:style style:name="Table11.2" style:family="table-row">
      <style:table-row-properties style:min-row-height="0.3299in" fo:keep-together="auto"/>
    </style:style>
    <style:style style:name="Table12" style:family="table">
      <style:table-properties style:width="5.125in" fo:margin-left="1.1854in" fo:margin-top="0in" fo:margin-bottom="0in" table:align="left" style:writing-mode="page"/>
    </style:style>
    <style:style style:name="Table12.A" style:family="table-column">
      <style:table-column-properties style:column-width="1.0028in"/>
    </style:style>
    <style:style style:name="Table12.B" style:family="table-column">
      <style:table-column-properties style:column-width="0.7792in"/>
    </style:style>
    <style:style style:name="Table12.C" style:family="table-column">
      <style:table-column-properties style:column-width="1.0583in"/>
    </style:style>
    <style:style style:name="Table12.E" style:family="table-column">
      <style:table-column-properties style:column-width="1.2264in"/>
    </style:style>
    <style:style style:name="Table12.1" style:family="table-row">
      <style:table-row-properties style:min-row-height="0.3326in" fo:keep-together="auto"/>
    </style:style>
    <style:style style:name="Table12.A1" style:family="table-cell">
      <style:table-cell-properties fo:padding-left="0in" fo:padding-right="0.0049in" fo:padding-top="0in" fo:padding-bottom="0in" fo:border-left="none" fo:border-right="0.75pt solid #000000" fo:border-top="0.75pt solid #000000" fo:border-bottom="0.75pt solid #000000"/>
    </style:style>
    <style:style style:name="Table12.B1" style:family="table-cell">
      <style:table-cell-properties fo:padding-left="0in" fo:padding-right="0.0049in" fo:padding-top="0in" fo:padding-bottom="0in" fo:border="0.75pt solid #000000"/>
    </style:style>
    <style:style style:name="Table12.E1" style:family="table-cell">
      <style:table-cell-properties fo:padding-left="0in" fo:padding-right="0.0049in" fo:padding-top="0in" fo:padding-bottom="0in" fo:border-left="0.75pt solid #000000" fo:border-right="none" fo:border-top="0.75pt solid #000000" fo:border-bottom="0.75pt solid #000000"/>
    </style:style>
    <style:style style:name="Table12.2" style:family="table-row">
      <style:table-row-properties style:min-row-height="0.3313in" fo:keep-together="auto"/>
    </style:style>
    <style:style style:name="Table12.8" style:family="table-row">
      <style:table-row-properties style:min-row-height="0.2201in" fo:keep-together="auto"/>
    </style:style>
    <style:style style:name="Table13" style:family="table">
      <style:table-properties style:width="5.1389in" fo:margin-left="1.1771in" fo:margin-top="0in" fo:margin-bottom="0in" table:align="left" style:writing-mode="page"/>
    </style:style>
    <style:style style:name="Table13.A" style:family="table-column">
      <style:table-column-properties style:column-width="1.0056in"/>
    </style:style>
    <style:style style:name="Table13.B" style:family="table-column">
      <style:table-column-properties style:column-width="0.7806in"/>
    </style:style>
    <style:style style:name="Table13.C" style:family="table-column">
      <style:table-column-properties style:column-width="1.0618in"/>
    </style:style>
    <style:style style:name="Table13.D" style:family="table-column">
      <style:table-column-properties style:column-width="1.0611in"/>
    </style:style>
    <style:style style:name="Table13.E" style:family="table-column">
      <style:table-column-properties style:column-width="1.2299in"/>
    </style:style>
    <style:style style:name="Table13.1" style:family="table-row">
      <style:table-row-properties style:min-row-height="0.3333in" fo:keep-together="auto"/>
    </style:style>
    <style:style style:name="Table13.A1" style:family="table-cell">
      <style:table-cell-properties fo:padding-left="0in" fo:padding-right="0.0049in" fo:padding-top="0in" fo:padding-bottom="0in" fo:border-left="none" fo:border-right="0.75pt solid #000000" fo:border-top="0.75pt solid #000000" fo:border-bottom="0.75pt solid #000000"/>
    </style:style>
    <style:style style:name="Table13.B1" style:family="table-cell">
      <style:table-cell-properties fo:padding-left="0in" fo:padding-right="0.0049in" fo:padding-top="0in" fo:padding-bottom="0in" fo:border="0.75pt solid #000000"/>
    </style:style>
    <style:style style:name="Table13.E1" style:family="table-cell">
      <style:table-cell-properties fo:padding-left="0in" fo:padding-right="0.0049in" fo:padding-top="0in" fo:padding-bottom="0in" fo:border-left="0.75pt solid #000000" fo:border-right="none" fo:border-top="0.75pt solid #000000" fo:border-bottom="0.75pt solid #000000"/>
    </style:style>
    <style:style style:name="Table13.2" style:family="table-row">
      <style:table-row-properties style:min-row-height="0.3319in" fo:keep-together="auto"/>
    </style:style>
    <style:style style:name="Table14" style:family="table">
      <style:table-properties style:width="5.1229in" fo:margin-left="1.1826in" fo:margin-top="0in" fo:margin-bottom="0in" table:align="left" style:writing-mode="page"/>
    </style:style>
    <style:style style:name="Table14.A" style:family="table-column">
      <style:table-column-properties style:column-width="0.6674in"/>
    </style:style>
    <style:style style:name="Table14.B" style:family="table-column">
      <style:table-column-properties style:column-width="0.6681in"/>
    </style:style>
    <style:style style:name="Table14.C" style:family="table-column">
      <style:table-column-properties style:column-width="0.891in"/>
    </style:style>
    <style:style style:name="Table14.D" style:family="table-column">
      <style:table-column-properties style:column-width="0.8354in"/>
    </style:style>
    <style:style style:name="Table14.E" style:family="table-column">
      <style:table-column-properties style:column-width="1.1139in"/>
    </style:style>
    <style:style style:name="Table14.F" style:family="table-column">
      <style:table-column-properties style:column-width="0.9472in"/>
    </style:style>
    <style:style style:name="Table14.1" style:family="table-row">
      <style:table-row-properties style:min-row-height="0.3313in" fo:keep-together="auto"/>
    </style:style>
    <style:style style:name="Table14.A1" style:family="table-cell">
      <style:table-cell-properties fo:padding-left="0in" fo:padding-right="0.0049in" fo:padding-top="0in" fo:padding-bottom="0in" fo:border-left="none" fo:border-right="0.75pt solid #000000" fo:border-top="0.75pt solid #000000" fo:border-bottom="0.75pt solid #000000"/>
    </style:style>
    <style:style style:name="Table14.B1" style:family="table-cell">
      <style:table-cell-properties fo:padding-left="0in" fo:padding-right="0.0049in" fo:padding-top="0in" fo:padding-bottom="0in" fo:border="0.75pt solid #000000"/>
    </style:style>
    <style:style style:name="Table14.F1" style:family="table-cell">
      <style:table-cell-properties fo:padding-left="0in" fo:padding-right="0.0049in" fo:padding-top="0in" fo:padding-bottom="0in" fo:border-left="0.75pt solid #000000" fo:border-right="none" fo:border-top="0.75pt solid #000000" fo:border-bottom="0.75pt solid #000000"/>
    </style:style>
    <style:style style:name="Table14.2" style:family="table-row">
      <style:table-row-properties style:min-row-height="0.3326in" fo:keep-together="auto"/>
    </style:style>
    <style:style style:name="Table14.10" style:family="table-row">
      <style:table-row-properties style:min-row-height="0.2201in" fo:keep-together="auto"/>
    </style:style>
    <style:style style:name="Table15" style:family="table">
      <style:table-properties style:width="5.1368in" fo:margin-left="1.1771in" fo:margin-top="0in" fo:margin-bottom="0in" table:align="left" style:writing-mode="page"/>
    </style:style>
    <style:style style:name="Table15.A" style:family="table-column">
      <style:table-column-properties style:column-width="0.6688in"/>
    </style:style>
    <style:style style:name="Table15.B" style:family="table-column">
      <style:table-column-properties style:column-width="0.6708in"/>
    </style:style>
    <style:style style:name="Table15.C" style:family="table-column">
      <style:table-column-properties style:column-width="0.8924in"/>
    </style:style>
    <style:style style:name="Table15.D" style:family="table-column">
      <style:table-column-properties style:column-width="0.8382in"/>
    </style:style>
    <style:style style:name="Table15.E" style:family="table-column">
      <style:table-column-properties style:column-width="1.1174in"/>
    </style:style>
    <style:style style:name="Table15.F" style:family="table-column">
      <style:table-column-properties style:column-width="0.9493in"/>
    </style:style>
    <style:style style:name="Table15.1" style:family="table-row">
      <style:table-row-properties style:min-row-height="0.3333in" fo:keep-together="auto"/>
    </style:style>
    <style:style style:name="Table15.A1" style:family="table-cell">
      <style:table-cell-properties fo:padding-left="0in" fo:padding-right="0.0049in" fo:padding-top="0in" fo:padding-bottom="0in" fo:border-left="none" fo:border-right="0.75pt solid #000000" fo:border-top="0.75pt solid #000000" fo:border-bottom="0.75pt solid #000000"/>
    </style:style>
    <style:style style:name="Table15.B1" style:family="table-cell">
      <style:table-cell-properties fo:padding-left="0in" fo:padding-right="0.0049in" fo:padding-top="0in" fo:padding-bottom="0in" fo:border="0.75pt solid #000000"/>
    </style:style>
    <style:style style:name="Table15.F1" style:family="table-cell">
      <style:table-cell-properties fo:padding-left="0in" fo:padding-right="0.0049in" fo:padding-top="0in" fo:padding-bottom="0in" fo:border-left="0.75pt solid #000000" fo:border-right="none" fo:border-top="0.75pt solid #000000" fo:border-bottom="0.75pt solid #000000"/>
    </style:style>
    <style:style style:name="Table15.2" style:family="table-row">
      <style:table-row-properties style:min-row-height="0.3319in" fo:keep-together="auto"/>
    </style:style>
    <style:style style:name="Table16" style:family="table">
      <style:table-properties style:width="5.1368in" fo:margin-left="1.1771in" fo:margin-top="0in" fo:margin-bottom="0in" table:align="left" style:writing-mode="page"/>
    </style:style>
    <style:style style:name="Table16.A" style:family="table-column">
      <style:table-column-properties style:column-width="0.6688in"/>
    </style:style>
    <style:style style:name="Table16.B" style:family="table-column">
      <style:table-column-properties style:column-width="0.6708in"/>
    </style:style>
    <style:style style:name="Table16.C" style:family="table-column">
      <style:table-column-properties style:column-width="0.8924in"/>
    </style:style>
    <style:style style:name="Table16.D" style:family="table-column">
      <style:table-column-properties style:column-width="0.8382in"/>
    </style:style>
    <style:style style:name="Table16.E" style:family="table-column">
      <style:table-column-properties style:column-width="1.1174in"/>
    </style:style>
    <style:style style:name="Table16.F" style:family="table-column">
      <style:table-column-properties style:column-width="0.9493in"/>
    </style:style>
    <style:style style:name="Table16.1" style:family="table-row">
      <style:table-row-properties style:min-row-height="0.3333in" fo:keep-together="auto"/>
    </style:style>
    <style:style style:name="Table16.A1" style:family="table-cell">
      <style:table-cell-properties fo:padding-left="0in" fo:padding-right="0.0049in" fo:padding-top="0in" fo:padding-bottom="0in" fo:border-left="none" fo:border-right="0.75pt solid #000000" fo:border-top="0.75pt solid #000000" fo:border-bottom="0.75pt solid #000000"/>
    </style:style>
    <style:style style:name="Table16.B1" style:family="table-cell">
      <style:table-cell-properties fo:padding-left="0in" fo:padding-right="0.0049in" fo:padding-top="0in" fo:padding-bottom="0in" fo:border="0.75pt solid #000000"/>
    </style:style>
    <style:style style:name="Table16.F1" style:family="table-cell">
      <style:table-cell-properties fo:padding-left="0in" fo:padding-right="0.0049in" fo:padding-top="0in" fo:padding-bottom="0in" fo:border-left="0.75pt solid #000000" fo:border-right="none" fo:border-top="0.75pt solid #000000" fo:border-bottom="0.75pt solid #000000"/>
    </style:style>
    <style:style style:name="Table16.2" style:family="table-row">
      <style:table-row-properties style:min-row-height="0.3319in" fo:keep-together="auto"/>
    </style:style>
    <style:style style:name="Table17" style:family="table">
      <style:table-properties style:width="5.1368in" fo:margin-left="1.1771in" fo:margin-top="0in" fo:margin-bottom="0in" table:align="left" style:writing-mode="page"/>
    </style:style>
    <style:style style:name="Table17.A" style:family="table-column">
      <style:table-column-properties style:column-width="0.6688in"/>
    </style:style>
    <style:style style:name="Table17.B" style:family="table-column">
      <style:table-column-properties style:column-width="0.6708in"/>
    </style:style>
    <style:style style:name="Table17.C" style:family="table-column">
      <style:table-column-properties style:column-width="0.8924in"/>
    </style:style>
    <style:style style:name="Table17.D" style:family="table-column">
      <style:table-column-properties style:column-width="0.8382in"/>
    </style:style>
    <style:style style:name="Table17.E" style:family="table-column">
      <style:table-column-properties style:column-width="1.1174in"/>
    </style:style>
    <style:style style:name="Table17.F" style:family="table-column">
      <style:table-column-properties style:column-width="0.9493in"/>
    </style:style>
    <style:style style:name="Table17.1" style:family="table-row">
      <style:table-row-properties style:min-row-height="0.3333in" fo:keep-together="auto"/>
    </style:style>
    <style:style style:name="Table17.A1" style:family="table-cell">
      <style:table-cell-properties fo:padding-left="0in" fo:padding-right="0.0049in" fo:padding-top="0in" fo:padding-bottom="0in" fo:border-left="none" fo:border-right="0.75pt solid #000000" fo:border-top="0.75pt solid #000000" fo:border-bottom="0.75pt solid #000000"/>
    </style:style>
    <style:style style:name="Table17.B1" style:family="table-cell">
      <style:table-cell-properties fo:padding-left="0in" fo:padding-right="0.0049in" fo:padding-top="0in" fo:padding-bottom="0in" fo:border="0.75pt solid #000000"/>
    </style:style>
    <style:style style:name="Table17.F1" style:family="table-cell">
      <style:table-cell-properties fo:padding-left="0in" fo:padding-right="0.0049in" fo:padding-top="0in" fo:padding-bottom="0in" fo:border-left="0.75pt solid #000000" fo:border-right="none" fo:border-top="0.75pt solid #000000" fo:border-bottom="0.75pt solid #000000"/>
    </style:style>
    <style:style style:name="Table17.2" style:family="table-row">
      <style:table-row-properties style:min-row-height="0.3319in" fo:keep-together="auto"/>
    </style:style>
    <style:style style:name="Table18" style:family="table">
      <style:table-properties style:width="5.1465in" fo:margin-left="1.1708in" fo:margin-top="0in" fo:margin-bottom="0in" table:align="left" style:writing-mode="page"/>
    </style:style>
    <style:style style:name="Table18.A" style:family="table-column">
      <style:table-column-properties style:column-width="0.6701in"/>
    </style:style>
    <style:style style:name="Table18.B" style:family="table-column">
      <style:table-column-properties style:column-width="0.6729in"/>
    </style:style>
    <style:style style:name="Table18.C" style:family="table-column">
      <style:table-column-properties style:column-width="0.8944in"/>
    </style:style>
    <style:style style:name="Table18.D" style:family="table-column">
      <style:table-column-properties style:column-width="0.8389in"/>
    </style:style>
    <style:style style:name="Table18.E" style:family="table-column">
      <style:table-column-properties style:column-width="1.1194in"/>
    </style:style>
    <style:style style:name="Table18.F" style:family="table-column">
      <style:table-column-properties style:column-width="0.9507in"/>
    </style:style>
    <style:style style:name="Table18.1" style:family="table-row">
      <style:table-row-properties style:min-row-height="0.3347in" fo:keep-together="auto"/>
    </style:style>
    <style:style style:name="Table18.A1" style:family="table-cell">
      <style:table-cell-properties fo:padding-left="0in" fo:padding-right="0.0049in" fo:padding-top="0in" fo:padding-bottom="0in" fo:border-left="none" fo:border-right="0.75pt solid #000000" fo:border-top="0.75pt solid #000000" fo:border-bottom="0.75pt solid #000000"/>
    </style:style>
    <style:style style:name="Table18.B1" style:family="table-cell">
      <style:table-cell-properties fo:padding-left="0in" fo:padding-right="0.0049in" fo:padding-top="0in" fo:padding-bottom="0in" fo:border="0.75pt solid #000000"/>
    </style:style>
    <style:style style:name="Table18.F1" style:family="table-cell">
      <style:table-cell-properties fo:padding-left="0in" fo:padding-right="0.0049in" fo:padding-top="0in" fo:padding-bottom="0in" fo:border-left="0.75pt solid #000000" fo:border-right="none" fo:border-top="0.75pt solid #000000" fo:border-bottom="0.75pt solid #000000"/>
    </style:style>
    <style:style style:name="Table18.2" style:family="table-row">
      <style:table-row-properties style:min-row-height="0.3333in" fo:keep-together="auto"/>
    </style:style>
    <style:style style:name="Table19" style:family="table">
      <style:table-properties style:width="5.1465in" fo:margin-left="1.1708in" fo:margin-top="0in" fo:margin-bottom="0in" table:align="left" style:writing-mode="page"/>
    </style:style>
    <style:style style:name="Table19.A" style:family="table-column">
      <style:table-column-properties style:column-width="0.6701in"/>
    </style:style>
    <style:style style:name="Table19.B" style:family="table-column">
      <style:table-column-properties style:column-width="0.6729in"/>
    </style:style>
    <style:style style:name="Table19.C" style:family="table-column">
      <style:table-column-properties style:column-width="0.8944in"/>
    </style:style>
    <style:style style:name="Table19.D" style:family="table-column">
      <style:table-column-properties style:column-width="0.8389in"/>
    </style:style>
    <style:style style:name="Table19.E" style:family="table-column">
      <style:table-column-properties style:column-width="1.1194in"/>
    </style:style>
    <style:style style:name="Table19.F" style:family="table-column">
      <style:table-column-properties style:column-width="0.9507in"/>
    </style:style>
    <style:style style:name="Table19.1" style:family="table-row">
      <style:table-row-properties style:min-row-height="0.3347in" fo:keep-together="auto"/>
    </style:style>
    <style:style style:name="Table19.A1" style:family="table-cell">
      <style:table-cell-properties fo:padding-left="0in" fo:padding-right="0.0049in" fo:padding-top="0in" fo:padding-bottom="0in" fo:border-left="none" fo:border-right="0.75pt solid #000000" fo:border-top="0.75pt solid #000000" fo:border-bottom="0.75pt solid #000000"/>
    </style:style>
    <style:style style:name="Table19.B1" style:family="table-cell">
      <style:table-cell-properties fo:padding-left="0in" fo:padding-right="0.0049in" fo:padding-top="0in" fo:padding-bottom="0in" fo:border="0.75pt solid #000000"/>
    </style:style>
    <style:style style:name="Table19.F1" style:family="table-cell">
      <style:table-cell-properties fo:padding-left="0in" fo:padding-right="0.0049in" fo:padding-top="0in" fo:padding-bottom="0in" fo:border-left="0.75pt solid #000000" fo:border-right="none" fo:border-top="0.75pt solid #000000" fo:border-bottom="0.75pt solid #000000"/>
    </style:style>
    <style:style style:name="Table19.2" style:family="table-row">
      <style:table-row-properties style:min-row-height="0.3333in" fo:keep-together="auto"/>
    </style:style>
    <style:style style:name="Table20" style:family="table">
      <style:table-properties style:width="5.1632in" fo:margin-left="1.1646in" fo:margin-top="0in" fo:margin-bottom="0in" table:align="left" style:writing-mode="page"/>
    </style:style>
    <style:style style:name="Table20.A" style:family="table-column">
      <style:table-column-properties style:column-width="0.6722in"/>
    </style:style>
    <style:style style:name="Table20.B" style:family="table-column">
      <style:table-column-properties style:column-width="0.6743in"/>
    </style:style>
    <style:style style:name="Table20.C" style:family="table-column">
      <style:table-column-properties style:column-width="0.8972in"/>
    </style:style>
    <style:style style:name="Table20.D" style:family="table-column">
      <style:table-column-properties style:column-width="0.8417in"/>
    </style:style>
    <style:style style:name="Table20.E" style:family="table-column">
      <style:table-column-properties style:column-width="1.1236in"/>
    </style:style>
    <style:style style:name="Table20.F" style:family="table-column">
      <style:table-column-properties style:column-width="0.9542in"/>
    </style:style>
    <style:style style:name="Table20.1" style:family="table-row">
      <style:table-row-properties style:min-row-height="0.3354in" fo:keep-together="auto"/>
    </style:style>
    <style:style style:name="Table20.A1" style:family="table-cell">
      <style:table-cell-properties fo:padding-left="0in" fo:padding-right="0.0049in" fo:padding-top="0in" fo:padding-bottom="0in" fo:border-left="none" fo:border-right="0.75pt solid #000000" fo:border-top="0.75pt solid #000000" fo:border-bottom="0.75pt solid #000000"/>
    </style:style>
    <style:style style:name="Table20.B1" style:family="table-cell">
      <style:table-cell-properties fo:padding-left="0in" fo:padding-right="0.0049in" fo:padding-top="0in" fo:padding-bottom="0in" fo:border="0.75pt solid #000000"/>
    </style:style>
    <style:style style:name="Table20.F1" style:family="table-cell">
      <style:table-cell-properties fo:padding-left="0in" fo:padding-right="0.0049in" fo:padding-top="0in" fo:padding-bottom="0in" fo:border-left="0.75pt solid #000000" fo:border-right="none" fo:border-top="0.75pt solid #000000" fo:border-bottom="0.75pt solid #000000"/>
    </style:style>
    <style:style style:name="Table20.2" style:family="table-row">
      <style:table-row-properties style:min-row-height="0.334in" fo:keep-together="auto"/>
    </style:style>
    <style:style style:name="Table21" style:family="table">
      <style:table-properties style:width="5.1465in" fo:margin-left="1.1826in" fo:margin-top="0in" fo:margin-bottom="0in" table:align="left" style:writing-mode="page"/>
    </style:style>
    <style:style style:name="Table21.A" style:family="table-column">
      <style:table-column-properties style:column-width="0.6715in"/>
    </style:style>
    <style:style style:name="Table21.C" style:family="table-column">
      <style:table-column-properties style:column-width="0.8951in"/>
    </style:style>
    <style:style style:name="Table21.D" style:family="table-column">
      <style:table-column-properties style:column-width="0.8389in"/>
    </style:style>
    <style:style style:name="Table21.E" style:family="table-column">
      <style:table-column-properties style:column-width="1.1188in"/>
    </style:style>
    <style:style style:name="Table21.F" style:family="table-column">
      <style:table-column-properties style:column-width="0.9507in"/>
    </style:style>
    <style:style style:name="Table21.1" style:family="table-row">
      <style:table-row-properties style:min-row-height="0.3326in" fo:keep-together="auto"/>
    </style:style>
    <style:style style:name="Table21.A1" style:family="table-cell">
      <style:table-cell-properties fo:padding-left="0in" fo:padding-right="0.0049in" fo:padding-top="0in" fo:padding-bottom="0in" fo:border-left="none" fo:border-right="0.75pt solid #000000" fo:border-top="0.75pt solid #000000" fo:border-bottom="0.75pt solid #000000"/>
    </style:style>
    <style:style style:name="Table21.B1" style:family="table-cell">
      <style:table-cell-properties fo:padding-left="0in" fo:padding-right="0.0049in" fo:padding-top="0in" fo:padding-bottom="0in" fo:border="0.75pt solid #000000"/>
    </style:style>
    <style:style style:name="Table21.F1" style:family="table-cell">
      <style:table-cell-properties fo:padding-left="0in" fo:padding-right="0.0049in" fo:padding-top="0in" fo:padding-bottom="0in" fo:border-left="0.75pt solid #000000" fo:border-right="none" fo:border-top="0.75pt solid #000000" fo:border-bottom="0.75pt solid #000000"/>
    </style:style>
    <style:style style:name="Table21.2" style:family="table-row">
      <style:table-row-properties style:min-row-height="0.334in" fo:keep-together="auto"/>
    </style:style>
    <style:style style:name="Table21.10" style:family="table-row">
      <style:table-row-properties style:min-row-height="0.2222in" fo:keep-together="auto"/>
    </style:style>
    <style:style style:name="Table22" style:family="table">
      <style:table-properties style:width="5.1368in" fo:margin-left="1.1778in" fo:margin-top="0in" fo:margin-bottom="0in" table:align="left" style:writing-mode="page"/>
    </style:style>
    <style:style style:name="Table22.A" style:family="table-column">
      <style:table-column-properties style:column-width="0.6688in"/>
    </style:style>
    <style:style style:name="Table22.B" style:family="table-column">
      <style:table-column-properties style:column-width="0.6708in"/>
    </style:style>
    <style:style style:name="Table22.C" style:family="table-column">
      <style:table-column-properties style:column-width="0.8924in"/>
    </style:style>
    <style:style style:name="Table22.D" style:family="table-column">
      <style:table-column-properties style:column-width="0.8382in"/>
    </style:style>
    <style:style style:name="Table22.E" style:family="table-column">
      <style:table-column-properties style:column-width="1.1174in"/>
    </style:style>
    <style:style style:name="Table22.F" style:family="table-column">
      <style:table-column-properties style:column-width="0.9493in"/>
    </style:style>
    <style:style style:name="Table22.1" style:family="table-row">
      <style:table-row-properties style:min-row-height="0.3333in" fo:keep-together="auto"/>
    </style:style>
    <style:style style:name="Table22.A1" style:family="table-cell">
      <style:table-cell-properties fo:padding-left="0in" fo:padding-right="0.0049in" fo:padding-top="0in" fo:padding-bottom="0in" fo:border-left="none" fo:border-right="0.75pt solid #000000" fo:border-top="0.75pt solid #000000" fo:border-bottom="0.75pt solid #000000"/>
    </style:style>
    <style:style style:name="Table22.B1" style:family="table-cell">
      <style:table-cell-properties fo:padding-left="0in" fo:padding-right="0.0049in" fo:padding-top="0in" fo:padding-bottom="0in" fo:border="0.75pt solid #000000"/>
    </style:style>
    <style:style style:name="Table22.F1" style:family="table-cell">
      <style:table-cell-properties fo:padding-left="0in" fo:padding-right="0.0049in" fo:padding-top="0in" fo:padding-bottom="0in" fo:border-left="0.75pt solid #000000" fo:border-right="none" fo:border-top="0.75pt solid #000000" fo:border-bottom="0.75pt solid #000000"/>
    </style:style>
    <style:style style:name="Table22.2" style:family="table-row">
      <style:table-row-properties style:min-row-height="0.3319in" fo:keep-together="auto"/>
    </style:style>
    <style:style style:name="Table22.8" style:family="table-row">
      <style:table-row-properties style:min-row-height="0.3306in" fo:keep-together="auto"/>
    </style:style>
    <style:style style:name="Table23" style:family="table">
      <style:table-properties style:width="4.9208in" fo:margin-left="1.3139in" fo:margin-top="0in" fo:margin-bottom="0in" table:align="left" style:writing-mode="page"/>
    </style:style>
    <style:style style:name="Table23.A" style:family="table-column">
      <style:table-column-properties style:column-width="1.3708in"/>
    </style:style>
    <style:style style:name="Table23.B" style:family="table-column">
      <style:table-column-properties style:column-width="2.6965in"/>
    </style:style>
    <style:style style:name="Table23.C" style:family="table-column">
      <style:table-column-properties style:column-width="0.8535in"/>
    </style:style>
    <style:style style:name="Table23.1" style:family="table-row">
      <style:table-row-properties style:min-row-height="0.1924in" fo:keep-together="auto"/>
    </style:style>
    <style:style style:name="Table23.A1" style:family="table-cell">
      <style:table-cell-properties fo:background-color="#cccccc" fo:padding-left="0.0014in" fo:padding-right="0.0014in" fo:padding-top="0in" fo:padding-bottom="0in" fo:border="0.25pt solid #000000">
        <style:background-image/>
      </style:table-cell-properties>
    </style:style>
    <style:style style:name="Table23.2" style:family="table-row">
      <style:table-row-properties style:min-row-height="0.3313in" fo:keep-together="auto"/>
    </style:style>
    <style:style style:name="Table23.A2" style:family="table-cell">
      <style:table-cell-properties fo:padding-left="0.0014in" fo:padding-right="0.0014in" fo:padding-top="0in" fo:padding-bottom="0in" fo:border="0.25pt solid #000000"/>
    </style:style>
    <style:style style:name="Table23.B2" style:family="table-cell">
      <style:table-cell-properties fo:padding-left="0.0014in" fo:padding-right="0.0014in" fo:padding-top="0in" fo:padding-bottom="0in" fo:border="0.25pt solid #000000"/>
    </style:style>
    <style:style style:name="Table23.C2" style:family="table-cell">
      <style:table-cell-properties fo:padding-left="0.0014in" fo:padding-right="0.0014in" fo:padding-top="0in" fo:padding-bottom="0in" fo:border="0.25pt solid #000000"/>
    </style:style>
    <style:style style:name="Table24" style:family="table">
      <style:table-properties style:width="4.7743in" fo:margin-left="1.3243in" fo:margin-top="0in" fo:margin-bottom="0in" table:align="left" style:writing-mode="page"/>
    </style:style>
    <style:style style:name="Table24.A" style:family="table-column">
      <style:table-column-properties style:column-width="0.666in"/>
    </style:style>
    <style:style style:name="Table24.B" style:family="table-column">
      <style:table-column-properties style:column-width="1.6681in"/>
    </style:style>
    <style:style style:name="Table24.C" style:family="table-column">
      <style:table-column-properties style:column-width="1.1507in"/>
    </style:style>
    <style:style style:name="Table24.D" style:family="table-column">
      <style:table-column-properties style:column-width="0.3208in"/>
    </style:style>
    <style:style style:name="Table24.E" style:family="table-column">
      <style:table-column-properties style:column-width="0.9688in"/>
    </style:style>
    <style:style style:name="Table24.1" style:family="table-row">
      <style:table-row-properties style:min-row-height="0.559in" fo:keep-together="auto"/>
    </style:style>
    <style:style style:name="Table24.A1" style:family="table-cell">
      <style:table-cell-properties fo:padding-left="0.0035in" fo:padding-right="0.0035in" fo:padding-top="0in" fo:padding-bottom="0in" fo:border="0.5pt solid #000000"/>
    </style:style>
    <style:style style:name="Table24.2" style:family="table-row">
      <style:table-row-properties style:min-row-height="0.1382in" fo:keep-together="auto"/>
    </style:style>
    <style:style style:name="Table24.A2" style:family="table-cell">
      <style:table-cell-properties fo:background-color="#cccccc" fo:padding-left="0.0035in" fo:padding-right="0.0035in" fo:padding-top="0in" fo:padding-bottom="0in" fo:border="0.5pt solid #000000">
        <style:background-image/>
      </style:table-cell-properties>
    </style:style>
    <style:style style:name="Table24.3" style:family="table-row">
      <style:table-row-properties style:min-row-height="0.2292in" fo:keep-together="auto"/>
    </style:style>
    <style:style style:name="Table24.4" style:family="table-row">
      <style:table-row-properties style:min-row-height="0.3042in" fo:keep-together="auto"/>
    </style:style>
    <style:style style:name="Table24.5" style:family="table-row">
      <style:table-row-properties style:min-row-height="0.2771in" fo:keep-together="auto"/>
    </style:style>
    <style:style style:name="Table24.6" style:family="table-row">
      <style:table-row-properties style:min-row-height="0.2757in" fo:keep-together="auto"/>
    </style:style>
    <style:style style:name="Table24.7" style:family="table-row">
      <style:table-row-properties style:min-row-height="0.3in" fo:keep-together="auto"/>
    </style:style>
    <style:style style:name="Table24.8" style:family="table-row">
      <style:table-row-properties style:min-row-height="1.709in" fo:keep-together="auto"/>
    </style:style>
    <style:style style:name="Table25" style:family="table">
      <style:table-properties style:width="4.8042in" fo:margin-left="1.3132in" fo:margin-top="0in" fo:margin-bottom="0in" table:align="left" style:writing-mode="page"/>
    </style:style>
    <style:style style:name="Table25.A" style:family="table-column">
      <style:table-column-properties style:column-width="1.6257in"/>
    </style:style>
    <style:style style:name="Table25.B" style:family="table-column">
      <style:table-column-properties style:column-width="1.0847in"/>
    </style:style>
    <style:style style:name="Table25.C" style:family="table-column">
      <style:table-column-properties style:column-width="1.1222in"/>
    </style:style>
    <style:style style:name="Table25.D" style:family="table-column">
      <style:table-column-properties style:column-width="0.9715in"/>
    </style:style>
    <style:style style:name="Table25.1" style:family="table-row">
      <style:table-row-properties style:min-row-height="0.2257in" fo:keep-together="auto"/>
    </style:style>
    <style:style style:name="Table25.A1" style:family="table-cell">
      <style:table-cell-properties fo:padding-left="0.0035in" fo:padding-right="0.0035in" fo:padding-top="0in" fo:padding-bottom="0in" fo:border="0.5pt solid #000000"/>
    </style:style>
    <style:style style:name="Table25.2" style:family="table-row">
      <style:table-row-properties style:min-row-height="0.2486in" fo:keep-together="auto"/>
    </style:style>
    <style:style style:name="Table26" style:family="table">
      <style:table-properties style:width="4.7944in" fo:margin-left="1.3333in" fo:margin-top="0in" fo:margin-bottom="0in" table:align="left" style:writing-mode="page"/>
    </style:style>
    <style:style style:name="Table26.A" style:family="table-column">
      <style:table-column-properties style:column-width="1.8035in"/>
    </style:style>
    <style:style style:name="Table26.B" style:family="table-column">
      <style:table-column-properties style:column-width="0.8229in"/>
    </style:style>
    <style:style style:name="Table26.C" style:family="table-column">
      <style:table-column-properties style:column-width="1.3333in"/>
    </style:style>
    <style:style style:name="Table26.D" style:family="table-column">
      <style:table-column-properties style:column-width="0.8347in"/>
    </style:style>
    <style:style style:name="Table26.1" style:family="table-row">
      <style:table-row-properties style:min-row-height="0.3424in" fo:keep-together="auto"/>
    </style:style>
    <style:style style:name="Table26.A1" style:family="table-cell">
      <style:table-cell-properties fo:padding-left="0.0035in" fo:padding-right="0.0035in" fo:padding-top="0in" fo:padding-bottom="0in" fo:border="0.5pt solid #000000"/>
    </style:style>
    <style:style style:name="Table26.2" style:family="table-row">
      <style:table-row-properties style:min-row-height="0.2583in" fo:keep-together="auto"/>
    </style:style>
    <style:style style:name="Table26.3" style:family="table-row">
      <style:table-row-properties style:min-row-height="0.2597in" fo:keep-together="auto"/>
    </style:style>
    <style:style style:name="Table26.8" style:family="table-row">
      <style:table-row-properties style:min-row-height="0.1965in" fo:keep-together="auto"/>
    </style:style>
    <style:style style:name="Table27" style:family="table">
      <style:table-properties style:width="4.5208in" fo:margin-left="1.484in" fo:margin-top="0in" fo:margin-bottom="0in" table:align="left" style:writing-mode="page"/>
    </style:style>
    <style:style style:name="Table27.A" style:family="table-column">
      <style:table-column-properties style:column-width="0.8944in"/>
    </style:style>
    <style:style style:name="Table27.B" style:family="table-column">
      <style:table-column-properties style:column-width="1.0104in"/>
    </style:style>
    <style:style style:name="Table27.C" style:family="table-column">
      <style:table-column-properties style:column-width="0.4201in"/>
    </style:style>
    <style:style style:name="Table27.D" style:family="table-column">
      <style:table-column-properties style:column-width="0.6979in"/>
    </style:style>
    <style:style style:name="Table27.E" style:family="table-column">
      <style:table-column-properties style:column-width="0.7292in"/>
    </style:style>
    <style:style style:name="Table27.F" style:family="table-column">
      <style:table-column-properties style:column-width="0.7688in"/>
    </style:style>
    <style:style style:name="Table27.1" style:family="table-row">
      <style:table-row-properties style:min-row-height="0.3215in" fo:keep-together="auto"/>
    </style:style>
    <style:style style:name="Table27.A1" style:family="table-cell">
      <style:table-cell-properties fo:padding-left="0.0035in" fo:padding-right="0.0035in" fo:padding-top="0in" fo:padding-bottom="0in" fo:border="0.5pt solid #000000"/>
    </style:style>
    <style:style style:name="Table27.2" style:family="table-row">
      <style:table-row-properties style:min-row-height="0.5861in" fo:keep-together="auto"/>
    </style:style>
    <style:style style:name="Table27.3" style:family="table-row">
      <style:table-row-properties style:min-row-height="0.4521in" fo:keep-together="auto"/>
    </style:style>
    <style:style style:name="Table27.7" style:family="table-row">
      <style:table-row-properties style:min-row-height="0.4507in" fo:keep-together="auto"/>
    </style:style>
    <style:style style:name="Table27.8" style:family="table-row">
      <style:table-row-properties style:min-row-height="0.5174in" fo:keep-together="auto"/>
    </style:style>
    <style:style style:name="Table28" style:family="table">
      <style:table-properties style:width="4.4889in" fo:margin-left="1.4715in" fo:margin-top="0in" fo:margin-bottom="0in" table:align="left" style:writing-mode="page"/>
    </style:style>
    <style:style style:name="Table28.A" style:family="table-column">
      <style:table-column-properties style:column-width="0.8889in"/>
    </style:style>
    <style:style style:name="Table28.B" style:family="table-column">
      <style:table-column-properties style:column-width="1.0028in"/>
    </style:style>
    <style:style style:name="Table28.C" style:family="table-column">
      <style:table-column-properties style:column-width="0.4174in"/>
    </style:style>
    <style:style style:name="Table28.D" style:family="table-column">
      <style:table-column-properties style:column-width="0.6938in"/>
    </style:style>
    <style:style style:name="Table28.E" style:family="table-column">
      <style:table-column-properties style:column-width="0.7229in"/>
    </style:style>
    <style:style style:name="Table28.F" style:family="table-column">
      <style:table-column-properties style:column-width="0.7632in"/>
    </style:style>
    <style:style style:name="Table28.1" style:family="table-row">
      <style:table-row-properties style:min-row-height="0.5194in" fo:keep-together="auto"/>
    </style:style>
    <style:style style:name="Table28.A1" style:family="table-cell">
      <style:table-cell-properties fo:padding-left="0.0035in" fo:padding-right="0.0035in" fo:padding-top="0in" fo:padding-bottom="0in" fo:border-left="0.5pt solid #000000" fo:border-right="0.5pt solid #000000" fo:border-top="none" fo:border-bottom="0.5pt solid #000000"/>
    </style:style>
    <style:style style:name="Table28.2" style:family="table-row">
      <style:table-row-properties style:min-row-height="0.5813in" fo:keep-together="auto"/>
    </style:style>
    <style:style style:name="Table28.A2" style:family="table-cell">
      <style:table-cell-properties fo:padding-left="0.0035in" fo:padding-right="0.0035in" fo:padding-top="0in" fo:padding-bottom="0in" fo:border="0.5pt solid #000000"/>
    </style:style>
    <style:style style:name="Table28.3" style:family="table-row">
      <style:table-row-properties style:min-row-height="0.4486in" fo:keep-together="auto"/>
    </style:style>
    <style:style style:name="Table28.F3" style:family="table-cell">
      <style:table-cell-properties fo:padding-left="0.0035in" fo:padding-right="0.0035in" fo:padding-top="0in" fo:padding-bottom="0in" fo:border-left="0.5pt solid #000000" fo:border-right="0.25pt solid #000000" fo:border-top="0.5pt solid #000000" fo:border-bottom="0.5pt solid #000000"/>
    </style:style>
    <style:style style:name="Table28.4" style:family="table-row">
      <style:table-row-properties style:min-row-height="0.4493in" fo:keep-together="auto"/>
    </style:style>
    <style:style style:name="Table28.5" style:family="table-row">
      <style:table-row-properties style:min-row-height="0.5118in" fo:keep-together="auto"/>
    </style:style>
    <style:style style:name="Table29" style:family="table">
      <style:table-properties style:width="5.3333in" fo:margin-left="1.0667in" fo:margin-top="0in" fo:margin-bottom="0in" table:align="left" style:writing-mode="page"/>
    </style:style>
    <style:style style:name="Table29.A" style:family="table-column">
      <style:table-column-properties style:column-width="1.2222in"/>
    </style:style>
    <style:style style:name="Table29.B" style:family="table-column">
      <style:table-column-properties style:column-width="1.2264in"/>
    </style:style>
    <style:style style:name="Table29.C" style:family="table-column">
      <style:table-column-properties style:column-width="0.4403in"/>
    </style:style>
    <style:style style:name="Table29.D" style:family="table-column">
      <style:table-column-properties style:column-width="0.7938in"/>
    </style:style>
    <style:style style:name="Table29.E" style:family="table-column">
      <style:table-column-properties style:column-width="0.7931in"/>
    </style:style>
    <style:style style:name="Table29.F" style:family="table-column">
      <style:table-column-properties style:column-width="0.8576in"/>
    </style:style>
    <style:style style:name="Table29.1" style:family="table-row">
      <style:table-row-properties style:min-row-height="0.2736in" fo:keep-together="auto"/>
    </style:style>
    <style:style style:name="Table29.A1" style:family="table-cell">
      <style:table-cell-properties fo:padding-left="0.0035in" fo:padding-right="0.0035in" fo:padding-top="0in" fo:padding-bottom="0in" fo:border="0.5pt solid #000000"/>
    </style:style>
    <style:style style:name="Table29.2" style:family="table-row">
      <style:table-row-properties style:min-row-height="0.2674in" fo:keep-together="auto"/>
    </style:style>
    <style:style style:name="Table29.4" style:family="table-row">
      <style:table-row-properties style:min-row-height="0.2688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1.1146in" fo:margin-right="1.4839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1.1146in" fo:margin-right="1.4839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Heading_20_3">
      <style:paragraph-properties fo:margin-left="0.7484in" fo:margin-right="0in"/>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Heading_20_3">
      <style:paragraph-properties fo:margin-left="0in" fo:margin-right="0.4681in"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Heading_20_3">
      <style:paragraph-properties fo:margin-left="1.1146in" fo:margin-right="1.4898in" fo:margin-top="0in" fo:margin-bottom="0in" style:contextual-spacing="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5">
      <style:paragraph-properties fo:margin-left="0.9965in" fo:margin-right="0in" fo:margin-top="0.0701in" fo:margin-bottom="0in" style:contextual-spacing="false"/>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5">
      <style:paragraph-properties fo:margin-left="0.9965in" fo:margin-right="0in" fo:margin-top="0.1583in" fo:margin-bottom="0in" style:contextual-spacing="false"/>
    </style:style>
    <style:style style:name="P22" style:family="paragraph" style:parent-style-name="Heading_20_5">
      <style:paragraph-properties fo:margin-left="0in" fo:margin-right="0.672in" fo:margin-top="0.0701in" fo:margin-bottom="0in" style:contextual-spacing="false"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5">
      <style:paragraph-properties fo:margin-left="0in" fo:margin-right="0.672in" fo:margin-top="0.1583in" fo:margin-bottom="0in" style:contextual-spacing="false"/>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Standard">
      <style:paragraph-properties fo:margin-left="3.6717in" fo:margin-right="1.7882in" fo:margin-top="0in" fo:margin-bottom="0in" style:contextual-spacing="false" fo:line-height="95%" fo:text-align="left" style:justify-single-word="false" fo:text-indent="0in" style:auto-text-indent="false"/>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4">
      <style:paragraph-properties fo:margin-left="0.3937in" fo:margin-right="0in" fo:margin-top="0.0693in" fo:margin-bottom="0in" style:contextual-spacing="false"/>
    </style:style>
    <style:style style:name="P32"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3" style:family="paragraph" style:parent-style-name="Text_20_body">
      <style:paragraph-properties fo:margin-top="0.1366in" fo:margin-bottom="0in" style:contextual-spacing="false"/>
      <style:text-properties style:font-name="Source Sans Pro" fo:font-size="10pt" style:font-size-asian="10pt"/>
    </style:style>
    <style:style style:name="P34" style:family="paragraph" style:parent-style-name="Heading_20_4">
      <style:paragraph-properties fo:margin-left="0.3937in" fo:margin-right="0in"/>
    </style:style>
    <style:style style:name="P35" style:family="paragraph" style:parent-style-name="Text_20_body">
      <style:paragraph-properties fo:margin-top="0.1374in" fo:margin-bottom="0in" style:contextual-spacing="false"/>
      <style:text-properties style:font-name="Source Sans Pro" fo:font-size="10pt" style:font-size-asian="10pt"/>
    </style:style>
    <style:style style:name="P36" style:family="paragraph" style:parent-style-name="Heading_20_4">
      <style:paragraph-properties fo:margin-left="0.3937in" fo:margin-right="0in" fo:margin-top="0.0008in" fo:margin-bottom="0in" style:contextual-spacing="false"/>
    </style:style>
    <style:style style:name="P37"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Heading_20_5">
      <style:paragraph-properties fo:margin-left="0.3937in" fo:margin-right="0in" fo:margin-top="0.0008in" fo:margin-bottom="0in" style:contextual-spacing="false" fo:text-align="left" style:justify-single-word="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Text_20_body">
      <style:paragraph-properties fo:margin-top="0.1398in" fo:margin-bottom="0in" style:contextual-spacing="false"/>
      <style:text-properties style:font-name="Source Sans Pro" fo:font-size="10pt" style:font-size-asian="10pt"/>
    </style:style>
    <style:style style:name="P42"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3" style:family="paragraph" style:parent-style-name="Heading_20_4">
      <style:paragraph-properties fo:margin-left="0.3654in" fo:margin-right="0in" fo:margin-top="0.0693in" fo:margin-bottom="0in" style:contextual-spacing="false"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4">
      <style:paragraph-properties fo:margin-left="0.3654in" fo:margin-right="0in"/>
    </style:style>
    <style:style style:name="P46"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7" style:family="paragraph" style:parent-style-name="Text_20_body">
      <style:paragraph-properties fo:margin-top="0.1402in" fo:margin-bottom="0in" style:contextual-spacing="false"/>
      <style:text-properties style:font-name="Source Sans Pro" fo:font-size="10pt" style:font-size-asian="10pt"/>
    </style:style>
    <style:style style:name="P48"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49"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0" style:family="paragraph" style:parent-style-name="Heading_20_4">
      <style:paragraph-properties fo:margin-left="0.3654in" fo:margin-right="0in" fo:margin-top="0.0008in" fo:margin-bottom="0in" style:contextual-spacing="false"/>
    </style:style>
    <style:style style:name="P51"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2" style:family="paragraph" style:parent-style-name="Text_20_body" style:master-page-name="Converted4">
      <style:paragraph-properties style:page-number="auto"/>
      <style:text-properties style:font-name="Source Sans Pro" fo:font-size="19pt" style:font-size-asian="19pt"/>
    </style:style>
    <style:style style:name="P53" style:family="paragraph" style:parent-style-name="Text_20_body">
      <style:text-properties style:font-name="Source Sans Pro" fo:font-size="19pt" style:font-size-asian="19pt"/>
    </style:style>
    <style:style style:name="P54" style:family="paragraph" style:parent-style-name="Text_20_body">
      <style:paragraph-properties fo:margin-top="0.2457in" fo:margin-bottom="0in" style:contextual-spacing="false"/>
      <style:text-properties style:font-name="Source Sans Pro" fo:font-size="19pt" style:font-size-asian="19pt"/>
    </style:style>
    <style:style style:name="P55"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6"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7"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8" style:family="paragraph" style:parent-style-name="Text_20_body">
      <style:text-properties style:font-name="Source Sans Pro" fo:font-size="6pt" style:font-size-asian="6pt"/>
    </style:style>
    <style:style style:name="P59" style:family="paragraph" style:parent-style-name="Text_20_body">
      <style:paragraph-properties fo:margin-top="0.0181in" fo:margin-bottom="0in" style:contextual-spacing="false"/>
      <style:text-properties style:font-name="Source Sans Pro" fo:font-size="6pt" style:font-size-asian="6pt"/>
    </style:style>
    <style:style style:name="P60"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1"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2" style:family="paragraph" style:parent-style-name="Text_20_body">
      <style:text-properties style:font-name="Lato Black" fo:font-size="10pt" fo:font-weight="bold" style:font-size-asian="10pt" style:font-weight-asian="bold"/>
    </style:style>
    <style:style style:name="P63"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4" style:family="paragraph" style:parent-style-name="Text_20_body">
      <style:text-properties style:font-name="Source Sans Pro" fo:font-size="6pt" fo:font-weight="bold" style:font-size-asian="6pt" style:font-weight-asian="bold"/>
    </style:style>
    <style:style style:name="P65" style:family="paragraph" style:parent-style-name="Heading_20_4">
      <style:paragraph-properties fo:margin-left="2.2555in" fo:margin-right="0in" fo:margin-top="0.1728in" fo:margin-bottom="0in" style:contextual-spacing="false" fo:line-height="100%"/>
    </style:style>
    <style:style style:name="P66" style:family="paragraph" style:parent-style-name="Text_20_body">
      <style:text-properties style:font-name="Source Sans Pro" fo:font-size="11pt" fo:font-weight="bold" style:font-size-asian="11pt" style:font-weight-asian="bold"/>
    </style:style>
    <style:style style:name="P67" style:family="paragraph" style:parent-style-name="Text_20_body">
      <style:paragraph-properties fo:margin-top="0.1445in" fo:margin-bottom="0in" style:contextual-spacing="false"/>
      <style:text-properties style:font-name="Source Sans Pro" fo:font-size="11pt" fo:font-weight="bold" style:font-size-asian="11pt" style:font-weight-asian="bold"/>
    </style:style>
    <style:style style:name="P68" style:family="paragraph" style:parent-style-name="Standard">
      <style:paragraph-properties fo:margin-left="1.5516in" fo:margin-right="0in" fo:margin-top="0in" fo:margin-bottom="0in" style:contextual-spacing="false" fo:text-align="left" style:justify-single-word="false" fo:text-indent="0in" style:auto-text-indent="false"/>
    </style:style>
    <style:style style:name="P69"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70" style:family="paragraph" style:parent-style-name="Heading_20_8">
      <style:paragraph-properties fo:margin-left="3.2484in" fo:margin-right="2.072in" fo:line-height="102%"/>
    </style:style>
    <style:style style:name="P71"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72" style:family="paragraph" style:parent-style-name="Standard">
      <style:paragraph-properties fo:margin-left="3.2516in" fo:margin-right="0in" fo:margin-top="0.0008in" fo:margin-bottom="0in" style:contextual-spacing="false" fo:text-align="justify" style:justify-single-word="false" fo:text-indent="0in" style:auto-text-indent="false"/>
    </style:style>
    <style:style style:name="P73" style:family="paragraph" style:parent-style-name="Standard">
      <style:paragraph-properties fo:margin-left="3.2516in" fo:margin-right="2.0728in" fo:margin-top="0.002in" fo:margin-bottom="0in" style:contextual-spacing="false" fo:line-height="102%" fo:text-align="justify" style:justify-single-word="false" fo:text-indent="-0.0008in" style:auto-text-indent="false"/>
    </style:style>
    <style:style style:name="P74" style:family="paragraph" style:parent-style-name="Text_20_body">
      <style:text-properties style:font-name="Verdana" fo:font-size="8.5pt" fo:font-weight="bold" style:font-size-asian="8.5pt" style:font-weight-asian="bold"/>
    </style:style>
    <style:style style:name="P75" style:family="paragraph" style:parent-style-name="Standard">
      <style:paragraph-properties fo:margin-left="1.5516in" fo:margin-right="2.0717in" fo:margin-top="0in" fo:margin-bottom="0in" style:contextual-spacing="false" fo:line-height="102%" fo:text-align="justify" style:justify-single-word="false" fo:text-indent="1.6992in" style:auto-text-indent="false"/>
    </style:style>
    <style:style style:name="P76" style:family="paragraph" style:parent-style-name="Text_20_body">
      <style:paragraph-properties fo:margin-top="0.0071in" fo:margin-bottom="0in" style:contextual-spacing="false"/>
      <style:text-properties style:font-name="Verdana" fo:font-size="7.5pt" style:font-size-asian="7.5pt"/>
    </style:style>
    <style:style style:name="P77" style:family="paragraph" style:parent-style-name="Table_20_Paragraph">
      <style:paragraph-properties fo:margin-left="0.0055in" fo:margin-right="0in" fo:margin-top="0.0583in" fo:margin-bottom="0in" style:contextual-spacing="false" fo:text-align="center" style:justify-single-word="false"/>
    </style:style>
    <style:style style:name="P78" style:family="paragraph" style:parent-style-name="Table_20_Paragraph">
      <style:paragraph-properties fo:margin-left="0.0063in" fo:margin-right="0in" fo:margin-top="0.0583in" fo:margin-bottom="0in" style:contextual-spacing="false" fo:text-align="center" style:justify-single-word="false"/>
    </style:style>
    <style:style style:name="P79" style:family="paragraph" style:parent-style-name="Table_20_Paragraph">
      <style:paragraph-properties fo:margin-left="0.0075in" fo:margin-right="0in" fo:margin-top="0.0583in" fo:margin-bottom="0in" style:contextual-spacing="false" fo:text-align="center" style:justify-single-word="false"/>
    </style:style>
    <style:style style:name="P80" style:family="paragraph" style:parent-style-name="Table_20_Paragraph">
      <style:paragraph-properties fo:margin-left="0.0071in" fo:margin-right="0in" fo:margin-top="0.0583in" fo:margin-bottom="0in" style:contextual-spacing="false" fo:text-align="center" style:justify-single-word="false"/>
    </style:style>
    <style:style style:name="P81" style:family="paragraph" style:parent-style-name="Table_20_Paragraph">
      <style:paragraph-properties fo:margin-top="0.0118in" fo:margin-bottom="0in" style:contextual-spacing="false"/>
      <style:text-properties style:font-name="Verdana" fo:font-size="5.5pt" style:font-size-asian="5.5pt"/>
    </style:style>
    <style:style style:name="P82" style:family="paragraph" style:parent-style-name="Table_20_Paragraph">
      <style:paragraph-properties fo:margin-left="0.0055in" fo:margin-right="0in" fo:text-align="center" style:justify-single-word="false"/>
    </style:style>
    <style:style style:name="P83" style:family="paragraph" style:parent-style-name="Table_20_Paragraph">
      <style:paragraph-properties fo:margin-left="0.0063in" fo:margin-right="0.0008in" fo:text-align="center" style:justify-single-word="false"/>
    </style:style>
    <style:style style:name="P84" style:family="paragraph" style:parent-style-name="Table_20_Paragraph">
      <style:paragraph-properties fo:margin-left="0.0075in" fo:margin-right="0.0008in" fo:text-align="center" style:justify-single-word="false"/>
    </style:style>
    <style:style style:name="P85" style:family="paragraph" style:parent-style-name="Table_20_Paragraph">
      <style:paragraph-properties fo:margin-left="0.0071in" fo:margin-right="0.0008in" fo:text-align="center" style:justify-single-word="false"/>
    </style:style>
    <style:style style:name="P86" style:family="paragraph" style:parent-style-name="Table_20_Paragraph">
      <style:paragraph-properties fo:margin-left="0.0063in" fo:margin-right="0in" fo:text-align="center" style:justify-single-word="false"/>
    </style:style>
    <style:style style:name="P87" style:family="paragraph" style:parent-style-name="Table_20_Paragraph">
      <style:paragraph-properties fo:margin-left="0.0055in" fo:margin-right="0.0008in" fo:text-align="center" style:justify-single-word="false"/>
    </style:style>
    <style:style style:name="P88" style:family="paragraph" style:parent-style-name="Table_20_Paragraph">
      <style:paragraph-properties fo:margin-left="0.0075in" fo:margin-right="0.0016in" fo:text-align="center" style:justify-single-word="false"/>
    </style:style>
    <style:style style:name="P89" style:family="paragraph" style:parent-style-name="Table_20_Paragraph">
      <style:paragraph-properties fo:margin-left="0.0984in" fo:margin-right="0in" fo:margin-top="0.0563in" fo:margin-bottom="0in" style:contextual-spacing="false"/>
    </style:style>
    <style:style style:name="P90" style:family="paragraph" style:parent-style-name="Table_20_Paragraph">
      <style:paragraph-properties fo:margin-left="0.161in" fo:margin-right="0in" fo:margin-top="0.0047in" fo:margin-bottom="0in" style:contextual-spacing="false"/>
    </style:style>
    <style:style style:name="P91" style:family="paragraph" style:parent-style-name="Text_20_body">
      <style:paragraph-properties fo:margin-top="0.0035in" fo:margin-bottom="0in" style:contextual-spacing="false"/>
      <style:text-properties style:font-name="Verdana" fo:font-size="8.5pt" style:font-size-asian="8.5pt"/>
    </style:style>
    <style:style style:name="P92" style:family="paragraph" style:parent-style-name="Standard">
      <style:paragraph-properties fo:margin-left="3.2516in" fo:margin-right="0in" fo:margin-top="0in" fo:margin-bottom="0in" style:contextual-spacing="false" fo:text-align="left" style:justify-single-word="false" fo:text-indent="0in" style:auto-text-indent="false"/>
    </style:style>
    <style:style style:name="P93" style:family="paragraph" style:parent-style-name="Standard">
      <style:paragraph-properties fo:margin-left="1.5516in" fo:margin-right="0in" fo:margin-top="0.002in" fo:margin-bottom="0in" style:contextual-spacing="false" fo:text-align="left" style:justify-single-word="false" fo:text-indent="0in" style:auto-text-indent="false"/>
    </style:style>
    <style:style style:name="P94" style:family="paragraph" style:parent-style-name="Text_20_body">
      <style:text-properties style:font-name="Verdana" fo:font-size="8.5pt" style:font-size-asian="8.5pt"/>
    </style:style>
    <style:style style:name="P95" style:family="paragraph" style:parent-style-name="Text_20_body">
      <style:paragraph-properties fo:margin-top="0.0075in" fo:margin-bottom="0in" style:contextual-spacing="false"/>
      <style:text-properties style:font-name="Verdana" fo:font-size="8.5pt" style:font-size-asian="8.5pt"/>
    </style:style>
    <style:style style:name="P96" style:family="paragraph" style:parent-style-name="Standard">
      <style:paragraph-properties fo:margin-left="0in" fo:margin-right="0.5236in" fo:margin-top="0in" fo:margin-bottom="0in" style:contextual-spacing="false" fo:text-align="center" style:justify-single-word="false" fo:text-indent="0in" style:auto-text-indent="false"/>
    </style:style>
    <style:style style:name="P97" style:family="paragraph" style:parent-style-name="Text_20_body">
      <style:paragraph-properties fo:margin-top="0.0071in" fo:margin-bottom="0in" style:contextual-spacing="false"/>
      <style:text-properties style:font-name="Verdana" fo:font-size="8.5pt" style:font-size-asian="8.5pt"/>
    </style:style>
    <style:style style:name="P98" style:family="paragraph" style:parent-style-name="Heading_20_8">
      <style:paragraph-properties fo:margin-left="0in" fo:margin-right="0.5201in" fo:text-align="center" style:justify-single-word="false"/>
    </style:style>
    <style:style style:name="P99" style:family="paragraph" style:parent-style-name="Standard">
      <style:paragraph-properties fo:margin-left="0in" fo:margin-right="0.5201in" fo:margin-top="0.0028in" fo:margin-bottom="0in" style:contextual-spacing="false" fo:text-align="center" style:justify-single-word="false" fo:text-indent="0in" style:auto-text-indent="false"/>
    </style:style>
    <style:style style:name="P100" style:family="paragraph" style:parent-style-name="Text_20_body" style:master-page-name="Converted6">
      <style:paragraph-properties style:page-number="auto"/>
      <style:text-properties style:font-name="Verdana" fo:font-size="8.5pt" fo:font-weight="bold" style:font-size-asian="8.5pt" style:font-weight-asian="bold"/>
    </style:style>
    <style:style style:name="P101" style:family="paragraph" style:parent-style-name="Text_20_body">
      <style:paragraph-properties fo:margin-top="0.0799in" fo:margin-bottom="0in" style:contextual-spacing="false"/>
      <style:text-properties style:font-name="Verdana" fo:font-size="8.5pt" fo:font-weight="bold" style:font-size-asian="8.5pt" style:font-weight-asian="bold"/>
    </style:style>
    <style:style style:name="P102" style:family="paragraph" style:parent-style-name="Standard">
      <style:paragraph-properties fo:margin-left="1.5591in" fo:margin-right="0in" fo:margin-top="0in" fo:margin-bottom="0in" style:contextual-spacing="false" fo:text-align="left" style:justify-single-word="false" fo:text-indent="0in" style:auto-text-indent="false"/>
    </style:style>
    <style:style style:name="P103" style:family="paragraph" style:parent-style-name="Text_20_body">
      <style:paragraph-properties fo:margin-top="0.0091in" fo:margin-bottom="0in" style:contextual-spacing="false"/>
      <style:text-properties style:font-name="Verdana" fo:font-size="8.5pt" fo:font-weight="bold" style:font-size-asian="8.5pt" style:font-weight-asian="bold"/>
    </style:style>
    <style:style style:name="P104" style:family="paragraph" style:parent-style-name="Standard">
      <style:paragraph-properties fo:margin-left="3.2898in" fo:margin-right="1.9819in" fo:margin-top="0in" fo:margin-bottom="0in" style:contextual-spacing="false" fo:line-height="103%" fo:text-align="justify" style:justify-single-word="false" fo:text-indent="0in" style:auto-text-indent="false"/>
    </style:style>
    <style:style style:name="P105"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106" style:family="paragraph" style:parent-style-name="Standard">
      <style:paragraph-properties fo:margin-left="3.2898in" fo:margin-right="1.9799in" fo:margin-top="0.0008in" fo:margin-bottom="0in" style:contextual-spacing="false" fo:line-height="103%" fo:text-align="justify" style:justify-single-word="false" fo:text-indent="0in" style:auto-text-indent="false"/>
    </style:style>
    <style:style style:name="P107" style:family="paragraph" style:parent-style-name="Standard">
      <style:paragraph-properties fo:margin-left="3.2898in" fo:margin-right="1.9827in" fo:margin-top="0in" fo:margin-bottom="0in" style:contextual-spacing="false" fo:line-height="103%" fo:text-align="justify" style:justify-single-word="false" fo:text-indent="0in" style:auto-text-indent="false"/>
    </style:style>
    <style:style style:name="P108" style:family="paragraph" style:parent-style-name="Standard">
      <style:paragraph-properties fo:margin-left="1.5591in" fo:margin-right="1.9819in" fo:margin-top="0.0008in" fo:margin-bottom="0in" style:contextual-spacing="false" fo:line-height="103%" fo:text-align="justify" style:justify-single-word="false" fo:text-indent="1.778in" style:auto-text-indent="false"/>
    </style:style>
    <style:style style:name="P109" style:family="paragraph" style:parent-style-name="Standard">
      <style:paragraph-properties fo:margin-left="1.5591in" fo:margin-right="1.9839in" fo:margin-top="0in" fo:margin-bottom="0in" style:contextual-spacing="false" fo:line-height="103%" fo:text-align="justify" style:justify-single-word="false" fo:text-indent="1.778in" style:auto-text-indent="false"/>
    </style:style>
    <style:style style:name="P110" style:family="paragraph" style:parent-style-name="Text_20_body">
      <style:paragraph-properties fo:margin-top="0.0043in" fo:margin-bottom="0in" style:contextual-spacing="false"/>
      <style:text-properties style:font-name="Verdana" fo:font-size="8.5pt" style:font-size-asian="8.5pt"/>
    </style:style>
    <style:style style:name="P111" style:family="paragraph" style:parent-style-name="Standard">
      <style:paragraph-properties fo:margin-left="1.5591in" fo:margin-right="1.9819in" fo:margin-top="0in" fo:margin-bottom="0in" style:contextual-spacing="false" fo:line-height="103%" fo:text-align="justify" style:justify-single-word="false" fo:text-indent="1.778in" style:auto-text-indent="false"/>
    </style:style>
    <style:style style:name="P112" style:family="paragraph" style:parent-style-name="Text_20_body" style:master-page-name="Converted7">
      <style:paragraph-properties style:page-number="auto"/>
      <style:text-properties style:font-name="Verdana" fo:font-size="9pt" style:font-size-asian="9pt"/>
    </style:style>
    <style:style style:name="P113" style:family="paragraph" style:parent-style-name="Text_20_body">
      <style:text-properties style:font-name="Verdana" fo:font-size="9pt" style:font-size-asian="9pt"/>
    </style:style>
    <style:style style:name="P114" style:family="paragraph" style:parent-style-name="Text_20_body">
      <style:paragraph-properties fo:margin-top="0.0547in" fo:margin-bottom="0in" style:contextual-spacing="false"/>
      <style:text-properties style:font-name="Verdana" fo:font-size="9pt" style:font-size-asian="9pt"/>
    </style:style>
    <style:style style:name="P115" style:family="paragraph" style:parent-style-name="Standard">
      <style:paragraph-properties fo:margin-left="0in" fo:margin-right="0.6244in" fo:margin-top="0in" fo:margin-bottom="0in" style:contextual-spacing="false" fo:text-align="center" style:justify-single-word="false" fo:text-indent="0in" style:auto-text-indent="false"/>
    </style:style>
    <style:style style:name="P116" style:family="paragraph" style:parent-style-name="Standard">
      <style:paragraph-properties fo:margin-left="1.5819in" fo:margin-right="1.9854in" fo:margin-top="0.0811in" fo:margin-bottom="0in" style:contextual-spacing="false" fo:line-height="98%" fo:text-align="justify" style:justify-single-word="false" fo:text-indent="1.7134in" style:auto-text-indent="false"/>
    </style:style>
    <style:style style:name="P117" style:family="paragraph" style:parent-style-name="Standard">
      <style:paragraph-properties fo:margin-left="1.5819in" fo:margin-right="1.9945in" fo:margin-top="0.0173in" fo:margin-bottom="0in" style:contextual-spacing="false" fo:line-height="90%" fo:text-align="justify" style:justify-single-word="false" fo:text-indent="0.0043in" style:auto-text-indent="false"/>
    </style:style>
    <style:style style:name="P118" style:family="paragraph" style:parent-style-name="Text_20_body">
      <style:paragraph-properties fo:margin-top="0.0047in" fo:margin-bottom="0in" style:contextual-spacing="false"/>
      <style:text-properties style:font-name="Arial" fo:font-size="9pt" style:font-size-asian="9pt"/>
    </style:style>
    <style:style style:name="P119" style:family="paragraph" style:parent-style-name="Standard">
      <style:paragraph-properties fo:margin-left="1.5807in" fo:margin-right="1.9839in" fo:margin-top="0in" fo:margin-bottom="0in" style:contextual-spacing="false" fo:line-height="102%" fo:text-align="justify" style:justify-single-word="false" fo:text-indent="1.7146in" style:auto-text-indent="false"/>
    </style:style>
    <style:style style:name="P120" style:family="paragraph" style:parent-style-name="Text_20_body">
      <style:paragraph-properties fo:margin-top="0.0035in" fo:margin-bottom="0in" style:contextual-spacing="false"/>
      <style:text-properties style:font-name="Arial" fo:font-size="9pt" style:font-size-asian="9pt"/>
    </style:style>
    <style:style style:name="P121" style:family="paragraph" style:parent-style-name="Standard">
      <style:paragraph-properties fo:margin-left="1.5819in" fo:margin-right="1.9835in" fo:margin-top="0in" fo:margin-bottom="0in" style:contextual-spacing="false" fo:line-height="102%" fo:text-align="justify" style:justify-single-word="false" fo:text-indent="1.7118in" style:auto-text-indent="false"/>
    </style:style>
    <style:style style:name="P122" style:family="paragraph" style:parent-style-name="Text_20_body">
      <style:paragraph-properties fo:margin-top="0.0071in" fo:margin-bottom="0in" style:contextual-spacing="false"/>
      <style:text-properties style:font-name="Arial" fo:font-size="9pt" style:font-size-asian="9pt"/>
    </style:style>
    <style:style style:name="P123" style:family="paragraph" style:parent-style-name="Standard">
      <style:paragraph-properties fo:margin-left="1.5827in" fo:margin-right="1.9835in" fo:margin-top="0in" fo:margin-bottom="0in" style:contextual-spacing="false" fo:line-height="101%" fo:text-align="justify" style:justify-single-word="false" fo:text-indent="1.7126in" style:auto-text-indent="false"/>
    </style:style>
    <style:style style:name="P124" style:family="paragraph" style:parent-style-name="Text_20_body">
      <style:text-properties style:font-name="Arial" fo:font-size="9pt" style:font-size-asian="9pt"/>
    </style:style>
    <style:style style:name="P125" style:family="paragraph" style:parent-style-name="Text_20_body">
      <style:paragraph-properties fo:margin-top="0.0102in" fo:margin-bottom="0in" style:contextual-spacing="false"/>
      <style:text-properties style:font-name="Arial" fo:font-size="9pt" style:font-size-asian="9pt"/>
    </style:style>
    <style:style style:name="P126" style:family="paragraph" style:parent-style-name="Standard">
      <style:paragraph-properties fo:margin-left="1.1146in" fo:margin-right="1.5189in" fo:margin-top="0in" fo:margin-bottom="0in" style:contextual-spacing="false" fo:text-align="center" style:justify-single-word="false" fo:text-indent="0in" style:auto-text-indent="false"/>
    </style:style>
    <style:style style:name="P127" style:family="paragraph" style:parent-style-name="Text_20_body">
      <style:paragraph-properties fo:margin-top="0.0098in" fo:margin-bottom="0in" style:contextual-spacing="false"/>
      <style:text-properties style:font-name="Arial" fo:font-size="9pt" style:font-size-asian="9pt"/>
    </style:style>
    <style:style style:name="P128" style:family="paragraph" style:parent-style-name="Standard">
      <style:paragraph-properties fo:margin-left="1.1146in" fo:margin-right="1.5161in" fo:margin-top="0in" fo:margin-bottom="0in" style:contextual-spacing="false" fo:text-align="center" style:justify-single-word="false" fo:text-indent="0in" style:auto-text-indent="false"/>
    </style:style>
    <style:style style:name="P129" style:family="paragraph" style:parent-style-name="Heading_20_7">
      <style:paragraph-properties fo:margin-left="1.1146in" fo:margin-right="1.5264in" fo:margin-top="0.0028in" fo:margin-bottom="0in" style:contextual-spacing="false" fo:text-align="center" style:justify-single-word="false"/>
    </style:style>
    <style:style style:name="P130" style:family="paragraph" style:parent-style-name="Text_20_body" style:master-page-name="Converted8">
      <style:paragraph-properties style:page-number="auto"/>
      <style:text-properties style:font-name="Arial" fo:font-size="10pt" fo:font-weight="bold" style:font-size-asian="10pt" style:font-weight-asian="bold"/>
    </style:style>
    <style:style style:name="P131" style:family="paragraph" style:parent-style-name="Text_20_body">
      <style:text-properties style:font-name="Arial" fo:font-size="10pt" fo:font-weight="bold" style:font-size-asian="10pt" style:font-weight-asian="bold"/>
    </style:style>
    <style:style style:name="P132" style:family="paragraph" style:parent-style-name="Text_20_body">
      <style:paragraph-properties fo:margin-top="0.0244in" fo:margin-bottom="0in" style:contextual-spacing="false"/>
      <style:text-properties style:font-name="Arial" fo:font-size="10pt" fo:font-weight="bold" style:font-size-asian="10pt" style:font-weight-asian="bold"/>
    </style:style>
    <style:style style:name="P133" style:family="paragraph" style:parent-style-name="Standard">
      <style:paragraph-properties fo:margin-left="1.5957in" fo:margin-right="0in" fo:margin-top="0.0693in" fo:margin-bottom="0in" style:contextual-spacing="false" fo:text-align="left" style:justify-single-word="false" fo:text-indent="0in" style:auto-text-indent="false"/>
    </style:style>
    <style:style style:name="P134" style:family="paragraph" style:parent-style-name="Text_20_body">
      <style:paragraph-properties fo:break-before="column"/>
      <style:text-properties style:font-name="Verdana" fo:font-weight="bold" style:font-weight-asian="bold"/>
    </style:style>
    <style:style style:name="P135" style:family="paragraph" style:parent-style-name="Text_20_body">
      <style:paragraph-properties fo:margin-top="0.0535in" fo:margin-bottom="0in" style:contextual-spacing="false"/>
      <style:text-properties style:font-name="Verdana" fo:font-weight="bold" style:font-weight-asian="bold"/>
    </style:style>
    <style:style style:name="P136" style:family="paragraph" style:parent-style-name="Heading_20_9">
      <style:paragraph-properties fo:margin-left="0.3319in" fo:margin-right="1.9571in"/>
    </style:style>
    <style:style style:name="P137" style:family="paragraph" style:parent-style-name="Standard">
      <style:paragraph-properties fo:margin-left="0.3319in" fo:margin-right="0in" fo:margin-top="0.1161in" fo:margin-bottom="0in" style:contextual-spacing="false" fo:line-height="0.1346in" fo:text-align="justify" style:justify-single-word="false" fo:text-indent="0in" style:auto-text-indent="false"/>
    </style:style>
    <style:style style:name="P138" style:family="paragraph" style:parent-style-name="Text_20_body">
      <style:paragraph-properties fo:margin-left="0.3319in" fo:margin-right="1.9575in" fo:text-align="justify" style:justify-single-word="false"/>
    </style:style>
    <style:style style:name="P139" style:family="paragraph" style:parent-style-name="Heading_20_9">
      <style:paragraph-properties fo:margin-top="0.1138in" fo:margin-bottom="0in" style:contextual-spacing="false" fo:text-align="left" style:justify-single-word="false"/>
    </style:style>
    <style:style style:name="P140" style:family="paragraph" style:parent-style-name="Standard">
      <style:paragraph-properties fo:margin-left="0.3319in" fo:margin-right="0in" fo:margin-top="0.1193in" fo:margin-bottom="0in" style:contextual-spacing="false" fo:line-height="0.1346in" fo:text-align="justify" style:justify-single-word="false" fo:text-indent="0in" style:auto-text-indent="false"/>
    </style:style>
    <style:style style:name="P141" style:family="paragraph" style:parent-style-name="Text_20_body">
      <style:paragraph-properties fo:margin-left="1.5957in" fo:margin-right="1.9598in" fo:text-align="justify" style:justify-single-word="false" fo:text-indent="-0.0008in" style:auto-text-indent="false"/>
    </style:style>
    <style:style style:name="P142" style:family="paragraph" style:parent-style-name="Text_20_body">
      <style:paragraph-properties fo:margin-top="0.0055in" fo:margin-bottom="0in" style:contextual-spacing="false"/>
      <style:text-properties style:font-name="Verdana" fo:font-size="3pt" style:font-size-asian="3pt"/>
    </style:style>
    <style:style style:name="P143" style:family="paragraph" style:parent-style-name="Table_20_Paragraph">
      <style:paragraph-properties fo:margin-left="0.1382in" fo:margin-right="0in" fo:margin-top="0.0689in" fo:margin-bottom="0in" style:contextual-spacing="false"/>
    </style:style>
    <style:style style:name="P144" style:family="paragraph" style:parent-style-name="Table_20_Paragraph">
      <style:paragraph-properties fo:margin-left="0.128in" fo:margin-right="0in" fo:margin-top="0.0689in" fo:margin-bottom="0in" style:contextual-spacing="false"/>
    </style:style>
    <style:style style:name="P145" style:family="paragraph" style:parent-style-name="Table_20_Paragraph">
      <style:paragraph-properties fo:margin-left="0.0016in" fo:margin-right="0in" fo:margin-top="0.0689in" fo:margin-bottom="0in" style:contextual-spacing="false" fo:text-align="center" style:justify-single-word="false"/>
    </style:style>
    <style:style style:name="P146" style:family="paragraph" style:parent-style-name="Table_20_Paragraph">
      <style:paragraph-properties fo:margin-left="0.0472in" fo:margin-right="0in" fo:margin-top="0.0689in" fo:margin-bottom="0in" style:contextual-spacing="false" fo:text-align="center" style:justify-single-word="false"/>
    </style:style>
    <style:style style:name="P147" style:family="paragraph" style:parent-style-name="Table_20_Paragraph">
      <style:text-properties style:font-name="Verdana" fo:font-size="5.5pt" style:font-size-asian="5.5pt"/>
    </style:style>
    <style:style style:name="P148" style:family="paragraph" style:parent-style-name="Table_20_Paragraph">
      <style:paragraph-properties fo:margin-top="0.0728in" fo:margin-bottom="0in" style:contextual-spacing="false"/>
      <style:text-properties style:font-name="Verdana" fo:font-size="5.5pt" style:font-size-asian="5.5pt"/>
    </style:style>
    <style:style style:name="P149" style:family="paragraph" style:parent-style-name="Table_20_Paragraph">
      <style:paragraph-properties fo:margin-left="0.0681in" fo:margin-right="0in"/>
    </style:style>
    <style:style style:name="P150" style:family="paragraph" style:parent-style-name="Table_20_Paragraph">
      <style:paragraph-properties fo:margin-left="0.1264in" fo:margin-right="0in" fo:margin-top="0.0047in" fo:margin-bottom="0in" style:contextual-spacing="false"/>
    </style:style>
    <style:style style:name="P151" style:family="paragraph" style:parent-style-name="Table_20_Paragraph">
      <style:paragraph-properties fo:margin-top="0.0043in" fo:margin-bottom="0in" style:contextual-spacing="false"/>
      <style:text-properties style:font-name="Verdana" fo:font-size="5.5pt" style:font-size-asian="5.5pt"/>
    </style:style>
    <style:style style:name="P152" style:family="paragraph" style:parent-style-name="Table_20_Paragraph">
      <style:paragraph-properties fo:margin-left="0.0752in" fo:margin-right="0.0681in" fo:line-height="113%" fo:text-align="center" style:justify-single-word="false"/>
    </style:style>
    <style:style style:name="P153" style:family="paragraph" style:parent-style-name="Table_20_Paragraph">
      <style:paragraph-properties fo:margin-left="0.0602in" fo:margin-right="0.052in" fo:line-height="0.0972in" fo:text-align="center" style:justify-single-word="false"/>
    </style:style>
    <style:style style:name="P154" style:family="paragraph" style:parent-style-name="Table_20_Paragraph">
      <style:paragraph-properties fo:margin-top="0.0291in" fo:margin-bottom="0in" style:contextual-spacing="false"/>
      <style:text-properties style:font-name="Verdana" fo:font-size="5.5pt" style:font-size-asian="5.5pt"/>
    </style:style>
    <style:style style:name="P155" style:family="paragraph" style:parent-style-name="Table_20_Paragraph">
      <style:paragraph-properties fo:margin-left="0.0472in" fo:margin-right="0.0134in" fo:text-align="center" style:justify-single-word="false"/>
    </style:style>
    <style:style style:name="P156" style:family="paragraph" style:parent-style-name="Text_20_body">
      <style:paragraph-properties fo:margin-top="0.0008in" fo:margin-bottom="0in" style:contextual-spacing="false"/>
      <style:text-properties style:font-name="Verdana"/>
    </style:style>
    <style:style style:name="P157" style:family="paragraph" style:parent-style-name="Text_20_body">
      <style:paragraph-properties fo:margin-left="1.5957in" fo:margin-right="1.8091in" fo:text-indent="1.9909in" style:auto-text-indent="false"/>
    </style:style>
    <style:style style:name="P158" style:family="paragraph" style:parent-style-name="List_20_Paragraph" style:list-style-name="WWNum1">
      <style:paragraph-properties fo:margin-left="1.5957in" fo:margin-right="1.9626in" fo:margin-top="0.1319in" fo:margin-bottom="0in" style:contextual-spacing="false" fo:line-height="100%" fo:text-align="justify" style:justify-single-word="false" fo:text-indent="0.8528in" style:auto-text-indent="false">
        <style:tab-stops>
          <style:tab-stop style:position="2.5445in"/>
        </style:tab-stops>
      </style:paragraph-properties>
    </style:style>
    <style:style style:name="P159" style:family="paragraph" style:parent-style-name="List_20_Paragraph" style:list-style-name="WWNum1">
      <style:paragraph-properties fo:margin-left="1.5957in" fo:margin-right="1.961in" fo:margin-top="0in" fo:margin-bottom="0in" style:contextual-spacing="false" fo:line-height="99%" fo:text-align="justify" style:justify-single-word="false" fo:text-indent="0.8528in" style:auto-text-indent="false">
        <style:tab-stops>
          <style:tab-stop style:position="2.5945in"/>
        </style:tab-stops>
      </style:paragraph-properties>
    </style:style>
    <style:style style:name="P160" style:family="paragraph" style:parent-style-name="List_20_Paragraph" style:list-style-name="WWNum1">
      <style:paragraph-properties fo:margin-left="1.5957in" fo:margin-right="1.9618in" fo:margin-top="0in" fo:margin-bottom="0in" style:contextual-spacing="false" fo:line-height="100%" fo:text-align="justify" style:justify-single-word="false" fo:text-indent="0.8528in" style:auto-text-indent="false">
        <style:tab-stops>
          <style:tab-stop style:position="2.6575in"/>
        </style:tab-stops>
      </style:paragraph-properties>
    </style:style>
    <style:style style:name="P161" style:family="paragraph" style:parent-style-name="Text_20_body" style:master-page-name="Converted9">
      <style:paragraph-properties style:page-number="auto"/>
      <style:text-properties style:font-name="Verdana"/>
    </style:style>
    <style:style style:name="P162" style:family="paragraph" style:parent-style-name="Text_20_body">
      <style:text-properties style:font-name="Verdana"/>
    </style:style>
    <style:style style:name="P163" style:family="paragraph" style:parent-style-name="Text_20_body">
      <style:paragraph-properties fo:margin-top="0.0575in" fo:margin-bottom="0in" style:contextual-spacing="false"/>
      <style:text-properties style:font-name="Verdana"/>
    </style:style>
    <style:style style:name="P164" style:family="paragraph" style:parent-style-name="List_20_Paragraph" style:list-style-name="WWNum1">
      <style:paragraph-properties fo:margin-left="1.6362in" fo:margin-right="1.9307in" fo:margin-top="0in" fo:margin-bottom="0in" style:contextual-spacing="false" fo:line-height="105%" fo:text-align="justify" style:justify-single-word="false" fo:text-indent="0.8453in" style:auto-text-indent="false">
        <style:tab-stops>
          <style:tab-stop style:position="2.6937in"/>
        </style:tab-stops>
      </style:paragraph-properties>
    </style:style>
    <style:style style:name="P165" style:family="paragraph" style:parent-style-name="List_20_Paragraph" style:list-style-name="WWNum1">
      <style:paragraph-properties fo:margin-left="1.6362in" fo:margin-right="1.9307in" fo:margin-top="0in" fo:margin-bottom="0in" style:contextual-spacing="false" fo:line-height="106%" fo:text-align="justify" style:justify-single-word="false" fo:text-indent="0.8516in" style:auto-text-indent="false">
        <style:tab-stops>
          <style:tab-stop style:position="2.6839in"/>
        </style:tab-stops>
      </style:paragraph-properties>
    </style:style>
    <style:style style:name="P166" style:family="paragraph" style:parent-style-name="List_20_Paragraph" style:list-style-name="WWNum1">
      <style:paragraph-properties fo:margin-left="1.6354in" fo:margin-right="1.9283in" fo:margin-top="0in" fo:margin-bottom="0in" style:contextual-spacing="false" fo:line-height="104%" fo:text-align="justify" style:justify-single-word="false" fo:text-indent="0.852in" style:auto-text-indent="false">
        <style:tab-stops>
          <style:tab-stop style:position="2.7in"/>
        </style:tab-stops>
      </style:paragraph-properties>
    </style:style>
    <style:style style:name="P167" style:family="paragraph" style:parent-style-name="List_20_Paragraph" style:list-style-name="WWNum1">
      <style:paragraph-properties fo:margin-left="1.6346in" fo:margin-right="1.9283in" fo:margin-top="0.0008in" fo:margin-bottom="0in" style:contextual-spacing="false" fo:line-height="97%" fo:text-align="justify" style:justify-single-word="false" fo:text-indent="0.852in" style:auto-text-indent="false">
        <style:tab-stops>
          <style:tab-stop style:position="2.7189in"/>
        </style:tab-stops>
      </style:paragraph-properties>
    </style:style>
    <style:style style:name="P168" style:family="paragraph" style:parent-style-name="List_20_Paragraph" style:list-style-name="WWNum1">
      <style:paragraph-properties fo:margin-left="1.6362in" fo:margin-right="1.9335in" fo:margin-top="0.0028in" fo:margin-bottom="0in" style:contextual-spacing="false" fo:line-height="104%" fo:text-align="justify" style:justify-single-word="false" fo:text-indent="0.8516in" style:auto-text-indent="false">
        <style:tab-stops>
          <style:tab-stop style:position="2.7484in"/>
        </style:tab-stops>
      </style:paragraph-properties>
    </style:style>
    <style:style style:name="P169" style:family="paragraph" style:parent-style-name="List_20_Paragraph" style:list-style-name="WWNum1">
      <style:paragraph-properties fo:margin-left="1.6354in" fo:margin-right="1.9335in" fo:margin-top="0.0047in" fo:margin-bottom="0in" style:contextual-spacing="false" fo:line-height="104%" fo:text-align="justify" style:justify-single-word="false" fo:text-indent="0.8453in" style:auto-text-indent="false">
        <style:tab-stops>
          <style:tab-stop style:position="2.7035in"/>
        </style:tab-stops>
      </style:paragraph-properties>
    </style:style>
    <style:style style:name="P170" style:family="paragraph" style:parent-style-name="List_20_Paragraph" style:list-style-name="WWNum1">
      <style:paragraph-properties fo:margin-left="1.6362in" fo:margin-right="1.9362in" fo:margin-top="0in" fo:margin-bottom="0in" style:contextual-spacing="false" fo:line-height="107%" fo:text-align="justify" style:justify-single-word="false" fo:text-indent="0.8547in" style:auto-text-indent="false">
        <style:tab-stops>
          <style:tab-stop style:position="2.6209in"/>
        </style:tab-stops>
      </style:paragraph-properties>
    </style:style>
    <style:style style:name="P171" style:family="paragraph" style:parent-style-name="Text_20_body">
      <style:paragraph-properties fo:margin-top="0.0016in" fo:margin-bottom="0in" style:contextual-spacing="false"/>
      <style:text-properties style:font-name="Arial"/>
    </style:style>
    <style:style style:name="P172" style:family="paragraph" style:parent-style-name="Text_20_body">
      <style:paragraph-properties fo:margin-left="1.6354in" fo:margin-right="1.9327in" fo:margin-top="0.0008in" fo:margin-bottom="0in" style:contextual-spacing="false" fo:line-height="104%" fo:text-align="justify" style:justify-single-word="false" fo:text-indent="1.7035in" style:auto-text-indent="false"/>
    </style:style>
    <style:style style:name="P173" style:family="paragraph" style:parent-style-name="Text_20_body">
      <style:paragraph-properties fo:margin-top="0.0075in" fo:margin-bottom="0in" style:contextual-spacing="false"/>
      <style:text-properties style:font-name="Arial"/>
    </style:style>
    <style:style style:name="P174" style:family="paragraph" style:parent-style-name="Text_20_body">
      <style:paragraph-properties fo:margin-left="1.6354in" fo:margin-right="1.9283in" fo:line-height="105%" fo:text-align="justify" style:justify-single-word="false" fo:text-indent="1.7043in" style:auto-text-indent="false"/>
    </style:style>
    <style:style style:name="P175" style:family="paragraph" style:parent-style-name="Text_20_body">
      <style:paragraph-properties fo:margin-top="0.0043in" fo:margin-bottom="0in" style:contextual-spacing="false"/>
      <style:text-properties style:font-name="Arial"/>
    </style:style>
    <style:style style:name="P176" style:family="paragraph" style:parent-style-name="Standard">
      <style:paragraph-properties fo:margin-left="1.6354in" fo:margin-right="1.9291in" fo:margin-top="0.0008in" fo:margin-bottom="0in" style:contextual-spacing="false" fo:line-height="104%" fo:text-align="justify" style:justify-single-word="false" fo:text-indent="1.7035in" style:auto-text-indent="false"/>
    </style:style>
    <style:style style:name="P177" style:family="paragraph" style:parent-style-name="Text_20_body">
      <style:paragraph-properties fo:margin-top="0.0063in" fo:margin-bottom="0in" style:contextual-spacing="false"/>
      <style:text-properties style:font-name="Arial" fo:font-weight="bold" style:font-weight-asian="bold"/>
    </style:style>
    <style:style style:name="P178" style:family="paragraph" style:parent-style-name="Text_20_body">
      <style:paragraph-properties fo:margin-left="1.1146in" fo:margin-right="1.4102in" fo:text-align="center" style:justify-single-word="false"/>
    </style:style>
    <style:style style:name="P179" style:family="paragraph" style:parent-style-name="Text_20_body">
      <style:text-properties style:font-name="Arial"/>
    </style:style>
    <style:style style:name="P180" style:family="paragraph" style:parent-style-name="Text_20_body">
      <style:paragraph-properties fo:margin-top="0.011in" fo:margin-bottom="0in" style:contextual-spacing="false"/>
      <style:text-properties style:font-name="Arial"/>
    </style:style>
    <style:style style:name="P181" style:family="paragraph" style:parent-style-name="Heading_20_8">
      <style:paragraph-properties fo:margin-left="1.1146in" fo:margin-right="1.411in" fo:margin-top="0.0008in" fo:margin-bottom="0in" style:contextual-spacing="false" fo:text-align="center" style:justify-single-word="false"/>
    </style:style>
    <style:style style:name="P182" style:family="paragraph" style:parent-style-name="Standard">
      <style:paragraph-properties fo:margin-left="1.1146in" fo:margin-right="1.4102in" fo:margin-top="0.0035in" fo:margin-bottom="0in" style:contextual-spacing="false" fo:text-align="center" style:justify-single-word="false" fo:text-indent="0in" style:auto-text-indent="false"/>
    </style:style>
    <style:style style:name="P183" style:family="paragraph" style:parent-style-name="Text_20_body" style:master-page-name="Converted10">
      <style:paragraph-properties style:page-number="auto"/>
      <style:text-properties style:font-name="Arial" fo:font-size="8.5pt" fo:font-weight="bold" style:font-size-asian="8.5pt" style:font-weight-asian="bold"/>
    </style:style>
    <style:style style:name="P184" style:family="paragraph" style:parent-style-name="Text_20_body">
      <style:text-properties style:font-name="Arial" fo:font-size="8.5pt" fo:font-weight="bold" style:font-size-asian="8.5pt" style:font-weight-asian="bold"/>
    </style:style>
    <style:style style:name="P185" style:family="paragraph" style:parent-style-name="Text_20_body">
      <style:paragraph-properties fo:margin-top="0.1126in" fo:margin-bottom="0in" style:contextual-spacing="false"/>
      <style:text-properties style:font-name="Arial" fo:font-size="8.5pt" fo:font-weight="bold" style:font-size-asian="8.5pt" style:font-weight-asian="bold"/>
    </style:style>
    <style:style style:name="P186" style:family="paragraph" style:parent-style-name="Standard">
      <style:paragraph-properties fo:margin-left="1.6071in" fo:margin-right="0in" fo:margin-top="0in" fo:margin-bottom="0in" style:contextual-spacing="false" fo:text-align="left" style:justify-single-word="false" fo:text-indent="0in" style:auto-text-indent="false"/>
    </style:style>
    <style:style style:name="P187" style:family="paragraph" style:parent-style-name="Text_20_body">
      <style:paragraph-properties fo:margin-top="0.0075in" fo:margin-bottom="0in" style:contextual-spacing="false"/>
      <style:text-properties style:font-name="Verdana" fo:font-size="8.5pt" fo:font-weight="bold" style:font-size-asian="8.5pt" style:font-weight-asian="bold"/>
    </style:style>
    <style:style style:name="P188" style:family="paragraph" style:parent-style-name="Heading_20_8">
      <style:paragraph-properties fo:margin-left="3.3055in" fo:margin-right="1.9827in" fo:line-height="102%" fo:text-indent="0.0055in" style:auto-text-indent="false"/>
    </style:style>
    <style:style style:name="P189"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190" style:family="paragraph" style:parent-style-name="Standard">
      <style:paragraph-properties fo:margin-left="3.3083in" fo:margin-right="0in" fo:margin-top="0in" fo:margin-bottom="0in" style:contextual-spacing="false" fo:text-align="justify" style:justify-single-word="false" fo:text-indent="0in" style:auto-text-indent="false"/>
    </style:style>
    <style:style style:name="P191" style:family="paragraph" style:parent-style-name="Standard">
      <style:paragraph-properties fo:margin-left="3.3083in" fo:margin-right="1.9835in" fo:margin-top="0.0028in" fo:margin-bottom="0in" style:contextual-spacing="false" fo:line-height="102%" fo:text-align="justify" style:justify-single-word="false" fo:text-indent="-0.0008in" style:auto-text-indent="false"/>
    </style:style>
    <style:style style:name="P192" style:family="paragraph" style:parent-style-name="Text_20_body">
      <style:paragraph-properties fo:margin-top="0.0016in" fo:margin-bottom="0in" style:contextual-spacing="false"/>
      <style:text-properties style:font-name="Verdana" fo:font-size="8.5pt" style:font-size-asian="8.5pt"/>
    </style:style>
    <style:style style:name="P193" style:family="paragraph" style:parent-style-name="Heading_20_8">
      <style:paragraph-properties fo:margin-left="0in" fo:margin-right="0.5937in" fo:text-align="center" style:justify-single-word="false"/>
      <style:text-properties fo:letter-spacing="-0.0016in"/>
    </style:style>
    <style:style style:name="P194" style:family="paragraph" style:parent-style-name="Standard">
      <style:paragraph-properties fo:margin-left="1.6071in" fo:margin-right="1.9835in" fo:margin-top="0in" fo:margin-bottom="0in" style:contextual-spacing="false" fo:line-height="102%" fo:text-align="justify" style:justify-single-word="false" fo:text-indent="1.7008in" style:auto-text-indent="false"/>
    </style:style>
    <style:style style:name="P195" style:family="paragraph" style:parent-style-name="Standard">
      <style:paragraph-properties fo:margin-left="1.6071in" fo:margin-right="0in" fo:margin-top="0in" fo:margin-bottom="0in" style:contextual-spacing="false" fo:line-height="0.1425in" fo:text-align="justify" style:justify-single-word="false" fo:text-indent="0in" style:auto-text-indent="false"/>
    </style:style>
    <style:style style:name="P196" style:family="paragraph" style:parent-style-name="Text_20_body">
      <style:paragraph-properties fo:margin-top="0in" fo:margin-bottom="0.0008in" style:contextual-spacing="false"/>
      <style:text-properties style:font-name="Verdana" fo:font-size="7.5pt" style:font-size-asian="7.5pt"/>
    </style:style>
    <style:style style:name="P197" style:family="paragraph" style:parent-style-name="Table_20_Paragraph">
      <style:paragraph-properties fo:margin-left="0.3984in" fo:margin-right="0in" fo:margin-top="0.0807in" fo:margin-bottom="0in" style:contextual-spacing="false"/>
    </style:style>
    <style:style style:name="P198" style:family="paragraph" style:parent-style-name="Table_20_Paragraph">
      <style:paragraph-properties fo:margin-left="0.0016in" fo:margin-right="0.0008in" fo:margin-top="0.0807in" fo:margin-bottom="0in" style:contextual-spacing="false" fo:text-align="center" style:justify-single-word="false"/>
    </style:style>
    <style:style style:name="P199" style:family="paragraph" style:parent-style-name="Table_20_Paragraph">
      <style:paragraph-properties fo:margin-left="0.0008in" fo:margin-right="0in" fo:margin-top="0.0807in" fo:margin-bottom="0in" style:contextual-spacing="false" fo:text-align="center" style:justify-single-word="false"/>
    </style:style>
    <style:style style:name="P200" style:family="paragraph" style:parent-style-name="Table_20_Paragraph">
      <style:paragraph-properties fo:margin-top="0.0807in" fo:margin-bottom="0in" style:contextual-spacing="false" fo:text-align="center" style:justify-single-word="false"/>
    </style:style>
    <style:style style:name="P201" style:family="paragraph" style:parent-style-name="Table_20_Paragraph">
      <style:paragraph-properties fo:margin-left="0in" fo:margin-right="0.0028in" fo:margin-top="0.0807in" fo:margin-bottom="0in" style:contextual-spacing="false" fo:text-align="center" style:justify-single-word="false"/>
    </style:style>
    <style:style style:name="P202" style:family="paragraph" style:parent-style-name="Table_20_Paragraph">
      <style:paragraph-properties fo:margin-top="0.0134in" fo:margin-bottom="0in" style:contextual-spacing="false"/>
      <style:text-properties style:font-name="Verdana" fo:font-size="5pt" style:font-size-asian="5pt"/>
    </style:style>
    <style:style style:name="P203" style:family="paragraph" style:parent-style-name="Table_20_Paragraph">
      <style:paragraph-properties fo:margin-left="0.4063in" fo:margin-right="0in" fo:text-indent="-0.1929in" style:auto-text-indent="false"/>
    </style:style>
    <style:style style:name="P204" style:family="paragraph" style:parent-style-name="Table_20_Paragraph">
      <style:paragraph-properties fo:margin-top="0.0555in" fo:margin-bottom="0in" style:contextual-spacing="false"/>
      <style:text-properties style:font-name="Verdana" fo:font-size="5pt" style:font-size-asian="5pt"/>
    </style:style>
    <style:style style:name="P205" style:family="paragraph" style:parent-style-name="Table_20_Paragraph">
      <style:paragraph-properties fo:margin-left="0.0016in" fo:margin-right="0in" fo:text-align="center" style:justify-single-word="false"/>
    </style:style>
    <style:style style:name="P206" style:family="paragraph" style:parent-style-name="Table_20_Paragraph">
      <style:paragraph-properties fo:margin-left="0.0008in" fo:margin-right="0.0008in" fo:text-align="center" style:justify-single-word="false"/>
    </style:style>
    <style:style style:name="P207" style:family="paragraph" style:parent-style-name="Table_20_Paragraph">
      <style:paragraph-properties fo:text-align="center" style:justify-single-word="false"/>
    </style:style>
    <style:style style:name="P208" style:family="paragraph" style:parent-style-name="Table_20_Paragraph">
      <style:paragraph-properties fo:margin-left="0in" fo:margin-right="0.0028in" fo:text-align="center" style:justify-single-word="false"/>
    </style:style>
    <style:style style:name="P209" style:family="paragraph" style:parent-style-name="Table_20_Paragraph">
      <style:paragraph-properties fo:margin-top="0.0126in" fo:margin-bottom="0in" style:contextual-spacing="false"/>
      <style:text-properties style:font-name="Verdana" fo:font-size="5pt" style:font-size-asian="5pt"/>
    </style:style>
    <style:style style:name="P210" style:family="paragraph" style:parent-style-name="Table_20_Paragraph">
      <style:paragraph-properties fo:margin-left="0.4484in" fo:margin-right="0in" fo:margin-top="0.0008in" fo:margin-bottom="0in" style:contextual-spacing="false" fo:text-indent="-0.2728in" style:auto-text-indent="false"/>
    </style:style>
    <style:style style:name="P211" style:family="paragraph" style:parent-style-name="Table_20_Paragraph">
      <style:paragraph-properties fo:margin-left="0.0016in" fo:margin-right="0.0008in" fo:text-align="center" style:justify-single-word="false"/>
    </style:style>
    <style:style style:name="P212" style:family="paragraph" style:parent-style-name="Table_20_Paragraph">
      <style:paragraph-properties fo:margin-left="0.0008in" fo:margin-right="0in" fo:text-align="center" style:justify-single-word="false"/>
    </style:style>
    <style:style style:name="P213" style:family="paragraph" style:parent-style-name="Standard">
      <style:paragraph-properties fo:margin-left="3.3083in" fo:margin-right="0in" fo:margin-top="0.1335in" fo:margin-bottom="0in" style:contextual-spacing="false" fo:text-align="left" style:justify-single-word="false" fo:text-indent="0in" style:auto-text-indent="false"/>
    </style:style>
    <style:style style:name="P214" style:family="paragraph" style:parent-style-name="Standard">
      <style:paragraph-properties fo:margin-left="1.6071in" fo:margin-right="0in" fo:margin-top="0.0028in" fo:margin-bottom="0in" style:contextual-spacing="false" fo:text-align="left" style:justify-single-word="false" fo:text-indent="0in" style:auto-text-indent="false"/>
    </style:style>
    <style:style style:name="P215" style:family="paragraph" style:parent-style-name="Standard">
      <style:paragraph-properties fo:margin-left="1.1146in" fo:margin-right="1.4902in" fo:margin-top="0in" fo:margin-bottom="0in" style:contextual-spacing="false" fo:text-align="center" style:justify-single-word="false" fo:text-indent="0in" style:auto-text-indent="false"/>
    </style:style>
    <style:style style:name="P216" style:family="paragraph" style:parent-style-name="Heading_20_8">
      <style:paragraph-properties fo:margin-left="1.1146in" fo:margin-right="1.4898in" fo:text-align="center" style:justify-single-word="false"/>
    </style:style>
    <style:style style:name="P217" style:family="paragraph" style:parent-style-name="Standard">
      <style:paragraph-properties fo:margin-left="1.1146in" fo:margin-right="1.4898in" fo:margin-top="0.0028in" fo:margin-bottom="0in" style:contextual-spacing="false" fo:text-align="center" style:justify-single-word="false" fo:text-indent="0in" style:auto-text-indent="false"/>
    </style:style>
    <style:style style:name="P218" style:family="paragraph" style:parent-style-name="Text_20_body" style:master-page-name="Converted11">
      <style:paragraph-properties style:page-number="12"/>
      <style:text-properties style:font-name="Verdana" fo:font-size="10pt" fo:font-weight="bold" style:font-size-asian="10pt" style:font-weight-asian="bold"/>
    </style:style>
    <style:style style:name="P219" style:family="paragraph" style:parent-style-name="Text_20_body">
      <style:text-properties style:font-name="Verdana" fo:font-size="10pt" fo:font-weight="bold" style:font-size-asian="10pt" style:font-weight-asian="bold"/>
    </style:style>
    <style:style style:name="P220" style:family="paragraph" style:parent-style-name="Text_20_body">
      <style:paragraph-properties fo:margin-top="0.0929in" fo:margin-bottom="0in" style:contextual-spacing="false"/>
      <style:text-properties style:font-name="Verdana" fo:font-size="10pt" fo:font-weight="bold" style:font-size-asian="10pt" style:font-weight-asian="bold"/>
    </style:style>
    <style:style style:name="P221" style:family="paragraph" style:parent-style-name="Standard">
      <style:paragraph-properties fo:margin-left="1.4827in" fo:margin-right="0in" fo:margin-top="0.072in" fo:margin-bottom="0in" style:contextual-spacing="false" fo:text-align="left" style:justify-single-word="false" fo:text-indent="0in" style:auto-text-indent="false"/>
    </style:style>
    <style:style style:name="P222" style:family="paragraph" style:parent-style-name="Text_20_body">
      <style:paragraph-properties fo:break-before="column"/>
      <style:text-properties style:font-name="Verdana" fo:font-size="7pt" fo:font-weight="bold" style:font-size-asian="7pt" style:font-weight-asian="bold"/>
    </style:style>
    <style:style style:name="P223" style:family="paragraph" style:parent-style-name="Text_20_body">
      <style:paragraph-properties fo:margin-top="0.0783in" fo:margin-bottom="0in" style:contextual-spacing="false"/>
      <style:text-properties style:font-name="Verdana" fo:font-size="7pt" fo:font-weight="bold" style:font-size-asian="7pt" style:font-weight-asian="bold"/>
    </style:style>
    <style:style style:name="P224" style:family="paragraph" style:parent-style-name="Standard">
      <style:paragraph-properties fo:margin-left="0.1953in" fo:margin-right="2.0252in" fo:margin-top="0in" fo:margin-bottom="0in" style:contextual-spacing="false" fo:line-height="103%" fo:text-align="justify" style:justify-single-word="false" fo:text-indent="0in" style:auto-text-indent="false"/>
    </style:style>
    <style:style style:name="P225" style:family="paragraph" style:parent-style-name="Text_20_body">
      <style:paragraph-properties fo:margin-top="0.002in" fo:margin-bottom="0in" style:contextual-spacing="false"/>
      <style:text-properties style:font-name="Verdana" fo:font-size="7pt" fo:font-weight="bold" style:font-size-asian="7pt" style:font-weight-asian="bold"/>
    </style:style>
    <style:style style:name="P226" style:family="paragraph" style:parent-style-name="Standard">
      <style:paragraph-properties fo:margin-left="0.1953in" fo:margin-right="0in" fo:margin-top="0in" fo:margin-bottom="0in" style:contextual-spacing="false" fo:text-align="justify" style:justify-single-word="false" fo:text-indent="0in" style:auto-text-indent="false"/>
    </style:style>
    <style:style style:name="P227" style:family="paragraph" style:parent-style-name="Standard">
      <style:paragraph-properties fo:margin-left="0.1953in" fo:margin-right="2.028in" fo:margin-top="0.0035in" fo:margin-bottom="0in" style:contextual-spacing="false" fo:line-height="103%" fo:text-align="justify" style:justify-single-word="false" fo:text-indent="0in" style:auto-text-indent="false"/>
    </style:style>
    <style:style style:name="P228" style:family="paragraph" style:parent-style-name="Text_20_body">
      <style:paragraph-properties fo:margin-top="0.0016in" fo:margin-bottom="0in" style:contextual-spacing="false"/>
      <style:text-properties style:font-name="Verdana" fo:font-size="7pt" style:font-size-asian="7pt"/>
    </style:style>
    <style:style style:name="P229" style:family="paragraph" style:parent-style-name="Standard">
      <style:paragraph-properties fo:margin-left="0.1953in" fo:margin-right="0in" fo:margin-top="0.0008in" fo:margin-bottom="0in" style:contextual-spacing="false" fo:text-align="justify" style:justify-single-word="false" fo:text-indent="0in" style:auto-text-indent="false"/>
    </style:style>
    <style:style style:name="P230" style:family="paragraph" style:parent-style-name="Standard">
      <style:paragraph-properties fo:margin-left="1.4827in" fo:margin-right="1.7882in" fo:margin-top="0.0028in" fo:margin-bottom="0in" style:contextual-spacing="false" fo:line-height="103%" fo:text-align="left" style:justify-single-word="false" fo:text-indent="0in" style:auto-text-indent="false"/>
    </style:style>
    <style:style style:name="P231" style:family="paragraph" style:parent-style-name="Text_20_body">
      <style:paragraph-properties fo:margin-top="0.0075in" fo:margin-bottom="0in" style:contextual-spacing="false"/>
      <style:text-properties style:font-name="Verdana"/>
    </style:style>
    <style:style style:name="P232" style:family="paragraph" style:parent-style-name="Table_20_Paragraph">
      <style:paragraph-properties fo:margin-left="0.1335in" fo:margin-right="0in" fo:margin-top="0.0445in" fo:margin-bottom="0in" style:contextual-spacing="false"/>
    </style:style>
    <style:style style:name="P233" style:family="paragraph" style:parent-style-name="Table_20_Paragraph">
      <style:paragraph-properties fo:margin-left="0.3102in" fo:margin-right="0in" fo:margin-top="0.0445in" fo:margin-bottom="0in" style:contextual-spacing="false"/>
    </style:style>
    <style:style style:name="P234" style:family="paragraph" style:parent-style-name="Table_20_Paragraph">
      <style:paragraph-properties fo:margin-left="0.0071in" fo:margin-right="0in" fo:margin-top="0.0445in" fo:margin-bottom="0in" style:contextual-spacing="false" fo:text-align="center" style:justify-single-word="false"/>
    </style:style>
    <style:style style:name="P235" style:family="paragraph" style:parent-style-name="Table_20_Paragraph">
      <style:paragraph-properties fo:margin-left="0in" fo:margin-right="0.1583in" fo:margin-top="0.0445in" fo:margin-bottom="0in" style:contextual-spacing="false" fo:text-align="right" style:justify-single-word="false"/>
    </style:style>
    <style:style style:name="P236" style:family="paragraph" style:parent-style-name="Table_20_Paragraph">
      <style:text-properties style:font-name="Verdana" fo:font-size="5pt" style:font-size-asian="5pt"/>
    </style:style>
    <style:style style:name="P237" style:family="paragraph" style:parent-style-name="Table_20_Paragraph">
      <style:paragraph-properties fo:margin-top="0.0154in" fo:margin-bottom="0in" style:contextual-spacing="false"/>
      <style:text-properties style:font-name="Verdana" fo:font-size="5pt" style:font-size-asian="5pt"/>
    </style:style>
    <style:style style:name="P238" style:family="paragraph" style:parent-style-name="Table_20_Paragraph">
      <style:paragraph-properties fo:margin-left="0.0752in" fo:margin-right="0.1071in" fo:text-indent="-0.0138in" style:auto-text-indent="false"/>
    </style:style>
    <style:style style:name="P239" style:family="paragraph" style:parent-style-name="Table_20_Paragraph">
      <style:paragraph-properties fo:margin-left="0.1701in" fo:margin-right="0in" fo:text-indent="0.128in" style:auto-text-indent="false"/>
    </style:style>
    <style:style style:name="P240" style:family="paragraph" style:parent-style-name="Table_20_Paragraph">
      <style:paragraph-properties fo:margin-left="0.0618in" fo:margin-right="0.0563in" fo:margin-top="0.0543in" fo:margin-bottom="0in" style:contextual-spacing="false" fo:text-align="center" style:justify-single-word="false" fo:text-indent="0.0008in" style:auto-text-indent="false"/>
    </style:style>
    <style:style style:name="P241" style:family="paragraph" style:parent-style-name="Table_20_Paragraph">
      <style:paragraph-properties fo:margin-top="0.022in" fo:margin-bottom="0in" style:contextual-spacing="false"/>
      <style:text-properties style:font-name="Verdana" fo:font-size="5pt" style:font-size-asian="5pt"/>
    </style:style>
    <style:style style:name="P242" style:family="paragraph" style:parent-style-name="Table_20_Paragraph">
      <style:paragraph-properties fo:margin-left="0in" fo:margin-right="0.1425in" fo:text-align="right" style:justify-single-word="false"/>
    </style:style>
    <style:style style:name="P243" style:family="paragraph" style:parent-style-name="Table_20_Paragraph">
      <style:paragraph-properties fo:margin-top="0.0146in" fo:margin-bottom="0in" style:contextual-spacing="false"/>
      <style:text-properties style:font-name="Verdana" fo:font-size="5pt" style:font-size-asian="5pt"/>
    </style:style>
    <style:style style:name="P244" style:family="paragraph" style:parent-style-name="Table_20_Paragraph">
      <style:paragraph-properties fo:margin-left="0.1819in" fo:margin-right="0in" fo:text-indent="0.1154in" style:auto-text-indent="false"/>
    </style:style>
    <style:style style:name="P245" style:family="paragraph" style:parent-style-name="Table_20_Paragraph">
      <style:paragraph-properties fo:margin-left="0.0618in" fo:margin-right="0.0555in" fo:margin-top="0.0543in" fo:margin-bottom="0in" style:contextual-spacing="false" fo:text-align="center" style:justify-single-word="false" fo:text-indent="0.0008in" style:auto-text-indent="false"/>
    </style:style>
    <style:style style:name="P246" style:family="paragraph" style:parent-style-name="Table_20_Paragraph">
      <style:paragraph-properties fo:margin-left="0in" fo:margin-right="0.1417in" fo:text-align="right" style:justify-single-word="false"/>
    </style:style>
    <style:style style:name="P247" style:family="paragraph" style:parent-style-name="Text_20_body">
      <style:paragraph-properties fo:margin-top="0.0047in" fo:margin-bottom="0in" style:contextual-spacing="false"/>
      <style:text-properties style:font-name="Verdana" fo:font-size="7pt" style:font-size-asian="7pt"/>
    </style:style>
    <style:style style:name="P248" style:family="paragraph" style:parent-style-name="Standard">
      <style:paragraph-properties fo:margin-left="1.4827in" fo:margin-right="2.0272in" fo:margin-top="0in" fo:margin-bottom="0in" style:contextual-spacing="false" fo:line-height="103%" fo:text-align="justify" style:justify-single-word="false" fo:text-indent="1.698in" style:auto-text-indent="false"/>
    </style:style>
    <style:style style:name="P249" style:family="paragraph" style:parent-style-name="List_20_Paragraph" style:list-style-name="WWNum2">
      <style:paragraph-properties fo:margin-left="1.4827in" fo:margin-right="2.0335in" fo:margin-top="0in" fo:margin-bottom="0in" style:contextual-spacing="false" fo:line-height="103%" fo:text-align="justify" style:justify-single-word="false" fo:text-indent="0.8484in" style:auto-text-indent="false">
        <style:tab-stops>
          <style:tab-stop style:position="2.4193in"/>
        </style:tab-stops>
      </style:paragraph-properties>
    </style:style>
    <style:style style:name="P250" style:family="paragraph" style:parent-style-name="List_20_Paragraph" style:list-style-name="WWNum2">
      <style:paragraph-properties fo:margin-left="1.4827in" fo:margin-right="2.0291in" fo:margin-top="0.0583in" fo:margin-bottom="0in" style:contextual-spacing="false" fo:line-height="103%" fo:text-align="justify" style:justify-single-word="false" fo:text-indent="0.8484in" style:auto-text-indent="false">
        <style:tab-stops>
          <style:tab-stop style:position="2.4744in"/>
        </style:tab-stops>
      </style:paragraph-properties>
    </style:style>
    <style:style style:name="P251" style:family="paragraph" style:parent-style-name="List_20_Paragraph" style:list-style-name="WWNum2">
      <style:paragraph-properties fo:margin-left="1.4827in" fo:margin-right="2.0311in" fo:margin-top="0.0583in" fo:margin-bottom="0in" style:contextual-spacing="false" fo:line-height="103%" fo:text-align="justify" style:justify-single-word="false" fo:text-indent="0.8484in" style:auto-text-indent="false">
        <style:tab-stops>
          <style:tab-stop style:position="2.5083in"/>
        </style:tab-stops>
      </style:paragraph-properties>
    </style:style>
    <style:style style:name="P252" style:family="paragraph" style:parent-style-name="Text_20_body" style:master-page-name="Converted12">
      <style:paragraph-properties style:page-number="auto"/>
      <style:text-properties style:font-name="Verdana" fo:font-size="7.5pt" style:font-size-asian="7.5pt"/>
    </style:style>
    <style:style style:name="P253" style:family="paragraph" style:parent-style-name="Text_20_body">
      <style:text-properties style:font-name="Verdana" fo:font-size="7.5pt" style:font-size-asian="7.5pt"/>
    </style:style>
    <style:style style:name="P254" style:family="paragraph" style:parent-style-name="Text_20_body">
      <style:paragraph-properties fo:margin-top="0.0827in" fo:margin-bottom="0in" style:contextual-spacing="false"/>
      <style:text-properties style:font-name="Verdana" fo:font-size="7.5pt" style:font-size-asian="7.5pt"/>
    </style:style>
    <style:style style:name="P255" style:family="paragraph" style:parent-style-name="List_20_Paragraph" style:list-style-name="WWNum2">
      <style:paragraph-properties fo:margin-left="1.5429in" fo:margin-right="1.9291in" fo:margin-top="0in" fo:margin-bottom="0in" style:contextual-spacing="false" fo:line-height="103%" fo:text-align="justify" style:justify-single-word="false" fo:text-indent="0.852in" style:auto-text-indent="false">
        <style:tab-stops>
          <style:tab-stop style:position="2.55in"/>
        </style:tab-stops>
      </style:paragraph-properties>
    </style:style>
    <style:style style:name="P256" style:family="paragraph" style:parent-style-name="List_20_Paragraph" style:list-style-name="WWNum2">
      <style:paragraph-properties fo:margin-left="1.5429in" fo:margin-right="1.9272in" fo:margin-top="0.0602in" fo:margin-bottom="0in" style:contextual-spacing="false" fo:line-height="102%" fo:text-align="justify" style:justify-single-word="false" fo:text-indent="0.8575in" style:auto-text-indent="false">
        <style:tab-stops>
          <style:tab-stop style:position="2.5374in"/>
        </style:tab-stops>
      </style:paragraph-properties>
    </style:style>
    <style:style style:name="P257" style:family="paragraph" style:parent-style-name="List_20_Paragraph" style:list-style-name="WWNum2">
      <style:paragraph-properties fo:margin-left="1.5425in" fo:margin-right="1.9264in" fo:margin-top="0.0575in" fo:margin-bottom="0in" style:contextual-spacing="false" fo:line-height="103%" fo:text-align="justify" style:justify-single-word="false" fo:text-indent="0.8583in" style:auto-text-indent="false">
        <style:tab-stops>
          <style:tab-stop style:position="2.5465in"/>
        </style:tab-stops>
      </style:paragraph-properties>
    </style:style>
    <style:style style:name="P258" style:family="paragraph" style:parent-style-name="List_20_Paragraph" style:list-style-name="WWNum2">
      <style:paragraph-properties fo:margin-left="1.5429in" fo:margin-right="1.9283in" fo:margin-top="0.0571in" fo:margin-bottom="0in" style:contextual-spacing="false" fo:line-height="100%" fo:text-align="justify" style:justify-single-word="false" fo:text-indent="0.8575in" style:auto-text-indent="false">
        <style:tab-stops>
          <style:tab-stop style:position="2.5965in"/>
        </style:tab-stops>
      </style:paragraph-properties>
    </style:style>
    <style:style style:name="P259" style:family="paragraph" style:parent-style-name="List_20_Paragraph" style:list-style-name="WWNum2">
      <style:paragraph-properties fo:margin-left="1.5425in" fo:margin-right="1.9307in" fo:margin-top="0.0598in" fo:margin-bottom="0in" style:contextual-spacing="false" fo:line-height="103%" fo:text-align="justify" style:justify-single-word="false" fo:text-indent="0.8583in" style:auto-text-indent="false">
        <style:tab-stops>
          <style:tab-stop style:position="2.6425in"/>
        </style:tab-stops>
      </style:paragraph-properties>
    </style:style>
    <style:style style:name="P260" style:family="paragraph" style:parent-style-name="List_20_Paragraph" style:list-style-name="WWNum2">
      <style:paragraph-properties fo:margin-left="1.5425in" fo:margin-right="1.9256in" fo:margin-top="0.0602in" fo:margin-bottom="0in" style:contextual-spacing="false" fo:line-height="102%" fo:text-align="justify" style:justify-single-word="false" fo:text-indent="0.852in" style:auto-text-indent="false">
        <style:tab-stops>
          <style:tab-stop style:position="2.55in"/>
        </style:tab-stops>
      </style:paragraph-properties>
    </style:style>
    <style:style style:name="P261" style:family="paragraph" style:parent-style-name="List_20_Paragraph" style:list-style-name="WWNum2">
      <style:paragraph-properties fo:margin-left="2.5075in" fo:margin-right="0in" fo:margin-top="0.0583in" fo:margin-bottom="0in" style:contextual-spacing="false" fo:line-height="100%" fo:text-align="justify" style:justify-single-word="false" fo:text-indent="-0.1035in" style:auto-text-indent="false">
        <style:tab-stops>
          <style:tab-stop style:position="2.5075in"/>
        </style:tab-stops>
      </style:paragraph-properties>
    </style:style>
    <style:style style:name="P262" style:family="paragraph" style:parent-style-name="Standard">
      <style:paragraph-properties fo:margin-left="1.5465in" fo:margin-right="0in" fo:margin-top="0.0043in" fo:margin-bottom="0in" style:contextual-spacing="false" fo:text-align="left" style:justify-single-word="false" fo:text-indent="0in" style:auto-text-indent="false"/>
    </style:style>
    <style:style style:name="P263" style:family="paragraph" style:parent-style-name="Text_20_body">
      <style:paragraph-properties fo:margin-top="0.0071in" fo:margin-bottom="0in" style:contextual-spacing="false"/>
      <style:text-properties style:font-name="Arial" fo:font-size="7.5pt" style:font-size-asian="7.5pt"/>
    </style:style>
    <style:style style:name="P264" style:family="paragraph" style:parent-style-name="Standard">
      <style:paragraph-properties fo:margin-left="1.5429in" fo:margin-right="1.928in" fo:margin-top="0in" fo:margin-bottom="0in" style:contextual-spacing="false" fo:line-height="102%" fo:text-align="justify" style:justify-single-word="false" fo:text-indent="1.7165in" style:auto-text-indent="false"/>
    </style:style>
    <style:style style:name="P265" style:family="paragraph" style:parent-style-name="Standard">
      <style:paragraph-properties fo:margin-left="1.5425in" fo:margin-right="1.9291in" fo:margin-top="0.1189in" fo:margin-bottom="0in" style:contextual-spacing="false" fo:line-height="103%" fo:text-align="justify" style:justify-single-word="false" fo:text-indent="1.7165in" style:auto-text-indent="false"/>
    </style:style>
    <style:style style:name="P266" style:family="paragraph" style:parent-style-name="Standard">
      <style:paragraph-properties fo:margin-left="1.5465in" fo:margin-right="1.9272in" fo:margin-top="0.1138in" fo:margin-bottom="0in" style:contextual-spacing="false" fo:text-align="justify" style:justify-single-word="false" fo:text-indent="1.7126in" style:auto-text-indent="false"/>
    </style:style>
    <style:style style:name="P267" style:family="paragraph" style:parent-style-name="Text_20_body">
      <style:paragraph-properties fo:margin-top="0.0681in" fo:margin-bottom="0in" style:contextual-spacing="false"/>
      <style:text-properties style:font-name="Arial" fo:font-size="7.5pt" style:font-size-asian="7.5pt"/>
    </style:style>
    <style:style style:name="P268" style:family="paragraph" style:parent-style-name="Standard">
      <style:paragraph-properties fo:margin-left="1.1146in" fo:margin-right="1.5in" fo:margin-top="0in" fo:margin-bottom="0in" style:contextual-spacing="false" fo:text-align="center" style:justify-single-word="false" fo:text-indent="0in" style:auto-text-indent="false"/>
    </style:style>
    <style:style style:name="P269" style:family="paragraph" style:parent-style-name="Text_20_body">
      <style:text-properties style:font-name="Arial" fo:font-size="7.5pt" style:font-size-asian="7.5pt"/>
    </style:style>
    <style:style style:name="P270" style:family="paragraph" style:parent-style-name="Text_20_body">
      <style:paragraph-properties fo:margin-top="0.0181in" fo:margin-bottom="0in" style:contextual-spacing="false"/>
      <style:text-properties style:font-name="Arial" fo:font-size="7.5pt" style:font-size-asian="7.5pt"/>
    </style:style>
    <style:style style:name="P271" style:family="paragraph" style:parent-style-name="Standard">
      <style:paragraph-properties fo:margin-left="1.1146in" fo:margin-right="1.4965in" fo:margin-top="0in" fo:margin-bottom="0in" style:contextual-spacing="false" fo:text-align="center" style:justify-single-word="false" fo:text-indent="0in" style:auto-text-indent="false"/>
    </style:style>
    <style:style style:name="P272" style:family="paragraph" style:parent-style-name="Standard">
      <style:paragraph-properties fo:margin-left="1.1146in" fo:margin-right="1.5in" fo:margin-top="0.0016in" fo:margin-bottom="0in" style:contextual-spacing="false" fo:text-align="center" style:justify-single-word="false" fo:text-indent="0in" style:auto-text-indent="false"/>
    </style:style>
    <style:style style:name="P273" style:family="paragraph" style:parent-style-name="Text_20_body">
      <style:text-properties style:font-name="Arial" fo:font-size="6pt" fo:font-weight="bold" style:font-size-asian="6pt" style:font-weight-asian="bold"/>
    </style:style>
    <style:style style:name="P274" style:family="paragraph" style:parent-style-name="Text_20_body">
      <style:paragraph-properties fo:margin-top="0.0291in" fo:margin-bottom="0in" style:contextual-spacing="false"/>
      <style:text-properties style:font-name="Arial" fo:font-size="6pt" fo:font-weight="bold" style:font-size-asian="6pt" style:font-weight-asian="bold"/>
    </style:style>
    <style:style style:name="P275"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276" style:family="paragraph" style:parent-style-name="Standard" style:master-page-name="Converted13">
      <style:paragraph-properties fo:margin-left="1.4827in" fo:margin-right="0in" fo:margin-top="0.4898in" fo:margin-bottom="0in" style:contextual-spacing="false" fo:text-align="left" style:justify-single-word="false" fo:text-indent="0in" style:auto-text-indent="false" style:page-number="14"/>
    </style:style>
    <style:style style:name="P277"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278" style:family="paragraph" style:parent-style-name="Heading_20_8">
      <style:paragraph-properties fo:margin-left="3.3689in" fo:margin-right="1.8055in" fo:line-height="101%"/>
    </style:style>
    <style:style style:name="P279" style:family="paragraph" style:parent-style-name="Standard">
      <style:paragraph-properties fo:margin-left="3.3965in" fo:margin-right="0in" fo:margin-top="0in" fo:margin-bottom="0in" style:contextual-spacing="false" fo:text-align="justify" style:justify-single-word="false" fo:text-indent="0in" style:auto-text-indent="false"/>
    </style:style>
    <style:style style:name="P280" style:family="paragraph" style:parent-style-name="Standard">
      <style:paragraph-properties fo:margin-left="3.3965in" fo:margin-right="1.8071in" fo:margin-top="0.002in" fo:margin-bottom="0in" style:contextual-spacing="false" fo:line-height="101%" fo:text-align="justify" style:justify-single-word="false" fo:text-indent="0in" style:auto-text-indent="false"/>
    </style:style>
    <style:style style:name="P281" style:family="paragraph" style:parent-style-name="Heading_20_8">
      <style:paragraph-properties fo:margin-left="1.1146in" fo:margin-right="1.5374in" fo:margin-top="0.1146in" fo:margin-bottom="0in" style:contextual-spacing="false" fo:text-align="center" style:justify-single-word="false"/>
      <style:text-properties fo:letter-spacing="-0.0016in"/>
    </style:style>
    <style:style style:name="P282" style:family="paragraph" style:parent-style-name="Standard">
      <style:paragraph-properties fo:margin-left="1.4827in" fo:margin-right="1.8047in" fo:margin-top="0in" fo:margin-bottom="0in" style:contextual-spacing="false" fo:line-height="101%" fo:text-align="justify" style:justify-single-word="false" fo:text-indent="1.9134in" style:auto-text-indent="false"/>
    </style:style>
    <style:style style:name="P283" style:family="paragraph" style:parent-style-name="Table_20_Paragraph">
      <style:text-properties style:font-name="Verdana" fo:font-size="4pt" style:font-size-asian="4pt"/>
    </style:style>
    <style:style style:name="P284" style:family="paragraph" style:parent-style-name="Table_20_Paragraph">
      <style:paragraph-properties fo:margin-top="0.0008in" fo:margin-bottom="0in" style:contextual-spacing="false"/>
      <style:text-properties style:font-name="Verdana" fo:font-size="4pt" style:font-size-asian="4pt"/>
    </style:style>
    <style:style style:name="P285" style:family="paragraph" style:parent-style-name="Table_20_Paragraph">
      <style:paragraph-properties fo:margin-left="0.0047in" fo:margin-right="0in" fo:text-align="center" style:justify-single-word="false"/>
    </style:style>
    <style:style style:name="P286" style:family="paragraph" style:parent-style-name="Table_20_Paragraph">
      <style:paragraph-properties fo:margin-left="0.0091in" fo:margin-right="0in" fo:text-align="center" style:justify-single-word="false"/>
    </style:style>
    <style:style style:name="P287" style:family="paragraph" style:parent-style-name="Table_20_Paragraph">
      <style:paragraph-properties fo:margin-left="0.0083in" fo:margin-right="0in" fo:text-align="center" style:justify-single-word="false"/>
    </style:style>
    <style:style style:name="P288" style:family="paragraph" style:parent-style-name="Table_20_Paragraph">
      <style:paragraph-properties fo:margin-top="0.0264in" fo:margin-bottom="0in" style:contextual-spacing="false"/>
      <style:text-properties style:font-name="Verdana" fo:font-size="4pt" style:font-size-asian="4pt"/>
    </style:style>
    <style:style style:name="P289" style:family="paragraph" style:parent-style-name="Table_20_Paragraph">
      <style:paragraph-properties fo:margin-left="0.0236in" fo:margin-right="0.022in" fo:margin-top="0.0008in" fo:margin-bottom="0in" style:contextual-spacing="false" fo:text-align="center" style:justify-single-word="false"/>
    </style:style>
    <style:style style:name="P290" style:family="paragraph" style:parent-style-name="Table_20_Paragraph">
      <style:paragraph-properties fo:margin-left="0.0055in" fo:margin-right="0.0043in" fo:margin-top="0.0008in" fo:margin-bottom="0in" style:contextual-spacing="false" fo:text-align="center" style:justify-single-word="false"/>
    </style:style>
    <style:style style:name="P291" style:family="paragraph" style:parent-style-name="Table_20_Paragraph">
      <style:paragraph-properties fo:margin-left="0.0043in" fo:margin-right="0in" fo:text-align="center" style:justify-single-word="false"/>
    </style:style>
    <style:style style:name="P292" style:family="paragraph" style:parent-style-name="Table_20_Paragraph">
      <style:paragraph-properties fo:margin-top="0.039in" fo:margin-bottom="0in" style:contextual-spacing="false"/>
      <style:text-properties style:font-name="Verdana" fo:font-size="4pt" style:font-size-asian="4pt"/>
    </style:style>
    <style:style style:name="P293" style:family="paragraph" style:parent-style-name="Table_20_Paragraph">
      <style:paragraph-properties fo:margin-left="0.1402in" fo:margin-right="0.0146in" fo:line-height="107%" fo:text-indent="-0.1098in" style:auto-text-indent="false"/>
    </style:style>
    <style:style style:name="P294" style:family="paragraph" style:parent-style-name="Table_20_Paragraph">
      <style:paragraph-properties fo:margin-left="0.0965in" fo:margin-right="0in" fo:line-height="107%" fo:text-indent="0.0957in" style:auto-text-indent="false"/>
    </style:style>
    <style:style style:name="P295" style:family="paragraph" style:parent-style-name="Table_20_Paragraph">
      <style:paragraph-properties fo:margin-top="0.0075in" fo:margin-bottom="0in" style:contextual-spacing="false"/>
      <style:text-properties style:font-name="Verdana" fo:font-size="4pt" style:font-size-asian="4pt"/>
    </style:style>
    <style:style style:name="P296" style:family="paragraph" style:parent-style-name="Table_20_Paragraph">
      <style:paragraph-properties fo:margin-left="0.0091in" fo:margin-right="0.0043in" fo:text-align="center" style:justify-single-word="false"/>
    </style:style>
    <style:style style:name="P297" style:family="paragraph" style:parent-style-name="Table_20_Paragraph">
      <style:paragraph-properties fo:margin-left="0.0236in" fo:margin-right="0in" fo:text-align="center" style:justify-single-word="false"/>
    </style:style>
    <style:style style:name="P298" style:family="paragraph" style:parent-style-name="Table_20_Paragraph">
      <style:paragraph-properties fo:margin-left="0.0043in" fo:margin-right="0.0008in" fo:text-align="center" style:justify-single-word="false"/>
    </style:style>
    <style:style style:name="P299" style:family="paragraph" style:parent-style-name="Text_20_body">
      <style:paragraph-properties fo:margin-top="0.0244in" fo:margin-bottom="0in" style:contextual-spacing="false"/>
      <style:text-properties style:font-name="Verdana" fo:font-size="8.5pt" style:font-size-asian="8.5pt"/>
    </style:style>
    <style:style style:name="P300" style:family="paragraph" style:parent-style-name="Standard">
      <style:paragraph-properties fo:margin-left="1.4827in" fo:margin-right="1.7807in" fo:margin-top="0in" fo:margin-bottom="0in" style:contextual-spacing="false" fo:line-height="101%" fo:text-align="justify" style:justify-single-word="false" fo:text-indent="1.9134in" style:auto-text-indent="false"/>
    </style:style>
    <style:style style:name="P301" style:family="paragraph" style:parent-style-name="Text_20_body">
      <style:paragraph-properties fo:margin-top="0.0028in" fo:margin-bottom="0in" style:contextual-spacing="false"/>
      <style:text-properties style:font-name="Verdana" fo:font-size="8.5pt" style:font-size-asian="8.5pt"/>
    </style:style>
    <style:style style:name="P302" style:family="paragraph" style:parent-style-name="Standard">
      <style:paragraph-properties fo:margin-left="0in" fo:margin-right="0.6335in" fo:margin-top="0.0008in" fo:margin-bottom="0in" style:contextual-spacing="false" fo:text-align="center" style:justify-single-word="false" fo:text-indent="0in" style:auto-text-indent="false"/>
    </style:style>
    <style:style style:name="P303" style:family="paragraph" style:parent-style-name="Text_20_body">
      <style:paragraph-properties fo:margin-top="0.0055in" fo:margin-bottom="0in" style:contextual-spacing="false"/>
      <style:text-properties style:font-name="Verdana" fo:font-size="8.5pt" style:font-size-asian="8.5pt"/>
    </style:style>
    <style:style style:name="P304" style:family="paragraph" style:parent-style-name="Heading_20_8">
      <style:paragraph-properties fo:margin-left="0in" fo:margin-right="0.6319in" fo:text-align="center" style:justify-single-word="false"/>
    </style:style>
    <style:style style:name="P305" style:family="paragraph" style:parent-style-name="Standard">
      <style:paragraph-properties fo:margin-left="0in" fo:margin-right="0.6319in" fo:margin-top="0.0016in" fo:margin-bottom="0in" style:contextual-spacing="false" fo:text-align="center" style:justify-single-word="false" fo:text-indent="0in" style:auto-text-indent="false"/>
    </style:style>
    <style:style style:name="P306" style:family="paragraph" style:parent-style-name="Text_20_body" style:master-page-name="Converted14">
      <style:paragraph-properties fo:margin-top="0.1307in" fo:margin-bottom="0in" style:contextual-spacing="false" style:page-number="auto"/>
      <style:text-properties style:font-name="Verdana" fo:font-weight="bold" style:font-weight-asian="bold"/>
    </style:style>
    <style:style style:name="P307" style:family="paragraph" style:parent-style-name="Standard">
      <style:paragraph-properties fo:margin-left="1.0311in" fo:margin-right="5.002in" fo:margin-top="0in" fo:margin-bottom="0in" style:contextual-spacing="false" style:line-height-at-least="0.2571in" fo:text-align="left" style:justify-single-word="false" fo:text-indent="0in" style:auto-text-indent="false"/>
    </style:style>
    <style:style style:name="P308" style:family="paragraph" style:parent-style-name="Text_20_body">
      <style:paragraph-properties fo:margin-left="1.0311in" fo:margin-right="1.8091in" fo:margin-top="0.0055in" fo:margin-bottom="0in" style:contextual-spacing="false" fo:line-height="102%"/>
    </style:style>
    <style:style style:name="P309" style:family="paragraph" style:parent-style-name="Text_20_body">
      <style:paragraph-properties fo:margin-left="1.0311in" fo:margin-right="1.8835in" fo:line-height="102%"/>
    </style:style>
    <style:style style:name="P310" style:family="paragraph" style:parent-style-name="Standard">
      <style:paragraph-properties fo:margin-left="1.0311in" fo:margin-right="0in" fo:margin-top="0in" fo:margin-bottom="0in" style:contextual-spacing="false" fo:line-height="0.1272in" fo:text-align="left" style:justify-single-word="false" fo:text-indent="0in" style:auto-text-indent="false"/>
    </style:style>
    <style:style style:name="P311" style:family="paragraph" style:parent-style-name="Text_20_body">
      <style:paragraph-properties fo:margin-left="1.0311in" fo:margin-right="1.8839in" fo:margin-top="0.0028in" fo:margin-bottom="0in" style:contextual-spacing="false" fo:line-height="102%" fo:text-align="justify" style:justify-single-word="false"/>
    </style:style>
    <style:style style:name="P312" style:family="paragraph" style:parent-style-name="Standard">
      <style:paragraph-properties fo:margin-left="1.0311in" fo:margin-right="0in" fo:margin-top="0in" fo:margin-bottom="0in" style:contextual-spacing="false" fo:line-height="0.128in" fo:text-align="left" style:justify-single-word="false" fo:text-indent="0in" style:auto-text-indent="false"/>
    </style:style>
    <style:style style:name="P313" style:family="paragraph" style:parent-style-name="Text_20_body">
      <style:paragraph-properties fo:margin-top="0.0209in" fo:margin-bottom="0in" style:contextual-spacing="false"/>
      <style:text-properties style:font-name="Arial"/>
    </style:style>
    <style:style style:name="P314" style:family="paragraph" style:parent-style-name="Standard">
      <style:paragraph-properties fo:margin-left="0in" fo:margin-right="0.6563in" fo:margin-top="0in" fo:margin-bottom="0in" style:contextual-spacing="false" fo:text-align="center" style:justify-single-word="false" fo:text-indent="0in" style:auto-text-indent="false"/>
    </style:style>
    <style:style style:name="P315" style:family="paragraph" style:parent-style-name="Heading_20_9">
      <style:paragraph-properties fo:margin-left="0in" fo:margin-right="0.6909in" fo:margin-top="0.0047in" fo:margin-bottom="0in" style:contextual-spacing="false" fo:text-align="center" style:justify-single-word="false"/>
    </style:style>
    <style:style style:name="P316" style:family="paragraph" style:parent-style-name="Text_20_body">
      <style:paragraph-properties fo:margin-top="0.0083in" fo:margin-bottom="0in" style:contextual-spacing="false"/>
      <style:text-properties style:font-name="Arial" fo:font-weight="bold" style:font-weight-asian="bold"/>
    </style:style>
    <style:style style:name="P317" style:family="paragraph" style:parent-style-name="Text_20_body">
      <style:paragraph-properties fo:margin-left="0.9846in" fo:margin-right="0in" fo:margin-top="0.0008in" fo:margin-bottom="0in" style:contextual-spacing="false" fo:text-align="justify" style:justify-single-word="false"/>
    </style:style>
    <style:style style:name="P318" style:family="paragraph" style:parent-style-name="Standard">
      <style:paragraph-properties fo:margin-left="0.9846in" fo:margin-right="0in" fo:margin-top="0.0043in" fo:margin-bottom="0in" style:contextual-spacing="false" fo:text-align="justify" style:justify-single-word="false" fo:text-indent="0in" style:auto-text-indent="false"/>
    </style:style>
    <style:style style:name="P319" style:family="paragraph" style:parent-style-name="Text_20_body">
      <style:paragraph-properties fo:margin-left="0.9846in" fo:margin-right="1.8528in" fo:margin-top="0.0047in" fo:margin-bottom="0in" style:contextual-spacing="false" fo:line-height="104%" fo:text-align="justify" style:justify-single-word="false"/>
    </style:style>
    <style:style style:name="P320" style:family="paragraph" style:parent-style-name="Text_20_body">
      <style:paragraph-properties fo:margin-left="0.9846in" fo:margin-right="1.8528in" fo:line-height="104%" fo:text-align="justify" style:justify-single-word="false"/>
    </style:style>
    <style:style style:name="P321" style:family="paragraph" style:parent-style-name="Standard">
      <style:paragraph-properties fo:margin-left="0.9846in" fo:margin-right="0in" fo:margin-top="0in" fo:margin-bottom="0in" style:contextual-spacing="false" fo:line-height="0.1252in" fo:text-align="left" style:justify-single-word="false" fo:text-indent="0in" style:auto-text-indent="false"/>
    </style:style>
    <style:style style:name="P322" style:family="paragraph" style:parent-style-name="Text_20_body">
      <style:paragraph-properties fo:margin-left="0.9846in" fo:margin-right="1.8575in" fo:margin-top="0.0028in" fo:margin-bottom="0in" style:contextual-spacing="false" fo:line-height="104%" fo:text-align="justify" style:justify-single-word="false"/>
    </style:style>
    <style:style style:name="P323" style:family="paragraph" style:parent-style-name="Standard">
      <style:paragraph-properties fo:margin-left="0.9846in" fo:margin-right="0in" fo:margin-top="0in" fo:margin-bottom="0in" style:contextual-spacing="false" fo:line-height="0.1264in" fo:text-align="left" style:justify-single-word="false" fo:text-indent="0in" style:auto-text-indent="false"/>
    </style:style>
    <style:style style:name="P324" style:family="paragraph" style:parent-style-name="Text_20_body" style:master-page-name="Converted15">
      <style:paragraph-properties style:page-number="auto"/>
      <style:text-properties style:font-name="Arial"/>
    </style:style>
    <style:style style:name="P325" style:family="paragraph" style:parent-style-name="Text_20_body">
      <style:paragraph-properties fo:margin-top="0.0409in" fo:margin-bottom="0in" style:contextual-spacing="false"/>
      <style:text-properties style:font-name="Arial"/>
    </style:style>
    <style:style style:name="P326" style:family="paragraph" style:parent-style-name="Heading_20_9">
      <style:paragraph-properties fo:margin-left="1.1146in" fo:margin-right="1.5055in" fo:text-align="center" style:justify-single-word="false"/>
    </style:style>
    <style:style style:name="P327" style:family="paragraph" style:parent-style-name="Text_20_body">
      <style:text-properties style:font-name="Arial" fo:font-weight="bold" style:font-weight-asian="bold"/>
    </style:style>
    <style:style style:name="P328" style:family="paragraph" style:parent-style-name="Text_20_body">
      <style:paragraph-properties fo:margin-top="0.0075in" fo:margin-bottom="0in" style:contextual-spacing="false"/>
      <style:text-properties style:font-name="Arial" fo:font-weight="bold" style:font-weight-asian="bold"/>
    </style:style>
    <style:style style:name="P329" style:family="paragraph" style:parent-style-name="Text_20_body">
      <style:paragraph-properties fo:margin-left="1.1146in" fo:margin-right="1.5071in" fo:line-height="102%" fo:text-align="center" style:justify-single-word="false"/>
    </style:style>
    <style:style style:name="P330" style:family="paragraph" style:parent-style-name="Text_20_body">
      <style:paragraph-properties fo:margin-left="1.2598in" fo:margin-right="1.652in" fo:line-height="102%" fo:text-align="justify" style:justify-single-word="false"/>
    </style:style>
    <style:style style:name="P331" style:family="paragraph" style:parent-style-name="Text_20_body">
      <style:paragraph-properties fo:margin-left="1.2598in" fo:margin-right="0in" fo:text-align="justify" style:justify-single-word="false"/>
    </style:style>
    <style:style style:name="P332" style:family="paragraph" style:parent-style-name="Text_20_body">
      <style:paragraph-properties fo:margin-top="0.0126in" fo:margin-bottom="0in" style:contextual-spacing="false"/>
      <style:text-properties style:font-name="Arial"/>
    </style:style>
    <style:style style:name="P333" style:family="paragraph" style:parent-style-name="Standard">
      <style:paragraph-properties fo:margin-left="1.1146in" fo:margin-right="1.539in" fo:margin-top="0in" fo:margin-bottom="0in" style:contextual-spacing="false" fo:text-align="center" style:justify-single-word="false" fo:text-indent="0in" style:auto-text-indent="false"/>
    </style:style>
    <style:style style:name="P334" style:family="paragraph" style:parent-style-name="Text_20_body">
      <style:paragraph-properties fo:margin-left="1.1146in" fo:margin-right="1.5382in" fo:margin-top="0.002in" fo:margin-bottom="0in" style:contextual-spacing="false" fo:text-align="center" style:justify-single-word="false"/>
    </style:style>
    <style:style style:name="P335" style:family="paragraph" style:parent-style-name="Text_20_body" style:master-page-name="Converted16">
      <style:paragraph-properties fo:margin-top="0.0937in" fo:margin-bottom="0in" style:contextual-spacing="false" style:page-number="auto"/>
      <style:text-properties style:font-name="Arial" fo:font-size="11pt" style:font-size-asian="11pt"/>
    </style:style>
    <style:style style:name="P336" style:family="paragraph" style:parent-style-name="Heading_20_4">
      <style:paragraph-properties fo:margin-left="1.9882in" fo:margin-right="0in" fo:line-height="100%"/>
    </style:style>
    <style:style style:name="P337" style:family="paragraph" style:parent-style-name="Text_20_body">
      <style:text-properties style:font-name="Source Sans Pro" fo:font-weight="bold" style:font-weight-asian="bold"/>
    </style:style>
    <style:style style:name="P338" style:family="paragraph" style:parent-style-name="Text_20_body">
      <style:paragraph-properties fo:margin-top="0.0047in" fo:margin-bottom="0in" style:contextual-spacing="false"/>
      <style:text-properties style:font-name="Source Sans Pro" fo:font-weight="bold" style:font-weight-asian="bold"/>
    </style:style>
    <style:style style:name="P339" style:family="paragraph" style:parent-style-name="Standard">
      <style:paragraph-properties fo:margin-left="1.3854in" fo:margin-right="0in" fo:margin-top="0in" fo:margin-bottom="0in" style:contextual-spacing="false" fo:text-align="left" style:justify-single-word="false" fo:text-indent="0in" style:auto-text-indent="false"/>
    </style:style>
    <style:style style:name="P340" style:family="paragraph" style:parent-style-name="Text_20_body">
      <style:paragraph-properties fo:margin-top="0.102in" fo:margin-bottom="0in" style:contextual-spacing="false"/>
      <style:text-properties fo:font-weight="bold" style:font-weight-asian="bold"/>
    </style:style>
    <style:style style:name="P341" style:family="paragraph" style:parent-style-name="Text_20_body">
      <style:paragraph-properties fo:margin-left="0.9465in" fo:margin-right="1.3264in" fo:line-height="175%" fo:text-align="justify" style:justify-single-word="false"/>
    </style:style>
    <style:style style:name="P342" style:family="paragraph" style:parent-style-name="Text_20_body">
      <style:paragraph-properties fo:margin-top="0.0382in" fo:margin-bottom="0in" style:contextual-spacing="false"/>
    </style:style>
    <style:style style:name="P343" style:family="paragraph" style:parent-style-name="Text_20_body">
      <style:paragraph-properties fo:margin-left="0.9465in" fo:margin-right="1.3307in" fo:line-height="175%" fo:text-align="justify" style:justify-single-word="false"/>
    </style:style>
    <style:style style:name="P344" style:family="paragraph" style:parent-style-name="Text_20_body">
      <style:paragraph-properties fo:margin-top="0.039in" fo:margin-bottom="0in" style:contextual-spacing="false"/>
    </style:style>
    <style:style style:name="P345" style:family="paragraph" style:parent-style-name="Text_20_body">
      <style:paragraph-properties fo:margin-left="0.9465in" fo:margin-right="1.3272in" fo:line-height="175%" fo:text-align="justify" style:justify-single-word="false"/>
    </style:style>
    <style:style style:name="P346" style:family="paragraph" style:parent-style-name="Standard">
      <style:paragraph-properties fo:margin-left="1.1146in" fo:margin-right="1.4882in" fo:margin-top="0.0409in" fo:margin-bottom="0in" style:contextual-spacing="false" fo:text-align="center" style:justify-single-word="false" fo:text-indent="0in" style:auto-text-indent="false"/>
    </style:style>
    <style:style style:name="P347" style:family="paragraph" style:parent-style-name="Text_20_body">
      <style:paragraph-properties fo:margin-top="0.0008in" fo:margin-bottom="0in" style:contextual-spacing="false"/>
      <style:text-properties fo:font-size="7pt" style:font-size-asian="7pt"/>
    </style:style>
    <style:style style:name="P348" style:family="paragraph" style:parent-style-name="Table_20_Paragraph">
      <style:paragraph-properties fo:margin-left="0.0083in" fo:margin-right="0.002in" fo:margin-top="0.0937in" fo:margin-bottom="0in" style:contextual-spacing="false" fo:text-align="center" style:justify-single-word="false"/>
    </style:style>
    <style:style style:name="P349" style:family="paragraph" style:parent-style-name="Table_20_Paragraph">
      <style:paragraph-properties fo:margin-left="0.0028in" fo:margin-right="0.0016in" fo:margin-top="0.0937in" fo:margin-bottom="0in" style:contextual-spacing="false" fo:text-align="center" style:justify-single-word="false"/>
    </style:style>
    <style:style style:name="P350" style:family="paragraph" style:parent-style-name="Table_20_Paragraph">
      <style:paragraph-properties fo:margin-left="0.0047in" fo:margin-right="0.0035in" fo:margin-top="0.0937in" fo:margin-bottom="0in" style:contextual-spacing="false" fo:text-align="center" style:justify-single-word="false"/>
    </style:style>
    <style:style style:name="P351" style:family="paragraph" style:parent-style-name="Table_20_Paragraph">
      <style:paragraph-properties fo:margin-left="0.0047in" fo:margin-right="0in" fo:margin-top="0.0937in" fo:margin-bottom="0in" style:contextual-spacing="false" fo:text-align="center" style:justify-single-word="false"/>
    </style:style>
    <style:style style:name="P352" style:family="paragraph" style:parent-style-name="Table_20_Paragraph">
      <style:paragraph-properties fo:margin-left="0.0016in" fo:margin-right="0.0016in" fo:margin-top="0.0937in" fo:margin-bottom="0in" style:contextual-spacing="false" fo:text-align="center" style:justify-single-word="false"/>
    </style:style>
    <style:style style:name="P353" style:family="paragraph" style:parent-style-name="Table_20_Paragraph">
      <style:paragraph-properties fo:margin-left="0.0083in" fo:margin-right="0in" fo:margin-top="0.0929in" fo:margin-bottom="0in" style:contextual-spacing="false" fo:text-align="center" style:justify-single-word="false"/>
    </style:style>
    <style:style style:name="P354" style:family="paragraph" style:parent-style-name="Table_20_Paragraph">
      <style:paragraph-properties fo:margin-left="0.0028in" fo:margin-right="0in" fo:margin-top="0.0929in" fo:margin-bottom="0in" style:contextual-spacing="false" fo:text-align="center" style:justify-single-word="false"/>
    </style:style>
    <style:style style:name="P355" style:family="paragraph" style:parent-style-name="Table_20_Paragraph">
      <style:paragraph-properties fo:margin-left="0.0047in" fo:margin-right="0.0028in" fo:margin-top="0.0929in" fo:margin-bottom="0in" style:contextual-spacing="false" fo:text-align="center" style:justify-single-word="false"/>
    </style:style>
    <style:style style:name="P356" style:family="paragraph" style:parent-style-name="Table_20_Paragraph">
      <style:paragraph-properties fo:margin-left="0.0047in" fo:margin-right="0.002in" fo:margin-top="0.0929in" fo:margin-bottom="0in" style:contextual-spacing="false" fo:text-align="center" style:justify-single-word="false"/>
    </style:style>
    <style:style style:name="P357" style:family="paragraph" style:parent-style-name="Table_20_Paragraph">
      <style:paragraph-properties fo:margin-left="0.0016in" fo:margin-right="0in" fo:margin-top="0.0929in" fo:margin-bottom="0in" style:contextual-spacing="false" fo:text-align="center" style:justify-single-word="false"/>
    </style:style>
    <style:style style:name="P358" style:family="paragraph" style:parent-style-name="Table_20_Paragraph">
      <style:paragraph-properties fo:margin-left="0.0083in" fo:margin-right="0in" fo:margin-top="0.0937in" fo:margin-bottom="0in" style:contextual-spacing="false" fo:text-align="center" style:justify-single-word="false"/>
    </style:style>
    <style:style style:name="P359" style:family="paragraph" style:parent-style-name="Table_20_Paragraph">
      <style:paragraph-properties fo:margin-left="0.0028in" fo:margin-right="0in" fo:margin-top="0.0937in" fo:margin-bottom="0in" style:contextual-spacing="false" fo:text-align="center" style:justify-single-word="false"/>
    </style:style>
    <style:style style:name="P360" style:family="paragraph" style:parent-style-name="Table_20_Paragraph">
      <style:paragraph-properties fo:margin-left="0.0047in" fo:margin-right="0.0028in" fo:margin-top="0.0937in" fo:margin-bottom="0in" style:contextual-spacing="false" fo:text-align="center" style:justify-single-word="false"/>
    </style:style>
    <style:style style:name="P361" style:family="paragraph" style:parent-style-name="Table_20_Paragraph">
      <style:paragraph-properties fo:margin-left="0.0047in" fo:margin-right="0.002in" fo:margin-top="0.0937in" fo:margin-bottom="0in" style:contextual-spacing="false" fo:text-align="center" style:justify-single-word="false"/>
    </style:style>
    <style:style style:name="P362" style:family="paragraph" style:parent-style-name="Table_20_Paragraph">
      <style:paragraph-properties fo:margin-left="0.0016in" fo:margin-right="0in" fo:margin-top="0.0937in" fo:margin-bottom="0in" style:contextual-spacing="false" fo:text-align="center" style:justify-single-word="false"/>
    </style:style>
    <style:style style:name="P363" style:family="paragraph" style:parent-style-name="Table_20_Paragraph">
      <style:paragraph-properties fo:margin-left="0.0083in" fo:margin-right="0.002in" fo:margin-top="0.0929in" fo:margin-bottom="0in" style:contextual-spacing="false" fo:text-align="center" style:justify-single-word="false"/>
    </style:style>
    <style:style style:name="P364" style:family="paragraph" style:parent-style-name="Table_20_Paragraph">
      <style:paragraph-properties fo:margin-left="0.0083in" fo:margin-right="0.0008in" fo:margin-top="0.0937in" fo:margin-bottom="0in" style:contextual-spacing="false" fo:text-align="center" style:justify-single-word="false"/>
    </style:style>
    <style:style style:name="P365" style:family="paragraph" style:parent-style-name="Text_20_body" style:master-page-name="Converted17">
      <style:paragraph-properties fo:margin-top="0.1543in" fo:margin-bottom="0in" style:contextual-spacing="false" style:page-number="auto"/>
      <style:text-properties fo:font-size="10pt" style:font-size-asian="10pt"/>
    </style:style>
    <style:style style:name="P366" style:family="paragraph" style:parent-style-name="Table_20_Paragraph">
      <style:paragraph-properties fo:margin-top="0.0043in" fo:margin-bottom="0.0008in" style:contextual-spacing="false"/>
      <style:text-properties style:font-name="Times New Roman" fo:font-size="7.5pt" style:font-size-asian="7.5pt"/>
    </style:style>
    <style:style style:name="P367" style:family="paragraph" style:parent-style-name="Table_20_Paragraph">
      <style:paragraph-properties fo:margin-left="0.2634in" fo:margin-right="0in" fo:line-height="0.0917in"/>
    </style:style>
    <style:style style:name="P368" style:family="paragraph" style:parent-style-name="Table_20_Paragraph">
      <style:paragraph-properties fo:margin-left="0.2236in" fo:margin-right="0in" fo:line-height="0.0756in"/>
    </style:style>
    <style:style style:name="P369" style:family="paragraph" style:parent-style-name="Table_20_Paragraph">
      <style:paragraph-properties fo:margin-left="0.2283in" fo:margin-right="0in" fo:line-height="0.0756in"/>
    </style:style>
    <style:style style:name="P370" style:family="paragraph" style:parent-style-name="Table_20_Paragraph">
      <style:paragraph-properties fo:margin-left="0.2764in" fo:margin-right="0in" fo:line-height="0.0756in"/>
    </style:style>
    <style:style style:name="P371" style:family="paragraph" style:parent-style-name="Table_20_Paragraph">
      <style:paragraph-properties fo:margin-left="0.4146in" fo:margin-right="0in" fo:line-height="0.0756in"/>
    </style:style>
    <style:style style:name="P372" style:family="paragraph" style:parent-style-name="Table_20_Paragraph">
      <style:paragraph-properties fo:margin-top="0.0028in" fo:margin-bottom="0.0008in" style:contextual-spacing="false"/>
      <style:text-properties style:font-name="Times New Roman" fo:font-size="7.5pt" style:font-size-asian="7.5pt"/>
    </style:style>
    <style:style style:name="P373" style:family="paragraph" style:parent-style-name="Table_20_Paragraph">
      <style:paragraph-properties fo:margin-left="0.2783in" fo:margin-right="0in" fo:line-height="0.0756in"/>
    </style:style>
    <style:style style:name="P374" style:family="paragraph" style:parent-style-name="Table_20_Paragraph">
      <style:paragraph-properties fo:margin-left="0.2752in" fo:margin-right="0in" fo:line-height="0.0756in"/>
    </style:style>
    <style:style style:name="P375" style:family="paragraph" style:parent-style-name="Table_20_Paragraph">
      <style:paragraph-properties fo:margin-left="0.3063in" fo:margin-right="0in" fo:line-height="0.0756in"/>
    </style:style>
    <style:style style:name="P376" style:family="paragraph" style:parent-style-name="Table_20_Paragraph">
      <style:paragraph-properties fo:margin-left="0.4138in" fo:margin-right="0in" fo:line-height="0.0756in"/>
    </style:style>
    <style:style style:name="P377" style:family="paragraph" style:parent-style-name="Table_20_Paragraph">
      <style:paragraph-properties fo:margin-top="0.0016in" fo:margin-bottom="0.0008in" style:contextual-spacing="false"/>
      <style:text-properties style:font-name="Times New Roman" fo:font-size="7.5pt" style:font-size-asian="7.5pt"/>
    </style:style>
    <style:style style:name="P378" style:family="paragraph" style:parent-style-name="Table_20_Paragraph">
      <style:paragraph-properties fo:margin-left="0.2925in" fo:margin-right="0in" fo:line-height="0.0917in"/>
    </style:style>
    <style:style style:name="P379" style:family="paragraph" style:parent-style-name="Table_20_Paragraph">
      <style:paragraph-properties fo:margin-left="0.2811in" fo:margin-right="0in" fo:line-height="0.0756in"/>
    </style:style>
    <style:style style:name="P380" style:family="paragraph" style:parent-style-name="Table_20_Paragraph">
      <style:paragraph-properties fo:margin-left="0.2701in" fo:margin-right="0in" fo:line-height="0.0917in"/>
    </style:style>
    <style:style style:name="P381" style:family="paragraph" style:parent-style-name="Table_20_Paragraph">
      <style:paragraph-properties fo:margin-left="0.3035in" fo:margin-right="0in" fo:line-height="0.0764in"/>
    </style:style>
    <style:style style:name="P382" style:family="paragraph" style:parent-style-name="Table_20_Paragraph">
      <style:paragraph-properties fo:margin-left="0.2236in" fo:margin-right="0in" fo:line-height="0.0764in"/>
    </style:style>
    <style:style style:name="P383" style:family="paragraph" style:parent-style-name="Table_20_Paragraph">
      <style:paragraph-properties fo:margin-left="0.2283in" fo:margin-right="0in" fo:line-height="0.0764in"/>
    </style:style>
    <style:style style:name="P384" style:family="paragraph" style:parent-style-name="Table_20_Paragraph">
      <style:paragraph-properties fo:margin-left="0.2764in" fo:margin-right="0in" fo:line-height="0.0764in"/>
    </style:style>
    <style:style style:name="P385" style:family="paragraph" style:parent-style-name="Table_20_Paragraph">
      <style:paragraph-properties fo:margin-left="0.4146in" fo:margin-right="0in" fo:line-height="0.0764in"/>
    </style:style>
    <style:style style:name="P386" style:family="paragraph" style:parent-style-name="Table_20_Paragraph">
      <style:paragraph-properties fo:margin-left="0.2634in" fo:margin-right="0in" fo:line-height="0.0756in"/>
    </style:style>
    <style:style style:name="P387" style:family="paragraph" style:parent-style-name="Table_20_Paragraph">
      <style:paragraph-properties fo:margin-left="0.2508in" fo:margin-right="0in" fo:line-height="0.0764in"/>
    </style:style>
    <style:style style:name="P388" style:family="paragraph" style:parent-style-name="Table_20_Paragraph">
      <style:paragraph-properties fo:margin-left="0.2744in" fo:margin-right="0in" fo:line-height="0.0764in"/>
    </style:style>
    <style:style style:name="P389" style:family="paragraph" style:parent-style-name="Table_20_Paragraph">
      <style:paragraph-properties fo:margin-left="0.2728in" fo:margin-right="0in" fo:line-height="0.0917in"/>
    </style:style>
    <style:style style:name="P390" style:family="paragraph" style:parent-style-name="Table_20_Paragraph">
      <style:paragraph-properties fo:margin-left="0.2634in" fo:margin-right="0in" fo:line-height="0.0764in"/>
    </style:style>
    <style:style style:name="P391" style:family="paragraph" style:parent-style-name="Table_20_Paragraph">
      <style:paragraph-properties fo:margin-left="0.2827in" fo:margin-right="0in" fo:line-height="0.0917in"/>
    </style:style>
    <style:style style:name="P392" style:family="paragraph" style:parent-style-name="Table_20_Paragraph">
      <style:paragraph-properties fo:margin-left="0.2272in" fo:margin-right="0in" fo:line-height="0.0764in"/>
    </style:style>
    <style:style style:name="P393" style:family="paragraph" style:parent-style-name="Table_20_Paragraph">
      <style:paragraph-properties fo:margin-left="0.2752in" fo:margin-right="0in" fo:line-height="0.0764in"/>
    </style:style>
    <style:style style:name="P394" style:family="paragraph" style:parent-style-name="Table_20_Paragraph">
      <style:paragraph-properties fo:margin-left="0.2827in" fo:margin-right="0in" fo:line-height="0.0764in"/>
    </style:style>
    <style:style style:name="P395" style:family="paragraph" style:parent-style-name="Table_20_Paragraph">
      <style:paragraph-properties fo:margin-left="0.2953in" fo:margin-right="0in" fo:line-height="0.0756in"/>
    </style:style>
    <style:style style:name="P396" style:family="paragraph" style:parent-style-name="Table_20_Paragraph">
      <style:paragraph-properties fo:margin-left="0.2965in" fo:margin-right="0in" fo:line-height="0.0756in"/>
    </style:style>
    <style:style style:name="P397" style:family="paragraph" style:parent-style-name="Table_20_Paragraph">
      <style:paragraph-properties fo:margin-left="0.2689in" fo:margin-right="0in" fo:line-height="0.0756in"/>
    </style:style>
    <style:style style:name="P398" style:family="paragraph" style:parent-style-name="Table_20_Paragraph">
      <style:paragraph-properties fo:margin-left="0.298in" fo:margin-right="0in" fo:line-height="0.0756in"/>
    </style:style>
    <style:style style:name="P399" style:family="paragraph" style:parent-style-name="Table_20_Paragraph">
      <style:paragraph-properties fo:margin-left="0.2701in" fo:margin-right="0in" fo:line-height="0.0764in"/>
    </style:style>
    <style:style style:name="P400" style:family="paragraph" style:parent-style-name="Table_20_Paragraph">
      <style:paragraph-properties fo:margin-left="0.2717in" fo:margin-right="0in" fo:line-height="0.0752in"/>
    </style:style>
    <style:style style:name="P401" style:family="paragraph" style:parent-style-name="Table_20_Paragraph">
      <style:paragraph-properties fo:margin-left="0.2937in" fo:margin-right="0in" fo:line-height="0.0764in"/>
    </style:style>
    <style:style style:name="P402" style:family="paragraph" style:parent-style-name="Table_20_Paragraph">
      <style:paragraph-properties fo:margin-left="0.2866in" fo:margin-right="0in" fo:line-height="0.0764in"/>
    </style:style>
    <style:style style:name="P403" style:family="paragraph" style:parent-style-name="Text_20_body" style:master-page-name="Converted18">
      <style:paragraph-properties fo:margin-top="0.1543in" fo:margin-bottom="0in" style:contextual-spacing="false" style:page-number="auto"/>
      <style:text-properties fo:font-size="10pt" style:font-size-asian="10pt"/>
    </style:style>
    <style:style style:name="P404" style:family="paragraph" style:parent-style-name="Table_20_Paragraph">
      <style:text-properties style:font-name="Times New Roman" fo:font-size="8pt" style:font-size-asian="8pt"/>
    </style:style>
    <style:style style:name="P405" style:family="paragraph" style:parent-style-name="Table_20_Paragraph">
      <style:paragraph-properties fo:margin-left="0.2866in" fo:margin-right="0in" fo:line-height="0.0756in"/>
    </style:style>
    <style:style style:name="P406" style:family="paragraph" style:parent-style-name="Table_20_Paragraph">
      <style:paragraph-properties fo:margin-left="0.2272in" fo:margin-right="0in" fo:line-height="0.0756in"/>
    </style:style>
    <style:style style:name="P407" style:family="paragraph" style:parent-style-name="Table_20_Paragraph">
      <style:paragraph-properties fo:margin-left="0.2925in" fo:margin-right="0in" fo:line-height="0.0756in"/>
    </style:style>
    <style:style style:name="P408" style:family="paragraph" style:parent-style-name="Table_20_Paragraph">
      <style:paragraph-properties fo:margin-left="0.2618in" fo:margin-right="0in" fo:line-height="0.0917in"/>
    </style:style>
    <style:style style:name="P409" style:family="paragraph" style:parent-style-name="Table_20_Paragraph">
      <style:paragraph-properties fo:margin-left="0.2618in" fo:margin-right="0in" fo:line-height="0.0764in"/>
    </style:style>
    <style:style style:name="P410" style:family="paragraph" style:parent-style-name="Table_20_Paragraph">
      <style:paragraph-properties fo:margin-left="0.2811in" fo:margin-right="0in" fo:line-height="0.0764in"/>
    </style:style>
    <style:style style:name="P411" style:family="paragraph" style:parent-style-name="Table_20_Paragraph">
      <style:paragraph-properties fo:margin-left="0.2772in" fo:margin-right="0in" fo:line-height="0.0764in"/>
    </style:style>
    <style:style style:name="P412" style:family="paragraph" style:parent-style-name="Table_20_Paragraph">
      <style:paragraph-properties fo:margin-left="0.4138in" fo:margin-right="0in" fo:line-height="0.0764in"/>
    </style:style>
    <style:style style:name="P413" style:family="paragraph" style:parent-style-name="Table_20_Paragraph">
      <style:paragraph-properties fo:margin-left="0.2673in" fo:margin-right="0in" fo:line-height="0.0764in"/>
    </style:style>
    <style:style style:name="P414" style:family="paragraph" style:parent-style-name="Table_20_Paragraph">
      <style:paragraph-properties fo:margin-left="0.2717in" fo:margin-right="0in" fo:line-height="0.0764in"/>
    </style:style>
    <style:style style:name="P415" style:family="paragraph" style:parent-style-name="Table_20_Paragraph">
      <style:paragraph-properties fo:margin-left="0.3146in" fo:margin-right="0in" fo:line-height="0.0756in"/>
    </style:style>
    <style:style style:name="P416" style:family="paragraph" style:parent-style-name="Table_20_Paragraph">
      <style:paragraph-properties fo:margin-left="0.2909in" fo:margin-right="0in" fo:line-height="0.0756in"/>
    </style:style>
    <style:style style:name="P417" style:family="paragraph" style:parent-style-name="Table_20_Paragraph">
      <style:paragraph-properties fo:margin-left="0.2799in" fo:margin-right="0in" fo:line-height="0.0764in"/>
    </style:style>
    <style:style style:name="P418" style:family="paragraph" style:parent-style-name="Table_20_Paragraph">
      <style:paragraph-properties fo:margin-left="0.2854in" fo:margin-right="0in" fo:line-height="0.0764in"/>
    </style:style>
    <style:style style:name="P419" style:family="paragraph" style:parent-style-name="Text_20_body" style:master-page-name="Converted19">
      <style:paragraph-properties fo:margin-top="0.1543in" fo:margin-bottom="0in" style:contextual-spacing="false" style:page-number="auto"/>
      <style:text-properties fo:font-size="10pt" style:font-size-asian="10pt"/>
    </style:style>
    <style:style style:name="P420" style:family="paragraph" style:parent-style-name="Table_20_Paragraph">
      <style:paragraph-properties fo:margin-left="0.2717in" fo:margin-right="0in" fo:line-height="0.0756in"/>
    </style:style>
    <style:style style:name="P421" style:family="paragraph" style:parent-style-name="Table_20_Paragraph">
      <style:paragraph-properties fo:margin-left="0.2839in" fo:margin-right="0in" fo:line-height="0.0756in"/>
    </style:style>
    <style:style style:name="P422" style:family="paragraph" style:parent-style-name="Table_20_Paragraph">
      <style:paragraph-properties fo:margin-left="0.2756in" fo:margin-right="0in" fo:line-height="0.0917in"/>
    </style:style>
    <style:style style:name="P423" style:family="paragraph" style:parent-style-name="Table_20_Paragraph">
      <style:paragraph-properties fo:margin-left="0.2854in" fo:margin-right="0in" fo:line-height="0.0917in"/>
    </style:style>
    <style:style style:name="P424" style:family="paragraph" style:parent-style-name="Table_20_Paragraph">
      <style:paragraph-properties fo:margin-left="0.2811in" fo:margin-right="0in" fo:line-height="0.0728in"/>
    </style:style>
    <style:style style:name="P425" style:family="paragraph" style:parent-style-name="Table_20_Paragraph">
      <style:paragraph-properties fo:margin-left="0.2953in" fo:margin-right="0in" fo:line-height="0.0917in"/>
    </style:style>
    <style:style style:name="P426" style:family="paragraph" style:parent-style-name="Table_20_Paragraph">
      <style:paragraph-properties fo:margin-left="0.2783in" fo:margin-right="0in" fo:line-height="0.0764in"/>
    </style:style>
    <style:style style:name="P427" style:family="paragraph" style:parent-style-name="Table_20_Paragraph">
      <style:paragraph-properties fo:margin-left="0.2673in" fo:margin-right="0in" fo:line-height="0.0917in"/>
    </style:style>
    <style:style style:name="P428" style:family="paragraph" style:parent-style-name="Table_20_Paragraph">
      <style:paragraph-properties fo:margin-left="0.3091in" fo:margin-right="0in" fo:line-height="0.0756in"/>
    </style:style>
    <style:style style:name="P429" style:family="paragraph" style:parent-style-name="Table_20_Paragraph">
      <style:paragraph-properties fo:margin-left="0.2728in" fo:margin-right="0in" fo:line-height="0.0756in"/>
    </style:style>
    <style:style style:name="P430" style:family="paragraph" style:parent-style-name="Table_20_Paragraph">
      <style:paragraph-properties fo:margin-left="0.2744in" fo:margin-right="0in" fo:line-height="0.0917in"/>
    </style:style>
    <style:style style:name="P431" style:family="paragraph" style:parent-style-name="Table_20_Paragraph">
      <style:paragraph-properties fo:margin-left="0.2819in" fo:margin-right="0in" fo:line-height="0.0756in"/>
    </style:style>
    <style:style style:name="P432" style:family="paragraph" style:parent-style-name="Table_20_Paragraph">
      <style:paragraph-properties fo:margin-left="0.2717in" fo:margin-right="0in" fo:line-height="0.0917in"/>
    </style:style>
    <style:style style:name="P433" style:family="paragraph" style:parent-style-name="Table_20_Paragraph">
      <style:paragraph-properties fo:margin-left="0.2819in" fo:margin-right="0in" fo:line-height="0.0764in"/>
    </style:style>
    <style:style style:name="P434" style:family="paragraph" style:parent-style-name="Text_20_body" style:master-page-name="Converted20">
      <style:paragraph-properties style:page-number="auto"/>
      <style:text-properties fo:font-size="10pt" style:font-size-asian="10pt"/>
    </style:style>
    <style:style style:name="P435" style:family="paragraph" style:parent-style-name="Text_20_body">
      <style:paragraph-properties fo:margin-top="0.0339in" fo:margin-bottom="0in" style:contextual-spacing="false"/>
      <style:text-properties fo:font-size="10pt" style:font-size-asian="10pt"/>
    </style:style>
    <style:style style:name="P436" style:family="paragraph" style:parent-style-name="Table_20_Paragraph">
      <style:paragraph-properties fo:margin-top="0.002in" fo:margin-bottom="0in" style:contextual-spacing="false"/>
      <style:text-properties style:font-name="Times New Roman" fo:font-size="7.5pt" style:font-size-asian="7.5pt"/>
    </style:style>
    <style:style style:name="P437" style:family="paragraph" style:parent-style-name="Table_20_Paragraph">
      <style:paragraph-properties fo:margin-left="0.2909in" fo:margin-right="0in" fo:line-height="0.0752in"/>
    </style:style>
    <style:style style:name="P438" style:family="paragraph" style:parent-style-name="Table_20_Paragraph">
      <style:paragraph-properties fo:margin-left="0.2217in" fo:margin-right="0in" fo:line-height="0.0752in"/>
    </style:style>
    <style:style style:name="P439" style:family="paragraph" style:parent-style-name="Table_20_Paragraph">
      <style:paragraph-properties fo:margin-left="0.228in" fo:margin-right="0in" fo:line-height="0.0752in"/>
    </style:style>
    <style:style style:name="P440" style:family="paragraph" style:parent-style-name="Table_20_Paragraph">
      <style:paragraph-properties fo:margin-left="0.2811in" fo:margin-right="0in" fo:line-height="0.0752in"/>
    </style:style>
    <style:style style:name="P441" style:family="paragraph" style:parent-style-name="Table_20_Paragraph">
      <style:paragraph-properties fo:margin-left="0.4138in" fo:margin-right="0in" fo:line-height="0.0752in"/>
    </style:style>
    <style:style style:name="P442" style:family="paragraph" style:parent-style-name="Table_20_Paragraph">
      <style:paragraph-properties fo:margin-top="0.0035in" fo:margin-bottom="0in" style:contextual-spacing="false"/>
      <style:text-properties style:font-name="Times New Roman" fo:font-size="7.5pt" style:font-size-asian="7.5pt"/>
    </style:style>
    <style:style style:name="P443" style:family="paragraph" style:parent-style-name="Table_20_Paragraph">
      <style:paragraph-properties fo:margin-left="0.2217in" fo:margin-right="0in" fo:line-height="0.0756in"/>
    </style:style>
    <style:style style:name="P444" style:family="paragraph" style:parent-style-name="Table_20_Paragraph">
      <style:paragraph-properties fo:margin-left="0.228in" fo:margin-right="0in" fo:line-height="0.0756in"/>
    </style:style>
    <style:style style:name="P445" style:family="paragraph" style:parent-style-name="Table_20_Paragraph">
      <style:paragraph-properties fo:margin-left="0.2744in" fo:margin-right="0in" fo:line-height="0.0756in"/>
    </style:style>
    <style:style style:name="P446" style:family="paragraph" style:parent-style-name="Table_20_Paragraph">
      <style:paragraph-properties fo:margin-top="0.0008in" fo:margin-bottom="0in" style:contextual-spacing="false"/>
      <style:text-properties style:font-name="Times New Roman" fo:font-size="7.5pt" style:font-size-asian="7.5pt"/>
    </style:style>
    <style:style style:name="P447" style:family="paragraph" style:parent-style-name="Table_20_Paragraph">
      <style:paragraph-properties fo:margin-left="0.3209in" fo:margin-right="0in" fo:line-height="0.0756in"/>
    </style:style>
    <style:style style:name="P448" style:family="paragraph" style:parent-style-name="Table_20_Paragraph">
      <style:paragraph-properties fo:margin-left="0.2756in" fo:margin-right="0in" fo:line-height="0.0756in"/>
    </style:style>
    <style:style style:name="P449" style:family="paragraph" style:parent-style-name="Table_20_Paragraph">
      <style:paragraph-properties fo:margin-left="0.4126in" fo:margin-right="0in" fo:line-height="0.0756in"/>
    </style:style>
    <style:style style:name="P450" style:family="paragraph" style:parent-style-name="Table_20_Paragraph">
      <style:paragraph-properties fo:margin-left="0.2937in" fo:margin-right="0in" fo:line-height="0.0756in"/>
    </style:style>
    <style:style style:name="P451" style:family="paragraph" style:parent-style-name="Table_20_Paragraph">
      <style:paragraph-properties fo:margin-left="0.2598in" fo:margin-right="0in" fo:line-height="0.0752in"/>
    </style:style>
    <style:style style:name="P452" style:family="paragraph" style:parent-style-name="Table_20_Paragraph">
      <style:paragraph-properties fo:margin-left="0.2744in" fo:margin-right="0in" fo:line-height="0.0752in"/>
    </style:style>
    <style:style style:name="P453" style:family="paragraph" style:parent-style-name="Table_20_Paragraph">
      <style:paragraph-properties fo:margin-left="0.4126in" fo:margin-right="0in" fo:line-height="0.0752in"/>
    </style:style>
    <style:style style:name="P454" style:family="paragraph" style:parent-style-name="Table_20_Paragraph">
      <style:paragraph-properties fo:margin-left="0.2756in" fo:margin-right="0in" fo:line-height="0.0752in"/>
    </style:style>
    <style:style style:name="P455" style:family="paragraph" style:parent-style-name="Table_20_Paragraph">
      <style:paragraph-properties fo:margin-left="0.2925in" fo:margin-right="0in" fo:line-height="0.0752in"/>
    </style:style>
    <style:style style:name="P456" style:family="paragraph" style:parent-style-name="Table_20_Paragraph">
      <style:paragraph-properties fo:margin-left="0.2839in" fo:margin-right="0in" fo:line-height="0.0752in"/>
    </style:style>
    <style:style style:name="P457" style:family="paragraph" style:parent-style-name="Table_20_Paragraph">
      <style:paragraph-properties fo:margin-left="0.2598in" fo:margin-right="0in" fo:line-height="0.0917in"/>
    </style:style>
    <style:style style:name="P458" style:family="paragraph" style:parent-style-name="Table_20_Paragraph">
      <style:paragraph-properties fo:margin-left="0.2661in" fo:margin-right="0in" fo:line-height="0.0752in"/>
    </style:style>
    <style:style style:name="P459" style:family="paragraph" style:parent-style-name="Text_20_body" style:master-page-name="Converted21">
      <style:paragraph-properties style:page-number="auto"/>
      <style:text-properties fo:font-size="10pt" style:font-size-asian="10pt"/>
    </style:style>
    <style:style style:name="P460" style:family="paragraph" style:parent-style-name="Table_20_Paragraph">
      <style:paragraph-properties fo:margin-left="0.2673in" fo:margin-right="0in" fo:line-height="0.0756in"/>
    </style:style>
    <style:style style:name="P461" style:family="paragraph" style:parent-style-name="Table_20_Paragraph">
      <style:paragraph-properties fo:margin-left="0.2909in" fo:margin-right="0in" fo:line-height="0.0917in"/>
    </style:style>
    <style:style style:name="P462" style:family="paragraph" style:parent-style-name="Table_20_Paragraph">
      <style:paragraph-properties fo:margin-left="0.2898in" fo:margin-right="0in" fo:line-height="0.0917in"/>
    </style:style>
    <style:style style:name="P463" style:family="paragraph" style:parent-style-name="Table_20_Paragraph">
      <style:paragraph-properties fo:margin-left="0.3126in" fo:margin-right="0in" fo:line-height="0.0752in"/>
    </style:style>
    <style:style style:name="P464" style:family="paragraph" style:parent-style-name="Table_20_Paragraph">
      <style:paragraph-properties fo:margin-left="0.261in" fo:margin-right="0in" fo:line-height="0.0917in"/>
    </style:style>
    <style:style style:name="P465" style:family="paragraph" style:parent-style-name="Table_20_Paragraph">
      <style:paragraph-properties fo:margin-left="0.2799in" fo:margin-right="0in" fo:line-height="0.0756in"/>
    </style:style>
    <style:style style:name="P466" style:family="paragraph" style:parent-style-name="Table_20_Paragraph">
      <style:paragraph-properties fo:margin-left="0.2882in" fo:margin-right="0in" fo:line-height="0.0752in"/>
    </style:style>
    <style:style style:name="P467" style:family="paragraph" style:parent-style-name="Table_20_Paragraph">
      <style:paragraph-properties fo:margin-left="0.2882in" fo:margin-right="0in" fo:line-height="0.0744in"/>
    </style:style>
    <style:style style:name="P468" style:family="paragraph" style:parent-style-name="Table_20_Paragraph">
      <style:paragraph-properties fo:margin-left="0.2898in" fo:margin-right="0in" fo:line-height="0.0752in"/>
    </style:style>
    <style:style style:name="P469" style:family="paragraph" style:parent-style-name="Table_20_Paragraph">
      <style:paragraph-properties fo:margin-left="0.2799in" fo:margin-right="0in" fo:line-height="0.0752in"/>
    </style:style>
    <style:style style:name="P470" style:family="paragraph" style:parent-style-name="Table_20_Paragraph">
      <style:paragraph-properties fo:margin-left="0.2772in" fo:margin-right="0in" fo:line-height="0.0756in"/>
    </style:style>
    <style:style style:name="P471" style:family="paragraph" style:parent-style-name="Table_20_Paragraph">
      <style:paragraph-properties fo:margin-left="0.2937in" fo:margin-right="0in" fo:line-height="0.0752in"/>
    </style:style>
    <style:style style:name="P472" style:family="paragraph" style:parent-style-name="Text_20_body">
      <style:paragraph-properties fo:margin-top="0.0043in" fo:margin-bottom="0in" style:contextual-spacing="false"/>
      <style:text-properties fo:font-size="8.5pt" style:font-size-asian="8.5pt"/>
    </style:style>
    <style:style style:name="P473" style:family="paragraph" style:parent-style-name="Text_20_body">
      <style:paragraph-properties fo:margin-top="0.0016in" fo:margin-bottom="0in" style:contextual-spacing="false"/>
      <style:text-properties fo:font-size="7.5pt" style:font-size-asian="7.5pt"/>
    </style:style>
    <style:style style:name="P474" style:family="paragraph" style:parent-style-name="Text_20_body" style:master-page-name="Converted22">
      <style:paragraph-properties style:page-number="auto"/>
    </style:style>
    <style:style style:name="P475" style:family="paragraph" style:parent-style-name="Standard">
      <style:paragraph-properties fo:margin-left="1.3846in" fo:margin-right="0in" fo:margin-top="0in" fo:margin-bottom="0in" style:contextual-spacing="false" fo:text-align="left" style:justify-single-word="false" fo:text-indent="0in" style:auto-text-indent="false"/>
    </style:style>
    <style:style style:name="P476" style:family="paragraph" style:parent-style-name="Text_20_body">
      <style:paragraph-properties fo:margin-top="0.1008in" fo:margin-bottom="0in" style:contextual-spacing="false"/>
      <style:text-properties fo:font-weight="bold" style:font-weight-asian="bold"/>
    </style:style>
    <style:style style:name="P477" style:family="paragraph" style:parent-style-name="Text_20_body">
      <style:paragraph-properties fo:margin-left="0.9472in" fo:margin-right="1.3398in" fo:line-height="174%" fo:text-align="justify" style:justify-single-word="false"/>
    </style:style>
    <style:style style:name="P478" style:family="paragraph" style:parent-style-name="Text_20_body">
      <style:paragraph-properties fo:margin-top="0.0417in" fo:margin-bottom="0in" style:contextual-spacing="false"/>
    </style:style>
    <style:style style:name="P479" style:family="paragraph" style:parent-style-name="Text_20_body">
      <style:paragraph-properties fo:margin-left="0.9472in" fo:margin-right="1.3437in" fo:line-height="174%" fo:text-align="justify" style:justify-single-word="false"/>
    </style:style>
    <style:style style:name="P480" style:family="paragraph" style:parent-style-name="Text_20_body">
      <style:paragraph-properties fo:margin-top="0.0402in" fo:margin-bottom="0in" style:contextual-spacing="false"/>
    </style:style>
    <style:style style:name="P481" style:family="paragraph" style:parent-style-name="Text_20_body">
      <style:paragraph-properties fo:margin-left="0.9472in" fo:margin-right="1.3402in" fo:line-height="174%" fo:text-align="justify" style:justify-single-word="false"/>
    </style:style>
    <style:style style:name="P482" style:family="paragraph" style:parent-style-name="Text_20_body">
      <style:paragraph-properties fo:margin-top="0.1583in" fo:margin-bottom="0in" style:contextual-spacing="false"/>
      <style:text-properties fo:font-size="10pt" style:font-size-asian="10pt"/>
    </style:style>
    <style:style style:name="P483" style:family="paragraph" style:parent-style-name="Standard">
      <style:paragraph-properties fo:margin-left="1.1146in" fo:margin-right="1.5008in" fo:margin-top="0.0937in" fo:margin-bottom="0in" style:contextual-spacing="false" fo:text-align="center" style:justify-single-word="false" fo:text-indent="0in" style:auto-text-indent="false"/>
    </style:style>
    <style:style style:name="P484" style:family="paragraph" style:parent-style-name="Text_20_body">
      <style:text-properties fo:font-size="7pt" style:font-size-asian="7pt"/>
    </style:style>
    <style:style style:name="P485" style:family="paragraph" style:parent-style-name="Table_20_Paragraph">
      <style:paragraph-properties fo:margin-left="0in" fo:margin-right="0.0028in" fo:margin-top="0.0937in" fo:margin-bottom="0in" style:contextual-spacing="false" fo:text-align="center" style:justify-single-word="false"/>
    </style:style>
    <style:style style:name="P486" style:family="paragraph" style:parent-style-name="Table_20_Paragraph">
      <style:paragraph-properties fo:margin-left="0.0083in" fo:margin-right="0in" fo:margin-top="0.0925in" fo:margin-bottom="0in" style:contextual-spacing="false" fo:text-align="center" style:justify-single-word="false"/>
    </style:style>
    <style:style style:name="P487" style:family="paragraph" style:parent-style-name="Table_20_Paragraph">
      <style:paragraph-properties fo:margin-left="0.0016in" fo:margin-right="0in" fo:margin-top="0.0925in" fo:margin-bottom="0in" style:contextual-spacing="false" fo:text-align="center" style:justify-single-word="false"/>
    </style:style>
    <style:style style:name="P488" style:family="paragraph" style:parent-style-name="Table_20_Paragraph">
      <style:paragraph-properties fo:margin-left="0.0016in" fo:margin-right="0.0016in" fo:margin-top="0.0925in" fo:margin-bottom="0in" style:contextual-spacing="false" fo:text-align="center" style:justify-single-word="false"/>
    </style:style>
    <style:style style:name="P489" style:family="paragraph" style:parent-style-name="Table_20_Paragraph">
      <style:paragraph-properties fo:margin-left="0.0016in" fo:margin-right="0.0028in" fo:margin-top="0.0925in" fo:margin-bottom="0in" style:contextual-spacing="false" fo:text-align="center" style:justify-single-word="false"/>
    </style:style>
    <style:style style:name="P490" style:family="paragraph" style:parent-style-name="Table_20_Paragraph">
      <style:paragraph-properties fo:margin-left="0.0083in" fo:margin-right="0.0016in" fo:margin-top="0.0937in" fo:margin-bottom="0in" style:contextual-spacing="false" fo:text-align="center" style:justify-single-word="false"/>
    </style:style>
    <style:style style:name="P491" style:family="paragraph" style:parent-style-name="Table_20_Paragraph">
      <style:paragraph-properties fo:margin-left="0.0016in" fo:margin-right="0.0028in" fo:margin-top="0.0937in" fo:margin-bottom="0in" style:contextual-spacing="false" fo:text-align="center" style:justify-single-word="false"/>
    </style:style>
    <style:style style:name="P492" style:family="paragraph" style:parent-style-name="Table_20_Paragraph">
      <style:paragraph-properties fo:margin-left="0.0083in" fo:margin-right="0.0008in" fo:margin-top="0.0925in" fo:margin-bottom="0in" style:contextual-spacing="false" fo:text-align="center" style:justify-single-word="false"/>
    </style:style>
    <style:style style:name="P493" style:family="paragraph" style:parent-style-name="Table_20_Paragraph">
      <style:paragraph-properties fo:margin-left="0.0083in" fo:margin-right="0.0028in" fo:margin-top="0.0937in" fo:margin-bottom="0in" style:contextual-spacing="false" fo:text-align="center" style:justify-single-word="false"/>
    </style:style>
    <style:style style:name="P494" style:family="paragraph" style:parent-style-name="Table_20_Paragraph">
      <style:paragraph-properties fo:margin-left="0.0083in" fo:margin-right="0.0008in" fo:margin-top="0.0925in" fo:margin-bottom="0in" style:contextual-spacing="false" fo:line-height="0.1138in" fo:text-align="center" style:justify-single-word="false"/>
    </style:style>
    <style:style style:name="P495" style:family="paragraph" style:parent-style-name="Table_20_Paragraph">
      <style:paragraph-properties fo:margin-left="0.0016in" fo:margin-right="0in" fo:margin-top="0.0925in" fo:margin-bottom="0in" style:contextual-spacing="false" fo:line-height="0.1138in" fo:text-align="center" style:justify-single-word="false"/>
    </style:style>
    <style:style style:name="P496" style:family="paragraph" style:parent-style-name="Table_20_Paragraph">
      <style:paragraph-properties fo:margin-left="0.0016in" fo:margin-right="0.0016in" fo:margin-top="0.0925in" fo:margin-bottom="0in" style:contextual-spacing="false" fo:line-height="0.1138in" fo:text-align="center" style:justify-single-word="false"/>
    </style:style>
    <style:style style:name="P497" style:family="paragraph" style:parent-style-name="Table_20_Paragraph">
      <style:paragraph-properties fo:margin-left="0.0016in" fo:margin-right="0.0028in" fo:margin-top="0.0925in" fo:margin-bottom="0in" style:contextual-spacing="false" fo:line-height="0.1138in" fo:text-align="center" style:justify-single-word="false"/>
    </style:style>
    <style:style style:name="P498" style:family="paragraph" style:parent-style-name="Text_20_body">
      <style:paragraph-properties fo:margin-top="0.0008in" fo:margin-bottom="0in" style:contextual-spacing="false"/>
      <style:text-properties fo:font-size="1pt" style:font-size-asian="1pt"/>
    </style:style>
    <style:style style:name="P499" style:family="paragraph" style:parent-style-name="Standard">
      <style:paragraph-properties fo:margin-left="5.889in" fo:margin-right="0in" fo:margin-top="0in" fo:margin-bottom="0in" style:contextual-spacing="false" fo:line-height="0.0138in" fo:text-indent="0in" style:auto-text-indent="false"/>
    </style:style>
    <style:style style:name="P500" style:family="paragraph" style:parent-style-name="Text_20_body" style:master-page-name="Converted23">
      <style:paragraph-properties style:page-number="auto"/>
      <style:text-properties fo:font-size="10pt" style:font-size-asian="10pt"/>
    </style:style>
    <style:style style:name="P501" style:family="paragraph" style:parent-style-name="Table_20_Paragraph">
      <style:paragraph-properties fo:margin-top="0.0028in" fo:margin-bottom="0in" style:contextual-spacing="false"/>
      <style:text-properties style:font-name="Times New Roman" fo:font-size="7.5pt" style:font-size-asian="7.5pt"/>
    </style:style>
    <style:style style:name="P502" style:family="paragraph" style:parent-style-name="Table_20_Paragraph">
      <style:paragraph-properties fo:margin-left="0.2571in" fo:margin-right="0in" fo:line-height="0.0917in"/>
    </style:style>
    <style:style style:name="P503" style:family="paragraph" style:parent-style-name="Table_20_Paragraph">
      <style:paragraph-properties fo:margin-left="0.2228in" fo:margin-right="0in" fo:line-height="0.0756in"/>
    </style:style>
    <style:style style:name="P504" style:family="paragraph" style:parent-style-name="Table_20_Paragraph">
      <style:paragraph-properties fo:margin-top="0.0043in" fo:margin-bottom="0in" style:contextual-spacing="false"/>
      <style:text-properties style:font-name="Times New Roman" fo:font-size="7.5pt" style:font-size-asian="7.5pt"/>
    </style:style>
    <style:style style:name="P505" style:family="paragraph" style:parent-style-name="Table_20_Paragraph">
      <style:paragraph-properties fo:margin-left="0.2862in" fo:margin-right="0in" fo:line-height="0.0917in"/>
    </style:style>
    <style:style style:name="P506" style:family="paragraph" style:parent-style-name="Table_20_Paragraph">
      <style:paragraph-properties fo:margin-left="0.2228in" fo:margin-right="0in" fo:line-height="0.0752in"/>
    </style:style>
    <style:style style:name="P507" style:family="paragraph" style:parent-style-name="Table_20_Paragraph">
      <style:paragraph-properties fo:margin-left="0.2283in" fo:margin-right="0in" fo:line-height="0.0752in"/>
    </style:style>
    <style:style style:name="P508" style:family="paragraph" style:parent-style-name="Table_20_Paragraph">
      <style:paragraph-properties fo:margin-left="0.2819in" fo:margin-right="0in" fo:line-height="0.0752in"/>
    </style:style>
    <style:style style:name="P509" style:family="paragraph" style:parent-style-name="Table_20_Paragraph">
      <style:paragraph-properties fo:margin-left="0.4146in" fo:margin-right="0in" fo:line-height="0.0752in"/>
    </style:style>
    <style:style style:name="P510" style:family="paragraph" style:parent-style-name="Text_20_body">
      <style:paragraph-properties fo:margin-top="0.1091in" fo:margin-bottom="0in" style:contextual-spacing="false"/>
      <style:text-properties fo:font-size="10pt" style:font-size-asian="10pt"/>
    </style:style>
    <style:style style:name="P511" style:family="paragraph" style:parent-style-name="Text_20_body">
      <style:paragraph-properties fo:margin-top="0.1402in" fo:margin-bottom="0in" style:contextual-spacing="false"/>
      <style:text-properties fo:font-size="10pt" style:font-size-asian="10pt"/>
    </style:style>
    <style:style style:name="P512" style:family="paragraph" style:parent-style-name="Text_20_body" style:master-page-name="Converted24">
      <style:paragraph-properties style:page-number="auto"/>
    </style:style>
    <style:style style:name="P513" style:family="paragraph" style:parent-style-name="Text_20_body">
      <style:paragraph-properties fo:margin-top="0.1118in" fo:margin-bottom="0in" style:contextual-spacing="false"/>
    </style:style>
    <style:style style:name="P514" style:family="paragraph" style:parent-style-name="Standard">
      <style:paragraph-properties fo:margin-left="-0.0008in" fo:margin-right="0.0925in" fo:margin-top="0in" fo:margin-bottom="0in" style:contextual-spacing="false" fo:text-align="center" style:justify-single-word="false" fo:text-indent="0in" style:auto-text-indent="false"/>
    </style:style>
    <style:style style:name="P515" style:family="paragraph" style:parent-style-name="Text_20_body">
      <style:paragraph-properties fo:margin-top="0.1055in" fo:margin-bottom="0in" style:contextual-spacing="false"/>
      <style:text-properties fo:font-weight="bold" style:font-weight-asian="bold"/>
    </style:style>
    <style:style style:name="P516" style:family="paragraph" style:parent-style-name="Text_20_body">
      <style:paragraph-properties fo:margin-left="0.9453in" fo:margin-right="1.3429in" fo:line-height="174%" fo:text-align="justify" style:justify-single-word="false"/>
    </style:style>
    <style:style style:name="P517" style:family="paragraph" style:parent-style-name="Text_20_body">
      <style:paragraph-properties fo:margin-left="0.9453in" fo:margin-right="1.3453in" fo:line-height="174%" fo:text-align="justify" style:justify-single-word="false"/>
    </style:style>
    <style:style style:name="P518" style:family="paragraph" style:parent-style-name="Standard">
      <style:paragraph-properties fo:margin-left="1.1146in" fo:margin-right="1.5047in" fo:margin-top="0.0945in" fo:margin-bottom="0in" style:contextual-spacing="false" fo:text-align="center" style:justify-single-word="false" fo:text-indent="0in" style:auto-text-indent="false"/>
    </style:style>
    <style:style style:name="P519" style:family="paragraph" style:parent-style-name="Table_20_Paragraph">
      <style:paragraph-properties fo:margin-left="0.0083in" fo:margin-right="0.002in" fo:margin-top="0.0925in" fo:margin-bottom="0in" style:contextual-spacing="false" fo:text-align="center" style:justify-single-word="false"/>
    </style:style>
    <style:style style:name="P520" style:family="paragraph" style:parent-style-name="Table_20_Paragraph">
      <style:paragraph-properties fo:margin-left="0.0028in" fo:margin-right="0.0016in" fo:margin-top="0.0925in" fo:margin-bottom="0in" style:contextual-spacing="false" fo:text-align="center" style:justify-single-word="false"/>
    </style:style>
    <style:style style:name="P521" style:family="paragraph" style:parent-style-name="Table_20_Paragraph">
      <style:paragraph-properties fo:margin-left="0.0047in" fo:margin-right="0.0008in" fo:margin-top="0.0925in" fo:margin-bottom="0in" style:contextual-spacing="false" fo:text-align="center" style:justify-single-word="false"/>
    </style:style>
    <style:style style:name="P522" style:family="paragraph" style:parent-style-name="Table_20_Paragraph">
      <style:paragraph-properties fo:margin-left="0.0043in" fo:margin-right="0in" fo:margin-top="0.0925in" fo:margin-bottom="0in" style:contextual-spacing="false" fo:text-align="center" style:justify-single-word="false"/>
    </style:style>
    <style:style style:name="P523" style:family="paragraph" style:parent-style-name="Table_20_Paragraph">
      <style:paragraph-properties fo:margin-left="0.0035in" fo:margin-right="0in" fo:margin-top="0.0925in" fo:margin-bottom="0in" style:contextual-spacing="false" fo:text-align="center" style:justify-single-word="false"/>
    </style:style>
    <style:style style:name="P524" style:family="paragraph" style:parent-style-name="Table_20_Paragraph">
      <style:paragraph-properties fo:margin-top="0.0925in" fo:margin-bottom="0in" style:contextual-spacing="false" fo:text-align="center" style:justify-single-word="false"/>
    </style:style>
    <style:style style:name="P525" style:family="paragraph" style:parent-style-name="Table_20_Paragraph">
      <style:paragraph-properties fo:margin-left="0.0047in" fo:margin-right="0.0008in" fo:margin-top="0.0937in" fo:margin-bottom="0in" style:contextual-spacing="false" fo:text-align="center" style:justify-single-word="false"/>
    </style:style>
    <style:style style:name="P526" style:family="paragraph" style:parent-style-name="Table_20_Paragraph">
      <style:paragraph-properties fo:margin-left="0.0043in" fo:margin-right="0.0016in" fo:margin-top="0.0937in" fo:margin-bottom="0in" style:contextual-spacing="false" fo:text-align="center" style:justify-single-word="false"/>
    </style:style>
    <style:style style:name="P527" style:family="paragraph" style:parent-style-name="Table_20_Paragraph">
      <style:paragraph-properties fo:margin-left="0.0035in" fo:margin-right="0.0008in" fo:margin-top="0.0937in" fo:margin-bottom="0in" style:contextual-spacing="false" fo:text-align="center" style:justify-single-word="false"/>
    </style:style>
    <style:style style:name="P528" style:family="paragraph" style:parent-style-name="Table_20_Paragraph">
      <style:paragraph-properties fo:margin-top="0.0937in" fo:margin-bottom="0in" style:contextual-spacing="false" fo:text-align="center" style:justify-single-word="false"/>
    </style:style>
    <style:style style:name="P529" style:family="paragraph" style:parent-style-name="Table_20_Paragraph">
      <style:paragraph-properties fo:margin-left="0.0028in" fo:margin-right="0in" fo:margin-top="0.0925in" fo:margin-bottom="0in" style:contextual-spacing="false" fo:text-align="center" style:justify-single-word="false"/>
    </style:style>
    <style:style style:name="P530" style:family="paragraph" style:parent-style-name="Table_20_Paragraph">
      <style:paragraph-properties fo:margin-left="0.0047in" fo:margin-right="0in" fo:margin-top="0.0925in" fo:margin-bottom="0in" style:contextual-spacing="false" fo:text-align="center" style:justify-single-word="false"/>
    </style:style>
    <style:style style:name="P531" style:family="paragraph" style:parent-style-name="Table_20_Paragraph">
      <style:paragraph-properties fo:margin-left="0.0043in" fo:margin-right="0.0016in" fo:margin-top="0.0925in" fo:margin-bottom="0in" style:contextual-spacing="false" fo:text-align="center" style:justify-single-word="false"/>
    </style:style>
    <style:style style:name="P532" style:family="paragraph" style:parent-style-name="Table_20_Paragraph">
      <style:paragraph-properties fo:margin-left="0.0035in" fo:margin-right="0.0008in" fo:margin-top="0.0925in" fo:margin-bottom="0in" style:contextual-spacing="false" fo:text-align="center" style:justify-single-word="false"/>
    </style:style>
    <style:style style:name="P533" style:family="paragraph" style:parent-style-name="Table_20_Paragraph">
      <style:paragraph-properties fo:margin-left="0.0083in" fo:margin-right="0.002in" fo:margin-top="0.0937in" fo:margin-bottom="0in" style:contextual-spacing="false" fo:line-height="0.1134in" fo:text-align="center" style:justify-single-word="false"/>
    </style:style>
    <style:style style:name="P534" style:family="paragraph" style:parent-style-name="Table_20_Paragraph">
      <style:paragraph-properties fo:margin-left="0.0028in" fo:margin-right="0in" fo:margin-top="0.0937in" fo:margin-bottom="0in" style:contextual-spacing="false" fo:line-height="0.1134in" fo:text-align="center" style:justify-single-word="false"/>
    </style:style>
    <style:style style:name="P535" style:family="paragraph" style:parent-style-name="Table_20_Paragraph">
      <style:paragraph-properties fo:margin-left="0.0047in" fo:margin-right="0.0008in" fo:margin-top="0.0937in" fo:margin-bottom="0in" style:contextual-spacing="false" fo:line-height="0.1134in" fo:text-align="center" style:justify-single-word="false"/>
    </style:style>
    <style:style style:name="P536" style:family="paragraph" style:parent-style-name="Table_20_Paragraph">
      <style:paragraph-properties fo:margin-left="0.0043in" fo:margin-right="0.002in" fo:margin-top="0.0937in" fo:margin-bottom="0in" style:contextual-spacing="false" fo:line-height="0.1134in" fo:text-align="center" style:justify-single-word="false"/>
    </style:style>
    <style:style style:name="P537" style:family="paragraph" style:parent-style-name="Table_20_Paragraph">
      <style:paragraph-properties fo:margin-left="0.0035in" fo:margin-right="0.0008in" fo:margin-top="0.0937in" fo:margin-bottom="0in" style:contextual-spacing="false" fo:line-height="0.1134in" fo:text-align="center" style:justify-single-word="false"/>
    </style:style>
    <style:style style:name="P538" style:family="paragraph" style:parent-style-name="Table_20_Paragraph">
      <style:paragraph-properties fo:margin-top="0.0937in" fo:margin-bottom="0in" style:contextual-spacing="false" fo:line-height="0.1134in" fo:text-align="center" style:justify-single-word="false"/>
    </style:style>
    <style:style style:name="P539" style:family="paragraph" style:parent-style-name="Text_20_body" style:master-page-name="Converted25">
      <style:paragraph-properties style:page-number="auto"/>
      <style:text-properties fo:font-size="10pt" style:font-size-asian="10pt"/>
    </style:style>
    <style:style style:name="P540" style:family="paragraph" style:parent-style-name="Table_20_Paragraph">
      <style:paragraph-properties fo:margin-left="0.1071in" fo:margin-right="0in" fo:line-height="0.0756in"/>
    </style:style>
    <style:style style:name="P541" style:family="paragraph" style:parent-style-name="Table_20_Paragraph">
      <style:paragraph-properties fo:margin-left="0.1681in" fo:margin-right="0in" fo:line-height="0.0756in"/>
    </style:style>
    <style:style style:name="P542" style:family="paragraph" style:parent-style-name="Table_20_Paragraph">
      <style:paragraph-properties fo:margin-left="0.1457in" fo:margin-right="0in" fo:line-height="0.0756in"/>
    </style:style>
    <style:style style:name="P543" style:family="paragraph" style:parent-style-name="Table_20_Paragraph">
      <style:paragraph-properties fo:margin-left="0.1638in" fo:margin-right="0in" fo:line-height="0.0756in"/>
    </style:style>
    <style:style style:name="P544" style:family="paragraph" style:parent-style-name="Table_20_Paragraph">
      <style:paragraph-properties fo:margin-left="0.3598in" fo:margin-right="0in" fo:line-height="0.0756in"/>
    </style:style>
    <style:style style:name="P545" style:family="paragraph" style:parent-style-name="Table_20_Paragraph">
      <style:paragraph-properties fo:margin-left="0.322in" fo:margin-right="0in" fo:line-height="0.0917in"/>
    </style:style>
    <style:style style:name="P546" style:family="paragraph" style:parent-style-name="Table_20_Paragraph">
      <style:paragraph-properties fo:margin-left="0.1in" fo:margin-right="0in" fo:line-height="0.0917in"/>
    </style:style>
    <style:style style:name="P547" style:family="paragraph" style:parent-style-name="Table_20_Paragraph">
      <style:paragraph-properties fo:margin-left="0.1681in" fo:margin-right="0in" fo:line-height="0.0752in"/>
    </style:style>
    <style:style style:name="P548" style:family="paragraph" style:parent-style-name="Table_20_Paragraph">
      <style:paragraph-properties fo:margin-left="0.1457in" fo:margin-right="0in" fo:line-height="0.0752in"/>
    </style:style>
    <style:style style:name="P549" style:family="paragraph" style:parent-style-name="Table_20_Paragraph">
      <style:paragraph-properties fo:margin-left="0.1638in" fo:margin-right="0in" fo:line-height="0.0752in"/>
    </style:style>
    <style:style style:name="P550" style:family="paragraph" style:parent-style-name="Table_20_Paragraph">
      <style:paragraph-properties fo:margin-left="0.3571in" fo:margin-right="0in" fo:line-height="0.0752in"/>
    </style:style>
    <style:style style:name="P551" style:family="paragraph" style:parent-style-name="Table_20_Paragraph">
      <style:paragraph-properties fo:margin-left="0.328in" fo:margin-right="0in" fo:line-height="0.0917in"/>
    </style:style>
    <style:style style:name="P552" style:family="paragraph" style:parent-style-name="Table_20_Paragraph">
      <style:paragraph-properties fo:margin-top="0.0016in" fo:margin-bottom="0in" style:contextual-spacing="false"/>
      <style:text-properties style:font-name="Times New Roman" fo:font-size="7.5pt" style:font-size-asian="7.5pt"/>
    </style:style>
    <style:style style:name="P553" style:family="paragraph" style:parent-style-name="Table_20_Paragraph">
      <style:paragraph-properties fo:margin-left="0.1016in" fo:margin-right="0in" fo:line-height="0.0917in"/>
    </style:style>
    <style:style style:name="P554" style:family="paragraph" style:parent-style-name="Table_20_Paragraph">
      <style:paragraph-properties fo:margin-left="0.1709in" fo:margin-right="0in" fo:line-height="0.0756in"/>
    </style:style>
    <style:style style:name="P555" style:family="paragraph" style:parent-style-name="Table_20_Paragraph">
      <style:paragraph-properties fo:margin-left="0.3583in" fo:margin-right="0in" fo:line-height="0.0756in"/>
    </style:style>
    <style:style style:name="P556" style:family="paragraph" style:parent-style-name="Table_20_Paragraph">
      <style:paragraph-properties fo:margin-left="0.1193in" fo:margin-right="0in" fo:line-height="0.0756in"/>
    </style:style>
    <style:style style:name="P557" style:family="paragraph" style:parent-style-name="Table_20_Paragraph">
      <style:paragraph-properties fo:margin-left="0.1654in" fo:margin-right="0in" fo:line-height="0.0756in"/>
    </style:style>
    <style:style style:name="P558" style:family="paragraph" style:parent-style-name="Table_20_Paragraph">
      <style:paragraph-properties fo:margin-left="0.1264in" fo:margin-right="0in" fo:line-height="0.0917in"/>
    </style:style>
    <style:style style:name="P559" style:family="paragraph" style:parent-style-name="Table_20_Paragraph">
      <style:paragraph-properties fo:margin-left="0.3571in" fo:margin-right="0in" fo:line-height="0.0756in"/>
    </style:style>
    <style:style style:name="P560" style:family="paragraph" style:parent-style-name="Table_20_Paragraph">
      <style:paragraph-properties fo:margin-left="0.1043in" fo:margin-right="0in" fo:line-height="0.0756in"/>
    </style:style>
    <style:style style:name="P561" style:family="paragraph" style:parent-style-name="Table_20_Paragraph">
      <style:paragraph-properties fo:margin-left="0.122in" fo:margin-right="0in" fo:line-height="0.0752in"/>
    </style:style>
    <style:style style:name="P562" style:family="paragraph" style:parent-style-name="Table_20_Paragraph">
      <style:paragraph-properties fo:margin-left="0.3598in" fo:margin-right="0in" fo:line-height="0.0752in"/>
    </style:style>
    <style:style style:name="P563" style:family="paragraph" style:parent-style-name="Table_20_Paragraph">
      <style:paragraph-properties fo:margin-left="0.1in" fo:margin-right="0in" fo:line-height="0.0752in"/>
    </style:style>
    <style:style style:name="P564" style:family="paragraph" style:parent-style-name="Table_20_Paragraph">
      <style:paragraph-properties fo:margin-left="0.1709in" fo:margin-right="0in" fo:line-height="0.0752in"/>
    </style:style>
    <style:style style:name="P565" style:family="paragraph" style:parent-style-name="Table_20_Paragraph">
      <style:paragraph-properties fo:margin-left="0.1252in" fo:margin-right="0in" fo:line-height="0.0752in"/>
    </style:style>
    <style:style style:name="P566" style:family="paragraph" style:parent-style-name="Table_20_Paragraph">
      <style:paragraph-properties fo:margin-left="0.3583in" fo:margin-right="0in" fo:line-height="0.0752in"/>
    </style:style>
    <style:style style:name="P567" style:family="paragraph" style:parent-style-name="Table_20_Paragraph">
      <style:paragraph-properties fo:margin-left="0.0957in" fo:margin-right="0in" fo:line-height="0.0917in"/>
    </style:style>
    <style:style style:name="P568" style:family="paragraph" style:parent-style-name="Table_20_Paragraph">
      <style:paragraph-properties fo:margin-left="0.1028in" fo:margin-right="0in" fo:line-height="0.0752in"/>
    </style:style>
    <style:style style:name="P569" style:family="paragraph" style:parent-style-name="Table_20_Paragraph">
      <style:paragraph-properties fo:margin-left="0.1654in" fo:margin-right="0in" fo:line-height="0.0752in"/>
    </style:style>
    <style:style style:name="P570" style:family="paragraph" style:parent-style-name="Table_20_Paragraph">
      <style:paragraph-properties fo:margin-left="0.1154in" fo:margin-right="0in" fo:line-height="0.0752in"/>
    </style:style>
    <style:style style:name="P571" style:family="paragraph" style:parent-style-name="Table_20_Paragraph">
      <style:paragraph-properties fo:margin-left="0.1374in" fo:margin-right="0in" fo:line-height="0.0756in"/>
    </style:style>
    <style:style style:name="P572" style:family="paragraph" style:parent-style-name="Table_20_Paragraph">
      <style:paragraph-properties fo:margin-left="0.1193in" fo:margin-right="0in" fo:line-height="0.0752in"/>
    </style:style>
    <style:style style:name="P573" style:family="paragraph" style:parent-style-name="Table_20_Paragraph">
      <style:paragraph-properties fo:margin-left="0.1098in" fo:margin-right="0in" fo:line-height="0.0756in"/>
    </style:style>
    <style:style style:name="P574" style:family="paragraph" style:parent-style-name="Table_20_Paragraph">
      <style:paragraph-properties fo:margin-left="0.1307in" fo:margin-right="0in" fo:line-height="0.0756in"/>
    </style:style>
    <style:style style:name="P575" style:family="paragraph" style:parent-style-name="Table_20_Paragraph">
      <style:paragraph-properties fo:margin-left="0.3209in" fo:margin-right="0in" fo:line-height="0.0917in"/>
    </style:style>
    <style:style style:name="P576" style:family="paragraph" style:parent-style-name="Table_20_Paragraph">
      <style:paragraph-properties fo:margin-left="0.1138in" fo:margin-right="0in" fo:line-height="0.0756in"/>
    </style:style>
    <style:style style:name="P577" style:family="paragraph" style:parent-style-name="Table_20_Paragraph">
      <style:paragraph-properties fo:margin-left="0.1193in" fo:margin-right="0in" fo:line-height="0.0744in"/>
    </style:style>
    <style:style style:name="P578" style:family="paragraph" style:parent-style-name="Table_20_Paragraph">
      <style:paragraph-properties fo:margin-left="0.1043in" fo:margin-right="0in" fo:line-height="0.0752in"/>
    </style:style>
    <style:style style:name="P579" style:family="paragraph" style:parent-style-name="Table_20_Paragraph">
      <style:paragraph-properties fo:margin-left="0.0917in" fo:margin-right="0in" fo:line-height="0.0752in"/>
    </style:style>
    <style:style style:name="P580" style:family="paragraph" style:parent-style-name="Text_20_body" style:master-page-name="Converted26">
      <style:paragraph-properties style:page-number="auto"/>
      <style:text-properties fo:font-size="10pt" style:font-size-asian="10pt"/>
    </style:style>
    <style:style style:name="P581" style:family="paragraph" style:parent-style-name="Text_20_body">
      <style:paragraph-properties fo:margin-top="0.0728in" fo:margin-bottom="0.0008in" style:contextual-spacing="false"/>
      <style:text-properties fo:font-size="10pt" style:font-size-asian="10pt"/>
    </style:style>
    <style:style style:name="P582" style:family="paragraph" style:parent-style-name="Table_20_Paragraph">
      <style:paragraph-properties fo:margin-left="0.0984in" fo:margin-right="0in" fo:line-height="0.0917in"/>
    </style:style>
    <style:style style:name="P583" style:family="paragraph" style:parent-style-name="Table_20_Paragraph">
      <style:paragraph-properties fo:margin-left="0.1071in" fo:margin-right="0in" fo:line-height="0.0752in"/>
    </style:style>
    <style:style style:name="P584" style:family="paragraph" style:parent-style-name="Table_20_Paragraph">
      <style:paragraph-properties fo:margin-left="0.0945in" fo:margin-right="0in" fo:line-height="0.0756in"/>
    </style:style>
    <style:style style:name="P585" style:family="paragraph" style:parent-style-name="Table_20_Paragraph">
      <style:paragraph-properties fo:margin-left="0.1126in" fo:margin-right="0in" fo:line-height="0.0752in"/>
    </style:style>
    <style:style style:name="P586" style:family="paragraph" style:parent-style-name="Table_20_Paragraph">
      <style:paragraph-properties fo:margin-left="0.1083in" fo:margin-right="0in" fo:line-height="0.0917in"/>
    </style:style>
    <style:style style:name="P587" style:family="paragraph" style:parent-style-name="Table_20_Paragraph">
      <style:paragraph-properties fo:margin-left="0.1181in" fo:margin-right="0in" fo:line-height="0.0917in"/>
    </style:style>
    <style:style style:name="P588" style:family="paragraph" style:parent-style-name="Table_20_Paragraph">
      <style:paragraph-properties fo:margin-left="0.1319in" fo:margin-right="0in" fo:line-height="0.0756in"/>
    </style:style>
    <style:style style:name="P589" style:family="paragraph" style:parent-style-name="Table_20_Paragraph">
      <style:paragraph-properties fo:margin-left="0.1252in" fo:margin-right="0in" fo:line-height="0.0756in"/>
    </style:style>
    <style:style style:name="P590" style:family="paragraph" style:parent-style-name="Table_20_Paragraph">
      <style:paragraph-properties fo:margin-left="0.1346in" fo:margin-right="0in" fo:line-height="0.0744in"/>
    </style:style>
    <style:style style:name="P591" style:family="paragraph" style:parent-style-name="Table_20_Paragraph">
      <style:paragraph-properties fo:margin-left="0.1445in" fo:margin-right="0in" fo:line-height="0.0752in"/>
    </style:style>
    <style:style style:name="P592" style:family="paragraph" style:parent-style-name="Table_20_Paragraph">
      <style:paragraph-properties fo:margin-left="0.1291in" fo:margin-right="0in" fo:line-height="0.0756in"/>
    </style:style>
    <style:style style:name="P593" style:family="paragraph" style:parent-style-name="Table_20_Paragraph">
      <style:paragraph-properties fo:margin-left="0.128in" fo:margin-right="0in" fo:line-height="0.0756in"/>
    </style:style>
    <style:style style:name="P594" style:family="paragraph" style:parent-style-name="Text_20_body" style:master-page-name="Converted27">
      <style:paragraph-properties style:page-number="auto"/>
      <style:text-properties fo:font-size="10pt" style:font-size-asian="10pt"/>
    </style:style>
    <style:style style:name="P595" style:family="paragraph" style:parent-style-name="Table_20_Paragraph">
      <style:paragraph-properties fo:margin-left="0.111in" fo:margin-right="0in" fo:line-height="0.0752in"/>
    </style:style>
    <style:style style:name="P596" style:family="paragraph" style:parent-style-name="Table_20_Paragraph">
      <style:paragraph-properties fo:margin-left="0.1252in" fo:margin-right="0in" fo:line-height="0.0917in"/>
    </style:style>
    <style:style style:name="P597" style:family="paragraph" style:parent-style-name="Table_20_Paragraph">
      <style:paragraph-properties fo:margin-left="0.1346in" fo:margin-right="0in" fo:line-height="0.0752in"/>
    </style:style>
    <style:style style:name="P598" style:family="paragraph" style:parent-style-name="Table_20_Paragraph">
      <style:paragraph-properties fo:margin-left="0.1098in" fo:margin-right="0in" fo:line-height="0.0752in"/>
    </style:style>
    <style:style style:name="P599" style:family="paragraph" style:parent-style-name="Table_20_Paragraph">
      <style:paragraph-properties fo:margin-left="0.128in" fo:margin-right="0in" fo:line-height="0.0752in"/>
    </style:style>
    <style:style style:name="P600" style:family="paragraph" style:parent-style-name="Table_20_Paragraph">
      <style:paragraph-properties fo:margin-left="0.1126in" fo:margin-right="0in" fo:line-height="0.0756in"/>
    </style:style>
    <style:style style:name="P601" style:family="paragraph" style:parent-style-name="Table_20_Paragraph">
      <style:paragraph-properties fo:margin-left="0.1154in" fo:margin-right="0in" fo:line-height="0.0756in"/>
    </style:style>
    <style:style style:name="P602" style:family="paragraph" style:parent-style-name="Table_20_Paragraph">
      <style:paragraph-properties fo:margin-left="0.1083in" fo:margin-right="0in" fo:line-height="0.0756in"/>
    </style:style>
    <style:style style:name="P603" style:family="paragraph" style:parent-style-name="Table_20_Paragraph">
      <style:paragraph-properties fo:margin-left="0.1028in" fo:margin-right="0in" fo:line-height="0.0917in"/>
    </style:style>
    <style:style style:name="P604" style:family="paragraph" style:parent-style-name="Table_20_Paragraph">
      <style:paragraph-properties fo:margin-left="0.1165in" fo:margin-right="0in" fo:line-height="0.0752in"/>
    </style:style>
    <style:style style:name="P605" style:family="paragraph" style:parent-style-name="Table_20_Paragraph">
      <style:paragraph-properties fo:margin-left="0.1028in" fo:margin-right="0in" fo:line-height="0.0756in"/>
    </style:style>
    <style:style style:name="P606" style:family="paragraph" style:parent-style-name="Text_20_body" style:master-page-name="Converted28">
      <style:paragraph-properties style:page-number="auto"/>
      <style:text-properties fo:font-size="10pt" style:font-size-asian="10pt"/>
    </style:style>
    <style:style style:name="P607" style:family="paragraph" style:parent-style-name="Table_20_Paragraph">
      <style:paragraph-properties fo:margin-left="0.1161in" fo:margin-right="0in" fo:line-height="0.0917in"/>
    </style:style>
    <style:style style:name="P608" style:family="paragraph" style:parent-style-name="Table_20_Paragraph">
      <style:paragraph-properties fo:margin-left="0.1689in" fo:margin-right="0in" fo:line-height="0.0764in"/>
    </style:style>
    <style:style style:name="P609" style:family="paragraph" style:parent-style-name="Table_20_Paragraph">
      <style:paragraph-properties fo:margin-left="0.1465in" fo:margin-right="0in" fo:line-height="0.0764in"/>
    </style:style>
    <style:style style:name="P610" style:family="paragraph" style:parent-style-name="Table_20_Paragraph">
      <style:paragraph-properties fo:margin-left="0.1654in" fo:margin-right="0in" fo:line-height="0.0764in"/>
    </style:style>
    <style:style style:name="P611" style:family="paragraph" style:parent-style-name="Table_20_Paragraph">
      <style:paragraph-properties fo:margin-left="0.3602in" fo:margin-right="0in" fo:line-height="0.0764in"/>
    </style:style>
    <style:style style:name="P612" style:family="paragraph" style:parent-style-name="Table_20_Paragraph">
      <style:paragraph-properties fo:margin-left="0.3307in" fo:margin-right="0in" fo:line-height="0.0917in"/>
    </style:style>
    <style:style style:name="P613" style:family="paragraph" style:parent-style-name="Table_20_Paragraph">
      <style:paragraph-properties fo:margin-left="0.1319in" fo:margin-right="0in" fo:line-height="0.0764in"/>
    </style:style>
    <style:style style:name="P614" style:family="paragraph" style:parent-style-name="Table_20_Paragraph">
      <style:paragraph-properties fo:margin-left="0.1047in" fo:margin-right="0in" fo:line-height="0.0917in"/>
    </style:style>
    <style:style style:name="P615" style:family="paragraph" style:parent-style-name="Table_20_Paragraph">
      <style:paragraph-properties fo:margin-left="0.3618in" fo:margin-right="0in" fo:line-height="0.0764in"/>
    </style:style>
    <style:style style:name="P616" style:family="paragraph" style:parent-style-name="Table_20_Paragraph">
      <style:paragraph-properties fo:margin-left="0.1075in" fo:margin-right="0in" fo:line-height="0.0764in"/>
    </style:style>
    <style:style style:name="P617" style:family="paragraph" style:parent-style-name="Table_20_Paragraph">
      <style:paragraph-properties fo:margin-left="0.1146in" fo:margin-right="0in" fo:line-height="0.0917in"/>
    </style:style>
    <style:style style:name="P618" style:family="paragraph" style:parent-style-name="Table_20_Paragraph">
      <style:paragraph-properties fo:margin-left="0.1252in" fo:margin-right="0in" fo:line-height="0.0764in"/>
    </style:style>
    <style:style style:name="P619" style:family="paragraph" style:parent-style-name="Table_20_Paragraph">
      <style:paragraph-properties fo:margin-left="0.3236in" fo:margin-right="0in" fo:line-height="0.0917in"/>
    </style:style>
    <style:style style:name="P620" style:family="paragraph" style:parent-style-name="Table_20_Paragraph">
      <style:paragraph-properties fo:margin-left="0.122in" fo:margin-right="0in" fo:line-height="0.0756in"/>
    </style:style>
    <style:style style:name="P621" style:family="paragraph" style:parent-style-name="Table_20_Paragraph">
      <style:paragraph-properties fo:margin-left="0.1689in" fo:margin-right="0in" fo:line-height="0.0756in"/>
    </style:style>
    <style:style style:name="P622" style:family="paragraph" style:parent-style-name="Table_20_Paragraph">
      <style:paragraph-properties fo:margin-left="0.1465in" fo:margin-right="0in" fo:line-height="0.0756in"/>
    </style:style>
    <style:style style:name="P623" style:family="paragraph" style:parent-style-name="Table_20_Paragraph">
      <style:paragraph-properties fo:margin-left="0.3602in" fo:margin-right="0in" fo:line-height="0.0756in"/>
    </style:style>
    <style:style style:name="P624" style:family="paragraph" style:parent-style-name="Table_20_Paragraph">
      <style:paragraph-properties fo:margin-left="0.3252in" fo:margin-right="0in" fo:line-height="0.0917in"/>
    </style:style>
    <style:style style:name="P625" style:family="paragraph" style:parent-style-name="Table_20_Paragraph">
      <style:paragraph-properties fo:margin-left="0.0953in" fo:margin-right="0in" fo:line-height="0.0756in"/>
    </style:style>
    <style:style style:name="P626" style:family="paragraph" style:parent-style-name="Table_20_Paragraph">
      <style:paragraph-properties fo:margin-left="0.3618in" fo:margin-right="0in" fo:line-height="0.0756in"/>
    </style:style>
    <style:style style:name="P627" style:family="paragraph" style:parent-style-name="Table_20_Paragraph">
      <style:paragraph-properties fo:margin-left="0.1075in" fo:margin-right="0in" fo:line-height="0.0756in"/>
    </style:style>
    <style:style style:name="P628" style:family="paragraph" style:parent-style-name="Table_20_Paragraph">
      <style:paragraph-properties fo:margin-left="0.1362in" fo:margin-right="0in" fo:line-height="0.0764in"/>
    </style:style>
    <style:style style:name="P629" style:family="paragraph" style:parent-style-name="Table_20_Paragraph">
      <style:paragraph-properties fo:margin-left="0.172in" fo:margin-right="0in" fo:line-height="0.0764in"/>
    </style:style>
    <style:style style:name="P630" style:family="paragraph" style:parent-style-name="Table_20_Paragraph">
      <style:paragraph-properties fo:margin-left="0.0965in" fo:margin-right="0in" fo:line-height="0.0764in"/>
    </style:style>
    <style:style style:name="P631" style:family="paragraph" style:parent-style-name="Table_20_Paragraph">
      <style:paragraph-properties fo:margin-left="0.1453in" fo:margin-right="0in" fo:line-height="0.0756in"/>
    </style:style>
    <style:style style:name="P632" style:family="paragraph" style:parent-style-name="Table_20_Paragraph">
      <style:paragraph-properties fo:margin-left="0.1665in" fo:margin-right="0in" fo:line-height="0.0764in"/>
    </style:style>
    <style:style style:name="P633" style:family="paragraph" style:parent-style-name="Table_20_Paragraph">
      <style:paragraph-properties fo:margin-left="0.1035in" fo:margin-right="0in" fo:line-height="0.0764in"/>
    </style:style>
    <style:style style:name="P634" style:family="paragraph" style:parent-style-name="Table_20_Paragraph">
      <style:paragraph-properties fo:margin-left="0.1335in" fo:margin-right="0in" fo:line-height="0.0764in"/>
    </style:style>
    <style:style style:name="P635" style:family="paragraph" style:parent-style-name="Table_20_Paragraph">
      <style:paragraph-properties fo:margin-left="0.3591in" fo:margin-right="0in" fo:line-height="0.0764in"/>
    </style:style>
    <style:style style:name="P636" style:family="paragraph" style:parent-style-name="Table_20_Paragraph">
      <style:paragraph-properties fo:margin-left="0.128in" fo:margin-right="0in" fo:line-height="0.0764in"/>
    </style:style>
    <style:style style:name="P637" style:family="paragraph" style:parent-style-name="Table_20_Paragraph">
      <style:paragraph-properties fo:margin-left="0.1047in" fo:margin-right="0in" fo:line-height="0.0764in"/>
    </style:style>
    <style:style style:name="P638" style:family="paragraph" style:parent-style-name="Table_20_Paragraph">
      <style:paragraph-properties fo:margin-left="0.1008in" fo:margin-right="0in" fo:line-height="0.0917in"/>
    </style:style>
    <style:style style:name="P639" style:family="paragraph" style:parent-style-name="Table_20_Paragraph">
      <style:paragraph-properties fo:margin-left="0.172in" fo:margin-right="0in" fo:line-height="0.0756in"/>
    </style:style>
    <style:style style:name="P640" style:family="paragraph" style:parent-style-name="Table_20_Paragraph">
      <style:paragraph-properties fo:margin-left="0.1445in" fo:margin-right="0in" fo:line-height="0.0756in"/>
    </style:style>
    <style:style style:name="P641" style:family="paragraph" style:parent-style-name="Table_20_Paragraph">
      <style:paragraph-properties fo:margin-left="0.0965in" fo:margin-right="0in" fo:line-height="0.0917in"/>
    </style:style>
    <style:style style:name="P642" style:family="paragraph" style:parent-style-name="Table_20_Paragraph">
      <style:paragraph-properties fo:margin-left="0.1665in" fo:margin-right="0in" fo:line-height="0.0756in"/>
    </style:style>
    <style:style style:name="P643" style:family="paragraph" style:parent-style-name="Table_20_Paragraph">
      <style:paragraph-properties fo:margin-left="0.1134in" fo:margin-right="0in" fo:line-height="0.0756in"/>
    </style:style>
    <style:style style:name="P644" style:family="paragraph" style:parent-style-name="Text_20_body" style:master-page-name="Converted29">
      <style:paragraph-properties style:page-number="auto"/>
      <style:text-properties fo:font-size="10pt" style:font-size-asian="10pt"/>
    </style:style>
    <style:style style:name="P645" style:family="paragraph" style:parent-style-name="Table_20_Paragraph">
      <style:paragraph-properties fo:margin-left="0.1134in" fo:margin-right="0in" fo:line-height="0.0764in"/>
    </style:style>
    <style:style style:name="P646" style:family="paragraph" style:parent-style-name="Table_20_Paragraph">
      <style:paragraph-properties fo:margin-left="0.1161in" fo:margin-right="0in" fo:line-height="0.0764in"/>
    </style:style>
    <style:style style:name="P647" style:family="paragraph" style:parent-style-name="Table_20_Paragraph">
      <style:paragraph-properties fo:margin-left="0.128in" fo:margin-right="0in" fo:line-height="0.0917in"/>
    </style:style>
    <style:style style:name="P648" style:family="paragraph" style:parent-style-name="Table_20_Paragraph">
      <style:paragraph-properties fo:margin-left="0.1075in" fo:margin-right="0in" fo:line-height="0.0917in"/>
    </style:style>
    <style:style style:name="P649" style:family="paragraph" style:parent-style-name="Table_20_Paragraph">
      <style:paragraph-properties fo:margin-left="0.1118in" fo:margin-right="0in" fo:line-height="0.0756in"/>
    </style:style>
    <style:style style:name="P650" style:family="paragraph" style:parent-style-name="Table_20_Paragraph">
      <style:paragraph-properties fo:margin-left="0.1291in" fo:margin-right="0in" fo:line-height="0.0917in"/>
    </style:style>
    <style:style style:name="P651" style:family="paragraph" style:parent-style-name="Table_20_Paragraph">
      <style:paragraph-properties fo:margin-left="0.1161in" fo:margin-right="0in" fo:line-height="0.0756in"/>
    </style:style>
    <style:style style:name="P652" style:family="paragraph" style:parent-style-name="Table_20_Paragraph">
      <style:paragraph-properties fo:margin-left="0.1091in" fo:margin-right="0in" fo:line-height="0.0764in"/>
    </style:style>
    <style:style style:name="P653" style:family="paragraph" style:parent-style-name="Table_20_Paragraph">
      <style:paragraph-properties fo:margin-left="0.122in" fo:margin-right="0in" fo:line-height="0.0764in"/>
    </style:style>
    <style:style style:name="P654" style:family="paragraph" style:parent-style-name="Table_20_Paragraph">
      <style:paragraph-properties fo:margin-left="0.0953in" fo:margin-right="0in" fo:line-height="0.0764in"/>
    </style:style>
    <style:style style:name="P655" style:family="paragraph" style:parent-style-name="Table_20_Paragraph">
      <style:paragraph-properties fo:margin-left="0.1453in" fo:margin-right="0in" fo:line-height="0.0764in"/>
    </style:style>
    <style:style style:name="P656" style:family="paragraph" style:parent-style-name="Table_20_Paragraph">
      <style:paragraph-properties fo:margin-left="0.102in" fo:margin-right="0in" fo:line-height="0.0917in"/>
    </style:style>
    <style:style style:name="P657" style:family="paragraph" style:parent-style-name="Table_20_Paragraph">
      <style:paragraph-properties fo:margin-left="0.1134in" fo:margin-right="0in" fo:line-height="0.0917in"/>
    </style:style>
    <style:style style:name="P658" style:family="paragraph" style:parent-style-name="Table_20_Paragraph">
      <style:paragraph-properties fo:margin-left="0.0992in" fo:margin-right="0in" fo:line-height="0.0764in"/>
    </style:style>
    <style:style style:name="P659" style:family="paragraph" style:parent-style-name="Table_20_Paragraph">
      <style:paragraph-properties fo:margin-left="0.1264in" fo:margin-right="0in" fo:line-height="0.0764in"/>
    </style:style>
    <style:style style:name="P660" style:family="paragraph" style:parent-style-name="Table_20_Paragraph">
      <style:paragraph-properties fo:margin-left="0.1173in" fo:margin-right="0in" fo:line-height="0.0756in"/>
    </style:style>
    <style:style style:name="P661" style:family="paragraph" style:parent-style-name="Table_20_Paragraph">
      <style:paragraph-properties fo:margin-left="0.1091in" fo:margin-right="0in" fo:line-height="0.0756in"/>
    </style:style>
    <style:style style:name="P662" style:family="paragraph" style:parent-style-name="Table_20_Paragraph">
      <style:paragraph-properties fo:margin-left="0.3591in" fo:margin-right="0in" fo:line-height="0.0756in"/>
    </style:style>
    <style:style style:name="P663" style:family="paragraph" style:parent-style-name="Text_20_body" style:master-page-name="Converted30">
      <style:paragraph-properties style:page-number="auto"/>
      <style:text-properties fo:font-size="10pt" style:font-size-asian="10pt"/>
    </style:style>
    <style:style style:name="P664" style:family="paragraph" style:parent-style-name="Table_20_Paragraph">
      <style:paragraph-properties fo:margin-top="0.0047in" fo:margin-bottom="0in" style:contextual-spacing="false"/>
      <style:text-properties style:font-name="Times New Roman" fo:font-size="7.5pt" style:font-size-asian="7.5pt"/>
    </style:style>
    <style:style style:name="P665" style:family="paragraph" style:parent-style-name="Table_20_Paragraph">
      <style:paragraph-properties fo:margin-left="0.1008in" fo:margin-right="0in" fo:line-height="0.0756in"/>
    </style:style>
    <style:style style:name="P666" style:family="paragraph" style:parent-style-name="Table_20_Paragraph">
      <style:paragraph-properties fo:margin-left="0.3575in" fo:margin-right="0in" fo:line-height="0.0756in"/>
    </style:style>
    <style:style style:name="P667" style:family="paragraph" style:parent-style-name="Table_20_Paragraph">
      <style:paragraph-properties fo:margin-left="0.3283in" fo:margin-right="0in" fo:line-height="0.0917in"/>
    </style:style>
    <style:style style:name="P668" style:family="paragraph" style:parent-style-name="Table_20_Paragraph">
      <style:paragraph-properties fo:margin-left="0.1102in" fo:margin-right="0in" fo:line-height="0.0756in"/>
    </style:style>
    <style:style style:name="P669" style:family="paragraph" style:parent-style-name="Table_20_Paragraph">
      <style:paragraph-properties fo:margin-left="0.3228in" fo:margin-right="0in" fo:line-height="0.0917in"/>
    </style:style>
    <style:style style:name="P670" style:family="paragraph" style:parent-style-name="Text_20_body">
      <style:paragraph-properties fo:margin-top="0.1429in" fo:margin-bottom="0in" style:contextual-spacing="false"/>
      <style:text-properties fo:font-size="10pt" style:font-size-asian="10pt"/>
    </style:style>
    <style:style style:name="P671" style:family="paragraph" style:parent-style-name="Text_20_body" style:master-page-name="Converted31">
      <style:paragraph-properties style:page-number="auto"/>
    </style:style>
    <style:style style:name="P672" style:family="paragraph" style:parent-style-name="Text_20_body">
      <style:paragraph-properties fo:margin-top="0.0339in" fo:margin-bottom="0in" style:contextual-spacing="false"/>
    </style:style>
    <style:style style:name="P673" style:family="paragraph" style:parent-style-name="Standard">
      <style:paragraph-properties fo:margin-left="-0.0008in" fo:margin-right="0.0665in" fo:margin-top="0in" fo:margin-bottom="0in" style:contextual-spacing="false" fo:text-align="center" style:justify-single-word="false" fo:text-indent="0in" style:auto-text-indent="false"/>
    </style:style>
    <style:style style:name="P674" style:family="paragraph" style:parent-style-name="Text_20_body">
      <style:paragraph-properties fo:margin-top="0.1071in" fo:margin-bottom="0in" style:contextual-spacing="false"/>
      <style:text-properties fo:font-weight="bold" style:font-weight-asian="bold"/>
    </style:style>
    <style:style style:name="P675" style:family="paragraph" style:parent-style-name="Text_20_body">
      <style:paragraph-properties fo:margin-left="0.9437in" fo:margin-right="1.3165in" fo:line-height="175%" fo:text-align="justify" style:justify-single-word="false"/>
    </style:style>
    <style:style style:name="P676" style:family="paragraph" style:parent-style-name="Text_20_body">
      <style:paragraph-properties fo:margin-left="0.9437in" fo:margin-right="1.3193in" fo:line-height="175%" fo:text-align="justify" style:justify-single-word="false"/>
    </style:style>
    <style:style style:name="P677" style:family="paragraph" style:parent-style-name="Text_20_body">
      <style:paragraph-properties fo:margin-left="0.9437in" fo:margin-right="1.3173in" fo:line-height="175%" fo:text-align="justify" style:justify-single-word="false"/>
    </style:style>
    <style:style style:name="P678" style:family="paragraph" style:parent-style-name="Standard">
      <style:paragraph-properties fo:margin-left="1.1146in" fo:margin-right="1.4807in" fo:margin-top="0.0957in" fo:margin-bottom="0in" style:contextual-spacing="false" fo:text-align="center" style:justify-single-word="false" fo:text-indent="0in" style:auto-text-indent="false"/>
    </style:style>
    <style:style style:name="P679" style:family="paragraph" style:parent-style-name="Table_20_Paragraph">
      <style:paragraph-properties fo:margin-left="0.002in" fo:margin-right="0.0016in" fo:margin-top="0.0937in" fo:margin-bottom="0in" style:contextual-spacing="false" fo:text-align="center" style:justify-single-word="false"/>
    </style:style>
    <style:style style:name="P680" style:family="paragraph" style:parent-style-name="Table_20_Paragraph">
      <style:paragraph-properties fo:margin-left="0.0035in" fo:margin-right="0in" fo:margin-top="0.0937in" fo:margin-bottom="0in" style:contextual-spacing="false" fo:text-align="center" style:justify-single-word="false"/>
    </style:style>
    <style:style style:name="P681" style:family="paragraph" style:parent-style-name="Table_20_Paragraph">
      <style:paragraph-properties fo:margin-left="0.0043in" fo:margin-right="0in" fo:margin-top="0.0937in" fo:margin-bottom="0in" style:contextual-spacing="false" fo:text-align="center" style:justify-single-word="false"/>
    </style:style>
    <style:style style:name="P682" style:family="paragraph" style:parent-style-name="Table_20_Paragraph">
      <style:paragraph-properties fo:margin-left="0.002in" fo:margin-right="0.002in" fo:margin-top="0.0937in" fo:margin-bottom="0in" style:contextual-spacing="false" fo:text-align="center" style:justify-single-word="false"/>
    </style:style>
    <style:style style:name="P683" style:family="paragraph" style:parent-style-name="Table_20_Paragraph">
      <style:paragraph-properties fo:margin-left="0.0083in" fo:margin-right="0.0016in" fo:margin-top="0.0945in" fo:margin-bottom="0in" style:contextual-spacing="false" fo:text-align="center" style:justify-single-word="false"/>
    </style:style>
    <style:style style:name="P684" style:family="paragraph" style:parent-style-name="Table_20_Paragraph">
      <style:paragraph-properties fo:margin-left="0.002in" fo:margin-right="0in" fo:margin-top="0.0945in" fo:margin-bottom="0in" style:contextual-spacing="false" fo:text-align="center" style:justify-single-word="false"/>
    </style:style>
    <style:style style:name="P685" style:family="paragraph" style:parent-style-name="Table_20_Paragraph">
      <style:paragraph-properties fo:margin-left="0.0035in" fo:margin-right="0in" fo:margin-top="0.0945in" fo:margin-bottom="0in" style:contextual-spacing="false" fo:text-align="center" style:justify-single-word="false"/>
    </style:style>
    <style:style style:name="P686" style:family="paragraph" style:parent-style-name="Table_20_Paragraph">
      <style:paragraph-properties fo:margin-left="0.0035in" fo:margin-right="0.0016in" fo:margin-top="0.0945in" fo:margin-bottom="0in" style:contextual-spacing="false" fo:text-align="center" style:justify-single-word="false"/>
    </style:style>
    <style:style style:name="P687" style:family="paragraph" style:parent-style-name="Table_20_Paragraph">
      <style:paragraph-properties fo:margin-left="0.0043in" fo:margin-right="0.0008in" fo:margin-top="0.0945in" fo:margin-bottom="0in" style:contextual-spacing="false" fo:text-align="center" style:justify-single-word="false"/>
    </style:style>
    <style:style style:name="P688" style:family="paragraph" style:parent-style-name="Table_20_Paragraph">
      <style:paragraph-properties fo:margin-left="0.002in" fo:margin-right="0in" fo:margin-top="0.0937in" fo:margin-bottom="0in" style:contextual-spacing="false" fo:text-align="center" style:justify-single-word="false"/>
    </style:style>
    <style:style style:name="P689" style:family="paragraph" style:parent-style-name="Table_20_Paragraph">
      <style:paragraph-properties fo:margin-left="0.0035in" fo:margin-right="0.0016in" fo:margin-top="0.0937in" fo:margin-bottom="0in" style:contextual-spacing="false" fo:text-align="center" style:justify-single-word="false"/>
    </style:style>
    <style:style style:name="P690" style:family="paragraph" style:parent-style-name="Table_20_Paragraph">
      <style:paragraph-properties fo:margin-left="0.0043in" fo:margin-right="0.0008in" fo:margin-top="0.0937in" fo:margin-bottom="0in" style:contextual-spacing="false" fo:text-align="center" style:justify-single-word="false"/>
    </style:style>
    <style:style style:name="P691" style:family="paragraph" style:parent-style-name="Table_20_Paragraph">
      <style:paragraph-properties fo:margin-left="0.0083in" fo:margin-right="0.0028in" fo:margin-top="0.0945in" fo:margin-bottom="0in" style:contextual-spacing="false" fo:text-align="center" style:justify-single-word="false"/>
    </style:style>
    <style:style style:name="P692" style:family="paragraph" style:parent-style-name="Table_20_Paragraph">
      <style:paragraph-properties fo:margin-left="0.0083in" fo:margin-right="0.0016in" fo:margin-top="0.0945in" fo:margin-bottom="0in" style:contextual-spacing="false" fo:line-height="0.1138in" fo:text-align="center" style:justify-single-word="false"/>
    </style:style>
    <style:style style:name="P693" style:family="paragraph" style:parent-style-name="Table_20_Paragraph">
      <style:paragraph-properties fo:margin-left="0.002in" fo:margin-right="0in" fo:margin-top="0.0945in" fo:margin-bottom="0in" style:contextual-spacing="false" fo:line-height="0.1138in" fo:text-align="center" style:justify-single-word="false"/>
    </style:style>
    <style:style style:name="P694" style:family="paragraph" style:parent-style-name="Table_20_Paragraph">
      <style:paragraph-properties fo:margin-left="0.0035in" fo:margin-right="0in" fo:margin-top="0.0945in" fo:margin-bottom="0in" style:contextual-spacing="false" fo:line-height="0.1138in" fo:text-align="center" style:justify-single-word="false"/>
    </style:style>
    <style:style style:name="P695" style:family="paragraph" style:parent-style-name="Table_20_Paragraph">
      <style:paragraph-properties fo:margin-left="0.0035in" fo:margin-right="0.0016in" fo:margin-top="0.0945in" fo:margin-bottom="0in" style:contextual-spacing="false" fo:line-height="0.1138in" fo:text-align="center" style:justify-single-word="false"/>
    </style:style>
    <style:style style:name="P696" style:family="paragraph" style:parent-style-name="Table_20_Paragraph">
      <style:paragraph-properties fo:margin-left="0.0043in" fo:margin-right="0.0008in" fo:margin-top="0.0945in" fo:margin-bottom="0in" style:contextual-spacing="false" fo:line-height="0.1138in" fo:text-align="center" style:justify-single-word="false"/>
    </style:style>
    <style:style style:name="P697" style:family="paragraph" style:parent-style-name="Text_20_body" style:master-page-name="Converted32">
      <style:paragraph-properties style:page-number="auto"/>
      <style:text-properties fo:font-size="10pt" style:font-size-asian="10pt"/>
    </style:style>
    <style:style style:name="P698" style:family="paragraph" style:parent-style-name="Text_20_body">
      <style:paragraph-properties fo:margin-top="0.0535in" fo:margin-bottom="0in" style:contextual-spacing="false"/>
      <style:text-properties fo:font-size="10pt" style:font-size-asian="10pt"/>
    </style:style>
    <style:style style:name="P699" style:family="paragraph" style:parent-style-name="Table_20_Paragraph">
      <style:paragraph-properties fo:margin-left="0.0902in" fo:margin-right="0in" fo:line-height="0.0744in"/>
    </style:style>
    <style:style style:name="P700" style:family="paragraph" style:parent-style-name="Table_20_Paragraph">
      <style:paragraph-properties fo:margin-left="0.1043in" fo:margin-right="0in" fo:line-height="0.0917in"/>
    </style:style>
    <style:style style:name="P701" style:family="paragraph" style:parent-style-name="Table_20_Paragraph">
      <style:paragraph-properties fo:margin-left="0.1193in" fo:margin-right="0in" fo:line-height="0.0917in"/>
    </style:style>
    <style:style style:name="P702" style:family="paragraph" style:parent-style-name="Table_20_Paragraph">
      <style:paragraph-properties fo:margin-left="0.1374in" fo:margin-right="0in" fo:line-height="0.0728in"/>
    </style:style>
    <style:style style:name="P703" style:family="paragraph" style:parent-style-name="Table_20_Paragraph">
      <style:paragraph-properties fo:margin-left="0.1236in" fo:margin-right="0in" fo:line-height="0.0756in"/>
    </style:style>
    <style:style style:name="P704" style:family="paragraph" style:parent-style-name="Table_20_Paragraph">
      <style:paragraph-properties fo:margin-left="0.1016in" fo:margin-right="0in" fo:line-height="0.0744in"/>
    </style:style>
    <style:style style:name="P705" style:family="paragraph" style:parent-style-name="Table_20_Paragraph">
      <style:paragraph-properties fo:margin-left="0.0874in" fo:margin-right="0in" fo:line-height="0.0917in"/>
    </style:style>
    <style:style style:name="P706" style:family="paragraph" style:parent-style-name="Table_20_Paragraph">
      <style:paragraph-properties fo:margin-left="0.1083in" fo:margin-right="0in" fo:line-height="0.0752in"/>
    </style:style>
    <style:style style:name="P707" style:family="paragraph" style:parent-style-name="Text_20_body">
      <style:paragraph-properties fo:margin-top="0.1181in" fo:margin-bottom="0in" style:contextual-spacing="false"/>
      <style:text-properties fo:font-size="10pt" style:font-size-asian="10pt"/>
    </style:style>
    <style:style style:name="P708" style:family="paragraph" style:parent-style-name="Text_20_body">
      <style:paragraph-properties fo:margin-top="0.0035in" fo:margin-bottom="0in" style:contextual-spacing="false"/>
      <style:text-properties fo:font-size="9pt" style:font-size-asian="9pt"/>
    </style:style>
    <style:style style:name="P709" style:family="paragraph" style:parent-style-name="Text_20_body" style:master-page-name="Converted33">
      <style:paragraph-properties style:page-number="auto"/>
      <style:text-properties fo:font-size="11pt" style:font-size-asian="11pt"/>
    </style:style>
    <style:style style:name="P710" style:family="paragraph" style:parent-style-name="Text_20_body">
      <style:paragraph-properties fo:margin-top="0.078in" fo:margin-bottom="0in" style:contextual-spacing="false"/>
      <style:text-properties fo:font-size="11pt" style:font-size-asian="11pt"/>
    </style:style>
    <style:style style:name="P711" style:family="paragraph" style:parent-style-name="Heading_20_4">
      <style:paragraph-properties fo:margin-left="1.1146in" fo:margin-right="1.5063in" fo:margin-top="0.0008in" fo:margin-bottom="0in" style:contextual-spacing="false" fo:line-height="100%" fo:text-align="center" style:justify-single-word="false"/>
    </style:style>
    <style:style style:name="P712" style:family="paragraph" style:parent-style-name="Text_20_body">
      <style:paragraph-properties fo:margin-top="0.1382in" fo:margin-bottom="0in" style:contextual-spacing="false"/>
      <style:text-properties style:font-name="Source Sans Pro" fo:font-size="11pt" fo:font-weight="bold" style:font-size-asian="11pt" style:font-weight-asian="bold"/>
    </style:style>
    <style:style style:name="P713" style:family="paragraph" style:parent-style-name="Heading_20_6">
      <style:paragraph-properties fo:margin-left="1.1146in" fo:margin-right="1.6083in" fo:line-height="202%"/>
    </style:style>
    <style:style style:name="P714" style:family="paragraph" style:parent-style-name="Standard">
      <style:paragraph-properties fo:margin-left="1.1016in" fo:margin-right="1.5929in" fo:margin-top="0in" fo:margin-bottom="0in" style:contextual-spacing="false" fo:text-align="justify" style:justify-single-word="false" fo:text-indent="0in" style:auto-text-indent="false"/>
    </style:style>
    <style:style style:name="P715" style:family="paragraph" style:parent-style-name="Text_20_body">
      <style:paragraph-properties fo:margin-top="0.0028in" fo:margin-bottom="0in" style:contextual-spacing="false"/>
      <style:text-properties style:font-name="Arial" fo:font-size="9pt" style:font-size-asian="9pt"/>
    </style:style>
    <style:style style:name="P716" style:family="paragraph" style:parent-style-name="Standard">
      <style:paragraph-properties fo:margin-left="1.1016in" fo:margin-right="1.5945in" fo:margin-top="0in" fo:margin-bottom="0in" style:contextual-spacing="false" fo:text-align="justify" style:justify-single-word="false" fo:text-indent="0in" style:auto-text-indent="false"/>
    </style:style>
    <style:style style:name="P717" style:family="paragraph" style:parent-style-name="Text_20_body">
      <style:paragraph-properties fo:margin-top="0.002in" fo:margin-bottom="0in" style:contextual-spacing="false"/>
      <style:text-properties style:font-name="Arial" fo:font-size="9pt" style:font-size-asian="9pt"/>
    </style:style>
    <style:style style:name="P718" style:family="paragraph" style:parent-style-name="Standard">
      <style:paragraph-properties fo:margin-left="1.1016in" fo:margin-right="1.5957in" fo:margin-top="0in" fo:margin-bottom="0in" style:contextual-spacing="false" fo:text-align="justify" style:justify-single-word="false" fo:text-indent="0in" style:auto-text-indent="false"/>
    </style:style>
    <style:style style:name="P719" style:family="paragraph" style:parent-style-name="Standard">
      <style:paragraph-properties fo:margin-left="1.1016in" fo:margin-right="1.5937in" fo:margin-top="0in" fo:margin-bottom="0in" style:contextual-spacing="false" fo:text-align="justify" style:justify-single-word="false" fo:text-indent="0in" style:auto-text-indent="false"/>
    </style:style>
    <style:style style:name="P720" style:family="paragraph" style:parent-style-name="Text_20_body">
      <style:paragraph-properties fo:margin-top="0.0043in" fo:margin-bottom="0in" style:contextual-spacing="false"/>
      <style:text-properties style:font-name="Arial" fo:font-size="3pt" style:font-size-asian="3pt"/>
    </style:style>
    <style:style style:name="P721" style:family="paragraph" style:parent-style-name="Text_20_body">
      <style:paragraph-properties fo:margin-top="0.0189in" fo:margin-bottom="0in" style:contextual-spacing="false"/>
      <style:text-properties style:font-name="Arial" fo:font-size="9pt" style:font-size-asian="9pt"/>
    </style:style>
    <style:style style:name="P722" style:family="paragraph" style:parent-style-name="Standard">
      <style:paragraph-properties fo:margin-left="0in" fo:margin-right="0.4917in" fo:margin-top="0.0008in" fo:margin-bottom="0in" style:contextual-spacing="false" fo:text-align="center" style:justify-single-word="false" fo:text-indent="0in" style:auto-text-indent="false"/>
    </style:style>
    <style:style style:name="P723" style:family="paragraph" style:parent-style-name="Text_20_body" style:master-page-name="Converted34">
      <style:paragraph-properties style:page-number="auto"/>
      <style:text-properties style:font-name="Arial" fo:font-size="10pt" fo:font-weight="bold" style:font-size-asian="10pt" style:font-weight-asian="bold"/>
    </style:style>
    <style:style style:name="P724" style:family="paragraph" style:parent-style-name="Text_20_body">
      <style:paragraph-properties fo:margin-top="0.0146in" fo:margin-bottom="0in" style:contextual-spacing="false"/>
      <style:text-properties style:font-name="Arial" fo:font-size="10pt" fo:font-weight="bold" style:font-size-asian="10pt" style:font-weight-asian="bold"/>
    </style:style>
    <style:style style:name="P725" style:family="paragraph" style:parent-style-name="Heading_20_5">
      <style:paragraph-properties fo:margin-left="0in" fo:margin-right="0.5071in" fo:margin-top="0.0008in" fo:margin-bottom="0in" style:contextual-spacing="false" fo:line-height="100%"/>
    </style:style>
    <style:style style:name="P726" style:family="paragraph" style:parent-style-name="Text_20_body">
      <style:text-properties fo:font-size="8.5pt" fo:font-weight="bold" style:font-size-asian="8.5pt" style:font-weight-asian="bold"/>
    </style:style>
    <style:style style:name="P727" style:family="paragraph" style:parent-style-name="Text_20_body">
      <style:paragraph-properties fo:margin-top="0.0209in" fo:margin-bottom="0in" style:contextual-spacing="false"/>
      <style:text-properties fo:font-size="8.5pt" fo:font-weight="bold" style:font-size-asian="8.5pt" style:font-weight-asian="bold"/>
    </style:style>
    <style:style style:name="P728" style:family="paragraph" style:parent-style-name="Heading_20_8">
      <style:paragraph-properties fo:margin-left="3.3228in" fo:margin-right="1.789in" fo:margin-top="0.0008in" fo:margin-bottom="0in" style:contextual-spacing="false" fo:line-height="119%"/>
    </style:style>
    <style:style style:name="P729" style:family="paragraph" style:parent-style-name="Text_20_body">
      <style:paragraph-properties fo:margin-top="0.0154in" fo:margin-bottom="0in" style:contextual-spacing="false"/>
      <style:text-properties fo:font-size="8.5pt" fo:font-weight="bold" style:font-size-asian="8.5pt" style:font-weight-asian="bold"/>
    </style:style>
    <style:style style:name="P730" style:family="paragraph" style:parent-style-name="Standard">
      <style:paragraph-properties fo:margin-left="1.3083in" fo:margin-right="1.7917in" fo:margin-top="0in" fo:margin-bottom="0in" style:contextual-spacing="false" fo:line-height="103%" fo:text-align="justify" style:justify-single-word="false" fo:text-indent="0.7193in" style:auto-text-indent="false"/>
    </style:style>
    <style:style style:name="P731" style:family="paragraph" style:parent-style-name="Text_20_body">
      <style:text-properties fo:font-size="8.5pt" style:font-size-asian="8.5pt"/>
    </style:style>
    <style:style style:name="P732" style:family="paragraph" style:parent-style-name="Text_20_body">
      <style:paragraph-properties fo:margin-top="0.061in" fo:margin-bottom="0in" style:contextual-spacing="false"/>
      <style:text-properties fo:font-size="8.5pt" style:font-size-asian="8.5pt"/>
    </style:style>
    <style:style style:name="P733" style:family="paragraph" style:parent-style-name="Standard">
      <style:paragraph-properties fo:margin-left="1.3075in" fo:margin-right="1.8165in" fo:margin-top="0in" fo:margin-bottom="0in" style:contextual-spacing="false" fo:line-height="119%" fo:text-align="justify" style:justify-single-word="false" fo:text-indent="0.7201in" style:auto-text-indent="false"/>
    </style:style>
    <style:style style:name="P734" style:family="paragraph" style:parent-style-name="Text_20_body">
      <style:paragraph-properties fo:margin-top="0.052in" fo:margin-bottom="0in" style:contextual-spacing="false"/>
      <style:text-properties fo:font-size="8.5pt" style:font-size-asian="8.5pt"/>
    </style:style>
    <style:style style:name="P735" style:family="paragraph" style:parent-style-name="Standard">
      <style:paragraph-properties fo:margin-left="1.3075in" fo:margin-right="1.7957in" fo:margin-top="0in" fo:margin-bottom="0in" style:contextual-spacing="false" fo:line-height="103%" fo:text-align="justify" style:justify-single-word="false" fo:text-indent="0.7193in" style:auto-text-indent="false"/>
    </style:style>
    <style:style style:name="P736" style:family="paragraph" style:parent-style-name="Text_20_body">
      <style:paragraph-properties fo:margin-top="0.0091in" fo:margin-bottom="0in" style:contextual-spacing="false"/>
      <style:text-properties fo:font-size="8.5pt" style:font-size-asian="8.5pt"/>
    </style:style>
    <style:style style:name="P737" style:family="paragraph" style:parent-style-name="Standard">
      <style:paragraph-properties fo:margin-left="0in" fo:margin-right="0.4807in" fo:margin-top="0in" fo:margin-bottom="0in" style:contextual-spacing="false" fo:text-align="center" style:justify-single-word="false" fo:text-indent="0in" style:auto-text-indent="false"/>
    </style:style>
    <style:style style:name="P738" style:family="paragraph" style:parent-style-name="Text_20_body">
      <style:paragraph-properties fo:margin-top="0.0791in" fo:margin-bottom="0in" style:contextual-spacing="false"/>
      <style:text-properties fo:font-size="8.5pt" style:font-size-asian="8.5pt"/>
    </style:style>
    <style:style style:name="P739" style:family="paragraph" style:parent-style-name="Standard">
      <style:paragraph-properties fo:margin-left="1.1146in" fo:margin-right="1.5661in" fo:margin-top="0in" fo:margin-bottom="0in" style:contextual-spacing="false" fo:text-align="center" style:justify-single-word="false" fo:text-indent="0in" style:auto-text-indent="false"/>
    </style:style>
    <style:style style:name="P740" style:family="paragraph" style:parent-style-name="Text_20_body">
      <style:text-properties style:font-name="Arial" fo:font-size="1.5pt" style:font-size-asian="1.5pt"/>
    </style:style>
    <style:style style:name="P741" style:family="paragraph" style:parent-style-name="Text_20_body">
      <style:paragraph-properties fo:margin-top="0.0154in" fo:margin-bottom="0in" style:contextual-spacing="false"/>
      <style:text-properties style:font-name="Arial" fo:font-size="1.5pt" style:font-size-asian="1.5pt"/>
    </style:style>
    <style:style style:name="P742" style:family="paragraph" style:parent-style-name="Standard">
      <style:paragraph-properties fo:margin-left="0in" fo:margin-right="0.4819in" fo:margin-top="0.0008in" fo:margin-bottom="0in" style:contextual-spacing="false" fo:text-align="center" style:justify-single-word="false" fo:text-indent="0in" style:auto-text-indent="false"/>
    </style:style>
    <style:style style:name="P743" style:family="paragraph" style:parent-style-name="Standard">
      <style:paragraph-properties fo:margin-left="0in" fo:margin-right="0.4819in" fo:margin-top="0.0043in" fo:margin-bottom="0in" style:contextual-spacing="false" fo:text-align="center" style:justify-single-word="false" fo:text-indent="0in" style:auto-text-indent="false"/>
    </style:style>
    <style:style style:name="P744" style:family="paragraph" style:parent-style-name="Text_20_body" style:master-page-name="Converted35">
      <style:paragraph-properties style:page-number="auto"/>
      <style:text-properties fo:font-size="10pt" fo:font-style="italic" fo:font-weight="bold" style:font-size-asian="10pt" style:font-style-asian="italic" style:font-weight-asian="bold"/>
    </style:style>
    <style:style style:name="P745" style:family="paragraph" style:parent-style-name="Text_20_body">
      <style:paragraph-properties fo:margin-top="0.1126in" fo:margin-bottom="0in" style:contextual-spacing="false"/>
      <style:text-properties fo:font-size="10pt" fo:font-style="italic" fo:font-weight="bold" style:font-size-asian="10pt" style:font-style-asian="italic" style:font-weight-asian="bold"/>
    </style:style>
    <style:style style:name="P746" style:family="paragraph" style:parent-style-name="Heading_20_5">
      <style:paragraph-properties fo:margin-left="0in" fo:margin-right="0.55in" fo:line-height="100%"/>
    </style:style>
    <style:style style:name="P747" style:family="paragraph" style:parent-style-name="Text_20_body">
      <style:text-properties fo:font-size="9pt" fo:font-weight="bold" style:font-size-asian="9pt" style:font-weight-asian="bold"/>
    </style:style>
    <style:style style:name="P748" style:family="paragraph" style:parent-style-name="Text_20_body">
      <style:paragraph-properties fo:margin-top="0.139in" fo:margin-bottom="0in" style:contextual-spacing="false"/>
      <style:text-properties fo:font-size="9pt" fo:font-weight="bold" style:font-size-asian="9pt" style:font-weight-asian="bold"/>
    </style:style>
    <style:style style:name="P749" style:family="paragraph" style:parent-style-name="Heading_20_6">
      <style:paragraph-properties fo:margin-left="4.0409in" fo:margin-right="1.9311in" fo:margin-top="0.0008in" fo:margin-bottom="0in" style:contextual-spacing="false" fo:line-height="114%" fo:text-align="justify" style:justify-single-word="false">
        <style:tab-stops>
          <style:tab-stop style:position="4.6583in"/>
          <style:tab-stop style:position="5.6736in"/>
        </style:tab-stops>
      </style:paragraph-properties>
    </style:style>
    <style:style style:name="P750" style:family="paragraph" style:parent-style-name="Standard">
      <style:paragraph-properties fo:margin-left="1.3819in" fo:margin-right="1.9339in" fo:margin-top="0in" fo:margin-bottom="0in" style:contextual-spacing="false" fo:line-height="99%" fo:text-align="justify" style:justify-single-word="false" fo:text-indent="0.7307in" style:auto-text-indent="false"/>
    </style:style>
    <style:style style:name="P751" style:family="paragraph" style:parent-style-name="Standard">
      <style:paragraph-properties fo:margin-left="1.3819in" fo:margin-right="1.9602in" fo:margin-top="0.1409in" fo:margin-bottom="0in" style:contextual-spacing="false" fo:line-height="114%" fo:text-align="justify" style:justify-single-word="false" fo:text-indent="0.7307in" style:auto-text-indent="false"/>
    </style:style>
    <style:style style:name="P752" style:family="paragraph" style:parent-style-name="Text_20_body">
      <style:paragraph-properties fo:margin-top="0.05in" fo:margin-bottom="0in" style:contextual-spacing="false"/>
      <style:text-properties fo:font-size="9pt" style:font-size-asian="9pt"/>
    </style:style>
    <style:style style:name="P753" style:family="paragraph" style:parent-style-name="Standard">
      <style:paragraph-properties fo:margin-left="1.3819in" fo:margin-right="1.9327in" fo:margin-top="0in" fo:margin-bottom="0in" style:contextual-spacing="false" fo:line-height="99%" fo:text-align="justify" style:justify-single-word="false" fo:text-indent="0.7307in" style:auto-text-indent="false"/>
    </style:style>
    <style:style style:name="P754" style:family="paragraph" style:parent-style-name="Text_20_body">
      <style:paragraph-properties fo:margin-top="0.1398in" fo:margin-bottom="0in" style:contextual-spacing="false"/>
      <style:text-properties fo:font-size="9pt" style:font-size-asian="9pt"/>
    </style:style>
    <style:style style:name="P755" style:family="paragraph" style:parent-style-name="Standard">
      <style:paragraph-properties fo:margin-left="0in" fo:margin-right="0.5492in" fo:margin-top="0in" fo:margin-bottom="0in" style:contextual-spacing="false" fo:text-align="center" style:justify-single-word="false" fo:text-indent="0in" style:auto-text-indent="false"/>
    </style:style>
    <style:style style:name="P756" style:family="paragraph" style:parent-style-name="Text_20_body">
      <style:text-properties fo:font-size="9pt" style:font-size-asian="9pt"/>
    </style:style>
    <style:style style:name="P757" style:family="paragraph" style:parent-style-name="Text_20_body">
      <style:paragraph-properties fo:margin-top="0.0638in" fo:margin-bottom="0in" style:contextual-spacing="false"/>
      <style:text-properties fo:font-size="9pt" style:font-size-asian="9pt"/>
    </style:style>
    <style:style style:name="P758" style:family="paragraph" style:parent-style-name="Standard">
      <style:paragraph-properties fo:margin-left="0in" fo:margin-right="0.5508in" fo:margin-top="0in" fo:margin-bottom="0in" style:contextual-spacing="false" fo:line-height="0.1429in" fo:text-align="center" style:justify-single-word="false" fo:text-indent="0in" style:auto-text-indent="false"/>
    </style:style>
    <style:style style:name="P759" style:family="paragraph" style:parent-style-name="Standard">
      <style:paragraph-properties fo:margin-left="0in" fo:margin-right="0.5492in" fo:margin-top="0in" fo:margin-bottom="0in" style:contextual-spacing="false" fo:line-height="0.1429in" fo:text-align="center" style:justify-single-word="false" fo:text-indent="0in" style:auto-text-indent="false"/>
    </style:style>
    <style:style style:name="P760" style:family="paragraph" style:parent-style-name="Text_20_body" style:master-page-name="Converted36">
      <style:paragraph-properties style:page-number="auto"/>
      <style:text-properties fo:font-size="10pt" fo:font-style="italic" fo:font-weight="bold" style:font-size-asian="10pt" style:font-style-asian="italic" style:font-weight-asian="bold"/>
    </style:style>
    <style:style style:name="P761" style:family="paragraph" style:parent-style-name="Text_20_body">
      <style:paragraph-properties fo:margin-top="0.0772in" fo:margin-bottom="0in" style:contextual-spacing="false"/>
      <style:text-properties fo:font-size="10pt" fo:font-style="italic" fo:font-weight="bold" style:font-size-asian="10pt" style:font-style-asian="italic" style:font-weight-asian="bold"/>
    </style:style>
    <style:style style:name="P762" style:family="paragraph" style:parent-style-name="Heading_20_5">
      <style:paragraph-properties fo:margin-left="1.1146in" fo:margin-right="1.5118in" fo:line-height="100%"/>
    </style:style>
    <style:style style:name="P763" style:family="paragraph" style:parent-style-name="Text_20_body">
      <style:paragraph-properties fo:margin-top="0.0217in" fo:margin-bottom="0in" style:contextual-spacing="false"/>
      <style:text-properties fo:font-size="8.5pt" fo:font-weight="bold" style:font-size-asian="8.5pt" style:font-weight-asian="bold"/>
    </style:style>
    <style:style style:name="P764" style:family="paragraph" style:parent-style-name="Heading_20_8">
      <style:paragraph-properties fo:margin-left="3.378in" fo:margin-right="1.7327in" fo:margin-top="0.0008in" fo:margin-bottom="0in" style:contextual-spacing="false" fo:line-height="119%"/>
    </style:style>
    <style:style style:name="P765" style:family="paragraph" style:parent-style-name="Text_20_body">
      <style:paragraph-properties fo:margin-top="0.0161in" fo:margin-bottom="0in" style:contextual-spacing="false"/>
      <style:text-properties fo:font-size="8.5pt" fo:font-weight="bold" style:font-size-asian="8.5pt" style:font-weight-asian="bold"/>
    </style:style>
    <style:style style:name="P766" style:family="paragraph" style:parent-style-name="Standard">
      <style:paragraph-properties fo:margin-left="1.361in" fo:margin-right="1.7354in" fo:margin-top="0in" fo:margin-bottom="0in" style:contextual-spacing="false" fo:line-height="103%" fo:text-align="justify" style:justify-single-word="false" fo:text-indent="0.7201in" style:auto-text-indent="false"/>
    </style:style>
    <style:style style:name="P767" style:family="paragraph" style:parent-style-name="Text_20_body">
      <style:paragraph-properties fo:margin-top="0.0618in" fo:margin-bottom="0in" style:contextual-spacing="false"/>
      <style:text-properties fo:font-size="8.5pt" style:font-size-asian="8.5pt"/>
    </style:style>
    <style:style style:name="P768" style:family="paragraph" style:parent-style-name="Standard">
      <style:paragraph-properties fo:margin-left="1.361in" fo:margin-right="1.7602in" fo:margin-top="0in" fo:margin-bottom="0in" style:contextual-spacing="false" fo:line-height="119%" fo:text-align="justify" style:justify-single-word="false" fo:text-indent="0.7201in" style:auto-text-indent="false"/>
    </style:style>
    <style:style style:name="P769" style:family="paragraph" style:parent-style-name="Text_20_body">
      <style:paragraph-properties fo:margin-top="0.0528in" fo:margin-bottom="0in" style:contextual-spacing="false"/>
      <style:text-properties fo:font-size="8.5pt" style:font-size-asian="8.5pt"/>
    </style:style>
    <style:style style:name="P770" style:family="paragraph" style:parent-style-name="Standard">
      <style:paragraph-properties fo:margin-left="1.361in" fo:margin-right="1.7429in" fo:margin-top="0in" fo:margin-bottom="0in" style:contextual-spacing="false" fo:line-height="103%" fo:text-align="justify" style:justify-single-word="false" fo:text-indent="0.7201in" style:auto-text-indent="false"/>
    </style:style>
    <style:style style:name="P771" style:family="paragraph" style:parent-style-name="Text_20_body">
      <style:paragraph-properties fo:margin-top="0.0098in" fo:margin-bottom="0in" style:contextual-spacing="false"/>
      <style:text-properties fo:font-size="8.5pt" style:font-size-asian="8.5pt"/>
    </style:style>
    <style:style style:name="P772" style:family="paragraph" style:parent-style-name="Standard">
      <style:paragraph-properties fo:margin-left="1.1146in" fo:margin-right="1.4854in" fo:margin-top="0in" fo:margin-bottom="0in" style:contextual-spacing="false" fo:text-align="center" style:justify-single-word="false" fo:text-indent="0in" style:auto-text-indent="false"/>
    </style:style>
    <style:style style:name="P773" style:family="paragraph" style:parent-style-name="Text_20_body">
      <style:paragraph-properties fo:margin-top="0.0311in" fo:margin-bottom="0in" style:contextual-spacing="false"/>
      <style:text-properties fo:font-size="8.5pt" style:font-size-asian="8.5pt"/>
    </style:style>
    <style:style style:name="P774" style:family="paragraph" style:parent-style-name="Standard">
      <style:paragraph-properties fo:margin-left="1.1146in" fo:margin-right="1.4862in" fo:margin-top="0.0008in" fo:margin-bottom="0in" style:contextual-spacing="false" fo:text-align="center" style:justify-single-word="false" fo:text-indent="0in" style:auto-text-indent="false"/>
    </style:style>
    <style:style style:name="P775" style:family="paragraph" style:parent-style-name="Standard">
      <style:paragraph-properties fo:margin-left="1.1146in" fo:margin-right="1.4862in" fo:margin-top="0.0043in" fo:margin-bottom="0in" style:contextual-spacing="false" fo:text-align="center" style:justify-single-word="false" fo:text-indent="0in" style:auto-text-indent="false"/>
    </style:style>
    <style:style style:name="P776" style:family="paragraph" style:parent-style-name="Text_20_body" style:master-page-name="Converted37">
      <style:paragraph-properties style:page-number="auto"/>
      <style:text-properties fo:font-size="10pt" fo:font-style="italic" fo:font-weight="bold" style:font-size-asian="10pt" style:font-style-asian="italic" style:font-weight-asian="bold"/>
    </style:style>
    <style:style style:name="P777" style:family="paragraph" style:parent-style-name="Text_20_body">
      <style:paragraph-properties fo:margin-top="0.1346in" fo:margin-bottom="0in" style:contextual-spacing="false"/>
      <style:text-properties fo:font-size="10pt" fo:font-style="italic" fo:font-weight="bold" style:font-size-asian="10pt" style:font-style-asian="italic" style:font-weight-asian="bold"/>
    </style:style>
    <style:style style:name="P778" style:family="paragraph" style:parent-style-name="Heading_20_5">
      <style:paragraph-properties fo:margin-left="1.1146in" fo:margin-right="1.5083in" fo:line-height="100%"/>
    </style:style>
    <style:style style:name="P779" style:family="paragraph" style:parent-style-name="Text_20_body">
      <style:paragraph-properties fo:margin-top="0.1346in" fo:margin-bottom="0in" style:contextual-spacing="false"/>
      <style:text-properties fo:font-size="8.5pt" fo:font-weight="bold" style:font-size-asian="8.5pt" style:font-weight-asian="bold"/>
    </style:style>
    <style:style style:name="P780" style:family="paragraph" style:parent-style-name="Heading_20_8">
      <style:paragraph-properties fo:margin-left="3.3161in" fo:margin-right="2.0709in" fo:margin-top="0.0008in" fo:margin-bottom="0in" style:contextual-spacing="false" fo:line-height="103%"/>
    </style:style>
    <style:style style:name="P781" style:family="paragraph" style:parent-style-name="Text_20_body">
      <style:paragraph-properties fo:margin-top="0.0516in" fo:margin-bottom="0in" style:contextual-spacing="false"/>
      <style:text-properties fo:font-size="8.5pt" fo:font-weight="bold" style:font-size-asian="8.5pt" style:font-weight-asian="bold"/>
    </style:style>
    <style:style style:name="P782" style:family="paragraph" style:parent-style-name="Standard">
      <style:paragraph-properties fo:margin-left="1.3126in" fo:margin-right="2.0717in" fo:margin-top="0in" fo:margin-bottom="0in" style:contextual-spacing="false" fo:line-height="103%" fo:text-align="justify" style:justify-single-word="false" fo:text-indent="0.4283in" style:auto-text-indent="false"/>
    </style:style>
    <style:style style:name="P783" style:family="paragraph" style:parent-style-name="Text_20_body">
      <style:paragraph-properties fo:margin-top="0.002in" fo:margin-bottom="0in" style:contextual-spacing="false"/>
      <style:text-properties fo:font-size="8.5pt" style:font-size-asian="8.5pt"/>
    </style:style>
    <style:style style:name="P784" style:family="paragraph" style:parent-style-name="Standard">
      <style:paragraph-properties fo:margin-left="1.3126in" fo:margin-right="2.0752in" fo:margin-top="0in" fo:margin-bottom="0in" style:contextual-spacing="false" fo:line-height="103%" fo:text-align="justify" style:justify-single-word="false" fo:text-indent="0.4283in" style:auto-text-indent="false"/>
    </style:style>
    <style:style style:name="P785" style:family="paragraph" style:parent-style-name="Text_20_body">
      <style:paragraph-properties fo:margin-top="0.0654in" fo:margin-bottom="0in" style:contextual-spacing="false"/>
      <style:text-properties fo:font-size="8.5pt" style:font-size-asian="8.5pt"/>
    </style:style>
    <style:style style:name="P786" style:family="paragraph" style:parent-style-name="Standard">
      <style:paragraph-properties fo:margin-left="1.3126in" fo:margin-right="2.0736in" fo:margin-top="0in" fo:margin-bottom="0in" style:contextual-spacing="false" fo:line-height="103%" fo:text-align="justify" style:justify-single-word="false" fo:text-indent="0.4283in" style:auto-text-indent="false"/>
    </style:style>
    <style:style style:name="P787" style:family="paragraph" style:parent-style-name="Text_20_body">
      <style:paragraph-properties fo:margin-top="0.0661in" fo:margin-bottom="0in" style:contextual-spacing="false"/>
      <style:text-properties fo:font-size="8.5pt" style:font-size-asian="8.5pt"/>
    </style:style>
    <style:style style:name="P788" style:family="paragraph" style:parent-style-name="Heading_20_8">
      <style:paragraph-properties fo:margin-left="0in" fo:margin-right="0.7575in" fo:margin-top="0.0008in" fo:margin-bottom="0in" style:contextual-spacing="false" fo:text-align="center" style:justify-single-word="false"/>
    </style:style>
    <style:style style:name="P789" style:family="paragraph" style:parent-style-name="Text_20_body">
      <style:paragraph-properties fo:margin-top="0.0071in" fo:margin-bottom="0in" style:contextual-spacing="false"/>
      <style:text-properties fo:font-size="4pt" fo:font-weight="bold" style:font-size-asian="4pt" style:font-weight-asian="bold"/>
    </style:style>
    <style:style style:name="P790" style:family="paragraph" style:parent-style-name="Table_20_Paragraph">
      <style:paragraph-properties fo:margin-left="0.052in" fo:margin-right="0in" fo:margin-top="0.0283in" fo:margin-bottom="0in" style:contextual-spacing="false"/>
    </style:style>
    <style:style style:name="P791" style:family="paragraph" style:parent-style-name="Table_20_Paragraph">
      <style:paragraph-properties fo:margin-left="0.002in" fo:margin-right="0in" fo:margin-top="0.0283in" fo:margin-bottom="0in" style:contextual-spacing="false" fo:text-align="center" style:justify-single-word="false"/>
    </style:style>
    <style:style style:name="P792" style:family="paragraph" style:parent-style-name="Table_20_Paragraph">
      <style:paragraph-properties fo:margin-left="0.0035in" fo:margin-right="0.0008in" fo:margin-top="0.0283in" fo:margin-bottom="0in" style:contextual-spacing="false" fo:text-align="center" style:justify-single-word="false"/>
    </style:style>
    <style:style style:name="P793" style:family="paragraph" style:parent-style-name="Table_20_Paragraph">
      <style:paragraph-properties fo:margin-left="0.2909in" fo:margin-right="0.2409in" fo:margin-top="0.0283in" fo:margin-bottom="0in" style:contextual-spacing="false" fo:line-height="103%" fo:text-indent="-0.0472in" style:auto-text-indent="false"/>
    </style:style>
    <style:style style:name="P794" style:family="paragraph" style:parent-style-name="Table_20_Paragraph">
      <style:paragraph-properties fo:margin-left="0.6984in" fo:margin-right="0in" fo:margin-top="0.0283in" fo:margin-bottom="0in" style:contextual-spacing="false" fo:line-height="103%" fo:text-indent="-0.5154in" style:auto-text-indent="false"/>
    </style:style>
    <style:style style:name="P795" style:family="paragraph" style:parent-style-name="Table_20_Paragraph">
      <style:paragraph-properties fo:margin-left="0.0035in" fo:margin-right="0in" fo:margin-top="0.0984in" fo:margin-bottom="0in" style:contextual-spacing="false" fo:text-align="center" style:justify-single-word="false"/>
    </style:style>
    <style:style style:name="P796" style:family="paragraph" style:parent-style-name="Text_20_body">
      <style:paragraph-properties fo:margin-top="0.0709in" fo:margin-bottom="0in" style:contextual-spacing="false"/>
      <style:text-properties fo:font-size="8.5pt" fo:font-weight="bold" style:font-size-asian="8.5pt" style:font-weight-asian="bold"/>
    </style:style>
    <style:style style:name="P797" style:family="paragraph" style:parent-style-name="Standard">
      <style:paragraph-properties fo:margin-left="1.3126in" fo:margin-right="2.0783in" fo:margin-top="0in" fo:margin-bottom="0in" style:contextual-spacing="false" fo:line-height="103%" fo:text-align="justify" style:justify-single-word="false" fo:text-indent="0.4283in" style:auto-text-indent="false"/>
    </style:style>
    <style:style style:name="P798" style:family="paragraph" style:parent-style-name="Text_20_body">
      <style:paragraph-properties fo:margin-top="0.1016in" fo:margin-bottom="0in" style:contextual-spacing="false"/>
      <style:text-properties fo:font-size="8.5pt" style:font-size-asian="8.5pt"/>
    </style:style>
    <style:style style:name="P799" style:family="paragraph" style:parent-style-name="Standard">
      <style:paragraph-properties fo:margin-left="0in" fo:margin-right="0.7283in" fo:margin-top="0in" fo:margin-bottom="0in" style:contextual-spacing="false" fo:text-align="center" style:justify-single-word="false" fo:text-indent="0in" style:auto-text-indent="false"/>
    </style:style>
    <style:style style:name="P800" style:family="paragraph" style:parent-style-name="Text_20_body">
      <style:paragraph-properties fo:margin-top="0.1209in" fo:margin-bottom="0in" style:contextual-spacing="false"/>
      <style:text-properties fo:font-size="8.5pt" style:font-size-asian="8.5pt"/>
    </style:style>
    <style:style style:name="P801" style:family="paragraph" style:parent-style-name="Standard">
      <style:paragraph-properties fo:margin-left="0in" fo:margin-right="0.7311in" fo:margin-top="0in" fo:margin-bottom="0in" style:contextual-spacing="false" fo:text-align="center" style:justify-single-word="false" fo:text-indent="0in" style:auto-text-indent="false"/>
    </style:style>
    <style:style style:name="P802" style:family="paragraph" style:parent-style-name="Standard">
      <style:paragraph-properties fo:margin-left="0in" fo:margin-right="0.7311in" fo:margin-top="0.0035in" fo:margin-bottom="0in" style:contextual-spacing="false" fo:text-align="center" style:justify-single-word="false" fo:text-indent="0in" style:auto-text-indent="false"/>
    </style:style>
    <style:style style:name="P803" style:family="paragraph" style:parent-style-name="Text_20_body" style:master-page-name="Converted38">
      <style:paragraph-properties style:page-number="39"/>
      <style:text-properties fo:font-size="10pt" fo:font-style="italic" fo:font-weight="bold" style:font-size-asian="10pt" style:font-style-asian="italic" style:font-weight-asian="bold"/>
    </style:style>
    <style:style style:name="P804" style:family="paragraph" style:parent-style-name="Text_20_body">
      <style:text-properties fo:font-size="10pt" fo:font-style="italic" fo:font-weight="bold" style:font-size-asian="10pt" style:font-style-asian="italic" style:font-weight-asian="bold"/>
    </style:style>
    <style:style style:name="P805" style:family="paragraph" style:parent-style-name="Text_20_body">
      <style:paragraph-properties fo:margin-top="0.1173in" fo:margin-bottom="0in" style:contextual-spacing="false"/>
      <style:text-properties fo:font-size="10pt" fo:font-style="italic" fo:font-weight="bold" style:font-size-asian="10pt" style:font-style-asian="italic" style:font-weight-asian="bold"/>
    </style:style>
    <style:style style:name="P806" style:family="paragraph" style:parent-style-name="Table_20_Paragraph">
      <style:paragraph-properties fo:margin-top="0.0055in" fo:margin-bottom="0in" style:contextual-spacing="false"/>
      <style:text-properties style:font-name="Times New Roman" fo:font-size="5pt" fo:font-style="italic" fo:font-weight="bold" style:font-size-asian="5pt" style:font-style-asian="italic" style:font-weight-asian="bold"/>
    </style:style>
    <style:style style:name="P807" style:family="paragraph" style:parent-style-name="Table_20_Paragraph">
      <style:paragraph-properties fo:margin-left="0.0563in" fo:margin-right="0in"/>
    </style:style>
    <style:style style:name="P808" style:family="paragraph" style:parent-style-name="Table_20_Paragraph">
      <style:paragraph-properties fo:margin-left="0.1366in" fo:margin-right="0in" fo:line-height="0.1193in"/>
    </style:style>
    <style:style style:name="P809" style:family="paragraph" style:parent-style-name="Table_20_Paragraph">
      <style:paragraph-properties fo:margin-left="0.4811in" fo:margin-right="0in" fo:margin-top="0.0043in" fo:margin-bottom="0in" style:contextual-spacing="false"/>
    </style:style>
    <style:style style:name="P810" style:family="paragraph" style:parent-style-name="Table_20_Paragraph">
      <style:paragraph-properties fo:margin-left="0.1874in" fo:margin-right="0.1709in" fo:margin-top="0.0047in" fo:margin-bottom="0in" style:contextual-spacing="false" style:line-height-at-least="0.139in" fo:text-indent="-0.0063in" style:auto-text-indent="false"/>
    </style:style>
    <style:style style:name="P811" style:family="paragraph" style:parent-style-name="Table_20_Paragraph">
      <style:paragraph-properties fo:margin-left="0.2319in" fo:margin-right="0.2291in" fo:margin-top="0.1272in" fo:margin-bottom="0in" style:contextual-spacing="false" fo:line-height="103%" fo:text-indent="0.178in" style:auto-text-indent="false"/>
    </style:style>
    <style:style style:name="P812" style:family="paragraph" style:parent-style-name="Table_20_Paragraph">
      <style:paragraph-properties fo:margin-left="0.2618in" fo:margin-right="0.1909in" fo:margin-top="0.1236in" fo:margin-bottom="0in" style:contextual-spacing="false" fo:line-height="106%" fo:text-indent="-0.0492in" style:auto-text-indent="false"/>
    </style:style>
    <style:style style:name="P813" style:family="paragraph" style:parent-style-name="Table_20_Paragraph">
      <style:paragraph-properties fo:margin-left="0.0602in" fo:margin-right="0in" fo:line-height="0.1209in"/>
    </style:style>
    <style:style style:name="P814" style:family="paragraph" style:parent-style-name="Table_20_Paragraph">
      <style:paragraph-properties fo:margin-left="0.0201in" fo:margin-right="0.0075in" fo:margin-top="0.0299in" fo:margin-bottom="0in" style:contextual-spacing="false" fo:text-align="center" style:justify-single-word="false"/>
    </style:style>
    <style:style style:name="P815" style:family="paragraph" style:parent-style-name="Table_20_Paragraph">
      <style:paragraph-properties fo:margin-left="0.0165in" fo:margin-right="0.0083in" fo:line-height="0.122in" fo:text-align="center" style:justify-single-word="false"/>
    </style:style>
    <style:style style:name="P816" style:family="paragraph" style:parent-style-name="Table_20_Paragraph">
      <style:paragraph-properties fo:margin-left="0.0165in" fo:margin-right="0in" fo:margin-top="0.028in" fo:margin-bottom="0in" style:contextual-spacing="false" fo:text-align="center" style:justify-single-word="false"/>
    </style:style>
    <style:style style:name="P817" style:family="paragraph" style:parent-style-name="Table_20_Paragraph">
      <style:paragraph-properties fo:margin-left="0.022in" fo:margin-right="0.0083in" fo:line-height="0.1256in" fo:text-align="center" style:justify-single-word="false"/>
    </style:style>
    <style:style style:name="P818" style:family="paragraph" style:parent-style-name="Table_20_Paragraph">
      <style:paragraph-properties fo:margin-left="0.022in" fo:margin-right="0in" fo:margin-top="0.0244in" fo:margin-bottom="0in" style:contextual-spacing="false" fo:text-align="center" style:justify-single-word="false"/>
    </style:style>
    <style:style style:name="P819" style:family="paragraph" style:parent-style-name="Table_20_Paragraph">
      <style:paragraph-properties fo:margin-left="0.0252in" fo:margin-right="0.0126in" fo:line-height="0.122in" fo:text-align="center" style:justify-single-word="false"/>
    </style:style>
    <style:style style:name="P820" style:family="paragraph" style:parent-style-name="Table_20_Paragraph">
      <style:paragraph-properties fo:margin-left="0.0252in" fo:margin-right="0in" fo:margin-top="0.028in" fo:margin-bottom="0in" style:contextual-spacing="false" fo:text-align="center" style:justify-single-word="false"/>
    </style:style>
    <style:style style:name="P821" style:family="paragraph" style:parent-style-name="Table_20_Paragraph">
      <style:paragraph-properties fo:margin-left="0.0327in" fo:margin-right="0.0098in" fo:line-height="0.122in" fo:text-align="center" style:justify-single-word="false"/>
    </style:style>
    <style:style style:name="P822" style:family="paragraph" style:parent-style-name="Table_20_Paragraph">
      <style:paragraph-properties fo:margin-left="0.0327in" fo:margin-right="0in" fo:margin-top="0.028in" fo:margin-bottom="0in" style:contextual-spacing="false" fo:text-align="center" style:justify-single-word="false"/>
    </style:style>
    <style:style style:name="P823" style:family="paragraph" style:parent-style-name="Table_20_Paragraph">
      <style:paragraph-properties fo:margin-left="0.0602in" fo:margin-right="0in" fo:margin-top="0.0555in" fo:margin-bottom="0in" style:contextual-spacing="false"/>
    </style:style>
    <style:style style:name="P824" style:family="paragraph" style:parent-style-name="Table_20_Paragraph">
      <style:paragraph-properties fo:margin-left="0.061in" fo:margin-right="0in" fo:margin-top="0.0555in" fo:margin-bottom="0in" style:contextual-spacing="false"/>
    </style:style>
    <style:style style:name="P825" style:family="paragraph" style:parent-style-name="Table_20_Paragraph">
      <style:paragraph-properties fo:margin-left="0.0598in" fo:margin-right="0in" fo:margin-top="0.0547in" fo:margin-bottom="0in" style:contextual-spacing="false"/>
    </style:style>
    <style:style style:name="P826" style:family="paragraph" style:parent-style-name="Table_20_Paragraph">
      <style:paragraph-properties fo:margin-left="0.0634in" fo:margin-right="0in" fo:margin-top="0.0547in" fo:margin-bottom="0in" style:contextual-spacing="false"/>
    </style:style>
    <style:style style:name="P827" style:family="paragraph" style:parent-style-name="Table_20_Paragraph">
      <style:paragraph-properties fo:margin-left="0.0602in" fo:margin-right="0in" fo:line-height="0.1244in"/>
    </style:style>
    <style:style style:name="P828" style:family="paragraph" style:parent-style-name="Table_20_Paragraph">
      <style:paragraph-properties fo:margin-left="0.0602in" fo:margin-right="0in" fo:margin-top="0.0244in" fo:margin-bottom="0in" style:contextual-spacing="false"/>
    </style:style>
    <style:style style:name="P829" style:family="paragraph" style:parent-style-name="Table_20_Paragraph">
      <style:paragraph-properties fo:margin-left="0.0602in" fo:margin-right="0in" fo:line-height="0.1236in"/>
    </style:style>
    <style:style style:name="P830" style:family="paragraph" style:parent-style-name="Table_20_Paragraph">
      <style:text-properties style:font-name="Times New Roman" fo:font-size="8.5pt" fo:font-style="italic" fo:font-weight="bold" style:font-size-asian="8.5pt" style:font-style-asian="italic" style:font-weight-asian="bold"/>
    </style:style>
    <style:style style:name="P831" style:family="paragraph" style:parent-style-name="Table_20_Paragraph">
      <style:paragraph-properties fo:margin-top="0.1008in" fo:margin-bottom="0in" style:contextual-spacing="false"/>
      <style:text-properties style:font-name="Times New Roman" fo:font-size="8.5pt" fo:font-style="italic" fo:font-weight="bold" style:font-size-asian="8.5pt" style:font-style-asian="italic" style:font-weight-asian="bold"/>
    </style:style>
    <style:style style:name="P832" style:family="paragraph" style:parent-style-name="Table_20_Paragraph">
      <style:paragraph-properties fo:margin-left="0.2811in" fo:margin-right="0in">
        <style:tab-stops>
          <style:tab-stop style:position="2.4752in"/>
        </style:tab-stops>
      </style:paragraph-properties>
    </style:style>
    <style:style style:name="P833" style:family="paragraph" style:parent-style-name="Table_20_Paragraph">
      <style:paragraph-properties fo:margin-left="3.1055in" fo:margin-right="0in" fo:margin-top="0.028in" fo:margin-bottom="0in" style:contextual-spacing="false"/>
    </style:style>
    <style:style style:name="P834" style:family="paragraph" style:parent-style-name="Table_20_Paragraph">
      <style:paragraph-properties fo:margin-top="0.0307in" fo:margin-bottom="0in" style:contextual-spacing="false"/>
      <style:text-properties style:font-name="Times New Roman" fo:font-size="8.5pt" fo:font-style="italic" fo:font-weight="bold" style:font-size-asian="8.5pt" style:font-style-asian="italic" style:font-weight-asian="bold"/>
    </style:style>
    <style:style style:name="P835" style:family="paragraph" style:parent-style-name="Table_20_Paragraph">
      <style:paragraph-properties fo:margin-left="1.8673in" fo:margin-right="0in" fo:line-height="0.0638in"/>
    </style:style>
    <style:style style:name="P836" style:family="paragraph" style:parent-style-name="Table_20_Paragraph">
      <style:paragraph-properties fo:margin-left="1.8634in" fo:margin-right="0in" fo:line-height="0.0583in"/>
    </style:style>
    <style:style style:name="P837" style:family="paragraph" style:parent-style-name="Table_20_Paragraph">
      <style:paragraph-properties fo:margin-left="1.8472in" fo:margin-right="0in" fo:line-height="0.0583in">
        <style:tab-stops>
          <style:tab-stop style:position="2.3917in"/>
        </style:tab-stops>
      </style:paragraph-properties>
    </style:style>
    <style:style style:name="P838" style:family="paragraph" style:parent-style-name="Table_20_Paragraph">
      <style:paragraph-properties fo:margin-top="0.0055in" fo:margin-bottom="0.0008in" style:contextual-spacing="false"/>
      <style:text-properties style:font-name="Times New Roman" fo:font-size="7.5pt" fo:font-style="italic" fo:font-weight="bold" style:font-size-asian="7.5pt" style:font-style-asian="italic" style:font-weight-asian="bold"/>
    </style:style>
    <style:style style:name="P839" style:family="paragraph" style:parent-style-name="Table_20_Paragraph">
      <style:paragraph-properties fo:margin-left="1.3665in" fo:margin-right="0in" fo:line-height="0.0138in"/>
    </style:style>
    <style:style style:name="P840" style:family="paragraph" style:parent-style-name="Table_20_Paragraph">
      <style:paragraph-properties fo:margin-left="0.0126in" fo:margin-right="0.0201in" fo:margin-top="0.0016in" fo:margin-bottom="0in" style:contextual-spacing="false" fo:text-align="center" style:justify-single-word="false"/>
    </style:style>
    <style:style style:name="P841" style:family="paragraph" style:parent-style-name="Text_20_body">
      <style:paragraph-properties fo:margin-top="0.0173in" fo:margin-bottom="0in" style:contextual-spacing="false"/>
      <style:text-properties fo:font-size="8.5pt" fo:font-style="italic" fo:font-weight="bold" style:font-size-asian="8.5pt" style:font-style-asian="italic" style:font-weight-asian="bold"/>
    </style:style>
    <style:style style:name="P842" style:family="paragraph" style:parent-style-name="List_20_Paragraph" style:list-style-name="WWNum3">
      <style:paragraph-properties fo:margin-left="1.5362in" fo:margin-right="0in" fo:margin-top="0in" fo:margin-bottom="0in" style:contextual-spacing="false" fo:line-height="100%" fo:text-align="left" style:justify-single-word="false" fo:text-indent="-0.1217in" style:auto-text-indent="false">
        <style:tab-stops>
          <style:tab-stop style:position="1.4807in"/>
          <style:tab-stop style:position="1.5362in"/>
          <style:tab-stop style:position="5.9417in"/>
        </style:tab-stops>
      </style:paragraph-properties>
    </style:style>
    <style:style style:name="P843" style:family="paragraph" style:parent-style-name="Text_20_body">
      <style:paragraph-properties fo:margin-top="0.0083in" fo:margin-bottom="0in" style:contextual-spacing="false"/>
      <style:text-properties fo:font-size="8.5pt" fo:font-weight="bold" style:font-size-asian="8.5pt" style:font-weight-asian="bold"/>
    </style:style>
    <style:style style:name="P844" style:family="paragraph" style:parent-style-name="Standard">
      <style:paragraph-properties fo:margin-left="1.4791in" fo:margin-right="1.9299in" fo:margin-top="0.0008in" fo:margin-bottom="0in" style:contextual-spacing="false" fo:line-height="118%" fo:text-align="justify" style:justify-single-word="false" fo:text-indent="0.0016in" style:auto-text-indent="false"/>
    </style:style>
    <style:style style:name="P845" style:family="paragraph" style:parent-style-name="Text_20_body">
      <style:paragraph-properties fo:margin-top="0.0307in" fo:margin-bottom="0in" style:contextual-spacing="false"/>
      <style:text-properties fo:font-size="8.5pt" style:font-size-asian="8.5pt"/>
    </style:style>
    <style:style style:name="P846" style:family="paragraph" style:parent-style-name="List_20_Paragraph" style:list-style-name="WWNum3">
      <style:paragraph-properties fo:margin-left="1.5311in" fo:margin-right="0in" fo:margin-top="0in" fo:margin-bottom="0in" style:contextual-spacing="false" fo:line-height="100%" fo:text-align="left" style:justify-single-word="false" fo:text-indent="-0.1181in" style:auto-text-indent="false">
        <style:tab-stops>
          <style:tab-stop style:position="1.4827in"/>
          <style:tab-stop style:position="1.5311in"/>
          <style:tab-stop style:position="5.9465in"/>
        </style:tab-stops>
      </style:paragraph-properties>
    </style:style>
    <style:style style:name="P847" style:family="paragraph" style:parent-style-name="Text_20_body">
      <style:paragraph-properties fo:margin-top="0.0091in" fo:margin-bottom="0in" style:contextual-spacing="false"/>
      <style:text-properties fo:font-size="8.5pt" fo:font-weight="bold" style:font-size-asian="8.5pt" style:font-weight-asian="bold"/>
    </style:style>
    <style:style style:name="P848" style:family="paragraph" style:parent-style-name="Standard">
      <style:paragraph-properties fo:margin-left="1.4807in" fo:margin-right="1.9228in" fo:margin-top="0in" fo:margin-bottom="0in" style:contextual-spacing="false" fo:line-height="118%" fo:text-align="justify" style:justify-single-word="false" fo:text-indent="0.0016in" style:auto-text-indent="false"/>
    </style:style>
    <style:style style:name="P849" style:family="paragraph" style:parent-style-name="Text_20_body">
      <style:paragraph-properties fo:margin-top="0.028in" fo:margin-bottom="0in" style:contextual-spacing="false"/>
      <style:text-properties fo:font-size="8.5pt" style:font-size-asian="8.5pt"/>
    </style:style>
    <style:style style:name="P850" style:family="paragraph" style:parent-style-name="List_20_Paragraph" style:list-style-name="WWNum3">
      <style:paragraph-properties fo:margin-left="1.5366in" fo:margin-right="0in" fo:margin-top="0in" fo:margin-bottom="0in" style:contextual-spacing="false" fo:line-height="100%" fo:text-align="left" style:justify-single-word="false" fo:text-indent="-0.122in" style:auto-text-indent="false">
        <style:tab-stops>
          <style:tab-stop style:position="1.5366in"/>
          <style:tab-stop style:position="5.9465in"/>
        </style:tab-stops>
      </style:paragraph-properties>
    </style:style>
    <style:style style:name="P851" style:family="paragraph" style:parent-style-name="Standard">
      <style:paragraph-properties fo:margin-left="1.4807in" fo:margin-right="0in" fo:margin-top="0.0008in" fo:margin-bottom="0in" style:contextual-spacing="false" fo:text-align="justify" style:justify-single-word="false" fo:text-indent="0in" style:auto-text-indent="false"/>
    </style:style>
    <style:style style:name="P852" style:family="paragraph" style:parent-style-name="List_20_Paragraph" style:list-style-name="WWNum3">
      <style:paragraph-properties fo:margin-left="1.5339in" fo:margin-right="0in" fo:margin-top="0in" fo:margin-bottom="0in" style:contextual-spacing="false" fo:line-height="100%" fo:text-align="left" style:justify-single-word="false" fo:text-indent="-0.1209in" style:auto-text-indent="false">
        <style:tab-stops>
          <style:tab-stop style:position="1.4819in"/>
          <style:tab-stop style:position="1.5339in"/>
          <style:tab-stop style:position="5.9465in"/>
        </style:tab-stops>
      </style:paragraph-properties>
    </style:style>
    <style:style style:name="P853" style:family="paragraph" style:parent-style-name="Text_20_body">
      <style:paragraph-properties fo:margin-top="0.0283in" fo:margin-bottom="0in" style:contextual-spacing="false"/>
      <style:text-properties fo:font-size="8.5pt" fo:font-weight="bold" style:font-size-asian="8.5pt" style:font-weight-asian="bold"/>
    </style:style>
    <style:style style:name="P854" style:family="paragraph" style:parent-style-name="Standard">
      <style:paragraph-properties fo:margin-left="1.4783in" fo:margin-right="1.9154in" fo:margin-top="0in" fo:margin-bottom="0in" style:contextual-spacing="false" fo:line-height="119%" fo:text-align="justify" style:justify-single-word="false" fo:text-indent="0.0028in" style:auto-text-indent="false"/>
    </style:style>
    <style:style style:name="P855" style:family="paragraph" style:parent-style-name="Text_20_body">
      <style:text-properties fo:font-size="10pt" style:font-size-asian="10pt"/>
    </style:style>
    <style:style style:name="P856" style:family="paragraph" style:parent-style-name="Text_20_body">
      <style:paragraph-properties fo:margin-top="0.1311in" fo:margin-bottom="0in" style:contextual-spacing="false"/>
      <style:text-properties fo:font-size="10pt" style:font-size-asian="10pt"/>
    </style:style>
    <style:style style:name="P857" style:family="paragraph" style:parent-style-name="Text_20_body" style:master-page-name="Converted39">
      <style:paragraph-properties style:page-number="auto"/>
      <style:text-properties fo:font-size="8.5pt" style:font-size-asian="8.5pt"/>
    </style:style>
    <style:style style:name="P858" style:family="paragraph" style:parent-style-name="Text_20_body">
      <style:paragraph-properties fo:margin-top="0.1228in" fo:margin-bottom="0in" style:contextual-spacing="false"/>
      <style:text-properties fo:font-size="8.5pt" style:font-size-asian="8.5pt"/>
    </style:style>
    <style:style style:name="P859" style:family="paragraph" style:parent-style-name="Standard">
      <style:paragraph-properties fo:margin-left="1.4283in" fo:margin-right="0in" fo:margin-top="0in" fo:margin-bottom="0in" style:contextual-spacing="false" fo:text-align="justify" style:justify-single-word="false" fo:text-indent="0in" style:auto-text-indent="false"/>
    </style:style>
    <style:style style:name="P860" style:family="paragraph" style:parent-style-name="Text_20_body">
      <style:paragraph-properties fo:margin-top="0.0484in" fo:margin-bottom="0in" style:contextual-spacing="false"/>
      <style:text-properties fo:font-size="8.5pt" style:font-size-asian="8.5pt"/>
    </style:style>
    <style:style style:name="P861" style:family="paragraph" style:parent-style-name="Standard">
      <style:paragraph-properties fo:margin-left="1.4299in" fo:margin-right="1.9929in" fo:margin-top="0in" fo:margin-bottom="0in" style:contextual-spacing="false" fo:line-height="120%" fo:text-align="justify" style:justify-single-word="false" fo:text-indent="-0.002in" style:auto-text-indent="false"/>
    </style:style>
    <style:style style:name="P862" style:family="paragraph" style:parent-style-name="Text_20_body">
      <style:paragraph-properties fo:margin-top="0.0256in" fo:margin-bottom="0in" style:contextual-spacing="false"/>
      <style:text-properties fo:font-size="8.5pt" style:font-size-asian="8.5pt"/>
    </style:style>
    <style:style style:name="P863" style:family="paragraph" style:parent-style-name="Standard">
      <style:paragraph-properties fo:margin-left="1.4283in" fo:margin-right="1.9646in" fo:margin-top="0in" fo:margin-bottom="0in" style:contextual-spacing="false" fo:line-height="119%" fo:text-align="justify" style:justify-single-word="false" fo:text-indent="0.002in" style:auto-text-indent="false"/>
    </style:style>
    <style:style style:name="P864" style:family="paragraph" style:parent-style-name="Text_20_body">
      <style:paragraph-properties fo:margin-top="0.0272in" fo:margin-bottom="0in" style:contextual-spacing="false"/>
      <style:text-properties fo:font-size="8.5pt" style:font-size-asian="8.5pt"/>
    </style:style>
    <style:style style:name="P865" style:family="paragraph" style:parent-style-name="List_20_Paragraph" style:list-style-name="WWNum3">
      <style:paragraph-properties fo:margin-left="1.4839in" fo:margin-right="0in" fo:margin-top="0in" fo:margin-bottom="0in" style:contextual-spacing="false" fo:line-height="100%" fo:text-align="left" style:justify-single-word="false" fo:text-indent="-0.1217in" style:auto-text-indent="false">
        <style:tab-stops>
          <style:tab-stop style:position="1.4839in"/>
          <style:tab-stop style:position="5.9043in"/>
        </style:tab-stops>
      </style:paragraph-properties>
    </style:style>
    <style:style style:name="P866" style:family="paragraph" style:parent-style-name="Text_20_body">
      <style:paragraph-properties fo:margin-top="0.0319in" fo:margin-bottom="0in" style:contextual-spacing="false"/>
      <style:text-properties fo:font-size="8.5pt" fo:font-weight="bold" style:font-size-asian="8.5pt" style:font-weight-asian="bold"/>
    </style:style>
    <style:style style:name="P867" style:family="paragraph" style:parent-style-name="List_20_Paragraph" style:list-style-name="WWNum3">
      <style:paragraph-properties fo:margin-left="1.6063in" fo:margin-right="0in" fo:margin-top="0.0008in" fo:margin-bottom="0in" style:contextual-spacing="false" fo:line-height="100%" fo:text-align="left" style:justify-single-word="false" fo:text-indent="-0.1772in" style:auto-text-indent="false">
        <style:tab-stops>
          <style:tab-stop style:position="1.6063in"/>
        </style:tab-stops>
      </style:paragraph-properties>
    </style:style>
    <style:style style:name="P868" style:family="paragraph" style:parent-style-name="List_20_Paragraph" style:list-style-name="WWNum3">
      <style:paragraph-properties fo:margin-left="1.4291in" fo:margin-right="1.9665in" fo:margin-top="0.0244in" fo:margin-bottom="0in" style:contextual-spacing="false" fo:line-height="118%" fo:text-align="left" style:justify-single-word="false" fo:text-indent="0.0016in" style:auto-text-indent="false">
        <style:tab-stops>
          <style:tab-stop style:position="1.7098in"/>
        </style:tab-stops>
      </style:paragraph-properties>
    </style:style>
    <style:style style:name="P869" style:family="paragraph" style:parent-style-name="List_20_Paragraph" style:list-style-name="WWNum3">
      <style:paragraph-properties fo:margin-left="1.698in" fo:margin-right="0in" fo:margin-top="0.0035in" fo:margin-bottom="0in" style:contextual-spacing="false" fo:line-height="100%" fo:text-align="left" style:justify-single-word="false" fo:text-indent="-0.2673in" style:auto-text-indent="false">
        <style:tab-stops>
          <style:tab-stop style:position="1.698in"/>
        </style:tab-stops>
      </style:paragraph-properties>
    </style:style>
    <style:style style:name="P870" style:family="paragraph" style:parent-style-name="List_20_Paragraph" style:list-style-name="WWNum3">
      <style:paragraph-properties fo:margin-left="1.4307in" fo:margin-right="3.1882in" fo:margin-top="0.0244in" fo:margin-bottom="0in" style:contextual-spacing="false" fo:line-height="118%" fo:text-align="left" style:justify-single-word="false" fo:text-indent="0in" style:auto-text-indent="false">
        <style:tab-stops>
          <style:tab-stop style:position="1.6972in"/>
        </style:tab-stops>
      </style:paragraph-properties>
    </style:style>
    <style:style style:name="P871" style:family="paragraph" style:parent-style-name="Standard">
      <style:paragraph-properties fo:margin-left="1.4307in" fo:margin-right="0in" fo:margin-top="0.0035in" fo:margin-bottom="0in" style:contextual-spacing="false" fo:text-align="left" style:justify-single-word="false" fo:text-indent="0in" style:auto-text-indent="false"/>
    </style:style>
    <style:style style:name="P872" style:family="paragraph" style:parent-style-name="Text_20_body">
      <style:paragraph-properties fo:margin-top="0.0516in" fo:margin-bottom="0in" style:contextual-spacing="false"/>
      <style:text-properties fo:font-size="8.5pt" style:font-size-asian="8.5pt"/>
    </style:style>
    <style:style style:name="P873" style:family="paragraph" style:parent-style-name="List_20_Paragraph" style:list-style-name="WWNum3">
      <style:paragraph-properties fo:margin-left="1.6972in" fo:margin-right="0in" fo:margin-top="0.028in" fo:margin-bottom="0in" style:contextual-spacing="false" fo:line-height="100%" fo:text-align="left" style:justify-single-word="false" fo:text-indent="-0.2665in" style:auto-text-indent="false">
        <style:tab-stops>
          <style:tab-stop style:position="1.6972in"/>
        </style:tab-stops>
      </style:paragraph-properties>
    </style:style>
    <style:style style:name="P874" style:family="paragraph" style:parent-style-name="List_20_Paragraph" style:list-style-name="WWNum3">
      <style:paragraph-properties fo:margin-left="1.698in" fo:margin-right="0in" fo:margin-top="0.0244in" fo:margin-bottom="0in" style:contextual-spacing="false" fo:line-height="100%" fo:text-align="left" style:justify-single-word="false" fo:text-indent="-0.2673in" style:auto-text-indent="false">
        <style:tab-stops>
          <style:tab-stop style:position="1.698in"/>
        </style:tab-stops>
      </style:paragraph-properties>
    </style:style>
    <style:style style:name="P875" style:family="paragraph" style:parent-style-name="List_20_Paragraph" style:list-style-name="WWNum3">
      <style:paragraph-properties fo:margin-left="1.6063in" fo:margin-right="0in" fo:margin-top="0in" fo:margin-bottom="0in" style:contextual-spacing="false" fo:line-height="100%" fo:text-align="left" style:justify-single-word="false" fo:text-indent="-0.1772in" style:auto-text-indent="false">
        <style:tab-stops>
          <style:tab-stop style:position="1.6063in"/>
        </style:tab-stops>
      </style:paragraph-properties>
    </style:style>
    <style:style style:name="P876" style:family="paragraph" style:parent-style-name="List_20_Paragraph" style:list-style-name="WWNum3">
      <style:paragraph-properties fo:margin-left="1.698in" fo:margin-right="0in" fo:margin-top="0.028in" fo:margin-bottom="0in" style:contextual-spacing="false" fo:line-height="100%" fo:text-align="left" style:justify-single-word="false" fo:text-indent="-0.2673in" style:auto-text-indent="false">
        <style:tab-stops>
          <style:tab-stop style:position="1.698in"/>
        </style:tab-stops>
      </style:paragraph-properties>
    </style:style>
    <style:style style:name="P877" style:family="paragraph" style:parent-style-name="List_20_Paragraph" style:list-style-name="WWNum3">
      <style:paragraph-properties fo:margin-left="1.6972in" fo:margin-right="0in" fo:margin-top="0.0244in" fo:margin-bottom="0in" style:contextual-spacing="false" fo:line-height="100%" fo:text-align="left" style:justify-single-word="false" fo:text-indent="-0.2665in" style:auto-text-indent="false">
        <style:tab-stops>
          <style:tab-stop style:position="1.6972in"/>
        </style:tab-stops>
      </style:paragraph-properties>
    </style:style>
    <style:style style:name="P878" style:family="paragraph" style:parent-style-name="List_20_Paragraph" style:list-style-name="WWNum3">
      <style:paragraph-properties fo:margin-left="1.4291in" fo:margin-right="1.9665in" fo:margin-top="0.028in" fo:margin-bottom="0in" style:contextual-spacing="false" fo:line-height="120%" fo:text-align="left" style:justify-single-word="false" fo:text-indent="0.0016in" style:auto-text-indent="false">
        <style:tab-stops>
          <style:tab-stop style:position="1.7043in"/>
        </style:tab-stops>
      </style:paragraph-properties>
    </style:style>
    <style:style style:name="P879" style:family="paragraph" style:parent-style-name="Text_20_body">
      <style:paragraph-properties fo:margin-top="0.022in" fo:margin-bottom="0in" style:contextual-spacing="false"/>
      <style:text-properties fo:font-size="8.5pt" style:font-size-asian="8.5pt"/>
    </style:style>
    <style:style style:name="P880" style:family="paragraph" style:parent-style-name="List_20_Paragraph" style:list-style-name="WWNum3">
      <style:paragraph-properties fo:margin-left="1.698in" fo:margin-right="0in" fo:margin-top="0.0272in" fo:margin-bottom="0in" style:contextual-spacing="false" fo:line-height="100%" fo:text-align="left" style:justify-single-word="false" fo:text-indent="-0.2673in" style:auto-text-indent="false">
        <style:tab-stops>
          <style:tab-stop style:position="1.698in"/>
        </style:tab-stops>
      </style:paragraph-properties>
    </style:style>
    <style:style style:name="P881" style:family="paragraph" style:parent-style-name="List_20_Paragraph" style:list-style-name="WWNum3">
      <style:paragraph-properties fo:margin-left="1.6972in" fo:margin-right="0in" fo:margin-top="0.0252in" fo:margin-bottom="0in" style:contextual-spacing="false" fo:line-height="100%" fo:text-align="left" style:justify-single-word="false" fo:text-indent="-0.2665in" style:auto-text-indent="false">
        <style:tab-stops>
          <style:tab-stop style:position="1.6972in"/>
        </style:tab-stops>
      </style:paragraph-properties>
    </style:style>
    <style:style style:name="P882" style:family="paragraph" style:parent-style-name="List_20_Paragraph" style:list-style-name="WWNum3">
      <style:paragraph-properties fo:margin-left="1.6063in" fo:margin-right="0in" fo:margin-top="0in" fo:margin-bottom="0in" style:contextual-spacing="false" fo:line-height="100%" fo:text-align="justify" style:justify-single-word="false" fo:text-indent="-0.1772in" style:auto-text-indent="false">
        <style:tab-stops>
          <style:tab-stop style:position="1.6063in"/>
        </style:tab-stops>
      </style:paragraph-properties>
    </style:style>
    <style:style style:name="P883" style:family="paragraph" style:parent-style-name="List_20_Paragraph" style:list-style-name="WWNum3">
      <style:paragraph-properties fo:margin-left="1.4291in" fo:margin-right="1.9563in" fo:margin-top="0.028in" fo:margin-bottom="0in" style:contextual-spacing="false" fo:line-height="119%" fo:text-align="justify" style:justify-single-word="false" fo:text-indent="0.0016in" style:auto-text-indent="false">
        <style:tab-stops>
          <style:tab-stop style:position="1.7063in"/>
        </style:tab-stops>
      </style:paragraph-properties>
    </style:style>
    <style:style style:name="P884" style:family="paragraph" style:parent-style-name="List_20_Paragraph" style:list-style-name="WWNum3">
      <style:paragraph-properties fo:margin-left="1.698in" fo:margin-right="0in" fo:margin-top="0.0016in" fo:margin-bottom="0in" style:contextual-spacing="false" fo:line-height="100%" fo:text-align="justify" style:justify-single-word="false" fo:text-indent="-0.2673in" style:auto-text-indent="false">
        <style:tab-stops>
          <style:tab-stop style:position="1.698in"/>
        </style:tab-stops>
      </style:paragraph-properties>
    </style:style>
    <style:style style:name="P885" style:family="paragraph" style:parent-style-name="List_20_Paragraph" style:list-style-name="WWNum3">
      <style:paragraph-properties fo:margin-left="1.4319in" fo:margin-right="1.9634in" fo:margin-top="0.0244in" fo:margin-bottom="0in" style:contextual-spacing="false" fo:line-height="120%" fo:text-align="justify" style:justify-single-word="false" fo:text-indent="-0.002in" style:auto-text-indent="false">
        <style:tab-stops>
          <style:tab-stop style:position="1.4319in"/>
          <style:tab-stop style:position="1.7138in"/>
        </style:tab-stops>
      </style:paragraph-properties>
    </style:style>
    <style:style style:name="P886" style:family="paragraph" style:parent-style-name="Text_20_body">
      <style:paragraph-properties fo:margin-top="0.152in" fo:margin-bottom="0in" style:contextual-spacing="false"/>
      <style:text-properties fo:font-size="10pt" style:font-size-asian="10pt"/>
    </style:style>
    <style:style style:name="P887" style:family="paragraph" style:parent-style-name="Text_20_body" style:master-page-name="Converted40">
      <style:paragraph-properties style:page-number="auto"/>
      <style:text-properties fo:font-size="9pt" style:font-size-asian="9pt"/>
    </style:style>
    <style:style style:name="P888" style:family="paragraph" style:parent-style-name="Text_20_body">
      <style:paragraph-properties fo:margin-top="0.0126in" fo:margin-bottom="0in" style:contextual-spacing="false"/>
      <style:text-properties fo:font-size="9pt" style:font-size-asian="9pt"/>
    </style:style>
    <style:style style:name="P889" style:family="paragraph" style:parent-style-name="Heading_20_7" style:list-style-name="WWNum3">
      <style:paragraph-properties fo:margin-left="1.5307in" fo:margin-right="0in" fo:margin-top="0in" fo:margin-bottom="0in" style:contextual-spacing="false" fo:line-height="100%" fo:text-align="justify" style:justify-single-word="false" fo:text-indent="-0.1819in" style:auto-text-indent="false">
        <style:tab-stops>
          <style:tab-stop style:position="1.5307in"/>
        </style:tab-stops>
      </style:paragraph-properties>
    </style:style>
    <style:style style:name="P890" style:family="paragraph" style:parent-style-name="List_20_Paragraph" style:list-style-name="WWNum3">
      <style:paragraph-properties fo:margin-left="1.3484in" fo:margin-right="1.8957in" fo:margin-top="0.0228in" fo:margin-bottom="0in" style:contextual-spacing="false" fo:line-height="116%" fo:text-align="justify" style:justify-single-word="false" fo:text-indent="0.0016in" style:auto-text-indent="false">
        <style:tab-stops>
          <style:tab-stop style:position="1.6299in"/>
        </style:tab-stops>
      </style:paragraph-properties>
    </style:style>
    <style:style style:name="P891" style:family="paragraph" style:parent-style-name="Text_20_body">
      <style:paragraph-properties fo:margin-top="0.0272in" fo:margin-bottom="0in" style:contextual-spacing="false"/>
      <style:text-properties fo:font-size="9pt" style:font-size-asian="9pt"/>
    </style:style>
    <style:style style:name="P892" style:family="paragraph" style:parent-style-name="Heading_20_7" style:list-style-name="WWNum3">
      <style:paragraph-properties fo:margin-left="1.4055in" fo:margin-right="0in" fo:margin-top="0in" fo:margin-bottom="0in" style:contextual-spacing="false" fo:line-height="100%" fo:text-align="left" style:justify-single-word="false" fo:text-indent="-0.1272in" style:auto-text-indent="false">
        <style:tab-stops>
          <style:tab-stop style:position="1.4055in"/>
          <style:tab-stop style:position="5.9783in"/>
        </style:tab-stops>
      </style:paragraph-properties>
    </style:style>
    <style:style style:name="P893" style:family="paragraph" style:parent-style-name="Text_20_body">
      <style:paragraph-properties fo:margin-top="0.022in" fo:margin-bottom="0in" style:contextual-spacing="false"/>
      <style:text-properties fo:font-size="9pt" fo:font-weight="bold" style:font-size-asian="9pt" style:font-weight-asian="bold"/>
    </style:style>
    <style:style style:name="P894" style:family="paragraph" style:parent-style-name="List_20_Paragraph" style:list-style-name="WWNum3">
      <style:paragraph-properties fo:margin-left="1.5327in" fo:margin-right="0in" fo:margin-top="0.0008in" fo:margin-bottom="0in" style:contextual-spacing="false" fo:line-height="100%" fo:text-align="justify" style:justify-single-word="false" fo:text-indent="-0.1839in" style:auto-text-indent="false">
        <style:tab-stops>
          <style:tab-stop style:position="1.5327in"/>
        </style:tab-stops>
      </style:paragraph-properties>
    </style:style>
    <style:style style:name="P895" style:family="paragraph" style:parent-style-name="List_20_Paragraph" style:list-style-name="WWNum3">
      <style:paragraph-properties fo:margin-left="1.35in" fo:margin-right="1.8854in" fo:margin-top="0.0228in" fo:margin-bottom="0in" style:contextual-spacing="false" fo:line-height="118%" fo:text-align="justify" style:justify-single-word="false" fo:text-indent="0.0008in" style:auto-text-indent="false">
        <style:tab-stops>
          <style:tab-stop style:position="1.6543in"/>
        </style:tab-stops>
      </style:paragraph-properties>
    </style:style>
    <style:style style:name="P896" style:family="paragraph" style:parent-style-name="List_20_Paragraph" style:list-style-name="WWNum3">
      <style:paragraph-properties fo:margin-left="1.3484in" fo:margin-right="1.8898in" fo:margin-top="0in" fo:margin-bottom="0in" style:contextual-spacing="false" fo:line-height="117%" fo:text-align="justify" style:justify-single-word="false" fo:text-indent="0.3791in" style:auto-text-indent="false">
        <style:tab-stops>
          <style:tab-stop style:position="2.111in"/>
        </style:tab-stops>
      </style:paragraph-properties>
    </style:style>
    <style:style style:name="P897" style:family="paragraph" style:parent-style-name="Text_20_body">
      <style:paragraph-properties fo:margin-top="0.0165in" fo:margin-bottom="0in" style:contextual-spacing="false"/>
      <style:text-properties fo:font-size="9pt" style:font-size-asian="9pt"/>
    </style:style>
    <style:style style:name="P898" style:family="paragraph" style:parent-style-name="Heading_20_7" style:list-style-name="WWNum3">
      <style:paragraph-properties fo:margin-left="1.5335in" fo:margin-right="0in" fo:margin-top="0in" fo:margin-bottom="0in" style:contextual-spacing="false" fo:line-height="100%" fo:text-align="justify" style:justify-single-word="false" fo:text-indent="-0.1846in" style:auto-text-indent="false">
        <style:tab-stops>
          <style:tab-stop style:position="1.5335in"/>
        </style:tab-stops>
      </style:paragraph-properties>
    </style:style>
    <style:style style:name="P899" style:family="paragraph" style:parent-style-name="List_20_Paragraph" style:list-style-name="WWNum3">
      <style:paragraph-properties fo:margin-left="1.3484in" fo:margin-right="1.8827in" fo:margin-top="0.0236in" fo:margin-bottom="0in" style:contextual-spacing="false" fo:line-height="117%" fo:text-align="justify" style:justify-single-word="false" fo:text-indent="0.002in" style:auto-text-indent="false">
        <style:tab-stops>
          <style:tab-stop style:position="1.6575in"/>
        </style:tab-stops>
      </style:paragraph-properties>
    </style:style>
    <style:style style:name="P900" style:family="paragraph" style:parent-style-name="Text_20_body">
      <style:paragraph-properties fo:margin-top="0.0209in" fo:margin-bottom="0in" style:contextual-spacing="false"/>
      <style:text-properties fo:font-size="9pt" style:font-size-asian="9pt"/>
    </style:style>
    <style:style style:name="P901" style:family="paragraph" style:parent-style-name="List_20_Paragraph" style:list-style-name="WWNum3">
      <style:paragraph-properties fo:margin-left="1.35in" fo:margin-right="1.9016in" fo:margin-top="0.0228in" fo:margin-bottom="0in" style:contextual-spacing="false" fo:line-height="116%" fo:text-align="justify" style:justify-single-word="false" fo:text-indent="0in" style:auto-text-indent="false">
        <style:tab-stops>
          <style:tab-stop style:position="1.6535in"/>
        </style:tab-stops>
      </style:paragraph-properties>
    </style:style>
    <style:style style:name="P902" style:family="paragraph" style:parent-style-name="List_20_Paragraph" style:list-style-name="WWNum3">
      <style:paragraph-properties fo:margin-left="1.3484in" fo:margin-right="1.8827in" fo:margin-top="0.0008in" fo:margin-bottom="0in" style:contextual-spacing="false" fo:line-height="116%" fo:text-align="justify" style:justify-single-word="false" fo:text-indent="0.002in" style:auto-text-indent="false">
        <style:tab-stops>
          <style:tab-stop style:position="1.6374in"/>
        </style:tab-stops>
      </style:paragraph-properties>
    </style:style>
    <style:style style:name="P903" style:family="paragraph" style:parent-style-name="List_20_Paragraph" style:list-style-name="WWNum3">
      <style:paragraph-properties fo:margin-left="1.3484in" fo:margin-right="1.8957in" fo:margin-top="0in" fo:margin-bottom="0in" style:contextual-spacing="false" fo:line-height="118%" fo:text-align="justify" style:justify-single-word="false" fo:text-indent="0.002in" style:auto-text-indent="false">
        <style:tab-stops>
          <style:tab-stop style:position="1.6602in"/>
        </style:tab-stops>
      </style:paragraph-properties>
    </style:style>
    <style:style style:name="P904" style:family="paragraph" style:parent-style-name="List_20_Paragraph" style:list-style-name="WWNum3">
      <style:paragraph-properties fo:margin-left="1.6272in" fo:margin-right="0in" fo:margin-top="0in" fo:margin-bottom="0in" style:contextual-spacing="false" fo:line-height="0.1382in" fo:text-align="justify" style:justify-single-word="false" fo:text-indent="-0.2764in" style:auto-text-indent="false">
        <style:tab-stops>
          <style:tab-stop style:position="1.6272in"/>
        </style:tab-stops>
      </style:paragraph-properties>
    </style:style>
    <style:style style:name="P905" style:family="paragraph" style:parent-style-name="Text_20_body">
      <style:paragraph-properties fo:margin-top="0.0492in" fo:margin-bottom="0in" style:contextual-spacing="false"/>
      <style:text-properties fo:font-size="9pt" style:font-size-asian="9pt"/>
    </style:style>
    <style:style style:name="P906" style:family="paragraph" style:parent-style-name="Heading_20_7" style:list-style-name="WWNum3">
      <style:paragraph-properties fo:margin-left="1.5327in" fo:margin-right="0in" fo:margin-top="0.0008in" fo:margin-bottom="0in" style:contextual-spacing="false" fo:line-height="100%" fo:text-align="justify" style:justify-single-word="false" fo:text-indent="-0.1839in" style:auto-text-indent="false">
        <style:tab-stops>
          <style:tab-stop style:position="1.5327in"/>
        </style:tab-stops>
      </style:paragraph-properties>
    </style:style>
    <style:style style:name="P907" style:family="paragraph" style:parent-style-name="List_20_Paragraph" style:list-style-name="WWNum3">
      <style:paragraph-properties fo:margin-left="1.6272in" fo:margin-right="0in" fo:margin-top="0.0228in" fo:margin-bottom="0in" style:contextual-spacing="false" fo:line-height="100%" fo:text-align="left" style:justify-single-word="false" fo:text-indent="-0.2764in" style:auto-text-indent="false">
        <style:tab-stops>
          <style:tab-stop style:position="1.6272in"/>
        </style:tab-stops>
      </style:paragraph-properties>
    </style:style>
    <style:style style:name="P908" style:family="paragraph" style:parent-style-name="Text_20_body">
      <style:paragraph-properties fo:margin-top="0.0457in" fo:margin-bottom="0in" style:contextual-spacing="false"/>
      <style:text-properties fo:font-size="9pt" style:font-size-asian="9pt"/>
    </style:style>
    <style:style style:name="P909" style:family="paragraph" style:parent-style-name="Heading_20_7" style:list-style-name="WWNum3">
      <style:paragraph-properties fo:margin-left="1.5327in" fo:margin-right="0in" fo:margin-top="0in" fo:margin-bottom="0in" style:contextual-spacing="false" fo:line-height="100%" fo:text-align="left" style:justify-single-word="false" fo:text-indent="-0.1839in" style:auto-text-indent="false">
        <style:tab-stops>
          <style:tab-stop style:position="1.5327in"/>
        </style:tab-stops>
      </style:paragraph-properties>
    </style:style>
    <style:style style:name="P910" style:family="paragraph" style:parent-style-name="List_20_Paragraph" style:list-style-name="WWNum3">
      <style:paragraph-properties fo:margin-left="1.6272in" fo:margin-right="0in" fo:margin-top="0.0236in" fo:margin-bottom="0in" style:contextual-spacing="false" fo:line-height="100%" fo:text-align="left" style:justify-single-word="false" fo:text-indent="-0.2764in" style:auto-text-indent="false">
        <style:tab-stops>
          <style:tab-stop style:position="1.6272in"/>
        </style:tab-stops>
      </style:paragraph-properties>
    </style:style>
    <style:style style:name="P911" style:family="paragraph" style:parent-style-name="List_20_Paragraph" style:list-style-name="WWNum3">
      <style:paragraph-properties fo:margin-left="1.6272in" fo:margin-right="0in" fo:margin-top="0.0264in" fo:margin-bottom="0in" style:contextual-spacing="false" fo:line-height="100%" fo:text-align="left" style:justify-single-word="false" fo:text-indent="-0.2764in" style:auto-text-indent="false">
        <style:tab-stops>
          <style:tab-stop style:position="1.6272in"/>
        </style:tab-stops>
      </style:paragraph-properties>
    </style:style>
    <style:style style:name="P912" style:family="paragraph" style:parent-style-name="Standard">
      <style:paragraph-properties fo:margin-left="1.7283in" fo:margin-right="0in" fo:margin-top="0.0228in" fo:margin-bottom="0in" style:contextual-spacing="false" fo:text-align="left" style:justify-single-word="false" fo:text-indent="0in" style:auto-text-indent="false"/>
    </style:style>
    <style:style style:name="P913" style:family="paragraph" style:parent-style-name="Text_20_body">
      <style:paragraph-properties fo:margin-top="0.0465in" fo:margin-bottom="0in" style:contextual-spacing="false"/>
      <style:text-properties fo:font-size="9pt" style:font-size-asian="9pt"/>
    </style:style>
    <style:style style:name="P914" style:family="paragraph" style:parent-style-name="Standard">
      <style:paragraph-properties fo:margin-left="1.3508in" fo:margin-right="0in" fo:margin-top="0.0228in" fo:margin-bottom="0in" style:contextual-spacing="false" fo:text-align="left" style:justify-single-word="false" fo:text-indent="0in" style:auto-text-indent="false"/>
    </style:style>
    <style:style style:name="P915" style:family="paragraph" style:parent-style-name="Standard">
      <style:paragraph-properties fo:margin-left="1.7283in" fo:margin-right="0in" fo:margin-top="0.0272in" fo:margin-bottom="0in" style:contextual-spacing="false" fo:text-align="left" style:justify-single-word="false" fo:text-indent="0in" style:auto-text-indent="false"/>
    </style:style>
    <style:style style:name="P916" style:family="paragraph" style:parent-style-name="Heading_20_7" style:list-style-name="WWNum3">
      <style:paragraph-properties fo:margin-left="1.5311in" fo:margin-right="0in" fo:margin-top="0in" fo:margin-bottom="0in" style:contextual-spacing="false" fo:line-height="100%" fo:text-align="left" style:justify-single-word="false" fo:text-indent="-0.1827in" style:auto-text-indent="false">
        <style:tab-stops>
          <style:tab-stop style:position="1.5311in"/>
        </style:tab-stops>
      </style:paragraph-properties>
    </style:style>
    <style:style style:name="P917" style:family="paragraph" style:parent-style-name="Text_20_body">
      <style:text-properties fo:font-size="10pt" fo:font-weight="bold" style:font-size-asian="10pt" style:font-weight-asian="bold"/>
    </style:style>
    <style:style style:name="P918" style:family="paragraph" style:parent-style-name="Text_20_body">
      <style:paragraph-properties fo:margin-top="0.0299in" fo:margin-bottom="0in" style:contextual-spacing="false"/>
      <style:text-properties fo:font-size="10pt" fo:font-weight="bold" style:font-size-asian="10pt" style:font-weight-asian="bold"/>
    </style:style>
    <style:style style:name="P919" style:family="paragraph" style:parent-style-name="Text_20_body" style:master-page-name="Converted41">
      <style:paragraph-properties style:page-number="auto"/>
      <style:text-properties fo:font-size="9pt" fo:font-weight="bold" style:font-size-asian="9pt" style:font-weight-asian="bold"/>
    </style:style>
    <style:style style:name="P920" style:family="paragraph" style:parent-style-name="Text_20_body">
      <style:paragraph-properties fo:margin-top="0.0492in" fo:margin-bottom="0in" style:contextual-spacing="false"/>
      <style:text-properties fo:font-size="9pt" fo:font-weight="bold" style:font-size-asian="9pt" style:font-weight-asian="bold"/>
    </style:style>
    <style:style style:name="P921" style:family="paragraph" style:parent-style-name="List_20_Paragraph" style:list-style-name="WWNum3">
      <style:paragraph-properties fo:margin-left="1.6717in" fo:margin-right="0in" fo:margin-top="0in" fo:margin-bottom="0in" style:contextual-spacing="false" fo:line-height="100%" fo:text-align="left" style:justify-single-word="false" fo:text-indent="-0.2736in" style:auto-text-indent="false">
        <style:tab-stops>
          <style:tab-stop style:position="1.6717in"/>
        </style:tab-stops>
      </style:paragraph-properties>
    </style:style>
    <style:style style:name="P922" style:family="paragraph" style:parent-style-name="List_20_Paragraph" style:list-style-name="WWNum3">
      <style:paragraph-properties fo:margin-left="1.6709in" fo:margin-right="0in" fo:margin-top="0.0228in" fo:margin-bottom="0in" style:contextual-spacing="false" fo:line-height="100%" fo:text-align="left" style:justify-single-word="false" fo:text-indent="-0.2728in" style:auto-text-indent="false">
        <style:tab-stops>
          <style:tab-stop style:position="1.6709in"/>
        </style:tab-stops>
      </style:paragraph-properties>
    </style:style>
    <style:style style:name="P923" style:family="paragraph" style:parent-style-name="List_20_Paragraph" style:list-style-name="WWNum3">
      <style:paragraph-properties fo:margin-left="1.6709in" fo:margin-right="0in" fo:margin-top="0.0201in" fo:margin-bottom="0in" style:contextual-spacing="false" fo:line-height="100%" fo:text-align="left" style:justify-single-word="false" fo:text-indent="-0.2728in" style:auto-text-indent="false">
        <style:tab-stops>
          <style:tab-stop style:position="1.6709in"/>
        </style:tab-stops>
      </style:paragraph-properties>
    </style:style>
    <style:style style:name="P924" style:family="paragraph" style:parent-style-name="List_20_Paragraph" style:list-style-name="WWNum3">
      <style:paragraph-properties fo:margin-left="1.5791in" fo:margin-right="0in" fo:margin-top="0in" fo:margin-bottom="0in" style:contextual-spacing="false" fo:line-height="100%" fo:text-align="left" style:justify-single-word="false" fo:text-indent="-0.1807in" style:auto-text-indent="false">
        <style:tab-stops>
          <style:tab-stop style:position="1.5791in"/>
        </style:tab-stops>
      </style:paragraph-properties>
    </style:style>
    <style:style style:name="P925" style:family="paragraph" style:parent-style-name="List_20_Paragraph" style:list-style-name="WWNum3">
      <style:paragraph-properties fo:margin-left="1.6717in" fo:margin-right="0in" fo:margin-top="0.0217in" fo:margin-bottom="0in" style:contextual-spacing="false" fo:line-height="100%" fo:text-align="left" style:justify-single-word="false" fo:text-indent="-0.2736in" style:auto-text-indent="false">
        <style:tab-stops>
          <style:tab-stop style:position="1.6717in"/>
        </style:tab-stops>
      </style:paragraph-properties>
    </style:style>
    <style:style style:name="P926" style:family="paragraph" style:parent-style-name="List_20_Paragraph" style:list-style-name="WWNum3">
      <style:paragraph-properties fo:margin-left="1.3984in" fo:margin-right="1.9465in" fo:margin-top="0.0193in" fo:margin-bottom="0in" style:contextual-spacing="false" fo:line-height="116%" fo:text-align="left" style:justify-single-word="false" fo:text-indent="-0.0016in" style:auto-text-indent="false">
        <style:tab-stops>
          <style:tab-stop style:position="1.3984in"/>
          <style:tab-stop style:position="1.6709in"/>
        </style:tab-stops>
      </style:paragraph-properties>
    </style:style>
    <style:style style:name="P927" style:family="paragraph" style:parent-style-name="Text_20_body">
      <style:paragraph-properties fo:margin-top="0.0228in" fo:margin-bottom="0in" style:contextual-spacing="false"/>
      <style:text-properties fo:font-size="9pt" style:font-size-asian="9pt"/>
    </style:style>
    <style:style style:name="P928" style:family="paragraph" style:parent-style-name="List_20_Paragraph" style:list-style-name="WWNum3">
      <style:paragraph-properties fo:margin-left="1.3984in" fo:margin-right="1.9398in" fo:margin-top="0.0217in" fo:margin-bottom="0in" style:contextual-spacing="false" fo:line-height="114%" fo:text-align="left" style:justify-single-word="false" fo:text-indent="-0.0016in" style:auto-text-indent="false">
        <style:tab-stops>
          <style:tab-stop style:position="1.3984in"/>
          <style:tab-stop style:position="1.6909in"/>
        </style:tab-stops>
      </style:paragraph-properties>
    </style:style>
    <style:style style:name="P929" style:family="paragraph" style:parent-style-name="List_20_Paragraph" style:list-style-name="WWNum3">
      <style:paragraph-properties fo:margin-left="1.6717in" fo:margin-right="0in" fo:margin-top="0in" fo:margin-bottom="0in" style:contextual-spacing="false" fo:line-height="0.1429in" fo:text-align="left" style:justify-single-word="false" fo:text-indent="-0.2736in" style:auto-text-indent="false">
        <style:tab-stops>
          <style:tab-stop style:position="1.6717in"/>
        </style:tab-stops>
      </style:paragraph-properties>
    </style:style>
    <style:style style:name="P930" style:family="paragraph" style:parent-style-name="List_20_Paragraph" style:list-style-name="WWNum3">
      <style:paragraph-properties fo:margin-left="1.6398in" fo:margin-right="0in" fo:margin-top="0in" fo:margin-bottom="0in" style:contextual-spacing="false" fo:line-height="100%" fo:text-align="left" style:justify-single-word="false" fo:text-indent="-0.2409in" style:auto-text-indent="false">
        <style:tab-stops>
          <style:tab-stop style:position="1.6398in"/>
        </style:tab-stops>
      </style:paragraph-properties>
    </style:style>
    <style:style style:name="P931" style:family="paragraph" style:parent-style-name="List_20_Paragraph" style:list-style-name="WWNum3">
      <style:paragraph-properties fo:margin-left="1.7311in" fo:margin-right="0in" fo:margin-top="0.0217in" fo:margin-bottom="0in" style:contextual-spacing="false" fo:line-height="100%" fo:text-align="left" style:justify-single-word="false" fo:text-indent="-0.3335in" style:auto-text-indent="false">
        <style:tab-stops>
          <style:tab-stop style:position="1.7311in"/>
        </style:tab-stops>
      </style:paragraph-properties>
    </style:style>
    <style:style style:name="P932" style:family="paragraph" style:parent-style-name="List_20_Paragraph" style:list-style-name="WWNum3">
      <style:paragraph-properties fo:margin-left="1.4543in" fo:margin-right="0in" fo:margin-top="0in" fo:margin-bottom="0in" style:contextual-spacing="false" fo:line-height="100%" fo:text-align="left" style:justify-single-word="false" fo:text-indent="-0.122in" style:auto-text-indent="false">
        <style:tab-stops>
          <style:tab-stop style:position="1.4543in"/>
          <style:tab-stop style:position="5.9319in"/>
        </style:tab-stops>
      </style:paragraph-properties>
    </style:style>
    <style:style style:name="P933" style:family="paragraph" style:parent-style-name="List_20_Paragraph" style:list-style-name="WWNum3">
      <style:paragraph-properties fo:margin-left="1.3992in" fo:margin-right="1.9362in" fo:margin-top="0.0008in" fo:margin-bottom="0in" style:contextual-spacing="false" fo:line-height="114%" fo:text-align="left" style:justify-single-word="false" fo:text-indent="0.002in" style:auto-text-indent="false">
        <style:tab-stops>
          <style:tab-stop style:position="1.5772in"/>
        </style:tab-stops>
      </style:paragraph-properties>
    </style:style>
    <style:style style:name="P934" style:family="paragraph" style:parent-style-name="List_20_Paragraph" style:list-style-name="WWNum3">
      <style:paragraph-properties fo:margin-left="1.578in" fo:margin-right="0in" fo:margin-top="0in" fo:margin-bottom="0in" style:contextual-spacing="false" fo:line-height="0.1429in" fo:text-align="left" style:justify-single-word="false" fo:text-indent="-0.1756in" style:auto-text-indent="false">
        <style:tab-stops>
          <style:tab-stop style:position="1.578in"/>
        </style:tab-stops>
      </style:paragraph-properties>
    </style:style>
    <style:style style:name="P935" style:family="paragraph" style:parent-style-name="List_20_Paragraph" style:list-style-name="WWNum3">
      <style:paragraph-properties fo:margin-left="1.4008in" fo:margin-right="1.9402in" fo:margin-top="0.0161in" fo:margin-bottom="0in" style:contextual-spacing="false" style:line-height-at-least="0.3126in" fo:text-align="left" style:justify-single-word="false" fo:text-indent="-0.0689in" style:auto-text-indent="false">
        <style:tab-stops>
          <style:tab-stop style:position="1.4008in"/>
          <style:tab-stop style:position="1.452in"/>
          <style:tab-stop style:position="5.9319in"/>
        </style:tab-stops>
      </style:paragraph-properties>
    </style:style>
    <style:style style:name="P936" style:family="paragraph" style:parent-style-name="Standard">
      <style:paragraph-properties fo:margin-left="1.4043in" fo:margin-right="0in" fo:margin-top="0.0228in" fo:margin-bottom="0in" style:contextual-spacing="false" fo:text-align="left" style:justify-single-word="false" fo:text-indent="0in" style:auto-text-indent="false"/>
    </style:style>
    <style:style style:name="P937" style:family="paragraph" style:parent-style-name="Text_20_body">
      <style:paragraph-properties fo:margin-top="0.102in" fo:margin-bottom="0in" style:contextual-spacing="false"/>
      <style:text-properties fo:font-size="10pt" style:font-size-asian="10pt"/>
    </style:style>
    <style:style style:name="P938" style:family="paragraph" style:parent-style-name="Text_20_body" style:master-page-name="Converted42">
      <style:paragraph-properties style:page-number="43"/>
      <style:text-properties fo:font-size="10pt" style:font-size-asian="10pt"/>
    </style:style>
    <style:style style:name="P939" style:family="paragraph" style:parent-style-name="Text_20_body">
      <style:paragraph-properties fo:margin-top="0.1193in" fo:margin-bottom="0in" style:contextual-spacing="false"/>
      <style:text-properties fo:font-size="10pt" style:font-size-asian="10pt"/>
    </style:style>
    <style:style style:name="P940" style:family="paragraph" style:parent-style-name="Standard">
      <style:paragraph-properties fo:margin-left="0.3937in" fo:margin-right="0in" fo:line-height="100%" fo:text-indent="0in" style:auto-text-indent="false">
        <style:tab-stops>
          <style:tab-stop style:position="4.1299in"/>
        </style:tab-stops>
      </style:paragraph-properties>
    </style:style>
    <style:style style:name="P941" style:family="paragraph" style:parent-style-name="Text_20_body">
      <style:paragraph-properties fo:margin-top="0.0047in" fo:margin-bottom="0in" style:contextual-spacing="false"/>
      <style:text-properties fo:font-size="5pt" style:font-size-asian="5pt"/>
    </style:style>
    <style:style style:name="P942" style:family="paragraph" style:parent-style-name="Text_20_body" style:master-page-name="Converted43">
      <style:paragraph-properties style:page-number="auto"/>
      <style:text-properties fo:font-size="10pt" style:font-size-asian="10pt"/>
    </style:style>
    <style:style style:name="P943" style:family="paragraph" style:parent-style-name="Text_20_body">
      <style:paragraph-properties fo:margin-top="0.0252in" fo:margin-bottom="0in" style:contextual-spacing="false"/>
      <style:text-properties fo:font-size="10pt" style:font-size-asian="10pt"/>
    </style:style>
    <style:style style:name="P944" style:family="paragraph" style:parent-style-name="Standard">
      <style:paragraph-properties fo:margin-left="0.852in" fo:margin-right="0in" fo:margin-top="0in" fo:margin-bottom="0in" style:contextual-spacing="false" fo:line-height="100%" fo:text-indent="0in" style:auto-text-indent="false"/>
    </style:style>
    <style:style style:name="P945" style:family="paragraph" style:parent-style-name="Text_20_body" style:master-page-name="Converted44">
      <style:paragraph-properties style:page-number="45"/>
      <style:text-properties fo:font-size="11pt" style:font-size-asian="11pt"/>
    </style:style>
    <style:style style:name="P946" style:family="paragraph" style:parent-style-name="Text_20_body">
      <style:paragraph-properties fo:margin-top="0.0528in" fo:margin-bottom="0in" style:contextual-spacing="false"/>
      <style:text-properties fo:font-size="11pt" style:font-size-asian="11pt"/>
    </style:style>
    <style:style style:name="P947" style:family="paragraph" style:parent-style-name="Heading_20_4">
      <style:paragraph-properties fo:margin-left="1.1146in" fo:margin-right="1.5063in" fo:line-height="100%" fo:text-align="center" style:justify-single-word="false"/>
    </style:style>
    <style:style style:name="P948" style:family="paragraph" style:parent-style-name="Text_20_body">
      <style:text-properties style:font-name="Source Sans Pro" fo:font-size="8.5pt" fo:font-weight="bold" style:font-size-asian="8.5pt" style:font-weight-asian="bold"/>
    </style:style>
    <style:style style:name="P949" style:family="paragraph" style:parent-style-name="Text_20_body">
      <style:paragraph-properties fo:margin-top="0.0717in" fo:margin-bottom="0in" style:contextual-spacing="false"/>
      <style:text-properties style:font-name="Source Sans Pro" fo:font-size="8.5pt" fo:font-weight="bold" style:font-size-asian="8.5pt" style:font-weight-asian="bold"/>
    </style:style>
    <style:style style:name="P950" style:family="paragraph" style:parent-style-name="Standard">
      <style:paragraph-properties fo:margin-left="1.3098in" fo:margin-right="0in" fo:margin-top="0in" fo:margin-bottom="0in" style:contextual-spacing="false" fo:text-align="left" style:justify-single-word="false" fo:text-indent="0in" style:auto-text-indent="false"/>
    </style:style>
    <style:style style:name="P951" style:family="paragraph" style:parent-style-name="Text_20_body">
      <style:paragraph-properties fo:margin-top="0.0571in" fo:margin-bottom="0in" style:contextual-spacing="false"/>
      <style:text-properties style:font-name="Courier New" fo:font-weight="bold" style:font-weight-asian="bold"/>
    </style:style>
    <style:style style:name="P952" style:family="paragraph" style:parent-style-name="Heading_20_9">
      <style:paragraph-properties fo:margin-left="3.1618in" fo:margin-right="1.8626in" fo:margin-top="0.0008in" fo:margin-bottom="0in" style:contextual-spacing="false" fo:line-height="115%"/>
    </style:style>
    <style:style style:name="P953" style:family="paragraph" style:parent-style-name="Standard">
      <style:paragraph-properties fo:margin-left="3.1618in" fo:margin-right="1.8626in" fo:margin-top="0.0583in" fo:margin-bottom="0in" style:contextual-spacing="false" fo:line-height="114%" fo:text-align="justify" style:justify-single-word="false" fo:text-indent="0in" style:auto-text-indent="false"/>
    </style:style>
    <style:style style:name="P954" style:family="paragraph" style:parent-style-name="Text_20_body">
      <style:text-properties style:font-name="Courier New" fo:font-weight="bold" style:font-weight-asian="bold"/>
    </style:style>
    <style:style style:name="P955" style:family="paragraph" style:parent-style-name="Text_20_body">
      <style:paragraph-properties fo:margin-top="0.0311in" fo:margin-bottom="0in" style:contextual-spacing="false"/>
      <style:text-properties style:font-name="Courier New" fo:font-weight="bold" style:font-weight-asian="bold"/>
    </style:style>
    <style:style style:name="P956" style:family="paragraph" style:parent-style-name="Text_20_body">
      <style:paragraph-properties fo:margin-left="1.3098in" fo:margin-right="1.7882in" fo:line-height="99%"/>
    </style:style>
    <style:style style:name="P957" style:family="paragraph" style:parent-style-name="Text_20_body">
      <style:paragraph-properties fo:margin-left="1.3098in" fo:margin-right="0in" fo:line-height="0.1252in"/>
    </style:style>
    <style:style style:name="P958" style:family="paragraph" style:parent-style-name="Text_20_body">
      <style:paragraph-properties fo:margin-top="0.1028in" fo:margin-bottom="0in" style:contextual-spacing="false"/>
      <style:text-properties style:font-name="Courier New" fo:font-size="10pt" style:font-size-asian="10pt"/>
    </style:style>
    <style:style style:name="P959" style:family="paragraph" style:parent-style-name="Table_20_Paragraph">
      <style:paragraph-properties fo:margin-left="0.0528in" fo:margin-right="0in" fo:margin-top="0.0008in" fo:margin-bottom="0in" style:contextual-spacing="false"/>
    </style:style>
    <style:style style:name="P960" style:family="paragraph" style:parent-style-name="Table_20_Paragraph">
      <style:paragraph-properties fo:margin-left="0.0528in" fo:margin-right="0in" fo:margin-top="0.0047in" fo:margin-bottom="0in" style:contextual-spacing="false" fo:line-height="0.0957in"/>
    </style:style>
    <style:style style:name="P961" style:family="paragraph" style:parent-style-name="Table_20_Paragraph">
      <style:paragraph-properties fo:margin-left="0.052in" fo:margin-right="0in" fo:margin-top="0.0008in" fo:margin-bottom="0in" style:contextual-spacing="false"/>
    </style:style>
    <style:style style:name="P962" style:family="paragraph" style:parent-style-name="Table_20_Paragraph">
      <style:paragraph-properties fo:margin-left="0.0528in" fo:margin-right="0in" fo:line-height="0.1236in"/>
    </style:style>
    <style:style style:name="P963" style:family="paragraph" style:parent-style-name="Table_20_Paragraph">
      <style:paragraph-properties fo:margin-left="0.0528in" fo:margin-right="0in" fo:line-height="0.111in"/>
    </style:style>
    <style:style style:name="P964" style:family="paragraph" style:parent-style-name="Table_20_Paragraph">
      <style:paragraph-properties fo:margin-left="0.052in" fo:margin-right="0in" fo:line-height="0.1236in"/>
    </style:style>
    <style:style style:name="P965" style:family="paragraph" style:parent-style-name="Text_20_body">
      <style:text-properties style:font-name="Courier New"/>
    </style:style>
    <style:style style:name="P966" style:family="paragraph" style:parent-style-name="Text_20_body">
      <style:paragraph-properties fo:margin-top="0.0252in" fo:margin-bottom="0in" style:contextual-spacing="false"/>
      <style:text-properties style:font-name="Courier New"/>
    </style:style>
    <style:style style:name="P967" style:family="paragraph" style:parent-style-name="Standard">
      <style:paragraph-properties fo:margin-left="1.3098in" fo:margin-right="1.7882in" fo:margin-top="0in" fo:margin-bottom="0in" style:contextual-spacing="false" fo:line-height="102%" fo:text-align="left" style:justify-single-word="false" fo:text-indent="0in" style:auto-text-indent="false"/>
    </style:style>
    <style:style style:name="P968" style:family="paragraph" style:parent-style-name="Text_20_body">
      <style:paragraph-properties fo:margin-top="0.1244in" fo:margin-bottom="0in" style:contextual-spacing="false"/>
      <style:text-properties style:font-name="Courier New" fo:font-size="8.5pt" style:font-size-asian="8.5pt"/>
    </style:style>
    <style:style style:name="P969" style:family="paragraph" style:parent-style-name="Standard">
      <style:paragraph-properties fo:margin-left="2.4646in" fo:margin-right="0in" fo:margin-top="0in" fo:margin-bottom="0in" style:contextual-spacing="false" fo:text-align="left" style:justify-single-word="false" fo:text-indent="0in" style:auto-text-indent="false"/>
    </style:style>
    <style:style style:name="P970" style:family="paragraph" style:parent-style-name="Text_20_body">
      <style:text-properties style:font-name="Courier New" fo:font-size="8.5pt" style:font-size-asian="8.5pt"/>
    </style:style>
    <style:style style:name="P971" style:family="paragraph" style:parent-style-name="Text_20_body">
      <style:paragraph-properties fo:margin-top="0.011in" fo:margin-bottom="0in" style:contextual-spacing="false"/>
      <style:text-properties style:font-name="Courier New" fo:font-size="8.5pt" style:font-size-asian="8.5pt"/>
    </style:style>
    <style:style style:name="P972" style:family="paragraph" style:parent-style-name="Standard">
      <style:paragraph-properties fo:margin-left="3.0409in" fo:margin-right="3.2402in" fo:margin-top="0in" fo:margin-bottom="0in" style:contextual-spacing="false" fo:line-height="102%" fo:text-align="center" style:justify-single-word="false" fo:text-indent="0in" style:auto-text-indent="false"/>
    </style:style>
    <style:style style:name="P973" style:family="paragraph" style:parent-style-name="Text_20_body" style:master-page-name="Converted45">
      <style:paragraph-properties style:page-number="auto"/>
      <style:text-properties style:font-name="Courier New" fo:font-size="7.5pt" fo:font-weight="bold" style:font-size-asian="7.5pt" style:font-weight-asian="bold"/>
    </style:style>
    <style:style style:name="P974" style:family="paragraph" style:parent-style-name="Text_20_body">
      <style:text-properties style:font-name="Courier New" fo:font-size="7.5pt" fo:font-weight="bold" style:font-size-asian="7.5pt" style:font-weight-asian="bold"/>
    </style:style>
    <style:style style:name="P975" style:family="paragraph" style:parent-style-name="Standard">
      <style:paragraph-properties fo:margin-left="1.3366in" fo:margin-right="0in" fo:margin-top="0in" fo:margin-bottom="0in" style:contextual-spacing="false" fo:text-align="left" style:justify-single-word="false" fo:text-indent="0in" style:auto-text-indent="false"/>
    </style:style>
    <style:style style:name="P976" style:family="paragraph" style:parent-style-name="Text_20_body">
      <style:paragraph-properties fo:margin-top="0.0528in" fo:margin-bottom="0in" style:contextual-spacing="false"/>
      <style:text-properties style:font-name="Courier New" fo:font-size="7.5pt" fo:font-weight="bold" style:font-size-asian="7.5pt" style:font-weight-asian="bold"/>
    </style:style>
    <style:style style:name="P977" style:family="paragraph" style:parent-style-name="Standard">
      <style:paragraph-properties fo:margin-left="2.7256in" fo:margin-right="2.0346in" fo:margin-top="0.0008in" fo:margin-bottom="0in" style:contextual-spacing="false" fo:line-height="120%" fo:text-align="justify" style:justify-single-word="false" fo:text-indent="0in" style:auto-text-indent="false"/>
    </style:style>
    <style:style style:name="P978" style:family="paragraph" style:parent-style-name="Standard">
      <style:paragraph-properties fo:margin-left="2.7256in" fo:margin-right="2.0339in" fo:margin-top="0.1in" fo:margin-bottom="0in" style:contextual-spacing="false" fo:line-height="119%" fo:text-align="justify" style:justify-single-word="false" fo:text-indent="0in" style:auto-text-indent="false"/>
    </style:style>
    <style:style style:name="P979" style:family="paragraph" style:parent-style-name="Text_20_body">
      <style:paragraph-properties fo:margin-top="0.0425in" fo:margin-bottom="0in" style:contextual-spacing="false"/>
      <style:text-properties style:font-name="Courier New" fo:font-size="7.5pt" fo:font-weight="bold" style:font-size-asian="7.5pt" style:font-weight-asian="bold"/>
    </style:style>
    <style:style style:name="P980" style:family="paragraph" style:parent-style-name="Standard">
      <style:paragraph-properties fo:margin-left="1.5035in" fo:margin-right="2.0339in" fo:margin-top="0.0008in" fo:margin-bottom="0in" style:contextual-spacing="false" fo:line-height="156%" fo:text-align="justify" style:justify-single-word="false" fo:text-indent="0.1799in" style:auto-text-indent="false"/>
    </style:style>
    <style:style style:name="P981" style:family="paragraph" style:parent-style-name="Text_20_body">
      <style:paragraph-properties fo:margin-top="0.0071in" fo:margin-bottom="0.0008in" style:contextual-spacing="false"/>
      <style:text-properties style:font-name="Courier New" fo:font-size="3.5pt" style:font-size-asian="3.5pt"/>
    </style:style>
    <style:style style:name="P982" style:family="paragraph" style:parent-style-name="Table_20_Paragraph">
      <style:paragraph-properties fo:margin-left="0.0043in" fo:margin-right="0in" fo:margin-top="0.1035in" fo:margin-bottom="0in" style:contextual-spacing="false" fo:text-align="center" style:justify-single-word="false"/>
    </style:style>
    <style:style style:name="P983" style:family="paragraph" style:parent-style-name="Table_20_Paragraph">
      <style:paragraph-properties fo:margin-left="0.15in" fo:margin-right="0.0764in" fo:margin-top="0.0335in" fo:margin-bottom="0in" style:contextual-spacing="false" fo:line-height="120%" fo:text-indent="-0.0654in" style:auto-text-indent="false"/>
    </style:style>
    <style:style style:name="P984" style:family="paragraph" style:parent-style-name="Table_20_Paragraph">
      <style:paragraph-properties fo:margin-left="0.0665in" fo:margin-right="0.0654in" fo:margin-top="0.0028in" fo:margin-bottom="0in" style:contextual-spacing="false" fo:text-align="center" style:justify-single-word="false"/>
    </style:style>
    <style:style style:name="P985" style:family="paragraph" style:parent-style-name="Table_20_Paragraph">
      <style:paragraph-properties fo:margin-left="0.0043in" fo:margin-right="0.002in" fo:margin-top="0.0028in" fo:margin-bottom="0in" style:contextual-spacing="false" fo:text-align="center" style:justify-single-word="false"/>
    </style:style>
    <style:style style:name="P986" style:family="paragraph" style:parent-style-name="Table_20_Paragraph">
      <style:paragraph-properties fo:margin-left="0.0516in" fo:margin-right="0in" fo:margin-top="0.0709in" fo:margin-bottom="0in" style:contextual-spacing="false"/>
    </style:style>
    <style:style style:name="P987" style:family="paragraph" style:parent-style-name="Table_20_Paragraph">
      <style:paragraph-properties fo:margin-left="0.0055in" fo:margin-right="0.0008in" fo:margin-top="0.0709in" fo:margin-bottom="0in" style:contextual-spacing="false" fo:text-align="center" style:justify-single-word="false"/>
    </style:style>
    <style:style style:name="P988" style:family="paragraph" style:parent-style-name="Table_20_Paragraph">
      <style:paragraph-properties fo:margin-left="0.372in" fo:margin-right="0in" fo:margin-top="0.0016in" fo:margin-bottom="0in" style:contextual-spacing="false" fo:line-height="103%" fo:text-indent="-0.2264in" style:auto-text-indent="false"/>
    </style:style>
    <style:style style:name="P989" style:family="paragraph" style:parent-style-name="Table_20_Paragraph">
      <style:paragraph-properties fo:margin-left="0.0043in" fo:margin-right="0.0016in" fo:margin-top="0.0016in" fo:margin-bottom="0in" style:contextual-spacing="false" fo:text-align="center" style:justify-single-word="false"/>
    </style:style>
    <style:style style:name="P990" style:family="paragraph" style:parent-style-name="Table_20_Paragraph">
      <style:paragraph-properties fo:margin-left="0.0516in" fo:margin-right="0in" fo:margin-top="0.072in" fo:margin-bottom="0in" style:contextual-spacing="false"/>
    </style:style>
    <style:style style:name="P991" style:family="paragraph" style:parent-style-name="Table_20_Paragraph">
      <style:paragraph-properties fo:margin-left="0.0055in" fo:margin-right="0.0008in" fo:margin-top="0.072in" fo:margin-bottom="0in" style:contextual-spacing="false" fo:text-align="center" style:justify-single-word="false"/>
    </style:style>
    <style:style style:name="P992" style:family="paragraph" style:parent-style-name="Table_20_Paragraph">
      <style:paragraph-properties fo:margin-left="0.0665in" fo:margin-right="0.0646in" fo:margin-top="0.0016in" fo:margin-bottom="0in" style:contextual-spacing="false" fo:text-align="center" style:justify-single-word="false"/>
    </style:style>
    <style:style style:name="P993" style:family="paragraph" style:parent-style-name="Table_20_Paragraph">
      <style:paragraph-properties fo:margin-left="0.0665in" fo:margin-right="0.0661in" fo:margin-top="0.0043in" fo:margin-bottom="0in" style:contextual-spacing="false" fo:text-align="center" style:justify-single-word="false"/>
    </style:style>
    <style:style style:name="P994" style:family="paragraph" style:parent-style-name="Table_20_Paragraph">
      <style:paragraph-properties fo:margin-left="0.0516in" fo:margin-right="0.0457in" fo:margin-top="0.0098in" fo:margin-bottom="0in" style:contextual-spacing="false" style:line-height-at-least="0.1181in">
        <style:tab-stops>
          <style:tab-stop style:position="0.6083in"/>
          <style:tab-stop style:position="1.2957in"/>
        </style:tab-stops>
      </style:paragraph-properties>
    </style:style>
    <style:style style:name="P995" style:family="paragraph" style:parent-style-name="Table_20_Paragraph">
      <style:paragraph-properties fo:margin-left="0.0665in" fo:margin-right="0.0646in" fo:margin-top="0.0043in" fo:margin-bottom="0in" style:contextual-spacing="false" fo:text-align="center" style:justify-single-word="false"/>
    </style:style>
    <style:style style:name="P996" style:family="paragraph" style:parent-style-name="Table_20_Paragraph">
      <style:paragraph-properties fo:margin-left="0.0043in" fo:margin-right="0in" fo:margin-top="0.0016in" fo:margin-bottom="0in" style:contextual-spacing="false" fo:text-align="center" style:justify-single-word="false"/>
    </style:style>
    <style:style style:name="P997" style:family="paragraph" style:parent-style-name="Table_20_Paragraph">
      <style:paragraph-properties fo:margin-left="0.4055in" fo:margin-right="0in" fo:margin-top="0.0016in" fo:margin-bottom="0in" style:contextual-spacing="false" fo:line-height="103%" fo:text-indent="-0.2925in" style:auto-text-indent="false"/>
    </style:style>
    <style:style style:name="P998" style:family="paragraph" style:parent-style-name="Table_20_Paragraph">
      <style:paragraph-properties fo:margin-left="0.0055in" fo:margin-right="0in" fo:margin-top="0.072in" fo:margin-bottom="0in" style:contextual-spacing="false" fo:text-align="center" style:justify-single-word="false"/>
    </style:style>
    <style:style style:name="P999" style:family="paragraph" style:parent-style-name="Table_20_Paragraph">
      <style:paragraph-properties fo:margin-left="0.0665in" fo:margin-right="0.0665in" fo:margin-top="0.0016in" fo:margin-bottom="0in" style:contextual-spacing="false" fo:text-align="center" style:justify-single-word="false"/>
    </style:style>
    <style:style style:name="P1000" style:family="paragraph" style:parent-style-name="Table_20_Paragraph">
      <style:paragraph-properties fo:margin-left="0.0665in" fo:margin-right="0.0654in" fo:margin-top="0.0043in" fo:margin-bottom="0in" style:contextual-spacing="false" fo:text-align="center" style:justify-single-word="false"/>
    </style:style>
    <style:style style:name="P1001" style:family="paragraph" style:parent-style-name="Table_20_Paragraph">
      <style:paragraph-properties fo:margin-left="0.0665in" fo:margin-right="0in" fo:margin-top="0.0016in" fo:margin-bottom="0in" style:contextual-spacing="false" fo:text-align="center" style:justify-single-word="false"/>
    </style:style>
    <style:style style:name="P1002" style:family="paragraph" style:parent-style-name="Table_20_Paragraph">
      <style:paragraph-properties fo:margin-left="0.0043in" fo:margin-right="0.002in" fo:margin-top="0.0016in" fo:margin-bottom="0in" style:contextual-spacing="false" fo:text-align="center" style:justify-single-word="false"/>
    </style:style>
    <style:style style:name="P1003" style:family="paragraph" style:parent-style-name="Table_20_Paragraph">
      <style:paragraph-properties fo:margin-left="0.0516in" fo:margin-right="0in" fo:margin-top="0.039in" fo:margin-bottom="0in" style:contextual-spacing="false"/>
    </style:style>
    <style:style style:name="P1004" style:family="paragraph" style:parent-style-name="Table_20_Paragraph">
      <style:paragraph-properties fo:margin-left="0.0055in" fo:margin-right="0.0008in" fo:margin-top="0.039in" fo:margin-bottom="0in" style:contextual-spacing="false" fo:text-align="center" style:justify-single-word="false"/>
    </style:style>
    <style:style style:name="P1005" style:family="paragraph" style:parent-style-name="Table_20_Paragraph">
      <style:paragraph-properties fo:margin-left="0.0665in" fo:margin-right="0.0661in" fo:margin-top="0.0016in" fo:margin-bottom="0in" style:contextual-spacing="false" fo:text-align="center" style:justify-single-word="false"/>
    </style:style>
    <style:style style:name="P1006" style:family="paragraph" style:parent-style-name="Table_20_Paragraph">
      <style:paragraph-properties fo:margin-left="0.0516in" fo:margin-right="0in" fo:margin-top="0.0098in" fo:margin-bottom="0in" style:contextual-spacing="false" style:line-height-at-least="0.1181in"/>
    </style:style>
    <style:style style:name="P1007" style:family="paragraph" style:parent-style-name="Table_20_Paragraph">
      <style:paragraph-properties fo:margin-left="0.0819in" fo:margin-right="0in" fo:margin-top="0.0016in" fo:margin-bottom="0in" style:contextual-spacing="false"/>
    </style:style>
    <style:style style:name="P1008" style:family="paragraph" style:parent-style-name="Table_20_Paragraph">
      <style:paragraph-properties fo:margin-left="0.1138in" fo:margin-right="0in" fo:margin-top="0.0043in" fo:margin-bottom="0in" style:contextual-spacing="false"/>
    </style:style>
    <style:style style:name="P1009" style:family="paragraph" style:parent-style-name="Table_20_Paragraph">
      <style:paragraph-properties fo:margin-left="0.0516in" fo:margin-right="0.0457in" fo:margin-top="0.0098in" fo:margin-bottom="0in" style:contextual-spacing="false" style:line-height-at-least="0.1181in">
        <style:tab-stops>
          <style:tab-stop style:position="0.7382in"/>
          <style:tab-stop style:position="1.2319in"/>
        </style:tab-stops>
      </style:paragraph-properties>
    </style:style>
    <style:style style:name="P1010" style:family="paragraph" style:parent-style-name="Standard">
      <style:paragraph-properties fo:margin-left="1.4756in" fo:margin-right="2.1366in" fo:margin-top="0.0937in" fo:margin-bottom="0in" style:contextual-spacing="false" fo:line-height="103%" fo:text-align="left" style:justify-single-word="false" fo:text-indent="0.2075in" style:auto-text-indent="false"/>
    </style:style>
    <style:style style:name="P1011" style:family="paragraph" style:parent-style-name="Text_20_body">
      <style:paragraph-properties fo:margin-top="0.0043in" fo:margin-bottom="0in" style:contextual-spacing="false"/>
      <style:text-properties style:font-name="Courier New" fo:font-size="7.5pt" style:font-size-asian="7.5pt"/>
    </style:style>
    <style:style style:name="P1012" style:family="paragraph" style:parent-style-name="Standard">
      <style:paragraph-properties fo:margin-left="1.1146in" fo:margin-right="1.3965in" fo:margin-top="0in" fo:margin-bottom="0in" style:contextual-spacing="false" fo:text-align="center" style:justify-single-word="false" fo:text-indent="0in" style:auto-text-indent="false"/>
    </style:style>
    <style:style style:name="P1013" style:family="paragraph" style:parent-style-name="Text_20_body">
      <style:paragraph-properties fo:margin-top="0.0972in" fo:margin-bottom="0in" style:contextual-spacing="false"/>
      <style:text-properties style:font-name="Courier New" fo:font-size="7.5pt" style:font-size-asian="7.5pt"/>
    </style:style>
    <style:style style:name="P1014" style:family="paragraph" style:parent-style-name="Standard">
      <style:paragraph-properties fo:margin-left="1.1146in" fo:margin-right="1.398in" fo:margin-top="0in" fo:margin-bottom="0in" style:contextual-spacing="false" fo:text-align="center" style:justify-single-word="false" fo:text-indent="0in" style:auto-text-indent="false"/>
    </style:style>
    <style:style style:name="P1015" style:family="paragraph" style:parent-style-name="Standard">
      <style:paragraph-properties fo:margin-left="1.1173in" fo:margin-right="1.3862in" fo:margin-top="0.0043in" fo:margin-bottom="0in" style:contextual-spacing="false" fo:text-align="center" style:justify-single-word="false" fo:text-indent="0in" style:auto-text-indent="false"/>
    </style:style>
    <style:style style:name="P1016" style:family="paragraph" style:parent-style-name="Text_20_body" style:master-page-name="Converted46">
      <style:paragraph-properties style:page-number="auto"/>
      <style:text-properties style:font-name="Courier New" fo:font-size="8.5pt" fo:font-weight="bold" style:font-size-asian="8.5pt" style:font-weight-asian="bold"/>
    </style:style>
    <style:style style:name="P1017" style:family="paragraph" style:parent-style-name="Text_20_body">
      <style:text-properties style:font-name="Courier New" fo:font-size="8.5pt" fo:font-weight="bold" style:font-size-asian="8.5pt" style:font-weight-asian="bold"/>
    </style:style>
    <style:style style:name="P1018" style:family="paragraph" style:parent-style-name="Text_20_body">
      <style:paragraph-properties fo:margin-top="0.0535in" fo:margin-bottom="0in" style:contextual-spacing="false"/>
      <style:text-properties style:font-name="Courier New" fo:font-size="8.5pt" fo:font-weight="bold" style:font-size-asian="8.5pt" style:font-weight-asian="bold"/>
    </style:style>
    <style:style style:name="P1019" style:family="paragraph" style:parent-style-name="Standard">
      <style:paragraph-properties fo:margin-left="1.798in" fo:margin-right="0in" fo:margin-top="0in" fo:margin-bottom="0in" style:contextual-spacing="false" fo:text-align="left" style:justify-single-word="false" fo:text-indent="0in" style:auto-text-indent="false"/>
    </style:style>
    <style:style style:name="P1020" style:family="paragraph" style:parent-style-name="Text_20_body">
      <style:paragraph-properties fo:margin-top="0.1307in" fo:margin-bottom="0in" style:contextual-spacing="false"/>
      <style:text-properties style:font-name="Courier New" fo:font-size="8.5pt" fo:font-weight="bold" style:font-size-asian="8.5pt" style:font-weight-asian="bold"/>
    </style:style>
    <style:style style:name="P1021" style:family="paragraph" style:parent-style-name="Heading_20_8">
      <style:paragraph-properties fo:margin-left="2.8756in" fo:margin-right="2.1673in" fo:line-height="104%"/>
    </style:style>
    <style:style style:name="P1022" style:family="paragraph" style:parent-style-name="Text_20_body">
      <style:paragraph-properties fo:margin-top="0.0083in" fo:margin-bottom="0in" style:contextual-spacing="false"/>
      <style:text-properties style:font-name="Courier New" fo:font-size="8.5pt" fo:font-weight="bold" style:font-size-asian="8.5pt" style:font-weight-asian="bold"/>
    </style:style>
    <style:style style:name="P1023" style:family="paragraph" style:parent-style-name="Standard">
      <style:paragraph-properties fo:margin-left="2.8756in" fo:margin-right="2.1673in" fo:margin-top="0in" fo:margin-bottom="0in" style:contextual-spacing="false" fo:line-height="105%" fo:text-align="justify" style:justify-single-word="false" fo:text-indent="0in" style:auto-text-indent="false"/>
    </style:style>
    <style:style style:name="P1024" style:family="paragraph" style:parent-style-name="Text_20_body">
      <style:paragraph-properties fo:margin-top="0.0728in" fo:margin-bottom="0in" style:contextual-spacing="false"/>
      <style:text-properties style:font-name="Courier New" fo:font-size="8.5pt" fo:font-weight="bold" style:font-size-asian="8.5pt" style:font-weight-asian="bold"/>
    </style:style>
    <style:style style:name="P1025" style:family="paragraph" style:parent-style-name="Standard">
      <style:paragraph-properties fo:margin-left="1.4618in" fo:margin-right="1.9646in" fo:margin-top="0in" fo:margin-bottom="0in" style:contextual-spacing="false" fo:line-height="157%" fo:text-align="justify" style:justify-single-word="false" fo:text-indent="0.3362in" style:auto-text-indent="false"/>
    </style:style>
    <style:style style:name="P1026" style:family="paragraph" style:parent-style-name="Text_20_body">
      <style:paragraph-properties fo:margin-top="0.0764in" fo:margin-bottom="0in" style:contextual-spacing="false"/>
      <style:text-properties style:font-name="Courier New" fo:font-size="8.5pt" style:font-size-asian="8.5pt"/>
    </style:style>
    <style:style style:name="P1027" style:family="paragraph" style:parent-style-name="Standard">
      <style:paragraph-properties fo:margin-left="1.798in" fo:margin-right="0in" fo:margin-top="0.0008in" fo:margin-bottom="0in" style:contextual-spacing="false" fo:text-align="left" style:justify-single-word="false" fo:text-indent="0in" style:auto-text-indent="false"/>
    </style:style>
    <style:style style:name="P1028" style:family="paragraph" style:parent-style-name="Text_20_body">
      <style:paragraph-properties fo:margin-top="0.0181in" fo:margin-bottom="0in" style:contextual-spacing="false"/>
      <style:text-properties style:font-name="Courier New" fo:font-size="8.5pt" style:font-size-asian="8.5pt"/>
    </style:style>
    <style:style style:name="P1029" style:family="paragraph" style:parent-style-name="Standard">
      <style:paragraph-properties fo:margin-left="1.5283in" fo:margin-right="2.1366in" fo:margin-top="0in" fo:margin-bottom="0in" style:contextual-spacing="false" fo:line-height="158%" fo:text-align="left" style:justify-single-word="false" fo:text-indent="0.2689in" style:auto-text-indent="false"/>
    </style:style>
    <style:style style:name="P1030" style:family="paragraph" style:parent-style-name="Text_20_body">
      <style:paragraph-properties fo:margin-top="0.0744in" fo:margin-bottom="0in" style:contextual-spacing="false"/>
      <style:text-properties style:font-name="Courier New" fo:font-size="8.5pt" style:font-size-asian="8.5pt"/>
    </style:style>
    <style:style style:name="P1031" style:family="paragraph" style:parent-style-name="Standard">
      <style:paragraph-properties fo:margin-left="1.9346in" fo:margin-right="0in" fo:margin-top="0.0008in" fo:margin-bottom="0in" style:contextual-spacing="false" fo:text-align="left" style:justify-single-word="false" fo:text-indent="0in" style:auto-text-indent="false"/>
    </style:style>
    <style:style style:name="P1032" style:family="paragraph" style:parent-style-name="Text_20_body">
      <style:paragraph-properties fo:margin-top="0.1028in" fo:margin-bottom="0in" style:contextual-spacing="false"/>
      <style:text-properties style:font-name="Courier New" fo:font-size="8.5pt" style:font-size-asian="8.5pt"/>
    </style:style>
    <style:style style:name="P1033" style:family="paragraph" style:parent-style-name="Standard">
      <style:paragraph-properties fo:margin-left="2.8681in" fo:margin-right="2.9661in" fo:margin-top="0in" fo:margin-bottom="0in" style:contextual-spacing="false" fo:line-height="120%" fo:text-align="center" style:justify-single-word="false" fo:text-indent="0in" style:auto-text-indent="false"/>
    </style:style>
    <style:style style:name="P1034" style:family="paragraph" style:parent-style-name="Text_20_body" style:master-page-name="Converted47">
      <style:paragraph-properties style:page-number="auto"/>
      <style:text-properties style:font-name="Courier New" fo:font-size="9pt" fo:font-weight="bold" style:font-size-asian="9pt" style:font-weight-asian="bold"/>
    </style:style>
    <style:style style:name="P1035" style:family="paragraph" style:parent-style-name="Text_20_body">
      <style:text-properties style:font-name="Courier New" fo:font-size="9pt" fo:font-weight="bold" style:font-size-asian="9pt" style:font-weight-asian="bold"/>
    </style:style>
    <style:style style:name="P1036" style:family="paragraph" style:parent-style-name="Text_20_body">
      <style:paragraph-properties fo:margin-top="0.011in" fo:margin-bottom="0in" style:contextual-spacing="false"/>
      <style:text-properties style:font-name="Courier New" fo:font-size="9pt" fo:font-weight="bold" style:font-size-asian="9pt" style:font-weight-asian="bold"/>
    </style:style>
    <style:style style:name="P1037" style:family="paragraph" style:parent-style-name="Standard">
      <style:paragraph-properties fo:margin-left="1.7744in" fo:margin-right="0in" fo:margin-top="0in" fo:margin-bottom="0in" style:contextual-spacing="false" fo:text-align="left" style:justify-single-word="false" fo:text-indent="0in" style:auto-text-indent="false"/>
    </style:style>
    <style:style style:name="P1038" style:family="paragraph" style:parent-style-name="Text_20_body">
      <style:paragraph-properties fo:margin-top="0.1327in" fo:margin-bottom="0in" style:contextual-spacing="false"/>
      <style:text-properties style:font-name="Courier New" fo:font-size="9pt" fo:font-weight="bold" style:font-size-asian="9pt" style:font-weight-asian="bold"/>
    </style:style>
    <style:style style:name="P1039" style:family="paragraph" style:parent-style-name="Heading_20_6">
      <style:paragraph-properties fo:margin-left="2.9016in" fo:margin-right="2.0134in" fo:margin-top="0.0008in" fo:margin-bottom="0in" style:contextual-spacing="false" fo:line-height="103%" fo:text-align="justify" style:justify-single-word="false"/>
    </style:style>
    <style:style style:name="P1040" style:family="paragraph" style:parent-style-name="Text_20_body">
      <style:paragraph-properties fo:margin-top="0.0047in" fo:margin-bottom="0in" style:contextual-spacing="false"/>
      <style:text-properties style:font-name="Courier New" fo:font-size="9pt" fo:font-weight="bold" style:font-size-asian="9pt" style:font-weight-asian="bold"/>
    </style:style>
    <style:style style:name="P1041" style:family="paragraph" style:parent-style-name="Heading_20_7">
      <style:paragraph-properties fo:margin-left="2.9016in" fo:margin-right="2.0134in" fo:margin-top="0.0008in" fo:margin-bottom="0in" style:contextual-spacing="false" fo:line-height="103%"/>
    </style:style>
    <style:style style:name="P1042" style:family="paragraph" style:parent-style-name="Text_20_body">
      <style:paragraph-properties fo:margin-top="0.0799in" fo:margin-bottom="0in" style:contextual-spacing="false"/>
      <style:text-properties style:font-name="Courier New" fo:font-size="9pt" fo:font-weight="bold" style:font-size-asian="9pt" style:font-weight-asian="bold"/>
    </style:style>
    <style:style style:name="P1043" style:family="paragraph" style:parent-style-name="Standard">
      <style:paragraph-properties fo:margin-left="1.4228in" fo:margin-right="1.8008in" fo:margin-top="0.0008in" fo:margin-bottom="0in" style:contextual-spacing="false" fo:line-height="155%" fo:text-align="justify" style:justify-single-word="false" fo:text-indent="0.3516in" style:auto-text-indent="false"/>
    </style:style>
    <style:style style:name="P1044" style:family="paragraph" style:parent-style-name="Text_20_body">
      <style:paragraph-properties fo:margin-top="0.0783in" fo:margin-bottom="0in" style:contextual-spacing="false"/>
      <style:text-properties style:font-name="Courier New" fo:font-size="9pt" style:font-size-asian="9pt"/>
    </style:style>
    <style:style style:name="P1045" style:family="paragraph" style:parent-style-name="Text_20_body">
      <style:text-properties style:font-name="Courier New" fo:font-size="9pt" style:font-size-asian="9pt"/>
    </style:style>
    <style:style style:name="P1046" style:family="paragraph" style:parent-style-name="Text_20_body">
      <style:paragraph-properties fo:margin-top="0.0138in" fo:margin-bottom="0in" style:contextual-spacing="false"/>
      <style:text-properties style:font-name="Courier New" fo:font-size="9pt" style:font-size-asian="9pt"/>
    </style:style>
    <style:style style:name="P1047" style:family="paragraph" style:parent-style-name="Standard">
      <style:paragraph-properties fo:margin-left="1.4929in" fo:margin-right="1.7882in" fo:margin-top="0in" fo:margin-bottom="0in" style:contextual-spacing="false" fo:line-height="155%" fo:text-align="left" style:justify-single-word="false" fo:text-indent="0.2811in" style:auto-text-indent="false"/>
    </style:style>
    <style:style style:name="P1048" style:family="paragraph" style:parent-style-name="Standard">
      <style:paragraph-properties fo:margin-left="1.1453in" fo:margin-right="1.3862in" fo:margin-top="0.0008in" fo:margin-bottom="0in" style:contextual-spacing="false" fo:text-align="center" style:justify-single-word="false" fo:text-indent="0in" style:auto-text-indent="false"/>
    </style:style>
    <style:style style:name="P1049" style:family="paragraph" style:parent-style-name="Text_20_body">
      <style:paragraph-properties fo:margin-top="0.0402in" fo:margin-bottom="0in" style:contextual-spacing="false"/>
      <style:text-properties style:font-name="Courier New" fo:font-size="9pt" style:font-size-asian="9pt"/>
    </style:style>
    <style:style style:name="P1050" style:family="paragraph" style:parent-style-name="Heading_20_7">
      <style:paragraph-properties fo:margin-left="2.9752in" fo:margin-right="2.9299in" fo:margin-top="0in" fo:margin-bottom="0in" style:contextual-spacing="false" fo:line-height="119%" fo:text-align="center" style:justify-single-word="false"/>
    </style:style>
    <style:style style:name="P1051" style:family="paragraph" style:parent-style-name="Text_20_body" style:master-page-name="Converted48">
      <style:paragraph-properties style:page-number="auto"/>
      <style:text-properties style:font-name="Courier New" fo:font-size="10pt" fo:font-weight="bold" style:font-size-asian="10pt" style:font-weight-asian="bold"/>
    </style:style>
    <style:style style:name="P1052" style:family="paragraph" style:parent-style-name="Text_20_body">
      <style:paragraph-properties fo:margin-top="0.0953in" fo:margin-bottom="0in" style:contextual-spacing="false"/>
      <style:text-properties style:font-name="Courier New" fo:font-size="10pt" fo:font-weight="bold" style:font-size-asian="10pt" style:font-weight-asian="bold"/>
    </style:style>
    <style:style style:name="P1053" style:family="paragraph" style:parent-style-name="Standard">
      <style:paragraph-properties fo:margin-left="1.3902in" fo:margin-right="0in" fo:margin-top="0.0701in" fo:margin-bottom="0in" style:contextual-spacing="false" fo:text-align="left" style:justify-single-word="false" fo:text-indent="0in" style:auto-text-indent="false"/>
    </style:style>
    <style:style style:name="P1054" style:family="paragraph" style:parent-style-name="Text_20_body">
      <style:paragraph-properties fo:break-before="column"/>
      <style:text-properties style:font-name="Courier New" fo:font-size="8.5pt" fo:font-weight="bold" style:font-size-asian="8.5pt" style:font-weight-asian="bold"/>
    </style:style>
    <style:style style:name="P1055" style:family="paragraph" style:parent-style-name="Text_20_body">
      <style:paragraph-properties fo:margin-top="0.0146in" fo:margin-bottom="0in" style:contextual-spacing="false"/>
      <style:text-properties style:font-name="Courier New" fo:font-size="8.5pt" fo:font-weight="bold" style:font-size-asian="8.5pt" style:font-weight-asian="bold"/>
    </style:style>
    <style:style style:name="P1056" style:family="paragraph" style:parent-style-name="Heading_20_8">
      <style:paragraph-properties fo:margin-left="0.1307in" fo:margin-right="1.9484in" fo:line-height="116%"/>
    </style:style>
    <style:style style:name="P1057" style:family="paragraph" style:parent-style-name="Text_20_body">
      <style:paragraph-properties fo:margin-top="0.0189in" fo:margin-bottom="0in" style:contextual-spacing="false"/>
      <style:text-properties style:font-name="Courier New" fo:font-size="8.5pt" fo:font-weight="bold" style:font-size-asian="8.5pt" style:font-weight-asian="bold"/>
    </style:style>
    <style:style style:name="P1058" style:family="paragraph" style:parent-style-name="Standard">
      <style:paragraph-properties fo:margin-left="0.1307in" fo:margin-right="1.9484in" fo:margin-top="0in" fo:margin-bottom="0in" style:contextual-spacing="false" fo:line-height="115%" fo:text-align="justify" style:justify-single-word="false" fo:text-indent="0in" style:auto-text-indent="false"/>
    </style:style>
    <style:style style:name="P1059" style:family="paragraph" style:parent-style-name="Text_20_body">
      <style:paragraph-properties fo:margin-top="0.0217in" fo:margin-bottom="0in" style:contextual-spacing="false"/>
      <style:text-properties style:font-name="Courier New" fo:font-size="8.5pt" fo:font-weight="bold" style:font-size-asian="8.5pt" style:font-weight-asian="bold"/>
    </style:style>
    <style:style style:name="P1060" style:family="paragraph" style:parent-style-name="Standard">
      <style:paragraph-properties fo:margin-left="1.5854in" fo:margin-right="1.9508in" fo:margin-top="0.0008in" fo:margin-bottom="0in" style:contextual-spacing="false" fo:line-height="151%" fo:text-align="justify" style:justify-single-word="false" fo:text-indent="0.0709in" style:auto-text-indent="false"/>
    </style:style>
    <style:style style:name="P1061" style:family="paragraph" style:parent-style-name="Table_20_Paragraph">
      <style:paragraph-properties fo:margin-left="0.0256in" fo:margin-right="0in" fo:margin-top="0.0228in" fo:margin-bottom="0in" style:contextual-spacing="false"/>
    </style:style>
    <style:style style:name="P1062" style:family="paragraph" style:parent-style-name="Table_20_Paragraph">
      <style:paragraph-properties fo:margin-left="0.0272in" fo:margin-right="0in" fo:margin-top="0.0228in" fo:margin-bottom="0in" style:contextual-spacing="false"/>
    </style:style>
    <style:style style:name="P1063" style:family="paragraph" style:parent-style-name="Table_20_Paragraph">
      <style:paragraph-properties fo:margin-left="0.0272in" fo:margin-right="0.0661in" fo:margin-top="0.0228in" fo:margin-bottom="0in" style:contextual-spacing="false" fo:line-height="114%"/>
    </style:style>
    <style:style style:name="P1064" style:family="paragraph" style:parent-style-name="Table_20_Paragraph">
      <style:paragraph-properties fo:margin-left="0.0264in" fo:margin-right="0.2839in" fo:margin-top="0.0228in" fo:margin-bottom="0in" style:contextual-spacing="false" fo:line-height="114%"/>
    </style:style>
    <style:style style:name="P1065" style:family="paragraph" style:parent-style-name="Table_20_Paragraph">
      <style:paragraph-properties fo:margin-left="0.0256in" fo:margin-right="0.2937in" fo:margin-top="0.0228in" fo:margin-bottom="0in" style:contextual-spacing="false" fo:line-height="114%"/>
    </style:style>
    <style:style style:name="P1066" style:family="paragraph" style:parent-style-name="Table_20_Paragraph">
      <style:paragraph-properties fo:margin-top="0.0346in" fo:margin-bottom="0in" style:contextual-spacing="false"/>
      <style:text-properties fo:font-size="7.5pt" style:font-size-asian="7.5pt"/>
    </style:style>
    <style:style style:name="P1067" style:family="paragraph" style:parent-style-name="Table_20_Paragraph">
      <style:paragraph-properties fo:margin-left="0.0256in" fo:margin-right="0in" fo:margin-top="0.0008in" fo:margin-bottom="0in" style:contextual-spacing="false" fo:line-height="114%"/>
    </style:style>
    <style:style style:name="P1068" style:family="paragraph" style:parent-style-name="Table_20_Paragraph">
      <style:paragraph-properties fo:margin-left="0.0272in" fo:margin-right="0.072in" fo:margin-top="0.0181in" fo:margin-bottom="0in" style:contextual-spacing="false" fo:line-height="114%"/>
    </style:style>
    <style:style style:name="P1069" style:family="paragraph" style:parent-style-name="Table_20_Paragraph">
      <style:paragraph-properties fo:margin-top="0.102in" fo:margin-bottom="0in" style:contextual-spacing="false"/>
      <style:text-properties fo:font-size="7.5pt" style:font-size-asian="7.5pt"/>
    </style:style>
    <style:style style:name="P1070" style:family="paragraph" style:parent-style-name="Table_20_Paragraph">
      <style:paragraph-properties fo:margin-left="0.0272in" fo:margin-right="0in"/>
    </style:style>
    <style:style style:name="P1071" style:family="paragraph" style:parent-style-name="Table_20_Paragraph">
      <style:paragraph-properties fo:margin-left="0in" fo:margin-right="0.0154in" fo:text-align="center" style:justify-single-word="false"/>
    </style:style>
    <style:style style:name="P1072" style:family="paragraph" style:parent-style-name="Table_20_Paragraph">
      <style:paragraph-properties fo:margin-left="0.0272in" fo:margin-right="0in" fo:margin-top="0.0008in" fo:margin-bottom="0in" style:contextual-spacing="false"/>
    </style:style>
    <style:style style:name="P1073" style:family="paragraph" style:parent-style-name="Table_20_Paragraph">
      <style:paragraph-properties fo:margin-left="0in" fo:margin-right="0.0854in" fo:margin-top="0.0008in" fo:margin-bottom="0in" style:contextual-spacing="false" fo:text-align="center" style:justify-single-word="false"/>
    </style:style>
    <style:style style:name="P1074" style:family="paragraph" style:parent-style-name="Table_20_Paragraph">
      <style:paragraph-properties fo:margin-left="0.0256in" fo:margin-right="0.1728in" fo:margin-top="0.0181in" fo:margin-bottom="0in" style:contextual-spacing="false" fo:line-height="114%"/>
    </style:style>
    <style:style style:name="P1075" style:family="paragraph" style:parent-style-name="Table_20_Paragraph">
      <style:paragraph-properties fo:margin-left="0.0272in" fo:margin-right="0in" fo:margin-top="0.0854in" fo:margin-bottom="0in" style:contextual-spacing="false" fo:line-height="114%"/>
    </style:style>
    <style:style style:name="P1076" style:family="paragraph" style:parent-style-name="Table_20_Paragraph">
      <style:paragraph-properties fo:margin-left="0in" fo:margin-right="0.0854in" fo:text-align="center" style:justify-single-word="false"/>
    </style:style>
    <style:style style:name="P1077" style:family="paragraph" style:parent-style-name="Table_20_Paragraph">
      <style:paragraph-properties fo:margin-left="0.0256in" fo:margin-right="0.0165in" fo:margin-top="0.0772in" fo:margin-bottom="0in" style:contextual-spacing="false"/>
    </style:style>
    <style:style style:name="P1078" style:family="paragraph" style:parent-style-name="Table_20_Paragraph">
      <style:paragraph-properties fo:margin-left="0.0272in" fo:margin-right="0.072in" fo:margin-top="0.0181in" fo:margin-bottom="0in" style:contextual-spacing="false"/>
    </style:style>
    <style:style style:name="P1079" style:family="paragraph" style:parent-style-name="Table_20_Paragraph">
      <style:paragraph-properties fo:margin-top="0.0764in" fo:margin-bottom="0in" style:contextual-spacing="false"/>
      <style:text-properties fo:font-size="7.5pt" style:font-size-asian="7.5pt"/>
    </style:style>
    <style:style style:name="P1080" style:family="paragraph" style:parent-style-name="Text_20_body" style:master-page-name="Converted49">
      <style:paragraph-properties style:page-number="auto"/>
      <style:text-properties style:font-name="Courier New" fo:font-size="10pt" style:font-size-asian="10pt"/>
    </style:style>
    <style:style style:name="P1081" style:family="paragraph" style:parent-style-name="Text_20_body">
      <style:text-properties style:font-name="Courier New" fo:font-size="10pt" style:font-size-asian="10pt"/>
    </style:style>
    <style:style style:name="P1082" style:family="paragraph" style:parent-style-name="Text_20_body">
      <style:paragraph-properties fo:margin-top="0.0799in" fo:margin-bottom="0.0008in" style:contextual-spacing="false"/>
      <style:text-properties style:font-name="Courier New" fo:font-size="10pt" style:font-size-asian="10pt"/>
    </style:style>
    <style:style style:name="P1083" style:family="paragraph" style:parent-style-name="Table_20_Paragraph">
      <style:paragraph-properties fo:margin-left="0.0291in" fo:margin-right="0.0091in" fo:margin-top="0.0146in" fo:margin-bottom="0in" style:contextual-spacing="false" fo:line-height="106%" fo:text-indent="-0.0008in" style:auto-text-indent="false"/>
    </style:style>
    <style:style style:name="P1084" style:family="paragraph" style:parent-style-name="Table_20_Paragraph">
      <style:paragraph-properties fo:margin-left="0.0311in" fo:margin-right="0.0083in" fo:margin-top="0.048in" fo:margin-bottom="0in" style:contextual-spacing="false" fo:line-height="121%" fo:text-indent="0.0016in" style:auto-text-indent="false"/>
    </style:style>
    <style:style style:name="P1085" style:family="paragraph" style:parent-style-name="Table_20_Paragraph">
      <style:paragraph-properties fo:margin-top="0.0673in" fo:margin-bottom="0in" style:contextual-spacing="false"/>
      <style:text-properties fo:font-size="7.5pt" style:font-size-asian="7.5pt"/>
    </style:style>
    <style:style style:name="P1086" style:family="paragraph" style:parent-style-name="Table_20_Paragraph">
      <style:paragraph-properties fo:margin-left="0.0311in" fo:margin-right="0in"/>
    </style:style>
    <style:style style:name="P1087" style:family="paragraph" style:parent-style-name="Table_20_Paragraph">
      <style:text-properties fo:font-size="7.5pt" style:font-size-asian="7.5pt"/>
    </style:style>
    <style:style style:name="P1088" style:family="paragraph" style:parent-style-name="Table_20_Paragraph">
      <style:paragraph-properties fo:margin-top="0.0819in" fo:margin-bottom="0in" style:contextual-spacing="false"/>
      <style:text-properties fo:font-size="7.5pt" style:font-size-asian="7.5pt"/>
    </style:style>
    <style:style style:name="P1089" style:family="paragraph" style:parent-style-name="Table_20_Paragraph">
      <style:paragraph-properties fo:margin-top="0.052in" fo:margin-bottom="0in" style:contextual-spacing="false"/>
      <style:text-properties fo:font-size="7.5pt" style:font-size-asian="7.5pt"/>
    </style:style>
    <style:style style:name="P1090" style:family="paragraph" style:parent-style-name="Table_20_Paragraph">
      <style:paragraph-properties fo:margin-top="0.1028in" fo:margin-bottom="0in" style:contextual-spacing="false"/>
      <style:text-properties fo:font-size="7.5pt" style:font-size-asian="7.5pt"/>
    </style:style>
    <style:style style:name="P1091" style:family="paragraph" style:parent-style-name="Table_20_Paragraph">
      <style:paragraph-properties fo:margin-left="0.0311in" fo:margin-right="0in" fo:margin-top="0.0008in" fo:margin-bottom="0in" style:contextual-spacing="false"/>
    </style:style>
    <style:style style:name="P1092" style:family="paragraph" style:parent-style-name="Table_20_Paragraph">
      <style:paragraph-properties fo:margin-top="0.0146in" fo:margin-bottom="0in" style:contextual-spacing="false"/>
      <style:text-properties fo:font-size="7.5pt" style:font-size-asian="7.5pt"/>
    </style:style>
    <style:style style:name="P1093" style:family="paragraph" style:parent-style-name="Table_20_Paragraph">
      <style:paragraph-properties fo:margin-left="0.0008in" fo:margin-right="0.0098in" fo:text-align="center" style:justify-single-word="false"/>
    </style:style>
    <style:style style:name="P1094" style:family="paragraph" style:parent-style-name="Table_20_Paragraph">
      <style:paragraph-properties fo:margin-left="0.0319in" fo:margin-right="0in"/>
    </style:style>
    <style:style style:name="P1095" style:family="paragraph" style:parent-style-name="Table_20_Paragraph">
      <style:paragraph-properties fo:margin-left="0.0335in" fo:margin-right="0in"/>
    </style:style>
    <style:style style:name="P1096" style:family="paragraph" style:parent-style-name="Table_20_Paragraph">
      <style:paragraph-properties fo:margin-top="0.0516in" fo:margin-bottom="0in" style:contextual-spacing="false"/>
      <style:text-properties fo:font-size="7pt" style:font-size-asian="7pt"/>
    </style:style>
    <style:style style:name="P1097" style:family="paragraph" style:parent-style-name="Table_20_Paragraph">
      <style:paragraph-properties fo:margin-left="0.0327in" fo:margin-right="0.0091in" fo:margin-top="0.0008in" fo:margin-bottom="0in" style:contextual-spacing="false" fo:line-height="103%" fo:text-indent="-0.0035in" style:auto-text-indent="false"/>
    </style:style>
    <style:style style:name="P1098" style:family="paragraph" style:parent-style-name="Table_20_Paragraph">
      <style:paragraph-properties fo:margin-left="0.0327in" fo:margin-right="0.0083in" fo:margin-top="0.0083in" fo:margin-bottom="0in" style:contextual-spacing="false" fo:line-height="121%" fo:text-indent="-0.0008in" style:auto-text-indent="false"/>
    </style:style>
    <style:style style:name="P1099" style:family="paragraph" style:parent-style-name="Table_20_Paragraph">
      <style:paragraph-properties fo:margin-top="0.0945in" fo:margin-bottom="0in" style:contextual-spacing="false"/>
      <style:text-properties fo:font-size="7.5pt" style:font-size-asian="7.5pt"/>
    </style:style>
    <style:style style:name="P1100" style:family="paragraph" style:parent-style-name="Table_20_Paragraph">
      <style:paragraph-properties fo:margin-left="0in" fo:margin-right="0.0098in" fo:margin-top="0.0008in" fo:margin-bottom="0in" style:contextual-spacing="false" fo:text-align="center" style:justify-single-word="false"/>
    </style:style>
    <style:style style:name="P1101" style:family="paragraph" style:parent-style-name="Table_20_Paragraph">
      <style:paragraph-properties fo:margin-left="0.0346in" fo:margin-right="0in" fo:margin-top="0.0008in" fo:margin-bottom="0in" style:contextual-spacing="false"/>
    </style:style>
    <style:style style:name="P1102" style:family="paragraph" style:parent-style-name="Table_20_Paragraph">
      <style:paragraph-properties fo:margin-left="0.0335in" fo:margin-right="0in" fo:margin-top="0.0008in" fo:margin-bottom="0in" style:contextual-spacing="false"/>
    </style:style>
    <style:style style:name="P1103" style:family="paragraph" style:parent-style-name="Table_20_Paragraph">
      <style:paragraph-properties fo:margin-left="0.0327in" fo:margin-right="0.0091in" fo:margin-top="0.0937in" fo:margin-bottom="0in" style:contextual-spacing="false" fo:line-height="106%" fo:text-indent="-0.0028in" style:auto-text-indent="false"/>
    </style:style>
    <style:style style:name="P1104" style:family="paragraph" style:parent-style-name="Table_20_Paragraph">
      <style:paragraph-properties fo:margin-left="0.0311in" fo:margin-right="0.0083in" fo:margin-top="0.0102in" fo:margin-bottom="0in" style:contextual-spacing="false" fo:line-height="121%" fo:text-indent="0.0016in" style:auto-text-indent="false"/>
    </style:style>
    <style:style style:name="P1105" style:family="paragraph" style:parent-style-name="Table_20_Paragraph">
      <style:paragraph-properties fo:margin-top="0.0299in" fo:margin-bottom="0in" style:contextual-spacing="false"/>
      <style:text-properties fo:font-size="7.5pt" style:font-size-asian="7.5pt"/>
    </style:style>
    <style:style style:name="P1106" style:family="paragraph" style:parent-style-name="Table_20_Paragraph">
      <style:paragraph-properties fo:margin-left="0.0008in" fo:margin-right="0.0098in" fo:margin-top="0.0008in" fo:margin-bottom="0in" style:contextual-spacing="false" fo:text-align="center" style:justify-single-word="false"/>
    </style:style>
    <style:style style:name="P1107" style:family="paragraph" style:parent-style-name="Table_20_Paragraph">
      <style:paragraph-properties fo:margin-left="0.0319in" fo:margin-right="0in" fo:margin-top="0.0008in" fo:margin-bottom="0in" style:contextual-spacing="false"/>
    </style:style>
    <style:style style:name="P1108" style:family="paragraph" style:parent-style-name="Table_20_Paragraph">
      <style:paragraph-properties fo:margin-left="0.0307in" fo:margin-right="0.0854in" fo:margin-top="0.0953in" fo:margin-bottom="0in" style:contextual-spacing="false" fo:line-height="106%" fo:text-indent="-0.0008in" style:auto-text-indent="false"/>
    </style:style>
    <style:style style:name="P1109" style:family="paragraph" style:parent-style-name="Table_20_Paragraph">
      <style:paragraph-properties fo:margin-left="0.0311in" fo:margin-right="0.0083in" fo:margin-top="0.0118in" fo:margin-bottom="0in" style:contextual-spacing="false" fo:line-height="121%" fo:text-indent="0.0016in" style:auto-text-indent="false"/>
    </style:style>
    <style:style style:name="P1110" style:family="paragraph" style:parent-style-name="Table_20_Paragraph">
      <style:paragraph-properties fo:margin-top="0.028in" fo:margin-bottom="0in" style:contextual-spacing="false"/>
      <style:text-properties fo:font-size="7.5pt" style:font-size-asian="7.5pt"/>
    </style:style>
    <style:style style:name="P1111" style:family="paragraph" style:parent-style-name="Table_20_Paragraph">
      <style:paragraph-properties fo:margin-left="0.0366in" fo:margin-right="0in"/>
    </style:style>
    <style:style style:name="P1112" style:family="paragraph" style:parent-style-name="Table_20_Paragraph">
      <style:paragraph-properties fo:margin-left="0.0307in" fo:margin-right="0.0091in" fo:margin-top="0.0689in" fo:margin-bottom="0in" style:contextual-spacing="false" fo:line-height="106%" fo:text-indent="-0.0016in" style:auto-text-indent="false"/>
    </style:style>
    <style:style style:name="P1113" style:family="paragraph" style:parent-style-name="Table_20_Paragraph">
      <style:paragraph-properties fo:margin-left="0.0291in" fo:margin-right="0.0083in" fo:margin-top="0.0118in" fo:margin-bottom="0in" style:contextual-spacing="false" fo:line-height="105%" fo:text-indent="0.0028in" style:auto-text-indent="false"/>
    </style:style>
    <style:style style:name="P1114" style:family="paragraph" style:parent-style-name="Table_20_Paragraph">
      <style:paragraph-properties fo:margin-top="0.0618in" fo:margin-bottom="0in" style:contextual-spacing="false"/>
      <style:text-properties fo:font-size="7.5pt" style:font-size-asian="7.5pt"/>
    </style:style>
    <style:style style:name="P1115" style:family="paragraph" style:parent-style-name="Table_20_Paragraph">
      <style:paragraph-properties fo:margin-left="0in" fo:margin-right="0.0098in" fo:text-align="center" style:justify-single-word="false"/>
    </style:style>
    <style:style style:name="P1116" style:family="paragraph" style:parent-style-name="Table_20_Paragraph">
      <style:paragraph-properties fo:margin-left="0.0346in" fo:margin-right="0in"/>
    </style:style>
    <style:style style:name="P1117" style:family="paragraph" style:parent-style-name="Text_20_body">
      <style:paragraph-properties fo:margin-top="0.002in" fo:margin-bottom="0in" style:contextual-spacing="false"/>
      <style:text-properties style:font-name="Courier New" fo:font-size="8.5pt" style:font-size-asian="8.5pt"/>
    </style:style>
    <style:style style:name="P1118" style:family="paragraph" style:parent-style-name="Standard">
      <style:paragraph-properties fo:margin-left="1.6047in" fo:margin-right="1.7882in" fo:margin-top="0in" fo:margin-bottom="0in" style:contextual-spacing="false" fo:line-height="117%" fo:text-align="left" style:justify-single-word="false" fo:text-indent="1.3756in" style:auto-text-indent="false"/>
    </style:style>
    <style:style style:name="P1119" style:family="paragraph" style:parent-style-name="Text_20_body">
      <style:paragraph-properties fo:margin-top="0.1307in" fo:margin-bottom="0in" style:contextual-spacing="false"/>
      <style:text-properties style:font-name="Courier New" fo:font-size="8.5pt" style:font-size-asian="8.5pt"/>
    </style:style>
    <style:style style:name="P1120" style:family="paragraph" style:parent-style-name="Standard">
      <style:paragraph-properties fo:margin-left="1.9366in" fo:margin-right="0in" fo:margin-top="0in" fo:margin-bottom="0in" style:contextual-spacing="false" fo:text-align="left" style:justify-single-word="false" fo:text-indent="0in" style:auto-text-indent="false"/>
    </style:style>
    <style:style style:name="P1121" style:family="paragraph" style:parent-style-name="Text_20_body">
      <style:paragraph-properties fo:margin-top="0.0047in" fo:margin-bottom="0in" style:contextual-spacing="false"/>
      <style:text-properties style:font-name="Courier New" fo:font-size="8.5pt" style:font-size-asian="8.5pt"/>
    </style:style>
    <style:style style:name="P1122" style:family="paragraph" style:parent-style-name="Standard">
      <style:paragraph-properties fo:margin-left="1.2102in" fo:margin-right="1.3862in" fo:margin-top="0in" fo:margin-bottom="0in" style:contextual-spacing="false" fo:text-align="center" style:justify-single-word="false" fo:text-indent="0in" style:auto-text-indent="false"/>
    </style:style>
    <style:style style:name="P1123" style:family="paragraph" style:parent-style-name="Standard">
      <style:paragraph-properties fo:margin-left="1.202in" fo:margin-right="1.3862in" fo:margin-top="0.0075in" fo:margin-bottom="0in" style:contextual-spacing="false" fo:text-align="center" style:justify-single-word="false" fo:text-indent="0in" style:auto-text-indent="false"/>
    </style:style>
    <style:style style:name="P1124" style:family="paragraph" style:parent-style-name="Text_20_body">
      <style:text-properties style:font-name="Courier New" fo:font-size="6pt" fo:font-weight="bold" style:font-size-asian="6pt" style:font-weight-asian="bold"/>
    </style:style>
    <style:style style:name="P1125" style:family="paragraph" style:parent-style-name="Text_20_body">
      <style:paragraph-properties fo:margin-top="0.0354in" fo:margin-bottom="0in" style:contextual-spacing="false"/>
      <style:text-properties style:font-name="Courier New" fo:font-size="6pt" fo:font-weight="bold" style:font-size-asian="6pt" style:font-weight-asian="bold"/>
    </style:style>
    <style:style style:name="P1126"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45in" style:type="right"/>
        </style:tab-stops>
      </style:paragraph-properties>
    </style:style>
    <style:style style:name="P1127" style:family="paragraph" style:parent-style-name="Text_20_body" style:master-page-name="Converted50">
      <style:paragraph-properties style:page-number="51"/>
      <style:text-properties style:font-name="Lato Black" fo:font-weight="bold" style:font-weight-asian="bold"/>
    </style:style>
    <style:style style:name="P1128" style:family="paragraph" style:parent-style-name="Text_20_body">
      <style:text-properties style:font-name="Lato Black" fo:font-weight="bold" style:font-weight-asian="bold"/>
    </style:style>
    <style:style style:name="P1129" style:family="paragraph" style:parent-style-name="Text_20_body">
      <style:paragraph-properties fo:margin-top="0.1102in" fo:margin-bottom="0in" style:contextual-spacing="false"/>
      <style:text-properties style:font-name="Lato Black" fo:font-weight="bold" style:font-weight-asian="bold"/>
    </style:style>
    <style:style style:name="P1130" style:family="paragraph" style:parent-style-name="Standard">
      <style:paragraph-properties fo:margin-left="1.0701in" fo:margin-right="0in" fo:margin-top="0in" fo:margin-bottom="0in" style:contextual-spacing="false" fo:text-align="left" style:justify-single-word="false" fo:text-indent="0in" style:auto-text-indent="false"/>
    </style:style>
    <style:style style:name="P1131" style:family="paragraph" style:parent-style-name="Text_20_body">
      <style:paragraph-properties fo:margin-top="0.002in" fo:margin-bottom="0in" style:contextual-spacing="false"/>
      <style:text-properties style:font-name="Courier New" fo:font-weight="bold" style:font-weight-asian="bold"/>
    </style:style>
    <style:style style:name="P1132" style:family="paragraph" style:parent-style-name="Heading_20_9">
      <style:paragraph-properties fo:margin-left="3.3783in" fo:margin-right="1.6228in"/>
    </style:style>
    <style:style style:name="P1133" style:family="paragraph" style:parent-style-name="Text_20_body">
      <style:paragraph-properties fo:margin-top="0.0035in" fo:margin-bottom="0in" style:contextual-spacing="false"/>
      <style:text-properties style:font-name="Courier New" fo:font-weight="bold" style:font-weight-asian="bold"/>
    </style:style>
    <style:style style:name="P1134" style:family="paragraph" style:parent-style-name="Standard">
      <style:paragraph-properties fo:margin-left="3.3783in" fo:margin-right="1.6209in" fo:margin-top="0in" fo:margin-bottom="0in" style:contextual-spacing="false" fo:text-align="justify" style:justify-single-word="false" fo:text-indent="0in" style:auto-text-indent="false"/>
    </style:style>
    <style:style style:name="P1135" style:family="paragraph" style:parent-style-name="Text_20_body">
      <style:paragraph-properties fo:margin-top="0.0043in" fo:margin-bottom="0in" style:contextual-spacing="false"/>
      <style:text-properties style:font-name="Courier New" fo:font-weight="bold" style:font-weight-asian="bold"/>
    </style:style>
    <style:style style:name="P1136" style:family="paragraph" style:parent-style-name="Text_20_body">
      <style:paragraph-properties fo:margin-left="1.0701in" fo:margin-right="1.4764in"/>
    </style:style>
    <style:style style:name="P1137" style:family="paragraph" style:parent-style-name="Text_20_body">
      <style:paragraph-properties fo:margin-top="0.002in" fo:margin-bottom="0in" style:contextual-spacing="false"/>
      <style:text-properties style:font-name="Courier New"/>
    </style:style>
    <style:style style:name="P1138" style:family="paragraph" style:parent-style-name="Table_20_Paragraph">
      <style:paragraph-properties fo:margin-left="0.0028in" fo:margin-right="0in" fo:margin-top="0.0811in" fo:margin-bottom="0in" style:contextual-spacing="false" fo:text-align="center" style:justify-single-word="false"/>
    </style:style>
    <style:style style:name="P1139" style:family="paragraph" style:parent-style-name="Table_20_Paragraph">
      <style:paragraph-properties fo:margin-left="0.0047in" fo:margin-right="0in" fo:margin-top="0.0811in" fo:margin-bottom="0in" style:contextual-spacing="false" fo:text-align="center" style:justify-single-word="false"/>
    </style:style>
    <style:style style:name="P1140" style:family="paragraph" style:parent-style-name="Table_20_Paragraph">
      <style:paragraph-properties fo:margin-left="0.1028in" fo:margin-right="0.0673in" fo:margin-top="0.0264in" fo:margin-bottom="0in" style:contextual-spacing="false" fo:text-indent="-0.0299in" style:auto-text-indent="false"/>
    </style:style>
    <style:style style:name="P1141" style:family="paragraph" style:parent-style-name="Table_20_Paragraph">
      <style:paragraph-properties fo:margin-left="0.0035in" fo:margin-right="0in" fo:margin-top="0.0811in" fo:margin-bottom="0in" style:contextual-spacing="false" fo:text-align="center" style:justify-single-word="false"/>
    </style:style>
    <style:style style:name="P1142" style:family="paragraph" style:parent-style-name="Table_20_Paragraph">
      <style:paragraph-properties fo:margin-left="0.0055in" fo:margin-right="0in" fo:margin-top="0.0811in" fo:margin-bottom="0in" style:contextual-spacing="false" fo:text-align="center" style:justify-single-word="false"/>
    </style:style>
    <style:style style:name="P1143" style:family="paragraph" style:parent-style-name="Table_20_Paragraph">
      <style:paragraph-properties fo:margin-left="0.0264in" fo:margin-right="0in" fo:margin-top="0.0201in" fo:margin-bottom="0in" style:contextual-spacing="false"/>
    </style:style>
    <style:style style:name="P1144" style:family="paragraph" style:parent-style-name="Table_20_Paragraph">
      <style:paragraph-properties fo:margin-left="0.2929in" fo:margin-right="0.1102in" fo:margin-top="0.0201in" fo:margin-bottom="0in" style:contextual-spacing="false" fo:text-indent="-0.1736in" style:auto-text-indent="false"/>
    </style:style>
    <style:style style:name="P1145" style:family="paragraph" style:parent-style-name="Table_20_Paragraph">
      <style:paragraph-properties fo:margin-left="0.0035in" fo:margin-right="0in" fo:margin-top="0.0752in" fo:margin-bottom="0in" style:contextual-spacing="false" fo:text-align="center" style:justify-single-word="false"/>
    </style:style>
    <style:style style:name="P1146" style:family="paragraph" style:parent-style-name="Table_20_Paragraph">
      <style:paragraph-properties fo:margin-left="0.0035in" fo:margin-right="0.0016in" fo:margin-top="0.0752in" fo:margin-bottom="0in" style:contextual-spacing="false" fo:text-align="center" style:justify-single-word="false"/>
    </style:style>
    <style:style style:name="P1147" style:family="paragraph" style:parent-style-name="Table_20_Paragraph">
      <style:paragraph-properties fo:margin-left="0.0035in" fo:margin-right="0.0008in" fo:margin-top="0.0752in" fo:margin-bottom="0in" style:contextual-spacing="false" fo:text-align="center" style:justify-single-word="false"/>
    </style:style>
    <style:style style:name="P1148" style:family="paragraph" style:parent-style-name="Table_20_Paragraph">
      <style:paragraph-properties fo:margin-left="0.0055in" fo:margin-right="0.0016in" fo:margin-top="0.0752in" fo:margin-bottom="0in" style:contextual-spacing="false" fo:text-align="center" style:justify-single-word="false"/>
    </style:style>
    <style:style style:name="P1149" style:family="paragraph" style:parent-style-name="Table_20_Paragraph">
      <style:paragraph-properties fo:margin-left="0.0264in" fo:margin-right="0in" fo:margin-top="0.022in" fo:margin-bottom="0in" style:contextual-spacing="false" fo:line-height="99%"/>
    </style:style>
    <style:style style:name="P1150" style:family="paragraph" style:parent-style-name="Table_20_Paragraph">
      <style:paragraph-properties fo:margin-left="0.2929in" fo:margin-right="0in" fo:margin-top="0.022in" fo:margin-bottom="0in" style:contextual-spacing="false" fo:line-height="99%" fo:text-indent="-0.2602in" style:auto-text-indent="false"/>
    </style:style>
    <style:style style:name="P1151" style:family="paragraph" style:parent-style-name="Table_20_Paragraph">
      <style:paragraph-properties fo:margin-left="0.0055in" fo:margin-right="0.0008in" fo:margin-top="0.0752in" fo:margin-bottom="0in" style:contextual-spacing="false" fo:text-align="center" style:justify-single-word="false"/>
    </style:style>
    <style:style style:name="P1152" style:family="paragraph" style:parent-style-name="Table_20_Paragraph">
      <style:paragraph-properties fo:margin-left="0.2929in" fo:margin-right="0.1102in" fo:margin-top="0.022in" fo:margin-bottom="0in" style:contextual-spacing="false" fo:line-height="99%" fo:text-indent="-0.1736in" style:auto-text-indent="false"/>
    </style:style>
    <style:style style:name="P1153" style:family="paragraph" style:parent-style-name="Table_20_Paragraph">
      <style:paragraph-properties fo:margin-left="0.0035in" fo:margin-right="0.0016in" fo:margin-top="0.0764in" fo:margin-bottom="0in" style:contextual-spacing="false" fo:text-align="center" style:justify-single-word="false"/>
    </style:style>
    <style:style style:name="P1154" style:family="paragraph" style:parent-style-name="Table_20_Paragraph">
      <style:paragraph-properties fo:margin-left="0.0035in" fo:margin-right="0.0008in" fo:margin-top="0.0764in" fo:margin-bottom="0in" style:contextual-spacing="false" fo:text-align="center" style:justify-single-word="false"/>
    </style:style>
    <style:style style:name="P1155" style:family="paragraph" style:parent-style-name="Table_20_Paragraph">
      <style:paragraph-properties fo:margin-left="0.0055in" fo:margin-right="0.0008in" fo:margin-top="0.0764in" fo:margin-bottom="0in" style:contextual-spacing="false" fo:text-align="center" style:justify-single-word="false"/>
    </style:style>
    <style:style style:name="P1156" style:family="paragraph" style:parent-style-name="Text_20_body">
      <style:paragraph-properties fo:margin-top="0.011in" fo:margin-bottom="0in" style:contextual-spacing="false"/>
      <style:text-properties style:font-name="Courier New"/>
    </style:style>
    <style:style style:name="P1157" style:family="paragraph" style:parent-style-name="Text_20_body">
      <style:paragraph-properties fo:margin-left="1.0701in" fo:margin-right="1.4764in" fo:margin-top="0.0008in" fo:margin-bottom="0in" style:contextual-spacing="false" fo:text-indent="0.3598in" style:auto-text-indent="false"/>
    </style:style>
    <style:style style:name="P1158" style:family="paragraph" style:parent-style-name="Text_20_body">
      <style:paragraph-properties fo:margin-top="0.0016in" fo:margin-bottom="0in" style:contextual-spacing="false"/>
      <style:text-properties style:font-name="Courier New"/>
    </style:style>
    <style:style style:name="P1159" style:family="paragraph" style:parent-style-name="Text_20_body">
      <style:paragraph-properties fo:margin-left="0in" fo:margin-right="0.0626in" fo:margin-top="0.0008in" fo:margin-bottom="0in" style:contextual-spacing="false" fo:text-align="center" style:justify-single-word="false"/>
    </style:style>
    <style:style style:name="P1160" style:family="paragraph" style:parent-style-name="Text_20_body">
      <style:paragraph-properties fo:margin-top="0.0028in" fo:margin-bottom="0in" style:contextual-spacing="false"/>
      <style:text-properties style:font-name="Courier New"/>
    </style:style>
    <style:style style:name="P1161" style:family="paragraph" style:parent-style-name="Standard">
      <style:paragraph-properties fo:margin-left="2.8681in" fo:margin-right="2.9299in" fo:margin-top="0in" fo:margin-bottom="0in" style:contextual-spacing="false" fo:text-align="center" style:justify-single-word="false" fo:text-indent="0in" style:auto-text-indent="false"/>
    </style:style>
    <style:style style:name="P1162" style:family="paragraph" style:parent-style-name="Text_20_body" style:master-page-name="Converted51">
      <style:paragraph-properties style:page-number="auto"/>
      <style:text-properties style:font-name="Courier New" fo:font-size="11pt" fo:font-weight="bold" style:font-size-asian="11pt" style:font-weight-asian="bold"/>
    </style:style>
    <style:style style:name="P1163" style:family="paragraph" style:parent-style-name="Text_20_body">
      <style:text-properties style:font-name="Courier New" fo:font-size="11pt" fo:font-weight="bold" style:font-size-asian="11pt" style:font-weight-asian="bold"/>
    </style:style>
    <style:style style:name="P1164" style:family="paragraph" style:parent-style-name="Text_20_body">
      <style:paragraph-properties fo:margin-top="0.0543in" fo:margin-bottom="0in" style:contextual-spacing="false"/>
      <style:text-properties style:font-name="Courier New" fo:font-size="11pt" fo:font-weight="bold" style:font-size-asian="11pt" style:font-weight-asian="bold"/>
    </style:style>
    <style:style style:name="P1165" style:family="paragraph" style:parent-style-name="Heading_20_4">
      <style:paragraph-properties fo:margin-left="1.1146in" fo:margin-right="1.5055in" fo:line-height="100%" fo:text-align="center" style:justify-single-word="false"/>
    </style:style>
    <style:style style:name="P1166" style:family="paragraph" style:parent-style-name="Standard">
      <style:paragraph-properties fo:margin-left="0.3937in" fo:margin-right="0.7854in" fo:margin-top="0.1638in" fo:margin-bottom="0in" style:contextual-spacing="false" fo:line-height="95%" fo:text-align="justify" style:justify-single-word="false" fo:text-indent="0in" style:auto-text-indent="false"/>
    </style:style>
    <style:style style:name="P1167"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168" style:family="paragraph" style:parent-style-name="Text_20_body">
      <style:paragraph-properties fo:margin-top="0.1736in" fo:margin-bottom="0in" style:contextual-spacing="false"/>
      <style:text-properties style:font-name="Source Sans Pro" fo:font-size="11pt" style:font-size-asian="11pt"/>
    </style:style>
    <style:style style:name="P1169"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170"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171" style:family="paragraph" style:parent-style-name="Text_20_body">
      <style:paragraph-properties fo:margin-top="0.1661in" fo:margin-bottom="0in" style:contextual-spacing="false"/>
      <style:text-properties style:font-name="Source Sans Pro" fo:font-size="11pt" style:font-size-asian="11pt"/>
    </style:style>
    <style:style style:name="P1172" style:family="paragraph" style:parent-style-name="Standard">
      <style:paragraph-properties fo:margin-left="0in" fo:margin-right="0.3909in" fo:margin-top="0in" fo:margin-bottom="0in" style:contextual-spacing="false" fo:line-height="0.1874in" fo:text-align="center" style:justify-single-word="false" fo:text-indent="0in" style:auto-text-indent="false"/>
    </style:style>
    <style:style style:name="P1173"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1174" style:family="paragraph" style:parent-style-name="Text_20_body">
      <style:paragraph-properties fo:margin-top="0.1728in" fo:margin-bottom="0in" style:contextual-spacing="false"/>
      <style:text-properties style:font-name="Source Sans Pro" fo:font-size="11pt" style:font-size-asian="11pt"/>
    </style:style>
    <style:style style:name="P1175" style:family="paragraph" style:parent-style-name="Text_20_body">
      <style:paragraph-properties fo:margin-top="0.0398in" fo:margin-bottom="0in" style:contextual-spacing="false"/>
      <style:text-properties style:font-name="Source Sans Pro" fo:font-size="6pt" style:font-size-asian="6pt"/>
    </style:style>
    <style:style style:name="P1176"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45in" style:type="right"/>
        </style:tab-stops>
      </style:paragraph-properties>
    </style:style>
    <style:style style:name="P1177" style:family="paragraph" style:parent-style-name="Text_20_body" style:master-page-name="Converted52">
      <style:paragraph-properties style:page-number="53"/>
      <style:text-properties style:font-name="Lato Black" fo:font-size="11pt" fo:font-weight="bold" style:font-size-asian="11pt" style:font-weight-asian="bold"/>
    </style:style>
    <style:style style:name="P1178" style:family="paragraph" style:parent-style-name="Text_20_body">
      <style:text-properties style:font-name="Lato Black" fo:font-size="11pt" fo:font-weight="bold" style:font-size-asian="11pt" style:font-weight-asian="bold"/>
    </style:style>
    <style:style style:name="P1179" style:family="paragraph" style:parent-style-name="Text_20_body">
      <style:paragraph-properties fo:margin-top="0.0217in" fo:margin-bottom="0in" style:contextual-spacing="false"/>
      <style:text-properties style:font-name="Lato Black" fo:font-size="11pt" fo:font-weight="bold" style:font-size-asian="11pt" style:font-weight-asian="bold"/>
    </style:style>
    <style:style style:name="P1180" style:family="paragraph" style:parent-style-name="Standard">
      <style:paragraph-properties fo:margin-left="0.3937in" fo:margin-right="0.7862in" fo:margin-top="0in" fo:margin-bottom="0in" style:contextual-spacing="false" fo:line-height="95%" fo:text-align="justify" style:justify-single-word="false" fo:text-indent="0in" style:auto-text-indent="false"/>
    </style:style>
    <style:style style:name="P1181" style:family="paragraph" style:parent-style-name="Standard">
      <style:paragraph-properties fo:margin-left="0.3937in" fo:margin-right="0.7846in" fo:margin-top="0.002in" fo:margin-bottom="0in" style:contextual-spacing="false" fo:line-height="95%" fo:text-align="justify" style:justify-single-word="false" fo:text-indent="0in" style:auto-text-indent="false"/>
    </style:style>
    <style:style style:name="P1182" style:family="paragraph" style:parent-style-name="Standard">
      <style:paragraph-properties fo:margin-left="0.3937in" fo:margin-right="0in" fo:margin-top="0in" fo:margin-bottom="0in" style:contextual-spacing="false" fo:line-height="0.1882in" fo:text-align="justify" style:justify-single-word="false" fo:text-indent="0in" style:auto-text-indent="false"/>
    </style:style>
    <style:style style:name="P1183" style:family="paragraph" style:parent-style-name="Heading_20_1" style:master-page-name="Converted53">
      <style:paragraph-properties fo:margin-left="1.1146in" fo:margin-right="1.4752in" fo:margin-top="0.0591in" fo:margin-bottom="0in" style:contextual-spacing="false" style:page-number="auto"/>
    </style:style>
    <style:style style:name="P1184" style:family="paragraph" style:parent-style-name="Standard">
      <style:paragraph-properties fo:margin-left="1.1146in" fo:margin-right="1.4811in" fo:margin-top="0.2193in" fo:margin-bottom="0in" style:contextual-spacing="false" fo:line-height="0.1953in" fo:text-align="center" style:justify-single-word="false" fo:text-indent="0in" style:auto-text-indent="false"/>
    </style:style>
    <style:style style:name="P1185" style:family="paragraph" style:parent-style-name="Standard">
      <style:paragraph-properties fo:margin-left="1.1146in" fo:margin-right="1.4811in" fo:margin-top="0in" fo:margin-bottom="0in" style:contextual-spacing="false" fo:line-height="0.1953in" fo:text-align="center" style:justify-single-word="false" fo:text-indent="0in" style:auto-text-indent="false"/>
    </style:style>
    <style:style style:name="P1186" style:family="paragraph" style:parent-style-name="Text_20_body">
      <style:paragraph-properties fo:margin-top="0.0862in" fo:margin-bottom="0in" style:contextual-spacing="false"/>
      <style:text-properties style:font-name="Source Sans Pro" fo:font-size="10pt" style:font-size-asian="10pt"/>
    </style:style>
    <style:style style:name="P1187"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188" style:family="paragraph" style:parent-style-name="Text_20_body">
      <style:paragraph-properties fo:margin-top="0.1244in" fo:margin-bottom="0in" style:contextual-spacing="false"/>
      <style:text-properties style:font-name="Source Sans Pro" fo:font-size="10pt" style:font-size-asian="10pt"/>
    </style:style>
    <style:style style:name="P1189"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190"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191"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192"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193"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194"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195"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08in" fo:font-weight="bold" style:font-weight-asian="bold"/>
    </style:style>
    <style:style style:name="T48" style:family="text">
      <style:text-properties fo:color="#25408f" fo:letter-spacing="-0.0016in" fo:font-weight="bold" style:font-weight-asian="bold"/>
    </style:style>
    <style:style style:name="T49" style:family="text">
      <style:text-properties fo:color="#231f20" style:font-name="Source Sans Pro" fo:font-size="10pt" style:font-size-asian="10pt"/>
    </style:style>
    <style:style style:name="T50" style:family="text">
      <style:text-properties fo:color="#231f20" style:font-name="Source Sans Pro" fo:font-size="10pt" fo:letter-spacing="-0.0035in"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16in" style:font-size-asian="10pt"/>
    </style:style>
    <style:style style:name="T53" style:family="text">
      <style:text-properties fo:color="#25408f" fo:letter-spacing="-0.0047in" fo:font-weight="bold" style:font-weight-asian="bold"/>
    </style:style>
    <style:style style:name="T54" style:family="text">
      <style:text-properties fo:color="#25408f" fo:letter-spacing="-0.0028in" fo:font-weight="bold" style:font-weight-asian="bold"/>
    </style:style>
    <style:style style:name="T55" style:family="text">
      <style:text-properties fo:color="#231f20" style:font-name="Source Sans Pro" fo:font-size="10pt" fo:letter-spacing="-0.002in" style:font-size-asian="10pt"/>
    </style:style>
    <style:style style:name="T56" style:family="text">
      <style:text-properties fo:color="#25408f" fo:letter-spacing="-0.0043in" fo:font-weight="bold" style:font-weight-asian="bold"/>
    </style:style>
    <style:style style:name="T57" style:family="text">
      <style:text-properties fo:color="#25408f" fo:letter-spacing="-0.0035in" fo:font-weight="bold" style:font-weight-asian="bold"/>
    </style:style>
    <style:style style:name="T58" style:family="text">
      <style:text-properties fo:color="#25408f" fo:letter-spacing="-0.002in" fo:font-weight="bold" style:font-weight-asian="bold"/>
    </style:style>
    <style:style style:name="T59" style:family="text">
      <style:text-properties fo:color="#25408f" style:font-name="Source Sans Pro Semibold" fo:letter-spacing="-0.0016in" fo:font-weight="bold" style:font-weight-asian="bold"/>
    </style:style>
    <style:style style:name="T60" style:family="text">
      <style:text-properties fo:color="#25408f" style:font-name="Source Sans Pro Semibold" fo:letter-spacing="-0.0043in" fo:font-weight="bold" style:font-weight-asian="bold"/>
    </style:style>
    <style:style style:name="T61" style:family="text">
      <style:text-properties fo:color="#231f20" style:font-name="Source Sans Pro" fo:font-size="10pt" fo:letter-spacing="-0.0047in" style:font-size-asian="10pt"/>
    </style:style>
    <style:style style:name="T62" style:family="text">
      <style:text-properties fo:color="#25408f" fo:letter-spacing="-0.0083in" fo:font-weight="bold" style:font-weight-asian="bold"/>
    </style:style>
    <style:style style:name="T63" style:family="text">
      <style:text-properties fo:color="#25408f" fo:letter-spacing="-0.0071in" fo:font-weight="bold" style:font-weight-asian="bold"/>
    </style:style>
    <style:style style:name="T64" style:family="text">
      <style:text-properties fo:color="#231f20" style:font-name="Source Sans Pro" fo:font-size="10pt" fo:letter-spacing="0.0228in" style:font-size-asian="10pt"/>
    </style:style>
    <style:style style:name="T65" style:family="text">
      <style:text-properties fo:color="#25408f" fo:letter-spacing="-0.0063in" fo:font-weight="bold" style:font-weight-asian="bold"/>
    </style:style>
    <style:style style:name="T66" style:family="text">
      <style:text-properties fo:color="#25408f" fo:letter-spacing="-0.0055in" fo:font-weight="bold" style:font-weight-asian="bold"/>
    </style:style>
    <style:style style:name="T67" style:family="text">
      <style:text-properties fo:color="#231f20" style:font-name="Source Sans Pro" fo:font-size="10pt" fo:letter-spacing="-0.0043in" style:font-size-asian="10pt"/>
    </style:style>
    <style:style style:name="T68" style:family="text">
      <style:text-properties fo:color="#25408f" fo:letter-spacing="-0.0075in" fo:font-weight="bold" style:font-weight-asian="bold"/>
    </style:style>
    <style:style style:name="T69" style:family="text">
      <style:text-properties fo:color="#25408f" fo:letter-spacing="0.0008in" fo:font-weight="bold" style:font-weight-asian="bold"/>
    </style:style>
    <style:style style:name="T70" style:family="text">
      <style:text-properties fo:color="#25408f" fo:letter-spacing="0.002in" fo:font-weight="bold" style:font-weight-asian="bold"/>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fo:font-size="6pt" style:font-size-asian="6pt"/>
    </style:style>
    <style:style style:name="T81" style:family="text">
      <style:text-properties fo:color="#ffffff" style:font-name="Lato Black" fo:font-size="6pt" fo:letter-spacing="-0.0035in" fo:font-weight="bold" style:font-size-asian="6pt" style:font-weight-asian="bold"/>
    </style:style>
    <style:style style:name="T82" style:family="text">
      <style:text-properties fo:color="#231f20" fo:letter-spacing="0.0417in"/>
    </style:style>
    <style:style style:name="T83" style:family="text">
      <style:text-properties fo:color="#231f20" style:font-name="Source Sans Pro" fo:letter-spacing="-0.0047in"/>
    </style:style>
    <style:style style:name="T84" style:family="text">
      <style:text-properties style:font-name="Verdana" fo:font-size="8.5pt" style:text-underline-style="solid" style:text-underline-width="auto" style:text-underline-color="font-color" fo:font-weight="bold" style:font-size-asian="8.5pt" style:font-weight-asian="bold"/>
    </style:style>
    <style:style style:name="T85"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86"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87" style:family="text">
      <style:text-properties fo:letter-spacing="0.0555in"/>
    </style:style>
    <style:style style:name="T88" style:family="text">
      <style:text-properties style:font-name="Verdana" fo:font-size="8.5pt" style:font-size-asian="8.5pt"/>
    </style:style>
    <style:style style:name="T89" style:family="text">
      <style:text-properties style:font-name="Verdana" fo:font-size="8.5pt" fo:letter-spacing="0.0417in" style:font-size-asian="8.5pt" style:text-scale="150%"/>
    </style:style>
    <style:style style:name="T90" style:family="text">
      <style:text-properties style:font-name="Verdana" fo:font-size="8.5pt" fo:font-weight="bold" style:font-size-asian="8.5pt" style:font-weight-asian="bold"/>
    </style:style>
    <style:style style:name="T91" style:family="text">
      <style:text-properties style:font-name="Verdana" fo:font-size="8.5pt" fo:letter-spacing="0.0437in" fo:font-weight="bold" style:font-size-asian="8.5pt" style:font-weight-asian="bold" style:text-scale="150%"/>
    </style:style>
    <style:style style:name="T92" style:family="text">
      <style:text-properties style:font-name="Verdana" fo:font-size="8.5pt" fo:letter-spacing="0.0429in" fo:font-weight="bold" style:font-size-asian="8.5pt" style:font-weight-asian="bold" style:text-scale="150%"/>
    </style:style>
    <style:style style:name="T93" style:family="text">
      <style:text-properties style:font-name="Verdana" fo:font-size="8.5pt" fo:letter-spacing="-0.0035in" fo:font-weight="bold" style:font-size-asian="8.5pt" style:font-weight-asian="bold"/>
    </style:style>
    <style:style style:name="T94" style:family="text">
      <style:text-properties style:font-name="Verdana" fo:font-size="8.5pt" fo:letter-spacing="-0.0016in" style:font-size-asian="8.5pt"/>
    </style:style>
    <style:style style:name="T95" style:family="text">
      <style:text-properties style:font-name="Verdana" fo:font-size="8.5pt" fo:letter-spacing="-0.0016in" fo:font-weight="bold" style:font-size-asian="8.5pt" style:font-weight-asian="bold"/>
    </style:style>
    <style:style style:name="T96" style:family="text">
      <style:text-properties style:font-name="Verdana" fo:font-size="8.5pt" fo:font-style="italic" fo:font-weight="bold" style:font-size-asian="8.5pt" style:font-style-asian="italic" style:font-weight-asian="bold"/>
    </style:style>
    <style:style style:name="T97" style:family="text">
      <style:text-properties style:font-name="Verdana" fo:font-size="5.5pt" fo:letter-spacing="-0.0016in" fo:font-weight="bold" style:font-size-asian="5.5pt" style:font-weight-asian="bold" style:text-scale="105%"/>
    </style:style>
    <style:style style:name="T98" style:family="text">
      <style:text-properties style:font-name="Verdana" fo:font-size="5.5pt" fo:letter-spacing="-0.0028in" fo:font-weight="bold" style:font-size-asian="5.5pt" style:font-weight-asian="bold" style:text-scale="105%"/>
    </style:style>
    <style:style style:name="T99" style:family="text">
      <style:text-properties style:font-name="Verdana" fo:font-size="5.5pt" fo:font-weight="bold" style:font-size-asian="5.5pt" style:font-weight-asian="bold" style:text-scale="105%"/>
    </style:style>
    <style:style style:name="T100" style:family="text">
      <style:text-properties style:font-name="Verdana" fo:font-size="5.5pt" fo:letter-spacing="-0.0063in" fo:font-weight="bold" style:font-size-asian="5.5pt" style:font-weight-asian="bold" style:text-scale="105%"/>
    </style:style>
    <style:style style:name="T101" style:family="text">
      <style:text-properties style:font-name="Verdana" fo:font-size="5.5pt" fo:letter-spacing="-0.0035in" fo:font-weight="bold" style:font-size-asian="5.5pt" style:font-weight-asian="bold" style:text-scale="105%"/>
    </style:style>
    <style:style style:name="T102" style:family="text">
      <style:text-properties style:font-name="Verdana" fo:font-size="5.5pt" fo:letter-spacing="-0.0055in" fo:font-weight="bold" style:font-size-asian="5.5pt" style:font-weight-asian="bold" style:text-scale="105%"/>
    </style:style>
    <style:style style:name="T103" style:family="text">
      <style:text-properties style:font-name="Verdana" fo:font-size="5.5pt" fo:letter-spacing="-0.0047in" fo:font-weight="bold" style:font-size-asian="5.5pt" style:font-weight-asian="bold" style:text-scale="105%"/>
    </style:style>
    <style:style style:name="T104" style:family="text">
      <style:text-properties style:font-name="Verdana" fo:font-size="5.5pt" fo:letter-spacing="-0.0028in" style:font-size-asian="5.5pt" style:text-scale="105%"/>
    </style:style>
    <style:style style:name="T105" style:family="text">
      <style:text-properties style:font-name="Verdana" fo:font-size="5.5pt" style:font-size-asian="5.5pt" style:text-scale="105%"/>
    </style:style>
    <style:style style:name="T106" style:family="text">
      <style:text-properties style:font-name="Verdana" fo:font-size="5.5pt" fo:letter-spacing="-0.0016in" style:font-size-asian="5.5pt" style:text-scale="105%"/>
    </style:style>
    <style:style style:name="T107" style:family="text">
      <style:text-properties style:font-name="Verdana" fo:font-size="5.5pt" fo:letter-spacing="-0.0043in" fo:font-weight="bold" style:font-size-asian="5.5pt" style:font-weight-asian="bold" style:text-scale="105%"/>
    </style:style>
    <style:style style:name="T108" style:family="text">
      <style:text-properties style:font-name="Verdana" fo:font-size="5.5pt" fo:letter-spacing="-0.0035in" style:font-size-asian="5.5pt" style:text-scale="105%"/>
    </style:style>
    <style:style style:name="T109" style:family="text">
      <style:text-properties style:font-name="Verdana" fo:font-size="5.5pt" fo:letter-spacing="0.0016in" style:font-size-asian="5.5pt" style:text-scale="105%"/>
    </style:style>
    <style:style style:name="T110" style:family="text">
      <style:text-properties style:font-name="Verdana" fo:font-size="5.5pt" fo:letter-spacing="0.002in" style:font-size-asian="5.5pt" style:text-scale="105%"/>
    </style:style>
    <style:style style:name="T111" style:family="text">
      <style:text-properties style:font-name="Verdana" fo:font-size="5.5pt" fo:letter-spacing="-0.0071in" style:font-size-asian="5.5pt" style:text-scale="105%"/>
    </style:style>
    <style:style style:name="T112" style:family="text">
      <style:text-properties style:font-name="Verdana" fo:font-size="8.5pt" fo:letter-spacing="0.0236in" fo:font-weight="bold" style:font-size-asian="8.5pt" style:font-weight-asian="bold"/>
    </style:style>
    <style:style style:name="T113" style:family="text">
      <style:text-properties style:font-name="Verdana" fo:font-size="8.5pt" fo:letter-spacing="0.0256in" fo:font-weight="bold" style:font-size-asian="8.5pt" style:font-weight-asian="bold"/>
    </style:style>
    <style:style style:name="T114" style:family="text">
      <style:text-properties style:font-name="Verdana" fo:font-size="8.5pt" fo:letter-spacing="0.0236in" style:font-size-asian="8.5pt"/>
    </style:style>
    <style:style style:name="T115" style:family="text">
      <style:text-properties style:font-name="Verdana" fo:font-size="8.5pt" fo:letter-spacing="0.0244in" style:font-size-asian="8.5pt"/>
    </style:style>
    <style:style style:name="T116" style:family="text">
      <style:text-properties style:font-name="Verdana" fo:font-size="8.5pt" fo:letter-spacing="-0.0035in" style:font-size-asian="8.5pt"/>
    </style:style>
    <style:style style:name="T117" style:family="text">
      <style:text-properties style:font-name="Verdana" fo:font-size="8.5pt" fo:letter-spacing="0.0008in" style:font-size-asian="8.5pt"/>
    </style:style>
    <style:style style:name="T118" style:family="text">
      <style:text-properties style:font-name="Verdana" fo:font-size="8.5pt" fo:letter-spacing="0.0016in" style:font-size-asian="8.5pt"/>
    </style:style>
    <style:style style:name="T119" style:family="text">
      <style:text-properties fo:letter-spacing="0.0028in"/>
    </style:style>
    <style:style style:name="T120" style:family="text">
      <style:text-properties fo:letter-spacing="0.0035in"/>
    </style:style>
    <style:style style:name="T121" style:family="text">
      <style:text-properties fo:letter-spacing="-0.0016in"/>
    </style:style>
    <style:style style:name="T122" style:family="text">
      <style:text-properties style:font-name="Verdana" fo:font-size="8.5pt" fo:letter-spacing="0.0028in" fo:font-weight="bold" style:font-size-asian="8.5pt" style:font-weight-asian="bold"/>
    </style:style>
    <style:style style:name="T123" style:family="text">
      <style:text-properties style:font-name="Verdana" fo:font-size="8.5pt" fo:letter-spacing="0.0035in" fo:font-weight="bold" style:font-size-asian="8.5pt" style:font-weight-asian="bold"/>
    </style:style>
    <style:style style:name="T124"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125"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126" style:family="text">
      <style:text-properties style:font-name="Verdana" fo:font-size="8.5pt" fo:letter-spacing="0.0228in" fo:font-weight="bold" style:font-size-asian="8.5pt" style:font-weight-asian="bold"/>
    </style:style>
    <style:style style:name="T127" style:family="text">
      <style:text-properties style:font-name="Verdana" fo:font-size="8.5pt" fo:letter-spacing="0.0252in" fo:font-weight="bold" style:font-size-asian="8.5pt" style:font-weight-asian="bold"/>
    </style:style>
    <style:style style:name="T128" style:family="text">
      <style:text-properties style:font-name="Verdana" fo:font-size="8.5pt" fo:letter-spacing="0.028in" style:font-size-asian="8.5pt"/>
    </style:style>
    <style:style style:name="T129" style:family="text">
      <style:text-properties style:font-name="Verdana" fo:font-size="8.5pt" fo:letter-spacing="0.0555in" style:font-size-asian="8.5pt"/>
    </style:style>
    <style:style style:name="T130" style:family="text">
      <style:text-properties fo:color="#030303" fo:font-size="9pt" fo:letter-spacing="-0.0016in" fo:font-weight="bold" style:font-size-asian="9pt" style:font-weight-asian="bold"/>
    </style:style>
    <style:style style:name="T131" style:family="text">
      <style:text-properties fo:color="#030303" fo:font-size="9pt" fo:font-weight="bold" style:font-size-asian="9pt" style:font-weight-asian="bold" style:text-scale="110%"/>
    </style:style>
    <style:style style:name="T132" style:family="text">
      <style:text-properties fo:color="#030303" style:font-name="Arial" fo:font-size="14.5pt" style:font-size-asian="14.5pt" style:text-scale="110%"/>
    </style:style>
    <style:style style:name="T133" style:family="text">
      <style:text-properties fo:color="#030303" style:font-name="Arial" fo:font-size="9pt" style:font-size-asian="9pt" style:text-scale="110%"/>
    </style:style>
    <style:style style:name="T134" style:family="text">
      <style:text-properties fo:color="#030303" style:font-name="Arial" fo:font-size="9pt" fo:letter-spacing="-0.0016in" style:font-size-asian="9pt" style:text-scale="110%"/>
    </style:style>
    <style:style style:name="T135" style:family="text">
      <style:text-properties fo:color="#030303" style:font-name="Arial" fo:font-size="9pt" fo:letter-spacing="-0.0098in" style:font-size-asian="9pt" style:text-scale="110%"/>
    </style:style>
    <style:style style:name="T136" style:family="text">
      <style:text-properties fo:color="#030303" style:font-name="Arial" fo:font-size="9pt" fo:letter-spacing="-0.0075in" style:font-size-asian="9pt" style:text-scale="110%"/>
    </style:style>
    <style:style style:name="T137" style:family="text">
      <style:text-properties fo:color="#030303" style:font-name="Arial" fo:font-size="9pt" fo:letter-spacing="-0.0071in" style:font-size-asian="9pt" style:text-scale="110%"/>
    </style:style>
    <style:style style:name="T138" style:family="text">
      <style:text-properties fo:color="#030303" style:font-name="Arial" fo:font-size="9pt" fo:letter-spacing="-0.0047in" style:font-size-asian="9pt" style:text-scale="110%"/>
    </style:style>
    <style:style style:name="T139" style:family="text">
      <style:text-properties fo:color="#030303" style:font-name="Arial" fo:font-size="9pt" fo:letter-spacing="-0.0028in" style:font-size-asian="9pt" style:text-scale="110%"/>
    </style:style>
    <style:style style:name="T140" style:family="text">
      <style:text-properties fo:color="#030303" style:font-name="Arial" fo:font-size="9pt" fo:letter-spacing="-0.0063in" style:font-size-asian="9pt" style:text-scale="110%"/>
    </style:style>
    <style:style style:name="T141" style:family="text">
      <style:text-properties fo:color="#030303" style:font-name="Arial" fo:font-size="9pt" fo:letter-spacing="-0.0035in" style:font-size-asian="9pt" style:text-scale="110%"/>
    </style:style>
    <style:style style:name="T142" style:family="text">
      <style:text-properties fo:color="#030303" style:font-name="Arial" fo:font-size="9pt" fo:letter-spacing="-0.0083in" style:font-size-asian="9pt" style:text-scale="110%"/>
    </style:style>
    <style:style style:name="T143" style:family="text">
      <style:text-properties fo:color="#030303" style:font-name="Arial" fo:font-size="9pt" fo:letter-spacing="0.0118in" style:font-size-asian="9pt" style:text-scale="110%"/>
    </style:style>
    <style:style style:name="T144" style:family="text">
      <style:text-properties fo:color="#030303" style:font-name="Arial" fo:font-size="9pt" fo:letter-spacing="-0.0055in" style:font-size-asian="9pt" style:text-scale="110%"/>
    </style:style>
    <style:style style:name="T145" style:family="text">
      <style:text-properties fo:color="#030303" style:font-name="Arial" fo:font-size="9pt" fo:letter-spacing="0.0173in" style:font-size-asian="9pt" style:text-scale="110%"/>
    </style:style>
    <style:style style:name="T146" style:family="text">
      <style:text-properties fo:color="#030303" style:font-name="Arial" fo:font-size="9pt" fo:letter-spacing="0.0102in" style:font-size-asian="9pt" style:text-scale="110%"/>
    </style:style>
    <style:style style:name="T147" style:family="text">
      <style:text-properties fo:color="#030303" style:font-name="Arial" fo:font-size="9pt" fo:letter-spacing="0.0091in" style:font-size-asian="9pt" style:text-scale="110%"/>
    </style:style>
    <style:style style:name="T148" style:family="text">
      <style:text-properties fo:color="#030303" style:font-name="Arial" fo:font-size="9pt" style:font-size-asian="9pt" style:text-scale="105%"/>
    </style:style>
    <style:style style:name="T149" style:family="text">
      <style:text-properties fo:color="#030303" fo:font-size="10.5pt" style:font-size-asian="10.5pt" style:text-scale="105%"/>
    </style:style>
    <style:style style:name="T150" style:family="text">
      <style:text-properties fo:color="#030303" fo:font-size="9pt" fo:font-weight="bold" style:font-size-asian="9pt" style:font-weight-asian="bold" style:text-scale="105%"/>
    </style:style>
    <style:style style:name="T151" style:family="text">
      <style:text-properties fo:color="#030303" fo:font-size="9pt" fo:letter-spacing="0.028in" fo:font-weight="bold" style:font-size-asian="9pt" style:font-weight-asian="bold" style:text-scale="105%"/>
    </style:style>
    <style:style style:name="T152" style:family="text">
      <style:text-properties fo:color="#030303" style:font-name="Arial" fo:font-size="9pt" fo:letter-spacing="0.028in" style:font-size-asian="9pt" style:text-scale="105%"/>
    </style:style>
    <style:style style:name="T153" style:family="text">
      <style:text-properties fo:color="#030303" style:font-name="Arial" fo:font-size="9pt" fo:font-weight="bold" style:font-size-asian="9pt" style:font-weight-asian="bold" style:text-scale="110%"/>
    </style:style>
    <style:style style:name="T154" style:family="text">
      <style:text-properties fo:color="#030303" style:font-name="Arial" fo:font-size="9pt" fo:letter-spacing="0.028in" style:font-size-asian="9pt" style:text-scale="110%"/>
    </style:style>
    <style:style style:name="T155" style:family="text">
      <style:text-properties fo:color="#030303" fo:font-size="9pt" fo:letter-spacing="0.028in" fo:font-weight="bold" style:font-size-asian="9pt" style:font-weight-asian="bold" style:text-scale="110%"/>
    </style:style>
    <style:style style:name="T156" style:family="text">
      <style:text-properties fo:color="#030303" style:font-name="Arial" fo:font-size="9pt" fo:letter-spacing="-0.0091in" style:font-size-asian="9pt" style:text-scale="110%"/>
    </style:style>
    <style:style style:name="T157" style:family="text">
      <style:text-properties fo:color="#030303" style:font-name="Arial" fo:font-size="9pt" fo:letter-spacing="0.002in" style:font-size-asian="9pt" style:text-scale="110%"/>
    </style:style>
    <style:style style:name="T158" style:family="text">
      <style:text-properties fo:color="#030303" style:font-name="Arial" fo:font-size="9pt" fo:letter-spacing="-0.0043in" style:font-size-asian="9pt" style:text-scale="110%"/>
    </style:style>
    <style:style style:name="T159" style:family="text">
      <style:text-properties fo:color="#030303" style:font-name="Arial" fo:font-size="9pt" fo:letter-spacing="0.0055in" style:font-size-asian="9pt" style:text-scale="110%"/>
    </style:style>
    <style:style style:name="T160" style:family="text">
      <style:text-properties fo:color="#030303" fo:font-size="9pt" fo:letter-spacing="0.0228in" fo:font-weight="bold" style:font-size-asian="9pt" style:font-weight-asian="bold" style:text-scale="105%"/>
    </style:style>
    <style:style style:name="T161" style:family="text">
      <style:text-properties fo:color="#030303" fo:font-size="9pt" fo:letter-spacing="0.0189in" fo:font-weight="bold" style:font-size-asian="9pt" style:font-weight-asian="bold" style:text-scale="105%"/>
    </style:style>
    <style:style style:name="T162" style:family="text">
      <style:text-properties fo:color="#030303" fo:font-size="9pt" fo:letter-spacing="0.0047in" fo:font-weight="bold" style:font-size-asian="9pt" style:font-weight-asian="bold" style:text-scale="105%"/>
    </style:style>
    <style:style style:name="T163" style:family="text">
      <style:text-properties fo:color="#030303" fo:font-size="9pt" fo:letter-spacing="-0.0016in" fo:font-weight="bold" style:font-size-asian="9pt" style:font-weight-asian="bold" style:text-scale="105%"/>
    </style:style>
    <style:style style:name="T164" style:family="text">
      <style:text-properties fo:color="#030303" style:font-name="Arial" style:text-scale="110%"/>
    </style:style>
    <style:style style:name="T165" style:family="text">
      <style:text-properties fo:color="#030303" style:font-name="Arial" fo:letter-spacing="0.0181in" style:text-scale="110%"/>
    </style:style>
    <style:style style:name="T166" style:family="text">
      <style:text-properties fo:color="#030303" style:font-name="Arial" fo:letter-spacing="0.022in" style:text-scale="110%"/>
    </style:style>
    <style:style style:name="T167" style:family="text">
      <style:text-properties fo:color="#030303" style:font-name="Arial" fo:letter-spacing="0.0173in" style:text-scale="110%"/>
    </style:style>
    <style:style style:name="T168" style:family="text">
      <style:text-properties fo:color="#030303" style:font-name="Arial" fo:letter-spacing="0.0055in" style:text-scale="110%"/>
    </style:style>
    <style:style style:name="T169" style:family="text">
      <style:text-properties fo:color="#030303" style:font-name="Arial" fo:letter-spacing="-0.0016in" style:text-scale="110%"/>
    </style:style>
    <style:style style:name="T170" style:family="text">
      <style:text-properties style:font-name="Verdana" fo:font-size="8pt" style:text-underline-style="solid" style:text-underline-width="auto" style:text-underline-color="font-color" fo:font-weight="bold" style:font-size-asian="8pt" style:font-weight-asian="bold"/>
    </style:style>
    <style:style style:name="T171" style:family="text">
      <style:text-properties style:font-name="Verdana" fo:font-size="8pt" fo:letter-spacing="-0.0075in" style:text-underline-style="solid" style:text-underline-width="auto" style:text-underline-color="font-color" fo:font-weight="bold" style:font-size-asian="8pt" style:font-weight-asian="bold"/>
    </style:style>
    <style:style style:name="T172"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173" style:family="text">
      <style:text-properties style:font-name="Verdana"/>
    </style:style>
    <style:style style:name="T174" style:family="text">
      <style:text-properties style:font-name="Verdana" fo:letter-spacing="-0.0098in"/>
    </style:style>
    <style:style style:name="T175" style:family="text">
      <style:text-properties style:font-name="Verdana" fo:letter-spacing="-0.0016in"/>
    </style:style>
    <style:style style:name="T176" style:family="text">
      <style:text-properties style:font-name="Verdana" fo:font-size="8pt" style:font-size-asian="8pt"/>
    </style:style>
    <style:style style:name="T177" style:family="text">
      <style:text-properties style:font-name="Verdana" fo:font-size="8pt" fo:letter-spacing="0.048in" style:font-size-asian="8pt"/>
    </style:style>
    <style:style style:name="T178" style:family="text">
      <style:text-properties style:font-name="Verdana" fo:font-size="8pt" fo:font-weight="bold" style:font-size-asian="8pt" style:font-weight-asian="bold"/>
    </style:style>
    <style:style style:name="T179" style:family="text">
      <style:text-properties style:font-name="Verdana" fo:font-size="8pt" fo:letter-spacing="0.0492in" fo:font-weight="bold" style:font-size-asian="8pt" style:font-weight-asian="bold"/>
    </style:style>
    <style:style style:name="T180" style:family="text">
      <style:text-properties style:font-name="Verdana" fo:font-size="8pt" fo:letter-spacing="0.05in" fo:font-weight="bold" style:font-size-asian="8pt" style:font-weight-asian="bold"/>
    </style:style>
    <style:style style:name="T181" style:family="text">
      <style:text-properties style:font-name="Verdana" fo:font-size="8pt" fo:letter-spacing="-0.0035in" fo:font-weight="bold" style:font-size-asian="8pt" style:font-weight-asian="bold"/>
    </style:style>
    <style:style style:name="T182" style:family="text">
      <style:text-properties style:font-name="Verdana" fo:font-weight="bold" style:font-weight-asian="bold"/>
    </style:style>
    <style:style style:name="T183" style:family="text">
      <style:text-properties style:font-name="Verdana" fo:letter-spacing="-0.0091in" fo:font-weight="bold" style:font-weight-asian="bold"/>
    </style:style>
    <style:style style:name="T184" style:family="text">
      <style:text-properties style:font-name="Verdana" fo:letter-spacing="-0.0071in" fo:font-weight="bold" style:font-weight-asian="bold"/>
    </style:style>
    <style:style style:name="T185" style:family="text">
      <style:text-properties style:font-name="Verdana" fo:letter-spacing="-0.0091in"/>
    </style:style>
    <style:style style:name="T186" style:family="text">
      <style:text-properties style:font-name="Verdana" fo:letter-spacing="-0.0016in" fo:font-weight="normal" style:font-weight-asian="normal"/>
    </style:style>
    <style:style style:name="T187" style:family="text">
      <style:text-properties fo:color="#212121" style:font-name="Verdana" fo:font-size="8pt" fo:font-weight="bold" style:font-size-asian="8pt" style:font-weight-asian="bold"/>
    </style:style>
    <style:style style:name="T188" style:family="text">
      <style:text-properties fo:color="#212121" style:font-name="Verdana" fo:font-size="8pt" fo:letter-spacing="0.0417in" fo:font-weight="bold" style:font-size-asian="8pt" style:font-weight-asian="bold"/>
    </style:style>
    <style:style style:name="T189" style:family="text">
      <style:text-properties fo:color="#212121" style:font-name="Verdana" fo:font-size="8pt" fo:letter-spacing="0.0445in" fo:font-weight="bold" style:font-size-asian="8pt" style:font-weight-asian="bold"/>
    </style:style>
    <style:style style:name="T190" style:family="text">
      <style:text-properties fo:color="#212121" style:font-name="Verdana" fo:font-size="8pt" style:font-size-asian="8pt"/>
    </style:style>
    <style:style style:name="T191" style:family="text">
      <style:text-properties fo:color="#212121" style:font-name="Verdana" fo:font-size="8pt" fo:letter-spacing="0.0429in" style:font-size-asian="8pt"/>
    </style:style>
    <style:style style:name="T192" style:family="text">
      <style:text-properties fo:color="#212121" style:font-name="Verdana" fo:font-size="8pt" fo:letter-spacing="0.0453in" style:font-size-asian="8pt"/>
    </style:style>
    <style:style style:name="T193" style:family="text">
      <style:text-properties fo:color="#212121" style:font-name="Verdana" fo:font-size="8pt" fo:letter-spacing="-0.0016in" fo:font-weight="bold" style:font-size-asian="8pt" style:font-weight-asian="bold"/>
    </style:style>
    <style:style style:name="T194" style:family="text">
      <style:text-properties fo:color="#212121" style:font-name="Verdana" fo:font-weight="bold" style:font-weight-asian="bold"/>
    </style:style>
    <style:style style:name="T195" style:family="text">
      <style:text-properties fo:color="#212121" style:font-name="Verdana"/>
    </style:style>
    <style:style style:name="T196" style:family="text">
      <style:text-properties fo:color="#212121" style:font-name="Verdana" fo:letter-spacing="-0.0016in"/>
    </style:style>
    <style:style style:name="T197" style:family="text">
      <style:text-properties style:font-name="Verdana" fo:font-size="5.5pt" fo:letter-spacing="-0.0075in" style:font-size-asian="5.5pt" style:text-scale="105%"/>
    </style:style>
    <style:style style:name="T198" style:family="text">
      <style:text-properties fo:color="#212121" style:font-name="Verdana" fo:letter-spacing="-0.0055in" fo:font-weight="bold" style:font-weight-asian="bold"/>
    </style:style>
    <style:style style:name="T199" style:family="text">
      <style:text-properties fo:color="#212121" style:font-name="Verdana" fo:letter-spacing="-0.0035in" fo:font-weight="bold" style:font-weight-asian="bold"/>
    </style:style>
    <style:style style:name="T200" style:family="text">
      <style:text-properties fo:color="#212121" style:font-name="Verdana" fo:letter-spacing="-0.0055in"/>
    </style:style>
    <style:style style:name="T201" style:family="text">
      <style:text-properties fo:color="#262626" style:font-name="Arial" fo:font-size="8pt" style:font-size-asian="8pt" style:text-scale="110%"/>
    </style:style>
    <style:style style:name="T202" style:family="text">
      <style:text-properties fo:color="#262626" style:font-name="Arial" fo:font-size="8pt" fo:letter-spacing="0.028in" style:font-size-asian="8pt" style:text-scale="110%"/>
    </style:style>
    <style:style style:name="T203" style:family="text">
      <style:text-properties fo:color="#262626" style:font-name="Arial" fo:font-size="8pt" fo:letter-spacing="0.0252in" style:font-size-asian="8pt" style:text-scale="110%"/>
    </style:style>
    <style:style style:name="T204" style:family="text">
      <style:text-properties fo:color="#262626" style:font-name="Arial" fo:font-size="8pt" fo:letter-spacing="0.0264in" style:font-size-asian="8pt" style:text-scale="110%"/>
    </style:style>
    <style:style style:name="T205" style:family="text">
      <style:text-properties fo:color="#262626" style:font-name="Arial" fo:font-size="8pt" fo:letter-spacing="0.0228in" style:font-size-asian="8pt" style:text-scale="110%"/>
    </style:style>
    <style:style style:name="T206" style:family="text">
      <style:text-properties fo:color="#262626" style:font-name="Arial" fo:font-size="8pt" fo:letter-spacing="0.0217in" style:font-size-asian="8pt" style:text-scale="110%"/>
    </style:style>
    <style:style style:name="T207" style:family="text">
      <style:text-properties fo:color="#262626" style:font-name="Arial" fo:font-size="8pt" fo:letter-spacing="0.0173in" style:font-size-asian="8pt" style:text-scale="110%"/>
    </style:style>
    <style:style style:name="T208" style:family="text">
      <style:text-properties fo:color="#262626" style:font-name="Arial" fo:font-size="8pt" fo:letter-spacing="0.0555in" style:font-size-asian="8pt" style:text-scale="110%"/>
    </style:style>
    <style:style style:name="T209" style:family="text">
      <style:text-properties fo:color="#262626" style:font-name="Arial" fo:font-size="8.5pt" style:font-size-asian="8.5pt" style:text-scale="110%"/>
    </style:style>
    <style:style style:name="T210" style:family="text">
      <style:text-properties fo:color="#262626" style:font-name="Arial" fo:font-size="9pt" style:font-size-asian="9pt" style:text-scale="110%"/>
    </style:style>
    <style:style style:name="T211" style:family="text">
      <style:text-properties fo:color="#262626" style:font-name="Arial" fo:font-size="8pt" fo:letter-spacing="0.0126in" style:font-size-asian="8pt" style:text-scale="110%"/>
    </style:style>
    <style:style style:name="T212" style:family="text">
      <style:text-properties fo:color="#262626" style:font-name="Arial" fo:font-size="8pt" fo:letter-spacing="0.0201in" style:font-size-asian="8pt" style:text-scale="110%"/>
    </style:style>
    <style:style style:name="T213" style:family="text">
      <style:text-properties fo:color="#262626" style:font-name="Arial" fo:font-size="8pt" fo:letter-spacing="0.0165in" style:font-size-asian="8pt" style:text-scale="110%"/>
    </style:style>
    <style:style style:name="T214" style:family="text">
      <style:text-properties fo:color="#262626" style:font-name="Arial" fo:font-size="8pt" fo:letter-spacing="0.0138in" style:font-size-asian="8pt" style:text-scale="110%"/>
    </style:style>
    <style:style style:name="T215" style:family="text">
      <style:text-properties fo:color="#262626" style:font-name="Arial" fo:font-size="8pt" fo:letter-spacing="0.0134in" style:font-size-asian="8pt" style:text-scale="110%"/>
    </style:style>
    <style:style style:name="T216" style:family="text">
      <style:text-properties fo:color="#262626" style:font-name="Arial" fo:font-size="8pt" fo:letter-spacing="0.0154in" style:font-size-asian="8pt" style:text-scale="110%"/>
    </style:style>
    <style:style style:name="T217" style:family="text">
      <style:text-properties fo:color="#262626" style:font-name="Arial" fo:font-size="8pt" fo:letter-spacing="0.0102in" style:font-size-asian="8pt" style:text-scale="110%"/>
    </style:style>
    <style:style style:name="T218" style:family="text">
      <style:text-properties fo:color="#262626" style:font-name="Arial" fo:font-size="8pt" fo:letter-spacing="0.0161in" style:font-size-asian="8pt" style:text-scale="110%"/>
    </style:style>
    <style:style style:name="T219" style:family="text">
      <style:text-properties fo:color="#262626" style:font-name="Arial" fo:font-size="8pt" fo:letter-spacing="0.0146in" style:font-size-asian="8pt" style:text-scale="110%"/>
    </style:style>
    <style:style style:name="T220" style:family="text">
      <style:text-properties fo:color="#262626" style:font-name="Arial" fo:font-size="8pt" fo:letter-spacing="0.0071in" style:font-size-asian="8pt" style:text-scale="110%"/>
    </style:style>
    <style:style style:name="T221" style:family="text">
      <style:text-properties fo:color="#262626" style:font-name="Arial" fo:font-size="8pt" fo:letter-spacing="0.011in" style:font-size-asian="8pt" style:text-scale="110%"/>
    </style:style>
    <style:style style:name="T222" style:family="text">
      <style:text-properties fo:color="#262626" style:font-name="Arial" fo:font-size="8pt" fo:letter-spacing="0.0083in" style:font-size-asian="8pt" style:text-scale="110%"/>
    </style:style>
    <style:style style:name="T223" style:family="text">
      <style:text-properties fo:color="#262626" style:font-name="Arial" fo:font-size="8pt" fo:letter-spacing="0.0244in" style:font-size-asian="8pt" style:text-scale="110%"/>
    </style:style>
    <style:style style:name="T224" style:family="text">
      <style:text-properties fo:color="#262626" style:font-name="Arial" fo:font-size="8pt" fo:letter-spacing="0.0236in" style:font-size-asian="8pt" style:text-scale="110%"/>
    </style:style>
    <style:style style:name="T225" style:family="text">
      <style:text-properties fo:color="#262626" style:font-name="Arial" fo:font-size="8pt" fo:letter-spacing="0.022in" style:font-size-asian="8pt" style:text-scale="110%"/>
    </style:style>
    <style:style style:name="T226" style:family="text">
      <style:text-properties fo:color="#262626" style:font-name="Arial" fo:font-weight="bold" style:font-weight-asian="bold" style:text-scale="110%"/>
    </style:style>
    <style:style style:name="T227" style:family="text">
      <style:text-properties fo:color="#262626" style:font-name="Arial" style:text-scale="110%"/>
    </style:style>
    <style:style style:name="T228" style:family="text">
      <style:text-properties fo:color="#262626" style:font-name="Arial" fo:letter-spacing="0.0209in" style:text-scale="110%"/>
    </style:style>
    <style:style style:name="T229" style:family="text">
      <style:text-properties fo:color="#262626" style:font-name="Arial" fo:letter-spacing="0.0189in" style:text-scale="110%"/>
    </style:style>
    <style:style style:name="T230" style:family="text">
      <style:text-properties fo:color="#262626" style:font-name="Arial" fo:letter-spacing="0.028in" style:text-scale="110%"/>
    </style:style>
    <style:style style:name="T231" style:family="text">
      <style:text-properties fo:color="#262626" style:font-name="Arial" fo:font-size="8pt" fo:font-weight="bold" style:font-size-asian="8pt" style:font-weight-asian="bold" style:text-scale="110%"/>
    </style:style>
    <style:style style:name="T232" style:family="text">
      <style:text-properties fo:color="#262626" style:font-name="Arial" fo:font-size="8pt" fo:letter-spacing="0.028in" fo:font-weight="bold" style:font-size-asian="8pt" style:font-weight-asian="bold" style:text-scale="110%"/>
    </style:style>
    <style:style style:name="T233" style:family="text">
      <style:text-properties fo:color="#262626" style:font-name="Arial" fo:font-size="8pt" fo:letter-spacing="0.028in" fo:font-weight="bold" style:font-size-asian="8pt" style:font-weight-asian="bold" style:text-scale="115%"/>
    </style:style>
    <style:style style:name="T234" style:family="text">
      <style:text-properties fo:color="#262626" style:font-name="Arial" fo:font-size="8pt" fo:font-weight="bold" style:font-size-asian="8pt" style:font-weight-asian="bold" style:text-scale="115%"/>
    </style:style>
    <style:style style:name="T235" style:family="text">
      <style:text-properties fo:color="#262626" style:font-name="Arial" fo:letter-spacing="-0.0016in" style:text-scale="115%"/>
    </style:style>
    <style:style style:name="T236" style:family="text">
      <style:text-properties fo:color="#262626" style:font-name="Arial" fo:letter-spacing="0.0047in" style:text-scale="115%"/>
    </style:style>
    <style:style style:name="T237" style:family="text">
      <style:text-properties fo:color="#262626" style:font-name="Arial" fo:letter-spacing="-0.0071in" style:text-scale="115%"/>
    </style:style>
    <style:style style:name="T238" style:family="text">
      <style:text-properties fo:color="#262626" style:font-name="Arial" fo:letter-spacing="-0.0075in" style:text-scale="115%"/>
    </style:style>
    <style:style style:name="T239" style:family="text">
      <style:text-properties fo:color="#262626" style:font-name="Arial" fo:letter-spacing="-0.002in" style:text-scale="115%"/>
    </style:style>
    <style:style style:name="T240" style:family="text">
      <style:text-properties fo:color="#262626" style:font-name="Arial" fo:letter-spacing="0.0016in" style:text-scale="115%"/>
    </style:style>
    <style:style style:name="T241" style:family="text">
      <style:text-properties fo:color="#262626" style:font-name="Arial" fo:letter-spacing="0.002in" style:text-scale="115%"/>
    </style:style>
    <style:style style:name="T242" style:family="text">
      <style:text-properties style:font-name="Times New Roman"/>
    </style:style>
    <style:style style:name="T243" style:family="text">
      <style:text-properties style:font-name="Times New Roman" fo:letter-spacing="0.0189in"/>
    </style:style>
    <style:style style:name="T244" style:family="text">
      <style:text-properties style:font-name="Times New Roman" fo:letter-spacing="0.0299in"/>
    </style:style>
    <style:style style:name="T245" style:family="text">
      <style:text-properties style:font-name="Times New Roman" fo:letter-spacing="-0.0016in"/>
    </style:style>
    <style:style style:name="T246" style:family="text">
      <style:text-properties style:font-name="Arial" fo:font-size="8pt" fo:font-weight="bold" style:font-size-asian="8pt" style:font-weight-asian="bold" style:text-scale="115%"/>
    </style:style>
    <style:style style:name="T247" style:family="text">
      <style:text-properties style:font-name="Arial" fo:font-size="8pt" fo:letter-spacing="0.0035in" fo:font-weight="bold" style:font-size-asian="8pt" style:font-weight-asian="bold" style:text-scale="115%"/>
    </style:style>
    <style:style style:name="T248" style:family="text">
      <style:text-properties style:font-name="Arial" fo:font-size="8pt" fo:letter-spacing="-0.0028in" fo:font-weight="bold" style:font-size-asian="8pt" style:font-weight-asian="bold" style:text-scale="115%"/>
    </style:style>
    <style:style style:name="T249" style:family="text">
      <style:text-properties style:font-name="Arial" fo:font-size="8pt" fo:letter-spacing="0.0083in" fo:font-weight="bold" style:font-size-asian="8pt" style:font-weight-asian="bold" style:text-scale="115%"/>
    </style:style>
    <style:style style:name="T250" style:family="text">
      <style:text-properties style:font-name="Arial" fo:font-size="8pt" fo:letter-spacing="-0.0035in" fo:font-weight="bold" style:font-size-asian="8pt" style:font-weight-asian="bold" style:text-scale="115%"/>
    </style:style>
    <style:style style:name="T251" style:family="text">
      <style:text-properties style:font-name="Arial" fo:font-size="8pt" fo:letter-spacing="0.0047in" fo:font-weight="bold" style:font-size-asian="8pt" style:font-weight-asian="bold" style:text-scale="115%"/>
    </style:style>
    <style:style style:name="T252" style:family="text">
      <style:text-properties style:font-name="Arial" fo:font-size="8pt" fo:letter-spacing="-0.0016in" fo:font-weight="bold" style:font-size-asian="8pt" style:font-weight-asian="bold" style:text-scale="115%"/>
    </style:style>
    <style:style style:name="T253" style:family="text">
      <style:text-properties style:font-name="Verdana" fo:font-size="8.5pt" fo:letter-spacing="0.0472in" style:font-size-asian="8.5pt" style:text-scale="150%"/>
    </style:style>
    <style:style style:name="T254" style:family="text">
      <style:text-properties style:font-name="Verdana" fo:font-size="8.5pt" fo:letter-spacing="0.048in" fo:font-weight="bold" style:font-size-asian="8.5pt" style:font-weight-asian="bold" style:text-scale="150%"/>
    </style:style>
    <style:style style:name="T255" style:family="text">
      <style:text-properties style:font-name="Verdana" fo:font-size="8.5pt" fo:letter-spacing="0.0484in" fo:font-weight="bold" style:font-size-asian="8.5pt" style:font-weight-asian="bold" style:text-scale="150%"/>
    </style:style>
    <style:style style:name="T256" style:family="text">
      <style:text-properties style:font-name="Verdana" fo:font-size="8.5pt" fo:letter-spacing="0.0075in" fo:font-style="italic" fo:font-weight="bold" style:font-size-asian="8.5pt" style:font-style-asian="italic" style:font-weight-asian="bold"/>
    </style:style>
    <style:style style:name="T257" style:family="text">
      <style:text-properties style:font-name="Verdana" fo:font-size="8.5pt" fo:letter-spacing="0.0075in" style:font-size-asian="8.5pt"/>
    </style:style>
    <style:style style:name="T258" style:family="text">
      <style:text-properties style:font-name="Verdana" fo:font-size="5pt" fo:font-weight="bold" style:font-size-asian="5pt" style:font-weight-asian="bold"/>
    </style:style>
    <style:style style:name="T259" style:family="text">
      <style:text-properties style:font-name="Verdana" fo:font-size="5pt" fo:letter-spacing="-0.0063in" fo:font-weight="bold" style:font-size-asian="5pt" style:font-weight-asian="bold"/>
    </style:style>
    <style:style style:name="T260" style:family="text">
      <style:text-properties style:font-name="Verdana" fo:font-size="5pt" fo:letter-spacing="0.028in" fo:font-weight="bold" style:font-size-asian="5pt" style:font-weight-asian="bold"/>
    </style:style>
    <style:style style:name="T261" style:family="text">
      <style:text-properties style:font-name="Verdana" fo:font-size="5pt" fo:letter-spacing="-0.0016in" fo:font-weight="bold" style:font-size-asian="5pt" style:font-weight-asian="bold"/>
    </style:style>
    <style:style style:name="T262" style:family="text">
      <style:text-properties style:font-name="Verdana" fo:font-size="5pt" style:font-size-asian="5pt"/>
    </style:style>
    <style:style style:name="T263" style:family="text">
      <style:text-properties style:font-name="Verdana" fo:font-size="5pt" fo:letter-spacing="-0.0071in" style:font-size-asian="5pt"/>
    </style:style>
    <style:style style:name="T264" style:family="text">
      <style:text-properties style:font-name="Verdana" fo:font-size="5pt" fo:letter-spacing="-0.0028in" style:font-size-asian="5pt"/>
    </style:style>
    <style:style style:name="T265" style:family="text">
      <style:text-properties style:font-name="Verdana" fo:font-size="5pt" fo:letter-spacing="-0.0008in" style:font-size-asian="5pt"/>
    </style:style>
    <style:style style:name="T266" style:family="text">
      <style:text-properties style:font-name="Verdana" fo:font-size="5pt" fo:letter-spacing="-0.0016in" style:font-size-asian="5pt"/>
    </style:style>
    <style:style style:name="T267" style:family="text">
      <style:text-properties style:font-name="Verdana" fo:font-size="5pt" fo:letter-spacing="-0.0043in" style:font-size-asian="5pt"/>
    </style:style>
    <style:style style:name="T268" style:family="text">
      <style:text-properties style:font-name="Verdana" fo:font-size="5pt" fo:letter-spacing="-0.0035in" style:font-size-asian="5pt"/>
    </style:style>
    <style:style style:name="T269" style:family="text">
      <style:text-properties style:font-name="Verdana" fo:font-size="8.5pt" fo:letter-spacing="0.0283in" fo:font-weight="bold" style:font-size-asian="8.5pt" style:font-weight-asian="bold"/>
    </style:style>
    <style:style style:name="T270" style:family="text">
      <style:text-properties style:font-name="Verdana" fo:font-size="8.5pt" fo:letter-spacing="0.0291in" fo:font-weight="bold" style:font-size-asian="8.5pt" style:font-weight-asian="bold"/>
    </style:style>
    <style:style style:name="T271" style:family="text">
      <style:text-properties style:font-name="Verdana" fo:font-size="8.5pt" fo:letter-spacing="0.0283in" style:font-size-asian="8.5pt"/>
    </style:style>
    <style:style style:name="T272" style:family="text">
      <style:text-properties style:font-name="Verdana" fo:font-size="8.5pt" fo:letter-spacing="0.002in" style:font-size-asian="8.5pt"/>
    </style:style>
    <style:style style:name="T273" style:family="text">
      <style:text-properties style:font-name="Verdana" fo:font-size="8.5pt" fo:letter-spacing="0.0028in" style:font-size-asian="8.5pt"/>
    </style:style>
    <style:style style:name="T274" style:family="text">
      <style:text-properties style:font-name="Verdana" fo:font-size="7pt" style:text-underline-style="solid" style:text-underline-width="auto" style:text-underline-color="font-color" fo:font-weight="bold" style:font-size-asian="7pt" style:font-weight-asian="bold"/>
    </style:style>
    <style:style style:name="T275" style:family="text">
      <style:text-properties style:font-name="Verdana" fo:font-size="7pt" fo:letter-spacing="0.0047in" style:text-underline-style="solid" style:text-underline-width="auto" style:text-underline-color="font-color" fo:font-weight="bold" style:font-size-asian="7pt" style:font-weight-asian="bold"/>
    </style:style>
    <style:style style:name="T276" style:family="text">
      <style:text-properties style:font-name="Verdana" fo:font-size="7pt" fo:letter-spacing="-0.0016in" style:text-underline-style="solid" style:text-underline-width="auto" style:text-underline-color="font-color" fo:font-weight="bold" style:font-size-asian="7pt" style:font-weight-asian="bold"/>
    </style:style>
    <style:style style:name="T277" style:family="text">
      <style:text-properties style:font-name="Verdana" fo:font-size="7pt" fo:font-weight="bold" style:font-size-asian="7pt" style:font-weight-asian="bold"/>
    </style:style>
    <style:style style:name="T278" style:family="text">
      <style:text-properties style:font-name="Verdana" fo:font-size="7pt" fo:letter-spacing="0.028in" fo:font-weight="bold" style:font-size-asian="7pt" style:font-weight-asian="bold"/>
    </style:style>
    <style:style style:name="T279" style:family="text">
      <style:text-properties style:font-name="Verdana" fo:font-size="7pt" style:font-size-asian="7pt"/>
    </style:style>
    <style:style style:name="T280" style:family="text">
      <style:text-properties style:font-name="Verdana" fo:font-size="7pt" fo:letter-spacing="0.048in" style:font-size-asian="7pt" style:text-scale="150%"/>
    </style:style>
    <style:style style:name="T281" style:family="text">
      <style:text-properties style:font-name="Verdana" fo:font-size="7pt" fo:letter-spacing="0.0492in" fo:font-weight="bold" style:font-size-asian="7pt" style:font-weight-asian="bold" style:text-scale="150%"/>
    </style:style>
    <style:style style:name="T282" style:family="text">
      <style:text-properties style:font-name="Verdana" fo:font-size="7pt" fo:letter-spacing="0.0508in" fo:font-weight="bold" style:font-size-asian="7pt" style:font-weight-asian="bold" style:text-scale="150%"/>
    </style:style>
    <style:style style:name="T283" style:family="text">
      <style:text-properties style:font-name="Verdana" fo:font-size="7pt" fo:letter-spacing="-0.0071in" fo:font-weight="bold" style:font-size-asian="7pt" style:font-weight-asian="bold"/>
    </style:style>
    <style:style style:name="T284" style:family="text">
      <style:text-properties style:font-name="Verdana" fo:font-size="7pt" fo:letter-spacing="0.0252in" fo:font-weight="bold" style:font-size-asian="7pt" style:font-weight-asian="bold"/>
    </style:style>
    <style:style style:name="T285" style:family="text">
      <style:text-properties style:font-name="Verdana" fo:font-size="7pt" fo:letter-spacing="0.0256in" fo:font-weight="bold" style:font-size-asian="7pt" style:font-weight-asian="bold"/>
    </style:style>
    <style:style style:name="T286" style:family="text">
      <style:text-properties style:font-name="Verdana" fo:font-size="7pt" fo:letter-spacing="0.0252in" style:font-size-asian="7pt"/>
    </style:style>
    <style:style style:name="T287" style:family="text">
      <style:text-properties style:font-name="Verdana" fo:font-size="7pt" fo:letter-spacing="0.0256in" style:font-size-asian="7pt"/>
    </style:style>
    <style:style style:name="T288" style:family="text">
      <style:text-properties style:font-name="Verdana" fo:font-size="7pt" fo:letter-spacing="-0.0035in" fo:font-weight="bold" style:font-size-asian="7pt" style:font-weight-asian="bold"/>
    </style:style>
    <style:style style:name="T289" style:family="text">
      <style:text-properties style:font-name="Verdana" fo:font-size="5pt" fo:letter-spacing="-0.002in" fo:font-weight="bold" style:font-size-asian="5pt" style:font-weight-asian="bold"/>
    </style:style>
    <style:style style:name="T290" style:family="text">
      <style:text-properties style:font-name="Verdana" fo:font-size="5pt" fo:letter-spacing="-0.0035in" fo:font-weight="bold" style:font-size-asian="5pt" style:font-weight-asian="bold"/>
    </style:style>
    <style:style style:name="T291" style:family="text">
      <style:text-properties style:font-name="Verdana" fo:font-size="5pt" fo:letter-spacing="0.028in" style:font-size-asian="5pt"/>
    </style:style>
    <style:style style:name="T292" style:family="text">
      <style:text-properties style:font-name="Verdana" fo:font-size="5pt" fo:letter-spacing="-0.0063in" style:font-size-asian="5pt"/>
    </style:style>
    <style:style style:name="T293" style:family="text">
      <style:text-properties style:font-name="Verdana" fo:font-size="5pt" fo:letter-spacing="-0.0055in" style:font-size-asian="5pt"/>
    </style:style>
    <style:style style:name="T294" style:family="text">
      <style:text-properties fo:color="#080808" style:font-name="Arial" fo:font-size="7.5pt" style:font-size-asian="7.5pt" style:text-scale="105%"/>
    </style:style>
    <style:style style:name="T295" style:family="text">
      <style:text-properties fo:color="#313131" style:font-name="Arial" fo:font-size="7.5pt" style:font-size-asian="7.5pt" style:text-scale="105%"/>
    </style:style>
    <style:style style:name="T296" style:family="text">
      <style:text-properties fo:color="#080808" style:font-name="Arial" fo:font-size="7.5pt" fo:letter-spacing="0.028in" style:font-size-asian="7.5pt" style:text-scale="105%"/>
    </style:style>
    <style:style style:name="T297" style:family="text">
      <style:text-properties fo:color="#080808" style:font-name="Arial" fo:font-size="7.5pt" fo:letter-spacing="0.0209in" style:font-size-asian="7.5pt" style:text-scale="105%"/>
    </style:style>
    <style:style style:name="T298" style:family="text">
      <style:text-properties fo:color="#080808" style:font-name="Arial" fo:font-size="7.5pt" fo:letter-spacing="0.022in" style:font-size-asian="7.5pt" style:text-scale="105%"/>
    </style:style>
    <style:style style:name="T299" style:family="text">
      <style:text-properties fo:color="#080808" style:font-name="Arial" fo:font-size="7.5pt" fo:letter-spacing="0.0181in" style:font-size-asian="7.5pt" style:text-scale="105%"/>
    </style:style>
    <style:style style:name="T300" style:family="text">
      <style:text-properties fo:color="#080808" style:font-name="Arial" fo:font-size="7.5pt" fo:letter-spacing="0.0252in" style:font-size-asian="7.5pt" style:text-scale="105%"/>
    </style:style>
    <style:style style:name="T301" style:family="text">
      <style:text-properties fo:color="#080808" style:font-name="Arial" fo:font-size="7.5pt" fo:letter-spacing="0.0217in" style:font-size-asian="7.5pt" style:text-scale="105%"/>
    </style:style>
    <style:style style:name="T302" style:family="text">
      <style:text-properties fo:color="#080808" style:font-name="Arial" fo:font-size="7.5pt" fo:letter-spacing="-0.0016in" style:font-size-asian="7.5pt" style:text-scale="105%"/>
    </style:style>
    <style:style style:name="T303" style:family="text">
      <style:text-properties fo:color="#1c1c1c" style:font-name="Arial" fo:font-size="7.5pt" style:font-size-asian="7.5pt" style:text-scale="110%"/>
    </style:style>
    <style:style style:name="T304" style:family="text">
      <style:text-properties fo:color="#080808" style:font-name="Arial" fo:font-size="7.5pt" style:font-size-asian="7.5pt" style:text-scale="110%"/>
    </style:style>
    <style:style style:name="T305" style:family="text">
      <style:text-properties fo:color="#080808" style:font-name="Arial" fo:font-size="8pt" style:font-size-asian="8pt" style:text-scale="110%"/>
    </style:style>
    <style:style style:name="T306" style:family="text">
      <style:text-properties fo:color="#080808" style:font-name="Arial" fo:font-size="7.5pt" fo:letter-spacing="0.0161in" style:font-size-asian="7.5pt" style:text-scale="105%"/>
    </style:style>
    <style:style style:name="T307" style:family="text">
      <style:text-properties fo:color="#080808" style:font-name="Arial" fo:font-size="7.5pt" fo:letter-spacing="0.0264in" style:font-size-asian="7.5pt" style:text-scale="105%"/>
    </style:style>
    <style:style style:name="T308" style:family="text">
      <style:text-properties fo:color="#080808" style:font-name="Arial" fo:font-size="7.5pt" fo:letter-spacing="0.0228in" style:font-size-asian="7.5pt" style:text-scale="105%"/>
    </style:style>
    <style:style style:name="T309" style:family="text">
      <style:text-properties fo:color="#080808" style:font-name="Arial" fo:font-size="7.5pt" fo:letter-spacing="0.0236in" style:font-size-asian="7.5pt" style:text-scale="105%"/>
    </style:style>
    <style:style style:name="T310" style:family="text">
      <style:text-properties fo:color="#080808" style:font-name="Arial" fo:font-size="7.5pt" fo:letter-spacing="0.0272in" style:font-size-asian="7.5pt" style:text-scale="105%"/>
    </style:style>
    <style:style style:name="T311" style:family="text">
      <style:text-properties fo:color="#080808" style:font-name="Arial" fo:font-size="7.5pt" fo:letter-spacing="-0.0028in" style:font-size-asian="7.5pt" style:text-scale="110%"/>
    </style:style>
    <style:style style:name="T312" style:family="text">
      <style:text-properties fo:color="#080808" style:font-name="Arial" fo:font-size="7.5pt" fo:letter-spacing="-0.0016in" style:font-size-asian="7.5pt" style:text-scale="110%"/>
    </style:style>
    <style:style style:name="T313" style:family="text">
      <style:text-properties fo:color="#080808" style:font-name="Arial" fo:font-size="7.5pt" fo:letter-spacing="-0.0047in" style:font-size-asian="7.5pt" style:text-scale="110%"/>
    </style:style>
    <style:style style:name="T314" style:family="text">
      <style:text-properties fo:color="#080808" style:font-name="Arial" fo:font-size="7.5pt" fo:letter-spacing="-0.0043in" style:font-size-asian="7.5pt" style:text-scale="110%"/>
    </style:style>
    <style:style style:name="T315" style:family="text">
      <style:text-properties fo:color="#080808" style:font-name="Arial" fo:font-size="7.5pt" fo:letter-spacing="-0.0035in" style:font-size-asian="7.5pt" style:text-scale="110%"/>
    </style:style>
    <style:style style:name="T316" style:family="text">
      <style:text-properties fo:color="#080808" style:font-name="Arial" fo:font-size="7.5pt" fo:letter-spacing="-0.0055in" style:font-size-asian="7.5pt" style:text-scale="110%"/>
    </style:style>
    <style:style style:name="T317" style:family="text">
      <style:text-properties fo:color="#080808" style:font-name="Arial" fo:font-size="7.5pt" fo:letter-spacing="-0.002in" style:font-size-asian="7.5pt" style:text-scale="110%"/>
    </style:style>
    <style:style style:name="T318" style:family="text">
      <style:text-properties fo:color="#080808" style:font-name="Arial" fo:font-size="7.5pt" fo:letter-spacing="0.0102in" style:font-size-asian="7.5pt" style:text-scale="105%"/>
    </style:style>
    <style:style style:name="T319" style:family="text">
      <style:text-properties fo:color="#080808" style:font-name="Arial" fo:font-size="7.5pt" fo:letter-spacing="0.0173in" style:font-size-asian="7.5pt" style:text-scale="105%"/>
    </style:style>
    <style:style style:name="T320" style:family="text">
      <style:text-properties fo:color="#080808" style:font-name="Arial" fo:font-size="7.5pt" fo:letter-spacing="0.0165in" style:font-size-asian="7.5pt" style:text-scale="105%"/>
    </style:style>
    <style:style style:name="T321" style:family="text">
      <style:text-properties fo:color="#080808" style:font-name="Arial" fo:font-size="7.5pt" fo:letter-spacing="0.0063in" style:font-size-asian="7.5pt" style:text-scale="105%"/>
    </style:style>
    <style:style style:name="T322" style:family="text">
      <style:text-properties fo:color="#080808" style:font-name="Arial" fo:font-size="7.5pt" fo:letter-spacing="0.0118in" style:font-size-asian="7.5pt" style:text-scale="105%"/>
    </style:style>
    <style:style style:name="T323" style:family="text">
      <style:text-properties fo:color="#080808" style:font-name="Arial" fo:font-size="7.5pt" fo:letter-spacing="0.0083in" style:font-size-asian="7.5pt" style:text-scale="105%"/>
    </style:style>
    <style:style style:name="T324" style:family="text">
      <style:text-properties fo:color="#080808" style:font-name="Arial" fo:font-size="7.5pt" fo:letter-spacing="0.0035in" style:font-size-asian="7.5pt" style:text-scale="110%"/>
    </style:style>
    <style:style style:name="T325" style:family="text">
      <style:text-properties fo:color="#080808" style:font-name="Arial" fo:font-size="7.5pt" fo:letter-spacing="0.0134in" style:font-size-asian="7.5pt" style:text-scale="110%"/>
    </style:style>
    <style:style style:name="T326" style:family="text">
      <style:text-properties fo:color="#080808" style:font-name="Arial" fo:font-size="7pt" fo:font-weight="bold" style:font-size-asian="7pt" style:font-weight-asian="bold" style:text-scale="110%"/>
    </style:style>
    <style:style style:name="T327" style:family="text">
      <style:text-properties fo:color="#080808" style:font-name="Arial" fo:font-size="7pt" fo:font-weight="bold" style:font-size-asian="7pt" style:font-weight-asian="bold" style:text-scale="105%"/>
    </style:style>
    <style:style style:name="T328" style:family="text">
      <style:text-properties fo:color="#080808" style:font-name="Arial" fo:font-size="7pt" fo:letter-spacing="0.028in" fo:font-weight="bold" style:font-size-asian="7pt" style:font-weight-asian="bold" style:text-scale="105%"/>
    </style:style>
    <style:style style:name="T329" style:family="text">
      <style:text-properties fo:color="#080808" style:font-name="Arial" fo:font-size="7.5pt" fo:letter-spacing="0.0028in" style:font-size-asian="7.5pt" style:text-scale="110%"/>
    </style:style>
    <style:style style:name="T330" style:family="text">
      <style:text-properties fo:color="#080808" style:font-name="Arial" fo:font-size="7.5pt" fo:letter-spacing="-0.0075in" style:font-size-asian="7.5pt" style:text-scale="110%"/>
    </style:style>
    <style:style style:name="T331" style:family="text">
      <style:text-properties fo:color="#080808" style:font-name="Arial" fo:font-size="7.5pt" fo:letter-spacing="-0.0071in" style:font-size-asian="7.5pt" style:text-scale="110%"/>
    </style:style>
    <style:style style:name="T332" style:family="text">
      <style:text-properties fo:color="#080808" style:font-name="Arial" fo:font-size="7.5pt" fo:letter-spacing="0.0008in" style:font-size-asian="7.5pt" style:text-scale="110%"/>
    </style:style>
    <style:style style:name="T333" style:family="text">
      <style:text-properties fo:color="#080808" style:font-name="Arial" fo:font-size="7pt" fo:font-weight="bold" style:font-size-asian="7pt" style:font-weight-asian="bold" style:text-scale="115%"/>
    </style:style>
    <style:style style:name="T334" style:family="text">
      <style:text-properties fo:color="#080808" style:font-name="Arial" fo:font-size="7pt" fo:letter-spacing="0.0146in" fo:font-weight="bold" style:font-size-asian="7pt" style:font-weight-asian="bold" style:text-scale="115%"/>
    </style:style>
    <style:style style:name="T335" style:family="text">
      <style:text-properties fo:color="#080808" style:font-name="Arial" fo:font-size="7pt" fo:letter-spacing="0.011in" fo:font-weight="bold" style:font-size-asian="7pt" style:font-weight-asian="bold" style:text-scale="115%"/>
    </style:style>
    <style:style style:name="T336" style:family="text">
      <style:text-properties fo:color="#080808" style:font-name="Arial" fo:font-size="7pt" fo:letter-spacing="-0.0028in" fo:font-weight="bold" style:font-size-asian="7pt" style:font-weight-asian="bold" style:text-scale="115%"/>
    </style:style>
    <style:style style:name="T337" style:family="text">
      <style:text-properties fo:color="#080808" style:font-name="Arial" fo:font-size="7.5pt" fo:font-weight="bold" style:font-size-asian="7.5pt" style:font-weight-asian="bold" style:text-scale="110%"/>
    </style:style>
    <style:style style:name="T338" style:family="text">
      <style:text-properties fo:color="#080808" style:font-name="Arial" fo:font-size="7.5pt" fo:letter-spacing="0.0134in" fo:font-weight="bold" style:font-size-asian="7.5pt" style:font-weight-asian="bold" style:text-scale="110%"/>
    </style:style>
    <style:style style:name="T339" style:family="text">
      <style:text-properties fo:color="#080808" style:font-name="Arial" fo:font-size="7.5pt" fo:letter-spacing="0.0098in" fo:font-weight="bold" style:font-size-asian="7.5pt" style:font-weight-asian="bold" style:text-scale="110%"/>
    </style:style>
    <style:style style:name="T340" style:family="text">
      <style:text-properties fo:color="#080808" style:font-name="Arial" fo:font-size="7.5pt" fo:letter-spacing="0.0063in" fo:font-weight="bold" style:font-size-asian="7.5pt" style:font-weight-asian="bold" style:text-scale="110%"/>
    </style:style>
    <style:style style:name="T341" style:family="text">
      <style:text-properties fo:color="#080808" style:font-name="Arial" fo:font-size="7.5pt" fo:letter-spacing="0.0102in" fo:font-weight="bold" style:font-size-asian="7.5pt" style:font-weight-asian="bold" style:text-scale="110%"/>
    </style:style>
    <style:style style:name="T342" style:family="text">
      <style:text-properties fo:color="#080808" style:font-name="Arial" fo:font-size="7.5pt" fo:letter-spacing="0.0008in" fo:font-weight="bold" style:font-size-asian="7.5pt" style:font-weight-asian="bold" style:text-scale="110%"/>
    </style:style>
    <style:style style:name="T343" style:family="text">
      <style:text-properties fo:color="#080808" style:font-name="Arial" fo:font-size="7.5pt" fo:letter-spacing="-0.0016in" fo:font-weight="bold" style:font-size-asian="7.5pt" style:font-weight-asian="bold" style:text-scale="110%"/>
    </style:style>
    <style:style style:name="T344" style:family="text">
      <style:text-properties fo:color="#425970" style:text-position="8% 100%" style:font-name="Arial" fo:font-size="6pt" fo:font-weight="bold" style:font-size-asian="6pt" style:font-weight-asian="bold"/>
    </style:style>
    <style:style style:name="T345" style:family="text">
      <style:text-properties fo:color="#647789" style:text-position="8% 100%" style:font-name="Arial" fo:font-size="6pt" fo:font-weight="bold" style:font-size-asian="6pt" style:font-weight-asian="bold"/>
    </style:style>
    <style:style style:name="T346" style:family="text">
      <style:text-properties fo:color="#647789" style:text-position="8% 100%" style:font-name="Arial" fo:font-size="6pt" fo:letter-spacing="-0.0063in" fo:font-weight="bold" style:font-size-asian="6pt" style:font-weight-asian="bold"/>
    </style:style>
    <style:style style:name="T347" style:family="text">
      <style:text-properties fo:color="#425970" style:text-position="8% 100%" style:font-name="Arial" fo:font-size="6pt" fo:letter-spacing="-0.0008in" fo:font-weight="bold" style:font-size-asian="6pt" style:font-weight-asian="bold"/>
    </style:style>
    <style:style style:name="T348" style:family="text">
      <style:text-properties fo:color="#425970" style:text-position="8% 100%" style:font-name="Arial" fo:font-size="6pt" fo:letter-spacing="0.0016in" fo:font-weight="bold" style:font-size-asian="6pt" style:font-weight-asian="bold"/>
    </style:style>
    <style:style style:name="T349" style:family="text">
      <style:text-properties fo:color="#425970" style:text-position="8% 100%" style:font-name="Arial" fo:font-size="6pt" fo:letter-spacing="-0.0047in" fo:font-weight="bold" style:font-size-asian="6pt" style:font-weight-asian="bold"/>
    </style:style>
    <style:style style:name="T350" style:family="text">
      <style:text-properties fo:color="#425970" style:text-position="8% 100%" style:font-name="Arial" fo:font-size="6pt" fo:letter-spacing="-0.0016in" fo:font-weight="bold" style:font-size-asian="6pt" style:font-weight-asian="bold"/>
    </style:style>
    <style:style style:name="T351" style:family="text">
      <style:text-properties fo:color="#40586f" style:font-name="Lato Black" fo:font-size="6pt" fo:letter-spacing="-0.0035in" fo:font-weight="bold" style:font-size-asian="6pt" style:font-weight-asian="bold"/>
    </style:style>
    <style:style style:name="T352"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353" style:family="text">
      <style:text-properties style:font-name="Verdana" fo:font-size="8.5pt" fo:letter-spacing="0.0409in" style:font-size-asian="8.5pt"/>
    </style:style>
    <style:style style:name="T354" style:family="text">
      <style:text-properties style:font-name="Verdana" fo:font-size="8.5pt" fo:letter-spacing="0.0417in" fo:font-weight="bold" style:font-size-asian="8.5pt" style:font-weight-asian="bold"/>
    </style:style>
    <style:style style:name="T355" style:family="text">
      <style:text-properties style:font-name="Verdana" fo:font-size="8.5pt" fo:letter-spacing="0.0555in" fo:font-weight="bold" style:font-size-asian="8.5pt" style:font-weight-asian="bold"/>
    </style:style>
    <style:style style:name="T356" style:family="text">
      <style:text-properties style:font-name="Verdana" fo:font-size="4pt" fo:letter-spacing="-0.0028in" fo:font-weight="bold" style:font-size-asian="4pt" style:font-weight-asian="bold" style:text-scale="105%"/>
    </style:style>
    <style:style style:name="T357" style:family="text">
      <style:text-properties style:font-name="Verdana" fo:font-size="4pt" fo:letter-spacing="-0.0016in" fo:font-weight="bold" style:font-size-asian="4pt" style:font-weight-asian="bold" style:text-scale="105%"/>
    </style:style>
    <style:style style:name="T358" style:family="text">
      <style:text-properties style:font-name="Verdana" fo:font-size="4pt" fo:letter-spacing="0.0008in" fo:font-weight="bold" style:font-size-asian="4pt" style:font-weight-asian="bold" style:text-scale="105%"/>
    </style:style>
    <style:style style:name="T359" style:family="text">
      <style:text-properties style:font-name="Verdana" fo:font-size="4pt" fo:letter-spacing="-0.0035in" fo:font-weight="bold" style:font-size-asian="4pt" style:font-weight-asian="bold" style:text-scale="105%"/>
    </style:style>
    <style:style style:name="T360" style:family="text">
      <style:text-properties style:font-name="Verdana" fo:font-size="4pt" fo:font-weight="bold" style:font-size-asian="4pt" style:font-weight-asian="bold" style:text-scale="105%"/>
    </style:style>
    <style:style style:name="T361" style:family="text">
      <style:text-properties style:font-name="Verdana" fo:font-size="4pt" fo:letter-spacing="0.0035in" fo:font-weight="bold" style:font-size-asian="4pt" style:font-weight-asian="bold" style:text-scale="105%"/>
    </style:style>
    <style:style style:name="T362" style:family="text">
      <style:text-properties style:font-name="Verdana" fo:font-size="4pt" fo:letter-spacing="-0.0071in" fo:font-weight="bold" style:font-size-asian="4pt" style:font-weight-asian="bold" style:text-scale="105%"/>
    </style:style>
    <style:style style:name="T363" style:family="text">
      <style:text-properties style:font-name="Verdana" fo:font-size="4pt" fo:letter-spacing="-0.0055in" fo:font-weight="bold" style:font-size-asian="4pt" style:font-weight-asian="bold" style:text-scale="105%"/>
    </style:style>
    <style:style style:name="T364" style:family="text">
      <style:text-properties style:font-name="Verdana" fo:font-size="4pt" fo:letter-spacing="-0.0047in" fo:font-weight="bold" style:font-size-asian="4pt" style:font-weight-asian="bold" style:text-scale="105%"/>
    </style:style>
    <style:style style:name="T365" style:family="text">
      <style:text-properties style:font-name="Verdana" fo:font-size="4pt" fo:letter-spacing="0.028in" fo:font-weight="bold" style:font-size-asian="4pt" style:font-weight-asian="bold" style:text-scale="105%"/>
    </style:style>
    <style:style style:name="T366" style:family="text">
      <style:text-properties style:font-name="Verdana" fo:font-size="4pt" fo:letter-spacing="-0.0016in" style:font-size-asian="4pt" style:text-scale="105%"/>
    </style:style>
    <style:style style:name="T367" style:family="text">
      <style:text-properties style:font-name="Verdana" fo:font-size="4pt" fo:letter-spacing="0.028in" style:font-size-asian="4pt" style:text-scale="105%"/>
    </style:style>
    <style:style style:name="T368" style:family="text">
      <style:text-properties style:font-name="Verdana" fo:font-size="4pt" style:font-size-asian="4pt" style:text-scale="105%"/>
    </style:style>
    <style:style style:name="T369" style:family="text">
      <style:text-properties style:font-name="Verdana" fo:font-size="4pt" fo:letter-spacing="-0.0028in" style:font-size-asian="4pt" style:text-scale="105%"/>
    </style:style>
    <style:style style:name="T370" style:family="text">
      <style:text-properties style:font-name="Verdana" fo:font-size="4pt" fo:letter-spacing="-0.0071in" style:font-size-asian="4pt" style:text-scale="105%"/>
    </style:style>
    <style:style style:name="T371" style:family="text">
      <style:text-properties style:font-name="Verdana" fo:font-size="8.5pt" fo:letter-spacing="-0.002in" style:font-size-asian="8.5pt"/>
    </style:style>
    <style:style style:name="T372" style:family="text">
      <style:text-properties fo:letter-spacing="-0.0008in"/>
    </style:style>
    <style:style style:name="T373" style:family="text">
      <style:text-properties style:font-name="Verdana" fo:font-size="8.5pt" fo:letter-spacing="-0.002in" fo:font-weight="bold" style:font-size-asian="8.5pt" style:font-weight-asian="bold"/>
    </style:style>
    <style:style style:name="T374" style:family="text">
      <style:text-properties style:font-name="Arial" fo:font-size="8pt" fo:font-weight="bold" style:font-size-asian="8pt" style:font-weight-asian="bold"/>
    </style:style>
    <style:style style:name="T375" style:family="text">
      <style:text-properties style:font-name="Arial" fo:font-size="8pt" style:font-size-asian="8pt"/>
    </style:style>
    <style:style style:name="T376" style:family="text">
      <style:text-properties style:font-name="Arial" fo:font-weight="bold" style:font-weight-asian="bold"/>
    </style:style>
    <style:style style:name="T377" style:family="text">
      <style:text-properties style:font-name="Arial"/>
    </style:style>
    <style:style style:name="T378" style:family="text">
      <style:text-properties style:font-name="Arial" fo:letter-spacing="0.028in"/>
    </style:style>
    <style:style style:name="T379" style:family="text">
      <style:text-properties style:font-name="Arial" fo:letter-spacing="0.028in" fo:font-weight="bold" style:font-weight-asian="bold"/>
    </style:style>
    <style:style style:name="T380" style:family="text">
      <style:text-properties style:font-name="Arial" fo:letter-spacing="0.0228in"/>
    </style:style>
    <style:style style:name="T381" style:family="text">
      <style:text-properties style:font-name="Arial" fo:letter-spacing="0.0217in"/>
    </style:style>
    <style:style style:name="T382" style:family="text">
      <style:text-properties style:font-name="Arial" fo:letter-spacing="0.0209in"/>
    </style:style>
    <style:style style:name="T383" style:family="text">
      <style:text-properties style:font-name="Arial" fo:letter-spacing="0.0201in"/>
    </style:style>
    <style:style style:name="T384" style:family="text">
      <style:text-properties style:font-name="Arial" fo:font-size="8pt" fo:letter-spacing="-0.0016in" fo:font-weight="bold" style:font-size-asian="8pt" style:font-weight-asian="bold"/>
    </style:style>
    <style:style style:name="T385" style:family="text">
      <style:text-properties style:font-name="Arial" fo:font-size="8pt" fo:letter-spacing="-0.0035in" fo:font-weight="bold" style:font-size-asian="8pt" style:font-weight-asian="bold"/>
    </style:style>
    <style:style style:name="T386" style:family="text">
      <style:text-properties style:font-name="Arial" fo:font-size="8pt" fo:letter-spacing="-0.0071in" fo:font-weight="bold" style:font-size-asian="8pt" style:font-weight-asian="bold"/>
    </style:style>
    <style:style style:name="T387" style:family="text">
      <style:text-properties style:font-name="Arial" fo:font-size="8pt" fo:letter-spacing="0.002in" fo:font-weight="bold" style:font-size-asian="8pt" style:font-weight-asian="bold"/>
    </style:style>
    <style:style style:name="T388" style:family="text">
      <style:text-properties style:font-name="Arial" fo:font-size="8pt" fo:letter-spacing="-0.0016in" style:font-size-asian="8pt"/>
    </style:style>
    <style:style style:name="T389" style:family="text">
      <style:text-properties style:font-name="Arial" fo:font-size="8pt" fo:letter-spacing="0.0016in" fo:font-weight="bold" style:font-size-asian="8pt" style:font-weight-asian="bold"/>
    </style:style>
    <style:style style:name="T390" style:family="text">
      <style:text-properties fo:font-size="8pt" fo:letter-spacing="-0.0071in" fo:font-weight="bold" style:font-size-asian="8pt" style:font-weight-asian="bold" style:text-scale="105%"/>
    </style:style>
    <style:style style:name="T391" style:family="text">
      <style:text-properties style:font-name="Arial" fo:letter-spacing="-0.0016in" style:text-scale="105%"/>
    </style:style>
    <style:style style:name="T392" style:family="text">
      <style:text-properties style:font-name="Arial" fo:letter-spacing="-0.0063in" style:text-scale="105%"/>
    </style:style>
    <style:style style:name="T393" style:family="text">
      <style:text-properties style:font-name="Arial" fo:letter-spacing="-0.0055in" style:text-scale="105%"/>
    </style:style>
    <style:style style:name="T394" style:family="text">
      <style:text-properties style:font-name="Arial" fo:letter-spacing="0.0091in" fo:font-weight="bold" style:font-weight-asian="bold"/>
    </style:style>
    <style:style style:name="T395" style:family="text">
      <style:text-properties style:font-name="Arial" fo:letter-spacing="0.0091in"/>
    </style:style>
    <style:style style:name="T396" style:family="text">
      <style:text-properties style:font-name="Arial" fo:letter-spacing="0.0083in"/>
    </style:style>
    <style:style style:name="T397" style:family="text">
      <style:text-properties style:font-name="Arial" fo:letter-spacing="0.0008in"/>
    </style:style>
    <style:style style:name="T398" style:family="text">
      <style:text-properties style:font-name="Arial" fo:letter-spacing="-0.0016in"/>
    </style:style>
    <style:style style:name="T399" style:family="text">
      <style:text-properties style:font-name="Arial" fo:font-size="8pt" fo:letter-spacing="0.0098in" fo:font-weight="bold" style:font-size-asian="8pt" style:font-weight-asian="bold"/>
    </style:style>
    <style:style style:name="T400" style:family="text">
      <style:text-properties style:font-name="Arial" fo:font-size="8pt" fo:letter-spacing="0.0102in" style:font-size-asian="8pt"/>
    </style:style>
    <style:style style:name="T401" style:family="text">
      <style:text-properties style:font-name="Arial" fo:font-size="8pt" fo:letter-spacing="0.0098in" style:font-size-asian="8pt"/>
    </style:style>
    <style:style style:name="T402" style:family="text">
      <style:text-properties style:font-name="Arial" fo:font-weight="bold" style:font-weight-asian="bold" style:text-scale="105%"/>
    </style:style>
    <style:style style:name="T403" style:family="text">
      <style:text-properties style:font-name="Arial" style:text-scale="105%"/>
    </style:style>
    <style:style style:name="T404" style:family="text">
      <style:text-properties style:font-name="Arial" fo:font-size="8pt" fo:letter-spacing="-0.002in" fo:font-weight="bold" style:font-size-asian="8pt" style:font-weight-asian="bold"/>
    </style:style>
    <style:style style:name="T405" style:family="text">
      <style:text-properties style:font-name="Arial" fo:font-size="8pt" fo:letter-spacing="-0.0063in" fo:font-weight="bold" style:font-size-asian="8pt" style:font-weight-asian="bold"/>
    </style:style>
    <style:style style:name="T406" style:family="text">
      <style:text-properties style:font-name="Arial" fo:font-size="8pt" fo:letter-spacing="0.0035in" fo:font-weight="bold" style:font-size-asian="8pt" style:font-weight-asian="bold"/>
    </style:style>
    <style:style style:name="T407" style:family="text">
      <style:text-properties style:font-name="Arial" fo:font-size="8pt" fo:font-weight="bold" style:font-size-asian="8pt" style:font-weight-asian="bold" style:text-scale="105%"/>
    </style:style>
    <style:style style:name="T408" style:family="text">
      <style:text-properties style:font-name="Arial" fo:font-size="8pt" fo:letter-spacing="0.0138in" fo:font-weight="bold" style:font-size-asian="8pt" style:font-weight-asian="bold" style:text-scale="105%"/>
    </style:style>
    <style:style style:name="T409" style:family="text">
      <style:text-properties style:font-name="Arial" fo:font-size="8pt" fo:letter-spacing="-0.0016in" style:font-size-asian="8pt" style:text-scale="105%"/>
    </style:style>
    <style:style style:name="T410" style:family="text">
      <style:text-properties style:font-name="Arial" fo:letter-spacing="0.0465in"/>
    </style:style>
    <style:style style:name="T411" style:family="text">
      <style:text-properties style:font-name="Arial" fo:letter-spacing="0.0543in"/>
    </style:style>
    <style:style style:name="T412" style:family="text">
      <style:text-properties style:font-name="Arial" fo:letter-spacing="0.0146in"/>
    </style:style>
    <style:style style:name="T413" style:family="text">
      <style:text-properties style:font-name="Arial" fo:letter-spacing="0.0193in"/>
    </style:style>
    <style:style style:name="T414" style:family="text">
      <style:text-properties style:font-name="Arial" fo:letter-spacing="0.0189in"/>
    </style:style>
    <style:style style:name="T415" style:family="text">
      <style:text-properties style:font-name="Arial" fo:letter-spacing="-0.0028in"/>
    </style:style>
    <style:style style:name="T416" style:family="text">
      <style:text-properties style:font-name="Arial" fo:letter-spacing="-0.0083in" style:text-scale="105%"/>
    </style:style>
    <style:style style:name="T417" style:family="text">
      <style:text-properties style:font-name="Arial" fo:letter-spacing="-0.0075in" style:text-scale="105%"/>
    </style:style>
    <style:style style:name="T418" style:family="text">
      <style:text-properties style:font-name="Arial" fo:letter-spacing="-0.002in" style:text-scale="105%"/>
    </style:style>
    <style:style style:name="T419" style:family="text">
      <style:text-properties style:font-name="Arial" fo:letter-spacing="-0.0043in"/>
    </style:style>
    <style:style style:name="T420" style:family="text">
      <style:text-properties style:font-name="Arial" fo:letter-spacing="0.028in" style:text-scale="105%"/>
    </style:style>
    <style:style style:name="T421" style:family="text">
      <style:text-properties style:font-name="Arial" fo:letter-spacing="-0.0008in" style:text-scale="105%"/>
    </style:style>
    <style:style style:name="T422" style:family="text">
      <style:text-properties style:font-name="Arial" fo:letter-spacing="0.0016in"/>
    </style:style>
    <style:style style:name="T423" style:family="text">
      <style:text-properties style:font-name="Arial" fo:letter-spacing="0.0028in"/>
    </style:style>
    <style:style style:name="T424" style:family="text">
      <style:text-properties style:font-name="Arial" fo:letter-spacing="0.002in"/>
    </style:style>
    <style:style style:name="T425" style:family="text">
      <style:text-properties fo:color="#111111" style:font-name="Arial" fo:font-size="8pt" style:font-size-asian="8pt"/>
    </style:style>
    <style:style style:name="T426" style:family="text">
      <style:text-properties fo:color="#111111" style:font-name="Arial" fo:font-size="8pt" fo:letter-spacing="0.0008in" style:font-size-asian="8pt"/>
    </style:style>
    <style:style style:name="T427" style:family="text">
      <style:text-properties fo:color="#111111" style:font-name="Arial" fo:font-size="8pt" fo:letter-spacing="0.0016in" style:font-size-asian="8pt"/>
    </style:style>
    <style:style style:name="T428" style:family="text">
      <style:text-properties fo:color="#111111" style:font-name="Arial" fo:font-size="8pt" fo:letter-spacing="-0.0016in" style:font-size-asian="8pt"/>
    </style:style>
    <style:style style:name="T429" style:family="text">
      <style:text-properties fo:color="#111111" style:font-name="Arial"/>
    </style:style>
    <style:style style:name="T430" style:family="text">
      <style:text-properties fo:color="#111111" style:font-name="Arial" fo:letter-spacing="0.0008in"/>
    </style:style>
    <style:style style:name="T431" style:family="text">
      <style:text-properties fo:color="#111111" style:font-name="Arial" fo:letter-spacing="0.0016in"/>
    </style:style>
    <style:style style:name="T432" style:family="text">
      <style:text-properties fo:color="#111111" style:font-name="Arial" fo:letter-spacing="-0.0016in"/>
    </style:style>
    <style:style style:name="T433" style:family="text">
      <style:text-properties fo:font-size="8pt" fo:font-weight="bold" style:font-size-asian="8pt" style:font-weight-asian="bold"/>
    </style:style>
    <style:style style:name="T434" style:family="text">
      <style:text-properties fo:font-size="8pt" fo:letter-spacing="-0.0083in" fo:font-weight="bold" style:font-size-asian="8pt" style:font-weight-asian="bold"/>
    </style:style>
    <style:style style:name="T435" style:family="text">
      <style:text-properties fo:font-size="8pt" fo:letter-spacing="-0.0063in" fo:font-weight="bold" style:font-size-asian="8pt" style:font-weight-asian="bold"/>
    </style:style>
    <style:style style:name="T436" style:family="text">
      <style:text-properties fo:font-size="8pt" fo:letter-spacing="-0.002in" fo:font-weight="bold" style:font-size-asian="8pt" style:font-weight-asian="bold"/>
    </style:style>
    <style:style style:name="T437" style:family="text">
      <style:text-properties fo:font-size="8pt" fo:letter-spacing="-0.0071in" fo:font-weight="bold" style:font-size-asian="8pt" style:font-weight-asian="bold"/>
    </style:style>
    <style:style style:name="T438" style:family="text">
      <style:text-properties fo:font-size="8pt" fo:letter-spacing="-0.0028in" fo:font-weight="bold" style:font-size-asian="8pt" style:font-weight-asian="bold"/>
    </style:style>
    <style:style style:name="T439" style:family="text">
      <style:text-properties fo:font-size="8pt" fo:letter-spacing="-0.0043in" fo:font-weight="bold" style:font-size-asian="8pt" style:font-weight-asian="bold"/>
    </style:style>
    <style:style style:name="T440" style:family="text">
      <style:text-properties fo:font-size="8pt" fo:letter-spacing="-0.0047in" fo:font-weight="bold" style:font-size-asian="8pt" style:font-weight-asian="bold"/>
    </style:style>
    <style:style style:name="T441" style:family="text">
      <style:text-properties fo:font-size="8pt" fo:letter-spacing="-0.0035in" fo:font-weight="bold" style:font-size-asian="8pt" style:font-weight-asian="bold"/>
    </style:style>
    <style:style style:name="T442" style:family="text">
      <style:text-properties fo:font-size="8pt" fo:letter-spacing="-0.0016in" fo:font-weight="bold" style:font-size-asian="8pt" style:font-weight-asian="bold"/>
    </style:style>
    <style:style style:name="T443" style:family="text">
      <style:text-properties fo:letter-spacing="0.028in"/>
    </style:style>
    <style:style style:name="T444" style:family="text">
      <style:text-properties fo:letter-spacing="-0.0047in"/>
    </style:style>
    <style:style style:name="T445" style:family="text">
      <style:text-properties fo:letter-spacing="-0.0043in"/>
    </style:style>
    <style:style style:name="T446" style:family="text">
      <style:text-properties fo:letter-spacing="-0.0028in"/>
    </style:style>
    <style:style style:name="T447" style:family="text">
      <style:text-properties fo:letter-spacing="-0.0035in"/>
    </style:style>
    <style:style style:name="T448" style:family="text">
      <style:text-properties fo:font-size="8pt" style:font-size-asian="8pt"/>
    </style:style>
    <style:style style:name="T449" style:family="text">
      <style:text-properties fo:font-size="8pt" fo:letter-spacing="-0.0028in" style:font-size-asian="8pt"/>
    </style:style>
    <style:style style:name="T450" style:family="text">
      <style:text-properties fo:font-size="8pt" fo:letter-spacing="-0.0071in" style:font-size-asian="8pt"/>
    </style:style>
    <style:style style:name="T451" style:family="text">
      <style:text-properties fo:font-size="8pt" fo:letter-spacing="-0.0016in" style:font-size-asian="8pt"/>
    </style:style>
    <style:style style:name="T452" style:family="text">
      <style:text-properties style:font-name="Times New Roman" fo:font-size="8pt" fo:letter-spacing="-0.0016in" style:font-size-asian="8pt"/>
    </style:style>
    <style:style style:name="T453" style:family="text">
      <style:text-properties style:font-name="Times New Roman" fo:font-size="8pt" fo:letter-spacing="-0.0028in" style:font-size-asian="8pt"/>
    </style:style>
    <style:style style:name="T454" style:family="text">
      <style:text-properties style:font-name="Times New Roman" fo:font-size="8pt" style:font-size-asian="8pt"/>
    </style:style>
    <style:style style:name="T455" style:family="text">
      <style:text-properties style:font-name="Times New Roman" fo:font-size="8pt" fo:letter-spacing="-0.0063in" style:font-size-asian="8pt"/>
    </style:style>
    <style:style style:name="T456" style:family="text">
      <style:text-properties fo:letter-spacing="-0.0055in"/>
    </style:style>
    <style:style style:name="T457" style:family="text">
      <style:text-properties fo:letter-spacing="-0.002in"/>
    </style:style>
    <style:style style:name="T458" style:family="text">
      <style:text-properties fo:font-weight="bold" style:font-weight-asian="bold"/>
    </style:style>
    <style:style style:name="T459" style:family="text">
      <style:text-properties fo:font-size="8pt" fo:letter-spacing="-0.0055in" fo:font-weight="bold" style:font-size-asian="8pt" style:font-weight-asian="bold"/>
    </style:style>
    <style:style style:name="T460" style:family="text">
      <style:text-properties fo:letter-spacing="-0.0071in"/>
    </style:style>
    <style:style style:name="T461" style:family="text">
      <style:text-properties style:font-name="Arial" fo:font-size="9pt" style:font-size-asian="9pt"/>
    </style:style>
    <style:style style:name="T462" style:family="text">
      <style:text-properties style:font-name="Arial" fo:font-size="9pt" fo:letter-spacing="-0.0035in" style:font-size-asian="9pt"/>
    </style:style>
    <style:style style:name="T463" style:family="text">
      <style:text-properties style:font-name="Arial" fo:font-size="9pt" fo:font-weight="bold" style:font-size-asian="9pt" style:font-weight-asian="bold"/>
    </style:style>
    <style:style style:name="T464" style:family="text">
      <style:text-properties fo:letter-spacing="0.0016in"/>
    </style:style>
    <style:style style:name="T465" style:family="text">
      <style:text-properties style:font-name="Arial" fo:font-size="9pt" fo:letter-spacing="-0.0055in" fo:font-weight="bold" style:font-size-asian="9pt" style:font-weight-asian="bold"/>
    </style:style>
    <style:style style:name="T466" style:family="text">
      <style:text-properties style:font-name="Arial" fo:font-size="9pt" fo:letter-spacing="-0.0016in" fo:font-weight="bold" style:font-size-asian="9pt" style:font-weight-asian="bold"/>
    </style:style>
    <style:style style:name="T467" style:family="text">
      <style:text-properties style:font-name="Times New Roman" style:text-underline-style="solid" style:text-underline-width="bold" style:text-underline-color="font-color"/>
    </style:style>
    <style:style style:name="T468" style:family="text">
      <style:text-properties style:font-name="Times New Roman" fo:letter-spacing="0.0071in" style:text-underline-style="solid" style:text-underline-width="bold" style:text-underline-color="font-color"/>
    </style:style>
    <style:style style:name="T469" style:family="text">
      <style:text-properties style:font-name="Times New Roman" fo:letter-spacing="-0.0016in" style:text-underline-style="solid" style:text-underline-width="bold" style:text-underline-color="font-color"/>
    </style:style>
    <style:style style:name="T470" style:family="text">
      <style:text-properties style:font-name="Times New Roman" style:text-scale="105%"/>
    </style:style>
    <style:style style:name="T471" style:family="text">
      <style:text-properties style:font-name="Times New Roman" fo:letter-spacing="-0.0083in" style:text-scale="105%"/>
    </style:style>
    <style:style style:name="T472" style:family="text">
      <style:text-properties style:font-name="Times New Roman" fo:letter-spacing="-0.0075in" style:text-scale="105%"/>
    </style:style>
    <style:style style:name="T473" style:family="text">
      <style:text-properties fo:font-size="8.5pt" fo:font-weight="bold" style:font-size-asian="8.5pt" style:font-weight-asian="bold" style:text-scale="105%"/>
    </style:style>
    <style:style style:name="T474" style:family="text">
      <style:text-properties fo:font-size="8.5pt" style:font-size-asian="8.5pt" style:text-scale="105%"/>
    </style:style>
    <style:style style:name="T475" style:family="text">
      <style:text-properties fo:font-size="8.5pt" fo:letter-spacing="-0.0055in" fo:font-weight="bold" style:font-size-asian="8.5pt" style:font-weight-asian="bold" style:text-scale="105%"/>
    </style:style>
    <style:style style:name="T476" style:family="text">
      <style:text-properties fo:font-size="8.5pt" fo:letter-spacing="-0.0047in" fo:font-weight="bold" style:font-size-asian="8.5pt" style:font-weight-asian="bold" style:text-scale="105%"/>
    </style:style>
    <style:style style:name="T477" style:family="text">
      <style:text-properties fo:font-size="8.5pt" fo:letter-spacing="-0.0055in" style:font-size-asian="8.5pt" style:text-scale="105%"/>
    </style:style>
    <style:style style:name="T478" style:family="text">
      <style:text-properties fo:font-size="8.5pt" fo:letter-spacing="-0.0063in" style:font-size-asian="8.5pt" style:text-scale="105%"/>
    </style:style>
    <style:style style:name="T479" style:family="text">
      <style:text-properties fo:font-size="8.5pt" fo:letter-spacing="-0.0071in" style:font-size-asian="8.5pt" style:text-scale="105%"/>
    </style:style>
    <style:style style:name="T480" style:family="text">
      <style:text-properties fo:font-size="8.5pt" fo:letter-spacing="-0.0016in" style:font-size-asian="8.5pt" style:text-scale="105%"/>
    </style:style>
    <style:style style:name="T481" style:family="text">
      <style:text-properties style:font-name="Arial" fo:font-size="1.5pt" fo:letter-spacing="-0.0071in" style:font-size-asian="1.5pt" style:text-scale="105%"/>
    </style:style>
    <style:style style:name="T482" style:family="text">
      <style:text-properties fo:font-size="8.5pt" fo:font-style="italic" fo:font-weight="bold" style:font-size-asian="8.5pt" style:font-style-asian="italic" style:font-weight-asian="bold"/>
    </style:style>
    <style:style style:name="T483" style:family="text">
      <style:text-properties fo:font-size="8.5pt" fo:letter-spacing="0.0138in" fo:font-style="italic" fo:font-weight="bold" style:font-size-asian="8.5pt" style:font-style-asian="italic" style:font-weight-asian="bold"/>
    </style:style>
    <style:style style:name="T484" style:family="text">
      <style:text-properties fo:font-size="8.5pt" fo:letter-spacing="0.0146in" fo:font-style="italic" fo:font-weight="bold" style:font-size-asian="8.5pt" style:font-style-asian="italic" style:font-weight-asian="bold"/>
    </style:style>
    <style:style style:name="T485" style:family="text">
      <style:text-properties fo:font-size="8.5pt" fo:letter-spacing="-0.0016in" fo:font-style="italic" fo:font-weight="bold" style:font-size-asian="8.5pt" style:font-style-asian="italic" style:font-weight-asian="bold"/>
    </style:style>
    <style:style style:name="T486" style:family="text">
      <style:text-properties fo:font-size="8.5pt" fo:letter-spacing="0.0126in" fo:font-style="italic" fo:font-weight="bold" style:font-size-asian="8.5pt" style:font-style-asian="italic" style:font-weight-asian="bold"/>
    </style:style>
    <style:style style:name="T487" style:family="text">
      <style:text-properties style:font-name="Times New Roman" fo:letter-spacing="0.011in" style:text-underline-style="solid" style:text-underline-width="bold" style:text-underline-color="font-color"/>
    </style:style>
    <style:style style:name="T488" style:family="text">
      <style:text-properties style:font-name="Times New Roman" fo:letter-spacing="0.0138in" style:text-underline-style="solid" style:text-underline-width="bold" style:text-underline-color="font-color"/>
    </style:style>
    <style:style style:name="T489" style:family="text">
      <style:text-properties style:font-name="Times New Roman" fo:letter-spacing="0.028in"/>
    </style:style>
    <style:style style:name="T490" style:family="text">
      <style:text-properties style:font-name="Times New Roman" fo:letter-spacing="-0.0043in"/>
    </style:style>
    <style:style style:name="T491" style:family="text">
      <style:text-properties style:font-name="Times New Roman" fo:letter-spacing="-0.0028in"/>
    </style:style>
    <style:style style:name="T492" style:family="text">
      <style:text-properties fo:font-size="9pt" fo:font-weight="bold" style:font-size-asian="9pt" style:font-weight-asian="bold"/>
    </style:style>
    <style:style style:name="T493" style:family="text">
      <style:text-properties fo:font-size="9pt" style:font-size-asian="9pt"/>
    </style:style>
    <style:style style:name="T494" style:family="text">
      <style:text-properties fo:font-size="9pt" fo:letter-spacing="-0.0043in" fo:font-weight="bold" style:font-size-asian="9pt" style:font-weight-asian="bold"/>
    </style:style>
    <style:style style:name="T495" style:family="text">
      <style:text-properties fo:font-size="9pt" fo:letter-spacing="-0.0035in" fo:font-weight="bold" style:font-size-asian="9pt" style:font-weight-asian="bold"/>
    </style:style>
    <style:style style:name="T496" style:family="text">
      <style:text-properties fo:font-size="9pt" fo:letter-spacing="-0.0043in" style:font-size-asian="9pt"/>
    </style:style>
    <style:style style:name="T497" style:family="text">
      <style:text-properties fo:font-size="9pt" fo:letter-spacing="-0.0035in" style:font-size-asian="9pt"/>
    </style:style>
    <style:style style:name="T498" style:family="text">
      <style:text-properties fo:font-size="9pt" fo:letter-spacing="-0.002in" style:font-size-asian="9pt"/>
    </style:style>
    <style:style style:name="T499" style:family="text">
      <style:text-properties fo:font-size="9pt" fo:letter-spacing="-0.002in" fo:font-weight="bold" style:font-size-asian="9pt" style:font-weight-asian="bold"/>
    </style:style>
    <style:style style:name="T500" style:family="text">
      <style:text-properties fo:font-size="9pt" fo:letter-spacing="-0.0047in" fo:font-weight="bold" style:font-size-asian="9pt" style:font-weight-asian="bold"/>
    </style:style>
    <style:style style:name="T501" style:family="text">
      <style:text-properties fo:font-size="9pt" fo:letter-spacing="-0.0055in" style:font-size-asian="9pt"/>
    </style:style>
    <style:style style:name="T502" style:family="text">
      <style:text-properties fo:font-size="9pt" fo:letter-spacing="-0.0055in" fo:font-weight="bold" style:font-size-asian="9pt" style:font-weight-asian="bold"/>
    </style:style>
    <style:style style:name="T503" style:family="text">
      <style:text-properties fo:font-size="9pt" fo:letter-spacing="-0.0071in" style:font-size-asian="9pt"/>
    </style:style>
    <style:style style:name="T504" style:family="text">
      <style:text-properties fo:font-size="9pt" fo:letter-spacing="-0.0063in" style:font-size-asian="9pt"/>
    </style:style>
    <style:style style:name="T505" style:family="text">
      <style:text-properties fo:font-size="9pt" fo:letter-spacing="-0.0016in" style:font-size-asian="9pt"/>
    </style:style>
    <style:style style:name="T506" style:family="text">
      <style:text-properties fo:font-size="9pt" fo:letter-spacing="-0.0016in" fo:font-style="italic" fo:font-weight="bold" style:font-size-asian="9pt" style:font-style-asian="italic" style:font-weight-asian="bold"/>
    </style:style>
    <style:style style:name="T507" style:family="text">
      <style:text-properties fo:font-size="9pt" fo:letter-spacing="-0.0071in" fo:font-style="italic" fo:font-weight="bold" style:font-size-asian="9pt" style:font-style-asian="italic" style:font-weight-asian="bold"/>
    </style:style>
    <style:style style:name="T508" style:family="text">
      <style:text-properties fo:font-size="9pt" fo:letter-spacing="-0.0055in" fo:font-style="italic" fo:font-weight="bold" style:font-size-asian="9pt" style:font-style-asian="italic" style:font-weight-asian="bold"/>
    </style:style>
    <style:style style:name="T509" style:family="text">
      <style:text-properties fo:font-size="9pt" fo:letter-spacing="-0.0008in" fo:font-style="italic" fo:font-weight="bold" style:font-size-asian="9pt" style:font-style-asian="italic" style:font-weight-asian="bold"/>
    </style:style>
    <style:style style:name="T510" style:family="text">
      <style:text-properties style:font-name="Times New Roman" fo:letter-spacing="0.0075in" style:text-underline-style="solid" style:text-underline-width="bold" style:text-underline-color="font-color"/>
    </style:style>
    <style:style style:name="T511" style:family="text">
      <style:text-properties fo:font-size="8.5pt" fo:letter-spacing="-0.0043in" style:font-size-asian="8.5pt" style:text-scale="105%"/>
    </style:style>
    <style:style style:name="T512" style:family="text">
      <style:text-properties fo:font-size="8.5pt" fo:letter-spacing="-0.0063in" fo:font-weight="bold" style:font-size-asian="8.5pt" style:font-weight-asian="bold" style:text-scale="105%"/>
    </style:style>
    <style:style style:name="T513" style:family="text">
      <style:text-properties fo:font-size="8.5pt" fo:letter-spacing="-0.0028in" fo:font-weight="bold" style:font-size-asian="8.5pt" style:font-weight-asian="bold" style:text-scale="105%"/>
    </style:style>
    <style:style style:name="T514" style:family="text">
      <style:text-properties fo:font-size="8.5pt" fo:letter-spacing="-0.0028in" style:font-size-asian="8.5pt" style:text-scale="105%"/>
    </style:style>
    <style:style style:name="T515" style:family="text">
      <style:text-properties fo:font-size="8.5pt" fo:letter-spacing="-0.0035in" fo:font-weight="bold" style:font-size-asian="8.5pt" style:font-weight-asian="bold" style:text-scale="105%"/>
    </style:style>
    <style:style style:name="T516" style:family="text">
      <style:text-properties fo:font-size="8.5pt" fo:letter-spacing="-0.0035in" style:font-size-asian="8.5pt" style:text-scale="105%"/>
    </style:style>
    <style:style style:name="T517" style:family="text">
      <style:text-properties fo:font-size="8.5pt" fo:letter-spacing="-0.0008in" fo:font-weight="bold" style:font-size-asian="8.5pt" style:font-weight-asian="bold" style:text-scale="105%"/>
    </style:style>
    <style:style style:name="T518" style:family="text">
      <style:text-properties fo:font-size="8.5pt" fo:letter-spacing="-0.0008in" style:font-size-asian="8.5pt" style:text-scale="105%"/>
    </style:style>
    <style:style style:name="T519" style:family="text">
      <style:text-properties fo:font-size="8.5pt" fo:letter-spacing="0.0134in" fo:font-style="italic" fo:font-weight="bold" style:font-size-asian="8.5pt" style:font-style-asian="italic" style:font-weight-asian="bold"/>
    </style:style>
    <style:style style:name="T520" style:family="text">
      <style:text-properties style:font-name="Times New Roman" fo:letter-spacing="0.002in" style:text-underline-style="solid" style:text-underline-width="bold" style:text-underline-color="font-color"/>
    </style:style>
    <style:style style:name="T521" style:family="text">
      <style:text-properties style:font-name="Times New Roman" fo:letter-spacing="0.0035in" style:text-underline-style="solid" style:text-underline-width="bold" style:text-underline-color="font-color"/>
    </style:style>
    <style:style style:name="T522" style:family="text">
      <style:text-properties style:font-name="Times New Roman" fo:letter-spacing="0.0555in"/>
    </style:style>
    <style:style style:name="T523" style:family="text">
      <style:text-properties style:font-name="Times New Roman" fo:letter-spacing="-0.0075in"/>
    </style:style>
    <style:style style:name="T524" style:family="text">
      <style:text-properties fo:font-size="8.5pt" fo:font-weight="bold" style:font-size-asian="8.5pt" style:font-weight-asian="bold"/>
    </style:style>
    <style:style style:name="T525" style:family="text">
      <style:text-properties fo:font-size="8.5pt" style:font-size-asian="8.5pt"/>
    </style:style>
    <style:style style:name="T526" style:family="text">
      <style:text-properties fo:font-size="8.5pt" fo:letter-spacing="0.028in" style:font-size-asian="8.5pt"/>
    </style:style>
    <style:style style:name="T527" style:family="text">
      <style:text-properties style:font-name="Times New Roman" fo:letter-spacing="0.0063in"/>
    </style:style>
    <style:style style:name="T528" style:family="text">
      <style:text-properties style:font-name="Times New Roman" fo:letter-spacing="-0.0071in"/>
    </style:style>
    <style:style style:name="T529" style:family="text">
      <style:text-properties style:font-name="Times New Roman" fo:font-size="8.5pt" fo:font-weight="bold" style:font-size-asian="8.5pt" style:font-weight-asian="bold"/>
    </style:style>
    <style:style style:name="T530" style:family="text">
      <style:text-properties style:font-name="Times New Roman" fo:font-size="8.5pt" fo:letter-spacing="0.0043in" fo:font-weight="bold" style:font-size-asian="8.5pt" style:font-weight-asian="bold"/>
    </style:style>
    <style:style style:name="T531" style:family="text">
      <style:text-properties style:font-name="Times New Roman" fo:font-size="8.5pt" fo:letter-spacing="-0.0016in" fo:font-weight="bold" style:font-size-asian="8.5pt" style:font-weight-asian="bold"/>
    </style:style>
    <style:style style:name="T532" style:family="text">
      <style:text-properties style:font-name="Times New Roman" fo:font-size="8.5pt" fo:letter-spacing="0.0008in" fo:font-weight="bold" style:font-size-asian="8.5pt" style:font-weight-asian="bold"/>
    </style:style>
    <style:style style:name="T533" style:family="text">
      <style:text-properties style:font-name="Times New Roman" fo:font-size="8.5pt" fo:letter-spacing="0.002in" fo:font-weight="bold" style:font-size-asian="8.5pt" style:font-weight-asian="bold"/>
    </style:style>
    <style:style style:name="T534" style:family="text">
      <style:text-properties style:font-name="Times New Roman" fo:font-size="8.5pt" fo:letter-spacing="-0.0028in" fo:font-weight="bold" style:font-size-asian="8.5pt" style:font-weight-asian="bold"/>
    </style:style>
    <style:style style:name="T535" style:family="text">
      <style:text-properties style:font-name="Times New Roman" fo:font-size="8.5pt" fo:letter-spacing="-0.002in" fo:font-weight="bold" style:font-size-asian="8.5pt" style:font-weight-asian="bold"/>
    </style:style>
    <style:style style:name="T536" style:family="text">
      <style:text-properties style:font-name="Times New Roman" fo:font-size="8.5pt" style:font-size-asian="8.5pt"/>
    </style:style>
    <style:style style:name="T537" style:family="text">
      <style:text-properties style:font-name="Times New Roman" fo:font-size="8.5pt" fo:letter-spacing="-0.0035in" style:font-size-asian="8.5pt"/>
    </style:style>
    <style:style style:name="T538" style:family="text">
      <style:text-properties fo:font-size="8.5pt" fo:letter-spacing="-0.0016in" style:font-size-asian="8.5pt"/>
    </style:style>
    <style:style style:name="T539" style:family="text">
      <style:text-properties fo:font-size="8.5pt" fo:letter-spacing="0.0047in" style:font-size-asian="8.5pt"/>
    </style:style>
    <style:style style:name="T540" style:family="text">
      <style:text-properties fo:font-size="8.5pt" fo:letter-spacing="0.0043in" style:font-size-asian="8.5pt"/>
    </style:style>
    <style:style style:name="T541" style:family="text">
      <style:text-properties fo:font-size="8.5pt" fo:letter-spacing="0.0055in" style:font-size-asian="8.5pt"/>
    </style:style>
    <style:style style:name="T542" style:family="text">
      <style:text-properties fo:font-size="8.5pt" fo:letter-spacing="0.0083in" fo:font-style="italic" fo:font-weight="bold" style:font-size-asian="8.5pt" style:font-style-asian="italic" style:font-weight-asian="bold"/>
    </style:style>
    <style:style style:name="T543" style:family="text">
      <style:text-properties fo:font-size="8.5pt" fo:letter-spacing="0.0071in" fo:font-style="italic" fo:font-weight="bold" style:font-size-asian="8.5pt" style:font-style-asian="italic" style:font-weight-asian="bold"/>
    </style:style>
    <style:style style:name="T544" style:family="text">
      <style:text-properties fo:color="#0f0f0f" style:font-name="Times New Roman" fo:font-size="8.5pt" fo:font-weight="bold" style:font-size-asian="8.5pt" style:font-weight-asian="bold"/>
    </style:style>
    <style:style style:name="T545" style:family="text">
      <style:text-properties fo:color="#0f0f0f" style:font-name="Times New Roman" fo:font-size="8.5pt" fo:letter-spacing="0.0138in" fo:font-weight="bold" style:font-size-asian="8.5pt" style:font-weight-asian="bold"/>
    </style:style>
    <style:style style:name="T546" style:family="text">
      <style:text-properties fo:color="#0f0f0f" style:font-name="Times New Roman" fo:font-size="8.5pt" fo:letter-spacing="0.0035in" fo:font-weight="bold" style:font-size-asian="8.5pt" style:font-weight-asian="bold"/>
    </style:style>
    <style:style style:name="T547" style:family="text">
      <style:text-properties fo:color="#0f0f0f" style:font-name="Times New Roman" fo:font-size="8.5pt" fo:letter-spacing="0.0189in" fo:font-weight="bold" style:font-size-asian="8.5pt" style:font-weight-asian="bold"/>
    </style:style>
    <style:style style:name="T548" style:family="text">
      <style:text-properties fo:color="#0f0f0f" style:font-name="Times New Roman" fo:font-size="8.5pt" fo:letter-spacing="-0.0035in" fo:font-weight="bold" style:font-size-asian="8.5pt" style:font-weight-asian="bold"/>
    </style:style>
    <style:style style:name="T549" style:family="text">
      <style:text-properties fo:color="#0f0f0f" style:font-name="Times New Roman" fo:font-size="8.5pt" fo:letter-spacing="0.0126in" fo:font-weight="bold" style:font-size-asian="8.5pt" style:font-weight-asian="bold"/>
    </style:style>
    <style:style style:name="T550" style:family="text">
      <style:text-properties fo:color="#1f1f1f" style:font-name="Times New Roman" fo:font-size="8.5pt" fo:font-weight="bold" style:font-size-asian="8.5pt" style:font-weight-asian="bold" style:text-scale="105%"/>
    </style:style>
    <style:style style:name="T551" style:family="text">
      <style:text-properties fo:color="#1f1f1f" style:font-name="Times New Roman" fo:font-size="8.5pt" fo:letter-spacing="-0.0055in" fo:font-weight="bold" style:font-size-asian="8.5pt" style:font-weight-asian="bold" style:text-scale="105%"/>
    </style:style>
    <style:style style:name="T552" style:family="text">
      <style:text-properties fo:color="#0f0f0f" style:font-name="Times New Roman" fo:font-size="8.5pt" fo:font-weight="bold" style:font-size-asian="8.5pt" style:font-weight-asian="bold" style:text-scale="105%"/>
    </style:style>
    <style:style style:name="T553" style:family="text">
      <style:text-properties fo:color="#0f0f0f" style:font-name="Times New Roman" fo:font-size="8.5pt" fo:letter-spacing="-0.0083in" fo:font-weight="bold" style:font-size-asian="8.5pt" style:font-weight-asian="bold" style:text-scale="105%"/>
    </style:style>
    <style:style style:name="T554" style:family="text">
      <style:text-properties fo:color="#1f1f1f" style:font-name="Times New Roman" fo:font-size="8.5pt" fo:letter-spacing="-0.0035in" fo:font-weight="bold" style:font-size-asian="8.5pt" style:font-weight-asian="bold" style:text-scale="105%"/>
    </style:style>
    <style:style style:name="T555" style:family="text">
      <style:text-properties fo:color="#0f0f0f" style:font-name="Times New Roman" fo:font-size="8.5pt" fo:letter-spacing="-0.0028in" fo:font-weight="bold" style:font-size-asian="8.5pt" style:font-weight-asian="bold" style:text-scale="105%"/>
    </style:style>
    <style:style style:name="T556" style:family="text">
      <style:text-properties fo:color="#0f0f0f" style:font-name="Times New Roman" fo:font-size="8.5pt" fo:letter-spacing="-0.0016in" fo:font-weight="bold" style:font-size-asian="8.5pt" style:font-weight-asian="bold" style:text-scale="105%"/>
    </style:style>
    <style:style style:name="T557" style:family="text">
      <style:text-properties fo:color="#0f0f0f" style:font-name="Times New Roman" fo:font-size="8.5pt" fo:letter-spacing="-0.0016in" fo:font-weight="bold" style:font-size-asian="8.5pt" style:font-weight-asian="bold"/>
    </style:style>
    <style:style style:name="T558" style:family="text">
      <style:text-properties fo:color="#0f0f0f" style:font-name="Times New Roman" fo:font-size="8.5pt" fo:letter-spacing="0.0083in" fo:font-weight="bold" style:font-size-asian="8.5pt" style:font-weight-asian="bold"/>
    </style:style>
    <style:style style:name="T559" style:family="text">
      <style:text-properties fo:color="#0f0f0f" style:font-name="Times New Roman" fo:font-size="8.5pt" fo:letter-spacing="0.0071in" fo:font-weight="bold" style:font-size-asian="8.5pt" style:font-weight-asian="bold"/>
    </style:style>
    <style:style style:name="T560" style:family="text">
      <style:text-properties fo:color="#0f0f0f" style:font-name="Times New Roman" fo:font-size="8.5pt" fo:letter-spacing="0.0063in" fo:font-weight="bold" style:font-size-asian="8.5pt" style:font-weight-asian="bold"/>
    </style:style>
    <style:style style:name="T561" style:family="text">
      <style:text-properties fo:color="#0f0f0f" style:font-name="Times New Roman" fo:font-size="8.5pt" fo:letter-spacing="0.0047in" fo:font-weight="bold" style:font-size-asian="8.5pt" style:font-weight-asian="bold"/>
    </style:style>
    <style:style style:name="T562" style:family="text">
      <style:text-properties fo:color="#0f0f0f" style:font-name="Times New Roman" fo:font-size="8.5pt" fo:letter-spacing="-0.0016in" style:font-size-asian="8.5pt"/>
    </style:style>
    <style:style style:name="T563" style:family="text">
      <style:text-properties fo:color="#0f0f0f" style:font-name="Times New Roman" fo:font-size="8.5pt" fo:letter-spacing="-0.0035in" style:font-size-asian="8.5pt"/>
    </style:style>
    <style:style style:name="T564" style:family="text">
      <style:text-properties fo:color="#0f0f0f" style:font-name="Times New Roman" fo:font-size="8.5pt" style:font-size-asian="8.5pt" style:text-scale="105%"/>
    </style:style>
    <style:style style:name="T565" style:family="text">
      <style:text-properties fo:color="#0f0f0f" style:font-name="Times New Roman" fo:font-size="8.5pt" fo:letter-spacing="-0.0043in" style:font-size-asian="8.5pt" style:text-scale="105%"/>
    </style:style>
    <style:style style:name="T566" style:family="text">
      <style:text-properties fo:color="#0f0f0f" style:font-name="Times New Roman" fo:font-size="8.5pt" fo:letter-spacing="-0.0075in" style:font-size-asian="8.5pt" style:text-scale="105%"/>
    </style:style>
    <style:style style:name="T567" style:family="text">
      <style:text-properties fo:color="#1f1f1f" style:font-name="Times New Roman" fo:font-size="8.5pt" fo:letter-spacing="-0.0016in" style:font-size-asian="8.5pt" style:text-scale="105%"/>
    </style:style>
    <style:style style:name="T568" style:family="text">
      <style:text-properties fo:color="#0f0f0f" style:font-name="Times New Roman" fo:font-size="8.5pt" fo:letter-spacing="-0.0016in" style:font-size-asian="8.5pt" style:text-scale="105%"/>
    </style:style>
    <style:style style:name="T569" style:family="text">
      <style:text-properties fo:color="#464646" style:font-name="Times New Roman" fo:font-size="8.5pt" fo:letter-spacing="-0.0016in" style:font-size-asian="8.5pt" style:text-scale="105%"/>
    </style:style>
    <style:style style:name="T570" style:family="text">
      <style:text-properties fo:color="#0f0f0f" style:font-name="Times New Roman" fo:font-size="8.5pt" fo:letter-spacing="-0.0047in" style:font-size-asian="8.5pt" style:text-scale="105%"/>
    </style:style>
    <style:style style:name="T571" style:family="text">
      <style:text-properties fo:color="#383838" style:font-name="Times New Roman" fo:font-size="8.5pt" fo:letter-spacing="-0.0016in" style:font-size-asian="8.5pt" style:text-scale="105%"/>
    </style:style>
    <style:style style:name="T572" style:family="text">
      <style:text-properties fo:color="#1f1f1f" style:font-name="Times New Roman" fo:font-size="8.5pt" fo:letter-spacing="-0.0047in" style:font-size-asian="8.5pt" style:text-scale="105%"/>
    </style:style>
    <style:style style:name="T573" style:family="text">
      <style:text-properties fo:color="#0f0f0f" style:font-name="Times New Roman" fo:font-size="8.5pt" fo:letter-spacing="-0.0055in" style:font-size-asian="8.5pt" style:text-scale="105%"/>
    </style:style>
    <style:style style:name="T574" style:family="text">
      <style:text-properties fo:color="#1f1f1f" style:font-name="Times New Roman" fo:font-size="8.5pt" fo:letter-spacing="0.0055in" style:font-size-asian="8.5pt" style:text-scale="105%"/>
    </style:style>
    <style:style style:name="T575" style:family="text">
      <style:text-properties fo:color="#0f0f0f" style:font-name="Times New Roman" fo:font-size="8.5pt" fo:letter-spacing="0.0047in" style:font-size-asian="8.5pt" style:text-scale="105%"/>
    </style:style>
    <style:style style:name="T576" style:family="text">
      <style:text-properties fo:color="#1f1f1f" style:font-name="Times New Roman" fo:font-size="8.5pt" style:font-size-asian="8.5pt"/>
    </style:style>
    <style:style style:name="T577" style:family="text">
      <style:text-properties fo:color="#1f1f1f" style:font-name="Times New Roman" fo:font-size="8.5pt" fo:letter-spacing="0.0126in" style:font-size-asian="8.5pt"/>
    </style:style>
    <style:style style:name="T578" style:family="text">
      <style:text-properties fo:color="#1f1f1f" style:font-name="Times New Roman" fo:font-size="8.5pt" fo:letter-spacing="0.0134in" style:font-size-asian="8.5pt"/>
    </style:style>
    <style:style style:name="T579" style:family="text">
      <style:text-properties fo:color="#0f0f0f" style:font-name="Times New Roman" fo:font-size="8.5pt" style:font-size-asian="8.5pt"/>
    </style:style>
    <style:style style:name="T580" style:family="text">
      <style:text-properties fo:color="#0f0f0f" style:font-name="Times New Roman" fo:font-size="8.5pt" fo:letter-spacing="0.0035in" style:font-size-asian="8.5pt"/>
    </style:style>
    <style:style style:name="T581" style:family="text">
      <style:text-properties fo:color="#1f1f1f" style:font-name="Times New Roman" fo:font-size="8.5pt" fo:letter-spacing="-0.0016in" style:font-size-asian="8.5pt"/>
    </style:style>
    <style:style style:name="T582" style:family="text">
      <style:text-properties fo:color="#0f0f0f" style:font-name="Times New Roman" fo:font-size="8.5pt" fo:letter-spacing="0.0075in" style:font-size-asian="8.5pt"/>
    </style:style>
    <style:style style:name="T583" style:family="text">
      <style:text-properties fo:color="#1f1f1f" style:font-name="Times New Roman" fo:font-size="8.5pt" fo:letter-spacing="-0.0035in" style:font-size-asian="8.5pt"/>
    </style:style>
    <style:style style:name="T584" style:family="text">
      <style:text-properties fo:color="#0f0f0f" style:font-name="Times New Roman" fo:font-size="8.5pt" fo:letter-spacing="0.0134in" style:font-size-asian="8.5pt"/>
    </style:style>
    <style:style style:name="T585" style:family="text">
      <style:text-properties fo:color="#1f1f1f" style:font-name="Times New Roman" fo:font-size="8.5pt" fo:letter-spacing="-0.0028in" style:font-size-asian="8.5pt"/>
    </style:style>
    <style:style style:name="T586" style:family="text">
      <style:text-properties fo:color="#1f1f1f" style:font-name="Times New Roman" fo:font-size="8.5pt" style:font-size-asian="8.5pt" style:text-scale="105%"/>
    </style:style>
    <style:style style:name="T587" style:family="text">
      <style:text-properties fo:color="#1f1f1f" style:font-name="Times New Roman" fo:font-size="8.5pt" fo:letter-spacing="-0.0075in" style:font-size-asian="8.5pt" style:text-scale="105%"/>
    </style:style>
    <style:style style:name="T588" style:family="text">
      <style:text-properties fo:color="#0f0f0f" style:font-name="Times New Roman" fo:font-size="8.5pt" fo:letter-spacing="0.0075in" style:font-size-asian="8.5pt" style:text-scale="105%"/>
    </style:style>
    <style:style style:name="T589" style:family="text">
      <style:text-properties fo:color="#1f1f1f" style:font-name="Times New Roman" fo:font-size="8.5pt" fo:letter-spacing="0.0209in" style:font-size-asian="8.5pt" style:text-scale="105%"/>
    </style:style>
    <style:style style:name="T590" style:family="text">
      <style:text-properties fo:color="#1f1f1f" style:font-name="Times New Roman" fo:font-size="8.5pt" fo:font-style="italic" style:font-size-asian="8.5pt" style:font-style-asian="italic"/>
    </style:style>
    <style:style style:name="T591" style:family="text">
      <style:text-properties fo:color="#1f1f1f" style:font-name="Times New Roman" fo:font-size="8.5pt" fo:letter-spacing="0.0134in" fo:font-style="italic" style:font-size-asian="8.5pt" style:font-style-asian="italic"/>
    </style:style>
    <style:style style:name="T592" style:family="text">
      <style:text-properties fo:color="#1f1f1f" style:font-name="Times New Roman" fo:font-size="8.5pt" fo:letter-spacing="0.0063in" fo:font-style="italic" style:font-size-asian="8.5pt" style:font-style-asian="italic"/>
    </style:style>
    <style:style style:name="T593" style:family="text">
      <style:text-properties fo:color="#0f0f0f" style:font-name="Times New Roman" fo:font-size="8.5pt" fo:font-style="italic" style:font-size-asian="8.5pt" style:font-style-asian="italic"/>
    </style:style>
    <style:style style:name="T594" style:family="text">
      <style:text-properties fo:color="#0f0f0f" style:font-name="Times New Roman" fo:font-size="8.5pt" fo:letter-spacing="0.0098in" fo:font-style="italic" style:font-size-asian="8.5pt" style:font-style-asian="italic"/>
    </style:style>
    <style:style style:name="T595" style:family="text">
      <style:text-properties fo:color="#1f1f1f" style:font-name="Times New Roman" fo:font-size="8.5pt" fo:letter-spacing="-0.0016in" fo:font-style="italic" style:font-size-asian="8.5pt" style:font-style-asian="italic"/>
    </style:style>
    <style:style style:name="T596" style:family="text">
      <style:text-properties fo:color="#1f1f1f" style:font-name="Times New Roman" fo:font-size="8.5pt" fo:letter-spacing="0.0165in" fo:font-style="italic" style:font-size-asian="8.5pt" style:font-style-asian="italic"/>
    </style:style>
    <style:style style:name="T597" style:family="text">
      <style:text-properties fo:color="#1f1f1f" style:font-name="Times New Roman" fo:font-size="8.5pt" fo:letter-spacing="0.0047in" fo:font-style="italic" style:font-size-asian="8.5pt" style:font-style-asian="italic"/>
    </style:style>
    <style:style style:name="T598" style:family="text">
      <style:text-properties fo:color="#1f1f1f" style:font-name="Times New Roman" fo:font-size="8.5pt" fo:letter-spacing="0.0272in" fo:font-style="italic" style:font-size-asian="8.5pt" style:font-style-asian="italic"/>
    </style:style>
    <style:style style:name="T599" style:family="text">
      <style:text-properties fo:color="#1f1f1f" style:font-name="Times New Roman" fo:font-size="8.5pt" fo:letter-spacing="-0.0035in" fo:font-style="italic" style:font-size-asian="8.5pt" style:font-style-asian="italic"/>
    </style:style>
    <style:style style:name="T600" style:family="text">
      <style:text-properties fo:color="#383838" style:font-name="Times New Roman" fo:font-size="8.5pt" fo:font-style="italic" style:font-size-asian="8.5pt" style:font-style-asian="italic"/>
    </style:style>
    <style:style style:name="T601" style:family="text">
      <style:text-properties fo:color="#383838" style:font-name="Times New Roman" fo:font-size="8.5pt" fo:letter-spacing="0.0146in" fo:font-style="italic" style:font-size-asian="8.5pt" style:font-style-asian="italic"/>
    </style:style>
    <style:style style:name="T602" style:family="text">
      <style:text-properties fo:color="#464646" style:font-name="Times New Roman" fo:font-size="4pt" fo:letter-spacing="-0.0016in" style:font-name-asian="Times New Roman1" style:font-size-asian="4pt" style:font-name-complex="Times New Roman1" style:font-size-complex="4pt" style:text-scale="90%"/>
    </style:style>
    <style:style style:name="T603" style:family="text">
      <style:text-properties fo:color="#464646" style:font-name="Times New Roman" fo:font-size="4pt" fo:letter-spacing="0.0126in" style:font-name-asian="Times New Roman1" style:font-size-asian="4pt" style:font-name-complex="Times New Roman1" style:font-size-complex="4pt" style:text-scale="150%"/>
    </style:style>
    <style:style style:name="T604" style:family="text">
      <style:text-properties fo:color="#6e6e6e" style:font-name="Times New Roman" fo:font-size="3pt" fo:letter-spacing="-0.0016in" style:font-name-asian="Times New Roman1" style:font-size-asian="3pt" style:font-name-complex="Times New Roman1" style:font-size-complex="3pt" style:text-scale="150%"/>
    </style:style>
    <style:style style:name="T605" style:family="text">
      <style:text-properties fo:color="#464646" style:font-name="Times New Roman" fo:font-size="4pt" style:font-size-asian="4pt" style:text-scale="80%"/>
    </style:style>
    <style:style style:name="T606" style:family="text">
      <style:text-properties fo:color="#464646" style:font-name="Times New Roman" fo:font-size="4pt" fo:letter-spacing="0.0307in" style:font-size-asian="4pt"/>
    </style:style>
    <style:style style:name="T607" style:family="text">
      <style:text-properties fo:color="#6e6e6e" style:font-name="Times New Roman" fo:font-size="4pt" style:font-size-asian="4pt" style:text-scale="80%"/>
    </style:style>
    <style:style style:name="T608" style:family="text">
      <style:text-properties fo:color="#6e6e6e" style:font-name="Times New Roman" fo:font-size="4pt" fo:letter-spacing="-0.0028in" style:font-size-asian="4pt" style:text-scale="80%"/>
    </style:style>
    <style:style style:name="T609" style:family="text">
      <style:text-properties fo:color="#464646" style:font-name="Times New Roman" fo:font-size="4pt" fo:letter-spacing="-0.0071in" style:font-size-asian="4pt"/>
    </style:style>
    <style:style style:name="T610" style:family="text">
      <style:text-properties fo:color="#464646" style:font-name="Times New Roman" fo:font-size="4pt" style:font-size-asian="4pt"/>
    </style:style>
    <style:style style:name="T611" style:family="text">
      <style:text-properties fo:color="#6e6e6e" style:font-name="Times New Roman" fo:font-size="3pt" fo:letter-spacing="-0.0016in" style:font-size-asian="3pt" style:text-scale="110%"/>
    </style:style>
    <style:style style:name="T612" style:family="text">
      <style:text-properties fo:color="#1f1f1f" style:font-name="Times New Roman" fo:font-size="8.5pt" fo:letter-spacing="0.0138in" fo:font-style="italic" style:font-size-asian="8.5pt" style:font-style-asian="italic"/>
    </style:style>
    <style:style style:name="T613" style:family="text">
      <style:text-properties fo:color="#1f1f1f" style:font-name="Times New Roman" fo:font-size="8.5pt" fo:letter-spacing="0.0075in" fo:font-style="italic" style:font-size-asian="8.5pt" style:font-style-asian="italic"/>
    </style:style>
    <style:style style:name="T614" style:family="text">
      <style:text-properties fo:color="#1f1f1f" style:font-name="Times New Roman" fo:font-size="8.5pt" fo:letter-spacing="0.022in" fo:font-style="italic" style:font-size-asian="8.5pt" style:font-style-asian="italic"/>
    </style:style>
    <style:style style:name="T615" style:family="text">
      <style:text-properties fo:color="#0f0f0f" fo:font-size="8.5pt" fo:letter-spacing="-0.0016in" fo:font-weight="bold" fo:background-color="#a9a9a9" style:font-size-asian="8.5pt" style:font-weight-asian="bold"/>
    </style:style>
    <style:style style:name="T616" style:family="text">
      <style:text-properties fo:color="#0f0f0f" fo:font-size="8.5pt" fo:font-weight="bold" fo:background-color="#a9a9a9" style:font-size-asian="8.5pt" style:font-weight-asian="bold"/>
    </style:style>
    <style:style style:name="T617" style:family="text">
      <style:text-properties fo:color="#1f1f1f" fo:font-size="8.5pt" style:font-size-asian="8.5pt" style:text-scale="105%"/>
    </style:style>
    <style:style style:name="T618" style:family="text">
      <style:text-properties fo:color="#1f1f1f" fo:font-size="8.5pt" fo:letter-spacing="-0.002in" style:font-size-asian="8.5pt" style:text-scale="105%"/>
    </style:style>
    <style:style style:name="T619" style:family="text">
      <style:text-properties fo:color="#1f1f1f" fo:font-size="8.5pt" fo:letter-spacing="-0.0035in" style:font-size-asian="8.5pt" style:text-scale="105%"/>
    </style:style>
    <style:style style:name="T620" style:family="text">
      <style:text-properties fo:color="#1f1f1f" fo:font-size="8.5pt" fo:letter-spacing="-0.0083in" style:font-size-asian="8.5pt" style:text-scale="105%"/>
    </style:style>
    <style:style style:name="T621" style:family="text">
      <style:text-properties fo:color="#0f0f0f" fo:font-size="8.5pt" style:font-size-asian="8.5pt" style:text-scale="105%"/>
    </style:style>
    <style:style style:name="T622" style:family="text">
      <style:text-properties fo:color="#1f1f1f" fo:font-size="8.5pt" fo:letter-spacing="-0.0028in" style:font-size-asian="8.5pt" style:text-scale="105%"/>
    </style:style>
    <style:style style:name="T623" style:family="text">
      <style:text-properties fo:color="#1f1f1f" fo:font-size="8.5pt" fo:letter-spacing="-0.0075in" style:font-size-asian="8.5pt" style:text-scale="105%"/>
    </style:style>
    <style:style style:name="T624" style:family="text">
      <style:text-properties fo:color="#1f1f1f" fo:font-size="8.5pt" fo:letter-spacing="-0.0008in" style:font-size-asian="8.5pt" style:text-scale="105%"/>
    </style:style>
    <style:style style:name="T625" style:family="text">
      <style:text-properties fo:color="#0f0f0f" fo:font-size="8.5pt" fo:letter-spacing="-0.0083in" style:font-size-asian="8.5pt" style:text-scale="105%"/>
    </style:style>
    <style:style style:name="T626" style:family="text">
      <style:text-properties fo:color="#0f0f0f" fo:font-size="8.5pt" fo:letter-spacing="-0.0035in" style:font-size-asian="8.5pt" style:text-scale="105%"/>
    </style:style>
    <style:style style:name="T627" style:family="text">
      <style:text-properties fo:color="#0f0f0f" fo:font-size="8.5pt" fo:letter-spacing="-0.0063in" style:font-size-asian="8.5pt" style:text-scale="105%"/>
    </style:style>
    <style:style style:name="T628" style:family="text">
      <style:text-properties fo:color="#0f0f0f" fo:font-size="8.5pt" fo:letter-spacing="-0.0008in" style:font-size-asian="8.5pt" style:text-scale="105%"/>
    </style:style>
    <style:style style:name="T629" style:family="text">
      <style:text-properties fo:color="#0f0f0f" fo:font-size="8.5pt" fo:letter-spacing="-0.0016in" style:font-size-asian="8.5pt" style:text-scale="105%"/>
    </style:style>
    <style:style style:name="T630" style:family="text">
      <style:text-properties fo:color="#0f0f0f" fo:font-size="8.5pt" fo:letter-spacing="0.028in" style:font-size-asian="8.5pt" style:text-scale="105%"/>
    </style:style>
    <style:style style:name="T631" style:family="text">
      <style:text-properties fo:color="#1f1f1f" fo:font-size="8.5pt" fo:letter-spacing="-0.0016in" fo:font-weight="bold" fo:background-color="#a9a9a9" style:font-size-asian="8.5pt" style:font-weight-asian="bold"/>
    </style:style>
    <style:style style:name="T632" style:family="text">
      <style:text-properties fo:color="#1f1f1f" fo:font-size="8.5pt" fo:font-weight="bold" fo:background-color="#a9a9a9" style:font-size-asian="8.5pt" style:font-weight-asian="bold"/>
    </style:style>
    <style:style style:name="T633" style:family="text">
      <style:text-properties fo:color="#0f0f0f" fo:font-size="8.5pt" fo:letter-spacing="-0.0028in" style:font-size-asian="8.5pt" style:text-scale="105%"/>
    </style:style>
    <style:style style:name="T634" style:family="text">
      <style:text-properties fo:color="#0f0f0f" fo:font-size="8.5pt" fo:font-weight="bold" fo:background-color="#a9a9a9" style:font-size-asian="8.5pt" style:font-weight-asian="bold" style:text-scale="105%"/>
    </style:style>
    <style:style style:name="T635" style:family="text">
      <style:text-properties fo:color="#0f0f0f" fo:font-size="8.5pt" fo:letter-spacing="-0.0083in" fo:font-weight="bold" fo:background-color="#a9a9a9" style:font-size-asian="8.5pt" style:font-weight-asian="bold" style:text-scale="105%"/>
    </style:style>
    <style:style style:name="T636" style:family="text">
      <style:text-properties fo:color="#0f0f0f" fo:font-size="8.5pt" fo:letter-spacing="-0.0047in" fo:font-weight="bold" fo:background-color="#a9a9a9" style:font-size-asian="8.5pt" style:font-weight-asian="bold" style:text-scale="105%"/>
    </style:style>
    <style:style style:name="T637" style:family="text">
      <style:text-properties fo:color="#0f0f0f" fo:font-size="8.5pt" fo:letter-spacing="-0.0075in" fo:font-weight="bold" fo:background-color="#a9a9a9" style:font-size-asian="8.5pt" style:font-weight-asian="bold" style:text-scale="105%"/>
    </style:style>
    <style:style style:name="T638" style:family="text">
      <style:text-properties fo:color="#0f0f0f" fo:font-size="8.5pt" fo:letter-spacing="-0.0016in" fo:font-weight="bold" fo:background-color="#a9a9a9" style:font-size-asian="8.5pt" style:font-weight-asian="bold" style:text-scale="105%"/>
    </style:style>
    <style:style style:name="T639" style:family="text">
      <style:text-properties fo:color="#383838" fo:font-size="8.5pt" fo:letter-spacing="-0.0016in" style:font-size-asian="8.5pt"/>
    </style:style>
    <style:style style:name="T640" style:family="text">
      <style:text-properties fo:color="#383838" fo:font-size="8.5pt" fo:letter-spacing="-0.0063in" style:font-size-asian="8.5pt"/>
    </style:style>
    <style:style style:name="T641" style:family="text">
      <style:text-properties fo:color="#383838" fo:font-size="8.5pt" fo:letter-spacing="0.0071in" style:font-size-asian="8.5pt"/>
    </style:style>
    <style:style style:name="T642" style:family="text">
      <style:text-properties fo:color="#1f1f1f" fo:font-size="8.5pt" fo:letter-spacing="-0.0016in" style:font-size-asian="8.5pt"/>
    </style:style>
    <style:style style:name="T643" style:family="text">
      <style:text-properties fo:color="#1f1f1f" fo:font-size="8.5pt" fo:letter-spacing="-0.0075in" style:font-size-asian="8.5pt"/>
    </style:style>
    <style:style style:name="T644" style:family="text">
      <style:text-properties fo:color="#383838" fo:font-size="8.5pt" fo:letter-spacing="-0.0035in" style:font-size-asian="8.5pt"/>
    </style:style>
    <style:style style:name="T645" style:family="text">
      <style:text-properties fo:color="#383838" fo:font-size="8.5pt" fo:letter-spacing="0.0228in" style:font-size-asian="8.5pt"/>
    </style:style>
    <style:style style:name="T646" style:family="text">
      <style:text-properties fo:color="#1f1f1f" fo:font-size="8.5pt" fo:letter-spacing="0.0008in" style:font-size-asian="8.5pt"/>
    </style:style>
    <style:style style:name="T647" style:family="text">
      <style:text-properties fo:color="#383838" fo:font-size="8.5pt" fo:letter-spacing="-0.0091in" style:font-size-asian="8.5pt"/>
    </style:style>
    <style:style style:name="T648" style:family="text">
      <style:text-properties fo:color="#383838" fo:font-size="8.5pt" fo:letter-spacing="-0.0055in" style:font-size-asian="8.5pt"/>
    </style:style>
    <style:style style:name="T649" style:family="text">
      <style:text-properties fo:color="#464646" fo:font-size="8.5pt" fo:letter-spacing="-0.0016in" style:font-size-asian="8.5pt"/>
    </style:style>
    <style:style style:name="T650" style:family="text">
      <style:text-properties fo:color="#383838" fo:font-size="8.5pt" fo:letter-spacing="-0.0043in" style:font-size-asian="8.5pt"/>
    </style:style>
    <style:style style:name="T651" style:family="text">
      <style:text-properties fo:color="#0f0f0f" fo:font-size="8.5pt" fo:font-weight="bold" style:font-size-asian="8.5pt" style:font-weight-asian="bold" style:text-scale="105%"/>
    </style:style>
    <style:style style:name="T652" style:family="text">
      <style:text-properties fo:color="#1f1f1f" fo:font-size="8.5pt" fo:font-weight="bold" style:font-size-asian="8.5pt" style:font-weight-asian="bold" style:text-scale="105%"/>
    </style:style>
    <style:style style:name="T653" style:family="text">
      <style:text-properties fo:color="#0f0f0f" fo:font-size="8.5pt" fo:letter-spacing="-0.002in" style:font-size-asian="8.5pt" style:text-scale="105%"/>
    </style:style>
    <style:style style:name="T654" style:family="text">
      <style:text-properties fo:color="#1f1f1f" fo:font-size="8.5pt" fo:letter-spacing="-0.0083in" fo:font-weight="bold" style:font-size-asian="8.5pt" style:font-weight-asian="bold" style:text-scale="105%"/>
    </style:style>
    <style:style style:name="T655" style:family="text">
      <style:text-properties fo:color="#383838" fo:font-size="8.5pt" fo:font-weight="bold" style:font-size-asian="8.5pt" style:font-weight-asian="bold" style:text-scale="105%"/>
    </style:style>
    <style:style style:name="T656" style:family="text">
      <style:text-properties fo:color="#383838" fo:font-size="8.5pt" fo:letter-spacing="-0.0043in" fo:font-weight="bold" style:font-size-asian="8.5pt" style:font-weight-asian="bold" style:text-scale="105%"/>
    </style:style>
    <style:style style:name="T657" style:family="text">
      <style:text-properties fo:color="#383838" fo:font-size="8.5pt" style:font-size-asian="8.5pt" style:text-scale="105%"/>
    </style:style>
    <style:style style:name="T658" style:family="text">
      <style:text-properties fo:color="#383838" fo:font-size="8.5pt" fo:letter-spacing="-0.0055in" style:font-size-asian="8.5pt" style:text-scale="105%"/>
    </style:style>
    <style:style style:name="T659" style:family="text">
      <style:text-properties fo:color="#1f1f1f" fo:font-size="8.5pt" fo:letter-spacing="-0.0016in" style:font-size-asian="8.5pt" style:text-scale="105%"/>
    </style:style>
    <style:style style:name="T660" style:family="text">
      <style:text-properties fo:color="#1f1f1f" fo:font-size="8.5pt" fo:letter-spacing="-0.0071in" style:font-size-asian="8.5pt" style:text-scale="105%"/>
    </style:style>
    <style:style style:name="T661" style:family="text">
      <style:text-properties fo:color="#383838" fo:font-size="8.5pt" fo:letter-spacing="-0.0075in" style:font-size-asian="8.5pt" style:text-scale="105%"/>
    </style:style>
    <style:style style:name="T662" style:family="text">
      <style:text-properties fo:color="#383838" fo:font-size="8.5pt" fo:letter-spacing="-0.0071in" style:font-size-asian="8.5pt" style:text-scale="105%"/>
    </style:style>
    <style:style style:name="T663" style:family="text">
      <style:text-properties fo:color="#383838" fo:font-size="8.5pt" fo:letter-spacing="-0.0063in" style:font-size-asian="8.5pt" style:text-scale="105%"/>
    </style:style>
    <style:style style:name="T664" style:family="text">
      <style:text-properties fo:color="#383838" fo:font-size="8.5pt" fo:letter-spacing="-0.0043in" style:font-size-asian="8.5pt" style:text-scale="105%"/>
    </style:style>
    <style:style style:name="T665" style:family="text">
      <style:text-properties fo:color="#383838" fo:font-size="8.5pt" fo:letter-spacing="-0.0016in" style:font-size-asian="8.5pt" style:text-scale="105%"/>
    </style:style>
    <style:style style:name="T666" style:family="text">
      <style:text-properties fo:color="#494949" fo:font-size="8.5pt" style:font-size-asian="8.5pt" style:text-scale="105%"/>
    </style:style>
    <style:style style:name="T667" style:family="text">
      <style:text-properties fo:color="#383838" fo:font-size="8.5pt" fo:letter-spacing="-0.0008in" style:font-size-asian="8.5pt" style:text-scale="105%"/>
    </style:style>
    <style:style style:name="T668" style:family="text">
      <style:text-properties fo:color="#0c0c0c" fo:font-size="8.5pt" fo:font-weight="bold" fo:background-color="#a9a9a9" style:font-size-asian="8.5pt" style:font-weight-asian="bold"/>
    </style:style>
    <style:style style:name="T669" style:family="text">
      <style:text-properties fo:color="#0c0c0c" fo:font-size="8.5pt" fo:letter-spacing="0.0189in" fo:font-weight="bold" fo:background-color="#a9a9a9" style:font-size-asian="8.5pt" style:font-weight-asian="bold"/>
    </style:style>
    <style:style style:name="T670" style:family="text">
      <style:text-properties fo:color="#0c0c0c" fo:font-size="8.5pt" fo:letter-spacing="-0.0008in" fo:font-weight="bold" fo:background-color="#a9a9a9" style:font-size-asian="8.5pt" style:font-weight-asian="bold"/>
    </style:style>
    <style:style style:name="T671" style:family="text">
      <style:text-properties fo:color="#0c0c0c" fo:font-size="8.5pt" fo:letter-spacing="-0.0016in" fo:font-weight="bold" fo:background-color="#a9a9a9" style:font-size-asian="8.5pt" style:font-weight-asian="bold"/>
    </style:style>
    <style:style style:name="T672" style:family="text">
      <style:text-properties fo:color="#0c0c0c" fo:font-size="8.5pt" fo:font-weight="bold" style:font-size-asian="8.5pt" style:font-weight-asian="bold" style:text-scale="105%"/>
    </style:style>
    <style:style style:name="T673" style:family="text">
      <style:text-properties fo:color="#0c0c0c" fo:font-size="8.5pt" fo:letter-spacing="0.0134in" fo:font-weight="bold" style:font-size-asian="8.5pt" style:font-weight-asian="bold" style:text-scale="105%"/>
    </style:style>
    <style:style style:name="T674" style:family="text">
      <style:text-properties fo:color="#0c0c0c" fo:font-size="8.5pt" fo:letter-spacing="-0.0043in" fo:font-weight="bold" style:font-size-asian="8.5pt" style:font-weight-asian="bold" style:text-scale="105%"/>
    </style:style>
    <style:style style:name="T675" style:family="text">
      <style:text-properties fo:color="#1f1f1f" fo:font-size="8.5pt" fo:letter-spacing="-0.0016in" fo:font-weight="bold" style:font-size-asian="8.5pt" style:font-weight-asian="bold" style:text-scale="105%"/>
    </style:style>
    <style:style style:name="T676" style:family="text">
      <style:text-properties fo:color="#0c0c0c" style:font-name="Arial" fo:font-size="8pt" style:font-size-asian="8pt" style:text-scale="105%"/>
    </style:style>
    <style:style style:name="T677" style:family="text">
      <style:text-properties fo:color="#0c0c0c" style:font-name="Arial" fo:font-size="8pt" fo:letter-spacing="0.028in" style:font-size-asian="8pt" style:text-scale="105%"/>
    </style:style>
    <style:style style:name="T678" style:family="text">
      <style:text-properties fo:color="#1f1f1f" fo:font-size="8.5pt" fo:letter-spacing="0.0091in" style:font-size-asian="8.5pt" style:text-scale="105%"/>
    </style:style>
    <style:style style:name="T679" style:family="text">
      <style:text-properties fo:color="#1f1f1f" fo:font-size="8.5pt" fo:letter-spacing="0.0154in" style:font-size-asian="8.5pt" style:text-scale="105%"/>
    </style:style>
    <style:style style:name="T680" style:family="text">
      <style:text-properties fo:color="#1f1f1f" fo:font-size="8.5pt" fo:letter-spacing="0.0102in" style:font-size-asian="8.5pt" style:text-scale="105%"/>
    </style:style>
    <style:style style:name="T681" style:family="text">
      <style:text-properties fo:color="#0c0c0c" fo:font-size="8.5pt" style:font-size-asian="8.5pt" style:text-scale="105%"/>
    </style:style>
    <style:style style:name="T682" style:family="text">
      <style:text-properties fo:color="#1f1f1f" fo:font-size="8.5pt" fo:letter-spacing="0.011in" style:font-size-asian="8.5pt" style:text-scale="105%"/>
    </style:style>
    <style:style style:name="T683" style:family="text">
      <style:text-properties fo:color="#0c0c0c" fo:font-size="8.5pt" fo:letter-spacing="-0.0016in" style:font-size-asian="8.5pt" style:text-scale="105%"/>
    </style:style>
    <style:style style:name="T684" style:family="text">
      <style:text-properties fo:color="#494949" fo:font-size="8.5pt" fo:letter-spacing="-0.0016in" style:font-size-asian="8.5pt" style:text-scale="105%"/>
    </style:style>
    <style:style style:name="T685" style:family="text">
      <style:text-properties fo:color="#0c0c0c" fo:font-size="8.5pt" fo:letter-spacing="0.0071in" style:font-size-asian="8.5pt" style:text-scale="105%"/>
    </style:style>
    <style:style style:name="T686" style:family="text">
      <style:text-properties fo:color="#0c0c0c" fo:font-size="8.5pt" fo:letter-spacing="-0.0055in" style:font-size-asian="8.5pt" style:text-scale="105%"/>
    </style:style>
    <style:style style:name="T687" style:family="text">
      <style:text-properties fo:color="#1f1f1f" fo:font-size="8.5pt" fo:letter-spacing="-0.0063in" style:font-size-asian="8.5pt" style:text-scale="105%"/>
    </style:style>
    <style:style style:name="T688" style:family="text">
      <style:text-properties fo:color="#0c0c0c" fo:font-size="8.5pt" fo:letter-spacing="-0.0075in" style:font-size-asian="8.5pt" style:text-scale="105%"/>
    </style:style>
    <style:style style:name="T689" style:family="text">
      <style:text-properties fo:color="#1f1f1f" fo:font-size="8.5pt" fo:letter-spacing="-0.0047in" style:font-size-asian="8.5pt" style:text-scale="105%"/>
    </style:style>
    <style:style style:name="T690" style:family="text">
      <style:text-properties fo:color="#0c0c0c" fo:font-size="8.5pt" fo:letter-spacing="-0.0063in" style:font-size-asian="8.5pt" style:text-scale="105%"/>
    </style:style>
    <style:style style:name="T691" style:family="text">
      <style:text-properties fo:color="#0c0c0c" fo:font-size="8.5pt" fo:letter-spacing="-0.0008in" style:font-size-asian="8.5pt" style:text-scale="105%"/>
    </style:style>
    <style:style style:name="T692" style:family="text">
      <style:text-properties fo:color="#0c0c0c" fo:font-size="8.5pt" fo:letter-spacing="-0.0035in" style:font-size-asian="8.5pt" style:text-scale="105%"/>
    </style:style>
    <style:style style:name="T693" style:family="text">
      <style:text-properties fo:color="#0c0c0c" fo:font-size="8.5pt" fo:letter-spacing="-0.0043in" style:font-size-asian="8.5pt" style:text-scale="105%"/>
    </style:style>
    <style:style style:name="T694" style:family="text">
      <style:text-properties fo:color="#0c0c0c" fo:font-size="8.5pt" fo:letter-spacing="0.0098in" style:font-size-asian="8.5pt" style:text-scale="105%"/>
    </style:style>
    <style:style style:name="T695" style:family="text">
      <style:text-properties fo:color="#1f1f1f" fo:font-size="8.5pt" fo:letter-spacing="-0.0055in" style:font-size-asian="8.5pt" style:text-scale="105%"/>
    </style:style>
    <style:style style:name="T696" style:family="text">
      <style:text-properties fo:color="#0c0c0c" fo:font-size="8.5pt" fo:letter-spacing="0.0154in" fo:font-weight="bold" style:font-size-asian="8.5pt" style:font-weight-asian="bold" style:text-scale="105%"/>
    </style:style>
    <style:style style:name="T697" style:family="text">
      <style:text-properties fo:color="#0c0c0c" fo:font-size="8.5pt" fo:letter-spacing="0.002in" fo:font-weight="bold" style:font-size-asian="8.5pt" style:font-weight-asian="bold" style:text-scale="105%"/>
    </style:style>
    <style:style style:name="T698" style:family="text">
      <style:text-properties fo:color="#0c0c0c" fo:font-size="8.5pt" fo:letter-spacing="-0.0047in" fo:font-weight="bold" style:font-size-asian="8.5pt" style:font-weight-asian="bold" style:text-scale="105%"/>
    </style:style>
    <style:style style:name="T699" style:family="text">
      <style:text-properties fo:color="#0c0c0c" fo:font-size="8.5pt" fo:letter-spacing="-0.0016in" fo:font-weight="bold" style:font-size-asian="8.5pt" style:font-weight-asian="bold" style:text-scale="105%"/>
    </style:style>
    <style:style style:name="T700" style:family="text">
      <style:text-properties fo:color="#0c0c0c" fo:font-size="8.5pt" fo:letter-spacing="0.0154in" style:font-size-asian="8.5pt" style:text-scale="105%"/>
    </style:style>
    <style:style style:name="T701" style:family="text">
      <style:text-properties fo:color="#0c0c0c" fo:font-size="8.5pt" fo:letter-spacing="-0.002in" style:font-size-asian="8.5pt" style:text-scale="105%"/>
    </style:style>
    <style:style style:name="T702" style:family="text">
      <style:text-properties fo:color="#0c0c0c" fo:font-size="8.5pt" fo:letter-spacing="-0.011in" style:font-size-asian="8.5pt" style:text-scale="105%"/>
    </style:style>
    <style:style style:name="T703" style:family="text">
      <style:text-properties fo:color="#0c0c0c" fo:font-size="8.5pt" fo:letter-spacing="-0.0047in" style:font-size-asian="8.5pt" style:text-scale="105%"/>
    </style:style>
    <style:style style:name="T704" style:family="text">
      <style:text-properties fo:color="#0c0c0c" fo:font-size="8.5pt" fo:letter-spacing="-0.0028in" style:font-size-asian="8.5pt" style:text-scale="105%"/>
    </style:style>
    <style:style style:name="T705" style:family="text">
      <style:text-properties fo:color="#0c0c0c" fo:font-size="8.5pt" style:font-size-asian="8.5pt"/>
    </style:style>
    <style:style style:name="T706" style:family="text">
      <style:text-properties fo:color="#0c0c0c" fo:font-size="8.5pt" fo:letter-spacing="0.0382in" style:font-size-asian="8.5pt"/>
    </style:style>
    <style:style style:name="T707" style:family="text">
      <style:text-properties fo:color="#0c0c0c" fo:font-size="8.5pt" fo:letter-spacing="0.0126in" style:font-size-asian="8.5pt"/>
    </style:style>
    <style:style style:name="T708" style:family="text">
      <style:text-properties fo:color="#1f1f1f" fo:font-size="8.5pt" style:font-size-asian="8.5pt"/>
    </style:style>
    <style:style style:name="T709" style:family="text">
      <style:text-properties fo:color="#1f1f1f" fo:font-size="8.5pt" fo:letter-spacing="0.011in" style:font-size-asian="8.5pt"/>
    </style:style>
    <style:style style:name="T710" style:family="text">
      <style:text-properties fo:color="#0c0c0c" fo:font-size="8.5pt" fo:letter-spacing="0.0016in" style:font-size-asian="8.5pt"/>
    </style:style>
    <style:style style:name="T711" style:family="text">
      <style:text-properties fo:color="#1f1f1f" fo:font-size="8.5pt" fo:letter-spacing="0.0146in" style:font-size-asian="8.5pt"/>
    </style:style>
    <style:style style:name="T712" style:family="text">
      <style:text-properties fo:color="#1f1f1f" fo:font-size="8.5pt" fo:letter-spacing="0.0083in" style:font-size-asian="8.5pt"/>
    </style:style>
    <style:style style:name="T713" style:family="text">
      <style:text-properties fo:color="#1f1f1f" fo:font-size="8.5pt" fo:letter-spacing="0.0071in" style:font-size-asian="8.5pt"/>
    </style:style>
    <style:style style:name="T714" style:family="text">
      <style:text-properties fo:color="#0c0c0c" fo:font-size="8.5pt" fo:letter-spacing="0.0102in" style:font-size-asian="8.5pt"/>
    </style:style>
    <style:style style:name="T715" style:family="text">
      <style:text-properties fo:color="#0c0c0c" fo:font-size="8.5pt" fo:letter-spacing="-0.0016in" style:font-size-asian="8.5pt"/>
    </style:style>
    <style:style style:name="T716" style:family="text">
      <style:text-properties fo:color="#0c0c0c" fo:font-size="8.5pt" fo:letter-spacing="0.0138in" fo:font-weight="bold" style:font-size-asian="8.5pt" style:font-weight-asian="bold" style:text-scale="105%"/>
    </style:style>
    <style:style style:name="T717" style:family="text">
      <style:text-properties fo:color="#0c0c0c" fo:font-size="8.5pt" fo:letter-spacing="-0.0008in" fo:font-weight="bold" style:font-size-asian="8.5pt" style:font-weight-asian="bold" style:text-scale="105%"/>
    </style:style>
    <style:style style:name="T718" style:family="text">
      <style:text-properties fo:color="#0c0c0c" fo:font-size="8.5pt" fo:letter-spacing="0.0138in" style:font-size-asian="8.5pt" style:text-scale="105%"/>
    </style:style>
    <style:style style:name="T719" style:family="text">
      <style:text-properties fo:color="#1f1f1f" fo:font-size="8.5pt" fo:letter-spacing="0.0016in" style:font-size-asian="8.5pt" style:text-scale="105%"/>
    </style:style>
    <style:style style:name="T720" style:family="text">
      <style:text-properties fo:color="#1f1f1f" fo:font-size="8.5pt" fo:letter-spacing="-0.0043in" style:font-size-asian="8.5pt" style:text-scale="105%"/>
    </style:style>
    <style:style style:name="T721" style:family="text">
      <style:text-properties fo:color="#494949" fo:font-size="8.5pt" fo:letter-spacing="-0.0075in" style:font-size-asian="8.5pt" style:text-scale="105%"/>
    </style:style>
    <style:style style:name="T722" style:family="text">
      <style:text-properties fo:color="#0c0c0c" fo:font-size="8.5pt" fo:letter-spacing="0.0161in" style:font-size-asian="8.5pt" style:text-scale="105%"/>
    </style:style>
    <style:style style:name="T723" style:family="text">
      <style:text-properties fo:color="#0c0c0c" fo:font-size="8.5pt" fo:letter-spacing="-0.0071in" style:font-size-asian="8.5pt" style:text-scale="105%"/>
    </style:style>
    <style:style style:name="T724" style:family="text">
      <style:text-properties fo:color="#1f1f1f" fo:font-size="8.5pt" fo:letter-spacing="0.0008in" style:font-size-asian="8.5pt" style:text-scale="105%"/>
    </style:style>
    <style:style style:name="T725" style:family="text">
      <style:text-properties fo:color="#1f1f1f" fo:font-size="8.5pt" fo:letter-spacing="0.0335in" style:font-size-asian="8.5pt"/>
    </style:style>
    <style:style style:name="T726" style:family="text">
      <style:text-properties fo:color="#0c0c0c" fo:font-size="8.5pt" fo:letter-spacing="0.0071in" style:font-size-asian="8.5pt"/>
    </style:style>
    <style:style style:name="T727" style:family="text">
      <style:text-properties fo:color="#1f1f1f" fo:font-size="8.5pt" fo:letter-spacing="0.0063in" style:font-size-asian="8.5pt"/>
    </style:style>
    <style:style style:name="T728" style:family="text">
      <style:text-properties fo:color="#1f1f1f" fo:font-size="8.5pt" fo:letter-spacing="0.0134in" style:font-size-asian="8.5pt"/>
    </style:style>
    <style:style style:name="T729" style:family="text">
      <style:text-properties fo:color="#0c0c0c" fo:font-size="8.5pt" fo:letter-spacing="0.0028in" style:font-size-asian="8.5pt"/>
    </style:style>
    <style:style style:name="T730" style:family="text">
      <style:text-properties fo:color="#1f1f1f" fo:font-size="8.5pt" fo:letter-spacing="0.0075in" style:font-size-asian="8.5pt"/>
    </style:style>
    <style:style style:name="T731" style:family="text">
      <style:text-properties fo:color="#1f1f1f" fo:font-size="8.5pt" fo:letter-spacing="0.0055in" style:font-size-asian="8.5pt"/>
    </style:style>
    <style:style style:name="T732" style:family="text">
      <style:text-properties fo:color="#0c0c0c" fo:font-size="8.5pt" fo:font-weight="bold" style:font-size-asian="8.5pt" style:font-weight-asian="bold"/>
    </style:style>
    <style:style style:name="T733" style:family="text">
      <style:text-properties fo:color="#0c0c0c" fo:font-size="8.5pt" fo:letter-spacing="0.0307in" fo:font-weight="bold" style:font-size-asian="8.5pt" style:font-weight-asian="bold"/>
    </style:style>
    <style:style style:name="T734" style:family="text">
      <style:text-properties fo:color="#0c0c0c" fo:font-size="8.5pt" fo:letter-spacing="0.0126in" fo:font-weight="bold" style:font-size-asian="8.5pt" style:font-weight-asian="bold"/>
    </style:style>
    <style:style style:name="T735" style:family="text">
      <style:text-properties fo:color="#0c0c0c" fo:font-size="8.5pt" fo:letter-spacing="-0.0016in" fo:font-weight="bold" style:font-size-asian="8.5pt" style:font-weight-asian="bold"/>
    </style:style>
    <style:style style:name="T736" style:family="text">
      <style:text-properties fo:color="#1f1f1f" fo:font-size="8.5pt" fo:letter-spacing="0.0209in" style:font-size-asian="8.5pt" style:text-scale="105%"/>
    </style:style>
    <style:style style:name="T737" style:family="text">
      <style:text-properties fo:color="#0c0c0c" fo:font-size="8.5pt" fo:letter-spacing="0.0327in" fo:font-weight="bold" style:font-size-asian="8.5pt" style:font-weight-asian="bold"/>
    </style:style>
    <style:style style:name="T738" style:family="text">
      <style:text-properties fo:color="#0c0c0c" fo:font-size="8.5pt" fo:letter-spacing="0.0146in" fo:font-weight="bold" style:font-size-asian="8.5pt" style:font-weight-asian="bold"/>
    </style:style>
    <style:style style:name="T739" style:family="text">
      <style:text-properties fo:color="#1f1f1f" fo:font-size="8.5pt" fo:letter-spacing="-0.0016in" fo:font-weight="bold" style:font-size-asian="8.5pt" style:font-weight-asian="bold"/>
    </style:style>
    <style:style style:name="T740" style:family="text">
      <style:text-properties fo:color="#1f1f1f" fo:font-size="8.5pt" fo:letter-spacing="0.0035in" style:font-size-asian="8.5pt" style:text-scale="105%"/>
    </style:style>
    <style:style style:name="T741" style:family="text">
      <style:text-properties fo:color="#1f1f1f" fo:font-size="8.5pt" fo:letter-spacing="0.0055in" style:font-size-asian="8.5pt" style:text-scale="105%"/>
    </style:style>
    <style:style style:name="T742" style:family="text">
      <style:text-properties fo:color="#1f1f1f" fo:font-size="8.5pt" fo:letter-spacing="0.0047in" style:font-size-asian="8.5pt" style:text-scale="105%"/>
    </style:style>
    <style:style style:name="T743" style:family="text">
      <style:text-properties fo:color="#1f1f1f" fo:font-size="8.5pt" fo:letter-spacing="0.0134in" style:font-size-asian="8.5pt" style:text-scale="105%"/>
    </style:style>
    <style:style style:name="T744" style:family="text">
      <style:text-properties fo:color="#0c0c0c" fo:font-size="8.5pt" fo:letter-spacing="-0.0035in" fo:font-weight="bold" style:font-size-asian="8.5pt" style:font-weight-asian="bold" style:text-scale="105%"/>
    </style:style>
    <style:style style:name="T745" style:family="text">
      <style:text-properties fo:color="#0c0c0c" fo:font-size="8.5pt" fo:letter-spacing="-0.0075in" fo:font-weight="bold" style:font-size-asian="8.5pt" style:font-weight-asian="bold" style:text-scale="105%"/>
    </style:style>
    <style:style style:name="T746" style:family="text">
      <style:text-properties fo:color="#0c0c0c" fo:font-size="8.5pt" fo:letter-spacing="-0.0028in" fo:font-weight="bold" style:font-size-asian="8.5pt" style:font-weight-asian="bold" style:text-scale="105%"/>
    </style:style>
    <style:style style:name="T747" style:family="text">
      <style:text-properties fo:color="#0c0c0c" fo:font-size="8.5pt" fo:letter-spacing="-0.0063in" fo:font-weight="bold" style:font-size-asian="8.5pt" style:font-weight-asian="bold" style:text-scale="105%"/>
    </style:style>
    <style:style style:name="T748" style:family="text">
      <style:text-properties fo:color="#1f1f1f" fo:font-size="8.5pt" fo:letter-spacing="-0.0035in" fo:font-weight="bold" style:font-size-asian="8.5pt" style:font-weight-asian="bold" style:text-scale="105%"/>
    </style:style>
    <style:style style:name="T749" style:family="text">
      <style:text-properties fo:color="#0c0c0c" fo:font-size="8.5pt" fo:letter-spacing="0.0228in" style:font-size-asian="8.5pt" style:text-scale="105%"/>
    </style:style>
    <style:style style:name="T750" style:family="text">
      <style:text-properties fo:color="#1f1f1f" fo:font-size="8.5pt" fo:letter-spacing="0.0043in" style:font-size-asian="8.5pt"/>
    </style:style>
    <style:style style:name="T751" style:family="text">
      <style:text-properties fo:color="#0c0c0c" fo:font-size="8.5pt" fo:letter-spacing="0.0189in" style:font-size-asian="8.5pt"/>
    </style:style>
    <style:style style:name="T752" style:family="text">
      <style:text-properties fo:color="#0c0c0c" fo:font-size="8.5pt" fo:letter-spacing="0.028in" style:font-size-asian="8.5pt" style:text-scale="105%"/>
    </style:style>
    <style:style style:name="T753" style:family="text">
      <style:text-properties fo:color="#1f1f1f" fo:font-size="8.5pt" fo:letter-spacing="0.028in" style:font-size-asian="8.5pt" style:text-scale="105%"/>
    </style:style>
    <style:style style:name="T754" style:family="text">
      <style:text-properties fo:color="#0c0c0c" fo:font-size="8.5pt" fo:letter-spacing="0.0252in" style:font-size-asian="8.5pt" style:text-scale="105%"/>
    </style:style>
    <style:style style:name="T755" style:family="text">
      <style:text-properties fo:color="#1f1f1f" fo:font-size="8.5pt" fo:letter-spacing="0.0244in" style:font-size-asian="8.5pt" style:text-scale="105%"/>
    </style:style>
    <style:style style:name="T756" style:family="text">
      <style:text-properties fo:color="#0c0c0c" style:font-name="Times New Roman" fo:font-weight="normal" style:font-weight-asian="normal"/>
    </style:style>
    <style:style style:name="T757" style:family="text">
      <style:text-properties fo:color="#0c0c0c" style:font-name="Times New Roman" fo:letter-spacing="0.0256in" fo:font-weight="normal" style:font-weight-asian="normal"/>
    </style:style>
    <style:style style:name="T758" style:family="text">
      <style:text-properties fo:color="#1c1c1c" style:font-name="Times New Roman"/>
    </style:style>
    <style:style style:name="T759" style:family="text">
      <style:text-properties fo:color="#1c1c1c" style:font-name="Times New Roman" fo:letter-spacing="0.0035in"/>
    </style:style>
    <style:style style:name="T760" style:family="text">
      <style:text-properties fo:color="#0c0c0c" style:font-name="Times New Roman"/>
    </style:style>
    <style:style style:name="T761" style:family="text">
      <style:text-properties fo:color="#0c0c0c" style:font-name="Times New Roman" fo:letter-spacing="0.0063in"/>
    </style:style>
    <style:style style:name="T762" style:family="text">
      <style:text-properties fo:color="#0c0c0c" style:font-name="Times New Roman" fo:letter-spacing="-0.002in"/>
    </style:style>
    <style:style style:name="T763" style:family="text">
      <style:text-properties fo:color="#0c0c0c" style:font-name="Times New Roman" fo:letter-spacing="0.0055in"/>
    </style:style>
    <style:style style:name="T764" style:family="text">
      <style:text-properties fo:color="#0c0c0c" style:font-name="Times New Roman" fo:letter-spacing="-0.0008in"/>
    </style:style>
    <style:style style:name="T765" style:family="text">
      <style:text-properties fo:color="#0c0c0c" style:font-name="Times New Roman" fo:letter-spacing="0.002in"/>
    </style:style>
    <style:style style:name="T766" style:family="text">
      <style:text-properties fo:color="#0c0c0c" style:font-name="Times New Roman" fo:letter-spacing="0.0035in"/>
    </style:style>
    <style:style style:name="T767" style:family="text">
      <style:text-properties fo:color="#0c0c0c" style:font-name="Times New Roman" fo:letter-spacing="-0.0016in"/>
    </style:style>
    <style:style style:name="T768" style:family="text">
      <style:text-properties fo:color="#0c0c0c" fo:font-size="9pt" style:font-size-asian="9pt"/>
    </style:style>
    <style:style style:name="T769" style:family="text">
      <style:text-properties fo:color="#0c0c0c" fo:font-size="9pt" fo:letter-spacing="0.028in" style:font-size-asian="9pt"/>
    </style:style>
    <style:style style:name="T770" style:family="text">
      <style:text-properties fo:color="#1c1c1c" fo:font-size="9pt" style:font-size-asian="9pt"/>
    </style:style>
    <style:style style:name="T771" style:family="text">
      <style:text-properties fo:color="#343434" fo:font-size="9pt" style:font-size-asian="9pt"/>
    </style:style>
    <style:style style:name="T772" style:family="text">
      <style:text-properties fo:color="#4d4d4d" fo:font-size="9pt" style:font-size-asian="9pt"/>
    </style:style>
    <style:style style:name="T773" style:family="text">
      <style:text-properties fo:color="#1c1c1c" style:font-name="Times New Roman" fo:letter-spacing="-0.0016in" fo:background-color="#a9a9a9"/>
    </style:style>
    <style:style style:name="T774" style:family="text">
      <style:text-properties fo:color="#1c1c1c" style:font-name="Times New Roman" fo:background-color="#a9a9a9"/>
    </style:style>
    <style:style style:name="T775" style:family="text">
      <style:text-properties fo:color="#0c0c0c" fo:font-size="9pt" fo:font-weight="bold" style:font-size-asian="9pt" style:font-weight-asian="bold"/>
    </style:style>
    <style:style style:name="T776" style:family="text">
      <style:text-properties fo:color="#0c0c0c" fo:font-size="9pt" fo:letter-spacing="0.0283in" fo:font-weight="bold" style:font-size-asian="9pt" style:font-weight-asian="bold"/>
    </style:style>
    <style:style style:name="T777" style:family="text">
      <style:text-properties fo:color="#0c0c0c" fo:font-size="9pt" fo:letter-spacing="0.0047in" fo:font-weight="bold" style:font-size-asian="9pt" style:font-weight-asian="bold"/>
    </style:style>
    <style:style style:name="T778" style:family="text">
      <style:text-properties fo:color="#1c1c1c" fo:font-size="9pt" fo:letter-spacing="-0.0016in" fo:font-weight="bold" style:font-size-asian="9pt" style:font-weight-asian="bold"/>
    </style:style>
    <style:style style:name="T779" style:family="text">
      <style:text-properties fo:color="#1c1c1c" fo:font-size="9pt" fo:letter-spacing="0.028in" style:font-size-asian="9pt"/>
    </style:style>
    <style:style style:name="T780" style:family="text">
      <style:text-properties fo:color="#1c1c1c" fo:font-size="9pt" fo:letter-spacing="0.0161in" style:font-size-asian="9pt"/>
    </style:style>
    <style:style style:name="T781" style:family="text">
      <style:text-properties fo:color="#1c1c1c" fo:font-size="9pt" fo:letter-spacing="0.0209in" style:font-size-asian="9pt"/>
    </style:style>
    <style:style style:name="T782" style:family="text">
      <style:text-properties fo:color="#0c0c0c" style:font-name="Times New Roman" fo:letter-spacing="0.0228in"/>
    </style:style>
    <style:style style:name="T783" style:family="text">
      <style:text-properties fo:color="#0c0c0c" style:font-name="Times New Roman" fo:letter-spacing="0.0075in"/>
    </style:style>
    <style:style style:name="T784" style:family="text">
      <style:text-properties fo:color="#0c0c0c" style:font-name="Times New Roman" fo:letter-spacing="0.0244in"/>
    </style:style>
    <style:style style:name="T785" style:family="text">
      <style:text-properties fo:color="#1c1c1c" fo:font-size="9pt" fo:letter-spacing="-0.0016in" style:font-size-asian="9pt"/>
    </style:style>
    <style:style style:name="T786" style:family="text">
      <style:text-properties fo:color="#1c1c1c" fo:font-size="9pt" fo:letter-spacing="0.0256in" style:font-size-asian="9pt"/>
    </style:style>
    <style:style style:name="T787" style:family="text">
      <style:text-properties fo:color="#1c1c1c" fo:font-size="9pt" fo:letter-spacing="0.0063in" style:font-size-asian="9pt"/>
    </style:style>
    <style:style style:name="T788" style:family="text">
      <style:text-properties fo:color="#1c1c1c" fo:font-size="9pt" fo:letter-spacing="-0.002in" style:font-size-asian="9pt"/>
    </style:style>
    <style:style style:name="T789" style:family="text">
      <style:text-properties fo:color="#0c0c0c" fo:font-size="9pt" fo:letter-spacing="0.0063in" style:font-size-asian="9pt"/>
    </style:style>
    <style:style style:name="T790" style:family="text">
      <style:text-properties fo:color="#0c0c0c" fo:font-size="9pt" fo:letter-spacing="-0.0016in" style:font-size-asian="9pt"/>
    </style:style>
    <style:style style:name="T791" style:family="text">
      <style:text-properties fo:color="#1c1c1c" fo:font-size="9pt" fo:letter-spacing="0.0299in" style:font-size-asian="9pt"/>
    </style:style>
    <style:style style:name="T792" style:family="text">
      <style:text-properties fo:color="#1c1c1c" fo:font-size="9pt" fo:letter-spacing="0.0028in" style:font-size-asian="9pt"/>
    </style:style>
    <style:style style:name="T793" style:family="text">
      <style:text-properties fo:color="#1c1c1c" fo:font-size="9pt" fo:letter-spacing="0.0047in" style:font-size-asian="9pt"/>
    </style:style>
    <style:style style:name="T794" style:family="text">
      <style:text-properties fo:color="#1c1c1c" fo:font-size="9pt" fo:letter-spacing="0.002in" style:font-size-asian="9pt"/>
    </style:style>
    <style:style style:name="T795" style:family="text">
      <style:text-properties fo:color="#1c1c1c" fo:font-size="9pt" fo:letter-spacing="0.0071in" style:font-size-asian="9pt"/>
    </style:style>
    <style:style style:name="T796" style:family="text">
      <style:text-properties fo:color="#1c1c1c" fo:font-size="9pt" fo:letter-spacing="0.0008in" style:font-size-asian="9pt"/>
    </style:style>
    <style:style style:name="T797" style:family="text">
      <style:text-properties fo:color="#0c0c0c" fo:font-size="9pt" fo:letter-spacing="-0.0047in" style:font-size-asian="9pt"/>
    </style:style>
    <style:style style:name="T798" style:family="text">
      <style:text-properties fo:color="#0c0c0c" fo:font-size="9pt" fo:letter-spacing="0.0016in" style:font-size-asian="9pt"/>
    </style:style>
    <style:style style:name="T799" style:family="text">
      <style:text-properties fo:color="#0c0c0c" fo:font-size="9pt" fo:letter-spacing="-0.0028in" style:font-size-asian="9pt"/>
    </style:style>
    <style:style style:name="T800" style:family="text">
      <style:text-properties fo:color="#0c0c0c" style:font-name="Times New Roman" fo:letter-spacing="0.022in"/>
    </style:style>
    <style:style style:name="T801" style:family="text">
      <style:text-properties fo:color="#0c0c0c" style:font-name="Times New Roman" fo:letter-spacing="0.0083in"/>
    </style:style>
    <style:style style:name="T802" style:family="text">
      <style:text-properties fo:color="#1c1c1c" style:font-name="Times New Roman" fo:letter-spacing="-0.0016in"/>
    </style:style>
    <style:style style:name="T803" style:family="text">
      <style:text-properties fo:color="#0c0c0c" fo:font-size="9pt" fo:letter-spacing="0.0272in" style:font-size-asian="9pt"/>
    </style:style>
    <style:style style:name="T804" style:family="text">
      <style:text-properties fo:color="#1c1c1c" fo:font-size="9pt" fo:letter-spacing="-0.0028in" style:font-size-asian="9pt"/>
    </style:style>
    <style:style style:name="T805" style:family="text">
      <style:text-properties fo:color="#0c0c0c" fo:font-size="9pt" fo:letter-spacing="0.0055in" style:font-size-asian="9pt"/>
    </style:style>
    <style:style style:name="T806" style:family="text">
      <style:text-properties fo:color="#0c0c0c" fo:font-size="9pt" fo:letter-spacing="0.0008in" style:font-size-asian="9pt"/>
    </style:style>
    <style:style style:name="T807" style:family="text">
      <style:text-properties fo:color="#0c0c0c" fo:font-size="9pt" fo:letter-spacing="-0.002in" style:font-size-asian="9pt"/>
    </style:style>
    <style:style style:name="T808" style:family="text">
      <style:text-properties fo:color="#1c1c1c" fo:font-size="9pt" fo:letter-spacing="0.0035in" style:font-size-asian="9pt"/>
    </style:style>
    <style:style style:name="T809" style:family="text">
      <style:text-properties fo:color="#343434" fo:font-size="9pt" fo:letter-spacing="0.0071in" style:font-size-asian="9pt"/>
    </style:style>
    <style:style style:name="T810" style:family="text">
      <style:text-properties fo:color="#1c1c1c" fo:font-size="9pt" fo:letter-spacing="-0.0008in" style:font-size-asian="9pt"/>
    </style:style>
    <style:style style:name="T811" style:family="text">
      <style:text-properties fo:color="#1c1c1c" fo:font-size="9pt" fo:letter-spacing="-0.0055in" style:font-size-asian="9pt"/>
    </style:style>
    <style:style style:name="T812" style:family="text">
      <style:text-properties fo:color="#0c0c0c" fo:font-size="9pt" fo:letter-spacing="-0.0165in" style:font-size-asian="9pt"/>
    </style:style>
    <style:style style:name="T813" style:family="text">
      <style:text-properties fo:color="#0c0c0c" fo:font-size="9pt" fo:letter-spacing="0.0307in" style:font-size-asian="9pt"/>
    </style:style>
    <style:style style:name="T814" style:family="text">
      <style:text-properties fo:color="#343434" fo:font-size="9pt" fo:letter-spacing="0.0055in" style:font-size-asian="9pt"/>
    </style:style>
    <style:style style:name="T815" style:family="text">
      <style:text-properties fo:color="#0c0c0c" fo:font-size="9pt" fo:letter-spacing="0.0047in" style:font-size-asian="9pt"/>
    </style:style>
    <style:style style:name="T816" style:family="text">
      <style:text-properties fo:color="#0c0c0c" fo:font-size="9pt" fo:letter-spacing="0.0043in" style:font-size-asian="9pt"/>
    </style:style>
    <style:style style:name="T817" style:family="text">
      <style:text-properties fo:color="#0c0c0c" fo:font-size="9pt" fo:letter-spacing="0.002in" style:font-size-asian="9pt"/>
    </style:style>
    <style:style style:name="T818" style:family="text">
      <style:text-properties fo:color="#1c1c1c" fo:font-size="9pt" fo:letter-spacing="0.0016in" style:font-size-asian="9pt"/>
    </style:style>
    <style:style style:name="T819" style:family="text">
      <style:text-properties fo:color="#0c0c0c" fo:font-size="9pt" fo:letter-spacing="0.0362in" style:font-size-asian="9pt"/>
    </style:style>
    <style:style style:name="T820" style:family="text">
      <style:text-properties fo:color="#1c1c1c" fo:font-size="9pt" fo:letter-spacing="0.0043in" style:font-size-asian="9pt"/>
    </style:style>
    <style:style style:name="T821" style:family="text">
      <style:text-properties fo:color="#0c0c0c" fo:font-size="9pt" fo:letter-spacing="0.0075in" style:font-size-asian="9pt"/>
    </style:style>
    <style:style style:name="T822" style:family="text">
      <style:text-properties fo:color="#0c0c0c" fo:font-size="9pt" fo:letter-spacing="0.0028in" style:font-size-asian="9pt"/>
    </style:style>
    <style:style style:name="T823" style:family="text">
      <style:text-properties fo:color="#0c0c0c" fo:font-size="9pt" fo:letter-spacing="-0.0055in" style:font-size-asian="9pt"/>
    </style:style>
    <style:style style:name="T824" style:family="text">
      <style:text-properties fo:color="#1c1c1c" fo:font-size="9pt" fo:letter-spacing="0.0118in" style:font-size-asian="9pt"/>
    </style:style>
    <style:style style:name="T825" style:family="text">
      <style:text-properties fo:color="#0c0c0c" fo:font-size="9pt" fo:letter-spacing="0.0299in" style:font-size-asian="9pt"/>
    </style:style>
    <style:style style:name="T826" style:family="text">
      <style:text-properties fo:color="#1c1c1c" fo:font-size="9pt" fo:letter-spacing="0.011in" style:font-size-asian="9pt"/>
    </style:style>
    <style:style style:name="T827" style:family="text">
      <style:text-properties fo:color="#0c0c0c" fo:font-size="9pt" fo:letter-spacing="0.0035in" style:font-size-asian="9pt"/>
    </style:style>
    <style:style style:name="T828" style:family="text">
      <style:text-properties fo:color="#1c1c1c" fo:font-size="9pt" fo:letter-spacing="0.0075in" style:font-size-asian="9pt"/>
    </style:style>
    <style:style style:name="T829" style:family="text">
      <style:text-properties fo:color="#0c0c0c" fo:font-size="9pt" fo:letter-spacing="-0.0008in" style:font-size-asian="9pt"/>
    </style:style>
    <style:style style:name="T830" style:family="text">
      <style:text-properties fo:color="#1c1c1c" fo:font-size="9pt" fo:letter-spacing="0.0134in" style:font-size-asian="9pt"/>
    </style:style>
    <style:style style:name="T831" style:family="text">
      <style:text-properties fo:color="#0c0c0c" fo:font-size="9pt" fo:letter-spacing="0.0098in" style:font-size-asian="9pt"/>
    </style:style>
    <style:style style:name="T832" style:family="text">
      <style:text-properties fo:color="#0c0c0c" fo:font-size="9pt" fo:letter-spacing="0.0071in" style:font-size-asian="9pt"/>
    </style:style>
    <style:style style:name="T833" style:family="text">
      <style:text-properties fo:color="#1c1c1c" fo:font-size="9pt" fo:letter-spacing="0.0102in" style:font-size-asian="9pt"/>
    </style:style>
    <style:style style:name="T834" style:family="text">
      <style:text-properties fo:color="#0c0c0c" fo:font-size="9pt" fo:letter-spacing="0.0173in" style:font-size-asian="9pt"/>
    </style:style>
    <style:style style:name="T835" style:family="text">
      <style:text-properties fo:color="#0c0c0c" style:font-name="Times New Roman" fo:letter-spacing="0.0299in" fo:font-weight="normal" style:font-weight-asian="normal"/>
    </style:style>
    <style:style style:name="T836" style:family="text">
      <style:text-properties fo:color="#0c0c0c" style:font-name="Times New Roman" fo:letter-spacing="0.0047in"/>
    </style:style>
    <style:style style:name="T837" style:family="text">
      <style:text-properties fo:color="#131313" fo:font-size="9pt" style:font-size-asian="9pt"/>
    </style:style>
    <style:style style:name="T838" style:family="text">
      <style:text-properties fo:color="#131313" fo:font-size="9pt" fo:letter-spacing="0.0209in" style:font-size-asian="9pt"/>
    </style:style>
    <style:style style:name="T839" style:family="text">
      <style:text-properties fo:color="#131313" fo:font-size="9pt" fo:letter-spacing="-0.002in" style:font-size-asian="9pt"/>
    </style:style>
    <style:style style:name="T840" style:family="text">
      <style:text-properties fo:color="#131313" fo:font-size="9pt" fo:letter-spacing="-0.0016in" style:font-size-asian="9pt"/>
    </style:style>
    <style:style style:name="T841" style:family="text">
      <style:text-properties fo:color="#282828" fo:font-size="9pt" style:font-size-asian="9pt"/>
    </style:style>
    <style:style style:name="T842" style:family="text">
      <style:text-properties fo:color="#282828" fo:font-size="9pt" fo:letter-spacing="0.0134in" style:font-size-asian="9pt"/>
    </style:style>
    <style:style style:name="T843" style:family="text">
      <style:text-properties fo:color="#282828" fo:font-size="9pt" fo:letter-spacing="-0.0043in" style:font-size-asian="9pt"/>
    </style:style>
    <style:style style:name="T844" style:family="text">
      <style:text-properties fo:color="#131313" fo:font-size="9pt" fo:letter-spacing="-0.0075in" style:font-size-asian="9pt"/>
    </style:style>
    <style:style style:name="T845" style:family="text">
      <style:text-properties fo:color="#131313" fo:font-size="9pt" fo:letter-spacing="-0.0055in" style:font-size-asian="9pt"/>
    </style:style>
    <style:style style:name="T846" style:family="text">
      <style:text-properties fo:color="#282828" fo:font-size="9pt" fo:letter-spacing="-0.002in" style:font-size-asian="9pt"/>
    </style:style>
    <style:style style:name="T847" style:family="text">
      <style:text-properties fo:color="#282828" fo:font-size="9pt" fo:letter-spacing="-0.0028in" style:font-size-asian="9pt"/>
    </style:style>
    <style:style style:name="T848" style:family="text">
      <style:text-properties fo:color="#282828" fo:font-size="9pt" fo:letter-spacing="0.0075in" style:font-size-asian="9pt"/>
    </style:style>
    <style:style style:name="T849" style:family="text">
      <style:text-properties fo:color="#131313" fo:font-size="9pt" fo:letter-spacing="0.0008in" style:font-size-asian="9pt"/>
    </style:style>
    <style:style style:name="T850" style:family="text">
      <style:text-properties fo:color="#131313" fo:font-size="9pt" fo:letter-spacing="0.0063in" style:font-size-asian="9pt"/>
    </style:style>
    <style:style style:name="T851" style:family="text">
      <style:text-properties fo:color="#131313" fo:font-size="9pt" fo:letter-spacing="-0.0008in" style:font-size-asian="9pt"/>
    </style:style>
    <style:style style:name="T852" style:family="text">
      <style:text-properties fo:color="#131313" fo:font-size="8.5pt" fo:font-weight="bold" style:font-size-asian="8.5pt" style:font-weight-asian="bold" style:text-scale="105%"/>
    </style:style>
    <style:style style:name="T853" style:family="text">
      <style:text-properties fo:color="#131313" fo:font-size="8.5pt" fo:letter-spacing="0.0165in" fo:font-weight="bold" style:font-size-asian="8.5pt" style:font-weight-asian="bold" style:text-scale="105%"/>
    </style:style>
    <style:style style:name="T854" style:family="text">
      <style:text-properties fo:color="#131313" fo:font-size="8.5pt" fo:letter-spacing="0.0035in" fo:font-weight="bold" style:font-size-asian="8.5pt" style:font-weight-asian="bold" style:text-scale="105%"/>
    </style:style>
    <style:style style:name="T855" style:family="text">
      <style:text-properties fo:color="#131313" fo:font-size="8.5pt" fo:letter-spacing="-0.0016in" fo:font-weight="bold" style:font-size-asian="8.5pt" style:font-weight-asian="bold" style:text-scale="105%"/>
    </style:style>
    <style:style style:name="T856" style:family="text">
      <style:text-properties fo:color="#131313" fo:font-size="9pt" fo:letter-spacing="0.0016in" style:font-size-asian="9pt"/>
    </style:style>
    <style:style style:name="T857" style:family="text">
      <style:text-properties fo:color="#131313" fo:font-size="9pt" fo:letter-spacing="-0.0071in" style:font-size-asian="9pt"/>
    </style:style>
    <style:style style:name="T858" style:family="text">
      <style:text-properties fo:color="#282828" fo:font-size="9pt" fo:letter-spacing="0.0035in" style:font-size-asian="9pt"/>
    </style:style>
    <style:style style:name="T859" style:family="text">
      <style:text-properties fo:color="#131313" fo:font-size="9pt" fo:letter-spacing="-0.0028in" style:font-size-asian="9pt"/>
    </style:style>
    <style:style style:name="T860" style:family="text">
      <style:text-properties fo:color="#282828" fo:font-size="9pt" fo:letter-spacing="0.0008in" style:font-size-asian="9pt"/>
    </style:style>
    <style:style style:name="T861" style:family="text">
      <style:text-properties fo:color="#282828" fo:font-size="9pt" fo:letter-spacing="-0.0035in" style:font-size-asian="9pt"/>
    </style:style>
    <style:style style:name="T862" style:family="text">
      <style:text-properties fo:color="#131313" fo:font-size="9pt" fo:letter-spacing="-0.0035in" style:font-size-asian="9pt"/>
    </style:style>
    <style:style style:name="T863" style:family="text">
      <style:text-properties fo:color="#282828" fo:font-size="9pt" fo:letter-spacing="-0.0016in" style:font-size-asian="9pt"/>
    </style:style>
    <style:style style:name="T864" style:family="text">
      <style:text-properties fo:color="#131313" fo:font-size="9pt" fo:letter-spacing="0.0028in" style:font-size-asian="9pt"/>
    </style:style>
    <style:style style:name="T865" style:family="text">
      <style:text-properties fo:color="#131313" fo:font-size="9pt" fo:letter-spacing="0.0047in" style:font-size-asian="9pt"/>
    </style:style>
    <style:style style:name="T866" style:family="text">
      <style:text-properties fo:color="#131313" fo:font-size="9pt" fo:letter-spacing="-0.0047in" style:font-size-asian="9pt"/>
    </style:style>
    <style:style style:name="T867" style:family="text">
      <style:text-properties fo:color="#282828" fo:font-size="9pt" fo:letter-spacing="0.0016in" style:font-size-asian="9pt"/>
    </style:style>
    <style:style style:name="T868" style:family="text">
      <style:text-properties fo:color="#131313" fo:font-size="9pt" fo:letter-spacing="0.0035in" style:font-size-asian="9pt"/>
    </style:style>
    <style:style style:name="T869" style:family="text">
      <style:text-properties fo:color="#131313" fo:font-size="9pt" fo:letter-spacing="0.028in" style:font-size-asian="9pt"/>
    </style:style>
    <style:style style:name="T870" style:family="text">
      <style:text-properties fo:color="#3b3b3b" fo:font-size="9pt" style:font-size-asian="9pt"/>
    </style:style>
    <style:style style:name="T871" style:family="text">
      <style:text-properties fo:color="#131313" fo:font-size="8.5pt" fo:letter-spacing="0.0161in" fo:font-weight="bold" style:font-size-asian="8.5pt" style:font-weight-asian="bold" style:text-scale="105%"/>
    </style:style>
    <style:style style:name="T872" style:family="text">
      <style:text-properties fo:color="#282828" fo:font-size="9pt" fo:letter-spacing="0.028in" style:font-size-asian="9pt"/>
    </style:style>
    <style:style style:name="T873" style:family="text">
      <style:text-properties fo:color="#131313" fo:font-size="9pt" fo:letter-spacing="0.022in" style:font-size-asian="9pt"/>
    </style:style>
    <style:style style:name="T874" style:family="text">
      <style:text-properties fo:color="#131313" fo:font-size="9pt" fo:letter-spacing="0.0256in" style:font-size-asian="9pt"/>
    </style:style>
    <style:style style:name="T875" style:family="text">
      <style:text-properties fo:color="#131313" fo:font-size="9pt" fo:letter-spacing="0.0201in" style:font-size-asian="9pt"/>
    </style:style>
    <style:style style:name="T876" style:family="text">
      <style:text-properties fo:color="#131313" fo:font-size="9pt" fo:letter-spacing="0.0264in" style:font-size-asian="9pt"/>
    </style:style>
    <style:style style:name="T877" style:family="text">
      <style:text-properties fo:color="#131313" fo:font-size="9pt" fo:letter-spacing="0.0193in" style:font-size-asian="9pt"/>
    </style:style>
    <style:style style:name="T878" style:family="text">
      <style:text-properties fo:color="#131313" fo:font-size="9pt" fo:letter-spacing="0.0252in" style:font-size-asian="9pt"/>
    </style:style>
    <style:style style:name="T879" style:family="text">
      <style:text-properties fo:color="#131313" fo:font-size="9pt" fo:letter-spacing="0.0236in" style:font-size-asian="9pt"/>
    </style:style>
    <style:style style:name="T880" style:family="text">
      <style:text-properties fo:color="#131313" fo:font-size="9pt" fo:letter-spacing="0.0217in" style:font-size-asian="9pt"/>
    </style:style>
    <style:style style:name="T881" style:family="text">
      <style:text-properties fo:color="#282828" fo:font-size="9pt" fo:letter-spacing="0.0146in" style:font-size-asian="9pt"/>
    </style:style>
    <style:style style:name="T882" style:family="text">
      <style:text-properties fo:color="#131313" fo:font-size="9pt" fo:letter-spacing="-0.0063in" style:font-size-asian="9pt"/>
    </style:style>
    <style:style style:name="T883" style:family="text">
      <style:text-properties fo:color="#131313" fo:font-size="9pt" fo:letter-spacing="0.002in" style:font-size-asian="9pt"/>
    </style:style>
    <style:style style:name="T884" style:family="text">
      <style:text-properties fo:color="#131313" fo:font-size="9pt" fo:letter-spacing="-0.0083in" style:font-size-asian="9pt"/>
    </style:style>
    <style:style style:name="T885" style:family="text">
      <style:text-properties fo:color="#131313" fo:font-size="8.5pt" fo:letter-spacing="0.0201in" fo:font-weight="bold" style:font-size-asian="8.5pt" style:font-weight-asian="bold" style:text-scale="105%"/>
    </style:style>
    <style:style style:name="T886" style:family="text">
      <style:text-properties fo:color="#131313" fo:font-size="9pt" style:font-size-asian="9pt" style:text-scale="105%"/>
    </style:style>
    <style:style style:name="T887" style:family="text">
      <style:text-properties fo:color="#131313" fo:font-size="9pt" fo:letter-spacing="-0.0035in" style:font-size-asian="9pt" style:text-scale="105%"/>
    </style:style>
    <style:style style:name="T888" style:family="text">
      <style:text-properties fo:color="#131313" fo:font-size="9pt" fo:letter-spacing="-0.0083in" style:font-size-asian="9pt" style:text-scale="105%"/>
    </style:style>
    <style:style style:name="T889" style:family="text">
      <style:text-properties fo:color="#131313" fo:font-size="9pt" fo:letter-spacing="-0.0047in" style:font-size-asian="9pt" style:text-scale="105%"/>
    </style:style>
    <style:style style:name="T890" style:family="text">
      <style:text-properties fo:color="#131313" fo:font-size="9pt" fo:letter-spacing="-0.0043in" style:font-size-asian="9pt" style:text-scale="105%"/>
    </style:style>
    <style:style style:name="T891" style:family="text">
      <style:text-properties fo:color="#131313" fo:font-size="9pt" fo:letter-spacing="-0.0028in" style:font-size-asian="9pt" style:text-scale="105%"/>
    </style:style>
    <style:style style:name="T892" style:family="text">
      <style:text-properties fo:color="#131313" fo:font-size="8.5pt" fo:letter-spacing="-0.0016in" fo:font-weight="bold" fo:background-color="#b1b1b1" style:font-size-asian="8.5pt" style:font-weight-asian="bold" style:text-scale="105%"/>
    </style:style>
    <style:style style:name="T893" style:family="text">
      <style:text-properties fo:color="#131313" fo:font-size="8.5pt" fo:letter-spacing="0.0091in" fo:font-weight="bold" fo:background-color="#b1b1b1" style:font-size-asian="8.5pt" style:font-weight-asian="bold" style:text-scale="105%"/>
    </style:style>
    <style:style style:name="T894" style:family="text">
      <style:text-properties fo:color="#131313" fo:font-size="8.5pt" fo:font-weight="bold" fo:background-color="#b1b1b1" style:font-size-asian="8.5pt" style:font-weight-asian="bold"/>
    </style:style>
    <style:style style:name="T895" style:family="text">
      <style:text-properties fo:color="#131313" fo:font-size="9pt" fo:letter-spacing="0.0244in" style:font-size-asian="9pt"/>
    </style:style>
    <style:style style:name="T896" style:family="text">
      <style:text-properties fo:color="#131313" fo:font-size="9pt" fo:letter-spacing="-0.0043in" style:font-size-asian="9pt"/>
    </style:style>
    <style:style style:name="T897" style:family="text">
      <style:text-properties fo:color="#282828" fo:font-size="9pt" fo:letter-spacing="0.0126in" style:font-size-asian="9pt"/>
    </style:style>
    <style:style style:name="T898" style:family="text">
      <style:text-properties fo:color="#282828" fo:font-size="9pt" fo:letter-spacing="-0.0075in" style:font-size-asian="9pt"/>
    </style:style>
    <style:style style:name="T899" style:family="text">
      <style:text-properties fo:color="#131313" fo:font-size="8.5pt" fo:letter-spacing="-0.0016in" fo:font-weight="bold" fo:background-color="#b1b1b1" style:font-size-asian="8.5pt" style:font-weight-asian="bold"/>
    </style:style>
    <style:style style:name="T900" style:family="text">
      <style:text-properties fo:color="#131313" fo:font-size="8.5pt" fo:font-weight="bold" style:font-size-asian="8.5pt" style:font-weight-asian="bold"/>
    </style:style>
    <style:style style:name="T901" style:family="text">
      <style:text-properties fo:color="#131313" fo:font-size="8.5pt" style:font-size-asian="8.5pt"/>
    </style:style>
    <style:style style:name="T902" style:family="text">
      <style:text-properties fo:color="#131313" fo:font-size="8.5pt" fo:letter-spacing="0.028in" style:font-size-asian="8.5pt"/>
    </style:style>
    <style:style style:name="T903" style:family="text">
      <style:text-properties fo:color="#282828" fo:font-size="8.5pt" fo:letter-spacing="-0.0028in" fo:font-weight="bold" style:font-size-asian="8.5pt" style:font-weight-asian="bold"/>
    </style:style>
    <style:style style:name="T904" style:family="text">
      <style:text-properties fo:color="#282828" fo:font-size="8.5pt" fo:letter-spacing="-0.0075in" fo:font-weight="bold" style:font-size-asian="8.5pt" style:font-weight-asian="bold"/>
    </style:style>
    <style:style style:name="T905" style:family="text">
      <style:text-properties fo:color="#131313" fo:font-size="8.5pt" fo:letter-spacing="-0.0028in" style:font-size-asian="8.5pt"/>
    </style:style>
    <style:style style:name="T906" style:family="text">
      <style:text-properties fo:color="#131313" fo:font-size="8.5pt" fo:letter-spacing="0.0063in" style:font-size-asian="8.5pt"/>
    </style:style>
    <style:style style:name="T907" style:family="text">
      <style:text-properties fo:color="#282828" fo:font-size="9pt" fo:letter-spacing="-0.0047in" style:font-size-asian="9pt"/>
    </style:style>
    <style:style style:name="T908" style:family="text">
      <style:text-properties fo:color="#3b3b3b" fo:font-size="9pt" fo:letter-spacing="-0.0028in" style:font-size-asian="9pt"/>
    </style:style>
    <style:style style:name="T909" style:family="text">
      <style:text-properties fo:color="#3b3b3b" fo:font-size="9pt" fo:letter-spacing="-0.0047in" style:font-size-asian="9pt"/>
    </style:style>
    <style:style style:name="T910" style:family="text">
      <style:text-properties fo:font-size="10pt" style:font-size-asian="10pt"/>
    </style:style>
    <style:style style:name="T911" style:family="text">
      <style:text-properties fo:color="#231f20" style:font-name="Source Sans Pro" fo:letter-spacing="-0.002in"/>
    </style:style>
    <style:style style:name="T912" style:family="text">
      <style:text-properties style:font-name="Courier New" fo:font-size="8.5pt" fo:font-weight="bold" style:font-size-asian="8.5pt" style:font-weight-asian="bold"/>
    </style:style>
    <style:style style:name="T913" style:family="text">
      <style:text-properties style:font-name="Courier New" fo:font-size="8.5pt" fo:letter-spacing="0.0055in" fo:font-weight="bold" style:font-size-asian="8.5pt" style:font-weight-asian="bold"/>
    </style:style>
    <style:style style:name="T914" style:family="text">
      <style:text-properties style:font-name="Courier New" fo:font-size="8.5pt" fo:letter-spacing="-0.0016in" fo:font-weight="bold" style:font-size-asian="8.5pt" style:font-weight-asian="bold"/>
    </style:style>
    <style:style style:name="T915" style:family="text">
      <style:text-properties fo:letter-spacing="-0.0165in"/>
    </style:style>
    <style:style style:name="T916" style:family="text">
      <style:text-properties fo:letter-spacing="-0.0173in"/>
    </style:style>
    <style:style style:name="T917" style:family="text">
      <style:text-properties style:font-name="Courier New" fo:font-size="8pt" fo:font-weight="bold" style:font-size-asian="8pt" style:font-weight-asian="bold"/>
    </style:style>
    <style:style style:name="T918" style:family="text">
      <style:text-properties style:font-name="Courier New"/>
    </style:style>
    <style:style style:name="T919" style:family="text">
      <style:text-properties style:font-name="Courier New" fo:letter-spacing="-0.0047in"/>
    </style:style>
    <style:style style:name="T920" style:family="text">
      <style:text-properties style:font-name="Courier New" fo:letter-spacing="-0.0063in"/>
    </style:style>
    <style:style style:name="T921" style:family="text">
      <style:text-properties style:font-name="Courier New" fo:letter-spacing="-0.0043in"/>
    </style:style>
    <style:style style:name="T922" style:family="text">
      <style:text-properties style:font-name="Courier New" fo:letter-spacing="-0.0016in"/>
    </style:style>
    <style:style style:name="T923" style:family="text">
      <style:text-properties style:font-name="Courier New" fo:letter-spacing="-0.0102in"/>
    </style:style>
    <style:style style:name="T924" style:family="text">
      <style:text-properties style:font-name="Courier New" fo:letter-spacing="-0.0091in"/>
    </style:style>
    <style:style style:name="T925" style:family="text">
      <style:text-properties style:font-name="Courier New" fo:letter-spacing="-0.0035in"/>
    </style:style>
    <style:style style:name="T926" style:family="text">
      <style:text-properties fo:font-size="7pt" fo:letter-spacing="-0.0016in" fo:font-weight="bold" style:font-size-asian="7pt" style:font-weight-asian="bold"/>
    </style:style>
    <style:style style:name="T927" style:family="text">
      <style:text-properties fo:font-size="7pt" fo:font-weight="bold" style:font-size-asian="7pt" style:font-weight-asian="bold"/>
    </style:style>
    <style:style style:name="T928" style:family="text">
      <style:text-properties fo:font-size="7pt" fo:letter-spacing="0.0071in" fo:font-weight="bold" style:font-size-asian="7pt" style:font-weight-asian="bold"/>
    </style:style>
    <style:style style:name="T929" style:family="text">
      <style:text-properties fo:font-size="7pt" fo:letter-spacing="-0.0035in" fo:font-weight="bold" style:font-size-asian="7pt" style:font-weight-asian="bold"/>
    </style:style>
    <style:style style:name="T930" style:family="text">
      <style:text-properties fo:font-size="8pt" fo:letter-spacing="-0.0138in" style:font-size-asian="8pt"/>
    </style:style>
    <style:style style:name="T931" style:family="text">
      <style:text-properties fo:font-size="8pt" fo:letter-spacing="-0.0154in" style:font-size-asian="8pt"/>
    </style:style>
    <style:style style:name="T932" style:family="text">
      <style:text-properties fo:font-size="8pt" fo:letter-spacing="-0.0075in" style:font-size-asian="8pt"/>
    </style:style>
    <style:style style:name="T933" style:family="text">
      <style:text-properties fo:font-size="8pt" fo:letter-spacing="-0.011in" style:font-size-asian="8pt"/>
    </style:style>
    <style:style style:name="T934" style:family="text">
      <style:text-properties style:font-name="Courier New" fo:font-size="8.5pt" style:font-size-asian="8.5pt"/>
    </style:style>
    <style:style style:name="T935" style:family="text">
      <style:text-properties style:font-name="Courier New" fo:font-size="8.5pt" fo:letter-spacing="-0.0016in" style:font-size-asian="8.5pt"/>
    </style:style>
    <style:style style:name="T936" style:family="text">
      <style:text-properties style:font-name="Courier New" fo:font-size="8.5pt" fo:letter-spacing="0.0055in" style:font-size-asian="8.5pt"/>
    </style:style>
    <style:style style:name="T937" style:family="text">
      <style:text-properties style:font-name="Courier New" fo:font-size="8.5pt" fo:letter-spacing="0.0063in" style:font-size-asian="8.5pt"/>
    </style:style>
    <style:style style:name="T938" style:family="text">
      <style:text-properties style:font-name="Courier New" fo:font-size="7.5pt" fo:font-weight="bold" style:font-size-asian="7.5pt" style:font-weight-asian="bold" style:text-scale="105%"/>
    </style:style>
    <style:style style:name="T939" style:family="text">
      <style:text-properties style:font-name="Courier New" fo:font-size="7.5pt" fo:letter-spacing="-0.0126in" fo:font-weight="bold" style:font-size-asian="7.5pt" style:font-weight-asian="bold" style:text-scale="105%"/>
    </style:style>
    <style:style style:name="T940" style:family="text">
      <style:text-properties style:font-name="Courier New" fo:font-size="7.5pt" fo:letter-spacing="-0.0118in" fo:font-weight="bold" style:font-size-asian="7.5pt" style:font-weight-asian="bold" style:text-scale="105%"/>
    </style:style>
    <style:style style:name="T941" style:family="text">
      <style:text-properties style:font-name="Courier New" fo:font-size="7.5pt" fo:letter-spacing="-0.0016in" fo:font-weight="bold" style:font-size-asian="7.5pt" style:font-weight-asian="bold" style:text-scale="105%"/>
    </style:style>
    <style:style style:name="T942" style:family="text">
      <style:text-properties style:font-name="Courier New" fo:font-size="7.5pt" fo:letter-spacing="-0.0083in" fo:font-weight="bold" style:font-size-asian="7.5pt" style:font-weight-asian="bold" style:text-scale="105%"/>
    </style:style>
    <style:style style:name="T943" style:family="text">
      <style:text-properties style:font-name="Courier New" fo:font-size="7.5pt" fo:letter-spacing="-0.0098in" fo:font-weight="bold" style:font-size-asian="7.5pt" style:font-weight-asian="bold" style:text-scale="105%"/>
    </style:style>
    <style:style style:name="T944" style:family="text">
      <style:text-properties style:font-name="Courier New" fo:font-size="7.5pt" style:font-size-asian="7.5pt" style:text-scale="105%"/>
    </style:style>
    <style:style style:name="T945" style:family="text">
      <style:text-properties style:font-name="Courier New" fo:font-size="7.5pt" fo:letter-spacing="-0.0126in" style:font-size-asian="7.5pt" style:text-scale="105%"/>
    </style:style>
    <style:style style:name="T946" style:family="text">
      <style:text-properties style:font-name="Courier New" fo:font-size="7.5pt" fo:letter-spacing="-0.0138in" style:font-size-asian="7.5pt" style:text-scale="105%"/>
    </style:style>
    <style:style style:name="T947" style:family="text">
      <style:text-properties style:font-name="Courier New" fo:font-size="7.5pt" fo:letter-spacing="-0.0146in" style:font-size-asian="7.5pt" style:text-scale="105%"/>
    </style:style>
    <style:style style:name="T948" style:family="text">
      <style:text-properties fo:font-size="7.5pt" fo:letter-spacing="-0.0016in" fo:font-weight="bold" style:font-size-asian="7.5pt" style:font-weight-asian="bold" style:text-scale="105%"/>
    </style:style>
    <style:style style:name="T949" style:family="text">
      <style:text-properties fo:font-size="7.5pt" fo:font-weight="bold" style:font-size-asian="7.5pt" style:font-weight-asian="bold" style:text-scale="105%"/>
    </style:style>
    <style:style style:name="T950" style:family="text">
      <style:text-properties fo:font-size="7.5pt" fo:letter-spacing="-0.0165in" fo:font-weight="bold" style:font-size-asian="7.5pt" style:font-weight-asian="bold" style:text-scale="105%"/>
    </style:style>
    <style:style style:name="T951" style:family="text">
      <style:text-properties fo:font-size="7.5pt" fo:letter-spacing="-0.0028in" fo:font-weight="bold" style:font-size-asian="7.5pt" style:font-weight-asian="bold" style:text-scale="105%"/>
    </style:style>
    <style:style style:name="T952" style:family="text">
      <style:text-properties fo:font-size="7.5pt" style:font-size-asian="7.5pt" style:text-scale="105%"/>
    </style:style>
    <style:style style:name="T953" style:family="text">
      <style:text-properties fo:font-size="7.5pt" fo:letter-spacing="-0.0154in" style:font-size-asian="7.5pt" style:text-scale="105%"/>
    </style:style>
    <style:style style:name="T954" style:family="text">
      <style:text-properties fo:font-size="7.5pt" fo:letter-spacing="-0.0165in" style:font-size-asian="7.5pt" style:text-scale="105%"/>
    </style:style>
    <style:style style:name="T955" style:family="text">
      <style:text-properties fo:font-size="7.5pt" fo:letter-spacing="-0.0016in" style:font-size-asian="7.5pt" style:text-scale="105%"/>
    </style:style>
    <style:style style:name="T956" style:family="text">
      <style:text-properties fo:font-size="7.5pt" fo:letter-spacing="-0.011in" style:font-size-asian="7.5pt" style:text-scale="105%"/>
    </style:style>
    <style:style style:name="T957" style:family="text">
      <style:text-properties fo:font-size="7.5pt" fo:letter-spacing="-0.0098in" style:font-size-asian="7.5pt" style:text-scale="105%"/>
    </style:style>
    <style:style style:name="T958" style:family="text">
      <style:text-properties fo:font-size="7.5pt" fo:letter-spacing="-0.0028in" style:font-size-asian="7.5pt" style:text-scale="105%"/>
    </style:style>
    <style:style style:name="T959" style:family="text">
      <style:text-properties fo:font-size="7.5pt" style:font-size-asian="7.5pt"/>
    </style:style>
    <style:style style:name="T960" style:family="text">
      <style:text-properties fo:font-size="7.5pt" fo:letter-spacing="-0.0146in" style:font-size-asian="7.5pt" style:text-scale="105%"/>
    </style:style>
    <style:style style:name="T961" style:family="text">
      <style:text-properties fo:font-size="7.5pt" fo:letter-spacing="-0.0102in" style:font-size-asian="7.5pt" style:text-scale="105%"/>
    </style:style>
    <style:style style:name="T962" style:family="text">
      <style:text-properties fo:font-size="7.5pt" fo:letter-spacing="-0.0161in" style:font-size-asian="7.5pt" style:text-scale="105%"/>
    </style:style>
    <style:style style:name="T963" style:family="text">
      <style:text-properties fo:font-size="7.5pt" fo:letter-spacing="-0.0126in" style:font-size-asian="7.5pt" style:text-scale="105%"/>
    </style:style>
    <style:style style:name="T964" style:family="text">
      <style:text-properties fo:font-size="7.5pt" fo:letter-spacing="-0.0118in" style:font-size-asian="7.5pt" style:text-scale="105%"/>
    </style:style>
    <style:style style:name="T965" style:family="text">
      <style:text-properties fo:font-size="7.5pt" fo:letter-spacing="-0.0134in" style:font-size-asian="7.5pt" style:text-scale="105%"/>
    </style:style>
    <style:style style:name="T966" style:family="text">
      <style:text-properties fo:font-size="7.5pt" fo:letter-spacing="-0.0138in" style:font-size-asian="7.5pt" style:text-scale="105%"/>
    </style:style>
    <style:style style:name="T967" style:family="text">
      <style:text-properties style:font-name="Courier New" fo:font-size="7.5pt" fo:letter-spacing="-0.0063in" style:font-size-asian="7.5pt" style:text-scale="105%"/>
    </style:style>
    <style:style style:name="T968" style:family="text">
      <style:text-properties style:font-name="Courier New" fo:font-size="7.5pt" fo:letter-spacing="-0.0071in" style:font-size-asian="7.5pt" style:text-scale="105%"/>
    </style:style>
    <style:style style:name="T969" style:family="text">
      <style:text-properties style:font-name="Courier New" fo:font-size="7.5pt" fo:letter-spacing="-0.0118in" style:font-size-asian="7.5pt" style:text-scale="105%"/>
    </style:style>
    <style:style style:name="T970" style:family="text">
      <style:text-properties style:font-name="Courier New" fo:font-size="7.5pt" fo:letter-spacing="-0.011in" style:font-size-asian="7.5pt" style:text-scale="105%"/>
    </style:style>
    <style:style style:name="T971" style:family="text">
      <style:text-properties style:font-name="Courier New" fo:font-size="7.5pt" fo:letter-spacing="-0.0134in" style:font-size-asian="7.5pt" style:text-scale="105%"/>
    </style:style>
    <style:style style:name="T972" style:family="text">
      <style:text-properties style:font-name="Courier New" fo:font-size="7.5pt" fo:letter-spacing="-0.0028in" style:font-size-asian="7.5pt" style:text-scale="105%"/>
    </style:style>
    <style:style style:name="T973" style:family="text">
      <style:text-properties style:font-name="Courier New" fo:font-size="7.5pt" fo:letter-spacing="-0.0154in" fo:font-weight="bold" style:font-size-asian="7.5pt" style:font-weight-asian="bold" style:text-scale="105%"/>
    </style:style>
    <style:style style:name="T974" style:family="text">
      <style:text-properties style:font-name="Courier New" fo:font-size="7.5pt" fo:letter-spacing="-0.0165in" fo:font-weight="bold" style:font-size-asian="7.5pt" style:font-weight-asian="bold" style:text-scale="105%"/>
    </style:style>
    <style:style style:name="T975" style:family="text">
      <style:text-properties style:font-name="Courier New" fo:font-size="8.5pt" fo:font-weight="bold" style:font-size-asian="8.5pt" style:font-weight-asian="bold" style:text-scale="105%"/>
    </style:style>
    <style:style style:name="T976" style:family="text">
      <style:text-properties style:font-name="Courier New" fo:font-size="8.5pt" fo:letter-spacing="-0.0055in" fo:font-weight="bold" style:font-size-asian="8.5pt" style:font-weight-asian="bold" style:text-scale="105%"/>
    </style:style>
    <style:style style:name="T977" style:family="text">
      <style:text-properties style:font-name="Courier New" fo:font-size="8.5pt" fo:letter-spacing="-0.0063in" fo:font-weight="bold" style:font-size-asian="8.5pt" style:font-weight-asian="bold" style:text-scale="105%"/>
    </style:style>
    <style:style style:name="T978" style:family="text">
      <style:text-properties style:font-name="Courier New" fo:font-size="8.5pt" fo:letter-spacing="-0.0016in" fo:font-weight="bold" style:font-size-asian="8.5pt" style:font-weight-asian="bold" style:text-scale="105%"/>
    </style:style>
    <style:style style:name="T979" style:family="text">
      <style:text-properties style:font-name="Courier New" style:text-scale="105%"/>
    </style:style>
    <style:style style:name="T980" style:family="text">
      <style:text-properties style:font-name="Courier New" fo:letter-spacing="-0.0035in" style:text-scale="105%"/>
    </style:style>
    <style:style style:name="T981" style:family="text">
      <style:text-properties style:font-name="Courier New" fo:letter-spacing="-0.0043in" style:text-scale="105%"/>
    </style:style>
    <style:style style:name="T982" style:family="text">
      <style:text-properties style:font-name="Courier New" fo:letter-spacing="-0.0028in" style:text-scale="105%"/>
    </style:style>
    <style:style style:name="T983" style:family="text">
      <style:text-properties style:font-name="Courier New" fo:font-size="8.5pt" fo:letter-spacing="-0.0189in" fo:font-weight="bold" style:font-size-asian="8.5pt" style:font-weight-asian="bold" style:text-scale="105%"/>
    </style:style>
    <style:style style:name="T984" style:family="text">
      <style:text-properties style:font-name="Courier New" fo:font-size="8.5pt" style:font-size-asian="8.5pt" style:text-scale="105%"/>
    </style:style>
    <style:style style:name="T985" style:family="text">
      <style:text-properties style:font-name="Courier New" fo:font-size="8.5pt" fo:letter-spacing="-0.0138in" style:font-size-asian="8.5pt" style:text-scale="105%"/>
    </style:style>
    <style:style style:name="T986" style:family="text">
      <style:text-properties style:font-name="Courier New" fo:font-size="8.5pt" fo:letter-spacing="-0.0126in" style:font-size-asian="8.5pt" style:text-scale="105%"/>
    </style:style>
    <style:style style:name="T987" style:family="text">
      <style:text-properties style:font-name="Courier New" fo:font-size="8.5pt" fo:letter-spacing="-0.0134in" style:font-size-asian="8.5pt" style:text-scale="105%"/>
    </style:style>
    <style:style style:name="T988" style:family="text">
      <style:text-properties style:font-name="Courier New" fo:font-size="8.5pt" fo:letter-spacing="-0.0035in" style:font-size-asian="8.5pt" style:text-scale="105%"/>
    </style:style>
    <style:style style:name="T989" style:family="text">
      <style:text-properties style:font-name="Courier New" fo:font-size="8.5pt" fo:letter-spacing="-0.0028in" style:font-size-asian="8.5pt" style:text-scale="105%"/>
    </style:style>
    <style:style style:name="T990" style:family="text">
      <style:text-properties style:font-name="Courier New" fo:font-size="8.5pt" fo:letter-spacing="-0.0047in" style:font-size-asian="8.5pt" style:text-scale="105%"/>
    </style:style>
    <style:style style:name="T991" style:family="text">
      <style:text-properties style:font-name="Courier New" fo:font-size="8.5pt" fo:letter-spacing="-0.0063in" style:font-size-asian="8.5pt" style:text-scale="105%"/>
    </style:style>
    <style:style style:name="T992" style:family="text">
      <style:text-properties style:font-name="Courier New" fo:font-size="8.5pt" fo:letter-spacing="-0.0043in" style:font-size-asian="8.5pt" style:text-scale="105%"/>
    </style:style>
    <style:style style:name="T993" style:family="text">
      <style:text-properties style:font-name="Courier New" fo:font-size="8.5pt" fo:letter-spacing="-0.0016in" style:font-size-asian="8.5pt" style:text-scale="105%"/>
    </style:style>
    <style:style style:name="T994" style:family="text">
      <style:text-properties style:font-name="Courier New" fo:font-size="8.5pt" fo:letter-spacing="-0.0055in" style:font-size-asian="8.5pt" style:text-scale="105%"/>
    </style:style>
    <style:style style:name="T995" style:family="text">
      <style:text-properties style:font-name="Courier New" fo:font-size="8.5pt" fo:letter-spacing="0.028in" style:font-size-asian="8.5pt" style:text-scale="105%"/>
    </style:style>
    <style:style style:name="T996" style:family="text">
      <style:text-properties style:font-name="Courier New" fo:font-size="8.5pt" fo:letter-spacing="-0.0146in" fo:font-weight="bold" style:font-size-asian="8.5pt" style:font-weight-asian="bold" style:text-scale="105%"/>
    </style:style>
    <style:style style:name="T997" style:family="text">
      <style:text-properties style:font-name="Courier New" fo:font-size="9pt" fo:font-weight="bold" style:font-size-asian="9pt" style:font-weight-asian="bold" style:text-scale="105%"/>
    </style:style>
    <style:style style:name="T998" style:family="text">
      <style:text-properties style:font-name="Courier New" fo:font-size="9pt" fo:letter-spacing="-0.0102in" fo:font-weight="bold" style:font-size-asian="9pt" style:font-weight-asian="bold" style:text-scale="105%"/>
    </style:style>
    <style:style style:name="T999" style:family="text">
      <style:text-properties style:font-name="Courier New" fo:font-size="9pt" fo:letter-spacing="-0.011in" fo:font-weight="bold" style:font-size-asian="9pt" style:font-weight-asian="bold" style:text-scale="105%"/>
    </style:style>
    <style:style style:name="T1000" style:family="text">
      <style:text-properties style:font-name="Courier New" fo:font-size="9pt" fo:letter-spacing="-0.0016in" fo:font-weight="bold" style:font-size-asian="9pt" style:font-weight-asian="bold" style:text-scale="105%"/>
    </style:style>
    <style:style style:name="T1001" style:family="text">
      <style:text-properties style:font-name="Courier New" fo:letter-spacing="-0.0098in" style:text-scale="105%"/>
    </style:style>
    <style:style style:name="T1002" style:family="text">
      <style:text-properties style:font-name="Courier New" fo:letter-spacing="-0.0102in" style:text-scale="105%"/>
    </style:style>
    <style:style style:name="T1003" style:family="text">
      <style:text-properties style:font-name="Courier New" fo:letter-spacing="-0.0091in" style:text-scale="105%"/>
    </style:style>
    <style:style style:name="T1004" style:family="text">
      <style:text-properties style:text-scale="105%"/>
    </style:style>
    <style:style style:name="T1005" style:family="text">
      <style:text-properties style:font-name="Courier New" fo:font-size="9pt" style:font-size-asian="9pt" style:text-scale="105%"/>
    </style:style>
    <style:style style:name="T1006" style:family="text">
      <style:text-properties style:font-name="Courier New" fo:font-size="9pt" fo:letter-spacing="-0.0201in" style:font-size-asian="9pt" style:text-scale="105%"/>
    </style:style>
    <style:style style:name="T1007" style:family="text">
      <style:text-properties style:font-name="Courier New" fo:font-size="9pt" fo:letter-spacing="-0.0193in" style:font-size-asian="9pt" style:text-scale="105%"/>
    </style:style>
    <style:style style:name="T1008" style:family="text">
      <style:text-properties style:font-name="Courier New" fo:font-size="9pt" fo:letter-spacing="-0.0083in" style:font-size-asian="9pt" style:text-scale="105%"/>
    </style:style>
    <style:style style:name="T1009" style:family="text">
      <style:text-properties style:font-name="Courier New" fo:font-size="9pt" fo:letter-spacing="-0.0071in" style:font-size-asian="9pt" style:text-scale="105%"/>
    </style:style>
    <style:style style:name="T1010" style:family="text">
      <style:text-properties style:font-name="Courier New" fo:font-size="9pt" fo:letter-spacing="-0.0016in" style:font-size-asian="9pt" style:text-scale="105%"/>
    </style:style>
    <style:style style:name="T1011" style:family="text">
      <style:text-properties style:font-name="Courier New" fo:font-size="9pt" fo:letter-spacing="-0.0098in" style:font-size-asian="9pt" style:text-scale="105%"/>
    </style:style>
    <style:style style:name="T1012" style:family="text">
      <style:text-properties style:font-name="Courier New" fo:font-size="9pt" fo:letter-spacing="-0.0075in" style:font-size-asian="9pt" style:text-scale="105%"/>
    </style:style>
    <style:style style:name="T1013" style:family="text">
      <style:text-properties style:font-name="Courier New" fo:font-size="9pt" fo:letter-spacing="0.028in" style:font-size-asian="9pt" style:text-scale="105%"/>
    </style:style>
    <style:style style:name="T1014" style:family="text">
      <style:text-properties style:font-name="Courier New" fo:font-size="9pt" fo:letter-spacing="-0.0102in" style:font-size-asian="9pt" style:text-scale="105%"/>
    </style:style>
    <style:style style:name="T1015" style:family="text">
      <style:text-properties style:font-name="Courier New" fo:font-size="9pt" fo:letter-spacing="-0.011in" style:font-size-asian="9pt" style:text-scale="105%"/>
    </style:style>
    <style:style style:name="T1016" style:family="text">
      <style:text-properties style:font-name="Courier New" fo:font-size="9pt" fo:letter-spacing="-0.0118in" style:font-size-asian="9pt" style:text-scale="105%"/>
    </style:style>
    <style:style style:name="T1017" style:family="text">
      <style:text-properties fo:letter-spacing="-0.0201in" style:text-scale="105%"/>
    </style:style>
    <style:style style:name="T1018" style:family="text">
      <style:text-properties fo:letter-spacing="-0.0193in" style:text-scale="105%"/>
    </style:style>
    <style:style style:name="T1019" style:family="text">
      <style:text-properties fo:letter-spacing="-0.0016in" style:text-scale="105%"/>
    </style:style>
    <style:style style:name="T1020" style:family="text">
      <style:text-properties style:font-name="Courier New" fo:font-size="8.5pt" fo:letter-spacing="-0.0028in" fo:font-weight="bold" style:font-size-asian="8.5pt" style:font-weight-asian="bold"/>
    </style:style>
    <style:style style:name="T1021" style:family="text">
      <style:text-properties style:font-name="Courier New" fo:font-size="8.5pt" fo:letter-spacing="-0.0181in" fo:font-weight="bold" style:font-size-asian="8.5pt" style:font-weight-asian="bold"/>
    </style:style>
    <style:style style:name="T1022" style:family="text">
      <style:text-properties style:font-name="Courier New" fo:font-size="8.5pt" fo:letter-spacing="-0.0173in" fo:font-weight="bold" style:font-size-asian="8.5pt" style:font-weight-asian="bold"/>
    </style:style>
    <style:style style:name="T1023" style:family="text">
      <style:text-properties style:font-name="Courier New" fo:font-size="8.5pt" fo:letter-spacing="-0.0075in" style:font-size-asian="8.5pt"/>
    </style:style>
    <style:style style:name="T1024" style:family="text">
      <style:text-properties style:font-name="Courier New" fo:font-size="8.5pt" fo:letter-spacing="-0.0102in" style:font-size-asian="8.5pt"/>
    </style:style>
    <style:style style:name="T1025" style:family="text">
      <style:text-properties fo:font-size="7.5pt" fo:letter-spacing="-0.0028in" fo:font-weight="bold" style:font-size-asian="7.5pt" style:font-weight-asian="bold"/>
    </style:style>
    <style:style style:name="T1026" style:family="text">
      <style:text-properties fo:font-size="7.5pt" fo:letter-spacing="-0.0016in" fo:font-weight="bold" style:font-size-asian="7.5pt" style:font-weight-asian="bold"/>
    </style:style>
    <style:style style:name="T1027" style:family="text">
      <style:text-properties fo:font-size="7.5pt" fo:font-weight="bold" style:font-size-asian="7.5pt" style:font-weight-asian="bold"/>
    </style:style>
    <style:style style:name="T1028" style:family="text">
      <style:text-properties fo:font-size="7.5pt" fo:letter-spacing="-0.0035in" fo:font-weight="bold" style:font-size-asian="7.5pt" style:font-weight-asian="bold"/>
    </style:style>
    <style:style style:name="T1029" style:family="text">
      <style:text-properties fo:font-size="7.5pt" fo:letter-spacing="-0.0161in" style:font-size-asian="7.5pt"/>
    </style:style>
    <style:style style:name="T1030" style:family="text">
      <style:text-properties fo:font-size="7.5pt" fo:letter-spacing="-0.0016in" style:font-size-asian="7.5pt"/>
    </style:style>
    <style:style style:name="T1031" style:family="text">
      <style:text-properties fo:font-size="7.5pt" fo:letter-spacing="-0.0035in" style:font-size-asian="7.5pt"/>
    </style:style>
    <style:style style:name="T1032" style:family="text">
      <style:text-properties fo:font-size="7.5pt" fo:letter-spacing="-0.0055in" style:font-size-asian="7.5pt"/>
    </style:style>
    <style:style style:name="T1033" style:family="text">
      <style:text-properties fo:color="#444444" fo:font-size="7pt" fo:letter-spacing="-0.0016in" style:font-size-asian="7pt" style:text-scale="105%"/>
    </style:style>
    <style:style style:name="T1034" style:family="text">
      <style:text-properties fo:color="#444444" fo:font-size="7pt" style:font-size-asian="7pt" style:text-scale="105%"/>
    </style:style>
    <style:style style:name="T1035" style:family="text">
      <style:text-properties fo:color="#444444" fo:font-size="7pt" fo:letter-spacing="-0.0154in" style:font-size-asian="7pt" style:text-scale="105%"/>
    </style:style>
    <style:style style:name="T1036" style:family="text">
      <style:text-properties fo:color="#444444" fo:font-size="7.5pt" fo:letter-spacing="-0.0035in" style:font-size-asian="7.5pt" style:text-scale="105%"/>
    </style:style>
    <style:style style:name="T1037" style:family="text">
      <style:text-properties fo:color="#444444" fo:font-size="7.5pt" fo:letter-spacing="-0.0016in" style:font-size-asian="7.5pt"/>
    </style:style>
    <style:style style:name="T1038" style:family="text">
      <style:text-properties fo:color="#444444" fo:font-size="7pt" fo:letter-spacing="-0.0161in" style:font-size-asian="7pt" style:text-scale="105%"/>
    </style:style>
    <style:style style:name="T1039" style:family="text">
      <style:text-properties fo:color="#444444" fo:font-size="7pt" fo:letter-spacing="0.0008in" style:font-size-asian="7pt" style:text-scale="105%"/>
    </style:style>
    <style:style style:name="T1040" style:family="text">
      <style:text-properties fo:color="#444444" style:font-name="Courier New" fo:font-size="8.5pt" style:font-size-asian="8.5pt"/>
    </style:style>
    <style:style style:name="T1041" style:family="text">
      <style:text-properties fo:color="#010101" style:font-name="Courier New" fo:font-size="8.5pt" style:font-size-asian="8.5pt"/>
    </style:style>
    <style:style style:name="T1042" style:family="text">
      <style:text-properties fo:color="#444444" style:font-name="Courier New" fo:font-size="8.5pt" fo:letter-spacing="-0.0602in" style:font-size-asian="8.5pt"/>
    </style:style>
    <style:style style:name="T1043" style:family="text">
      <style:text-properties fo:color="#444444" fo:font-size="8pt" style:font-size-asian="8pt"/>
    </style:style>
    <style:style style:name="T1044" style:family="text">
      <style:text-properties fo:color="#444444" fo:font-size="8pt" fo:letter-spacing="0.0555in" style:font-size-asian="8pt" style:text-scale="150%"/>
    </style:style>
    <style:style style:name="T1045" style:family="text">
      <style:text-properties fo:color="#444444" style:font-name="Courier New" fo:font-size="8.5pt" fo:letter-spacing="0.028in" style:font-size-asian="8.5pt"/>
    </style:style>
    <style:style style:name="T1046" style:family="text">
      <style:text-properties fo:color="#444444" style:font-name="Courier New" fo:font-size="8.5pt" fo:letter-spacing="0.0035in" style:font-size-asian="8.5pt"/>
    </style:style>
    <style:style style:name="T1047" style:family="text">
      <style:text-properties fo:color="#444444" style:font-name="Courier New" fo:font-size="8.5pt" fo:letter-spacing="-0.0055in" style:font-size-asian="8.5pt"/>
    </style:style>
    <style:style style:name="T1048" style:family="text">
      <style:text-properties fo:color="#010101" style:font-name="Courier New" fo:font-size="8.5pt" fo:letter-spacing="-0.0173in" style:font-size-asian="8.5pt"/>
    </style:style>
    <style:style style:name="T1049" style:family="text">
      <style:text-properties fo:color="#444444" style:font-name="Courier New" fo:font-size="8.5pt" fo:letter-spacing="-0.0043in" style:font-size-asian="8.5pt"/>
    </style:style>
    <style:style style:name="T1050" style:family="text">
      <style:text-properties fo:color="#444444" style:font-name="Courier New" fo:font-size="8.5pt" fo:letter-spacing="-0.0035in" style:font-size-asian="8.5pt"/>
    </style:style>
    <style:style style:name="T1051" style:family="text">
      <style:text-properties fo:color="#444444" style:font-name="Courier New" fo:font-size="8.5pt" fo:letter-spacing="0.002in" style:font-size-asian="8.5pt"/>
    </style:style>
    <style:style style:name="T1052" style:family="text">
      <style:text-properties fo:color="#444444" style:font-name="Courier New" fo:font-size="8.5pt" fo:letter-spacing="-0.0016in" style:font-size-asian="8.5pt"/>
    </style:style>
    <style:style style:name="T1053" style:family="text">
      <style:text-properties fo:color="#010101" style:font-name="Courier New" fo:font-size="8.5pt" fo:letter-spacing="-0.0016in" style:font-size-asian="8.5pt"/>
    </style:style>
    <style:style style:name="T1054" style:family="text">
      <style:text-properties fo:color="#010101" style:font-name="Courier New" fo:font-size="8pt" fo:font-weight="bold" style:font-size-asian="8pt" style:font-weight-asian="bold" style:text-scale="105%"/>
    </style:style>
    <style:style style:name="T1055" style:family="text">
      <style:text-properties fo:color="#010101" style:font-name="Courier New" fo:font-size="8pt" fo:letter-spacing="0.002in" fo:font-weight="bold" style:font-size-asian="8pt" style:font-weight-asian="bold" style:text-scale="105%"/>
    </style:style>
    <style:style style:name="T1056" style:family="text">
      <style:text-properties fo:color="#010101" style:font-name="Courier New" fo:font-size="8pt" fo:letter-spacing="-0.0008in" fo:font-weight="bold" style:font-size-asian="8pt" style:font-weight-asian="bold" style:text-scale="105%"/>
    </style:style>
    <style:style style:name="T1057" style:family="text">
      <style:text-properties fo:color="#010101" style:font-name="Courier New" fo:font-size="8pt" fo:letter-spacing="-0.0016in" fo:font-weight="bold" style:font-size-asian="8pt" style:font-weight-asian="bold" style:text-scale="105%"/>
    </style:style>
    <style:style style:name="T1058" style:family="text">
      <style:text-properties fo:color="#40586f" style:font-name="Lato Black" fo:font-size="6pt" fo:letter-spacing="-0.0047in" fo:font-weight="bold" style:font-size-asian="6pt" style:font-weight-asian="bold"/>
    </style:style>
    <style:style style:name="T1059" style:family="text">
      <style:text-properties style:font-name="Courier New" fo:font-size="8pt" fo:letter-spacing="-0.0008in" fo:font-weight="bold" style:font-size-asian="8pt" style:font-weight-asian="bold"/>
    </style:style>
    <style:style style:name="T1060" style:family="text">
      <style:text-properties style:font-name="Courier New" fo:font-size="8pt" fo:letter-spacing="-0.0016in" fo:font-weight="bold" style:font-size-asian="8pt" style:font-weight-asian="bold"/>
    </style:style>
    <style:style style:name="T1061" style:family="text">
      <style:text-properties style:font-name="Courier New" fo:font-size="8pt" fo:letter-spacing="-0.0043in" fo:font-weight="bold" style:font-size-asian="8pt" style:font-weight-asian="bold"/>
    </style:style>
    <style:style style:name="T1062" style:family="text">
      <style:text-properties style:font-name="Courier New" fo:font-size="8pt" fo:letter-spacing="-0.0028in" fo:font-weight="bold" style:font-size-asian="8pt" style:font-weight-asian="bold"/>
    </style:style>
    <style:style style:name="T1063" style:family="text">
      <style:text-properties style:font-name="Courier New" fo:letter-spacing="-0.0146in"/>
    </style:style>
    <style:style style:name="T1064" style:family="text">
      <style:text-properties style:font-name="Courier New" fo:letter-spacing="-0.0134in"/>
    </style:style>
    <style:style style:name="T1065" style:family="text">
      <style:text-properties style:font-name="Courier New" fo:letter-spacing="-0.0118in"/>
    </style:style>
    <style:style style:name="T1066" style:family="text">
      <style:text-properties style:font-name="Courier New" fo:letter-spacing="-0.0138in"/>
    </style:style>
    <style:style style:name="T1067" style:family="text">
      <style:text-properties style:font-name="Courier New" fo:letter-spacing="-0.011in"/>
    </style:style>
    <style:style style:name="T1068" style:family="text">
      <style:text-properties fo:font-size="7pt" fo:letter-spacing="-0.0028in" fo:font-weight="bold" style:font-size-asian="7pt" style:font-weight-asian="bold"/>
    </style:style>
    <style:style style:name="T1069" style:family="text">
      <style:text-properties fo:font-size="7pt" fo:letter-spacing="-0.0043in" fo:font-weight="bold" style:font-size-asian="7pt" style:font-weight-asian="bold"/>
    </style:style>
    <style:style style:name="T1070" style:family="text">
      <style:text-properties fo:font-size="7pt" fo:letter-spacing="-0.0047in" fo:font-weight="bold" style:font-size-asian="7pt" style:font-weight-asian="bold"/>
    </style:style>
    <style:style style:name="T1071" style:family="text">
      <style:text-properties fo:font-size="7pt" style:font-size-asian="7pt"/>
    </style:style>
    <style:style style:name="T1072" style:family="text">
      <style:text-properties fo:font-size="7pt" fo:letter-spacing="-0.0161in" style:font-size-asian="7pt"/>
    </style:style>
    <style:style style:name="T1073" style:family="text">
      <style:text-properties fo:font-size="7pt" fo:letter-spacing="-0.0146in" style:font-size-asian="7pt"/>
    </style:style>
    <style:style style:name="T1074" style:family="text">
      <style:text-properties fo:font-size="7pt" fo:letter-spacing="-0.0016in" style:font-size-asian="7pt"/>
    </style:style>
    <style:style style:name="T1075" style:family="text">
      <style:text-properties fo:font-size="7pt" fo:letter-spacing="-0.0071in" style:font-size-asian="7pt"/>
    </style:style>
    <style:style style:name="T1076" style:family="text">
      <style:text-properties fo:font-size="7pt" fo:letter-spacing="-0.0035in" style:font-size-asian="7pt"/>
    </style:style>
    <style:style style:name="T1077" style:family="text">
      <style:text-properties style:font-name="Courier New" fo:letter-spacing="0.0543in"/>
    </style:style>
    <style:style style:name="T1078" style:family="text">
      <style:text-properties style:font-name="Courier New" fo:letter-spacing="0.0528in"/>
    </style:style>
    <style:style style:name="T1079" style:family="text">
      <style:text-properties style:font-name="Courier New" fo:letter-spacing="-0.0008in"/>
    </style:style>
    <style:style style:name="T1080" style:family="text">
      <style:text-properties style:font-name="Courier New" fo:letter-spacing="0.0008in"/>
    </style:style>
    <style:style style:name="T1081" style:family="text">
      <style:text-properties style:font-name="Courier New" fo:font-size="8pt" fo:letter-spacing="-0.0055in" fo:font-weight="bold" style:font-size-asian="8pt" style:font-weight-asian="bold"/>
    </style:style>
    <style:style style:name="T1082" style:family="text">
      <style:text-properties style:font-name="Courier New" fo:font-size="8pt" fo:letter-spacing="-0.0071in" fo:font-weight="bold" style:font-size-asian="8pt" style:font-weight-asian="bold"/>
    </style:style>
    <style:style style:name="T1083" style:family="text">
      <style:text-properties fo:color="#231f20" style:font-name="Source Sans Pro" fo:letter-spacing="-0.0055in"/>
    </style:style>
    <style:style style:name="T1084" style:family="text">
      <style:text-properties fo:color="#231f20" style:font-name="Source Sans Pro" fo:letter-spacing="-0.0043in"/>
    </style:style>
    <style:style style:name="T1085" style:family="text">
      <style:text-properties fo:color="#231f20" style:font-name="Source Sans Pro" fo:font-size="11pt" style:font-size-asian="11pt"/>
    </style:style>
    <style:style style:name="T1086" style:family="text">
      <style:text-properties fo:color="#231f20" style:font-name="Source Sans Pro" fo:font-size="11pt" fo:letter-spacing="-0.0043in" style:font-size-asian="11pt"/>
    </style:style>
    <style:style style:name="T1087" style:family="text">
      <style:text-properties fo:color="#231f20" style:font-name="Source Sans Pro" fo:font-size="11pt" fo:letter-spacing="-0.0035in" style:font-size-asian="11pt"/>
    </style:style>
    <style:style style:name="T1088" style:family="text">
      <style:text-properties fo:color="#231f20" style:font-name="Source Sans Pro" fo:font-size="11pt" fo:letter-spacing="-0.002in" style:font-size-asian="11pt"/>
    </style:style>
    <style:style style:name="T1089" style:family="text">
      <style:text-properties fo:color="#231f20" style:font-name="Source Sans Pro" fo:font-size="11pt" fo:letter-spacing="-0.0075in" style:font-size-asian="11pt"/>
    </style:style>
    <style:style style:name="T1090" style:family="text">
      <style:text-properties fo:color="#231f20" style:font-name="Source Sans Pro" fo:font-size="11pt" fo:letter-spacing="-0.0016in" style:font-size-asian="11pt"/>
    </style:style>
    <style:style style:name="T1091" style:family="text">
      <style:text-properties fo:color="#231f20" style:font-name="Source Sans Pro" fo:font-size="11pt" fo:letter-spacing="-0.0028in" style:font-size-asian="11pt"/>
    </style:style>
    <style:style style:name="T1092" style:family="text">
      <style:text-properties fo:color="#231f20" style:font-name="Source Sans Pro" fo:font-size="11pt" fo:letter-spacing="0.0047in" style:font-size-asian="11pt"/>
    </style:style>
    <style:style style:name="T1093" style:family="text">
      <style:text-properties fo:color="#231f20" style:font-name="Source Sans Pro" fo:font-size="11pt" fo:letter-spacing="0.0055in" style:font-size-asian="11pt"/>
    </style:style>
    <style:style style:name="T1094" style:family="text">
      <style:text-properties fo:color="#231f20" style:font-name="Source Sans Pro" fo:font-size="11pt" fo:letter-spacing="-0.0083in" style:font-size-asian="11pt"/>
    </style:style>
    <style:style style:name="T1095" style:family="text">
      <style:text-properties fo:color="#231f20" style:font-name="Source Sans Pro" fo:font-size="11pt" fo:letter-spacing="-0.0071in" style:font-size-asian="11pt"/>
    </style:style>
    <style:style style:name="T1096" style:family="text">
      <style:text-properties fo:color="#40586f" style:font-name="Lato Black" fo:font-size="6pt" fo:font-weight="bold" style:font-size-asian="6pt" style:font-weight-asian="bold"/>
    </style:style>
    <style:style style:name="T1097" style:family="text">
      <style:text-properties fo:color="#40586f" style:font-name="Lato Black" fo:font-size="6pt" fo:letter-spacing="0.0134in" fo:font-weight="bold" style:font-size-asian="6pt" style:font-weight-asian="bold"/>
    </style:style>
    <style:style style:name="T1098" style:family="text">
      <style:text-properties fo:color="#40586f" style:font-name="Lato Black" fo:font-size="6pt" fo:letter-spacing="0.0083in" fo:font-weight="bold" style:font-size-asian="6pt" style:font-weight-asian="bold"/>
    </style:style>
    <style:style style:name="T1099" style:family="text">
      <style:text-properties fo:color="#40586f" style:font-name="Lato Black" fo:font-size="6pt" fo:letter-spacing="0.0098in" fo:font-weight="bold" style:font-size-asian="6pt" style:font-weight-asian="bold"/>
    </style:style>
    <style:style style:name="T1100" style:family="text">
      <style:text-properties fo:color="#40586f" style:font-name="Lato Black" fo:font-size="6pt" fo:letter-spacing="0.0138in" fo:font-weight="bold" style:font-size-asian="6pt" style:font-weight-asian="bold"/>
    </style:style>
    <style:style style:name="T1101" style:family="text">
      <style:text-properties fo:color="#40586f" style:font-name="Lato Black" fo:font-size="6pt" fo:letter-spacing="-0.0016in" fo:font-weight="bold" style:font-size-asian="6pt" style:font-weight-asian="bold"/>
    </style:style>
    <style:style style:name="T1102" style:family="text">
      <style:text-properties fo:color="#40586f" fo:font-size="6pt" style:font-size-asian="6pt"/>
    </style:style>
    <style:style style:name="T1103" style:family="text">
      <style:text-properties fo:color="#231f20" style:font-name="Source Sans Pro" fo:font-size="11pt" fo:letter-spacing="0.0098in" style:font-size-asian="11pt"/>
    </style:style>
    <style:style style:name="T1104" style:family="text">
      <style:text-properties fo:color="#231f20" style:font-name="Source Sans Pro" fo:font-size="11pt" fo:letter-spacing="0.0102in" style:font-size-asian="11pt"/>
    </style:style>
    <style:style style:name="T1105" style:family="text">
      <style:text-properties fo:color="#231f20" style:font-name="Source Sans Pro" fo:font-size="11pt" fo:letter-spacing="-0.0008in" style:font-size-asian="11pt"/>
    </style:style>
    <style:style style:name="T1106" style:family="text">
      <style:text-properties fo:color="#ffffff" style:font-name="Source Sans Pro" fo:font-size="10pt" style:font-size-asian="10pt"/>
    </style:style>
    <style:style style:name="T1107" style:family="text">
      <style:text-properties fo:color="#ffffff" style:font-name="Source Sans Pro" fo:font-size="10pt" fo:letter-spacing="-0.0075in" style:font-size-asian="10pt"/>
    </style:style>
    <style:style style:name="T1108" style:family="text">
      <style:text-properties fo:color="#ffffff" style:font-name="Source Sans Pro" fo:font-size="10pt" fo:letter-spacing="-0.0071in" style:font-size-asian="10pt"/>
    </style:style>
    <style:style style:name="T1109" style:family="text">
      <style:text-properties fo:color="#ffffff" style:font-name="Source Sans Pro" fo:font-size="10pt" fo:letter-spacing="-0.0016in" style:font-size-asian="10pt"/>
    </style:style>
    <style:style style:name="T1110" style:family="text">
      <style:text-properties fo:color="#ffffff" style:font-name="Source Sans Pro" fo:font-size="10pt" fo:letter-spacing="-0.0008in" style:font-size-asian="10pt"/>
    </style:style>
    <style:style style:name="T1111" style:family="text">
      <style:text-properties fo:color="#ffffff" style:font-name="Source Sans Pro" fo:font-size="10pt" fo:letter-spacing="-0.0028in" style:font-size-asian="10pt"/>
    </style:style>
    <style:style style:name="T1112" style:family="text">
      <style:text-properties fo:color="#ffffff" style:font-name="Source Sans Pro Semibold" fo:font-size="11pt" fo:font-weight="bold" style:font-size-asian="11pt" style:font-weight-asian="bold"/>
    </style:style>
    <style:style style:name="T1113" style:family="text">
      <style:text-properties fo:color="#ffffff" style:font-name="Source Sans Pro Semibold" fo:font-size="11pt" fo:letter-spacing="0.0091in" fo:font-weight="bold" style:font-size-asian="11pt" style:font-weight-asian="bold"/>
    </style:style>
    <style:style style:name="T1114" style:family="text">
      <style:text-properties fo:color="#ffffff" style:font-name="Source Sans Pro Semibold" fo:font-size="11pt" fo:letter-spacing="0.0098in" fo:font-weight="bold" style:font-size-asian="11pt" style:font-weight-asian="bold"/>
    </style:style>
    <style:style style:name="T1115" style:family="text">
      <style:text-properties fo:color="#ffffff" style:font-name="Source Sans Pro Semibold" fo:font-size="11pt" fo:letter-spacing="-0.0016in" fo:font-weight="bold" style:font-size-asian="11pt" style:font-weight-asian="bold"/>
    </style:style>
    <style:style style:name="T1116" style:family="text">
      <style:text-properties fo:color="#ffffff" style:font-name="Source Sans Pro Semibold" fo:font-size="11pt" fo:letter-spacing="0.0346in" fo:font-weight="bold" style:font-size-asian="11pt" style:font-weight-asian="bold"/>
    </style:style>
    <style:style style:name="T1117" style:family="text">
      <style:text-properties fo:color="#ffffff" style:font-name="Source Sans Pro Semibold" fo:font-size="11pt" fo:letter-spacing="0.0299in" fo:font-weight="bold" style:font-size-asian="11pt" style:font-weight-asian="bold"/>
    </style:style>
    <style:style style:name="T1118" style:family="text">
      <style:text-properties fo:color="#425970" style:font-name="Arial" fo:font-size="6pt" fo:font-weight="bold" style:font-size-asian="6pt" style:font-weight-asian="bold"/>
    </style:style>
    <style:style style:name="T1119" style:family="text">
      <style:text-properties fo:color="#647789" style:font-name="Arial" fo:font-size="6pt" fo:font-weight="bold" style:font-size-asian="6pt" style:font-weight-asian="bold"/>
    </style:style>
    <style:style style:name="T1120" style:family="text">
      <style:text-properties fo:color="#647789" style:font-name="Arial" fo:font-size="6pt" fo:letter-spacing="-0.0063in" fo:font-weight="bold" style:font-size-asian="6pt" style:font-weight-asian="bold"/>
    </style:style>
    <style:style style:name="T1121" style:family="text">
      <style:text-properties fo:color="#425970" style:font-name="Arial" fo:font-size="6pt" fo:letter-spacing="-0.0008in" fo:font-weight="bold" style:font-size-asian="6pt" style:font-weight-asian="bold"/>
    </style:style>
    <style:style style:name="T1122" style:family="text">
      <style:text-properties fo:color="#425970" style:font-name="Arial" fo:font-size="6pt" fo:letter-spacing="0.0016in" fo:font-weight="bold" style:font-size-asian="6pt" style:font-weight-asian="bold"/>
    </style:style>
    <style:style style:name="T1123" style:family="text">
      <style:text-properties fo:color="#425970" style:font-name="Arial" fo:font-size="6pt" fo:letter-spacing="-0.0047in" fo:font-weight="bold" style:font-size-asian="6pt" style:font-weight-asian="bold"/>
    </style:style>
    <style:style style:name="T1124" style:family="text">
      <style:text-properties fo:color="#425970" style:font-name="Arial" fo:font-size="6pt" fo:letter-spacing="-0.0016in" fo:font-weight="bold" style:font-size-asian="6pt" style:font-weight-asian="bold"/>
    </style:style>
    <style:style style:name="T1125" style:family="text">
      <style:text-properties fo:color="#425970" style:font-name="Arial" fo:font-size="6pt" style:font-size-asian="6pt"/>
    </style:style>
    <style:style style:name="T1126" style:family="text">
      <style:text-properties fo:color="#647789" style:font-name="Arial" fo:font-size="6pt" style:font-size-asian="6pt"/>
    </style:style>
    <style:style style:name="T1127" style:family="text">
      <style:text-properties fo:color="#647789" style:font-name="Arial" fo:font-size="6pt" fo:letter-spacing="-0.0063in" style:font-size-asian="6pt"/>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9"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1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2"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fr1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59*" fo:start-indent="0in" fo:end-indent="0.2516in"/>
          <style:column style:rel-width="37276*"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6960*" fo:start-indent="0in" fo:end-indent="0.0138in"/>
          <style:column style:rel-width="38575*" fo:start-indent="0.0138in" fo:end-indent="0in"/>
        </style:columns>
      </style:section-properties>
    </style:style>
    <style:style style:name="Sect6" style:family="section">
      <style:section-properties style:editable="false">
        <style:columns fo:column-count="2">
          <style:column style:rel-width="24730*" fo:start-indent="0in" fo:end-indent="0.0138in"/>
          <style:column style:rel-width="40805*" fo:start-indent="0.0138in" fo:end-indent="0in"/>
        </style:columns>
      </style:section-properties>
    </style:style>
    <style:style style:name="Sect7" style:family="section">
      <style:section-properties style:editable="false">
        <style:columns fo:column-count="2">
          <style:column style:rel-width="24101*" fo:start-indent="0in" fo:end-indent="0.0138in"/>
          <style:column style:rel-width="41434*"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321"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317"><draw:image xlink:href="Pictures/10000001000000890000007C1AA9694F.png" xlink:type="simple" xlink:show="embed" xlink:actuate="onLoad" draw:mime-type="image/png"/></draw:frame></text:p>
      <text:p text:style-name="P6"/>
      <draw:frame draw:style-name="fr1" draw:name="Image278" text:anchor-type="char" svg:x="0.7874in" svg:y="0.6102in" svg:width="6.6953in" svg:height="10.3791in" draw:z-index="64">
        <draw:image xlink:href="Pictures/10000001000002E0000004750346B01A.png" xlink:type="simple" xlink:show="embed" xlink:actuate="onLoad" draw:mime-type="image/png"/>
      </draw:frame>
      <draw:frame draw:style-name="fr2" draw:name="Image319" text:anchor-type="char" svg:x="5.8201in" svg:y="-0.2874in" svg:width="2.0508in" svg:height="1.502in" draw:z-index="272">
        <draw:image xlink:href="Pictures/10000001000000E1000000A51A99606A.png" xlink:type="simple" xlink:show="embed" xlink:actuate="onLoad" draw:mime-type="image/png"/>
      </draw:frame>
      <draw:frame draw:style-name="fr2" draw:name="Image320" text:anchor-type="char" svg:x="0.402in" svg:y="-0.2874in" svg:width="2.0508in" svg:height="1.502in" draw:z-index="273">
        <draw:image xlink:href="Pictures/10000001000000E1000000A51A99606A.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h text:style-name="P10" text:outline-level="4"><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1"><text:span text:style-name="T22">Prefeito</text:span><text:span text:style-name="T22"/></text:p>
        <text:h text:style-name="P12" text:outline-level="4"><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h text:style-name="P16" text:outline-level="4"><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7"><draw:frame draw:style-name="fr4" draw:name="Image266" text:anchor-type="char" svg:x="0.7945in" svg:y="0.0661in" svg:width="6.6929in" svg:height="0.0161in" draw:z-index="62"><draw:image xlink:href="Pictures/10000001000002E00000000123026E6A.png" xlink:type="simple" xlink:show="embed" xlink:actuate="onLoad" draw:mime-type="image/png"/></draw:frame></text:p>
        <text:p text:style-name="P18"/>
      </text:section>
      <text:section text:style-name="Sect3" text:name="Section3">
        <text:h text:style-name="P19" text:outline-level="6"><draw:frame draw:style-name="fr1" draw:name="Image67" text:anchor-type="char" svg:x="0.0047in" svg:y="2.2626in" svg:width="8.2634in" svg:height="5.8508in" draw:z-index="25"><draw:image xlink:href="Pictures/100000010000038C00000283BEC3A36B.png" xlink:type="simple" xlink:show="embed" xlink:actuate="onLoad" draw:mime-type="image/png"/></draw:frame><draw:frame draw:style-name="fr5" draw:name="Image279" text:anchor-type="char" svg:x="1.6075in" svg:y="0in" svg:width="6.6602in" svg:height="1.3874in" draw:z-index="271"><draw:image xlink:href="Pictures/10000001000002DC000000984AD6295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6"><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6"><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6"><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69" text:anchor-type="char" svg:x="0.7874in" svg:y="0.6102in" svg:width="6.6953in" svg:height="10.3791in" draw:z-index="27"><draw:image xlink:href="Pictures/10000001000002E0000004750346B01A.png" xlink:type="simple" xlink:show="embed" xlink:actuate="onLoad" draw:mime-type="image/png"/></draw:frame><draw:frame draw:style-name="fr1" draw:name="Image70" text:anchor-type="char" svg:x="0in" svg:y="0in" svg:width="8.2681in" svg:height="11.6929in" draw:z-index="34"><draw:image xlink:href="Pictures/100000010000038D000005063D6C1750.png" xlink:type="simple" xlink:show="embed" xlink:actuate="onLoad" draw:mime-type="image/png"/></draw:frame></text:p>
      <text:p text:style-name="P26"><draw:frame draw:style-name="fr6" draw:name="Image 41" text:anchor-type="char" svg:x="0.7874in" svg:y="-0.6138in" svg:width="1.2228in" svg:height="1.1008in" draw:z-index="263"><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7"><text:span text:style-name="T43">Rubem</text:span><text:span text:style-name="T44"> </text:span><text:span text:style-name="T45">Braga</text:span></text:p>
      <text:p text:style-name="P28"/>
      <text:p text:style-name="P6"/>
      <text:p text:style-name="P29"/>
      <text:p text:style-name="P8"><draw:frame draw:style-name="fr3" draw:name="Image 45" text:anchor-type="as-char" svg:width="0.711in" svg:height="0.6402in" draw:z-index="318"><draw:image xlink:href="Pictures/10000001000000890000007B65EB5E14.png" xlink:type="simple" xlink:show="embed" xlink:actuate="onLoad" draw:mime-type="image/png"/></draw:frame></text:p>
      <text:p text:style-name="P30"/>
      <text:section text:style-name="Sect4" text:name="Section4">
        <text:h text:style-name="P31" text:outline-level="5"><draw:frame draw:style-name="fr2" draw:name="Image277" text:anchor-type="char" svg:x="1.6075in" svg:y="-1.5091in" svg:width="6.6602in" svg:height="1.3874in" draw:z-index="270"><draw:image xlink:href="Pictures/10000001000002DC00000098DB4BBACB.png" xlink:type="simple" xlink:show="embed" xlink:actuate="onLoad" draw:mime-type="image/png"/></draw:frame><text:span text:style-name="T46">ALMIR</text:span><text:span text:style-name="T47"> </text:span><text:span text:style-name="T46">DE SOUZA </text:span><text:span text:style-name="T48">SCHERRER</text:span></text:h>
        <text:p text:style-name="P32"><text:span text:style-name="T49">Secretário</text:span><text:span text:style-name="T50"> </text:span><text:span text:style-name="T49">Executivo</text:span><text:span text:style-name="T50"> </text:span><text:span text:style-name="T49">de</text:span><text:span text:style-name="T51"> </text:span><text:span text:style-name="T52">Comunicação</text:span></text:p>
        <text:p text:style-name="P33"/>
        <text:h text:style-name="P34" text:outline-level="5"><text:span text:style-name="T46">ASTOR</text:span><text:span text:style-name="T53"> </text:span><text:span text:style-name="T46">DILEM</text:span><text:span text:style-name="T54"> </text:span><text:span text:style-name="T46">DOS</text:span><text:span text:style-name="T54"> </text:span><text:span text:style-name="T46">SANTOS</text:span><text:span text:style-name="T54"> </text:span><text:span text:style-name="T48">JUNIOR</text:span></text:h>
        <text:p text:style-name="P32"><text:span text:style-name="T49">Secretário</text:span><text:span text:style-name="T51"> </text:span><text:span text:style-name="T49">Municipal</text:span><text:span text:style-name="T55"> </text:span><text:span text:style-name="T49">de</text:span><text:span text:style-name="T51"> </text:span><text:span text:style-name="T49">Manutenção</text:span><text:span text:style-name="T55"> </text:span><text:span text:style-name="T49">e</text:span><text:span text:style-name="T55"> </text:span><text:span text:style-name="T52">Serviços</text:span></text:p>
        <text:p text:style-name="P35"/>
        <text:h text:style-name="P34" text:outline-level="5"><text:span text:style-name="T46">CLAYTON</text:span><text:span text:style-name="T56"> </text:span><text:span text:style-name="T46">SIQUEIRA</text:span><text:span text:style-name="T56"> </text:span><text:span text:style-name="T46">DO</text:span><text:span text:style-name="T57"> </text:span><text:span text:style-name="T48">NASCIMENTO</text:span></text:h>
        <text:p text:style-name="P32"><text:span text:style-name="T49">Secretário</text:span><text:span text:style-name="T50"> </text:span><text:span text:style-name="T49">Municipal</text:span><text:span text:style-name="T51"> </text:span><text:span text:style-name="T49">de</text:span><text:span text:style-name="T50"> </text:span><text:span text:style-name="T49">Segurança</text:span><text:span text:style-name="T51"> </text:span><text:span text:style-name="T49">e</text:span><text:span text:style-name="T51"> </text:span><text:span text:style-name="T52">Trânsito</text:span></text:p>
        <text:p text:style-name="P33"/>
        <text:h text:style-name="P36" text:outline-level="5"><text:span text:style-name="T48">DANIELLY</text:span><text:span text:style-name="T46"> </text:span><text:span text:style-name="T48">BRANDÃO</text:span><text:span text:style-name="T46"> </text:span><text:span text:style-name="T48">TÁVORA</text:span></text:h>
        <text:p text:style-name="P32"><text:span text:style-name="T49">Presidente</text:span><text:span text:style-name="T50"> </text:span><text:span text:style-name="T49">Executiva</text:span><text:span text:style-name="T51"> </text:span><text:span text:style-name="T49">do</text:span><text:span text:style-name="T51"> Ipaci</text:span></text:p>
        <text:p text:style-name="P33"/>
        <text:h text:style-name="P34" text:outline-level="5"><text:span text:style-name="T46">EDER</text:span><text:span text:style-name="T57"> </text:span><text:span text:style-name="T46">BOTELHO</text:span><text:span text:style-name="T58"> </text:span><text:span text:style-name="T46">DA</text:span><text:span text:style-name="T48"> FONSECA</text:span></text:h>
        <text:p text:style-name="P37"><text:span text:style-name="T49">Secretário</text:span><text:span text:style-name="T55"> </text:span><text:span text:style-name="T49">Municipal</text:span><text:span text:style-name="T55"> </text:span><text:span text:style-name="T49">de</text:span><text:span text:style-name="T55"> </text:span><text:span text:style-name="T49">Desenvolvimento</text:span><text:span text:style-name="T55"> </text:span><text:span text:style-name="T49">Social</text:span><text:span text:style-name="T55"> </text:span><text:span text:style-name="T49">(Inte-</text:span><text:span text:style-name="T52">rino)</text:span></text:p>
        <text:p text:style-name="P38"/>
        <text:h text:style-name="P39" text:outline-level="6"><text:span text:style-name="T59">EDNALVA</text:span><text:span text:style-name="T60"> </text:span><text:span text:style-name="T59">MARIN</text:span></text:h>
        <text:p text:style-name="P40"><text:span text:style-name="T49">Secretária</text:span><text:span text:style-name="T61"> </text:span><text:span text:style-name="T49">Municipal</text:span><text:span text:style-name="T61"> </text:span><text:span text:style-name="T49">de</text:span><text:span text:style-name="T61"> </text:span><text:span text:style-name="T49">Cidadania,</text:span><text:span text:style-name="T61"> </text:span><text:span text:style-name="T49">Trabalho</text:span><text:span text:style-name="T61"> </text:span><text:span text:style-name="T49">e</text:span><text:span text:style-name="T61"> </text:span><text:span text:style-name="T49">Direitos </text:span><text:span text:style-name="T52">Humanos</text:span></text:p>
        <text:p text:style-name="P41"/>
        <text:h text:style-name="P34" text:outline-level="5"><text:span text:style-name="T46">ELIZEU</text:span><text:span text:style-name="T54"> </text:span><text:span text:style-name="T46">CRISOSTOMO</text:span><text:span text:style-name="T54"> </text:span><text:span text:style-name="T46">DE</text:span><text:span text:style-name="T58"> </text:span><text:span text:style-name="T48">VARGA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Fazenda</text:span></text:p>
        <text:p text:style-name="P33"/>
        <text:h text:style-name="P36" text:outline-level="5"><text:span text:style-name="T46">FABRÍCIO</text:span><text:span text:style-name="T56"> </text:span><text:span text:style-name="T46">FERREIRA</text:span><text:span text:style-name="T56"> </text:span><text:span text:style-name="T48">SOAR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Interior</text:span></text:p>
        <text:p text:style-name="P33"/>
        <text:h text:style-name="P34" text:outline-level="5"><text:span text:style-name="T46">FERNANDO</text:span><text:span text:style-name="T58"> </text:span><text:span text:style-name="T46">SANTOS</text:span><text:span text:style-name="T58"> </text:span><text:span text:style-name="T48">MOURA</text:span></text:h>
        <text:p text:style-name="P32"><text:span text:style-name="T49">Controlador</text:span><text:span text:style-name="T50"> </text:span><text:span text:style-name="T49">Geral</text:span><text:span text:style-name="T55"> </text:span><text:span text:style-name="T49">do</text:span><text:span text:style-name="T52"> Município</text:span></text:p>
        <text:p text:style-name="P33"/>
        <text:h text:style-name="P36" text:outline-level="5"><text:span text:style-name="T46">JOSÉ ARCANJO </text:span><text:span text:style-name="T48">NUN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Agricultura</text:span></text:p>
        <text:p text:style-name="P33"/>
        <text:h text:style-name="P34" text:outline-level="5"><text:span text:style-name="T46">LUCIANO</text:span><text:span text:style-name="T62"> </text:span><text:span text:style-name="T46">BAPTISTA</text:span><text:span text:style-name="T63"> </text:span><text:span text:style-name="T46">OLIVEIRA</text:span><text:span text:style-name="T63"> </text:span><text:span text:style-name="T48">JUNIOR</text:span></text:h>
        <text:p text:style-name="P42"><text:span text:style-name="T49">Secretário Municipal de Desenvolvimento Urbano Secretário</text:span><text:span text:style-name="T64"> </text:span><text:span text:style-name="T49">Municipal</text:span><text:span text:style-name="T55"> </text:span><text:span text:style-name="T49">de</text:span><text:span text:style-name="T55"> </text:span><text:span text:style-name="T49">Limpeza</text:span><text:span text:style-name="T51"> </text:span><text:span text:style-name="T49">Urbana</text:span><text:span text:style-name="T55"> </text:span><text:span text:style-name="T52">(Interino)</text:span></text:p>
        <text:p text:style-name="P41"/>
        <text:h text:style-name="P34" text:outline-level="5"><text:span text:style-name="T46">LUIZ</text:span><text:span text:style-name="T65"> </text:span><text:span text:style-name="T46">CARLOS</text:span><text:span text:style-name="T66"> </text:span><text:span text:style-name="T46">ZANON</text:span><text:span text:style-name="T66"> </text:span><text:span text:style-name="T46">DA</text:span><text:span text:style-name="T66"> </text:span><text:span text:style-name="T46">SILVA</text:span><text:span text:style-name="T66"> </text:span><text:span text:style-name="T48">JUNIOR</text:span></text:h>
        <text:p text:style-name="P32"><text:span text:style-name="T49">Procurador</text:span><text:span text:style-name="T50"> </text:span><text:span text:style-name="T49">Geral</text:span><text:span text:style-name="T51"> </text:span><text:span text:style-name="T49">do</text:span><text:span text:style-name="T51"> </text:span><text:span text:style-name="T52">Município</text:span></text:p>
        <text:h text:style-name="P43" text:outline-level="5"><text:span text:style-name="T46">MARCELO</text:span><text:span text:style-name="T65"> </text:span><text:span text:style-name="T46">FÁVERO</text:span><text:span text:style-name="T53"> </text:span><text:span text:style-name="T46">DE</text:span><text:span text:style-name="T56"> </text:span><text:span text:style-name="T48">OLIVEIRA</text:span></text:h>
        <text:p text:style-name="P44"><text:span text:style-name="T49">Secretário</text:span><text:span text:style-name="T67"> </text:span><text:span text:style-name="T49">Executivo</text:span><text:span text:style-name="T50"> </text:span><text:span text:style-name="T49">de</text:span><text:span text:style-name="T67"> </text:span><text:span text:style-name="T49">Relações</text:span><text:span text:style-name="T50"> </text:span><text:span text:style-name="T52">Institucionais</text:span></text:p>
        <text:p text:style-name="P33"/>
        <text:h text:style-name="P45" text:outline-level="5"><text:span text:style-name="T46">MAURO</text:span><text:span text:style-name="T54"> </text:span><text:span text:style-name="T46">CÉSAR</text:span><text:span text:style-name="T47"> </text:span><text:span text:style-name="T46">DE</text:span><text:span text:style-name="T48"> </text:span><text:span text:style-name="T46">OLIVEIRA</text:span><text:span text:style-name="T47"> </text:span><text:span text:style-name="T57">SÁ</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Transportes</text:span></text:p>
        <text:p text:style-name="P35"/>
        <text:h text:style-name="P45" text:outline-level="5"><text:span text:style-name="T46">RODOLPHO</text:span><text:span text:style-name="T68"> </text:span><text:span text:style-name="T46">SILVA</text:span><text:span text:style-name="T68"> </text:span><text:span text:style-name="T54">MAIA</text:span></text:h>
        <text:p text:style-name="P46"><text:span text:style-name="T49">Secretário Municipal de Esporte, Lazer e Qualidade de </text:span><text:span text:style-name="T51">Vida</text:span></text:p>
        <text:p text:style-name="P47"/>
        <text:h text:style-name="P45" text:outline-level="5"><text:span text:style-name="T46">RODOLFO</text:span><text:span text:style-name="T58"> </text:span><text:span text:style-name="T46">FERNANDES</text:span><text:span text:style-name="T47"> </text:span><text:span text:style-name="T46">DO</text:span><text:span text:style-name="T47"> </text:span><text:span text:style-name="T48">CARMO</text:span></text:h>
        <text:p text:style-name="P46"><text:span text:style-name="T52">Secretário</text:span><text:span text:style-name="T55"> </text:span><text:span text:style-name="T52">Municipal</text:span><text:span text:style-name="T55"> </text:span><text:span text:style-name="T52">de</text:span><text:span text:style-name="T55"> </text:span><text:span text:style-name="T52">Governo</text:span><text:span text:style-name="T55"> </text:span><text:span text:style-name="T52">e</text:span><text:span text:style-name="T55"> </text:span><text:span text:style-name="T52">Planejamento</text:span><text:span text:style-name="T55"> </text:span><text:span text:style-name="T52">Estra-tégico</text:span></text:p>
        <text:p text:style-name="P48"><text:span text:style-name="T49">Secretário Municipal de Captação de Recursos (Interi-</text:span><text:span text:style-name="T51">no)</text:span></text:p>
        <text:p text:style-name="P49"><text:span text:style-name="T49">Secretário</text:span><text:span text:style-name="T50"> </text:span><text:span text:style-name="T49">Municipal</text:span><text:span text:style-name="T51"> </text:span><text:span text:style-name="T49">de</text:span><text:span text:style-name="T50"> </text:span><text:span text:style-name="T49">Obras</text:span><text:span text:style-name="T51"> </text:span><text:span text:style-name="T52">(Interino)</text:span></text:p>
        <text:p text:style-name="P33"/>
        <text:h text:style-name="P45" text:outline-level="5"><text:span text:style-name="T46">ROGÉRIO</text:span><text:span text:style-name="T68"> </text:span><text:span text:style-name="T46">DA</text:span><text:span text:style-name="T66"> </text:span><text:span text:style-name="T46">SILVA</text:span><text:span text:style-name="T66"> </text:span><text:span text:style-name="T48">ATHAYDE</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Administração</text:span></text:p>
        <text:p text:style-name="P33"/>
        <text:h text:style-name="P50" text:outline-level="5"><text:span text:style-name="T46">ROGÉRIO RIBEIRO DO </text:span><text:span text:style-name="T48">CARMO</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49">Desenvolvimento</text:span><text:span text:style-name="T51"> </text:span><text:span text:style-name="T52">Econômico</text:span></text:p>
        <text:p text:style-name="P33"/>
        <text:h text:style-name="P45" text:outline-level="5"><text:span text:style-name="T46">SIMONE</text:span><text:span text:style-name="T47"> </text:span><text:span text:style-name="T46">DE SOUZA </text:span><text:span text:style-name="T48">BEIRIZ</text:span></text:h>
        <text:p text:style-name="P44"><text:span text:style-name="T49">Secretária</text:span><text:span text:style-name="T51"> </text:span><text:span text:style-name="T49">Municipal</text:span><text:span text:style-name="T51"> </text:span><text:span text:style-name="T49">de</text:span><text:span text:style-name="T51"> </text:span><text:span text:style-name="T52">Educação</text:span></text:p>
        <text:p text:style-name="P33"/>
        <text:h text:style-name="P50" text:outline-level="5"><text:span text:style-name="T48">TATIANA</text:span><text:span text:style-name="T69"> </text:span><text:span text:style-name="T48">APARECIDA</text:span><text:span text:style-name="T70"> </text:span><text:span text:style-name="T48">PIROVANI</text:span><text:span text:style-name="T70"> </text:span><text:span text:style-name="T48">RODRIGUES</text:span></text:h>
        <text:p text:style-name="P44"><text:span text:style-name="T49">Diretora</text:span><text:span text:style-name="T67"> </text:span><text:span text:style-name="T49">Presidente</text:span><text:span text:style-name="T67"> </text:span><text:span text:style-name="T49">da</text:span><text:span text:style-name="T67"> </text:span><text:span text:style-name="T49">Agersa</text:span><text:span text:style-name="T50"> </text:span><text:span text:style-name="T52">(Interino)</text:span></text:p>
        <text:p text:style-name="P33"/>
        <text:h text:style-name="P45" text:outline-level="5"><text:span text:style-name="T46">THIAGO</text:span><text:span text:style-name="T48"> </text:span><text:span text:style-name="T46">FIÓRIO</text:span><text:span text:style-name="T47"> </text:span><text:span text:style-name="T48">LONGUI</text:span></text:h>
        <text:p text:style-name="P44"><text:span text:style-name="T49">Secretário</text:span><text:span text:style-name="T50"> </text:span><text:span text:style-name="T49">Municipal</text:span><text:span text:style-name="T55"> </text:span><text:span text:style-name="T49">de</text:span><text:span text:style-name="T55"> </text:span><text:span text:style-name="T49">Meio</text:span><text:span text:style-name="T55"> </text:span><text:span text:style-name="T52">Ambiente</text:span></text:p>
        <text:p text:style-name="P33"/>
        <text:h text:style-name="P50" text:outline-level="5"><text:span text:style-name="T46">VILSON</text:span><text:span text:style-name="T53"> </text:span><text:span text:style-name="T46">CARLOS</text:span><text:span text:style-name="T54"> </text:span><text:span text:style-name="T46">GOMES</text:span><text:span text:style-name="T54"> </text:span><text:span text:style-name="T48">COELHO</text:span></text:h>
        <text:p text:style-name="P51"><text:span text:style-name="T49">Secretário</text:span><text:span text:style-name="T55"> </text:span><text:span text:style-name="T49">Municipal</text:span><text:span text:style-name="T55"> </text:span><text:span text:style-name="T49">de</text:span><text:span text:style-name="T55"> </text:span><text:span text:style-name="T49">Gestão</text:span><text:span text:style-name="T55"> </text:span><text:span text:style-name="T49">Especial Secretário</text:span><text:span text:style-name="T50"> </text:span><text:span text:style-name="T49">Municipal</text:span><text:span text:style-name="T55"> </text:span><text:span text:style-name="T49">de</text:span><text:span text:style-name="T55"> </text:span><text:span text:style-name="T49">Saúde</text:span><text:span text:style-name="T55"> </text:span><text:span text:style-name="T52">(Interino)</text:span></text:p>
        <text:p text:style-name="P41"/>
        <text:h text:style-name="P50" text:outline-level="5"><text:span text:style-name="T46">WANDERSON</text:span><text:span text:style-name="T48"> </text:span><text:span text:style-name="T46">AMORIM</text:span><text:span text:style-name="T48"> </text:span><text:span text:style-name="T54">DONA</text:span></text:h>
        <text:p text:style-name="P44"><text:span text:style-name="T49">Secretário</text:span><text:span text:style-name="T50"> </text:span><text:span text:style-name="T49">Municipal</text:span><text:span text:style-name="T51"> </text:span><text:span text:style-name="T49">de</text:span><text:span text:style-name="T50"> </text:span><text:span text:style-name="T49">Cultura</text:span><text:span text:style-name="T51"> </text:span><text:span text:style-name="T49">e</text:span><text:span text:style-name="T51"> </text:span><text:span text:style-name="T52">Turismo</text:span></text:p>
      </text:section>
      <text:p text:style-name="P52"><draw:frame draw:style-name="fr1" draw:name="Image72" text:anchor-type="char" svg:x="1.6953in" svg:y="0.6102in" svg:width="5.7862in" svg:height="0.3756in" draw:z-index="37"><draw:image xlink:href="Pictures/100000010000027C00000029289D4C12.png" xlink:type="simple" xlink:show="embed" xlink:actuate="onLoad" draw:mime-type="image/png"/></draw:frame><draw:frame draw:style-name="fr1" draw:name="Image73" text:anchor-type="char" svg:x="0.0008in" svg:y="0in" svg:width="8.2673in" svg:height="11.6929in" draw:z-index="39"><draw:image xlink:href="Pictures/100000010000038D00000506DD749F9C.png" xlink:type="simple" xlink:show="embed" xlink:actuate="onLoad" draw:mime-type="image/png"/></draw:frame></text:p>
      <text:p text:style-name="P53"/>
      <text:p text:style-name="P53"/>
      <text:p text:style-name="P54"/>
      <text:p text:style-name="P55"><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6"><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7"><text:span text:style-name="T43">Newton</text:span><text:span text:style-name="T73"> </text:span><text:span text:style-name="T45">Braga</text:span></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9"/>
      <text:p text:style-name="P60"><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80"><text:tab/></text:span><text:span text:style-name="T81">05</text:span></text:p>
      <text:p text:style-name="P61"/>
      <text:p text:style-name="P62"/>
      <text:p text:style-name="P62"/>
      <text:p text:style-name="P63"/>
      <text:p text:style-name="P8"><draw:frame draw:style-name="fr3" draw:name="Image 68" text:anchor-type="as-char" svg:width="0.711in" svg:height="0.6402in" draw:z-index="319"><draw:image xlink:href="Pictures/10000001000000890000007B65EB5E14.png" xlink:type="simple" xlink:show="embed" xlink:actuate="onLoad" draw:mime-type="image/png"/></draw:frame></text:p>
      <text:h text:style-name="Heading_20_2" text:outline-level="3"><draw:frame draw:style-name="fr2" draw:name="Image79" text:anchor-type="char" svg:x="1.6075in" svg:y="-1.3366in" svg:width="6.6602in" svg:height="1.3874in" draw:z-index="269"><draw:image xlink:href="Pictures/10000001000002DC00000098E04BC20E.png" xlink:type="simple" xlink:show="embed" xlink:actuate="onLoad" draw:mime-type="image/png"/></draw:frame><text:span text:style-name="T31">PODER</text:span><text:span text:style-name="T82"> </text:span><text:span text:style-name="T34">EXECUTIVO</text:span></text:h>
      <text:p text:style-name="P64"><draw:frame draw:style-name="fr4" draw:name="Image276" text:anchor-type="char" svg:x="0.7874in" svg:y="0.1217in" svg:width="6.6929in" svg:height="0.3874in" draw:z-index="63"><draw:image xlink:href="Pictures/10000001000002E00000002A72533015.png" xlink:type="simple" xlink:show="embed" xlink:actuate="onLoad" draw:mime-type="image/png"/></draw:frame></text:p>
      <text:h text:style-name="P65" text:outline-level="5"><text:span text:style-name="T18">SECRETARIA</text:span><text:span text:style-name="T83"> </text:span><text:span text:style-name="T18">MUNICIPAL</text:span><text:span text:style-name="T83"> </text:span><text:span text:style-name="T18">DE</text:span><text:span text:style-name="T83"> </text:span><text:span text:style-name="T21">ADMINISTRAÇÃO</text:span></text:h>
      <text:p text:style-name="P66"/>
      <text:p text:style-name="P67"/>
      <text:p text:style-name="P68"><text:span text:style-name="T84">PORTARIA</text:span><text:span text:style-name="T85"> </text:span><text:span text:style-name="T84">Nº</text:span><text:span text:style-name="T85"> </text:span><text:span text:style-name="T86">1.716/2026</text:span></text:p>
      <text:p text:style-name="P69"/>
      <text:h text:style-name="P70" text:outline-level="9">DISPÕE SOBRE CONCESSÃO DE LICENÇA POR MOTIVO DE DOENÇA<text:span text:style-name="T87"> </text:span>EM PESSOA DA FAMÍLIA.</text:h>
      <text:p text:style-name="P71"/>
      <text:p text:style-name="P72"><text:span text:style-name="T88">O</text:span><text:span text:style-name="T89"> <text:s/></text:span><text:span text:style-name="T90">SECRETÁRIO</text:span><text:span text:style-name="T91"> <text:s/></text:span><text:span text:style-name="T90">MUNICIPAL</text:span><text:span text:style-name="T92"> <text:s/></text:span><text:span text:style-name="T93">DE</text:span></text:p>
      <text:p text:style-name="P73"><text:span text:style-name="T90">ADMINISTRAÇÃO </text:span><text:span text:style-name="T88">de Cachoeiro de Itapemirim, Estado do Espírito Santo, no uso de suas atribuições delegadas através dos Decretos nºs. 18.275/2008 e </text:span><text:span text:style-name="T94">35.892/2025,</text:span><text:span text:style-name="T95">RESOLVE:</text:span></text:p>
      <text:p text:style-name="P74"/>
      <text:p text:style-name="P75"><text:span text:style-name="T90">Art. 1º </text:span><text:span text:style-name="T88">Conceder </text:span><text:span text:style-name="T96">licença por motivo de doença em pessoa da família </text:span><text:span text:style-name="T88">aos servidores abaixo mencionados, conforme atestados médicos apresentados e anexos aos processos respectivos, nos termos do Artigo 102 da Lei nº 4.009/1994, Estatuto dos Servidores Públicos Municipais, alterado pela Lei nº 7350/2015, e dos Decretos nºs. 28.959/2019 e 33.608/2023.</text:span></text:p>
      <text:p text:style-name="P76"/>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77"><text:span text:style-name="T97">SERVIDORES</text:span><text:span text:style-name="T97"/></text:p>
          </table:table-cell>
          <table:table-cell table:style-name="Table1.A1" office:value-type="string">
            <text:p text:style-name="P78"><text:span text:style-name="T97">LOTAÇÃO</text:span><text:span text:style-name="T97"/></text:p>
          </table:table-cell>
          <table:table-cell table:style-name="Table1.A1" office:value-type="string">
            <text:p text:style-name="P79"><text:span text:style-name="T98">DIAS</text:span><text:span text:style-name="T98"/></text:p>
          </table:table-cell>
          <table:table-cell table:style-name="Table1.A1" office:value-type="string">
            <text:p text:style-name="P80"><text:span text:style-name="T97">INÍCIO</text:span><text:span text:style-name="T97"/></text:p>
          </table:table-cell>
          <table:table-cell table:style-name="Table1.A1" office:value-type="string">
            <text:p text:style-name="P78"><text:span text:style-name="T99">PROC.</text:span><text:span text:style-name="T100"> </text:span><text:span text:style-name="T101">Nº</text:span></text:p>
          </table:table-cell>
        </table:table-row>
        <table:table-row table:style-name="Table1.2">
          <table:table-cell table:style-name="Table1.A1" office:value-type="string">
            <text:p text:style-name="P81"/>
            <text:p text:style-name="P82"><text:span text:style-name="T99">ANA</text:span><text:span text:style-name="T102"> </text:span><text:span text:style-name="T99">PAULA</text:span><text:span text:style-name="T102"> </text:span><text:span text:style-name="T99">SOARES</text:span><text:span text:style-name="T102"> </text:span><text:span text:style-name="T99">ELIAS</text:span><text:span text:style-name="T103"> </text:span><text:span text:style-name="T97">FONSECA</text:span></text:p>
          </table:table-cell>
          <table:table-cell table:style-name="Table1.A1" office:value-type="string">
            <text:p text:style-name="P81"/>
            <text:p text:style-name="P83"><text:span text:style-name="T104">SEME</text:span><text:span text:style-name="T104"/></text:p>
          </table:table-cell>
          <table:table-cell table:style-name="Table1.A1" office:value-type="string">
            <text:p text:style-name="P81"/>
            <text:p text:style-name="P84"><text:span text:style-name="T105">90</text:span><text:span text:style-name="T104"> DIAS</text:span></text:p>
          </table:table-cell>
          <table:table-cell table:style-name="Table1.A1" office:value-type="string">
            <text:p text:style-name="P81"/>
            <text:p text:style-name="P85"><text:span text:style-name="T106">23/07/2026</text:span><text:span text:style-name="T106"/></text:p>
          </table:table-cell>
          <table:table-cell table:style-name="Table1.A1" office:value-type="string">
            <text:p text:style-name="P81"/>
            <text:p text:style-name="P86"><text:span text:style-name="T97">59721/2026</text:span><text:span text:style-name="T97"/></text:p>
          </table:table-cell>
        </table:table-row>
        <table:table-row table:style-name="Table1.2">
          <table:table-cell table:style-name="Table1.A1" office:value-type="string">
            <text:p text:style-name="P81"/>
            <text:p text:style-name="P82"><text:span text:style-name="T99">DAYANA</text:span><text:span text:style-name="T103"> </text:span><text:span text:style-name="T99">ABREU</text:span><text:span text:style-name="T103"> </text:span><text:span text:style-name="T99">PACHECO</text:span><text:span text:style-name="T103"> </text:span><text:span text:style-name="T99">DE</text:span><text:span text:style-name="T103"> </text:span><text:span text:style-name="T98">SOUZA</text:span></text:p>
          </table:table-cell>
          <table:table-cell table:style-name="Table1.A1" office:value-type="string">
            <text:p text:style-name="P81"/>
            <text:p text:style-name="P83"><text:span text:style-name="T104">SEME</text:span><text:span text:style-name="T104"/></text:p>
          </table:table-cell>
          <table:table-cell table:style-name="Table1.A1" office:value-type="string">
            <text:p text:style-name="P81"/>
            <text:p text:style-name="P84"><text:span text:style-name="T105">03</text:span><text:span text:style-name="T104"> DIAS</text:span></text:p>
          </table:table-cell>
          <table:table-cell table:style-name="Table1.A1" office:value-type="string">
            <text:p text:style-name="P81"/>
            <text:p text:style-name="P85"><text:span text:style-name="T106">29/07/2026</text:span><text:span text:style-name="T106"/></text:p>
          </table:table-cell>
          <table:table-cell table:style-name="Table1.A1" office:value-type="string">
            <text:p text:style-name="P81"/>
            <text:p text:style-name="P86"><text:span text:style-name="T97">58755/2026</text:span><text:span text:style-name="T97"/></text:p>
          </table:table-cell>
        </table:table-row>
        <table:table-row table:style-name="Table1.2">
          <table:table-cell table:style-name="Table1.A1" office:value-type="string">
            <text:p text:style-name="P81"/>
            <text:p text:style-name="P87"><text:span text:style-name="T99">SOPHIE</text:span><text:span text:style-name="T107"> </text:span><text:span text:style-name="T99">SOUZA</text:span><text:span text:style-name="T107"> </text:span><text:span text:style-name="T99">DA</text:span><text:span text:style-name="T107"> </text:span><text:span text:style-name="T97">SILVA</text:span></text:p>
          </table:table-cell>
          <table:table-cell table:style-name="Table1.A1" office:value-type="string">
            <text:p text:style-name="P81"/>
            <text:p text:style-name="P83"><text:span text:style-name="T104">SEME</text:span><text:span text:style-name="T104"/></text:p>
          </table:table-cell>
          <table:table-cell table:style-name="Table1.A1" office:value-type="string">
            <text:p text:style-name="P81"/>
            <text:p text:style-name="P88"><text:span text:style-name="T105">01</text:span><text:span text:style-name="T104"> </text:span><text:span text:style-name="T108">DIA</text:span></text:p>
          </table:table-cell>
          <table:table-cell table:style-name="Table1.A1" office:value-type="string">
            <text:p text:style-name="P81"/>
            <text:p text:style-name="P85"><text:span text:style-name="T106">04/08/2026</text:span><text:span text:style-name="T106"/></text:p>
          </table:table-cell>
          <table:table-cell table:style-name="Table1.A1" office:value-type="string">
            <text:p text:style-name="P81"/>
            <text:p text:style-name="P83"><text:span text:style-name="T97">59588/2026</text:span><text:span text:style-name="T97"/></text:p>
          </table:table-cell>
        </table:table-row>
        <table:table-row table:style-name="Table1.2">
          <table:table-cell table:style-name="Table1.A1" office:value-type="string">
            <text:p text:style-name="P89"><text:span text:style-name="T99">WENDYA</text:span><text:span text:style-name="T100"> </text:span><text:span text:style-name="T99">REZENDE</text:span><text:span text:style-name="T102"> </text:span><text:span text:style-name="T99">BUENO</text:span><text:span text:style-name="T100"> </text:span><text:span text:style-name="T97">DUTRA</text:span></text:p>
            <text:p text:style-name="P90"><text:span text:style-name="T106">Mat</text:span><text:span text:style-name="T109"> </text:span><text:span text:style-name="T106">n°s(702697-03</text:span><text:span text:style-name="T110"> </text:span><text:span text:style-name="T106">e</text:span><text:span text:style-name="T109"> </text:span><text:span text:style-name="T106">720186-03</text:span><text:span text:style-name="T110"> </text:span><text:span text:style-name="T111">)</text:span></text:p>
          </table:table-cell>
          <table:table-cell table:style-name="Table1.A1" office:value-type="string">
            <text:p text:style-name="P81"/>
            <text:p text:style-name="P83"><text:span text:style-name="T104">SEME</text:span><text:span text:style-name="T104"/></text:p>
          </table:table-cell>
          <table:table-cell table:style-name="Table1.A1" office:value-type="string">
            <text:p text:style-name="P81"/>
            <text:p text:style-name="P88"><text:span text:style-name="T105">08</text:span><text:span text:style-name="T104"> DIAS</text:span></text:p>
          </table:table-cell>
          <table:table-cell table:style-name="Table1.A1" office:value-type="string">
            <text:p text:style-name="P81"/>
            <text:p text:style-name="P85"><text:span text:style-name="T106">30/07/2026</text:span><text:span text:style-name="T106"/></text:p>
          </table:table-cell>
          <table:table-cell table:style-name="Table1.A1" office:value-type="string">
            <text:p text:style-name="P81"/>
            <text:p text:style-name="P83"><text:span text:style-name="T97">58378/2026</text:span><text:span text:style-name="T97"/></text:p>
          </table:table-cell>
        </table:table-row>
      </table:table>
      <text:p text:style-name="P91"/>
      <text:p text:style-name="P92"><text:span text:style-name="T90">Art.</text:span><text:span text:style-name="T112"> </text:span><text:span text:style-name="T90">2º</text:span><text:span text:style-name="T113"> </text:span><text:span text:style-name="T88">Esta</text:span><text:span text:style-name="T114"> </text:span><text:span text:style-name="T88">Portaria</text:span><text:span text:style-name="T114"> </text:span><text:span text:style-name="T88">entra</text:span><text:span text:style-name="T115"> </text:span><text:span text:style-name="T88">em</text:span><text:span text:style-name="T114"> </text:span><text:span text:style-name="T88">vigor</text:span><text:span text:style-name="T114"> </text:span><text:span text:style-name="T116">na</text:span></text:p>
      <text:p text:style-name="P93"><text:span text:style-name="T88">data</text:span><text:span text:style-name="T117"> </text:span><text:span text:style-name="T88">de</text:span><text:span text:style-name="T118"> </text:span><text:span text:style-name="T88">sua</text:span><text:span text:style-name="T118"> </text:span><text:span text:style-name="T94">publicação.</text:span></text:p>
      <text:p text:style-name="P94"/>
      <text:p text:style-name="P95"/>
      <text:p text:style-name="P96"><text:span text:style-name="T88">Cachoeiro</text:span><text:span text:style-name="T117"> </text:span><text:span text:style-name="T88">de</text:span><text:span text:style-name="T118"> </text:span><text:span text:style-name="T88">Itapemirim/ES,</text:span><text:span text:style-name="T117"> </text:span><text:span text:style-name="T88">13</text:span><text:span text:style-name="T118"> </text:span><text:span text:style-name="T88">de</text:span><text:span text:style-name="T118"> </text:span><text:span text:style-name="T88">agosto</text:span><text:span text:style-name="T117"> </text:span><text:span text:style-name="T88">de</text:span><text:span text:style-name="T118"> </text:span><text:span text:style-name="T94">2026.</text:span></text:p>
      <text:p text:style-name="P94"/>
      <text:p text:style-name="P97"/>
      <text:h text:style-name="P98" text:outline-level="9">ROGÉRIO<text:span text:style-name="T119"> </text:span>DA<text:span text:style-name="T120"> </text:span>SILVA<text:span text:style-name="T119"> </text:span><text:span text:style-name="T121">ATHAYDE</text:span></text:h>
      <text:p text:style-name="P99"><text:span text:style-name="T90">Secretário</text:span><text:span text:style-name="T122"> </text:span><text:span text:style-name="T90">Municipal</text:span><text:span text:style-name="T122"> </text:span><text:span text:style-name="T90">de</text:span><text:span text:style-name="T123"> </text:span><text:span text:style-name="T95">Administração</text:span></text:p>
      <text:p text:style-name="P100"/>
      <text:p text:style-name="P74"/>
      <text:p text:style-name="P101"/>
      <text:p text:style-name="P102"><text:span text:style-name="T84">PORTARIA</text:span><text:span text:style-name="T124"> </text:span><text:span text:style-name="T84">Nº</text:span><text:span text:style-name="T125"> </text:span><text:span text:style-name="T86">1.717/2026</text:span></text:p>
      <text:p text:style-name="P103"/>
      <text:p text:style-name="P104"><text:span text:style-name="T90">DISPÕE SOBRE A SUSPENSÃO DO ATENDIMENTO AO PÚBLICO NA SEDE DA SECRETARIA MUNICIPAL DE DESENVOLVIMENTO ECONÔMICO – SEMDEC, NO DIA 20 e 21 DE AGOSTO DE 2026, E DÁ OUTRAS </text:span><text:span text:style-name="T95">PROVIDÊNCIAS.</text:span></text:p>
      <text:p text:style-name="P105"/>
      <text:p text:style-name="P106"><text:span text:style-name="T88">O </text:span><text:span text:style-name="T90">SECRETÁRIO MUNICIPAL DE DESENVOLVIMENTO</text:span><text:span text:style-name="T126"> <text:s/></text:span><text:span text:style-name="T90">ECONÔMICO</text:span><text:span text:style-name="T127"> <text:s/></text:span><text:span text:style-name="T116">de</text:span></text:p>
      <text:p text:style-name="P107"><text:span text:style-name="T88">Cachoeiro de Itapemirim, Estado do</text:span><text:span text:style-name="T128"> </text:span><text:span text:style-name="T88">Espírito Santo, no uso de suas atribuições delegadas através do Decreto nº 37.564/2026,</text:span><text:span text:style-name="T128"> </text:span><text:span text:style-name="T88">tendo</text:span><text:span text:style-name="T128"> </text:span><text:span text:style-name="T88">em</text:span><text:span text:style-name="T128"> </text:span><text:span text:style-name="T88">vista</text:span><text:span text:style-name="T128"> </text:span><text:span text:style-name="T88">o</text:span><text:span text:style-name="T128"> </text:span><text:span text:style-name="T88">que consta no processo nº 61375/2026,</text:span></text:p>
      <text:p text:style-name="P91"/>
      <text:p text:style-name="P108"><text:span text:style-name="T88">CONSIDERANDO a necessidade de transferência da sede da Secretaria Municipal de Desenvolvimento Econômico – SEMDEC, atualmente localizada na Rua Moreira, nº 283, Bairro Coronel Borges, Cachoeiro de Itapemirim/ES, para o novo endereço situado na Avenida Beira Rio, nº 135, Centro, Cachoeiro de </text:span><text:span text:style-name="T94">Itapemirim/ES;</text:span></text:p>
      <text:p text:style-name="P91"/>
      <text:p text:style-name="P108"><text:span text:style-name="T88">CONSIDERANDO a necessidade de realização dos serviços de desmontagem, acondicionamento,</text:span><text:span text:style-name="T129"> </text:span><text:span text:style-name="T88">transporte, organização, instalação e acomodação de mobiliários, equipamentos, documentos e demais materiais pertencentes à Secretaria, em razão da mudança de sede;</text:span></text:p>
      <text:p text:style-name="P91"/>
      <text:p text:style-name="P109"><text:span text:style-name="T88">CONSIDERANDO que a execução dos serviços de mudança demanda a mobilização dos servidores e a utilização das dependências da Secretaria, impossibilitando o regular funcionamento</text:span><text:span text:style-name="T128"> </text:span><text:span text:style-name="T88">e</text:span><text:span text:style-name="T128"> </text:span><text:span text:style-name="T88">o</text:span><text:span text:style-name="T128"> </text:span><text:span text:style-name="T88">atendimento</text:span><text:span text:style-name="T128"> </text:span><text:span text:style-name="T88">ao</text:span><text:span text:style-name="T128"> </text:span><text:span text:style-name="T88">público</text:span><text:span text:style-name="T128"> </text:span><text:span text:style-name="T88">durante</text:span><text:span text:style-name="T128"> </text:span><text:span text:style-name="T88">o</text:span><text:span text:style-name="T128"> </text:span><text:span text:style-name="T88">período necessário à realização dos trabalhos;</text:span></text:p>
      <text:p text:style-name="P110"/>
      <text:p text:style-name="P111"><text:span text:style-name="T88">CONSIDERANDO a necessidade de assegurar que a transferência das atividades para o novo endereço ocorra de forma organizada, segura e adequada, garantindo a preservação dos bens, documentos e demais materiais da</text:span><text:span text:style-name="T129"> </text:span><text:span text:style-name="T88">Administração Pública;</text:span></text:p>
      <text:p text:style-name="P112"/>
      <text:p text:style-name="P113"/>
      <text:p text:style-name="P114"/>
      <text:p text:style-name="P115"><text:span text:style-name="T130">RESOLVE:</text:span><text:span text:style-name="T130"/></text:p>
      <text:p text:style-name="P116"><text:span text:style-name="T131">Art. 1</text:span><text:span text:style-name="T132">° </text:span><text:span text:style-name="T133">Suspender o expediente presencial</text:span><text:span text:style-name="T134"> </text:span><text:span text:style-name="T133">e</text:span><text:span text:style-name="T135"> </text:span><text:span text:style-name="T133">o</text:span><text:span text:style-name="T136"> </text:span><text:span text:style-name="T133">atendimento ao</text:span><text:span text:style-name="T137"> </text:span><text:span text:style-name="T133">público</text:span><text:span text:style-name="T138"> </text:span><text:span text:style-name="T133">na</text:span><text:span text:style-name="T139"> </text:span><text:span text:style-name="T133">sede</text:span><text:span text:style-name="T140"> </text:span><text:span text:style-name="T133">da</text:span><text:span text:style-name="T141"> </text:span><text:span text:style-name="T133">Secretaria Municipal </text:span><text:span text:style-name="T134">de</text:span><text:span text:style-name="T142"> </text:span><text:span text:style-name="T134">Desenvolvimento</text:span><text:span text:style-name="T142"> </text:span><text:span text:style-name="T134">Econômico</text:span><text:span text:style-name="T140"> </text:span><text:span text:style-name="T134">-</text:span><text:span text:style-name="T143"> </text:span><text:span text:style-name="T134">SEMDEC, localizada</text:span><text:span text:style-name="T141"> </text:span><text:span text:style-name="T134">na</text:span><text:span text:style-name="T137"> </text:span><text:span text:style-name="T134">Rua</text:span><text:span text:style-name="T144"> </text:span><text:span text:style-name="T134">Moreira, </text:span><text:span text:style-name="T133">n°</text:span><text:span text:style-name="T145"> </text:span><text:span text:style-name="T133">283, Bairro Coronel</text:span><text:span text:style-name="T146"> </text:span><text:span text:style-name="T133">Borges, Cachoeiro</text:span><text:span text:style-name="T147"> </text:span><text:span text:style-name="T133">de</text:span><text:span text:style-name="T139"> </text:span><text:span text:style-name="T133">Itapemirim/ES, nos dias</text:span></text:p>
      <text:p text:style-name="P117"><text:span text:style-name="T148">20 e 21 de agosto de 2026, em razão da realização dos serviços necessários </text:span><text:span text:style-name="T149">à </text:span><text:span text:style-name="T148">mudança da sede da Secretaria.</text:span></text:p>
      <text:p text:style-name="P118"/>
      <text:p text:style-name="P119"><text:span text:style-name="T150">Art.</text:span><text:span text:style-name="T151"> </text:span><text:span text:style-name="T150">2º</text:span><text:span text:style-name="T151"> </text:span><text:span text:style-name="T148">A</text:span><text:span text:style-name="T152"> </text:span><text:span text:style-name="T148">nova</text:span><text:span text:style-name="T152"> </text:span><text:span text:style-name="T148">sede</text:span><text:span text:style-name="T152"> </text:span><text:span text:style-name="T148">da</text:span><text:span text:style-name="T152"> </text:span><text:span text:style-name="T148">Secretaria Municipal de Desenvolvimento Econômico -</text:span><text:span text:style-name="T152"> </text:span><text:span text:style-name="T148">SEMDEC estará localizada na</text:span><text:span text:style-name="T152"> </text:span><text:span text:style-name="T148">Avenida</text:span><text:span text:style-name="T152"> </text:span><text:span text:style-name="T148">Beira</text:span><text:span text:style-name="T152"> </text:span><text:span text:style-name="T148">Rio,</text:span><text:span text:style-name="T152"> </text:span><text:span text:style-name="T148">n°</text:span><text:span text:style-name="T152"> </text:span><text:span text:style-name="T148">135,</text:span><text:span text:style-name="T152"> </text:span><text:span text:style-name="T148">Centro,</text:span><text:span text:style-name="T152"> </text:span><text:span text:style-name="T148">Cachoeiro</text:span><text:span text:style-name="T152"> </text:span><text:span text:style-name="T148">de</text:span><text:span text:style-name="T152"> </text:span><text:span text:style-name="T148">Itapemirim/ES, CEP 29300-</text:span><text:span text:style-name="T152"> </text:span><text:span text:style-name="T148">765, San Karlo Business Center.</text:span></text:p>
      <text:p text:style-name="P120"/>
      <text:p text:style-name="P121"><text:span text:style-name="T153">Parágrafo umco. </text:span><text:span text:style-name="T133">Os prazos administrativos</text:span><text:span text:style-name="T140"> </text:span><text:span text:style-name="T133">em</text:span><text:span text:style-name="T134"> </text:span><text:span text:style-name="T133">tramitação na SEMDEC ficarão</text:span><text:span text:style-name="T134"> </text:span><text:span text:style-name="T133">suspensos na</text:span><text:span text:style-name="T134"> </text:span><text:span text:style-name="T133">data mencionada</text:span><text:span text:style-name="T154"> </text:span><text:span text:style-name="T133">no caput.</text:span></text:p>
      <text:p text:style-name="P122"/>
      <text:p text:style-name="P123"><text:span text:style-name="T131">Art. 3º</text:span><text:span text:style-name="T155"> </text:span><text:span text:style-name="T133">Esta Portaria entra em vigor na data</text:span><text:span text:style-name="T134"> </text:span><text:span text:style-name="T133">de</text:span><text:span text:style-name="T142"> </text:span><text:span text:style-name="T133">sua publicação, produzindo</text:span><text:span text:style-name="T134"> </text:span><text:span text:style-name="T133">efeitos</text:span><text:span text:style-name="T140"> </text:span><text:span text:style-name="T133">exclusivamente</text:span><text:span text:style-name="T156"> </text:span><text:span text:style-name="T133">no</text:span><text:span text:style-name="T136"> </text:span><text:span text:style-name="T133">dia 20</text:span><text:span text:style-name="T137"> </text:span><text:span text:style-name="T133">e 21 de agosto de 2026.</text:span></text:p>
      <text:p text:style-name="P124"/>
      <text:p text:style-name="P125"/>
      <text:p text:style-name="P126"><text:span text:style-name="T133">Cachoeiro</text:span><text:span text:style-name="T157"> </text:span><text:span text:style-name="T133">de</text:span><text:span text:style-name="T156"> </text:span><text:span text:style-name="T133">Itapemirim/ES,</text:span><text:span text:style-name="T158"> </text:span><text:span text:style-name="T133">14</text:span><text:span text:style-name="T137"> </text:span><text:span text:style-name="T133">de</text:span><text:span text:style-name="T141"> </text:span><text:span text:style-name="T133">agosto</text:span><text:span text:style-name="T159"> </text:span><text:span text:style-name="T133">de </text:span><text:span text:style-name="T134">2026.</text:span></text:p>
      <text:p text:style-name="P124"/>
      <text:p text:style-name="P127"/>
      <text:p text:style-name="P128"><text:span text:style-name="T150">ROGÉRIO</text:span><text:span text:style-name="T160"> </text:span><text:span text:style-name="T150">RIBEIRO</text:span><text:span text:style-name="T161"> </text:span><text:span text:style-name="T150">DO</text:span><text:span text:style-name="T162"> </text:span><text:span text:style-name="T163">CARMO</text:span></text:p>
      <text:h text:style-name="P129" text:outline-level="8"><text:span text:style-name="T164">Secretário</text:span><text:span text:style-name="T165"> </text:span><text:span text:style-name="T164">Municipal</text:span><text:span text:style-name="T166"> </text:span><text:span text:style-name="T164">de</text:span><text:span text:style-name="T167"> </text:span><text:span text:style-name="T164">Desenvolvimento</text:span><text:span text:style-name="T168"> </text:span><text:span text:style-name="T169">Econômico</text:span></text:h>
      <text:p text:style-name="P130"/>
      <text:p text:style-name="P131"/>
      <text:p text:style-name="P132"/>
      <text:section text:style-name="Sect5" text:name="Section5">
        <text:p text:style-name="P133"><text:span text:style-name="T170">PORTARIA</text:span><text:span text:style-name="T171"> </text:span><text:span text:style-name="T170">Nº</text:span><text:span text:style-name="T171"> </text:span><text:span text:style-name="T172">1.723/2026</text:span></text:p>
        <text:p text:style-name="P134"/>
        <text:p text:style-name="P135"/>
        <text:p text:style-name="P136"><text:span text:style-name="T173">DESIGNA SERVIDOR PARA ACOMPANHAMENTO</text:span><text:span text:style-name="T174"> </text:span><text:span text:style-name="T173">E</text:span><text:span text:style-name="T174"> </text:span><text:span text:style-name="T173">FISCALIZAÇÃO DE CONTRATO FIRMADO NO </text:span><text:span text:style-name="T175">MUNICÍPIO.</text:span></text:p>
        <text:p text:style-name="P137"><text:span text:style-name="T176">O</text:span><text:span text:style-name="T177"> <text:s/></text:span><text:span text:style-name="T178">SECRETÁRIO</text:span><text:span text:style-name="T179"> <text:s/></text:span><text:span text:style-name="T178">MUNICIPAL</text:span><text:span text:style-name="T180"> <text:s/></text:span><text:span text:style-name="T181">DE</text:span></text:p>
        <text:p text:style-name="P138"><text:span text:style-name="T182">SEGURANÇA</text:span><text:span text:style-name="T183"> </text:span><text:span text:style-name="T182">E</text:span><text:span text:style-name="T183"> </text:span><text:span text:style-name="T182">TRÂNSITO</text:span><text:span text:style-name="T184"> </text:span><text:span text:style-name="T173">de</text:span><text:span text:style-name="T185"> </text:span><text:span text:style-name="T173">Cachoeiro de Itapemirim, Estado do Espírito Santo, no uso de suas atribuições delegadas através do Decreto nº 37.425/2026, tendo em vista o que consta no processo nº </text:span><text:span text:style-name="T182">61261/2026,</text:span></text:p>
        <text:p text:style-name="P139"><text:span text:style-name="T175">RESOLVE</text:span><text:span text:style-name="T186">:</text:span></text:p>
        <text:p text:style-name="P140"><text:span text:style-name="T187">Art.</text:span><text:span text:style-name="T188"> </text:span><text:span text:style-name="T187">1º</text:span><text:span text:style-name="T189"> </text:span><text:span text:style-name="T190">Designar</text:span><text:span text:style-name="T191"> </text:span><text:span text:style-name="T190">o</text:span><text:span text:style-name="T191"> </text:span><text:span text:style-name="T190">servidor</text:span><text:span text:style-name="T192"> </text:span><text:span text:style-name="T193">MÁRCIO</text:span></text:p>
      </text:section>
      <text:section text:style-name="Sect1" text:name="Section6">
        <text:p text:style-name="P141"><text:span text:style-name="T194">ANTÔNIO MAGALHÃES, </text:span><text:span text:style-name="T195">lotado na SEMSEG, para acompanhamento e fiscalização da execução dos serviços contantes no Contrato abaixo </text:span><text:span text:style-name="T196">mencionado.</text:span></text:p>
        <text:p text:style-name="P142"/>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143"><text:span text:style-name="T97">CONTRATO</text:span><text:span text:style-name="T97"/></text:p>
            </table:table-cell>
            <table:table-cell table:style-name="Table2.A1" office:value-type="string">
              <text:p text:style-name="P144"><text:span text:style-name="T97">CONTRATADA</text:span><text:span text:style-name="T97"/></text:p>
            </table:table-cell>
            <table:table-cell table:style-name="Table2.A1" office:value-type="string">
              <text:p text:style-name="P145"><text:span text:style-name="T97">OBJETO</text:span><text:span text:style-name="T97"/></text:p>
            </table:table-cell>
            <table:table-cell table:style-name="Table2.A1" office:value-type="string">
              <text:p text:style-name="P146"><text:span text:style-name="T99">PROC.</text:span><text:span text:style-name="T101"> Nº</text:span></text:p>
            </table:table-cell>
          </table:table-row>
          <table:table-row table:style-name="Table2.2">
            <table:table-cell table:style-name="Table2.A1" office:value-type="string">
              <text:p text:style-name="P147"/>
              <text:p text:style-name="P147"/>
              <text:p text:style-name="P147"/>
              <text:p text:style-name="P147"/>
              <text:p text:style-name="P148"/>
              <text:p text:style-name="P149"><text:span text:style-name="T99">Nº</text:span><text:span text:style-name="T97"> 041/2025</text:span></text:p>
              <text:p text:style-name="P150"><text:span text:style-name="T106">21/03/2025</text:span><text:span text:style-name="T106"/></text:p>
            </table:table-cell>
            <table:table-cell table:style-name="Table2.A1" office:value-type="string">
              <text:p text:style-name="P147"/>
              <text:p text:style-name="P147"/>
              <text:p text:style-name="P147"/>
              <text:p text:style-name="P151"/>
              <text:p text:style-name="P152"><text:span text:style-name="T104">NEO</text:span><text:span text:style-name="T105"> CONSULTORIA</text:span><text:span text:style-name="T106"> </text:span><text:span text:style-name="T105">E </text:span><text:span text:style-name="T106">ADMINISTRAÇÃO</text:span><text:span text:style-name="T105"> DE</text:span><text:span text:style-name="T106"> </text:span><text:span text:style-name="T105">BENEFÍCIOS </text:span><text:span text:style-name="T104">LTDA</text:span></text:p>
            </table:table-cell>
            <table:table-cell table:style-name="Table2.A1" office:value-type="string">
              <text:p text:style-name="P153"><text:span text:style-name="T105">CONTRATAÇÃO</text:span><text:span text:style-name="T197"> </text:span><text:span text:style-name="T105">EMERGENCIAL,</text:span><text:span text:style-name="T111"> </text:span><text:span text:style-name="T105">COM</text:span><text:span text:style-name="T111"> </text:span><text:span text:style-name="T105">DISPENSA DE LICITAÇÃO DE EMPRESA PARA ERVIÇO DE FORNECIMENTO DE GASOLINA COMUM, ÓLEO DIESEL COMUM (S-500) E DIESEL S-10, DE FORMA FRACIONADA, POR MEIO DE CARTÃO MAGNÉTICO OU MICROPROCESSADOS, ATRAVÉS DE POSTOS E DISTRIBUIDORAS, COM IMPLANTAÇÃO E OPERAÇÃO DE SISTEMA INTEGRADO DE GESTÃO DE CONSUMO DE COMBUSTÍVEIS, SEM TAXA DE ADMINISTRAÇÃO,</text:span><text:span text:style-name="T108"> </text:span><text:span text:style-name="T105">PARA</text:span><text:span text:style-name="T108"> </text:span><text:span text:style-name="T105">ABASTECIMENTO</text:span><text:span text:style-name="T108"> </text:span><text:span text:style-name="T105">DOS VEÍCULOS</text:span><text:span text:style-name="T106"> </text:span><text:span text:style-name="T105">OFICIAIS</text:span><text:span text:style-name="T106"> </text:span><text:span text:style-name="T105">OU</text:span><text:span text:style-name="T106"> </text:span><text:span text:style-name="T105">LOCADOS,</text:span><text:span text:style-name="T106"> </text:span><text:span text:style-name="T105">MÁQUINAS E</text:span><text:span text:style-name="T106"> </text:span><text:span text:style-name="T105">EQUIPAMENTOS</text:span></text:p>
            </table:table-cell>
            <table:table-cell table:style-name="Table2.A1" office:value-type="string">
              <text:p text:style-name="P147"/>
              <text:p text:style-name="P147"/>
              <text:p text:style-name="P147"/>
              <text:p text:style-name="P147"/>
              <text:p text:style-name="P147"/>
              <text:p text:style-name="P154"/>
              <text:p text:style-name="P155"><text:span text:style-name="T106">21.204/2025</text:span><text:span text:style-name="T106"/></text:p>
            </table:table-cell>
          </table:table-row>
        </table:table>
        <text:p text:style-name="P156"/>
        <text:p text:style-name="P157"><text:span text:style-name="T194">Art.</text:span><text:span text:style-name="T198"> </text:span><text:span text:style-name="T194">2°</text:span><text:span text:style-name="T199"> </text:span><text:span text:style-name="T195">Caberá</text:span><text:span text:style-name="T200"> </text:span><text:span text:style-name="T195">ao</text:span><text:span text:style-name="T200"> </text:span><text:span text:style-name="T195">fiscal</text:span><text:span text:style-name="T200"> </text:span><text:span text:style-name="T195">do</text:span><text:span text:style-name="T200"> </text:span><text:span text:style-name="T195">contrato</text:span><text:span text:style-name="T200"> </text:span><text:span text:style-name="T195">e,</text:span><text:span text:style-name="T200"> </text:span><text:span text:style-name="T195">no seu afastamento e seu impedimento legal, ao seu substituto, em especial:</text:span></text:p>
        <text:list text:style-name="WWNum1">
          <text:list-item>
            <text:p text:style-name="P158"><text:span text:style-name="T190">- Prestar apoio técnico e operacional ao gestor do contrato com informações pertinentes às suas competências;</text:span><text:span text:style-name="T190"/></text:p>
          </text:list-item>
          <text:list-item>
            <text:p text:style-name="P159"><text:span text:style-name="T190">- Anotar no histórico de gerenciamento do contrato todas as ocorrências relacionadas à execução do contrato, com a descrição do que for necessário para a regularização das faltas ou dos defeitos observados;</text:span><text:span text:style-name="T190"/></text:p>
          </text:list-item>
          <text:list-item>
            <text:p text:style-name="P160"><text:span text:style-name="T190">- Emitir notificações para a correção de rotinas ou de qualquer inexatidão ou irregularidade constatada, com a definição de prazo para a correção;</text:span><text:span text:style-name="T190"/></text:p>
          </text:list-item>
        </text:list>
      </text:section>
      <text:p text:style-name="P161"/>
      <text:p text:style-name="P162"/>
      <text:p text:style-name="P163"/>
      <text:list text:continue-numbering="true" text:style-name="WWNum1">
        <text:list-item>
          <text:p text:style-name="P164"><text:span text:style-name="T201">-</text:span><text:span text:style-name="T202"> </text:span><text:span text:style-name="T201">Informar</text:span><text:span text:style-name="T202"> </text:span><text:span text:style-name="T201">ao</text:span><text:span text:style-name="T202"> </text:span><text:span text:style-name="T201">gestor</text:span><text:span text:style-name="T202"> </text:span><text:span text:style-name="T201">do</text:span><text:span text:style-name="T202"> </text:span><text:span text:style-name="T201">contato,</text:span><text:span text:style-name="T202"> </text:span><text:span text:style-name="T201">em</text:span><text:span text:style-name="T202"> </text:span><text:span text:style-name="T201">tempo</text:span><text:span text:style-name="T202"> </text:span><text:span text:style-name="T201">hábil,</text:span><text:span text:style-name="T202"> </text:span><text:span text:style-name="T201">a situação</text:span><text:span text:style-name="T202"> </text:span><text:span text:style-name="T201">que demandar</text:span><text:span text:style-name="T203"> </text:span><text:span text:style-name="T201">decisão</text:span><text:span text:style-name="T204"> </text:span><text:span text:style-name="T201">ou adoção</text:span><text:span text:style-name="T205"> </text:span><text:span text:style-name="T201">de</text:span><text:span text:style-name="T206"> </text:span><text:span text:style-name="T201">medidas</text:span><text:span text:style-name="T203"> </text:span><text:span text:style-name="T201">que ultrapassem</text:span><text:span text:style-name="T202"> </text:span><text:span text:style-name="T201">a sua</text:span><text:span text:style-name="T207"> </text:span><text:span text:style-name="T201">competência,</text:span><text:span text:style-name="T207"> </text:span><text:span text:style-name="T201">para que adote as medidas necessárias</text:span><text:span text:style-name="T207"> </text:span><text:span text:style-name="T201">e saneadoras, se for</text:span><text:span text:style-name="T202"> </text:span><text:span text:style-name="T201">o caso;</text:span></text:p>
        </text:list-item>
        <text:list-item>
          <text:p text:style-name="P165"><text:span text:style-name="T201">- Comunicar imediatamente ao gestor do contrato</text:span><text:span text:style-name="T208"> </text:span><text:span text:style-name="T201">quaisquer ocorrências que possam inviabilizar a execução do contrato nas datas estabelecidas;</text:span></text:p>
        </text:list-item>
        <text:list-item>
          <text:p text:style-name="P166"><text:span text:style-name="T201">-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text:span><text:span text:style-name="T202"> </text:span><text:span text:style-name="T201">ao gestor de contrato para ratificação;</text:span></text:p>
        </text:list-item>
        <text:list-item>
          <text:p text:style-name="P167"><text:span text:style-name="T201">- Comunicar ao gestor do contrato, em tempo hábil, o término do contrato sob sua responsabilidade, com vistas </text:span><text:span text:style-name="T209">à </text:span><text:span text:style-name="T201">renovação tempestiva ou </text:span><text:span text:style-name="T210">à </text:span><text:span text:style-name="T201">prorrogação contratual;</text:span></text:p>
        </text:list-item>
        <text:list-item>
          <text:p text:style-name="P168"><text:span text:style-name="T201">-</text:span><text:span text:style-name="T211"> </text:span><text:span text:style-name="T201">Participar</text:span><text:span text:style-name="T212"> </text:span><text:span text:style-name="T201">da</text:span><text:span text:style-name="T213"> </text:span><text:span text:style-name="T201">atualização</text:span><text:span text:style-name="T205"> </text:span><text:span text:style-name="T201">do</text:span><text:span text:style-name="T214"> </text:span><text:span text:style-name="T201">relatório</text:span><text:span text:style-name="T212"> </text:span><text:span text:style-name="T201">de</text:span><text:span text:style-name="T215"> </text:span><text:span text:style-name="T201">riscos</text:span><text:span text:style-name="T213"> </text:span><text:span text:style-name="T201">durante a</text:span><text:span text:style-name="T216"> </text:span><text:span text:style-name="T201">fase</text:span><text:span text:style-name="T211"> </text:span><text:span text:style-name="T201">de</text:span><text:span text:style-name="T217"> </text:span><text:span text:style-name="T201">gestão</text:span><text:span text:style-name="T218"> </text:span><text:span text:style-name="T201">do</text:span><text:span text:style-name="T215"> </text:span><text:span text:style-name="T201">contrato,</text:span><text:span text:style-name="T219"> </text:span><text:span text:style-name="T201">em</text:span><text:span text:style-name="T220"> </text:span><text:span text:style-name="T201">conjunto</text:span><text:span text:style-name="T216"> </text:span><text:span text:style-name="T201">com</text:span><text:span text:style-name="T218"> </text:span><text:span text:style-name="T201">o</text:span><text:span text:style-name="T211"> </text:span><text:span text:style-name="T201">fiscal</text:span><text:span text:style-name="T221"> </text:span><text:span text:style-name="T201">administrativo e</text:span><text:span text:style-name="T222"> </text:span><text:span text:style-name="T201">com o setorial, conforme</text:span><text:span text:style-name="T223"> </text:span><text:span text:style-name="T201">o disposto no inciso VII</text:span><text:span text:style-name="T202"> </text:span><text:span text:style-name="T201">do art. 20;</text:span></text:p>
        </text:list-item>
        <text:list-item>
          <text:p text:style-name="P169"><text:span text:style-name="T201">- Auxiliar o gestor do contrato com as informações necessárias, na elaboração do documento comprobatório da avaliação realizada na fiscalização do cumprimento de obrigações assumidas pelo contratado,</text:span><text:span text:style-name="T202"> </text:span><text:span text:style-name="T201">conforme</text:span><text:span text:style-name="T202"> </text:span><text:span text:style-name="T201">o disposto</text:span><text:span text:style-name="T224"> </text:span><text:span text:style-name="T201">no</text:span><text:span text:style-name="T225"> </text:span><text:span text:style-name="T201">inciso</text:span><text:span text:style-name="T204"> </text:span><text:span text:style-name="T201">VIII do art.</text:span><text:span text:style-name="T204"> </text:span><text:span text:style-name="T201">20; e</text:span></text:p>
        </text:list-item>
        <text:list-item>
          <text:p text:style-name="P170"><text:span text:style-name="T201">- Realizar o recebimento provisório do objeto do contrato referido no art. 24.</text:span><text:span text:style-name="T201"/></text:p>
        </text:list-item>
      </text:list>
      <text:p text:style-name="P171"/>
      <text:p text:style-name="P172"><text:span text:style-name="T226">Art. 3º </text:span><text:span text:style-name="T227">O fiscal nomeado deverá providenciar cópia do contrato, do edital, do projeto básico ou do termo de referência, da proposta da empresa vencedora da licitação, sem prejuízo de outros documentos que entender necessários ao exercício da fiscalização.</text:span></text:p>
      <text:p text:style-name="P173"/>
      <text:p text:style-name="P174"><text:span text:style-name="T226">Art. 4° </text:span><text:span text:style-name="T227">Em caso de dúvidas, lacunas ou omissões, deverá ser observada</text:span><text:span text:style-name="T228"> </text:span><text:span text:style-name="T227">a disciplina</text:span><text:span text:style-name="T229"> </text:span><text:span text:style-name="T227">constante do Decreto Municipal</text:span><text:span text:style-name="T230"> </text:span><text:span text:style-name="T227">n° 33.881/2025, que regulamenta a atuação do agente de contratação, da equipe de apoio, da comissão</text:span><text:span text:style-name="T230"> </text:span><text:span text:style-name="T227">de contratação,</text:span><text:span text:style-name="T230"> </text:span><text:span text:style-name="T227">bem como dos gestores e fiscais de contratos, no âmbito da Administração Pública Direta e Indireta do Município de Cachoeiro de Itapemirim, além de estabelecer outras</text:span><text:span text:style-name="T230"> </text:span><text:span text:style-name="T227">providências correlatas.</text:span></text:p>
      <text:p text:style-name="P175"/>
      <text:p text:style-name="P176"><text:span text:style-name="T231">Art. 5° </text:span><text:span text:style-name="T201">Ficam revogadas as disposições em contrário,</text:span><text:span text:style-name="T202"> </text:span><text:span text:style-name="T201">em</text:span><text:span text:style-name="T202"> </text:span><text:span text:style-name="T201">especial</text:span><text:span text:style-name="T202"> </text:span><text:span text:style-name="T201">a</text:span><text:span text:style-name="T202"> </text:span><text:span text:style-name="T231">Portaria</text:span><text:span text:style-name="T232"> </text:span><text:span text:style-name="T231">n°</text:span><text:span text:style-name="T233"> </text:span><text:span text:style-name="T234">1.452/2025.</text:span></text:p>
      <text:p text:style-name="P177"/>
      <text:p text:style-name="P178"><text:span text:style-name="T235">Cachoeiro</text:span><text:span text:style-name="T236"> </text:span><text:span text:style-name="T235">de</text:span><text:span text:style-name="T237"> </text:span><text:span text:style-name="T235">Itapemirim/ES,</text:span><text:span text:style-name="T238"> </text:span><text:span text:style-name="T235">14</text:span><text:span text:style-name="T237"> </text:span><text:span text:style-name="T235">de</text:span><text:span text:style-name="T239"> </text:span><text:span text:style-name="T235">agosto</text:span><text:span text:style-name="T240"> </text:span><text:span text:style-name="T235">de</text:span><text:span text:style-name="T241"> </text:span><text:span text:style-name="T235">2026.</text:span></text:p>
      <text:p text:style-name="P179"/>
      <text:p text:style-name="P180"/>
      <text:h text:style-name="P181" text:outline-level="9"><text:span text:style-name="T242">JOÃO</text:span><text:span text:style-name="T243"> </text:span><text:span text:style-name="T242">ANTÔNIO</text:span><text:span text:style-name="T244"> </text:span><text:span text:style-name="T245">DAROZ</text:span></text:h>
      <text:p text:style-name="P182"><text:span text:style-name="T246">Secretário</text:span><text:span text:style-name="T247"> </text:span><text:span text:style-name="T246">Municipal</text:span><text:span text:style-name="T248"> </text:span><text:span text:style-name="T246">de</text:span><text:span text:style-name="T248"> </text:span><text:span text:style-name="T246">Segurança</text:span><text:span text:style-name="T249"> </text:span><text:span text:style-name="T246">e</text:span><text:span text:style-name="T250"> </text:span><text:span text:style-name="T246">Trânsito</text:span><text:span text:style-name="T251"> </text:span><text:span text:style-name="T252">(Interino)</text:span></text:p>
      <text:p text:style-name="P183"/>
      <text:p text:style-name="P184"/>
      <text:p text:style-name="P184"/>
      <text:p text:style-name="P185"/>
      <text:p text:style-name="P186"><text:span text:style-name="T84">PORTARIA</text:span><text:span text:style-name="T85"> </text:span><text:span text:style-name="T84">Nº</text:span><text:span text:style-name="T85"> </text:span><text:span text:style-name="T86">1.724/2026</text:span></text:p>
      <text:p text:style-name="P74"/>
      <text:p text:style-name="P187"/>
      <text:h text:style-name="P188" text:outline-level="9">DISPÕE SOBRE LICENÇA POR MOTIVO DE ACIDENTE OCORRIDO EM<text:span text:style-name="T87"> </text:span><text:span text:style-name="T121">SERVIÇO.</text:span></text:h>
      <text:p text:style-name="P189"/>
      <text:p text:style-name="P190"><text:span text:style-name="T88">O</text:span><text:span text:style-name="T253"> <text:s/></text:span><text:span text:style-name="T90">SECRETÁRIO</text:span><text:span text:style-name="T254"> <text:s/></text:span><text:span text:style-name="T90">MUNICIPAL</text:span><text:span text:style-name="T255"> <text:s/></text:span><text:span text:style-name="T93">DE</text:span></text:p>
      <text:p text:style-name="P191"><text:span text:style-name="T90">ADMINISTRAÇÃO </text:span><text:span text:style-name="T88">de Cachoeiro de Itapemirim, Estado do Espírito Santo, no uso de suas atribuições delegadas através dos Decretos nºs. 18.275/2008 e </text:span><text:span text:style-name="T94">35.892/2025,</text:span></text:p>
      <text:p text:style-name="P192"/>
      <text:h text:style-name="P193" text:outline-level="9">RESOLVE:</text:h>
      <text:p text:style-name="P69"/>
      <text:p text:style-name="P194"><text:span text:style-name="T90">Art. 1º </text:span><text:span text:style-name="T88">Considerar autorizado aos servidores abaixo mencionados, </text:span><text:span text:style-name="T96">licença por motivo de acidente ocorrido</text:span><text:span text:style-name="T256"> </text:span><text:span text:style-name="T96">em</text:span><text:span text:style-name="T256"> </text:span><text:span text:style-name="T96">serviço</text:span><text:span text:style-name="T88">,</text:span><text:span text:style-name="T257"> </text:span><text:span text:style-name="T88">nos</text:span><text:span text:style-name="T257"> </text:span><text:span text:style-name="T88">termos</text:span><text:span text:style-name="T257"> </text:span><text:span text:style-name="T88">do</text:span><text:span text:style-name="T257"> </text:span><text:span text:style-name="T88">Artigo</text:span><text:span text:style-name="T257"> </text:span><text:span text:style-name="T88">100,</text:span><text:span text:style-name="T257"> </text:span><text:span text:style-name="T88">da</text:span><text:span text:style-name="T257"> </text:span><text:span text:style-name="T88">Lei</text:span><text:span text:style-name="T257"> </text:span><text:span text:style-name="T88">nº</text:span><text:span text:style-name="T257"> </text:span><text:span text:style-name="T88">4.009,</text:span><text:span text:style-name="T257"> </text:span><text:span text:style-name="T116">de</text:span></text:p>
      <text:p text:style-name="P195"><text:span text:style-name="T88">20.12.94</text:span><text:span text:style-name="T117"> </text:span><text:span text:style-name="T88">-</text:span><text:span text:style-name="T118"> </text:span><text:span text:style-name="T88">Estatuto</text:span><text:span text:style-name="T117"> </text:span><text:span text:style-name="T88">dos</text:span><text:span text:style-name="T118"> </text:span><text:span text:style-name="T88">Servidores</text:span><text:span text:style-name="T117"> </text:span><text:span text:style-name="T88">Públicos</text:span><text:span text:style-name="T118"> </text:span><text:span text:style-name="T94">Municipais.</text:span></text:p>
      <text:p text:style-name="P196"/>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row table:style-name="Table3.1">
          <table:table-cell table:style-name="Table3.A1" office:value-type="string">
            <text:p text:style-name="P197"><text:span text:style-name="T97">SERVIDOR</text:span><text:span text:style-name="T97"/></text:p>
          </table:table-cell>
          <table:table-cell table:style-name="Table3.A1" office:value-type="string">
            <text:p text:style-name="P198"><text:span text:style-name="T97">CARGO</text:span><text:span text:style-name="T97"/></text:p>
          </table:table-cell>
          <table:table-cell table:style-name="Table3.A1" office:value-type="string">
            <text:p text:style-name="P199"><text:span text:style-name="T97">LOTAÇÃO</text:span><text:span text:style-name="T97"/></text:p>
          </table:table-cell>
          <table:table-cell table:style-name="Table3.A1" office:value-type="string">
            <text:p text:style-name="P200"><text:span text:style-name="T97">PERÍODO</text:span><text:span text:style-name="T97"/></text:p>
          </table:table-cell>
          <table:table-cell table:style-name="Table3.A1" office:value-type="string">
            <text:p text:style-name="P200"><text:span text:style-name="T97">INÍCIO</text:span><text:span text:style-name="T97"/></text:p>
          </table:table-cell>
          <table:table-cell table:style-name="Table3.A1" office:value-type="string">
            <text:p text:style-name="P201"><text:span text:style-name="T99">PROC.</text:span><text:span text:style-name="T100"> </text:span><text:span text:style-name="T101">Nº</text:span></text:p>
          </table:table-cell>
        </table:table-row>
        <table:table-row table:style-name="Table3.2">
          <table:table-cell table:style-name="Table3.A1" office:value-type="string">
            <text:p text:style-name="P202"/>
            <text:p text:style-name="P203"><text:span text:style-name="T258">LUCIANA</text:span><text:span text:style-name="T259"> </text:span><text:span text:style-name="T258">APARECIDA</text:span><text:span text:style-name="T260"> </text:span><text:span text:style-name="T261">RAYMUNDO</text:span></text:p>
          </table:table-cell>
          <table:table-cell table:style-name="Table3.A1" office:value-type="string">
            <text:p text:style-name="P204"/>
            <text:p text:style-name="P205"><text:span text:style-name="T262">PROF PEB </text:span><text:span text:style-name="T263">B</text:span></text:p>
          </table:table-cell>
          <table:table-cell table:style-name="Table3.A1" office:value-type="string">
            <text:p text:style-name="P204"/>
            <text:p text:style-name="P206"><text:span text:style-name="T264">SEME</text:span><text:span text:style-name="T264"/></text:p>
          </table:table-cell>
          <table:table-cell table:style-name="Table3.A1" office:value-type="string">
            <text:p text:style-name="P204"/>
            <text:p text:style-name="P207"><text:span text:style-name="T262">03</text:span><text:span text:style-name="T265"> </text:span><text:span text:style-name="T264">DIAS</text:span></text:p>
          </table:table-cell>
          <table:table-cell table:style-name="Table3.A1" office:value-type="string">
            <text:p text:style-name="P204"/>
            <text:p text:style-name="P207"><text:span text:style-name="T266">07/08/2026</text:span><text:span text:style-name="T266"/></text:p>
          </table:table-cell>
          <table:table-cell table:style-name="Table3.A1" office:value-type="string">
            <text:p text:style-name="P204"/>
            <text:p text:style-name="P208"><text:span text:style-name="T261">60799/2026</text:span><text:span text:style-name="T261"/></text:p>
          </table:table-cell>
        </table:table-row>
        <table:table-row table:style-name="Table3.3">
          <table:table-cell table:style-name="Table3.A1" office:value-type="string">
            <text:p text:style-name="P209"/>
            <text:p text:style-name="P210"><text:span text:style-name="T258">VANDERLETH</text:span><text:span text:style-name="T259"> </text:span><text:span text:style-name="T258">MARTINS</text:span><text:span text:style-name="T260"> </text:span><text:span text:style-name="T261">GERALDO</text:span></text:p>
          </table:table-cell>
          <table:table-cell table:style-name="Table3.A1" office:value-type="string">
            <text:p text:style-name="P204"/>
            <text:p text:style-name="P211"><text:span text:style-name="T262">AJUDANTE</text:span><text:span text:style-name="T267"> </text:span><text:span text:style-name="T266">GERAL</text:span></text:p>
          </table:table-cell>
          <table:table-cell table:style-name="Table3.A1" office:value-type="string">
            <text:p text:style-name="P204"/>
            <text:p text:style-name="P212"><text:span text:style-name="T268">CGM</text:span><text:span text:style-name="T268"/></text:p>
          </table:table-cell>
          <table:table-cell table:style-name="Table3.A1" office:value-type="string">
            <text:p text:style-name="P204"/>
            <text:p text:style-name="P207"><text:span text:style-name="T262">04</text:span><text:span text:style-name="T265"> </text:span><text:span text:style-name="T264">DIAS</text:span></text:p>
          </table:table-cell>
          <table:table-cell table:style-name="Table3.A1" office:value-type="string">
            <text:p text:style-name="P204"/>
            <text:p text:style-name="P207"><text:span text:style-name="T266">03/08/2026</text:span><text:span text:style-name="T266"/></text:p>
          </table:table-cell>
          <table:table-cell table:style-name="Table3.A1" office:value-type="string">
            <text:p text:style-name="P204"/>
            <text:p text:style-name="P208"><text:span text:style-name="T261">60841/2026</text:span><text:span text:style-name="T261"/></text:p>
          </table:table-cell>
        </table:table-row>
      </table:table>
      <text:p text:style-name="P213"><text:span text:style-name="T90">Art.</text:span><text:span text:style-name="T269"> </text:span><text:span text:style-name="T90">2º</text:span><text:span text:style-name="T270"> </text:span><text:span text:style-name="T88">Esta</text:span><text:span text:style-name="T128"> </text:span><text:span text:style-name="T88">Portaria</text:span><text:span text:style-name="T128"> </text:span><text:span text:style-name="T88">entra</text:span><text:span text:style-name="T271"> </text:span><text:span text:style-name="T88">em</text:span><text:span text:style-name="T128"> </text:span><text:span text:style-name="T88">vigor</text:span><text:span text:style-name="T128"> </text:span><text:span text:style-name="T116">na</text:span></text:p>
      <text:p text:style-name="P214"><text:span text:style-name="T88">data</text:span><text:span text:style-name="T117"> </text:span><text:span text:style-name="T88">de</text:span><text:span text:style-name="T118"> </text:span><text:span text:style-name="T88">sua</text:span><text:span text:style-name="T118"> </text:span><text:span text:style-name="T94">publicação.</text:span></text:p>
      <text:p text:style-name="P94"/>
      <text:p text:style-name="P95"/>
      <text:p text:style-name="P215"><text:span text:style-name="T88">Cachoeiro</text:span><text:span text:style-name="T118"> </text:span><text:span text:style-name="T88">de</text:span><text:span text:style-name="T118"> </text:span><text:span text:style-name="T88">Itapemirim/ES,</text:span><text:span text:style-name="T118"> </text:span><text:span text:style-name="T88">14</text:span><text:span text:style-name="T118"> </text:span><text:span text:style-name="T88">de</text:span><text:span text:style-name="T272"> </text:span><text:span text:style-name="T88">agosto</text:span><text:span text:style-name="T273"> </text:span><text:span text:style-name="T88">de</text:span><text:span text:style-name="T118"> </text:span><text:span text:style-name="T94">2026.</text:span></text:p>
      <text:p text:style-name="P94"/>
      <text:p text:style-name="P95"/>
      <text:h text:style-name="P216" text:outline-level="9">ROGÉRIO<text:span text:style-name="T119"> </text:span>DA<text:span text:style-name="T120"> </text:span>SILVA<text:span text:style-name="T119"> </text:span><text:span text:style-name="T121">ATHAYDE</text:span></text:h>
      <text:p text:style-name="P217"><text:span text:style-name="T90">Secretário</text:span><text:span text:style-name="T122"> </text:span><text:span text:style-name="T90">Municipal</text:span><text:span text:style-name="T122"> </text:span><text:span text:style-name="T90">de</text:span><text:span text:style-name="T123"> </text:span><text:span text:style-name="T95">Administração</text:span></text:p>
      <text:p text:style-name="P218"/>
      <text:p text:style-name="P219"/>
      <text:p text:style-name="P220"/>
      <text:section text:style-name="Sect6" text:name="Section7">
        <text:p text:style-name="P221"><text:span text:style-name="T274">PORTARIA</text:span><text:span text:style-name="T275"> </text:span><text:span text:style-name="T274">Nº</text:span><text:span text:style-name="T275"> </text:span><text:span text:style-name="T276">1.725/2026</text:span></text:p>
        <text:p text:style-name="P222"/>
        <text:p text:style-name="P223"/>
        <text:p text:style-name="P224"><text:span text:style-name="T277">DESIGNA SERVIDOR PARA ACOMPANHAMENTO</text:span><text:span text:style-name="T278"> </text:span><text:span text:style-name="T277">E</text:span><text:span text:style-name="T278"> </text:span><text:span text:style-name="T277">FISCALIZAÇÃO</text:span><text:span text:style-name="T278"> </text:span><text:span text:style-name="T277">DA</text:span><text:span text:style-name="T278"> </text:span><text:span text:style-name="T277">EXECUÇÃO</text:span><text:span text:style-name="T278"> </text:span><text:span text:style-name="T277">DE CONTRATOS FIRMADOS NO MUNICÍPIO.</text:span></text:p>
        <text:p text:style-name="P225"/>
        <text:p text:style-name="P226"><text:span text:style-name="T279">O</text:span><text:span text:style-name="T280"> </text:span><text:span text:style-name="T277">SECRETÁRIO</text:span><text:span text:style-name="T281"> </text:span><text:span text:style-name="T277">MUNICIPAL</text:span><text:span text:style-name="T281"> </text:span><text:span text:style-name="T277">DE</text:span><text:span text:style-name="T281"> </text:span><text:span text:style-name="T277">CULTURA</text:span><text:span text:style-name="T282"> </text:span><text:span text:style-name="T283">E</text:span></text:p>
        <text:p text:style-name="P227"><text:span text:style-name="T277">TURISMO </text:span><text:span text:style-name="T279">de Cachoeiro de Itapemirim, Estado do Espírito Santo, no uso de suas atribuições delegadas através do Decreto nº 37.110/2026, resolve:</text:span></text:p>
        <text:p text:style-name="P228"/>
        <text:p text:style-name="P229"><text:span text:style-name="T277">Art.</text:span><text:span text:style-name="T284"> </text:span><text:span text:style-name="T277">1º</text:span><text:span text:style-name="T285"> </text:span><text:span text:style-name="T279">Designar</text:span><text:span text:style-name="T286"> </text:span><text:span text:style-name="T279">a</text:span><text:span text:style-name="T286"> </text:span><text:span text:style-name="T279">servidora</text:span><text:span text:style-name="T287"> </text:span><text:span text:style-name="T277">CLEIDE</text:span><text:span text:style-name="T284"> </text:span><text:span text:style-name="T277">PRADO</text:span><text:span text:style-name="T284"> </text:span><text:span text:style-name="T288">DA</text:span></text:p>
      </text:section>
      <text:section text:style-name="Sect1" text:name="Section8">
        <text:p text:style-name="P230"><text:span text:style-name="T277">SILVA</text:span><text:span text:style-name="T279">,</text:span><text:span text:style-name="T286"> </text:span><text:span text:style-name="T279">lotada</text:span><text:span text:style-name="T287"> </text:span><text:span text:style-name="T279">na</text:span><text:span text:style-name="T287"> </text:span><text:span text:style-name="T279">SEMCULT,</text:span><text:span text:style-name="T287"> </text:span><text:span text:style-name="T279">para</text:span><text:span text:style-name="T287"> </text:span><text:span text:style-name="T279">acompanhamento</text:span><text:span text:style-name="T287"> </text:span><text:span text:style-name="T279">e</text:span><text:span text:style-name="T287"> </text:span><text:span text:style-name="T279">fiscalização</text:span><text:span text:style-name="T287"> </text:span><text:span text:style-name="T279">da</text:span><text:span text:style-name="T287"> </text:span><text:span text:style-name="T279">execução</text:span><text:span text:style-name="T287"> </text:span><text:span text:style-name="T279">dos serviços constantes nos Contratos abaixo.</text:span></text:p>
        <text:p text:style-name="P231"/>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232"><text:span text:style-name="T261">CONTRATO</text:span><text:span text:style-name="T261"/></text:p>
            </table:table-cell>
            <table:table-cell table:style-name="Table4.A1" office:value-type="string">
              <text:p text:style-name="P233"><text:span text:style-name="T261">CONTRATADO</text:span><text:span text:style-name="T261"/></text:p>
            </table:table-cell>
            <table:table-cell table:style-name="Table4.A1" office:value-type="string">
              <text:p text:style-name="P234"><text:span text:style-name="T261">OBJETO</text:span><text:span text:style-name="T261"/></text:p>
            </table:table-cell>
            <table:table-cell table:style-name="Table4.A1" office:value-type="string">
              <text:p text:style-name="P235"><text:span text:style-name="T258">PROC.</text:span><text:span text:style-name="T289"> </text:span><text:span text:style-name="T290">Nº</text:span></text:p>
            </table:table-cell>
          </table:table-row>
          <table:table-row table:style-name="Table4.2">
            <table:table-cell table:style-name="Table4.A1" office:value-type="string">
              <text:p text:style-name="P236"/>
              <text:p text:style-name="P236"/>
              <text:p text:style-name="P236"/>
              <text:p text:style-name="P236"/>
              <text:p text:style-name="P236"/>
              <text:p text:style-name="P236"/>
              <text:p text:style-name="P237"/>
              <text:p text:style-name="P238"><text:span text:style-name="T258">Nº</text:span><text:span text:style-name="T259"> </text:span><text:span text:style-name="T258">219/2026</text:span><text:span text:style-name="T260"> </text:span><text:span text:style-name="T261">12/08/2026</text:span></text:p>
            </table:table-cell>
            <table:table-cell table:style-name="Table4.A1" office:value-type="string">
              <text:p text:style-name="P236"/>
              <text:p text:style-name="P236"/>
              <text:p text:style-name="P236"/>
              <text:p text:style-name="P236"/>
              <text:p text:style-name="P236"/>
              <text:p text:style-name="P236"/>
              <text:p text:style-name="P237"/>
              <text:p text:style-name="P239"><text:span text:style-name="T262">G E PRODUÇÕES</text:span><text:span text:style-name="T291"> </text:span><text:span text:style-name="T262">ARTÍSTICAS</text:span><text:span text:style-name="T292"> </text:span><text:span text:style-name="T262">LTDA</text:span><text:span text:style-name="T292"> </text:span><text:span text:style-name="T262">-</text:span><text:span text:style-name="T292"> </text:span><text:span text:style-name="T262">ME</text:span></text:p>
            </table:table-cell>
            <table:table-cell table:style-name="Table4.A1" office:value-type="string">
              <text:p text:style-name="P240"><text:span text:style-name="T262">Contratação da empresa G E PRODUÇÕES</text:span><text:span text:style-name="T291"> </text:span><text:span text:style-name="T262">ARTÍSTICAS LTDA. - ME para a realização do</text:span><text:span text:style-name="T291"> </text:span><text:span text:style-name="T262">show do Cantor Ricardão do Forró, com</text:span><text:span text:style-name="T291"> </text:span><text:span text:style-name="T262">apresentação de 1hora e 40 minutos de</text:span><text:span text:style-name="T291"> </text:span><text:span text:style-name="T262">duração, prevista para as 18:00hs do dia</text:span><text:span text:style-name="T291"> </text:span><text:span text:style-name="T262">23/08/2026, como parte da programação</text:span><text:span text:style-name="T291"> </text:span><text:span text:style-name="T262">oficial da 4ª Festa Esportiva de Soturno, a ser</text:span><text:span text:style-name="T291"> </text:span><text:span text:style-name="T262">realizado no Distrito de Cachoeiro de</text:span><text:span text:style-name="T291"> </text:span><text:span text:style-name="T262">Itapemirim/ES, compreendendo cachê</text:span><text:span text:style-name="T291"> </text:span><text:span text:style-name="T262">artístico, transporte aéreo e/ou terrestre,</text:span><text:span text:style-name="T291"> </text:span><text:span text:style-name="T262">deslocamento</text:span><text:span text:style-name="T292"> </text:span><text:span text:style-name="T262">local,</text:span><text:span text:style-name="T292"> </text:span><text:span text:style-name="T262">hospedagem,</text:span><text:span text:style-name="T292"> </text:span><text:span text:style-name="T262">alimentação,</text:span><text:span text:style-name="T291"> </text:span><text:span text:style-name="T262">camarins, carregadores, equipe de apoio,</text:span><text:span text:style-name="T291"> </text:span><text:span text:style-name="T262">produção técnica, tributos, encargos fiscais e</text:span><text:span text:style-name="T291"> </text:span><text:span text:style-name="T262">demais despesas necessárias à execução da</text:span><text:span text:style-name="T291"> </text:span><text:span text:style-name="T266">apresentação</text:span></text:p>
            </table:table-cell>
            <table:table-cell table:style-name="Table4.A1" office:value-type="string">
              <text:p text:style-name="P236"/>
              <text:p text:style-name="P236"/>
              <text:p text:style-name="P236"/>
              <text:p text:style-name="P236"/>
              <text:p text:style-name="P236"/>
              <text:p text:style-name="P236"/>
              <text:p text:style-name="P241"/>
              <text:p text:style-name="P242"><text:span text:style-name="T261">54423/2026</text:span><text:span text:style-name="T261"/></text:p>
            </table:table-cell>
          </table:table-row>
          <table:table-row table:style-name="Table4.2">
            <table:table-cell table:style-name="Table4.A1" office:value-type="string">
              <text:p text:style-name="P236"/>
              <text:p text:style-name="P236"/>
              <text:p text:style-name="P236"/>
              <text:p text:style-name="P236"/>
              <text:p text:style-name="P236"/>
              <text:p text:style-name="P236"/>
              <text:p text:style-name="P243"/>
              <text:p text:style-name="P238"><text:span text:style-name="T258">Nº</text:span><text:span text:style-name="T259"> </text:span><text:span text:style-name="T258">220/2026</text:span><text:span text:style-name="T260"> </text:span><text:span text:style-name="T261">12/08/2026</text:span></text:p>
            </table:table-cell>
            <table:table-cell table:style-name="Table4.A1" office:value-type="string">
              <text:p text:style-name="P236"/>
              <text:p text:style-name="P236"/>
              <text:p text:style-name="P236"/>
              <text:p text:style-name="P236"/>
              <text:p text:style-name="P236"/>
              <text:p text:style-name="P236"/>
              <text:p text:style-name="P243"/>
              <text:p text:style-name="P244"><text:span text:style-name="T262">G E PRODUÇÕES</text:span><text:span text:style-name="T291"> </text:span><text:span text:style-name="T262">ARTÍSTICAS</text:span><text:span text:style-name="T292"> </text:span><text:span text:style-name="T262">LTDA-</text:span><text:span text:style-name="T292"> </text:span><text:span text:style-name="T262">ME</text:span></text:p>
            </table:table-cell>
            <table:table-cell table:style-name="Table4.A1" office:value-type="string">
              <text:p text:style-name="P245"><text:span text:style-name="T262">Contratação da empresa G E PRODUÇÕES</text:span><text:span text:style-name="T291"> </text:span><text:span text:style-name="T262">ARTÍSTICAS LTDA. - ME para a realização do</text:span><text:span text:style-name="T291"> </text:span><text:span text:style-name="T262">show do Cantor Fabrício do Forró, com</text:span><text:span text:style-name="T291"> </text:span><text:span text:style-name="T262">apresentação de 1hora e 40 minutos de</text:span><text:span text:style-name="T291"> </text:span><text:span text:style-name="T262">duração, prevista para as 22:00hs do dia</text:span><text:span text:style-name="T291"> </text:span><text:span text:style-name="T262">22/08/2026, como parte da programação</text:span><text:span text:style-name="T291"> </text:span><text:span text:style-name="T262">oficial da 4ª Festa Esportiva de Soturno, a ser</text:span><text:span text:style-name="T291"> </text:span><text:span text:style-name="T262">realizado no Distrito de Cachoeiro de</text:span><text:span text:style-name="T291"> </text:span><text:span text:style-name="T262">Itapemirim/ES, compreendendo cachê</text:span><text:span text:style-name="T291"> </text:span><text:span text:style-name="T262">artístico, transporte aéreo e/ou terrestre,</text:span><text:span text:style-name="T291"> </text:span><text:span text:style-name="T262">deslocamento</text:span><text:span text:style-name="T292"> </text:span><text:span text:style-name="T262">local,</text:span><text:span text:style-name="T292"> </text:span><text:span text:style-name="T262">hospedagem,</text:span><text:span text:style-name="T293"> </text:span><text:span text:style-name="T262">alimentação,</text:span><text:span text:style-name="T291"> </text:span><text:span text:style-name="T262">camarins, carregadores, equipe de apoio,</text:span><text:span text:style-name="T291"> </text:span><text:span text:style-name="T262">produção técnica, tributos, encargos fiscais e</text:span><text:span text:style-name="T291"> </text:span><text:span text:style-name="T262">demais despesas necessárias à execução da</text:span><text:span text:style-name="T291"> </text:span><text:span text:style-name="T266">apresentação</text:span></text:p>
            </table:table-cell>
            <table:table-cell table:style-name="Table4.A1" office:value-type="string">
              <text:p text:style-name="P236"/>
              <text:p text:style-name="P236"/>
              <text:p text:style-name="P236"/>
              <text:p text:style-name="P236"/>
              <text:p text:style-name="P236"/>
              <text:p text:style-name="P236"/>
              <text:p text:style-name="P241"/>
              <text:p text:style-name="P246"><text:span text:style-name="T261">54419/2026</text:span><text:span text:style-name="T261"/></text:p>
            </table:table-cell>
          </table:table-row>
        </table:table>
        <text:p text:style-name="P247"/>
        <text:p text:style-name="P248"><text:span text:style-name="T277">Art. 2° </text:span><text:span text:style-name="T279">Caberá ao fiscal dos contratos e, nos seus afastamentos e seus impedimentos legais, ao seu substituto, em especial:</text:span></text:p>
        <text:list text:style-name="WWNum2">
          <text:list-item>
            <text:p text:style-name="P249"><text:span text:style-name="T279">- Prestar apoio técnico e operacional ao gestor dos contratos com informações pertinentes às suas competências;</text:span><text:span text:style-name="T279"/></text:p>
          </text:list-item>
          <text:list-item>
            <text:p text:style-name="P250"><text:span text:style-name="T279">- Anotar no histórico de gerenciamento dos contratos todas as ocorrências relacionadas à execução dos contratos, com a descrição do que for necessário para a regularização das faltas ou dos defeitos observados;</text:span><text:span text:style-name="T279"/></text:p>
          </text:list-item>
          <text:list-item>
            <text:p text:style-name="P251"><text:span text:style-name="T279">- Emitir notificações para a correção de rotinas ou de qualquer inexatidão ou irregularidade constatada, com a definição de prazo para a correção;</text:span><text:span text:style-name="T279"/></text:p>
          </text:list-item>
        </text:list>
      </text:section>
      <text:p text:style-name="P252"/>
      <text:p text:style-name="P253"/>
      <text:p text:style-name="P253"/>
      <text:p text:style-name="P253"/>
      <text:p text:style-name="P253"/>
      <text:p text:style-name="P253"/>
      <text:p text:style-name="P253"/>
      <text:p text:style-name="P253"/>
      <text:p text:style-name="P253"/>
      <text:p text:style-name="P253"/>
      <text:p text:style-name="P253"/>
      <text:p text:style-name="P253"/>
      <text:p text:style-name="P253"/>
      <text:p text:style-name="P254"/>
      <text:list text:continue-numbering="true" text:style-name="WWNum2">
        <text:list-item>
          <text:p text:style-name="P255"><draw:frame draw:style-name="fr6" draw:name="Image 117" text:anchor-type="char" svg:x="0.4937in" svg:y="-1.8673in" svg:width="7.7736in" svg:height="1.3681in" draw:z-index="260"><draw:image xlink:href="Pictures/10000000000009180000019B2F5AA03B.png" xlink:type="simple" xlink:show="embed" xlink:actuate="onLoad" draw:mime-type="image/png"/></draw:frame><text:span text:style-name="T294">- Informar ao gestor dos contatos</text:span><text:span text:style-name="T295">, </text:span><text:span text:style-name="T294">em tempo hábil, a situação que demandar</text:span><text:span text:style-name="T296"> </text:span><text:span text:style-name="T294">decisão</text:span><text:span text:style-name="T296"> </text:span><text:span text:style-name="T294">ou</text:span><text:span text:style-name="T297"> </text:span><text:span text:style-name="T294">adoção</text:span><text:span text:style-name="T298"> </text:span><text:span text:style-name="T294">de</text:span><text:span text:style-name="T297"> </text:span><text:span text:style-name="T294">medidas</text:span><text:span text:style-name="T298"> </text:span><text:span text:style-name="T294">que</text:span><text:span text:style-name="T299"> </text:span><text:span text:style-name="T294">ultrapassem</text:span><text:span text:style-name="T296"> </text:span><text:span text:style-name="T294">a</text:span><text:span text:style-name="T300"> </text:span><text:span text:style-name="T294">sua</text:span><text:span text:style-name="T301"> </text:span><text:span text:style-name="T294">competência,</text:span><text:span text:style-name="T296"> </text:span><text:span text:style-name="T294">para que adote as medidas necessárias e saneadoras, se for</text:span><text:span text:style-name="T296"> </text:span><text:span text:style-name="T294">o caso;</text:span></text:p>
        </text:list-item>
        <text:list-item>
          <text:p text:style-name="P256"><text:span text:style-name="T294">- Comunicar imediatamente ao gestor dos contratos quaisquer ocorrências</text:span><text:span text:style-name="T296"> </text:span><text:span text:style-name="T294">que</text:span><text:span text:style-name="T296"> </text:span><text:span text:style-name="T294">possam</text:span><text:span text:style-name="T296"> </text:span><text:span text:style-name="T294">inviabilizar</text:span><text:span text:style-name="T296"> </text:span><text:span text:style-name="T294">a</text:span><text:span text:style-name="T296"> </text:span><text:span text:style-name="T294">execução</text:span><text:span text:style-name="T296"> </text:span><text:span text:style-name="T294">dos</text:span><text:span text:style-name="T296"> </text:span><text:span text:style-name="T294">contratos</text:span><text:span text:style-name="T296"> </text:span><text:span text:style-name="T294">nas</text:span><text:span text:style-name="T296"> </text:span><text:span text:style-name="T294">datas </text:span><text:span text:style-name="T302">estabelecidas;</text:span></text:p>
        </text:list-item>
        <text:list-item>
          <text:p text:style-name="P257"><text:span text:style-name="T294">- Fiscalizar a execução dos contratos para que sejam cumpridas as condições estabelecidas, de modo a assegurar os melhores resultados para a administração,</text:span><text:span text:style-name="T296"> </text:span><text:span text:style-name="T294">com</text:span><text:span text:style-name="T296"> </text:span><text:span text:style-name="T294">a</text:span><text:span text:style-name="T296"> </text:span><text:span text:style-name="T294">conferência</text:span><text:span text:style-name="T296"> </text:span><text:span text:style-name="T294">das</text:span><text:span text:style-name="T296"> </text:span><text:span text:style-name="T294">notas</text:span><text:span text:style-name="T296"> </text:span><text:span text:style-name="T294">fiscais</text:span><text:span text:style-name="T296"> </text:span><text:span text:style-name="T294">e</text:span><text:span text:style-name="T296"> </text:span><text:span text:style-name="T294">das</text:span><text:span text:style-name="T296"> </text:span><text:span text:style-name="T294">documentações</text:span><text:span text:style-name="T296"> </text:span><text:span text:style-name="T294">exigidas para</text:span><text:span text:style-name="T296"> </text:span><text:span text:style-name="T294">o</text:span><text:span text:style-name="T296"> </text:span><text:span text:style-name="T294">pagamento</text:span><text:span text:style-name="T296"> </text:span><text:span text:style-name="T294">e,</text:span><text:span text:style-name="T296"> </text:span><text:span text:style-name="T294">após</text:span><text:span text:style-name="T296"> </text:span><text:span text:style-name="T294">o</text:span><text:span text:style-name="T296"> </text:span><text:span text:style-name="T294">ateste,</text:span><text:span text:style-name="T296"> </text:span><text:span text:style-name="T294">que</text:span><text:span text:style-name="T296"> </text:span><text:span text:style-name="T294">certifica</text:span><text:span text:style-name="T296"> </text:span><text:span text:style-name="T294">o</text:span><text:span text:style-name="T296"> </text:span><text:span text:style-name="T294">recebimento</text:span><text:span text:style-name="T296"> </text:span><text:span text:style-name="T294">provisório, encaminhar</text:span><text:span text:style-name="T296"> </text:span><text:span text:style-name="T294">ao gestor</text:span><text:span text:style-name="T296"> </text:span><text:span text:style-name="T294">dos contratos</text:span><text:span text:style-name="T296"> </text:span><text:span text:style-name="T294">para</text:span><text:span text:style-name="T296"> </text:span><text:span text:style-name="T294">ratificação;</text:span></text:p>
        </text:list-item>
        <text:list-item>
          <text:p text:style-name="P258"><text:span text:style-name="T303">- </text:span><text:span text:style-name="T304">Comunicar ao gestor dos contratos, em tempo hábil, o término dos contratos </text:span><text:span text:style-name="T303">sob </text:span><text:span text:style-name="T304">sua responsabilidade, com vistas </text:span><text:span text:style-name="T305">à </text:span><text:span text:style-name="T304">renovação tempestiva ou </text:span><text:span text:style-name="T305">à </text:span><text:span text:style-name="T304">prorrogação contratual;</text:span></text:p>
        </text:list-item>
        <text:list-item>
          <text:p text:style-name="P259"><text:span text:style-name="T294">-</text:span><text:span text:style-name="T306"> </text:span><text:span text:style-name="T294">Participar</text:span><text:span text:style-name="T307"> </text:span><text:span text:style-name="T294">da</text:span><text:span text:style-name="T308"> </text:span><text:span text:style-name="T294">atualização</text:span><text:span text:style-name="T296"> </text:span><text:span text:style-name="T294">do</text:span><text:span text:style-name="T297"> </text:span><text:span text:style-name="T294">relatório</text:span><text:span text:style-name="T300"> </text:span><text:span text:style-name="T294">de</text:span><text:span text:style-name="T308"> </text:span><text:span text:style-name="T294">riscos</text:span><text:span text:style-name="T308"> </text:span><text:span text:style-name="T294">durante</text:span><text:span text:style-name="T309"> </text:span><text:span text:style-name="T294">a</text:span><text:span text:style-name="T300"> </text:span><text:span text:style-name="T294">fase de gestão dos contratos, em conjunto com o fiscal administrativo e com o setorial, conforme</text:span><text:span text:style-name="T310"> </text:span><text:span text:style-name="T294">o disposto</text:span><text:span text:style-name="T310"> </text:span><text:span text:style-name="T294">no inciso</text:span><text:span text:style-name="T307"> </text:span><text:span text:style-name="T294">VII</text:span><text:span text:style-name="T296"> </text:span><text:span text:style-name="T294">do art.</text:span><text:span text:style-name="T310"> </text:span><text:span text:style-name="T294">20;</text:span></text:p>
        </text:list-item>
        <text:list-item>
          <text:p text:style-name="P260"><text:span text:style-name="T304">-</text:span><text:span text:style-name="T311"> </text:span><text:span text:style-name="T304">Auxiliar</text:span><text:span text:style-name="T312"> </text:span><text:span text:style-name="T304">o</text:span><text:span text:style-name="T313"> </text:span><text:span text:style-name="T304">gestor do</text:span><text:span text:style-name="T314"> </text:span><text:span text:style-name="T304">contrato com</text:span><text:span text:style-name="T315"> </text:span><text:span text:style-name="T304">as</text:span><text:span text:style-name="T315"> </text:span><text:span text:style-name="T304">informações necessárias, na elaboração do documento comprobatório da avaliação realizada na fiscalização do cumprimento de</text:span><text:span text:style-name="T316"> </text:span><text:span text:style-name="T304">obrigações assumidas pelo</text:span><text:span text:style-name="T317"> </text:span><text:span text:style-name="T304">contratado, conforme</text:span><text:span text:style-name="T317"> </text:span><text:span text:style-name="T304">o</text:span><text:span text:style-name="T316"> </text:span><text:span text:style-name="T304">disposto</text:span><text:span text:style-name="T317"> </text:span><text:span text:style-name="T304">no</text:span><text:span text:style-name="T311"> </text:span><text:span text:style-name="T304">inciso VIII do art. 20; e</text:span></text:p>
        </text:list-item>
        <text:list-item>
          <text:p text:style-name="P261"><text:span text:style-name="T294">-</text:span><text:span text:style-name="T297"> </text:span><text:span text:style-name="T294">Realizar</text:span><text:span text:style-name="T299"> </text:span><text:span text:style-name="T294">o</text:span><text:span text:style-name="T318"> </text:span><text:span text:style-name="T294">recebimento</text:span><text:span text:style-name="T319"> </text:span><text:span text:style-name="T294">provisório</text:span><text:span text:style-name="T320"> </text:span><text:span text:style-name="T294">do</text:span><text:span text:style-name="T321"> </text:span><text:span text:style-name="T294">objeto</text:span><text:span text:style-name="T322"> </text:span><text:span text:style-name="T294">dos</text:span><text:span text:style-name="T323"> </text:span><text:span text:style-name="T294">contratos</text:span><text:span text:style-name="T319"> </text:span><text:span text:style-name="T302">referido</text:span></text:p>
        </text:list-item>
      </text:list>
      <text:p text:style-name="P262"><text:span text:style-name="T304">no</text:span><text:span text:style-name="T324"> </text:span><text:span text:style-name="T304">art.</text:span><text:span text:style-name="T325"> </text:span><text:span text:style-name="T315">24.</text:span></text:p>
      <text:p text:style-name="P263"/>
      <text:p text:style-name="P264"><text:span text:style-name="T326">Art. 3º </text:span><text:span text:style-name="T304">O fiscal nomeado deverá providenciar cópia do contrato, do edital, do projeto básico ou do termo de referência, da proposta da empresa vencedora da licitação, sem prejuízo de outros documentos que entender necessários ao</text:span><text:span text:style-name="T314"> </text:span><text:span text:style-name="T304">exercício da fiscalização.</text:span></text:p>
      <text:p text:style-name="P265"><text:span text:style-name="T327">Art. 4º</text:span><text:span text:style-name="T328"> </text:span><text:span text:style-name="T294">Em caso de dúvidas, lacunas ou omIssoes, deverá</text:span><text:span text:style-name="T296"> </text:span><text:span text:style-name="T294">ser</text:span><text:span text:style-name="T296"> </text:span><text:span text:style-name="T294">observada</text:span><text:span text:style-name="T296"> </text:span><text:span text:style-name="T294">a</text:span><text:span text:style-name="T296"> </text:span><text:span text:style-name="T294">disciplina</text:span><text:span text:style-name="T296"> </text:span><text:span text:style-name="T294">constante</text:span><text:span text:style-name="T296"> </text:span><text:span text:style-name="T294">do</text:span><text:span text:style-name="T296"> </text:span><text:span text:style-name="T294">Decreto</text:span><text:span text:style-name="T296"> </text:span><text:span text:style-name="T294">Municipal</text:span><text:span text:style-name="T296"> </text:span><text:span text:style-name="T294">n°</text:span><text:span text:style-name="T296"> </text:span><text:span text:style-name="T294">33.881/2025, que</text:span><text:span text:style-name="T296"> </text:span><text:span text:style-name="T294">regulamenta</text:span><text:span text:style-name="T296"> </text:span><text:span text:style-name="T294">a</text:span><text:span text:style-name="T296"> </text:span><text:span text:style-name="T294">atuação</text:span><text:span text:style-name="T296"> </text:span><text:span text:style-name="T294">do</text:span><text:span text:style-name="T296"> </text:span><text:span text:style-name="T294">agente</text:span><text:span text:style-name="T296"> </text:span><text:span text:style-name="T294">de</text:span><text:span text:style-name="T296"> </text:span><text:span text:style-name="T294">contratação,</text:span><text:span text:style-name="T296"> </text:span><text:span text:style-name="T294">da</text:span><text:span text:style-name="T296"> </text:span><text:span text:style-name="T294">equipe</text:span><text:span text:style-name="T296"> </text:span><text:span text:style-name="T294">de</text:span><text:span text:style-name="T296"> </text:span><text:span text:style-name="T294">apoio,</text:span><text:span text:style-name="T296"> </text:span><text:span text:style-name="T294">da comissão de contratação, bem como dos gestores e fiscais de contratos, no âmbito da Administração</text:span><text:span text:style-name="T296"> </text:span><text:span text:style-name="T294">Pública</text:span><text:span text:style-name="T296"> </text:span><text:span text:style-name="T294">Direta</text:span><text:span text:style-name="T296"> </text:span><text:span text:style-name="T294">e</text:span><text:span text:style-name="T296"> </text:span><text:span text:style-name="T294">Indireta</text:span><text:span text:style-name="T296"> </text:span><text:span text:style-name="T294">do</text:span><text:span text:style-name="T296"> </text:span><text:span text:style-name="T294">Município</text:span><text:span text:style-name="T296"> </text:span><text:span text:style-name="T294">de</text:span><text:span text:style-name="T296"> </text:span><text:span text:style-name="T294">Cachoeiro</text:span><text:span text:style-name="T296"> </text:span><text:span text:style-name="T294">de</text:span><text:span text:style-name="T296"> </text:span><text:span text:style-name="T294">Itapemirim, além de estabelecer outras providências correlatas.</text:span></text:p>
      <text:p text:style-name="P266"><text:span text:style-name="T327">Art. 5° </text:span><text:span text:style-name="T294">Esta portaria entra em vigor na data de sua publicação e ficam revogadas as disposições em contrário.</text:span></text:p>
      <text:p text:style-name="P267"/>
      <text:p text:style-name="P268"><text:span text:style-name="T304">Cachoeiro</text:span><text:span text:style-name="T329"> </text:span><text:span text:style-name="T304">de</text:span><text:span text:style-name="T330"> </text:span><text:span text:style-name="T304">Itapemirim/ES,</text:span><text:span text:style-name="T331"> </text:span><text:span text:style-name="T304">17</text:span><text:span text:style-name="T311"> </text:span><text:span text:style-name="T304">de</text:span><text:span text:style-name="T311"> </text:span><text:span text:style-name="T304">agosto de</text:span><text:span text:style-name="T332"> </text:span><text:span text:style-name="T312">2026.</text:span></text:p>
      <text:p text:style-name="P269"/>
      <text:p text:style-name="P269"/>
      <text:p text:style-name="P270"/>
      <text:p text:style-name="P271"><text:span text:style-name="T333">WANDERSON</text:span><text:span text:style-name="T334"> </text:span><text:span text:style-name="T333">AMORIM</text:span><text:span text:style-name="T335"> </text:span><text:span text:style-name="T336">DONA</text:span></text:p>
      <text:p text:style-name="P272"><text:span text:style-name="T337">Secretário</text:span><text:span text:style-name="T338"> </text:span><text:span text:style-name="T337">Municipal</text:span><text:span text:style-name="T339"> </text:span><text:span text:style-name="T337">de</text:span><text:span text:style-name="T340"> </text:span><text:span text:style-name="T337">Cultura</text:span><text:span text:style-name="T341"> </text:span><text:span text:style-name="T337">e</text:span><text:span text:style-name="T342"> </text:span><text:span text:style-name="T343">Turismo</text:span></text:p>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4"/>
      <text:p text:style-name="P275"><draw:frame draw:style-name="fr7" draw:name="Image 118" text:anchor-type="char" svg:x="3.7965in" svg:y="-0.2937in" svg:width="0.6945in" svg:height="0.6138in" draw:z-index="20"><draw:image xlink:href="Pictures/10000000000000D0000000B830B1DD11.jpg" xlink:type="simple" xlink:show="embed" xlink:actuate="onLoad" draw:mime-type="image/jpeg"/></draw:frame><text:span text:style-name="T344">D</text:span><text:span text:style-name="T345">.</text:span><text:span text:style-name="T344">O</text:span><text:span text:style-name="T345">.</text:span><text:span text:style-name="T346"> </text:span><text:span text:style-name="T344">PREFEITURA</text:span><text:span text:style-name="T347"> </text:span><text:span text:style-name="T344">MUNICIPAL</text:span><text:span text:style-name="T348"> </text:span><text:span text:style-name="T344">DE</text:span><text:span text:style-name="T349"> </text:span><text:span text:style-name="T350">CACHOEIRO</text:span><text:span text:style-name="T344"><text:tab/></text:span><text:span text:style-name="T351">13</text:span></text:p>
      <text:p text:style-name="P276"><text:span text:style-name="T84">PORTARIA</text:span><text:span text:style-name="T352"> </text:span><text:span text:style-name="T84">Nº</text:span><text:span text:style-name="T352"> </text:span><text:span text:style-name="T86">1.726/2026</text:span></text:p>
      <text:p text:style-name="P277"/>
      <text:h text:style-name="P278" text:outline-level="9">DISPÕE SOBRE CONCESSÃO DE PROGRESSÃO HORIZONTAL POR <text:span text:style-name="T121">TITULAÇÃO.</text:span></text:h>
      <text:p text:style-name="P189"/>
      <text:p text:style-name="P279"><text:span text:style-name="T88">O</text:span><text:span text:style-name="T353"> <text:s text:c="2"/></text:span><text:span text:style-name="T90">SECRETÁRIO</text:span><text:span text:style-name="T354"> <text:s text:c="2"/></text:span><text:span text:style-name="T90">MUNICIPAL</text:span><text:span text:style-name="T354"> <text:s text:c="2"/></text:span><text:span text:style-name="T93">DE</text:span></text:p>
      <text:p text:style-name="P280"><text:span text:style-name="T90">ADMINISTRAÇÃO </text:span><text:span text:style-name="T88">de Cachoeiro de Itapemirim, Estado do Espírito Santo, no</text:span><text:span text:style-name="T128"> </text:span><text:span text:style-name="T88">uso de suas atribuições delegadas através dos Decretos nºs. 18.275/2008 e </text:span><text:span text:style-name="T94">35.892/2025,</text:span></text:p>
      <text:h text:style-name="P281" text:outline-level="9">RESOLVE:</text:h>
      <text:p text:style-name="P277"/>
      <text:p text:style-name="P282"><text:span text:style-name="T90">Art. 1º </text:span><text:span text:style-name="T88">Conceder </text:span><text:span text:style-name="T90">PROGRESSÃO HORIZONTAL</text:span><text:span text:style-name="T355"> </text:span><text:span text:style-name="T90">POR</text:span><text:span text:style-name="T355"> </text:span><text:span text:style-name="T90">TITULAÇÃO</text:span><text:span text:style-name="T355"> </text:span><text:span text:style-name="T88">ao</text:span><text:span text:style-name="T129"> </text:span><text:span text:style-name="T88">servidor</text:span><text:span text:style-name="T129"> </text:span><text:span text:style-name="T88">abaixo,</text:span><text:span text:style-name="T129"> </text:span><text:span text:style-name="T88">nos</text:span><text:span text:style-name="T129"> </text:span><text:span text:style-name="T88">termos</text:span><text:span text:style-name="T129"> </text:span><text:span text:style-name="T88">da Lei nº 7.756/2019.</text:span></text:p>
      <text:p text:style-name="P156"/>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column table:style-name="Table5.H"/>
        <table:table-column table:style-name="Table5.I"/>
        <table:table-row table:style-name="Table5.1">
          <table:table-cell table:style-name="Table5.A1" office:value-type="string">
            <text:p text:style-name="P283"/>
            <text:p text:style-name="P284"/>
            <text:p text:style-name="P86"><text:span text:style-name="T356">Nome</text:span><text:span text:style-name="T356"/></text:p>
          </table:table-cell>
          <table:table-cell table:style-name="Table5.A1" office:value-type="string">
            <text:p text:style-name="P283"/>
            <text:p text:style-name="P284"/>
            <text:p text:style-name="P285"><text:span text:style-name="T356">Cargo</text:span><text:span text:style-name="T356"/></text:p>
          </table:table-cell>
          <table:table-cell table:style-name="Table5.A1" office:value-type="string">
            <text:p text:style-name="P283"/>
            <text:p text:style-name="P284"/>
            <text:p text:style-name="P286"><text:span text:style-name="T357">Lotação</text:span><text:span text:style-name="T357"/></text:p>
          </table:table-cell>
          <table:table-cell table:style-name="Table5.A1" office:value-type="string">
            <text:p text:style-name="P283"/>
            <text:p text:style-name="P284"/>
            <text:p text:style-name="P287"><text:span text:style-name="T357">Admissão</text:span><text:span text:style-name="T357"/></text:p>
          </table:table-cell>
          <table:table-cell table:style-name="Table5.A1" office:value-type="string">
            <text:p text:style-name="P283"/>
            <text:p text:style-name="P288"/>
            <text:p text:style-name="P289"><text:span text:style-name="T356">Proc.</text:span><text:span text:style-name="T358"> </text:span><text:span text:style-name="T359">nº</text:span></text:p>
          </table:table-cell>
          <table:table-cell table:style-name="Table5.A1" office:value-type="string">
            <text:p text:style-name="P283"/>
            <text:p text:style-name="P288"/>
            <text:p text:style-name="P290"><text:span text:style-name="T357">Título</text:span><text:span text:style-name="T357"/></text:p>
          </table:table-cell>
          <table:table-cell table:style-name="Table5.A1" office:value-type="string">
            <text:p text:style-name="P283"/>
            <text:p text:style-name="P284"/>
            <text:p text:style-name="P87"><text:span text:style-name="T359">Ref</text:span><text:span text:style-name="T359"/></text:p>
          </table:table-cell>
          <table:table-cell table:style-name="Table5.A1" office:value-type="string">
            <text:p text:style-name="P283"/>
            <text:p text:style-name="P284"/>
            <text:p text:style-name="P87"><text:span text:style-name="T360">Promovido</text:span><text:span text:style-name="T361"> </text:span><text:span text:style-name="T362">a</text:span></text:p>
          </table:table-cell>
          <table:table-cell table:style-name="Table5.A1" office:value-type="string">
            <text:p text:style-name="P283"/>
            <text:p text:style-name="P284"/>
            <text:p text:style-name="P291"><text:span text:style-name="T359">Jus</text:span><text:span text:style-name="T359"/></text:p>
          </table:table-cell>
        </table:table-row>
        <table:table-row table:style-name="Table5.2">
          <table:table-cell table:style-name="Table5.A1" office:value-type="string">
            <text:p text:style-name="P292"/>
            <text:p text:style-name="P293"><text:span text:style-name="T360">LAÍS</text:span><text:span text:style-name="T363"> </text:span><text:span text:style-name="T360">CRISTINA</text:span><text:span text:style-name="T364"> </text:span><text:span text:style-name="T360">GASPAR</text:span><text:span text:style-name="T365"> </text:span><text:span text:style-name="T360">CORRÊA</text:span><text:span text:style-name="T363"> </text:span><text:span text:style-name="T360">GABURO</text:span></text:p>
          </table:table-cell>
          <table:table-cell table:style-name="Table5.A1" office:value-type="string">
            <text:p text:style-name="P292"/>
            <text:p text:style-name="P294"><text:span text:style-name="T366">Agente</text:span><text:span text:style-name="T367"> </text:span><text:span text:style-name="T366">Administrativo</text:span></text:p>
          </table:table-cell>
          <table:table-cell table:style-name="Table5.A1" office:value-type="string">
            <text:p text:style-name="P283"/>
            <text:p text:style-name="P295"/>
            <text:p text:style-name="P296"><text:span text:style-name="T366">SEMAD</text:span><text:span text:style-name="T366"/></text:p>
          </table:table-cell>
          <table:table-cell table:style-name="Table5.A1" office:value-type="string">
            <text:p text:style-name="P283"/>
            <text:p text:style-name="P295"/>
            <text:p text:style-name="P291"><text:span text:style-name="T366">20/04/2010</text:span><text:span text:style-name="T366"/></text:p>
          </table:table-cell>
          <table:table-cell table:style-name="Table5.A1" office:value-type="string">
            <text:p text:style-name="P283"/>
            <text:p text:style-name="P295"/>
            <text:p text:style-name="P297"><text:span text:style-name="T366">9897/2026</text:span><text:span text:style-name="T366"/></text:p>
          </table:table-cell>
          <table:table-cell table:style-name="Table5.A1" office:value-type="string">
            <text:p text:style-name="P283"/>
            <text:p text:style-name="P295"/>
            <text:p text:style-name="P82"><text:span text:style-name="T368">Pós</text:span><text:span text:style-name="T369"> </text:span><text:span text:style-name="T366">Graduação</text:span></text:p>
          </table:table-cell>
          <table:table-cell table:style-name="Table5.A1" office:value-type="string">
            <text:p text:style-name="P283"/>
            <text:p text:style-name="P295"/>
            <text:p text:style-name="P82"><text:span text:style-name="T370">H</text:span><text:span text:style-name="T370"/></text:p>
          </table:table-cell>
          <table:table-cell table:style-name="Table5.A1" office:value-type="string">
            <text:p text:style-name="P283"/>
            <text:p text:style-name="P295"/>
            <text:p text:style-name="P82"><text:span text:style-name="T362">I</text:span><text:span text:style-name="T362"/></text:p>
          </table:table-cell>
          <table:table-cell table:style-name="Table5.A1" office:value-type="string">
            <text:p text:style-name="P283"/>
            <text:p text:style-name="P295"/>
            <text:p text:style-name="P298"><text:span text:style-name="T366">18/02/2026</text:span><text:span text:style-name="T366"/></text:p>
          </table:table-cell>
        </table:table-row>
      </table:table>
      <text:p text:style-name="P299"/>
      <text:p text:style-name="P300"><text:span text:style-name="T90">Art. 2º </text:span><text:span text:style-name="T88">Esta Portaria entra em vigor na data de sua publicação, revogadas as disposições em contrário.</text:span></text:p>
      <text:p text:style-name="P94"/>
      <text:p text:style-name="P301"/>
      <text:p text:style-name="P302"><text:span text:style-name="T88">Cachoeiro</text:span><text:span text:style-name="T371"> </text:span><text:span text:style-name="T88">de</text:span><text:span text:style-name="T371"> </text:span><text:span text:style-name="T88">Itapemirim/ES,</text:span><text:span text:style-name="T371"> </text:span><text:span text:style-name="T88">17</text:span><text:span text:style-name="T371"> </text:span><text:span text:style-name="T88">de</text:span><text:span text:style-name="T371"> </text:span><text:span text:style-name="T88">agosto</text:span><text:span text:style-name="T371"> </text:span><text:span text:style-name="T88">de</text:span><text:span text:style-name="T94"> 2026.</text:span></text:p>
      <text:p text:style-name="P94"/>
      <text:p text:style-name="P94"/>
      <text:p text:style-name="P303"/>
      <text:h text:style-name="P304" text:outline-level="9">ROGÉRIO<text:span text:style-name="T121"> </text:span>DA<text:span text:style-name="T372"> </text:span>SILVA<text:span text:style-name="T372"> </text:span><text:span text:style-name="T121">ATHAYDE</text:span></text:h>
      <text:p text:style-name="P305"><text:span text:style-name="T90">Secretário</text:span><text:span text:style-name="T373"> </text:span><text:span text:style-name="T90">Municipal</text:span><text:span text:style-name="T373"> </text:span><text:span text:style-name="T90">de</text:span><text:span text:style-name="T95"> Administração</text:span></text:p>
      <text:p text:style-name="P306"/>
      <text:p text:style-name="P307"><text:span text:style-name="T374">EXTRATO DE CONVÊNIO ESPÉCIE: </text:span><text:span text:style-name="T375">CONVÊNIO Nº 011/2026</text:span></text:p>
      <text:p text:style-name="P308"><text:span text:style-name="T376">CONVENENTES: </text:span><text:span text:style-name="T377">MUNICÍPIO DE CACHOEIRO DE ITAPEMIRIM, atendendo necessidades da SECRETARIA</text:span><text:span text:style-name="T378"> </text:span><text:span text:style-name="T377">MUNICIPAL</text:span><text:span text:style-name="T378"> </text:span><text:span text:style-name="T377">DE</text:span><text:span text:style-name="T378"> </text:span><text:span text:style-name="T377">ADMINISTRAÇÃO</text:span><text:span text:style-name="T378"> </text:span><text:span text:style-name="T377">–</text:span><text:span text:style-name="T378"> </text:span><text:span text:style-name="T377">SEMAD</text:span><text:span text:style-name="T378"> </text:span><text:span text:style-name="T377">e</text:span><text:span text:style-name="T378"> </text:span><text:span text:style-name="T377">o</text:span><text:span text:style-name="T378"> </text:span><text:span text:style-name="T377">INSTITUTO</text:span><text:span text:style-name="T378"> </text:span><text:span text:style-name="T377">FEDERAL</text:span><text:span text:style-name="T378"> </text:span><text:span text:style-name="T377">DE EDUCAÇÃO CIENCIA E TECNOLOGIA DO ESPIRITO SANTO (IFES – CAMPUS CACHOEIRO).</text:span></text:p>
      <text:p text:style-name="P309"><text:span text:style-name="T376">OBJETO:</text:span><text:span text:style-name="T379"> </text:span><text:span text:style-name="T377">estabelecer</text:span><text:span text:style-name="T378"> </text:span><text:span text:style-name="T377">condições</text:span><text:span text:style-name="T378"> </text:span><text:span text:style-name="T377">para</text:span><text:span text:style-name="T378"> </text:span><text:span text:style-name="T377">a</text:span><text:span text:style-name="T378"> </text:span><text:span text:style-name="T377">concessão</text:span><text:span text:style-name="T378"> </text:span><text:span text:style-name="T377">de</text:span><text:span text:style-name="T378"> </text:span><text:span text:style-name="T377">Estágio</text:span><text:span text:style-name="T378"> </text:span><text:span text:style-name="T377">Curricular</text:span><text:span text:style-name="T378"> </text:span><text:span text:style-name="T377">Obrigatório</text:span><text:span text:style-name="T378"> </text:span><text:span text:style-name="T377">ou</text:span><text:span text:style-name="T378"> </text:span><text:span text:style-name="T377">Não-obrigatório,</text:span><text:span text:style-name="T380"> </text:span><text:span text:style-name="T377">com</text:span><text:span text:style-name="T380"> </text:span><text:span text:style-name="T377">ou</text:span><text:span text:style-name="T380"> </text:span><text:span text:style-name="T377">sem</text:span><text:span text:style-name="T380"> </text:span><text:span text:style-name="T377">Remuneração</text:span><text:span text:style-name="T380"> </text:span><text:span text:style-name="T377">para</text:span><text:span text:style-name="T380"> </text:span><text:span text:style-name="T377">cursos</text:span><text:span text:style-name="T380"> </text:span><text:span text:style-name="T377">de</text:span><text:span text:style-name="T380"> </text:span><text:span text:style-name="T377">Graduação,</text:span><text:span text:style-name="T380"> </text:span><text:span text:style-name="T377">Pós-graduação</text:span><text:span text:style-name="T380"> </text:span><text:span text:style-name="T377">e</text:span><text:span text:style-name="T381"> </text:span><text:span text:style-name="T377">Técnicos, aos</text:span><text:span text:style-name="T382"> </text:span><text:span text:style-name="T377">alunos</text:span><text:span text:style-name="T382"> </text:span><text:span text:style-name="T377">regularmente</text:span><text:span text:style-name="T382"> </text:span><text:span text:style-name="T377">matriculados</text:span><text:span text:style-name="T382"> </text:span><text:span text:style-name="T377">nos</text:span><text:span text:style-name="T382"> </text:span><text:span text:style-name="T377">cursos</text:span><text:span text:style-name="T382"> </text:span><text:span text:style-name="T377">da</text:span><text:span text:style-name="T382"> </text:span><text:span text:style-name="T377">INSTITUIÇÃO</text:span><text:span text:style-name="T382"> </text:span><text:span text:style-name="T377">DE</text:span><text:span text:style-name="T383"> </text:span><text:span text:style-name="T377">ENSINO,</text:span><text:span text:style-name="T382"> </text:span><text:span text:style-name="T377">objetivando</text:span><text:span text:style-name="T382"> </text:span><text:span text:style-name="T377">a formação</text:span><text:span text:style-name="T380"> </text:span><text:span text:style-name="T377">e</text:span><text:span text:style-name="T380"> </text:span><text:span text:style-name="T377">aperfeiçoamento</text:span><text:span text:style-name="T380"> </text:span><text:span text:style-name="T377">técnico-profissional</text:span><text:span text:style-name="T380"> </text:span><text:span text:style-name="T377">no</text:span><text:span text:style-name="T380"> </text:span><text:span text:style-name="T377">serviço</text:span><text:span text:style-name="T380"> </text:span><text:span text:style-name="T377">público,</text:span><text:span text:style-name="T380"> </text:span><text:span text:style-name="T377">mediante</text:span><text:span text:style-name="T380"> </text:span><text:span text:style-name="T377">a</text:span><text:span text:style-name="T380"> </text:span><text:span text:style-name="T377">execução,</text:span><text:span text:style-name="T380"> </text:span><text:span text:style-name="T377">sem vínculo empregatício, de atividades inerentes a cada área, nas diversas Unidades da PMCI.</text:span><text:span text:style-name="T378"> </text:span><text:span text:style-name="T376">PRAZO: </text:span><text:span text:style-name="T377">12 (doze) meses.</text:span></text:p>
      <text:p text:style-name="P310"><text:span text:style-name="T384">DATA</text:span><text:span text:style-name="T385"> </text:span><text:span text:style-name="T384">DA</text:span><text:span text:style-name="T386"> </text:span><text:span text:style-name="T384">ASSINATURA:</text:span><text:span text:style-name="T387"> </text:span><text:span text:style-name="T388">13/08/2026</text:span></text:p>
      <text:p text:style-name="P311"><text:span text:style-name="T376">SIGNATÁRIOS:</text:span><text:span text:style-name="T379"> </text:span><text:span text:style-name="T377">Rogério</text:span><text:span text:style-name="T378"> </text:span><text:span text:style-name="T377">da</text:span><text:span text:style-name="T378"> </text:span><text:span text:style-name="T377">Silva Athayde</text:span><text:span text:style-name="T378"> </text:span><text:span text:style-name="T377">-</text:span><text:span text:style-name="T378"> </text:span><text:span text:style-name="T377">Secretário</text:span><text:span text:style-name="T378"> </text:span><text:span text:style-name="T377">Municipal</text:span><text:span text:style-name="T378"> </text:span><text:span text:style-name="T377">de Administração,</text:span><text:span text:style-name="T378"> </text:span><text:span text:style-name="T377">Silvani</text:span><text:span text:style-name="T378"> </text:span><text:span text:style-name="T377">da Silva Wingler - Diretora-Geral da Instituição de Ensino e Carlos Paulino Agrizzi - Coordenador da Instituição de Ensino</text:span></text:p>
      <text:p text:style-name="P312"><text:span text:style-name="T374">PROCESSO:</text:span><text:span text:style-name="T389"> </text:span><text:span text:style-name="T388">53658/2026</text:span></text:p>
      <text:p text:style-name="P179"/>
      <text:p text:style-name="P179"/>
      <text:p text:style-name="P179"/>
      <text:p text:style-name="P179"/>
      <text:p text:style-name="P179"/>
      <text:p text:style-name="P179"/>
      <text:p text:style-name="P179"/>
      <text:p text:style-name="P179"/>
      <text:p text:style-name="P179"/>
      <text:p text:style-name="P179"/>
      <text:p text:style-name="P179"/>
      <text:p text:style-name="P313"/>
      <text:p text:style-name="P314"><text:span text:style-name="T390">.</text:span><text:span text:style-name="T390"/></text:p>
      <text:p text:style-name="P315"><text:span text:style-name="T391">EXTRATO</text:span><text:span text:style-name="T392"> </text:span><text:span text:style-name="T391">DE</text:span><text:span text:style-name="T392"> </text:span><text:span text:style-name="T391">TERMO</text:span><text:span text:style-name="T393"> </text:span><text:span text:style-name="T391">DE</text:span><text:span text:style-name="T392"> </text:span><text:span text:style-name="T391">RESCISÃO</text:span></text:p>
      <text:p text:style-name="P316"/>
      <text:p text:style-name="P317"><text:span text:style-name="T376">ESPÉCIE:</text:span><text:span text:style-name="T394"> </text:span><text:span text:style-name="T377">TERMO</text:span><text:span text:style-name="T395"> </text:span><text:span text:style-name="T377">DE</text:span><text:span text:style-name="T396"> </text:span><text:span text:style-name="T377">RESCISÃO</text:span><text:span text:style-name="T397"> </text:span><text:span text:style-name="T377">AO</text:span><text:span text:style-name="T395"> </text:span><text:span text:style-name="T377">CONVÊNIO</text:span><text:span text:style-name="T396"> </text:span><text:span text:style-name="T377">DE</text:span><text:span text:style-name="T395"> </text:span><text:span text:style-name="T377">CESSÃO</text:span><text:span text:style-name="T396"> </text:span><text:span text:style-name="T377">DE</text:span><text:span text:style-name="T395"> </text:span><text:span text:style-name="T377">SERVIDOR</text:span><text:span text:style-name="T396"> </text:span><text:span text:style-name="T377">Nº</text:span><text:span text:style-name="T395"> </text:span><text:span text:style-name="T398">071/2025</text:span></text:p>
      <text:p text:style-name="P318"><text:span text:style-name="T374">CEDENTE:</text:span><text:span text:style-name="T399"> </text:span><text:span text:style-name="T375">MUNICÍPIO</text:span><text:span text:style-name="T400"> </text:span><text:span text:style-name="T375">DE</text:span><text:span text:style-name="T401"> </text:span><text:span text:style-name="T375">CACHOEIRO</text:span><text:span text:style-name="T400"> </text:span><text:span text:style-name="T375">DE</text:span><text:span text:style-name="T400"> </text:span><text:span text:style-name="T388">ITAPEMIRIM</text:span></text:p>
      <text:p text:style-name="P319"><text:span text:style-name="T402">CESSIONÁRIO: </text:span><text:span text:style-name="T403">ESTADO DO ESPIRITO SANTO, através de ESPIRITO SANTO SECRETARIA DE ESTADO DA EDUCAÇÃO.</text:span></text:p>
      <text:p text:style-name="P320"><text:span text:style-name="T402">OBJETO: </text:span><text:span text:style-name="T403">a rescisão do Convênio de cessão do servidor GERALDO LUIZ PACHECO JÚNIOR, Professor PEB C – História PCS, matricula nº 031361-01, com carga</text:span><text:span text:style-name="T391"> </text:span><text:span text:style-name="T403">horária de 25h/s, lotado</text:span><text:span text:style-name="T391"> </text:span><text:span text:style-name="T403">na Secretaria Municipal de Educação - SEME, para exercer a função gratificada de Coordenador Pedagógico, na Secretaria de Estado da Educação SEDU.</text:span></text:p>
      <text:p text:style-name="P321"><text:span text:style-name="T374">DATA</text:span><text:span text:style-name="T404"> </text:span><text:span text:style-name="T374">DA</text:span><text:span text:style-name="T405"> </text:span><text:span text:style-name="T374">ASSINATURA:</text:span><text:span text:style-name="T406"> </text:span><text:span text:style-name="T388">17/08/2026.</text:span></text:p>
      <text:p text:style-name="P322"><text:span text:style-name="T402">SIGNATÁRIOS: </text:span><text:span text:style-name="T403">Theodorico de Assis Ferraço - Prefeito Municipal, Andréa Guzzo Pereira - Secretária de Estado de Educação e Geraldo Luiz Pacheco Júnior - Servidor</text:span></text:p>
      <text:p text:style-name="P323"><text:span text:style-name="T407">PROCESSO:</text:span><text:span text:style-name="T408"> </text:span><text:span text:style-name="T409">57098/2026</text:span></text:p>
      <text:p text:style-name="P324"/>
      <text:p text:style-name="P179"/>
      <text:p text:style-name="P179"/>
      <text:p text:style-name="P325"/>
      <text:p text:style-name="P326"><text:span text:style-name="T398">RATIFICAÇÃO</text:span><text:span text:style-name="T398"/></text:p>
      <text:p text:style-name="P327"/>
      <text:p text:style-name="P328"/>
      <text:p text:style-name="P329"><text:span text:style-name="T377">Em</text:span><text:span text:style-name="T410"> </text:span><text:span text:style-name="T377">cumprimento</text:span><text:span text:style-name="T410"> </text:span><text:span text:style-name="T377">ao</text:span><text:span text:style-name="T378"> </text:span><text:span text:style-name="T377">Artigo</text:span><text:span text:style-name="T410"> </text:span><text:span text:style-name="T377">72,</text:span><text:span text:style-name="T410"> </text:span><text:span text:style-name="T377">§</text:span><text:span text:style-name="T410"> </text:span><text:span text:style-name="T377">único</text:span><text:span text:style-name="T410"> </text:span><text:span text:style-name="T377">da</text:span><text:span text:style-name="T410"> </text:span><text:span text:style-name="T377">Lei</text:span><text:span text:style-name="T410"> </text:span><text:span text:style-name="T377">Federal</text:span><text:span text:style-name="T410"> </text:span><text:span text:style-name="T377">N.º</text:span><text:span text:style-name="T410"> </text:span><text:span text:style-name="T377">14.133/2021,</text:span><text:span text:style-name="T410"> </text:span><text:span text:style-name="T377">a</text:span><text:span text:style-name="T411"> </text:span><text:span text:style-name="T377">SECRETARIA MUNICIPAL</text:span><text:span text:style-name="T412"> </text:span><text:span text:style-name="T377">DE</text:span><text:span text:style-name="T413"> </text:span><text:span text:style-name="T377">GOVERNO</text:span><text:span text:style-name="T414"> </text:span><text:span text:style-name="T377">E</text:span><text:span text:style-name="T413"> </text:span><text:span text:style-name="T377">PLANEJAMENTO</text:span><text:span text:style-name="T413"> </text:span><text:span text:style-name="T377">ESTRATÉGICO</text:span><text:span text:style-name="T414"> </text:span><text:span text:style-name="T377">–</text:span><text:span text:style-name="T413"> </text:span><text:span text:style-name="T377">SEMGOV,</text:span><text:span text:style-name="T413"> </text:span><text:span text:style-name="T377">no</text:span><text:span text:style-name="T414"> </text:span><text:span text:style-name="T377">uso</text:span><text:span text:style-name="T413"> </text:span><text:span text:style-name="T377">de</text:span><text:span text:style-name="T413"> </text:span><text:span text:style-name="T415">suas</text:span></text:p>
      <text:p text:style-name="P330"><text:span text:style-name="T403">atribuições legais, torna público que nos autos do Processo Administrativo N.º 35579/2026, ID Cidades</text:span><text:span text:style-name="T416"> </text:span><text:span text:style-name="T403">Nº.</text:span><text:span text:style-name="T416"> </text:span><text:span text:style-name="T403">2026.016E0700001.10.0102,</text:span><text:span text:style-name="T417"> </text:span><text:span text:style-name="T403">RATIFICA</text:span><text:span text:style-name="T416"> </text:span><text:span text:style-name="T403">a</text:span><text:span text:style-name="T416"> </text:span><text:span text:style-name="T403">contratação</text:span><text:span text:style-name="T416"> </text:span><text:span text:style-name="T403">direta</text:span><text:span text:style-name="T417"> </text:span><text:span text:style-name="T403">de</text:span><text:span text:style-name="T416"> </text:span><text:span text:style-name="T403">VERA</text:span><text:span text:style-name="T416"> </text:span><text:span text:style-name="T403">LÚCIA</text:span><text:span text:style-name="T417"> </text:span><text:span text:style-name="T403">SILVA MAIA, inscrita no CPF nº 364.100.***-68, no valor do aluguel</text:span><text:span text:style-name="T418"> </text:span><text:span text:style-name="T403">mensal</text:span><text:span text:style-name="T418"> </text:span><text:span text:style-name="T403">é</text:span><text:span text:style-name="T418"> </text:span><text:span text:style-name="T403">de</text:span><text:span text:style-name="T418"> </text:span><text:span text:style-name="T403">R$</text:span><text:span text:style-name="T418"> </text:span><text:span text:style-name="T403">2.000,00</text:span><text:span text:style-name="T418"> </text:span><text:span text:style-name="T403">(dois</text:span><text:span text:style-name="T418"> </text:span><text:span text:style-name="T403">mil </text:span><text:span text:style-name="T398">reais),</text:span><text:span text:style-name="T419"> </text:span><text:span text:style-name="T398">perfazendo</text:span><text:span text:style-name="T419"> </text:span><text:span text:style-name="T398">o</text:span><text:span text:style-name="T419"> </text:span><text:span text:style-name="T398">valor</text:span><text:span text:style-name="T419"> </text:span><text:span text:style-name="T398">total</text:span><text:span text:style-name="T419"> </text:span><text:span text:style-name="T398">de</text:span><text:span text:style-name="T419"> </text:span><text:span text:style-name="T398">R$</text:span><text:span text:style-name="T419"> </text:span><text:span text:style-name="T398">24.000,00</text:span><text:span text:style-name="T419"> </text:span><text:span text:style-name="T398">(Vinte</text:span><text:span text:style-name="T419"> </text:span><text:span text:style-name="T398">e</text:span><text:span text:style-name="T419"> </text:span><text:span text:style-name="T398">quatro</text:span><text:span text:style-name="T419"> </text:span><text:span text:style-name="T398">mil</text:span><text:span text:style-name="T419"> </text:span><text:span text:style-name="T398">reais),</text:span><text:span text:style-name="T419"> </text:span><text:span text:style-name="T398">para</text:span><text:span text:style-name="T419"> </text:span><text:span text:style-name="T398">um</text:span><text:span text:style-name="T419"> </text:span><text:span text:style-name="T398">período</text:span><text:span text:style-name="T419"> </text:span><text:span text:style-name="T398">de</text:span><text:span text:style-name="T419"> </text:span><text:span text:style-name="T398">12</text:span><text:span text:style-name="T419"> </text:span><text:span text:style-name="T398">(doze) </text:span><text:span text:style-name="T403">meses, para Locação de imóvel situado a Rua Teotônio Souto Machado, 160 – Bairro</text:span><text:span text:style-name="T420"> </text:span><text:span text:style-name="T403">Ibitiquara, CEP 29307-200, matriculado no Cartório de Imóveis da Comarca Cachoeiro de Itapemirim/ES, sob nº 25.410, livro nº 2, folhas 010, destinado a residência do Comandante do Tiro de Guerra 01-012, no Município de Cachoeiro de Itapemirim/ES, com fundamento no art. 74,</text:span><text:span text:style-name="T391"> </text:span><text:span text:style-name="T403">inciso</text:span><text:span text:style-name="T421"> </text:span><text:span text:style-name="T403">V,</text:span><text:span text:style-name="T391"> </text:span><text:span text:style-name="T403">da</text:span><text:span text:style-name="T421"> </text:span><text:span text:style-name="T403">Lei</text:span><text:span text:style-name="T391"> </text:span><text:span text:style-name="T403">nº</text:span><text:span text:style-name="T421"> </text:span><text:span text:style-name="T403">14.133/2021,</text:span><text:span text:style-name="T421"> </text:span><text:span text:style-name="T403">por</text:span><text:span text:style-name="T421"> </text:span><text:span text:style-name="T403">Inexigibilidade</text:span><text:span text:style-name="T421"> </text:span><text:span text:style-name="T403">de</text:span><text:span text:style-name="T421"> </text:span><text:span text:style-name="T403">Licitação.</text:span></text:p>
      <text:p text:style-name="P171"/>
      <text:p text:style-name="P331"><text:span text:style-name="T377">Cachoeiro</text:span><text:span text:style-name="T397"> </text:span><text:span text:style-name="T377">de</text:span><text:span text:style-name="T422"> </text:span><text:span text:style-name="T377">Itapemirim-ES,</text:span><text:span text:style-name="T422"> </text:span><text:span text:style-name="T377">14</text:span><text:span text:style-name="T397"> </text:span><text:span text:style-name="T377">de</text:span><text:span text:style-name="T423"> </text:span><text:span text:style-name="T377">Agosto</text:span><text:span text:style-name="T424"> </text:span><text:span text:style-name="T377">de</text:span><text:span text:style-name="T397"> </text:span><text:span text:style-name="T398">2026.</text:span></text:p>
      <text:p text:style-name="P179"/>
      <text:p text:style-name="P179"/>
      <text:p text:style-name="P179"/>
      <text:p text:style-name="P332"/>
      <text:p text:style-name="P333"><text:span text:style-name="T425">RODOLFO</text:span><text:span text:style-name="T426"> </text:span><text:span text:style-name="T425">FERNANDES</text:span><text:span text:style-name="T427"> </text:span><text:span text:style-name="T425">DO</text:span><text:span text:style-name="T427"> </text:span><text:span text:style-name="T428">CARMO</text:span></text:p>
      <text:p text:style-name="P334"><text:span text:style-name="T429">Secretário</text:span><text:span text:style-name="T430"> </text:span><text:span text:style-name="T429">Municipal</text:span><text:span text:style-name="T431"> </text:span><text:span text:style-name="T429">de</text:span><text:span text:style-name="T431"> </text:span><text:span text:style-name="T429">Governo</text:span><text:span text:style-name="T431"> </text:span><text:span text:style-name="T429">e</text:span><text:span text:style-name="T430"> </text:span><text:span text:style-name="T429">Planejamento</text:span><text:span text:style-name="T431"> </text:span><text:span text:style-name="T432">Estratégico</text:span></text:p>
      <text:p text:style-name="P335"/>
      <text:h text:style-name="P336" text:outline-level="5"><text:span text:style-name="T18">SECRETARIA</text:span><text:span text:style-name="T19"> </text:span><text:span text:style-name="T18">MUNICIPAL</text:span><text:span text:style-name="T19"> </text:span><text:span text:style-name="T18">DE</text:span><text:span text:style-name="T19"> </text:span><text:span text:style-name="T18">SEGURANÇA</text:span><text:span text:style-name="T19"> </text:span><text:span text:style-name="T18">E</text:span><text:span text:style-name="T20"> </text:span><text:span text:style-name="T21">TRÂNSITO</text:span></text:h>
      <text:p text:style-name="P337"/>
      <text:p text:style-name="P337"/>
      <text:p text:style-name="P338"/>
      <text:p text:style-name="P339"><text:span text:style-name="T433">EDITAL</text:span><text:span text:style-name="T434"> </text:span><text:span text:style-name="T433">DE</text:span><text:span text:style-name="T435"> </text:span><text:span text:style-name="T433">NOTIFICAÇÃO</text:span><text:span text:style-name="T436"> </text:span><text:span text:style-name="T433">DE</text:span><text:span text:style-name="T437"> </text:span><text:span text:style-name="T433">AUTUAÇÃO</text:span><text:span text:style-name="T438"> </text:span><text:span text:style-name="T433">POR</text:span><text:span text:style-name="T439"> </text:span><text:span text:style-name="T433">INFRAÇÃO</text:span><text:span text:style-name="T438"> </text:span><text:span text:style-name="T433">DE</text:span><text:span text:style-name="T440"> </text:span><text:span text:style-name="T433">TRÂNSITO</text:span><text:span text:style-name="T441"> </text:span><text:span text:style-name="T433">Nº</text:span><text:span text:style-name="T438"> </text:span><text:span text:style-name="T442">001453/2026</text:span></text:p>
      <text:p text:style-name="P340"/>
      <text:p text:style-name="P341">A PREFEITURA MUNICIPAL DE CACHOEIRO DE ITAPEMIRIM - ES, com fulcro no artigo 281 e 282 do Código de<text:span text:style-name="T443"> </text:span>Trânsito Brasileiro, bem como, na Resolução 918/2022 do Conselho Nacional de Trânsito – CONTRAN, após, esgotadas as<text:span text:style-name="T443"> </text:span>tentativas de ciência por meio de notificação via remessa postal, vem notificar os proprietários e detentores dos veículos<text:span text:style-name="T443"> </text:span>abaixo relacionados, do cometimento de Infrações de Trânsito, concedendo-lhes o prazo de 30 (trinta) dias para interporem<text:span text:style-name="T443"> </text:span>Defesa, e realizarem a indicação do condutor responsável pela infração junto a Prefeitura, contados a partir desta publicação.</text:p>
      <text:p text:style-name="P342"/>
      <text:p text:style-name="P343">A<text:span text:style-name="T444"> </text:span>defesa deverá ser instruída com: requerimento preenchido e assinado, cópia desta Notificação de<text:span text:style-name="T445"> </text:span>Autuação, cópia da CNH<text:span text:style-name="T443"> </text:span>do<text:span text:style-name="T121"> </text:span>Condutor, Cópia<text:span text:style-name="T372"> </text:span>do<text:span text:style-name="T121"> </text:span>CRLV<text:span text:style-name="T446"> </text:span>do<text:span text:style-name="T447"> </text:span>Veículo, cópia<text:span text:style-name="T372"> </text:span>da<text:span text:style-name="T372"> </text:span>Carteira<text:span text:style-name="T372"> </text:span>de<text:span text:style-name="T372"> </text:span>Identidade<text:span text:style-name="T372"> </text:span>do proprietário/detentor<text:span text:style-name="T372"> </text:span>e<text:span text:style-name="T372"> </text:span>condutor, procuração ou<text:span text:style-name="T443"> </text:span>autorização quando o requerente não for o proprietário, contrato social da empresa (apenas para pessoa jurídica), procuração<text:span text:style-name="T443"> </text:span>do sócio-proprietário da empresa quando o requerente não é o proprietário (apenas para pessoa jurídica).</text:p>
      <text:p text:style-name="P344"/>
      <text:p text:style-name="P341">A Indicação de condutor deverá ser instruída com: cópia desta notificação de autuação; Cópia da CNH do proprietário do<text:span text:style-name="T443"> </text:span>veículo, Cópia do CRLV do veículo, declaração de indicação de real condutor, Cópia da CNH do real condutor, endereço<text:span text:style-name="T443"> </text:span>completo do real condutor e assinatura do real condutor e do proprietário.</text:p>
      <text:p text:style-name="P344"/>
      <text:p text:style-name="P345"><draw:frame draw:style-name="fr2" draw:name="Image77" text:anchor-type="char" svg:x="1.5736in" svg:y="0.6134in" svg:width="5.1366in" svg:height="0.0161in" draw:z-index="267"><draw:image xlink:href="Pictures/1000000100000235000000018718A584.png" xlink:type="simple" xlink:show="embed" xlink:actuate="onLoad" draw:mime-type="image/png"/></draw:frame>A defesa poderá ser entregue diretamente a PREFEITURA MUNICIPAL DE CACHOEIRO DE ITAPEMIRIM - ES, ou<text:span text:style-name="T443"> </text:span>enviada através de correspondência com aviso de recebimento, para o seguinte endereço: Rua Valdir<text:span text:style-name="T444"> </text:span>Almeida Rainha, nº 02-18, Bairro Nova Brasília - Cachoeiro de Itapemirim/ES, CEP: 29.302-481, Tel.: (28) 3199-2014.</text:p>
      <text:p text:style-name="P346"><text:span text:style-name="T448">DADOS</text:span><text:span text:style-name="T449"> </text:span><text:span text:style-name="T448">DA</text:span><text:span text:style-name="T450"> </text:span><text:span text:style-name="T451">INFRAÇÃO</text:span></text:p>
      <text:p text:style-name="P347"/>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348"><text:span text:style-name="T452">PLACA</text:span><text:span text:style-name="T452"/></text:p>
          </table:table-cell>
          <table:table-cell table:style-name="Table6.B1" office:value-type="string">
            <text:p text:style-name="P349"><text:span text:style-name="T453">ÓRGÃO</text:span><text:span text:style-name="T453"/></text:p>
          </table:table-cell>
          <table:table-cell table:style-name="Table6.B1" office:value-type="string">
            <text:p text:style-name="P350"><text:span text:style-name="T454">Nº</text:span><text:span text:style-name="T455"> </text:span><text:span text:style-name="T453">AUTO</text:span></text:p>
          </table:table-cell>
          <table:table-cell table:style-name="Table6.B1" office:value-type="string">
            <text:p text:style-name="P351"><text:span text:style-name="T453">DATA</text:span><text:span text:style-name="T453"/></text:p>
          </table:table-cell>
          <table:table-cell table:style-name="Table6.E1" office:value-type="string">
            <text:p text:style-name="P352"><text:span text:style-name="T454">CÓD.</text:span><text:span text:style-name="T452"> INFRAÇÃO</text:span></text:p>
          </table:table-cell>
        </table:table-row>
        <table:table-row table:style-name="Table6.2">
          <table:table-cell table:style-name="Table6.A1" office:value-type="string">
            <text:p text:style-name="P353"><text:span text:style-name="T452">ODN1J51</text:span><text:span text:style-name="T452"/></text:p>
          </table:table-cell>
          <table:table-cell table:style-name="Table6.B1" office:value-type="string">
            <text:p text:style-name="P354"><text:span text:style-name="T452">256230</text:span><text:span text:style-name="T452"/></text:p>
          </table:table-cell>
          <table:table-cell table:style-name="Table6.B1" office:value-type="string">
            <text:p text:style-name="P355"><text:span text:style-name="T452">CH00099152</text:span><text:span text:style-name="T452"/></text:p>
          </table:table-cell>
          <table:table-cell table:style-name="Table6.B1" office:value-type="string">
            <text:p text:style-name="P356"><text:span text:style-name="T452">24/06/2026</text:span><text:span text:style-name="T452"/></text:p>
          </table:table-cell>
          <table:table-cell table:style-name="Table6.E1" office:value-type="string">
            <text:p text:style-name="P357"><text:span text:style-name="T452">763-</text:span><text:span text:style-name="T453">3/01</text:span></text:p>
          </table:table-cell>
        </table:table-row>
        <table:table-row table:style-name="Table6.1">
          <table:table-cell table:style-name="Table6.A1" office:value-type="string">
            <text:p text:style-name="P358"><text:span text:style-name="T452">QRB9082</text:span><text:span text:style-name="T452"/></text:p>
          </table:table-cell>
          <table:table-cell table:style-name="Table6.B1" office:value-type="string">
            <text:p text:style-name="P359"><text:span text:style-name="T452">256230</text:span><text:span text:style-name="T452"/></text:p>
          </table:table-cell>
          <table:table-cell table:style-name="Table6.B1" office:value-type="string">
            <text:p text:style-name="P360"><text:span text:style-name="T452">NC26026278</text:span><text:span text:style-name="T452"/></text:p>
          </table:table-cell>
          <table:table-cell table:style-name="Table6.B1" office:value-type="string">
            <text:p text:style-name="P361"><text:span text:style-name="T452">30/07/2026</text:span><text:span text:style-name="T452"/></text:p>
          </table:table-cell>
          <table:table-cell table:style-name="Table6.E1" office:value-type="string">
            <text:p text:style-name="P362"><text:span text:style-name="T452">500-</text:span><text:span text:style-name="T453">2/00</text:span></text:p>
          </table:table-cell>
        </table:table-row>
        <table:table-row table:style-name="Table6.2">
          <table:table-cell table:style-name="Table6.A1" office:value-type="string">
            <text:p text:style-name="P353"><text:span text:style-name="T452">RQN8F23</text:span><text:span text:style-name="T452"/></text:p>
          </table:table-cell>
          <table:table-cell table:style-name="Table6.B1" office:value-type="string">
            <text:p text:style-name="P354"><text:span text:style-name="T452">256230</text:span><text:span text:style-name="T452"/></text:p>
          </table:table-cell>
          <table:table-cell table:style-name="Table6.B1" office:value-type="string">
            <text:p text:style-name="P355"><text:span text:style-name="T452">CH00099748</text:span><text:span text:style-name="T452"/></text:p>
          </table:table-cell>
          <table:table-cell table:style-name="Table6.B1" office:value-type="string">
            <text:p text:style-name="P356"><text:span text:style-name="T452">23/07/2026</text:span><text:span text:style-name="T452"/></text:p>
          </table:table-cell>
          <table:table-cell table:style-name="Table6.E1" office:value-type="string">
            <text:p text:style-name="P357"><text:span text:style-name="T452">734-</text:span><text:span text:style-name="T453">0/00</text:span></text:p>
          </table:table-cell>
        </table:table-row>
        <table:table-row table:style-name="Table6.1">
          <table:table-cell table:style-name="Table6.A1" office:value-type="string">
            <text:p text:style-name="P358"><text:span text:style-name="T452">MSZ0157</text:span><text:span text:style-name="T452"/></text:p>
          </table:table-cell>
          <table:table-cell table:style-name="Table6.B1" office:value-type="string">
            <text:p text:style-name="P359"><text:span text:style-name="T452">256230</text:span><text:span text:style-name="T452"/></text:p>
          </table:table-cell>
          <table:table-cell table:style-name="Table6.B1" office:value-type="string">
            <text:p text:style-name="P360"><text:span text:style-name="T452">CH00099889</text:span><text:span text:style-name="T452"/></text:p>
          </table:table-cell>
          <table:table-cell table:style-name="Table6.B1" office:value-type="string">
            <text:p text:style-name="P361"><text:span text:style-name="T452">28/07/2026</text:span><text:span text:style-name="T452"/></text:p>
          </table:table-cell>
          <table:table-cell table:style-name="Table6.E1" office:value-type="string">
            <text:p text:style-name="P362"><text:span text:style-name="T452">518-</text:span><text:span text:style-name="T453">5/01</text:span></text:p>
          </table:table-cell>
        </table:table-row>
        <table:table-row table:style-name="Table6.2">
          <table:table-cell table:style-name="Table6.A1" office:value-type="string">
            <text:p text:style-name="P363"><text:span text:style-name="T452">OYD4I90</text:span><text:span text:style-name="T452"/></text:p>
          </table:table-cell>
          <table:table-cell table:style-name="Table6.B1" office:value-type="string">
            <text:p text:style-name="P354"><text:span text:style-name="T452">256230</text:span><text:span text:style-name="T452"/></text:p>
          </table:table-cell>
          <table:table-cell table:style-name="Table6.B1" office:value-type="string">
            <text:p text:style-name="P355"><text:span text:style-name="T452">NC26026485</text:span><text:span text:style-name="T452"/></text:p>
          </table:table-cell>
          <table:table-cell table:style-name="Table6.B1" office:value-type="string">
            <text:p text:style-name="P356"><text:span text:style-name="T452">04/08/2026</text:span><text:span text:style-name="T452"/></text:p>
          </table:table-cell>
          <table:table-cell table:style-name="Table6.E1" office:value-type="string">
            <text:p text:style-name="P357"><text:span text:style-name="T452">500-</text:span><text:span text:style-name="T453">2/00</text:span></text:p>
          </table:table-cell>
        </table:table-row>
        <table:table-row table:style-name="Table6.1">
          <table:table-cell table:style-name="Table6.A1" office:value-type="string">
            <text:p text:style-name="P358"><text:span text:style-name="T452">MPZ0008</text:span><text:span text:style-name="T452"/></text:p>
          </table:table-cell>
          <table:table-cell table:style-name="Table6.B1" office:value-type="string">
            <text:p text:style-name="P359"><text:span text:style-name="T452">256230</text:span><text:span text:style-name="T452"/></text:p>
          </table:table-cell>
          <table:table-cell table:style-name="Table6.B1" office:value-type="string">
            <text:p text:style-name="P360"><text:span text:style-name="T452">CH00100659</text:span><text:span text:style-name="T452"/></text:p>
          </table:table-cell>
          <table:table-cell table:style-name="Table6.B1" office:value-type="string">
            <text:p text:style-name="P361"><text:span text:style-name="T452">30/07/2026</text:span><text:span text:style-name="T452"/></text:p>
          </table:table-cell>
          <table:table-cell table:style-name="Table6.E1" office:value-type="string">
            <text:p text:style-name="P362"><text:span text:style-name="T452">604-</text:span><text:span text:style-name="T453">1/02</text:span></text:p>
          </table:table-cell>
        </table:table-row>
        <table:table-row table:style-name="Table6.2">
          <table:table-cell table:style-name="Table6.A1" office:value-type="string">
            <text:p text:style-name="P353"><text:span text:style-name="T452">TOL8E07</text:span><text:span text:style-name="T452"/></text:p>
          </table:table-cell>
          <table:table-cell table:style-name="Table6.B1" office:value-type="string">
            <text:p text:style-name="P354"><text:span text:style-name="T452">256230</text:span><text:span text:style-name="T452"/></text:p>
          </table:table-cell>
          <table:table-cell table:style-name="Table6.B1" office:value-type="string">
            <text:p text:style-name="P355"><text:span text:style-name="T452">CH00098431</text:span><text:span text:style-name="T452"/></text:p>
          </table:table-cell>
          <table:table-cell table:style-name="Table6.B1" office:value-type="string">
            <text:p text:style-name="P356"><text:span text:style-name="T452">30/07/2026</text:span><text:span text:style-name="T452"/></text:p>
          </table:table-cell>
          <table:table-cell table:style-name="Table6.E1" office:value-type="string">
            <text:p text:style-name="P357"><text:span text:style-name="T452">734-</text:span><text:span text:style-name="T453">0/00</text:span></text:p>
          </table:table-cell>
        </table:table-row>
        <table:table-row table:style-name="Table6.1">
          <table:table-cell table:style-name="Table6.A1" office:value-type="string">
            <text:p text:style-name="P364"><text:span text:style-name="T452">OYD2A26</text:span><text:span text:style-name="T452"/></text:p>
          </table:table-cell>
          <table:table-cell table:style-name="Table6.B1" office:value-type="string">
            <text:p text:style-name="P359"><text:span text:style-name="T452">256230</text:span><text:span text:style-name="T452"/></text:p>
          </table:table-cell>
          <table:table-cell table:style-name="Table6.B1" office:value-type="string">
            <text:p text:style-name="P360"><text:span text:style-name="T452">NC26026492</text:span><text:span text:style-name="T452"/></text:p>
          </table:table-cell>
          <table:table-cell table:style-name="Table6.B1" office:value-type="string">
            <text:p text:style-name="P361"><text:span text:style-name="T452">04/08/2026</text:span><text:span text:style-name="T452"/></text:p>
          </table:table-cell>
          <table:table-cell table:style-name="Table6.E1" office:value-type="string">
            <text:p text:style-name="P362"><text:span text:style-name="T452">500-</text:span><text:span text:style-name="T453">2/00</text:span></text:p>
          </table:table-cell>
        </table:table-row>
      </table:table>
      <text:p text:style-name="P365"/>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366"/>
            <text:p text:style-name="P367"><draw:frame draw:style-name="fr3" draw:name="Image 138" text:anchor-type="as-char" svg:width="0.4819in" svg:height="0.0925in" draw:z-index="320"><draw:image xlink:href="Pictures/100000010000005D00000011C22F7739.png" xlink:type="simple" xlink:show="embed" xlink:actuate="onLoad" draw:mime-type="image/png"/></draw:frame></text:p>
          </table:table-cell>
          <table:table-cell table:style-name="Table7.B1" office:value-type="string">
            <text:p text:style-name="P366"/>
            <text:p text:style-name="P368"><draw:frame draw:style-name="fr3" draw:name="Image 139" text:anchor-type="as-char" svg:width="0.3272in" svg:height="0.0756in" draw:z-index="321"><draw:image xlink:href="Pictures/100000010000003F0000000E25256AB6.png" xlink:type="simple" xlink:show="embed" xlink:actuate="onLoad" draw:mime-type="image/png"/></draw:frame></text:p>
          </table:table-cell>
          <table:table-cell table:style-name="Table7.B1" office:value-type="string">
            <text:p text:style-name="P366"/>
            <text:p text:style-name="P369"><draw:frame draw:style-name="fr8" draw:name="Image1" text:anchor-type="as-char" svg:width="0.1492in" svg:height="0.0764in" draw:z-index="322"><draw:image xlink:href="Pictures/100000010000001000000008D53AA5FC.png" xlink:type="simple" xlink:show="embed" xlink:actuate="onLoad" draw:mime-type="image/png"/></draw:frame><draw:frame draw:style-name="fr8" draw:name="Image2" text:anchor-type="as-char" svg:width="0.4409in" svg:height="0.0764in" draw:z-index="323"><draw:image xlink:href="Pictures/1000000100000030000000087DE34E1A.png" xlink:type="simple" xlink:show="embed" xlink:actuate="onLoad" draw:mime-type="image/png"/></draw:frame></text:p>
          </table:table-cell>
          <table:table-cell table:style-name="Table7.B1" office:value-type="string">
            <text:p text:style-name="P366"/>
            <text:p text:style-name="P370"><draw:frame draw:style-name="fr3" draw:name="Image 144" text:anchor-type="as-char" svg:width="0.5008in" svg:height="0.0756in" draw:z-index="324"><draw:image xlink:href="Pictures/10000001000000600000000ED9F02767.png" xlink:type="simple" xlink:show="embed" xlink:actuate="onLoad" draw:mime-type="image/png"/></draw:frame></text:p>
          </table:table-cell>
          <table:table-cell table:style-name="Table7.E1" office:value-type="string">
            <text:p text:style-name="P366"/>
            <text:p text:style-name="P371"><draw:frame draw:style-name="fr3" draw:name="Image 145" text:anchor-type="as-char" svg:width="0.3929in" svg:height="0.0756in" draw:z-index="325"><draw:image xlink:href="Pictures/100000010000004B0000000EF91AD2F2.png" xlink:type="simple" xlink:show="embed" xlink:actuate="onLoad" draw:mime-type="image/png"/></draw:frame></text:p>
          </table:table-cell>
        </table:table-row>
        <table:table-row table:style-name="Table7.2">
          <table:table-cell table:style-name="Table7.A1" office:value-type="string">
            <text:p text:style-name="P372"/>
            <text:p text:style-name="P373"><draw:frame draw:style-name="fr3" draw:name="Image 146" text:anchor-type="as-char" svg:width="0.4508in" svg:height="0.0756in" draw:z-index="326"><draw:image xlink:href="Pictures/10000001000000570000000EBE1DD2EC.png" xlink:type="simple" xlink:show="embed" xlink:actuate="onLoad" draw:mime-type="image/png"/></draw:frame></text:p>
          </table:table-cell>
          <table:table-cell table:style-name="Table7.B1" office:value-type="string">
            <text:p text:style-name="P372"/>
            <text:p text:style-name="P368"><draw:frame draw:style-name="fr3" draw:name="Image 147" text:anchor-type="as-char" svg:width="0.3272in" svg:height="0.0756in" draw:z-index="327"><draw:image xlink:href="Pictures/100000010000003F0000000E052367AF.png" xlink:type="simple" xlink:show="embed" xlink:actuate="onLoad" draw:mime-type="image/png"/></draw:frame></text:p>
          </table:table-cell>
          <table:table-cell table:style-name="Table7.B1" office:value-type="string">
            <text:p text:style-name="P372"/>
            <text:p text:style-name="P369"><draw:frame draw:style-name="fr3" draw:name="Image 148" text:anchor-type="as-char" svg:width="0.5929in" svg:height="0.0756in" draw:z-index="328"><draw:image xlink:href="Pictures/10000001000000720000000EF2E660C5.png" xlink:type="simple" xlink:show="embed" xlink:actuate="onLoad" draw:mime-type="image/png"/></draw:frame></text:p>
          </table:table-cell>
          <table:table-cell table:style-name="Table7.B1" office:value-type="string">
            <text:p text:style-name="P372"/>
            <text:p text:style-name="P374"><draw:frame draw:style-name="fr3" draw:name="Image 149" text:anchor-type="as-char" svg:width="0.502in" svg:height="0.0756in" draw:z-index="329"><draw:image xlink:href="Pictures/10000001000000610000000E27776D47.png" xlink:type="simple" xlink:show="embed" xlink:actuate="onLoad" draw:mime-type="image/png"/></draw:frame></text:p>
          </table:table-cell>
          <table:table-cell table:style-name="Table7.E1" office:value-type="string">
            <text:p text:style-name="P372"/>
            <text:p text:style-name="P371"><draw:frame draw:style-name="fr3" draw:name="Image 150" text:anchor-type="as-char" svg:width="0.3902in" svg:height="0.0756in" draw:z-index="330"><draw:image xlink:href="Pictures/100000010000004B0000000E210D662F.png" xlink:type="simple" xlink:show="embed" xlink:actuate="onLoad" draw:mime-type="image/png"/></draw:frame></text:p>
          </table:table-cell>
        </table:table-row>
        <table:table-row table:style-name="Table7.1">
          <table:table-cell table:style-name="Table7.A1" office:value-type="string">
            <text:p text:style-name="P366"/>
            <text:p text:style-name="P375"><draw:frame draw:style-name="fr3" draw:name="Image 151" text:anchor-type="as-char" svg:width="0.3972in" svg:height="0.0756in" draw:z-index="331"><draw:image xlink:href="Pictures/100000010000004D0000000E50B4358A.png" xlink:type="simple" xlink:show="embed" xlink:actuate="onLoad" draw:mime-type="image/png"/></draw:frame></text:p>
          </table:table-cell>
          <table:table-cell table:style-name="Table7.B1" office:value-type="string">
            <text:p text:style-name="P366"/>
            <text:p text:style-name="P368"><draw:frame draw:style-name="fr3" draw:name="Image 152" text:anchor-type="as-char" svg:width="0.3272in" svg:height="0.0756in" draw:z-index="332"><draw:image xlink:href="Pictures/100000010000003F0000000E5ECD5983.png" xlink:type="simple" xlink:show="embed" xlink:actuate="onLoad" draw:mime-type="image/png"/></draw:frame></text:p>
          </table:table-cell>
          <table:table-cell table:style-name="Table7.B1" office:value-type="string">
            <text:p text:style-name="P366"/>
            <text:p text:style-name="P369"><draw:frame draw:style-name="fr3" draw:name="Image 153" text:anchor-type="as-char" svg:width="0.5937in" svg:height="0.0756in" draw:z-index="333"><draw:image xlink:href="Pictures/10000001000000730000000E552D37F6.png" xlink:type="simple" xlink:show="embed" xlink:actuate="onLoad" draw:mime-type="image/png"/></draw:frame></text:p>
          </table:table-cell>
          <table:table-cell table:style-name="Table7.B1" office:value-type="string">
            <text:p text:style-name="P366"/>
            <text:p text:style-name="P374"><draw:frame draw:style-name="fr3" draw:name="Image 154" text:anchor-type="as-char" svg:width="0.502in" svg:height="0.0756in" draw:z-index="334"><draw:image xlink:href="Pictures/10000001000000610000000EDE337BE8.png" xlink:type="simple" xlink:show="embed" xlink:actuate="onLoad" draw:mime-type="image/png"/></draw:frame></text:p>
          </table:table-cell>
          <table:table-cell table:style-name="Table7.E1" office:value-type="string">
            <text:p text:style-name="P366"/>
            <text:p text:style-name="P376"><draw:frame draw:style-name="fr3" draw:name="Image 155" text:anchor-type="as-char" svg:width="0.3917in" svg:height="0.0756in" draw:z-index="335"><draw:image xlink:href="Pictures/100000010000004C0000000E34B64621.png" xlink:type="simple" xlink:show="embed" xlink:actuate="onLoad" draw:mime-type="image/png"/></draw:frame></text:p>
          </table:table-cell>
        </table:table-row>
        <table:table-row table:style-name="Table7.2">
          <table:table-cell table:style-name="Table7.A1" office:value-type="string">
            <text:p text:style-name="P377"/>
            <text:p text:style-name="P378"><draw:frame draw:style-name="fr3" draw:name="Image 156" text:anchor-type="as-char" svg:width="0.4252in" svg:height="0.0925in" draw:z-index="336"><draw:image xlink:href="Pictures/100000010000005200000011F14E3BD9.png" xlink:type="simple" xlink:show="embed" xlink:actuate="onLoad" draw:mime-type="image/png"/></draw:frame></text:p>
          </table:table-cell>
          <table:table-cell table:style-name="Table7.B1" office:value-type="string">
            <text:p text:style-name="P377"/>
            <text:p text:style-name="P368"><draw:frame draw:style-name="fr3" draw:name="Image 157" text:anchor-type="as-char" svg:width="0.3272in" svg:height="0.0756in" draw:z-index="337"><draw:image xlink:href="Pictures/100000010000003F0000000E2CAD657A.png" xlink:type="simple" xlink:show="embed" xlink:actuate="onLoad" draw:mime-type="image/png"/></draw:frame></text:p>
          </table:table-cell>
          <table:table-cell table:style-name="Table7.B1" office:value-type="string">
            <text:p text:style-name="P377"/>
            <text:p text:style-name="P369"><draw:frame draw:style-name="fr3" draw:name="Image 158" text:anchor-type="as-char" svg:width="0.5965in" svg:height="0.0756in" draw:z-index="338"><draw:image xlink:href="Pictures/10000001000000730000000E5025EC05.png" xlink:type="simple" xlink:show="embed" xlink:actuate="onLoad" draw:mime-type="image/png"/></draw:frame></text:p>
          </table:table-cell>
          <table:table-cell table:style-name="Table7.B1" office:value-type="string">
            <text:p text:style-name="P377"/>
            <text:p text:style-name="P370"><draw:frame draw:style-name="fr3" draw:name="Image 159" text:anchor-type="as-char" svg:width="0.5008in" svg:height="0.0756in" draw:z-index="339"><draw:image xlink:href="Pictures/10000001000000600000000E640C5C68.png" xlink:type="simple" xlink:show="embed" xlink:actuate="onLoad" draw:mime-type="image/png"/></draw:frame></text:p>
          </table:table-cell>
          <table:table-cell table:style-name="Table7.E1" office:value-type="string">
            <text:p text:style-name="P377"/>
            <text:p text:style-name="P371"><draw:frame draw:style-name="fr3" draw:name="Image 160" text:anchor-type="as-char" svg:width="0.3902in" svg:height="0.0756in" draw:z-index="340"><draw:image xlink:href="Pictures/100000010000004B0000000EDD99456D.png" xlink:type="simple" xlink:show="embed" xlink:actuate="onLoad" draw:mime-type="image/png"/></draw:frame></text:p>
          </table:table-cell>
        </table:table-row>
        <table:table-row table:style-name="Table7.2">
          <table:table-cell table:style-name="Table7.A1" office:value-type="string">
            <text:p text:style-name="P372"/>
            <text:p text:style-name="P379"><draw:frame draw:style-name="fr3" draw:name="Image 161" text:anchor-type="as-char" svg:width="0.4465in" svg:height="0.0756in" draw:z-index="341"><draw:image xlink:href="Pictures/10000001000000560000000ECE1A1AC0.png" xlink:type="simple" xlink:show="embed" xlink:actuate="onLoad" draw:mime-type="image/png"/></draw:frame></text:p>
          </table:table-cell>
          <table:table-cell table:style-name="Table7.B1" office:value-type="string">
            <text:p text:style-name="P372"/>
            <text:p text:style-name="P368"><draw:frame draw:style-name="fr3" draw:name="Image 162" text:anchor-type="as-char" svg:width="0.3272in" svg:height="0.0756in" draw:z-index="342"><draw:image xlink:href="Pictures/100000010000003F0000000E659D992E.png" xlink:type="simple" xlink:show="embed" xlink:actuate="onLoad" draw:mime-type="image/png"/></draw:frame></text:p>
          </table:table-cell>
          <table:table-cell table:style-name="Table7.B1" office:value-type="string">
            <text:p text:style-name="P372"/>
            <text:p text:style-name="P369"><draw:frame draw:style-name="fr3" draw:name="Image 163" text:anchor-type="as-char" svg:width="0.5965in" svg:height="0.0756in" draw:z-index="343"><draw:image xlink:href="Pictures/10000001000000730000000EAD12C4D9.png" xlink:type="simple" xlink:show="embed" xlink:actuate="onLoad" draw:mime-type="image/png"/></draw:frame></text:p>
          </table:table-cell>
          <table:table-cell table:style-name="Table7.B1" office:value-type="string">
            <text:p text:style-name="P372"/>
            <text:p text:style-name="P370"><draw:frame draw:style-name="fr3" draw:name="Image 164" text:anchor-type="as-char" svg:width="0.5008in" svg:height="0.0756in" draw:z-index="344"><draw:image xlink:href="Pictures/10000001000000600000000E0311144D.png" xlink:type="simple" xlink:show="embed" xlink:actuate="onLoad" draw:mime-type="image/png"/></draw:frame></text:p>
          </table:table-cell>
          <table:table-cell table:style-name="Table7.E1" office:value-type="string">
            <text:p text:style-name="P372"/>
            <text:p text:style-name="P371"><draw:frame draw:style-name="fr3" draw:name="Image 165" text:anchor-type="as-char" svg:width="0.3902in" svg:height="0.0756in" draw:z-index="345"><draw:image xlink:href="Pictures/100000010000004B0000000E78A348EB.png" xlink:type="simple" xlink:show="embed" xlink:actuate="onLoad" draw:mime-type="image/png"/></draw:frame></text:p>
          </table:table-cell>
        </table:table-row>
        <table:table-row table:style-name="Table7.2">
          <table:table-cell table:style-name="Table7.A1" office:value-type="string">
            <text:p text:style-name="P372"/>
            <text:p text:style-name="P380"><draw:frame draw:style-name="fr3" draw:name="Image 166" text:anchor-type="as-char" svg:width="0.4661in" svg:height="0.0917in" draw:z-index="346"><draw:image xlink:href="Pictures/100000010000005A000000128FFC57EA.png" xlink:type="simple" xlink:show="embed" xlink:actuate="onLoad" draw:mime-type="image/png"/></draw:frame></text:p>
          </table:table-cell>
          <table:table-cell table:style-name="Table7.B1" office:value-type="string">
            <text:p text:style-name="P372"/>
            <text:p text:style-name="P368"><draw:frame draw:style-name="fr3" draw:name="Image 167" text:anchor-type="as-char" svg:width="0.3272in" svg:height="0.0756in" draw:z-index="347"><draw:image xlink:href="Pictures/100000010000003F0000000EE3D3797C.png" xlink:type="simple" xlink:show="embed" xlink:actuate="onLoad" draw:mime-type="image/png"/></draw:frame></text:p>
          </table:table-cell>
          <table:table-cell table:style-name="Table7.B1" office:value-type="string">
            <text:p text:style-name="P372"/>
            <text:p text:style-name="P369"><draw:frame draw:style-name="fr3" draw:name="Image 168" text:anchor-type="as-char" svg:width="0.5937in" svg:height="0.0756in" draw:z-index="348"><draw:image xlink:href="Pictures/10000001000000730000000E675DAB78.png" xlink:type="simple" xlink:show="embed" xlink:actuate="onLoad" draw:mime-type="image/png"/></draw:frame></text:p>
          </table:table-cell>
          <table:table-cell table:style-name="Table7.B1" office:value-type="string">
            <text:p text:style-name="P372"/>
            <text:p text:style-name="P370"><draw:frame draw:style-name="fr3" draw:name="Image 169" text:anchor-type="as-char" svg:width="0.5008in" svg:height="0.0756in" draw:z-index="349"><draw:image xlink:href="Pictures/10000001000000600000000E9A3EBD35.png" xlink:type="simple" xlink:show="embed" xlink:actuate="onLoad" draw:mime-type="image/png"/></draw:frame></text:p>
          </table:table-cell>
          <table:table-cell table:style-name="Table7.E1" office:value-type="string">
            <text:p text:style-name="P372"/>
            <text:p text:style-name="P371"><draw:frame draw:style-name="fr3" draw:name="Image 170" text:anchor-type="as-char" svg:width="0.3902in" svg:height="0.0756in" draw:z-index="350"><draw:image xlink:href="Pictures/100000010000004B0000000E34C2263B.png" xlink:type="simple" xlink:show="embed" xlink:actuate="onLoad" draw:mime-type="image/png"/></draw:frame></text:p>
          </table:table-cell>
        </table:table-row>
        <table:table-row table:style-name="Table7.1">
          <table:table-cell table:style-name="Table7.A1" office:value-type="string">
            <text:p text:style-name="P366"/>
            <text:p text:style-name="P381"><draw:frame draw:style-name="fr3" draw:name="Image 171" text:anchor-type="as-char" svg:width="0.4075in" svg:height="0.0764in" draw:z-index="351"><draw:image xlink:href="Pictures/100000010000004D0000000F682472FC.png" xlink:type="simple" xlink:show="embed" xlink:actuate="onLoad" draw:mime-type="image/png"/></draw:frame></text:p>
          </table:table-cell>
          <table:table-cell table:style-name="Table7.B1" office:value-type="string">
            <text:p text:style-name="P366"/>
            <text:p text:style-name="P382"><draw:frame draw:style-name="fr3" draw:name="Image 172" text:anchor-type="as-char" svg:width="0.3299in" svg:height="0.0764in" draw:z-index="352"><draw:image xlink:href="Pictures/100000010000003F0000000F67FF5B57.png" xlink:type="simple" xlink:show="embed" xlink:actuate="onLoad" draw:mime-type="image/png"/></draw:frame></text:p>
          </table:table-cell>
          <table:table-cell table:style-name="Table7.B1" office:value-type="string">
            <text:p text:style-name="P366"/>
            <text:p text:style-name="P383"><draw:frame draw:style-name="fr3" draw:name="Image 173" text:anchor-type="as-char" svg:width="0.6028in" svg:height="0.0764in" draw:z-index="353"><draw:image xlink:href="Pictures/10000001000000730000000FD4322053.png" xlink:type="simple" xlink:show="embed" xlink:actuate="onLoad" draw:mime-type="image/png"/></draw:frame></text:p>
          </table:table-cell>
          <table:table-cell table:style-name="Table7.B1" office:value-type="string">
            <text:p text:style-name="P366"/>
            <text:p text:style-name="P384"><draw:frame draw:style-name="fr3" draw:name="Image 174" text:anchor-type="as-char" svg:width="0.5047in" svg:height="0.0764in" draw:z-index="354"><draw:image xlink:href="Pictures/10000001000000600000000F025A0110.png" xlink:type="simple" xlink:show="embed" xlink:actuate="onLoad" draw:mime-type="image/png"/></draw:frame></text:p>
          </table:table-cell>
          <table:table-cell table:style-name="Table7.E1" office:value-type="string">
            <text:p text:style-name="P366"/>
            <text:p text:style-name="P385"><draw:frame draw:style-name="fr3" draw:name="Image 175" text:anchor-type="as-char" svg:width="0.3937in" svg:height="0.0764in" draw:z-index="355"><draw:image xlink:href="Pictures/100000010000004B0000000FFD3AF7AE.png" xlink:type="simple" xlink:show="embed" xlink:actuate="onLoad" draw:mime-type="image/png"/></draw:frame></text:p>
          </table:table-cell>
        </table:table-row>
        <table:table-row table:style-name="Table7.2">
          <table:table-cell table:style-name="Table7.A1" office:value-type="string">
            <text:p text:style-name="P377"/>
            <text:p text:style-name="P386"><draw:frame draw:style-name="fr3" draw:name="Image 176" text:anchor-type="as-char" svg:width="0.4799in" svg:height="0.0756in" draw:z-index="356"><draw:image xlink:href="Pictures/100000010000005C0000000E4E8E2AB3.png" xlink:type="simple" xlink:show="embed" xlink:actuate="onLoad" draw:mime-type="image/png"/></draw:frame></text:p>
          </table:table-cell>
          <table:table-cell table:style-name="Table7.B1" office:value-type="string">
            <text:p text:style-name="P377"/>
            <text:p text:style-name="P368"><draw:frame draw:style-name="fr3" draw:name="Image 177" text:anchor-type="as-char" svg:width="0.3272in" svg:height="0.0756in" draw:z-index="357"><draw:image xlink:href="Pictures/100000010000003F0000000E57947D93.png" xlink:type="simple" xlink:show="embed" xlink:actuate="onLoad" draw:mime-type="image/png"/></draw:frame></text:p>
          </table:table-cell>
          <table:table-cell table:style-name="Table7.B1" office:value-type="string">
            <text:p text:style-name="P377"/>
            <text:p text:style-name="P369"><draw:frame draw:style-name="fr3" draw:name="Image 178" text:anchor-type="as-char" svg:width="0.5957in" svg:height="0.0756in" draw:z-index="358"><draw:image xlink:href="Pictures/10000001000000730000000E28846014.png" xlink:type="simple" xlink:show="embed" xlink:actuate="onLoad" draw:mime-type="image/png"/></draw:frame></text:p>
          </table:table-cell>
          <table:table-cell table:style-name="Table7.B1" office:value-type="string">
            <text:p text:style-name="P377"/>
            <text:p text:style-name="P370"><draw:frame draw:style-name="fr3" draw:name="Image 179" text:anchor-type="as-char" svg:width="0.5008in" svg:height="0.0756in" draw:z-index="359"><draw:image xlink:href="Pictures/10000001000000600000000E8E555BBD.png" xlink:type="simple" xlink:show="embed" xlink:actuate="onLoad" draw:mime-type="image/png"/></draw:frame></text:p>
          </table:table-cell>
          <table:table-cell table:style-name="Table7.E1" office:value-type="string">
            <text:p text:style-name="P377"/>
            <text:p text:style-name="P371"><draw:frame draw:style-name="fr3" draw:name="Image 180" text:anchor-type="as-char" svg:width="0.3929in" svg:height="0.0756in" draw:z-index="360"><draw:image xlink:href="Pictures/100000010000004B0000000E1209184F.png" xlink:type="simple" xlink:show="embed" xlink:actuate="onLoad" draw:mime-type="image/png"/></draw:frame></text:p>
          </table:table-cell>
        </table:table-row>
        <table:table-row table:style-name="Table7.2">
          <table:table-cell table:style-name="Table7.A1" office:value-type="string">
            <text:p text:style-name="P372"/>
            <text:p text:style-name="P387"><draw:frame draw:style-name="fr3" draw:name="Image 181" text:anchor-type="as-char" svg:width="0.5154in" svg:height="0.0764in" draw:z-index="361"><draw:image xlink:href="Pictures/10000001000000620000000F13E7EDE9.png" xlink:type="simple" xlink:show="embed" xlink:actuate="onLoad" draw:mime-type="image/png"/></draw:frame></text:p>
          </table:table-cell>
          <table:table-cell table:style-name="Table7.B1" office:value-type="string">
            <text:p text:style-name="P372"/>
            <text:p text:style-name="P382"><draw:frame draw:style-name="fr3" draw:name="Image 182" text:anchor-type="as-char" svg:width="0.3299in" svg:height="0.0764in" draw:z-index="362"><draw:image xlink:href="Pictures/100000010000003F0000000FA6FB6DB2.png" xlink:type="simple" xlink:show="embed" xlink:actuate="onLoad" draw:mime-type="image/png"/></draw:frame></text:p>
          </table:table-cell>
          <table:table-cell table:style-name="Table7.B1" office:value-type="string">
            <text:p text:style-name="P372"/>
            <text:p text:style-name="P383"><draw:frame draw:style-name="fr3" draw:name="Image 183" text:anchor-type="as-char" svg:width="0.6in" svg:height="0.0764in" draw:z-index="363"><draw:image xlink:href="Pictures/10000001000000730000000F8E470288.png" xlink:type="simple" xlink:show="embed" xlink:actuate="onLoad" draw:mime-type="image/png"/></draw:frame></text:p>
          </table:table-cell>
          <table:table-cell table:style-name="Table7.B1" office:value-type="string">
            <text:p text:style-name="P372"/>
            <text:p text:style-name="P384"><draw:frame draw:style-name="fr3" draw:name="Image 184" text:anchor-type="as-char" svg:width="0.5047in" svg:height="0.0764in" draw:z-index="364"><draw:image xlink:href="Pictures/10000001000000600000000F65FC6EA4.png" xlink:type="simple" xlink:show="embed" xlink:actuate="onLoad" draw:mime-type="image/png"/></draw:frame></text:p>
          </table:table-cell>
          <table:table-cell table:style-name="Table7.E1" office:value-type="string">
            <text:p text:style-name="P372"/>
            <text:p text:style-name="P385"><draw:frame draw:style-name="fr3" draw:name="Image 185" text:anchor-type="as-char" svg:width="0.3937in" svg:height="0.0764in" draw:z-index="365"><draw:image xlink:href="Pictures/100000010000004B0000000FB001A300.png" xlink:type="simple" xlink:show="embed" xlink:actuate="onLoad" draw:mime-type="image/png"/></draw:frame></text:p>
          </table:table-cell>
        </table:table-row>
        <table:table-row table:style-name="Table7.2">
          <table:table-cell table:style-name="Table7.A1" office:value-type="string">
            <text:p text:style-name="P372"/>
            <text:p text:style-name="P388"><draw:frame draw:style-name="fr3" draw:name="Image 186" text:anchor-type="as-char" svg:width="0.4626in" svg:height="0.0764in" draw:z-index="366"><draw:image xlink:href="Pictures/10000001000000580000000F3B47D170.png" xlink:type="simple" xlink:show="embed" xlink:actuate="onLoad" draw:mime-type="image/png"/></draw:frame></text:p>
          </table:table-cell>
          <table:table-cell table:style-name="Table7.B1" office:value-type="string">
            <text:p text:style-name="P372"/>
            <text:p text:style-name="P382"><draw:frame draw:style-name="fr3" draw:name="Image 187" text:anchor-type="as-char" svg:width="0.3299in" svg:height="0.0764in" draw:z-index="367"><draw:image xlink:href="Pictures/100000010000003F0000000F7D160AA8.png" xlink:type="simple" xlink:show="embed" xlink:actuate="onLoad" draw:mime-type="image/png"/></draw:frame></text:p>
          </table:table-cell>
          <table:table-cell table:style-name="Table7.B1" office:value-type="string">
            <text:p text:style-name="P372"/>
            <text:p text:style-name="P383"><draw:frame draw:style-name="fr3" draw:name="Image 188" text:anchor-type="as-char" svg:width="0.6in" svg:height="0.0764in" draw:z-index="368"><draw:image xlink:href="Pictures/10000001000000730000000F18D05175.png" xlink:type="simple" xlink:show="embed" xlink:actuate="onLoad" draw:mime-type="image/png"/></draw:frame></text:p>
          </table:table-cell>
          <table:table-cell table:style-name="Table7.B1" office:value-type="string">
            <text:p text:style-name="P372"/>
            <text:p text:style-name="P384"><draw:frame draw:style-name="fr3" draw:name="Image 189" text:anchor-type="as-char" svg:width="0.5047in" svg:height="0.0764in" draw:z-index="369"><draw:image xlink:href="Pictures/10000001000000600000000F887C675E.png" xlink:type="simple" xlink:show="embed" xlink:actuate="onLoad" draw:mime-type="image/png"/></draw:frame></text:p>
          </table:table-cell>
          <table:table-cell table:style-name="Table7.E1" office:value-type="string">
            <text:p text:style-name="P372"/>
            <text:p text:style-name="P385"><draw:frame draw:style-name="fr3" draw:name="Image 190" text:anchor-type="as-char" svg:width="0.3937in" svg:height="0.0764in" draw:z-index="370"><draw:image xlink:href="Pictures/100000010000004B0000000F6554BAD6.png" xlink:type="simple" xlink:show="embed" xlink:actuate="onLoad" draw:mime-type="image/png"/></draw:frame></text:p>
          </table:table-cell>
        </table:table-row>
        <table:table-row table:style-name="Table7.1">
          <table:table-cell table:style-name="Table7.A1" office:value-type="string">
            <text:p text:style-name="P366"/>
            <text:p text:style-name="P389"><draw:frame draw:style-name="fr3" draw:name="Image 191" text:anchor-type="as-char" svg:width="0.4602in" svg:height="0.0917in" draw:z-index="371"><draw:image xlink:href="Pictures/10000001000000590000001290D27A14.png" xlink:type="simple" xlink:show="embed" xlink:actuate="onLoad" draw:mime-type="image/png"/></draw:frame></text:p>
          </table:table-cell>
          <table:table-cell table:style-name="Table7.B1" office:value-type="string">
            <text:p text:style-name="P366"/>
            <text:p text:style-name="P382"><draw:frame draw:style-name="fr3" draw:name="Image 192" text:anchor-type="as-char" svg:width="0.3299in" svg:height="0.0764in" draw:z-index="372"><draw:image xlink:href="Pictures/100000010000003F0000000F16BB7679.png" xlink:type="simple" xlink:show="embed" xlink:actuate="onLoad" draw:mime-type="image/png"/></draw:frame></text:p>
          </table:table-cell>
          <table:table-cell table:style-name="Table7.B1" office:value-type="string">
            <text:p text:style-name="P366"/>
            <text:p text:style-name="P383"><draw:frame draw:style-name="fr3" draw:name="Image 193" text:anchor-type="as-char" svg:width="0.5992in" svg:height="0.0764in" draw:z-index="759"><draw:image xlink:href="Pictures/10000001000000730000000F5238D2D1.png" xlink:type="simple" xlink:show="embed" xlink:actuate="onLoad" draw:mime-type="image/png"/></draw:frame></text:p>
          </table:table-cell>
          <table:table-cell table:style-name="Table7.B1" office:value-type="string">
            <text:p text:style-name="P366"/>
            <text:p text:style-name="P384"><draw:frame draw:style-name="fr3" draw:name="Image 194" text:anchor-type="as-char" svg:width="0.5047in" svg:height="0.0764in" draw:z-index="760"><draw:image xlink:href="Pictures/10000001000000600000000F500636E2.png" xlink:type="simple" xlink:show="embed" xlink:actuate="onLoad" draw:mime-type="image/png"/></draw:frame></text:p>
          </table:table-cell>
          <table:table-cell table:style-name="Table7.E1" office:value-type="string">
            <text:p text:style-name="P366"/>
            <text:p text:style-name="P385"><draw:frame draw:style-name="fr3" draw:name="Image 195" text:anchor-type="as-char" svg:width="0.3965in" svg:height="0.0764in" draw:z-index="761"><draw:image xlink:href="Pictures/100000010000004B0000000F3599A173.png" xlink:type="simple" xlink:show="embed" xlink:actuate="onLoad" draw:mime-type="image/png"/></draw:frame></text:p>
          </table:table-cell>
        </table:table-row>
        <table:table-row table:style-name="Table7.2">
          <table:table-cell table:style-name="Table7.A1" office:value-type="string">
            <text:p text:style-name="P372"/>
            <text:p text:style-name="P390"><draw:frame draw:style-name="fr3" draw:name="Image 196" text:anchor-type="as-char" svg:width="0.4866in" svg:height="0.0764in" draw:z-index="762"><draw:image xlink:href="Pictures/100000010000005D0000000FC838D779.png" xlink:type="simple" xlink:show="embed" xlink:actuate="onLoad" draw:mime-type="image/png"/></draw:frame></text:p>
          </table:table-cell>
          <table:table-cell table:style-name="Table7.B1" office:value-type="string">
            <text:p text:style-name="P372"/>
            <text:p text:style-name="P382"><draw:frame draw:style-name="fr3" draw:name="Image 197" text:anchor-type="as-char" svg:width="0.3299in" svg:height="0.0764in" draw:z-index="763"><draw:image xlink:href="Pictures/100000010000003F0000000FCF9E8A8A.png" xlink:type="simple" xlink:show="embed" xlink:actuate="onLoad" draw:mime-type="image/png"/></draw:frame></text:p>
          </table:table-cell>
          <table:table-cell table:style-name="Table7.B1" office:value-type="string">
            <text:p text:style-name="P372"/>
            <text:p text:style-name="P383"><draw:frame draw:style-name="fr3" draw:name="Image 198" text:anchor-type="as-char" svg:width="0.6in" svg:height="0.0764in" draw:z-index="764"><draw:image xlink:href="Pictures/10000001000000730000000F428D1CAF.png" xlink:type="simple" xlink:show="embed" xlink:actuate="onLoad" draw:mime-type="image/png"/></draw:frame></text:p>
          </table:table-cell>
          <table:table-cell table:style-name="Table7.B1" office:value-type="string">
            <text:p text:style-name="P372"/>
            <text:p text:style-name="P384"><draw:frame draw:style-name="fr3" draw:name="Image 199" text:anchor-type="as-char" svg:width="0.5047in" svg:height="0.0764in" draw:z-index="773"><draw:image xlink:href="Pictures/10000001000000600000000F2B2E96BA.png" xlink:type="simple" xlink:show="embed" xlink:actuate="onLoad" draw:mime-type="image/png"/></draw:frame></text:p>
          </table:table-cell>
          <table:table-cell table:style-name="Table7.E1" office:value-type="string">
            <text:p text:style-name="P372"/>
            <text:p text:style-name="P385"><draw:frame draw:style-name="fr3" draw:name="Image 200" text:anchor-type="as-char" svg:width="0.3937in" svg:height="0.0764in" draw:z-index="780"><draw:image xlink:href="Pictures/100000010000004B0000000F9A6A21F2.png" xlink:type="simple" xlink:show="embed" xlink:actuate="onLoad" draw:mime-type="image/png"/></draw:frame></text:p>
          </table:table-cell>
        </table:table-row>
        <table:table-row table:style-name="Table7.2">
          <table:table-cell table:style-name="Table7.A1" office:value-type="string">
            <text:p text:style-name="P372"/>
            <text:p text:style-name="P391"><draw:frame draw:style-name="fr3" draw:name="Image 201" text:anchor-type="as-char" svg:width="0.4402in" svg:height="0.0917in" draw:z-index="781"><draw:image xlink:href="Pictures/100000010000005500000012BF5A6151.png" xlink:type="simple" xlink:show="embed" xlink:actuate="onLoad" draw:mime-type="image/png"/></draw:frame></text:p>
          </table:table-cell>
          <table:table-cell table:style-name="Table7.B1" office:value-type="string">
            <text:p text:style-name="P372"/>
            <text:p text:style-name="P382"><draw:frame draw:style-name="fr3" draw:name="Image 202" text:anchor-type="as-char" svg:width="0.3299in" svg:height="0.0764in" draw:z-index="784"><draw:image xlink:href="Pictures/100000010000003F0000000FA160B60D.png" xlink:type="simple" xlink:show="embed" xlink:actuate="onLoad" draw:mime-type="image/png"/></draw:frame></text:p>
          </table:table-cell>
          <table:table-cell table:style-name="Table7.B1" office:value-type="string">
            <text:p text:style-name="P372"/>
            <text:p text:style-name="P392"><draw:frame draw:style-name="fr3" draw:name="Image 203" text:anchor-type="as-char" svg:width="0.6016in" svg:height="0.0764in" draw:z-index="785"><draw:image xlink:href="Pictures/10000001000000730000000F01E7A326.png" xlink:type="simple" xlink:show="embed" xlink:actuate="onLoad" draw:mime-type="image/png"/></draw:frame></text:p>
          </table:table-cell>
          <table:table-cell table:style-name="Table7.B1" office:value-type="string">
            <text:p text:style-name="P372"/>
            <text:p text:style-name="P393"><draw:frame draw:style-name="fr3" draw:name="Image 204" text:anchor-type="as-char" svg:width="0.5071in" svg:height="0.0764in" draw:z-index="1465"><draw:image xlink:href="Pictures/10000001000000610000000F22742F41.png" xlink:type="simple" xlink:show="embed" xlink:actuate="onLoad" draw:mime-type="image/png"/></draw:frame></text:p>
          </table:table-cell>
          <table:table-cell table:style-name="Table7.E1" office:value-type="string">
            <text:p text:style-name="P372"/>
            <text:p text:style-name="P385"><draw:frame draw:style-name="fr3" draw:name="Image 205" text:anchor-type="as-char" svg:width="0.3965in" svg:height="0.0764in" draw:z-index="1472"><draw:image xlink:href="Pictures/100000010000004B0000000FCC095F86.png" xlink:type="simple" xlink:show="embed" xlink:actuate="onLoad" draw:mime-type="image/png"/></draw:frame></text:p>
          </table:table-cell>
        </table:table-row>
        <table:table-row table:style-name="Table7.2">
          <table:table-cell table:style-name="Table7.A1" office:value-type="string">
            <text:p text:style-name="P372"/>
            <text:p text:style-name="P394"><draw:frame draw:style-name="fr3" draw:name="Image 206" text:anchor-type="as-char" svg:width="0.4425in" svg:height="0.0764in" draw:z-index="1485"><draw:image xlink:href="Pictures/10000001000000540000000FBA3D8728.png" xlink:type="simple" xlink:show="embed" xlink:actuate="onLoad" draw:mime-type="image/png"/></draw:frame></text:p>
          </table:table-cell>
          <table:table-cell table:style-name="Table7.B1" office:value-type="string">
            <text:p text:style-name="P372"/>
            <text:p text:style-name="P382"><draw:frame draw:style-name="fr3" draw:name="Image 207" text:anchor-type="as-char" svg:width="0.3299in" svg:height="0.0764in" draw:z-index="1486"><draw:image xlink:href="Pictures/100000010000003F0000000F2D20C303.png" xlink:type="simple" xlink:show="embed" xlink:actuate="onLoad" draw:mime-type="image/png"/></draw:frame></text:p>
          </table:table-cell>
          <table:table-cell table:style-name="Table7.B1" office:value-type="string">
            <text:p text:style-name="P372"/>
            <text:p text:style-name="P392"><draw:frame draw:style-name="fr3" draw:name="Image 208" text:anchor-type="as-char" svg:width="0.6016in" svg:height="0.0764in" draw:z-index="1487"><draw:image xlink:href="Pictures/10000001000000730000000FD48624A6.png" xlink:type="simple" xlink:show="embed" xlink:actuate="onLoad" draw:mime-type="image/png"/></draw:frame></text:p>
          </table:table-cell>
          <table:table-cell table:style-name="Table7.B1" office:value-type="string">
            <text:p text:style-name="P372"/>
            <text:p text:style-name="P393"><draw:frame draw:style-name="fr3" draw:name="Image 209" text:anchor-type="as-char" svg:width="0.5071in" svg:height="0.0764in" draw:z-index="1489"><draw:image xlink:href="Pictures/10000001000000610000000F7239C44D.png" xlink:type="simple" xlink:show="embed" xlink:actuate="onLoad" draw:mime-type="image/png"/></draw:frame></text:p>
          </table:table-cell>
          <table:table-cell table:style-name="Table7.E1" office:value-type="string">
            <text:p text:style-name="P372"/>
            <text:p text:style-name="P385"><draw:frame draw:style-name="fr3" draw:name="Image 210" text:anchor-type="as-char" svg:width="0.3965in" svg:height="0.0764in" draw:z-index="1490"><draw:image xlink:href="Pictures/100000010000004B0000000FF6CAF38E.png" xlink:type="simple" xlink:show="embed" xlink:actuate="onLoad" draw:mime-type="image/png"/></draw:frame></text:p>
          </table:table-cell>
        </table:table-row>
        <table:table-row table:style-name="Table7.1">
          <table:table-cell table:style-name="Table7.A1" office:value-type="string">
            <text:p text:style-name="P366"/>
            <text:p text:style-name="P395"><draw:frame draw:style-name="fr3" draw:name="Image 211" text:anchor-type="as-char" svg:width="0.4228in" svg:height="0.0756in" draw:z-index="1491"><draw:image xlink:href="Pictures/10000001000000520000000E3F76D61D.png" xlink:type="simple" xlink:show="embed" xlink:actuate="onLoad" draw:mime-type="image/png"/></draw:frame></text:p>
          </table:table-cell>
          <table:table-cell table:style-name="Table7.B1" office:value-type="string">
            <text:p text:style-name="P366"/>
            <text:p text:style-name="P368"><draw:frame draw:style-name="fr3" draw:name="Image 212" text:anchor-type="as-char" svg:width="0.3272in" svg:height="0.0756in" draw:z-index="1492"><draw:image xlink:href="Pictures/100000010000003F0000000E43676307.png" xlink:type="simple" xlink:show="embed" xlink:actuate="onLoad" draw:mime-type="image/png"/></draw:frame></text:p>
          </table:table-cell>
          <table:table-cell table:style-name="Table7.B1" office:value-type="string">
            <text:p text:style-name="P366"/>
            <text:p text:style-name="P369"><draw:frame draw:style-name="fr3" draw:name="Image 213" text:anchor-type="as-char" svg:width="0.5937in" svg:height="0.0756in" draw:z-index="1493"><draw:image xlink:href="Pictures/10000001000000730000000E1953D682.png" xlink:type="simple" xlink:show="embed" xlink:actuate="onLoad" draw:mime-type="image/png"/></draw:frame></text:p>
          </table:table-cell>
          <table:table-cell table:style-name="Table7.B1" office:value-type="string">
            <text:p text:style-name="P366"/>
            <text:p text:style-name="P370"><draw:frame draw:style-name="fr3" draw:name="Image 214" text:anchor-type="as-char" svg:width="0.5008in" svg:height="0.0756in" draw:z-index="1494"><draw:image xlink:href="Pictures/10000001000000600000000EEA34E195.png" xlink:type="simple" xlink:show="embed" xlink:actuate="onLoad" draw:mime-type="image/png"/></draw:frame></text:p>
          </table:table-cell>
          <table:table-cell table:style-name="Table7.E1" office:value-type="string">
            <text:p text:style-name="P366"/>
            <text:p text:style-name="P371"><draw:frame draw:style-name="fr3" draw:name="Image 215" text:anchor-type="as-char" svg:width="0.3929in" svg:height="0.0756in" draw:z-index="1495"><draw:image xlink:href="Pictures/100000010000004B0000000EC1841C2F.png" xlink:type="simple" xlink:show="embed" xlink:actuate="onLoad" draw:mime-type="image/png"/></draw:frame></text:p>
          </table:table-cell>
        </table:table-row>
        <table:table-row table:style-name="Table7.2">
          <table:table-cell table:style-name="Table7.A1" office:value-type="string">
            <text:p text:style-name="P372"/>
            <text:p text:style-name="P396"><draw:frame draw:style-name="fr3" draw:name="Image 216" text:anchor-type="as-char" svg:width="0.4154in" svg:height="0.0756in" draw:z-index="1496"><draw:image xlink:href="Pictures/10000001000000500000000E2D5EA3D2.png" xlink:type="simple" xlink:show="embed" xlink:actuate="onLoad" draw:mime-type="image/png"/></draw:frame></text:p>
          </table:table-cell>
          <table:table-cell table:style-name="Table7.B1" office:value-type="string">
            <text:p text:style-name="P372"/>
            <text:p text:style-name="P368"><draw:frame draw:style-name="fr3" draw:name="Image 217" text:anchor-type="as-char" svg:width="0.3272in" svg:height="0.0756in" draw:z-index="1497"><draw:image xlink:href="Pictures/100000010000003F0000000E06147475.png" xlink:type="simple" xlink:show="embed" xlink:actuate="onLoad" draw:mime-type="image/png"/></draw:frame></text:p>
          </table:table-cell>
          <table:table-cell table:style-name="Table7.B1" office:value-type="string">
            <text:p text:style-name="P372"/>
            <text:p text:style-name="P369"><draw:frame draw:style-name="fr3" draw:name="Image 218" text:anchor-type="as-char" svg:width="0.5957in" svg:height="0.0756in" draw:z-index="1498"><draw:image xlink:href="Pictures/10000001000000730000000EE8EA0D15.png" xlink:type="simple" xlink:show="embed" xlink:actuate="onLoad" draw:mime-type="image/png"/></draw:frame></text:p>
          </table:table-cell>
          <table:table-cell table:style-name="Table7.B1" office:value-type="string">
            <text:p text:style-name="P372"/>
            <text:p text:style-name="P370"><draw:frame draw:style-name="fr3" draw:name="Image 219" text:anchor-type="as-char" svg:width="0.5008in" svg:height="0.0756in" draw:z-index="1499"><draw:image xlink:href="Pictures/10000001000000600000000E29EBA036.png" xlink:type="simple" xlink:show="embed" xlink:actuate="onLoad" draw:mime-type="image/png"/></draw:frame></text:p>
          </table:table-cell>
          <table:table-cell table:style-name="Table7.E1" office:value-type="string">
            <text:p text:style-name="P372"/>
            <text:p text:style-name="P371"><draw:frame draw:style-name="fr3" draw:name="Image 220" text:anchor-type="as-char" svg:width="0.3902in" svg:height="0.0756in" draw:z-index="1500"><draw:image xlink:href="Pictures/100000010000004B0000000E48C015A4.png" xlink:type="simple" xlink:show="embed" xlink:actuate="onLoad" draw:mime-type="image/png"/></draw:frame></text:p>
          </table:table-cell>
        </table:table-row>
        <table:table-row table:style-name="Table7.2">
          <table:table-cell table:style-name="Table7.A1" office:value-type="string">
            <text:p text:style-name="P372"/>
            <text:p text:style-name="P397"><draw:frame draw:style-name="fr3" draw:name="Image 221" text:anchor-type="as-char" svg:width="0.4701in" svg:height="0.0756in" draw:z-index="1501"><draw:image xlink:href="Pictures/100000010000005A0000000EAB38656B.png" xlink:type="simple" xlink:show="embed" xlink:actuate="onLoad" draw:mime-type="image/png"/></draw:frame></text:p>
          </table:table-cell>
          <table:table-cell table:style-name="Table7.B1" office:value-type="string">
            <text:p text:style-name="P372"/>
            <text:p text:style-name="P368"><draw:frame draw:style-name="fr3" draw:name="Image 222" text:anchor-type="as-char" svg:width="0.3272in" svg:height="0.0756in" draw:z-index="1502"><draw:image xlink:href="Pictures/100000010000003F0000000E24F741CF.png" xlink:type="simple" xlink:show="embed" xlink:actuate="onLoad" draw:mime-type="image/png"/></draw:frame></text:p>
          </table:table-cell>
          <table:table-cell table:style-name="Table7.B1" office:value-type="string">
            <text:p text:style-name="P372"/>
            <text:p text:style-name="P369"><draw:frame draw:style-name="fr3" draw:name="Image 223" text:anchor-type="as-char" svg:width="0.5937in" svg:height="0.0756in" draw:z-index="1505"><draw:image xlink:href="Pictures/10000001000000730000000E75140F40.png" xlink:type="simple" xlink:show="embed" xlink:actuate="onLoad" draw:mime-type="image/png"/></draw:frame></text:p>
          </table:table-cell>
          <table:table-cell table:style-name="Table7.B1" office:value-type="string">
            <text:p text:style-name="P372"/>
            <text:p text:style-name="P370"><draw:frame draw:style-name="fr3" draw:name="Image 224" text:anchor-type="as-char" svg:width="0.5008in" svg:height="0.0756in" draw:z-index="1506"><draw:image xlink:href="Pictures/10000001000000600000000E3C729B8E.png" xlink:type="simple" xlink:show="embed" xlink:actuate="onLoad" draw:mime-type="image/png"/></draw:frame></text:p>
          </table:table-cell>
          <table:table-cell table:style-name="Table7.E1" office:value-type="string">
            <text:p text:style-name="P372"/>
            <text:p text:style-name="P371"><draw:frame draw:style-name="fr3" draw:name="Image 225" text:anchor-type="as-char" svg:width="0.3929in" svg:height="0.0756in" draw:z-index="1507"><draw:image xlink:href="Pictures/100000010000004B0000000E482229AE.png" xlink:type="simple" xlink:show="embed" xlink:actuate="onLoad" draw:mime-type="image/png"/></draw:frame></text:p>
          </table:table-cell>
        </table:table-row>
        <table:table-row table:style-name="Table7.2">
          <table:table-cell table:style-name="Table7.A1" office:value-type="string">
            <text:p text:style-name="P372"/>
            <text:p text:style-name="P398"><draw:frame draw:style-name="fr3" draw:name="Image 226" text:anchor-type="as-char" svg:width="0.4126in" svg:height="0.0756in" draw:z-index="1508"><draw:image xlink:href="Pictures/100000010000004F0000000E824E7704.png" xlink:type="simple" xlink:show="embed" xlink:actuate="onLoad" draw:mime-type="image/png"/></draw:frame></text:p>
          </table:table-cell>
          <table:table-cell table:style-name="Table7.B1" office:value-type="string">
            <text:p text:style-name="P372"/>
            <text:p text:style-name="P368"><draw:frame draw:style-name="fr3" draw:name="Image 227" text:anchor-type="as-char" svg:width="0.3272in" svg:height="0.0756in" draw:z-index="1509"><draw:image xlink:href="Pictures/100000010000003F0000000E060FFE01.png" xlink:type="simple" xlink:show="embed" xlink:actuate="onLoad" draw:mime-type="image/png"/></draw:frame></text:p>
          </table:table-cell>
          <table:table-cell table:style-name="Table7.B1" office:value-type="string">
            <text:p text:style-name="P372"/>
            <text:p text:style-name="P369"><draw:frame draw:style-name="fr3" draw:name="Image 228" text:anchor-type="as-char" svg:width="0.5957in" svg:height="0.0756in" draw:z-index="1510"><draw:image xlink:href="Pictures/10000001000000730000000E46A57623.png" xlink:type="simple" xlink:show="embed" xlink:actuate="onLoad" draw:mime-type="image/png"/></draw:frame></text:p>
          </table:table-cell>
          <table:table-cell table:style-name="Table7.B1" office:value-type="string">
            <text:p text:style-name="P372"/>
            <text:p text:style-name="P370"><draw:frame draw:style-name="fr3" draw:name="Image 229" text:anchor-type="as-char" svg:width="0.5008in" svg:height="0.0756in" draw:z-index="1511"><draw:image xlink:href="Pictures/10000001000000600000000E5919C8BD.png" xlink:type="simple" xlink:show="embed" xlink:actuate="onLoad" draw:mime-type="image/png"/></draw:frame></text:p>
          </table:table-cell>
          <table:table-cell table:style-name="Table7.E1" office:value-type="string">
            <text:p text:style-name="P372"/>
            <text:p text:style-name="P371"><draw:frame draw:style-name="fr3" draw:name="Image 230" text:anchor-type="as-char" svg:width="0.3902in" svg:height="0.0756in" draw:z-index="1512"><draw:image xlink:href="Pictures/100000010000004B0000000E3CBDF6B7.png" xlink:type="simple" xlink:show="embed" xlink:actuate="onLoad" draw:mime-type="image/png"/></draw:frame></text:p>
          </table:table-cell>
        </table:table-row>
        <table:table-row table:style-name="Table7.1">
          <table:table-cell table:style-name="Table7.A1" office:value-type="string">
            <text:p text:style-name="P366"/>
            <text:p text:style-name="P399"><draw:frame draw:style-name="fr3" draw:name="Image 231" text:anchor-type="as-char" svg:width="0.4728in" svg:height="0.0764in" draw:z-index="1513"><draw:image xlink:href="Pictures/100000010000005A0000000F61EDB101.png" xlink:type="simple" xlink:show="embed" xlink:actuate="onLoad" draw:mime-type="image/png"/></draw:frame></text:p>
          </table:table-cell>
          <table:table-cell table:style-name="Table7.B1" office:value-type="string">
            <text:p text:style-name="P366"/>
            <text:p text:style-name="P382"><draw:frame draw:style-name="fr3" draw:name="Image 232" text:anchor-type="as-char" svg:width="0.3299in" svg:height="0.0764in" draw:z-index="1514"><draw:image xlink:href="Pictures/100000010000003F0000000FC2B4B103.png" xlink:type="simple" xlink:show="embed" xlink:actuate="onLoad" draw:mime-type="image/png"/></draw:frame></text:p>
          </table:table-cell>
          <table:table-cell table:style-name="Table7.B1" office:value-type="string">
            <text:p text:style-name="P366"/>
            <text:p text:style-name="P383"><draw:frame draw:style-name="fr3" draw:name="Image 233" text:anchor-type="as-char" svg:width="0.6in" svg:height="0.0764in" draw:z-index="1515"><draw:image xlink:href="Pictures/10000001000000730000000FFF26D187.png" xlink:type="simple" xlink:show="embed" xlink:actuate="onLoad" draw:mime-type="image/png"/></draw:frame></text:p>
          </table:table-cell>
          <table:table-cell table:style-name="Table7.B1" office:value-type="string">
            <text:p text:style-name="P366"/>
            <text:p text:style-name="P384"><draw:frame draw:style-name="fr3" draw:name="Image 234" text:anchor-type="as-char" svg:width="0.5047in" svg:height="0.0764in" draw:z-index="1516"><draw:image xlink:href="Pictures/10000001000000600000000FF922546E.png" xlink:type="simple" xlink:show="embed" xlink:actuate="onLoad" draw:mime-type="image/png"/></draw:frame></text:p>
          </table:table-cell>
          <table:table-cell table:style-name="Table7.E1" office:value-type="string">
            <text:p text:style-name="P366"/>
            <text:p text:style-name="P385"><draw:frame draw:style-name="fr3" draw:name="Image 235" text:anchor-type="as-char" svg:width="0.3965in" svg:height="0.0764in" draw:z-index="1517"><draw:image xlink:href="Pictures/100000010000004B0000000F68F1402B.png" xlink:type="simple" xlink:show="embed" xlink:actuate="onLoad" draw:mime-type="image/png"/></draw:frame></text:p>
          </table:table-cell>
        </table:table-row>
        <table:table-row table:style-name="Table7.2">
          <table:table-cell table:style-name="Table7.A1" office:value-type="string">
            <text:p text:style-name="P366"/>
            <text:p text:style-name="P400"><draw:frame draw:style-name="fr3" draw:name="Image 236" text:anchor-type="as-char" svg:width="0.4709in" svg:height="0.0752in" draw:z-index="1518"><draw:image xlink:href="Pictures/10000001000000590000000F331FC3E0.png" xlink:type="simple" xlink:show="embed" xlink:actuate="onLoad" draw:mime-type="image/png"/></draw:frame></text:p>
          </table:table-cell>
          <table:table-cell table:style-name="Table7.B1" office:value-type="string">
            <text:p text:style-name="P372"/>
            <text:p text:style-name="P382"><draw:frame draw:style-name="fr3" draw:name="Image 237" text:anchor-type="as-char" svg:width="0.3299in" svg:height="0.0764in" draw:z-index="1519"><draw:image xlink:href="Pictures/100000010000003F0000000FED8E4F95.png" xlink:type="simple" xlink:show="embed" xlink:actuate="onLoad" draw:mime-type="image/png"/></draw:frame></text:p>
          </table:table-cell>
          <table:table-cell table:style-name="Table7.B1" office:value-type="string">
            <text:p text:style-name="P372"/>
            <text:p text:style-name="P392"><draw:frame draw:style-name="fr3" draw:name="Image 238" text:anchor-type="as-char" svg:width="0.6043in" svg:height="0.0764in" draw:z-index="1520"><draw:image xlink:href="Pictures/10000001000000730000000F0A302E3D.png" xlink:type="simple" xlink:show="embed" xlink:actuate="onLoad" draw:mime-type="image/png"/></draw:frame></text:p>
          </table:table-cell>
          <table:table-cell table:style-name="Table7.B1" office:value-type="string">
            <text:p text:style-name="P372"/>
            <text:p text:style-name="P393"><draw:frame draw:style-name="fr3" draw:name="Image 239" text:anchor-type="as-char" svg:width="0.5071in" svg:height="0.0764in" draw:z-index="1521"><draw:image xlink:href="Pictures/10000001000000610000000F3150E52F.png" xlink:type="simple" xlink:show="embed" xlink:actuate="onLoad" draw:mime-type="image/png"/></draw:frame></text:p>
          </table:table-cell>
          <table:table-cell table:style-name="Table7.E1" office:value-type="string">
            <text:p text:style-name="P372"/>
            <text:p text:style-name="P385"><draw:frame draw:style-name="fr3" draw:name="Image 240" text:anchor-type="as-char" svg:width="0.3965in" svg:height="0.0764in" draw:z-index="1524"><draw:image xlink:href="Pictures/100000010000004B0000000F644C358F.png" xlink:type="simple" xlink:show="embed" xlink:actuate="onLoad" draw:mime-type="image/png"/></draw:frame></text:p>
          </table:table-cell>
        </table:table-row>
        <table:table-row table:style-name="Table7.2">
          <table:table-cell table:style-name="Table7.A1" office:value-type="string">
            <text:p text:style-name="P372"/>
            <text:p text:style-name="P401"><draw:frame draw:style-name="fr3" draw:name="Image 241" text:anchor-type="as-char" svg:width="0.4256in" svg:height="0.0764in" draw:z-index="1649"><draw:image xlink:href="Pictures/10000001000000510000000F48C05962.png" xlink:type="simple" xlink:show="embed" xlink:actuate="onLoad" draw:mime-type="image/png"/></draw:frame></text:p>
          </table:table-cell>
          <table:table-cell table:style-name="Table7.B1" office:value-type="string">
            <text:p text:style-name="P372"/>
            <text:p text:style-name="P382"><draw:frame draw:style-name="fr3" draw:name="Image 242" text:anchor-type="as-char" svg:width="0.3299in" svg:height="0.0764in" draw:z-index="1650"><draw:image xlink:href="Pictures/100000010000003F0000000FDC987309.png" xlink:type="simple" xlink:show="embed" xlink:actuate="onLoad" draw:mime-type="image/png"/></draw:frame></text:p>
          </table:table-cell>
          <table:table-cell table:style-name="Table7.B1" office:value-type="string">
            <text:p text:style-name="P372"/>
            <text:p text:style-name="P383"><draw:frame draw:style-name="fr3" draw:name="Image 243" text:anchor-type="as-char" svg:width="0.6in" svg:height="0.0764in" draw:z-index="1651"><draw:image xlink:href="Pictures/10000001000000730000000FC7691AF1.png" xlink:type="simple" xlink:show="embed" xlink:actuate="onLoad" draw:mime-type="image/png"/></draw:frame></text:p>
          </table:table-cell>
          <table:table-cell table:style-name="Table7.B1" office:value-type="string">
            <text:p text:style-name="P372"/>
            <text:p text:style-name="P384"><draw:frame draw:style-name="fr3" draw:name="Image 244" text:anchor-type="as-char" svg:width="0.5047in" svg:height="0.0764in" draw:z-index="1652"><draw:image xlink:href="Pictures/10000001000000600000000FF2A2EE28.png" xlink:type="simple" xlink:show="embed" xlink:actuate="onLoad" draw:mime-type="image/png"/></draw:frame></text:p>
          </table:table-cell>
          <table:table-cell table:style-name="Table7.E1" office:value-type="string">
            <text:p text:style-name="P372"/>
            <text:p text:style-name="P385"><draw:frame draw:style-name="fr3" draw:name="Image 245" text:anchor-type="as-char" svg:width="0.3937in" svg:height="0.0764in" draw:z-index="1653"><draw:image xlink:href="Pictures/100000010000004B0000000FA778E424.png" xlink:type="simple" xlink:show="embed" xlink:actuate="onLoad" draw:mime-type="image/png"/></draw:frame></text:p>
          </table:table-cell>
        </table:table-row>
        <table:table-row table:style-name="Table7.2">
          <table:table-cell table:style-name="Table7.A1" office:value-type="string">
            <text:p text:style-name="P372"/>
            <text:p text:style-name="P402"><draw:frame draw:style-name="fr3" draw:name="Image 246" text:anchor-type="as-char" svg:width="0.4362in" svg:height="0.0764in" draw:z-index="1654"><draw:image xlink:href="Pictures/10000001000000530000000F2858E62F.png" xlink:type="simple" xlink:show="embed" xlink:actuate="onLoad" draw:mime-type="image/png"/></draw:frame></text:p>
          </table:table-cell>
          <table:table-cell table:style-name="Table7.B1" office:value-type="string">
            <text:p text:style-name="P372"/>
            <text:p text:style-name="P382"><draw:frame draw:style-name="fr3" draw:name="Image 247" text:anchor-type="as-char" svg:width="0.3299in" svg:height="0.0764in" draw:z-index="1655"><draw:image xlink:href="Pictures/100000010000003F0000000FA7D35A6E.png" xlink:type="simple" xlink:show="embed" xlink:actuate="onLoad" draw:mime-type="image/png"/></draw:frame></text:p>
          </table:table-cell>
          <table:table-cell table:style-name="Table7.B1" office:value-type="string">
            <text:p text:style-name="P372"/>
            <text:p text:style-name="P383"><draw:frame draw:style-name="fr3" draw:name="Image 248" text:anchor-type="as-char" svg:width="0.6016in" svg:height="0.0764in" draw:z-index="1656"><draw:image xlink:href="Pictures/10000001000000730000000FC14CD7BE.png" xlink:type="simple" xlink:show="embed" xlink:actuate="onLoad" draw:mime-type="image/png"/></draw:frame></text:p>
          </table:table-cell>
          <table:table-cell table:style-name="Table7.B1" office:value-type="string">
            <text:p text:style-name="P372"/>
            <text:p text:style-name="P384"><draw:frame draw:style-name="fr3" draw:name="Image 249" text:anchor-type="as-char" svg:width="0.5047in" svg:height="0.0764in" draw:z-index="1657"><draw:image xlink:href="Pictures/10000001000000600000000F50D20BE7.png" xlink:type="simple" xlink:show="embed" xlink:actuate="onLoad" draw:mime-type="image/png"/></draw:frame></text:p>
          </table:table-cell>
          <table:table-cell table:style-name="Table7.E1" office:value-type="string">
            <text:p text:style-name="P372"/>
            <text:p text:style-name="P385"><draw:frame draw:style-name="fr3" draw:name="Image 250" text:anchor-type="as-char" svg:width="0.3965in" svg:height="0.0764in" draw:z-index="1658"><draw:image xlink:href="Pictures/100000010000004B0000000F2ADDA97C.png" xlink:type="simple" xlink:show="embed" xlink:actuate="onLoad" draw:mime-type="image/png"/></draw:frame></text:p>
          </table:table-cell>
        </table:table-row>
        <table:table-row table:style-name="Table7.23">
          <table:table-cell table:style-name="Table7.A1" office:value-type="string">
            <text:p text:style-name="P366"/>
            <text:p text:style-name="P394"><draw:frame draw:style-name="fr3" draw:name="Image 251" text:anchor-type="as-char" svg:width="0.448in" svg:height="0.0764in" draw:z-index="1659"><draw:image xlink:href="Pictures/10000001000000550000000F5132CA38.png" xlink:type="simple" xlink:show="embed" xlink:actuate="onLoad" draw:mime-type="image/png"/></draw:frame></text:p>
          </table:table-cell>
          <table:table-cell table:style-name="Table7.B1" office:value-type="string">
            <text:p text:style-name="P366"/>
            <text:p text:style-name="P382"><draw:frame draw:style-name="fr3" draw:name="Image 252" text:anchor-type="as-char" svg:width="0.3299in" svg:height="0.0764in" draw:z-index="1660"><draw:image xlink:href="Pictures/100000010000003F0000000F70158FFC.png" xlink:type="simple" xlink:show="embed" xlink:actuate="onLoad" draw:mime-type="image/png"/></draw:frame></text:p>
          </table:table-cell>
          <table:table-cell table:style-name="Table7.B1" office:value-type="string">
            <text:p text:style-name="P366"/>
            <text:p text:style-name="P383"><draw:frame draw:style-name="fr3" draw:name="Image 253" text:anchor-type="as-char" svg:width="0.6028in" svg:height="0.0764in" draw:z-index="1661"><draw:image xlink:href="Pictures/10000001000000730000000F4724F600.png" xlink:type="simple" xlink:show="embed" xlink:actuate="onLoad" draw:mime-type="image/png"/></draw:frame></text:p>
          </table:table-cell>
          <table:table-cell table:style-name="Table7.B1" office:value-type="string">
            <text:p text:style-name="P366"/>
            <text:p text:style-name="P384"><draw:frame draw:style-name="fr3" draw:name="Image 254" text:anchor-type="as-char" svg:width="0.5047in" svg:height="0.0764in" draw:z-index="1662"><draw:image xlink:href="Pictures/10000001000000600000000F530AFDCB.png" xlink:type="simple" xlink:show="embed" xlink:actuate="onLoad" draw:mime-type="image/png"/></draw:frame></text:p>
          </table:table-cell>
          <table:table-cell table:style-name="Table7.E1" office:value-type="string">
            <text:p text:style-name="P366"/>
            <text:p text:style-name="P385"><draw:frame draw:style-name="fr3" draw:name="Image 255" text:anchor-type="as-char" svg:width="0.3965in" svg:height="0.0764in" draw:z-index="1663"><draw:image xlink:href="Pictures/100000010000004B0000000FD9B321BE.png" xlink:type="simple" xlink:show="embed" xlink:actuate="onLoad" draw:mime-type="image/png"/></draw:frame></text:p>
          </table:table-cell>
        </table:table-row>
      </table:table>
      <text:p text:style-name="P403"/>
      <table:table table:name="Table8" table:style-name="Table8">
        <table:table-column table:style-name="Table8.A"/>
        <table:table-column table:style-name="Table8.B"/>
        <table:table-column table:style-name="Table8.C"/>
        <table:table-column table:style-name="Table8.D"/>
        <table:table-column table:style-name="Table8.E"/>
        <table:table-row table:style-name="Table8.1">
          <table:table-cell table:style-name="Table8.A1" office:value-type="string">
            <text:p text:style-name="P404"/>
          </table:table-cell>
          <table:table-cell table:style-name="Table8.B1" office:value-type="string">
            <text:p text:style-name="P404"/>
          </table:table-cell>
          <table:table-cell table:style-name="Table8.B1" office:value-type="string">
            <text:p text:style-name="P404"/>
          </table:table-cell>
          <table:table-cell table:style-name="Table8.B1" office:value-type="string">
            <text:p text:style-name="P404"/>
          </table:table-cell>
          <table:table-cell table:style-name="Table8.E1" office:value-type="string">
            <text:p text:style-name="P404"/>
          </table:table-cell>
        </table:table-row>
        <table:table-row table:style-name="Table8.2">
          <table:table-cell table:style-name="Table8.A1" office:value-type="string">
            <text:p text:style-name="P372"/>
            <text:p text:style-name="P405"><draw:frame draw:style-name="fr3" draw:name="Image 256" text:anchor-type="as-char" svg:width="0.4339in" svg:height="0.0756in" draw:z-index="1664"><draw:image xlink:href="Pictures/10000001000000530000000E54A63872.png" xlink:type="simple" xlink:show="embed" xlink:actuate="onLoad" draw:mime-type="image/png"/></draw:frame></text:p>
          </table:table-cell>
          <table:table-cell table:style-name="Table8.B1" office:value-type="string">
            <text:p text:style-name="P372"/>
            <text:p text:style-name="P368"><draw:frame draw:style-name="fr3" draw:name="Image 257" text:anchor-type="as-char" svg:width="0.3272in" svg:height="0.0756in" draw:z-index="1665"><draw:image xlink:href="Pictures/100000010000003F0000000E7055858B.png" xlink:type="simple" xlink:show="embed" xlink:actuate="onLoad" draw:mime-type="image/png"/></draw:frame></text:p>
          </table:table-cell>
          <table:table-cell table:style-name="Table8.B1" office:value-type="string">
            <text:p text:style-name="P372"/>
            <text:p text:style-name="P406"><draw:frame draw:style-name="fr3" draw:name="Image 258" text:anchor-type="as-char" svg:width="0.5984in" svg:height="0.0756in" draw:z-index="1666"><draw:image xlink:href="Pictures/10000001000000730000000E9D818C07.png" xlink:type="simple" xlink:show="embed" xlink:actuate="onLoad" draw:mime-type="image/png"/></draw:frame></text:p>
          </table:table-cell>
          <table:table-cell table:style-name="Table8.B1" office:value-type="string">
            <text:p text:style-name="P372"/>
            <text:p text:style-name="P374"><draw:frame draw:style-name="fr3" draw:name="Image 259" text:anchor-type="as-char" svg:width="0.502in" svg:height="0.0756in" draw:z-index="1667"><draw:image xlink:href="Pictures/10000001000000610000000E317426FD.png" xlink:type="simple" xlink:show="embed" xlink:actuate="onLoad" draw:mime-type="image/png"/></draw:frame></text:p>
          </table:table-cell>
          <table:table-cell table:style-name="Table8.E1" office:value-type="string">
            <text:p text:style-name="P372"/>
            <text:p text:style-name="P371"><draw:frame draw:style-name="fr3" draw:name="Image 260" text:anchor-type="as-char" svg:width="0.3929in" svg:height="0.0756in" draw:z-index="1668"><draw:image xlink:href="Pictures/100000010000004B0000000E788521D2.png" xlink:type="simple" xlink:show="embed" xlink:actuate="onLoad" draw:mime-type="image/png"/></draw:frame></text:p>
          </table:table-cell>
        </table:table-row>
        <table:table-row table:style-name="Table8.1">
          <table:table-cell table:style-name="Table8.A1" office:value-type="string">
            <text:p text:style-name="P366"/>
            <text:p text:style-name="P373"><draw:frame draw:style-name="fr3" draw:name="Image 261" text:anchor-type="as-char" svg:width="0.452in" svg:height="0.0756in" draw:z-index="1669"><draw:image xlink:href="Pictures/10000001000000570000000E53184464.png" xlink:type="simple" xlink:show="embed" xlink:actuate="onLoad" draw:mime-type="image/png"/></draw:frame></text:p>
          </table:table-cell>
          <table:table-cell table:style-name="Table8.B1" office:value-type="string">
            <text:p text:style-name="P366"/>
            <text:p text:style-name="P368"><draw:frame draw:style-name="fr3" draw:name="Image 262" text:anchor-type="as-char" svg:width="0.3272in" svg:height="0.0756in" draw:z-index="1670"><draw:image xlink:href="Pictures/100000010000003F0000000EEE228089.png" xlink:type="simple" xlink:show="embed" xlink:actuate="onLoad" draw:mime-type="image/png"/></draw:frame></text:p>
          </table:table-cell>
          <table:table-cell table:style-name="Table8.B1" office:value-type="string">
            <text:p text:style-name="P366"/>
            <text:p text:style-name="P369"><draw:frame draw:style-name="fr8" draw:name="Image3" text:anchor-type="as-char" svg:width="0.1492in" svg:height="0.0764in" draw:z-index="1671"><draw:image xlink:href="Pictures/10000001000000100000000897E6012E.png" xlink:type="simple" xlink:show="embed" xlink:actuate="onLoad" draw:mime-type="image/png"/></draw:frame><draw:frame draw:style-name="fr8" draw:name="Image4" text:anchor-type="as-char" svg:width="0.4382in" svg:height="0.0764in" draw:z-index="1672"><draw:image xlink:href="Pictures/10000001000000300000000896022959.png" xlink:type="simple" xlink:show="embed" xlink:actuate="onLoad" draw:mime-type="image/png"/></draw:frame></text:p>
          </table:table-cell>
          <table:table-cell table:style-name="Table8.B1" office:value-type="string">
            <text:p text:style-name="P366"/>
            <text:p text:style-name="P370"><draw:frame draw:style-name="fr3" draw:name="Image 267" text:anchor-type="as-char" svg:width="0.5008in" svg:height="0.0756in" draw:z-index="1673"><draw:image xlink:href="Pictures/10000001000000600000000ECF54B01D.png" xlink:type="simple" xlink:show="embed" xlink:actuate="onLoad" draw:mime-type="image/png"/></draw:frame></text:p>
          </table:table-cell>
          <table:table-cell table:style-name="Table8.E1" office:value-type="string">
            <text:p text:style-name="P366"/>
            <text:p text:style-name="P371"><draw:frame draw:style-name="fr3" draw:name="Image 268" text:anchor-type="as-char" svg:width="0.3902in" svg:height="0.0756in" draw:z-index="1674"><draw:image xlink:href="Pictures/100000010000004B0000000ED7E4855A.png" xlink:type="simple" xlink:show="embed" xlink:actuate="onLoad" draw:mime-type="image/png"/></draw:frame></text:p>
          </table:table-cell>
        </table:table-row>
        <table:table-row table:style-name="Table8.2">
          <table:table-cell table:style-name="Table8.A1" office:value-type="string">
            <text:p text:style-name="P377"/>
            <text:p text:style-name="P373"><draw:frame draw:style-name="fr3" draw:name="Image 269" text:anchor-type="as-char" svg:width="0.4535in" svg:height="0.0756in" draw:z-index="1675"><draw:image xlink:href="Pictures/10000001000000570000000E641B0282.png" xlink:type="simple" xlink:show="embed" xlink:actuate="onLoad" draw:mime-type="image/png"/></draw:frame></text:p>
          </table:table-cell>
          <table:table-cell table:style-name="Table8.B1" office:value-type="string">
            <text:p text:style-name="P377"/>
            <text:p text:style-name="P368"><draw:frame draw:style-name="fr3" draw:name="Image 270" text:anchor-type="as-char" svg:width="0.3272in" svg:height="0.0756in" draw:z-index="1676"><draw:image xlink:href="Pictures/100000010000003F0000000EC9ABCBD7.png" xlink:type="simple" xlink:show="embed" xlink:actuate="onLoad" draw:mime-type="image/png"/></draw:frame></text:p>
          </table:table-cell>
          <table:table-cell table:style-name="Table8.B1" office:value-type="string">
            <text:p text:style-name="P377"/>
            <text:p text:style-name="P406"><draw:frame draw:style-name="fr3" draw:name="Image 271" text:anchor-type="as-char" svg:width="0.5957in" svg:height="0.0756in" draw:z-index="1677"><draw:image xlink:href="Pictures/10000001000000730000000E446F20D4.png" xlink:type="simple" xlink:show="embed" xlink:actuate="onLoad" draw:mime-type="image/png"/></draw:frame></text:p>
          </table:table-cell>
          <table:table-cell table:style-name="Table8.B1" office:value-type="string">
            <text:p text:style-name="P377"/>
            <text:p text:style-name="P374"><draw:frame draw:style-name="fr3" draw:name="Image 272" text:anchor-type="as-char" svg:width="0.502in" svg:height="0.0756in" draw:z-index="1678"><draw:image xlink:href="Pictures/10000001000000610000000E34FA3F75.png" xlink:type="simple" xlink:show="embed" xlink:actuate="onLoad" draw:mime-type="image/png"/></draw:frame></text:p>
          </table:table-cell>
          <table:table-cell table:style-name="Table8.E1" office:value-type="string">
            <text:p text:style-name="P377"/>
            <text:p text:style-name="P371"><draw:frame draw:style-name="fr3" draw:name="Image 273" text:anchor-type="as-char" svg:width="0.3929in" svg:height="0.0756in" draw:z-index="373"><draw:image xlink:href="Pictures/100000010000004B0000000E7BE61CBD.png" xlink:type="simple" xlink:show="embed" xlink:actuate="onLoad" draw:mime-type="image/png"/></draw:frame></text:p>
          </table:table-cell>
        </table:table-row>
        <table:table-row table:style-name="Table8.2">
          <table:table-cell table:style-name="Table8.A1" office:value-type="string">
            <text:p text:style-name="P372"/>
            <text:p text:style-name="P407"><draw:frame draw:style-name="fr3" draw:name="Image 274" text:anchor-type="as-char" svg:width="0.4201in" svg:height="0.0756in" draw:z-index="374"><draw:image xlink:href="Pictures/10000001000000500000000EB79F21D8.png" xlink:type="simple" xlink:show="embed" xlink:actuate="onLoad" draw:mime-type="image/png"/></draw:frame></text:p>
          </table:table-cell>
          <table:table-cell table:style-name="Table8.B1" office:value-type="string">
            <text:p text:style-name="P372"/>
            <text:p text:style-name="P368"><draw:frame draw:style-name="fr3" draw:name="Image 275" text:anchor-type="as-char" svg:width="0.3272in" svg:height="0.0756in" draw:z-index="375"><draw:image xlink:href="Pictures/100000010000003F0000000EB4817B90.png" xlink:type="simple" xlink:show="embed" xlink:actuate="onLoad" draw:mime-type="image/png"/></draw:frame></text:p>
          </table:table-cell>
          <table:table-cell table:style-name="Table8.B1" office:value-type="string">
            <text:p text:style-name="P372"/>
            <text:p text:style-name="P369"><draw:frame draw:style-name="fr8" draw:name="Image5" text:anchor-type="as-char" svg:width="0.1492in" svg:height="0.0764in" draw:z-index="1679"><draw:image xlink:href="Pictures/100000010000001000000008D53AA5FC.png" xlink:type="simple" xlink:show="embed" xlink:actuate="onLoad" draw:mime-type="image/png"/></draw:frame><draw:frame draw:style-name="fr8" draw:name="Image6" text:anchor-type="as-char" svg:width="0.4425in" svg:height="0.0764in" draw:z-index="1680"><draw:image xlink:href="Pictures/1000000100000030000000088B792D17.png" xlink:type="simple" xlink:show="embed" xlink:actuate="onLoad" draw:mime-type="image/png"/></draw:frame></text:p>
          </table:table-cell>
          <table:table-cell table:style-name="Table8.B1" office:value-type="string">
            <text:p text:style-name="P372"/>
            <text:p text:style-name="P370"><draw:frame draw:style-name="fr3" draw:name="Image 280" text:anchor-type="as-char" svg:width="0.5008in" svg:height="0.0756in" draw:z-index="376"><draw:image xlink:href="Pictures/10000001000000600000000E15C4AFCE.png" xlink:type="simple" xlink:show="embed" xlink:actuate="onLoad" draw:mime-type="image/png"/></draw:frame></text:p>
          </table:table-cell>
          <table:table-cell table:style-name="Table8.E1" office:value-type="string">
            <text:p text:style-name="P372"/>
            <text:p text:style-name="P371"><draw:frame draw:style-name="fr3" draw:name="Image 281" text:anchor-type="as-char" svg:width="0.3902in" svg:height="0.0756in" draw:z-index="377"><draw:image xlink:href="Pictures/100000010000004B0000000E7D8E5078.png" xlink:type="simple" xlink:show="embed" xlink:actuate="onLoad" draw:mime-type="image/png"/></draw:frame></text:p>
          </table:table-cell>
        </table:table-row>
        <table:table-row table:style-name="Table8.2">
          <table:table-cell table:style-name="Table8.A1" office:value-type="string">
            <text:p text:style-name="P372"/>
            <text:p text:style-name="P408"><draw:frame draw:style-name="fr3" draw:name="Image 282" text:anchor-type="as-char" svg:width="0.4783in" svg:height="0.0917in" draw:z-index="378"><draw:image xlink:href="Pictures/100000010000005C000000127DD7FA52.png" xlink:type="simple" xlink:show="embed" xlink:actuate="onLoad" draw:mime-type="image/png"/></draw:frame></text:p>
          </table:table-cell>
          <table:table-cell table:style-name="Table8.B1" office:value-type="string">
            <text:p text:style-name="P372"/>
            <text:p text:style-name="P368"><draw:frame draw:style-name="fr3" draw:name="Image 283" text:anchor-type="as-char" svg:width="0.3272in" svg:height="0.0756in" draw:z-index="379"><draw:image xlink:href="Pictures/100000010000003F0000000E4425B85B.png" xlink:type="simple" xlink:show="embed" xlink:actuate="onLoad" draw:mime-type="image/png"/></draw:frame></text:p>
          </table:table-cell>
          <table:table-cell table:style-name="Table8.B1" office:value-type="string">
            <text:p text:style-name="P372"/>
            <text:p text:style-name="P369"><draw:frame draw:style-name="fr3" draw:name="Image 284" text:anchor-type="as-char" svg:width="0.5917in" svg:height="0.0756in" draw:z-index="380"><draw:image xlink:href="Pictures/10000001000000720000000ED4DDF8EA.png" xlink:type="simple" xlink:show="embed" xlink:actuate="onLoad" draw:mime-type="image/png"/></draw:frame></text:p>
          </table:table-cell>
          <table:table-cell table:style-name="Table8.B1" office:value-type="string">
            <text:p text:style-name="P372"/>
            <text:p text:style-name="P370"><draw:frame draw:style-name="fr3" draw:name="Image 285" text:anchor-type="as-char" svg:width="0.5008in" svg:height="0.0756in" draw:z-index="381"><draw:image xlink:href="Pictures/10000001000000600000000E01DC92BF.png" xlink:type="simple" xlink:show="embed" xlink:actuate="onLoad" draw:mime-type="image/png"/></draw:frame></text:p>
          </table:table-cell>
          <table:table-cell table:style-name="Table8.E1" office:value-type="string">
            <text:p text:style-name="P372"/>
            <text:p text:style-name="P371"><draw:frame draw:style-name="fr3" draw:name="Image 286" text:anchor-type="as-char" svg:width="0.3929in" svg:height="0.0756in" draw:z-index="382"><draw:image xlink:href="Pictures/100000010000004B0000000EFDBC32B7.png" xlink:type="simple" xlink:show="embed" xlink:actuate="onLoad" draw:mime-type="image/png"/></draw:frame></text:p>
          </table:table-cell>
        </table:table-row>
        <table:table-row table:style-name="Table8.1">
          <table:table-cell table:style-name="Table8.A1" office:value-type="string">
            <text:p text:style-name="P366"/>
            <text:p text:style-name="P409"><draw:frame draw:style-name="fr3" draw:name="Image 287" text:anchor-type="as-char" svg:width="0.4839in" svg:height="0.0764in" draw:z-index="383"><draw:image xlink:href="Pictures/100000010000005C0000000F4419139C.png" xlink:type="simple" xlink:show="embed" xlink:actuate="onLoad" draw:mime-type="image/png"/></draw:frame></text:p>
          </table:table-cell>
          <table:table-cell table:style-name="Table8.B1" office:value-type="string">
            <text:p text:style-name="P366"/>
            <text:p text:style-name="P382"><draw:frame draw:style-name="fr3" draw:name="Image 288" text:anchor-type="as-char" svg:width="0.3299in" svg:height="0.0764in" draw:z-index="384"><draw:image xlink:href="Pictures/100000010000003F0000000F67FF5B57.png" xlink:type="simple" xlink:show="embed" xlink:actuate="onLoad" draw:mime-type="image/png"/></draw:frame></text:p>
          </table:table-cell>
          <table:table-cell table:style-name="Table8.B1" office:value-type="string">
            <text:p text:style-name="P366"/>
            <text:p text:style-name="P383"><draw:frame draw:style-name="fr3" draw:name="Image 289" text:anchor-type="as-char" svg:width="0.6in" svg:height="0.0764in" draw:z-index="385"><draw:image xlink:href="Pictures/10000001000000730000000FA618A562.png" xlink:type="simple" xlink:show="embed" xlink:actuate="onLoad" draw:mime-type="image/png"/></draw:frame></text:p>
          </table:table-cell>
          <table:table-cell table:style-name="Table8.B1" office:value-type="string">
            <text:p text:style-name="P366"/>
            <text:p text:style-name="P384"><draw:frame draw:style-name="fr3" draw:name="Image 290" text:anchor-type="as-char" svg:width="0.5055in" svg:height="0.0764in" draw:z-index="386"><draw:image xlink:href="Pictures/10000001000000600000000F8D5BF11B.png" xlink:type="simple" xlink:show="embed" xlink:actuate="onLoad" draw:mime-type="image/png"/></draw:frame></text:p>
          </table:table-cell>
          <table:table-cell table:style-name="Table8.E1" office:value-type="string">
            <text:p text:style-name="P366"/>
            <text:p text:style-name="P385"><draw:frame draw:style-name="fr3" draw:name="Image 291" text:anchor-type="as-char" svg:width="0.3937in" svg:height="0.0764in" draw:z-index="387"><draw:image xlink:href="Pictures/100000010000004B0000000FF2B1BBD8.png" xlink:type="simple" xlink:show="embed" xlink:actuate="onLoad" draw:mime-type="image/png"/></draw:frame></text:p>
          </table:table-cell>
        </table:table-row>
        <table:table-row table:style-name="Table8.2">
          <table:table-cell table:style-name="Table8.A1" office:value-type="string">
            <text:p text:style-name="P377"/>
            <text:p text:style-name="P395"><draw:frame draw:style-name="fr3" draw:name="Image 292" text:anchor-type="as-char" svg:width="0.4181in" svg:height="0.0756in" draw:z-index="388"><draw:image xlink:href="Pictures/10000001000000500000000E70B9847D.png" xlink:type="simple" xlink:show="embed" xlink:actuate="onLoad" draw:mime-type="image/png"/></draw:frame></text:p>
          </table:table-cell>
          <table:table-cell table:style-name="Table8.B1" office:value-type="string">
            <text:p text:style-name="P377"/>
            <text:p text:style-name="P368"><draw:frame draw:style-name="fr3" draw:name="Image 293" text:anchor-type="as-char" svg:width="0.3272in" svg:height="0.0756in" draw:z-index="389"><draw:image xlink:href="Pictures/100000010000003F0000000E3F2AA1B9.png" xlink:type="simple" xlink:show="embed" xlink:actuate="onLoad" draw:mime-type="image/png"/></draw:frame></text:p>
          </table:table-cell>
          <table:table-cell table:style-name="Table8.B1" office:value-type="string">
            <text:p text:style-name="P377"/>
            <text:p text:style-name="P406"><draw:frame draw:style-name="fr3" draw:name="Image 294" text:anchor-type="as-char" svg:width="0.5957in" svg:height="0.0756in" draw:z-index="390"><draw:image xlink:href="Pictures/10000001000000730000000E354A23FF.png" xlink:type="simple" xlink:show="embed" xlink:actuate="onLoad" draw:mime-type="image/png"/></draw:frame></text:p>
          </table:table-cell>
          <table:table-cell table:style-name="Table8.B1" office:value-type="string">
            <text:p text:style-name="P377"/>
            <text:p text:style-name="P374"><draw:frame draw:style-name="fr3" draw:name="Image 295" text:anchor-type="as-char" svg:width="0.502in" svg:height="0.0756in" draw:z-index="391"><draw:image xlink:href="Pictures/10000001000000610000000E84A26D3D.png" xlink:type="simple" xlink:show="embed" xlink:actuate="onLoad" draw:mime-type="image/png"/></draw:frame></text:p>
          </table:table-cell>
          <table:table-cell table:style-name="Table8.E1" office:value-type="string">
            <text:p text:style-name="P377"/>
            <text:p text:style-name="P371"><draw:frame draw:style-name="fr3" draw:name="Image 296" text:anchor-type="as-char" svg:width="0.3929in" svg:height="0.0756in" draw:z-index="392"><draw:image xlink:href="Pictures/100000010000004B0000000E5FC853BA.png" xlink:type="simple" xlink:show="embed" xlink:actuate="onLoad" draw:mime-type="image/png"/></draw:frame></text:p>
          </table:table-cell>
        </table:table-row>
        <table:table-row table:style-name="Table8.2">
          <table:table-cell table:style-name="Table8.A1" office:value-type="string">
            <text:p text:style-name="P372"/>
            <text:p text:style-name="P399"><draw:frame draw:style-name="fr3" draw:name="Image 297" text:anchor-type="as-char" svg:width="0.4728in" svg:height="0.0764in" draw:z-index="393"><draw:image xlink:href="Pictures/100000010000005A0000000F1623D2FA.png" xlink:type="simple" xlink:show="embed" xlink:actuate="onLoad" draw:mime-type="image/png"/></draw:frame></text:p>
          </table:table-cell>
          <table:table-cell table:style-name="Table8.B1" office:value-type="string">
            <text:p text:style-name="P372"/>
            <text:p text:style-name="P382"><draw:frame draw:style-name="fr3" draw:name="Image 298" text:anchor-type="as-char" svg:width="0.3299in" svg:height="0.0764in" draw:z-index="394"><draw:image xlink:href="Pictures/100000010000003F0000000FA6FB6DB2.png" xlink:type="simple" xlink:show="embed" xlink:actuate="onLoad" draw:mime-type="image/png"/></draw:frame></text:p>
          </table:table-cell>
          <table:table-cell table:style-name="Table8.B1" office:value-type="string">
            <text:p text:style-name="P372"/>
            <text:p text:style-name="P383"><draw:frame draw:style-name="fr3" draw:name="Image 299" text:anchor-type="as-char" svg:width="0.6028in" svg:height="0.0764in" draw:z-index="395"><draw:image xlink:href="Pictures/10000001000000730000000FB95524E1.png" xlink:type="simple" xlink:show="embed" xlink:actuate="onLoad" draw:mime-type="image/png"/></draw:frame></text:p>
          </table:table-cell>
          <table:table-cell table:style-name="Table8.B1" office:value-type="string">
            <text:p text:style-name="P372"/>
            <text:p text:style-name="P384"><draw:frame draw:style-name="fr3" draw:name="Image 300" text:anchor-type="as-char" svg:width="0.5047in" svg:height="0.0764in" draw:z-index="396"><draw:image xlink:href="Pictures/10000001000000600000000FFED3D66A.png" xlink:type="simple" xlink:show="embed" xlink:actuate="onLoad" draw:mime-type="image/png"/></draw:frame></text:p>
          </table:table-cell>
          <table:table-cell table:style-name="Table8.E1" office:value-type="string">
            <text:p text:style-name="P372"/>
            <text:p text:style-name="P385"><draw:frame draw:style-name="fr3" draw:name="Image 301" text:anchor-type="as-char" svg:width="0.3965in" svg:height="0.0764in" draw:z-index="397"><draw:image xlink:href="Pictures/100000010000004B0000000F8A424D2B.png" xlink:type="simple" xlink:show="embed" xlink:actuate="onLoad" draw:mime-type="image/png"/></draw:frame></text:p>
          </table:table-cell>
        </table:table-row>
        <table:table-row table:style-name="Table8.2">
          <table:table-cell table:style-name="Table8.A1" office:value-type="string">
            <text:p text:style-name="P372"/>
            <text:p text:style-name="P410"><draw:frame draw:style-name="fr3" draw:name="Image 302" text:anchor-type="as-char" svg:width="0.452in" svg:height="0.0764in" draw:z-index="398"><draw:image xlink:href="Pictures/10000001000000570000000FE98F5788.png" xlink:type="simple" xlink:show="embed" xlink:actuate="onLoad" draw:mime-type="image/png"/></draw:frame></text:p>
          </table:table-cell>
          <table:table-cell table:style-name="Table8.B1" office:value-type="string">
            <text:p text:style-name="P372"/>
            <text:p text:style-name="P382"><draw:frame draw:style-name="fr3" draw:name="Image 303" text:anchor-type="as-char" svg:width="0.3299in" svg:height="0.0764in" draw:z-index="399"><draw:image xlink:href="Pictures/100000010000003F0000000FA4BFDF65.png" xlink:type="simple" xlink:show="embed" xlink:actuate="onLoad" draw:mime-type="image/png"/></draw:frame></text:p>
          </table:table-cell>
          <table:table-cell table:style-name="Table8.B1" office:value-type="string">
            <text:p text:style-name="P372"/>
            <text:p text:style-name="P383"><draw:frame draw:style-name="fr3" draw:name="Image 304" text:anchor-type="as-char" svg:width="0.6028in" svg:height="0.0764in" draw:z-index="400"><draw:image xlink:href="Pictures/10000001000000730000000FC7E56ECF.png" xlink:type="simple" xlink:show="embed" xlink:actuate="onLoad" draw:mime-type="image/png"/></draw:frame></text:p>
          </table:table-cell>
          <table:table-cell table:style-name="Table8.B1" office:value-type="string">
            <text:p text:style-name="P372"/>
            <text:p text:style-name="P384"><draw:frame draw:style-name="fr3" draw:name="Image 305" text:anchor-type="as-char" svg:width="0.5055in" svg:height="0.0764in" draw:z-index="401"><draw:image xlink:href="Pictures/10000001000000600000000FFF29119D.png" xlink:type="simple" xlink:show="embed" xlink:actuate="onLoad" draw:mime-type="image/png"/></draw:frame></text:p>
          </table:table-cell>
          <table:table-cell table:style-name="Table8.E1" office:value-type="string">
            <text:p text:style-name="P372"/>
            <text:p text:style-name="P385"><draw:frame draw:style-name="fr3" draw:name="Image 306" text:anchor-type="as-char" svg:width="0.3937in" svg:height="0.0764in" draw:z-index="402"><draw:image xlink:href="Pictures/100000010000004B0000000FDE63D4F4.png" xlink:type="simple" xlink:show="embed" xlink:actuate="onLoad" draw:mime-type="image/png"/></draw:frame></text:p>
          </table:table-cell>
        </table:table-row>
        <table:table-row table:style-name="Table8.1">
          <table:table-cell table:style-name="Table8.A1" office:value-type="string">
            <text:p text:style-name="P366"/>
            <text:p text:style-name="P388"><draw:frame draw:style-name="fr3" draw:name="Image 307" text:anchor-type="as-char" svg:width="0.4634in" svg:height="0.0764in" draw:z-index="403"><draw:image xlink:href="Pictures/10000001000000580000000F01A85BE2.png" xlink:type="simple" xlink:show="embed" xlink:actuate="onLoad" draw:mime-type="image/png"/></draw:frame></text:p>
          </table:table-cell>
          <table:table-cell table:style-name="Table8.B1" office:value-type="string">
            <text:p text:style-name="P366"/>
            <text:p text:style-name="P382"><draw:frame draw:style-name="fr3" draw:name="Image 308" text:anchor-type="as-char" svg:width="0.3299in" svg:height="0.0764in" draw:z-index="404"><draw:image xlink:href="Pictures/100000010000003F0000000F5165D845.png" xlink:type="simple" xlink:show="embed" xlink:actuate="onLoad" draw:mime-type="image/png"/></draw:frame></text:p>
          </table:table-cell>
          <table:table-cell table:style-name="Table8.B1" office:value-type="string">
            <text:p text:style-name="P366"/>
            <text:p text:style-name="P383"><draw:frame draw:style-name="fr3" draw:name="Image 309" text:anchor-type="as-char" svg:width="0.6in" svg:height="0.0764in" draw:z-index="405"><draw:image xlink:href="Pictures/10000001000000730000000FEE7D279E.png" xlink:type="simple" xlink:show="embed" xlink:actuate="onLoad" draw:mime-type="image/png"/></draw:frame></text:p>
          </table:table-cell>
          <table:table-cell table:style-name="Table8.B1" office:value-type="string">
            <text:p text:style-name="P366"/>
            <text:p text:style-name="P384"><draw:frame draw:style-name="fr3" draw:name="Image 310" text:anchor-type="as-char" svg:width="0.5047in" svg:height="0.0764in" draw:z-index="406"><draw:image xlink:href="Pictures/10000001000000600000000F21138094.png" xlink:type="simple" xlink:show="embed" xlink:actuate="onLoad" draw:mime-type="image/png"/></draw:frame></text:p>
          </table:table-cell>
          <table:table-cell table:style-name="Table8.E1" office:value-type="string">
            <text:p text:style-name="P366"/>
            <text:p text:style-name="P385"><draw:frame draw:style-name="fr3" draw:name="Image 311" text:anchor-type="as-char" svg:width="0.3937in" svg:height="0.0764in" draw:z-index="407"><draw:image xlink:href="Pictures/100000010000004B0000000F6C5F91CF.png" xlink:type="simple" xlink:show="embed" xlink:actuate="onLoad" draw:mime-type="image/png"/></draw:frame></text:p>
          </table:table-cell>
        </table:table-row>
        <table:table-row table:style-name="Table8.2">
          <table:table-cell table:style-name="Table8.A1" office:value-type="string">
            <text:p text:style-name="P372"/>
            <text:p text:style-name="P411"><draw:frame draw:style-name="fr3" draw:name="Image 312" text:anchor-type="as-char" svg:width="0.4575in" svg:height="0.0764in" draw:z-index="408"><draw:image xlink:href="Pictures/10000001000000570000000FCF2ACF4A.png" xlink:type="simple" xlink:show="embed" xlink:actuate="onLoad" draw:mime-type="image/png"/></draw:frame></text:p>
          </table:table-cell>
          <table:table-cell table:style-name="Table8.B1" office:value-type="string">
            <text:p text:style-name="P372"/>
            <text:p text:style-name="P382"><draw:frame draw:style-name="fr3" draw:name="Image 313" text:anchor-type="as-char" svg:width="0.3299in" svg:height="0.0764in" draw:z-index="409"><draw:image xlink:href="Pictures/100000010000003F0000000FCF9E8A8A.png" xlink:type="simple" xlink:show="embed" xlink:actuate="onLoad" draw:mime-type="image/png"/></draw:frame></text:p>
          </table:table-cell>
          <table:table-cell table:style-name="Table8.B1" office:value-type="string">
            <text:p text:style-name="P372"/>
            <text:p text:style-name="P383"><draw:frame draw:style-name="fr3" draw:name="Image 314" text:anchor-type="as-char" svg:width="0.6016in" svg:height="0.0764in" draw:z-index="410"><draw:image xlink:href="Pictures/10000001000000730000000F451CC8F2.png" xlink:type="simple" xlink:show="embed" xlink:actuate="onLoad" draw:mime-type="image/png"/></draw:frame></text:p>
          </table:table-cell>
          <table:table-cell table:style-name="Table8.B1" office:value-type="string">
            <text:p text:style-name="P372"/>
            <text:p text:style-name="P384"><draw:frame draw:style-name="fr3" draw:name="Image 315" text:anchor-type="as-char" svg:width="0.5047in" svg:height="0.0764in" draw:z-index="411"><draw:image xlink:href="Pictures/10000001000000600000000FCEDE8E6B.png" xlink:type="simple" xlink:show="embed" xlink:actuate="onLoad" draw:mime-type="image/png"/></draw:frame></text:p>
          </table:table-cell>
          <table:table-cell table:style-name="Table8.E1" office:value-type="string">
            <text:p text:style-name="P372"/>
            <text:p text:style-name="P412"><draw:frame draw:style-name="fr3" draw:name="Image 316" text:anchor-type="as-char" svg:width="0.3953in" svg:height="0.0764in" draw:z-index="412"><draw:image xlink:href="Pictures/100000010000004C0000000F89074C2E.png" xlink:type="simple" xlink:show="embed" xlink:actuate="onLoad" draw:mime-type="image/png"/></draw:frame></text:p>
          </table:table-cell>
        </table:table-row>
        <table:table-row table:style-name="Table8.2">
          <table:table-cell table:style-name="Table8.A1" office:value-type="string">
            <text:p text:style-name="P372"/>
            <text:p text:style-name="P413"><draw:frame draw:style-name="fr3" draw:name="Image 317" text:anchor-type="as-char" svg:width="0.478in" svg:height="0.0764in" draw:z-index="413"><draw:image xlink:href="Pictures/100000010000005B0000000F6C304807.png" xlink:type="simple" xlink:show="embed" xlink:actuate="onLoad" draw:mime-type="image/png"/></draw:frame></text:p>
          </table:table-cell>
          <table:table-cell table:style-name="Table8.B1" office:value-type="string">
            <text:p text:style-name="P372"/>
            <text:p text:style-name="P382"><draw:frame draw:style-name="fr3" draw:name="Image 318" text:anchor-type="as-char" svg:width="0.3299in" svg:height="0.0764in" draw:z-index="414"><draw:image xlink:href="Pictures/100000010000003F0000000FE3500826.png" xlink:type="simple" xlink:show="embed" xlink:actuate="onLoad" draw:mime-type="image/png"/></draw:frame></text:p>
          </table:table-cell>
          <table:table-cell table:style-name="Table8.B1" office:value-type="string">
            <text:p text:style-name="P372"/>
            <text:p text:style-name="P406"><draw:frame draw:style-name="fr8" draw:name="Image7" text:anchor-type="as-char" svg:width="0.1465in" svg:height="0.0764in" draw:z-index="1681"><draw:image xlink:href="Pictures/100000010000001000000008EED92042.png" xlink:type="simple" xlink:show="embed" xlink:actuate="onLoad" draw:mime-type="image/png"/></draw:frame><draw:frame draw:style-name="fr8" draw:name="Image8" text:anchor-type="as-char" svg:width="0.4409in" svg:height="0.0764in" draw:z-index="1682"><draw:image xlink:href="Pictures/1000000100000030000000087F0F6979.png" xlink:type="simple" xlink:show="embed" xlink:actuate="onLoad" draw:mime-type="image/png"/></draw:frame></text:p>
          </table:table-cell>
          <table:table-cell table:style-name="Table8.B1" office:value-type="string">
            <text:p text:style-name="P372"/>
            <text:p text:style-name="P393"><draw:frame draw:style-name="fr3" draw:name="Image 323" text:anchor-type="as-char" svg:width="0.5071in" svg:height="0.0764in" draw:z-index="415"><draw:image xlink:href="Pictures/10000001000000610000000FD4AE2657.png" xlink:type="simple" xlink:show="embed" xlink:actuate="onLoad" draw:mime-type="image/png"/></draw:frame></text:p>
          </table:table-cell>
          <table:table-cell table:style-name="Table8.E1" office:value-type="string">
            <text:p text:style-name="P372"/>
            <text:p text:style-name="P385"><draw:frame draw:style-name="fr3" draw:name="Image 324" text:anchor-type="as-char" svg:width="0.3965in" svg:height="0.0764in" draw:z-index="416"><draw:image xlink:href="Pictures/100000010000004B0000000F7F43AAEA.png" xlink:type="simple" xlink:show="embed" xlink:actuate="onLoad" draw:mime-type="image/png"/></draw:frame></text:p>
          </table:table-cell>
        </table:table-row>
        <table:table-row table:style-name="Table8.2">
          <table:table-cell table:style-name="Table8.A1" office:value-type="string">
            <text:p text:style-name="P372"/>
            <text:p text:style-name="P414"><draw:frame draw:style-name="fr3" draw:name="Image 325" text:anchor-type="as-char" svg:width="0.4689in" svg:height="0.0764in" draw:z-index="417"><draw:image xlink:href="Pictures/10000001000000590000000F24C4E984.png" xlink:type="simple" xlink:show="embed" xlink:actuate="onLoad" draw:mime-type="image/png"/></draw:frame></text:p>
          </table:table-cell>
          <table:table-cell table:style-name="Table8.B1" office:value-type="string">
            <text:p text:style-name="P372"/>
            <text:p text:style-name="P382"><draw:frame draw:style-name="fr3" draw:name="Image 326" text:anchor-type="as-char" svg:width="0.3299in" svg:height="0.0764in" draw:z-index="418"><draw:image xlink:href="Pictures/100000010000003F0000000FE6CAF66E.png" xlink:type="simple" xlink:show="embed" xlink:actuate="onLoad" draw:mime-type="image/png"/></draw:frame></text:p>
          </table:table-cell>
          <table:table-cell table:style-name="Table8.B1" office:value-type="string">
            <text:p text:style-name="P372"/>
            <text:p text:style-name="P383"><draw:frame draw:style-name="fr3" draw:name="Image 327" text:anchor-type="as-char" svg:width="0.5984in" svg:height="0.0764in" draw:z-index="419"><draw:image xlink:href="Pictures/10000001000000720000000F89621D29.png" xlink:type="simple" xlink:show="embed" xlink:actuate="onLoad" draw:mime-type="image/png"/></draw:frame></text:p>
          </table:table-cell>
          <table:table-cell table:style-name="Table8.B1" office:value-type="string">
            <text:p text:style-name="P372"/>
            <text:p text:style-name="P384"><draw:frame draw:style-name="fr3" draw:name="Image 328" text:anchor-type="as-char" svg:width="0.5047in" svg:height="0.0764in" draw:z-index="420"><draw:image xlink:href="Pictures/10000001000000600000000FA278E6D0.png" xlink:type="simple" xlink:show="embed" xlink:actuate="onLoad" draw:mime-type="image/png"/></draw:frame></text:p>
          </table:table-cell>
          <table:table-cell table:style-name="Table8.E1" office:value-type="string">
            <text:p text:style-name="P372"/>
            <text:p text:style-name="P385"><draw:frame draw:style-name="fr3" draw:name="Image 329" text:anchor-type="as-char" svg:width="0.3937in" svg:height="0.0764in" draw:z-index="421"><draw:image xlink:href="Pictures/100000010000004B0000000F9BA23122.png" xlink:type="simple" xlink:show="embed" xlink:actuate="onLoad" draw:mime-type="image/png"/></draw:frame></text:p>
          </table:table-cell>
        </table:table-row>
        <table:table-row table:style-name="Table8.1">
          <table:table-cell table:style-name="Table8.A1" office:value-type="string">
            <text:p text:style-name="P366"/>
            <text:p text:style-name="P415"><draw:frame draw:style-name="fr3" draw:name="Image 330" text:anchor-type="as-char" svg:width="0.3835in" svg:height="0.0756in" draw:z-index="422"><draw:image xlink:href="Pictures/100000010000004A0000000E4A5F7DFF.png" xlink:type="simple" xlink:show="embed" xlink:actuate="onLoad" draw:mime-type="image/png"/></draw:frame></text:p>
          </table:table-cell>
          <table:table-cell table:style-name="Table8.B1" office:value-type="string">
            <text:p text:style-name="P366"/>
            <text:p text:style-name="P368"><draw:frame draw:style-name="fr3" draw:name="Image 331" text:anchor-type="as-char" svg:width="0.3272in" svg:height="0.0756in" draw:z-index="423"><draw:image xlink:href="Pictures/100000010000003F0000000EF388BA0D.png" xlink:type="simple" xlink:show="embed" xlink:actuate="onLoad" draw:mime-type="image/png"/></draw:frame></text:p>
          </table:table-cell>
          <table:table-cell table:style-name="Table8.B1" office:value-type="string">
            <text:p text:style-name="P366"/>
            <text:p text:style-name="P369"><draw:frame draw:style-name="fr3" draw:name="Image 332" text:anchor-type="as-char" svg:width="0.5937in" svg:height="0.0756in" draw:z-index="424"><draw:image xlink:href="Pictures/10000001000000730000000E43CEAADD.png" xlink:type="simple" xlink:show="embed" xlink:actuate="onLoad" draw:mime-type="image/png"/></draw:frame></text:p>
          </table:table-cell>
          <table:table-cell table:style-name="Table8.B1" office:value-type="string">
            <text:p text:style-name="P366"/>
            <text:p text:style-name="P370"><draw:frame draw:style-name="fr3" draw:name="Image 333" text:anchor-type="as-char" svg:width="0.5008in" svg:height="0.0756in" draw:z-index="425"><draw:image xlink:href="Pictures/10000001000000600000000E6AFCA40C.png" xlink:type="simple" xlink:show="embed" xlink:actuate="onLoad" draw:mime-type="image/png"/></draw:frame></text:p>
          </table:table-cell>
          <table:table-cell table:style-name="Table8.E1" office:value-type="string">
            <text:p text:style-name="P366"/>
            <text:p text:style-name="P371"><draw:frame draw:style-name="fr3" draw:name="Image 334" text:anchor-type="as-char" svg:width="0.3929in" svg:height="0.0756in" draw:z-index="426"><draw:image xlink:href="Pictures/100000010000004B0000000EF8011B4B.png" xlink:type="simple" xlink:show="embed" xlink:actuate="onLoad" draw:mime-type="image/png"/></draw:frame></text:p>
          </table:table-cell>
        </table:table-row>
        <table:table-row table:style-name="Table8.2">
          <table:table-cell table:style-name="Table8.A1" office:value-type="string">
            <text:p text:style-name="P372"/>
            <text:p text:style-name="P391"><draw:frame draw:style-name="fr3" draw:name="Image 335" text:anchor-type="as-char" svg:width="0.4402in" svg:height="0.0917in" draw:z-index="427"><draw:image xlink:href="Pictures/100000010000005500000012FC28AFC2.png" xlink:type="simple" xlink:show="embed" xlink:actuate="onLoad" draw:mime-type="image/png"/></draw:frame></text:p>
          </table:table-cell>
          <table:table-cell table:style-name="Table8.B1" office:value-type="string">
            <text:p text:style-name="P372"/>
            <text:p text:style-name="P368"><draw:frame draw:style-name="fr3" draw:name="Image 336" text:anchor-type="as-char" svg:width="0.3272in" svg:height="0.0756in" draw:z-index="428"><draw:image xlink:href="Pictures/100000010000003F0000000E75563C9B.png" xlink:type="simple" xlink:show="embed" xlink:actuate="onLoad" draw:mime-type="image/png"/></draw:frame></text:p>
          </table:table-cell>
          <table:table-cell table:style-name="Table8.B1" office:value-type="string">
            <text:p text:style-name="P372"/>
            <text:p text:style-name="P369"><draw:frame draw:style-name="fr3" draw:name="Image 337" text:anchor-type="as-char" svg:width="0.5937in" svg:height="0.0756in" draw:z-index="429"><draw:image xlink:href="Pictures/10000001000000730000000EB0C483F0.png" xlink:type="simple" xlink:show="embed" xlink:actuate="onLoad" draw:mime-type="image/png"/></draw:frame></text:p>
          </table:table-cell>
          <table:table-cell table:style-name="Table8.B1" office:value-type="string">
            <text:p text:style-name="P372"/>
            <text:p text:style-name="P370"><draw:frame draw:style-name="fr3" draw:name="Image 338" text:anchor-type="as-char" svg:width="0.5008in" svg:height="0.0756in" draw:z-index="430"><draw:image xlink:href="Pictures/10000001000000600000000E2202F211.png" xlink:type="simple" xlink:show="embed" xlink:actuate="onLoad" draw:mime-type="image/png"/></draw:frame></text:p>
          </table:table-cell>
          <table:table-cell table:style-name="Table8.E1" office:value-type="string">
            <text:p text:style-name="P372"/>
            <text:p text:style-name="P371"><draw:frame draw:style-name="fr3" draw:name="Image 339" text:anchor-type="as-char" svg:width="0.3902in" svg:height="0.0756in" draw:z-index="431"><draw:image xlink:href="Pictures/100000010000004B0000000ED738B5B2.png" xlink:type="simple" xlink:show="embed" xlink:actuate="onLoad" draw:mime-type="image/png"/></draw:frame></text:p>
          </table:table-cell>
        </table:table-row>
        <table:table-row table:style-name="Table8.2">
          <table:table-cell table:style-name="Table8.A1" office:value-type="string">
            <text:p text:style-name="P372"/>
            <text:p text:style-name="P416"><draw:frame draw:style-name="fr3" draw:name="Image 340" text:anchor-type="as-char" svg:width="0.4283in" svg:height="0.0756in" draw:z-index="432"><draw:image xlink:href="Pictures/10000001000000530000000E0765F08F.png" xlink:type="simple" xlink:show="embed" xlink:actuate="onLoad" draw:mime-type="image/png"/></draw:frame></text:p>
          </table:table-cell>
          <table:table-cell table:style-name="Table8.B1" office:value-type="string">
            <text:p text:style-name="P372"/>
            <text:p text:style-name="P368"><draw:frame draw:style-name="fr3" draw:name="Image 341" text:anchor-type="as-char" svg:width="0.3272in" svg:height="0.0756in" draw:z-index="433"><draw:image xlink:href="Pictures/100000010000003F0000000E24F741CF.png" xlink:type="simple" xlink:show="embed" xlink:actuate="onLoad" draw:mime-type="image/png"/></draw:frame></text:p>
          </table:table-cell>
          <table:table-cell table:style-name="Table8.B1" office:value-type="string">
            <text:p text:style-name="P372"/>
            <text:p text:style-name="P369"><draw:frame draw:style-name="fr3" draw:name="Image 342" text:anchor-type="as-char" svg:width="0.5917in" svg:height="0.0756in" draw:z-index="434"><draw:image xlink:href="Pictures/10000001000000720000000ECFF57A83.png" xlink:type="simple" xlink:show="embed" xlink:actuate="onLoad" draw:mime-type="image/png"/></draw:frame></text:p>
          </table:table-cell>
          <table:table-cell table:style-name="Table8.B1" office:value-type="string">
            <text:p text:style-name="P372"/>
            <text:p text:style-name="P370"><draw:frame draw:style-name="fr3" draw:name="Image 343" text:anchor-type="as-char" svg:width="0.5008in" svg:height="0.0756in" draw:z-index="435"><draw:image xlink:href="Pictures/10000001000000600000000ECDF1B368.png" xlink:type="simple" xlink:show="embed" xlink:actuate="onLoad" draw:mime-type="image/png"/></draw:frame></text:p>
          </table:table-cell>
          <table:table-cell table:style-name="Table8.E1" office:value-type="string">
            <text:p text:style-name="P372"/>
            <text:p text:style-name="P371"><draw:frame draw:style-name="fr3" draw:name="Image 344" text:anchor-type="as-char" svg:width="0.3902in" svg:height="0.0756in" draw:z-index="436"><draw:image xlink:href="Pictures/100000010000004B0000000ED2A76936.png" xlink:type="simple" xlink:show="embed" xlink:actuate="onLoad" draw:mime-type="image/png"/></draw:frame></text:p>
          </table:table-cell>
        </table:table-row>
        <table:table-row table:style-name="Table8.2">
          <table:table-cell table:style-name="Table8.A1" office:value-type="string">
            <text:p text:style-name="P372"/>
            <text:p text:style-name="P373"><draw:frame draw:style-name="fr3" draw:name="Image 345" text:anchor-type="as-char" svg:width="0.452in" svg:height="0.0756in" draw:z-index="437"><draw:image xlink:href="Pictures/10000001000000570000000E3AD33FF2.png" xlink:type="simple" xlink:show="embed" xlink:actuate="onLoad" draw:mime-type="image/png"/></draw:frame></text:p>
          </table:table-cell>
          <table:table-cell table:style-name="Table8.B1" office:value-type="string">
            <text:p text:style-name="P372"/>
            <text:p text:style-name="P368"><draw:frame draw:style-name="fr3" draw:name="Image 346" text:anchor-type="as-char" svg:width="0.3272in" svg:height="0.0756in" draw:z-index="438"><draw:image xlink:href="Pictures/100000010000003F0000000EA6552956.png" xlink:type="simple" xlink:show="embed" xlink:actuate="onLoad" draw:mime-type="image/png"/></draw:frame></text:p>
          </table:table-cell>
          <table:table-cell table:style-name="Table8.B1" office:value-type="string">
            <text:p text:style-name="P372"/>
            <text:p text:style-name="P369"><draw:frame draw:style-name="fr3" draw:name="Image 347" text:anchor-type="as-char" svg:width="0.5937in" svg:height="0.0756in" draw:z-index="439"><draw:image xlink:href="Pictures/10000001000000730000000E0268AD51.png" xlink:type="simple" xlink:show="embed" xlink:actuate="onLoad" draw:mime-type="image/png"/></draw:frame></text:p>
          </table:table-cell>
          <table:table-cell table:style-name="Table8.B1" office:value-type="string">
            <text:p text:style-name="P372"/>
            <text:p text:style-name="P370"><draw:frame draw:style-name="fr3" draw:name="Image 348" text:anchor-type="as-char" svg:width="0.5008in" svg:height="0.0756in" draw:z-index="440"><draw:image xlink:href="Pictures/10000001000000600000000E097D7582.png" xlink:type="simple" xlink:show="embed" xlink:actuate="onLoad" draw:mime-type="image/png"/></draw:frame></text:p>
          </table:table-cell>
          <table:table-cell table:style-name="Table8.E1" office:value-type="string">
            <text:p text:style-name="P372"/>
            <text:p text:style-name="P371"><draw:frame draw:style-name="fr3" draw:name="Image 349" text:anchor-type="as-char" svg:width="0.3929in" svg:height="0.0756in" draw:z-index="441"><draw:image xlink:href="Pictures/100000010000004B0000000E05EE0E71.png" xlink:type="simple" xlink:show="embed" xlink:actuate="onLoad" draw:mime-type="image/png"/></draw:frame></text:p>
          </table:table-cell>
        </table:table-row>
        <table:table-row table:style-name="Table8.1">
          <table:table-cell table:style-name="Table8.A1" office:value-type="string">
            <text:p text:style-name="P366"/>
            <text:p text:style-name="P417"><draw:frame draw:style-name="fr3" draw:name="Image 350" text:anchor-type="as-char" svg:width="0.4543in" svg:height="0.0764in" draw:z-index="442"><draw:image xlink:href="Pictures/10000001000000570000000F6DB5D816.png" xlink:type="simple" xlink:show="embed" xlink:actuate="onLoad" draw:mime-type="image/png"/></draw:frame></text:p>
          </table:table-cell>
          <table:table-cell table:style-name="Table8.B1" office:value-type="string">
            <text:p text:style-name="P366"/>
            <text:p text:style-name="P382"><draw:frame draw:style-name="fr3" draw:name="Image 351" text:anchor-type="as-char" svg:width="0.3299in" svg:height="0.0764in" draw:z-index="443"><draw:image xlink:href="Pictures/100000010000003F0000000F63B5D2E2.png" xlink:type="simple" xlink:show="embed" xlink:actuate="onLoad" draw:mime-type="image/png"/></draw:frame></text:p>
          </table:table-cell>
          <table:table-cell table:style-name="Table8.B1" office:value-type="string">
            <text:p text:style-name="P366"/>
            <text:p text:style-name="P383"><draw:frame draw:style-name="fr3" draw:name="Image 352" text:anchor-type="as-char" svg:width="0.6in" svg:height="0.0764in" draw:z-index="444"><draw:image xlink:href="Pictures/10000001000000730000000F33B3E588.png" xlink:type="simple" xlink:show="embed" xlink:actuate="onLoad" draw:mime-type="image/png"/></draw:frame></text:p>
          </table:table-cell>
          <table:table-cell table:style-name="Table8.B1" office:value-type="string">
            <text:p text:style-name="P366"/>
            <text:p text:style-name="P393"><draw:frame draw:style-name="fr3" draw:name="Image 353" text:anchor-type="as-char" svg:width="0.5071in" svg:height="0.0764in" draw:z-index="445"><draw:image xlink:href="Pictures/10000001000000610000000FD3B96941.png" xlink:type="simple" xlink:show="embed" xlink:actuate="onLoad" draw:mime-type="image/png"/></draw:frame></text:p>
          </table:table-cell>
          <table:table-cell table:style-name="Table8.E1" office:value-type="string">
            <text:p text:style-name="P366"/>
            <text:p text:style-name="P385"><draw:frame draw:style-name="fr3" draw:name="Image 354" text:anchor-type="as-char" svg:width="0.3937in" svg:height="0.0764in" draw:z-index="446"><draw:image xlink:href="Pictures/100000010000004B0000000F379C7FAF.png" xlink:type="simple" xlink:show="embed" xlink:actuate="onLoad" draw:mime-type="image/png"/></draw:frame></text:p>
          </table:table-cell>
        </table:table-row>
        <table:table-row table:style-name="Table8.2">
          <table:table-cell table:style-name="Table8.A1" office:value-type="string">
            <text:p text:style-name="P372"/>
            <text:p text:style-name="P414"><draw:frame draw:style-name="fr3" draw:name="Image 355" text:anchor-type="as-char" svg:width="0.4665in" svg:height="0.0764in" draw:z-index="447"><draw:image xlink:href="Pictures/10000001000000580000000F0207B77D.png" xlink:type="simple" xlink:show="embed" xlink:actuate="onLoad" draw:mime-type="image/png"/></draw:frame></text:p>
          </table:table-cell>
          <table:table-cell table:style-name="Table8.B1" office:value-type="string">
            <text:p text:style-name="P372"/>
            <text:p text:style-name="P382"><draw:frame draw:style-name="fr3" draw:name="Image 356" text:anchor-type="as-char" svg:width="0.3299in" svg:height="0.0764in" draw:z-index="448"><draw:image xlink:href="Pictures/100000010000003F0000000FED8E4F95.png" xlink:type="simple" xlink:show="embed" xlink:actuate="onLoad" draw:mime-type="image/png"/></draw:frame></text:p>
          </table:table-cell>
          <table:table-cell table:style-name="Table8.B1" office:value-type="string">
            <text:p text:style-name="P372"/>
            <text:p text:style-name="P383"><draw:frame draw:style-name="fr3" draw:name="Image 357" text:anchor-type="as-char" svg:width="0.6in" svg:height="0.0764in" draw:z-index="449"><draw:image xlink:href="Pictures/10000001000000730000000F930498C0.png" xlink:type="simple" xlink:show="embed" xlink:actuate="onLoad" draw:mime-type="image/png"/></draw:frame></text:p>
          </table:table-cell>
          <table:table-cell table:style-name="Table8.B1" office:value-type="string">
            <text:p text:style-name="P372"/>
            <text:p text:style-name="P384"><draw:frame draw:style-name="fr3" draw:name="Image 358" text:anchor-type="as-char" svg:width="0.5047in" svg:height="0.0764in" draw:z-index="450"><draw:image xlink:href="Pictures/10000001000000600000000F599D53A4.png" xlink:type="simple" xlink:show="embed" xlink:actuate="onLoad" draw:mime-type="image/png"/></draw:frame></text:p>
          </table:table-cell>
          <table:table-cell table:style-name="Table8.E1" office:value-type="string">
            <text:p text:style-name="P372"/>
            <text:p text:style-name="P385"><draw:frame draw:style-name="fr3" draw:name="Image 359" text:anchor-type="as-char" svg:width="0.3937in" svg:height="0.0764in" draw:z-index="451"><draw:image xlink:href="Pictures/100000010000004B0000000FC6B207F2.png" xlink:type="simple" xlink:show="embed" xlink:actuate="onLoad" draw:mime-type="image/png"/></draw:frame></text:p>
          </table:table-cell>
        </table:table-row>
        <table:table-row table:style-name="Table8.2">
          <table:table-cell table:style-name="Table8.A1" office:value-type="string">
            <text:p text:style-name="P372"/>
            <text:p text:style-name="P409"><draw:frame draw:style-name="fr3" draw:name="Image 360" text:anchor-type="as-char" svg:width="0.4866in" svg:height="0.0764in" draw:z-index="452"><draw:image xlink:href="Pictures/100000010000005D0000000FB17FD0A3.png" xlink:type="simple" xlink:show="embed" xlink:actuate="onLoad" draw:mime-type="image/png"/></draw:frame></text:p>
          </table:table-cell>
          <table:table-cell table:style-name="Table8.B1" office:value-type="string">
            <text:p text:style-name="P372"/>
            <text:p text:style-name="P382"><draw:frame draw:style-name="fr3" draw:name="Image 361" text:anchor-type="as-char" svg:width="0.3299in" svg:height="0.0764in" draw:z-index="453"><draw:image xlink:href="Pictures/100000010000003F0000000FAF4272AB.png" xlink:type="simple" xlink:show="embed" xlink:actuate="onLoad" draw:mime-type="image/png"/></draw:frame></text:p>
          </table:table-cell>
          <table:table-cell table:style-name="Table8.B1" office:value-type="string">
            <text:p text:style-name="P372"/>
            <text:p text:style-name="P369"><draw:frame draw:style-name="fr8" draw:name="Image9" text:anchor-type="as-char" svg:width="0.1492in" svg:height="0.0764in" draw:z-index="1683"><draw:image xlink:href="Pictures/1000000100000010000000088570890C.png" xlink:type="simple" xlink:show="embed" xlink:actuate="onLoad" draw:mime-type="image/png"/></draw:frame><draw:frame draw:style-name="fr8" draw:name="Image10" text:anchor-type="as-char" svg:width="0.4366in" svg:height="0.0764in" draw:z-index="1684"><draw:image xlink:href="Pictures/100000010000003000000008929329C3.png" xlink:type="simple" xlink:show="embed" xlink:actuate="onLoad" draw:mime-type="image/png"/></draw:frame></text:p>
          </table:table-cell>
          <table:table-cell table:style-name="Table8.B1" office:value-type="string">
            <text:p text:style-name="P372"/>
            <text:p text:style-name="P384"><draw:frame draw:style-name="fr3" draw:name="Image 366" text:anchor-type="as-char" svg:width="0.5047in" svg:height="0.0764in" draw:z-index="454"><draw:image xlink:href="Pictures/10000001000000600000000F9AE44188.png" xlink:type="simple" xlink:show="embed" xlink:actuate="onLoad" draw:mime-type="image/png"/></draw:frame></text:p>
          </table:table-cell>
          <table:table-cell table:style-name="Table8.E1" office:value-type="string">
            <text:p text:style-name="P372"/>
            <text:p text:style-name="P385"><draw:frame draw:style-name="fr3" draw:name="Image 367" text:anchor-type="as-char" svg:width="0.3965in" svg:height="0.0764in" draw:z-index="455"><draw:image xlink:href="Pictures/100000010000004B0000000FFD407351.png" xlink:type="simple" xlink:show="embed" xlink:actuate="onLoad" draw:mime-type="image/png"/></draw:frame></text:p>
          </table:table-cell>
        </table:table-row>
        <table:table-row table:style-name="Table8.2">
          <table:table-cell table:style-name="Table8.A1" office:value-type="string">
            <text:p text:style-name="P372"/>
            <text:p text:style-name="P418"><draw:frame draw:style-name="fr3" draw:name="Image 368" text:anchor-type="as-char" svg:width="0.4453in" svg:height="0.0764in" draw:z-index="456"><draw:image xlink:href="Pictures/10000001000000550000000F33A2FB84.png" xlink:type="simple" xlink:show="embed" xlink:actuate="onLoad" draw:mime-type="image/png"/></draw:frame></text:p>
          </table:table-cell>
          <table:table-cell table:style-name="Table8.B1" office:value-type="string">
            <text:p text:style-name="P372"/>
            <text:p text:style-name="P382"><draw:frame draw:style-name="fr3" draw:name="Image 369" text:anchor-type="as-char" svg:width="0.3299in" svg:height="0.0764in" draw:z-index="457"><draw:image xlink:href="Pictures/100000010000003F0000000FA7D35A6E.png" xlink:type="simple" xlink:show="embed" xlink:actuate="onLoad" draw:mime-type="image/png"/></draw:frame></text:p>
          </table:table-cell>
          <table:table-cell table:style-name="Table8.B1" office:value-type="string">
            <text:p text:style-name="P372"/>
            <text:p text:style-name="P392"><draw:frame draw:style-name="fr3" draw:name="Image 370" text:anchor-type="as-char" svg:width="0.6016in" svg:height="0.0764in" draw:z-index="458"><draw:image xlink:href="Pictures/10000001000000730000000FB737B1A9.png" xlink:type="simple" xlink:show="embed" xlink:actuate="onLoad" draw:mime-type="image/png"/></draw:frame></text:p>
          </table:table-cell>
          <table:table-cell table:style-name="Table8.B1" office:value-type="string">
            <text:p text:style-name="P372"/>
            <text:p text:style-name="P393"><draw:frame draw:style-name="fr3" draw:name="Image 371" text:anchor-type="as-char" svg:width="0.5071in" svg:height="0.0764in" draw:z-index="459"><draw:image xlink:href="Pictures/10000001000000610000000F1C4CAB92.png" xlink:type="simple" xlink:show="embed" xlink:actuate="onLoad" draw:mime-type="image/png"/></draw:frame></text:p>
          </table:table-cell>
          <table:table-cell table:style-name="Table8.E1" office:value-type="string">
            <text:p text:style-name="P372"/>
            <text:p text:style-name="P385"><draw:frame draw:style-name="fr3" draw:name="Image 372" text:anchor-type="as-char" svg:width="0.3965in" svg:height="0.0764in" draw:z-index="460"><draw:image xlink:href="Pictures/100000010000004B0000000FCC095F86.png" xlink:type="simple" xlink:show="embed" xlink:actuate="onLoad" draw:mime-type="image/png"/></draw:frame></text:p>
          </table:table-cell>
        </table:table-row>
        <table:table-row table:style-name="Table8.23">
          <table:table-cell table:style-name="Table8.A1" office:value-type="string">
            <text:p text:style-name="P366"/>
            <text:p text:style-name="P388"><draw:frame draw:style-name="fr3" draw:name="Image 373" text:anchor-type="as-char" svg:width="0.4654in" svg:height="0.0764in" draw:z-index="461"><draw:image xlink:href="Pictures/10000001000000590000000FFD6E5862.png" xlink:type="simple" xlink:show="embed" xlink:actuate="onLoad" draw:mime-type="image/png"/></draw:frame></text:p>
          </table:table-cell>
          <table:table-cell table:style-name="Table8.B1" office:value-type="string">
            <text:p text:style-name="P366"/>
            <text:p text:style-name="P382"><draw:frame draw:style-name="fr3" draw:name="Image 374" text:anchor-type="as-char" svg:width="0.3299in" svg:height="0.0764in" draw:z-index="462"><draw:image xlink:href="Pictures/100000010000003F0000000F70158FFC.png" xlink:type="simple" xlink:show="embed" xlink:actuate="onLoad" draw:mime-type="image/png"/></draw:frame></text:p>
          </table:table-cell>
          <table:table-cell table:style-name="Table8.B1" office:value-type="string">
            <text:p text:style-name="P366"/>
            <text:p text:style-name="P383"><draw:frame draw:style-name="fr3" draw:name="Image 375" text:anchor-type="as-char" svg:width="0.6016in" svg:height="0.0764in" draw:z-index="463"><draw:image xlink:href="Pictures/10000001000000730000000FE14F3885.png" xlink:type="simple" xlink:show="embed" xlink:actuate="onLoad" draw:mime-type="image/png"/></draw:frame></text:p>
          </table:table-cell>
          <table:table-cell table:style-name="Table8.B1" office:value-type="string">
            <text:p text:style-name="P366"/>
            <text:p text:style-name="P384"><draw:frame draw:style-name="fr3" draw:name="Image 376" text:anchor-type="as-char" svg:width="0.5047in" svg:height="0.0764in" draw:z-index="464"><draw:image xlink:href="Pictures/10000001000000600000000FB99B6CCA.png" xlink:type="simple" xlink:show="embed" xlink:actuate="onLoad" draw:mime-type="image/png"/></draw:frame></text:p>
          </table:table-cell>
          <table:table-cell table:style-name="Table8.E1" office:value-type="string">
            <text:p text:style-name="P366"/>
            <text:p text:style-name="P385"><draw:frame draw:style-name="fr3" draw:name="Image 377" text:anchor-type="as-char" svg:width="0.3937in" svg:height="0.0764in" draw:z-index="465"><draw:image xlink:href="Pictures/100000010000004B0000000F477C546D.png" xlink:type="simple" xlink:show="embed" xlink:actuate="onLoad" draw:mime-type="image/png"/></draw:frame></text:p>
          </table:table-cell>
        </table:table-row>
      </table:table>
      <text:p text:style-name="P419"/>
      <table:table table:name="Table9" table:style-name="Table9">
        <table:table-column table:style-name="Table9.A"/>
        <table:table-column table:style-name="Table9.B"/>
        <table:table-column table:style-name="Table9.C"/>
        <table:table-column table:style-name="Table9.D"/>
        <table:table-column table:style-name="Table9.E"/>
        <table:table-row table:style-name="Table9.1">
          <table:table-cell table:style-name="Table9.A1" office:value-type="string">
            <text:p text:style-name="P404"/>
          </table:table-cell>
          <table:table-cell table:style-name="Table9.B1" office:value-type="string">
            <text:p text:style-name="P404"/>
          </table:table-cell>
          <table:table-cell table:style-name="Table9.B1" office:value-type="string">
            <text:p text:style-name="P404"/>
          </table:table-cell>
          <table:table-cell table:style-name="Table9.B1" office:value-type="string">
            <text:p text:style-name="P404"/>
          </table:table-cell>
          <table:table-cell table:style-name="Table9.E1" office:value-type="string">
            <text:p text:style-name="P404"/>
          </table:table-cell>
        </table:table-row>
        <table:table-row table:style-name="Table9.2">
          <table:table-cell table:style-name="Table9.A1" office:value-type="string">
            <text:p text:style-name="P372"/>
            <text:p text:style-name="P416"><draw:frame draw:style-name="fr3" draw:name="Image 378" text:anchor-type="as-char" svg:width="0.428in" svg:height="0.0756in" draw:z-index="466"><draw:image xlink:href="Pictures/10000001000000530000000EC336619A.png" xlink:type="simple" xlink:show="embed" xlink:actuate="onLoad" draw:mime-type="image/png"/></draw:frame></text:p>
          </table:table-cell>
          <table:table-cell table:style-name="Table9.B1" office:value-type="string">
            <text:p text:style-name="P372"/>
            <text:p text:style-name="P368"><draw:frame draw:style-name="fr3" draw:name="Image 379" text:anchor-type="as-char" svg:width="0.3272in" svg:height="0.0756in" draw:z-index="467"><draw:image xlink:href="Pictures/100000010000003F0000000E7055858B.png" xlink:type="simple" xlink:show="embed" xlink:actuate="onLoad" draw:mime-type="image/png"/></draw:frame></text:p>
          </table:table-cell>
          <table:table-cell table:style-name="Table9.B1" office:value-type="string">
            <text:p text:style-name="P372"/>
            <text:p text:style-name="P369"><draw:frame draw:style-name="fr3" draw:name="Image 380" text:anchor-type="as-char" svg:width="0.5937in" svg:height="0.0756in" draw:z-index="468"><draw:image xlink:href="Pictures/10000001000000730000000E13A131B9.png" xlink:type="simple" xlink:show="embed" xlink:actuate="onLoad" draw:mime-type="image/png"/></draw:frame></text:p>
          </table:table-cell>
          <table:table-cell table:style-name="Table9.B1" office:value-type="string">
            <text:p text:style-name="P372"/>
            <text:p text:style-name="P370"><draw:frame draw:style-name="fr3" draw:name="Image 381" text:anchor-type="as-char" svg:width="0.5008in" svg:height="0.0756in" draw:z-index="469"><draw:image xlink:href="Pictures/10000001000000600000000E669564B8.png" xlink:type="simple" xlink:show="embed" xlink:actuate="onLoad" draw:mime-type="image/png"/></draw:frame></text:p>
          </table:table-cell>
          <table:table-cell table:style-name="Table9.E1" office:value-type="string">
            <text:p text:style-name="P372"/>
            <text:p text:style-name="P371"><draw:frame draw:style-name="fr3" draw:name="Image 382" text:anchor-type="as-char" svg:width="0.3902in" svg:height="0.0756in" draw:z-index="470"><draw:image xlink:href="Pictures/100000010000004B0000000EA8368A29.png" xlink:type="simple" xlink:show="embed" xlink:actuate="onLoad" draw:mime-type="image/png"/></draw:frame></text:p>
          </table:table-cell>
        </table:table-row>
        <table:table-row table:style-name="Table9.1">
          <table:table-cell table:style-name="Table9.A1" office:value-type="string">
            <text:p text:style-name="P366"/>
            <text:p text:style-name="P386"><draw:frame draw:style-name="fr3" draw:name="Image 383" text:anchor-type="as-char" svg:width="0.4827in" svg:height="0.0756in" draw:z-index="471"><draw:image xlink:href="Pictures/100000010000005D0000000ECD2AF3CE.png" xlink:type="simple" xlink:show="embed" xlink:actuate="onLoad" draw:mime-type="image/png"/></draw:frame></text:p>
          </table:table-cell>
          <table:table-cell table:style-name="Table9.B1" office:value-type="string">
            <text:p text:style-name="P366"/>
            <text:p text:style-name="P368"><draw:frame draw:style-name="fr3" draw:name="Image 384" text:anchor-type="as-char" svg:width="0.3272in" svg:height="0.0756in" draw:z-index="472"><draw:image xlink:href="Pictures/100000010000003F0000000EEE228089.png" xlink:type="simple" xlink:show="embed" xlink:actuate="onLoad" draw:mime-type="image/png"/></draw:frame></text:p>
          </table:table-cell>
          <table:table-cell table:style-name="Table9.B1" office:value-type="string">
            <text:p text:style-name="P366"/>
            <text:p text:style-name="P369"><draw:frame draw:style-name="fr3" draw:name="Image 385" text:anchor-type="as-char" svg:width="0.5937in" svg:height="0.0756in" draw:z-index="473"><draw:image xlink:href="Pictures/10000001000000730000000E80E85C05.png" xlink:type="simple" xlink:show="embed" xlink:actuate="onLoad" draw:mime-type="image/png"/></draw:frame></text:p>
          </table:table-cell>
          <table:table-cell table:style-name="Table9.B1" office:value-type="string">
            <text:p text:style-name="P366"/>
            <text:p text:style-name="P370"><draw:frame draw:style-name="fr3" draw:name="Image 386" text:anchor-type="as-char" svg:width="0.5008in" svg:height="0.0756in" draw:z-index="474"><draw:image xlink:href="Pictures/10000001000000600000000E740BE0DD.png" xlink:type="simple" xlink:show="embed" xlink:actuate="onLoad" draw:mime-type="image/png"/></draw:frame></text:p>
          </table:table-cell>
          <table:table-cell table:style-name="Table9.E1" office:value-type="string">
            <text:p text:style-name="P366"/>
            <text:p text:style-name="P371"><draw:frame draw:style-name="fr3" draw:name="Image 387" text:anchor-type="as-char" svg:width="0.3902in" svg:height="0.0756in" draw:z-index="475"><draw:image xlink:href="Pictures/100000010000004B0000000E2C31B218.png" xlink:type="simple" xlink:show="embed" xlink:actuate="onLoad" draw:mime-type="image/png"/></draw:frame></text:p>
          </table:table-cell>
        </table:table-row>
        <table:table-row table:style-name="Table9.2">
          <table:table-cell table:style-name="Table9.A1" office:value-type="string">
            <text:p text:style-name="P377"/>
            <text:p text:style-name="P420"><draw:frame draw:style-name="fr3" draw:name="Image 388" text:anchor-type="as-char" svg:width="0.4634in" svg:height="0.0756in" draw:z-index="476"><draw:image xlink:href="Pictures/10000001000000590000000EABAF6A82.png" xlink:type="simple" xlink:show="embed" xlink:actuate="onLoad" draw:mime-type="image/png"/></draw:frame></text:p>
          </table:table-cell>
          <table:table-cell table:style-name="Table9.B1" office:value-type="string">
            <text:p text:style-name="P377"/>
            <text:p text:style-name="P368"><draw:frame draw:style-name="fr3" draw:name="Image 389" text:anchor-type="as-char" svg:width="0.3272in" svg:height="0.0756in" draw:z-index="477"><draw:image xlink:href="Pictures/100000010000003F0000000EC9ABCBD7.png" xlink:type="simple" xlink:show="embed" xlink:actuate="onLoad" draw:mime-type="image/png"/></draw:frame></text:p>
          </table:table-cell>
          <table:table-cell table:style-name="Table9.B1" office:value-type="string">
            <text:p text:style-name="P377"/>
            <text:p text:style-name="P369"><draw:frame draw:style-name="fr3" draw:name="Image 390" text:anchor-type="as-char" svg:width="0.5937in" svg:height="0.0756in" draw:z-index="478"><draw:image xlink:href="Pictures/10000001000000730000000EEA5FB6C1.png" xlink:type="simple" xlink:show="embed" xlink:actuate="onLoad" draw:mime-type="image/png"/></draw:frame></text:p>
          </table:table-cell>
          <table:table-cell table:style-name="Table9.B1" office:value-type="string">
            <text:p text:style-name="P377"/>
            <text:p text:style-name="P370"><draw:frame draw:style-name="fr3" draw:name="Image 391" text:anchor-type="as-char" svg:width="0.5008in" svg:height="0.0756in" draw:z-index="479"><draw:image xlink:href="Pictures/10000001000000600000000E147EEBDC.png" xlink:type="simple" xlink:show="embed" xlink:actuate="onLoad" draw:mime-type="image/png"/></draw:frame></text:p>
          </table:table-cell>
          <table:table-cell table:style-name="Table9.E1" office:value-type="string">
            <text:p text:style-name="P377"/>
            <text:p text:style-name="P371"><draw:frame draw:style-name="fr3" draw:name="Image 392" text:anchor-type="as-char" svg:width="0.3902in" svg:height="0.0756in" draw:z-index="480"><draw:image xlink:href="Pictures/100000010000004B0000000ED3CAEC63.png" xlink:type="simple" xlink:show="embed" xlink:actuate="onLoad" draw:mime-type="image/png"/></draw:frame></text:p>
          </table:table-cell>
        </table:table-row>
        <table:table-row table:style-name="Table9.2">
          <table:table-cell table:style-name="Table9.A1" office:value-type="string">
            <text:p text:style-name="P372"/>
            <text:p text:style-name="P421"><draw:frame draw:style-name="fr3" draw:name="Image 393" text:anchor-type="as-char" svg:width="0.4398in" svg:height="0.0756in" draw:z-index="481"><draw:image xlink:href="Pictures/10000001000000550000000EC4BF29CA.png" xlink:type="simple" xlink:show="embed" xlink:actuate="onLoad" draw:mime-type="image/png"/></draw:frame></text:p>
          </table:table-cell>
          <table:table-cell table:style-name="Table9.B1" office:value-type="string">
            <text:p text:style-name="P372"/>
            <text:p text:style-name="P368"><draw:frame draw:style-name="fr3" draw:name="Image 394" text:anchor-type="as-char" svg:width="0.3272in" svg:height="0.0756in" draw:z-index="482"><draw:image xlink:href="Pictures/100000010000003F0000000EB4817B90.png" xlink:type="simple" xlink:show="embed" xlink:actuate="onLoad" draw:mime-type="image/png"/></draw:frame></text:p>
          </table:table-cell>
          <table:table-cell table:style-name="Table9.B1" office:value-type="string">
            <text:p text:style-name="P372"/>
            <text:p text:style-name="P369"><draw:frame draw:style-name="fr3" draw:name="Image 395" text:anchor-type="as-char" svg:width="0.5937in" svg:height="0.0756in" draw:z-index="483"><draw:image xlink:href="Pictures/10000001000000730000000E07474ECD.png" xlink:type="simple" xlink:show="embed" xlink:actuate="onLoad" draw:mime-type="image/png"/></draw:frame></text:p>
          </table:table-cell>
          <table:table-cell table:style-name="Table9.B1" office:value-type="string">
            <text:p text:style-name="P372"/>
            <text:p text:style-name="P370"><draw:frame draw:style-name="fr3" draw:name="Image 396" text:anchor-type="as-char" svg:width="0.5008in" svg:height="0.0756in" draw:z-index="484"><draw:image xlink:href="Pictures/10000001000000600000000E72057F52.png" xlink:type="simple" xlink:show="embed" xlink:actuate="onLoad" draw:mime-type="image/png"/></draw:frame></text:p>
          </table:table-cell>
          <table:table-cell table:style-name="Table9.E1" office:value-type="string">
            <text:p text:style-name="P372"/>
            <text:p text:style-name="P371"><draw:frame draw:style-name="fr3" draw:name="Image 397" text:anchor-type="as-char" svg:width="0.3902in" svg:height="0.0756in" draw:z-index="485"><draw:image xlink:href="Pictures/100000010000004B0000000E90CA8DCB.png" xlink:type="simple" xlink:show="embed" xlink:actuate="onLoad" draw:mime-type="image/png"/></draw:frame></text:p>
          </table:table-cell>
        </table:table-row>
        <table:table-row table:style-name="Table9.2">
          <table:table-cell table:style-name="Table9.A1" office:value-type="string">
            <text:p text:style-name="P372"/>
            <text:p text:style-name="P422"><draw:frame draw:style-name="fr3" draw:name="Image 398" text:anchor-type="as-char" svg:width="0.4547in" svg:height="0.0917in" draw:z-index="486"><draw:image xlink:href="Pictures/1000000100000058000000129C360D18.png" xlink:type="simple" xlink:show="embed" xlink:actuate="onLoad" draw:mime-type="image/png"/></draw:frame></text:p>
          </table:table-cell>
          <table:table-cell table:style-name="Table9.B1" office:value-type="string">
            <text:p text:style-name="P372"/>
            <text:p text:style-name="P368"><draw:frame draw:style-name="fr3" draw:name="Image 399" text:anchor-type="as-char" svg:width="0.3272in" svg:height="0.0756in" draw:z-index="487"><draw:image xlink:href="Pictures/100000010000003F0000000E4425B85B.png" xlink:type="simple" xlink:show="embed" xlink:actuate="onLoad" draw:mime-type="image/png"/></draw:frame></text:p>
          </table:table-cell>
          <table:table-cell table:style-name="Table9.B1" office:value-type="string">
            <text:p text:style-name="P372"/>
            <text:p text:style-name="P369"><draw:frame draw:style-name="fr3" draw:name="Image 400" text:anchor-type="as-char" svg:width="0.5937in" svg:height="0.0756in" draw:z-index="488"><draw:image xlink:href="Pictures/10000001000000730000000E0AF2BAF3.png" xlink:type="simple" xlink:show="embed" xlink:actuate="onLoad" draw:mime-type="image/png"/></draw:frame></text:p>
          </table:table-cell>
          <table:table-cell table:style-name="Table9.B1" office:value-type="string">
            <text:p text:style-name="P372"/>
            <text:p text:style-name="P370"><draw:frame draw:style-name="fr3" draw:name="Image 401" text:anchor-type="as-char" svg:width="0.5008in" svg:height="0.0756in" draw:z-index="489"><draw:image xlink:href="Pictures/10000001000000600000000E8BC1E288.png" xlink:type="simple" xlink:show="embed" xlink:actuate="onLoad" draw:mime-type="image/png"/></draw:frame></text:p>
          </table:table-cell>
          <table:table-cell table:style-name="Table9.E1" office:value-type="string">
            <text:p text:style-name="P372"/>
            <text:p text:style-name="P371"><draw:frame draw:style-name="fr3" draw:name="Image 402" text:anchor-type="as-char" svg:width="0.3902in" svg:height="0.0756in" draw:z-index="490"><draw:image xlink:href="Pictures/100000010000004B0000000E774D8BA8.png" xlink:type="simple" xlink:show="embed" xlink:actuate="onLoad" draw:mime-type="image/png"/></draw:frame></text:p>
          </table:table-cell>
        </table:table-row>
        <table:table-row table:style-name="Table9.1">
          <table:table-cell table:style-name="Table9.A1" office:value-type="string">
            <text:p text:style-name="P366"/>
            <text:p text:style-name="P423"><draw:frame draw:style-name="fr3" draw:name="Image 403" text:anchor-type="as-char" svg:width="0.439in" svg:height="0.0917in" draw:z-index="491"><draw:image xlink:href="Pictures/10000001000000550000001220C09E7F.png" xlink:type="simple" xlink:show="embed" xlink:actuate="onLoad" draw:mime-type="image/png"/></draw:frame></text:p>
          </table:table-cell>
          <table:table-cell table:style-name="Table9.B1" office:value-type="string">
            <text:p text:style-name="P366"/>
            <text:p text:style-name="P382"><draw:frame draw:style-name="fr3" draw:name="Image 404" text:anchor-type="as-char" svg:width="0.3299in" svg:height="0.0764in" draw:z-index="492"><draw:image xlink:href="Pictures/100000010000003F0000000F67FF5B57.png" xlink:type="simple" xlink:show="embed" xlink:actuate="onLoad" draw:mime-type="image/png"/></draw:frame></text:p>
          </table:table-cell>
          <table:table-cell table:style-name="Table9.B1" office:value-type="string">
            <text:p text:style-name="P366"/>
            <text:p text:style-name="P383"><draw:frame draw:style-name="fr3" draw:name="Image 405" text:anchor-type="as-char" svg:width="0.6in" svg:height="0.0764in" draw:z-index="493"><draw:image xlink:href="Pictures/10000001000000730000000F26ED6425.png" xlink:type="simple" xlink:show="embed" xlink:actuate="onLoad" draw:mime-type="image/png"/></draw:frame></text:p>
          </table:table-cell>
          <table:table-cell table:style-name="Table9.B1" office:value-type="string">
            <text:p text:style-name="P366"/>
            <text:p text:style-name="P384"><draw:frame draw:style-name="fr3" draw:name="Image 406" text:anchor-type="as-char" svg:width="0.5047in" svg:height="0.0764in" draw:z-index="494"><draw:image xlink:href="Pictures/10000001000000600000000F5437E95F.png" xlink:type="simple" xlink:show="embed" xlink:actuate="onLoad" draw:mime-type="image/png"/></draw:frame></text:p>
          </table:table-cell>
          <table:table-cell table:style-name="Table9.E1" office:value-type="string">
            <text:p text:style-name="P366"/>
            <text:p text:style-name="P385"><draw:frame draw:style-name="fr3" draw:name="Image 407" text:anchor-type="as-char" svg:width="0.3937in" svg:height="0.0764in" draw:z-index="495"><draw:image xlink:href="Pictures/100000010000004B0000000F01FE606C.png" xlink:type="simple" xlink:show="embed" xlink:actuate="onLoad" draw:mime-type="image/png"/></draw:frame></text:p>
          </table:table-cell>
        </table:table-row>
        <table:table-row table:style-name="Table9.2">
          <table:table-cell table:style-name="Table9.A1" office:value-type="string">
            <text:p text:style-name="P377"/>
            <text:p text:style-name="P373"><draw:frame draw:style-name="fr3" draw:name="Image 408" text:anchor-type="as-char" svg:width="0.452in" svg:height="0.0756in" draw:z-index="496"><draw:image xlink:href="Pictures/10000001000000570000000E4AC82BD1.png" xlink:type="simple" xlink:show="embed" xlink:actuate="onLoad" draw:mime-type="image/png"/></draw:frame></text:p>
          </table:table-cell>
          <table:table-cell table:style-name="Table9.B1" office:value-type="string">
            <text:p text:style-name="P377"/>
            <text:p text:style-name="P368"><draw:frame draw:style-name="fr3" draw:name="Image 409" text:anchor-type="as-char" svg:width="0.3272in" svg:height="0.0756in" draw:z-index="497"><draw:image xlink:href="Pictures/100000010000003F0000000E3F2AA1B9.png" xlink:type="simple" xlink:show="embed" xlink:actuate="onLoad" draw:mime-type="image/png"/></draw:frame></text:p>
          </table:table-cell>
          <table:table-cell table:style-name="Table9.B1" office:value-type="string">
            <text:p text:style-name="P377"/>
            <text:p text:style-name="P369"><draw:frame draw:style-name="fr3" draw:name="Image 410" text:anchor-type="as-char" svg:width="0.5957in" svg:height="0.0756in" draw:z-index="498"><draw:image xlink:href="Pictures/10000001000000730000000E6B2342E2.png" xlink:type="simple" xlink:show="embed" xlink:actuate="onLoad" draw:mime-type="image/png"/></draw:frame></text:p>
          </table:table-cell>
          <table:table-cell table:style-name="Table9.B1" office:value-type="string">
            <text:p text:style-name="P377"/>
            <text:p text:style-name="P370"><draw:frame draw:style-name="fr3" draw:name="Image 411" text:anchor-type="as-char" svg:width="0.5008in" svg:height="0.0756in" draw:z-index="499"><draw:image xlink:href="Pictures/10000001000000600000000E3536A8CB.png" xlink:type="simple" xlink:show="embed" xlink:actuate="onLoad" draw:mime-type="image/png"/></draw:frame></text:p>
          </table:table-cell>
          <table:table-cell table:style-name="Table9.E1" office:value-type="string">
            <text:p text:style-name="P377"/>
            <text:p text:style-name="P376"><draw:frame draw:style-name="fr3" draw:name="Image 412" text:anchor-type="as-char" svg:width="0.3917in" svg:height="0.0756in" draw:z-index="500"><draw:image xlink:href="Pictures/100000010000004C0000000EAAA8B6D7.png" xlink:type="simple" xlink:show="embed" xlink:actuate="onLoad" draw:mime-type="image/png"/></draw:frame></text:p>
          </table:table-cell>
        </table:table-row>
        <table:table-row table:style-name="Table9.2">
          <table:table-cell table:style-name="Table9.A1" office:value-type="string">
            <text:p text:style-name="P366"/>
            <text:p text:style-name="P424"><draw:frame draw:style-name="fr3" draw:name="Image 413" text:anchor-type="as-char" svg:width="0.4457in" svg:height="0.0728in" draw:z-index="501"><draw:image xlink:href="Pictures/10000001000000560000000E9949627B.png" xlink:type="simple" xlink:show="embed" xlink:actuate="onLoad" draw:mime-type="image/png"/></draw:frame></text:p>
          </table:table-cell>
          <table:table-cell table:style-name="Table9.B1" office:value-type="string">
            <text:p text:style-name="P372"/>
            <text:p text:style-name="P382"><draw:frame draw:style-name="fr3" draw:name="Image 414" text:anchor-type="as-char" svg:width="0.3299in" svg:height="0.0764in" draw:z-index="502"><draw:image xlink:href="Pictures/100000010000003F0000000FA6FB6DB2.png" xlink:type="simple" xlink:show="embed" xlink:actuate="onLoad" draw:mime-type="image/png"/></draw:frame></text:p>
          </table:table-cell>
          <table:table-cell table:style-name="Table9.B1" office:value-type="string">
            <text:p text:style-name="P372"/>
            <text:p text:style-name="P383"><draw:frame draw:style-name="fr3" draw:name="Image 415" text:anchor-type="as-char" svg:width="0.5984in" svg:height="0.0764in" draw:z-index="503"><draw:image xlink:href="Pictures/10000001000000720000000FD2F0086E.png" xlink:type="simple" xlink:show="embed" xlink:actuate="onLoad" draw:mime-type="image/png"/></draw:frame></text:p>
          </table:table-cell>
          <table:table-cell table:style-name="Table9.B1" office:value-type="string">
            <text:p text:style-name="P372"/>
            <text:p text:style-name="P384"><draw:frame draw:style-name="fr3" draw:name="Image 416" text:anchor-type="as-char" svg:width="0.5047in" svg:height="0.0764in" draw:z-index="504"><draw:image xlink:href="Pictures/10000001000000600000000FB805C64F.png" xlink:type="simple" xlink:show="embed" xlink:actuate="onLoad" draw:mime-type="image/png"/></draw:frame></text:p>
          </table:table-cell>
          <table:table-cell table:style-name="Table9.E1" office:value-type="string">
            <text:p text:style-name="P372"/>
            <text:p text:style-name="P385"><draw:frame draw:style-name="fr3" draw:name="Image 417" text:anchor-type="as-char" svg:width="0.3965in" svg:height="0.0764in" draw:z-index="505"><draw:image xlink:href="Pictures/100000010000004B0000000FC884D042.png" xlink:type="simple" xlink:show="embed" xlink:actuate="onLoad" draw:mime-type="image/png"/></draw:frame></text:p>
          </table:table-cell>
        </table:table-row>
        <table:table-row table:style-name="Table9.2">
          <table:table-cell table:style-name="Table9.A1" office:value-type="string">
            <text:p text:style-name="P372"/>
            <text:p text:style-name="P425"><draw:frame draw:style-name="fr3" draw:name="Image 418" text:anchor-type="as-char" svg:width="0.4165in" svg:height="0.0917in" draw:z-index="506"><draw:image xlink:href="Pictures/100000010000005100000012A98374DB.png" xlink:type="simple" xlink:show="embed" xlink:actuate="onLoad" draw:mime-type="image/png"/></draw:frame></text:p>
          </table:table-cell>
          <table:table-cell table:style-name="Table9.B1" office:value-type="string">
            <text:p text:style-name="P372"/>
            <text:p text:style-name="P382"><draw:frame draw:style-name="fr3" draw:name="Image 419" text:anchor-type="as-char" svg:width="0.3299in" svg:height="0.0764in" draw:z-index="507"><draw:image xlink:href="Pictures/100000010000003F0000000FA4BFDF65.png" xlink:type="simple" xlink:show="embed" xlink:actuate="onLoad" draw:mime-type="image/png"/></draw:frame></text:p>
          </table:table-cell>
          <table:table-cell table:style-name="Table9.B1" office:value-type="string">
            <text:p text:style-name="P372"/>
            <text:p text:style-name="P383"><draw:frame draw:style-name="fr3" draw:name="Image 420" text:anchor-type="as-char" svg:width="0.6in" svg:height="0.0764in" draw:z-index="508"><draw:image xlink:href="Pictures/10000001000000730000000F87190E9C.png" xlink:type="simple" xlink:show="embed" xlink:actuate="onLoad" draw:mime-type="image/png"/></draw:frame></text:p>
          </table:table-cell>
          <table:table-cell table:style-name="Table9.B1" office:value-type="string">
            <text:p text:style-name="P372"/>
            <text:p text:style-name="P384"><draw:frame draw:style-name="fr3" draw:name="Image 421" text:anchor-type="as-char" svg:width="0.5047in" svg:height="0.0764in" draw:z-index="509"><draw:image xlink:href="Pictures/10000001000000600000000FA77C58D3.png" xlink:type="simple" xlink:show="embed" xlink:actuate="onLoad" draw:mime-type="image/png"/></draw:frame></text:p>
          </table:table-cell>
          <table:table-cell table:style-name="Table9.E1" office:value-type="string">
            <text:p text:style-name="P372"/>
            <text:p text:style-name="P385"><draw:frame draw:style-name="fr3" draw:name="Image 422" text:anchor-type="as-char" svg:width="0.3937in" svg:height="0.0764in" draw:z-index="510"><draw:image xlink:href="Pictures/100000010000004B0000000F6CAA2BB9.png" xlink:type="simple" xlink:show="embed" xlink:actuate="onLoad" draw:mime-type="image/png"/></draw:frame></text:p>
          </table:table-cell>
        </table:table-row>
        <table:table-row table:style-name="Table9.1">
          <table:table-cell table:style-name="Table9.A1" office:value-type="string">
            <text:p text:style-name="P366"/>
            <text:p text:style-name="P426"><draw:frame draw:style-name="fr3" draw:name="Image 423" text:anchor-type="as-char" svg:width="0.4543in" svg:height="0.0764in" draw:z-index="511"><draw:image xlink:href="Pictures/10000001000000560000000FBB75A29A.png" xlink:type="simple" xlink:show="embed" xlink:actuate="onLoad" draw:mime-type="image/png"/></draw:frame></text:p>
          </table:table-cell>
          <table:table-cell table:style-name="Table9.B1" office:value-type="string">
            <text:p text:style-name="P366"/>
            <text:p text:style-name="P382"><draw:frame draw:style-name="fr3" draw:name="Image 424" text:anchor-type="as-char" svg:width="0.3299in" svg:height="0.0764in" draw:z-index="512"><draw:image xlink:href="Pictures/100000010000003F0000000F5165D845.png" xlink:type="simple" xlink:show="embed" xlink:actuate="onLoad" draw:mime-type="image/png"/></draw:frame></text:p>
          </table:table-cell>
          <table:table-cell table:style-name="Table9.B1" office:value-type="string">
            <text:p text:style-name="P366"/>
            <text:p text:style-name="P383"><draw:frame draw:style-name="fr3" draw:name="Image 425" text:anchor-type="as-char" svg:width="0.5984in" svg:height="0.0764in" draw:z-index="513"><draw:image xlink:href="Pictures/10000001000000720000000FD5BF5E31.png" xlink:type="simple" xlink:show="embed" xlink:actuate="onLoad" draw:mime-type="image/png"/></draw:frame></text:p>
          </table:table-cell>
          <table:table-cell table:style-name="Table9.B1" office:value-type="string">
            <text:p text:style-name="P366"/>
            <text:p text:style-name="P393"><draw:frame draw:style-name="fr3" draw:name="Image 426" text:anchor-type="as-char" svg:width="0.5071in" svg:height="0.0764in" draw:z-index="514"><draw:image xlink:href="Pictures/10000001000000610000000F41DD5F92.png" xlink:type="simple" xlink:show="embed" xlink:actuate="onLoad" draw:mime-type="image/png"/></draw:frame></text:p>
          </table:table-cell>
          <table:table-cell table:style-name="Table9.E1" office:value-type="string">
            <text:p text:style-name="P366"/>
            <text:p text:style-name="P412"><draw:frame draw:style-name="fr3" draw:name="Image 427" text:anchor-type="as-char" svg:width="0.398in" svg:height="0.0764in" draw:z-index="515"><draw:image xlink:href="Pictures/100000010000004C0000000F1A634743.png" xlink:type="simple" xlink:show="embed" xlink:actuate="onLoad" draw:mime-type="image/png"/></draw:frame></text:p>
          </table:table-cell>
        </table:table-row>
        <table:table-row table:style-name="Table9.2">
          <table:table-cell table:style-name="Table9.A1" office:value-type="string">
            <text:p text:style-name="P372"/>
            <text:p text:style-name="P427"><draw:frame draw:style-name="fr3" draw:name="Image 428" text:anchor-type="as-char" svg:width="0.4756in" svg:height="0.0917in" draw:z-index="516"><draw:image xlink:href="Pictures/100000010000005C00000012164EE94C.png" xlink:type="simple" xlink:show="embed" xlink:actuate="onLoad" draw:mime-type="image/png"/></draw:frame></text:p>
          </table:table-cell>
          <table:table-cell table:style-name="Table9.B1" office:value-type="string">
            <text:p text:style-name="P372"/>
            <text:p text:style-name="P382"><draw:frame draw:style-name="fr3" draw:name="Image 429" text:anchor-type="as-char" svg:width="0.3299in" svg:height="0.0764in" draw:z-index="517"><draw:image xlink:href="Pictures/100000010000003F0000000FCF9E8A8A.png" xlink:type="simple" xlink:show="embed" xlink:actuate="onLoad" draw:mime-type="image/png"/></draw:frame></text:p>
          </table:table-cell>
          <table:table-cell table:style-name="Table9.B1" office:value-type="string">
            <text:p text:style-name="P372"/>
            <text:p text:style-name="P392"><draw:frame draw:style-name="fr3" draw:name="Image 430" text:anchor-type="as-char" svg:width="0.6016in" svg:height="0.0764in" draw:z-index="518"><draw:image xlink:href="Pictures/10000001000000730000000FFDDAF765.png" xlink:type="simple" xlink:show="embed" xlink:actuate="onLoad" draw:mime-type="image/png"/></draw:frame></text:p>
          </table:table-cell>
          <table:table-cell table:style-name="Table9.B1" office:value-type="string">
            <text:p text:style-name="P372"/>
            <text:p text:style-name="P393"><draw:frame draw:style-name="fr3" draw:name="Image 431" text:anchor-type="as-char" svg:width="0.5071in" svg:height="0.0764in" draw:z-index="519"><draw:image xlink:href="Pictures/10000001000000610000000FE30E4A0A.png" xlink:type="simple" xlink:show="embed" xlink:actuate="onLoad" draw:mime-type="image/png"/></draw:frame></text:p>
          </table:table-cell>
          <table:table-cell table:style-name="Table9.E1" office:value-type="string">
            <text:p text:style-name="P372"/>
            <text:p text:style-name="P385"><draw:frame draw:style-name="fr3" draw:name="Image 432" text:anchor-type="as-char" svg:width="0.3965in" svg:height="0.0764in" draw:z-index="520"><draw:image xlink:href="Pictures/100000010000004B0000000FE84E64F5.png" xlink:type="simple" xlink:show="embed" xlink:actuate="onLoad" draw:mime-type="image/png"/></draw:frame></text:p>
          </table:table-cell>
        </table:table-row>
        <table:table-row table:style-name="Table9.2">
          <table:table-cell table:style-name="Table9.A1" office:value-type="string">
            <text:p text:style-name="P372"/>
            <text:p text:style-name="P410"><draw:frame draw:style-name="fr3" draw:name="Image 433" text:anchor-type="as-char" svg:width="0.4484in" svg:height="0.0764in" draw:z-index="521"><draw:image xlink:href="Pictures/10000001000000560000000FDFF1288B.png" xlink:type="simple" xlink:show="embed" xlink:actuate="onLoad" draw:mime-type="image/png"/></draw:frame></text:p>
          </table:table-cell>
          <table:table-cell table:style-name="Table9.B1" office:value-type="string">
            <text:p text:style-name="P372"/>
            <text:p text:style-name="P382"><draw:frame draw:style-name="fr3" draw:name="Image 434" text:anchor-type="as-char" svg:width="0.3299in" svg:height="0.0764in" draw:z-index="522"><draw:image xlink:href="Pictures/100000010000003F0000000FE3500826.png" xlink:type="simple" xlink:show="embed" xlink:actuate="onLoad" draw:mime-type="image/png"/></draw:frame></text:p>
          </table:table-cell>
          <table:table-cell table:style-name="Table9.B1" office:value-type="string">
            <text:p text:style-name="P372"/>
            <text:p text:style-name="P392"><draw:frame draw:style-name="fr3" draw:name="Image 435" text:anchor-type="as-char" svg:width="0.5984in" svg:height="0.0764in" draw:z-index="523"><draw:image xlink:href="Pictures/10000001000000720000000F3B34D72F.png" xlink:type="simple" xlink:show="embed" xlink:actuate="onLoad" draw:mime-type="image/png"/></draw:frame></text:p>
          </table:table-cell>
          <table:table-cell table:style-name="Table9.B1" office:value-type="string">
            <text:p text:style-name="P372"/>
            <text:p text:style-name="P393"><draw:frame draw:style-name="fr3" draw:name="Image 436" text:anchor-type="as-char" svg:width="0.5071in" svg:height="0.0764in" draw:z-index="524"><draw:image xlink:href="Pictures/10000001000000610000000F803AD07C.png" xlink:type="simple" xlink:show="embed" xlink:actuate="onLoad" draw:mime-type="image/png"/></draw:frame></text:p>
          </table:table-cell>
          <table:table-cell table:style-name="Table9.E1" office:value-type="string">
            <text:p text:style-name="P372"/>
            <text:p text:style-name="P385"><draw:frame draw:style-name="fr3" draw:name="Image 437" text:anchor-type="as-char" svg:width="0.3965in" svg:height="0.0764in" draw:z-index="525"><draw:image xlink:href="Pictures/100000010000004B0000000F7F43AAEA.png" xlink:type="simple" xlink:show="embed" xlink:actuate="onLoad" draw:mime-type="image/png"/></draw:frame></text:p>
          </table:table-cell>
        </table:table-row>
        <table:table-row table:style-name="Table9.2">
          <table:table-cell table:style-name="Table9.A1" office:value-type="string">
            <text:p text:style-name="P372"/>
            <text:p text:style-name="P388"><draw:frame draw:style-name="fr3" draw:name="Image 438" text:anchor-type="as-char" svg:width="0.4618in" svg:height="0.0764in" draw:z-index="526"><draw:image xlink:href="Pictures/10000001000000580000000F4DFEA2FB.png" xlink:type="simple" xlink:show="embed" xlink:actuate="onLoad" draw:mime-type="image/png"/></draw:frame></text:p>
          </table:table-cell>
          <table:table-cell table:style-name="Table9.B1" office:value-type="string">
            <text:p text:style-name="P372"/>
            <text:p text:style-name="P382"><draw:frame draw:style-name="fr3" draw:name="Image 439" text:anchor-type="as-char" svg:width="0.3299in" svg:height="0.0764in" draw:z-index="527"><draw:image xlink:href="Pictures/100000010000003F0000000FE6CAF66E.png" xlink:type="simple" xlink:show="embed" xlink:actuate="onLoad" draw:mime-type="image/png"/></draw:frame></text:p>
          </table:table-cell>
          <table:table-cell table:style-name="Table9.B1" office:value-type="string">
            <text:p text:style-name="P372"/>
            <text:p text:style-name="P392"><draw:frame draw:style-name="fr3" draw:name="Image 440" text:anchor-type="as-char" svg:width="0.6043in" svg:height="0.0764in" draw:z-index="528"><draw:image xlink:href="Pictures/10000001000000730000000F38E35BF1.png" xlink:type="simple" xlink:show="embed" xlink:actuate="onLoad" draw:mime-type="image/png"/></draw:frame></text:p>
          </table:table-cell>
          <table:table-cell table:style-name="Table9.B1" office:value-type="string">
            <text:p text:style-name="P372"/>
            <text:p text:style-name="P393"><draw:frame draw:style-name="fr3" draw:name="Image 441" text:anchor-type="as-char" svg:width="0.5071in" svg:height="0.0764in" draw:z-index="529"><draw:image xlink:href="Pictures/10000001000000610000000F7239C44D.png" xlink:type="simple" xlink:show="embed" xlink:actuate="onLoad" draw:mime-type="image/png"/></draw:frame></text:p>
          </table:table-cell>
          <table:table-cell table:style-name="Table9.E1" office:value-type="string">
            <text:p text:style-name="P372"/>
            <text:p text:style-name="P385"><draw:frame draw:style-name="fr3" draw:name="Image 442" text:anchor-type="as-char" svg:width="0.3965in" svg:height="0.0764in" draw:z-index="530"><draw:image xlink:href="Pictures/100000010000004B0000000F5603C4DA.png" xlink:type="simple" xlink:show="embed" xlink:actuate="onLoad" draw:mime-type="image/png"/></draw:frame></text:p>
          </table:table-cell>
        </table:table-row>
        <table:table-row table:style-name="Table9.1">
          <table:table-cell table:style-name="Table9.A1" office:value-type="string">
            <text:p text:style-name="P366"/>
            <text:p text:style-name="P428"><draw:frame draw:style-name="fr3" draw:name="Image 443" text:anchor-type="as-char" svg:width="0.3902in" svg:height="0.0756in" draw:z-index="531"><draw:image xlink:href="Pictures/100000010000004B0000000EBFD5BFEB.png" xlink:type="simple" xlink:show="embed" xlink:actuate="onLoad" draw:mime-type="image/png"/></draw:frame></text:p>
          </table:table-cell>
          <table:table-cell table:style-name="Table9.B1" office:value-type="string">
            <text:p text:style-name="P366"/>
            <text:p text:style-name="P368"><draw:frame draw:style-name="fr3" draw:name="Image 444" text:anchor-type="as-char" svg:width="0.3272in" svg:height="0.0756in" draw:z-index="532"><draw:image xlink:href="Pictures/100000010000003F0000000EF388BA0D.png" xlink:type="simple" xlink:show="embed" xlink:actuate="onLoad" draw:mime-type="image/png"/></draw:frame></text:p>
          </table:table-cell>
          <table:table-cell table:style-name="Table9.B1" office:value-type="string">
            <text:p text:style-name="P366"/>
            <text:p text:style-name="P369"><draw:frame draw:style-name="fr3" draw:name="Image 445" text:anchor-type="as-char" svg:width="0.5965in" svg:height="0.0756in" draw:z-index="533"><draw:image xlink:href="Pictures/10000001000000730000000E26908D72.png" xlink:type="simple" xlink:show="embed" xlink:actuate="onLoad" draw:mime-type="image/png"/></draw:frame></text:p>
          </table:table-cell>
          <table:table-cell table:style-name="Table9.B1" office:value-type="string">
            <text:p text:style-name="P366"/>
            <text:p text:style-name="P370"><draw:frame draw:style-name="fr3" draw:name="Image 446" text:anchor-type="as-char" svg:width="0.5008in" svg:height="0.0756in" draw:z-index="534"><draw:image xlink:href="Pictures/10000001000000600000000E30A1C86B.png" xlink:type="simple" xlink:show="embed" xlink:actuate="onLoad" draw:mime-type="image/png"/></draw:frame></text:p>
          </table:table-cell>
          <table:table-cell table:style-name="Table9.E1" office:value-type="string">
            <text:p text:style-name="P366"/>
            <text:p text:style-name="P371"><draw:frame draw:style-name="fr3" draw:name="Image 447" text:anchor-type="as-char" svg:width="0.3902in" svg:height="0.0756in" draw:z-index="535"><draw:image xlink:href="Pictures/100000010000004B0000000E7B4911F9.png" xlink:type="simple" xlink:show="embed" xlink:actuate="onLoad" draw:mime-type="image/png"/></draw:frame></text:p>
          </table:table-cell>
        </table:table-row>
        <table:table-row table:style-name="Table9.2">
          <table:table-cell table:style-name="Table9.A1" office:value-type="string">
            <text:p text:style-name="P372"/>
            <text:p text:style-name="P429"><draw:frame draw:style-name="fr3" draw:name="Image 448" text:anchor-type="as-char" svg:width="0.4634in" svg:height="0.0756in" draw:z-index="536"><draw:image xlink:href="Pictures/10000001000000590000000E545223EE.png" xlink:type="simple" xlink:show="embed" xlink:actuate="onLoad" draw:mime-type="image/png"/></draw:frame></text:p>
          </table:table-cell>
          <table:table-cell table:style-name="Table9.B1" office:value-type="string">
            <text:p text:style-name="P372"/>
            <text:p text:style-name="P368"><draw:frame draw:style-name="fr3" draw:name="Image 449" text:anchor-type="as-char" svg:width="0.3272in" svg:height="0.0756in" draw:z-index="537"><draw:image xlink:href="Pictures/100000010000003F0000000E75563C9B.png" xlink:type="simple" xlink:show="embed" xlink:actuate="onLoad" draw:mime-type="image/png"/></draw:frame></text:p>
          </table:table-cell>
          <table:table-cell table:style-name="Table9.B1" office:value-type="string">
            <text:p text:style-name="P372"/>
            <text:p text:style-name="P369"><draw:frame draw:style-name="fr8" draw:name="Image11" text:anchor-type="as-char" svg:width="0.1492in" svg:height="0.0764in" draw:z-index="1522"><draw:image xlink:href="Pictures/1000000100000010000000089152992D.png" xlink:type="simple" xlink:show="embed" xlink:actuate="onLoad" draw:mime-type="image/png"/></draw:frame><draw:frame draw:style-name="fr8" draw:name="Image12" text:anchor-type="as-char" svg:width="0.4398in" svg:height="0.0764in" draw:z-index="1523"><draw:image xlink:href="Pictures/10000001000000300000000823FCC2B0.png" xlink:type="simple" xlink:show="embed" xlink:actuate="onLoad" draw:mime-type="image/png"/></draw:frame></text:p>
          </table:table-cell>
          <table:table-cell table:style-name="Table9.B1" office:value-type="string">
            <text:p text:style-name="P372"/>
            <text:p text:style-name="P370"><draw:frame draw:style-name="fr3" draw:name="Image 454" text:anchor-type="as-char" svg:width="0.5008in" svg:height="0.0756in" draw:z-index="538"><draw:image xlink:href="Pictures/10000001000000600000000ECB576071.png" xlink:type="simple" xlink:show="embed" xlink:actuate="onLoad" draw:mime-type="image/png"/></draw:frame></text:p>
          </table:table-cell>
          <table:table-cell table:style-name="Table9.E1" office:value-type="string">
            <text:p text:style-name="P372"/>
            <text:p text:style-name="P371"><draw:frame draw:style-name="fr3" draw:name="Image 455" text:anchor-type="as-char" svg:width="0.3902in" svg:height="0.0756in" draw:z-index="539"><draw:image xlink:href="Pictures/100000010000004B0000000E48C015A4.png" xlink:type="simple" xlink:show="embed" xlink:actuate="onLoad" draw:mime-type="image/png"/></draw:frame></text:p>
          </table:table-cell>
        </table:table-row>
        <table:table-row table:style-name="Table9.2">
          <table:table-cell table:style-name="Table9.A1" office:value-type="string">
            <text:p text:style-name="P372"/>
            <text:p text:style-name="P396"><draw:frame draw:style-name="fr3" draw:name="Image 456" text:anchor-type="as-char" svg:width="0.4126in" svg:height="0.0756in" draw:z-index="540"><draw:image xlink:href="Pictures/10000001000000500000000E5CF38C8D.png" xlink:type="simple" xlink:show="embed" xlink:actuate="onLoad" draw:mime-type="image/png"/></draw:frame></text:p>
          </table:table-cell>
          <table:table-cell table:style-name="Table9.B1" office:value-type="string">
            <text:p text:style-name="P372"/>
            <text:p text:style-name="P368"><draw:frame draw:style-name="fr3" draw:name="Image 457" text:anchor-type="as-char" svg:width="0.3272in" svg:height="0.0756in" draw:z-index="541"><draw:image xlink:href="Pictures/100000010000003F0000000E24F741CF.png" xlink:type="simple" xlink:show="embed" xlink:actuate="onLoad" draw:mime-type="image/png"/></draw:frame></text:p>
          </table:table-cell>
          <table:table-cell table:style-name="Table9.B1" office:value-type="string">
            <text:p text:style-name="P372"/>
            <text:p text:style-name="P369"><draw:frame draw:style-name="fr3" draw:name="Image 458" text:anchor-type="as-char" svg:width="0.5937in" svg:height="0.0756in" draw:z-index="542"><draw:image xlink:href="Pictures/10000001000000730000000E34716E93.png" xlink:type="simple" xlink:show="embed" xlink:actuate="onLoad" draw:mime-type="image/png"/></draw:frame></text:p>
          </table:table-cell>
          <table:table-cell table:style-name="Table9.B1" office:value-type="string">
            <text:p text:style-name="P372"/>
            <text:p text:style-name="P370"><draw:frame draw:style-name="fr3" draw:name="Image 459" text:anchor-type="as-char" svg:width="0.5008in" svg:height="0.0756in" draw:z-index="543"><draw:image xlink:href="Pictures/10000001000000600000000E45F6CBEF.png" xlink:type="simple" xlink:show="embed" xlink:actuate="onLoad" draw:mime-type="image/png"/></draw:frame></text:p>
          </table:table-cell>
          <table:table-cell table:style-name="Table9.E1" office:value-type="string">
            <text:p text:style-name="P372"/>
            <text:p text:style-name="P371"><draw:frame draw:style-name="fr3" draw:name="Image 460" text:anchor-type="as-char" svg:width="0.3902in" svg:height="0.0756in" draw:z-index="544"><draw:image xlink:href="Pictures/100000010000004B0000000E5F2815C4.png" xlink:type="simple" xlink:show="embed" xlink:actuate="onLoad" draw:mime-type="image/png"/></draw:frame></text:p>
          </table:table-cell>
        </table:table-row>
        <table:table-row table:style-name="Table9.2">
          <table:table-cell table:style-name="Table9.A1" office:value-type="string">
            <text:p text:style-name="P372"/>
            <text:p text:style-name="P430"><draw:frame draw:style-name="fr3" draw:name="Image 461" text:anchor-type="as-char" svg:width="0.4547in" svg:height="0.0917in" draw:z-index="545"><draw:image xlink:href="Pictures/1000000100000058000000123815F63A.png" xlink:type="simple" xlink:show="embed" xlink:actuate="onLoad" draw:mime-type="image/png"/></draw:frame></text:p>
          </table:table-cell>
          <table:table-cell table:style-name="Table9.B1" office:value-type="string">
            <text:p text:style-name="P372"/>
            <text:p text:style-name="P368"><draw:frame draw:style-name="fr3" draw:name="Image 462" text:anchor-type="as-char" svg:width="0.3272in" svg:height="0.0756in" draw:z-index="546"><draw:image xlink:href="Pictures/100000010000003F0000000EA6552956.png" xlink:type="simple" xlink:show="embed" xlink:actuate="onLoad" draw:mime-type="image/png"/></draw:frame></text:p>
          </table:table-cell>
          <table:table-cell table:style-name="Table9.B1" office:value-type="string">
            <text:p text:style-name="P372"/>
            <text:p text:style-name="P369"><draw:frame draw:style-name="fr3" draw:name="Image 463" text:anchor-type="as-char" svg:width="0.5937in" svg:height="0.0756in" draw:z-index="547"><draw:image xlink:href="Pictures/10000001000000730000000E025E5DC2.png" xlink:type="simple" xlink:show="embed" xlink:actuate="onLoad" draw:mime-type="image/png"/></draw:frame></text:p>
          </table:table-cell>
          <table:table-cell table:style-name="Table9.B1" office:value-type="string">
            <text:p text:style-name="P372"/>
            <text:p text:style-name="P431"><draw:frame draw:style-name="fr3" draw:name="Image 464" text:anchor-type="as-char" svg:width="0.4953in" svg:height="0.0756in" draw:z-index="548"><draw:image xlink:href="Pictures/100000010000005F0000000E9EC4F1AD.png" xlink:type="simple" xlink:show="embed" xlink:actuate="onLoad" draw:mime-type="image/png"/></draw:frame></text:p>
          </table:table-cell>
          <table:table-cell table:style-name="Table9.E1" office:value-type="string">
            <text:p text:style-name="P372"/>
            <text:p text:style-name="P371"><draw:frame draw:style-name="fr3" draw:name="Image 465" text:anchor-type="as-char" svg:width="0.3902in" svg:height="0.0756in" draw:z-index="549"><draw:image xlink:href="Pictures/100000010000004B0000000E848AF15F.png" xlink:type="simple" xlink:show="embed" xlink:actuate="onLoad" draw:mime-type="image/png"/></draw:frame></text:p>
          </table:table-cell>
        </table:table-row>
        <table:table-row table:style-name="Table9.1">
          <table:table-cell table:style-name="Table9.A1" office:value-type="string">
            <text:p text:style-name="P366"/>
            <text:p text:style-name="P422"><draw:frame draw:style-name="fr3" draw:name="Image 466" text:anchor-type="as-char" svg:width="0.4547in" svg:height="0.0917in" draw:z-index="550"><draw:image xlink:href="Pictures/100000010000005800000012F877092B.png" xlink:type="simple" xlink:show="embed" xlink:actuate="onLoad" draw:mime-type="image/png"/></draw:frame></text:p>
          </table:table-cell>
          <table:table-cell table:style-name="Table9.B1" office:value-type="string">
            <text:p text:style-name="P366"/>
            <text:p text:style-name="P382"><draw:frame draw:style-name="fr3" draw:name="Image 467" text:anchor-type="as-char" svg:width="0.3299in" svg:height="0.0764in" draw:z-index="551"><draw:image xlink:href="Pictures/100000010000003F0000000F63B5D2E2.png" xlink:type="simple" xlink:show="embed" xlink:actuate="onLoad" draw:mime-type="image/png"/></draw:frame></text:p>
          </table:table-cell>
          <table:table-cell table:style-name="Table9.B1" office:value-type="string">
            <text:p text:style-name="P366"/>
            <text:p text:style-name="P383"><draw:frame draw:style-name="fr3" draw:name="Image 468" text:anchor-type="as-char" svg:width="0.5992in" svg:height="0.0764in" draw:z-index="552"><draw:image xlink:href="Pictures/10000001000000730000000F23A2236B.png" xlink:type="simple" xlink:show="embed" xlink:actuate="onLoad" draw:mime-type="image/png"/></draw:frame></text:p>
          </table:table-cell>
          <table:table-cell table:style-name="Table9.B1" office:value-type="string">
            <text:p text:style-name="P366"/>
            <text:p text:style-name="P384"><draw:frame draw:style-name="fr3" draw:name="Image 469" text:anchor-type="as-char" svg:width="0.5047in" svg:height="0.0764in" draw:z-index="553"><draw:image xlink:href="Pictures/10000001000000600000000FD0C9140B.png" xlink:type="simple" xlink:show="embed" xlink:actuate="onLoad" draw:mime-type="image/png"/></draw:frame></text:p>
          </table:table-cell>
          <table:table-cell table:style-name="Table9.E1" office:value-type="string">
            <text:p text:style-name="P366"/>
            <text:p text:style-name="P385"><draw:frame draw:style-name="fr3" draw:name="Image 470" text:anchor-type="as-char" svg:width="0.3937in" svg:height="0.0764in" draw:z-index="554"><draw:image xlink:href="Pictures/100000010000004B0000000FCE63E559.png" xlink:type="simple" xlink:show="embed" xlink:actuate="onLoad" draw:mime-type="image/png"/></draw:frame></text:p>
          </table:table-cell>
        </table:table-row>
        <table:table-row table:style-name="Table9.2">
          <table:table-cell table:style-name="Table9.A1" office:value-type="string">
            <text:p text:style-name="P372"/>
            <text:p text:style-name="P401"><draw:frame draw:style-name="fr3" draw:name="Image 471" text:anchor-type="as-char" svg:width="0.4244in" svg:height="0.0764in" draw:z-index="555"><draw:image xlink:href="Pictures/10000001000000510000000FF68C466A.png" xlink:type="simple" xlink:show="embed" xlink:actuate="onLoad" draw:mime-type="image/png"/></draw:frame></text:p>
          </table:table-cell>
          <table:table-cell table:style-name="Table9.B1" office:value-type="string">
            <text:p text:style-name="P372"/>
            <text:p text:style-name="P382"><draw:frame draw:style-name="fr3" draw:name="Image 472" text:anchor-type="as-char" svg:width="0.3299in" svg:height="0.0764in" draw:z-index="556"><draw:image xlink:href="Pictures/100000010000003F0000000FED8E4F95.png" xlink:type="simple" xlink:show="embed" xlink:actuate="onLoad" draw:mime-type="image/png"/></draw:frame></text:p>
          </table:table-cell>
          <table:table-cell table:style-name="Table9.B1" office:value-type="string">
            <text:p text:style-name="P372"/>
            <text:p text:style-name="P369"><draw:frame draw:style-name="fr8" draw:name="Image13" text:anchor-type="as-char" svg:width="0.1492in" svg:height="0.0764in" draw:z-index="1503"><draw:image xlink:href="Pictures/1000000100000010000000089152992D.png" xlink:type="simple" xlink:show="embed" xlink:actuate="onLoad" draw:mime-type="image/png"/></draw:frame><draw:frame draw:style-name="fr8" draw:name="Image14" text:anchor-type="as-char" svg:width="0.4382in" svg:height="0.0764in" draw:z-index="1504"><draw:image xlink:href="Pictures/10000001000000300000000821D9D9BD.png" xlink:type="simple" xlink:show="embed" xlink:actuate="onLoad" draw:mime-type="image/png"/></draw:frame></text:p>
          </table:table-cell>
          <table:table-cell table:style-name="Table9.B1" office:value-type="string">
            <text:p text:style-name="P372"/>
            <text:p text:style-name="P384"><draw:frame draw:style-name="fr3" draw:name="Image 477" text:anchor-type="as-char" svg:width="0.5047in" svg:height="0.0764in" draw:z-index="557"><draw:image xlink:href="Pictures/10000001000000600000000F68F52B00.png" xlink:type="simple" xlink:show="embed" xlink:actuate="onLoad" draw:mime-type="image/png"/></draw:frame></text:p>
          </table:table-cell>
          <table:table-cell table:style-name="Table9.E1" office:value-type="string">
            <text:p text:style-name="P372"/>
            <text:p text:style-name="P385"><draw:frame draw:style-name="fr3" draw:name="Image 478" text:anchor-type="as-char" svg:width="0.3937in" svg:height="0.0764in" draw:z-index="558"><draw:image xlink:href="Pictures/100000010000004B0000000FB80FE204.png" xlink:type="simple" xlink:show="embed" xlink:actuate="onLoad" draw:mime-type="image/png"/></draw:frame></text:p>
          </table:table-cell>
        </table:table-row>
        <table:table-row table:style-name="Table9.2">
          <table:table-cell table:style-name="Table9.A1" office:value-type="string">
            <text:p text:style-name="P372"/>
            <text:p text:style-name="P426"><draw:frame draw:style-name="fr3" draw:name="Image 479" text:anchor-type="as-char" svg:width="0.4571in" svg:height="0.0764in" draw:z-index="559"><draw:image xlink:href="Pictures/10000001000000570000000F6C694DC8.png" xlink:type="simple" xlink:show="embed" xlink:actuate="onLoad" draw:mime-type="image/png"/></draw:frame></text:p>
          </table:table-cell>
          <table:table-cell table:style-name="Table9.B1" office:value-type="string">
            <text:p text:style-name="P372"/>
            <text:p text:style-name="P382"><draw:frame draw:style-name="fr3" draw:name="Image 480" text:anchor-type="as-char" svg:width="0.3299in" svg:height="0.0764in" draw:z-index="560"><draw:image xlink:href="Pictures/100000010000003F0000000FAF4272AB.png" xlink:type="simple" xlink:show="embed" xlink:actuate="onLoad" draw:mime-type="image/png"/></draw:frame></text:p>
          </table:table-cell>
          <table:table-cell table:style-name="Table9.B1" office:value-type="string">
            <text:p text:style-name="P372"/>
            <text:p text:style-name="P383"><draw:frame draw:style-name="fr3" draw:name="Image 481" text:anchor-type="as-char" svg:width="0.6in" svg:height="0.0764in" draw:z-index="561"><draw:image xlink:href="Pictures/10000001000000730000000F51B1C752.png" xlink:type="simple" xlink:show="embed" xlink:actuate="onLoad" draw:mime-type="image/png"/></draw:frame></text:p>
          </table:table-cell>
          <table:table-cell table:style-name="Table9.B1" office:value-type="string">
            <text:p text:style-name="P372"/>
            <text:p text:style-name="P384"><draw:frame draw:style-name="fr3" draw:name="Image 482" text:anchor-type="as-char" svg:width="0.5047in" svg:height="0.0764in" draw:z-index="562"><draw:image xlink:href="Pictures/10000001000000600000000F5BDFD5A3.png" xlink:type="simple" xlink:show="embed" xlink:actuate="onLoad" draw:mime-type="image/png"/></draw:frame></text:p>
          </table:table-cell>
          <table:table-cell table:style-name="Table9.E1" office:value-type="string">
            <text:p text:style-name="P372"/>
            <text:p text:style-name="P385"><draw:frame draw:style-name="fr3" draw:name="Image 483" text:anchor-type="as-char" svg:width="0.3937in" svg:height="0.0764in" draw:z-index="563"><draw:image xlink:href="Pictures/100000010000004B0000000F855E30CA.png" xlink:type="simple" xlink:show="embed" xlink:actuate="onLoad" draw:mime-type="image/png"/></draw:frame></text:p>
          </table:table-cell>
        </table:table-row>
        <table:table-row table:style-name="Table9.2">
          <table:table-cell table:style-name="Table9.A1" office:value-type="string">
            <text:p text:style-name="P372"/>
            <text:p text:style-name="P432"><draw:frame draw:style-name="fr3" draw:name="Image 484" text:anchor-type="as-char" svg:width="0.4634in" svg:height="0.0917in" draw:z-index="564"><draw:image xlink:href="Pictures/100000010000005900000012AE28A116.png" xlink:type="simple" xlink:show="embed" xlink:actuate="onLoad" draw:mime-type="image/png"/></draw:frame></text:p>
          </table:table-cell>
          <table:table-cell table:style-name="Table9.B1" office:value-type="string">
            <text:p text:style-name="P372"/>
            <text:p text:style-name="P382"><draw:frame draw:style-name="fr3" draw:name="Image 485" text:anchor-type="as-char" svg:width="0.3299in" svg:height="0.0764in" draw:z-index="565"><draw:image xlink:href="Pictures/100000010000003F0000000FA7D35A6E.png" xlink:type="simple" xlink:show="embed" xlink:actuate="onLoad" draw:mime-type="image/png"/></draw:frame></text:p>
          </table:table-cell>
          <table:table-cell table:style-name="Table9.B1" office:value-type="string">
            <text:p text:style-name="P372"/>
            <text:p text:style-name="P383"><draw:frame draw:style-name="fr3" draw:name="Image 486" text:anchor-type="as-char" svg:width="0.6016in" svg:height="0.0764in" draw:z-index="566"><draw:image xlink:href="Pictures/10000001000000730000000F4F49934C.png" xlink:type="simple" xlink:show="embed" xlink:actuate="onLoad" draw:mime-type="image/png"/></draw:frame></text:p>
          </table:table-cell>
          <table:table-cell table:style-name="Table9.B1" office:value-type="string">
            <text:p text:style-name="P372"/>
            <text:p text:style-name="P433"><draw:frame draw:style-name="fr3" draw:name="Image 487" text:anchor-type="as-char" svg:width="0.4992in" svg:height="0.0764in" draw:z-index="567"><draw:image xlink:href="Pictures/100000010000005F0000000F977DCC3B.png" xlink:type="simple" xlink:show="embed" xlink:actuate="onLoad" draw:mime-type="image/png"/></draw:frame></text:p>
          </table:table-cell>
          <table:table-cell table:style-name="Table9.E1" office:value-type="string">
            <text:p text:style-name="P372"/>
            <text:p text:style-name="P385"><draw:frame draw:style-name="fr3" draw:name="Image 488" text:anchor-type="as-char" svg:width="0.3937in" svg:height="0.0764in" draw:z-index="568"><draw:image xlink:href="Pictures/100000010000004B0000000F940C3D52.png" xlink:type="simple" xlink:show="embed" xlink:actuate="onLoad" draw:mime-type="image/png"/></draw:frame></text:p>
          </table:table-cell>
        </table:table-row>
        <table:table-row table:style-name="Table9.23">
          <table:table-cell table:style-name="Table9.A1" office:value-type="string">
            <text:p text:style-name="P366"/>
            <text:p text:style-name="P418"><draw:frame draw:style-name="fr3" draw:name="Image 489" text:anchor-type="as-char" svg:width="0.4425in" svg:height="0.0764in" draw:z-index="569"><draw:image xlink:href="Pictures/10000001000000550000000F4E413DE9.png" xlink:type="simple" xlink:show="embed" xlink:actuate="onLoad" draw:mime-type="image/png"/></draw:frame></text:p>
          </table:table-cell>
          <table:table-cell table:style-name="Table9.B1" office:value-type="string">
            <text:p text:style-name="P366"/>
            <text:p text:style-name="P382"><draw:frame draw:style-name="fr3" draw:name="Image 490" text:anchor-type="as-char" svg:width="0.3299in" svg:height="0.0764in" draw:z-index="570"><draw:image xlink:href="Pictures/100000010000003F0000000F70158FFC.png" xlink:type="simple" xlink:show="embed" xlink:actuate="onLoad" draw:mime-type="image/png"/></draw:frame></text:p>
          </table:table-cell>
          <table:table-cell table:style-name="Table9.B1" office:value-type="string">
            <text:p text:style-name="P366"/>
            <text:p text:style-name="P383"><draw:frame draw:style-name="fr3" draw:name="Image 491" text:anchor-type="as-char" svg:width="0.5992in" svg:height="0.0764in" draw:z-index="571"><draw:image xlink:href="Pictures/10000001000000730000000F8945BE0A.png" xlink:type="simple" xlink:show="embed" xlink:actuate="onLoad" draw:mime-type="image/png"/></draw:frame></text:p>
          </table:table-cell>
          <table:table-cell table:style-name="Table9.B1" office:value-type="string">
            <text:p text:style-name="P366"/>
            <text:p text:style-name="P384"><draw:frame draw:style-name="fr3" draw:name="Image 492" text:anchor-type="as-char" svg:width="0.5047in" svg:height="0.0764in" draw:z-index="1329"><draw:image xlink:href="Pictures/10000001000000600000000F34D45394.png" xlink:type="simple" xlink:show="embed" xlink:actuate="onLoad" draw:mime-type="image/png"/></draw:frame></text:p>
          </table:table-cell>
          <table:table-cell table:style-name="Table9.E1" office:value-type="string">
            <text:p text:style-name="P366"/>
            <text:p text:style-name="P412"><draw:frame draw:style-name="fr3" draw:name="Image 493" text:anchor-type="as-char" svg:width="0.3953in" svg:height="0.0764in" draw:z-index="1488"><draw:image xlink:href="Pictures/100000010000004C0000000F2EEFAFC3.png" xlink:type="simple" xlink:show="embed" xlink:actuate="onLoad" draw:mime-type="image/png"/></draw:frame></text:p>
          </table:table-cell>
        </table:table-row>
      </table:table>
      <text:p text:style-name="P434"/>
      <text:p text:style-name="P435"/>
      <table:table table:name="Table10" table:style-name="Table10">
        <table:table-column table:style-name="Table10.A"/>
        <table:table-column table:style-name="Table10.B"/>
        <table:table-column table:style-name="Table10.C" table:number-columns-repeated="2"/>
        <table:table-column table:style-name="Table10.E"/>
        <table:table-row table:style-name="Table10.1">
          <table:table-cell table:style-name="Table10.A1" office:value-type="string">
            <text:p text:style-name="P404"/>
          </table:table-cell>
          <table:table-cell table:style-name="Table10.B1" office:value-type="string">
            <text:p text:style-name="P404"/>
          </table:table-cell>
          <table:table-cell table:style-name="Table10.B1" office:value-type="string">
            <text:p text:style-name="P404"/>
          </table:table-cell>
          <table:table-cell table:style-name="Table10.B1" office:value-type="string">
            <text:p text:style-name="P404"/>
          </table:table-cell>
          <table:table-cell table:style-name="Table10.E1" office:value-type="string">
            <text:p text:style-name="P404"/>
          </table:table-cell>
        </table:table-row>
        <table:table-row table:style-name="Table10.2">
          <table:table-cell table:style-name="Table10.A1" office:value-type="string">
            <text:p text:style-name="P436"/>
            <text:p text:style-name="P437"><draw:frame draw:style-name="fr3" draw:name="Image 494" text:anchor-type="as-char" svg:width="0.4161in" svg:height="0.0752in" draw:z-index="572"><draw:image xlink:href="Pictures/10000001000000500000000F6AD39276.png" xlink:type="simple" xlink:show="embed" xlink:actuate="onLoad" draw:mime-type="image/png"/></draw:frame></text:p>
          </table:table-cell>
          <table:table-cell table:style-name="Table10.B1" office:value-type="string">
            <text:p text:style-name="P436"/>
            <text:p text:style-name="P438"><draw:frame draw:style-name="fr3" draw:name="Image 495" text:anchor-type="as-char" svg:width="0.3228in" svg:height="0.0752in" draw:z-index="573"><draw:image xlink:href="Pictures/100000010000003F0000000F9C4F6F1D.png" xlink:type="simple" xlink:show="embed" xlink:actuate="onLoad" draw:mime-type="image/png"/></draw:frame></text:p>
          </table:table-cell>
          <table:table-cell table:style-name="Table10.B1" office:value-type="string">
            <text:p text:style-name="P436"/>
            <text:p text:style-name="P439"><draw:frame draw:style-name="fr3" draw:name="Image 496" text:anchor-type="as-char" svg:width="0.589in" svg:height="0.0752in" draw:z-index="574"><draw:image xlink:href="Pictures/10000001000000720000000F3659F489.png" xlink:type="simple" xlink:show="embed" xlink:actuate="onLoad" draw:mime-type="image/png"/></draw:frame></text:p>
          </table:table-cell>
          <table:table-cell table:style-name="Table10.B1" office:value-type="string">
            <text:p text:style-name="P436"/>
            <text:p text:style-name="P440"><draw:frame draw:style-name="fr3" draw:name="Image 497" text:anchor-type="as-char" svg:width="0.4898in" svg:height="0.0752in" draw:z-index="575"><draw:image xlink:href="Pictures/100000010000005E0000000FCD0CCF0F.png" xlink:type="simple" xlink:show="embed" xlink:actuate="onLoad" draw:mime-type="image/png"/></draw:frame></text:p>
          </table:table-cell>
          <table:table-cell table:style-name="Table10.E1" office:value-type="string">
            <text:p text:style-name="P436"/>
            <text:p text:style-name="P441"><draw:frame draw:style-name="fr3" draw:name="Image 498" text:anchor-type="as-char" svg:width="0.389in" svg:height="0.0752in" draw:z-index="576"><draw:image xlink:href="Pictures/100000010000004B0000000F1CF76246.png" xlink:type="simple" xlink:show="embed" xlink:actuate="onLoad" draw:mime-type="image/png"/></draw:frame></text:p>
          </table:table-cell>
        </table:table-row>
        <table:table-row table:style-name="Table10.1">
          <table:table-cell table:style-name="Table10.A1" office:value-type="string">
            <text:p text:style-name="P442"/>
            <text:p text:style-name="P397"><draw:frame draw:style-name="fr3" draw:name="Image 499" text:anchor-type="as-char" svg:width="0.4661in" svg:height="0.0756in" draw:z-index="577"><draw:image xlink:href="Pictures/10000001000000590000000EABEBEAAC.png" xlink:type="simple" xlink:show="embed" xlink:actuate="onLoad" draw:mime-type="image/png"/></draw:frame></text:p>
          </table:table-cell>
          <table:table-cell table:style-name="Table10.B1" office:value-type="string">
            <text:p text:style-name="P442"/>
            <text:p text:style-name="P443"><draw:frame draw:style-name="fr3" draw:name="Image 500" text:anchor-type="as-char" svg:width="0.3272in" svg:height="0.0756in" draw:z-index="578"><draw:image xlink:href="Pictures/100000010000003F0000000EBF39EB2E.png" xlink:type="simple" xlink:show="embed" xlink:actuate="onLoad" draw:mime-type="image/png"/></draw:frame></text:p>
          </table:table-cell>
          <table:table-cell table:style-name="Table10.B1" office:value-type="string">
            <text:p text:style-name="P442"/>
            <text:p text:style-name="P444"><draw:frame draw:style-name="fr3" draw:name="Image 501" text:anchor-type="as-char" svg:width="0.5937in" svg:height="0.0756in" draw:z-index="579"><draw:image xlink:href="Pictures/10000001000000710000000E89097FDD.png" xlink:type="simple" xlink:show="embed" xlink:actuate="onLoad" draw:mime-type="image/png"/></draw:frame></text:p>
          </table:table-cell>
          <table:table-cell table:style-name="Table10.B1" office:value-type="string">
            <text:p text:style-name="P442"/>
            <text:p text:style-name="P445"><draw:frame draw:style-name="fr3" draw:name="Image 502" text:anchor-type="as-char" svg:width="0.502in" svg:height="0.0756in" draw:z-index="580"><draw:image xlink:href="Pictures/10000001000000600000000ECB402485.png" xlink:type="simple" xlink:show="embed" xlink:actuate="onLoad" draw:mime-type="image/png"/></draw:frame></text:p>
          </table:table-cell>
          <table:table-cell table:style-name="Table10.E1" office:value-type="string">
            <text:p text:style-name="P442"/>
            <text:p text:style-name="P376"><draw:frame draw:style-name="fr3" draw:name="Image 503" text:anchor-type="as-char" svg:width="0.3929in" svg:height="0.0756in" draw:z-index="581"><draw:image xlink:href="Pictures/100000010000004B0000000E2C3C32EE.png" xlink:type="simple" xlink:show="embed" xlink:actuate="onLoad" draw:mime-type="image/png"/></draw:frame></text:p>
          </table:table-cell>
        </table:table-row>
        <table:table-row table:style-name="Table10.2">
          <table:table-cell table:style-name="Table10.A1" office:value-type="string">
            <text:p text:style-name="P446"/>
            <text:p text:style-name="P447"><draw:frame draw:style-name="fr3" draw:name="Image 504" text:anchor-type="as-char" svg:width="0.3583in" svg:height="0.0756in" draw:z-index="582"><draw:image xlink:href="Pictures/10000001000000440000000E68F56B86.png" xlink:type="simple" xlink:show="embed" xlink:actuate="onLoad" draw:mime-type="image/png"/></draw:frame></text:p>
          </table:table-cell>
          <table:table-cell table:style-name="Table10.B1" office:value-type="string">
            <text:p text:style-name="P446"/>
            <text:p text:style-name="P443"><draw:frame draw:style-name="fr3" draw:name="Image 505" text:anchor-type="as-char" svg:width="0.3272in" svg:height="0.0756in" draw:z-index="583"><draw:image xlink:href="Pictures/100000010000003F0000000E56650FCC.png" xlink:type="simple" xlink:show="embed" xlink:actuate="onLoad" draw:mime-type="image/png"/></draw:frame></text:p>
          </table:table-cell>
          <table:table-cell table:style-name="Table10.B1" office:value-type="string">
            <text:p text:style-name="P446"/>
            <text:p text:style-name="P444"><draw:frame draw:style-name="fr3" draw:name="Image 506" text:anchor-type="as-char" svg:width="0.5929in" svg:height="0.0756in" draw:z-index="584"><draw:image xlink:href="Pictures/10000001000000710000000E595C1311.png" xlink:type="simple" xlink:show="embed" xlink:actuate="onLoad" draw:mime-type="image/png"/></draw:frame></text:p>
          </table:table-cell>
          <table:table-cell table:style-name="Table10.B1" office:value-type="string">
            <text:p text:style-name="P446"/>
            <text:p text:style-name="P445"><draw:frame draw:style-name="fr3" draw:name="Image 507" text:anchor-type="as-char" svg:width="0.502in" svg:height="0.0756in" draw:z-index="585"><draw:image xlink:href="Pictures/10000001000000600000000E2527C775.png" xlink:type="simple" xlink:show="embed" xlink:actuate="onLoad" draw:mime-type="image/png"/></draw:frame></text:p>
          </table:table-cell>
          <table:table-cell table:style-name="Table10.E1" office:value-type="string">
            <text:p text:style-name="P446"/>
            <text:p text:style-name="P376"><draw:frame draw:style-name="fr3" draw:name="Image 508" text:anchor-type="as-char" svg:width="0.3902in" svg:height="0.0756in" draw:z-index="586"><draw:image xlink:href="Pictures/100000010000004B0000000E5669A8A2.png" xlink:type="simple" xlink:show="embed" xlink:actuate="onLoad" draw:mime-type="image/png"/></draw:frame></text:p>
          </table:table-cell>
        </table:table-row>
        <table:table-row table:style-name="Table10.2">
          <table:table-cell table:style-name="Table10.A1" office:value-type="string">
            <text:p text:style-name="P436"/>
            <text:p text:style-name="P373"><draw:frame draw:style-name="fr3" draw:name="Image 509" text:anchor-type="as-char" svg:width="0.4425in" svg:height="0.0756in" draw:z-index="587"><draw:image xlink:href="Pictures/10000001000000540000000E2E6503AC.png" xlink:type="simple" xlink:show="embed" xlink:actuate="onLoad" draw:mime-type="image/png"/></draw:frame></text:p>
          </table:table-cell>
          <table:table-cell table:style-name="Table10.B1" office:value-type="string">
            <text:p text:style-name="P436"/>
            <text:p text:style-name="P443"><draw:frame draw:style-name="fr3" draw:name="Image 510" text:anchor-type="as-char" svg:width="0.3272in" svg:height="0.0756in" draw:z-index="588"><draw:image xlink:href="Pictures/100000010000003F0000000E5D8CDDAB.png" xlink:type="simple" xlink:show="embed" xlink:actuate="onLoad" draw:mime-type="image/png"/></draw:frame></text:p>
          </table:table-cell>
          <table:table-cell table:style-name="Table10.B1" office:value-type="string">
            <text:p text:style-name="P436"/>
            <text:p text:style-name="P444"><draw:frame draw:style-name="fr3" draw:name="Image 511" text:anchor-type="as-char" svg:width="0.5917in" svg:height="0.0756in" draw:z-index="589"><draw:image xlink:href="Pictures/10000001000000710000000EC5DD859A.png" xlink:type="simple" xlink:show="embed" xlink:actuate="onLoad" draw:mime-type="image/png"/></draw:frame></text:p>
          </table:table-cell>
          <table:table-cell table:style-name="Table10.B1" office:value-type="string">
            <text:p text:style-name="P436"/>
            <text:p text:style-name="P448"><draw:frame draw:style-name="fr3" draw:name="Image 512" text:anchor-type="as-char" svg:width="0.5008in" svg:height="0.0756in" draw:z-index="590"><draw:image xlink:href="Pictures/100000010000005F0000000E9CA0464B.png" xlink:type="simple" xlink:show="embed" xlink:actuate="onLoad" draw:mime-type="image/png"/></draw:frame></text:p>
          </table:table-cell>
          <table:table-cell table:style-name="Table10.E1" office:value-type="string">
            <text:p text:style-name="P436"/>
            <text:p text:style-name="P449"><draw:frame draw:style-name="fr3" draw:name="Image 513" text:anchor-type="as-char" svg:width="0.3917in" svg:height="0.0756in" draw:z-index="591"><draw:image xlink:href="Pictures/100000010000004B0000000E54200230.png" xlink:type="simple" xlink:show="embed" xlink:actuate="onLoad" draw:mime-type="image/png"/></draw:frame></text:p>
          </table:table-cell>
        </table:table-row>
        <table:table-row table:style-name="Table10.2">
          <table:table-cell table:style-name="Table10.A1" office:value-type="string">
            <text:p text:style-name="P436"/>
            <text:p text:style-name="P450"><draw:frame draw:style-name="fr3" draw:name="Image 514" text:anchor-type="as-char" svg:width="0.4154in" svg:height="0.0756in" draw:z-index="592"><draw:image xlink:href="Pictures/100000010000004F0000000ECF6B53B9.png" xlink:type="simple" xlink:show="embed" xlink:actuate="onLoad" draw:mime-type="image/png"/></draw:frame></text:p>
          </table:table-cell>
          <table:table-cell table:style-name="Table10.B1" office:value-type="string">
            <text:p text:style-name="P436"/>
            <text:p text:style-name="P443"><draw:frame draw:style-name="fr3" draw:name="Image 515" text:anchor-type="as-char" svg:width="0.3272in" svg:height="0.0756in" draw:z-index="593"><draw:image xlink:href="Pictures/100000010000003F0000000EF0440D5B.png" xlink:type="simple" xlink:show="embed" xlink:actuate="onLoad" draw:mime-type="image/png"/></draw:frame></text:p>
          </table:table-cell>
          <table:table-cell table:style-name="Table10.B1" office:value-type="string">
            <text:p text:style-name="P436"/>
            <text:p text:style-name="P439"><draw:frame draw:style-name="fr8" draw:name="Image15" text:anchor-type="as-char" svg:width="0.148in" svg:height="0.0756in" draw:z-index="1463"><draw:image xlink:href="Pictures/100000010000001000000008C77B0BAF.png" xlink:type="simple" xlink:show="embed" xlink:actuate="onLoad" draw:mime-type="image/png"/></draw:frame><draw:frame draw:style-name="fr8" draw:name="Image17" text:anchor-type="as-char" svg:width="0.4354in" svg:height="0.0756in" draw:z-index="1464"><draw:image xlink:href="Pictures/100000010000002F00000008BD5A4B5E.png" xlink:type="simple" xlink:show="embed" xlink:actuate="onLoad" draw:mime-type="image/png"/></draw:frame></text:p>
          </table:table-cell>
          <table:table-cell table:style-name="Table10.B1" office:value-type="string">
            <text:p text:style-name="P436"/>
            <text:p text:style-name="P448"><draw:frame draw:style-name="fr3" draw:name="Image 520" text:anchor-type="as-char" svg:width="0.5008in" svg:height="0.0756in" draw:z-index="594"><draw:image xlink:href="Pictures/100000010000005F0000000E172B38DA.png" xlink:type="simple" xlink:show="embed" xlink:actuate="onLoad" draw:mime-type="image/png"/></draw:frame></text:p>
          </table:table-cell>
          <table:table-cell table:style-name="Table10.E1" office:value-type="string">
            <text:p text:style-name="P436"/>
            <text:p text:style-name="P376"><draw:frame draw:style-name="fr3" draw:name="Image 521" text:anchor-type="as-char" svg:width="0.3902in" svg:height="0.0756in" draw:z-index="595"><draw:image xlink:href="Pictures/100000010000004B0000000ECF8ADCAA.png" xlink:type="simple" xlink:show="embed" xlink:actuate="onLoad" draw:mime-type="image/png"/></draw:frame></text:p>
          </table:table-cell>
        </table:table-row>
        <table:table-row table:style-name="Table10.1">
          <table:table-cell table:style-name="Table10.A1" office:value-type="string">
            <text:p text:style-name="P442"/>
            <text:p text:style-name="P397"><draw:frame draw:style-name="fr3" draw:name="Image 522" text:anchor-type="as-char" svg:width="0.4646in" svg:height="0.0756in" draw:z-index="596"><draw:image xlink:href="Pictures/10000001000000580000000E827D0857.png" xlink:type="simple" xlink:show="embed" xlink:actuate="onLoad" draw:mime-type="image/png"/></draw:frame></text:p>
          </table:table-cell>
          <table:table-cell table:style-name="Table10.B1" office:value-type="string">
            <text:p text:style-name="P442"/>
            <text:p text:style-name="P443"><draw:frame draw:style-name="fr3" draw:name="Image 523" text:anchor-type="as-char" svg:width="0.3272in" svg:height="0.0756in" draw:z-index="597"><draw:image xlink:href="Pictures/100000010000003F0000000E9196CCA5.png" xlink:type="simple" xlink:show="embed" xlink:actuate="onLoad" draw:mime-type="image/png"/></draw:frame></text:p>
          </table:table-cell>
          <table:table-cell table:style-name="Table10.B1" office:value-type="string">
            <text:p text:style-name="P442"/>
            <text:p text:style-name="P444"><draw:frame draw:style-name="fr3" draw:name="Image 524" text:anchor-type="as-char" svg:width="0.5937in" svg:height="0.0756in" draw:z-index="598"><draw:image xlink:href="Pictures/10000001000000710000000ED530F787.png" xlink:type="simple" xlink:show="embed" xlink:actuate="onLoad" draw:mime-type="image/png"/></draw:frame></text:p>
          </table:table-cell>
          <table:table-cell table:style-name="Table10.B1" office:value-type="string">
            <text:p text:style-name="P442"/>
            <text:p text:style-name="P448"><draw:frame draw:style-name="fr3" draw:name="Image 525" text:anchor-type="as-char" svg:width="0.5008in" svg:height="0.0756in" draw:z-index="599"><draw:image xlink:href="Pictures/100000010000005F0000000E0B242E46.png" xlink:type="simple" xlink:show="embed" xlink:actuate="onLoad" draw:mime-type="image/png"/></draw:frame></text:p>
          </table:table-cell>
          <table:table-cell table:style-name="Table10.E1" office:value-type="string">
            <text:p text:style-name="P442"/>
            <text:p text:style-name="P376"><draw:frame draw:style-name="fr3" draw:name="Image 526" text:anchor-type="as-char" svg:width="0.3902in" svg:height="0.0756in" draw:z-index="600"><draw:image xlink:href="Pictures/100000010000004B0000000E08716741.png" xlink:type="simple" xlink:show="embed" xlink:actuate="onLoad" draw:mime-type="image/png"/></draw:frame></text:p>
          </table:table-cell>
        </table:table-row>
        <table:table-row table:style-name="Table10.2">
          <table:table-cell table:style-name="Table10.A1" office:value-type="string">
            <text:p text:style-name="P446"/>
            <text:p text:style-name="P380"><draw:frame draw:style-name="fr3" draw:name="Image 527" text:anchor-type="as-char" svg:width="0.4618in" svg:height="0.0925in" draw:z-index="601"><draw:image xlink:href="Pictures/1000000100000058000000118B56D78C.png" xlink:type="simple" xlink:show="embed" xlink:actuate="onLoad" draw:mime-type="image/png"/></draw:frame></text:p>
          </table:table-cell>
          <table:table-cell table:style-name="Table10.B1" office:value-type="string">
            <text:p text:style-name="P446"/>
            <text:p text:style-name="P443"><draw:frame draw:style-name="fr3" draw:name="Image 528" text:anchor-type="as-char" svg:width="0.3272in" svg:height="0.0756in" draw:z-index="602"><draw:image xlink:href="Pictures/100000010000003F0000000EC0C02B62.png" xlink:type="simple" xlink:show="embed" xlink:actuate="onLoad" draw:mime-type="image/png"/></draw:frame></text:p>
          </table:table-cell>
          <table:table-cell table:style-name="Table10.B1" office:value-type="string">
            <text:p text:style-name="P446"/>
            <text:p text:style-name="P444"><draw:frame draw:style-name="fr3" draw:name="Image 529" text:anchor-type="as-char" svg:width="0.5937in" svg:height="0.0756in" draw:z-index="603"><draw:image xlink:href="Pictures/10000001000000710000000E65C87117.png" xlink:type="simple" xlink:show="embed" xlink:actuate="onLoad" draw:mime-type="image/png"/></draw:frame></text:p>
          </table:table-cell>
          <table:table-cell table:style-name="Table10.B1" office:value-type="string">
            <text:p text:style-name="P446"/>
            <text:p text:style-name="P448"><draw:frame draw:style-name="fr3" draw:name="Image 530" text:anchor-type="as-char" svg:width="0.5008in" svg:height="0.0756in" draw:z-index="604"><draw:image xlink:href="Pictures/100000010000005F0000000EB3FAB611.png" xlink:type="simple" xlink:show="embed" xlink:actuate="onLoad" draw:mime-type="image/png"/></draw:frame></text:p>
          </table:table-cell>
          <table:table-cell table:style-name="Table10.E1" office:value-type="string">
            <text:p text:style-name="P446"/>
            <text:p text:style-name="P376"><draw:frame draw:style-name="fr3" draw:name="Image 531" text:anchor-type="as-char" svg:width="0.3929in" svg:height="0.0756in" draw:z-index="605"><draw:image xlink:href="Pictures/100000010000004B0000000E84D2C1C1.png" xlink:type="simple" xlink:show="embed" xlink:actuate="onLoad" draw:mime-type="image/png"/></draw:frame></text:p>
          </table:table-cell>
        </table:table-row>
        <table:table-row table:style-name="Table10.2">
          <table:table-cell table:style-name="Table10.A1" office:value-type="string">
            <text:p text:style-name="P436"/>
            <text:p text:style-name="P451"><draw:frame draw:style-name="fr3" draw:name="Image 532" text:anchor-type="as-char" svg:width="0.4772in" svg:height="0.0752in" draw:z-index="606"><draw:image xlink:href="Pictures/100000010000005C0000000F84B2E14E.png" xlink:type="simple" xlink:show="embed" xlink:actuate="onLoad" draw:mime-type="image/png"/></draw:frame></text:p>
          </table:table-cell>
          <table:table-cell table:style-name="Table10.B1" office:value-type="string">
            <text:p text:style-name="P436"/>
            <text:p text:style-name="P438"><draw:frame draw:style-name="fr3" draw:name="Image 533" text:anchor-type="as-char" svg:width="0.3228in" svg:height="0.0752in" draw:z-index="607"><draw:image xlink:href="Pictures/100000010000003F0000000FA52BD9EC.png" xlink:type="simple" xlink:show="embed" xlink:actuate="onLoad" draw:mime-type="image/png"/></draw:frame></text:p>
          </table:table-cell>
          <table:table-cell table:style-name="Table10.B1" office:value-type="string">
            <text:p text:style-name="P436"/>
            <text:p text:style-name="P439"><draw:frame draw:style-name="fr3" draw:name="Image 534" text:anchor-type="as-char" svg:width="0.5874in" svg:height="0.0752in" draw:z-index="608"><draw:image xlink:href="Pictures/10000001000000710000000F03767BDD.png" xlink:type="simple" xlink:show="embed" xlink:actuate="onLoad" draw:mime-type="image/png"/></draw:frame></text:p>
          </table:table-cell>
          <table:table-cell table:style-name="Table10.B1" office:value-type="string">
            <text:p text:style-name="P436"/>
            <text:p text:style-name="P452"><draw:frame draw:style-name="fr3" draw:name="Image 535" text:anchor-type="as-char" svg:width="0.4965in" svg:height="0.0752in" draw:z-index="609"><draw:image xlink:href="Pictures/10000001000000600000000F88386831.png" xlink:type="simple" xlink:show="embed" xlink:actuate="onLoad" draw:mime-type="image/png"/></draw:frame></text:p>
          </table:table-cell>
          <table:table-cell table:style-name="Table10.E1" office:value-type="string">
            <text:p text:style-name="P436"/>
            <text:p text:style-name="P453"><draw:frame draw:style-name="fr3" draw:name="Image 536" text:anchor-type="as-char" svg:width="0.3874in" svg:height="0.0752in" draw:z-index="610"><draw:image xlink:href="Pictures/100000010000004B0000000F104BA2D2.png" xlink:type="simple" xlink:show="embed" xlink:actuate="onLoad" draw:mime-type="image/png"/></draw:frame></text:p>
          </table:table-cell>
        </table:table-row>
        <table:table-row table:style-name="Table10.2">
          <table:table-cell table:style-name="Table10.A1" office:value-type="string">
            <text:p text:style-name="P436"/>
            <text:p text:style-name="P450"><draw:frame draw:style-name="fr3" draw:name="Image 537" text:anchor-type="as-char" svg:width="0.4154in" svg:height="0.0756in" draw:z-index="611"><draw:image xlink:href="Pictures/100000010000004F0000000E5EE47E0B.png" xlink:type="simple" xlink:show="embed" xlink:actuate="onLoad" draw:mime-type="image/png"/></draw:frame></text:p>
          </table:table-cell>
          <table:table-cell table:style-name="Table10.B1" office:value-type="string">
            <text:p text:style-name="P436"/>
            <text:p text:style-name="P443"><draw:frame draw:style-name="fr3" draw:name="Image 538" text:anchor-type="as-char" svg:width="0.3272in" svg:height="0.0756in" draw:z-index="612"><draw:image xlink:href="Pictures/100000010000003F0000000ED2924E32.png" xlink:type="simple" xlink:show="embed" xlink:actuate="onLoad" draw:mime-type="image/png"/></draw:frame></text:p>
          </table:table-cell>
          <table:table-cell table:style-name="Table10.B1" office:value-type="string">
            <text:p text:style-name="P436"/>
            <text:p text:style-name="P439"><draw:frame draw:style-name="fr8" draw:name="Image18" text:anchor-type="as-char" svg:width="0.148in" svg:height="0.0756in" draw:z-index="1327"><draw:image xlink:href="Pictures/1000000100000010000000087E4E8D11.png" xlink:type="simple" xlink:show="embed" xlink:actuate="onLoad" draw:mime-type="image/png"/></draw:frame><draw:frame draw:style-name="fr8" draw:name="Image20" text:anchor-type="as-char" svg:width="0.4327in" svg:height="0.0756in" draw:z-index="1328"><draw:image xlink:href="Pictures/100000010000002F00000008A0C0AE38.png" xlink:type="simple" xlink:show="embed" xlink:actuate="onLoad" draw:mime-type="image/png"/></draw:frame></text:p>
          </table:table-cell>
          <table:table-cell table:style-name="Table10.B1" office:value-type="string">
            <text:p text:style-name="P436"/>
            <text:p text:style-name="P448"><draw:frame draw:style-name="fr3" draw:name="Image 543" text:anchor-type="as-char" svg:width="0.5008in" svg:height="0.0756in" draw:z-index="613"><draw:image xlink:href="Pictures/100000010000005F0000000E5B66566B.png" xlink:type="simple" xlink:show="embed" xlink:actuate="onLoad" draw:mime-type="image/png"/></draw:frame></text:p>
          </table:table-cell>
          <table:table-cell table:style-name="Table10.E1" office:value-type="string">
            <text:p text:style-name="P436"/>
            <text:p text:style-name="P376"><draw:frame draw:style-name="fr3" draw:name="Image 544" text:anchor-type="as-char" svg:width="0.3902in" svg:height="0.0756in" draw:z-index="614"><draw:image xlink:href="Pictures/100000010000004B0000000E7E3D5459.png" xlink:type="simple" xlink:show="embed" xlink:actuate="onLoad" draw:mime-type="image/png"/></draw:frame></text:p>
          </table:table-cell>
        </table:table-row>
        <table:table-row table:style-name="Table10.1">
          <table:table-cell table:style-name="Table10.A1" office:value-type="string">
            <text:p text:style-name="P442"/>
            <text:p text:style-name="P440"><draw:frame draw:style-name="fr3" draw:name="Image 545" text:anchor-type="as-char" svg:width="0.4335in" svg:height="0.0752in" draw:z-index="615"><draw:image xlink:href="Pictures/10000001000000540000000F16D418BF.png" xlink:type="simple" xlink:show="embed" xlink:actuate="onLoad" draw:mime-type="image/png"/></draw:frame></text:p>
          </table:table-cell>
          <table:table-cell table:style-name="Table10.B1" office:value-type="string">
            <text:p text:style-name="P442"/>
            <text:p text:style-name="P438"><draw:frame draw:style-name="fr3" draw:name="Image 546" text:anchor-type="as-char" svg:width="0.3228in" svg:height="0.0752in" draw:z-index="616"><draw:image xlink:href="Pictures/100000010000003F0000000F7A6CF268.png" xlink:type="simple" xlink:show="embed" xlink:actuate="onLoad" draw:mime-type="image/png"/></draw:frame></text:p>
          </table:table-cell>
          <table:table-cell table:style-name="Table10.B1" office:value-type="string">
            <text:p text:style-name="P442"/>
            <text:p text:style-name="P439"><draw:frame draw:style-name="fr3" draw:name="Image 547" text:anchor-type="as-char" svg:width="0.5874in" svg:height="0.0752in" draw:z-index="617"><draw:image xlink:href="Pictures/10000001000000710000000F090FA90C.png" xlink:type="simple" xlink:show="embed" xlink:actuate="onLoad" draw:mime-type="image/png"/></draw:frame></text:p>
          </table:table-cell>
          <table:table-cell table:style-name="Table10.B1" office:value-type="string">
            <text:p text:style-name="P442"/>
            <text:p text:style-name="P454"><draw:frame draw:style-name="fr3" draw:name="Image 548" text:anchor-type="as-char" svg:width="0.4953in" svg:height="0.0752in" draw:z-index="618"><draw:image xlink:href="Pictures/100000010000005F0000000F4E5C9280.png" xlink:type="simple" xlink:show="embed" xlink:actuate="onLoad" draw:mime-type="image/png"/></draw:frame></text:p>
          </table:table-cell>
          <table:table-cell table:style-name="Table10.E1" office:value-type="string">
            <text:p text:style-name="P442"/>
            <text:p text:style-name="P441"><draw:frame draw:style-name="fr3" draw:name="Image 549" text:anchor-type="as-char" svg:width="0.3862in" svg:height="0.0752in" draw:z-index="619"><draw:image xlink:href="Pictures/100000010000004B0000000FE2DFEBF2.png" xlink:type="simple" xlink:show="embed" xlink:actuate="onLoad" draw:mime-type="image/png"/></draw:frame></text:p>
          </table:table-cell>
        </table:table-row>
        <table:table-row table:style-name="Table10.2">
          <table:table-cell table:style-name="Table10.A1" office:value-type="string">
            <text:p text:style-name="P436"/>
            <text:p text:style-name="P450"><draw:frame draw:style-name="fr3" draw:name="Image 550" text:anchor-type="as-char" svg:width="0.4154in" svg:height="0.0756in" draw:z-index="620"><draw:image xlink:href="Pictures/100000010000004F0000000EB9D3007C.png" xlink:type="simple" xlink:show="embed" xlink:actuate="onLoad" draw:mime-type="image/png"/></draw:frame></text:p>
          </table:table-cell>
          <table:table-cell table:style-name="Table10.B1" office:value-type="string">
            <text:p text:style-name="P436"/>
            <text:p text:style-name="P443"><draw:frame draw:style-name="fr3" draw:name="Image 551" text:anchor-type="as-char" svg:width="0.3272in" svg:height="0.0756in" draw:z-index="621"><draw:image xlink:href="Pictures/100000010000003F0000000E0C5F7CD3.png" xlink:type="simple" xlink:show="embed" xlink:actuate="onLoad" draw:mime-type="image/png"/></draw:frame></text:p>
          </table:table-cell>
          <table:table-cell table:style-name="Table10.B1" office:value-type="string">
            <text:p text:style-name="P436"/>
            <text:p text:style-name="P444"><draw:frame draw:style-name="fr3" draw:name="Image 552" text:anchor-type="as-char" svg:width="0.5937in" svg:height="0.0756in" draw:z-index="622"><draw:image xlink:href="Pictures/10000001000000710000000E3880F480.png" xlink:type="simple" xlink:show="embed" xlink:actuate="onLoad" draw:mime-type="image/png"/></draw:frame></text:p>
          </table:table-cell>
          <table:table-cell table:style-name="Table10.B1" office:value-type="string">
            <text:p text:style-name="P436"/>
            <text:p text:style-name="P448"><draw:frame draw:style-name="fr3" draw:name="Image 553" text:anchor-type="as-char" svg:width="0.5008in" svg:height="0.0756in" draw:z-index="623"><draw:image xlink:href="Pictures/100000010000005F0000000E48867110.png" xlink:type="simple" xlink:show="embed" xlink:actuate="onLoad" draw:mime-type="image/png"/></draw:frame></text:p>
          </table:table-cell>
          <table:table-cell table:style-name="Table10.E1" office:value-type="string">
            <text:p text:style-name="P436"/>
            <text:p text:style-name="P376"><draw:frame draw:style-name="fr3" draw:name="Image 554" text:anchor-type="as-char" svg:width="0.3902in" svg:height="0.0756in" draw:z-index="624"><draw:image xlink:href="Pictures/100000010000004B0000000E8F42FF39.png" xlink:type="simple" xlink:show="embed" xlink:actuate="onLoad" draw:mime-type="image/png"/></draw:frame></text:p>
          </table:table-cell>
        </table:table-row>
        <table:table-row table:style-name="Table10.2">
          <table:table-cell table:style-name="Table10.A1" office:value-type="string">
            <text:p text:style-name="P436"/>
            <text:p text:style-name="P432"><draw:frame draw:style-name="fr3" draw:name="Image 555" text:anchor-type="as-char" svg:width="0.4575in" svg:height="0.0917in" draw:z-index="625"><draw:image xlink:href="Pictures/100000010000005800000012BDF9B42A.png" xlink:type="simple" xlink:show="embed" xlink:actuate="onLoad" draw:mime-type="image/png"/></draw:frame></text:p>
          </table:table-cell>
          <table:table-cell table:style-name="Table10.B1" office:value-type="string">
            <text:p text:style-name="P436"/>
            <text:p text:style-name="P438"><draw:frame draw:style-name="fr3" draw:name="Image 556" text:anchor-type="as-char" svg:width="0.3228in" svg:height="0.0752in" draw:z-index="626"><draw:image xlink:href="Pictures/100000010000003F0000000F899D5455.png" xlink:type="simple" xlink:show="embed" xlink:actuate="onLoad" draw:mime-type="image/png"/></draw:frame></text:p>
          </table:table-cell>
          <table:table-cell table:style-name="Table10.B1" office:value-type="string">
            <text:p text:style-name="P436"/>
            <text:p text:style-name="P439"><draw:frame draw:style-name="fr3" draw:name="Image 557" text:anchor-type="as-char" svg:width="0.5902in" svg:height="0.0752in" draw:z-index="627"><draw:image xlink:href="Pictures/10000001000000720000000FFC6A0E29.png" xlink:type="simple" xlink:show="embed" xlink:actuate="onLoad" draw:mime-type="image/png"/></draw:frame></text:p>
          </table:table-cell>
          <table:table-cell table:style-name="Table10.B1" office:value-type="string">
            <text:p text:style-name="P436"/>
            <text:p text:style-name="P454"><draw:frame draw:style-name="fr3" draw:name="Image 558" text:anchor-type="as-char" svg:width="0.4953in" svg:height="0.0752in" draw:z-index="628"><draw:image xlink:href="Pictures/100000010000005F0000000F05AD1514.png" xlink:type="simple" xlink:show="embed" xlink:actuate="onLoad" draw:mime-type="image/png"/></draw:frame></text:p>
          </table:table-cell>
          <table:table-cell table:style-name="Table10.E1" office:value-type="string">
            <text:p text:style-name="P436"/>
            <text:p text:style-name="P441"><draw:frame draw:style-name="fr3" draw:name="Image 559" text:anchor-type="as-char" svg:width="0.389in" svg:height="0.0752in" draw:z-index="629"><draw:image xlink:href="Pictures/100000010000004B0000000F1140AA39.png" xlink:type="simple" xlink:show="embed" xlink:actuate="onLoad" draw:mime-type="image/png"/></draw:frame></text:p>
          </table:table-cell>
        </table:table-row>
        <table:table-row table:style-name="Table10.2">
          <table:table-cell table:style-name="Table10.A1" office:value-type="string">
            <text:p text:style-name="P436"/>
            <text:p text:style-name="P455"><draw:frame draw:style-name="fr3" draw:name="Image 560" text:anchor-type="as-char" svg:width="0.4189in" svg:height="0.0752in" draw:z-index="630"><draw:image xlink:href="Pictures/10000001000000510000000F2BF8111D.png" xlink:type="simple" xlink:show="embed" xlink:actuate="onLoad" draw:mime-type="image/png"/></draw:frame></text:p>
          </table:table-cell>
          <table:table-cell table:style-name="Table10.B1" office:value-type="string">
            <text:p text:style-name="P436"/>
            <text:p text:style-name="P438"><draw:frame draw:style-name="fr3" draw:name="Image 561" text:anchor-type="as-char" svg:width="0.3228in" svg:height="0.0752in" draw:z-index="631"><draw:image xlink:href="Pictures/100000010000003F0000000FA102A4A5.png" xlink:type="simple" xlink:show="embed" xlink:actuate="onLoad" draw:mime-type="image/png"/></draw:frame></text:p>
          </table:table-cell>
          <table:table-cell table:style-name="Table10.B1" office:value-type="string">
            <text:p text:style-name="P436"/>
            <text:p text:style-name="P439"><draw:frame draw:style-name="fr8" draw:name="Image21" text:anchor-type="as-char" svg:width="0.148in" svg:height="0.0756in" draw:z-index="1189"><draw:image xlink:href="Pictures/10000001000000100000000849C8856A.png" xlink:type="simple" xlink:show="embed" xlink:actuate="onLoad" draw:mime-type="image/png"/></draw:frame><draw:frame draw:style-name="fr8" draw:name="Image22" text:anchor-type="as-char" svg:width="0.4366in" svg:height="0.0756in" draw:z-index="1190"><draw:image xlink:href="Pictures/1000000100000030000000087D128122.png" xlink:type="simple" xlink:show="embed" xlink:actuate="onLoad" draw:mime-type="image/png"/></draw:frame></text:p>
          </table:table-cell>
          <table:table-cell table:style-name="Table10.B1" office:value-type="string">
            <text:p text:style-name="P436"/>
            <text:p text:style-name="P454"><draw:frame draw:style-name="fr3" draw:name="Image 566" text:anchor-type="as-char" svg:width="0.4953in" svg:height="0.0752in" draw:z-index="632"><draw:image xlink:href="Pictures/100000010000005F0000000F7AA0B7AC.png" xlink:type="simple" xlink:show="embed" xlink:actuate="onLoad" draw:mime-type="image/png"/></draw:frame></text:p>
          </table:table-cell>
          <table:table-cell table:style-name="Table10.E1" office:value-type="string">
            <text:p text:style-name="P436"/>
            <text:p text:style-name="P441"><draw:frame draw:style-name="fr3" draw:name="Image 567" text:anchor-type="as-char" svg:width="0.3862in" svg:height="0.0752in" draw:z-index="633"><draw:image xlink:href="Pictures/100000010000004B0000000F6502689C.png" xlink:type="simple" xlink:show="embed" xlink:actuate="onLoad" draw:mime-type="image/png"/></draw:frame></text:p>
          </table:table-cell>
        </table:table-row>
        <table:table-row table:style-name="Table10.1">
          <table:table-cell table:style-name="Table10.A1" office:value-type="string">
            <text:p text:style-name="P442"/>
            <text:p text:style-name="P455"><draw:frame draw:style-name="fr3" draw:name="Image 568" text:anchor-type="as-char" svg:width="0.4189in" svg:height="0.0752in" draw:z-index="634"><draw:image xlink:href="Pictures/10000001000000510000000F15146E36.png" xlink:type="simple" xlink:show="embed" xlink:actuate="onLoad" draw:mime-type="image/png"/></draw:frame></text:p>
          </table:table-cell>
          <table:table-cell table:style-name="Table10.B1" office:value-type="string">
            <text:p text:style-name="P442"/>
            <text:p text:style-name="P438"><draw:frame draw:style-name="fr3" draw:name="Image 569" text:anchor-type="as-char" svg:width="0.3228in" svg:height="0.0752in" draw:z-index="635"><draw:image xlink:href="Pictures/100000010000003F0000000F1B3B14D4.png" xlink:type="simple" xlink:show="embed" xlink:actuate="onLoad" draw:mime-type="image/png"/></draw:frame></text:p>
          </table:table-cell>
          <table:table-cell table:style-name="Table10.B1" office:value-type="string">
            <text:p text:style-name="P442"/>
            <text:p text:style-name="P439"><draw:frame draw:style-name="fr8" draw:name="Image23" text:anchor-type="as-char" svg:width="0.148in" svg:height="0.0756in" draw:z-index="1187"><draw:image xlink:href="Pictures/1000000100000010000000083187C956.png" xlink:type="simple" xlink:show="embed" xlink:actuate="onLoad" draw:mime-type="image/png"/></draw:frame><draw:frame draw:style-name="fr8" draw:name="Image24" text:anchor-type="as-char" svg:width="0.4327in" svg:height="0.0756in" draw:z-index="1188"><draw:image xlink:href="Pictures/100000010000002F00000008F895D9EC.png" xlink:type="simple" xlink:show="embed" xlink:actuate="onLoad" draw:mime-type="image/png"/></draw:frame></text:p>
          </table:table-cell>
          <table:table-cell table:style-name="Table10.B1" office:value-type="string">
            <text:p text:style-name="P442"/>
            <text:p text:style-name="P454"><draw:frame draw:style-name="fr3" draw:name="Image 574" text:anchor-type="as-char" svg:width="0.4953in" svg:height="0.0752in" draw:z-index="636"><draw:image xlink:href="Pictures/100000010000005F0000000F426E3E63.png" xlink:type="simple" xlink:show="embed" xlink:actuate="onLoad" draw:mime-type="image/png"/></draw:frame></text:p>
          </table:table-cell>
          <table:table-cell table:style-name="Table10.E1" office:value-type="string">
            <text:p text:style-name="P442"/>
            <text:p text:style-name="P441"><draw:frame draw:style-name="fr3" draw:name="Image 575" text:anchor-type="as-char" svg:width="0.3862in" svg:height="0.0752in" draw:z-index="637"><draw:image xlink:href="Pictures/100000010000004B0000000F4F808A83.png" xlink:type="simple" xlink:show="embed" xlink:actuate="onLoad" draw:mime-type="image/png"/></draw:frame></text:p>
          </table:table-cell>
        </table:table-row>
        <table:table-row table:style-name="Table10.2">
          <table:table-cell table:style-name="Table10.A1" office:value-type="string">
            <text:p text:style-name="P436"/>
            <text:p text:style-name="P456"><draw:frame draw:style-name="fr3" draw:name="Image 576" text:anchor-type="as-char" svg:width="0.4299in" svg:height="0.0752in" draw:z-index="638"><draw:image xlink:href="Pictures/10000001000000520000000F3CE1F65E.png" xlink:type="simple" xlink:show="embed" xlink:actuate="onLoad" draw:mime-type="image/png"/></draw:frame></text:p>
          </table:table-cell>
          <table:table-cell table:style-name="Table10.B1" office:value-type="string">
            <text:p text:style-name="P436"/>
            <text:p text:style-name="P438"><draw:frame draw:style-name="fr3" draw:name="Image 577" text:anchor-type="as-char" svg:width="0.3228in" svg:height="0.0752in" draw:z-index="639"><draw:image xlink:href="Pictures/100000010000003F0000000F450F0260.png" xlink:type="simple" xlink:show="embed" xlink:actuate="onLoad" draw:mime-type="image/png"/></draw:frame></text:p>
          </table:table-cell>
          <table:table-cell table:style-name="Table10.B1" office:value-type="string">
            <text:p text:style-name="P436"/>
            <text:p text:style-name="P439"><draw:frame draw:style-name="fr3" draw:name="Image 578" text:anchor-type="as-char" svg:width="0.5874in" svg:height="0.0752in" draw:z-index="640"><draw:image xlink:href="Pictures/10000001000000710000000FB078B94A.png" xlink:type="simple" xlink:show="embed" xlink:actuate="onLoad" draw:mime-type="image/png"/></draw:frame></text:p>
          </table:table-cell>
          <table:table-cell table:style-name="Table10.B1" office:value-type="string">
            <text:p text:style-name="P436"/>
            <text:p text:style-name="P440"><draw:frame draw:style-name="fr3" draw:name="Image 579" text:anchor-type="as-char" svg:width="0.4898in" svg:height="0.0752in" draw:z-index="641"><draw:image xlink:href="Pictures/100000010000005E0000000FDDA701AE.png" xlink:type="simple" xlink:show="embed" xlink:actuate="onLoad" draw:mime-type="image/png"/></draw:frame></text:p>
          </table:table-cell>
          <table:table-cell table:style-name="Table10.E1" office:value-type="string">
            <text:p text:style-name="P436"/>
            <text:p text:style-name="P441"><draw:frame draw:style-name="fr3" draw:name="Image 580" text:anchor-type="as-char" svg:width="0.3862in" svg:height="0.0752in" draw:z-index="642"><draw:image xlink:href="Pictures/100000010000004B0000000F0DDB7DF4.png" xlink:type="simple" xlink:show="embed" xlink:actuate="onLoad" draw:mime-type="image/png"/></draw:frame></text:p>
          </table:table-cell>
        </table:table-row>
        <table:table-row table:style-name="Table10.2">
          <table:table-cell table:style-name="Table10.A1" office:value-type="string">
            <text:p text:style-name="P436"/>
            <text:p text:style-name="P416"><draw:frame draw:style-name="fr3" draw:name="Image 581" text:anchor-type="as-char" svg:width="0.4201in" svg:height="0.0756in" draw:z-index="643"><draw:image xlink:href="Pictures/10000001000000500000000E862250A4.png" xlink:type="simple" xlink:show="embed" xlink:actuate="onLoad" draw:mime-type="image/png"/></draw:frame></text:p>
          </table:table-cell>
          <table:table-cell table:style-name="Table10.B1" office:value-type="string">
            <text:p text:style-name="P436"/>
            <text:p text:style-name="P443"><draw:frame draw:style-name="fr3" draw:name="Image 582" text:anchor-type="as-char" svg:width="0.3272in" svg:height="0.0756in" draw:z-index="644"><draw:image xlink:href="Pictures/100000010000003F0000000E33C2EEB5.png" xlink:type="simple" xlink:show="embed" xlink:actuate="onLoad" draw:mime-type="image/png"/></draw:frame></text:p>
          </table:table-cell>
          <table:table-cell table:style-name="Table10.B1" office:value-type="string">
            <text:p text:style-name="P436"/>
            <text:p text:style-name="P444"><draw:frame draw:style-name="fr3" draw:name="Image 583" text:anchor-type="as-char" svg:width="0.5965in" svg:height="0.0756in" draw:z-index="645"><draw:image xlink:href="Pictures/10000001000000720000000E4930F40A.png" xlink:type="simple" xlink:show="embed" xlink:actuate="onLoad" draw:mime-type="image/png"/></draw:frame></text:p>
          </table:table-cell>
          <table:table-cell table:style-name="Table10.B1" office:value-type="string">
            <text:p text:style-name="P436"/>
            <text:p text:style-name="P448"><draw:frame draw:style-name="fr3" draw:name="Image 584" text:anchor-type="as-char" svg:width="0.5008in" svg:height="0.0756in" draw:z-index="646"><draw:image xlink:href="Pictures/100000010000005F0000000E715002A8.png" xlink:type="simple" xlink:show="embed" xlink:actuate="onLoad" draw:mime-type="image/png"/></draw:frame></text:p>
          </table:table-cell>
          <table:table-cell table:style-name="Table10.E1" office:value-type="string">
            <text:p text:style-name="P436"/>
            <text:p text:style-name="P449"><draw:frame draw:style-name="fr3" draw:name="Image 585" text:anchor-type="as-char" svg:width="0.3917in" svg:height="0.0756in" draw:z-index="647"><draw:image xlink:href="Pictures/100000010000004B0000000E9A88FB31.png" xlink:type="simple" xlink:show="embed" xlink:actuate="onLoad" draw:mime-type="image/png"/></draw:frame></text:p>
          </table:table-cell>
        </table:table-row>
        <table:table-row table:style-name="Table10.2">
          <table:table-cell table:style-name="Table10.A1" office:value-type="string">
            <text:p text:style-name="P436"/>
            <text:p text:style-name="P457"><draw:frame draw:style-name="fr3" draw:name="Image 586" text:anchor-type="as-char" svg:width="0.4811in" svg:height="0.0917in" draw:z-index="648"><draw:image xlink:href="Pictures/100000010000005C0000001298EFF674.png" xlink:type="simple" xlink:show="embed" xlink:actuate="onLoad" draw:mime-type="image/png"/></draw:frame></text:p>
          </table:table-cell>
          <table:table-cell table:style-name="Table10.B1" office:value-type="string">
            <text:p text:style-name="P436"/>
            <text:p text:style-name="P438"><draw:frame draw:style-name="fr3" draw:name="Image 587" text:anchor-type="as-char" svg:width="0.3228in" svg:height="0.0752in" draw:z-index="649"><draw:image xlink:href="Pictures/100000010000003F0000000FE184AAC8.png" xlink:type="simple" xlink:show="embed" xlink:actuate="onLoad" draw:mime-type="image/png"/></draw:frame></text:p>
          </table:table-cell>
          <table:table-cell table:style-name="Table10.B1" office:value-type="string">
            <text:p text:style-name="P436"/>
            <text:p text:style-name="P439"><draw:frame draw:style-name="fr8" draw:name="Image25" text:anchor-type="as-char" svg:width="0.148in" svg:height="0.0756in" draw:z-index="1052"><draw:image xlink:href="Pictures/10000001000000100000000821F6485B.png" xlink:type="simple" xlink:show="embed" xlink:actuate="onLoad" draw:mime-type="image/png"/></draw:frame><draw:frame draw:style-name="fr8" draw:name="Image26" text:anchor-type="as-char" svg:width="0.4382in" svg:height="0.0756in" draw:z-index="1053"><draw:image xlink:href="Pictures/1000000100000030000000086B6387FD.png" xlink:type="simple" xlink:show="embed" xlink:actuate="onLoad" draw:mime-type="image/png"/></draw:frame></text:p>
          </table:table-cell>
          <table:table-cell table:style-name="Table10.B1" office:value-type="string">
            <text:p text:style-name="P436"/>
            <text:p text:style-name="P454"><draw:frame draw:style-name="fr3" draw:name="Image 592" text:anchor-type="as-char" svg:width="0.4953in" svg:height="0.0752in" draw:z-index="650"><draw:image xlink:href="Pictures/100000010000005F0000000F5CD42CD1.png" xlink:type="simple" xlink:show="embed" xlink:actuate="onLoad" draw:mime-type="image/png"/></draw:frame></text:p>
          </table:table-cell>
          <table:table-cell table:style-name="Table10.E1" office:value-type="string">
            <text:p text:style-name="P436"/>
            <text:p text:style-name="P441"><draw:frame draw:style-name="fr3" draw:name="Image 593" text:anchor-type="as-char" svg:width="0.3862in" svg:height="0.0752in" draw:z-index="651"><draw:image xlink:href="Pictures/100000010000004B0000000FE56F6C0D.png" xlink:type="simple" xlink:show="embed" xlink:actuate="onLoad" draw:mime-type="image/png"/></draw:frame></text:p>
          </table:table-cell>
        </table:table-row>
        <table:table-row table:style-name="Table10.1">
          <table:table-cell table:style-name="Table10.A1" office:value-type="string">
            <text:p text:style-name="P442"/>
            <text:p text:style-name="P416"><draw:frame draw:style-name="fr3" draw:name="Image 594" text:anchor-type="as-char" svg:width="0.422in" svg:height="0.0756in" draw:z-index="652"><draw:image xlink:href="Pictures/10000001000000500000000EABFB8716.png" xlink:type="simple" xlink:show="embed" xlink:actuate="onLoad" draw:mime-type="image/png"/></draw:frame></text:p>
          </table:table-cell>
          <table:table-cell table:style-name="Table10.B1" office:value-type="string">
            <text:p text:style-name="P442"/>
            <text:p text:style-name="P443"><draw:frame draw:style-name="fr3" draw:name="Image 595" text:anchor-type="as-char" svg:width="0.3272in" svg:height="0.0756in" draw:z-index="653"><draw:image xlink:href="Pictures/100000010000003F0000000E2DAD5DF4.png" xlink:type="simple" xlink:show="embed" xlink:actuate="onLoad" draw:mime-type="image/png"/></draw:frame></text:p>
          </table:table-cell>
          <table:table-cell table:style-name="Table10.B1" office:value-type="string">
            <text:p text:style-name="P442"/>
            <text:p text:style-name="P444"><draw:frame draw:style-name="fr3" draw:name="Image 596" text:anchor-type="as-char" svg:width="0.5957in" svg:height="0.0756in" draw:z-index="654"><draw:image xlink:href="Pictures/10000001000000720000000E6AC3992E.png" xlink:type="simple" xlink:show="embed" xlink:actuate="onLoad" draw:mime-type="image/png"/></draw:frame></text:p>
          </table:table-cell>
          <table:table-cell table:style-name="Table10.B1" office:value-type="string">
            <text:p text:style-name="P442"/>
            <text:p text:style-name="P448"><draw:frame draw:style-name="fr3" draw:name="Image 597" text:anchor-type="as-char" svg:width="0.5008in" svg:height="0.0756in" draw:z-index="655"><draw:image xlink:href="Pictures/100000010000005F0000000EC48DDF85.png" xlink:type="simple" xlink:show="embed" xlink:actuate="onLoad" draw:mime-type="image/png"/></draw:frame></text:p>
          </table:table-cell>
          <table:table-cell table:style-name="Table10.E1" office:value-type="string">
            <text:p text:style-name="P442"/>
            <text:p text:style-name="P376"><draw:frame draw:style-name="fr3" draw:name="Image 598" text:anchor-type="as-char" svg:width="0.3929in" svg:height="0.0756in" draw:z-index="656"><draw:image xlink:href="Pictures/100000010000004B0000000E3E6D13E2.png" xlink:type="simple" xlink:show="embed" xlink:actuate="onLoad" draw:mime-type="image/png"/></draw:frame></text:p>
          </table:table-cell>
        </table:table-row>
        <table:table-row table:style-name="Table10.2">
          <table:table-cell table:style-name="Table10.A1" office:value-type="string">
            <text:p text:style-name="P436"/>
            <text:p text:style-name="P458"><draw:frame draw:style-name="fr3" draw:name="Image 599" text:anchor-type="as-char" svg:width="0.4654in" svg:height="0.0752in" draw:z-index="657"><draw:image xlink:href="Pictures/100000010000005A0000000FFAE62609.png" xlink:type="simple" xlink:show="embed" xlink:actuate="onLoad" draw:mime-type="image/png"/></draw:frame></text:p>
          </table:table-cell>
          <table:table-cell table:style-name="Table10.B1" office:value-type="string">
            <text:p text:style-name="P436"/>
            <text:p text:style-name="P438"><draw:frame draw:style-name="fr3" draw:name="Image 600" text:anchor-type="as-char" svg:width="0.3228in" svg:height="0.0752in" draw:z-index="658"><draw:image xlink:href="Pictures/100000010000003F0000000FEF6FD036.png" xlink:type="simple" xlink:show="embed" xlink:actuate="onLoad" draw:mime-type="image/png"/></draw:frame></text:p>
          </table:table-cell>
          <table:table-cell table:style-name="Table10.B1" office:value-type="string">
            <text:p text:style-name="P436"/>
            <text:p text:style-name="P439"><draw:frame draw:style-name="fr3" draw:name="Image 601" text:anchor-type="as-char" svg:width="0.5874in" svg:height="0.0752in" draw:z-index="659"><draw:image xlink:href="Pictures/10000001000000710000000F1C1728F3.png" xlink:type="simple" xlink:show="embed" xlink:actuate="onLoad" draw:mime-type="image/png"/></draw:frame></text:p>
          </table:table-cell>
          <table:table-cell table:style-name="Table10.B1" office:value-type="string">
            <text:p text:style-name="P436"/>
            <text:p text:style-name="P440"><draw:frame draw:style-name="fr3" draw:name="Image 602" text:anchor-type="as-char" svg:width="0.4898in" svg:height="0.0752in" draw:z-index="660"><draw:image xlink:href="Pictures/100000010000005E0000000FB2A33AE9.png" xlink:type="simple" xlink:show="embed" xlink:actuate="onLoad" draw:mime-type="image/png"/></draw:frame></text:p>
          </table:table-cell>
          <table:table-cell table:style-name="Table10.E1" office:value-type="string">
            <text:p text:style-name="P436"/>
            <text:p text:style-name="P441"><draw:frame draw:style-name="fr3" draw:name="Image 603" text:anchor-type="as-char" svg:width="0.3862in" svg:height="0.0752in" draw:z-index="661"><draw:image xlink:href="Pictures/100000010000004B0000000F18D6CECB.png" xlink:type="simple" xlink:show="embed" xlink:actuate="onLoad" draw:mime-type="image/png"/></draw:frame></text:p>
          </table:table-cell>
        </table:table-row>
        <table:table-row table:style-name="Table10.2">
          <table:table-cell table:style-name="Table10.A1" office:value-type="string">
            <text:p text:style-name="P436"/>
            <text:p text:style-name="P380"><draw:frame draw:style-name="fr3" draw:name="Image 604" text:anchor-type="as-char" svg:width="0.4634in" svg:height="0.0925in" draw:z-index="662"><draw:image xlink:href="Pictures/1000000100000059000000114C42BA57.png" xlink:type="simple" xlink:show="embed" xlink:actuate="onLoad" draw:mime-type="image/png"/></draw:frame></text:p>
          </table:table-cell>
          <table:table-cell table:style-name="Table10.B1" office:value-type="string">
            <text:p text:style-name="P436"/>
            <text:p text:style-name="P443"><draw:frame draw:style-name="fr3" draw:name="Image 605" text:anchor-type="as-char" svg:width="0.3272in" svg:height="0.0756in" draw:z-index="663"><draw:image xlink:href="Pictures/100000010000003F0000000EDF1565CC.png" xlink:type="simple" xlink:show="embed" xlink:actuate="onLoad" draw:mime-type="image/png"/></draw:frame></text:p>
          </table:table-cell>
          <table:table-cell table:style-name="Table10.B1" office:value-type="string">
            <text:p text:style-name="P436"/>
            <text:p text:style-name="P444"><draw:frame draw:style-name="fr3" draw:name="Image 606" text:anchor-type="as-char" svg:width="0.5937in" svg:height="0.0756in" draw:z-index="664"><draw:image xlink:href="Pictures/10000001000000710000000E377F07AD.png" xlink:type="simple" xlink:show="embed" xlink:actuate="onLoad" draw:mime-type="image/png"/></draw:frame></text:p>
          </table:table-cell>
          <table:table-cell table:style-name="Table10.B1" office:value-type="string">
            <text:p text:style-name="P436"/>
            <text:p text:style-name="P448"><draw:frame draw:style-name="fr3" draw:name="Image 607" text:anchor-type="as-char" svg:width="0.5008in" svg:height="0.0756in" draw:z-index="665"><draw:image xlink:href="Pictures/100000010000005F0000000E09A8C511.png" xlink:type="simple" xlink:show="embed" xlink:actuate="onLoad" draw:mime-type="image/png"/></draw:frame></text:p>
          </table:table-cell>
          <table:table-cell table:style-name="Table10.E1" office:value-type="string">
            <text:p text:style-name="P436"/>
            <text:p text:style-name="P376"><draw:frame draw:style-name="fr3" draw:name="Image 608" text:anchor-type="as-char" svg:width="0.3902in" svg:height="0.0756in" draw:z-index="666"><draw:image xlink:href="Pictures/100000010000004B0000000E83679E04.png" xlink:type="simple" xlink:show="embed" xlink:actuate="onLoad" draw:mime-type="image/png"/></draw:frame></text:p>
          </table:table-cell>
        </table:table-row>
        <table:table-row table:style-name="Table10.2">
          <table:table-cell table:style-name="Table10.A1" office:value-type="string">
            <text:p text:style-name="P436"/>
            <text:p text:style-name="P450"><draw:frame draw:style-name="fr3" draw:name="Image 609" text:anchor-type="as-char" svg:width="0.4154in" svg:height="0.0756in" draw:z-index="667"><draw:image xlink:href="Pictures/100000010000004F0000000E10899CAE.png" xlink:type="simple" xlink:show="embed" xlink:actuate="onLoad" draw:mime-type="image/png"/></draw:frame></text:p>
          </table:table-cell>
          <table:table-cell table:style-name="Table10.B1" office:value-type="string">
            <text:p text:style-name="P436"/>
            <text:p text:style-name="P443"><draw:frame draw:style-name="fr3" draw:name="Image 610" text:anchor-type="as-char" svg:width="0.3272in" svg:height="0.0756in" draw:z-index="668"><draw:image xlink:href="Pictures/100000010000003F0000000EFB5A0AB3.png" xlink:type="simple" xlink:show="embed" xlink:actuate="onLoad" draw:mime-type="image/png"/></draw:frame></text:p>
          </table:table-cell>
          <table:table-cell table:style-name="Table10.B1" office:value-type="string">
            <text:p text:style-name="P436"/>
            <text:p text:style-name="P444"><draw:frame draw:style-name="fr3" draw:name="Image 611" text:anchor-type="as-char" svg:width="0.5937in" svg:height="0.0756in" draw:z-index="669"><draw:image xlink:href="Pictures/10000001000000710000000EFFD6BE30.png" xlink:type="simple" xlink:show="embed" xlink:actuate="onLoad" draw:mime-type="image/png"/></draw:frame></text:p>
          </table:table-cell>
          <table:table-cell table:style-name="Table10.B1" office:value-type="string">
            <text:p text:style-name="P436"/>
            <text:p text:style-name="P448"><draw:frame draw:style-name="fr3" draw:name="Image 612" text:anchor-type="as-char" svg:width="0.5008in" svg:height="0.0756in" draw:z-index="670"><draw:image xlink:href="Pictures/100000010000005F0000000E228EF4A9.png" xlink:type="simple" xlink:show="embed" xlink:actuate="onLoad" draw:mime-type="image/png"/></draw:frame></text:p>
          </table:table-cell>
          <table:table-cell table:style-name="Table10.E1" office:value-type="string">
            <text:p text:style-name="P436"/>
            <text:p text:style-name="P376"><draw:frame draw:style-name="fr3" draw:name="Image 613" text:anchor-type="as-char" svg:width="0.3902in" svg:height="0.0756in" draw:z-index="671"><draw:image xlink:href="Pictures/100000010000004B0000000E03F637A9.png" xlink:type="simple" xlink:show="embed" xlink:actuate="onLoad" draw:mime-type="image/png"/></draw:frame></text:p>
          </table:table-cell>
        </table:table-row>
        <table:table-row table:style-name="Table10.23">
          <table:table-cell table:style-name="Table10.A1" office:value-type="string">
            <text:p text:style-name="P442"/>
            <text:p text:style-name="P379"><draw:frame draw:style-name="fr3" draw:name="Image 614" text:anchor-type="as-char" svg:width="0.4417in" svg:height="0.0756in" draw:z-index="672"><draw:image xlink:href="Pictures/10000001000000540000000E9652178D.png" xlink:type="simple" xlink:show="embed" xlink:actuate="onLoad" draw:mime-type="image/png"/></draw:frame></text:p>
          </table:table-cell>
          <table:table-cell table:style-name="Table10.B1" office:value-type="string">
            <text:p text:style-name="P442"/>
            <text:p text:style-name="P443"><draw:frame draw:style-name="fr3" draw:name="Image 615" text:anchor-type="as-char" svg:width="0.3272in" svg:height="0.0756in" draw:z-index="673"><draw:image xlink:href="Pictures/100000010000003F0000000E488BF069.png" xlink:type="simple" xlink:show="embed" xlink:actuate="onLoad" draw:mime-type="image/png"/></draw:frame></text:p>
          </table:table-cell>
          <table:table-cell table:style-name="Table10.B1" office:value-type="string">
            <text:p text:style-name="P442"/>
            <text:p text:style-name="P444"><draw:frame draw:style-name="fr3" draw:name="Image 616" text:anchor-type="as-char" svg:width="0.5937in" svg:height="0.0756in" draw:z-index="674"><draw:image xlink:href="Pictures/10000001000000710000000E61F213CC.png" xlink:type="simple" xlink:show="embed" xlink:actuate="onLoad" draw:mime-type="image/png"/></draw:frame></text:p>
          </table:table-cell>
          <table:table-cell table:style-name="Table10.B1" office:value-type="string">
            <text:p text:style-name="P442"/>
            <text:p text:style-name="P448"><draw:frame draw:style-name="fr3" draw:name="Image 617" text:anchor-type="as-char" svg:width="0.5008in" svg:height="0.0756in" draw:z-index="786"><draw:image xlink:href="Pictures/100000010000005F0000000E95C449CD.png" xlink:type="simple" xlink:show="embed" xlink:actuate="onLoad" draw:mime-type="image/png"/></draw:frame></text:p>
          </table:table-cell>
          <table:table-cell table:style-name="Table10.E1" office:value-type="string">
            <text:p text:style-name="P442"/>
            <text:p text:style-name="P376"><draw:frame draw:style-name="fr3" draw:name="Image 618" text:anchor-type="as-char" svg:width="0.3902in" svg:height="0.0756in" draw:z-index="914"><draw:image xlink:href="Pictures/100000010000004B0000000EDC8A2B4C.png" xlink:type="simple" xlink:show="embed" xlink:actuate="onLoad" draw:mime-type="image/png"/></draw:frame></text:p>
          </table:table-cell>
        </table:table-row>
      </table:table>
      <text:p text:style-name="P459"/>
      <text:p text:style-name="P435"/>
      <table:table table:name="Table11" table:style-name="Table11">
        <table:table-column table:style-name="Table11.A"/>
        <table:table-column table:style-name="Table11.B"/>
        <table:table-column table:style-name="Table11.C" table:number-columns-repeated="2"/>
        <table:table-column table:style-name="Table11.E"/>
        <table:table-row table:style-name="Table11.1">
          <table:table-cell table:style-name="Table11.A1" office:value-type="string">
            <text:p text:style-name="P404"/>
          </table:table-cell>
          <table:table-cell table:style-name="Table11.B1" office:value-type="string">
            <text:p text:style-name="P404"/>
          </table:table-cell>
          <table:table-cell table:style-name="Table11.B1" office:value-type="string">
            <text:p text:style-name="P404"/>
          </table:table-cell>
          <table:table-cell table:style-name="Table11.B1" office:value-type="string">
            <text:p text:style-name="P404"/>
          </table:table-cell>
          <table:table-cell table:style-name="Table11.E1" office:value-type="string">
            <text:p text:style-name="P404"/>
          </table:table-cell>
        </table:table-row>
        <table:table-row table:style-name="Table11.2">
          <table:table-cell table:style-name="Table11.A1" office:value-type="string">
            <text:p text:style-name="P436"/>
            <text:p text:style-name="P454"><draw:frame draw:style-name="fr3" draw:name="Image 619" text:anchor-type="as-char" svg:width="0.4472in" svg:height="0.0752in" draw:z-index="675"><draw:image xlink:href="Pictures/10000001000000560000000FB58FBE10.png" xlink:type="simple" xlink:show="embed" xlink:actuate="onLoad" draw:mime-type="image/png"/></draw:frame></text:p>
          </table:table-cell>
          <table:table-cell table:style-name="Table11.B1" office:value-type="string">
            <text:p text:style-name="P436"/>
            <text:p text:style-name="P438"><draw:frame draw:style-name="fr3" draw:name="Image 620" text:anchor-type="as-char" svg:width="0.3228in" svg:height="0.0752in" draw:z-index="676"><draw:image xlink:href="Pictures/100000010000003F0000000FF76CBC40.png" xlink:type="simple" xlink:show="embed" xlink:actuate="onLoad" draw:mime-type="image/png"/></draw:frame></text:p>
          </table:table-cell>
          <table:table-cell table:style-name="Table11.B1" office:value-type="string">
            <text:p text:style-name="P436"/>
            <text:p text:style-name="P439"><draw:frame draw:style-name="fr3" draw:name="Image 621" text:anchor-type="as-char" svg:width="0.5874in" svg:height="0.0752in" draw:z-index="677"><draw:image xlink:href="Pictures/10000001000000710000000FC08B2595.png" xlink:type="simple" xlink:show="embed" xlink:actuate="onLoad" draw:mime-type="image/png"/></draw:frame></text:p>
          </table:table-cell>
          <table:table-cell table:style-name="Table11.B1" office:value-type="string">
            <text:p text:style-name="P436"/>
            <text:p text:style-name="P454"><draw:frame draw:style-name="fr3" draw:name="Image 622" text:anchor-type="as-char" svg:width="0.4953in" svg:height="0.0752in" draw:z-index="678"><draw:image xlink:href="Pictures/100000010000005F0000000FD6AA1346.png" xlink:type="simple" xlink:show="embed" xlink:actuate="onLoad" draw:mime-type="image/png"/></draw:frame></text:p>
          </table:table-cell>
          <table:table-cell table:style-name="Table11.E1" office:value-type="string">
            <text:p text:style-name="P436"/>
            <text:p text:style-name="P441"><draw:frame draw:style-name="fr3" draw:name="Image 623" text:anchor-type="as-char" svg:width="0.3862in" svg:height="0.0752in" draw:z-index="679"><draw:image xlink:href="Pictures/100000010000004B0000000FE7E44651.png" xlink:type="simple" xlink:show="embed" xlink:actuate="onLoad" draw:mime-type="image/png"/></draw:frame></text:p>
          </table:table-cell>
        </table:table-row>
        <table:table-row table:style-name="Table11.1">
          <table:table-cell table:style-name="Table11.A1" office:value-type="string">
            <text:p text:style-name="P442"/>
            <text:p text:style-name="P379"><draw:frame draw:style-name="fr3" draw:name="Image 624" text:anchor-type="as-char" svg:width="0.4425in" svg:height="0.0756in" draw:z-index="680"><draw:image xlink:href="Pictures/10000001000000550000000E3B45D997.png" xlink:type="simple" xlink:show="embed" xlink:actuate="onLoad" draw:mime-type="image/png"/></draw:frame></text:p>
          </table:table-cell>
          <table:table-cell table:style-name="Table11.B1" office:value-type="string">
            <text:p text:style-name="P442"/>
            <text:p text:style-name="P443"><draw:frame draw:style-name="fr3" draw:name="Image 625" text:anchor-type="as-char" svg:width="0.3272in" svg:height="0.0756in" draw:z-index="681"><draw:image xlink:href="Pictures/100000010000003F0000000E51783FE6.png" xlink:type="simple" xlink:show="embed" xlink:actuate="onLoad" draw:mime-type="image/png"/></draw:frame></text:p>
          </table:table-cell>
          <table:table-cell table:style-name="Table11.B1" office:value-type="string">
            <text:p text:style-name="P442"/>
            <text:p text:style-name="P444"><draw:frame draw:style-name="fr3" draw:name="Image 626" text:anchor-type="as-char" svg:width="0.5937in" svg:height="0.0756in" draw:z-index="682"><draw:image xlink:href="Pictures/10000001000000710000000EAB4BED1C.png" xlink:type="simple" xlink:show="embed" xlink:actuate="onLoad" draw:mime-type="image/png"/></draw:frame></text:p>
          </table:table-cell>
          <table:table-cell table:style-name="Table11.B1" office:value-type="string">
            <text:p text:style-name="P442"/>
            <text:p text:style-name="P448"><draw:frame draw:style-name="fr3" draw:name="Image 627" text:anchor-type="as-char" svg:width="0.5008in" svg:height="0.0756in" draw:z-index="683"><draw:image xlink:href="Pictures/100000010000005F0000000E2D8A171F.png" xlink:type="simple" xlink:show="embed" xlink:actuate="onLoad" draw:mime-type="image/png"/></draw:frame></text:p>
          </table:table-cell>
          <table:table-cell table:style-name="Table11.E1" office:value-type="string">
            <text:p text:style-name="P442"/>
            <text:p text:style-name="P376"><draw:frame draw:style-name="fr3" draw:name="Image 628" text:anchor-type="as-char" svg:width="0.3945in" svg:height="0.0756in" draw:z-index="684"><draw:image xlink:href="Pictures/100000010000004B0000000EC2DFD60F.png" xlink:type="simple" xlink:show="embed" xlink:actuate="onLoad" draw:mime-type="image/png"/></draw:frame></text:p>
          </table:table-cell>
        </table:table-row>
        <table:table-row table:style-name="Table11.2">
          <table:table-cell table:style-name="Table11.A1" office:value-type="string">
            <text:p text:style-name="P446"/>
            <text:p text:style-name="P460"><draw:frame draw:style-name="fr3" draw:name="Image 629" text:anchor-type="as-char" svg:width="0.4673in" svg:height="0.0756in" draw:z-index="685"><draw:image xlink:href="Pictures/10000001000000590000000EEB85F59D.png" xlink:type="simple" xlink:show="embed" xlink:actuate="onLoad" draw:mime-type="image/png"/></draw:frame></text:p>
          </table:table-cell>
          <table:table-cell table:style-name="Table11.B1" office:value-type="string">
            <text:p text:style-name="P446"/>
            <text:p text:style-name="P443"><draw:frame draw:style-name="fr3" draw:name="Image 630" text:anchor-type="as-char" svg:width="0.3272in" svg:height="0.0756in" draw:z-index="686"><draw:image xlink:href="Pictures/100000010000003F0000000E49BA2CF9.png" xlink:type="simple" xlink:show="embed" xlink:actuate="onLoad" draw:mime-type="image/png"/></draw:frame></text:p>
          </table:table-cell>
          <table:table-cell table:style-name="Table11.B1" office:value-type="string">
            <text:p text:style-name="P446"/>
            <text:p text:style-name="P444"><draw:frame draw:style-name="fr3" draw:name="Image 631" text:anchor-type="as-char" svg:width="0.5937in" svg:height="0.0756in" draw:z-index="687"><draw:image xlink:href="Pictures/10000001000000710000000E8C7844BC.png" xlink:type="simple" xlink:show="embed" xlink:actuate="onLoad" draw:mime-type="image/png"/></draw:frame></text:p>
          </table:table-cell>
          <table:table-cell table:style-name="Table11.B1" office:value-type="string">
            <text:p text:style-name="P446"/>
            <text:p text:style-name="P445"><draw:frame draw:style-name="fr3" draw:name="Image 632" text:anchor-type="as-char" svg:width="0.502in" svg:height="0.0756in" draw:z-index="688"><draw:image xlink:href="Pictures/10000001000000600000000E1A226D18.png" xlink:type="simple" xlink:show="embed" xlink:actuate="onLoad" draw:mime-type="image/png"/></draw:frame></text:p>
          </table:table-cell>
          <table:table-cell table:style-name="Table11.E1" office:value-type="string">
            <text:p text:style-name="P446"/>
            <text:p text:style-name="P376"><draw:frame draw:style-name="fr3" draw:name="Image 633" text:anchor-type="as-char" svg:width="0.3902in" svg:height="0.0756in" draw:z-index="689"><draw:image xlink:href="Pictures/100000010000004B0000000E5669A8A2.png" xlink:type="simple" xlink:show="embed" xlink:actuate="onLoad" draw:mime-type="image/png"/></draw:frame></text:p>
          </table:table-cell>
        </table:table-row>
        <table:table-row table:style-name="Table11.2">
          <table:table-cell table:style-name="Table11.A1" office:value-type="string">
            <text:p text:style-name="P436"/>
            <text:p text:style-name="P373"><draw:frame draw:style-name="fr3" draw:name="Image 634" text:anchor-type="as-char" svg:width="0.4465in" svg:height="0.0756in" draw:z-index="690"><draw:image xlink:href="Pictures/10000001000000550000000E5046E014.png" xlink:type="simple" xlink:show="embed" xlink:actuate="onLoad" draw:mime-type="image/png"/></draw:frame></text:p>
          </table:table-cell>
          <table:table-cell table:style-name="Table11.B1" office:value-type="string">
            <text:p text:style-name="P436"/>
            <text:p text:style-name="P443"><draw:frame draw:style-name="fr3" draw:name="Image 635" text:anchor-type="as-char" svg:width="0.3272in" svg:height="0.0756in" draw:z-index="691"><draw:image xlink:href="Pictures/100000010000003F0000000E80E56B16.png" xlink:type="simple" xlink:show="embed" xlink:actuate="onLoad" draw:mime-type="image/png"/></draw:frame></text:p>
          </table:table-cell>
          <table:table-cell table:style-name="Table11.B1" office:value-type="string">
            <text:p text:style-name="P436"/>
            <text:p text:style-name="P444"><draw:frame draw:style-name="fr3" draw:name="Image 636" text:anchor-type="as-char" svg:width="0.5937in" svg:height="0.0756in" draw:z-index="692"><draw:image xlink:href="Pictures/10000001000000710000000E9C349AF8.png" xlink:type="simple" xlink:show="embed" xlink:actuate="onLoad" draw:mime-type="image/png"/></draw:frame></text:p>
          </table:table-cell>
          <table:table-cell table:style-name="Table11.B1" office:value-type="string">
            <text:p text:style-name="P436"/>
            <text:p text:style-name="P379"><draw:frame draw:style-name="fr3" draw:name="Image 637" text:anchor-type="as-char" svg:width="0.4953in" svg:height="0.0756in" draw:z-index="693"><draw:image xlink:href="Pictures/100000010000005E0000000E68504226.png" xlink:type="simple" xlink:show="embed" xlink:actuate="onLoad" draw:mime-type="image/png"/></draw:frame></text:p>
          </table:table-cell>
          <table:table-cell table:style-name="Table11.E1" office:value-type="string">
            <text:p text:style-name="P436"/>
            <text:p text:style-name="P376"><draw:frame draw:style-name="fr3" draw:name="Image 638" text:anchor-type="as-char" svg:width="0.3902in" svg:height="0.0756in" draw:z-index="694"><draw:image xlink:href="Pictures/100000010000004B0000000E74FE1BE0.png" xlink:type="simple" xlink:show="embed" xlink:actuate="onLoad" draw:mime-type="image/png"/></draw:frame></text:p>
          </table:table-cell>
        </table:table-row>
        <table:table-row table:style-name="Table11.2">
          <table:table-cell table:style-name="Table11.A1" office:value-type="string">
            <text:p text:style-name="P436"/>
            <text:p text:style-name="P380"><draw:frame draw:style-name="fr3" draw:name="Image 639" text:anchor-type="as-char" svg:width="0.4602in" svg:height="0.0917in" draw:z-index="695"><draw:image xlink:href="Pictures/100000010000005800000012FD2CD42D.png" xlink:type="simple" xlink:show="embed" xlink:actuate="onLoad" draw:mime-type="image/png"/></draw:frame></text:p>
          </table:table-cell>
          <table:table-cell table:style-name="Table11.B1" office:value-type="string">
            <text:p text:style-name="P436"/>
            <text:p text:style-name="P443"><draw:frame draw:style-name="fr3" draw:name="Image 640" text:anchor-type="as-char" svg:width="0.3272in" svg:height="0.0756in" draw:z-index="696"><draw:image xlink:href="Pictures/100000010000003F0000000E85F08D70.png" xlink:type="simple" xlink:show="embed" xlink:actuate="onLoad" draw:mime-type="image/png"/></draw:frame></text:p>
          </table:table-cell>
          <table:table-cell table:style-name="Table11.B1" office:value-type="string">
            <text:p text:style-name="P436"/>
            <text:p text:style-name="P444"><draw:frame draw:style-name="fr3" draw:name="Image 641" text:anchor-type="as-char" svg:width="0.5957in" svg:height="0.0756in" draw:z-index="697"><draw:image xlink:href="Pictures/10000001000000720000000E4D9AA32C.png" xlink:type="simple" xlink:show="embed" xlink:actuate="onLoad" draw:mime-type="image/png"/></draw:frame></text:p>
          </table:table-cell>
          <table:table-cell table:style-name="Table11.B1" office:value-type="string">
            <text:p text:style-name="P436"/>
            <text:p text:style-name="P379"><draw:frame draw:style-name="fr3" draw:name="Image 642" text:anchor-type="as-char" svg:width="0.4953in" svg:height="0.0756in" draw:z-index="698"><draw:image xlink:href="Pictures/100000010000005E0000000EF1DF3339.png" xlink:type="simple" xlink:show="embed" xlink:actuate="onLoad" draw:mime-type="image/png"/></draw:frame></text:p>
          </table:table-cell>
          <table:table-cell table:style-name="Table11.E1" office:value-type="string">
            <text:p text:style-name="P436"/>
            <text:p text:style-name="P376"><draw:frame draw:style-name="fr3" draw:name="Image 643" text:anchor-type="as-char" svg:width="0.3929in" svg:height="0.0756in" draw:z-index="699"><draw:image xlink:href="Pictures/100000010000004B0000000ED1F185C3.png" xlink:type="simple" xlink:show="embed" xlink:actuate="onLoad" draw:mime-type="image/png"/></draw:frame></text:p>
          </table:table-cell>
        </table:table-row>
        <table:table-row table:style-name="Table11.1">
          <table:table-cell table:style-name="Table11.A1" office:value-type="string">
            <text:p text:style-name="P442"/>
            <text:p text:style-name="P461"><draw:frame draw:style-name="fr3" draw:name="Image 644" text:anchor-type="as-char" svg:width="0.4193in" svg:height="0.0925in" draw:z-index="700"><draw:image xlink:href="Pictures/1000000100000050000000116A3A8501.png" xlink:type="simple" xlink:show="embed" xlink:actuate="onLoad" draw:mime-type="image/png"/></draw:frame></text:p>
          </table:table-cell>
          <table:table-cell table:style-name="Table11.B1" office:value-type="string">
            <text:p text:style-name="P442"/>
            <text:p text:style-name="P443"><draw:frame draw:style-name="fr3" draw:name="Image 645" text:anchor-type="as-char" svg:width="0.3272in" svg:height="0.0756in" draw:z-index="701"><draw:image xlink:href="Pictures/100000010000003F0000000E2043FBD9.png" xlink:type="simple" xlink:show="embed" xlink:actuate="onLoad" draw:mime-type="image/png"/></draw:frame></text:p>
          </table:table-cell>
          <table:table-cell table:style-name="Table11.B1" office:value-type="string">
            <text:p text:style-name="P442"/>
            <text:p text:style-name="P439"><draw:frame draw:style-name="fr8" draw:name="Image27" text:anchor-type="as-char" svg:width="0.148in" svg:height="0.0756in" draw:z-index="789"><draw:image xlink:href="Pictures/1000000100000010000000085289EE4B.png" xlink:type="simple" xlink:show="embed" xlink:actuate="onLoad" draw:mime-type="image/png"/></draw:frame><draw:frame draw:style-name="fr8" draw:name="Image28" text:anchor-type="as-char" svg:width="0.4339in" svg:height="0.0756in" draw:z-index="790"><draw:image xlink:href="Pictures/100000010000002F000000088589902D.png" xlink:type="simple" xlink:show="embed" xlink:actuate="onLoad" draw:mime-type="image/png"/></draw:frame></text:p>
          </table:table-cell>
          <table:table-cell table:style-name="Table11.B1" office:value-type="string">
            <text:p text:style-name="P442"/>
            <text:p text:style-name="P448"><draw:frame draw:style-name="fr3" draw:name="Image 650" text:anchor-type="as-char" svg:width="0.5008in" svg:height="0.0756in" draw:z-index="702"><draw:image xlink:href="Pictures/100000010000005F0000000E0F14177A.png" xlink:type="simple" xlink:show="embed" xlink:actuate="onLoad" draw:mime-type="image/png"/></draw:frame></text:p>
          </table:table-cell>
          <table:table-cell table:style-name="Table11.E1" office:value-type="string">
            <text:p text:style-name="P442"/>
            <text:p text:style-name="P449"><draw:frame draw:style-name="fr3" draw:name="Image 651" text:anchor-type="as-char" svg:width="0.3917in" svg:height="0.0756in" draw:z-index="703"><draw:image xlink:href="Pictures/100000010000004B0000000E432E5C9A.png" xlink:type="simple" xlink:show="embed" xlink:actuate="onLoad" draw:mime-type="image/png"/></draw:frame></text:p>
          </table:table-cell>
        </table:table-row>
        <table:table-row table:style-name="Table11.2">
          <table:table-cell table:style-name="Table11.A1" office:value-type="string">
            <text:p text:style-name="P446"/>
            <text:p text:style-name="P462"><draw:frame draw:style-name="fr3" draw:name="Image 652" text:anchor-type="as-char" svg:width="0.4252in" svg:height="0.0925in" draw:z-index="704"><draw:image xlink:href="Pictures/100000010000005100000011F8C8FEF6.png" xlink:type="simple" xlink:show="embed" xlink:actuate="onLoad" draw:mime-type="image/png"/></draw:frame></text:p>
          </table:table-cell>
          <table:table-cell table:style-name="Table11.B1" office:value-type="string">
            <text:p text:style-name="P446"/>
            <text:p text:style-name="P443"><draw:frame draw:style-name="fr3" draw:name="Image 653" text:anchor-type="as-char" svg:width="0.3272in" svg:height="0.0756in" draw:z-index="705"><draw:image xlink:href="Pictures/100000010000003F0000000E19601AE5.png" xlink:type="simple" xlink:show="embed" xlink:actuate="onLoad" draw:mime-type="image/png"/></draw:frame></text:p>
          </table:table-cell>
          <table:table-cell table:style-name="Table11.B1" office:value-type="string">
            <text:p text:style-name="P446"/>
            <text:p text:style-name="P439"><draw:frame draw:style-name="fr8" draw:name="Image29" text:anchor-type="as-char" svg:width="0.148in" svg:height="0.0756in" draw:z-index="787"><draw:image xlink:href="Pictures/10000001000000100000000849C85A11.png" xlink:type="simple" xlink:show="embed" xlink:actuate="onLoad" draw:mime-type="image/png"/></draw:frame><draw:frame draw:style-name="fr8" draw:name="Image30" text:anchor-type="as-char" svg:width="0.4339in" svg:height="0.0756in" draw:z-index="788"><draw:image xlink:href="Pictures/100000010000002F00000008782D9BD8.png" xlink:type="simple" xlink:show="embed" xlink:actuate="onLoad" draw:mime-type="image/png"/></draw:frame></text:p>
          </table:table-cell>
          <table:table-cell table:style-name="Table11.B1" office:value-type="string">
            <text:p text:style-name="P446"/>
            <text:p text:style-name="P448"><draw:frame draw:style-name="fr3" draw:name="Image 658" text:anchor-type="as-char" svg:width="0.5008in" svg:height="0.0756in" draw:z-index="706"><draw:image xlink:href="Pictures/100000010000005F0000000ECD1341B7.png" xlink:type="simple" xlink:show="embed" xlink:actuate="onLoad" draw:mime-type="image/png"/></draw:frame></text:p>
          </table:table-cell>
          <table:table-cell table:style-name="Table11.E1" office:value-type="string">
            <text:p text:style-name="P446"/>
            <text:p text:style-name="P376"><draw:frame draw:style-name="fr3" draw:name="Image 659" text:anchor-type="as-char" svg:width="0.3902in" svg:height="0.0756in" draw:z-index="707"><draw:image xlink:href="Pictures/100000010000004B0000000E3221C7D1.png" xlink:type="simple" xlink:show="embed" xlink:actuate="onLoad" draw:mime-type="image/png"/></draw:frame></text:p>
          </table:table-cell>
        </table:table-row>
        <table:table-row table:style-name="Table11.2">
          <table:table-cell table:style-name="Table11.A1" office:value-type="string">
            <text:p text:style-name="P436"/>
            <text:p text:style-name="P463"><draw:frame draw:style-name="fr3" draw:name="Image 660" text:anchor-type="as-char" svg:width="0.3764in" svg:height="0.0752in" draw:z-index="708"><draw:image xlink:href="Pictures/10000001000000490000000F541CAB85.png" xlink:type="simple" xlink:show="embed" xlink:actuate="onLoad" draw:mime-type="image/png"/></draw:frame></text:p>
          </table:table-cell>
          <table:table-cell table:style-name="Table11.B1" office:value-type="string">
            <text:p text:style-name="P436"/>
            <text:p text:style-name="P438"><draw:frame draw:style-name="fr3" draw:name="Image 661" text:anchor-type="as-char" svg:width="0.3228in" svg:height="0.0752in" draw:z-index="709"><draw:image xlink:href="Pictures/100000010000003F0000000F983BA139.png" xlink:type="simple" xlink:show="embed" xlink:actuate="onLoad" draw:mime-type="image/png"/></draw:frame></text:p>
          </table:table-cell>
          <table:table-cell table:style-name="Table11.B1" office:value-type="string">
            <text:p text:style-name="P436"/>
            <text:p text:style-name="P439"><draw:frame draw:style-name="fr3" draw:name="Image 662" text:anchor-type="as-char" svg:width="0.589in" svg:height="0.0752in" draw:z-index="710"><draw:image xlink:href="Pictures/10000001000000720000000F18492F81.png" xlink:type="simple" xlink:show="embed" xlink:actuate="onLoad" draw:mime-type="image/png"/></draw:frame></text:p>
          </table:table-cell>
          <table:table-cell table:style-name="Table11.B1" office:value-type="string">
            <text:p text:style-name="P436"/>
            <text:p text:style-name="P454"><draw:frame draw:style-name="fr3" draw:name="Image 663" text:anchor-type="as-char" svg:width="0.4953in" svg:height="0.0752in" draw:z-index="711"><draw:image xlink:href="Pictures/100000010000005F0000000F85A16C4B.png" xlink:type="simple" xlink:show="embed" xlink:actuate="onLoad" draw:mime-type="image/png"/></draw:frame></text:p>
          </table:table-cell>
          <table:table-cell table:style-name="Table11.E1" office:value-type="string">
            <text:p text:style-name="P436"/>
            <text:p text:style-name="P453"><draw:frame draw:style-name="fr3" draw:name="Image 664" text:anchor-type="as-char" svg:width="0.3874in" svg:height="0.0752in" draw:z-index="712"><draw:image xlink:href="Pictures/100000010000004B0000000FD882614B.png" xlink:type="simple" xlink:show="embed" xlink:actuate="onLoad" draw:mime-type="image/png"/></draw:frame></text:p>
          </table:table-cell>
        </table:table-row>
        <table:table-row table:style-name="Table11.2">
          <table:table-cell table:style-name="Table11.A1" office:value-type="string">
            <text:p text:style-name="P436"/>
            <text:p text:style-name="P379"><draw:frame draw:style-name="fr3" draw:name="Image 665" text:anchor-type="as-char" svg:width="0.4366in" svg:height="0.0756in" draw:z-index="713"><draw:image xlink:href="Pictures/10000001000000530000000EFA7F7847.png" xlink:type="simple" xlink:show="embed" xlink:actuate="onLoad" draw:mime-type="image/png"/></draw:frame></text:p>
          </table:table-cell>
          <table:table-cell table:style-name="Table11.B1" office:value-type="string">
            <text:p text:style-name="P436"/>
            <text:p text:style-name="P443"><draw:frame draw:style-name="fr3" draw:name="Image 666" text:anchor-type="as-char" svg:width="0.3272in" svg:height="0.0756in" draw:z-index="714"><draw:image xlink:href="Pictures/100000010000003F0000000E9B9C2D4D.png" xlink:type="simple" xlink:show="embed" xlink:actuate="onLoad" draw:mime-type="image/png"/></draw:frame></text:p>
          </table:table-cell>
          <table:table-cell table:style-name="Table11.B1" office:value-type="string">
            <text:p text:style-name="P436"/>
            <text:p text:style-name="P444"><draw:frame draw:style-name="fr3" draw:name="Image 667" text:anchor-type="as-char" svg:width="0.5957in" svg:height="0.0756in" draw:z-index="715"><draw:image xlink:href="Pictures/10000001000000720000000EF3E77CE8.png" xlink:type="simple" xlink:show="embed" xlink:actuate="onLoad" draw:mime-type="image/png"/></draw:frame></text:p>
          </table:table-cell>
          <table:table-cell table:style-name="Table11.B1" office:value-type="string">
            <text:p text:style-name="P436"/>
            <text:p text:style-name="P448"><draw:frame draw:style-name="fr3" draw:name="Image 668" text:anchor-type="as-char" svg:width="0.5008in" svg:height="0.0756in" draw:z-index="716"><draw:image xlink:href="Pictures/100000010000005F0000000ED8DCB450.png" xlink:type="simple" xlink:show="embed" xlink:actuate="onLoad" draw:mime-type="image/png"/></draw:frame></text:p>
          </table:table-cell>
          <table:table-cell table:style-name="Table11.E1" office:value-type="string">
            <text:p text:style-name="P436"/>
            <text:p text:style-name="P376"><draw:frame draw:style-name="fr3" draw:name="Image 669" text:anchor-type="as-char" svg:width="0.3929in" svg:height="0.0756in" draw:z-index="717"><draw:image xlink:href="Pictures/100000010000004B0000000E50F35429.png" xlink:type="simple" xlink:show="embed" xlink:actuate="onLoad" draw:mime-type="image/png"/></draw:frame></text:p>
          </table:table-cell>
        </table:table-row>
        <table:table-row table:style-name="Table11.1">
          <table:table-cell table:style-name="Table11.A1" office:value-type="string">
            <text:p text:style-name="P442"/>
            <text:p text:style-name="P464"><draw:frame draw:style-name="fr3" draw:name="Image 670" text:anchor-type="as-char" svg:width="0.4783in" svg:height="0.0917in" draw:z-index="718"><draw:image xlink:href="Pictures/100000010000005C00000012D313A5B3.png" xlink:type="simple" xlink:show="embed" xlink:actuate="onLoad" draw:mime-type="image/png"/></draw:frame></text:p>
          </table:table-cell>
          <table:table-cell table:style-name="Table11.B1" office:value-type="string">
            <text:p text:style-name="P442"/>
            <text:p text:style-name="P438"><draw:frame draw:style-name="fr3" draw:name="Image 671" text:anchor-type="as-char" svg:width="0.3228in" svg:height="0.0752in" draw:z-index="719"><draw:image xlink:href="Pictures/100000010000003F0000000F1EA0619C.png" xlink:type="simple" xlink:show="embed" xlink:actuate="onLoad" draw:mime-type="image/png"/></draw:frame></text:p>
          </table:table-cell>
          <table:table-cell table:style-name="Table11.B1" office:value-type="string">
            <text:p text:style-name="P442"/>
            <text:p text:style-name="P439"><draw:frame draw:style-name="fr3" draw:name="Image 672" text:anchor-type="as-char" svg:width="0.5874in" svg:height="0.0752in" draw:z-index="720"><draw:image xlink:href="Pictures/10000001000000710000000F21756913.png" xlink:type="simple" xlink:show="embed" xlink:actuate="onLoad" draw:mime-type="image/png"/></draw:frame></text:p>
          </table:table-cell>
          <table:table-cell table:style-name="Table11.B1" office:value-type="string">
            <text:p text:style-name="P442"/>
            <text:p text:style-name="P454"><draw:frame draw:style-name="fr3" draw:name="Image 673" text:anchor-type="as-char" svg:width="0.4953in" svg:height="0.0752in" draw:z-index="721"><draw:image xlink:href="Pictures/100000010000005F0000000F74B8566D.png" xlink:type="simple" xlink:show="embed" xlink:actuate="onLoad" draw:mime-type="image/png"/></draw:frame></text:p>
          </table:table-cell>
          <table:table-cell table:style-name="Table11.E1" office:value-type="string">
            <text:p text:style-name="P442"/>
            <text:p text:style-name="P441"><draw:frame draw:style-name="fr3" draw:name="Image 674" text:anchor-type="as-char" svg:width="0.3862in" svg:height="0.0752in" draw:z-index="722"><draw:image xlink:href="Pictures/100000010000004B0000000F515921EC.png" xlink:type="simple" xlink:show="embed" xlink:actuate="onLoad" draw:mime-type="image/png"/></draw:frame></text:p>
          </table:table-cell>
        </table:table-row>
        <table:table-row table:style-name="Table11.2">
          <table:table-cell table:style-name="Table11.A1" office:value-type="string">
            <text:p text:style-name="P436"/>
            <text:p text:style-name="P465"><draw:frame draw:style-name="fr3" draw:name="Image 675" text:anchor-type="as-char" svg:width="0.4465in" svg:height="0.0756in" draw:z-index="723"><draw:image xlink:href="Pictures/10000001000000550000000E607E7EE4.png" xlink:type="simple" xlink:show="embed" xlink:actuate="onLoad" draw:mime-type="image/png"/></draw:frame></text:p>
          </table:table-cell>
          <table:table-cell table:style-name="Table11.B1" office:value-type="string">
            <text:p text:style-name="P436"/>
            <text:p text:style-name="P443"><draw:frame draw:style-name="fr3" draw:name="Image 676" text:anchor-type="as-char" svg:width="0.3272in" svg:height="0.0756in" draw:z-index="724"><draw:image xlink:href="Pictures/100000010000003F0000000EE21EA81B.png" xlink:type="simple" xlink:show="embed" xlink:actuate="onLoad" draw:mime-type="image/png"/></draw:frame></text:p>
          </table:table-cell>
          <table:table-cell table:style-name="Table11.B1" office:value-type="string">
            <text:p text:style-name="P436"/>
            <text:p text:style-name="P439"><draw:frame draw:style-name="fr8" draw:name="Image31" text:anchor-type="as-char" svg:width="0.148in" svg:height="0.0756in" draw:z-index="782"><draw:image xlink:href="Pictures/100000010000001000000008C004DB74.png" xlink:type="simple" xlink:show="embed" xlink:actuate="onLoad" draw:mime-type="image/png"/></draw:frame><draw:frame draw:style-name="fr8" draw:name="Image32" text:anchor-type="as-char" svg:width="0.4354in" svg:height="0.0756in" draw:z-index="783"><draw:image xlink:href="Pictures/100000010000002F000000085B471FFC.png" xlink:type="simple" xlink:show="embed" xlink:actuate="onLoad" draw:mime-type="image/png"/></draw:frame></text:p>
          </table:table-cell>
          <table:table-cell table:style-name="Table11.B1" office:value-type="string">
            <text:p text:style-name="P436"/>
            <text:p text:style-name="P379"><draw:frame draw:style-name="fr3" draw:name="Image 681" text:anchor-type="as-char" svg:width="0.4953in" svg:height="0.0756in" draw:z-index="725"><draw:image xlink:href="Pictures/100000010000005E0000000E341D459C.png" xlink:type="simple" xlink:show="embed" xlink:actuate="onLoad" draw:mime-type="image/png"/></draw:frame></text:p>
          </table:table-cell>
          <table:table-cell table:style-name="Table11.E1" office:value-type="string">
            <text:p text:style-name="P436"/>
            <text:p text:style-name="P376"><draw:frame draw:style-name="fr3" draw:name="Image 682" text:anchor-type="as-char" svg:width="0.3902in" svg:height="0.0756in" draw:z-index="726"><draw:image xlink:href="Pictures/100000010000004B0000000E9CBDF4A0.png" xlink:type="simple" xlink:show="embed" xlink:actuate="onLoad" draw:mime-type="image/png"/></draw:frame></text:p>
          </table:table-cell>
        </table:table-row>
        <table:table-row table:style-name="Table11.2">
          <table:table-cell table:style-name="Table11.A1" office:value-type="string">
            <text:p text:style-name="P436"/>
            <text:p text:style-name="P466"><draw:frame draw:style-name="fr3" draw:name="Image 683" text:anchor-type="as-char" svg:width="0.4217in" svg:height="0.0752in" draw:z-index="727"><draw:image xlink:href="Pictures/10000001000000510000000F94EFDEC8.png" xlink:type="simple" xlink:show="embed" xlink:actuate="onLoad" draw:mime-type="image/png"/></draw:frame></text:p>
          </table:table-cell>
          <table:table-cell table:style-name="Table11.B1" office:value-type="string">
            <text:p text:style-name="P436"/>
            <text:p text:style-name="P438"><draw:frame draw:style-name="fr3" draw:name="Image 684" text:anchor-type="as-char" svg:width="0.3228in" svg:height="0.0752in" draw:z-index="728"><draw:image xlink:href="Pictures/100000010000003F0000000F94143D54.png" xlink:type="simple" xlink:show="embed" xlink:actuate="onLoad" draw:mime-type="image/png"/></draw:frame></text:p>
          </table:table-cell>
          <table:table-cell table:style-name="Table11.B1" office:value-type="string">
            <text:p text:style-name="P436"/>
            <text:p text:style-name="P439"><draw:frame draw:style-name="fr3" draw:name="Image 685" text:anchor-type="as-char" svg:width="0.5874in" svg:height="0.0752in" draw:z-index="729"><draw:image xlink:href="Pictures/10000001000000710000000FEB2C0348.png" xlink:type="simple" xlink:show="embed" xlink:actuate="onLoad" draw:mime-type="image/png"/></draw:frame></text:p>
          </table:table-cell>
          <table:table-cell table:style-name="Table11.B1" office:value-type="string">
            <text:p text:style-name="P436"/>
            <text:p text:style-name="P454"><draw:frame draw:style-name="fr3" draw:name="Image 686" text:anchor-type="as-char" svg:width="0.4953in" svg:height="0.0752in" draw:z-index="730"><draw:image xlink:href="Pictures/100000010000005F0000000F30DFFE3C.png" xlink:type="simple" xlink:show="embed" xlink:actuate="onLoad" draw:mime-type="image/png"/></draw:frame></text:p>
          </table:table-cell>
          <table:table-cell table:style-name="Table11.E1" office:value-type="string">
            <text:p text:style-name="P436"/>
            <text:p text:style-name="P441"><draw:frame draw:style-name="fr3" draw:name="Image 687" text:anchor-type="as-char" svg:width="0.3862in" svg:height="0.0752in" draw:z-index="731"><draw:image xlink:href="Pictures/100000010000004B0000000F4870D39E.png" xlink:type="simple" xlink:show="embed" xlink:actuate="onLoad" draw:mime-type="image/png"/></draw:frame></text:p>
          </table:table-cell>
        </table:table-row>
        <table:table-row table:style-name="Table11.2">
          <table:table-cell table:style-name="Table11.A1" office:value-type="string">
            <text:p text:style-name="P442"/>
            <text:p text:style-name="P467"><draw:frame draw:style-name="fr3" draw:name="Image 688" text:anchor-type="as-char" svg:width="0.4244in" svg:height="0.0744in" draw:z-index="732"><draw:image xlink:href="Pictures/10000001000000500000000E1D0D8886.png" xlink:type="simple" xlink:show="embed" xlink:actuate="onLoad" draw:mime-type="image/png"/></draw:frame></text:p>
          </table:table-cell>
          <table:table-cell table:style-name="Table11.B1" office:value-type="string">
            <text:p text:style-name="P436"/>
            <text:p text:style-name="P438"><draw:frame draw:style-name="fr3" draw:name="Image 689" text:anchor-type="as-char" svg:width="0.3228in" svg:height="0.0752in" draw:z-index="733"><draw:image xlink:href="Pictures/100000010000003F0000000F860E198C.png" xlink:type="simple" xlink:show="embed" xlink:actuate="onLoad" draw:mime-type="image/png"/></draw:frame></text:p>
          </table:table-cell>
          <table:table-cell table:style-name="Table11.B1" office:value-type="string">
            <text:p text:style-name="P436"/>
            <text:p text:style-name="P439"><draw:frame draw:style-name="fr3" draw:name="Image 690" text:anchor-type="as-char" svg:width="0.5874in" svg:height="0.0752in" draw:z-index="734"><draw:image xlink:href="Pictures/10000001000000710000000FEACA3F00.png" xlink:type="simple" xlink:show="embed" xlink:actuate="onLoad" draw:mime-type="image/png"/></draw:frame></text:p>
          </table:table-cell>
          <table:table-cell table:style-name="Table11.B1" office:value-type="string">
            <text:p text:style-name="P436"/>
            <text:p text:style-name="P440"><draw:frame draw:style-name="fr3" draw:name="Image 691" text:anchor-type="as-char" svg:width="0.4898in" svg:height="0.0752in" draw:z-index="735"><draw:image xlink:href="Pictures/100000010000005E0000000F3E9F8857.png" xlink:type="simple" xlink:show="embed" xlink:actuate="onLoad" draw:mime-type="image/png"/></draw:frame></text:p>
          </table:table-cell>
          <table:table-cell table:style-name="Table11.E1" office:value-type="string">
            <text:p text:style-name="P436"/>
            <text:p text:style-name="P441"><draw:frame draw:style-name="fr3" draw:name="Image 692" text:anchor-type="as-char" svg:width="0.3862in" svg:height="0.0752in" draw:z-index="736"><draw:image xlink:href="Pictures/100000010000004B0000000FFEACD7BD.png" xlink:type="simple" xlink:show="embed" xlink:actuate="onLoad" draw:mime-type="image/png"/></draw:frame></text:p>
          </table:table-cell>
        </table:table-row>
        <table:table-row table:style-name="Table11.1">
          <table:table-cell table:style-name="Table11.A1" office:value-type="string">
            <text:p text:style-name="P442"/>
            <text:p text:style-name="P468"><draw:frame draw:style-name="fr3" draw:name="Image 693" text:anchor-type="as-char" svg:width="0.4201in" svg:height="0.0752in" draw:z-index="737"><draw:image xlink:href="Pictures/10000001000000510000000FE3259269.png" xlink:type="simple" xlink:show="embed" xlink:actuate="onLoad" draw:mime-type="image/png"/></draw:frame></text:p>
          </table:table-cell>
          <table:table-cell table:style-name="Table11.B1" office:value-type="string">
            <text:p text:style-name="P442"/>
            <text:p text:style-name="P438"><draw:frame draw:style-name="fr3" draw:name="Image 694" text:anchor-type="as-char" svg:width="0.3228in" svg:height="0.0752in" draw:z-index="738"><draw:image xlink:href="Pictures/100000010000003F0000000F6BF4D53C.png" xlink:type="simple" xlink:show="embed" xlink:actuate="onLoad" draw:mime-type="image/png"/></draw:frame></text:p>
          </table:table-cell>
          <table:table-cell table:style-name="Table11.B1" office:value-type="string">
            <text:p text:style-name="P442"/>
            <text:p text:style-name="P439"><draw:frame draw:style-name="fr8" draw:name="Image33" text:anchor-type="as-char" svg:width="0.148in" svg:height="0.0756in" draw:z-index="778"><draw:image xlink:href="Pictures/1000000100000010000000083187C956.png" xlink:type="simple" xlink:show="embed" xlink:actuate="onLoad" draw:mime-type="image/png"/></draw:frame><draw:frame draw:style-name="fr8" draw:name="Image34" text:anchor-type="as-char" svg:width="0.4327in" svg:height="0.0756in" draw:z-index="779"><draw:image xlink:href="Pictures/100000010000002F0000000870043976.png" xlink:type="simple" xlink:show="embed" xlink:actuate="onLoad" draw:mime-type="image/png"/></draw:frame></text:p>
          </table:table-cell>
          <table:table-cell table:style-name="Table11.B1" office:value-type="string">
            <text:p text:style-name="P442"/>
            <text:p text:style-name="P454"><draw:frame draw:style-name="fr3" draw:name="Image 699" text:anchor-type="as-char" svg:width="0.4953in" svg:height="0.0752in" draw:z-index="739"><draw:image xlink:href="Pictures/100000010000005F0000000FFA829BA3.png" xlink:type="simple" xlink:show="embed" xlink:actuate="onLoad" draw:mime-type="image/png"/></draw:frame></text:p>
          </table:table-cell>
          <table:table-cell table:style-name="Table11.E1" office:value-type="string">
            <text:p text:style-name="P442"/>
            <text:p text:style-name="P441"><draw:frame draw:style-name="fr3" draw:name="Image 700" text:anchor-type="as-char" svg:width="0.3862in" svg:height="0.0752in" draw:z-index="740"><draw:image xlink:href="Pictures/100000010000004B0000000F4F808A83.png" xlink:type="simple" xlink:show="embed" xlink:actuate="onLoad" draw:mime-type="image/png"/></draw:frame></text:p>
          </table:table-cell>
        </table:table-row>
        <table:table-row table:style-name="Table11.2">
          <table:table-cell table:style-name="Table11.A1" office:value-type="string">
            <text:p text:style-name="P436"/>
            <text:p text:style-name="P469"><draw:frame draw:style-name="fr3" draw:name="Image 701" text:anchor-type="as-char" svg:width="0.439in" svg:height="0.0752in" draw:z-index="741"><draw:image xlink:href="Pictures/10000001000000550000000F6F959EAC.png" xlink:type="simple" xlink:show="embed" xlink:actuate="onLoad" draw:mime-type="image/png"/></draw:frame></text:p>
          </table:table-cell>
          <table:table-cell table:style-name="Table11.B1" office:value-type="string">
            <text:p text:style-name="P436"/>
            <text:p text:style-name="P438"><draw:frame draw:style-name="fr3" draw:name="Image 702" text:anchor-type="as-char" svg:width="0.3228in" svg:height="0.0752in" draw:z-index="742"><draw:image xlink:href="Pictures/100000010000003F0000000F21C39194.png" xlink:type="simple" xlink:show="embed" xlink:actuate="onLoad" draw:mime-type="image/png"/></draw:frame></text:p>
          </table:table-cell>
          <table:table-cell table:style-name="Table11.B1" office:value-type="string">
            <text:p text:style-name="P436"/>
            <text:p text:style-name="P439"><draw:frame draw:style-name="fr8" draw:name="Image35" text:anchor-type="as-char" svg:width="0.148in" svg:height="0.0756in" draw:z-index="776"><draw:image xlink:href="Pictures/1000000100000010000000085289EE4B.png" xlink:type="simple" xlink:show="embed" xlink:actuate="onLoad" draw:mime-type="image/png"/></draw:frame><draw:frame draw:style-name="fr8" draw:name="Image36" text:anchor-type="as-char" svg:width="0.4366in" svg:height="0.0756in" draw:z-index="777"><draw:image xlink:href="Pictures/10000001000000300000000888D71EE3.png" xlink:type="simple" xlink:show="embed" xlink:actuate="onLoad" draw:mime-type="image/png"/></draw:frame></text:p>
          </table:table-cell>
          <table:table-cell table:style-name="Table11.B1" office:value-type="string">
            <text:p text:style-name="P436"/>
            <text:p text:style-name="P454"><draw:frame draw:style-name="fr3" draw:name="Image 707" text:anchor-type="as-char" svg:width="0.4953in" svg:height="0.0752in" draw:z-index="743"><draw:image xlink:href="Pictures/100000010000005F0000000FE7150E84.png" xlink:type="simple" xlink:show="embed" xlink:actuate="onLoad" draw:mime-type="image/png"/></draw:frame></text:p>
          </table:table-cell>
          <table:table-cell table:style-name="Table11.E1" office:value-type="string">
            <text:p text:style-name="P436"/>
            <text:p text:style-name="P441"><draw:frame draw:style-name="fr3" draw:name="Image 708" text:anchor-type="as-char" svg:width="0.3902in" svg:height="0.0752in" draw:z-index="744"><draw:image xlink:href="Pictures/100000010000004B0000000F30181329.png" xlink:type="simple" xlink:show="embed" xlink:actuate="onLoad" draw:mime-type="image/png"/></draw:frame></text:p>
          </table:table-cell>
        </table:table-row>
        <table:table-row table:style-name="Table11.2">
          <table:table-cell table:style-name="Table11.A1" office:value-type="string">
            <text:p text:style-name="P436"/>
            <text:p text:style-name="P470"><draw:frame draw:style-name="fr3" draw:name="Image 709" text:anchor-type="as-char" svg:width="0.4508in" svg:height="0.0756in" draw:z-index="745"><draw:image xlink:href="Pictures/10000001000000560000000EC6241633.png" xlink:type="simple" xlink:show="embed" xlink:actuate="onLoad" draw:mime-type="image/png"/></draw:frame></text:p>
          </table:table-cell>
          <table:table-cell table:style-name="Table11.B1" office:value-type="string">
            <text:p text:style-name="P436"/>
            <text:p text:style-name="P443"><draw:frame draw:style-name="fr3" draw:name="Image 710" text:anchor-type="as-char" svg:width="0.3272in" svg:height="0.0756in" draw:z-index="746"><draw:image xlink:href="Pictures/100000010000003F0000000E1B462298.png" xlink:type="simple" xlink:show="embed" xlink:actuate="onLoad" draw:mime-type="image/png"/></draw:frame></text:p>
          </table:table-cell>
          <table:table-cell table:style-name="Table11.B1" office:value-type="string">
            <text:p text:style-name="P436"/>
            <text:p text:style-name="P439"><draw:frame draw:style-name="fr8" draw:name="Image37" text:anchor-type="as-char" svg:width="0.148in" svg:height="0.0756in" draw:z-index="774"><draw:image xlink:href="Pictures/10000001000000100000000816704020.png" xlink:type="simple" xlink:show="embed" xlink:actuate="onLoad" draw:mime-type="image/png"/></draw:frame><draw:frame draw:style-name="fr8" draw:name="Image38" text:anchor-type="as-char" svg:width="0.4366in" svg:height="0.0756in" draw:z-index="775"><draw:image xlink:href="Pictures/100000010000003000000008C136C8E3.png" xlink:type="simple" xlink:show="embed" xlink:actuate="onLoad" draw:mime-type="image/png"/></draw:frame></text:p>
          </table:table-cell>
          <table:table-cell table:style-name="Table11.B1" office:value-type="string">
            <text:p text:style-name="P436"/>
            <text:p text:style-name="P448"><draw:frame draw:style-name="fr3" draw:name="Image 715" text:anchor-type="as-char" svg:width="0.5008in" svg:height="0.0756in" draw:z-index="747"><draw:image xlink:href="Pictures/100000010000005F0000000EFE9592F7.png" xlink:type="simple" xlink:show="embed" xlink:actuate="onLoad" draw:mime-type="image/png"/></draw:frame></text:p>
          </table:table-cell>
          <table:table-cell table:style-name="Table11.E1" office:value-type="string">
            <text:p text:style-name="P436"/>
            <text:p text:style-name="P376"><draw:frame draw:style-name="fr3" draw:name="Image 716" text:anchor-type="as-char" svg:width="0.3902in" svg:height="0.0756in" draw:z-index="748"><draw:image xlink:href="Pictures/100000010000004B0000000E3E65EB15.png" xlink:type="simple" xlink:show="embed" xlink:actuate="onLoad" draw:mime-type="image/png"/></draw:frame></text:p>
          </table:table-cell>
        </table:table-row>
        <table:table-row table:style-name="Table11.2">
          <table:table-cell table:style-name="Table11.A1" office:value-type="string">
            <text:p text:style-name="P436"/>
            <text:p text:style-name="P471"><draw:frame draw:style-name="fr3" draw:name="Image 717" text:anchor-type="as-char" svg:width="0.4102in" svg:height="0.0752in" draw:z-index="749"><draw:image xlink:href="Pictures/100000010000004F0000000F53281060.png" xlink:type="simple" xlink:show="embed" xlink:actuate="onLoad" draw:mime-type="image/png"/></draw:frame></text:p>
          </table:table-cell>
          <table:table-cell table:style-name="Table11.B1" office:value-type="string">
            <text:p text:style-name="P436"/>
            <text:p text:style-name="P438"><draw:frame draw:style-name="fr3" draw:name="Image 718" text:anchor-type="as-char" svg:width="0.3228in" svg:height="0.0752in" draw:z-index="750"><draw:image xlink:href="Pictures/100000010000003F0000000FDC94D21D.png" xlink:type="simple" xlink:show="embed" xlink:actuate="onLoad" draw:mime-type="image/png"/></draw:frame></text:p>
          </table:table-cell>
          <table:table-cell table:style-name="Table11.B1" office:value-type="string">
            <text:p text:style-name="P436"/>
            <text:p text:style-name="P439"><draw:frame draw:style-name="fr3" draw:name="Image 719" text:anchor-type="as-char" svg:width="0.589in" svg:height="0.0752in" draw:z-index="751"><draw:image xlink:href="Pictures/10000001000000720000000FE2693929.png" xlink:type="simple" xlink:show="embed" xlink:actuate="onLoad" draw:mime-type="image/png"/></draw:frame></text:p>
          </table:table-cell>
          <table:table-cell table:style-name="Table11.B1" office:value-type="string">
            <text:p text:style-name="P436"/>
            <text:p text:style-name="P454"><draw:frame draw:style-name="fr3" draw:name="Image 720" text:anchor-type="as-char" svg:width="0.4953in" svg:height="0.0752in" draw:z-index="752"><draw:image xlink:href="Pictures/100000010000005F0000000F590792CC.png" xlink:type="simple" xlink:show="embed" xlink:actuate="onLoad" draw:mime-type="image/png"/></draw:frame></text:p>
          </table:table-cell>
          <table:table-cell table:style-name="Table11.E1" office:value-type="string">
            <text:p text:style-name="P436"/>
            <text:p text:style-name="P441"><draw:frame draw:style-name="fr3" draw:name="Image 721" text:anchor-type="as-char" svg:width="0.3862in" svg:height="0.0752in" draw:z-index="753"><draw:image xlink:href="Pictures/100000010000004B0000000FE56F6C0D.png" xlink:type="simple" xlink:show="embed" xlink:actuate="onLoad" draw:mime-type="image/png"/></draw:frame></text:p>
          </table:table-cell>
        </table:table-row>
        <table:table-row table:style-name="Table11.1">
          <table:table-cell table:style-name="Table11.A1" office:value-type="string">
            <text:p text:style-name="P442"/>
            <text:p text:style-name="P429"><draw:frame draw:style-name="fr3" draw:name="Image 722" text:anchor-type="as-char" svg:width="0.4547in" svg:height="0.0756in" draw:z-index="754"><draw:image xlink:href="Pictures/10000001000000560000000EE21DC323.png" xlink:type="simple" xlink:show="embed" xlink:actuate="onLoad" draw:mime-type="image/png"/></draw:frame></text:p>
          </table:table-cell>
          <table:table-cell table:style-name="Table11.B1" office:value-type="string">
            <text:p text:style-name="P442"/>
            <text:p text:style-name="P443"><draw:frame draw:style-name="fr3" draw:name="Image 723" text:anchor-type="as-char" svg:width="0.3272in" svg:height="0.0756in" draw:z-index="755"><draw:image xlink:href="Pictures/100000010000003F0000000EA7FB3ACC.png" xlink:type="simple" xlink:show="embed" xlink:actuate="onLoad" draw:mime-type="image/png"/></draw:frame></text:p>
          </table:table-cell>
          <table:table-cell table:style-name="Table11.B1" office:value-type="string">
            <text:p text:style-name="P442"/>
            <text:p text:style-name="P444"><draw:frame draw:style-name="fr3" draw:name="Image 724" text:anchor-type="as-char" svg:width="0.5937in" svg:height="0.0756in" draw:z-index="756"><draw:image xlink:href="Pictures/10000001000000710000000E0CD77947.png" xlink:type="simple" xlink:show="embed" xlink:actuate="onLoad" draw:mime-type="image/png"/></draw:frame></text:p>
          </table:table-cell>
          <table:table-cell table:style-name="Table11.B1" office:value-type="string">
            <text:p text:style-name="P442"/>
            <text:p text:style-name="P448"><draw:frame draw:style-name="fr3" draw:name="Image 725" text:anchor-type="as-char" svg:width="0.5008in" svg:height="0.0756in" draw:z-index="757"><draw:image xlink:href="Pictures/100000010000005F0000000EDAC3A0A9.png" xlink:type="simple" xlink:show="embed" xlink:actuate="onLoad" draw:mime-type="image/png"/></draw:frame></text:p>
          </table:table-cell>
          <table:table-cell table:style-name="Table11.E1" office:value-type="string">
            <text:p text:style-name="P442"/>
            <text:p text:style-name="P376"><draw:frame draw:style-name="fr3" draw:name="Image 726" text:anchor-type="as-char" svg:width="0.3902in" svg:height="0.0756in" draw:z-index="758"><draw:image xlink:href="Pictures/100000010000004B0000000E2BFAD134.png" xlink:type="simple" xlink:show="embed" xlink:actuate="onLoad" draw:mime-type="image/png"/></draw:frame></text:p>
          </table:table-cell>
        </table:table-row>
        <table:table-row table:style-name="Table11.2">
          <table:table-cell table:style-name="Table11.A1" office:value-type="string">
            <text:p text:style-name="P436"/>
            <text:p text:style-name="P451"><draw:frame draw:style-name="fr3" draw:name="Image 727" text:anchor-type="as-char" svg:width="0.4772in" svg:height="0.0752in" draw:z-index="769"><draw:image xlink:href="Pictures/100000010000005C0000000F532C2B3F.png" xlink:type="simple" xlink:show="embed" xlink:actuate="onLoad" draw:mime-type="image/png"/></draw:frame></text:p>
          </table:table-cell>
          <table:table-cell table:style-name="Table11.B1" office:value-type="string">
            <text:p text:style-name="P436"/>
            <text:p text:style-name="P438"><draw:frame draw:style-name="fr3" draw:name="Image 728" text:anchor-type="as-char" svg:width="0.3228in" svg:height="0.0752in" draw:z-index="770"><draw:image xlink:href="Pictures/100000010000003F0000000F8BA343C2.png" xlink:type="simple" xlink:show="embed" xlink:actuate="onLoad" draw:mime-type="image/png"/></draw:frame></text:p>
          </table:table-cell>
          <table:table-cell table:style-name="Table11.B1" office:value-type="string">
            <text:p text:style-name="P436"/>
            <text:p text:style-name="P439"><draw:frame draw:style-name="fr8" draw:name="Image39" text:anchor-type="as-char" svg:width="0.148in" svg:height="0.0756in" draw:z-index="771"><draw:image xlink:href="Pictures/1000000100000010000000085289EE4B.png" xlink:type="simple" xlink:show="embed" xlink:actuate="onLoad" draw:mime-type="image/png"/></draw:frame><draw:frame draw:style-name="fr8" draw:name="Image40" text:anchor-type="as-char" svg:width="0.4354in" svg:height="0.0756in" draw:z-index="772"><draw:image xlink:href="Pictures/100000010000002F00000008EF259265.png" xlink:type="simple" xlink:show="embed" xlink:actuate="onLoad" draw:mime-type="image/png"/></draw:frame></text:p>
          </table:table-cell>
          <table:table-cell table:style-name="Table11.B1" office:value-type="string">
            <text:p text:style-name="P436"/>
            <text:p text:style-name="P454"><draw:frame draw:style-name="fr3" draw:name="Image 733" text:anchor-type="as-char" svg:width="0.4953in" svg:height="0.0752in" draw:z-index="1325"><draw:image xlink:href="Pictures/100000010000005F0000000F76C511B6.png" xlink:type="simple" xlink:show="embed" xlink:actuate="onLoad" draw:mime-type="image/png"/></draw:frame></text:p>
          </table:table-cell>
          <table:table-cell table:style-name="Table11.E1" office:value-type="string">
            <text:p text:style-name="P436"/>
            <text:p text:style-name="P441"><draw:frame draw:style-name="fr3" draw:name="Image 734" text:anchor-type="as-char" svg:width="0.3862in" svg:height="0.0752in" draw:z-index="1326"><draw:image xlink:href="Pictures/100000010000004B0000000F18D6CECB.png" xlink:type="simple" xlink:show="embed" xlink:actuate="onLoad" draw:mime-type="image/png"/></draw:frame></text:p>
          </table:table-cell>
        </table:table-row>
      </table:table>
      <text:p text:style-name="P472"><draw:frame draw:style-name="fr9" draw:name="Image 738" text:anchor-type="char" svg:x="3.0583in" svg:y="0.3957in" svg:width="2.1417in" svg:height="0.2453in" draw:z-index="21"><draw:image xlink:href="Pictures/100000010000019E0000002FB00EE8DD.png" xlink:type="simple" xlink:show="embed" xlink:actuate="onLoad" draw:mime-type="image/png"/></draw:frame><draw:frame draw:style-name="fr4" draw:name="Image111" text:anchor-type="char" svg:x="2.9929in" svg:y="0.1571in" svg:width="2.2811in" svg:height="0.1016in" draw:z-index="43"><draw:image xlink:href="Pictures/10000001000000FA0000000BD9B015E9.png" xlink:type="simple" xlink:show="embed" xlink:actuate="onLoad" draw:mime-type="image/png"/></draw:frame></text:p>
      <text:p text:style-name="P473"/>
      <text:p text:style-name="P474"/>
      <text:p text:style-name="Text_20_body"/>
      <text:p text:style-name="Text_20_body"/>
      <text:p text:style-name="Text_20_body"/>
      <text:p text:style-name="P475"><text:span text:style-name="T433">EDITAL</text:span><text:span text:style-name="T437"> </text:span><text:span text:style-name="T433">DE</text:span><text:span text:style-name="T437"> </text:span><text:span text:style-name="T433">NOTIFICAÇÃO</text:span><text:span text:style-name="T438"> </text:span><text:span text:style-name="T433">DE</text:span><text:span text:style-name="T437"> </text:span><text:span text:style-name="T433">AUTUAÇÃO</text:span><text:span text:style-name="T438"> </text:span><text:span text:style-name="T433">POR</text:span><text:span text:style-name="T439"> </text:span><text:span text:style-name="T433">INFRAÇÃO</text:span><text:span text:style-name="T438"> </text:span><text:span text:style-name="T433">DE</text:span><text:span text:style-name="T440"> </text:span><text:span text:style-name="T433">TRÂNSITO</text:span><text:span text:style-name="T441"> </text:span><text:span text:style-name="T433">Nº</text:span><text:span text:style-name="T438"> </text:span><text:span text:style-name="T442">001481/2026</text:span></text:p>
      <text:p text:style-name="P476"/>
      <text:p text:style-name="P477">A PREFEITURA MUNICIPAL DE CACHOEIRO DE ITAPEMIRIM - ES, com fulcro no artigo 281 e 282 do Código de<text:span text:style-name="T443"> </text:span>Trânsito Brasileiro, bem como, na Resolução 918/2022 do Conselho Nacional de Trânsito – CONTRAN, após, esgotadas as<text:span text:style-name="T443"> </text:span>tentativas de ciência por meio de notificação via remessa postal, vem notificar os proprietários e detentores dos veículos<text:span text:style-name="T443"> </text:span>abaixo relacionados, do cometimento de Infrações de Trânsito, concedendo-lhes o prazo de 30 (trinta) dias para interporem<text:span text:style-name="T443"> </text:span>Defesa, e realizarem a indicação do condutor responsável pela infração junto a Prefeitura, contados a partir desta publicação.</text:p>
      <text:p text:style-name="P478"/>
      <text:p text:style-name="P479">A<text:span text:style-name="T456"> </text:span>defesa deverá ser instruída com: requerimento preenchido e assinado, cópia desta Notificação de<text:span text:style-name="T444"> </text:span>Autuação, cópia da CNH<text:span text:style-name="T443"> </text:span>do<text:span text:style-name="T457"> </text:span>Condutor,<text:span text:style-name="T372"> </text:span>Cópia<text:span text:style-name="T121"> </text:span>do<text:span text:style-name="T457"> </text:span>CRLV<text:span text:style-name="T447"> </text:span>do<text:span text:style-name="T445"> </text:span>Veículo,<text:span text:style-name="T372"> </text:span>cópia<text:span text:style-name="T121"> </text:span>da<text:span text:style-name="T121"> </text:span>Carteira<text:span text:style-name="T121"> </text:span>de<text:span text:style-name="T121"> </text:span>Identidade<text:span text:style-name="T121"> </text:span>do<text:span text:style-name="T372"> </text:span>proprietário/detentor<text:span text:style-name="T121"> </text:span>e<text:span text:style-name="T121"> </text:span>condutor,<text:span text:style-name="T372"> </text:span>procuração<text:span text:style-name="T372"> </text:span>ou<text:span text:style-name="T443"> </text:span>autorização quando o requerente não for o proprietário, contrato social da empresa (apenas para pessoa jurídica), procuração<text:span text:style-name="T443"> </text:span>do sócio-proprietário da empresa quando o requerente não é o proprietário (apenas para pessoa jurídica).</text:p>
      <text:p text:style-name="P478"/>
      <text:p text:style-name="P477">A Indicação de condutor deverá ser instruída com: cópia desta notificação de autuação; Cópia da CNH do proprietário do<text:span text:style-name="T443"> </text:span>veículo, Cópia do CRLV do veículo, declaração de indicação de real condutor, Cópia da CNH do real condutor, endereço<text:span text:style-name="T443"> </text:span>completo do real condutor e assinatura do real condutor e do proprietário.</text:p>
      <text:p text:style-name="P480"/>
      <text:p text:style-name="P481">A defesa poderá ser entregue diretamente a PREFEITURA MUNICIPAL DE CACHOEIRO DE ITAPEMIRIM - ES, ou<text:span text:style-name="T443"> </text:span>enviada através de correspondência com aviso de recebimento, para o seguinte endereço: Rua<text:span text:style-name="T121"> </text:span>Valdir<text:span text:style-name="T456"> </text:span>Almeida Rainha, nº 02-18, Bairro Nova Brasília - Cachoeiro de Itapemirim/ES, CEP: 29.302-481, Tel.: (28) 3199-2014.</text:p>
      <text:p text:style-name="P482"><draw:frame draw:style-name="fr4" draw:name="Image112" text:anchor-type="char" svg:x="1.5728in" svg:y="0.3346in" svg:width="5.1252in" svg:height="0.0161in" draw:z-index="47"><draw:image xlink:href="Pictures/1000000100000233000000015B3115E7.png" xlink:type="simple" xlink:show="embed" xlink:actuate="onLoad" draw:mime-type="image/png"/></draw:frame></text:p>
      <text:p text:style-name="P483"><text:span text:style-name="T448">DADOS</text:span><text:span text:style-name="T449"> </text:span><text:span text:style-name="T448">DA</text:span><text:span text:style-name="T450"> </text:span><text:span text:style-name="T451">INFRAÇÃO</text:span></text:p>
      <text:p text:style-name="P484"/>
      <table:table table:name="Table12" table:style-name="Table12">
        <table:table-column table:style-name="Table12.A"/>
        <table:table-column table:style-name="Table12.B"/>
        <table:table-column table:style-name="Table12.C" table:number-columns-repeated="2"/>
        <table:table-column table:style-name="Table12.E"/>
        <table:table-row table:style-name="Table12.1">
          <table:table-cell table:style-name="Table12.A1" office:value-type="string">
            <text:p text:style-name="P348"><text:span text:style-name="T452">PLACA</text:span><text:span text:style-name="T452"/></text:p>
          </table:table-cell>
          <table:table-cell table:style-name="Table12.B1" office:value-type="string">
            <text:p text:style-name="P352"><text:span text:style-name="T453">ÓRGÃO</text:span><text:span text:style-name="T453"/></text:p>
          </table:table-cell>
          <table:table-cell table:style-name="Table12.B1" office:value-type="string">
            <text:p text:style-name="P352"><text:span text:style-name="T454">Nº</text:span><text:span text:style-name="T455"> </text:span><text:span text:style-name="T453">AUTO</text:span></text:p>
          </table:table-cell>
          <table:table-cell table:style-name="Table12.B1" office:value-type="string">
            <text:p text:style-name="P362"><text:span text:style-name="T453">DATA</text:span><text:span text:style-name="T453"/></text:p>
          </table:table-cell>
          <table:table-cell table:style-name="Table12.E1" office:value-type="string">
            <text:p text:style-name="P485"><text:span text:style-name="T454">CÓD.</text:span><text:span text:style-name="T452"> INFRAÇÃO</text:span></text:p>
          </table:table-cell>
        </table:table-row>
        <table:table-row table:style-name="Table12.2">
          <table:table-cell table:style-name="Table12.A1" office:value-type="string">
            <text:p text:style-name="P486"><text:span text:style-name="T452">ODL7053</text:span><text:span text:style-name="T452"/></text:p>
          </table:table-cell>
          <table:table-cell table:style-name="Table12.B1" office:value-type="string">
            <text:p text:style-name="P487"><text:span text:style-name="T452">256230</text:span><text:span text:style-name="T452"/></text:p>
          </table:table-cell>
          <table:table-cell table:style-name="Table12.B1" office:value-type="string">
            <text:p text:style-name="P488"><text:span text:style-name="T452">CH00098903</text:span><text:span text:style-name="T452"/></text:p>
          </table:table-cell>
          <table:table-cell table:style-name="Table12.B1" office:value-type="string">
            <text:p text:style-name="P488"><text:span text:style-name="T452">18/06/2026</text:span><text:span text:style-name="T452"/></text:p>
          </table:table-cell>
          <table:table-cell table:style-name="Table12.E1" office:value-type="string">
            <text:p text:style-name="P489"><text:span text:style-name="T452">554-</text:span><text:span text:style-name="T453">1/02</text:span></text:p>
          </table:table-cell>
        </table:table-row>
        <table:table-row table:style-name="Table12.1">
          <table:table-cell table:style-name="Table12.A1" office:value-type="string">
            <text:p text:style-name="P490"><text:span text:style-name="T452">LME8E15</text:span><text:span text:style-name="T452"/></text:p>
          </table:table-cell>
          <table:table-cell table:style-name="Table12.B1" office:value-type="string">
            <text:p text:style-name="P362"><text:span text:style-name="T452">256230</text:span><text:span text:style-name="T452"/></text:p>
          </table:table-cell>
          <table:table-cell table:style-name="Table12.B1" office:value-type="string">
            <text:p text:style-name="P352"><text:span text:style-name="T452">CH00097263</text:span><text:span text:style-name="T452"/></text:p>
          </table:table-cell>
          <table:table-cell table:style-name="Table12.B1" office:value-type="string">
            <text:p text:style-name="P352"><text:span text:style-name="T452">11/06/2026</text:span><text:span text:style-name="T452"/></text:p>
          </table:table-cell>
          <table:table-cell table:style-name="Table12.E1" office:value-type="string">
            <text:p text:style-name="P491"><text:span text:style-name="T452">551-</text:span><text:span text:style-name="T453">7/01</text:span></text:p>
          </table:table-cell>
        </table:table-row>
        <table:table-row table:style-name="Table12.2">
          <table:table-cell table:style-name="Table12.A1" office:value-type="string">
            <text:p text:style-name="P492"><text:span text:style-name="T452">RCY9F89</text:span><text:span text:style-name="T452"/></text:p>
          </table:table-cell>
          <table:table-cell table:style-name="Table12.B1" office:value-type="string">
            <text:p text:style-name="P487"><text:span text:style-name="T452">256230</text:span><text:span text:style-name="T452"/></text:p>
          </table:table-cell>
          <table:table-cell table:style-name="Table12.B1" office:value-type="string">
            <text:p text:style-name="P488"><text:span text:style-name="T452">CH00098358</text:span><text:span text:style-name="T452"/></text:p>
          </table:table-cell>
          <table:table-cell table:style-name="Table12.B1" office:value-type="string">
            <text:p text:style-name="P488"><text:span text:style-name="T452">24/06/2026</text:span><text:span text:style-name="T452"/></text:p>
          </table:table-cell>
          <table:table-cell table:style-name="Table12.E1" office:value-type="string">
            <text:p text:style-name="P489"><text:span text:style-name="T452">734-</text:span><text:span text:style-name="T453">0/00</text:span></text:p>
          </table:table-cell>
        </table:table-row>
        <table:table-row table:style-name="Table12.1">
          <table:table-cell table:style-name="Table12.A1" office:value-type="string">
            <text:p text:style-name="P490"><text:span text:style-name="T452">LNC0958</text:span><text:span text:style-name="T452"/></text:p>
          </table:table-cell>
          <table:table-cell table:style-name="Table12.B1" office:value-type="string">
            <text:p text:style-name="P362"><text:span text:style-name="T452">256230</text:span><text:span text:style-name="T452"/></text:p>
          </table:table-cell>
          <table:table-cell table:style-name="Table12.B1" office:value-type="string">
            <text:p text:style-name="P352"><text:span text:style-name="T452">CH00100524</text:span><text:span text:style-name="T452"/></text:p>
          </table:table-cell>
          <table:table-cell table:style-name="Table12.B1" office:value-type="string">
            <text:p text:style-name="P352"><text:span text:style-name="T452">31/07/2026</text:span><text:span text:style-name="T452"/></text:p>
          </table:table-cell>
          <table:table-cell table:style-name="Table12.E1" office:value-type="string">
            <text:p text:style-name="P491"><text:span text:style-name="T452">554-</text:span><text:span text:style-name="T453">1/02</text:span></text:p>
          </table:table-cell>
        </table:table-row>
        <table:table-row table:style-name="Table12.2">
          <table:table-cell table:style-name="Table12.A1" office:value-type="string">
            <text:p text:style-name="P492"><text:span text:style-name="T452">LQS4B09</text:span><text:span text:style-name="T452"/></text:p>
          </table:table-cell>
          <table:table-cell table:style-name="Table12.B1" office:value-type="string">
            <text:p text:style-name="P487"><text:span text:style-name="T452">256230</text:span><text:span text:style-name="T452"/></text:p>
          </table:table-cell>
          <table:table-cell table:style-name="Table12.B1" office:value-type="string">
            <text:p text:style-name="P488"><text:span text:style-name="T452">CH00097766</text:span><text:span text:style-name="T452"/></text:p>
          </table:table-cell>
          <table:table-cell table:style-name="Table12.B1" office:value-type="string">
            <text:p text:style-name="P488"><text:span text:style-name="T452">22/06/2026</text:span><text:span text:style-name="T452"/></text:p>
          </table:table-cell>
          <table:table-cell table:style-name="Table12.E1" office:value-type="string">
            <text:p text:style-name="P489"><text:span text:style-name="T452">763-</text:span><text:span text:style-name="T453">3/01</text:span></text:p>
          </table:table-cell>
        </table:table-row>
        <table:table-row table:style-name="Table12.1">
          <table:table-cell table:style-name="Table12.A1" office:value-type="string">
            <text:p text:style-name="P493"><text:span text:style-name="T452">RJD8H12</text:span><text:span text:style-name="T452"/></text:p>
          </table:table-cell>
          <table:table-cell table:style-name="Table12.B1" office:value-type="string">
            <text:p text:style-name="P362"><text:span text:style-name="T452">256230</text:span><text:span text:style-name="T452"/></text:p>
          </table:table-cell>
          <table:table-cell table:style-name="Table12.B1" office:value-type="string">
            <text:p text:style-name="P352"><text:span text:style-name="T452">CH00099758</text:span><text:span text:style-name="T452"/></text:p>
          </table:table-cell>
          <table:table-cell table:style-name="Table12.B1" office:value-type="string">
            <text:p text:style-name="P352"><text:span text:style-name="T452">28/07/2026</text:span><text:span text:style-name="T452"/></text:p>
          </table:table-cell>
          <table:table-cell table:style-name="Table12.E1" office:value-type="string">
            <text:p text:style-name="P491"><text:span text:style-name="T452">734-</text:span><text:span text:style-name="T453">0/00</text:span></text:p>
          </table:table-cell>
        </table:table-row>
        <table:table-row table:style-name="Table12.8">
          <table:table-cell table:style-name="Table12.A1" office:value-type="string">
            <text:p text:style-name="P494"><text:span text:style-name="T452">MSY7J61</text:span><text:span text:style-name="T452"/></text:p>
          </table:table-cell>
          <table:table-cell table:style-name="Table12.B1" office:value-type="string">
            <text:p text:style-name="P495"><text:span text:style-name="T452">256230</text:span><text:span text:style-name="T452"/></text:p>
          </table:table-cell>
          <table:table-cell table:style-name="Table12.B1" office:value-type="string">
            <text:p text:style-name="P496"><text:span text:style-name="T452">CH00100448</text:span><text:span text:style-name="T452"/></text:p>
          </table:table-cell>
          <table:table-cell table:style-name="Table12.B1" office:value-type="string">
            <text:p text:style-name="P496"><text:span text:style-name="T452">27/07/2026</text:span><text:span text:style-name="T452"/></text:p>
          </table:table-cell>
          <table:table-cell table:style-name="Table12.E1" office:value-type="string">
            <text:p text:style-name="P497"><text:span text:style-name="T452">599-</text:span><text:span text:style-name="T453">1/00</text:span></text:p>
          </table:table-cell>
        </table:table-row>
      </table:table>
      <text:p text:style-name="P498"/>
      <text:p text:style-name="P499"><draw:frame draw:style-name="fr3" draw:name="Image 740" text:anchor-type="as-char" svg:width="0.2807in" svg:height="0.0161in" draw:z-index="1462"><draw:image xlink:href="Pictures/100000000000003A00000001614EF387.png" xlink:type="simple" xlink:show="embed" xlink:actuate="onLoad" draw:mime-type="image/png"/></draw:frame></text:p>
      <text:p text:style-name="P500"/>
      <text:p text:style-name="P435"/>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404"/>
          </table:table-cell>
          <table:table-cell table:style-name="Table13.B1" office:value-type="string">
            <text:p text:style-name="P404"/>
          </table:table-cell>
          <table:table-cell table:style-name="Table13.B1" office:value-type="string">
            <text:p text:style-name="P404"/>
          </table:table-cell>
          <table:table-cell table:style-name="Table13.B1" office:value-type="string">
            <text:p text:style-name="P404"/>
          </table:table-cell>
          <table:table-cell table:style-name="Table13.E1" office:value-type="string">
            <text:p text:style-name="P404"/>
          </table:table-cell>
        </table:table-row>
        <table:table-row table:style-name="Table13.2">
          <table:table-cell table:style-name="Table13.A1" office:value-type="string">
            <text:p text:style-name="P501"/>
            <text:p text:style-name="P502"><draw:frame draw:style-name="fr3" draw:name="Image 741" text:anchor-type="as-char" svg:width="0.4909in" svg:height="0.0917in" draw:z-index="765"><draw:image xlink:href="Pictures/100000010000005F000000128CBBB2B9.png" xlink:type="simple" xlink:show="embed" xlink:actuate="onLoad" draw:mime-type="image/png"/></draw:frame></text:p>
          </table:table-cell>
          <table:table-cell table:style-name="Table13.B1" office:value-type="string">
            <text:p text:style-name="P501"/>
            <text:p text:style-name="P503"><draw:frame draw:style-name="fr3" draw:name="Image 742" text:anchor-type="as-char" svg:width="0.3272in" svg:height="0.0756in" draw:z-index="766"><draw:image xlink:href="Pictures/100000010000003E0000000E7DB981C7.png" xlink:type="simple" xlink:show="embed" xlink:actuate="onLoad" draw:mime-type="image/png"/></draw:frame></text:p>
          </table:table-cell>
          <table:table-cell table:style-name="Table13.B1" office:value-type="string">
            <text:p text:style-name="P501"/>
            <text:p text:style-name="P369"><draw:frame draw:style-name="fr3" draw:name="Image 743" text:anchor-type="as-char" svg:width="0.5957in" svg:height="0.0756in" draw:z-index="767"><draw:image xlink:href="Pictures/10000001000000720000000E08303AB9.png" xlink:type="simple" xlink:show="embed" xlink:actuate="onLoad" draw:mime-type="image/png"/></draw:frame></text:p>
          </table:table-cell>
          <table:table-cell table:style-name="Table13.B1" office:value-type="string">
            <text:p text:style-name="P501"/>
            <text:p text:style-name="P370"><draw:frame draw:style-name="fr3" draw:name="Image 744" text:anchor-type="as-char" svg:width="0.5008in" svg:height="0.0756in" draw:z-index="768"><draw:image xlink:href="Pictures/10000001000000600000000E11A9E8F3.png" xlink:type="simple" xlink:show="embed" xlink:actuate="onLoad" draw:mime-type="image/png"/></draw:frame></text:p>
          </table:table-cell>
          <table:table-cell table:style-name="Table13.E1" office:value-type="string">
            <text:p text:style-name="P501"/>
            <text:p text:style-name="P371"><draw:frame draw:style-name="fr3" draw:name="Image 745" text:anchor-type="as-char" svg:width="0.3929in" svg:height="0.0756in" draw:z-index="1466"><draw:image xlink:href="Pictures/100000010000004B0000000E5E8C9272.png" xlink:type="simple" xlink:show="embed" xlink:actuate="onLoad" draw:mime-type="image/png"/></draw:frame></text:p>
          </table:table-cell>
        </table:table-row>
        <table:table-row table:style-name="Table13.1">
          <table:table-cell table:style-name="Table13.A1" office:value-type="string">
            <text:p text:style-name="P504"/>
            <text:p text:style-name="P505"><draw:frame draw:style-name="fr3" draw:name="Image 746" text:anchor-type="as-char" svg:width="0.4319in" svg:height="0.0917in" draw:z-index="1467"><draw:image xlink:href="Pictures/100000010000005300000012ED79D928.png" xlink:type="simple" xlink:show="embed" xlink:actuate="onLoad" draw:mime-type="image/png"/></draw:frame></text:p>
          </table:table-cell>
          <table:table-cell table:style-name="Table13.B1" office:value-type="string">
            <text:p text:style-name="P504"/>
            <text:p text:style-name="P506"><draw:frame draw:style-name="fr3" draw:name="Image 747" text:anchor-type="as-char" svg:width="0.3228in" svg:height="0.0752in" draw:z-index="1468"><draw:image xlink:href="Pictures/100000010000003E0000000FF0A17FDE.png" xlink:type="simple" xlink:show="embed" xlink:actuate="onLoad" draw:mime-type="image/png"/></draw:frame></text:p>
          </table:table-cell>
          <table:table-cell table:style-name="Table13.B1" office:value-type="string">
            <text:p text:style-name="P504"/>
            <text:p text:style-name="P507"><draw:frame draw:style-name="fr3" draw:name="Image 748" text:anchor-type="as-char" svg:width="0.5874in" svg:height="0.0752in" draw:z-index="1469"><draw:image xlink:href="Pictures/10000001000000720000000F8E4516C9.png" xlink:type="simple" xlink:show="embed" xlink:actuate="onLoad" draw:mime-type="image/png"/></draw:frame></text:p>
          </table:table-cell>
          <table:table-cell table:style-name="Table13.B1" office:value-type="string">
            <text:p text:style-name="P504"/>
            <text:p text:style-name="P508"><draw:frame draw:style-name="fr3" draw:name="Image 749" text:anchor-type="as-char" svg:width="0.4898in" svg:height="0.0752in" draw:z-index="1470"><draw:image xlink:href="Pictures/100000010000005E0000000FE20ACCDB.png" xlink:type="simple" xlink:show="embed" xlink:actuate="onLoad" draw:mime-type="image/png"/></draw:frame></text:p>
          </table:table-cell>
          <table:table-cell table:style-name="Table13.E1" office:value-type="string">
            <text:p text:style-name="P504"/>
            <text:p text:style-name="P509"><draw:frame draw:style-name="fr3" draw:name="Image 750" text:anchor-type="as-char" svg:width="0.3862in" svg:height="0.0752in" draw:z-index="1471"><draw:image xlink:href="Pictures/100000010000004B0000000F8A4DFCF9.png" xlink:type="simple" xlink:show="embed" xlink:actuate="onLoad" draw:mime-type="image/png"/></draw:frame></text:p>
          </table:table-cell>
        </table:table-row>
      </table:table>
      <text:p text:style-name="P510"><draw:frame draw:style-name="fr9" draw:name="Image 754" text:anchor-type="char" svg:x="3.0508in" svg:y="0.7043in" svg:width="2.1319in" svg:height="0.2453in" draw:z-index="77"><draw:image xlink:href="Pictures/10000001000001A00000003085A8FBB5.png" xlink:type="simple" xlink:show="embed" xlink:actuate="onLoad" draw:mime-type="image/png"/></draw:frame><draw:frame draw:style-name="fr4" draw:name="Image113" text:anchor-type="char" svg:x="2.9839in" svg:y="0.2854in" svg:width="2.298in" svg:height="0.102in" draw:z-index="50"><draw:image xlink:href="Pictures/10000001000000FC0000000BFF3AC330.png" xlink:type="simple" xlink:show="embed" xlink:actuate="onLoad" draw:mime-type="image/png"/></draw:frame></text:p>
      <text:p text:style-name="P511"/>
      <text:p text:style-name="P512"/>
      <text:p text:style-name="Text_20_body"/>
      <text:p text:style-name="P513"/>
      <text:p text:style-name="P514"><text:span text:style-name="T433">EDITAL</text:span><text:span text:style-name="T434"> </text:span><text:span text:style-name="T433">DE</text:span><text:span text:style-name="T435"> </text:span><text:span text:style-name="T433">NOTIFICAÇÃO</text:span><text:span text:style-name="T438"> </text:span><text:span text:style-name="T433">DE</text:span><text:span text:style-name="T438"> </text:span><text:span text:style-name="T433">PENALIDADE</text:span><text:span text:style-name="T441"> </text:span><text:span text:style-name="T433">POR</text:span><text:span text:style-name="T439"> </text:span><text:span text:style-name="T433">INFRAÇÃO</text:span><text:span text:style-name="T441"> </text:span><text:span text:style-name="T433">DE</text:span><text:span text:style-name="T440"> </text:span><text:span text:style-name="T433">TRÂNSITO</text:span><text:span text:style-name="T441"> </text:span><text:span text:style-name="T433">Nº</text:span><text:span text:style-name="T436"> </text:span><text:span text:style-name="T442">001467/2026</text:span></text:p>
      <text:p text:style-name="P515"/>
      <text:p text:style-name="P516">A PREFEITURA MUNICIPAL DE CACHOEIRO DE ITAPEMIRIM - ES, com fulcro no artigo 281 e 282 do Código de<text:span text:style-name="T443"> </text:span>Trânsito Brasileiro, bem como, na Resolução 918/2022 do Conselho Nacional de Trânsito – CONTRAN, após, esgotadas as<text:span text:style-name="T443"> </text:span>tentativas de ciência por meio de notificação via remessa postal, vem notificar da imposição de penalidade os proprietários e<text:span text:style-name="T443"> </text:span>detentores dos veículos abaixo relacionados, pelo cometimento de Infrações de Trânsito, concedendo-lhes o prazo de 30<text:span text:style-name="T443"> </text:span>(trinta) dias para interporem Recurso à <text:span text:style-name="T458">JARI</text:span>, contados a partir desta publicação.</text:p>
      <text:p text:style-name="P478"/>
      <text:p text:style-name="P517">O recurso deverá ser instruído com: requerimento preenchido e assinado, cópia desta Notificação de Penalidade, cópia da<text:span text:style-name="T443"> </text:span>CNH do Condutor, Cópia do CRLV do Veículo, cópia da Carteira de Identidade do proprietário/detentor e condutor,<text:span text:style-name="T443"> </text:span>procuração ou autorização quando o requerente não for o proprietário, contrato social da empresa (apenas para pessoa<text:span text:style-name="T443"> </text:span>jurídica), procuração do sócio-proprietário da empresa quando o requerente não é o proprietário (apenas para pessoa<text:span text:style-name="T87"> </text:span><text:span text:style-name="T121">jurídica).</text:span></text:p>
      <text:p text:style-name="P478"/>
      <text:p text:style-name="P516">O recurso poderá ser entregue diretamente a PREFEITURA MUNICIPAL DE CACHOEIRO DE ITAPEMIRIM - ES, ou<text:span text:style-name="T443"> </text:span>enviada através de correspondência com aviso de recebimento, para o seguinte endereço: Rua<text:span text:style-name="T121"> </text:span>Valdir<text:span text:style-name="T456"> </text:span>Almeida Rainha, nº 02-18, Bairro Nova Brasília - Cachoeiro de Itapemirim/ES, CEP: 29.302-481, Tel.: (28) 3199-2014.</text:p>
      <text:p text:style-name="P482"><draw:frame draw:style-name="fr4" draw:name="Image115" text:anchor-type="char" svg:x="1.5717in" svg:y="0.3346in" svg:width="5.1252in" svg:height="0.0161in" draw:z-index="51"><draw:image xlink:href="Pictures/1000000100000233000000015B3115E7.png" xlink:type="simple" xlink:show="embed" xlink:actuate="onLoad" draw:mime-type="image/png"/></draw:frame></text:p>
      <text:p text:style-name="P518"><text:span text:style-name="T448">DADOS</text:span><text:span text:style-name="T449"> </text:span><text:span text:style-name="T448">DA</text:span><text:span text:style-name="T450"> </text:span><text:span text:style-name="T451">INFRAÇÃO</text:span></text:p>
      <text:p text:style-name="P484"/>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F"/>
        <table:table-row table:style-name="Table14.1">
          <table:table-cell table:style-name="Table14.A1" office:value-type="string">
            <text:p text:style-name="P519"><text:span text:style-name="T452">PLACA</text:span><text:span text:style-name="T452"/></text:p>
          </table:table-cell>
          <table:table-cell table:style-name="Table14.B1" office:value-type="string">
            <text:p text:style-name="P520"><text:span text:style-name="T453">ÓRGÃO</text:span><text:span text:style-name="T453"/></text:p>
          </table:table-cell>
          <table:table-cell table:style-name="Table14.B1" office:value-type="string">
            <text:p text:style-name="P521"><text:span text:style-name="T454">Nº</text:span><text:span text:style-name="T455"> </text:span><text:span text:style-name="T453">AUTO</text:span></text:p>
          </table:table-cell>
          <table:table-cell table:style-name="Table14.B1" office:value-type="string">
            <text:p text:style-name="P522"><text:span text:style-name="T453">DATA</text:span><text:span text:style-name="T453"/></text:p>
          </table:table-cell>
          <table:table-cell table:style-name="Table14.B1" office:value-type="string">
            <text:p text:style-name="P523"><text:span text:style-name="T454">CÓD.</text:span><text:span text:style-name="T452"> INFRAÇÃO</text:span></text:p>
          </table:table-cell>
          <table:table-cell table:style-name="Table14.F1" office:value-type="string">
            <text:p text:style-name="P524"><text:span text:style-name="T452">VALOR</text:span><text:span text:style-name="T452"/></text:p>
          </table:table-cell>
        </table:table-row>
        <table:table-row table:style-name="Table14.2">
          <table:table-cell table:style-name="Table14.A1" office:value-type="string">
            <text:p text:style-name="P490"><text:span text:style-name="T452">RUN8B05</text:span><text:span text:style-name="T452"/></text:p>
          </table:table-cell>
          <table:table-cell table:style-name="Table14.B1" office:value-type="string">
            <text:p text:style-name="P359"><text:span text:style-name="T452">256230</text:span><text:span text:style-name="T452"/></text:p>
          </table:table-cell>
          <table:table-cell table:style-name="Table14.B1" office:value-type="string">
            <text:p text:style-name="P525"><text:span text:style-name="T452">BO00183323</text:span><text:span text:style-name="T452"/></text:p>
          </table:table-cell>
          <table:table-cell table:style-name="Table14.B1" office:value-type="string">
            <text:p text:style-name="P526"><text:span text:style-name="T452">11/05/2026</text:span><text:span text:style-name="T452"/></text:p>
          </table:table-cell>
          <table:table-cell table:style-name="Table14.B1" office:value-type="string">
            <text:p text:style-name="P527"><text:span text:style-name="T452">554-</text:span><text:span text:style-name="T453">1/01</text:span></text:p>
          </table:table-cell>
          <table:table-cell table:style-name="Table14.F1" office:value-type="string">
            <text:p text:style-name="P528"><text:span text:style-name="T452">195,23</text:span><text:span text:style-name="T452"/></text:p>
          </table:table-cell>
        </table:table-row>
        <table:table-row table:style-name="Table14.1">
          <table:table-cell table:style-name="Table14.A1" office:value-type="string">
            <text:p text:style-name="P492"><text:span text:style-name="T452">MTX2125</text:span><text:span text:style-name="T452"/></text:p>
          </table:table-cell>
          <table:table-cell table:style-name="Table14.B1" office:value-type="string">
            <text:p text:style-name="P529"><text:span text:style-name="T452">256230</text:span><text:span text:style-name="T452"/></text:p>
          </table:table-cell>
          <table:table-cell table:style-name="Table14.B1" office:value-type="string">
            <text:p text:style-name="P530"><text:span text:style-name="T452">BO00183242</text:span><text:span text:style-name="T452"/></text:p>
          </table:table-cell>
          <table:table-cell table:style-name="Table14.B1" office:value-type="string">
            <text:p text:style-name="P531"><text:span text:style-name="T452">25/03/2026</text:span><text:span text:style-name="T452"/></text:p>
          </table:table-cell>
          <table:table-cell table:style-name="Table14.B1" office:value-type="string">
            <text:p text:style-name="P532"><text:span text:style-name="T452">545-</text:span><text:span text:style-name="T453">2/06</text:span></text:p>
          </table:table-cell>
          <table:table-cell table:style-name="Table14.F1" office:value-type="string">
            <text:p text:style-name="P524"><text:span text:style-name="T452">195,23</text:span><text:span text:style-name="T452"/></text:p>
          </table:table-cell>
        </table:table-row>
        <table:table-row table:style-name="Table14.2">
          <table:table-cell table:style-name="Table14.A1" office:value-type="string">
            <text:p text:style-name="P348"><text:span text:style-name="T452">MSX3J23</text:span><text:span text:style-name="T452"/></text:p>
          </table:table-cell>
          <table:table-cell table:style-name="Table14.B1" office:value-type="string">
            <text:p text:style-name="P359"><text:span text:style-name="T452">256230</text:span><text:span text:style-name="T452"/></text:p>
          </table:table-cell>
          <table:table-cell table:style-name="Table14.B1" office:value-type="string">
            <text:p text:style-name="P525"><text:span text:style-name="T452">CH00091349</text:span><text:span text:style-name="T452"/></text:p>
          </table:table-cell>
          <table:table-cell table:style-name="Table14.B1" office:value-type="string">
            <text:p text:style-name="P526"><text:span text:style-name="T452">08/05/2026</text:span><text:span text:style-name="T452"/></text:p>
          </table:table-cell>
          <table:table-cell table:style-name="Table14.B1" office:value-type="string">
            <text:p text:style-name="P527"><text:span text:style-name="T452">555-</text:span><text:span text:style-name="T453">0/00</text:span></text:p>
          </table:table-cell>
          <table:table-cell table:style-name="Table14.F1" office:value-type="string">
            <text:p text:style-name="P528"><text:span text:style-name="T452">130,16</text:span><text:span text:style-name="T452"/></text:p>
          </table:table-cell>
        </table:table-row>
        <table:table-row table:style-name="Table14.1">
          <table:table-cell table:style-name="Table14.A1" office:value-type="string">
            <text:p text:style-name="P519"><text:span text:style-name="T452">QRG1D52</text:span><text:span text:style-name="T452"/></text:p>
          </table:table-cell>
          <table:table-cell table:style-name="Table14.B1" office:value-type="string">
            <text:p text:style-name="P529"><text:span text:style-name="T452">256230</text:span><text:span text:style-name="T452"/></text:p>
          </table:table-cell>
          <table:table-cell table:style-name="Table14.B1" office:value-type="string">
            <text:p text:style-name="P521"><text:span text:style-name="T452">CH00096293</text:span><text:span text:style-name="T452"/></text:p>
          </table:table-cell>
          <table:table-cell table:style-name="Table14.B1" office:value-type="string">
            <text:p text:style-name="P531"><text:span text:style-name="T452">07/05/2026</text:span><text:span text:style-name="T452"/></text:p>
          </table:table-cell>
          <table:table-cell table:style-name="Table14.B1" office:value-type="string">
            <text:p text:style-name="P532"><text:span text:style-name="T452">554-</text:span><text:span text:style-name="T453">1/02</text:span></text:p>
          </table:table-cell>
          <table:table-cell table:style-name="Table14.F1" office:value-type="string">
            <text:p text:style-name="P524"><text:span text:style-name="T452">195,23</text:span><text:span text:style-name="T452"/></text:p>
          </table:table-cell>
        </table:table-row>
        <table:table-row table:style-name="Table14.2">
          <table:table-cell table:style-name="Table14.A1" office:value-type="string">
            <text:p text:style-name="P348"><text:span text:style-name="T452">MPL0591</text:span><text:span text:style-name="T452"/></text:p>
          </table:table-cell>
          <table:table-cell table:style-name="Table14.B1" office:value-type="string">
            <text:p text:style-name="P359"><text:span text:style-name="T452">256230</text:span><text:span text:style-name="T452"/></text:p>
          </table:table-cell>
          <table:table-cell table:style-name="Table14.B1" office:value-type="string">
            <text:p text:style-name="P525"><text:span text:style-name="T452">CH00096061</text:span><text:span text:style-name="T452"/></text:p>
          </table:table-cell>
          <table:table-cell table:style-name="Table14.B1" office:value-type="string">
            <text:p text:style-name="P526"><text:span text:style-name="T452">05/05/2026</text:span><text:span text:style-name="T452"/></text:p>
          </table:table-cell>
          <table:table-cell table:style-name="Table14.B1" office:value-type="string">
            <text:p text:style-name="P527"><text:span text:style-name="T452">763-</text:span><text:span text:style-name="T453">3/01</text:span></text:p>
          </table:table-cell>
          <table:table-cell table:style-name="Table14.F1" office:value-type="string">
            <text:p text:style-name="P528"><text:span text:style-name="T452">293,47</text:span><text:span text:style-name="T452"/></text:p>
          </table:table-cell>
        </table:table-row>
        <table:table-row table:style-name="Table14.1">
          <table:table-cell table:style-name="Table14.A1" office:value-type="string">
            <text:p text:style-name="P519"><text:span text:style-name="T452">ODM9483</text:span><text:span text:style-name="T452"/></text:p>
          </table:table-cell>
          <table:table-cell table:style-name="Table14.B1" office:value-type="string">
            <text:p text:style-name="P529"><text:span text:style-name="T452">256230</text:span><text:span text:style-name="T452"/></text:p>
          </table:table-cell>
          <table:table-cell table:style-name="Table14.B1" office:value-type="string">
            <text:p text:style-name="P521"><text:span text:style-name="T452">CH00092573</text:span><text:span text:style-name="T452"/></text:p>
          </table:table-cell>
          <table:table-cell table:style-name="Table14.B1" office:value-type="string">
            <text:p text:style-name="P531"><text:span text:style-name="T452">09/05/2026</text:span><text:span text:style-name="T452"/></text:p>
          </table:table-cell>
          <table:table-cell table:style-name="Table14.B1" office:value-type="string">
            <text:p text:style-name="P532"><text:span text:style-name="T452">734-</text:span><text:span text:style-name="T453">0/00</text:span></text:p>
          </table:table-cell>
          <table:table-cell table:style-name="Table14.F1" office:value-type="string">
            <text:p text:style-name="P524"><text:span text:style-name="T452">130,16</text:span><text:span text:style-name="T452"/></text:p>
          </table:table-cell>
        </table:table-row>
        <table:table-row table:style-name="Table14.2">
          <table:table-cell table:style-name="Table14.A1" office:value-type="string">
            <text:p text:style-name="P364"><text:span text:style-name="T452">MSQ1966</text:span><text:span text:style-name="T452"/></text:p>
          </table:table-cell>
          <table:table-cell table:style-name="Table14.B1" office:value-type="string">
            <text:p text:style-name="P359"><text:span text:style-name="T452">256230</text:span><text:span text:style-name="T452"/></text:p>
          </table:table-cell>
          <table:table-cell table:style-name="Table14.B1" office:value-type="string">
            <text:p text:style-name="P525"><text:span text:style-name="T452">CH00096741</text:span><text:span text:style-name="T452"/></text:p>
          </table:table-cell>
          <table:table-cell table:style-name="Table14.B1" office:value-type="string">
            <text:p text:style-name="P526"><text:span text:style-name="T452">11/05/2026</text:span><text:span text:style-name="T452"/></text:p>
          </table:table-cell>
          <table:table-cell table:style-name="Table14.B1" office:value-type="string">
            <text:p text:style-name="P527"><text:span text:style-name="T452">556-</text:span><text:span text:style-name="T453">8/00</text:span></text:p>
          </table:table-cell>
          <table:table-cell table:style-name="Table14.F1" office:value-type="string">
            <text:p text:style-name="P528"><text:span text:style-name="T452">195,23</text:span><text:span text:style-name="T452"/></text:p>
          </table:table-cell>
        </table:table-row>
        <table:table-row table:style-name="Table14.1">
          <table:table-cell table:style-name="Table14.A1" office:value-type="string">
            <text:p text:style-name="P486"><text:span text:style-name="T452">PPS8047</text:span><text:span text:style-name="T452"/></text:p>
          </table:table-cell>
          <table:table-cell table:style-name="Table14.B1" office:value-type="string">
            <text:p text:style-name="P529"><text:span text:style-name="T452">256230</text:span><text:span text:style-name="T452"/></text:p>
          </table:table-cell>
          <table:table-cell table:style-name="Table14.B1" office:value-type="string">
            <text:p text:style-name="P521"><text:span text:style-name="T452">CH00095576</text:span><text:span text:style-name="T452"/></text:p>
          </table:table-cell>
          <table:table-cell table:style-name="Table14.B1" office:value-type="string">
            <text:p text:style-name="P531"><text:span text:style-name="T452">05/05/2026</text:span><text:span text:style-name="T452"/></text:p>
          </table:table-cell>
          <table:table-cell table:style-name="Table14.B1" office:value-type="string">
            <text:p text:style-name="P532"><text:span text:style-name="T452">663-</text:span><text:span text:style-name="T453">7/01</text:span></text:p>
          </table:table-cell>
          <table:table-cell table:style-name="Table14.F1" office:value-type="string">
            <text:p text:style-name="P524"><text:span text:style-name="T452">195,23</text:span><text:span text:style-name="T452"/></text:p>
          </table:table-cell>
        </table:table-row>
        <table:table-row table:style-name="Table14.10">
          <table:table-cell table:style-name="Table14.A1" office:value-type="string">
            <text:p text:style-name="P533"><text:span text:style-name="T452">RWF6G82</text:span><text:span text:style-name="T452"/></text:p>
          </table:table-cell>
          <table:table-cell table:style-name="Table14.B1" office:value-type="string">
            <text:p text:style-name="P534"><text:span text:style-name="T452">256230</text:span><text:span text:style-name="T452"/></text:p>
          </table:table-cell>
          <table:table-cell table:style-name="Table14.B1" office:value-type="string">
            <text:p text:style-name="P535"><text:span text:style-name="T452">CH00095347</text:span><text:span text:style-name="T452"/></text:p>
          </table:table-cell>
          <table:table-cell table:style-name="Table14.B1" office:value-type="string">
            <text:p text:style-name="P536"><text:span text:style-name="T452">20/04/2026</text:span><text:span text:style-name="T452"/></text:p>
          </table:table-cell>
          <table:table-cell table:style-name="Table14.B1" office:value-type="string">
            <text:p text:style-name="P537"><text:span text:style-name="T452">599-</text:span><text:span text:style-name="T453">1/00</text:span></text:p>
          </table:table-cell>
          <table:table-cell table:style-name="Table14.F1" office:value-type="string">
            <text:p text:style-name="P538"><text:span text:style-name="T452">293,47</text:span><text:span text:style-name="T452"/></text:p>
          </table:table-cell>
        </table:table-row>
      </table:table>
      <text:p text:style-name="P539"/>
      <text:p text:style-name="P435"/>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style-name="Table15.1">
          <table:table-cell table:style-name="Table15.A1" office:value-type="string">
            <text:p text:style-name="P404"/>
          </table:table-cell>
          <table:table-cell table:style-name="Table15.B1" office:value-type="string">
            <text:p text:style-name="P404"/>
          </table:table-cell>
          <table:table-cell table:style-name="Table15.B1" office:value-type="string">
            <text:p text:style-name="P404"/>
          </table:table-cell>
          <table:table-cell table:style-name="Table15.B1" office:value-type="string">
            <text:p text:style-name="P404"/>
          </table:table-cell>
          <table:table-cell table:style-name="Table15.B1" office:value-type="string">
            <text:p text:style-name="P404"/>
          </table:table-cell>
          <table:table-cell table:style-name="Table15.F1" office:value-type="string">
            <text:p text:style-name="P404"/>
          </table:table-cell>
        </table:table-row>
        <table:table-row table:style-name="Table15.2">
          <table:table-cell table:style-name="Table15.A1" office:value-type="string">
            <text:p text:style-name="P501"/>
            <text:p text:style-name="P540"><draw:frame draw:style-name="fr3" draw:name="Image 756" text:anchor-type="as-char" svg:width="0.4547in" svg:height="0.0756in" draw:z-index="791"><draw:image xlink:href="Pictures/10000001000000570000000E844D4AE9.png" xlink:type="simple" xlink:show="embed" xlink:actuate="onLoad" draw:mime-type="image/png"/></draw:frame></text:p>
          </table:table-cell>
          <table:table-cell table:style-name="Table15.B1" office:value-type="string">
            <text:p text:style-name="P501"/>
            <text:p text:style-name="P541"><draw:frame draw:style-name="fr3" draw:name="Image 757" text:anchor-type="as-char" svg:width="0.3272in" svg:height="0.0756in" draw:z-index="792"><draw:image xlink:href="Pictures/100000010000003F0000000E55AB9A07.png" xlink:type="simple" xlink:show="embed" xlink:actuate="onLoad" draw:mime-type="image/png"/></draw:frame></text:p>
          </table:table-cell>
          <table:table-cell table:style-name="Table15.B1" office:value-type="string">
            <text:p text:style-name="P501"/>
            <text:p text:style-name="P542"><draw:frame draw:style-name="fr3" draw:name="Image 758" text:anchor-type="as-char" svg:width="0.5937in" svg:height="0.0756in" draw:z-index="793"><draw:image xlink:href="Pictures/10000001000000720000000EAA29D475.png" xlink:type="simple" xlink:show="embed" xlink:actuate="onLoad" draw:mime-type="image/png"/></draw:frame></text:p>
          </table:table-cell>
          <table:table-cell table:style-name="Table15.B1" office:value-type="string">
            <text:p text:style-name="P501"/>
            <text:p text:style-name="P543"><draw:frame draw:style-name="fr3" draw:name="Image 759" text:anchor-type="as-char" svg:width="0.502in" svg:height="0.0756in" draw:z-index="794"><draw:image xlink:href="Pictures/10000001000000600000000E796BE5F3.png" xlink:type="simple" xlink:show="embed" xlink:actuate="onLoad" draw:mime-type="image/png"/></draw:frame></text:p>
          </table:table-cell>
          <table:table-cell table:style-name="Table15.B1" office:value-type="string">
            <text:p text:style-name="P501"/>
            <text:p text:style-name="P544"><draw:frame draw:style-name="fr3" draw:name="Image 760" text:anchor-type="as-char" svg:width="0.3902in" svg:height="0.0756in" draw:z-index="795"><draw:image xlink:href="Pictures/100000010000004B0000000E052A06E6.png" xlink:type="simple" xlink:show="embed" xlink:actuate="onLoad" draw:mime-type="image/png"/></draw:frame></text:p>
          </table:table-cell>
          <table:table-cell table:style-name="Table15.F1" office:value-type="string">
            <text:p text:style-name="P501"/>
            <text:p text:style-name="P545"><draw:frame draw:style-name="fr3" draw:name="Image 761" text:anchor-type="as-char" svg:width="0.298in" svg:height="0.0917in" draw:z-index="796"><draw:image xlink:href="Pictures/1000000100000039000000121F34510E.png" xlink:type="simple" xlink:show="embed" xlink:actuate="onLoad" draw:mime-type="image/png"/></draw:frame></text:p>
          </table:table-cell>
        </table:table-row>
        <table:table-row table:style-name="Table15.1">
          <table:table-cell table:style-name="Table15.A1" office:value-type="string">
            <text:p text:style-name="P504"/>
            <text:p text:style-name="P546"><draw:frame draw:style-name="fr3" draw:name="Image 762" text:anchor-type="as-char" svg:width="0.4689in" svg:height="0.0917in" draw:z-index="797"><draw:image xlink:href="Pictures/100000010000005A00000012B0E37D9D.png" xlink:type="simple" xlink:show="embed" xlink:actuate="onLoad" draw:mime-type="image/png"/></draw:frame></text:p>
          </table:table-cell>
          <table:table-cell table:style-name="Table15.B1" office:value-type="string">
            <text:p text:style-name="P504"/>
            <text:p text:style-name="P547"><draw:frame draw:style-name="fr3" draw:name="Image 763" text:anchor-type="as-char" svg:width="0.3228in" svg:height="0.0752in" draw:z-index="798"><draw:image xlink:href="Pictures/100000010000003F0000000FC232A1AC.png" xlink:type="simple" xlink:show="embed" xlink:actuate="onLoad" draw:mime-type="image/png"/></draw:frame></text:p>
          </table:table-cell>
          <table:table-cell table:style-name="Table15.B1" office:value-type="string">
            <text:p text:style-name="P504"/>
            <text:p text:style-name="P548"><draw:frame draw:style-name="fr3" draw:name="Image 764" text:anchor-type="as-char" svg:width="0.5874in" svg:height="0.0752in" draw:z-index="799"><draw:image xlink:href="Pictures/10000001000000720000000FBEFF1FD9.png" xlink:type="simple" xlink:show="embed" xlink:actuate="onLoad" draw:mime-type="image/png"/></draw:frame></text:p>
          </table:table-cell>
          <table:table-cell table:style-name="Table15.B1" office:value-type="string">
            <text:p text:style-name="P504"/>
            <text:p text:style-name="P549"><draw:frame draw:style-name="fr3" draw:name="Image 765" text:anchor-type="as-char" svg:width="0.4965in" svg:height="0.0752in" draw:z-index="800"><draw:image xlink:href="Pictures/10000001000000600000000F41C811CA.png" xlink:type="simple" xlink:show="embed" xlink:actuate="onLoad" draw:mime-type="image/png"/></draw:frame></text:p>
          </table:table-cell>
          <table:table-cell table:style-name="Table15.B1" office:value-type="string">
            <text:p text:style-name="P504"/>
            <text:p text:style-name="P550"><draw:frame draw:style-name="fr3" draw:name="Image 766" text:anchor-type="as-char" svg:width="0.389in" svg:height="0.0752in" draw:z-index="801"><draw:image xlink:href="Pictures/100000010000004B0000000FC1A7D08F.png" xlink:type="simple" xlink:show="embed" xlink:actuate="onLoad" draw:mime-type="image/png"/></draw:frame></text:p>
          </table:table-cell>
          <table:table-cell table:style-name="Table15.F1" office:value-type="string">
            <text:p text:style-name="P504"/>
            <text:p text:style-name="P551"><draw:frame draw:style-name="fr3" draw:name="Image 767" text:anchor-type="as-char" svg:width="0.2902in" svg:height="0.0917in" draw:z-index="802"><draw:image xlink:href="Pictures/10000001000000380000001268C2ACCA.png" xlink:type="simple" xlink:show="embed" xlink:actuate="onLoad" draw:mime-type="image/png"/></draw:frame></text:p>
          </table:table-cell>
        </table:table-row>
        <table:table-row table:style-name="Table15.2">
          <table:table-cell table:style-name="Table15.A1" office:value-type="string">
            <text:p text:style-name="P552"/>
            <text:p text:style-name="P553"><draw:frame draw:style-name="fr3" draw:name="Image 768" text:anchor-type="as-char" svg:width="0.4673in" svg:height="0.0925in" draw:z-index="803"><draw:image xlink:href="Pictures/100000010000005A0000001127A672EC.png" xlink:type="simple" xlink:show="embed" xlink:actuate="onLoad" draw:mime-type="image/png"/></draw:frame></text:p>
          </table:table-cell>
          <table:table-cell table:style-name="Table15.B1" office:value-type="string">
            <text:p text:style-name="P552"/>
            <text:p text:style-name="P541"><draw:frame draw:style-name="fr3" draw:name="Image 769" text:anchor-type="as-char" svg:width="0.3272in" svg:height="0.0756in" draw:z-index="804"><draw:image xlink:href="Pictures/100000010000003F0000000E2F888DB6.png" xlink:type="simple" xlink:show="embed" xlink:actuate="onLoad" draw:mime-type="image/png"/></draw:frame></text:p>
          </table:table-cell>
          <table:table-cell table:style-name="Table15.B1" office:value-type="string">
            <text:p text:style-name="P552"/>
            <text:p text:style-name="P542"><draw:frame draw:style-name="fr3" draw:name="Image 770" text:anchor-type="as-char" svg:width="0.5957in" svg:height="0.0756in" draw:z-index="805"><draw:image xlink:href="Pictures/10000001000000720000000E99401DFE.png" xlink:type="simple" xlink:show="embed" xlink:actuate="onLoad" draw:mime-type="image/png"/></draw:frame></text:p>
          </table:table-cell>
          <table:table-cell table:style-name="Table15.B1" office:value-type="string">
            <text:p text:style-name="P552"/>
            <text:p text:style-name="P554"><draw:frame draw:style-name="fr3" draw:name="Image 771" text:anchor-type="as-char" svg:width="0.4953in" svg:height="0.0756in" draw:z-index="806"><draw:image xlink:href="Pictures/100000010000005F0000000E388D62E0.png" xlink:type="simple" xlink:show="embed" xlink:actuate="onLoad" draw:mime-type="image/png"/></draw:frame></text:p>
          </table:table-cell>
          <table:table-cell table:style-name="Table15.B1" office:value-type="string">
            <text:p text:style-name="P552"/>
            <text:p text:style-name="P555"><draw:frame draw:style-name="fr3" draw:name="Image 772" text:anchor-type="as-char" svg:width="0.3917in" svg:height="0.0756in" draw:z-index="807"><draw:image xlink:href="Pictures/100000010000004B0000000EE93B8FF8.png" xlink:type="simple" xlink:show="embed" xlink:actuate="onLoad" draw:mime-type="image/png"/></draw:frame></text:p>
          </table:table-cell>
          <table:table-cell table:style-name="Table15.F1" office:value-type="string">
            <text:p text:style-name="P552"/>
            <text:p text:style-name="P551"><draw:frame draw:style-name="fr3" draw:name="Image 773" text:anchor-type="as-char" svg:width="0.2917in" svg:height="0.0925in" draw:z-index="808"><draw:image xlink:href="Pictures/100000010000003800000011A9BA664E.png" xlink:type="simple" xlink:show="embed" xlink:actuate="onLoad" draw:mime-type="image/png"/></draw:frame></text:p>
          </table:table-cell>
        </table:table-row>
        <table:table-row table:style-name="Table15.2">
          <table:table-cell table:style-name="Table15.A1" office:value-type="string">
            <text:p text:style-name="P501"/>
            <text:p text:style-name="P556"><draw:frame draw:style-name="fr3" draw:name="Image 774" text:anchor-type="as-char" svg:width="0.4362in" svg:height="0.0756in" draw:z-index="809"><draw:image xlink:href="Pictures/10000001000000530000000ED93494AF.png" xlink:type="simple" xlink:show="embed" xlink:actuate="onLoad" draw:mime-type="image/png"/></draw:frame></text:p>
          </table:table-cell>
          <table:table-cell table:style-name="Table15.B1" office:value-type="string">
            <text:p text:style-name="P501"/>
            <text:p text:style-name="P541"><draw:frame draw:style-name="fr3" draw:name="Image 775" text:anchor-type="as-char" svg:width="0.3272in" svg:height="0.0756in" draw:z-index="810"><draw:image xlink:href="Pictures/100000010000003F0000000E6BABAE2D.png" xlink:type="simple" xlink:show="embed" xlink:actuate="onLoad" draw:mime-type="image/png"/></draw:frame></text:p>
          </table:table-cell>
          <table:table-cell table:style-name="Table15.B1" office:value-type="string">
            <text:p text:style-name="P501"/>
            <text:p text:style-name="P542"><draw:frame draw:style-name="fr3" draw:name="Image 776" text:anchor-type="as-char" svg:width="0.5937in" svg:height="0.0756in" draw:z-index="811"><draw:image xlink:href="Pictures/10000001000000720000000E348BF4EA.png" xlink:type="simple" xlink:show="embed" xlink:actuate="onLoad" draw:mime-type="image/png"/></draw:frame></text:p>
          </table:table-cell>
          <table:table-cell table:style-name="Table15.B1" office:value-type="string">
            <text:p text:style-name="P501"/>
            <text:p text:style-name="P557"><draw:frame draw:style-name="fr3" draw:name="Image 777" text:anchor-type="as-char" svg:width="0.5008in" svg:height="0.0756in" draw:z-index="812"><draw:image xlink:href="Pictures/10000001000000600000000EC9A0B3CC.png" xlink:type="simple" xlink:show="embed" xlink:actuate="onLoad" draw:mime-type="image/png"/></draw:frame></text:p>
          </table:table-cell>
          <table:table-cell table:style-name="Table15.B1" office:value-type="string">
            <text:p text:style-name="P501"/>
            <text:p text:style-name="P544"><draw:frame draw:style-name="fr3" draw:name="Image 778" text:anchor-type="as-char" svg:width="0.3902in" svg:height="0.0756in" draw:z-index="813"><draw:image xlink:href="Pictures/100000010000004B0000000EC1598F57.png" xlink:type="simple" xlink:show="embed" xlink:actuate="onLoad" draw:mime-type="image/png"/></draw:frame></text:p>
          </table:table-cell>
          <table:table-cell table:style-name="Table15.F1" office:value-type="string">
            <text:p text:style-name="P501"/>
            <text:p text:style-name="P545"><draw:frame draw:style-name="fr3" draw:name="Image 779" text:anchor-type="as-char" svg:width="0.2984in" svg:height="0.0925in" draw:z-index="814"><draw:image xlink:href="Pictures/1000000100000039000000119F4C9A4D.png" xlink:type="simple" xlink:show="embed" xlink:actuate="onLoad" draw:mime-type="image/png"/></draw:frame></text:p>
          </table:table-cell>
        </table:table-row>
        <table:table-row table:style-name="Table15.2">
          <table:table-cell table:style-name="Table15.A1" office:value-type="string">
            <text:p text:style-name="P501"/>
            <text:p text:style-name="P558"><draw:frame draw:style-name="fr3" draw:name="Image 780" text:anchor-type="as-char" svg:width="0.4181in" svg:height="0.0925in" draw:z-index="815"><draw:image xlink:href="Pictures/100000010000005000000011961776FA.png" xlink:type="simple" xlink:show="embed" xlink:actuate="onLoad" draw:mime-type="image/png"/></draw:frame></text:p>
          </table:table-cell>
          <table:table-cell table:style-name="Table15.B1" office:value-type="string">
            <text:p text:style-name="P501"/>
            <text:p text:style-name="P541"><draw:frame draw:style-name="fr3" draw:name="Image 781" text:anchor-type="as-char" svg:width="0.3272in" svg:height="0.0756in" draw:z-index="816"><draw:image xlink:href="Pictures/100000010000003F0000000E50D66947.png" xlink:type="simple" xlink:show="embed" xlink:actuate="onLoad" draw:mime-type="image/png"/></draw:frame></text:p>
          </table:table-cell>
          <table:table-cell table:style-name="Table15.B1" office:value-type="string">
            <text:p text:style-name="P501"/>
            <text:p text:style-name="P542"><draw:frame draw:style-name="fr3" draw:name="Image 782" text:anchor-type="as-char" svg:width="0.5937in" svg:height="0.0756in" draw:z-index="817"><draw:image xlink:href="Pictures/10000001000000720000000EDFB2B926.png" xlink:type="simple" xlink:show="embed" xlink:actuate="onLoad" draw:mime-type="image/png"/></draw:frame></text:p>
          </table:table-cell>
          <table:table-cell table:style-name="Table15.B1" office:value-type="string">
            <text:p text:style-name="P501"/>
            <text:p text:style-name="P543"><draw:frame draw:style-name="fr3" draw:name="Image 783" text:anchor-type="as-char" svg:width="0.502in" svg:height="0.0756in" draw:z-index="818"><draw:image xlink:href="Pictures/10000001000000600000000E8C4AF3B1.png" xlink:type="simple" xlink:show="embed" xlink:actuate="onLoad" draw:mime-type="image/png"/></draw:frame></text:p>
          </table:table-cell>
          <table:table-cell table:style-name="Table15.B1" office:value-type="string">
            <text:p text:style-name="P501"/>
            <text:p text:style-name="P559"><draw:frame draw:style-name="fr3" draw:name="Image 784" text:anchor-type="as-char" svg:width="0.3929in" svg:height="0.0756in" draw:z-index="819"><draw:image xlink:href="Pictures/100000010000004B0000000E62D7C353.png" xlink:type="simple" xlink:show="embed" xlink:actuate="onLoad" draw:mime-type="image/png"/></draw:frame></text:p>
          </table:table-cell>
          <table:table-cell table:style-name="Table15.F1" office:value-type="string">
            <text:p text:style-name="P501"/>
            <text:p text:style-name="P545"><draw:frame draw:style-name="fr3" draw:name="Image 785" text:anchor-type="as-char" svg:width="0.2984in" svg:height="0.0925in" draw:z-index="820"><draw:image xlink:href="Pictures/100000010000003900000011CA9D6E7B.png" xlink:type="simple" xlink:show="embed" xlink:actuate="onLoad" draw:mime-type="image/png"/></draw:frame></text:p>
          </table:table-cell>
        </table:table-row>
        <table:table-row table:style-name="Table15.1">
          <table:table-cell table:style-name="Table15.A1" office:value-type="string">
            <text:p text:style-name="P504"/>
            <text:p text:style-name="P560"><draw:frame draw:style-name="fr3" draw:name="Image 786" text:anchor-type="as-char" svg:width="0.4634in" svg:height="0.0756in" draw:z-index="821"><draw:image xlink:href="Pictures/10000001000000590000000ECA8042C3.png" xlink:type="simple" xlink:show="embed" xlink:actuate="onLoad" draw:mime-type="image/png"/></draw:frame></text:p>
          </table:table-cell>
          <table:table-cell table:style-name="Table15.B1" office:value-type="string">
            <text:p text:style-name="P504"/>
            <text:p text:style-name="P541"><draw:frame draw:style-name="fr3" draw:name="Image 787" text:anchor-type="as-char" svg:width="0.3272in" svg:height="0.0756in" draw:z-index="822"><draw:image xlink:href="Pictures/100000010000003F0000000ED6C3CC88.png" xlink:type="simple" xlink:show="embed" xlink:actuate="onLoad" draw:mime-type="image/png"/></draw:frame></text:p>
          </table:table-cell>
          <table:table-cell table:style-name="Table15.B1" office:value-type="string">
            <text:p text:style-name="P504"/>
            <text:p text:style-name="P542"><draw:frame draw:style-name="fr3" draw:name="Image 788" text:anchor-type="as-char" svg:width="0.5957in" svg:height="0.0756in" draw:z-index="823"><draw:image xlink:href="Pictures/10000001000000720000000ECA86D6D1.png" xlink:type="simple" xlink:show="embed" xlink:actuate="onLoad" draw:mime-type="image/png"/></draw:frame></text:p>
          </table:table-cell>
          <table:table-cell table:style-name="Table15.B1" office:value-type="string">
            <text:p text:style-name="P504"/>
            <text:p text:style-name="P554"><draw:frame draw:style-name="fr3" draw:name="Image 789" text:anchor-type="as-char" svg:width="0.4953in" svg:height="0.0756in" draw:z-index="824"><draw:image xlink:href="Pictures/100000010000005F0000000E14E6CF63.png" xlink:type="simple" xlink:show="embed" xlink:actuate="onLoad" draw:mime-type="image/png"/></draw:frame></text:p>
          </table:table-cell>
          <table:table-cell table:style-name="Table15.B1" office:value-type="string">
            <text:p text:style-name="P504"/>
            <text:p text:style-name="P544"><draw:frame draw:style-name="fr3" draw:name="Image 790" text:anchor-type="as-char" svg:width="0.3929in" svg:height="0.0756in" draw:z-index="825"><draw:image xlink:href="Pictures/100000010000004C0000000EBDAF0E89.png" xlink:type="simple" xlink:show="embed" xlink:actuate="onLoad" draw:mime-type="image/png"/></draw:frame></text:p>
          </table:table-cell>
          <table:table-cell table:style-name="Table15.F1" office:value-type="string">
            <text:p text:style-name="P504"/>
            <text:p text:style-name="P551"><draw:frame draw:style-name="fr3" draw:name="Image 791" text:anchor-type="as-char" svg:width="0.2925in" svg:height="0.0925in" draw:z-index="826"><draw:image xlink:href="Pictures/100000010000003800000011A79F5F14.png" xlink:type="simple" xlink:show="embed" xlink:actuate="onLoad" draw:mime-type="image/png"/></draw:frame></text:p>
          </table:table-cell>
        </table:table-row>
        <table:table-row table:style-name="Table15.2">
          <table:table-cell table:style-name="Table15.A1" office:value-type="string">
            <text:p text:style-name="P552"/>
            <text:p text:style-name="P561"><draw:frame draw:style-name="fr3" draw:name="Image 792" text:anchor-type="as-char" svg:width="0.4217in" svg:height="0.0752in" draw:z-index="827"><draw:image xlink:href="Pictures/10000001000000520000000FC7B5D3C2.png" xlink:type="simple" xlink:show="embed" xlink:actuate="onLoad" draw:mime-type="image/png"/></draw:frame></text:p>
          </table:table-cell>
          <table:table-cell table:style-name="Table15.B1" office:value-type="string">
            <text:p text:style-name="P552"/>
            <text:p text:style-name="P547"><draw:frame draw:style-name="fr3" draw:name="Image 793" text:anchor-type="as-char" svg:width="0.3228in" svg:height="0.0752in" draw:z-index="828"><draw:image xlink:href="Pictures/100000010000003F0000000F31F3FA7C.png" xlink:type="simple" xlink:show="embed" xlink:actuate="onLoad" draw:mime-type="image/png"/></draw:frame></text:p>
          </table:table-cell>
          <table:table-cell table:style-name="Table15.B1" office:value-type="string">
            <text:p text:style-name="P552"/>
            <text:p text:style-name="P548"><draw:frame draw:style-name="fr3" draw:name="Image 794" text:anchor-type="as-char" svg:width="0.5862in" svg:height="0.0752in" draw:z-index="829"><draw:image xlink:href="Pictures/10000001000000720000000F71EDD93A.png" xlink:type="simple" xlink:show="embed" xlink:actuate="onLoad" draw:mime-type="image/png"/></draw:frame></text:p>
          </table:table-cell>
          <table:table-cell table:style-name="Table15.B1" office:value-type="string">
            <text:p text:style-name="P552"/>
            <text:p text:style-name="P549"><draw:frame draw:style-name="fr3" draw:name="Image 795" text:anchor-type="as-char" svg:width="0.4965in" svg:height="0.0752in" draw:z-index="830"><draw:image xlink:href="Pictures/10000001000000600000000FB316804D.png" xlink:type="simple" xlink:show="embed" xlink:actuate="onLoad" draw:mime-type="image/png"/></draw:frame></text:p>
          </table:table-cell>
          <table:table-cell table:style-name="Table15.B1" office:value-type="string">
            <text:p text:style-name="P552"/>
            <text:p text:style-name="P562"><draw:frame draw:style-name="fr3" draw:name="Image 796" text:anchor-type="as-char" svg:width="0.3862in" svg:height="0.0752in" draw:z-index="831"><draw:image xlink:href="Pictures/100000010000004B0000000F7FCADB50.png" xlink:type="simple" xlink:show="embed" xlink:actuate="onLoad" draw:mime-type="image/png"/></draw:frame></text:p>
          </table:table-cell>
          <table:table-cell table:style-name="Table15.F1" office:value-type="string">
            <text:p text:style-name="P552"/>
            <text:p text:style-name="P545"><draw:frame draw:style-name="fr3" draw:name="Image 797" text:anchor-type="as-char" svg:width="0.298in" svg:height="0.0917in" draw:z-index="832"><draw:image xlink:href="Pictures/10000001000000390000001292361054.png" xlink:type="simple" xlink:show="embed" xlink:actuate="onLoad" draw:mime-type="image/png"/></draw:frame></text:p>
          </table:table-cell>
        </table:table-row>
        <table:table-row table:style-name="Table15.2">
          <table:table-cell table:style-name="Table15.A1" office:value-type="string">
            <text:p text:style-name="P501"/>
            <text:p text:style-name="P563"><draw:frame draw:style-name="fr3" draw:name="Image 798" text:anchor-type="as-char" svg:width="0.4665in" svg:height="0.0752in" draw:z-index="833"><draw:image xlink:href="Pictures/100000010000005A0000000FF547DE3E.png" xlink:type="simple" xlink:show="embed" xlink:actuate="onLoad" draw:mime-type="image/png"/></draw:frame></text:p>
          </table:table-cell>
          <table:table-cell table:style-name="Table15.B1" office:value-type="string">
            <text:p text:style-name="P501"/>
            <text:p text:style-name="P547"><draw:frame draw:style-name="fr3" draw:name="Image 799" text:anchor-type="as-char" svg:width="0.3228in" svg:height="0.0752in" draw:z-index="834"><draw:image xlink:href="Pictures/100000010000003F0000000FAB4EAD2F.png" xlink:type="simple" xlink:show="embed" xlink:actuate="onLoad" draw:mime-type="image/png"/></draw:frame></text:p>
          </table:table-cell>
          <table:table-cell table:style-name="Table15.B1" office:value-type="string">
            <text:p text:style-name="P501"/>
            <text:p text:style-name="P548"><draw:frame draw:style-name="fr3" draw:name="Image 800" text:anchor-type="as-char" svg:width="0.5846in" svg:height="0.0752in" draw:z-index="835"><draw:image xlink:href="Pictures/10000001000000710000000FBEBF5881.png" xlink:type="simple" xlink:show="embed" xlink:actuate="onLoad" draw:mime-type="image/png"/></draw:frame></text:p>
          </table:table-cell>
          <table:table-cell table:style-name="Table15.B1" office:value-type="string">
            <text:p text:style-name="P501"/>
            <text:p text:style-name="P564"><draw:frame draw:style-name="fr3" draw:name="Image 801" text:anchor-type="as-char" svg:width="0.4898in" svg:height="0.0752in" draw:z-index="836"><draw:image xlink:href="Pictures/100000010000005F0000000F417470BE.png" xlink:type="simple" xlink:show="embed" xlink:actuate="onLoad" draw:mime-type="image/png"/></draw:frame></text:p>
          </table:table-cell>
          <table:table-cell table:style-name="Table15.B1" office:value-type="string">
            <text:p text:style-name="P501"/>
            <text:p text:style-name="P550"><draw:frame draw:style-name="fr3" draw:name="Image 802" text:anchor-type="as-char" svg:width="0.389in" svg:height="0.0752in" draw:z-index="837"><draw:image xlink:href="Pictures/100000010000004B0000000FBB39C91E.png" xlink:type="simple" xlink:show="embed" xlink:actuate="onLoad" draw:mime-type="image/png"/></draw:frame></text:p>
          </table:table-cell>
          <table:table-cell table:style-name="Table15.F1" office:value-type="string">
            <text:p text:style-name="P501"/>
            <text:p text:style-name="P551"><draw:frame draw:style-name="fr3" draw:name="Image 803" text:anchor-type="as-char" svg:width="0.2902in" svg:height="0.0917in" draw:z-index="838"><draw:image xlink:href="Pictures/1000000100000038000000121DB6FBBC.png" xlink:type="simple" xlink:show="embed" xlink:actuate="onLoad" draw:mime-type="image/png"/></draw:frame></text:p>
          </table:table-cell>
        </table:table-row>
        <table:table-row table:style-name="Table15.2">
          <table:table-cell table:style-name="Table15.A1" office:value-type="string">
            <text:p text:style-name="P501"/>
            <text:p text:style-name="P565"><draw:frame draw:style-name="fr3" draw:name="Image 804" text:anchor-type="as-char" svg:width="0.4161in" svg:height="0.0752in" draw:z-index="839"><draw:image xlink:href="Pictures/10000001000000500000000F618E784D.png" xlink:type="simple" xlink:show="embed" xlink:actuate="onLoad" draw:mime-type="image/png"/></draw:frame></text:p>
          </table:table-cell>
          <table:table-cell table:style-name="Table15.B1" office:value-type="string">
            <text:p text:style-name="P501"/>
            <text:p text:style-name="P547"><draw:frame draw:style-name="fr3" draw:name="Image 805" text:anchor-type="as-char" svg:width="0.3228in" svg:height="0.0752in" draw:z-index="840"><draw:image xlink:href="Pictures/100000010000003F0000000FDD293ED2.png" xlink:type="simple" xlink:show="embed" xlink:actuate="onLoad" draw:mime-type="image/png"/></draw:frame></text:p>
          </table:table-cell>
          <table:table-cell table:style-name="Table15.B1" office:value-type="string">
            <text:p text:style-name="P501"/>
            <text:p text:style-name="P548"><draw:frame draw:style-name="fr3" draw:name="Image 806" text:anchor-type="as-char" svg:width="0.5874in" svg:height="0.0752in" draw:z-index="841"><draw:image xlink:href="Pictures/10000001000000720000000FB715957B.png" xlink:type="simple" xlink:show="embed" xlink:actuate="onLoad" draw:mime-type="image/png"/></draw:frame></text:p>
          </table:table-cell>
          <table:table-cell table:style-name="Table15.B1" office:value-type="string">
            <text:p text:style-name="P501"/>
            <text:p text:style-name="P549"><draw:frame draw:style-name="fr3" draw:name="Image 807" text:anchor-type="as-char" svg:width="0.4965in" svg:height="0.0752in" draw:z-index="842"><draw:image xlink:href="Pictures/10000001000000600000000FCD6435F8.png" xlink:type="simple" xlink:show="embed" xlink:actuate="onLoad" draw:mime-type="image/png"/></draw:frame></text:p>
          </table:table-cell>
          <table:table-cell table:style-name="Table15.B1" office:value-type="string">
            <text:p text:style-name="P501"/>
            <text:p text:style-name="P566"><draw:frame draw:style-name="fr3" draw:name="Image 808" text:anchor-type="as-char" svg:width="0.3874in" svg:height="0.0752in" draw:z-index="843"><draw:image xlink:href="Pictures/100000010000004B0000000FA21D7EBB.png" xlink:type="simple" xlink:show="embed" xlink:actuate="onLoad" draw:mime-type="image/png"/></draw:frame></text:p>
          </table:table-cell>
          <table:table-cell table:style-name="Table15.F1" office:value-type="string">
            <text:p text:style-name="P501"/>
            <text:p text:style-name="P551"><draw:frame draw:style-name="fr3" draw:name="Image 809" text:anchor-type="as-char" svg:width="0.2902in" svg:height="0.0917in" draw:z-index="844"><draw:image xlink:href="Pictures/1000000100000038000000128C42AF0F.png" xlink:type="simple" xlink:show="embed" xlink:actuate="onLoad" draw:mime-type="image/png"/></draw:frame></text:p>
          </table:table-cell>
        </table:table-row>
        <table:table-row table:style-name="Table15.1">
          <table:table-cell table:style-name="Table15.A1" office:value-type="string">
            <text:p text:style-name="P504"/>
            <text:p text:style-name="P567"><draw:frame draw:style-name="fr3" draw:name="Image 810" text:anchor-type="as-char" svg:width="0.4717in" svg:height="0.0917in" draw:z-index="845"><draw:image xlink:href="Pictures/100000010000005B000000128AAB5318.png" xlink:type="simple" xlink:show="embed" xlink:actuate="onLoad" draw:mime-type="image/png"/></draw:frame></text:p>
          </table:table-cell>
          <table:table-cell table:style-name="Table15.B1" office:value-type="string">
            <text:p text:style-name="P504"/>
            <text:p text:style-name="P547"><draw:frame draw:style-name="fr3" draw:name="Image 811" text:anchor-type="as-char" svg:width="0.3228in" svg:height="0.0752in" draw:z-index="846"><draw:image xlink:href="Pictures/100000010000003F0000000F4BBF4C95.png" xlink:type="simple" xlink:show="embed" xlink:actuate="onLoad" draw:mime-type="image/png"/></draw:frame></text:p>
          </table:table-cell>
          <table:table-cell table:style-name="Table15.B1" office:value-type="string">
            <text:p text:style-name="P504"/>
            <text:p text:style-name="P548"><draw:frame draw:style-name="fr3" draw:name="Image 812" text:anchor-type="as-char" svg:width="0.5902in" svg:height="0.0752in" draw:z-index="847"><draw:image xlink:href="Pictures/10000001000000730000000F1E594F3C.png" xlink:type="simple" xlink:show="embed" xlink:actuate="onLoad" draw:mime-type="image/png"/></draw:frame></text:p>
          </table:table-cell>
          <table:table-cell table:style-name="Table15.B1" office:value-type="string">
            <text:p text:style-name="P504"/>
            <text:p text:style-name="P549"><draw:frame draw:style-name="fr3" draw:name="Image 813" text:anchor-type="as-char" svg:width="0.4965in" svg:height="0.0752in" draw:z-index="848"><draw:image xlink:href="Pictures/10000001000000600000000F190BC016.png" xlink:type="simple" xlink:show="embed" xlink:actuate="onLoad" draw:mime-type="image/png"/></draw:frame></text:p>
          </table:table-cell>
          <table:table-cell table:style-name="Table15.B1" office:value-type="string">
            <text:p text:style-name="P504"/>
            <text:p text:style-name="P566"><draw:frame draw:style-name="fr3" draw:name="Image 814" text:anchor-type="as-char" svg:width="0.3874in" svg:height="0.0752in" draw:z-index="849"><draw:image xlink:href="Pictures/100000010000004B0000000F351D5012.png" xlink:type="simple" xlink:show="embed" xlink:actuate="onLoad" draw:mime-type="image/png"/></draw:frame></text:p>
          </table:table-cell>
          <table:table-cell table:style-name="Table15.F1" office:value-type="string">
            <text:p text:style-name="P504"/>
            <text:p text:style-name="P551"><draw:frame draw:style-name="fr3" draw:name="Image 815" text:anchor-type="as-char" svg:width="0.2902in" svg:height="0.0917in" draw:z-index="850"><draw:image xlink:href="Pictures/100000010000003800000012D5C6DB4B.png" xlink:type="simple" xlink:show="embed" xlink:actuate="onLoad" draw:mime-type="image/png"/></draw:frame></text:p>
          </table:table-cell>
        </table:table-row>
        <table:table-row table:style-name="Table15.2">
          <table:table-cell table:style-name="Table15.A1" office:value-type="string">
            <text:p text:style-name="P501"/>
            <text:p text:style-name="P568"><draw:frame draw:style-name="fr3" draw:name="Image 816" text:anchor-type="as-char" svg:width="0.4575in" svg:height="0.0752in" draw:z-index="851"><draw:image xlink:href="Pictures/10000001000000590000000FD6551255.png" xlink:type="simple" xlink:show="embed" xlink:actuate="onLoad" draw:mime-type="image/png"/></draw:frame></text:p>
          </table:table-cell>
          <table:table-cell table:style-name="Table15.B1" office:value-type="string">
            <text:p text:style-name="P501"/>
            <text:p text:style-name="P547"><draw:frame draw:style-name="fr3" draw:name="Image 817" text:anchor-type="as-char" svg:width="0.3228in" svg:height="0.0752in" draw:z-index="852"><draw:image xlink:href="Pictures/100000010000003F0000000FE53ADB71.png" xlink:type="simple" xlink:show="embed" xlink:actuate="onLoad" draw:mime-type="image/png"/></draw:frame></text:p>
          </table:table-cell>
          <table:table-cell table:style-name="Table15.B1" office:value-type="string">
            <text:p text:style-name="P501"/>
            <text:p text:style-name="P548"><draw:frame draw:style-name="fr3" draw:name="Image 818" text:anchor-type="as-char" svg:width="0.5874in" svg:height="0.0752in" draw:z-index="853"><draw:image xlink:href="Pictures/10000001000000720000000FD566ECC4.png" xlink:type="simple" xlink:show="embed" xlink:actuate="onLoad" draw:mime-type="image/png"/></draw:frame></text:p>
          </table:table-cell>
          <table:table-cell table:style-name="Table15.B1" office:value-type="string">
            <text:p text:style-name="P501"/>
            <text:p text:style-name="P569"><draw:frame draw:style-name="fr3" draw:name="Image 819" text:anchor-type="as-char" svg:width="0.4953in" svg:height="0.0752in" draw:z-index="854"><draw:image xlink:href="Pictures/10000001000000600000000FD91F33B5.png" xlink:type="simple" xlink:show="embed" xlink:actuate="onLoad" draw:mime-type="image/png"/></draw:frame></text:p>
          </table:table-cell>
          <table:table-cell table:style-name="Table15.B1" office:value-type="string">
            <text:p text:style-name="P501"/>
            <text:p text:style-name="P550"><draw:frame draw:style-name="fr3" draw:name="Image 820" text:anchor-type="as-char" svg:width="0.389in" svg:height="0.0752in" draw:z-index="855"><draw:image xlink:href="Pictures/100000010000004B0000000F1411D133.png" xlink:type="simple" xlink:show="embed" xlink:actuate="onLoad" draw:mime-type="image/png"/></draw:frame></text:p>
          </table:table-cell>
          <table:table-cell table:style-name="Table15.F1" office:value-type="string">
            <text:p text:style-name="P501"/>
            <text:p text:style-name="P551"><draw:frame draw:style-name="fr3" draw:name="Image 821" text:anchor-type="as-char" svg:width="0.2902in" svg:height="0.0917in" draw:z-index="856"><draw:image xlink:href="Pictures/100000010000003800000012EC8E4B88.png" xlink:type="simple" xlink:show="embed" xlink:actuate="onLoad" draw:mime-type="image/png"/></draw:frame></text:p>
          </table:table-cell>
        </table:table-row>
        <table:table-row table:style-name="Table15.2">
          <table:table-cell table:style-name="Table15.A1" office:value-type="string">
            <text:p text:style-name="P501"/>
            <text:p text:style-name="P570"><draw:frame draw:style-name="fr3" draw:name="Image 822" text:anchor-type="as-char" svg:width="0.4362in" svg:height="0.0752in" draw:z-index="857"><draw:image xlink:href="Pictures/10000001000000540000000F36F33D8C.png" xlink:type="simple" xlink:show="embed" xlink:actuate="onLoad" draw:mime-type="image/png"/></draw:frame></text:p>
          </table:table-cell>
          <table:table-cell table:style-name="Table15.B1" office:value-type="string">
            <text:p text:style-name="P501"/>
            <text:p text:style-name="P547"><draw:frame draw:style-name="fr3" draw:name="Image 823" text:anchor-type="as-char" svg:width="0.3228in" svg:height="0.0752in" draw:z-index="858"><draw:image xlink:href="Pictures/100000010000003F0000000FA4BE80F6.png" xlink:type="simple" xlink:show="embed" xlink:actuate="onLoad" draw:mime-type="image/png"/></draw:frame></text:p>
          </table:table-cell>
          <table:table-cell table:style-name="Table15.B1" office:value-type="string">
            <text:p text:style-name="P501"/>
            <text:p text:style-name="P548"><draw:frame draw:style-name="fr3" draw:name="Image 824" text:anchor-type="as-char" svg:width="0.5902in" svg:height="0.0752in" draw:z-index="859"><draw:image xlink:href="Pictures/10000001000000730000000F56D0E0FE.png" xlink:type="simple" xlink:show="embed" xlink:actuate="onLoad" draw:mime-type="image/png"/></draw:frame></text:p>
          </table:table-cell>
          <table:table-cell table:style-name="Table15.B1" office:value-type="string">
            <text:p text:style-name="P501"/>
            <text:p text:style-name="P569"><draw:frame draw:style-name="fr3" draw:name="Image 825" text:anchor-type="as-char" svg:width="0.4953in" svg:height="0.0752in" draw:z-index="860"><draw:image xlink:href="Pictures/10000001000000600000000FB4E56205.png" xlink:type="simple" xlink:show="embed" xlink:actuate="onLoad" draw:mime-type="image/png"/></draw:frame></text:p>
          </table:table-cell>
          <table:table-cell table:style-name="Table15.B1" office:value-type="string">
            <text:p text:style-name="P501"/>
            <text:p text:style-name="P566"><draw:frame draw:style-name="fr3" draw:name="Image 826" text:anchor-type="as-char" svg:width="0.3874in" svg:height="0.0752in" draw:z-index="861"><draw:image xlink:href="Pictures/100000010000004B0000000FFEBE9E52.png" xlink:type="simple" xlink:show="embed" xlink:actuate="onLoad" draw:mime-type="image/png"/></draw:frame></text:p>
          </table:table-cell>
          <table:table-cell table:style-name="Table15.F1" office:value-type="string">
            <text:p text:style-name="P501"/>
            <text:p text:style-name="P551"><draw:frame draw:style-name="fr3" draw:name="Image 827" text:anchor-type="as-char" svg:width="0.2902in" svg:height="0.0917in" draw:z-index="862"><draw:image xlink:href="Pictures/10000001000000380000001261C00A0F.png" xlink:type="simple" xlink:show="embed" xlink:actuate="onLoad" draw:mime-type="image/png"/></draw:frame></text:p>
          </table:table-cell>
        </table:table-row>
        <table:table-row table:style-name="Table15.2">
          <table:table-cell table:style-name="Table15.A1" office:value-type="string">
            <text:p text:style-name="P501"/>
            <text:p text:style-name="P571"><draw:frame draw:style-name="fr3" draw:name="Image 828" text:anchor-type="as-char" svg:width="0.3917in" svg:height="0.0756in" draw:z-index="863"><draw:image xlink:href="Pictures/100000010000004B0000000E6102D794.png" xlink:type="simple" xlink:show="embed" xlink:actuate="onLoad" draw:mime-type="image/png"/></draw:frame></text:p>
          </table:table-cell>
          <table:table-cell table:style-name="Table15.B1" office:value-type="string">
            <text:p text:style-name="P501"/>
            <text:p text:style-name="P541"><draw:frame draw:style-name="fr3" draw:name="Image 829" text:anchor-type="as-char" svg:width="0.3272in" svg:height="0.0756in" draw:z-index="864"><draw:image xlink:href="Pictures/100000010000003F0000000E3C32EE1C.png" xlink:type="simple" xlink:show="embed" xlink:actuate="onLoad" draw:mime-type="image/png"/></draw:frame></text:p>
          </table:table-cell>
          <table:table-cell table:style-name="Table15.B1" office:value-type="string">
            <text:p text:style-name="P501"/>
            <text:p text:style-name="P542"><draw:frame draw:style-name="fr3" draw:name="Image 830" text:anchor-type="as-char" svg:width="0.5937in" svg:height="0.0756in" draw:z-index="865"><draw:image xlink:href="Pictures/10000001000000720000000E25E6000A.png" xlink:type="simple" xlink:show="embed" xlink:actuate="onLoad" draw:mime-type="image/png"/></draw:frame></text:p>
          </table:table-cell>
          <table:table-cell table:style-name="Table15.B1" office:value-type="string">
            <text:p text:style-name="P501"/>
            <text:p text:style-name="P557"><draw:frame draw:style-name="fr3" draw:name="Image 831" text:anchor-type="as-char" svg:width="0.5008in" svg:height="0.0756in" draw:z-index="866"><draw:image xlink:href="Pictures/10000001000000600000000EC214E8CA.png" xlink:type="simple" xlink:show="embed" xlink:actuate="onLoad" draw:mime-type="image/png"/></draw:frame></text:p>
          </table:table-cell>
          <table:table-cell table:style-name="Table15.B1" office:value-type="string">
            <text:p text:style-name="P501"/>
            <text:p text:style-name="P544"><draw:frame draw:style-name="fr3" draw:name="Image 832" text:anchor-type="as-char" svg:width="0.3929in" svg:height="0.0756in" draw:z-index="867"><draw:image xlink:href="Pictures/100000010000004C0000000EAC341F84.png" xlink:type="simple" xlink:show="embed" xlink:actuate="onLoad" draw:mime-type="image/png"/></draw:frame></text:p>
          </table:table-cell>
          <table:table-cell table:style-name="Table15.F1" office:value-type="string">
            <text:p text:style-name="P501"/>
            <text:p text:style-name="P551"><draw:frame draw:style-name="fr3" draw:name="Image 833" text:anchor-type="as-char" svg:width="0.2925in" svg:height="0.0917in" draw:z-index="868"><draw:image xlink:href="Pictures/10000001000000380000001242C0BDAC.png" xlink:type="simple" xlink:show="embed" xlink:actuate="onLoad" draw:mime-type="image/png"/></draw:frame></text:p>
          </table:table-cell>
        </table:table-row>
        <table:table-row table:style-name="Table15.1">
          <table:table-cell table:style-name="Table15.A1" office:value-type="string">
            <text:p text:style-name="P504"/>
            <text:p text:style-name="P572"><draw:frame draw:style-name="fr3" draw:name="Image 834" text:anchor-type="as-char" svg:width="0.4319in" svg:height="0.0752in" draw:z-index="869"><draw:image xlink:href="Pictures/10000001000000530000000FE3325133.png" xlink:type="simple" xlink:show="embed" xlink:actuate="onLoad" draw:mime-type="image/png"/></draw:frame></text:p>
          </table:table-cell>
          <table:table-cell table:style-name="Table15.B1" office:value-type="string">
            <text:p text:style-name="P504"/>
            <text:p text:style-name="P547"><draw:frame draw:style-name="fr3" draw:name="Image 835" text:anchor-type="as-char" svg:width="0.3228in" svg:height="0.0752in" draw:z-index="870"><draw:image xlink:href="Pictures/100000010000003F0000000F9219E11F.png" xlink:type="simple" xlink:show="embed" xlink:actuate="onLoad" draw:mime-type="image/png"/></draw:frame></text:p>
          </table:table-cell>
          <table:table-cell table:style-name="Table15.B1" office:value-type="string">
            <text:p text:style-name="P504"/>
            <text:p text:style-name="P548"><draw:frame draw:style-name="fr3" draw:name="Image 836" text:anchor-type="as-char" svg:width="0.5862in" svg:height="0.0752in" draw:z-index="871"><draw:image xlink:href="Pictures/10000001000000720000000F6385BA92.png" xlink:type="simple" xlink:show="embed" xlink:actuate="onLoad" draw:mime-type="image/png"/></draw:frame></text:p>
          </table:table-cell>
          <table:table-cell table:style-name="Table15.B1" office:value-type="string">
            <text:p text:style-name="P504"/>
            <text:p text:style-name="P549"><draw:frame draw:style-name="fr3" draw:name="Image 837" text:anchor-type="as-char" svg:width="0.4965in" svg:height="0.0752in" draw:z-index="872"><draw:image xlink:href="Pictures/10000001000000600000000FF77F2EBA.png" xlink:type="simple" xlink:show="embed" xlink:actuate="onLoad" draw:mime-type="image/png"/></draw:frame></text:p>
          </table:table-cell>
          <table:table-cell table:style-name="Table15.B1" office:value-type="string">
            <text:p text:style-name="P504"/>
            <text:p text:style-name="P566"><draw:frame draw:style-name="fr3" draw:name="Image 838" text:anchor-type="as-char" svg:width="0.3902in" svg:height="0.0752in" draw:z-index="873"><draw:image xlink:href="Pictures/100000010000004C0000000F05E15D6F.png" xlink:type="simple" xlink:show="embed" xlink:actuate="onLoad" draw:mime-type="image/png"/></draw:frame></text:p>
          </table:table-cell>
          <table:table-cell table:style-name="Table15.F1" office:value-type="string">
            <text:p text:style-name="P504"/>
            <text:p text:style-name="P551"><draw:frame draw:style-name="fr3" draw:name="Image 839" text:anchor-type="as-char" svg:width="0.2925in" svg:height="0.0917in" draw:z-index="874"><draw:image xlink:href="Pictures/1000000100000038000000125B4D426A.png" xlink:type="simple" xlink:show="embed" xlink:actuate="onLoad" draw:mime-type="image/png"/></draw:frame></text:p>
          </table:table-cell>
        </table:table-row>
        <table:table-row table:style-name="Table15.2">
          <table:table-cell table:style-name="Table15.A1" office:value-type="string">
            <text:p text:style-name="P501"/>
            <text:p text:style-name="P573"><draw:frame draw:style-name="fr3" draw:name="Image 840" text:anchor-type="as-char" svg:width="0.4535in" svg:height="0.0756in" draw:z-index="875"><draw:image xlink:href="Pictures/10000001000000570000000E9AD05FB6.png" xlink:type="simple" xlink:show="embed" xlink:actuate="onLoad" draw:mime-type="image/png"/></draw:frame></text:p>
          </table:table-cell>
          <table:table-cell table:style-name="Table15.B1" office:value-type="string">
            <text:p text:style-name="P501"/>
            <text:p text:style-name="P541"><draw:frame draw:style-name="fr3" draw:name="Image 841" text:anchor-type="as-char" svg:width="0.3272in" svg:height="0.0756in" draw:z-index="876"><draw:image xlink:href="Pictures/100000010000003F0000000EC15FAE69.png" xlink:type="simple" xlink:show="embed" xlink:actuate="onLoad" draw:mime-type="image/png"/></draw:frame></text:p>
          </table:table-cell>
          <table:table-cell table:style-name="Table15.B1" office:value-type="string">
            <text:p text:style-name="P501"/>
            <text:p text:style-name="P542"><draw:frame draw:style-name="fr3" draw:name="Image 842" text:anchor-type="as-char" svg:width="0.5957in" svg:height="0.0756in" draw:z-index="877"><draw:image xlink:href="Pictures/10000001000000720000000ED43DC204.png" xlink:type="simple" xlink:show="embed" xlink:actuate="onLoad" draw:mime-type="image/png"/></draw:frame></text:p>
          </table:table-cell>
          <table:table-cell table:style-name="Table15.B1" office:value-type="string">
            <text:p text:style-name="P501"/>
            <text:p text:style-name="P543"><draw:frame draw:style-name="fr3" draw:name="Image 843" text:anchor-type="as-char" svg:width="0.502in" svg:height="0.0756in" draw:z-index="878"><draw:image xlink:href="Pictures/10000001000000600000000E512227B2.png" xlink:type="simple" xlink:show="embed" xlink:actuate="onLoad" draw:mime-type="image/png"/></draw:frame></text:p>
          </table:table-cell>
          <table:table-cell table:style-name="Table15.B1" office:value-type="string">
            <text:p text:style-name="P501"/>
            <text:p text:style-name="P555"><draw:frame draw:style-name="fr3" draw:name="Image 844" text:anchor-type="as-char" svg:width="0.3917in" svg:height="0.0756in" draw:z-index="879"><draw:image xlink:href="Pictures/100000010000004B0000000E2A6CA1EA.png" xlink:type="simple" xlink:show="embed" xlink:actuate="onLoad" draw:mime-type="image/png"/></draw:frame></text:p>
          </table:table-cell>
          <table:table-cell table:style-name="Table15.F1" office:value-type="string">
            <text:p text:style-name="P501"/>
            <text:p text:style-name="P551"><draw:frame draw:style-name="fr3" draw:name="Image 845" text:anchor-type="as-char" svg:width="0.2902in" svg:height="0.0917in" draw:z-index="880"><draw:image xlink:href="Pictures/1000000100000038000000120C4BDE99.png" xlink:type="simple" xlink:show="embed" xlink:actuate="onLoad" draw:mime-type="image/png"/></draw:frame></text:p>
          </table:table-cell>
        </table:table-row>
        <table:table-row table:style-name="Table15.2">
          <table:table-cell table:style-name="Table15.A1" office:value-type="string">
            <text:p text:style-name="P501"/>
            <text:p text:style-name="P574"><draw:frame draw:style-name="fr3" draw:name="Image 846" text:anchor-type="as-char" svg:width="0.4098in" svg:height="0.0756in" draw:z-index="881"><draw:image xlink:href="Pictures/100000010000004E0000000E092CDD00.png" xlink:type="simple" xlink:show="embed" xlink:actuate="onLoad" draw:mime-type="image/png"/></draw:frame></text:p>
          </table:table-cell>
          <table:table-cell table:style-name="Table15.B1" office:value-type="string">
            <text:p text:style-name="P501"/>
            <text:p text:style-name="P541"><draw:frame draw:style-name="fr3" draw:name="Image 847" text:anchor-type="as-char" svg:width="0.3272in" svg:height="0.0756in" draw:z-index="882"><draw:image xlink:href="Pictures/100000010000003F0000000EEC0A2444.png" xlink:type="simple" xlink:show="embed" xlink:actuate="onLoad" draw:mime-type="image/png"/></draw:frame></text:p>
          </table:table-cell>
          <table:table-cell table:style-name="Table15.B1" office:value-type="string">
            <text:p text:style-name="P501"/>
            <text:p text:style-name="P542"><draw:frame draw:style-name="fr3" draw:name="Image 848" text:anchor-type="as-char" svg:width="0.5937in" svg:height="0.0756in" draw:z-index="883"><draw:image xlink:href="Pictures/10000001000000720000000EF4F12F39.png" xlink:type="simple" xlink:show="embed" xlink:actuate="onLoad" draw:mime-type="image/png"/></draw:frame></text:p>
          </table:table-cell>
          <table:table-cell table:style-name="Table15.B1" office:value-type="string">
            <text:p text:style-name="P501"/>
            <text:p text:style-name="P543"><draw:frame draw:style-name="fr3" draw:name="Image 849" text:anchor-type="as-char" svg:width="0.502in" svg:height="0.0756in" draw:z-index="884"><draw:image xlink:href="Pictures/10000001000000600000000E8897A589.png" xlink:type="simple" xlink:show="embed" xlink:actuate="onLoad" draw:mime-type="image/png"/></draw:frame></text:p>
          </table:table-cell>
          <table:table-cell table:style-name="Table15.B1" office:value-type="string">
            <text:p text:style-name="P501"/>
            <text:p text:style-name="P544"><draw:frame draw:style-name="fr3" draw:name="Image 850" text:anchor-type="as-char" svg:width="0.3902in" svg:height="0.0756in" draw:z-index="885"><draw:image xlink:href="Pictures/100000010000004B0000000E2C27888D.png" xlink:type="simple" xlink:show="embed" xlink:actuate="onLoad" draw:mime-type="image/png"/></draw:frame></text:p>
          </table:table-cell>
          <table:table-cell table:style-name="Table15.F1" office:value-type="string">
            <text:p text:style-name="P501"/>
            <text:p text:style-name="P545"><draw:frame draw:style-name="fr3" draw:name="Image 851" text:anchor-type="as-char" svg:width="0.2984in" svg:height="0.0925in" draw:z-index="886"><draw:image xlink:href="Pictures/10000001000000390000001175FDAAF2.png" xlink:type="simple" xlink:show="embed" xlink:actuate="onLoad" draw:mime-type="image/png"/></draw:frame></text:p>
          </table:table-cell>
        </table:table-row>
        <table:table-row table:style-name="Table15.2">
          <table:table-cell table:style-name="Table15.A1" office:value-type="string">
            <text:p text:style-name="P501"/>
            <text:p text:style-name="P558"><draw:frame draw:style-name="fr3" draw:name="Image 852" text:anchor-type="as-char" svg:width="0.4181in" svg:height="0.0925in" draw:z-index="887"><draw:image xlink:href="Pictures/10000001000000500000001181BF8E8B.png" xlink:type="simple" xlink:show="embed" xlink:actuate="onLoad" draw:mime-type="image/png"/></draw:frame></text:p>
          </table:table-cell>
          <table:table-cell table:style-name="Table15.B1" office:value-type="string">
            <text:p text:style-name="P501"/>
            <text:p text:style-name="P541"><draw:frame draw:style-name="fr3" draw:name="Image 853" text:anchor-type="as-char" svg:width="0.3272in" svg:height="0.0756in" draw:z-index="888"><draw:image xlink:href="Pictures/100000010000003F0000000E88DD1710.png" xlink:type="simple" xlink:show="embed" xlink:actuate="onLoad" draw:mime-type="image/png"/></draw:frame></text:p>
          </table:table-cell>
          <table:table-cell table:style-name="Table15.B1" office:value-type="string">
            <text:p text:style-name="P501"/>
            <text:p text:style-name="P542"><draw:frame draw:style-name="fr3" draw:name="Image 854" text:anchor-type="as-char" svg:width="0.5937in" svg:height="0.0756in" draw:z-index="889"><draw:image xlink:href="Pictures/10000001000000720000000EF73A99FF.png" xlink:type="simple" xlink:show="embed" xlink:actuate="onLoad" draw:mime-type="image/png"/></draw:frame></text:p>
          </table:table-cell>
          <table:table-cell table:style-name="Table15.B1" office:value-type="string">
            <text:p text:style-name="P501"/>
            <text:p text:style-name="P557"><draw:frame draw:style-name="fr3" draw:name="Image 855" text:anchor-type="as-char" svg:width="0.5008in" svg:height="0.0756in" draw:z-index="890"><draw:image xlink:href="Pictures/10000001000000600000000E197D0BAB.png" xlink:type="simple" xlink:show="embed" xlink:actuate="onLoad" draw:mime-type="image/png"/></draw:frame></text:p>
          </table:table-cell>
          <table:table-cell table:style-name="Table15.B1" office:value-type="string">
            <text:p text:style-name="P501"/>
            <text:p text:style-name="P555"><draw:frame draw:style-name="fr3" draw:name="Image 856" text:anchor-type="as-char" svg:width="0.3937in" svg:height="0.0756in" draw:z-index="891"><draw:image xlink:href="Pictures/100000010000004C0000000EBF134E5A.png" xlink:type="simple" xlink:show="embed" xlink:actuate="onLoad" draw:mime-type="image/png"/></draw:frame></text:p>
          </table:table-cell>
          <table:table-cell table:style-name="Table15.F1" office:value-type="string">
            <text:p text:style-name="P501"/>
            <text:p text:style-name="P575"><draw:frame draw:style-name="fr3" draw:name="Image 857" text:anchor-type="as-char" svg:width="0.2957in" svg:height="0.0925in" draw:z-index="892"><draw:image xlink:href="Pictures/1000000100000039000000118A709676.png" xlink:type="simple" xlink:show="embed" xlink:actuate="onLoad" draw:mime-type="image/png"/></draw:frame></text:p>
          </table:table-cell>
        </table:table-row>
        <table:table-row table:style-name="Table15.1">
          <table:table-cell table:style-name="Table15.A1" office:value-type="string">
            <text:p text:style-name="P504"/>
            <text:p text:style-name="P576"><draw:frame draw:style-name="fr3" draw:name="Image 858" text:anchor-type="as-char" svg:width="0.4492in" svg:height="0.0756in" draw:z-index="893"><draw:image xlink:href="Pictures/10000001000000560000000E07C9DB69.png" xlink:type="simple" xlink:show="embed" xlink:actuate="onLoad" draw:mime-type="image/png"/></draw:frame></text:p>
          </table:table-cell>
          <table:table-cell table:style-name="Table15.B1" office:value-type="string">
            <text:p text:style-name="P504"/>
            <text:p text:style-name="P541"><draw:frame draw:style-name="fr3" draw:name="Image 859" text:anchor-type="as-char" svg:width="0.3272in" svg:height="0.0756in" draw:z-index="894"><draw:image xlink:href="Pictures/100000010000003F0000000E065D6A9A.png" xlink:type="simple" xlink:show="embed" xlink:actuate="onLoad" draw:mime-type="image/png"/></draw:frame></text:p>
          </table:table-cell>
          <table:table-cell table:style-name="Table15.B1" office:value-type="string">
            <text:p text:style-name="P504"/>
            <text:p text:style-name="P542"><draw:frame draw:style-name="fr3" draw:name="Image 860" text:anchor-type="as-char" svg:width="0.5917in" svg:height="0.0756in" draw:z-index="895"><draw:image xlink:href="Pictures/10000001000000710000000E9D032146.png" xlink:type="simple" xlink:show="embed" xlink:actuate="onLoad" draw:mime-type="image/png"/></draw:frame></text:p>
          </table:table-cell>
          <table:table-cell table:style-name="Table15.B1" office:value-type="string">
            <text:p text:style-name="P504"/>
            <text:p text:style-name="P543"><draw:frame draw:style-name="fr3" draw:name="Image 861" text:anchor-type="as-char" svg:width="0.502in" svg:height="0.0756in" draw:z-index="896"><draw:image xlink:href="Pictures/10000001000000600000000E919130FF.png" xlink:type="simple" xlink:show="embed" xlink:actuate="onLoad" draw:mime-type="image/png"/></draw:frame></text:p>
          </table:table-cell>
          <table:table-cell table:style-name="Table15.B1" office:value-type="string">
            <text:p text:style-name="P504"/>
            <text:p text:style-name="P555"><draw:frame draw:style-name="fr3" draw:name="Image 862" text:anchor-type="as-char" svg:width="0.3917in" svg:height="0.0756in" draw:z-index="897"><draw:image xlink:href="Pictures/100000010000004B0000000E51C3A459.png" xlink:type="simple" xlink:show="embed" xlink:actuate="onLoad" draw:mime-type="image/png"/></draw:frame></text:p>
          </table:table-cell>
          <table:table-cell table:style-name="Table15.F1" office:value-type="string">
            <text:p text:style-name="P504"/>
            <text:p text:style-name="P551"><draw:frame draw:style-name="fr3" draw:name="Image 863" text:anchor-type="as-char" svg:width="0.2917in" svg:height="0.0925in" draw:z-index="898"><draw:image xlink:href="Pictures/10000001000000380000001116F91EF4.png" xlink:type="simple" xlink:show="embed" xlink:actuate="onLoad" draw:mime-type="image/png"/></draw:frame></text:p>
          </table:table-cell>
        </table:table-row>
        <table:table-row table:style-name="Table15.2">
          <table:table-cell table:style-name="Table15.A1" office:value-type="string">
            <text:p text:style-name="P504"/>
            <text:p text:style-name="P577"><draw:frame draw:style-name="fr3" draw:name="Image 864" text:anchor-type="as-char" svg:width="0.4346in" svg:height="0.0744in" draw:z-index="899"><draw:image xlink:href="Pictures/10000001000000530000000EED385D54.png" xlink:type="simple" xlink:show="embed" xlink:actuate="onLoad" draw:mime-type="image/png"/></draw:frame></text:p>
          </table:table-cell>
          <table:table-cell table:style-name="Table15.B1" office:value-type="string">
            <text:p text:style-name="P501"/>
            <text:p text:style-name="P541"><draw:frame draw:style-name="fr3" draw:name="Image 865" text:anchor-type="as-char" svg:width="0.3272in" svg:height="0.0756in" draw:z-index="900"><draw:image xlink:href="Pictures/100000010000003F0000000E9BCA0CF7.png" xlink:type="simple" xlink:show="embed" xlink:actuate="onLoad" draw:mime-type="image/png"/></draw:frame></text:p>
          </table:table-cell>
          <table:table-cell table:style-name="Table15.B1" office:value-type="string">
            <text:p text:style-name="P501"/>
            <text:p text:style-name="P542"><draw:frame draw:style-name="fr3" draw:name="Image 866" text:anchor-type="as-char" svg:width="0.5937in" svg:height="0.0756in" draw:z-index="901"><draw:image xlink:href="Pictures/10000001000000720000000E3EDEA4EF.png" xlink:type="simple" xlink:show="embed" xlink:actuate="onLoad" draw:mime-type="image/png"/></draw:frame></text:p>
          </table:table-cell>
          <table:table-cell table:style-name="Table15.B1" office:value-type="string">
            <text:p text:style-name="P501"/>
            <text:p text:style-name="P557"><draw:frame draw:style-name="fr3" draw:name="Image 867" text:anchor-type="as-char" svg:width="0.5008in" svg:height="0.0756in" draw:z-index="902"><draw:image xlink:href="Pictures/10000001000000600000000E1B8DD197.png" xlink:type="simple" xlink:show="embed" xlink:actuate="onLoad" draw:mime-type="image/png"/></draw:frame></text:p>
          </table:table-cell>
          <table:table-cell table:style-name="Table15.B1" office:value-type="string">
            <text:p text:style-name="P501"/>
            <text:p text:style-name="P544"><draw:frame draw:style-name="fr3" draw:name="Image 868" text:anchor-type="as-char" svg:width="0.3929in" svg:height="0.0756in" draw:z-index="903"><draw:image xlink:href="Pictures/100000010000004C0000000EDD3F0912.png" xlink:type="simple" xlink:show="embed" xlink:actuate="onLoad" draw:mime-type="image/png"/></draw:frame></text:p>
          </table:table-cell>
          <table:table-cell table:style-name="Table15.F1" office:value-type="string">
            <text:p text:style-name="P501"/>
            <text:p text:style-name="P551"><draw:frame draw:style-name="fr3" draw:name="Image 869" text:anchor-type="as-char" svg:width="0.2929in" svg:height="0.0925in" draw:z-index="904"><draw:image xlink:href="Pictures/100000010000003800000011159CBFA8.png" xlink:type="simple" xlink:show="embed" xlink:actuate="onLoad" draw:mime-type="image/png"/></draw:frame></text:p>
          </table:table-cell>
        </table:table-row>
        <table:table-row table:style-name="Table15.2">
          <table:table-cell table:style-name="Table15.A1" office:value-type="string">
            <text:p text:style-name="P501"/>
            <text:p text:style-name="P578"><draw:frame draw:style-name="fr3" draw:name="Image 870" text:anchor-type="as-char" svg:width="0.4598in" svg:height="0.0752in" draw:z-index="905"><draw:image xlink:href="Pictures/10000001000000590000000F8D9B7194.png" xlink:type="simple" xlink:show="embed" xlink:actuate="onLoad" draw:mime-type="image/png"/></draw:frame></text:p>
          </table:table-cell>
          <table:table-cell table:style-name="Table15.B1" office:value-type="string">
            <text:p text:style-name="P501"/>
            <text:p text:style-name="P547"><draw:frame draw:style-name="fr3" draw:name="Image 871" text:anchor-type="as-char" svg:width="0.3228in" svg:height="0.0752in" draw:z-index="906"><draw:image xlink:href="Pictures/100000010000003F0000000FEEF0394F.png" xlink:type="simple" xlink:show="embed" xlink:actuate="onLoad" draw:mime-type="image/png"/></draw:frame></text:p>
          </table:table-cell>
          <table:table-cell table:style-name="Table15.B1" office:value-type="string">
            <text:p text:style-name="P501"/>
            <text:p text:style-name="P548"><draw:frame draw:style-name="fr3" draw:name="Image 872" text:anchor-type="as-char" svg:width="0.589in" svg:height="0.0752in" draw:z-index="907"><draw:image xlink:href="Pictures/10000001000000720000000F8697C060.png" xlink:type="simple" xlink:show="embed" xlink:actuate="onLoad" draw:mime-type="image/png"/></draw:frame></text:p>
          </table:table-cell>
          <table:table-cell table:style-name="Table15.B1" office:value-type="string">
            <text:p text:style-name="P501"/>
            <text:p text:style-name="P569"><draw:frame draw:style-name="fr3" draw:name="Image 873" text:anchor-type="as-char" svg:width="0.4953in" svg:height="0.0752in" draw:z-index="908"><draw:image xlink:href="Pictures/10000001000000600000000FED306914.png" xlink:type="simple" xlink:show="embed" xlink:actuate="onLoad" draw:mime-type="image/png"/></draw:frame></text:p>
          </table:table-cell>
          <table:table-cell table:style-name="Table15.B1" office:value-type="string">
            <text:p text:style-name="P501"/>
            <text:p text:style-name="P566"><draw:frame draw:style-name="fr3" draw:name="Image 874" text:anchor-type="as-char" svg:width="0.3898in" svg:height="0.0752in" draw:z-index="909"><draw:image xlink:href="Pictures/100000010000004C0000000FC1255D1A.png" xlink:type="simple" xlink:show="embed" xlink:actuate="onLoad" draw:mime-type="image/png"/></draw:frame></text:p>
          </table:table-cell>
          <table:table-cell table:style-name="Table15.F1" office:value-type="string">
            <text:p text:style-name="P501"/>
            <text:p text:style-name="P551"><draw:frame draw:style-name="fr3" draw:name="Image 875" text:anchor-type="as-char" svg:width="0.2902in" svg:height="0.0917in" draw:z-index="910"><draw:image xlink:href="Pictures/100000010000003800000012B8035887.png" xlink:type="simple" xlink:show="embed" xlink:actuate="onLoad" draw:mime-type="image/png"/></draw:frame></text:p>
          </table:table-cell>
        </table:table-row>
        <table:table-row table:style-name="Table15.2">
          <table:table-cell table:style-name="Table15.A1" office:value-type="string">
            <text:p text:style-name="P501"/>
            <text:p text:style-name="P579"><draw:frame draw:style-name="fr3" draw:name="Image 876" text:anchor-type="as-char" svg:width="0.4827in" svg:height="0.0752in" draw:z-index="911"><draw:image xlink:href="Pictures/100000010000005E0000000F1E24BD57.png" xlink:type="simple" xlink:show="embed" xlink:actuate="onLoad" draw:mime-type="image/png"/></draw:frame></text:p>
          </table:table-cell>
          <table:table-cell table:style-name="Table15.B1" office:value-type="string">
            <text:p text:style-name="P501"/>
            <text:p text:style-name="P547"><draw:frame draw:style-name="fr3" draw:name="Image 877" text:anchor-type="as-char" svg:width="0.3228in" svg:height="0.0752in" draw:z-index="912"><draw:image xlink:href="Pictures/100000010000003F0000000F1BD2D73A.png" xlink:type="simple" xlink:show="embed" xlink:actuate="onLoad" draw:mime-type="image/png"/></draw:frame></text:p>
          </table:table-cell>
          <table:table-cell table:style-name="Table15.B1" office:value-type="string">
            <text:p text:style-name="P501"/>
            <text:p text:style-name="P548"><draw:frame draw:style-name="fr3" draw:name="Image 878" text:anchor-type="as-char" svg:width="0.5874in" svg:height="0.0752in" draw:z-index="913"><draw:image xlink:href="Pictures/10000001000000720000000FBE52E3F4.png" xlink:type="simple" xlink:show="embed" xlink:actuate="onLoad" draw:mime-type="image/png"/></draw:frame></text:p>
          </table:table-cell>
          <table:table-cell table:style-name="Table15.B1" office:value-type="string">
            <text:p text:style-name="P501"/>
            <text:p text:style-name="P569"><draw:frame draw:style-name="fr3" draw:name="Image 879" text:anchor-type="as-char" svg:width="0.4953in" svg:height="0.0752in" draw:z-index="915"><draw:image xlink:href="Pictures/10000001000000600000000F8C589800.png" xlink:type="simple" xlink:show="embed" xlink:actuate="onLoad" draw:mime-type="image/png"/></draw:frame></text:p>
          </table:table-cell>
          <table:table-cell table:style-name="Table15.B1" office:value-type="string">
            <text:p text:style-name="P501"/>
            <text:p text:style-name="P550"><draw:frame draw:style-name="fr3" draw:name="Image 880" text:anchor-type="as-char" svg:width="0.3925in" svg:height="0.0752in" draw:z-index="916"><draw:image xlink:href="Pictures/100000010000004C0000000F127D8C29.png" xlink:type="simple" xlink:show="embed" xlink:actuate="onLoad" draw:mime-type="image/png"/></draw:frame></text:p>
          </table:table-cell>
          <table:table-cell table:style-name="Table15.F1" office:value-type="string">
            <text:p text:style-name="P501"/>
            <text:p text:style-name="P545"><draw:frame draw:style-name="fr3" draw:name="Image 881" text:anchor-type="as-char" svg:width="0.298in" svg:height="0.0917in" draw:z-index="917"><draw:image xlink:href="Pictures/10000001000000390000001220D072F5.png" xlink:type="simple" xlink:show="embed" xlink:actuate="onLoad" draw:mime-type="image/png"/></draw:frame></text:p>
          </table:table-cell>
        </table:table-row>
      </table:table>
      <text:p text:style-name="P580"/>
      <text:p text:style-name="P581"/>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office:value-type="string">
            <text:p text:style-name="P504"/>
            <text:p text:style-name="P582"><draw:frame draw:style-name="fr3" draw:name="Image 882" text:anchor-type="as-char" svg:width="0.472in" svg:height="0.0925in" draw:z-index="918"><draw:image xlink:href="Pictures/100000010000005B00000011D0761995.png" xlink:type="simple" xlink:show="embed" xlink:actuate="onLoad" draw:mime-type="image/png"/></draw:frame></text:p>
          </table:table-cell>
          <table:table-cell table:style-name="Table16.B1" office:value-type="string">
            <text:p text:style-name="P504"/>
            <text:p text:style-name="P541"><draw:frame draw:style-name="fr3" draw:name="Image 883" text:anchor-type="as-char" svg:width="0.3272in" svg:height="0.0756in" draw:z-index="919"><draw:image xlink:href="Pictures/100000010000003F0000000E8584C22D.png" xlink:type="simple" xlink:show="embed" xlink:actuate="onLoad" draw:mime-type="image/png"/></draw:frame></text:p>
          </table:table-cell>
          <table:table-cell table:style-name="Table16.B1" office:value-type="string">
            <text:p text:style-name="P504"/>
            <text:p text:style-name="P542"><draw:frame draw:style-name="fr3" draw:name="Image 884" text:anchor-type="as-char" svg:width="0.5957in" svg:height="0.0756in" draw:z-index="920"><draw:image xlink:href="Pictures/10000001000000720000000EF376F9D9.png" xlink:type="simple" xlink:show="embed" xlink:actuate="onLoad" draw:mime-type="image/png"/></draw:frame></text:p>
          </table:table-cell>
          <table:table-cell table:style-name="Table16.B1" office:value-type="string">
            <text:p text:style-name="P504"/>
            <text:p text:style-name="P543"><draw:frame draw:style-name="fr3" draw:name="Image 885" text:anchor-type="as-char" svg:width="0.502in" svg:height="0.0756in" draw:z-index="921"><draw:image xlink:href="Pictures/10000001000000600000000E4084502B.png" xlink:type="simple" xlink:show="embed" xlink:actuate="onLoad" draw:mime-type="image/png"/></draw:frame></text:p>
          </table:table-cell>
          <table:table-cell table:style-name="Table16.B1" office:value-type="string">
            <text:p text:style-name="P504"/>
            <text:p text:style-name="P555"><draw:frame draw:style-name="fr3" draw:name="Image 886" text:anchor-type="as-char" svg:width="0.3937in" svg:height="0.0756in" draw:z-index="922"><draw:image xlink:href="Pictures/100000010000004C0000000E2D57B101.png" xlink:type="simple" xlink:show="embed" xlink:actuate="onLoad" draw:mime-type="image/png"/></draw:frame></text:p>
          </table:table-cell>
          <table:table-cell table:style-name="Table16.F1" office:value-type="string">
            <text:p text:style-name="P504"/>
            <text:p text:style-name="P551"><draw:frame draw:style-name="fr3" draw:name="Image 887" text:anchor-type="as-char" svg:width="0.2929in" svg:height="0.0925in" draw:z-index="923"><draw:image xlink:href="Pictures/10000001000000380000001195F7E34E.png" xlink:type="simple" xlink:show="embed" xlink:actuate="onLoad" draw:mime-type="image/png"/></draw:frame></text:p>
          </table:table-cell>
        </table:table-row>
        <table:table-row table:style-name="Table16.2">
          <table:table-cell table:style-name="Table16.A1" office:value-type="string">
            <text:p text:style-name="P501"/>
            <text:p text:style-name="P583"><draw:frame draw:style-name="fr3" draw:name="Image 888" text:anchor-type="as-char" svg:width="0.4528in" svg:height="0.0752in" draw:z-index="924"><draw:image xlink:href="Pictures/10000001000000580000000F189552A0.png" xlink:type="simple" xlink:show="embed" xlink:actuate="onLoad" draw:mime-type="image/png"/></draw:frame></text:p>
          </table:table-cell>
          <table:table-cell table:style-name="Table16.B1" office:value-type="string">
            <text:p text:style-name="P501"/>
            <text:p text:style-name="P547"><draw:frame draw:style-name="fr3" draw:name="Image 889" text:anchor-type="as-char" svg:width="0.3228in" svg:height="0.0752in" draw:z-index="925"><draw:image xlink:href="Pictures/100000010000003F0000000F20506567.png" xlink:type="simple" xlink:show="embed" xlink:actuate="onLoad" draw:mime-type="image/png"/></draw:frame></text:p>
          </table:table-cell>
          <table:table-cell table:style-name="Table16.B1" office:value-type="string">
            <text:p text:style-name="P501"/>
            <text:p text:style-name="P548"><draw:frame draw:style-name="fr3" draw:name="Image 890" text:anchor-type="as-char" svg:width="0.5874in" svg:height="0.0752in" draw:z-index="926"><draw:image xlink:href="Pictures/10000001000000720000000F5F4E4C31.png" xlink:type="simple" xlink:show="embed" xlink:actuate="onLoad" draw:mime-type="image/png"/></draw:frame></text:p>
          </table:table-cell>
          <table:table-cell table:style-name="Table16.B1" office:value-type="string">
            <text:p text:style-name="P501"/>
            <text:p text:style-name="P549"><draw:frame draw:style-name="fr3" draw:name="Image 891" text:anchor-type="as-char" svg:width="0.4965in" svg:height="0.0752in" draw:z-index="927"><draw:image xlink:href="Pictures/10000001000000600000000F322E6F11.png" xlink:type="simple" xlink:show="embed" xlink:actuate="onLoad" draw:mime-type="image/png"/></draw:frame></text:p>
          </table:table-cell>
          <table:table-cell table:style-name="Table16.B1" office:value-type="string">
            <text:p text:style-name="P501"/>
            <text:p text:style-name="P566"><draw:frame draw:style-name="fr3" draw:name="Image 892" text:anchor-type="as-char" svg:width="0.3874in" svg:height="0.0752in" draw:z-index="928"><draw:image xlink:href="Pictures/100000010000004B0000000F5488F977.png" xlink:type="simple" xlink:show="embed" xlink:actuate="onLoad" draw:mime-type="image/png"/></draw:frame></text:p>
          </table:table-cell>
          <table:table-cell table:style-name="Table16.F1" office:value-type="string">
            <text:p text:style-name="P501"/>
            <text:p text:style-name="P551"><draw:frame draw:style-name="fr3" draw:name="Image 893" text:anchor-type="as-char" svg:width="0.2902in" svg:height="0.0917in" draw:z-index="929"><draw:image xlink:href="Pictures/100000010000003800000012E72BA14F.png" xlink:type="simple" xlink:show="embed" xlink:actuate="onLoad" draw:mime-type="image/png"/></draw:frame></text:p>
          </table:table-cell>
        </table:table-row>
        <table:table-row table:style-name="Table16.1">
          <table:table-cell table:style-name="Table16.A1" office:value-type="string">
            <text:p text:style-name="P504"/>
            <text:p text:style-name="P584"><draw:frame draw:style-name="fr3" draw:name="Image 894" text:anchor-type="as-char" svg:width="0.4839in" svg:height="0.0756in" draw:z-index="930"><draw:image xlink:href="Pictures/100000010000005D0000000EE66E85E4.png" xlink:type="simple" xlink:show="embed" xlink:actuate="onLoad" draw:mime-type="image/png"/></draw:frame></text:p>
          </table:table-cell>
          <table:table-cell table:style-name="Table16.B1" office:value-type="string">
            <text:p text:style-name="P504"/>
            <text:p text:style-name="P541"><draw:frame draw:style-name="fr3" draw:name="Image 895" text:anchor-type="as-char" svg:width="0.3272in" svg:height="0.0756in" draw:z-index="931"><draw:image xlink:href="Pictures/100000010000003F0000000EF4652F7E.png" xlink:type="simple" xlink:show="embed" xlink:actuate="onLoad" draw:mime-type="image/png"/></draw:frame></text:p>
          </table:table-cell>
          <table:table-cell table:style-name="Table16.B1" office:value-type="string">
            <text:p text:style-name="P504"/>
            <text:p text:style-name="P542"><draw:frame draw:style-name="fr3" draw:name="Image 896" text:anchor-type="as-char" svg:width="0.5937in" svg:height="0.0756in" draw:z-index="932"><draw:image xlink:href="Pictures/10000001000000720000000EBDF0FF2B.png" xlink:type="simple" xlink:show="embed" xlink:actuate="onLoad" draw:mime-type="image/png"/></draw:frame></text:p>
          </table:table-cell>
          <table:table-cell table:style-name="Table16.B1" office:value-type="string">
            <text:p text:style-name="P504"/>
            <text:p text:style-name="P543"><draw:frame draw:style-name="fr3" draw:name="Image 897" text:anchor-type="as-char" svg:width="0.502in" svg:height="0.0756in" draw:z-index="933"><draw:image xlink:href="Pictures/10000001000000600000000EC0933E65.png" xlink:type="simple" xlink:show="embed" xlink:actuate="onLoad" draw:mime-type="image/png"/></draw:frame></text:p>
          </table:table-cell>
          <table:table-cell table:style-name="Table16.B1" office:value-type="string">
            <text:p text:style-name="P504"/>
            <text:p text:style-name="P555"><draw:frame draw:style-name="fr3" draw:name="Image 898" text:anchor-type="as-char" svg:width="0.3917in" svg:height="0.0756in" draw:z-index="934"><draw:image xlink:href="Pictures/100000010000004B0000000E7B80B701.png" xlink:type="simple" xlink:show="embed" xlink:actuate="onLoad" draw:mime-type="image/png"/></draw:frame></text:p>
          </table:table-cell>
          <table:table-cell table:style-name="Table16.F1" office:value-type="string">
            <text:p text:style-name="P504"/>
            <text:p text:style-name="P551"><draw:frame draw:style-name="fr3" draw:name="Image 899" text:anchor-type="as-char" svg:width="0.2917in" svg:height="0.0925in" draw:z-index="935"><draw:image xlink:href="Pictures/100000010000003800000011B59FCE00.png" xlink:type="simple" xlink:show="embed" xlink:actuate="onLoad" draw:mime-type="image/png"/></draw:frame></text:p>
          </table:table-cell>
        </table:table-row>
        <table:table-row table:style-name="Table16.2">
          <table:table-cell table:style-name="Table16.A1" office:value-type="string">
            <text:p text:style-name="P552"/>
            <text:p text:style-name="P578"><draw:frame draw:style-name="fr3" draw:name="Image 900" text:anchor-type="as-char" svg:width="0.4571in" svg:height="0.0752in" draw:z-index="936"><draw:image xlink:href="Pictures/10000001000000580000000FD9F38097.png" xlink:type="simple" xlink:show="embed" xlink:actuate="onLoad" draw:mime-type="image/png"/></draw:frame></text:p>
          </table:table-cell>
          <table:table-cell table:style-name="Table16.B1" office:value-type="string">
            <text:p text:style-name="P552"/>
            <text:p text:style-name="P547"><draw:frame draw:style-name="fr3" draw:name="Image 901" text:anchor-type="as-char" svg:width="0.3228in" svg:height="0.0752in" draw:z-index="937"><draw:image xlink:href="Pictures/100000010000003F0000000F8E482564.png" xlink:type="simple" xlink:show="embed" xlink:actuate="onLoad" draw:mime-type="image/png"/></draw:frame></text:p>
          </table:table-cell>
          <table:table-cell table:style-name="Table16.B1" office:value-type="string">
            <text:p text:style-name="P552"/>
            <text:p text:style-name="P548"><draw:frame draw:style-name="fr3" draw:name="Image 902" text:anchor-type="as-char" svg:width="0.589in" svg:height="0.0752in" draw:z-index="938"><draw:image xlink:href="Pictures/10000001000000720000000F3D7EBE13.png" xlink:type="simple" xlink:show="embed" xlink:actuate="onLoad" draw:mime-type="image/png"/></draw:frame></text:p>
          </table:table-cell>
          <table:table-cell table:style-name="Table16.B1" office:value-type="string">
            <text:p text:style-name="P552"/>
            <text:p text:style-name="P549"><draw:frame draw:style-name="fr3" draw:name="Image 903" text:anchor-type="as-char" svg:width="0.4965in" svg:height="0.0752in" draw:z-index="939"><draw:image xlink:href="Pictures/10000001000000600000000FA25FBE7E.png" xlink:type="simple" xlink:show="embed" xlink:actuate="onLoad" draw:mime-type="image/png"/></draw:frame></text:p>
          </table:table-cell>
          <table:table-cell table:style-name="Table16.B1" office:value-type="string">
            <text:p text:style-name="P552"/>
            <text:p text:style-name="P550"><draw:frame draw:style-name="fr3" draw:name="Image 904" text:anchor-type="as-char" svg:width="0.389in" svg:height="0.0752in" draw:z-index="940"><draw:image xlink:href="Pictures/100000010000004B0000000FB7CADB79.png" xlink:type="simple" xlink:show="embed" xlink:actuate="onLoad" draw:mime-type="image/png"/></draw:frame></text:p>
          </table:table-cell>
          <table:table-cell table:style-name="Table16.F1" office:value-type="string">
            <text:p text:style-name="P552"/>
            <text:p text:style-name="P551"><draw:frame draw:style-name="fr3" draw:name="Image 905" text:anchor-type="as-char" svg:width="0.2902in" svg:height="0.0917in" draw:z-index="941"><draw:image xlink:href="Pictures/1000000100000038000000127791DEF4.png" xlink:type="simple" xlink:show="embed" xlink:actuate="onLoad" draw:mime-type="image/png"/></draw:frame></text:p>
          </table:table-cell>
        </table:table-row>
        <table:table-row table:style-name="Table16.2">
          <table:table-cell table:style-name="Table16.A1" office:value-type="string">
            <text:p text:style-name="P501"/>
            <text:p text:style-name="P583"><draw:frame draw:style-name="fr3" draw:name="Image 906" text:anchor-type="as-char" svg:width="0.4528in" svg:height="0.0752in" draw:z-index="942"><draw:image xlink:href="Pictures/10000001000000580000000F4681F0D5.png" xlink:type="simple" xlink:show="embed" xlink:actuate="onLoad" draw:mime-type="image/png"/></draw:frame></text:p>
          </table:table-cell>
          <table:table-cell table:style-name="Table16.B1" office:value-type="string">
            <text:p text:style-name="P501"/>
            <text:p text:style-name="P547"><draw:frame draw:style-name="fr3" draw:name="Image 907" text:anchor-type="as-char" svg:width="0.3228in" svg:height="0.0752in" draw:z-index="943"><draw:image xlink:href="Pictures/100000010000003F0000000F31086B74.png" xlink:type="simple" xlink:show="embed" xlink:actuate="onLoad" draw:mime-type="image/png"/></draw:frame></text:p>
          </table:table-cell>
          <table:table-cell table:style-name="Table16.B1" office:value-type="string">
            <text:p text:style-name="P501"/>
            <text:p text:style-name="P548"><draw:frame draw:style-name="fr3" draw:name="Image 908" text:anchor-type="as-char" svg:width="0.5874in" svg:height="0.0752in" draw:z-index="944"><draw:image xlink:href="Pictures/10000001000000720000000F019C73F1.png" xlink:type="simple" xlink:show="embed" xlink:actuate="onLoad" draw:mime-type="image/png"/></draw:frame></text:p>
          </table:table-cell>
          <table:table-cell table:style-name="Table16.B1" office:value-type="string">
            <text:p text:style-name="P501"/>
            <text:p text:style-name="P549"><draw:frame draw:style-name="fr3" draw:name="Image 909" text:anchor-type="as-char" svg:width="0.4965in" svg:height="0.0752in" draw:z-index="945"><draw:image xlink:href="Pictures/10000001000000600000000FA3687FB9.png" xlink:type="simple" xlink:show="embed" xlink:actuate="onLoad" draw:mime-type="image/png"/></draw:frame></text:p>
          </table:table-cell>
          <table:table-cell table:style-name="Table16.B1" office:value-type="string">
            <text:p text:style-name="P501"/>
            <text:p text:style-name="P562"><draw:frame draw:style-name="fr3" draw:name="Image 910" text:anchor-type="as-char" svg:width="0.3862in" svg:height="0.0752in" draw:z-index="946"><draw:image xlink:href="Pictures/100000010000004B0000000F683ECB6E.png" xlink:type="simple" xlink:show="embed" xlink:actuate="onLoad" draw:mime-type="image/png"/></draw:frame></text:p>
          </table:table-cell>
          <table:table-cell table:style-name="Table16.F1" office:value-type="string">
            <text:p text:style-name="P501"/>
            <text:p text:style-name="P545"><draw:frame draw:style-name="fr3" draw:name="Image 911" text:anchor-type="as-char" svg:width="0.298in" svg:height="0.0917in" draw:z-index="947"><draw:image xlink:href="Pictures/1000000100000039000000121A8B436C.png" xlink:type="simple" xlink:show="embed" xlink:actuate="onLoad" draw:mime-type="image/png"/></draw:frame></text:p>
          </table:table-cell>
        </table:table-row>
        <table:table-row table:style-name="Table16.2">
          <table:table-cell table:style-name="Table16.A1" office:value-type="string">
            <text:p text:style-name="P504"/>
            <text:p text:style-name="P585"><draw:frame draw:style-name="fr3" draw:name="Image 912" text:anchor-type="as-char" svg:width="0.4484in" svg:height="0.0752in" draw:z-index="948"><draw:image xlink:href="Pictures/10000001000000560000000FB956D9AF.png" xlink:type="simple" xlink:show="embed" xlink:actuate="onLoad" draw:mime-type="image/png"/></draw:frame></text:p>
          </table:table-cell>
          <table:table-cell table:style-name="Table16.B1" office:value-type="string">
            <text:p text:style-name="P501"/>
            <text:p text:style-name="P547"><draw:frame draw:style-name="fr3" draw:name="Image 913" text:anchor-type="as-char" svg:width="0.3228in" svg:height="0.0752in" draw:z-index="949"><draw:image xlink:href="Pictures/100000010000003F0000000F4AB32996.png" xlink:type="simple" xlink:show="embed" xlink:actuate="onLoad" draw:mime-type="image/png"/></draw:frame></text:p>
          </table:table-cell>
          <table:table-cell table:style-name="Table16.B1" office:value-type="string">
            <text:p text:style-name="P501"/>
            <text:p text:style-name="P542"><draw:frame draw:style-name="fr8" draw:name="Image43" text:anchor-type="as-char" svg:width="0.1492in" svg:height="0.0764in" draw:z-index="950"><draw:image xlink:href="Pictures/100000010000001000000008E29AF7A3.png" xlink:type="simple" xlink:show="embed" xlink:actuate="onLoad" draw:mime-type="image/png"/></draw:frame><draw:frame draw:style-name="fr8" draw:name="Image44" text:anchor-type="as-char" svg:width="0.4382in" svg:height="0.0764in" draw:z-index="951"><draw:image xlink:href="Pictures/1000000100000030000000086C163B3D.png" xlink:type="simple" xlink:show="embed" xlink:actuate="onLoad" draw:mime-type="image/png"/></draw:frame></text:p>
          </table:table-cell>
          <table:table-cell table:style-name="Table16.B1" office:value-type="string">
            <text:p text:style-name="P501"/>
            <text:p text:style-name="P549"><draw:frame draw:style-name="fr3" draw:name="Image 918" text:anchor-type="as-char" svg:width="0.4965in" svg:height="0.0752in" draw:z-index="952"><draw:image xlink:href="Pictures/10000001000000600000000F214AF719.png" xlink:type="simple" xlink:show="embed" xlink:actuate="onLoad" draw:mime-type="image/png"/></draw:frame></text:p>
          </table:table-cell>
          <table:table-cell table:style-name="Table16.B1" office:value-type="string">
            <text:p text:style-name="P501"/>
            <text:p text:style-name="P562"><draw:frame draw:style-name="fr3" draw:name="Image 919" text:anchor-type="as-char" svg:width="0.3862in" svg:height="0.0752in" draw:z-index="953"><draw:image xlink:href="Pictures/100000010000004B0000000F0C85A7E8.png" xlink:type="simple" xlink:show="embed" xlink:actuate="onLoad" draw:mime-type="image/png"/></draw:frame></text:p>
          </table:table-cell>
          <table:table-cell table:style-name="Table16.F1" office:value-type="string">
            <text:p text:style-name="P501"/>
            <text:p text:style-name="P545"><draw:frame draw:style-name="fr3" draw:name="Image 920" text:anchor-type="as-char" svg:width="0.298in" svg:height="0.0917in" draw:z-index="954"><draw:image xlink:href="Pictures/100000010000003900000012D5CB702D.png" xlink:type="simple" xlink:show="embed" xlink:actuate="onLoad" draw:mime-type="image/png"/></draw:frame></text:p>
          </table:table-cell>
        </table:table-row>
        <table:table-row table:style-name="Table16.1">
          <table:table-cell table:style-name="Table16.A1" office:value-type="string">
            <text:p text:style-name="P504"/>
            <text:p text:style-name="P586"><draw:frame draw:style-name="fr3" draw:name="Image 921" text:anchor-type="as-char" svg:width="0.4543in" svg:height="0.0917in" draw:z-index="955"><draw:image xlink:href="Pictures/100000010000005800000012605F6F4F.png" xlink:type="simple" xlink:show="embed" xlink:actuate="onLoad" draw:mime-type="image/png"/></draw:frame></text:p>
          </table:table-cell>
          <table:table-cell table:style-name="Table16.B1" office:value-type="string">
            <text:p text:style-name="P504"/>
            <text:p text:style-name="P547"><draw:frame draw:style-name="fr3" draw:name="Image 922" text:anchor-type="as-char" svg:width="0.3228in" svg:height="0.0752in" draw:z-index="956"><draw:image xlink:href="Pictures/100000010000003F0000000FE041E3B7.png" xlink:type="simple" xlink:show="embed" xlink:actuate="onLoad" draw:mime-type="image/png"/></draw:frame></text:p>
          </table:table-cell>
          <table:table-cell table:style-name="Table16.B1" office:value-type="string">
            <text:p text:style-name="P504"/>
            <text:p text:style-name="P548"><draw:frame draw:style-name="fr3" draw:name="Image 923" text:anchor-type="as-char" svg:width="0.589in" svg:height="0.0752in" draw:z-index="957"><draw:image xlink:href="Pictures/10000001000000720000000F878370AD.png" xlink:type="simple" xlink:show="embed" xlink:actuate="onLoad" draw:mime-type="image/png"/></draw:frame></text:p>
          </table:table-cell>
          <table:table-cell table:style-name="Table16.B1" office:value-type="string">
            <text:p text:style-name="P504"/>
            <text:p text:style-name="P569"><draw:frame draw:style-name="fr3" draw:name="Image 924" text:anchor-type="as-char" svg:width="0.4953in" svg:height="0.0752in" draw:z-index="958"><draw:image xlink:href="Pictures/10000001000000600000000FB56DD6F5.png" xlink:type="simple" xlink:show="embed" xlink:actuate="onLoad" draw:mime-type="image/png"/></draw:frame></text:p>
          </table:table-cell>
          <table:table-cell table:style-name="Table16.B1" office:value-type="string">
            <text:p text:style-name="P504"/>
            <text:p text:style-name="P566"><draw:frame draw:style-name="fr3" draw:name="Image 925" text:anchor-type="as-char" svg:width="0.3898in" svg:height="0.0752in" draw:z-index="959"><draw:image xlink:href="Pictures/100000010000004C0000000F369E3E03.png" xlink:type="simple" xlink:show="embed" xlink:actuate="onLoad" draw:mime-type="image/png"/></draw:frame></text:p>
          </table:table-cell>
          <table:table-cell table:style-name="Table16.F1" office:value-type="string">
            <text:p text:style-name="P504"/>
            <text:p text:style-name="P551"><draw:frame draw:style-name="fr3" draw:name="Image 926" text:anchor-type="as-char" svg:width="0.2902in" svg:height="0.0917in" draw:z-index="960"><draw:image xlink:href="Pictures/1000000100000038000000122A5FD67A.png" xlink:type="simple" xlink:show="embed" xlink:actuate="onLoad" draw:mime-type="image/png"/></draw:frame></text:p>
          </table:table-cell>
        </table:table-row>
        <table:table-row table:style-name="Table16.2">
          <table:table-cell table:style-name="Table16.A1" office:value-type="string">
            <text:p text:style-name="P552"/>
            <text:p text:style-name="P556"><draw:frame draw:style-name="fr3" draw:name="Image 927" text:anchor-type="as-char" svg:width="0.4362in" svg:height="0.0756in" draw:z-index="961"><draw:image xlink:href="Pictures/10000001000000530000000EBB7CDDCE.png" xlink:type="simple" xlink:show="embed" xlink:actuate="onLoad" draw:mime-type="image/png"/></draw:frame></text:p>
          </table:table-cell>
          <table:table-cell table:style-name="Table16.B1" office:value-type="string">
            <text:p text:style-name="P552"/>
            <text:p text:style-name="P541"><draw:frame draw:style-name="fr3" draw:name="Image 928" text:anchor-type="as-char" svg:width="0.3272in" svg:height="0.0756in" draw:z-index="962"><draw:image xlink:href="Pictures/100000010000003F0000000E28ADF718.png" xlink:type="simple" xlink:show="embed" xlink:actuate="onLoad" draw:mime-type="image/png"/></draw:frame></text:p>
          </table:table-cell>
          <table:table-cell table:style-name="Table16.B1" office:value-type="string">
            <text:p text:style-name="P552"/>
            <text:p text:style-name="P542"><draw:frame draw:style-name="fr3" draw:name="Image 929" text:anchor-type="as-char" svg:width="0.5937in" svg:height="0.0756in" draw:z-index="963"><draw:image xlink:href="Pictures/10000001000000720000000EDDC06CF1.png" xlink:type="simple" xlink:show="embed" xlink:actuate="onLoad" draw:mime-type="image/png"/></draw:frame></text:p>
          </table:table-cell>
          <table:table-cell table:style-name="Table16.B1" office:value-type="string">
            <text:p text:style-name="P552"/>
            <text:p text:style-name="P557"><draw:frame draw:style-name="fr3" draw:name="Image 930" text:anchor-type="as-char" svg:width="0.5008in" svg:height="0.0756in" draw:z-index="964"><draw:image xlink:href="Pictures/10000001000000600000000E48CDD97B.png" xlink:type="simple" xlink:show="embed" xlink:actuate="onLoad" draw:mime-type="image/png"/></draw:frame></text:p>
          </table:table-cell>
          <table:table-cell table:style-name="Table16.B1" office:value-type="string">
            <text:p text:style-name="P552"/>
            <text:p text:style-name="P544"><draw:frame draw:style-name="fr3" draw:name="Image 931" text:anchor-type="as-char" svg:width="0.3929in" svg:height="0.0756in" draw:z-index="965"><draw:image xlink:href="Pictures/100000010000004C0000000E8A97E983.png" xlink:type="simple" xlink:show="embed" xlink:actuate="onLoad" draw:mime-type="image/png"/></draw:frame></text:p>
          </table:table-cell>
          <table:table-cell table:style-name="Table16.F1" office:value-type="string">
            <text:p text:style-name="P552"/>
            <text:p text:style-name="P551"><draw:frame draw:style-name="fr3" draw:name="Image 932" text:anchor-type="as-char" svg:width="0.2925in" svg:height="0.0917in" draw:z-index="966"><draw:image xlink:href="Pictures/10000001000000380000001247DE5D1D.png" xlink:type="simple" xlink:show="embed" xlink:actuate="onLoad" draw:mime-type="image/png"/></draw:frame></text:p>
          </table:table-cell>
        </table:table-row>
        <table:table-row table:style-name="Table16.2">
          <table:table-cell table:style-name="Table16.A1" office:value-type="string">
            <text:p text:style-name="P501"/>
            <text:p text:style-name="P587"><draw:frame draw:style-name="fr3" draw:name="Image 933" text:anchor-type="as-char" svg:width="0.4335in" svg:height="0.0917in" draw:z-index="967"><draw:image xlink:href="Pictures/100000010000005400000012F77C0BA5.png" xlink:type="simple" xlink:show="embed" xlink:actuate="onLoad" draw:mime-type="image/png"/></draw:frame></text:p>
          </table:table-cell>
          <table:table-cell table:style-name="Table16.B1" office:value-type="string">
            <text:p text:style-name="P501"/>
            <text:p text:style-name="P541"><draw:frame draw:style-name="fr3" draw:name="Image 934" text:anchor-type="as-char" svg:width="0.3272in" svg:height="0.0756in" draw:z-index="968"><draw:image xlink:href="Pictures/100000010000003F0000000EB2FA6861.png" xlink:type="simple" xlink:show="embed" xlink:actuate="onLoad" draw:mime-type="image/png"/></draw:frame></text:p>
          </table:table-cell>
          <table:table-cell table:style-name="Table16.B1" office:value-type="string">
            <text:p text:style-name="P501"/>
            <text:p text:style-name="P542"><draw:frame draw:style-name="fr8" draw:name="Image46" text:anchor-type="as-char" svg:width="0.1492in" svg:height="0.0764in" draw:z-index="969"><draw:image xlink:href="Pictures/100000010000001000000008176D0E43.png" xlink:type="simple" xlink:show="embed" xlink:actuate="onLoad" draw:mime-type="image/png"/></draw:frame><draw:frame draw:style-name="fr8" draw:name="Image47" text:anchor-type="as-char" svg:width="0.4354in" svg:height="0.0764in" draw:z-index="970"><draw:image xlink:href="Pictures/100000010000002F00000008B508658F.png" xlink:type="simple" xlink:show="embed" xlink:actuate="onLoad" draw:mime-type="image/png"/></draw:frame></text:p>
          </table:table-cell>
          <table:table-cell table:style-name="Table16.B1" office:value-type="string">
            <text:p text:style-name="P501"/>
            <text:p text:style-name="P557"><draw:frame draw:style-name="fr3" draw:name="Image 939" text:anchor-type="as-char" svg:width="0.5008in" svg:height="0.0756in" draw:z-index="971"><draw:image xlink:href="Pictures/10000001000000600000000EA00AEE9B.png" xlink:type="simple" xlink:show="embed" xlink:actuate="onLoad" draw:mime-type="image/png"/></draw:frame></text:p>
          </table:table-cell>
          <table:table-cell table:style-name="Table16.B1" office:value-type="string">
            <text:p text:style-name="P501"/>
            <text:p text:style-name="P544"><draw:frame draw:style-name="fr3" draw:name="Image 940" text:anchor-type="as-char" svg:width="0.3929in" svg:height="0.0756in" draw:z-index="972"><draw:image xlink:href="Pictures/100000010000004C0000000EEE342DFC.png" xlink:type="simple" xlink:show="embed" xlink:actuate="onLoad" draw:mime-type="image/png"/></draw:frame></text:p>
          </table:table-cell>
          <table:table-cell table:style-name="Table16.F1" office:value-type="string">
            <text:p text:style-name="P501"/>
            <text:p text:style-name="P551"><draw:frame draw:style-name="fr3" draw:name="Image 941" text:anchor-type="as-char" svg:width="0.2925in" svg:height="0.0917in" draw:z-index="973"><draw:image xlink:href="Pictures/100000010000003800000012EDFBA1F5.png" xlink:type="simple" xlink:show="embed" xlink:actuate="onLoad" draw:mime-type="image/png"/></draw:frame></text:p>
          </table:table-cell>
        </table:table-row>
        <table:table-row table:style-name="Table16.2">
          <table:table-cell table:style-name="Table16.A1" office:value-type="string">
            <text:p text:style-name="P501"/>
            <text:p text:style-name="P560"><draw:frame draw:style-name="fr3" draw:name="Image 942" text:anchor-type="as-char" svg:width="0.4661in" svg:height="0.0756in" draw:z-index="974"><draw:image xlink:href="Pictures/10000001000000590000000E074BE345.png" xlink:type="simple" xlink:show="embed" xlink:actuate="onLoad" draw:mime-type="image/png"/></draw:frame></text:p>
          </table:table-cell>
          <table:table-cell table:style-name="Table16.B1" office:value-type="string">
            <text:p text:style-name="P501"/>
            <text:p text:style-name="P541"><draw:frame draw:style-name="fr3" draw:name="Image 943" text:anchor-type="as-char" svg:width="0.3272in" svg:height="0.0756in" draw:z-index="975"><draw:image xlink:href="Pictures/100000010000003F0000000ECC8E4355.png" xlink:type="simple" xlink:show="embed" xlink:actuate="onLoad" draw:mime-type="image/png"/></draw:frame></text:p>
          </table:table-cell>
          <table:table-cell table:style-name="Table16.B1" office:value-type="string">
            <text:p text:style-name="P501"/>
            <text:p text:style-name="P542"><draw:frame draw:style-name="fr3" draw:name="Image 944" text:anchor-type="as-char" svg:width="0.5937in" svg:height="0.0756in" draw:z-index="976"><draw:image xlink:href="Pictures/10000001000000720000000EA24E88A7.png" xlink:type="simple" xlink:show="embed" xlink:actuate="onLoad" draw:mime-type="image/png"/></draw:frame></text:p>
          </table:table-cell>
          <table:table-cell table:style-name="Table16.B1" office:value-type="string">
            <text:p text:style-name="P501"/>
            <text:p text:style-name="P554"><draw:frame draw:style-name="fr3" draw:name="Image 945" text:anchor-type="as-char" svg:width="0.4953in" svg:height="0.0756in" draw:z-index="977"><draw:image xlink:href="Pictures/100000010000005F0000000E1FAF7964.png" xlink:type="simple" xlink:show="embed" xlink:actuate="onLoad" draw:mime-type="image/png"/></draw:frame></text:p>
          </table:table-cell>
          <table:table-cell table:style-name="Table16.B1" office:value-type="string">
            <text:p text:style-name="P501"/>
            <text:p text:style-name="P544"><draw:frame draw:style-name="fr3" draw:name="Image 946" text:anchor-type="as-char" svg:width="0.3929in" svg:height="0.0756in" draw:z-index="978"><draw:image xlink:href="Pictures/100000010000004C0000000EDE3447CB.png" xlink:type="simple" xlink:show="embed" xlink:actuate="onLoad" draw:mime-type="image/png"/></draw:frame></text:p>
          </table:table-cell>
          <table:table-cell table:style-name="Table16.F1" office:value-type="string">
            <text:p text:style-name="P501"/>
            <text:p text:style-name="P551"><draw:frame draw:style-name="fr3" draw:name="Image 947" text:anchor-type="as-char" svg:width="0.2929in" svg:height="0.0925in" draw:z-index="979"><draw:image xlink:href="Pictures/100000010000003800000011A7714463.png" xlink:type="simple" xlink:show="embed" xlink:actuate="onLoad" draw:mime-type="image/png"/></draw:frame></text:p>
          </table:table-cell>
        </table:table-row>
        <table:table-row table:style-name="Table16.1">
          <table:table-cell table:style-name="Table16.A1" office:value-type="string">
            <text:p text:style-name="P504"/>
            <text:p text:style-name="P588"><draw:frame draw:style-name="fr3" draw:name="Image 948" text:anchor-type="as-char" svg:width="0.4047in" svg:height="0.0756in" draw:z-index="980"><draw:image xlink:href="Pictures/100000010000004E0000000EE38F5E94.png" xlink:type="simple" xlink:show="embed" xlink:actuate="onLoad" draw:mime-type="image/png"/></draw:frame></text:p>
          </table:table-cell>
          <table:table-cell table:style-name="Table16.B1" office:value-type="string">
            <text:p text:style-name="P504"/>
            <text:p text:style-name="P541"><draw:frame draw:style-name="fr3" draw:name="Image 949" text:anchor-type="as-char" svg:width="0.3272in" svg:height="0.0756in" draw:z-index="981"><draw:image xlink:href="Pictures/100000010000003F0000000E43B10394.png" xlink:type="simple" xlink:show="embed" xlink:actuate="onLoad" draw:mime-type="image/png"/></draw:frame></text:p>
          </table:table-cell>
          <table:table-cell table:style-name="Table16.B1" office:value-type="string">
            <text:p text:style-name="P504"/>
            <text:p text:style-name="P542"><draw:frame draw:style-name="fr3" draw:name="Image 950" text:anchor-type="as-char" svg:width="0.5937in" svg:height="0.0756in" draw:z-index="982"><draw:image xlink:href="Pictures/10000001000000720000000EC53C25A8.png" xlink:type="simple" xlink:show="embed" xlink:actuate="onLoad" draw:mime-type="image/png"/></draw:frame></text:p>
          </table:table-cell>
          <table:table-cell table:style-name="Table16.B1" office:value-type="string">
            <text:p text:style-name="P504"/>
            <text:p text:style-name="P554"><draw:frame draw:style-name="fr3" draw:name="Image 951" text:anchor-type="as-char" svg:width="0.4953in" svg:height="0.0756in" draw:z-index="983"><draw:image xlink:href="Pictures/100000010000005F0000000EC1013944.png" xlink:type="simple" xlink:show="embed" xlink:actuate="onLoad" draw:mime-type="image/png"/></draw:frame></text:p>
          </table:table-cell>
          <table:table-cell table:style-name="Table16.B1" office:value-type="string">
            <text:p text:style-name="P504"/>
            <text:p text:style-name="P555"><draw:frame draw:style-name="fr3" draw:name="Image 952" text:anchor-type="as-char" svg:width="0.3917in" svg:height="0.0756in" draw:z-index="984"><draw:image xlink:href="Pictures/100000010000004B0000000E9147589A.png" xlink:type="simple" xlink:show="embed" xlink:actuate="onLoad" draw:mime-type="image/png"/></draw:frame></text:p>
          </table:table-cell>
          <table:table-cell table:style-name="Table16.F1" office:value-type="string">
            <text:p text:style-name="P504"/>
            <text:p text:style-name="P551"><draw:frame draw:style-name="fr3" draw:name="Image 953" text:anchor-type="as-char" svg:width="0.2902in" svg:height="0.0917in" draw:z-index="985"><draw:image xlink:href="Pictures/10000001000000380000001284256460.png" xlink:type="simple" xlink:show="embed" xlink:actuate="onLoad" draw:mime-type="image/png"/></draw:frame></text:p>
          </table:table-cell>
        </table:table-row>
        <table:table-row table:style-name="Table16.2">
          <table:table-cell table:style-name="Table16.A1" office:value-type="string">
            <text:p text:style-name="P501"/>
            <text:p text:style-name="P589"><draw:frame draw:style-name="fr3" draw:name="Image 954" text:anchor-type="as-char" svg:width="0.4201in" svg:height="0.0756in" draw:z-index="986"><draw:image xlink:href="Pictures/10000001000000500000000E2368E7DE.png" xlink:type="simple" xlink:show="embed" xlink:actuate="onLoad" draw:mime-type="image/png"/></draw:frame></text:p>
          </table:table-cell>
          <table:table-cell table:style-name="Table16.B1" office:value-type="string">
            <text:p text:style-name="P501"/>
            <text:p text:style-name="P541"><draw:frame draw:style-name="fr3" draw:name="Image 955" text:anchor-type="as-char" svg:width="0.3272in" svg:height="0.0756in" draw:z-index="987"><draw:image xlink:href="Pictures/100000010000003F0000000E38BB037B.png" xlink:type="simple" xlink:show="embed" xlink:actuate="onLoad" draw:mime-type="image/png"/></draw:frame></text:p>
          </table:table-cell>
          <table:table-cell table:style-name="Table16.B1" office:value-type="string">
            <text:p text:style-name="P501"/>
            <text:p text:style-name="P542"><draw:frame draw:style-name="fr3" draw:name="Image 956" text:anchor-type="as-char" svg:width="0.5957in" svg:height="0.0756in" draw:z-index="988"><draw:image xlink:href="Pictures/10000001000000720000000EC03763C6.png" xlink:type="simple" xlink:show="embed" xlink:actuate="onLoad" draw:mime-type="image/png"/></draw:frame></text:p>
          </table:table-cell>
          <table:table-cell table:style-name="Table16.B1" office:value-type="string">
            <text:p text:style-name="P501"/>
            <text:p text:style-name="P543"><draw:frame draw:style-name="fr3" draw:name="Image 957" text:anchor-type="as-char" svg:width="0.502in" svg:height="0.0756in" draw:z-index="989"><draw:image xlink:href="Pictures/10000001000000600000000EA0E23DFB.png" xlink:type="simple" xlink:show="embed" xlink:actuate="onLoad" draw:mime-type="image/png"/></draw:frame></text:p>
          </table:table-cell>
          <table:table-cell table:style-name="Table16.B1" office:value-type="string">
            <text:p text:style-name="P501"/>
            <text:p text:style-name="P555"><draw:frame draw:style-name="fr3" draw:name="Image 958" text:anchor-type="as-char" svg:width="0.3917in" svg:height="0.0756in" draw:z-index="990"><draw:image xlink:href="Pictures/100000010000004B0000000E8ED75730.png" xlink:type="simple" xlink:show="embed" xlink:actuate="onLoad" draw:mime-type="image/png"/></draw:frame></text:p>
          </table:table-cell>
          <table:table-cell table:style-name="Table16.F1" office:value-type="string">
            <text:p text:style-name="P501"/>
            <text:p text:style-name="P551"><draw:frame draw:style-name="fr3" draw:name="Image 959" text:anchor-type="as-char" svg:width="0.2917in" svg:height="0.0925in" draw:z-index="991"><draw:image xlink:href="Pictures/10000001000000380000001141942C08.png" xlink:type="simple" xlink:show="embed" xlink:actuate="onLoad" draw:mime-type="image/png"/></draw:frame></text:p>
          </table:table-cell>
        </table:table-row>
        <table:table-row table:style-name="Table16.2">
          <table:table-cell table:style-name="Table16.A1" office:value-type="string">
            <text:p text:style-name="P501"/>
            <text:p text:style-name="P540"><draw:frame draw:style-name="fr3" draw:name="Image 960" text:anchor-type="as-char" svg:width="0.4602in" svg:height="0.0756in" draw:z-index="992"><draw:image xlink:href="Pictures/10000001000000590000000E6342F45F.png" xlink:type="simple" xlink:show="embed" xlink:actuate="onLoad" draw:mime-type="image/png"/></draw:frame></text:p>
          </table:table-cell>
          <table:table-cell table:style-name="Table16.B1" office:value-type="string">
            <text:p text:style-name="P501"/>
            <text:p text:style-name="P541"><draw:frame draw:style-name="fr3" draw:name="Image 961" text:anchor-type="as-char" svg:width="0.3272in" svg:height="0.0756in" draw:z-index="993"><draw:image xlink:href="Pictures/100000010000003F0000000E214499FE.png" xlink:type="simple" xlink:show="embed" xlink:actuate="onLoad" draw:mime-type="image/png"/></draw:frame></text:p>
          </table:table-cell>
          <table:table-cell table:style-name="Table16.B1" office:value-type="string">
            <text:p text:style-name="P501"/>
            <text:p text:style-name="P542"><draw:frame draw:style-name="fr3" draw:name="Image 962" text:anchor-type="as-char" svg:width="0.5937in" svg:height="0.0756in" draw:z-index="994"><draw:image xlink:href="Pictures/10000001000000720000000EEC4F4CFA.png" xlink:type="simple" xlink:show="embed" xlink:actuate="onLoad" draw:mime-type="image/png"/></draw:frame></text:p>
          </table:table-cell>
          <table:table-cell table:style-name="Table16.B1" office:value-type="string">
            <text:p text:style-name="P501"/>
            <text:p text:style-name="P543"><draw:frame draw:style-name="fr3" draw:name="Image 963" text:anchor-type="as-char" svg:width="0.502in" svg:height="0.0756in" draw:z-index="995"><draw:image xlink:href="Pictures/10000001000000600000000E93D3C317.png" xlink:type="simple" xlink:show="embed" xlink:actuate="onLoad" draw:mime-type="image/png"/></draw:frame></text:p>
          </table:table-cell>
          <table:table-cell table:style-name="Table16.B1" office:value-type="string">
            <text:p text:style-name="P501"/>
            <text:p text:style-name="P555"><draw:frame draw:style-name="fr3" draw:name="Image 964" text:anchor-type="as-char" svg:width="0.3937in" svg:height="0.0756in" draw:z-index="996"><draw:image xlink:href="Pictures/100000010000004C0000000E17ABFBFA.png" xlink:type="simple" xlink:show="embed" xlink:actuate="onLoad" draw:mime-type="image/png"/></draw:frame></text:p>
          </table:table-cell>
          <table:table-cell table:style-name="Table16.F1" office:value-type="string">
            <text:p text:style-name="P501"/>
            <text:p text:style-name="P551"><draw:frame draw:style-name="fr3" draw:name="Image 965" text:anchor-type="as-char" svg:width="0.2917in" svg:height="0.0925in" draw:z-index="997"><draw:image xlink:href="Pictures/10000001000000380000001118AF2295.png" xlink:type="simple" xlink:show="embed" xlink:actuate="onLoad" draw:mime-type="image/png"/></draw:frame></text:p>
          </table:table-cell>
        </table:table-row>
        <table:table-row table:style-name="Table16.2">
          <table:table-cell table:style-name="Table16.A1" office:value-type="string">
            <text:p text:style-name="P504"/>
            <text:p text:style-name="P590"><draw:frame draw:style-name="fr3" draw:name="Image 966" text:anchor-type="as-char" svg:width="0.3992in" svg:height="0.0744in" draw:z-index="998"><draw:image xlink:href="Pictures/100000010000004C0000000E2F06D22E.png" xlink:type="simple" xlink:show="embed" xlink:actuate="onLoad" draw:mime-type="image/png"/></draw:frame></text:p>
          </table:table-cell>
          <table:table-cell table:style-name="Table16.B1" office:value-type="string">
            <text:p text:style-name="P501"/>
            <text:p text:style-name="P547"><draw:frame draw:style-name="fr3" draw:name="Image 967" text:anchor-type="as-char" svg:width="0.3228in" svg:height="0.0752in" draw:z-index="999"><draw:image xlink:href="Pictures/100000010000003F0000000F47FF5555.png" xlink:type="simple" xlink:show="embed" xlink:actuate="onLoad" draw:mime-type="image/png"/></draw:frame></text:p>
          </table:table-cell>
          <table:table-cell table:style-name="Table16.B1" office:value-type="string">
            <text:p text:style-name="P501"/>
            <text:p text:style-name="P591"><draw:frame draw:style-name="fr3" draw:name="Image 968" text:anchor-type="as-char" svg:width="0.589in" svg:height="0.0752in" draw:z-index="1000"><draw:image xlink:href="Pictures/10000001000000720000000F1F5D3736.png" xlink:type="simple" xlink:show="embed" xlink:actuate="onLoad" draw:mime-type="image/png"/></draw:frame></text:p>
          </table:table-cell>
          <table:table-cell table:style-name="Table16.B1" office:value-type="string">
            <text:p text:style-name="P501"/>
            <text:p text:style-name="P549"><draw:frame draw:style-name="fr3" draw:name="Image 969" text:anchor-type="as-char" svg:width="0.4965in" svg:height="0.0752in" draw:z-index="1001"><draw:image xlink:href="Pictures/10000001000000600000000F1A0CB49C.png" xlink:type="simple" xlink:show="embed" xlink:actuate="onLoad" draw:mime-type="image/png"/></draw:frame></text:p>
          </table:table-cell>
          <table:table-cell table:style-name="Table16.B1" office:value-type="string">
            <text:p text:style-name="P501"/>
            <text:p text:style-name="P566"><draw:frame draw:style-name="fr3" draw:name="Image 970" text:anchor-type="as-char" svg:width="0.3902in" svg:height="0.0752in" draw:z-index="1002"><draw:image xlink:href="Pictures/100000010000004C0000000F87FC5E60.png" xlink:type="simple" xlink:show="embed" xlink:actuate="onLoad" draw:mime-type="image/png"/></draw:frame></text:p>
          </table:table-cell>
          <table:table-cell table:style-name="Table16.F1" office:value-type="string">
            <text:p text:style-name="P501"/>
            <text:p text:style-name="P545"><draw:frame draw:style-name="fr3" draw:name="Image 971" text:anchor-type="as-char" svg:width="0.298in" svg:height="0.0917in" draw:z-index="1003"><draw:image xlink:href="Pictures/10000001000000390000001232E9A43D.png" xlink:type="simple" xlink:show="embed" xlink:actuate="onLoad" draw:mime-type="image/png"/></draw:frame></text:p>
          </table:table-cell>
        </table:table-row>
        <table:table-row table:style-name="Table16.1">
          <table:table-cell table:style-name="Table16.A1" office:value-type="string">
            <text:p text:style-name="P504"/>
            <text:p text:style-name="P592"><draw:frame draw:style-name="fr3" draw:name="Image 972" text:anchor-type="as-char" svg:width="0.4181in" svg:height="0.0756in" draw:z-index="1004"><draw:image xlink:href="Pictures/10000001000000510000000E24068C56.png" xlink:type="simple" xlink:show="embed" xlink:actuate="onLoad" draw:mime-type="image/png"/></draw:frame></text:p>
          </table:table-cell>
          <table:table-cell table:style-name="Table16.B1" office:value-type="string">
            <text:p text:style-name="P504"/>
            <text:p text:style-name="P541"><draw:frame draw:style-name="fr3" draw:name="Image 973" text:anchor-type="as-char" svg:width="0.3272in" svg:height="0.0756in" draw:z-index="1005"><draw:image xlink:href="Pictures/100000010000003F0000000EDEDB79EF.png" xlink:type="simple" xlink:show="embed" xlink:actuate="onLoad" draw:mime-type="image/png"/></draw:frame></text:p>
          </table:table-cell>
          <table:table-cell table:style-name="Table16.B1" office:value-type="string">
            <text:p text:style-name="P504"/>
            <text:p text:style-name="P542"><draw:frame draw:style-name="fr3" draw:name="Image 974" text:anchor-type="as-char" svg:width="0.5937in" svg:height="0.0756in" draw:z-index="1006"><draw:image xlink:href="Pictures/10000001000000720000000EB3AF8D09.png" xlink:type="simple" xlink:show="embed" xlink:actuate="onLoad" draw:mime-type="image/png"/></draw:frame></text:p>
          </table:table-cell>
          <table:table-cell table:style-name="Table16.B1" office:value-type="string">
            <text:p text:style-name="P504"/>
            <text:p text:style-name="P554"><draw:frame draw:style-name="fr3" draw:name="Image 975" text:anchor-type="as-char" svg:width="0.4953in" svg:height="0.0756in" draw:z-index="1007"><draw:image xlink:href="Pictures/100000010000005F0000000E31067CD7.png" xlink:type="simple" xlink:show="embed" xlink:actuate="onLoad" draw:mime-type="image/png"/></draw:frame></text:p>
          </table:table-cell>
          <table:table-cell table:style-name="Table16.B1" office:value-type="string">
            <text:p text:style-name="P504"/>
            <text:p text:style-name="P555"><draw:frame draw:style-name="fr3" draw:name="Image 976" text:anchor-type="as-char" svg:width="0.3937in" svg:height="0.0756in" draw:z-index="1008"><draw:image xlink:href="Pictures/100000010000004C0000000E7BD6F96B.png" xlink:type="simple" xlink:show="embed" xlink:actuate="onLoad" draw:mime-type="image/png"/></draw:frame></text:p>
          </table:table-cell>
          <table:table-cell table:style-name="Table16.F1" office:value-type="string">
            <text:p text:style-name="P504"/>
            <text:p text:style-name="P545"><draw:frame draw:style-name="fr3" draw:name="Image 977" text:anchor-type="as-char" svg:width="0.2984in" svg:height="0.0925in" draw:z-index="1009"><draw:image xlink:href="Pictures/100000010000003900000011355A4397.png" xlink:type="simple" xlink:show="embed" xlink:actuate="onLoad" draw:mime-type="image/png"/></draw:frame></text:p>
          </table:table-cell>
        </table:table-row>
        <table:table-row table:style-name="Table16.2">
          <table:table-cell table:style-name="Table16.A1" office:value-type="string">
            <text:p text:style-name="P501"/>
            <text:p text:style-name="P582"><draw:frame draw:style-name="fr3" draw:name="Image 978" text:anchor-type="as-char" svg:width="0.4717in" svg:height="0.0917in" draw:z-index="1010"><draw:image xlink:href="Pictures/100000010000005B0000001223259C11.png" xlink:type="simple" xlink:show="embed" xlink:actuate="onLoad" draw:mime-type="image/png"/></draw:frame></text:p>
          </table:table-cell>
          <table:table-cell table:style-name="Table16.B1" office:value-type="string">
            <text:p text:style-name="P501"/>
            <text:p text:style-name="P547"><draw:frame draw:style-name="fr3" draw:name="Image 979" text:anchor-type="as-char" svg:width="0.3228in" svg:height="0.0752in" draw:z-index="1011"><draw:image xlink:href="Pictures/100000010000003F0000000F5F6F920B.png" xlink:type="simple" xlink:show="embed" xlink:actuate="onLoad" draw:mime-type="image/png"/></draw:frame></text:p>
          </table:table-cell>
          <table:table-cell table:style-name="Table16.B1" office:value-type="string">
            <text:p text:style-name="P501"/>
            <text:p text:style-name="P548"><draw:frame draw:style-name="fr3" draw:name="Image 980" text:anchor-type="as-char" svg:width="0.5862in" svg:height="0.0752in" draw:z-index="1012"><draw:image xlink:href="Pictures/10000001000000720000000FDE2FA3EF.png" xlink:type="simple" xlink:show="embed" xlink:actuate="onLoad" draw:mime-type="image/png"/></draw:frame></text:p>
          </table:table-cell>
          <table:table-cell table:style-name="Table16.B1" office:value-type="string">
            <text:p text:style-name="P501"/>
            <text:p text:style-name="P569"><draw:frame draw:style-name="fr3" draw:name="Image 981" text:anchor-type="as-char" svg:width="0.4953in" svg:height="0.0752in" draw:z-index="1013"><draw:image xlink:href="Pictures/10000001000000600000000F9B8F58F6.png" xlink:type="simple" xlink:show="embed" xlink:actuate="onLoad" draw:mime-type="image/png"/></draw:frame></text:p>
          </table:table-cell>
          <table:table-cell table:style-name="Table16.B1" office:value-type="string">
            <text:p text:style-name="P501"/>
            <text:p text:style-name="P566"><draw:frame draw:style-name="fr3" draw:name="Image 982" text:anchor-type="as-char" svg:width="0.3874in" svg:height="0.0752in" draw:z-index="1014"><draw:image xlink:href="Pictures/100000010000004B0000000F041C1894.png" xlink:type="simple" xlink:show="embed" xlink:actuate="onLoad" draw:mime-type="image/png"/></draw:frame></text:p>
          </table:table-cell>
          <table:table-cell table:style-name="Table16.F1" office:value-type="string">
            <text:p text:style-name="P501"/>
            <text:p text:style-name="P551"><draw:frame draw:style-name="fr3" draw:name="Image 983" text:anchor-type="as-char" svg:width="0.2902in" svg:height="0.0917in" draw:z-index="1015"><draw:image xlink:href="Pictures/10000001000000380000001206BF191A.png" xlink:type="simple" xlink:show="embed" xlink:actuate="onLoad" draw:mime-type="image/png"/></draw:frame></text:p>
          </table:table-cell>
        </table:table-row>
        <table:table-row table:style-name="Table16.2">
          <table:table-cell table:style-name="Table16.A1" office:value-type="string">
            <text:p text:style-name="P501"/>
            <text:p text:style-name="P561"><draw:frame draw:style-name="fr3" draw:name="Image 984" text:anchor-type="as-char" svg:width="0.4201in" svg:height="0.0752in" draw:z-index="1016"><draw:image xlink:href="Pictures/10000001000000520000000F3D1F3D95.png" xlink:type="simple" xlink:show="embed" xlink:actuate="onLoad" draw:mime-type="image/png"/></draw:frame></text:p>
          </table:table-cell>
          <table:table-cell table:style-name="Table16.B1" office:value-type="string">
            <text:p text:style-name="P501"/>
            <text:p text:style-name="P547"><draw:frame draw:style-name="fr3" draw:name="Image 985" text:anchor-type="as-char" svg:width="0.3228in" svg:height="0.0752in" draw:z-index="1017"><draw:image xlink:href="Pictures/100000010000003F0000000F46FAE4C5.png" xlink:type="simple" xlink:show="embed" xlink:actuate="onLoad" draw:mime-type="image/png"/></draw:frame></text:p>
          </table:table-cell>
          <table:table-cell table:style-name="Table16.B1" office:value-type="string">
            <text:p text:style-name="P501"/>
            <text:p text:style-name="P591"><draw:frame draw:style-name="fr3" draw:name="Image 986" text:anchor-type="as-char" svg:width="0.589in" svg:height="0.0752in" draw:z-index="1018"><draw:image xlink:href="Pictures/10000001000000720000000F5D263260.png" xlink:type="simple" xlink:show="embed" xlink:actuate="onLoad" draw:mime-type="image/png"/></draw:frame></text:p>
          </table:table-cell>
          <table:table-cell table:style-name="Table16.B1" office:value-type="string">
            <text:p text:style-name="P501"/>
            <text:p text:style-name="P564"><draw:frame draw:style-name="fr3" draw:name="Image 987" text:anchor-type="as-char" svg:width="0.4898in" svg:height="0.0752in" draw:z-index="1019"><draw:image xlink:href="Pictures/100000010000005F0000000FDB1D61B5.png" xlink:type="simple" xlink:show="embed" xlink:actuate="onLoad" draw:mime-type="image/png"/></draw:frame></text:p>
          </table:table-cell>
          <table:table-cell table:style-name="Table16.B1" office:value-type="string">
            <text:p text:style-name="P501"/>
            <text:p text:style-name="P566"><draw:frame draw:style-name="fr3" draw:name="Image 988" text:anchor-type="as-char" svg:width="0.3902in" svg:height="0.0752in" draw:z-index="1020"><draw:image xlink:href="Pictures/100000010000004C0000000FD089514C.png" xlink:type="simple" xlink:show="embed" xlink:actuate="onLoad" draw:mime-type="image/png"/></draw:frame></text:p>
          </table:table-cell>
          <table:table-cell table:style-name="Table16.F1" office:value-type="string">
            <text:p text:style-name="P501"/>
            <text:p text:style-name="P545"><draw:frame draw:style-name="fr3" draw:name="Image 989" text:anchor-type="as-char" svg:width="0.298in" svg:height="0.0917in" draw:z-index="1021"><draw:image xlink:href="Pictures/100000010000003900000012D6308AEF.png" xlink:type="simple" xlink:show="embed" xlink:actuate="onLoad" draw:mime-type="image/png"/></draw:frame></text:p>
          </table:table-cell>
        </table:table-row>
        <table:table-row table:style-name="Table16.2">
          <table:table-cell table:style-name="Table16.A1" office:value-type="string">
            <text:p text:style-name="P501"/>
            <text:p text:style-name="P579"><draw:frame draw:style-name="fr3" draw:name="Image 990" text:anchor-type="as-char" svg:width="0.4783in" svg:height="0.0752in" draw:z-index="1022"><draw:image xlink:href="Pictures/100000010000005D0000000F6F0B653F.png" xlink:type="simple" xlink:show="embed" xlink:actuate="onLoad" draw:mime-type="image/png"/></draw:frame></text:p>
          </table:table-cell>
          <table:table-cell table:style-name="Table16.B1" office:value-type="string">
            <text:p text:style-name="P501"/>
            <text:p text:style-name="P547"><draw:frame draw:style-name="fr3" draw:name="Image 991" text:anchor-type="as-char" svg:width="0.3228in" svg:height="0.0752in" draw:z-index="1023"><draw:image xlink:href="Pictures/100000010000003F0000000F2E5F79A3.png" xlink:type="simple" xlink:show="embed" xlink:actuate="onLoad" draw:mime-type="image/png"/></draw:frame></text:p>
          </table:table-cell>
          <table:table-cell table:style-name="Table16.B1" office:value-type="string">
            <text:p text:style-name="P501"/>
            <text:p text:style-name="P548"><draw:frame draw:style-name="fr3" draw:name="Image 992" text:anchor-type="as-char" svg:width="0.5846in" svg:height="0.0752in" draw:z-index="1024"><draw:image xlink:href="Pictures/10000001000000710000000FE33B5D72.png" xlink:type="simple" xlink:show="embed" xlink:actuate="onLoad" draw:mime-type="image/png"/></draw:frame></text:p>
          </table:table-cell>
          <table:table-cell table:style-name="Table16.B1" office:value-type="string">
            <text:p text:style-name="P501"/>
            <text:p text:style-name="P549"><draw:frame draw:style-name="fr3" draw:name="Image 993" text:anchor-type="as-char" svg:width="0.4965in" svg:height="0.0752in" draw:z-index="1025"><draw:image xlink:href="Pictures/10000001000000600000000F3BA99E5A.png" xlink:type="simple" xlink:show="embed" xlink:actuate="onLoad" draw:mime-type="image/png"/></draw:frame></text:p>
          </table:table-cell>
          <table:table-cell table:style-name="Table16.B1" office:value-type="string">
            <text:p text:style-name="P501"/>
            <text:p text:style-name="P566"><draw:frame draw:style-name="fr3" draw:name="Image 994" text:anchor-type="as-char" svg:width="0.3898in" svg:height="0.0752in" draw:z-index="1026"><draw:image xlink:href="Pictures/100000010000004C0000000F5AFA7F98.png" xlink:type="simple" xlink:show="embed" xlink:actuate="onLoad" draw:mime-type="image/png"/></draw:frame></text:p>
          </table:table-cell>
          <table:table-cell table:style-name="Table16.F1" office:value-type="string">
            <text:p text:style-name="P501"/>
            <text:p text:style-name="P551"><draw:frame draw:style-name="fr3" draw:name="Image 995" text:anchor-type="as-char" svg:width="0.2902in" svg:height="0.0917in" draw:z-index="1027"><draw:image xlink:href="Pictures/100000010000003800000012F4321F84.png" xlink:type="simple" xlink:show="embed" xlink:actuate="onLoad" draw:mime-type="image/png"/></draw:frame></text:p>
          </table:table-cell>
        </table:table-row>
        <table:table-row table:style-name="Table16.1">
          <table:table-cell table:style-name="Table16.A1" office:value-type="string">
            <text:p text:style-name="P504"/>
            <text:p text:style-name="P579"><draw:frame draw:style-name="fr3" draw:name="Image 996" text:anchor-type="as-char" svg:width="0.4827in" svg:height="0.0752in" draw:z-index="1028"><draw:image xlink:href="Pictures/100000010000005E0000000F9F48EAB2.png" xlink:type="simple" xlink:show="embed" xlink:actuate="onLoad" draw:mime-type="image/png"/></draw:frame></text:p>
          </table:table-cell>
          <table:table-cell table:style-name="Table16.B1" office:value-type="string">
            <text:p text:style-name="P504"/>
            <text:p text:style-name="P547"><draw:frame draw:style-name="fr3" draw:name="Image 997" text:anchor-type="as-char" svg:width="0.3228in" svg:height="0.0752in" draw:z-index="1029"><draw:image xlink:href="Pictures/100000010000003F0000000F74EAEB9D.png" xlink:type="simple" xlink:show="embed" xlink:actuate="onLoad" draw:mime-type="image/png"/></draw:frame></text:p>
          </table:table-cell>
          <table:table-cell table:style-name="Table16.B1" office:value-type="string">
            <text:p text:style-name="P504"/>
            <text:p text:style-name="P548"><draw:frame draw:style-name="fr3" draw:name="Image 998" text:anchor-type="as-char" svg:width="0.5874in" svg:height="0.0752in" draw:z-index="1030"><draw:image xlink:href="Pictures/10000001000000720000000F560DA494.png" xlink:type="simple" xlink:show="embed" xlink:actuate="onLoad" draw:mime-type="image/png"/></draw:frame></text:p>
          </table:table-cell>
          <table:table-cell table:style-name="Table16.B1" office:value-type="string">
            <text:p text:style-name="P504"/>
            <text:p text:style-name="P549"><draw:frame draw:style-name="fr3" draw:name="Image 999" text:anchor-type="as-char" svg:width="0.4965in" svg:height="0.0752in" draw:z-index="1031"><draw:image xlink:href="Pictures/10000001000000600000000FEF4F002B.png" xlink:type="simple" xlink:show="embed" xlink:actuate="onLoad" draw:mime-type="image/png"/></draw:frame></text:p>
          </table:table-cell>
          <table:table-cell table:style-name="Table16.B1" office:value-type="string">
            <text:p text:style-name="P504"/>
            <text:p text:style-name="P566"><draw:frame draw:style-name="fr3" draw:name="Image 1000" text:anchor-type="as-char" svg:width="0.3874in" svg:height="0.0752in" draw:z-index="1032"><draw:image xlink:href="Pictures/100000010000004B0000000FDBC810CC.png" xlink:type="simple" xlink:show="embed" xlink:actuate="onLoad" draw:mime-type="image/png"/></draw:frame></text:p>
          </table:table-cell>
          <table:table-cell table:style-name="Table16.F1" office:value-type="string">
            <text:p text:style-name="P504"/>
            <text:p text:style-name="P551"><draw:frame draw:style-name="fr3" draw:name="Image 1001" text:anchor-type="as-char" svg:width="0.2902in" svg:height="0.0917in" draw:z-index="1033"><draw:image xlink:href="Pictures/1000000100000038000000122F25BE6E.png" xlink:type="simple" xlink:show="embed" xlink:actuate="onLoad" draw:mime-type="image/png"/></draw:frame></text:p>
          </table:table-cell>
        </table:table-row>
        <table:table-row table:style-name="Table16.2">
          <table:table-cell table:style-name="Table16.A1" office:value-type="string">
            <text:p text:style-name="P501"/>
            <text:p text:style-name="P586"><draw:frame draw:style-name="fr3" draw:name="Image 1002" text:anchor-type="as-char" svg:width="0.4543in" svg:height="0.0917in" draw:z-index="1034"><draw:image xlink:href="Pictures/1000000100000058000000129B14FB18.png" xlink:type="simple" xlink:show="embed" xlink:actuate="onLoad" draw:mime-type="image/png"/></draw:frame></text:p>
          </table:table-cell>
          <table:table-cell table:style-name="Table16.B1" office:value-type="string">
            <text:p text:style-name="P501"/>
            <text:p text:style-name="P547"><draw:frame draw:style-name="fr3" draw:name="Image 1003" text:anchor-type="as-char" svg:width="0.3228in" svg:height="0.0752in" draw:z-index="1035"><draw:image xlink:href="Pictures/100000010000003F0000000F27260349.png" xlink:type="simple" xlink:show="embed" xlink:actuate="onLoad" draw:mime-type="image/png"/></draw:frame></text:p>
          </table:table-cell>
          <table:table-cell table:style-name="Table16.B1" office:value-type="string">
            <text:p text:style-name="P501"/>
            <text:p text:style-name="P548"><draw:frame draw:style-name="fr3" draw:name="Image 1004" text:anchor-type="as-char" svg:width="0.5862in" svg:height="0.0752in" draw:z-index="1036"><draw:image xlink:href="Pictures/10000001000000720000000F0F7E509A.png" xlink:type="simple" xlink:show="embed" xlink:actuate="onLoad" draw:mime-type="image/png"/></draw:frame></text:p>
          </table:table-cell>
          <table:table-cell table:style-name="Table16.B1" office:value-type="string">
            <text:p text:style-name="P501"/>
            <text:p text:style-name="P569"><draw:frame draw:style-name="fr3" draw:name="Image 1005" text:anchor-type="as-char" svg:width="0.4953in" svg:height="0.0752in" draw:z-index="1037"><draw:image xlink:href="Pictures/10000001000000600000000F5EA8BC77.png" xlink:type="simple" xlink:show="embed" xlink:actuate="onLoad" draw:mime-type="image/png"/></draw:frame></text:p>
          </table:table-cell>
          <table:table-cell table:style-name="Table16.B1" office:value-type="string">
            <text:p text:style-name="P501"/>
            <text:p text:style-name="P566"><draw:frame draw:style-name="fr3" draw:name="Image 1006" text:anchor-type="as-char" svg:width="0.3898in" svg:height="0.0752in" draw:z-index="1038"><draw:image xlink:href="Pictures/100000010000004C0000000F7D0F47A9.png" xlink:type="simple" xlink:show="embed" xlink:actuate="onLoad" draw:mime-type="image/png"/></draw:frame></text:p>
          </table:table-cell>
          <table:table-cell table:style-name="Table16.F1" office:value-type="string">
            <text:p text:style-name="P501"/>
            <text:p text:style-name="P551"><draw:frame draw:style-name="fr3" draw:name="Image 1007" text:anchor-type="as-char" svg:width="0.2902in" svg:height="0.0917in" draw:z-index="1039"><draw:image xlink:href="Pictures/10000001000000380000001284256460.png" xlink:type="simple" xlink:show="embed" xlink:actuate="onLoad" draw:mime-type="image/png"/></draw:frame></text:p>
          </table:table-cell>
        </table:table-row>
        <table:table-row table:style-name="Table16.2">
          <table:table-cell table:style-name="Table16.A1" office:value-type="string">
            <text:p text:style-name="P501"/>
            <text:p text:style-name="P561"><draw:frame draw:style-name="fr3" draw:name="Image 1008" text:anchor-type="as-char" svg:width="0.4244in" svg:height="0.0752in" draw:z-index="1040"><draw:image xlink:href="Pictures/10000001000000520000000FFE3F1DCE.png" xlink:type="simple" xlink:show="embed" xlink:actuate="onLoad" draw:mime-type="image/png"/></draw:frame></text:p>
          </table:table-cell>
          <table:table-cell table:style-name="Table16.B1" office:value-type="string">
            <text:p text:style-name="P501"/>
            <text:p text:style-name="P547"><draw:frame draw:style-name="fr3" draw:name="Image 1009" text:anchor-type="as-char" svg:width="0.3228in" svg:height="0.0752in" draw:z-index="1041"><draw:image xlink:href="Pictures/100000010000003F0000000F87EB0874.png" xlink:type="simple" xlink:show="embed" xlink:actuate="onLoad" draw:mime-type="image/png"/></draw:frame></text:p>
          </table:table-cell>
          <table:table-cell table:style-name="Table16.B1" office:value-type="string">
            <text:p text:style-name="P501"/>
            <text:p text:style-name="P548"><draw:frame draw:style-name="fr3" draw:name="Image 1010" text:anchor-type="as-char" svg:width="0.5874in" svg:height="0.0752in" draw:z-index="1042"><draw:image xlink:href="Pictures/10000001000000720000000F82A127DC.png" xlink:type="simple" xlink:show="embed" xlink:actuate="onLoad" draw:mime-type="image/png"/></draw:frame></text:p>
          </table:table-cell>
          <table:table-cell table:style-name="Table16.B1" office:value-type="string">
            <text:p text:style-name="P501"/>
            <text:p text:style-name="P564"><draw:frame draw:style-name="fr3" draw:name="Image 1011" text:anchor-type="as-char" svg:width="0.4898in" svg:height="0.0752in" draw:z-index="1043"><draw:image xlink:href="Pictures/100000010000005F0000000F29926D0D.png" xlink:type="simple" xlink:show="embed" xlink:actuate="onLoad" draw:mime-type="image/png"/></draw:frame></text:p>
          </table:table-cell>
          <table:table-cell table:style-name="Table16.B1" office:value-type="string">
            <text:p text:style-name="P501"/>
            <text:p text:style-name="P566"><draw:frame draw:style-name="fr3" draw:name="Image 1012" text:anchor-type="as-char" svg:width="0.3898in" svg:height="0.0752in" draw:z-index="1044"><draw:image xlink:href="Pictures/100000010000004C0000000FB8EC0329.png" xlink:type="simple" xlink:show="embed" xlink:actuate="onLoad" draw:mime-type="image/png"/></draw:frame></text:p>
          </table:table-cell>
          <table:table-cell table:style-name="Table16.F1" office:value-type="string">
            <text:p text:style-name="P501"/>
            <text:p text:style-name="P551"><draw:frame draw:style-name="fr3" draw:name="Image 1013" text:anchor-type="as-char" svg:width="0.2925in" svg:height="0.0917in" draw:z-index="1045"><draw:image xlink:href="Pictures/1000000100000038000000122514166E.png" xlink:type="simple" xlink:show="embed" xlink:actuate="onLoad" draw:mime-type="image/png"/></draw:frame></text:p>
          </table:table-cell>
        </table:table-row>
        <table:table-row table:style-name="Table16.2">
          <table:table-cell table:style-name="Table16.A1" office:value-type="string">
            <text:p text:style-name="P501"/>
            <text:p text:style-name="P593"><draw:frame draw:style-name="fr3" draw:name="Image 1014" text:anchor-type="as-char" svg:width="0.4154in" svg:height="0.0756in" draw:z-index="1046"><draw:image xlink:href="Pictures/10000001000000500000000E72E1D57C.png" xlink:type="simple" xlink:show="embed" xlink:actuate="onLoad" draw:mime-type="image/png"/></draw:frame></text:p>
          </table:table-cell>
          <table:table-cell table:style-name="Table16.B1" office:value-type="string">
            <text:p text:style-name="P501"/>
            <text:p text:style-name="P541"><draw:frame draw:style-name="fr3" draw:name="Image 1015" text:anchor-type="as-char" svg:width="0.3272in" svg:height="0.0756in" draw:z-index="1047"><draw:image xlink:href="Pictures/100000010000003F0000000E3E181298.png" xlink:type="simple" xlink:show="embed" xlink:actuate="onLoad" draw:mime-type="image/png"/></draw:frame></text:p>
          </table:table-cell>
          <table:table-cell table:style-name="Table16.B1" office:value-type="string">
            <text:p text:style-name="P501"/>
            <text:p text:style-name="P542"><draw:frame draw:style-name="fr3" draw:name="Image 1016" text:anchor-type="as-char" svg:width="0.5957in" svg:height="0.0756in" draw:z-index="1048"><draw:image xlink:href="Pictures/10000001000000720000000EB8EB9998.png" xlink:type="simple" xlink:show="embed" xlink:actuate="onLoad" draw:mime-type="image/png"/></draw:frame></text:p>
          </table:table-cell>
          <table:table-cell table:style-name="Table16.B1" office:value-type="string">
            <text:p text:style-name="P501"/>
            <text:p text:style-name="P543"><draw:frame draw:style-name="fr3" draw:name="Image 1017" text:anchor-type="as-char" svg:width="0.502in" svg:height="0.0756in" draw:z-index="1049"><draw:image xlink:href="Pictures/10000001000000600000000E03F46730.png" xlink:type="simple" xlink:show="embed" xlink:actuate="onLoad" draw:mime-type="image/png"/></draw:frame></text:p>
          </table:table-cell>
          <table:table-cell table:style-name="Table16.B1" office:value-type="string">
            <text:p text:style-name="P501"/>
            <text:p text:style-name="P555"><draw:frame draw:style-name="fr3" draw:name="Image 1018" text:anchor-type="as-char" svg:width="0.3917in" svg:height="0.0756in" draw:z-index="1050"><draw:image xlink:href="Pictures/100000010000004B0000000EF8958708.png" xlink:type="simple" xlink:show="embed" xlink:actuate="onLoad" draw:mime-type="image/png"/></draw:frame></text:p>
          </table:table-cell>
          <table:table-cell table:style-name="Table16.F1" office:value-type="string">
            <text:p text:style-name="P501"/>
            <text:p text:style-name="P551"><draw:frame draw:style-name="fr3" draw:name="Image 1019" text:anchor-type="as-char" svg:width="0.2902in" svg:height="0.0917in" draw:z-index="1051"><draw:image xlink:href="Pictures/10000001000000380000001254C62A7A.png" xlink:type="simple" xlink:show="embed" xlink:actuate="onLoad" draw:mime-type="image/png"/></draw:frame></text:p>
          </table:table-cell>
        </table:table-row>
      </table:table>
      <text:p text:style-name="P594"/>
      <text:p text:style-name="P581"/>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row table:style-name="Table17.1">
          <table:table-cell table:style-name="Table17.A1" office:value-type="string">
            <text:p text:style-name="P504"/>
            <text:p text:style-name="P573"><draw:frame draw:style-name="fr3" draw:name="Image 1020" text:anchor-type="as-char" svg:width="0.452in" svg:height="0.0756in" draw:z-index="1054"><draw:image xlink:href="Pictures/10000001000000560000000E79585F00.png" xlink:type="simple" xlink:show="embed" xlink:actuate="onLoad" draw:mime-type="image/png"/></draw:frame></text:p>
          </table:table-cell>
          <table:table-cell table:style-name="Table17.B1" office:value-type="string">
            <text:p text:style-name="P504"/>
            <text:p text:style-name="P541"><draw:frame draw:style-name="fr3" draw:name="Image 1021" text:anchor-type="as-char" svg:width="0.3272in" svg:height="0.0756in" draw:z-index="1055"><draw:image xlink:href="Pictures/100000010000003F0000000EE00203A0.png" xlink:type="simple" xlink:show="embed" xlink:actuate="onLoad" draw:mime-type="image/png"/></draw:frame></text:p>
          </table:table-cell>
          <table:table-cell table:style-name="Table17.B1" office:value-type="string">
            <text:p text:style-name="P504"/>
            <text:p text:style-name="P542"><draw:frame draw:style-name="fr3" draw:name="Image 1022" text:anchor-type="as-char" svg:width="0.5965in" svg:height="0.0756in" draw:z-index="1056"><draw:image xlink:href="Pictures/10000001000000730000000E76D5D50D.png" xlink:type="simple" xlink:show="embed" xlink:actuate="onLoad" draw:mime-type="image/png"/></draw:frame></text:p>
          </table:table-cell>
          <table:table-cell table:style-name="Table17.B1" office:value-type="string">
            <text:p text:style-name="P504"/>
            <text:p text:style-name="P543"><draw:frame draw:style-name="fr3" draw:name="Image 1023" text:anchor-type="as-char" svg:width="0.502in" svg:height="0.0756in" draw:z-index="1057"><draw:image xlink:href="Pictures/10000001000000600000000E7CCED6A8.png" xlink:type="simple" xlink:show="embed" xlink:actuate="onLoad" draw:mime-type="image/png"/></draw:frame></text:p>
          </table:table-cell>
          <table:table-cell table:style-name="Table17.B1" office:value-type="string">
            <text:p text:style-name="P504"/>
            <text:p text:style-name="P559"><draw:frame draw:style-name="fr3" draw:name="Image 1024" text:anchor-type="as-char" svg:width="0.3929in" svg:height="0.0756in" draw:z-index="1058"><draw:image xlink:href="Pictures/100000010000004B0000000EBA68F26C.png" xlink:type="simple" xlink:show="embed" xlink:actuate="onLoad" draw:mime-type="image/png"/></draw:frame></text:p>
          </table:table-cell>
          <table:table-cell table:style-name="Table17.F1" office:value-type="string">
            <text:p text:style-name="P504"/>
            <text:p text:style-name="P551"><draw:frame draw:style-name="fr3" draw:name="Image 1025" text:anchor-type="as-char" svg:width="0.2917in" svg:height="0.0925in" draw:z-index="1059"><draw:image xlink:href="Pictures/1000000100000038000000114FD7F9FF.png" xlink:type="simple" xlink:show="embed" xlink:actuate="onLoad" draw:mime-type="image/png"/></draw:frame></text:p>
          </table:table-cell>
        </table:table-row>
        <table:table-row table:style-name="Table17.2">
          <table:table-cell table:style-name="Table17.A1" office:value-type="string">
            <text:p text:style-name="P501"/>
            <text:p text:style-name="P595"><draw:frame draw:style-name="fr3" draw:name="Image 1026" text:anchor-type="as-char" svg:width="0.4457in" svg:height="0.0752in" draw:z-index="1060"><draw:image xlink:href="Pictures/10000001000000560000000F6CBF5C9D.png" xlink:type="simple" xlink:show="embed" xlink:actuate="onLoad" draw:mime-type="image/png"/></draw:frame></text:p>
          </table:table-cell>
          <table:table-cell table:style-name="Table17.B1" office:value-type="string">
            <text:p text:style-name="P501"/>
            <text:p text:style-name="P547"><draw:frame draw:style-name="fr3" draw:name="Image 1027" text:anchor-type="as-char" svg:width="0.3228in" svg:height="0.0752in" draw:z-index="1061"><draw:image xlink:href="Pictures/100000010000003F0000000F25D119E2.png" xlink:type="simple" xlink:show="embed" xlink:actuate="onLoad" draw:mime-type="image/png"/></draw:frame></text:p>
          </table:table-cell>
          <table:table-cell table:style-name="Table17.B1" office:value-type="string">
            <text:p text:style-name="P501"/>
            <text:p text:style-name="P548"><draw:frame draw:style-name="fr3" draw:name="Image 1028" text:anchor-type="as-char" svg:width="0.589in" svg:height="0.0752in" draw:z-index="1062"><draw:image xlink:href="Pictures/10000001000000720000000F21BA5988.png" xlink:type="simple" xlink:show="embed" xlink:actuate="onLoad" draw:mime-type="image/png"/></draw:frame></text:p>
          </table:table-cell>
          <table:table-cell table:style-name="Table17.B1" office:value-type="string">
            <text:p text:style-name="P501"/>
            <text:p text:style-name="P549"><draw:frame draw:style-name="fr3" draw:name="Image 1029" text:anchor-type="as-char" svg:width="0.4965in" svg:height="0.0752in" draw:z-index="1063"><draw:image xlink:href="Pictures/10000001000000600000000F8B074D9B.png" xlink:type="simple" xlink:show="embed" xlink:actuate="onLoad" draw:mime-type="image/png"/></draw:frame></text:p>
          </table:table-cell>
          <table:table-cell table:style-name="Table17.B1" office:value-type="string">
            <text:p text:style-name="P501"/>
            <text:p text:style-name="P566"><draw:frame draw:style-name="fr3" draw:name="Image 1030" text:anchor-type="as-char" svg:width="0.3866in" svg:height="0.0752in" draw:z-index="1064"><draw:image xlink:href="Pictures/100000010000004B0000000F677D553C.png" xlink:type="simple" xlink:show="embed" xlink:actuate="onLoad" draw:mime-type="image/png"/></draw:frame></text:p>
          </table:table-cell>
          <table:table-cell table:style-name="Table17.F1" office:value-type="string">
            <text:p text:style-name="P501"/>
            <text:p text:style-name="P551"><draw:frame draw:style-name="fr3" draw:name="Image 1031" text:anchor-type="as-char" svg:width="0.2902in" svg:height="0.0917in" draw:z-index="1065"><draw:image xlink:href="Pictures/100000010000003800000012F5A288CE.png" xlink:type="simple" xlink:show="embed" xlink:actuate="onLoad" draw:mime-type="image/png"/></draw:frame></text:p>
          </table:table-cell>
        </table:table-row>
        <table:table-row table:style-name="Table17.1">
          <table:table-cell table:style-name="Table17.A1" office:value-type="string">
            <text:p text:style-name="P504"/>
            <text:p text:style-name="P596"><draw:frame draw:style-name="fr3" draw:name="Image 1032" text:anchor-type="as-char" svg:width="0.4193in" svg:height="0.0925in" draw:z-index="1066"><draw:image xlink:href="Pictures/10000001000000500000001105DA29EF.png" xlink:type="simple" xlink:show="embed" xlink:actuate="onLoad" draw:mime-type="image/png"/></draw:frame></text:p>
          </table:table-cell>
          <table:table-cell table:style-name="Table17.B1" office:value-type="string">
            <text:p text:style-name="P504"/>
            <text:p text:style-name="P541"><draw:frame draw:style-name="fr3" draw:name="Image 1033" text:anchor-type="as-char" svg:width="0.3272in" svg:height="0.0756in" draw:z-index="1067"><draw:image xlink:href="Pictures/100000010000003F0000000EF4652F7E.png" xlink:type="simple" xlink:show="embed" xlink:actuate="onLoad" draw:mime-type="image/png"/></draw:frame></text:p>
          </table:table-cell>
          <table:table-cell table:style-name="Table17.B1" office:value-type="string">
            <text:p text:style-name="P504"/>
            <text:p text:style-name="P542"><draw:frame draw:style-name="fr3" draw:name="Image 1034" text:anchor-type="as-char" svg:width="0.5937in" svg:height="0.0756in" draw:z-index="1068"><draw:image xlink:href="Pictures/10000001000000720000000E4EAC1C8A.png" xlink:type="simple" xlink:show="embed" xlink:actuate="onLoad" draw:mime-type="image/png"/></draw:frame></text:p>
          </table:table-cell>
          <table:table-cell table:style-name="Table17.B1" office:value-type="string">
            <text:p text:style-name="P504"/>
            <text:p text:style-name="P554"><draw:frame draw:style-name="fr3" draw:name="Image 1035" text:anchor-type="as-char" svg:width="0.4953in" svg:height="0.0756in" draw:z-index="1069"><draw:image xlink:href="Pictures/100000010000005F0000000E27F1856C.png" xlink:type="simple" xlink:show="embed" xlink:actuate="onLoad" draw:mime-type="image/png"/></draw:frame></text:p>
          </table:table-cell>
          <table:table-cell table:style-name="Table17.B1" office:value-type="string">
            <text:p text:style-name="P504"/>
            <text:p text:style-name="P555"><draw:frame draw:style-name="fr3" draw:name="Image 1036" text:anchor-type="as-char" svg:width="0.3917in" svg:height="0.0756in" draw:z-index="1070"><draw:image xlink:href="Pictures/100000010000004B0000000E7B80B701.png" xlink:type="simple" xlink:show="embed" xlink:actuate="onLoad" draw:mime-type="image/png"/></draw:frame></text:p>
          </table:table-cell>
          <table:table-cell table:style-name="Table17.F1" office:value-type="string">
            <text:p text:style-name="P504"/>
            <text:p text:style-name="P551"><draw:frame draw:style-name="fr3" draw:name="Image 1037" text:anchor-type="as-char" svg:width="0.2917in" svg:height="0.0925in" draw:z-index="1071"><draw:image xlink:href="Pictures/100000010000003800000011CE752F34.png" xlink:type="simple" xlink:show="embed" xlink:actuate="onLoad" draw:mime-type="image/png"/></draw:frame></text:p>
          </table:table-cell>
        </table:table-row>
        <table:table-row table:style-name="Table17.2">
          <table:table-cell table:style-name="Table17.A1" office:value-type="string">
            <text:p text:style-name="P552"/>
            <text:p text:style-name="P597"><draw:frame draw:style-name="fr3" draw:name="Image 1038" text:anchor-type="as-char" svg:width="0.398in" svg:height="0.0752in" draw:z-index="1072"><draw:image xlink:href="Pictures/100000010000004D0000000F112F3DFB.png" xlink:type="simple" xlink:show="embed" xlink:actuate="onLoad" draw:mime-type="image/png"/></draw:frame></text:p>
          </table:table-cell>
          <table:table-cell table:style-name="Table17.B1" office:value-type="string">
            <text:p text:style-name="P552"/>
            <text:p text:style-name="P547"><draw:frame draw:style-name="fr3" draw:name="Image 1039" text:anchor-type="as-char" svg:width="0.3228in" svg:height="0.0752in" draw:z-index="1073"><draw:image xlink:href="Pictures/100000010000003F0000000F8E482564.png" xlink:type="simple" xlink:show="embed" xlink:actuate="onLoad" draw:mime-type="image/png"/></draw:frame></text:p>
          </table:table-cell>
          <table:table-cell table:style-name="Table17.B1" office:value-type="string">
            <text:p text:style-name="P552"/>
            <text:p text:style-name="P548"><draw:frame draw:style-name="fr3" draw:name="Image 1040" text:anchor-type="as-char" svg:width="0.5874in" svg:height="0.0752in" draw:z-index="1074"><draw:image xlink:href="Pictures/10000001000000720000000F0F3395BF.png" xlink:type="simple" xlink:show="embed" xlink:actuate="onLoad" draw:mime-type="image/png"/></draw:frame></text:p>
          </table:table-cell>
          <table:table-cell table:style-name="Table17.B1" office:value-type="string">
            <text:p text:style-name="P552"/>
            <text:p text:style-name="P569"><draw:frame draw:style-name="fr3" draw:name="Image 1041" text:anchor-type="as-char" svg:width="0.4953in" svg:height="0.0752in" draw:z-index="1075"><draw:image xlink:href="Pictures/10000001000000600000000FE1D9E53B.png" xlink:type="simple" xlink:show="embed" xlink:actuate="onLoad" draw:mime-type="image/png"/></draw:frame></text:p>
          </table:table-cell>
          <table:table-cell table:style-name="Table17.B1" office:value-type="string">
            <text:p text:style-name="P552"/>
            <text:p text:style-name="P562"><draw:frame draw:style-name="fr3" draw:name="Image 1042" text:anchor-type="as-char" svg:width="0.389in" svg:height="0.0752in" draw:z-index="1076"><draw:image xlink:href="Pictures/100000010000004C0000000F8F85CF51.png" xlink:type="simple" xlink:show="embed" xlink:actuate="onLoad" draw:mime-type="image/png"/></draw:frame></text:p>
          </table:table-cell>
          <table:table-cell table:style-name="Table17.F1" office:value-type="string">
            <text:p text:style-name="P552"/>
            <text:p text:style-name="P551"><draw:frame draw:style-name="fr3" draw:name="Image 1043" text:anchor-type="as-char" svg:width="0.2925in" svg:height="0.0917in" draw:z-index="1077"><draw:image xlink:href="Pictures/100000010000003800000012815EA975.png" xlink:type="simple" xlink:show="embed" xlink:actuate="onLoad" draw:mime-type="image/png"/></draw:frame></text:p>
          </table:table-cell>
        </table:table-row>
        <table:table-row table:style-name="Table17.2">
          <table:table-cell table:style-name="Table17.A1" office:value-type="string">
            <text:p text:style-name="P501"/>
            <text:p text:style-name="P598"><draw:frame draw:style-name="fr3" draw:name="Image 1044" text:anchor-type="as-char" svg:width="0.4472in" svg:height="0.0752in" draw:z-index="1078"><draw:image xlink:href="Pictures/10000001000000560000000FAAFDCB08.png" xlink:type="simple" xlink:show="embed" xlink:actuate="onLoad" draw:mime-type="image/png"/></draw:frame></text:p>
          </table:table-cell>
          <table:table-cell table:style-name="Table17.B1" office:value-type="string">
            <text:p text:style-name="P501"/>
            <text:p text:style-name="P547"><draw:frame draw:style-name="fr3" draw:name="Image 1045" text:anchor-type="as-char" svg:width="0.3228in" svg:height="0.0752in" draw:z-index="1079"><draw:image xlink:href="Pictures/100000010000003F0000000F31086B74.png" xlink:type="simple" xlink:show="embed" xlink:actuate="onLoad" draw:mime-type="image/png"/></draw:frame></text:p>
          </table:table-cell>
          <table:table-cell table:style-name="Table17.B1" office:value-type="string">
            <text:p text:style-name="P501"/>
            <text:p text:style-name="P548"><draw:frame draw:style-name="fr3" draw:name="Image 1046" text:anchor-type="as-char" svg:width="0.5874in" svg:height="0.0752in" draw:z-index="1080"><draw:image xlink:href="Pictures/10000001000000720000000FD254B74D.png" xlink:type="simple" xlink:show="embed" xlink:actuate="onLoad" draw:mime-type="image/png"/></draw:frame></text:p>
          </table:table-cell>
          <table:table-cell table:style-name="Table17.B1" office:value-type="string">
            <text:p text:style-name="P501"/>
            <text:p text:style-name="P549"><draw:frame draw:style-name="fr3" draw:name="Image 1047" text:anchor-type="as-char" svg:width="0.4965in" svg:height="0.0752in" draw:z-index="1081"><draw:image xlink:href="Pictures/10000001000000600000000F8F8FE9D8.png" xlink:type="simple" xlink:show="embed" xlink:actuate="onLoad" draw:mime-type="image/png"/></draw:frame></text:p>
          </table:table-cell>
          <table:table-cell table:style-name="Table17.B1" office:value-type="string">
            <text:p text:style-name="P501"/>
            <text:p text:style-name="P566"><draw:frame draw:style-name="fr3" draw:name="Image 1048" text:anchor-type="as-char" svg:width="0.3874in" svg:height="0.0752in" draw:z-index="1082"><draw:image xlink:href="Pictures/100000010000004B0000000FAF4B6115.png" xlink:type="simple" xlink:show="embed" xlink:actuate="onLoad" draw:mime-type="image/png"/></draw:frame></text:p>
          </table:table-cell>
          <table:table-cell table:style-name="Table17.F1" office:value-type="string">
            <text:p text:style-name="P501"/>
            <text:p text:style-name="P551"><draw:frame draw:style-name="fr3" draw:name="Image 1049" text:anchor-type="as-char" svg:width="0.2902in" svg:height="0.0917in" draw:z-index="1083"><draw:image xlink:href="Pictures/100000010000003800000012F7F15BBA.png" xlink:type="simple" xlink:show="embed" xlink:actuate="onLoad" draw:mime-type="image/png"/></draw:frame></text:p>
          </table:table-cell>
        </table:table-row>
        <table:table-row table:style-name="Table17.2">
          <table:table-cell table:style-name="Table17.A1" office:value-type="string">
            <text:p text:style-name="P501"/>
            <text:p text:style-name="P599"><draw:frame draw:style-name="fr3" draw:name="Image 1050" text:anchor-type="as-char" svg:width="0.4102in" svg:height="0.0752in" draw:z-index="1084"><draw:image xlink:href="Pictures/10000001000000500000000FB4ADEC65.png" xlink:type="simple" xlink:show="embed" xlink:actuate="onLoad" draw:mime-type="image/png"/></draw:frame></text:p>
          </table:table-cell>
          <table:table-cell table:style-name="Table17.B1" office:value-type="string">
            <text:p text:style-name="P501"/>
            <text:p text:style-name="P547"><draw:frame draw:style-name="fr3" draw:name="Image 1051" text:anchor-type="as-char" svg:width="0.3228in" svg:height="0.0752in" draw:z-index="1085"><draw:image xlink:href="Pictures/100000010000003F0000000F4AB32996.png" xlink:type="simple" xlink:show="embed" xlink:actuate="onLoad" draw:mime-type="image/png"/></draw:frame></text:p>
          </table:table-cell>
          <table:table-cell table:style-name="Table17.B1" office:value-type="string">
            <text:p text:style-name="P501"/>
            <text:p text:style-name="P548"><draw:frame draw:style-name="fr3" draw:name="Image 1052" text:anchor-type="as-char" svg:width="0.5874in" svg:height="0.0752in" draw:z-index="1086"><draw:image xlink:href="Pictures/10000001000000720000000FA10903C3.png" xlink:type="simple" xlink:show="embed" xlink:actuate="onLoad" draw:mime-type="image/png"/></draw:frame></text:p>
          </table:table-cell>
          <table:table-cell table:style-name="Table17.B1" office:value-type="string">
            <text:p text:style-name="P501"/>
            <text:p text:style-name="P549"><draw:frame draw:style-name="fr3" draw:name="Image 1053" text:anchor-type="as-char" svg:width="0.4965in" svg:height="0.0752in" draw:z-index="1087"><draw:image xlink:href="Pictures/10000001000000600000000FCD67DF50.png" xlink:type="simple" xlink:show="embed" xlink:actuate="onLoad" draw:mime-type="image/png"/></draw:frame></text:p>
          </table:table-cell>
          <table:table-cell table:style-name="Table17.B1" office:value-type="string">
            <text:p text:style-name="P501"/>
            <text:p text:style-name="P550"><draw:frame draw:style-name="fr3" draw:name="Image 1054" text:anchor-type="as-char" svg:width="0.389in" svg:height="0.0752in" draw:z-index="1088"><draw:image xlink:href="Pictures/100000010000004B0000000F4C96287A.png" xlink:type="simple" xlink:show="embed" xlink:actuate="onLoad" draw:mime-type="image/png"/></draw:frame></text:p>
          </table:table-cell>
          <table:table-cell table:style-name="Table17.F1" office:value-type="string">
            <text:p text:style-name="P501"/>
            <text:p text:style-name="P551"><draw:frame draw:style-name="fr3" draw:name="Image 1055" text:anchor-type="as-char" svg:width="0.2902in" svg:height="0.0917in" draw:z-index="1089"><draw:image xlink:href="Pictures/100000010000003800000012145EC290.png" xlink:type="simple" xlink:show="embed" xlink:actuate="onLoad" draw:mime-type="image/png"/></draw:frame></text:p>
          </table:table-cell>
        </table:table-row>
        <table:table-row table:style-name="Table17.1">
          <table:table-cell table:style-name="Table17.A1" office:value-type="string">
            <text:p text:style-name="P504"/>
            <text:p text:style-name="P553"><draw:frame draw:style-name="fr3" draw:name="Image 1056" text:anchor-type="as-char" svg:width="0.4661in" svg:height="0.0917in" draw:z-index="1090"><draw:image xlink:href="Pictures/100000010000005A00000012E5BA575F.png" xlink:type="simple" xlink:show="embed" xlink:actuate="onLoad" draw:mime-type="image/png"/></draw:frame></text:p>
          </table:table-cell>
          <table:table-cell table:style-name="Table17.B1" office:value-type="string">
            <text:p text:style-name="P504"/>
            <text:p text:style-name="P547"><draw:frame draw:style-name="fr3" draw:name="Image 1057" text:anchor-type="as-char" svg:width="0.3228in" svg:height="0.0752in" draw:z-index="1091"><draw:image xlink:href="Pictures/100000010000003F0000000FDB1918FD.png" xlink:type="simple" xlink:show="embed" xlink:actuate="onLoad" draw:mime-type="image/png"/></draw:frame></text:p>
          </table:table-cell>
          <table:table-cell table:style-name="Table17.B1" office:value-type="string">
            <text:p text:style-name="P504"/>
            <text:p text:style-name="P591"><draw:frame draw:style-name="fr3" draw:name="Image 1058" text:anchor-type="as-char" svg:width="0.5902in" svg:height="0.0752in" draw:z-index="1092"><draw:image xlink:href="Pictures/10000001000000720000000F31EC08D6.png" xlink:type="simple" xlink:show="embed" xlink:actuate="onLoad" draw:mime-type="image/png"/></draw:frame></text:p>
          </table:table-cell>
          <table:table-cell table:style-name="Table17.B1" office:value-type="string">
            <text:p text:style-name="P504"/>
            <text:p text:style-name="P549"><draw:frame draw:style-name="fr3" draw:name="Image 1059" text:anchor-type="as-char" svg:width="0.4965in" svg:height="0.0752in" draw:z-index="1093"><draw:image xlink:href="Pictures/10000001000000600000000F974609CF.png" xlink:type="simple" xlink:show="embed" xlink:actuate="onLoad" draw:mime-type="image/png"/></draw:frame></text:p>
          </table:table-cell>
          <table:table-cell table:style-name="Table17.B1" office:value-type="string">
            <text:p text:style-name="P504"/>
            <text:p text:style-name="P566"><draw:frame draw:style-name="fr3" draw:name="Image 1060" text:anchor-type="as-char" svg:width="0.3902in" svg:height="0.0752in" draw:z-index="1094"><draw:image xlink:href="Pictures/100000010000004C0000000FA86F9E5B.png" xlink:type="simple" xlink:show="embed" xlink:actuate="onLoad" draw:mime-type="image/png"/></draw:frame></text:p>
          </table:table-cell>
          <table:table-cell table:style-name="Table17.F1" office:value-type="string">
            <text:p text:style-name="P504"/>
            <text:p text:style-name="P545"><draw:frame draw:style-name="fr3" draw:name="Image 1061" text:anchor-type="as-char" svg:width="0.298in" svg:height="0.0917in" draw:z-index="1095"><draw:image xlink:href="Pictures/10000001000000390000001230F732FE.png" xlink:type="simple" xlink:show="embed" xlink:actuate="onLoad" draw:mime-type="image/png"/></draw:frame></text:p>
          </table:table-cell>
        </table:table-row>
        <table:table-row table:style-name="Table17.2">
          <table:table-cell table:style-name="Table17.A1" office:value-type="string">
            <text:p text:style-name="P552"/>
            <text:p text:style-name="P567"><draw:frame draw:style-name="fr3" draw:name="Image 1062" text:anchor-type="as-char" svg:width="0.4811in" svg:height="0.0917in" draw:z-index="1096"><draw:image xlink:href="Pictures/100000010000005D00000012B81A155B.png" xlink:type="simple" xlink:show="embed" xlink:actuate="onLoad" draw:mime-type="image/png"/></draw:frame></text:p>
          </table:table-cell>
          <table:table-cell table:style-name="Table17.B1" office:value-type="string">
            <text:p text:style-name="P552"/>
            <text:p text:style-name="P541"><draw:frame draw:style-name="fr3" draw:name="Image 1063" text:anchor-type="as-char" svg:width="0.3272in" svg:height="0.0756in" draw:z-index="1097"><draw:image xlink:href="Pictures/100000010000003F0000000E4D2B3695.png" xlink:type="simple" xlink:show="embed" xlink:actuate="onLoad" draw:mime-type="image/png"/></draw:frame></text:p>
          </table:table-cell>
          <table:table-cell table:style-name="Table17.B1" office:value-type="string">
            <text:p text:style-name="P552"/>
            <text:p text:style-name="P542"><draw:frame draw:style-name="fr3" draw:name="Image 1064" text:anchor-type="as-char" svg:width="0.5965in" svg:height="0.0756in" draw:z-index="1098"><draw:image xlink:href="Pictures/10000001000000730000000E4F11E062.png" xlink:type="simple" xlink:show="embed" xlink:actuate="onLoad" draw:mime-type="image/png"/></draw:frame></text:p>
          </table:table-cell>
          <table:table-cell table:style-name="Table17.B1" office:value-type="string">
            <text:p text:style-name="P552"/>
            <text:p text:style-name="P557"><draw:frame draw:style-name="fr3" draw:name="Image 1065" text:anchor-type="as-char" svg:width="0.5008in" svg:height="0.0756in" draw:z-index="1099"><draw:image xlink:href="Pictures/10000001000000600000000E4885A879.png" xlink:type="simple" xlink:show="embed" xlink:actuate="onLoad" draw:mime-type="image/png"/></draw:frame></text:p>
          </table:table-cell>
          <table:table-cell table:style-name="Table17.B1" office:value-type="string">
            <text:p text:style-name="P552"/>
            <text:p text:style-name="P555"><draw:frame draw:style-name="fr3" draw:name="Image 1066" text:anchor-type="as-char" svg:width="0.3917in" svg:height="0.0756in" draw:z-index="1100"><draw:image xlink:href="Pictures/100000010000004B0000000EFB8FD942.png" xlink:type="simple" xlink:show="embed" xlink:actuate="onLoad" draw:mime-type="image/png"/></draw:frame></text:p>
          </table:table-cell>
          <table:table-cell table:style-name="Table17.F1" office:value-type="string">
            <text:p text:style-name="P552"/>
            <text:p text:style-name="P551"><draw:frame draw:style-name="fr3" draw:name="Image 1067" text:anchor-type="as-char" svg:width="0.2902in" svg:height="0.0917in" draw:z-index="1101"><draw:image xlink:href="Pictures/1000000100000038000000128F764729.png" xlink:type="simple" xlink:show="embed" xlink:actuate="onLoad" draw:mime-type="image/png"/></draw:frame></text:p>
          </table:table-cell>
        </table:table-row>
        <table:table-row table:style-name="Table17.2">
          <table:table-cell table:style-name="Table17.A1" office:value-type="string">
            <text:p text:style-name="P501"/>
            <text:p text:style-name="P560"><draw:frame draw:style-name="fr3" draw:name="Image 1068" text:anchor-type="as-char" svg:width="0.4661in" svg:height="0.0756in" draw:z-index="1102"><draw:image xlink:href="Pictures/10000001000000590000000EE9C15A9B.png" xlink:type="simple" xlink:show="embed" xlink:actuate="onLoad" draw:mime-type="image/png"/></draw:frame></text:p>
          </table:table-cell>
          <table:table-cell table:style-name="Table17.B1" office:value-type="string">
            <text:p text:style-name="P501"/>
            <text:p text:style-name="P541"><draw:frame draw:style-name="fr3" draw:name="Image 1069" text:anchor-type="as-char" svg:width="0.3272in" svg:height="0.0756in" draw:z-index="1103"><draw:image xlink:href="Pictures/100000010000003F0000000ED77CA9EC.png" xlink:type="simple" xlink:show="embed" xlink:actuate="onLoad" draw:mime-type="image/png"/></draw:frame></text:p>
          </table:table-cell>
          <table:table-cell table:style-name="Table17.B1" office:value-type="string">
            <text:p text:style-name="P501"/>
            <text:p text:style-name="P542"><draw:frame draw:style-name="fr3" draw:name="Image 1070" text:anchor-type="as-char" svg:width="0.5957in" svg:height="0.0756in" draw:z-index="1104"><draw:image xlink:href="Pictures/10000001000000720000000EA6EEADD4.png" xlink:type="simple" xlink:show="embed" xlink:actuate="onLoad" draw:mime-type="image/png"/></draw:frame></text:p>
          </table:table-cell>
          <table:table-cell table:style-name="Table17.B1" office:value-type="string">
            <text:p text:style-name="P501"/>
            <text:p text:style-name="P557"><draw:frame draw:style-name="fr3" draw:name="Image 1071" text:anchor-type="as-char" svg:width="0.5008in" svg:height="0.0756in" draw:z-index="1105"><draw:image xlink:href="Pictures/10000001000000600000000E210A1F2C.png" xlink:type="simple" xlink:show="embed" xlink:actuate="onLoad" draw:mime-type="image/png"/></draw:frame></text:p>
          </table:table-cell>
          <table:table-cell table:style-name="Table17.B1" office:value-type="string">
            <text:p text:style-name="P501"/>
            <text:p text:style-name="P544"><draw:frame draw:style-name="fr3" draw:name="Image 1072" text:anchor-type="as-char" svg:width="0.3902in" svg:height="0.0756in" draw:z-index="1106"><draw:image xlink:href="Pictures/100000010000004B0000000E8162EFD7.png" xlink:type="simple" xlink:show="embed" xlink:actuate="onLoad" draw:mime-type="image/png"/></draw:frame></text:p>
          </table:table-cell>
          <table:table-cell table:style-name="Table17.F1" office:value-type="string">
            <text:p text:style-name="P501"/>
            <text:p text:style-name="P545"><draw:frame draw:style-name="fr3" draw:name="Image 1073" text:anchor-type="as-char" svg:width="0.298in" svg:height="0.0917in" draw:z-index="1107"><draw:image xlink:href="Pictures/10000001000000390000001247617BE9.png" xlink:type="simple" xlink:show="embed" xlink:actuate="onLoad" draw:mime-type="image/png"/></draw:frame></text:p>
          </table:table-cell>
        </table:table-row>
        <table:table-row table:style-name="Table17.2">
          <table:table-cell table:style-name="Table17.A1" office:value-type="string">
            <text:p text:style-name="P501"/>
            <text:p text:style-name="P576"><draw:frame draw:style-name="fr3" draw:name="Image 1074" text:anchor-type="as-char" svg:width="0.4492in" svg:height="0.0756in" draw:z-index="1108"><draw:image xlink:href="Pictures/10000001000000560000000E9EF65FA0.png" xlink:type="simple" xlink:show="embed" xlink:actuate="onLoad" draw:mime-type="image/png"/></draw:frame></text:p>
          </table:table-cell>
          <table:table-cell table:style-name="Table17.B1" office:value-type="string">
            <text:p text:style-name="P501"/>
            <text:p text:style-name="P541"><draw:frame draw:style-name="fr3" draw:name="Image 1075" text:anchor-type="as-char" svg:width="0.3272in" svg:height="0.0756in" draw:z-index="1109"><draw:image xlink:href="Pictures/100000010000003F0000000EA90882D8.png" xlink:type="simple" xlink:show="embed" xlink:actuate="onLoad" draw:mime-type="image/png"/></draw:frame></text:p>
          </table:table-cell>
          <table:table-cell table:style-name="Table17.B1" office:value-type="string">
            <text:p text:style-name="P501"/>
            <text:p text:style-name="P542"><draw:frame draw:style-name="fr3" draw:name="Image 1076" text:anchor-type="as-char" svg:width="0.5937in" svg:height="0.0756in" draw:z-index="1110"><draw:image xlink:href="Pictures/10000001000000720000000E5F527D6E.png" xlink:type="simple" xlink:show="embed" xlink:actuate="onLoad" draw:mime-type="image/png"/></draw:frame></text:p>
          </table:table-cell>
          <table:table-cell table:style-name="Table17.B1" office:value-type="string">
            <text:p text:style-name="P501"/>
            <text:p text:style-name="P554"><draw:frame draw:style-name="fr3" draw:name="Image 1077" text:anchor-type="as-char" svg:width="0.4953in" svg:height="0.0756in" draw:z-index="1111"><draw:image xlink:href="Pictures/100000010000005F0000000EB26C8E0B.png" xlink:type="simple" xlink:show="embed" xlink:actuate="onLoad" draw:mime-type="image/png"/></draw:frame></text:p>
          </table:table-cell>
          <table:table-cell table:style-name="Table17.B1" office:value-type="string">
            <text:p text:style-name="P501"/>
            <text:p text:style-name="P555"><draw:frame draw:style-name="fr3" draw:name="Image 1078" text:anchor-type="as-char" svg:width="0.3917in" svg:height="0.0756in" draw:z-index="1112"><draw:image xlink:href="Pictures/100000010000004B0000000EA746BB4B.png" xlink:type="simple" xlink:show="embed" xlink:actuate="onLoad" draw:mime-type="image/png"/></draw:frame></text:p>
          </table:table-cell>
          <table:table-cell table:style-name="Table17.F1" office:value-type="string">
            <text:p text:style-name="P501"/>
            <text:p text:style-name="P551"><draw:frame draw:style-name="fr3" draw:name="Image 1079" text:anchor-type="as-char" svg:width="0.2917in" svg:height="0.0925in" draw:z-index="1113"><draw:image xlink:href="Pictures/100000010000003800000011B0D0467F.png" xlink:type="simple" xlink:show="embed" xlink:actuate="onLoad" draw:mime-type="image/png"/></draw:frame></text:p>
          </table:table-cell>
        </table:table-row>
        <table:table-row table:style-name="Table17.1">
          <table:table-cell table:style-name="Table17.A1" office:value-type="string">
            <text:p text:style-name="P504"/>
            <text:p text:style-name="P600"><draw:frame draw:style-name="fr3" draw:name="Image 1080" text:anchor-type="as-char" svg:width="0.4453in" svg:height="0.0756in" draw:z-index="1114"><draw:image xlink:href="Pictures/10000001000000560000000EC68B5669.png" xlink:type="simple" xlink:show="embed" xlink:actuate="onLoad" draw:mime-type="image/png"/></draw:frame></text:p>
          </table:table-cell>
          <table:table-cell table:style-name="Table17.B1" office:value-type="string">
            <text:p text:style-name="P504"/>
            <text:p text:style-name="P541"><draw:frame draw:style-name="fr3" draw:name="Image 1081" text:anchor-type="as-char" svg:width="0.3272in" svg:height="0.0756in" draw:z-index="1115"><draw:image xlink:href="Pictures/100000010000003F0000000E43B10394.png" xlink:type="simple" xlink:show="embed" xlink:actuate="onLoad" draw:mime-type="image/png"/></draw:frame></text:p>
          </table:table-cell>
          <table:table-cell table:style-name="Table17.B1" office:value-type="string">
            <text:p text:style-name="P504"/>
            <text:p text:style-name="P542"><draw:frame draw:style-name="fr3" draw:name="Image 1082" text:anchor-type="as-char" svg:width="0.5937in" svg:height="0.0756in" draw:z-index="1116"><draw:image xlink:href="Pictures/10000001000000720000000E327C6C93.png" xlink:type="simple" xlink:show="embed" xlink:actuate="onLoad" draw:mime-type="image/png"/></draw:frame></text:p>
          </table:table-cell>
          <table:table-cell table:style-name="Table17.B1" office:value-type="string">
            <text:p text:style-name="P504"/>
            <text:p text:style-name="P543"><draw:frame draw:style-name="fr3" draw:name="Image 1083" text:anchor-type="as-char" svg:width="0.502in" svg:height="0.0756in" draw:z-index="1117"><draw:image xlink:href="Pictures/10000001000000600000000EC4FBD462.png" xlink:type="simple" xlink:show="embed" xlink:actuate="onLoad" draw:mime-type="image/png"/></draw:frame></text:p>
          </table:table-cell>
          <table:table-cell table:style-name="Table17.B1" office:value-type="string">
            <text:p text:style-name="P504"/>
            <text:p text:style-name="P555"><draw:frame draw:style-name="fr3" draw:name="Image 1084" text:anchor-type="as-char" svg:width="0.3917in" svg:height="0.0756in" draw:z-index="1118"><draw:image xlink:href="Pictures/100000010000004B0000000EC46448D0.png" xlink:type="simple" xlink:show="embed" xlink:actuate="onLoad" draw:mime-type="image/png"/></draw:frame></text:p>
          </table:table-cell>
          <table:table-cell table:style-name="Table17.F1" office:value-type="string">
            <text:p text:style-name="P504"/>
            <text:p text:style-name="P551"><draw:frame draw:style-name="fr3" draw:name="Image 1085" text:anchor-type="as-char" svg:width="0.2902in" svg:height="0.0917in" draw:z-index="1119"><draw:image xlink:href="Pictures/1000000100000038000000123D070595.png" xlink:type="simple" xlink:show="embed" xlink:actuate="onLoad" draw:mime-type="image/png"/></draw:frame></text:p>
          </table:table-cell>
        </table:table-row>
        <table:table-row table:style-name="Table17.2">
          <table:table-cell table:style-name="Table17.A1" office:value-type="string">
            <text:p text:style-name="P501"/>
            <text:p text:style-name="P593"><draw:frame draw:style-name="fr3" draw:name="Image 1086" text:anchor-type="as-char" svg:width="0.4154in" svg:height="0.0756in" draw:z-index="1120"><draw:image xlink:href="Pictures/10000001000000500000000ED1843697.png" xlink:type="simple" xlink:show="embed" xlink:actuate="onLoad" draw:mime-type="image/png"/></draw:frame></text:p>
          </table:table-cell>
          <table:table-cell table:style-name="Table17.B1" office:value-type="string">
            <text:p text:style-name="P501"/>
            <text:p text:style-name="P541"><draw:frame draw:style-name="fr3" draw:name="Image 1087" text:anchor-type="as-char" svg:width="0.3272in" svg:height="0.0756in" draw:z-index="1121"><draw:image xlink:href="Pictures/100000010000003F0000000E38BB037B.png" xlink:type="simple" xlink:show="embed" xlink:actuate="onLoad" draw:mime-type="image/png"/></draw:frame></text:p>
          </table:table-cell>
          <table:table-cell table:style-name="Table17.B1" office:value-type="string">
            <text:p text:style-name="P501"/>
            <text:p text:style-name="P542"><draw:frame draw:style-name="fr3" draw:name="Image 1088" text:anchor-type="as-char" svg:width="0.5957in" svg:height="0.0756in" draw:z-index="1122"><draw:image xlink:href="Pictures/10000001000000720000000E53B6BAD4.png" xlink:type="simple" xlink:show="embed" xlink:actuate="onLoad" draw:mime-type="image/png"/></draw:frame></text:p>
          </table:table-cell>
          <table:table-cell table:style-name="Table17.B1" office:value-type="string">
            <text:p text:style-name="P501"/>
            <text:p text:style-name="P543"><draw:frame draw:style-name="fr3" draw:name="Image 1089" text:anchor-type="as-char" svg:width="0.502in" svg:height="0.0756in" draw:z-index="1123"><draw:image xlink:href="Pictures/10000001000000600000000E38BF6185.png" xlink:type="simple" xlink:show="embed" xlink:actuate="onLoad" draw:mime-type="image/png"/></draw:frame></text:p>
          </table:table-cell>
          <table:table-cell table:style-name="Table17.B1" office:value-type="string">
            <text:p text:style-name="P501"/>
            <text:p text:style-name="P555"><draw:frame draw:style-name="fr3" draw:name="Image 1090" text:anchor-type="as-char" svg:width="0.3917in" svg:height="0.0756in" draw:z-index="1124"><draw:image xlink:href="Pictures/100000010000004B0000000E8ED75730.png" xlink:type="simple" xlink:show="embed" xlink:actuate="onLoad" draw:mime-type="image/png"/></draw:frame></text:p>
          </table:table-cell>
          <table:table-cell table:style-name="Table17.F1" office:value-type="string">
            <text:p text:style-name="P501"/>
            <text:p text:style-name="P551"><draw:frame draw:style-name="fr3" draw:name="Image 1091" text:anchor-type="as-char" svg:width="0.2917in" svg:height="0.0925in" draw:z-index="1125"><draw:image xlink:href="Pictures/1000000100000038000000113A7ECD3C.png" xlink:type="simple" xlink:show="embed" xlink:actuate="onLoad" draw:mime-type="image/png"/></draw:frame></text:p>
          </table:table-cell>
        </table:table-row>
        <table:table-row table:style-name="Table17.2">
          <table:table-cell table:style-name="Table17.A1" office:value-type="string">
            <text:p text:style-name="P501"/>
            <text:p text:style-name="P601"><draw:frame draw:style-name="fr3" draw:name="Image 1092" text:anchor-type="as-char" svg:width="0.4398in" svg:height="0.0756in" draw:z-index="1126"><draw:image xlink:href="Pictures/10000001000000540000000E69FB3C0C.png" xlink:type="simple" xlink:show="embed" xlink:actuate="onLoad" draw:mime-type="image/png"/></draw:frame></text:p>
          </table:table-cell>
          <table:table-cell table:style-name="Table17.B1" office:value-type="string">
            <text:p text:style-name="P501"/>
            <text:p text:style-name="P541"><draw:frame draw:style-name="fr3" draw:name="Image 1093" text:anchor-type="as-char" svg:width="0.3272in" svg:height="0.0756in" draw:z-index="1127"><draw:image xlink:href="Pictures/100000010000003F0000000E44C25873.png" xlink:type="simple" xlink:show="embed" xlink:actuate="onLoad" draw:mime-type="image/png"/></draw:frame></text:p>
          </table:table-cell>
          <table:table-cell table:style-name="Table17.B1" office:value-type="string">
            <text:p text:style-name="P501"/>
            <text:p text:style-name="P542"><draw:frame draw:style-name="fr3" draw:name="Image 1094" text:anchor-type="as-char" svg:width="0.5965in" svg:height="0.0756in" draw:z-index="1128"><draw:image xlink:href="Pictures/10000001000000730000000EFE2295EB.png" xlink:type="simple" xlink:show="embed" xlink:actuate="onLoad" draw:mime-type="image/png"/></draw:frame></text:p>
          </table:table-cell>
          <table:table-cell table:style-name="Table17.B1" office:value-type="string">
            <text:p text:style-name="P501"/>
            <text:p text:style-name="P543"><draw:frame draw:style-name="fr3" draw:name="Image 1095" text:anchor-type="as-char" svg:width="0.502in" svg:height="0.0756in" draw:z-index="1129"><draw:image xlink:href="Pictures/10000001000000600000000EB48BB63A.png" xlink:type="simple" xlink:show="embed" xlink:actuate="onLoad" draw:mime-type="image/png"/></draw:frame></text:p>
          </table:table-cell>
          <table:table-cell table:style-name="Table17.B1" office:value-type="string">
            <text:p text:style-name="P501"/>
            <text:p text:style-name="P544"><draw:frame draw:style-name="fr3" draw:name="Image 1096" text:anchor-type="as-char" svg:width="0.3929in" svg:height="0.0756in" draw:z-index="1130"><draw:image xlink:href="Pictures/100000010000004C0000000E9CD86963.png" xlink:type="simple" xlink:show="embed" xlink:actuate="onLoad" draw:mime-type="image/png"/></draw:frame></text:p>
          </table:table-cell>
          <table:table-cell table:style-name="Table17.F1" office:value-type="string">
            <text:p text:style-name="P501"/>
            <text:p text:style-name="P551"><draw:frame draw:style-name="fr3" draw:name="Image 1097" text:anchor-type="as-char" svg:width="0.2929in" svg:height="0.0925in" draw:z-index="1131"><draw:image xlink:href="Pictures/1000000100000038000000119E7B0809.png" xlink:type="simple" xlink:show="embed" xlink:actuate="onLoad" draw:mime-type="image/png"/></draw:frame></text:p>
          </table:table-cell>
        </table:table-row>
        <table:table-row table:style-name="Table17.2">
          <table:table-cell table:style-name="Table17.A1" office:value-type="string">
            <text:p text:style-name="P501"/>
            <text:p text:style-name="P583"><draw:frame draw:style-name="fr3" draw:name="Image 1098" text:anchor-type="as-char" svg:width="0.4555in" svg:height="0.0752in" draw:z-index="1132"><draw:image xlink:href="Pictures/10000001000000590000000FA166341C.png" xlink:type="simple" xlink:show="embed" xlink:actuate="onLoad" draw:mime-type="image/png"/></draw:frame></text:p>
          </table:table-cell>
          <table:table-cell table:style-name="Table17.B1" office:value-type="string">
            <text:p text:style-name="P501"/>
            <text:p text:style-name="P547"><draw:frame draw:style-name="fr3" draw:name="Image 1099" text:anchor-type="as-char" svg:width="0.3228in" svg:height="0.0752in" draw:z-index="1133"><draw:image xlink:href="Pictures/100000010000003F0000000F47FF5555.png" xlink:type="simple" xlink:show="embed" xlink:actuate="onLoad" draw:mime-type="image/png"/></draw:frame></text:p>
          </table:table-cell>
          <table:table-cell table:style-name="Table17.B1" office:value-type="string">
            <text:p text:style-name="P501"/>
            <text:p text:style-name="P548"><draw:frame draw:style-name="fr3" draw:name="Image 1100" text:anchor-type="as-char" svg:width="0.589in" svg:height="0.0752in" draw:z-index="1134"><draw:image xlink:href="Pictures/10000001000000720000000FB16BE696.png" xlink:type="simple" xlink:show="embed" xlink:actuate="onLoad" draw:mime-type="image/png"/></draw:frame></text:p>
          </table:table-cell>
          <table:table-cell table:style-name="Table17.B1" office:value-type="string">
            <text:p text:style-name="P501"/>
            <text:p text:style-name="P549"><draw:frame draw:style-name="fr3" draw:name="Image 1101" text:anchor-type="as-char" svg:width="0.4965in" svg:height="0.0752in" draw:z-index="1135"><draw:image xlink:href="Pictures/10000001000000600000000F7F442873.png" xlink:type="simple" xlink:show="embed" xlink:actuate="onLoad" draw:mime-type="image/png"/></draw:frame></text:p>
          </table:table-cell>
          <table:table-cell table:style-name="Table17.B1" office:value-type="string">
            <text:p text:style-name="P501"/>
            <text:p text:style-name="P562"><draw:frame draw:style-name="fr3" draw:name="Image 1102" text:anchor-type="as-char" svg:width="0.389in" svg:height="0.0752in" draw:z-index="1136"><draw:image xlink:href="Pictures/100000010000004C0000000FE7F8915B.png" xlink:type="simple" xlink:show="embed" xlink:actuate="onLoad" draw:mime-type="image/png"/></draw:frame></text:p>
          </table:table-cell>
          <table:table-cell table:style-name="Table17.F1" office:value-type="string">
            <text:p text:style-name="P501"/>
            <text:p text:style-name="P551"><draw:frame draw:style-name="fr3" draw:name="Image 1103" text:anchor-type="as-char" svg:width="0.2925in" svg:height="0.0917in" draw:z-index="1137"><draw:image xlink:href="Pictures/10000001000000380000001256454FC8.png" xlink:type="simple" xlink:show="embed" xlink:actuate="onLoad" draw:mime-type="image/png"/></draw:frame></text:p>
          </table:table-cell>
        </table:table-row>
        <table:table-row table:style-name="Table17.1">
          <table:table-cell table:style-name="Table17.A1" office:value-type="string">
            <text:p text:style-name="P504"/>
            <text:p text:style-name="P602"><draw:frame draw:style-name="fr3" draw:name="Image 1104" text:anchor-type="as-char" svg:width="0.452in" svg:height="0.0756in" draw:z-index="1138"><draw:image xlink:href="Pictures/10000001000000570000000ECCEA39AC.png" xlink:type="simple" xlink:show="embed" xlink:actuate="onLoad" draw:mime-type="image/png"/></draw:frame></text:p>
          </table:table-cell>
          <table:table-cell table:style-name="Table17.B1" office:value-type="string">
            <text:p text:style-name="P504"/>
            <text:p text:style-name="P541"><draw:frame draw:style-name="fr3" draw:name="Image 1105" text:anchor-type="as-char" svg:width="0.3272in" svg:height="0.0756in" draw:z-index="1139"><draw:image xlink:href="Pictures/100000010000003F0000000E787187CC.png" xlink:type="simple" xlink:show="embed" xlink:actuate="onLoad" draw:mime-type="image/png"/></draw:frame></text:p>
          </table:table-cell>
          <table:table-cell table:style-name="Table17.B1" office:value-type="string">
            <text:p text:style-name="P504"/>
            <text:p text:style-name="P542"><draw:frame draw:style-name="fr3" draw:name="Image 1106" text:anchor-type="as-char" svg:width="0.5937in" svg:height="0.0756in" draw:z-index="1140"><draw:image xlink:href="Pictures/10000001000000720000000EC49AB9CA.png" xlink:type="simple" xlink:show="embed" xlink:actuate="onLoad" draw:mime-type="image/png"/></draw:frame></text:p>
          </table:table-cell>
          <table:table-cell table:style-name="Table17.B1" office:value-type="string">
            <text:p text:style-name="P504"/>
            <text:p text:style-name="P543"><draw:frame draw:style-name="fr3" draw:name="Image 1107" text:anchor-type="as-char" svg:width="0.502in" svg:height="0.0756in" draw:z-index="1141"><draw:image xlink:href="Pictures/10000001000000600000000EB98AE176.png" xlink:type="simple" xlink:show="embed" xlink:actuate="onLoad" draw:mime-type="image/png"/></draw:frame></text:p>
          </table:table-cell>
          <table:table-cell table:style-name="Table17.B1" office:value-type="string">
            <text:p text:style-name="P504"/>
            <text:p text:style-name="P559"><draw:frame draw:style-name="fr3" draw:name="Image 1108" text:anchor-type="as-char" svg:width="0.3929in" svg:height="0.0756in" draw:z-index="1142"><draw:image xlink:href="Pictures/100000010000004B0000000E2951A839.png" xlink:type="simple" xlink:show="embed" xlink:actuate="onLoad" draw:mime-type="image/png"/></draw:frame></text:p>
          </table:table-cell>
          <table:table-cell table:style-name="Table17.F1" office:value-type="string">
            <text:p text:style-name="P504"/>
            <text:p text:style-name="P551"><draw:frame draw:style-name="fr3" draw:name="Image 1109" text:anchor-type="as-char" svg:width="0.2917in" svg:height="0.0925in" draw:z-index="1143"><draw:image xlink:href="Pictures/1000000100000038000000112C8EE407.png" xlink:type="simple" xlink:show="embed" xlink:actuate="onLoad" draw:mime-type="image/png"/></draw:frame></text:p>
          </table:table-cell>
        </table:table-row>
        <table:table-row table:style-name="Table17.2">
          <table:table-cell table:style-name="Table17.A1" office:value-type="string">
            <text:p text:style-name="P501"/>
            <text:p text:style-name="P603"><draw:frame draw:style-name="fr3" draw:name="Image 1110" text:anchor-type="as-char" svg:width="0.4598in" svg:height="0.0917in" draw:z-index="1144"><draw:image xlink:href="Pictures/1000000100000059000000127E865791.png" xlink:type="simple" xlink:show="embed" xlink:actuate="onLoad" draw:mime-type="image/png"/></draw:frame></text:p>
          </table:table-cell>
          <table:table-cell table:style-name="Table17.B1" office:value-type="string">
            <text:p text:style-name="P501"/>
            <text:p text:style-name="P547"><draw:frame draw:style-name="fr3" draw:name="Image 1111" text:anchor-type="as-char" svg:width="0.3228in" svg:height="0.0752in" draw:z-index="1145"><draw:image xlink:href="Pictures/100000010000003F0000000F64376941.png" xlink:type="simple" xlink:show="embed" xlink:actuate="onLoad" draw:mime-type="image/png"/></draw:frame></text:p>
          </table:table-cell>
          <table:table-cell table:style-name="Table17.B1" office:value-type="string">
            <text:p text:style-name="P501"/>
            <text:p text:style-name="P591"><draw:frame draw:style-name="fr3" draw:name="Image 1112" text:anchor-type="as-char" svg:width="0.5902in" svg:height="0.0752in" draw:z-index="1146"><draw:image xlink:href="Pictures/10000001000000720000000FD33C0482.png" xlink:type="simple" xlink:show="embed" xlink:actuate="onLoad" draw:mime-type="image/png"/></draw:frame></text:p>
          </table:table-cell>
          <table:table-cell table:style-name="Table17.B1" office:value-type="string">
            <text:p text:style-name="P501"/>
            <text:p text:style-name="P549"><draw:frame draw:style-name="fr3" draw:name="Image 1113" text:anchor-type="as-char" svg:width="0.4965in" svg:height="0.0752in" draw:z-index="1147"><draw:image xlink:href="Pictures/10000001000000600000000FBD6DA5C8.png" xlink:type="simple" xlink:show="embed" xlink:actuate="onLoad" draw:mime-type="image/png"/></draw:frame></text:p>
          </table:table-cell>
          <table:table-cell table:style-name="Table17.B1" office:value-type="string">
            <text:p text:style-name="P501"/>
            <text:p text:style-name="P566"><draw:frame draw:style-name="fr3" draw:name="Image 1114" text:anchor-type="as-char" svg:width="0.3902in" svg:height="0.0752in" draw:z-index="1148"><draw:image xlink:href="Pictures/100000010000004C0000000F543547AB.png" xlink:type="simple" xlink:show="embed" xlink:actuate="onLoad" draw:mime-type="image/png"/></draw:frame></text:p>
          </table:table-cell>
          <table:table-cell table:style-name="Table17.F1" office:value-type="string">
            <text:p text:style-name="P501"/>
            <text:p text:style-name="P545"><draw:frame draw:style-name="fr3" draw:name="Image 1115" text:anchor-type="as-char" svg:width="0.298in" svg:height="0.0917in" draw:z-index="1149"><draw:image xlink:href="Pictures/10000001000000390000001256CDE45B.png" xlink:type="simple" xlink:show="embed" xlink:actuate="onLoad" draw:mime-type="image/png"/></draw:frame></text:p>
          </table:table-cell>
        </table:table-row>
        <table:table-row table:style-name="Table17.2">
          <table:table-cell table:style-name="Table17.A1" office:value-type="string">
            <text:p text:style-name="P501"/>
            <text:p text:style-name="P604"><draw:frame draw:style-name="fr3" draw:name="Image 1116" text:anchor-type="as-char" svg:width="0.4307in" svg:height="0.0752in" draw:z-index="1150"><draw:image xlink:href="Pictures/10000001000000540000000FC7FBB3FC.png" xlink:type="simple" xlink:show="embed" xlink:actuate="onLoad" draw:mime-type="image/png"/></draw:frame></text:p>
          </table:table-cell>
          <table:table-cell table:style-name="Table17.B1" office:value-type="string">
            <text:p text:style-name="P501"/>
            <text:p text:style-name="P547"><draw:frame draw:style-name="fr3" draw:name="Image 1117" text:anchor-type="as-char" svg:width="0.3228in" svg:height="0.0752in" draw:z-index="1151"><draw:image xlink:href="Pictures/100000010000003F0000000F46FAE4C5.png" xlink:type="simple" xlink:show="embed" xlink:actuate="onLoad" draw:mime-type="image/png"/></draw:frame></text:p>
          </table:table-cell>
          <table:table-cell table:style-name="Table17.B1" office:value-type="string">
            <text:p text:style-name="P501"/>
            <text:p text:style-name="P548"><draw:frame draw:style-name="fr3" draw:name="Image 1118" text:anchor-type="as-char" svg:width="0.589in" svg:height="0.0752in" draw:z-index="1152"><draw:image xlink:href="Pictures/10000001000000720000000F75C82D93.png" xlink:type="simple" xlink:show="embed" xlink:actuate="onLoad" draw:mime-type="image/png"/></draw:frame></text:p>
          </table:table-cell>
          <table:table-cell table:style-name="Table17.B1" office:value-type="string">
            <text:p text:style-name="P501"/>
            <text:p text:style-name="P569"><draw:frame draw:style-name="fr3" draw:name="Image 1119" text:anchor-type="as-char" svg:width="0.4953in" svg:height="0.0752in" draw:z-index="1153"><draw:image xlink:href="Pictures/10000001000000600000000FFA0097FE.png" xlink:type="simple" xlink:show="embed" xlink:actuate="onLoad" draw:mime-type="image/png"/></draw:frame></text:p>
          </table:table-cell>
          <table:table-cell table:style-name="Table17.B1" office:value-type="string">
            <text:p text:style-name="P501"/>
            <text:p text:style-name="P562"><draw:frame draw:style-name="fr3" draw:name="Image 1120" text:anchor-type="as-char" svg:width="0.3862in" svg:height="0.0752in" draw:z-index="1154"><draw:image xlink:href="Pictures/100000010000004B0000000FB70E446F.png" xlink:type="simple" xlink:show="embed" xlink:actuate="onLoad" draw:mime-type="image/png"/></draw:frame></text:p>
          </table:table-cell>
          <table:table-cell table:style-name="Table17.F1" office:value-type="string">
            <text:p text:style-name="P501"/>
            <text:p text:style-name="P545"><draw:frame draw:style-name="fr3" draw:name="Image 1121" text:anchor-type="as-char" svg:width="0.298in" svg:height="0.0917in" draw:z-index="1155"><draw:image xlink:href="Pictures/100000010000003900000012A840D23C.png" xlink:type="simple" xlink:show="embed" xlink:actuate="onLoad" draw:mime-type="image/png"/></draw:frame></text:p>
          </table:table-cell>
        </table:table-row>
        <table:table-row table:style-name="Table17.2">
          <table:table-cell table:style-name="Table17.A1" office:value-type="string">
            <text:p text:style-name="P504"/>
            <text:p text:style-name="P585"><draw:frame draw:style-name="fr3" draw:name="Image 1122" text:anchor-type="as-char" svg:width="0.4484in" svg:height="0.0752in" draw:z-index="1156"><draw:image xlink:href="Pictures/10000001000000560000000FCD7B5B79.png" xlink:type="simple" xlink:show="embed" xlink:actuate="onLoad" draw:mime-type="image/png"/></draw:frame></text:p>
          </table:table-cell>
          <table:table-cell table:style-name="Table17.B1" office:value-type="string">
            <text:p text:style-name="P501"/>
            <text:p text:style-name="P547"><draw:frame draw:style-name="fr3" draw:name="Image 1123" text:anchor-type="as-char" svg:width="0.3228in" svg:height="0.0752in" draw:z-index="1157"><draw:image xlink:href="Pictures/100000010000003F0000000F2E5F79A3.png" xlink:type="simple" xlink:show="embed" xlink:actuate="onLoad" draw:mime-type="image/png"/></draw:frame></text:p>
          </table:table-cell>
          <table:table-cell table:style-name="Table17.B1" office:value-type="string">
            <text:p text:style-name="P501"/>
            <text:p text:style-name="P548"><draw:frame draw:style-name="fr3" draw:name="Image 1124" text:anchor-type="as-char" svg:width="0.5874in" svg:height="0.0752in" draw:z-index="1158"><draw:image xlink:href="Pictures/10000001000000720000000FE81F279F.png" xlink:type="simple" xlink:show="embed" xlink:actuate="onLoad" draw:mime-type="image/png"/></draw:frame></text:p>
          </table:table-cell>
          <table:table-cell table:style-name="Table17.B1" office:value-type="string">
            <text:p text:style-name="P501"/>
            <text:p text:style-name="P564"><draw:frame draw:style-name="fr3" draw:name="Image 1125" text:anchor-type="as-char" svg:width="0.4898in" svg:height="0.0752in" draw:z-index="1159"><draw:image xlink:href="Pictures/100000010000005F0000000F417470BE.png" xlink:type="simple" xlink:show="embed" xlink:actuate="onLoad" draw:mime-type="image/png"/></draw:frame></text:p>
          </table:table-cell>
          <table:table-cell table:style-name="Table17.B1" office:value-type="string">
            <text:p text:style-name="P501"/>
            <text:p text:style-name="P566"><draw:frame draw:style-name="fr3" draw:name="Image 1126" text:anchor-type="as-char" svg:width="0.3898in" svg:height="0.0752in" draw:z-index="1160"><draw:image xlink:href="Pictures/100000010000004C0000000F62478490.png" xlink:type="simple" xlink:show="embed" xlink:actuate="onLoad" draw:mime-type="image/png"/></draw:frame></text:p>
          </table:table-cell>
          <table:table-cell table:style-name="Table17.F1" office:value-type="string">
            <text:p text:style-name="P501"/>
            <text:p text:style-name="P551"><draw:frame draw:style-name="fr3" draw:name="Image 1127" text:anchor-type="as-char" svg:width="0.2925in" svg:height="0.0917in" draw:z-index="1161"><draw:image xlink:href="Pictures/100000010000003800000012E63AA332.png" xlink:type="simple" xlink:show="embed" xlink:actuate="onLoad" draw:mime-type="image/png"/></draw:frame></text:p>
          </table:table-cell>
        </table:table-row>
        <table:table-row table:style-name="Table17.1">
          <table:table-cell table:style-name="Table17.A1" office:value-type="string">
            <text:p text:style-name="P504"/>
            <text:p text:style-name="P585"><draw:frame draw:style-name="fr3" draw:name="Image 1128" text:anchor-type="as-char" svg:width="0.4402in" svg:height="0.0752in" draw:z-index="1162"><draw:image xlink:href="Pictures/10000001000000560000000FACFAD581.png" xlink:type="simple" xlink:show="embed" xlink:actuate="onLoad" draw:mime-type="image/png"/></draw:frame></text:p>
          </table:table-cell>
          <table:table-cell table:style-name="Table17.B1" office:value-type="string">
            <text:p text:style-name="P504"/>
            <text:p text:style-name="P547"><draw:frame draw:style-name="fr3" draw:name="Image 1129" text:anchor-type="as-char" svg:width="0.3228in" svg:height="0.0752in" draw:z-index="1163"><draw:image xlink:href="Pictures/100000010000003F0000000F716B9718.png" xlink:type="simple" xlink:show="embed" xlink:actuate="onLoad" draw:mime-type="image/png"/></draw:frame></text:p>
          </table:table-cell>
          <table:table-cell table:style-name="Table17.B1" office:value-type="string">
            <text:p text:style-name="P504"/>
            <text:p text:style-name="P548"><draw:frame draw:style-name="fr3" draw:name="Image 1130" text:anchor-type="as-char" svg:width="0.5874in" svg:height="0.0752in" draw:z-index="1164"><draw:image xlink:href="Pictures/10000001000000720000000F24D2CB03.png" xlink:type="simple" xlink:show="embed" xlink:actuate="onLoad" draw:mime-type="image/png"/></draw:frame></text:p>
          </table:table-cell>
          <table:table-cell table:style-name="Table17.B1" office:value-type="string">
            <text:p text:style-name="P504"/>
            <text:p text:style-name="P549"><draw:frame draw:style-name="fr3" draw:name="Image 1131" text:anchor-type="as-char" svg:width="0.4965in" svg:height="0.0752in" draw:z-index="1165"><draw:image xlink:href="Pictures/10000001000000600000000F629C14DE.png" xlink:type="simple" xlink:show="embed" xlink:actuate="onLoad" draw:mime-type="image/png"/></draw:frame></text:p>
          </table:table-cell>
          <table:table-cell table:style-name="Table17.B1" office:value-type="string">
            <text:p text:style-name="P504"/>
            <text:p text:style-name="P566"><draw:frame draw:style-name="fr3" draw:name="Image 1132" text:anchor-type="as-char" svg:width="0.3874in" svg:height="0.0752in" draw:z-index="1166"><draw:image xlink:href="Pictures/100000010000004B0000000FD85EC22B.png" xlink:type="simple" xlink:show="embed" xlink:actuate="onLoad" draw:mime-type="image/png"/></draw:frame></text:p>
          </table:table-cell>
          <table:table-cell table:style-name="Table17.F1" office:value-type="string">
            <text:p text:style-name="P504"/>
            <text:p text:style-name="P551"><draw:frame draw:style-name="fr3" draw:name="Image 1133" text:anchor-type="as-char" svg:width="0.2902in" svg:height="0.0917in" draw:z-index="1167"><draw:image xlink:href="Pictures/1000000100000038000000123DAC97EF.png" xlink:type="simple" xlink:show="embed" xlink:actuate="onLoad" draw:mime-type="image/png"/></draw:frame></text:p>
          </table:table-cell>
        </table:table-row>
        <table:table-row table:style-name="Table17.2">
          <table:table-cell table:style-name="Table17.A1" office:value-type="string">
            <text:p text:style-name="P501"/>
            <text:p text:style-name="P583"><draw:frame draw:style-name="fr3" draw:name="Image 1134" text:anchor-type="as-char" svg:width="0.4555in" svg:height="0.0752in" draw:z-index="1168"><draw:image xlink:href="Pictures/10000001000000590000000FC8010DF8.png" xlink:type="simple" xlink:show="embed" xlink:actuate="onLoad" draw:mime-type="image/png"/></draw:frame></text:p>
          </table:table-cell>
          <table:table-cell table:style-name="Table17.B1" office:value-type="string">
            <text:p text:style-name="P501"/>
            <text:p text:style-name="P547"><draw:frame draw:style-name="fr3" draw:name="Image 1135" text:anchor-type="as-char" svg:width="0.3228in" svg:height="0.0752in" draw:z-index="1169"><draw:image xlink:href="Pictures/100000010000003F0000000F1C7EF803.png" xlink:type="simple" xlink:show="embed" xlink:actuate="onLoad" draw:mime-type="image/png"/></draw:frame></text:p>
          </table:table-cell>
          <table:table-cell table:style-name="Table17.B1" office:value-type="string">
            <text:p text:style-name="P501"/>
            <text:p text:style-name="P548"><draw:frame draw:style-name="fr3" draw:name="Image 1136" text:anchor-type="as-char" svg:width="0.5874in" svg:height="0.0752in" draw:z-index="1170"><draw:image xlink:href="Pictures/10000001000000720000000F97E08D7D.png" xlink:type="simple" xlink:show="embed" xlink:actuate="onLoad" draw:mime-type="image/png"/></draw:frame></text:p>
          </table:table-cell>
          <table:table-cell table:style-name="Table17.B1" office:value-type="string">
            <text:p text:style-name="P501"/>
            <text:p text:style-name="P549"><draw:frame draw:style-name="fr3" draw:name="Image 1137" text:anchor-type="as-char" svg:width="0.4965in" svg:height="0.0752in" draw:z-index="1171"><draw:image xlink:href="Pictures/10000001000000600000000F85D33136.png" xlink:type="simple" xlink:show="embed" xlink:actuate="onLoad" draw:mime-type="image/png"/></draw:frame></text:p>
          </table:table-cell>
          <table:table-cell table:style-name="Table17.B1" office:value-type="string">
            <text:p text:style-name="P501"/>
            <text:p text:style-name="P562"><draw:frame draw:style-name="fr3" draw:name="Image 1138" text:anchor-type="as-char" svg:width="0.3862in" svg:height="0.0752in" draw:z-index="1172"><draw:image xlink:href="Pictures/100000010000004B0000000F653E2EFA.png" xlink:type="simple" xlink:show="embed" xlink:actuate="onLoad" draw:mime-type="image/png"/></draw:frame></text:p>
          </table:table-cell>
          <table:table-cell table:style-name="Table17.F1" office:value-type="string">
            <text:p text:style-name="P501"/>
            <text:p text:style-name="P545"><draw:frame draw:style-name="fr3" draw:name="Image 1139" text:anchor-type="as-char" svg:width="0.298in" svg:height="0.0917in" draw:z-index="1173"><draw:image xlink:href="Pictures/10000001000000390000001282057798.png" xlink:type="simple" xlink:show="embed" xlink:actuate="onLoad" draw:mime-type="image/png"/></draw:frame></text:p>
          </table:table-cell>
        </table:table-row>
        <table:table-row table:style-name="Table17.2">
          <table:table-cell table:style-name="Table17.A1" office:value-type="string">
            <text:p text:style-name="P501"/>
            <text:p text:style-name="P604"><draw:frame draw:style-name="fr3" draw:name="Image 1140" text:anchor-type="as-char" svg:width="0.4346in" svg:height="0.0752in" draw:z-index="1174"><draw:image xlink:href="Pictures/10000001000000540000000F0DA32FDD.png" xlink:type="simple" xlink:show="embed" xlink:actuate="onLoad" draw:mime-type="image/png"/></draw:frame></text:p>
          </table:table-cell>
          <table:table-cell table:style-name="Table17.B1" office:value-type="string">
            <text:p text:style-name="P501"/>
            <text:p text:style-name="P547"><draw:frame draw:style-name="fr3" draw:name="Image 1141" text:anchor-type="as-char" svg:width="0.3228in" svg:height="0.0752in" draw:z-index="1175"><draw:image xlink:href="Pictures/100000010000003F0000000F87EB0874.png" xlink:type="simple" xlink:show="embed" xlink:actuate="onLoad" draw:mime-type="image/png"/></draw:frame></text:p>
          </table:table-cell>
          <table:table-cell table:style-name="Table17.B1" office:value-type="string">
            <text:p text:style-name="P501"/>
            <text:p text:style-name="P542"><draw:frame draw:style-name="fr8" draw:name="Image48" text:anchor-type="as-char" svg:width="0.1492in" svg:height="0.0764in" draw:z-index="1176"><draw:image xlink:href="Pictures/100000010000001000000008554B7B46.png" xlink:type="simple" xlink:show="embed" xlink:actuate="onLoad" draw:mime-type="image/png"/></draw:frame><draw:frame draw:style-name="fr8" draw:name="Image49" text:anchor-type="as-char" svg:width="0.4366in" svg:height="0.0764in" draw:z-index="1177"><draw:image xlink:href="Pictures/100000010000003000000008C5B6E611.png" xlink:type="simple" xlink:show="embed" xlink:actuate="onLoad" draw:mime-type="image/png"/></draw:frame></text:p>
          </table:table-cell>
          <table:table-cell table:style-name="Table17.B1" office:value-type="string">
            <text:p text:style-name="P501"/>
            <text:p text:style-name="P569"><draw:frame draw:style-name="fr3" draw:name="Image 1146" text:anchor-type="as-char" svg:width="0.4953in" svg:height="0.0752in" draw:z-index="1178"><draw:image xlink:href="Pictures/10000001000000600000000F66557A3A.png" xlink:type="simple" xlink:show="embed" xlink:actuate="onLoad" draw:mime-type="image/png"/></draw:frame></text:p>
          </table:table-cell>
          <table:table-cell table:style-name="Table17.B1" office:value-type="string">
            <text:p text:style-name="P501"/>
            <text:p text:style-name="P566"><draw:frame draw:style-name="fr3" draw:name="Image 1147" text:anchor-type="as-char" svg:width="0.3874in" svg:height="0.0752in" draw:z-index="1179"><draw:image xlink:href="Pictures/100000010000004B0000000F2C879481.png" xlink:type="simple" xlink:show="embed" xlink:actuate="onLoad" draw:mime-type="image/png"/></draw:frame></text:p>
          </table:table-cell>
          <table:table-cell table:style-name="Table17.F1" office:value-type="string">
            <text:p text:style-name="P501"/>
            <text:p text:style-name="P551"><draw:frame draw:style-name="fr3" draw:name="Image 1148" text:anchor-type="as-char" svg:width="0.2902in" svg:height="0.0917in" draw:z-index="1180"><draw:image xlink:href="Pictures/100000010000003800000012DBA432F0.png" xlink:type="simple" xlink:show="embed" xlink:actuate="onLoad" draw:mime-type="image/png"/></draw:frame></text:p>
          </table:table-cell>
        </table:table-row>
        <table:table-row table:style-name="Table17.2">
          <table:table-cell table:style-name="Table17.A1" office:value-type="string">
            <text:p text:style-name="P501"/>
            <text:p text:style-name="P605"><draw:frame draw:style-name="fr3" draw:name="Image 1149" text:anchor-type="as-char" svg:width="0.4661in" svg:height="0.0756in" draw:z-index="1181"><draw:image xlink:href="Pictures/100000010000005A0000000EF39315A6.png" xlink:type="simple" xlink:show="embed" xlink:actuate="onLoad" draw:mime-type="image/png"/></draw:frame></text:p>
          </table:table-cell>
          <table:table-cell table:style-name="Table17.B1" office:value-type="string">
            <text:p text:style-name="P501"/>
            <text:p text:style-name="P541"><draw:frame draw:style-name="fr3" draw:name="Image 1150" text:anchor-type="as-char" svg:width="0.3272in" svg:height="0.0756in" draw:z-index="1182"><draw:image xlink:href="Pictures/100000010000003F0000000E3E181298.png" xlink:type="simple" xlink:show="embed" xlink:actuate="onLoad" draw:mime-type="image/png"/></draw:frame></text:p>
          </table:table-cell>
          <table:table-cell table:style-name="Table17.B1" office:value-type="string">
            <text:p text:style-name="P501"/>
            <text:p text:style-name="P542"><draw:frame draw:style-name="fr3" draw:name="Image 1151" text:anchor-type="as-char" svg:width="0.5937in" svg:height="0.0756in" draw:z-index="1183"><draw:image xlink:href="Pictures/10000001000000720000000EB561F95F.png" xlink:type="simple" xlink:show="embed" xlink:actuate="onLoad" draw:mime-type="image/png"/></draw:frame></text:p>
          </table:table-cell>
          <table:table-cell table:style-name="Table17.B1" office:value-type="string">
            <text:p text:style-name="P501"/>
            <text:p text:style-name="P543"><draw:frame draw:style-name="fr3" draw:name="Image 1152" text:anchor-type="as-char" svg:width="0.502in" svg:height="0.0756in" draw:z-index="1184"><draw:image xlink:href="Pictures/10000001000000600000000E0DB1F76E.png" xlink:type="simple" xlink:show="embed" xlink:actuate="onLoad" draw:mime-type="image/png"/></draw:frame></text:p>
          </table:table-cell>
          <table:table-cell table:style-name="Table17.B1" office:value-type="string">
            <text:p text:style-name="P501"/>
            <text:p text:style-name="P555"><draw:frame draw:style-name="fr3" draw:name="Image 1153" text:anchor-type="as-char" svg:width="0.3937in" svg:height="0.0756in" draw:z-index="1185"><draw:image xlink:href="Pictures/100000010000004C0000000E57F689C6.png" xlink:type="simple" xlink:show="embed" xlink:actuate="onLoad" draw:mime-type="image/png"/></draw:frame></text:p>
          </table:table-cell>
          <table:table-cell table:style-name="Table17.F1" office:value-type="string">
            <text:p text:style-name="P501"/>
            <text:p text:style-name="P575"><draw:frame draw:style-name="fr3" draw:name="Image 1154" text:anchor-type="as-char" svg:width="0.2953in" svg:height="0.0917in" draw:z-index="1186"><draw:image xlink:href="Pictures/100000010000003900000012423AA404.png" xlink:type="simple" xlink:show="embed" xlink:actuate="onLoad" draw:mime-type="image/png"/></draw:frame></text:p>
          </table:table-cell>
        </table:table-row>
      </table:table>
      <text:p text:style-name="P606"/>
      <text:p text:style-name="P435"/>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row table:style-name="Table18.1">
          <table:table-cell table:style-name="Table18.A1" office:value-type="string">
            <text:p text:style-name="P366"/>
            <text:p text:style-name="P607"><draw:frame draw:style-name="fr3" draw:name="Image 1155" text:anchor-type="as-char" svg:width="0.4362in" svg:height="0.0917in" draw:z-index="1191"><draw:image xlink:href="Pictures/100000010000005400000012F6B823C9.png" xlink:type="simple" xlink:show="embed" xlink:actuate="onLoad" draw:mime-type="image/png"/></draw:frame></text:p>
          </table:table-cell>
          <table:table-cell table:style-name="Table18.B1" office:value-type="string">
            <text:p text:style-name="P366"/>
            <text:p text:style-name="P608"><draw:frame draw:style-name="fr3" draw:name="Image 1156" text:anchor-type="as-char" svg:width="0.3299in" svg:height="0.0764in" draw:z-index="1192"><draw:image xlink:href="Pictures/100000010000003E0000000F3EBD2D69.png" xlink:type="simple" xlink:show="embed" xlink:actuate="onLoad" draw:mime-type="image/png"/></draw:frame></text:p>
          </table:table-cell>
          <table:table-cell table:style-name="Table18.B1" office:value-type="string">
            <text:p text:style-name="P366"/>
            <text:p text:style-name="P609"><draw:frame draw:style-name="fr3" draw:name="Image 1157" text:anchor-type="as-char" svg:width="0.6in" svg:height="0.0764in" draw:z-index="1193"><draw:image xlink:href="Pictures/10000001000000720000000F5E3B7CB1.png" xlink:type="simple" xlink:show="embed" xlink:actuate="onLoad" draw:mime-type="image/png"/></draw:frame></text:p>
          </table:table-cell>
          <table:table-cell table:style-name="Table18.B1" office:value-type="string">
            <text:p text:style-name="P366"/>
            <text:p text:style-name="P610"><draw:frame draw:style-name="fr3" draw:name="Image 1158" text:anchor-type="as-char" svg:width="0.5071in" svg:height="0.0764in" draw:z-index="1194"><draw:image xlink:href="Pictures/10000001000000600000000F28C35D5A.png" xlink:type="simple" xlink:show="embed" xlink:actuate="onLoad" draw:mime-type="image/png"/></draw:frame></text:p>
          </table:table-cell>
          <table:table-cell table:style-name="Table18.B1" office:value-type="string">
            <text:p text:style-name="P366"/>
            <text:p text:style-name="P611"><draw:frame draw:style-name="fr3" draw:name="Image 1159" text:anchor-type="as-char" svg:width="0.3953in" svg:height="0.0764in" draw:z-index="1195"><draw:image xlink:href="Pictures/100000010000004C0000000FFA3E2D8C.png" xlink:type="simple" xlink:show="embed" xlink:actuate="onLoad" draw:mime-type="image/png"/></draw:frame></text:p>
          </table:table-cell>
          <table:table-cell table:style-name="Table18.F1" office:value-type="string">
            <text:p text:style-name="P366"/>
            <text:p text:style-name="P612"><draw:frame draw:style-name="fr3" draw:name="Image 1160" text:anchor-type="as-char" svg:width="0.2902in" svg:height="0.0917in" draw:z-index="1196"><draw:image xlink:href="Pictures/10000001000000380000001253C169DF.png" xlink:type="simple" xlink:show="embed" xlink:actuate="onLoad" draw:mime-type="image/png"/></draw:frame></text:p>
          </table:table-cell>
        </table:table-row>
        <table:table-row table:style-name="Table18.2">
          <table:table-cell table:style-name="Table18.A1" office:value-type="string">
            <text:p text:style-name="P372"/>
            <text:p text:style-name="P613"><draw:frame draw:style-name="fr3" draw:name="Image 1161" text:anchor-type="as-char" svg:width="0.4126in" svg:height="0.0764in" draw:z-index="1197"><draw:image xlink:href="Pictures/100000010000004E0000000FCC42F9DA.png" xlink:type="simple" xlink:show="embed" xlink:actuate="onLoad" draw:mime-type="image/png"/></draw:frame></text:p>
          </table:table-cell>
          <table:table-cell table:style-name="Table18.B1" office:value-type="string">
            <text:p text:style-name="P372"/>
            <text:p text:style-name="P608"><draw:frame draw:style-name="fr3" draw:name="Image 1162" text:anchor-type="as-char" svg:width="0.3299in" svg:height="0.0764in" draw:z-index="1198"><draw:image xlink:href="Pictures/100000010000003E0000000F6E006CBB.png" xlink:type="simple" xlink:show="embed" xlink:actuate="onLoad" draw:mime-type="image/png"/></draw:frame></text:p>
          </table:table-cell>
          <table:table-cell table:style-name="Table18.B1" office:value-type="string">
            <text:p text:style-name="P372"/>
            <text:p text:style-name="P609"><draw:frame draw:style-name="fr3" draw:name="Image 1163" text:anchor-type="as-char" svg:width="0.6in" svg:height="0.0764in" draw:z-index="1199"><draw:image xlink:href="Pictures/10000001000000720000000F9595C762.png" xlink:type="simple" xlink:show="embed" xlink:actuate="onLoad" draw:mime-type="image/png"/></draw:frame></text:p>
          </table:table-cell>
          <table:table-cell table:style-name="Table18.B1" office:value-type="string">
            <text:p text:style-name="P372"/>
            <text:p text:style-name="P610"><draw:frame draw:style-name="fr3" draw:name="Image 1164" text:anchor-type="as-char" svg:width="0.5071in" svg:height="0.0764in" draw:z-index="1200"><draw:image xlink:href="Pictures/10000001000000600000000F897616C1.png" xlink:type="simple" xlink:show="embed" xlink:actuate="onLoad" draw:mime-type="image/png"/></draw:frame></text:p>
          </table:table-cell>
          <table:table-cell table:style-name="Table18.B1" office:value-type="string">
            <text:p text:style-name="P372"/>
            <text:p text:style-name="P611"><draw:frame draw:style-name="fr3" draw:name="Image 1165" text:anchor-type="as-char" svg:width="0.398in" svg:height="0.0764in" draw:z-index="1201"><draw:image xlink:href="Pictures/100000010000004C0000000F46E312A2.png" xlink:type="simple" xlink:show="embed" xlink:actuate="onLoad" draw:mime-type="image/png"/></draw:frame></text:p>
          </table:table-cell>
          <table:table-cell table:style-name="Table18.F1" office:value-type="string">
            <text:p text:style-name="P372"/>
            <text:p text:style-name="P612"><draw:frame draw:style-name="fr3" draw:name="Image 1166" text:anchor-type="as-char" svg:width="0.2902in" svg:height="0.0917in" draw:z-index="1202"><draw:image xlink:href="Pictures/100000010000003800000012C2825FED.png" xlink:type="simple" xlink:show="embed" xlink:actuate="onLoad" draw:mime-type="image/png"/></draw:frame></text:p>
          </table:table-cell>
        </table:table-row>
        <table:table-row table:style-name="Table18.1">
          <table:table-cell table:style-name="Table18.A1" office:value-type="string">
            <text:p text:style-name="P366"/>
            <text:p text:style-name="P614"><draw:frame draw:style-name="fr3" draw:name="Image 1167" text:anchor-type="as-char" svg:width="0.4575in" svg:height="0.0917in" draw:z-index="1203"><draw:image xlink:href="Pictures/1000000100000058000000129E0755AA.png" xlink:type="simple" xlink:show="embed" xlink:actuate="onLoad" draw:mime-type="image/png"/></draw:frame></text:p>
          </table:table-cell>
          <table:table-cell table:style-name="Table18.B1" office:value-type="string">
            <text:p text:style-name="P366"/>
            <text:p text:style-name="P608"><draw:frame draw:style-name="fr3" draw:name="Image 1168" text:anchor-type="as-char" svg:width="0.3299in" svg:height="0.0764in" draw:z-index="1204"><draw:image xlink:href="Pictures/100000010000003E0000000F95C980A0.png" xlink:type="simple" xlink:show="embed" xlink:actuate="onLoad" draw:mime-type="image/png"/></draw:frame></text:p>
          </table:table-cell>
          <table:table-cell table:style-name="Table18.B1" office:value-type="string">
            <text:p text:style-name="P366"/>
            <text:p text:style-name="P609"><draw:frame draw:style-name="fr3" draw:name="Image 1169" text:anchor-type="as-char" svg:width="0.6in" svg:height="0.0764in" draw:z-index="1205"><draw:image xlink:href="Pictures/10000001000000720000000F87AC6E1F.png" xlink:type="simple" xlink:show="embed" xlink:actuate="onLoad" draw:mime-type="image/png"/></draw:frame></text:p>
          </table:table-cell>
          <table:table-cell table:style-name="Table18.B1" office:value-type="string">
            <text:p text:style-name="P366"/>
            <text:p text:style-name="P610"><draw:frame draw:style-name="fr3" draw:name="Image 1170" text:anchor-type="as-char" svg:width="0.5071in" svg:height="0.0764in" draw:z-index="1206"><draw:image xlink:href="Pictures/10000001000000600000000FA5029F09.png" xlink:type="simple" xlink:show="embed" xlink:actuate="onLoad" draw:mime-type="image/png"/></draw:frame></text:p>
          </table:table-cell>
          <table:table-cell table:style-name="Table18.B1" office:value-type="string">
            <text:p text:style-name="P366"/>
            <text:p text:style-name="P615"><draw:frame draw:style-name="fr3" draw:name="Image 1171" text:anchor-type="as-char" svg:width="0.3965in" svg:height="0.0764in" draw:z-index="1207"><draw:image xlink:href="Pictures/100000010000004B0000000F05E49A4F.png" xlink:type="simple" xlink:show="embed" xlink:actuate="onLoad" draw:mime-type="image/png"/></draw:frame></text:p>
          </table:table-cell>
          <table:table-cell table:style-name="Table18.F1" office:value-type="string">
            <text:p text:style-name="P366"/>
            <text:p text:style-name="P612"><draw:frame draw:style-name="fr3" draw:name="Image 1172" text:anchor-type="as-char" svg:width="0.2925in" svg:height="0.0917in" draw:z-index="1208"><draw:image xlink:href="Pictures/100000010000003800000012AC26C30C.png" xlink:type="simple" xlink:show="embed" xlink:actuate="onLoad" draw:mime-type="image/png"/></draw:frame></text:p>
          </table:table-cell>
        </table:table-row>
        <table:table-row table:style-name="Table18.2">
          <table:table-cell table:style-name="Table18.A1" office:value-type="string">
            <text:p text:style-name="P377"/>
            <text:p text:style-name="P616"><draw:frame draw:style-name="fr3" draw:name="Image 1173" text:anchor-type="as-char" svg:width="0.4626in" svg:height="0.0764in" draw:z-index="1209"><draw:image xlink:href="Pictures/10000001000000580000000F710C3B6C.png" xlink:type="simple" xlink:show="embed" xlink:actuate="onLoad" draw:mime-type="image/png"/></draw:frame></text:p>
          </table:table-cell>
          <table:table-cell table:style-name="Table18.B1" office:value-type="string">
            <text:p text:style-name="P377"/>
            <text:p text:style-name="P608"><draw:frame draw:style-name="fr3" draw:name="Image 1174" text:anchor-type="as-char" svg:width="0.3299in" svg:height="0.0764in" draw:z-index="1210"><draw:image xlink:href="Pictures/100000010000003E0000000F19DEA57F.png" xlink:type="simple" xlink:show="embed" xlink:actuate="onLoad" draw:mime-type="image/png"/></draw:frame></text:p>
          </table:table-cell>
          <table:table-cell table:style-name="Table18.B1" office:value-type="string">
            <text:p text:style-name="P377"/>
            <text:p text:style-name="P609"><draw:frame draw:style-name="fr3" draw:name="Image 1175" text:anchor-type="as-char" svg:width="0.6in" svg:height="0.0764in" draw:z-index="1211"><draw:image xlink:href="Pictures/10000001000000720000000F4E30CAE7.png" xlink:type="simple" xlink:show="embed" xlink:actuate="onLoad" draw:mime-type="image/png"/></draw:frame></text:p>
          </table:table-cell>
          <table:table-cell table:style-name="Table18.B1" office:value-type="string">
            <text:p text:style-name="P377"/>
            <text:p text:style-name="P610"><draw:frame draw:style-name="fr3" draw:name="Image 1176" text:anchor-type="as-char" svg:width="0.5071in" svg:height="0.0764in" draw:z-index="1212"><draw:image xlink:href="Pictures/10000001000000600000000F8D40A1E7.png" xlink:type="simple" xlink:show="embed" xlink:actuate="onLoad" draw:mime-type="image/png"/></draw:frame></text:p>
          </table:table-cell>
          <table:table-cell table:style-name="Table18.B1" office:value-type="string">
            <text:p text:style-name="P377"/>
            <text:p text:style-name="P611"><draw:frame draw:style-name="fr3" draw:name="Image 1177" text:anchor-type="as-char" svg:width="0.3953in" svg:height="0.0764in" draw:z-index="1213"><draw:image xlink:href="Pictures/100000010000004C0000000F5237BB0C.png" xlink:type="simple" xlink:show="embed" xlink:actuate="onLoad" draw:mime-type="image/png"/></draw:frame></text:p>
          </table:table-cell>
          <table:table-cell table:style-name="Table18.F1" office:value-type="string">
            <text:p text:style-name="P377"/>
            <text:p text:style-name="P612"><draw:frame draw:style-name="fr3" draw:name="Image 1178" text:anchor-type="as-char" svg:width="0.2902in" svg:height="0.0917in" draw:z-index="1214"><draw:image xlink:href="Pictures/100000010000003800000012D0F45C11.png" xlink:type="simple" xlink:show="embed" xlink:actuate="onLoad" draw:mime-type="image/png"/></draw:frame></text:p>
          </table:table-cell>
        </table:table-row>
        <table:table-row table:style-name="Table18.2">
          <table:table-cell table:style-name="Table18.A1" office:value-type="string">
            <text:p text:style-name="P372"/>
            <text:p text:style-name="P617"><draw:frame draw:style-name="fr3" draw:name="Image 1179" text:anchor-type="as-char" svg:width="0.4417in" svg:height="0.0917in" draw:z-index="1215"><draw:image xlink:href="Pictures/100000010000005600000012549E5A15.png" xlink:type="simple" xlink:show="embed" xlink:actuate="onLoad" draw:mime-type="image/png"/></draw:frame></text:p>
          </table:table-cell>
          <table:table-cell table:style-name="Table18.B1" office:value-type="string">
            <text:p text:style-name="P372"/>
            <text:p text:style-name="P608"><draw:frame draw:style-name="fr3" draw:name="Image 1180" text:anchor-type="as-char" svg:width="0.3299in" svg:height="0.0764in" draw:z-index="1216"><draw:image xlink:href="Pictures/100000010000003E0000000F4AA1EE2E.png" xlink:type="simple" xlink:show="embed" xlink:actuate="onLoad" draw:mime-type="image/png"/></draw:frame></text:p>
          </table:table-cell>
          <table:table-cell table:style-name="Table18.B1" office:value-type="string">
            <text:p text:style-name="P372"/>
            <text:p text:style-name="P609"><draw:frame draw:style-name="fr3" draw:name="Image 1181" text:anchor-type="as-char" svg:width="0.5984in" svg:height="0.0764in" draw:z-index="1217"><draw:image xlink:href="Pictures/10000001000000720000000F74E609E6.png" xlink:type="simple" xlink:show="embed" xlink:actuate="onLoad" draw:mime-type="image/png"/></draw:frame></text:p>
          </table:table-cell>
          <table:table-cell table:style-name="Table18.B1" office:value-type="string">
            <text:p text:style-name="P372"/>
            <text:p text:style-name="P610"><draw:frame draw:style-name="fr3" draw:name="Image 1182" text:anchor-type="as-char" svg:width="0.5071in" svg:height="0.0764in" draw:z-index="1218"><draw:image xlink:href="Pictures/10000001000000600000000FF0BA16D3.png" xlink:type="simple" xlink:show="embed" xlink:actuate="onLoad" draw:mime-type="image/png"/></draw:frame></text:p>
          </table:table-cell>
          <table:table-cell table:style-name="Table18.B1" office:value-type="string">
            <text:p text:style-name="P372"/>
            <text:p text:style-name="P611"><draw:frame draw:style-name="fr3" draw:name="Image 1183" text:anchor-type="as-char" svg:width="0.3953in" svg:height="0.0764in" draw:z-index="1219"><draw:image xlink:href="Pictures/100000010000004C0000000F7D7D2796.png" xlink:type="simple" xlink:show="embed" xlink:actuate="onLoad" draw:mime-type="image/png"/></draw:frame></text:p>
          </table:table-cell>
          <table:table-cell table:style-name="Table18.F1" office:value-type="string">
            <text:p text:style-name="P372"/>
            <text:p text:style-name="P612"><draw:frame draw:style-name="fr3" draw:name="Image 1184" text:anchor-type="as-char" svg:width="0.2902in" svg:height="0.0917in" draw:z-index="1220"><draw:image xlink:href="Pictures/10000001000000380000001257ED3D36.png" xlink:type="simple" xlink:show="embed" xlink:actuate="onLoad" draw:mime-type="image/png"/></draw:frame></text:p>
          </table:table-cell>
        </table:table-row>
        <table:table-row table:style-name="Table18.2">
          <table:table-cell table:style-name="Table18.A1" office:value-type="string">
            <text:p text:style-name="P372"/>
            <text:p text:style-name="P618"><draw:frame draw:style-name="fr3" draw:name="Image 1185" text:anchor-type="as-char" svg:width="0.4244in" svg:height="0.0764in" draw:z-index="1221"><draw:image xlink:href="Pictures/10000001000000500000000F15B3044E.png" xlink:type="simple" xlink:show="embed" xlink:actuate="onLoad" draw:mime-type="image/png"/></draw:frame></text:p>
          </table:table-cell>
          <table:table-cell table:style-name="Table18.B1" office:value-type="string">
            <text:p text:style-name="P372"/>
            <text:p text:style-name="P608"><draw:frame draw:style-name="fr3" draw:name="Image 1186" text:anchor-type="as-char" svg:width="0.3299in" svg:height="0.0764in" draw:z-index="1222"><draw:image xlink:href="Pictures/100000010000003E0000000F37A0A193.png" xlink:type="simple" xlink:show="embed" xlink:actuate="onLoad" draw:mime-type="image/png"/></draw:frame></text:p>
          </table:table-cell>
          <table:table-cell table:style-name="Table18.B1" office:value-type="string">
            <text:p text:style-name="P372"/>
            <text:p text:style-name="P609"><draw:frame draw:style-name="fr3" draw:name="Image 1187" text:anchor-type="as-char" svg:width="0.6016in" svg:height="0.0764in" draw:z-index="1223"><draw:image xlink:href="Pictures/10000001000000720000000FD33E2A84.png" xlink:type="simple" xlink:show="embed" xlink:actuate="onLoad" draw:mime-type="image/png"/></draw:frame></text:p>
          </table:table-cell>
          <table:table-cell table:style-name="Table18.B1" office:value-type="string">
            <text:p text:style-name="P372"/>
            <text:p text:style-name="P610"><draw:frame draw:style-name="fr3" draw:name="Image 1188" text:anchor-type="as-char" svg:width="0.5071in" svg:height="0.0764in" draw:z-index="1224"><draw:image xlink:href="Pictures/10000001000000600000000F1E2762F6.png" xlink:type="simple" xlink:show="embed" xlink:actuate="onLoad" draw:mime-type="image/png"/></draw:frame></text:p>
          </table:table-cell>
          <table:table-cell table:style-name="Table18.B1" office:value-type="string">
            <text:p text:style-name="P372"/>
            <text:p text:style-name="P611"><draw:frame draw:style-name="fr3" draw:name="Image 1189" text:anchor-type="as-char" svg:width="0.398in" svg:height="0.0764in" draw:z-index="1225"><draw:image xlink:href="Pictures/100000010000004C0000000F818F96BD.png" xlink:type="simple" xlink:show="embed" xlink:actuate="onLoad" draw:mime-type="image/png"/></draw:frame></text:p>
          </table:table-cell>
          <table:table-cell table:style-name="Table18.F1" office:value-type="string">
            <text:p text:style-name="P372"/>
            <text:p text:style-name="P619"><draw:frame draw:style-name="fr3" draw:name="Image 1190" text:anchor-type="as-char" svg:width="0.2953in" svg:height="0.0917in" draw:z-index="1226"><draw:image xlink:href="Pictures/1000000100000039000000122FD5F4E8.png" xlink:type="simple" xlink:show="embed" xlink:actuate="onLoad" draw:mime-type="image/png"/></draw:frame></text:p>
          </table:table-cell>
        </table:table-row>
        <table:table-row table:style-name="Table18.1">
          <table:table-cell table:style-name="Table18.A1" office:value-type="string">
            <text:p text:style-name="P366"/>
            <text:p text:style-name="P620"><draw:frame draw:style-name="fr3" draw:name="Image 1191" text:anchor-type="as-char" svg:width="0.428in" svg:height="0.0756in" draw:z-index="1227"><draw:image xlink:href="Pictures/10000001000000520000000EDBA303F7.png" xlink:type="simple" xlink:show="embed" xlink:actuate="onLoad" draw:mime-type="image/png"/></draw:frame></text:p>
          </table:table-cell>
          <table:table-cell table:style-name="Table18.B1" office:value-type="string">
            <text:p text:style-name="P366"/>
            <text:p text:style-name="P621"><draw:frame draw:style-name="fr3" draw:name="Image 1192" text:anchor-type="as-char" svg:width="0.3272in" svg:height="0.0756in" draw:z-index="1228"><draw:image xlink:href="Pictures/100000010000003E0000000E26CB76E8.png" xlink:type="simple" xlink:show="embed" xlink:actuate="onLoad" draw:mime-type="image/png"/></draw:frame></text:p>
          </table:table-cell>
          <table:table-cell table:style-name="Table18.B1" office:value-type="string">
            <text:p text:style-name="P366"/>
            <text:p text:style-name="P622"><draw:frame draw:style-name="fr3" draw:name="Image 1193" text:anchor-type="as-char" svg:width="0.5937in" svg:height="0.0756in" draw:z-index="1229"><draw:image xlink:href="Pictures/10000001000000720000000E3414F397.png" xlink:type="simple" xlink:show="embed" xlink:actuate="onLoad" draw:mime-type="image/png"/></draw:frame></text:p>
          </table:table-cell>
          <table:table-cell table:style-name="Table18.B1" office:value-type="string">
            <text:p text:style-name="P366"/>
            <text:p text:style-name="P557"><draw:frame draw:style-name="fr3" draw:name="Image 1194" text:anchor-type="as-char" svg:width="0.502in" svg:height="0.0756in" draw:z-index="1230"><draw:image xlink:href="Pictures/10000001000000600000000E5233FE08.png" xlink:type="simple" xlink:show="embed" xlink:actuate="onLoad" draw:mime-type="image/png"/></draw:frame></text:p>
          </table:table-cell>
          <table:table-cell table:style-name="Table18.B1" office:value-type="string">
            <text:p text:style-name="P366"/>
            <text:p text:style-name="P623"><draw:frame draw:style-name="fr3" draw:name="Image 1195" text:anchor-type="as-char" svg:width="0.3945in" svg:height="0.0756in" draw:z-index="1231"><draw:image xlink:href="Pictures/100000010000004C0000000E19714FD9.png" xlink:type="simple" xlink:show="embed" xlink:actuate="onLoad" draw:mime-type="image/png"/></draw:frame></text:p>
          </table:table-cell>
          <table:table-cell table:style-name="Table18.F1" office:value-type="string">
            <text:p text:style-name="P366"/>
            <text:p text:style-name="P619"><draw:frame draw:style-name="fr3" draw:name="Image 1196" text:anchor-type="as-char" svg:width="0.2957in" svg:height="0.0925in" draw:z-index="1232"><draw:image xlink:href="Pictures/10000001000000390000001178916A28.png" xlink:type="simple" xlink:show="embed" xlink:actuate="onLoad" draw:mime-type="image/png"/></draw:frame></text:p>
          </table:table-cell>
        </table:table-row>
        <table:table-row table:style-name="Table18.2">
          <table:table-cell table:style-name="Table18.A1" office:value-type="string">
            <text:p text:style-name="P377"/>
            <text:p text:style-name="P616"><draw:frame draw:style-name="fr3" draw:name="Image 1197" text:anchor-type="as-char" svg:width="0.4626in" svg:height="0.0764in" draw:z-index="1233"><draw:image xlink:href="Pictures/10000001000000580000000F6272E7E6.png" xlink:type="simple" xlink:show="embed" xlink:actuate="onLoad" draw:mime-type="image/png"/></draw:frame></text:p>
          </table:table-cell>
          <table:table-cell table:style-name="Table18.B1" office:value-type="string">
            <text:p text:style-name="P377"/>
            <text:p text:style-name="P608"><draw:frame draw:style-name="fr3" draw:name="Image 1198" text:anchor-type="as-char" svg:width="0.3299in" svg:height="0.0764in" draw:z-index="1234"><draw:image xlink:href="Pictures/100000010000003E0000000F14C12B67.png" xlink:type="simple" xlink:show="embed" xlink:actuate="onLoad" draw:mime-type="image/png"/></draw:frame></text:p>
          </table:table-cell>
          <table:table-cell table:style-name="Table18.B1" office:value-type="string">
            <text:p text:style-name="P377"/>
            <text:p text:style-name="P609"><draw:frame draw:style-name="fr3" draw:name="Image 1199" text:anchor-type="as-char" svg:width="0.6in" svg:height="0.0764in" draw:z-index="1235"><draw:image xlink:href="Pictures/10000001000000720000000F6A15170F.png" xlink:type="simple" xlink:show="embed" xlink:actuate="onLoad" draw:mime-type="image/png"/></draw:frame></text:p>
          </table:table-cell>
          <table:table-cell table:style-name="Table18.B1" office:value-type="string">
            <text:p text:style-name="P377"/>
            <text:p text:style-name="P610"><draw:frame draw:style-name="fr3" draw:name="Image 1200" text:anchor-type="as-char" svg:width="0.5071in" svg:height="0.0764in" draw:z-index="1236"><draw:image xlink:href="Pictures/10000001000000600000000FCEF56CEB.png" xlink:type="simple" xlink:show="embed" xlink:actuate="onLoad" draw:mime-type="image/png"/></draw:frame></text:p>
          </table:table-cell>
          <table:table-cell table:style-name="Table18.B1" office:value-type="string">
            <text:p text:style-name="P377"/>
            <text:p text:style-name="P615"><draw:frame draw:style-name="fr3" draw:name="Image 1201" text:anchor-type="as-char" svg:width="0.3937in" svg:height="0.0764in" draw:z-index="1237"><draw:image xlink:href="Pictures/100000010000004B0000000F296ABFC0.png" xlink:type="simple" xlink:show="embed" xlink:actuate="onLoad" draw:mime-type="image/png"/></draw:frame></text:p>
          </table:table-cell>
          <table:table-cell table:style-name="Table18.F1" office:value-type="string">
            <text:p text:style-name="P377"/>
            <text:p text:style-name="P624"><draw:frame draw:style-name="fr3" draw:name="Image 1202" text:anchor-type="as-char" svg:width="0.298in" svg:height="0.0917in" draw:z-index="1238"><draw:image xlink:href="Pictures/100000010000003A000000128EF2674C.png" xlink:type="simple" xlink:show="embed" xlink:actuate="onLoad" draw:mime-type="image/png"/></draw:frame></text:p>
          </table:table-cell>
        </table:table-row>
        <table:table-row table:style-name="Table18.2">
          <table:table-cell table:style-name="Table18.A1" office:value-type="string">
            <text:p text:style-name="P372"/>
            <text:p text:style-name="P625"><draw:frame draw:style-name="fr3" draw:name="Image 1203" text:anchor-type="as-char" svg:width="0.4799in" svg:height="0.0756in" draw:z-index="1239"><draw:image xlink:href="Pictures/100000010000005C0000000E2DA3CE36.png" xlink:type="simple" xlink:show="embed" xlink:actuate="onLoad" draw:mime-type="image/png"/></draw:frame></text:p>
          </table:table-cell>
          <table:table-cell table:style-name="Table18.B1" office:value-type="string">
            <text:p text:style-name="P372"/>
            <text:p text:style-name="P621"><draw:frame draw:style-name="fr3" draw:name="Image 1204" text:anchor-type="as-char" svg:width="0.3272in" svg:height="0.0756in" draw:z-index="1240"><draw:image xlink:href="Pictures/100000010000003E0000000E7A5C587D.png" xlink:type="simple" xlink:show="embed" xlink:actuate="onLoad" draw:mime-type="image/png"/></draw:frame></text:p>
          </table:table-cell>
          <table:table-cell table:style-name="Table18.B1" office:value-type="string">
            <text:p text:style-name="P372"/>
            <text:p text:style-name="P622"><draw:frame draw:style-name="fr3" draw:name="Image 1205" text:anchor-type="as-char" svg:width="0.5929in" svg:height="0.0756in" draw:z-index="1241"><draw:image xlink:href="Pictures/10000001000000720000000E538AD467.png" xlink:type="simple" xlink:show="embed" xlink:actuate="onLoad" draw:mime-type="image/png"/></draw:frame></text:p>
          </table:table-cell>
          <table:table-cell table:style-name="Table18.B1" office:value-type="string">
            <text:p text:style-name="P372"/>
            <text:p text:style-name="P557"><draw:frame draw:style-name="fr3" draw:name="Image 1206" text:anchor-type="as-char" svg:width="0.502in" svg:height="0.0756in" draw:z-index="1242"><draw:image xlink:href="Pictures/10000001000000600000000E95F99838.png" xlink:type="simple" xlink:show="embed" xlink:actuate="onLoad" draw:mime-type="image/png"/></draw:frame></text:p>
          </table:table-cell>
          <table:table-cell table:style-name="Table18.B1" office:value-type="string">
            <text:p text:style-name="P372"/>
            <text:p text:style-name="P626"><draw:frame draw:style-name="fr3" draw:name="Image 1207" text:anchor-type="as-char" svg:width="0.3929in" svg:height="0.0756in" draw:z-index="1243"><draw:image xlink:href="Pictures/100000010000004B0000000EBFF969DE.png" xlink:type="simple" xlink:show="embed" xlink:actuate="onLoad" draw:mime-type="image/png"/></draw:frame></text:p>
          </table:table-cell>
          <table:table-cell table:style-name="Table18.F1" office:value-type="string">
            <text:p text:style-name="P372"/>
            <text:p text:style-name="P612"><draw:frame draw:style-name="fr3" draw:name="Image 1208" text:anchor-type="as-char" svg:width="0.2929in" svg:height="0.0925in" draw:z-index="1244"><draw:image xlink:href="Pictures/1000000100000038000000112762C642.png" xlink:type="simple" xlink:show="embed" xlink:actuate="onLoad" draw:mime-type="image/png"/></draw:frame></text:p>
          </table:table-cell>
        </table:table-row>
        <table:table-row table:style-name="Table18.2">
          <table:table-cell table:style-name="Table18.A1" office:value-type="string">
            <text:p text:style-name="P372"/>
            <text:p text:style-name="P627"><draw:frame draw:style-name="fr3" draw:name="Image 1209" text:anchor-type="as-char" svg:width="0.4602in" svg:height="0.0756in" draw:z-index="1245"><draw:image xlink:href="Pictures/10000001000000590000000EACA8549E.png" xlink:type="simple" xlink:show="embed" xlink:actuate="onLoad" draw:mime-type="image/png"/></draw:frame></text:p>
          </table:table-cell>
          <table:table-cell table:style-name="Table18.B1" office:value-type="string">
            <text:p text:style-name="P372"/>
            <text:p text:style-name="P621"><draw:frame draw:style-name="fr3" draw:name="Image 1210" text:anchor-type="as-char" svg:width="0.3272in" svg:height="0.0756in" draw:z-index="1246"><draw:image xlink:href="Pictures/100000010000003E0000000EF9E98D36.png" xlink:type="simple" xlink:show="embed" xlink:actuate="onLoad" draw:mime-type="image/png"/></draw:frame></text:p>
          </table:table-cell>
          <table:table-cell table:style-name="Table18.B1" office:value-type="string">
            <text:p text:style-name="P372"/>
            <text:p text:style-name="P622"><draw:frame draw:style-name="fr3" draw:name="Image 1211" text:anchor-type="as-char" svg:width="0.5957in" svg:height="0.0756in" draw:z-index="1247"><draw:image xlink:href="Pictures/10000001000000720000000E1789E015.png" xlink:type="simple" xlink:show="embed" xlink:actuate="onLoad" draw:mime-type="image/png"/></draw:frame></text:p>
          </table:table-cell>
          <table:table-cell table:style-name="Table18.B1" office:value-type="string">
            <text:p text:style-name="P372"/>
            <text:p text:style-name="P557"><draw:frame draw:style-name="fr3" draw:name="Image 1212" text:anchor-type="as-char" svg:width="0.502in" svg:height="0.0756in" draw:z-index="1248"><draw:image xlink:href="Pictures/10000001000000600000000E8778DE27.png" xlink:type="simple" xlink:show="embed" xlink:actuate="onLoad" draw:mime-type="image/png"/></draw:frame></text:p>
          </table:table-cell>
          <table:table-cell table:style-name="Table18.B1" office:value-type="string">
            <text:p text:style-name="P372"/>
            <text:p text:style-name="P623"><draw:frame draw:style-name="fr3" draw:name="Image 1213" text:anchor-type="as-char" svg:width="0.3917in" svg:height="0.0756in" draw:z-index="1249"><draw:image xlink:href="Pictures/100000010000004C0000000EC1BA4B2C.png" xlink:type="simple" xlink:show="embed" xlink:actuate="onLoad" draw:mime-type="image/png"/></draw:frame></text:p>
          </table:table-cell>
          <table:table-cell table:style-name="Table18.F1" office:value-type="string">
            <text:p text:style-name="P372"/>
            <text:p text:style-name="P612"><draw:frame draw:style-name="fr3" draw:name="Image 1214" text:anchor-type="as-char" svg:width="0.2917in" svg:height="0.0925in" draw:z-index="1250"><draw:image xlink:href="Pictures/1000000100000038000000118FC6F403.png" xlink:type="simple" xlink:show="embed" xlink:actuate="onLoad" draw:mime-type="image/png"/></draw:frame></text:p>
          </table:table-cell>
        </table:table-row>
        <table:table-row table:style-name="Table18.1">
          <table:table-cell table:style-name="Table18.A1" office:value-type="string">
            <text:p text:style-name="P366"/>
            <text:p text:style-name="P628"><draw:frame draw:style-name="fr3" draw:name="Image 1215" text:anchor-type="as-char" svg:width="0.4063in" svg:height="0.0764in" draw:z-index="1251"><draw:image xlink:href="Pictures/100000010000004D0000000F5A2404BE.png" xlink:type="simple" xlink:show="embed" xlink:actuate="onLoad" draw:mime-type="image/png"/></draw:frame></text:p>
          </table:table-cell>
          <table:table-cell table:style-name="Table18.B1" office:value-type="string">
            <text:p text:style-name="P366"/>
            <text:p text:style-name="P608"><draw:frame draw:style-name="fr3" draw:name="Image 1216" text:anchor-type="as-char" svg:width="0.3299in" svg:height="0.0764in" draw:z-index="1252"><draw:image xlink:href="Pictures/100000010000003E0000000F0B020C3C.png" xlink:type="simple" xlink:show="embed" xlink:actuate="onLoad" draw:mime-type="image/png"/></draw:frame></text:p>
          </table:table-cell>
          <table:table-cell table:style-name="Table18.B1" office:value-type="string">
            <text:p text:style-name="P366"/>
            <text:p text:style-name="P609"><draw:frame draw:style-name="fr3" draw:name="Image 1217" text:anchor-type="as-char" svg:width="0.6in" svg:height="0.0764in" draw:z-index="1253"><draw:image xlink:href="Pictures/10000001000000720000000F8AD80E2C.png" xlink:type="simple" xlink:show="embed" xlink:actuate="onLoad" draw:mime-type="image/png"/></draw:frame></text:p>
          </table:table-cell>
          <table:table-cell table:style-name="Table18.B1" office:value-type="string">
            <text:p text:style-name="P366"/>
            <text:p text:style-name="P629"><draw:frame draw:style-name="fr3" draw:name="Image 1218" text:anchor-type="as-char" svg:width="0.4992in" svg:height="0.0764in" draw:z-index="1254"><draw:image xlink:href="Pictures/100000010000005F0000000FC6C0B5E0.png" xlink:type="simple" xlink:show="embed" xlink:actuate="onLoad" draw:mime-type="image/png"/></draw:frame></text:p>
          </table:table-cell>
          <table:table-cell table:style-name="Table18.B1" office:value-type="string">
            <text:p text:style-name="P366"/>
            <text:p text:style-name="P611"><draw:frame draw:style-name="fr3" draw:name="Image 1219" text:anchor-type="as-char" svg:width="0.398in" svg:height="0.0764in" draw:z-index="1255"><draw:image xlink:href="Pictures/100000010000004C0000000FA9779784.png" xlink:type="simple" xlink:show="embed" xlink:actuate="onLoad" draw:mime-type="image/png"/></draw:frame></text:p>
          </table:table-cell>
          <table:table-cell table:style-name="Table18.F1" office:value-type="string">
            <text:p text:style-name="P366"/>
            <text:p text:style-name="P612"><draw:frame draw:style-name="fr3" draw:name="Image 1220" text:anchor-type="as-char" svg:width="0.2925in" svg:height="0.0917in" draw:z-index="1256"><draw:image xlink:href="Pictures/10000001000000380000001224DEB16F.png" xlink:type="simple" xlink:show="embed" xlink:actuate="onLoad" draw:mime-type="image/png"/></draw:frame></text:p>
          </table:table-cell>
        </table:table-row>
        <table:table-row table:style-name="Table18.2">
          <table:table-cell table:style-name="Table18.A1" office:value-type="string">
            <text:p text:style-name="P372"/>
            <text:p text:style-name="P630"><draw:frame draw:style-name="fr3" draw:name="Image 1221" text:anchor-type="as-char" svg:width="0.4835in" svg:height="0.0764in" draw:z-index="1257"><draw:image xlink:href="Pictures/100000010000005C0000000F5CD7A1D5.png" xlink:type="simple" xlink:show="embed" xlink:actuate="onLoad" draw:mime-type="image/png"/></draw:frame></text:p>
          </table:table-cell>
          <table:table-cell table:style-name="Table18.B1" office:value-type="string">
            <text:p text:style-name="P372"/>
            <text:p text:style-name="P608"><draw:frame draw:style-name="fr3" draw:name="Image 1222" text:anchor-type="as-char" svg:width="0.3299in" svg:height="0.0764in" draw:z-index="1258"><draw:image xlink:href="Pictures/100000010000003E0000000F586644B7.png" xlink:type="simple" xlink:show="embed" xlink:actuate="onLoad" draw:mime-type="image/png"/></draw:frame></text:p>
          </table:table-cell>
          <table:table-cell table:style-name="Table18.B1" office:value-type="string">
            <text:p text:style-name="P372"/>
            <text:p text:style-name="P631"><draw:frame draw:style-name="fr8" draw:name="Image50" text:anchor-type="as-char" svg:width="0.1465in" svg:height="0.0764in" draw:z-index="1259"><draw:image xlink:href="Pictures/100000010000001000000008718B314A.png" xlink:type="simple" xlink:show="embed" xlink:actuate="onLoad" draw:mime-type="image/png"/></draw:frame><draw:frame draw:style-name="fr8" draw:name="Image51" text:anchor-type="as-char" svg:width="0.4398in" svg:height="0.0764in" draw:z-index="1260"><draw:image xlink:href="Pictures/1000000100000030000000080E46EA42.png" xlink:type="simple" xlink:show="embed" xlink:actuate="onLoad" draw:mime-type="image/png"/></draw:frame></text:p>
          </table:table-cell>
          <table:table-cell table:style-name="Table18.B1" office:value-type="string">
            <text:p text:style-name="P372"/>
            <text:p text:style-name="P632"><draw:frame draw:style-name="fr3" draw:name="Image 1227" text:anchor-type="as-char" svg:width="0.5047in" svg:height="0.0764in" draw:z-index="1261"><draw:image xlink:href="Pictures/10000001000000600000000F671E929B.png" xlink:type="simple" xlink:show="embed" xlink:actuate="onLoad" draw:mime-type="image/png"/></draw:frame></text:p>
          </table:table-cell>
          <table:table-cell table:style-name="Table18.B1" office:value-type="string">
            <text:p text:style-name="P372"/>
            <text:p text:style-name="P611"><draw:frame draw:style-name="fr3" draw:name="Image 1228" text:anchor-type="as-char" svg:width="0.398in" svg:height="0.0764in" draw:z-index="1262"><draw:image xlink:href="Pictures/100000010000004C0000000F120CDCFE.png" xlink:type="simple" xlink:show="embed" xlink:actuate="onLoad" draw:mime-type="image/png"/></draw:frame></text:p>
          </table:table-cell>
          <table:table-cell table:style-name="Table18.F1" office:value-type="string">
            <text:p text:style-name="P372"/>
            <text:p text:style-name="P624"><draw:frame draw:style-name="fr3" draw:name="Image 1229" text:anchor-type="as-char" svg:width="0.298in" svg:height="0.0917in" draw:z-index="1263"><draw:image xlink:href="Pictures/100000010000003A000000127E6ABC1E.png" xlink:type="simple" xlink:show="embed" xlink:actuate="onLoad" draw:mime-type="image/png"/></draw:frame></text:p>
          </table:table-cell>
        </table:table-row>
        <table:table-row table:style-name="Table18.2">
          <table:table-cell table:style-name="Table18.A1" office:value-type="string">
            <text:p text:style-name="P372"/>
            <text:p text:style-name="P633"><draw:frame draw:style-name="fr3" draw:name="Image 1230" text:anchor-type="as-char" svg:width="0.4681in" svg:height="0.0764in" draw:z-index="1264"><draw:image xlink:href="Pictures/10000001000000590000000F30B21B00.png" xlink:type="simple" xlink:show="embed" xlink:actuate="onLoad" draw:mime-type="image/png"/></draw:frame></text:p>
          </table:table-cell>
          <table:table-cell table:style-name="Table18.B1" office:value-type="string">
            <text:p text:style-name="P372"/>
            <text:p text:style-name="P608"><draw:frame draw:style-name="fr3" draw:name="Image 1231" text:anchor-type="as-char" svg:width="0.3299in" svg:height="0.0764in" draw:z-index="1265"><draw:image xlink:href="Pictures/100000010000003E0000000F4AB3D3A7.png" xlink:type="simple" xlink:show="embed" xlink:actuate="onLoad" draw:mime-type="image/png"/></draw:frame></text:p>
          </table:table-cell>
          <table:table-cell table:style-name="Table18.B1" office:value-type="string">
            <text:p text:style-name="P372"/>
            <text:p text:style-name="P609"><draw:frame draw:style-name="fr3" draw:name="Image 1232" text:anchor-type="as-char" svg:width="0.6in" svg:height="0.0764in" draw:z-index="1266"><draw:image xlink:href="Pictures/10000001000000720000000F2EDF5759.png" xlink:type="simple" xlink:show="embed" xlink:actuate="onLoad" draw:mime-type="image/png"/></draw:frame></text:p>
          </table:table-cell>
          <table:table-cell table:style-name="Table18.B1" office:value-type="string">
            <text:p text:style-name="P372"/>
            <text:p text:style-name="P610"><draw:frame draw:style-name="fr3" draw:name="Image 1233" text:anchor-type="as-char" svg:width="0.5071in" svg:height="0.0764in" draw:z-index="1267"><draw:image xlink:href="Pictures/10000001000000600000000FBA157457.png" xlink:type="simple" xlink:show="embed" xlink:actuate="onLoad" draw:mime-type="image/png"/></draw:frame></text:p>
          </table:table-cell>
          <table:table-cell table:style-name="Table18.B1" office:value-type="string">
            <text:p text:style-name="P372"/>
            <text:p text:style-name="P615"><draw:frame draw:style-name="fr3" draw:name="Image 1234" text:anchor-type="as-char" svg:width="0.3937in" svg:height="0.0764in" draw:z-index="1268"><draw:image xlink:href="Pictures/100000010000004B0000000FE499A695.png" xlink:type="simple" xlink:show="embed" xlink:actuate="onLoad" draw:mime-type="image/png"/></draw:frame></text:p>
          </table:table-cell>
          <table:table-cell table:style-name="Table18.F1" office:value-type="string">
            <text:p text:style-name="P372"/>
            <text:p text:style-name="P624"><draw:frame draw:style-name="fr3" draw:name="Image 1235" text:anchor-type="as-char" svg:width="0.298in" svg:height="0.0917in" draw:z-index="1269"><draw:image xlink:href="Pictures/100000010000003A00000012C45E20DD.png" xlink:type="simple" xlink:show="embed" xlink:actuate="onLoad" draw:mime-type="image/png"/></draw:frame></text:p>
          </table:table-cell>
        </table:table-row>
        <table:table-row table:style-name="Table18.2">
          <table:table-cell table:style-name="Table18.A1" office:value-type="string">
            <text:p text:style-name="P372"/>
            <text:p text:style-name="P634"><draw:frame draw:style-name="fr3" draw:name="Image 1236" text:anchor-type="as-char" svg:width="0.4098in" svg:height="0.0764in" draw:z-index="1270"><draw:image xlink:href="Pictures/100000010000004E0000000FFCAE0470.png" xlink:type="simple" xlink:show="embed" xlink:actuate="onLoad" draw:mime-type="image/png"/></draw:frame></text:p>
          </table:table-cell>
          <table:table-cell table:style-name="Table18.B1" office:value-type="string">
            <text:p text:style-name="P372"/>
            <text:p text:style-name="P608"><draw:frame draw:style-name="fr3" draw:name="Image 1237" text:anchor-type="as-char" svg:width="0.3299in" svg:height="0.0764in" draw:z-index="1271"><draw:image xlink:href="Pictures/100000010000003E0000000FFE692687.png" xlink:type="simple" xlink:show="embed" xlink:actuate="onLoad" draw:mime-type="image/png"/></draw:frame></text:p>
          </table:table-cell>
          <table:table-cell table:style-name="Table18.B1" office:value-type="string">
            <text:p text:style-name="P372"/>
            <text:p text:style-name="P609"><draw:frame draw:style-name="fr3" draw:name="Image 1238" text:anchor-type="as-char" svg:width="0.6016in" svg:height="0.0764in" draw:z-index="1272"><draw:image xlink:href="Pictures/10000001000000720000000FF7B1FEDD.png" xlink:type="simple" xlink:show="embed" xlink:actuate="onLoad" draw:mime-type="image/png"/></draw:frame></text:p>
          </table:table-cell>
          <table:table-cell table:style-name="Table18.B1" office:value-type="string">
            <text:p text:style-name="P372"/>
            <text:p text:style-name="P610"><draw:frame draw:style-name="fr3" draw:name="Image 1239" text:anchor-type="as-char" svg:width="0.5071in" svg:height="0.0764in" draw:z-index="1273"><draw:image xlink:href="Pictures/10000001000000600000000F4152F362.png" xlink:type="simple" xlink:show="embed" xlink:actuate="onLoad" draw:mime-type="image/png"/></draw:frame></text:p>
          </table:table-cell>
          <table:table-cell table:style-name="Table18.B1" office:value-type="string">
            <text:p text:style-name="P372"/>
            <text:p text:style-name="P635"><draw:frame draw:style-name="fr3" draw:name="Image 1240" text:anchor-type="as-char" svg:width="0.3965in" svg:height="0.0764in" draw:z-index="1274"><draw:image xlink:href="Pictures/100000010000004C0000000F4DB731DE.png" xlink:type="simple" xlink:show="embed" xlink:actuate="onLoad" draw:mime-type="image/png"/></draw:frame></text:p>
          </table:table-cell>
          <table:table-cell table:style-name="Table18.F1" office:value-type="string">
            <text:p text:style-name="P372"/>
            <text:p text:style-name="P612"><draw:frame draw:style-name="fr3" draw:name="Image 1241" text:anchor-type="as-char" svg:width="0.2902in" svg:height="0.0917in" draw:z-index="1275"><draw:image xlink:href="Pictures/1000000100000038000000123AA34F41.png" xlink:type="simple" xlink:show="embed" xlink:actuate="onLoad" draw:mime-type="image/png"/></draw:frame></text:p>
          </table:table-cell>
        </table:table-row>
        <table:table-row table:style-name="Table18.1">
          <table:table-cell table:style-name="Table18.A1" office:value-type="string">
            <text:p text:style-name="P366"/>
            <text:p text:style-name="P636"><draw:frame draw:style-name="fr3" draw:name="Image 1242" text:anchor-type="as-char" svg:width="0.4189in" svg:height="0.0764in" draw:z-index="1276"><draw:image xlink:href="Pictures/10000001000000500000000FF0081116.png" xlink:type="simple" xlink:show="embed" xlink:actuate="onLoad" draw:mime-type="image/png"/></draw:frame></text:p>
          </table:table-cell>
          <table:table-cell table:style-name="Table18.B1" office:value-type="string">
            <text:p text:style-name="P366"/>
            <text:p text:style-name="P608"><draw:frame draw:style-name="fr3" draw:name="Image 1243" text:anchor-type="as-char" svg:width="0.3299in" svg:height="0.0764in" draw:z-index="1277"><draw:image xlink:href="Pictures/100000010000003E0000000F4756CD6B.png" xlink:type="simple" xlink:show="embed" xlink:actuate="onLoad" draw:mime-type="image/png"/></draw:frame></text:p>
          </table:table-cell>
          <table:table-cell table:style-name="Table18.B1" office:value-type="string">
            <text:p text:style-name="P366"/>
            <text:p text:style-name="P622"><draw:frame draw:style-name="fr8" draw:name="Image52" text:anchor-type="as-char" svg:width="0.1492in" svg:height="0.0764in" draw:z-index="1278"><draw:image xlink:href="Pictures/100000010000001000000008E63525B3.png" xlink:type="simple" xlink:show="embed" xlink:actuate="onLoad" draw:mime-type="image/png"/></draw:frame><draw:frame draw:style-name="fr8" draw:name="Image53" text:anchor-type="as-char" svg:width="0.4425in" svg:height="0.0764in" draw:z-index="1279"><draw:image xlink:href="Pictures/10000001000000300000000848C696A4.png" xlink:type="simple" xlink:show="embed" xlink:actuate="onLoad" draw:mime-type="image/png"/></draw:frame></text:p>
          </table:table-cell>
          <table:table-cell table:style-name="Table18.B1" office:value-type="string">
            <text:p text:style-name="P366"/>
            <text:p text:style-name="P610"><draw:frame draw:style-name="fr3" draw:name="Image 1248" text:anchor-type="as-char" svg:width="0.5071in" svg:height="0.0764in" draw:z-index="1280"><draw:image xlink:href="Pictures/10000001000000600000000F8AEBFE0B.png" xlink:type="simple" xlink:show="embed" xlink:actuate="onLoad" draw:mime-type="image/png"/></draw:frame></text:p>
          </table:table-cell>
          <table:table-cell table:style-name="Table18.B1" office:value-type="string">
            <text:p text:style-name="P366"/>
            <text:p text:style-name="P615"><draw:frame draw:style-name="fr3" draw:name="Image 1249" text:anchor-type="as-char" svg:width="0.3965in" svg:height="0.0764in" draw:z-index="1281"><draw:image xlink:href="Pictures/100000010000004B0000000F249161C8.png" xlink:type="simple" xlink:show="embed" xlink:actuate="onLoad" draw:mime-type="image/png"/></draw:frame></text:p>
          </table:table-cell>
          <table:table-cell table:style-name="Table18.F1" office:value-type="string">
            <text:p text:style-name="P366"/>
            <text:p text:style-name="P612"><draw:frame draw:style-name="fr3" draw:name="Image 1250" text:anchor-type="as-char" svg:width="0.2925in" svg:height="0.0917in" draw:z-index="1282"><draw:image xlink:href="Pictures/1000000100000038000000128B3A165D.png" xlink:type="simple" xlink:show="embed" xlink:actuate="onLoad" draw:mime-type="image/png"/></draw:frame></text:p>
          </table:table-cell>
        </table:table-row>
        <table:table-row table:style-name="Table18.2">
          <table:table-cell table:style-name="Table18.A1" office:value-type="string">
            <text:p text:style-name="P372"/>
            <text:p text:style-name="P637"><draw:frame draw:style-name="fr3" draw:name="Image 1251" text:anchor-type="as-char" svg:width="0.4681in" svg:height="0.0764in" draw:z-index="1283"><draw:image xlink:href="Pictures/10000001000000590000000F3E40EF15.png" xlink:type="simple" xlink:show="embed" xlink:actuate="onLoad" draw:mime-type="image/png"/></draw:frame></text:p>
          </table:table-cell>
          <table:table-cell table:style-name="Table18.B1" office:value-type="string">
            <text:p text:style-name="P372"/>
            <text:p text:style-name="P608"><draw:frame draw:style-name="fr3" draw:name="Image 1252" text:anchor-type="as-char" svg:width="0.3299in" svg:height="0.0764in" draw:z-index="1284"><draw:image xlink:href="Pictures/100000010000003E0000000F869A53C5.png" xlink:type="simple" xlink:show="embed" xlink:actuate="onLoad" draw:mime-type="image/png"/></draw:frame></text:p>
          </table:table-cell>
          <table:table-cell table:style-name="Table18.B1" office:value-type="string">
            <text:p text:style-name="P372"/>
            <text:p text:style-name="P609"><draw:frame draw:style-name="fr3" draw:name="Image 1253" text:anchor-type="as-char" svg:width="0.6028in" svg:height="0.0764in" draw:z-index="1285"><draw:image xlink:href="Pictures/10000001000000720000000F66805B67.png" xlink:type="simple" xlink:show="embed" xlink:actuate="onLoad" draw:mime-type="image/png"/></draw:frame></text:p>
          </table:table-cell>
          <table:table-cell table:style-name="Table18.B1" office:value-type="string">
            <text:p text:style-name="P372"/>
            <text:p text:style-name="P629"><draw:frame draw:style-name="fr3" draw:name="Image 1254" text:anchor-type="as-char" svg:width="0.4992in" svg:height="0.0764in" draw:z-index="1286"><draw:image xlink:href="Pictures/100000010000005F0000000F1D6012D5.png" xlink:type="simple" xlink:show="embed" xlink:actuate="onLoad" draw:mime-type="image/png"/></draw:frame></text:p>
          </table:table-cell>
          <table:table-cell table:style-name="Table18.B1" office:value-type="string">
            <text:p text:style-name="P372"/>
            <text:p text:style-name="P635"><draw:frame draw:style-name="fr3" draw:name="Image 1255" text:anchor-type="as-char" svg:width="0.3965in" svg:height="0.0764in" draw:z-index="1287"><draw:image xlink:href="Pictures/100000010000004C0000000FDB5C2AED.png" xlink:type="simple" xlink:show="embed" xlink:actuate="onLoad" draw:mime-type="image/png"/></draw:frame></text:p>
          </table:table-cell>
          <table:table-cell table:style-name="Table18.F1" office:value-type="string">
            <text:p text:style-name="P372"/>
            <text:p text:style-name="P612"><draw:frame draw:style-name="fr3" draw:name="Image 1256" text:anchor-type="as-char" svg:width="0.2902in" svg:height="0.0917in" draw:z-index="1288"><draw:image xlink:href="Pictures/10000001000000380000001243EEAF07.png" xlink:type="simple" xlink:show="embed" xlink:actuate="onLoad" draw:mime-type="image/png"/></draw:frame></text:p>
          </table:table-cell>
        </table:table-row>
        <table:table-row table:style-name="Table18.2">
          <table:table-cell table:style-name="Table18.A1" office:value-type="string">
            <text:p text:style-name="P372"/>
            <text:p text:style-name="P616"><draw:frame draw:style-name="fr3" draw:name="Image 1257" text:anchor-type="as-char" svg:width="0.4634in" svg:height="0.0764in" draw:z-index="1289"><draw:image xlink:href="Pictures/10000001000000580000000F39F256CB.png" xlink:type="simple" xlink:show="embed" xlink:actuate="onLoad" draw:mime-type="image/png"/></draw:frame></text:p>
          </table:table-cell>
          <table:table-cell table:style-name="Table18.B1" office:value-type="string">
            <text:p text:style-name="P372"/>
            <text:p text:style-name="P608"><draw:frame draw:style-name="fr3" draw:name="Image 1258" text:anchor-type="as-char" svg:width="0.3299in" svg:height="0.0764in" draw:z-index="1290"><draw:image xlink:href="Pictures/100000010000003E0000000F99AE6A7A.png" xlink:type="simple" xlink:show="embed" xlink:actuate="onLoad" draw:mime-type="image/png"/></draw:frame></text:p>
          </table:table-cell>
          <table:table-cell table:style-name="Table18.B1" office:value-type="string">
            <text:p text:style-name="P372"/>
            <text:p text:style-name="P609"><draw:frame draw:style-name="fr3" draw:name="Image 1259" text:anchor-type="as-char" svg:width="0.6in" svg:height="0.0764in" draw:z-index="1291"><draw:image xlink:href="Pictures/10000001000000720000000FDA82F6DD.png" xlink:type="simple" xlink:show="embed" xlink:actuate="onLoad" draw:mime-type="image/png"/></draw:frame></text:p>
          </table:table-cell>
          <table:table-cell table:style-name="Table18.B1" office:value-type="string">
            <text:p text:style-name="P372"/>
            <text:p text:style-name="P610"><draw:frame draw:style-name="fr3" draw:name="Image 1260" text:anchor-type="as-char" svg:width="0.5071in" svg:height="0.0764in" draw:z-index="1292"><draw:image xlink:href="Pictures/10000001000000600000000F2B16204D.png" xlink:type="simple" xlink:show="embed" xlink:actuate="onLoad" draw:mime-type="image/png"/></draw:frame></text:p>
          </table:table-cell>
          <table:table-cell table:style-name="Table18.B1" office:value-type="string">
            <text:p text:style-name="P372"/>
            <text:p text:style-name="P615"><draw:frame draw:style-name="fr3" draw:name="Image 1261" text:anchor-type="as-char" svg:width="0.3937in" svg:height="0.0764in" draw:z-index="1293"><draw:image xlink:href="Pictures/100000010000004B0000000FFC0F924F.png" xlink:type="simple" xlink:show="embed" xlink:actuate="onLoad" draw:mime-type="image/png"/></draw:frame></text:p>
          </table:table-cell>
          <table:table-cell table:style-name="Table18.F1" office:value-type="string">
            <text:p text:style-name="P372"/>
            <text:p text:style-name="P624"><draw:frame draw:style-name="fr3" draw:name="Image 1262" text:anchor-type="as-char" svg:width="0.298in" svg:height="0.0917in" draw:z-index="1294"><draw:image xlink:href="Pictures/100000010000003A00000012952B6B6F.png" xlink:type="simple" xlink:show="embed" xlink:actuate="onLoad" draw:mime-type="image/png"/></draw:frame></text:p>
          </table:table-cell>
        </table:table-row>
        <table:table-row table:style-name="Table18.2">
          <table:table-cell table:style-name="Table18.A1" office:value-type="string">
            <text:p text:style-name="P372"/>
            <text:p text:style-name="P617"><draw:frame draw:style-name="fr3" draw:name="Image 1263" text:anchor-type="as-char" svg:width="0.4417in" svg:height="0.0917in" draw:z-index="1295"><draw:image xlink:href="Pictures/100000010000005600000012FA20521B.png" xlink:type="simple" xlink:show="embed" xlink:actuate="onLoad" draw:mime-type="image/png"/></draw:frame></text:p>
          </table:table-cell>
          <table:table-cell table:style-name="Table18.B1" office:value-type="string">
            <text:p text:style-name="P372"/>
            <text:p text:style-name="P608"><draw:frame draw:style-name="fr3" draw:name="Image 1264" text:anchor-type="as-char" svg:width="0.3299in" svg:height="0.0764in" draw:z-index="1296"><draw:image xlink:href="Pictures/100000010000003E0000000F2DB5B703.png" xlink:type="simple" xlink:show="embed" xlink:actuate="onLoad" draw:mime-type="image/png"/></draw:frame></text:p>
          </table:table-cell>
          <table:table-cell table:style-name="Table18.B1" office:value-type="string">
            <text:p text:style-name="P372"/>
            <text:p text:style-name="P609"><draw:frame draw:style-name="fr3" draw:name="Image 1265" text:anchor-type="as-char" svg:width="0.5972in" svg:height="0.0764in" draw:z-index="1297"><draw:image xlink:href="Pictures/10000001000000710000000FE83B257B.png" xlink:type="simple" xlink:show="embed" xlink:actuate="onLoad" draw:mime-type="image/png"/></draw:frame></text:p>
          </table:table-cell>
          <table:table-cell table:style-name="Table18.B1" office:value-type="string">
            <text:p text:style-name="P372"/>
            <text:p text:style-name="P632"><draw:frame draw:style-name="fr3" draw:name="Image 1266" text:anchor-type="as-char" svg:width="0.5047in" svg:height="0.0764in" draw:z-index="1298"><draw:image xlink:href="Pictures/10000001000000600000000FF818BA4E.png" xlink:type="simple" xlink:show="embed" xlink:actuate="onLoad" draw:mime-type="image/png"/></draw:frame></text:p>
          </table:table-cell>
          <table:table-cell table:style-name="Table18.B1" office:value-type="string">
            <text:p text:style-name="P372"/>
            <text:p text:style-name="P615"><draw:frame draw:style-name="fr3" draw:name="Image 1267" text:anchor-type="as-char" svg:width="0.3937in" svg:height="0.0764in" draw:z-index="1299"><draw:image xlink:href="Pictures/100000010000004B0000000F91BDCF6B.png" xlink:type="simple" xlink:show="embed" xlink:actuate="onLoad" draw:mime-type="image/png"/></draw:frame></text:p>
          </table:table-cell>
          <table:table-cell table:style-name="Table18.F1" office:value-type="string">
            <text:p text:style-name="P372"/>
            <text:p text:style-name="P624"><draw:frame draw:style-name="fr3" draw:name="Image 1268" text:anchor-type="as-char" svg:width="0.298in" svg:height="0.0917in" draw:z-index="1300"><draw:image xlink:href="Pictures/100000010000003A000000121118CE69.png" xlink:type="simple" xlink:show="embed" xlink:actuate="onLoad" draw:mime-type="image/png"/></draw:frame></text:p>
          </table:table-cell>
        </table:table-row>
        <table:table-row table:style-name="Table18.1">
          <table:table-cell table:style-name="Table18.A1" office:value-type="string">
            <text:p text:style-name="P366"/>
            <text:p text:style-name="P638"><draw:frame draw:style-name="fr3" draw:name="Image 1269" text:anchor-type="as-char" svg:width="0.4646in" svg:height="0.0925in" draw:z-index="1301"><draw:image xlink:href="Pictures/100000010000005900000011E7075B77.png" xlink:type="simple" xlink:show="embed" xlink:actuate="onLoad" draw:mime-type="image/png"/></draw:frame></text:p>
          </table:table-cell>
          <table:table-cell table:style-name="Table18.B1" office:value-type="string">
            <text:p text:style-name="P366"/>
            <text:p text:style-name="P621"><draw:frame draw:style-name="fr3" draw:name="Image 1270" text:anchor-type="as-char" svg:width="0.3272in" svg:height="0.0756in" draw:z-index="1302"><draw:image xlink:href="Pictures/100000010000003E0000000E2F82B300.png" xlink:type="simple" xlink:show="embed" xlink:actuate="onLoad" draw:mime-type="image/png"/></draw:frame></text:p>
          </table:table-cell>
          <table:table-cell table:style-name="Table18.B1" office:value-type="string">
            <text:p text:style-name="P366"/>
            <text:p text:style-name="P622"><draw:frame draw:style-name="fr3" draw:name="Image 1271" text:anchor-type="as-char" svg:width="0.5917in" svg:height="0.0756in" draw:z-index="1303"><draw:image xlink:href="Pictures/10000001000000710000000E276F3D5C.png" xlink:type="simple" xlink:show="embed" xlink:actuate="onLoad" draw:mime-type="image/png"/></draw:frame></text:p>
          </table:table-cell>
          <table:table-cell table:style-name="Table18.B1" office:value-type="string">
            <text:p text:style-name="P366"/>
            <text:p text:style-name="P639"><draw:frame draw:style-name="fr3" draw:name="Image 1272" text:anchor-type="as-char" svg:width="0.4953in" svg:height="0.0756in" draw:z-index="1304"><draw:image xlink:href="Pictures/100000010000005F0000000EA1F39B83.png" xlink:type="simple" xlink:show="embed" xlink:actuate="onLoad" draw:mime-type="image/png"/></draw:frame></text:p>
          </table:table-cell>
          <table:table-cell table:style-name="Table18.B1" office:value-type="string">
            <text:p text:style-name="P366"/>
            <text:p text:style-name="P623"><draw:frame draw:style-name="fr3" draw:name="Image 1273" text:anchor-type="as-char" svg:width="0.3917in" svg:height="0.0756in" draw:z-index="1305"><draw:image xlink:href="Pictures/100000010000004C0000000EC9334009.png" xlink:type="simple" xlink:show="embed" xlink:actuate="onLoad" draw:mime-type="image/png"/></draw:frame></text:p>
          </table:table-cell>
          <table:table-cell table:style-name="Table18.F1" office:value-type="string">
            <text:p text:style-name="P366"/>
            <text:p text:style-name="P612"><draw:frame draw:style-name="fr3" draw:name="Image 1274" text:anchor-type="as-char" svg:width="0.2917in" svg:height="0.0925in" draw:z-index="1306"><draw:image xlink:href="Pictures/100000010000003800000011EC233400.png" xlink:type="simple" xlink:show="embed" xlink:actuate="onLoad" draw:mime-type="image/png"/></draw:frame></text:p>
          </table:table-cell>
        </table:table-row>
        <table:table-row table:style-name="Table18.2">
          <table:table-cell table:style-name="Table18.A1" office:value-type="string">
            <text:p text:style-name="P372"/>
            <text:p text:style-name="P640"><draw:frame draw:style-name="fr3" draw:name="Image 1275" text:anchor-type="as-char" svg:width="0.3862in" svg:height="0.0756in" draw:z-index="1307"><draw:image xlink:href="Pictures/100000010000004A0000000E31AE04D2.png" xlink:type="simple" xlink:show="embed" xlink:actuate="onLoad" draw:mime-type="image/png"/></draw:frame></text:p>
          </table:table-cell>
          <table:table-cell table:style-name="Table18.B1" office:value-type="string">
            <text:p text:style-name="P372"/>
            <text:p text:style-name="P621"><draw:frame draw:style-name="fr3" draw:name="Image 1276" text:anchor-type="as-char" svg:width="0.3272in" svg:height="0.0756in" draw:z-index="1308"><draw:image xlink:href="Pictures/100000010000003E0000000E2841B721.png" xlink:type="simple" xlink:show="embed" xlink:actuate="onLoad" draw:mime-type="image/png"/></draw:frame></text:p>
          </table:table-cell>
          <table:table-cell table:style-name="Table18.B1" office:value-type="string">
            <text:p text:style-name="P372"/>
            <text:p text:style-name="P622"><draw:frame draw:style-name="fr3" draw:name="Image 1277" text:anchor-type="as-char" svg:width="0.5937in" svg:height="0.0756in" draw:z-index="1309"><draw:image xlink:href="Pictures/10000001000000720000000E5DD7BCA6.png" xlink:type="simple" xlink:show="embed" xlink:actuate="onLoad" draw:mime-type="image/png"/></draw:frame></text:p>
          </table:table-cell>
          <table:table-cell table:style-name="Table18.B1" office:value-type="string">
            <text:p text:style-name="P372"/>
            <text:p text:style-name="P557"><draw:frame draw:style-name="fr3" draw:name="Image 1278" text:anchor-type="as-char" svg:width="0.502in" svg:height="0.0756in" draw:z-index="1310"><draw:image xlink:href="Pictures/10000001000000600000000ECCC2193C.png" xlink:type="simple" xlink:show="embed" xlink:actuate="onLoad" draw:mime-type="image/png"/></draw:frame></text:p>
          </table:table-cell>
          <table:table-cell table:style-name="Table18.B1" office:value-type="string">
            <text:p text:style-name="P372"/>
            <text:p text:style-name="P623"><draw:frame draw:style-name="fr3" draw:name="Image 1279" text:anchor-type="as-char" svg:width="0.3917in" svg:height="0.0756in" draw:z-index="1311"><draw:image xlink:href="Pictures/100000010000004C0000000E7408A43F.png" xlink:type="simple" xlink:show="embed" xlink:actuate="onLoad" draw:mime-type="image/png"/></draw:frame></text:p>
          </table:table-cell>
          <table:table-cell table:style-name="Table18.F1" office:value-type="string">
            <text:p text:style-name="P372"/>
            <text:p text:style-name="P612"><draw:frame draw:style-name="fr3" draw:name="Image 1280" text:anchor-type="as-char" svg:width="0.2917in" svg:height="0.0925in" draw:z-index="1312"><draw:image xlink:href="Pictures/100000010000003800000011D78BBD4D.png" xlink:type="simple" xlink:show="embed" xlink:actuate="onLoad" draw:mime-type="image/png"/></draw:frame></text:p>
          </table:table-cell>
        </table:table-row>
        <table:table-row table:style-name="Table18.2">
          <table:table-cell table:style-name="Table18.A1" office:value-type="string">
            <text:p text:style-name="P372"/>
            <text:p text:style-name="P641"><draw:frame draw:style-name="fr3" draw:name="Image 1281" text:anchor-type="as-char" svg:width="0.4772in" svg:height="0.0925in" draw:z-index="1313"><draw:image xlink:href="Pictures/100000010000005C0000001189BE15C3.png" xlink:type="simple" xlink:show="embed" xlink:actuate="onLoad" draw:mime-type="image/png"/></draw:frame></text:p>
          </table:table-cell>
          <table:table-cell table:style-name="Table18.B1" office:value-type="string">
            <text:p text:style-name="P372"/>
            <text:p text:style-name="P621"><draw:frame draw:style-name="fr3" draw:name="Image 1282" text:anchor-type="as-char" svg:width="0.3272in" svg:height="0.0756in" draw:z-index="1314"><draw:image xlink:href="Pictures/100000010000003E0000000EC67326E7.png" xlink:type="simple" xlink:show="embed" xlink:actuate="onLoad" draw:mime-type="image/png"/></draw:frame></text:p>
          </table:table-cell>
          <table:table-cell table:style-name="Table18.B1" office:value-type="string">
            <text:p text:style-name="P372"/>
            <text:p text:style-name="P622"><draw:frame draw:style-name="fr3" draw:name="Image 1283" text:anchor-type="as-char" svg:width="0.5937in" svg:height="0.0756in" draw:z-index="1315"><draw:image xlink:href="Pictures/10000001000000720000000E0A25F472.png" xlink:type="simple" xlink:show="embed" xlink:actuate="onLoad" draw:mime-type="image/png"/></draw:frame></text:p>
          </table:table-cell>
          <table:table-cell table:style-name="Table18.B1" office:value-type="string">
            <text:p text:style-name="P372"/>
            <text:p text:style-name="P642"><draw:frame draw:style-name="fr3" draw:name="Image 1284" text:anchor-type="as-char" svg:width="0.5008in" svg:height="0.0756in" draw:z-index="1316"><draw:image xlink:href="Pictures/10000001000000600000000ED0D5B412.png" xlink:type="simple" xlink:show="embed" xlink:actuate="onLoad" draw:mime-type="image/png"/></draw:frame></text:p>
          </table:table-cell>
          <table:table-cell table:style-name="Table18.B1" office:value-type="string">
            <text:p text:style-name="P372"/>
            <text:p text:style-name="P623"><draw:frame draw:style-name="fr3" draw:name="Image 1285" text:anchor-type="as-char" svg:width="0.3917in" svg:height="0.0756in" draw:z-index="1317"><draw:image xlink:href="Pictures/100000010000004C0000000E93960F87.png" xlink:type="simple" xlink:show="embed" xlink:actuate="onLoad" draw:mime-type="image/png"/></draw:frame></text:p>
          </table:table-cell>
          <table:table-cell table:style-name="Table18.F1" office:value-type="string">
            <text:p text:style-name="P372"/>
            <text:p text:style-name="P612"><draw:frame draw:style-name="fr3" draw:name="Image 1286" text:anchor-type="as-char" svg:width="0.2917in" svg:height="0.0925in" draw:z-index="1318"><draw:image xlink:href="Pictures/10000001000000380000001138448640.png" xlink:type="simple" xlink:show="embed" xlink:actuate="onLoad" draw:mime-type="image/png"/></draw:frame></text:p>
          </table:table-cell>
        </table:table-row>
        <table:table-row table:style-name="Table18.2">
          <table:table-cell table:style-name="Table18.A1" office:value-type="string">
            <text:p text:style-name="P372"/>
            <text:p text:style-name="P643"><draw:frame draw:style-name="fr3" draw:name="Image 1287" text:anchor-type="as-char" svg:width="0.4453in" svg:height="0.0756in" draw:z-index="1319"><draw:image xlink:href="Pictures/10000001000000560000000E62419287.png" xlink:type="simple" xlink:show="embed" xlink:actuate="onLoad" draw:mime-type="image/png"/></draw:frame></text:p>
          </table:table-cell>
          <table:table-cell table:style-name="Table18.B1" office:value-type="string">
            <text:p text:style-name="P372"/>
            <text:p text:style-name="P621"><draw:frame draw:style-name="fr3" draw:name="Image 1288" text:anchor-type="as-char" svg:width="0.3272in" svg:height="0.0756in" draw:z-index="1320"><draw:image xlink:href="Pictures/100000010000003E0000000E7B21C25B.png" xlink:type="simple" xlink:show="embed" xlink:actuate="onLoad" draw:mime-type="image/png"/></draw:frame></text:p>
          </table:table-cell>
          <table:table-cell table:style-name="Table18.B1" office:value-type="string">
            <text:p text:style-name="P372"/>
            <text:p text:style-name="P622"><draw:frame draw:style-name="fr3" draw:name="Image 1289" text:anchor-type="as-char" svg:width="0.5937in" svg:height="0.0756in" draw:z-index="1321"><draw:image xlink:href="Pictures/10000001000000720000000E5CC3BE3B.png" xlink:type="simple" xlink:show="embed" xlink:actuate="onLoad" draw:mime-type="image/png"/></draw:frame></text:p>
          </table:table-cell>
          <table:table-cell table:style-name="Table18.B1" office:value-type="string">
            <text:p text:style-name="P372"/>
            <text:p text:style-name="P557"><draw:frame draw:style-name="fr3" draw:name="Image 1290" text:anchor-type="as-char" svg:width="0.502in" svg:height="0.0756in" draw:z-index="1322"><draw:image xlink:href="Pictures/10000001000000600000000E1E379789.png" xlink:type="simple" xlink:show="embed" xlink:actuate="onLoad" draw:mime-type="image/png"/></draw:frame></text:p>
          </table:table-cell>
          <table:table-cell table:style-name="Table18.B1" office:value-type="string">
            <text:p text:style-name="P372"/>
            <text:p text:style-name="P626"><draw:frame draw:style-name="fr3" draw:name="Image 1291" text:anchor-type="as-char" svg:width="0.3902in" svg:height="0.0756in" draw:z-index="1323"><draw:image xlink:href="Pictures/100000010000004B0000000EBCB45525.png" xlink:type="simple" xlink:show="embed" xlink:actuate="onLoad" draw:mime-type="image/png"/></draw:frame></text:p>
          </table:table-cell>
          <table:table-cell table:style-name="Table18.F1" office:value-type="string">
            <text:p text:style-name="P372"/>
            <text:p text:style-name="P624"><draw:frame draw:style-name="fr3" draw:name="Image 1292" text:anchor-type="as-char" svg:width="0.2984in" svg:height="0.0925in" draw:z-index="1324"><draw:image xlink:href="Pictures/100000010000003A00000011DFD3FF44.png" xlink:type="simple" xlink:show="embed" xlink:actuate="onLoad" draw:mime-type="image/png"/></draw:frame></text:p>
          </table:table-cell>
        </table:table-row>
      </table:table>
      <text:p text:style-name="P644"/>
      <text:p text:style-name="P435"/>
      <table:table table:name="Table19" table:style-name="Table19">
        <table:table-column table:style-name="Table19.A"/>
        <table:table-column table:style-name="Table19.B"/>
        <table:table-column table:style-name="Table19.C"/>
        <table:table-column table:style-name="Table19.D"/>
        <table:table-column table:style-name="Table19.E"/>
        <table:table-column table:style-name="Table19.F"/>
        <table:table-row table:style-name="Table19.1">
          <table:table-cell table:style-name="Table19.A1" office:value-type="string">
            <text:p text:style-name="P366"/>
            <text:p text:style-name="P645"><draw:frame draw:style-name="fr3" draw:name="Image 1293" text:anchor-type="as-char" svg:width="0.4492in" svg:height="0.0764in" draw:z-index="1330"><draw:image xlink:href="Pictures/10000001000000560000000FC2878154.png" xlink:type="simple" xlink:show="embed" xlink:actuate="onLoad" draw:mime-type="image/png"/></draw:frame></text:p>
          </table:table-cell>
          <table:table-cell table:style-name="Table19.B1" office:value-type="string">
            <text:p text:style-name="P366"/>
            <text:p text:style-name="P608"><draw:frame draw:style-name="fr3" draw:name="Image 1294" text:anchor-type="as-char" svg:width="0.3299in" svg:height="0.0764in" draw:z-index="1331"><draw:image xlink:href="Pictures/100000010000003E0000000FF59CFAE4.png" xlink:type="simple" xlink:show="embed" xlink:actuate="onLoad" draw:mime-type="image/png"/></draw:frame></text:p>
          </table:table-cell>
          <table:table-cell table:style-name="Table19.B1" office:value-type="string">
            <text:p text:style-name="P366"/>
            <text:p text:style-name="P609"><draw:frame draw:style-name="fr3" draw:name="Image 1295" text:anchor-type="as-char" svg:width="0.5972in" svg:height="0.0764in" draw:z-index="1332"><draw:image xlink:href="Pictures/10000001000000710000000FD8DB648B.png" xlink:type="simple" xlink:show="embed" xlink:actuate="onLoad" draw:mime-type="image/png"/></draw:frame></text:p>
          </table:table-cell>
          <table:table-cell table:style-name="Table19.B1" office:value-type="string">
            <text:p text:style-name="P366"/>
            <text:p text:style-name="P610"><draw:frame draw:style-name="fr3" draw:name="Image 1296" text:anchor-type="as-char" svg:width="0.5071in" svg:height="0.0764in" draw:z-index="1333"><draw:image xlink:href="Pictures/10000001000000600000000F952EC3BB.png" xlink:type="simple" xlink:show="embed" xlink:actuate="onLoad" draw:mime-type="image/png"/></draw:frame></text:p>
          </table:table-cell>
          <table:table-cell table:style-name="Table19.B1" office:value-type="string">
            <text:p text:style-name="P366"/>
            <text:p text:style-name="P615"><draw:frame draw:style-name="fr3" draw:name="Image 1297" text:anchor-type="as-char" svg:width="0.3965in" svg:height="0.0764in" draw:z-index="1334"><draw:image xlink:href="Pictures/100000010000004B0000000FEFB0C5A5.png" xlink:type="simple" xlink:show="embed" xlink:actuate="onLoad" draw:mime-type="image/png"/></draw:frame></text:p>
          </table:table-cell>
          <table:table-cell table:style-name="Table19.F1" office:value-type="string">
            <text:p text:style-name="P366"/>
            <text:p text:style-name="P612"><draw:frame draw:style-name="fr3" draw:name="Image 1298" text:anchor-type="as-char" svg:width="0.2925in" svg:height="0.0917in" draw:z-index="1335"><draw:image xlink:href="Pictures/100000010000003800000012CC69AA5B.png" xlink:type="simple" xlink:show="embed" xlink:actuate="onLoad" draw:mime-type="image/png"/></draw:frame></text:p>
          </table:table-cell>
        </table:table-row>
        <table:table-row table:style-name="Table19.2">
          <table:table-cell table:style-name="Table19.A1" office:value-type="string">
            <text:p text:style-name="P372"/>
            <text:p text:style-name="P646"><draw:frame draw:style-name="fr3" draw:name="Image 1299" text:anchor-type="as-char" svg:width="0.4453in" svg:height="0.0764in" draw:z-index="1336"><draw:image xlink:href="Pictures/10000001000000540000000FAABB11E7.png" xlink:type="simple" xlink:show="embed" xlink:actuate="onLoad" draw:mime-type="image/png"/></draw:frame></text:p>
          </table:table-cell>
          <table:table-cell table:style-name="Table19.B1" office:value-type="string">
            <text:p text:style-name="P372"/>
            <text:p text:style-name="P608"><draw:frame draw:style-name="fr3" draw:name="Image 1300" text:anchor-type="as-char" svg:width="0.3299in" svg:height="0.0764in" draw:z-index="1337"><draw:image xlink:href="Pictures/100000010000003E0000000FA58FF6DA.png" xlink:type="simple" xlink:show="embed" xlink:actuate="onLoad" draw:mime-type="image/png"/></draw:frame></text:p>
          </table:table-cell>
          <table:table-cell table:style-name="Table19.B1" office:value-type="string">
            <text:p text:style-name="P372"/>
            <text:p text:style-name="P609"><draw:frame draw:style-name="fr3" draw:name="Image 1301" text:anchor-type="as-char" svg:width="0.6in" svg:height="0.0764in" draw:z-index="1338"><draw:image xlink:href="Pictures/10000001000000720000000F5EB4E362.png" xlink:type="simple" xlink:show="embed" xlink:actuate="onLoad" draw:mime-type="image/png"/></draw:frame></text:p>
          </table:table-cell>
          <table:table-cell table:style-name="Table19.B1" office:value-type="string">
            <text:p text:style-name="P372"/>
            <text:p text:style-name="P629"><draw:frame draw:style-name="fr3" draw:name="Image 1302" text:anchor-type="as-char" svg:width="0.4992in" svg:height="0.0764in" draw:z-index="1339"><draw:image xlink:href="Pictures/100000010000005F0000000F30511D77.png" xlink:type="simple" xlink:show="embed" xlink:actuate="onLoad" draw:mime-type="image/png"/></draw:frame></text:p>
          </table:table-cell>
          <table:table-cell table:style-name="Table19.B1" office:value-type="string">
            <text:p text:style-name="P372"/>
            <text:p text:style-name="P611"><draw:frame draw:style-name="fr3" draw:name="Image 1303" text:anchor-type="as-char" svg:width="0.3953in" svg:height="0.0764in" draw:z-index="1340"><draw:image xlink:href="Pictures/100000010000004C0000000FDA7450AF.png" xlink:type="simple" xlink:show="embed" xlink:actuate="onLoad" draw:mime-type="image/png"/></draw:frame></text:p>
          </table:table-cell>
          <table:table-cell table:style-name="Table19.F1" office:value-type="string">
            <text:p text:style-name="P372"/>
            <text:p text:style-name="P612"><draw:frame draw:style-name="fr3" draw:name="Image 1304" text:anchor-type="as-char" svg:width="0.2902in" svg:height="0.0917in" draw:z-index="1341"><draw:image xlink:href="Pictures/100000010000003800000012F5375ED1.png" xlink:type="simple" xlink:show="embed" xlink:actuate="onLoad" draw:mime-type="image/png"/></draw:frame></text:p>
          </table:table-cell>
        </table:table-row>
        <table:table-row table:style-name="Table19.1">
          <table:table-cell table:style-name="Table19.A1" office:value-type="string">
            <text:p text:style-name="P366"/>
            <text:p text:style-name="P645"><draw:frame draw:style-name="fr3" draw:name="Image 1305" text:anchor-type="as-char" svg:width="0.4508in" svg:height="0.0764in" draw:z-index="1342"><draw:image xlink:href="Pictures/10000001000000560000000FB964D794.png" xlink:type="simple" xlink:show="embed" xlink:actuate="onLoad" draw:mime-type="image/png"/></draw:frame></text:p>
          </table:table-cell>
          <table:table-cell table:style-name="Table19.B1" office:value-type="string">
            <text:p text:style-name="P366"/>
            <text:p text:style-name="P608"><draw:frame draw:style-name="fr3" draw:name="Image 1306" text:anchor-type="as-char" svg:width="0.3299in" svg:height="0.0764in" draw:z-index="1343"><draw:image xlink:href="Pictures/100000010000003E0000000F646DB72D.png" xlink:type="simple" xlink:show="embed" xlink:actuate="onLoad" draw:mime-type="image/png"/></draw:frame></text:p>
          </table:table-cell>
          <table:table-cell table:style-name="Table19.B1" office:value-type="string">
            <text:p text:style-name="P366"/>
            <text:p text:style-name="P609"><draw:frame draw:style-name="fr3" draw:name="Image 1307" text:anchor-type="as-char" svg:width="0.6in" svg:height="0.0764in" draw:z-index="1344"><draw:image xlink:href="Pictures/10000001000000720000000F92B9329C.png" xlink:type="simple" xlink:show="embed" xlink:actuate="onLoad" draw:mime-type="image/png"/></draw:frame></text:p>
          </table:table-cell>
          <table:table-cell table:style-name="Table19.B1" office:value-type="string">
            <text:p text:style-name="P366"/>
            <text:p text:style-name="P632"><draw:frame draw:style-name="fr3" draw:name="Image 1308" text:anchor-type="as-char" svg:width="0.5047in" svg:height="0.0764in" draw:z-index="1345"><draw:image xlink:href="Pictures/10000001000000600000000F06CD7A3A.png" xlink:type="simple" xlink:show="embed" xlink:actuate="onLoad" draw:mime-type="image/png"/></draw:frame></text:p>
          </table:table-cell>
          <table:table-cell table:style-name="Table19.B1" office:value-type="string">
            <text:p text:style-name="P366"/>
            <text:p text:style-name="P611"><draw:frame draw:style-name="fr3" draw:name="Image 1309" text:anchor-type="as-char" svg:width="0.3953in" svg:height="0.0764in" draw:z-index="1346"><draw:image xlink:href="Pictures/100000010000004C0000000FD7DC1CD6.png" xlink:type="simple" xlink:show="embed" xlink:actuate="onLoad" draw:mime-type="image/png"/></draw:frame></text:p>
          </table:table-cell>
          <table:table-cell table:style-name="Table19.F1" office:value-type="string">
            <text:p text:style-name="P366"/>
            <text:p text:style-name="P612"><draw:frame draw:style-name="fr3" draw:name="Image 1310" text:anchor-type="as-char" svg:width="0.2902in" svg:height="0.0917in" draw:z-index="1347"><draw:image xlink:href="Pictures/100000010000003800000012B3D40A05.png" xlink:type="simple" xlink:show="embed" xlink:actuate="onLoad" draw:mime-type="image/png"/></draw:frame></text:p>
          </table:table-cell>
        </table:table-row>
        <table:table-row table:style-name="Table19.2">
          <table:table-cell table:style-name="Table19.A1" office:value-type="string">
            <text:p text:style-name="P377"/>
            <text:p text:style-name="P647"><draw:frame draw:style-name="fr3" draw:name="Image 1311" text:anchor-type="as-char" svg:width="0.4126in" svg:height="0.0917in" draw:z-index="1348"><draw:image xlink:href="Pictures/1000000100000050000000123601C3F8.png" xlink:type="simple" xlink:show="embed" xlink:actuate="onLoad" draw:mime-type="image/png"/></draw:frame></text:p>
          </table:table-cell>
          <table:table-cell table:style-name="Table19.B1" office:value-type="string">
            <text:p text:style-name="P377"/>
            <text:p text:style-name="P608"><draw:frame draw:style-name="fr3" draw:name="Image 1312" text:anchor-type="as-char" svg:width="0.3299in" svg:height="0.0764in" draw:z-index="1349"><draw:image xlink:href="Pictures/100000010000003E0000000F739258A8.png" xlink:type="simple" xlink:show="embed" xlink:actuate="onLoad" draw:mime-type="image/png"/></draw:frame></text:p>
          </table:table-cell>
          <table:table-cell table:style-name="Table19.B1" office:value-type="string">
            <text:p text:style-name="P377"/>
            <text:p text:style-name="P609"><draw:frame draw:style-name="fr3" draw:name="Image 1313" text:anchor-type="as-char" svg:width="0.6in" svg:height="0.0764in" draw:z-index="1350"><draw:image xlink:href="Pictures/10000001000000720000000FE45D52DC.png" xlink:type="simple" xlink:show="embed" xlink:actuate="onLoad" draw:mime-type="image/png"/></draw:frame></text:p>
          </table:table-cell>
          <table:table-cell table:style-name="Table19.B1" office:value-type="string">
            <text:p text:style-name="P377"/>
            <text:p text:style-name="P610"><draw:frame draw:style-name="fr3" draw:name="Image 1314" text:anchor-type="as-char" svg:width="0.5071in" svg:height="0.0764in" draw:z-index="1351"><draw:image xlink:href="Pictures/10000001000000600000000F73C9891A.png" xlink:type="simple" xlink:show="embed" xlink:actuate="onLoad" draw:mime-type="image/png"/></draw:frame></text:p>
          </table:table-cell>
          <table:table-cell table:style-name="Table19.B1" office:value-type="string">
            <text:p text:style-name="P377"/>
            <text:p text:style-name="P611"><draw:frame draw:style-name="fr3" draw:name="Image 1315" text:anchor-type="as-char" svg:width="0.3953in" svg:height="0.0764in" draw:z-index="1352"><draw:image xlink:href="Pictures/100000010000004C0000000F3B1DFDF6.png" xlink:type="simple" xlink:show="embed" xlink:actuate="onLoad" draw:mime-type="image/png"/></draw:frame></text:p>
          </table:table-cell>
          <table:table-cell table:style-name="Table19.F1" office:value-type="string">
            <text:p text:style-name="P377"/>
            <text:p text:style-name="P612"><draw:frame draw:style-name="fr3" draw:name="Image 1316" text:anchor-type="as-char" svg:width="0.2902in" svg:height="0.0917in" draw:z-index="1353"><draw:image xlink:href="Pictures/1000000100000038000000129F7522ED.png" xlink:type="simple" xlink:show="embed" xlink:actuate="onLoad" draw:mime-type="image/png"/></draw:frame></text:p>
          </table:table-cell>
        </table:table-row>
        <table:table-row table:style-name="Table19.2">
          <table:table-cell table:style-name="Table19.A1" office:value-type="string">
            <text:p text:style-name="P372"/>
            <text:p text:style-name="P648"><draw:frame draw:style-name="fr3" draw:name="Image 1317" text:anchor-type="as-char" svg:width="0.4547in" svg:height="0.0917in" draw:z-index="1354"><draw:image xlink:href="Pictures/10000001000000580000001213ABA59D.png" xlink:type="simple" xlink:show="embed" xlink:actuate="onLoad" draw:mime-type="image/png"/></draw:frame></text:p>
          </table:table-cell>
          <table:table-cell table:style-name="Table19.B1" office:value-type="string">
            <text:p text:style-name="P372"/>
            <text:p text:style-name="P608"><draw:frame draw:style-name="fr3" draw:name="Image 1318" text:anchor-type="as-char" svg:width="0.3299in" svg:height="0.0764in" draw:z-index="1355"><draw:image xlink:href="Pictures/100000010000003E0000000F2E7A4D43.png" xlink:type="simple" xlink:show="embed" xlink:actuate="onLoad" draw:mime-type="image/png"/></draw:frame></text:p>
          </table:table-cell>
          <table:table-cell table:style-name="Table19.B1" office:value-type="string">
            <text:p text:style-name="P372"/>
            <text:p text:style-name="P609"><draw:frame draw:style-name="fr3" draw:name="Image 1319" text:anchor-type="as-char" svg:width="0.6in" svg:height="0.0764in" draw:z-index="1356"><draw:image xlink:href="Pictures/10000001000000720000000F3AC4418A.png" xlink:type="simple" xlink:show="embed" xlink:actuate="onLoad" draw:mime-type="image/png"/></draw:frame></text:p>
          </table:table-cell>
          <table:table-cell table:style-name="Table19.B1" office:value-type="string">
            <text:p text:style-name="P372"/>
            <text:p text:style-name="P629"><draw:frame draw:style-name="fr3" draw:name="Image 1320" text:anchor-type="as-char" svg:width="0.4992in" svg:height="0.0764in" draw:z-index="1357"><draw:image xlink:href="Pictures/100000010000005F0000000F9B40688F.png" xlink:type="simple" xlink:show="embed" xlink:actuate="onLoad" draw:mime-type="image/png"/></draw:frame></text:p>
          </table:table-cell>
          <table:table-cell table:style-name="Table19.B1" office:value-type="string">
            <text:p text:style-name="P372"/>
            <text:p text:style-name="P611"><draw:frame draw:style-name="fr3" draw:name="Image 1321" text:anchor-type="as-char" svg:width="0.398in" svg:height="0.0764in" draw:z-index="1358"><draw:image xlink:href="Pictures/100000010000004C0000000FA568C104.png" xlink:type="simple" xlink:show="embed" xlink:actuate="onLoad" draw:mime-type="image/png"/></draw:frame></text:p>
          </table:table-cell>
          <table:table-cell table:style-name="Table19.F1" office:value-type="string">
            <text:p text:style-name="P372"/>
            <text:p text:style-name="P612"><draw:frame draw:style-name="fr3" draw:name="Image 1322" text:anchor-type="as-char" svg:width="0.2902in" svg:height="0.0917in" draw:z-index="1359"><draw:image xlink:href="Pictures/10000001000000380000001209FA9211.png" xlink:type="simple" xlink:show="embed" xlink:actuate="onLoad" draw:mime-type="image/png"/></draw:frame></text:p>
          </table:table-cell>
        </table:table-row>
        <table:table-row table:style-name="Table19.2">
          <table:table-cell table:style-name="Table19.A1" office:value-type="string">
            <text:p text:style-name="P372"/>
            <text:p text:style-name="P645"><draw:frame draw:style-name="fr3" draw:name="Image 1323" text:anchor-type="as-char" svg:width="0.448in" svg:height="0.0764in" draw:z-index="1360"><draw:image xlink:href="Pictures/10000001000000550000000F2C7D780B.png" xlink:type="simple" xlink:show="embed" xlink:actuate="onLoad" draw:mime-type="image/png"/></draw:frame></text:p>
          </table:table-cell>
          <table:table-cell table:style-name="Table19.B1" office:value-type="string">
            <text:p text:style-name="P372"/>
            <text:p text:style-name="P608"><draw:frame draw:style-name="fr3" draw:name="Image 1324" text:anchor-type="as-char" svg:width="0.3299in" svg:height="0.0764in" draw:z-index="1361"><draw:image xlink:href="Pictures/100000010000003E0000000F9971409F.png" xlink:type="simple" xlink:show="embed" xlink:actuate="onLoad" draw:mime-type="image/png"/></draw:frame></text:p>
          </table:table-cell>
          <table:table-cell table:style-name="Table19.B1" office:value-type="string">
            <text:p text:style-name="P372"/>
            <text:p text:style-name="P609"><draw:frame draw:style-name="fr3" draw:name="Image 1325" text:anchor-type="as-char" svg:width="0.6016in" svg:height="0.0764in" draw:z-index="1362"><draw:image xlink:href="Pictures/10000001000000720000000FA95E0656.png" xlink:type="simple" xlink:show="embed" xlink:actuate="onLoad" draw:mime-type="image/png"/></draw:frame></text:p>
          </table:table-cell>
          <table:table-cell table:style-name="Table19.B1" office:value-type="string">
            <text:p text:style-name="P372"/>
            <text:p text:style-name="P610"><draw:frame draw:style-name="fr3" draw:name="Image 1326" text:anchor-type="as-char" svg:width="0.5071in" svg:height="0.0764in" draw:z-index="1363"><draw:image xlink:href="Pictures/10000001000000600000000F2048CD3D.png" xlink:type="simple" xlink:show="embed" xlink:actuate="onLoad" draw:mime-type="image/png"/></draw:frame></text:p>
          </table:table-cell>
          <table:table-cell table:style-name="Table19.B1" office:value-type="string">
            <text:p text:style-name="P372"/>
            <text:p text:style-name="P615"><draw:frame draw:style-name="fr3" draw:name="Image 1327" text:anchor-type="as-char" svg:width="0.3965in" svg:height="0.0764in" draw:z-index="1364"><draw:image xlink:href="Pictures/100000010000004B0000000F40D6A0E5.png" xlink:type="simple" xlink:show="embed" xlink:actuate="onLoad" draw:mime-type="image/png"/></draw:frame></text:p>
          </table:table-cell>
          <table:table-cell table:style-name="Table19.F1" office:value-type="string">
            <text:p text:style-name="P372"/>
            <text:p text:style-name="P612"><draw:frame draw:style-name="fr3" draw:name="Image 1328" text:anchor-type="as-char" svg:width="0.2925in" svg:height="0.0917in" draw:z-index="1365"><draw:image xlink:href="Pictures/10000001000000380000001225F36AD0.png" xlink:type="simple" xlink:show="embed" xlink:actuate="onLoad" draw:mime-type="image/png"/></draw:frame></text:p>
          </table:table-cell>
        </table:table-row>
        <table:table-row table:style-name="Table19.1">
          <table:table-cell table:style-name="Table19.A1" office:value-type="string">
            <text:p text:style-name="P366"/>
            <text:p text:style-name="P649"><draw:frame draw:style-name="fr3" draw:name="Image 1329" text:anchor-type="as-char" svg:width="0.4465in" svg:height="0.0756in" draw:z-index="1366"><draw:image xlink:href="Pictures/10000001000000560000000ECB0C7B94.png" xlink:type="simple" xlink:show="embed" xlink:actuate="onLoad" draw:mime-type="image/png"/></draw:frame></text:p>
          </table:table-cell>
          <table:table-cell table:style-name="Table19.B1" office:value-type="string">
            <text:p text:style-name="P366"/>
            <text:p text:style-name="P621"><draw:frame draw:style-name="fr3" draw:name="Image 1330" text:anchor-type="as-char" svg:width="0.3272in" svg:height="0.0756in" draw:z-index="1367"><draw:image xlink:href="Pictures/100000010000003E0000000EA748E86C.png" xlink:type="simple" xlink:show="embed" xlink:actuate="onLoad" draw:mime-type="image/png"/></draw:frame></text:p>
          </table:table-cell>
          <table:table-cell table:style-name="Table19.B1" office:value-type="string">
            <text:p text:style-name="P366"/>
            <text:p text:style-name="P622"><draw:frame draw:style-name="fr3" draw:name="Image 1331" text:anchor-type="as-char" svg:width="0.5929in" svg:height="0.0756in" draw:z-index="1368"><draw:image xlink:href="Pictures/10000001000000720000000E3EF954A6.png" xlink:type="simple" xlink:show="embed" xlink:actuate="onLoad" draw:mime-type="image/png"/></draw:frame></text:p>
          </table:table-cell>
          <table:table-cell table:style-name="Table19.B1" office:value-type="string">
            <text:p text:style-name="P366"/>
            <text:p text:style-name="P557"><draw:frame draw:style-name="fr3" draw:name="Image 1332" text:anchor-type="as-char" svg:width="0.502in" svg:height="0.0756in" draw:z-index="1369"><draw:image xlink:href="Pictures/10000001000000600000000EE1648DFD.png" xlink:type="simple" xlink:show="embed" xlink:actuate="onLoad" draw:mime-type="image/png"/></draw:frame></text:p>
          </table:table-cell>
          <table:table-cell table:style-name="Table19.B1" office:value-type="string">
            <text:p text:style-name="P366"/>
            <text:p text:style-name="P626"><draw:frame draw:style-name="fr3" draw:name="Image 1333" text:anchor-type="as-char" svg:width="0.3929in" svg:height="0.0756in" draw:z-index="1370"><draw:image xlink:href="Pictures/100000010000004B0000000EF2D8E10D.png" xlink:type="simple" xlink:show="embed" xlink:actuate="onLoad" draw:mime-type="image/png"/></draw:frame></text:p>
          </table:table-cell>
          <table:table-cell table:style-name="Table19.F1" office:value-type="string">
            <text:p text:style-name="P366"/>
            <text:p text:style-name="P612"><draw:frame draw:style-name="fr3" draw:name="Image 1334" text:anchor-type="as-char" svg:width="0.2929in" svg:height="0.0925in" draw:z-index="1371"><draw:image xlink:href="Pictures/100000010000003800000011F10300D7.png" xlink:type="simple" xlink:show="embed" xlink:actuate="onLoad" draw:mime-type="image/png"/></draw:frame></text:p>
          </table:table-cell>
        </table:table-row>
        <table:table-row table:style-name="Table19.2">
          <table:table-cell table:style-name="Table19.A1" office:value-type="string">
            <text:p text:style-name="P377"/>
            <text:p text:style-name="P638"><draw:frame draw:style-name="fr3" draw:name="Image 1335" text:anchor-type="as-char" svg:width="0.4681in" svg:height="0.0917in" draw:z-index="1372"><draw:image xlink:href="Pictures/100000010000005A0000001299E58090.png" xlink:type="simple" xlink:show="embed" xlink:actuate="onLoad" draw:mime-type="image/png"/></draw:frame></text:p>
          </table:table-cell>
          <table:table-cell table:style-name="Table19.B1" office:value-type="string">
            <text:p text:style-name="P377"/>
            <text:p text:style-name="P608"><draw:frame draw:style-name="fr3" draw:name="Image 1336" text:anchor-type="as-char" svg:width="0.3299in" svg:height="0.0764in" draw:z-index="1373"><draw:image xlink:href="Pictures/100000010000003E0000000FDCDD013C.png" xlink:type="simple" xlink:show="embed" xlink:actuate="onLoad" draw:mime-type="image/png"/></draw:frame></text:p>
          </table:table-cell>
          <table:table-cell table:style-name="Table19.B1" office:value-type="string">
            <text:p text:style-name="P377"/>
            <text:p text:style-name="P609"><draw:frame draw:style-name="fr3" draw:name="Image 1337" text:anchor-type="as-char" svg:width="0.6in" svg:height="0.0764in" draw:z-index="1374"><draw:image xlink:href="Pictures/10000001000000720000000F5C83E3C2.png" xlink:type="simple" xlink:show="embed" xlink:actuate="onLoad" draw:mime-type="image/png"/></draw:frame></text:p>
          </table:table-cell>
          <table:table-cell table:style-name="Table19.B1" office:value-type="string">
            <text:p text:style-name="P377"/>
            <text:p text:style-name="P610"><draw:frame draw:style-name="fr3" draw:name="Image 1338" text:anchor-type="as-char" svg:width="0.5071in" svg:height="0.0764in" draw:z-index="1375"><draw:image xlink:href="Pictures/10000001000000600000000FC31E7442.png" xlink:type="simple" xlink:show="embed" xlink:actuate="onLoad" draw:mime-type="image/png"/></draw:frame></text:p>
          </table:table-cell>
          <table:table-cell table:style-name="Table19.B1" office:value-type="string">
            <text:p text:style-name="P377"/>
            <text:p text:style-name="P611"><draw:frame draw:style-name="fr3" draw:name="Image 1339" text:anchor-type="as-char" svg:width="0.3953in" svg:height="0.0764in" draw:z-index="1376"><draw:image xlink:href="Pictures/100000010000004C0000000F60967283.png" xlink:type="simple" xlink:show="embed" xlink:actuate="onLoad" draw:mime-type="image/png"/></draw:frame></text:p>
          </table:table-cell>
          <table:table-cell table:style-name="Table19.F1" office:value-type="string">
            <text:p text:style-name="P377"/>
            <text:p text:style-name="P612"><draw:frame draw:style-name="fr3" draw:name="Image 1340" text:anchor-type="as-char" svg:width="0.2902in" svg:height="0.0917in" draw:z-index="1377"><draw:image xlink:href="Pictures/10000001000000380000001276DC53C2.png" xlink:type="simple" xlink:show="embed" xlink:actuate="onLoad" draw:mime-type="image/png"/></draw:frame></text:p>
          </table:table-cell>
        </table:table-row>
        <table:table-row table:style-name="Table19.2">
          <table:table-cell table:style-name="Table19.A1" office:value-type="string">
            <text:p text:style-name="P372"/>
            <text:p text:style-name="P650"><draw:frame draw:style-name="fr3" draw:name="Image 1341" text:anchor-type="as-char" svg:width="0.4126in" svg:height="0.0925in" draw:z-index="1378"><draw:image xlink:href="Pictures/1000000100000050000000114573EAD4.png" xlink:type="simple" xlink:show="embed" xlink:actuate="onLoad" draw:mime-type="image/png"/></draw:frame></text:p>
          </table:table-cell>
          <table:table-cell table:style-name="Table19.B1" office:value-type="string">
            <text:p text:style-name="P372"/>
            <text:p text:style-name="P621"><draw:frame draw:style-name="fr3" draw:name="Image 1342" text:anchor-type="as-char" svg:width="0.3272in" svg:height="0.0756in" draw:z-index="1379"><draw:image xlink:href="Pictures/100000010000003E0000000EC80EDD4F.png" xlink:type="simple" xlink:show="embed" xlink:actuate="onLoad" draw:mime-type="image/png"/></draw:frame></text:p>
          </table:table-cell>
          <table:table-cell table:style-name="Table19.B1" office:value-type="string">
            <text:p text:style-name="P372"/>
            <text:p text:style-name="P622"><draw:frame draw:style-name="fr3" draw:name="Image 1343" text:anchor-type="as-char" svg:width="0.5937in" svg:height="0.0756in" draw:z-index="1380"><draw:image xlink:href="Pictures/10000001000000720000000EF208DD09.png" xlink:type="simple" xlink:show="embed" xlink:actuate="onLoad" draw:mime-type="image/png"/></draw:frame></text:p>
          </table:table-cell>
          <table:table-cell table:style-name="Table19.B1" office:value-type="string">
            <text:p text:style-name="P372"/>
            <text:p text:style-name="P557"><draw:frame draw:style-name="fr3" draw:name="Image 1344" text:anchor-type="as-char" svg:width="0.502in" svg:height="0.0756in" draw:z-index="1381"><draw:image xlink:href="Pictures/10000001000000600000000E2AF7A723.png" xlink:type="simple" xlink:show="embed" xlink:actuate="onLoad" draw:mime-type="image/png"/></draw:frame></text:p>
          </table:table-cell>
          <table:table-cell table:style-name="Table19.B1" office:value-type="string">
            <text:p text:style-name="P372"/>
            <text:p text:style-name="P626"><draw:frame draw:style-name="fr3" draw:name="Image 1345" text:anchor-type="as-char" svg:width="0.3902in" svg:height="0.0756in" draw:z-index="1382"><draw:image xlink:href="Pictures/100000010000004B0000000EDDF58981.png" xlink:type="simple" xlink:show="embed" xlink:actuate="onLoad" draw:mime-type="image/png"/></draw:frame></text:p>
          </table:table-cell>
          <table:table-cell table:style-name="Table19.F1" office:value-type="string">
            <text:p text:style-name="P372"/>
            <text:p text:style-name="P624"><draw:frame draw:style-name="fr3" draw:name="Image 1346" text:anchor-type="as-char" svg:width="0.2984in" svg:height="0.0925in" draw:z-index="1383"><draw:image xlink:href="Pictures/100000010000003A000000116C396B31.png" xlink:type="simple" xlink:show="embed" xlink:actuate="onLoad" draw:mime-type="image/png"/></draw:frame></text:p>
          </table:table-cell>
        </table:table-row>
        <table:table-row table:style-name="Table19.2">
          <table:table-cell table:style-name="Table19.A1" office:value-type="string">
            <text:p text:style-name="P372"/>
            <text:p text:style-name="P651"><draw:frame draw:style-name="fr3" draw:name="Image 1347" text:anchor-type="as-char" svg:width="0.4417in" svg:height="0.0756in" draw:z-index="1384"><draw:image xlink:href="Pictures/10000001000000540000000E5ED68518.png" xlink:type="simple" xlink:show="embed" xlink:actuate="onLoad" draw:mime-type="image/png"/></draw:frame></text:p>
          </table:table-cell>
          <table:table-cell table:style-name="Table19.B1" office:value-type="string">
            <text:p text:style-name="P372"/>
            <text:p text:style-name="P621"><draw:frame draw:style-name="fr3" draw:name="Image 1348" text:anchor-type="as-char" svg:width="0.3272in" svg:height="0.0756in" draw:z-index="1385"><draw:image xlink:href="Pictures/100000010000003E0000000EF9E98D36.png" xlink:type="simple" xlink:show="embed" xlink:actuate="onLoad" draw:mime-type="image/png"/></draw:frame></text:p>
          </table:table-cell>
          <table:table-cell table:style-name="Table19.B1" office:value-type="string">
            <text:p text:style-name="P372"/>
            <text:p text:style-name="P622"><draw:frame draw:style-name="fr3" draw:name="Image 1349" text:anchor-type="as-char" svg:width="0.5957in" svg:height="0.0756in" draw:z-index="1386"><draw:image xlink:href="Pictures/10000001000000720000000EFF07E013.png" xlink:type="simple" xlink:show="embed" xlink:actuate="onLoad" draw:mime-type="image/png"/></draw:frame></text:p>
          </table:table-cell>
          <table:table-cell table:style-name="Table19.B1" office:value-type="string">
            <text:p text:style-name="P372"/>
            <text:p text:style-name="P557"><draw:frame draw:style-name="fr3" draw:name="Image 1350" text:anchor-type="as-char" svg:width="0.502in" svg:height="0.0756in" draw:z-index="1387"><draw:image xlink:href="Pictures/10000001000000600000000EA6AE0616.png" xlink:type="simple" xlink:show="embed" xlink:actuate="onLoad" draw:mime-type="image/png"/></draw:frame></text:p>
          </table:table-cell>
          <table:table-cell table:style-name="Table19.B1" office:value-type="string">
            <text:p text:style-name="P372"/>
            <text:p text:style-name="P623"><draw:frame draw:style-name="fr3" draw:name="Image 1351" text:anchor-type="as-char" svg:width="0.3917in" svg:height="0.0756in" draw:z-index="1388"><draw:image xlink:href="Pictures/100000010000004C0000000ED1CC6B26.png" xlink:type="simple" xlink:show="embed" xlink:actuate="onLoad" draw:mime-type="image/png"/></draw:frame></text:p>
          </table:table-cell>
          <table:table-cell table:style-name="Table19.F1" office:value-type="string">
            <text:p text:style-name="P372"/>
            <text:p text:style-name="P612"><draw:frame draw:style-name="fr3" draw:name="Image 1352" text:anchor-type="as-char" svg:width="0.2917in" svg:height="0.0925in" draw:z-index="1389"><draw:image xlink:href="Pictures/1000000100000038000000118FC6F403.png" xlink:type="simple" xlink:show="embed" xlink:actuate="onLoad" draw:mime-type="image/png"/></draw:frame></text:p>
          </table:table-cell>
        </table:table-row>
        <table:table-row table:style-name="Table19.1">
          <table:table-cell table:style-name="Table19.A1" office:value-type="string">
            <text:p text:style-name="P366"/>
            <text:p text:style-name="P652"><draw:frame draw:style-name="fr3" draw:name="Image 1353" text:anchor-type="as-char" svg:width="0.4598in" svg:height="0.0764in" draw:z-index="1390"><draw:image xlink:href="Pictures/10000001000000580000000F3012047A.png" xlink:type="simple" xlink:show="embed" xlink:actuate="onLoad" draw:mime-type="image/png"/></draw:frame></text:p>
          </table:table-cell>
          <table:table-cell table:style-name="Table19.B1" office:value-type="string">
            <text:p text:style-name="P366"/>
            <text:p text:style-name="P608"><draw:frame draw:style-name="fr3" draw:name="Image 1354" text:anchor-type="as-char" svg:width="0.3299in" svg:height="0.0764in" draw:z-index="1391"><draw:image xlink:href="Pictures/100000010000003E0000000F0B020C3C.png" xlink:type="simple" xlink:show="embed" xlink:actuate="onLoad" draw:mime-type="image/png"/></draw:frame></text:p>
          </table:table-cell>
          <table:table-cell table:style-name="Table19.B1" office:value-type="string">
            <text:p text:style-name="P366"/>
            <text:p text:style-name="P609"><draw:frame draw:style-name="fr3" draw:name="Image 1355" text:anchor-type="as-char" svg:width="0.5984in" svg:height="0.0764in" draw:z-index="1392"><draw:image xlink:href="Pictures/10000001000000720000000F131B9086.png" xlink:type="simple" xlink:show="embed" xlink:actuate="onLoad" draw:mime-type="image/png"/></draw:frame></text:p>
          </table:table-cell>
          <table:table-cell table:style-name="Table19.B1" office:value-type="string">
            <text:p text:style-name="P366"/>
            <text:p text:style-name="P632"><draw:frame draw:style-name="fr3" draw:name="Image 1356" text:anchor-type="as-char" svg:width="0.5047in" svg:height="0.0764in" draw:z-index="1393"><draw:image xlink:href="Pictures/10000001000000600000000F5A5683C8.png" xlink:type="simple" xlink:show="embed" xlink:actuate="onLoad" draw:mime-type="image/png"/></draw:frame></text:p>
          </table:table-cell>
          <table:table-cell table:style-name="Table19.B1" office:value-type="string">
            <text:p text:style-name="P366"/>
            <text:p text:style-name="P611"><draw:frame draw:style-name="fr3" draw:name="Image 1357" text:anchor-type="as-char" svg:width="0.3953in" svg:height="0.0764in" draw:z-index="1394"><draw:image xlink:href="Pictures/100000010000004C0000000F0F038AA9.png" xlink:type="simple" xlink:show="embed" xlink:actuate="onLoad" draw:mime-type="image/png"/></draw:frame></text:p>
          </table:table-cell>
          <table:table-cell table:style-name="Table19.F1" office:value-type="string">
            <text:p text:style-name="P366"/>
            <text:p text:style-name="P612"><draw:frame draw:style-name="fr3" draw:name="Image 1358" text:anchor-type="as-char" svg:width="0.2902in" svg:height="0.0917in" draw:z-index="1395"><draw:image xlink:href="Pictures/1000000100000038000000121A3FFCF4.png" xlink:type="simple" xlink:show="embed" xlink:actuate="onLoad" draw:mime-type="image/png"/></draw:frame></text:p>
          </table:table-cell>
        </table:table-row>
        <table:table-row table:style-name="Table19.2">
          <table:table-cell table:style-name="Table19.A1" office:value-type="string">
            <text:p text:style-name="P372"/>
            <text:p text:style-name="P653"><draw:frame draw:style-name="fr3" draw:name="Image 1359" text:anchor-type="as-char" svg:width="0.4311in" svg:height="0.0764in" draw:z-index="1396"><draw:image xlink:href="Pictures/10000001000000520000000F897AB3D6.png" xlink:type="simple" xlink:show="embed" xlink:actuate="onLoad" draw:mime-type="image/png"/></draw:frame></text:p>
          </table:table-cell>
          <table:table-cell table:style-name="Table19.B1" office:value-type="string">
            <text:p text:style-name="P372"/>
            <text:p text:style-name="P608"><draw:frame draw:style-name="fr3" draw:name="Image 1360" text:anchor-type="as-char" svg:width="0.3299in" svg:height="0.0764in" draw:z-index="1397"><draw:image xlink:href="Pictures/100000010000003E0000000F3FC86E80.png" xlink:type="simple" xlink:show="embed" xlink:actuate="onLoad" draw:mime-type="image/png"/></draw:frame></text:p>
          </table:table-cell>
          <table:table-cell table:style-name="Table19.B1" office:value-type="string">
            <text:p text:style-name="P372"/>
            <text:p text:style-name="P609"><draw:frame draw:style-name="fr3" draw:name="Image 1361" text:anchor-type="as-char" svg:width="0.6016in" svg:height="0.0764in" draw:z-index="1398"><draw:image xlink:href="Pictures/10000001000000720000000FDF39AA8F.png" xlink:type="simple" xlink:show="embed" xlink:actuate="onLoad" draw:mime-type="image/png"/></draw:frame></text:p>
          </table:table-cell>
          <table:table-cell table:style-name="Table19.B1" office:value-type="string">
            <text:p text:style-name="P372"/>
            <text:p text:style-name="P610"><draw:frame draw:style-name="fr3" draw:name="Image 1362" text:anchor-type="as-char" svg:width="0.5071in" svg:height="0.0764in" draw:z-index="1399"><draw:image xlink:href="Pictures/10000001000000600000000F344D5A51.png" xlink:type="simple" xlink:show="embed" xlink:actuate="onLoad" draw:mime-type="image/png"/></draw:frame></text:p>
          </table:table-cell>
          <table:table-cell table:style-name="Table19.B1" office:value-type="string">
            <text:p text:style-name="P372"/>
            <text:p text:style-name="P611"><draw:frame draw:style-name="fr3" draw:name="Image 1363" text:anchor-type="as-char" svg:width="0.398in" svg:height="0.0764in" draw:z-index="1400"><draw:image xlink:href="Pictures/100000010000004C0000000F72B0337B.png" xlink:type="simple" xlink:show="embed" xlink:actuate="onLoad" draw:mime-type="image/png"/></draw:frame></text:p>
          </table:table-cell>
          <table:table-cell table:style-name="Table19.F1" office:value-type="string">
            <text:p text:style-name="P372"/>
            <text:p text:style-name="P619"><draw:frame draw:style-name="fr3" draw:name="Image 1364" text:anchor-type="as-char" svg:width="0.2953in" svg:height="0.0917in" draw:z-index="1401"><draw:image xlink:href="Pictures/1000000100000039000000127696CF9F.png" xlink:type="simple" xlink:show="embed" xlink:actuate="onLoad" draw:mime-type="image/png"/></draw:frame></text:p>
          </table:table-cell>
        </table:table-row>
        <table:table-row table:style-name="Table19.2">
          <table:table-cell table:style-name="Table19.A1" office:value-type="string">
            <text:p text:style-name="P372"/>
            <text:p text:style-name="P654"><draw:frame draw:style-name="fr3" draw:name="Image 1365" text:anchor-type="as-char" svg:width="0.4866in" svg:height="0.0764in" draw:z-index="1402"><draw:image xlink:href="Pictures/100000010000005C0000000F1D804915.png" xlink:type="simple" xlink:show="embed" xlink:actuate="onLoad" draw:mime-type="image/png"/></draw:frame></text:p>
          </table:table-cell>
          <table:table-cell table:style-name="Table19.B1" office:value-type="string">
            <text:p text:style-name="P372"/>
            <text:p text:style-name="P608"><draw:frame draw:style-name="fr3" draw:name="Image 1366" text:anchor-type="as-char" svg:width="0.3299in" svg:height="0.0764in" draw:z-index="1403"><draw:image xlink:href="Pictures/100000010000003E0000000F12DAE52A.png" xlink:type="simple" xlink:show="embed" xlink:actuate="onLoad" draw:mime-type="image/png"/></draw:frame></text:p>
          </table:table-cell>
          <table:table-cell table:style-name="Table19.B1" office:value-type="string">
            <text:p text:style-name="P372"/>
            <text:p text:style-name="P609"><draw:frame draw:style-name="fr3" draw:name="Image 1367" text:anchor-type="as-char" svg:width="0.6in" svg:height="0.0764in" draw:z-index="1404"><draw:image xlink:href="Pictures/10000001000000720000000F5FFB7371.png" xlink:type="simple" xlink:show="embed" xlink:actuate="onLoad" draw:mime-type="image/png"/></draw:frame></text:p>
          </table:table-cell>
          <table:table-cell table:style-name="Table19.B1" office:value-type="string">
            <text:p text:style-name="P372"/>
            <text:p text:style-name="P629"><draw:frame draw:style-name="fr3" draw:name="Image 1368" text:anchor-type="as-char" svg:width="0.4992in" svg:height="0.0764in" draw:z-index="1405"><draw:image xlink:href="Pictures/100000010000005F0000000FC1CD773C.png" xlink:type="simple" xlink:show="embed" xlink:actuate="onLoad" draw:mime-type="image/png"/></draw:frame></text:p>
          </table:table-cell>
          <table:table-cell table:style-name="Table19.B1" office:value-type="string">
            <text:p text:style-name="P372"/>
            <text:p text:style-name="P611"><draw:frame draw:style-name="fr3" draw:name="Image 1369" text:anchor-type="as-char" svg:width="0.3953in" svg:height="0.0764in" draw:z-index="1406"><draw:image xlink:href="Pictures/100000010000004C0000000F6A0A260E.png" xlink:type="simple" xlink:show="embed" xlink:actuate="onLoad" draw:mime-type="image/png"/></draw:frame></text:p>
          </table:table-cell>
          <table:table-cell table:style-name="Table19.F1" office:value-type="string">
            <text:p text:style-name="P372"/>
            <text:p text:style-name="P612"><draw:frame draw:style-name="fr3" draw:name="Image 1370" text:anchor-type="as-char" svg:width="0.2902in" svg:height="0.0917in" draw:z-index="1407"><draw:image xlink:href="Pictures/10000001000000380000001285B6E196.png" xlink:type="simple" xlink:show="embed" xlink:actuate="onLoad" draw:mime-type="image/png"/></draw:frame></text:p>
          </table:table-cell>
        </table:table-row>
        <table:table-row table:style-name="Table19.2">
          <table:table-cell table:style-name="Table19.A1" office:value-type="string">
            <text:p text:style-name="P372"/>
            <text:p text:style-name="P596"><draw:frame draw:style-name="fr3" draw:name="Image 1371" text:anchor-type="as-char" svg:width="0.4154in" svg:height="0.0917in" draw:z-index="1408"><draw:image xlink:href="Pictures/100000010000005000000012518A10D9.png" xlink:type="simple" xlink:show="embed" xlink:actuate="onLoad" draw:mime-type="image/png"/></draw:frame></text:p>
          </table:table-cell>
          <table:table-cell table:style-name="Table19.B1" office:value-type="string">
            <text:p text:style-name="P372"/>
            <text:p text:style-name="P608"><draw:frame draw:style-name="fr3" draw:name="Image 1372" text:anchor-type="as-char" svg:width="0.3299in" svg:height="0.0764in" draw:z-index="1409"><draw:image xlink:href="Pictures/100000010000003E0000000F9B991006.png" xlink:type="simple" xlink:show="embed" xlink:actuate="onLoad" draw:mime-type="image/png"/></draw:frame></text:p>
          </table:table-cell>
          <table:table-cell table:style-name="Table19.B1" office:value-type="string">
            <text:p text:style-name="P372"/>
            <text:p text:style-name="P655"><draw:frame draw:style-name="fr3" draw:name="Image 1373" text:anchor-type="as-char" svg:width="0.6016in" svg:height="0.0764in" draw:z-index="1410"><draw:image xlink:href="Pictures/10000001000000730000000F104D48B1.png" xlink:type="simple" xlink:show="embed" xlink:actuate="onLoad" draw:mime-type="image/png"/></draw:frame></text:p>
          </table:table-cell>
          <table:table-cell table:style-name="Table19.B1" office:value-type="string">
            <text:p text:style-name="P372"/>
            <text:p text:style-name="P632"><draw:frame draw:style-name="fr3" draw:name="Image 1374" text:anchor-type="as-char" svg:width="0.5047in" svg:height="0.0764in" draw:z-index="1411"><draw:image xlink:href="Pictures/10000001000000600000000F6ED1C7A0.png" xlink:type="simple" xlink:show="embed" xlink:actuate="onLoad" draw:mime-type="image/png"/></draw:frame></text:p>
          </table:table-cell>
          <table:table-cell table:style-name="Table19.B1" office:value-type="string">
            <text:p text:style-name="P372"/>
            <text:p text:style-name="P611"><draw:frame draw:style-name="fr3" draw:name="Image 1375" text:anchor-type="as-char" svg:width="0.3953in" svg:height="0.0764in" draw:z-index="1412"><draw:image xlink:href="Pictures/100000010000004C0000000F400729A9.png" xlink:type="simple" xlink:show="embed" xlink:actuate="onLoad" draw:mime-type="image/png"/></draw:frame></text:p>
          </table:table-cell>
          <table:table-cell table:style-name="Table19.F1" office:value-type="string">
            <text:p text:style-name="P372"/>
            <text:p text:style-name="P612"><draw:frame draw:style-name="fr3" draw:name="Image 1376" text:anchor-type="as-char" svg:width="0.2902in" svg:height="0.0917in" draw:z-index="1413"><draw:image xlink:href="Pictures/1000000100000038000000123AA34F41.png" xlink:type="simple" xlink:show="embed" xlink:actuate="onLoad" draw:mime-type="image/png"/></draw:frame></text:p>
          </table:table-cell>
        </table:table-row>
        <table:table-row table:style-name="Table19.1">
          <table:table-cell table:style-name="Table19.A1" office:value-type="string">
            <text:p text:style-name="P366"/>
            <text:p text:style-name="P656"><draw:frame draw:style-name="fr3" draw:name="Image 1377" text:anchor-type="as-char" svg:width="0.4681in" svg:height="0.0917in" draw:z-index="1414"><draw:image xlink:href="Pictures/100000010000005A0000001261CD61F5.png" xlink:type="simple" xlink:show="embed" xlink:actuate="onLoad" draw:mime-type="image/png"/></draw:frame></text:p>
          </table:table-cell>
          <table:table-cell table:style-name="Table19.B1" office:value-type="string">
            <text:p text:style-name="P366"/>
            <text:p text:style-name="P608"><draw:frame draw:style-name="fr3" draw:name="Image 1378" text:anchor-type="as-char" svg:width="0.3299in" svg:height="0.0764in" draw:z-index="1415"><draw:image xlink:href="Pictures/100000010000003E0000000F4756CD6B.png" xlink:type="simple" xlink:show="embed" xlink:actuate="onLoad" draw:mime-type="image/png"/></draw:frame></text:p>
          </table:table-cell>
          <table:table-cell table:style-name="Table19.B1" office:value-type="string">
            <text:p text:style-name="P366"/>
            <text:p text:style-name="P609"><draw:frame draw:style-name="fr3" draw:name="Image 1379" text:anchor-type="as-char" svg:width="0.6in" svg:height="0.0764in" draw:z-index="1416"><draw:image xlink:href="Pictures/10000001000000720000000FFCDEF7C9.png" xlink:type="simple" xlink:show="embed" xlink:actuate="onLoad" draw:mime-type="image/png"/></draw:frame></text:p>
          </table:table-cell>
          <table:table-cell table:style-name="Table19.B1" office:value-type="string">
            <text:p text:style-name="P366"/>
            <text:p text:style-name="P610"><draw:frame draw:style-name="fr3" draw:name="Image 1380" text:anchor-type="as-char" svg:width="0.5071in" svg:height="0.0764in" draw:z-index="1417"><draw:image xlink:href="Pictures/10000001000000600000000FE8C07741.png" xlink:type="simple" xlink:show="embed" xlink:actuate="onLoad" draw:mime-type="image/png"/></draw:frame></text:p>
          </table:table-cell>
          <table:table-cell table:style-name="Table19.B1" office:value-type="string">
            <text:p text:style-name="P366"/>
            <text:p text:style-name="P615"><draw:frame draw:style-name="fr3" draw:name="Image 1381" text:anchor-type="as-char" svg:width="0.3965in" svg:height="0.0764in" draw:z-index="1418"><draw:image xlink:href="Pictures/100000010000004B0000000F4A542F25.png" xlink:type="simple" xlink:show="embed" xlink:actuate="onLoad" draw:mime-type="image/png"/></draw:frame></text:p>
          </table:table-cell>
          <table:table-cell table:style-name="Table19.F1" office:value-type="string">
            <text:p text:style-name="P366"/>
            <text:p text:style-name="P612"><draw:frame draw:style-name="fr3" draw:name="Image 1382" text:anchor-type="as-char" svg:width="0.2925in" svg:height="0.0917in" draw:z-index="1419"><draw:image xlink:href="Pictures/100000010000003800000012E99B2FF0.png" xlink:type="simple" xlink:show="embed" xlink:actuate="onLoad" draw:mime-type="image/png"/></draw:frame></text:p>
          </table:table-cell>
        </table:table-row>
        <table:table-row table:style-name="Table19.2">
          <table:table-cell table:style-name="Table19.A1" office:value-type="string">
            <text:p text:style-name="P372"/>
            <text:p text:style-name="P657"><draw:frame draw:style-name="fr3" draw:name="Image 1383" text:anchor-type="as-char" svg:width="0.4437in" svg:height="0.0917in" draw:z-index="1420"><draw:image xlink:href="Pictures/1000000100000056000000124E858F04.png" xlink:type="simple" xlink:show="embed" xlink:actuate="onLoad" draw:mime-type="image/png"/></draw:frame></text:p>
          </table:table-cell>
          <table:table-cell table:style-name="Table19.B1" office:value-type="string">
            <text:p text:style-name="P372"/>
            <text:p text:style-name="P608"><draw:frame draw:style-name="fr3" draw:name="Image 1384" text:anchor-type="as-char" svg:width="0.3299in" svg:height="0.0764in" draw:z-index="1421"><draw:image xlink:href="Pictures/100000010000003E0000000FE13479F2.png" xlink:type="simple" xlink:show="embed" xlink:actuate="onLoad" draw:mime-type="image/png"/></draw:frame></text:p>
          </table:table-cell>
          <table:table-cell table:style-name="Table19.B1" office:value-type="string">
            <text:p text:style-name="P372"/>
            <text:p text:style-name="P609"><draw:frame draw:style-name="fr3" draw:name="Image 1385" text:anchor-type="as-char" svg:width="0.6in" svg:height="0.0764in" draw:z-index="1422"><draw:image xlink:href="Pictures/10000001000000720000000F632AF50E.png" xlink:type="simple" xlink:show="embed" xlink:actuate="onLoad" draw:mime-type="image/png"/></draw:frame></text:p>
          </table:table-cell>
          <table:table-cell table:style-name="Table19.B1" office:value-type="string">
            <text:p text:style-name="P372"/>
            <text:p text:style-name="P629"><draw:frame draw:style-name="fr3" draw:name="Image 1386" text:anchor-type="as-char" svg:width="0.4992in" svg:height="0.0764in" draw:z-index="1423"><draw:image xlink:href="Pictures/100000010000005F0000000F7DF99882.png" xlink:type="simple" xlink:show="embed" xlink:actuate="onLoad" draw:mime-type="image/png"/></draw:frame></text:p>
          </table:table-cell>
          <table:table-cell table:style-name="Table19.B1" office:value-type="string">
            <text:p text:style-name="P372"/>
            <text:p text:style-name="P615"><draw:frame draw:style-name="fr3" draw:name="Image 1387" text:anchor-type="as-char" svg:width="0.3937in" svg:height="0.0764in" draw:z-index="1424"><draw:image xlink:href="Pictures/100000010000004B0000000F51AC6211.png" xlink:type="simple" xlink:show="embed" xlink:actuate="onLoad" draw:mime-type="image/png"/></draw:frame></text:p>
          </table:table-cell>
          <table:table-cell table:style-name="Table19.F1" office:value-type="string">
            <text:p text:style-name="P372"/>
            <text:p text:style-name="P624"><draw:frame draw:style-name="fr3" draw:name="Image 1388" text:anchor-type="as-char" svg:width="0.298in" svg:height="0.0917in" draw:z-index="1425"><draw:image xlink:href="Pictures/100000010000003A00000012C5086E3E.png" xlink:type="simple" xlink:show="embed" xlink:actuate="onLoad" draw:mime-type="image/png"/></draw:frame></text:p>
          </table:table-cell>
        </table:table-row>
        <table:table-row table:style-name="Table19.2">
          <table:table-cell table:style-name="Table19.A1" office:value-type="string">
            <text:p text:style-name="P372"/>
            <text:p text:style-name="P658"><draw:frame draw:style-name="fr3" draw:name="Image 1389" text:anchor-type="as-char" svg:width="0.4783in" svg:height="0.0764in" draw:z-index="1426"><draw:image xlink:href="Pictures/100000010000005C0000000FCCD7D7C3.png" xlink:type="simple" xlink:show="embed" xlink:actuate="onLoad" draw:mime-type="image/png"/></draw:frame></text:p>
          </table:table-cell>
          <table:table-cell table:style-name="Table19.B1" office:value-type="string">
            <text:p text:style-name="P372"/>
            <text:p text:style-name="P608"><draw:frame draw:style-name="fr3" draw:name="Image 1390" text:anchor-type="as-char" svg:width="0.3299in" svg:height="0.0764in" draw:z-index="1427"><draw:image xlink:href="Pictures/100000010000003E0000000F1B7B0EAD.png" xlink:type="simple" xlink:show="embed" xlink:actuate="onLoad" draw:mime-type="image/png"/></draw:frame></text:p>
          </table:table-cell>
          <table:table-cell table:style-name="Table19.B1" office:value-type="string">
            <text:p text:style-name="P372"/>
            <text:p text:style-name="P609"><draw:frame draw:style-name="fr3" draw:name="Image 1391" text:anchor-type="as-char" svg:width="0.5972in" svg:height="0.0764in" draw:z-index="1428"><draw:image xlink:href="Pictures/10000001000000710000000F10E96FF0.png" xlink:type="simple" xlink:show="embed" xlink:actuate="onLoad" draw:mime-type="image/png"/></draw:frame></text:p>
          </table:table-cell>
          <table:table-cell table:style-name="Table19.B1" office:value-type="string">
            <text:p text:style-name="P372"/>
            <text:p text:style-name="P629"><draw:frame draw:style-name="fr3" draw:name="Image 1392" text:anchor-type="as-char" svg:width="0.4992in" svg:height="0.0764in" draw:z-index="1429"><draw:image xlink:href="Pictures/100000010000005F0000000F5DADFFDB.png" xlink:type="simple" xlink:show="embed" xlink:actuate="onLoad" draw:mime-type="image/png"/></draw:frame></text:p>
          </table:table-cell>
          <table:table-cell table:style-name="Table19.B1" office:value-type="string">
            <text:p text:style-name="P372"/>
            <text:p text:style-name="P635"><draw:frame draw:style-name="fr3" draw:name="Image 1393" text:anchor-type="as-char" svg:width="0.3992in" svg:height="0.0764in" draw:z-index="1430"><draw:image xlink:href="Pictures/100000010000004C0000000FC934626F.png" xlink:type="simple" xlink:show="embed" xlink:actuate="onLoad" draw:mime-type="image/png"/></draw:frame></text:p>
          </table:table-cell>
          <table:table-cell table:style-name="Table19.F1" office:value-type="string">
            <text:p text:style-name="P372"/>
            <text:p text:style-name="P624"><draw:frame draw:style-name="fr3" draw:name="Image 1394" text:anchor-type="as-char" svg:width="0.298in" svg:height="0.0917in" draw:z-index="1431"><draw:image xlink:href="Pictures/100000010000003A00000012952B6B6F.png" xlink:type="simple" xlink:show="embed" xlink:actuate="onLoad" draw:mime-type="image/png"/></draw:frame></text:p>
          </table:table-cell>
        </table:table-row>
        <table:table-row table:style-name="Table19.2">
          <table:table-cell table:style-name="Table19.A1" office:value-type="string">
            <text:p text:style-name="P372"/>
            <text:p text:style-name="P659"><draw:frame draw:style-name="fr3" draw:name="Image 1395" text:anchor-type="as-char" svg:width="0.4283in" svg:height="0.0764in" draw:z-index="1432"><draw:image xlink:href="Pictures/10000001000000510000000F006901CF.png" xlink:type="simple" xlink:show="embed" xlink:actuate="onLoad" draw:mime-type="image/png"/></draw:frame></text:p>
          </table:table-cell>
          <table:table-cell table:style-name="Table19.B1" office:value-type="string">
            <text:p text:style-name="P372"/>
            <text:p text:style-name="P608"><draw:frame draw:style-name="fr3" draw:name="Image 1396" text:anchor-type="as-char" svg:width="0.3299in" svg:height="0.0764in" draw:z-index="1433"><draw:image xlink:href="Pictures/100000010000003E0000000FBD4E04A4.png" xlink:type="simple" xlink:show="embed" xlink:actuate="onLoad" draw:mime-type="image/png"/></draw:frame></text:p>
          </table:table-cell>
          <table:table-cell table:style-name="Table19.B1" office:value-type="string">
            <text:p text:style-name="P372"/>
            <text:p text:style-name="P609"><draw:frame draw:style-name="fr3" draw:name="Image 1397" text:anchor-type="as-char" svg:width="0.6in" svg:height="0.0764in" draw:z-index="1434"><draw:image xlink:href="Pictures/10000001000000720000000F68A7E079.png" xlink:type="simple" xlink:show="embed" xlink:actuate="onLoad" draw:mime-type="image/png"/></draw:frame></text:p>
          </table:table-cell>
          <table:table-cell table:style-name="Table19.B1" office:value-type="string">
            <text:p text:style-name="P372"/>
            <text:p text:style-name="P632"><draw:frame draw:style-name="fr3" draw:name="Image 1398" text:anchor-type="as-char" svg:width="0.5055in" svg:height="0.0764in" draw:z-index="1435"><draw:image xlink:href="Pictures/10000001000000600000000F142B7B2D.png" xlink:type="simple" xlink:show="embed" xlink:actuate="onLoad" draw:mime-type="image/png"/></draw:frame></text:p>
          </table:table-cell>
          <table:table-cell table:style-name="Table19.B1" office:value-type="string">
            <text:p text:style-name="P372"/>
            <text:p text:style-name="P615"><draw:frame draw:style-name="fr3" draw:name="Image 1399" text:anchor-type="as-char" svg:width="0.3937in" svg:height="0.0764in" draw:z-index="1436"><draw:image xlink:href="Pictures/100000010000004B0000000FB76AB1A7.png" xlink:type="simple" xlink:show="embed" xlink:actuate="onLoad" draw:mime-type="image/png"/></draw:frame></text:p>
          </table:table-cell>
          <table:table-cell table:style-name="Table19.F1" office:value-type="string">
            <text:p text:style-name="P372"/>
            <text:p text:style-name="P624"><draw:frame draw:style-name="fr3" draw:name="Image 1400" text:anchor-type="as-char" svg:width="0.298in" svg:height="0.0917in" draw:z-index="1437"><draw:image xlink:href="Pictures/100000010000003A000000121118CE69.png" xlink:type="simple" xlink:show="embed" xlink:actuate="onLoad" draw:mime-type="image/png"/></draw:frame></text:p>
          </table:table-cell>
        </table:table-row>
        <table:table-row table:style-name="Table19.1">
          <table:table-cell table:style-name="Table19.A1" office:value-type="string">
            <text:p text:style-name="P366"/>
            <text:p text:style-name="P660"><draw:frame draw:style-name="fr3" draw:name="Image 1401" text:anchor-type="as-char" svg:width="0.4362in" svg:height="0.0756in" draw:z-index="1438"><draw:image xlink:href="Pictures/10000001000000540000000ECC1187C9.png" xlink:type="simple" xlink:show="embed" xlink:actuate="onLoad" draw:mime-type="image/png"/></draw:frame></text:p>
          </table:table-cell>
          <table:table-cell table:style-name="Table19.B1" office:value-type="string">
            <text:p text:style-name="P366"/>
            <text:p text:style-name="P621"><draw:frame draw:style-name="fr3" draw:name="Image 1402" text:anchor-type="as-char" svg:width="0.3272in" svg:height="0.0756in" draw:z-index="1439"><draw:image xlink:href="Pictures/100000010000003E0000000E2F82B300.png" xlink:type="simple" xlink:show="embed" xlink:actuate="onLoad" draw:mime-type="image/png"/></draw:frame></text:p>
          </table:table-cell>
          <table:table-cell table:style-name="Table19.B1" office:value-type="string">
            <text:p text:style-name="P366"/>
            <text:p text:style-name="P622"><draw:frame draw:style-name="fr3" draw:name="Image 1403" text:anchor-type="as-char" svg:width="0.5937in" svg:height="0.0756in" draw:z-index="1440"><draw:image xlink:href="Pictures/10000001000000720000000E4862DEC7.png" xlink:type="simple" xlink:show="embed" xlink:actuate="onLoad" draw:mime-type="image/png"/></draw:frame></text:p>
          </table:table-cell>
          <table:table-cell table:style-name="Table19.B1" office:value-type="string">
            <text:p text:style-name="P366"/>
            <text:p text:style-name="P639"><draw:frame draw:style-name="fr3" draw:name="Image 1404" text:anchor-type="as-char" svg:width="0.4953in" svg:height="0.0756in" draw:z-index="1441"><draw:image xlink:href="Pictures/100000010000005F0000000E9CEDE126.png" xlink:type="simple" xlink:show="embed" xlink:actuate="onLoad" draw:mime-type="image/png"/></draw:frame></text:p>
          </table:table-cell>
          <table:table-cell table:style-name="Table19.B1" office:value-type="string">
            <text:p text:style-name="P366"/>
            <text:p text:style-name="P626"><draw:frame draw:style-name="fr3" draw:name="Image 1405" text:anchor-type="as-char" svg:width="0.3929in" svg:height="0.0756in" draw:z-index="1442"><draw:image xlink:href="Pictures/100000010000004B0000000E19A83747.png" xlink:type="simple" xlink:show="embed" xlink:actuate="onLoad" draw:mime-type="image/png"/></draw:frame></text:p>
          </table:table-cell>
          <table:table-cell table:style-name="Table19.F1" office:value-type="string">
            <text:p text:style-name="P366"/>
            <text:p text:style-name="P612"><draw:frame draw:style-name="fr3" draw:name="Image 1406" text:anchor-type="as-char" svg:width="0.2929in" svg:height="0.0925in" draw:z-index="1443"><draw:image xlink:href="Pictures/10000001000000380000001143B5F899.png" xlink:type="simple" xlink:show="embed" xlink:actuate="onLoad" draw:mime-type="image/png"/></draw:frame></text:p>
          </table:table-cell>
        </table:table-row>
        <table:table-row table:style-name="Table19.2">
          <table:table-cell table:style-name="Table19.A1" office:value-type="string">
            <text:p text:style-name="P372"/>
            <text:p text:style-name="P661"><draw:frame draw:style-name="fr3" draw:name="Image 1407" text:anchor-type="as-char" svg:width="0.4591in" svg:height="0.0756in" draw:z-index="1444"><draw:image xlink:href="Pictures/10000001000000590000000EB42679F1.png" xlink:type="simple" xlink:show="embed" xlink:actuate="onLoad" draw:mime-type="image/png"/></draw:frame></text:p>
          </table:table-cell>
          <table:table-cell table:style-name="Table19.B1" office:value-type="string">
            <text:p text:style-name="P372"/>
            <text:p text:style-name="P621"><draw:frame draw:style-name="fr3" draw:name="Image 1408" text:anchor-type="as-char" svg:width="0.3272in" svg:height="0.0756in" draw:z-index="1445"><draw:image xlink:href="Pictures/100000010000003E0000000E7701FD50.png" xlink:type="simple" xlink:show="embed" xlink:actuate="onLoad" draw:mime-type="image/png"/></draw:frame></text:p>
          </table:table-cell>
          <table:table-cell table:style-name="Table19.B1" office:value-type="string">
            <text:p text:style-name="P372"/>
            <text:p text:style-name="P622"><draw:frame draw:style-name="fr3" draw:name="Image 1409" text:anchor-type="as-char" svg:width="0.5937in" svg:height="0.0756in" draw:z-index="1446"><draw:image xlink:href="Pictures/10000001000000720000000E7BF35F23.png" xlink:type="simple" xlink:show="embed" xlink:actuate="onLoad" draw:mime-type="image/png"/></draw:frame></text:p>
          </table:table-cell>
          <table:table-cell table:style-name="Table19.B1" office:value-type="string">
            <text:p text:style-name="P372"/>
            <text:p text:style-name="P557"><draw:frame draw:style-name="fr3" draw:name="Image 1410" text:anchor-type="as-char" svg:width="0.502in" svg:height="0.0756in" draw:z-index="1447"><draw:image xlink:href="Pictures/10000001000000600000000ECCC2193C.png" xlink:type="simple" xlink:show="embed" xlink:actuate="onLoad" draw:mime-type="image/png"/></draw:frame></text:p>
          </table:table-cell>
          <table:table-cell table:style-name="Table19.B1" office:value-type="string">
            <text:p text:style-name="P372"/>
            <text:p text:style-name="P626"><draw:frame draw:style-name="fr3" draw:name="Image 1411" text:anchor-type="as-char" svg:width="0.3929in" svg:height="0.0756in" draw:z-index="1448"><draw:image xlink:href="Pictures/100000010000004B0000000EF69F7D0A.png" xlink:type="simple" xlink:show="embed" xlink:actuate="onLoad" draw:mime-type="image/png"/></draw:frame></text:p>
          </table:table-cell>
          <table:table-cell table:style-name="Table19.F1" office:value-type="string">
            <text:p text:style-name="P372"/>
            <text:p text:style-name="P612"><draw:frame draw:style-name="fr3" draw:name="Image 1412" text:anchor-type="as-char" svg:width="0.2929in" svg:height="0.0925in" draw:z-index="1449"><draw:image xlink:href="Pictures/100000010000003800000011A721E0EC.png" xlink:type="simple" xlink:show="embed" xlink:actuate="onLoad" draw:mime-type="image/png"/></draw:frame></text:p>
          </table:table-cell>
        </table:table-row>
        <table:table-row table:style-name="Table19.2">
          <table:table-cell table:style-name="Table19.A1" office:value-type="string">
            <text:p text:style-name="P372"/>
            <text:p text:style-name="P589"><draw:frame draw:style-name="fr3" draw:name="Image 1413" text:anchor-type="as-char" svg:width="0.4228in" svg:height="0.0756in" draw:z-index="1450"><draw:image xlink:href="Pictures/10000001000000510000000E9B61D1C1.png" xlink:type="simple" xlink:show="embed" xlink:actuate="onLoad" draw:mime-type="image/png"/></draw:frame></text:p>
          </table:table-cell>
          <table:table-cell table:style-name="Table19.B1" office:value-type="string">
            <text:p text:style-name="P372"/>
            <text:p text:style-name="P621"><draw:frame draw:style-name="fr3" draw:name="Image 1414" text:anchor-type="as-char" svg:width="0.3272in" svg:height="0.0756in" draw:z-index="1451"><draw:image xlink:href="Pictures/100000010000003E0000000EC67326E7.png" xlink:type="simple" xlink:show="embed" xlink:actuate="onLoad" draw:mime-type="image/png"/></draw:frame></text:p>
          </table:table-cell>
          <table:table-cell table:style-name="Table19.B1" office:value-type="string">
            <text:p text:style-name="P372"/>
            <text:p text:style-name="P622"><draw:frame draw:style-name="fr3" draw:name="Image 1415" text:anchor-type="as-char" svg:width="0.5937in" svg:height="0.0756in" draw:z-index="1452"><draw:image xlink:href="Pictures/10000001000000720000000EE170FAD8.png" xlink:type="simple" xlink:show="embed" xlink:actuate="onLoad" draw:mime-type="image/png"/></draw:frame></text:p>
          </table:table-cell>
          <table:table-cell table:style-name="Table19.B1" office:value-type="string">
            <text:p text:style-name="P372"/>
            <text:p text:style-name="P642"><draw:frame draw:style-name="fr3" draw:name="Image 1416" text:anchor-type="as-char" svg:width="0.5008in" svg:height="0.0756in" draw:z-index="1453"><draw:image xlink:href="Pictures/10000001000000600000000EF77554F3.png" xlink:type="simple" xlink:show="embed" xlink:actuate="onLoad" draw:mime-type="image/png"/></draw:frame></text:p>
          </table:table-cell>
          <table:table-cell table:style-name="Table19.B1" office:value-type="string">
            <text:p text:style-name="P372"/>
            <text:p text:style-name="P662"><draw:frame draw:style-name="fr3" draw:name="Image 1417" text:anchor-type="as-char" svg:width="0.3957in" svg:height="0.0756in" draw:z-index="1454"><draw:image xlink:href="Pictures/100000010000004C0000000E5E4EB1A7.png" xlink:type="simple" xlink:show="embed" xlink:actuate="onLoad" draw:mime-type="image/png"/></draw:frame></text:p>
          </table:table-cell>
          <table:table-cell table:style-name="Table19.F1" office:value-type="string">
            <text:p text:style-name="P372"/>
            <text:p text:style-name="P612"><draw:frame draw:style-name="fr3" draw:name="Image 1418" text:anchor-type="as-char" svg:width="0.2917in" svg:height="0.0925in" draw:z-index="1455"><draw:image xlink:href="Pictures/10000001000000380000001138448640.png" xlink:type="simple" xlink:show="embed" xlink:actuate="onLoad" draw:mime-type="image/png"/></draw:frame></text:p>
          </table:table-cell>
        </table:table-row>
        <table:table-row table:style-name="Table19.2">
          <table:table-cell table:style-name="Table19.A1" office:value-type="string">
            <text:p text:style-name="P372"/>
            <text:p text:style-name="P593"><draw:frame draw:style-name="fr3" draw:name="Image 1419" text:anchor-type="as-char" svg:width="0.4154in" svg:height="0.0756in" draw:z-index="1456"><draw:image xlink:href="Pictures/10000001000000500000000E38D59D76.png" xlink:type="simple" xlink:show="embed" xlink:actuate="onLoad" draw:mime-type="image/png"/></draw:frame></text:p>
          </table:table-cell>
          <table:table-cell table:style-name="Table19.B1" office:value-type="string">
            <text:p text:style-name="P372"/>
            <text:p text:style-name="P621"><draw:frame draw:style-name="fr3" draw:name="Image 1420" text:anchor-type="as-char" svg:width="0.3272in" svg:height="0.0756in" draw:z-index="1457"><draw:image xlink:href="Pictures/100000010000003E0000000E7B21C25B.png" xlink:type="simple" xlink:show="embed" xlink:actuate="onLoad" draw:mime-type="image/png"/></draw:frame></text:p>
          </table:table-cell>
          <table:table-cell table:style-name="Table19.B1" office:value-type="string">
            <text:p text:style-name="P372"/>
            <text:p text:style-name="P622"><draw:frame draw:style-name="fr3" draw:name="Image 1421" text:anchor-type="as-char" svg:width="0.5937in" svg:height="0.0756in" draw:z-index="1458"><draw:image xlink:href="Pictures/10000001000000720000000E094119D1.png" xlink:type="simple" xlink:show="embed" xlink:actuate="onLoad" draw:mime-type="image/png"/></draw:frame></text:p>
          </table:table-cell>
          <table:table-cell table:style-name="Table19.B1" office:value-type="string">
            <text:p text:style-name="P372"/>
            <text:p text:style-name="P642"><draw:frame draw:style-name="fr3" draw:name="Image 1422" text:anchor-type="as-char" svg:width="0.5008in" svg:height="0.0756in" draw:z-index="1459"><draw:image xlink:href="Pictures/10000001000000600000000EC2903A7D.png" xlink:type="simple" xlink:show="embed" xlink:actuate="onLoad" draw:mime-type="image/png"/></draw:frame></text:p>
          </table:table-cell>
          <table:table-cell table:style-name="Table19.B1" office:value-type="string">
            <text:p text:style-name="P372"/>
            <text:p text:style-name="P623"><draw:frame draw:style-name="fr3" draw:name="Image 1423" text:anchor-type="as-char" svg:width="0.3917in" svg:height="0.0756in" draw:z-index="1460"><draw:image xlink:href="Pictures/100000010000004C0000000ED0D8BE62.png" xlink:type="simple" xlink:show="embed" xlink:actuate="onLoad" draw:mime-type="image/png"/></draw:frame></text:p>
          </table:table-cell>
          <table:table-cell table:style-name="Table19.F1" office:value-type="string">
            <text:p text:style-name="P372"/>
            <text:p text:style-name="P612"><draw:frame draw:style-name="fr3" draw:name="Image 1424" text:anchor-type="as-char" svg:width="0.2917in" svg:height="0.0925in" draw:z-index="1461"><draw:image xlink:href="Pictures/100000010000003800000011B5CAB299.png" xlink:type="simple" xlink:show="embed" xlink:actuate="onLoad" draw:mime-type="image/png"/></draw:frame></text:p>
          </table:table-cell>
        </table:table-row>
      </table:table>
      <text:p text:style-name="P663"/>
      <text:p text:style-name="P581"/>
      <table:table table:name="Table20" table:style-name="Table20">
        <table:table-column table:style-name="Table20.A"/>
        <table:table-column table:style-name="Table20.B"/>
        <table:table-column table:style-name="Table20.C"/>
        <table:table-column table:style-name="Table20.D"/>
        <table:table-column table:style-name="Table20.E"/>
        <table:table-column table:style-name="Table20.F"/>
        <table:table-row table:style-name="Table20.1">
          <table:table-cell table:style-name="Table20.A1" office:value-type="string">
            <text:p text:style-name="P664"/>
            <text:p text:style-name="P665"><draw:frame draw:style-name="fr3" draw:name="Image 1425" text:anchor-type="as-char" svg:width="0.4701in" svg:height="0.0756in" draw:z-index="1473"><draw:image xlink:href="Pictures/100000010000005A0000000EA071D59F.png" xlink:type="simple" xlink:show="embed" xlink:actuate="onLoad" draw:mime-type="image/png"/></draw:frame></text:p>
          </table:table-cell>
          <table:table-cell table:style-name="Table20.B1" office:value-type="string">
            <text:p text:style-name="P664"/>
            <text:p text:style-name="P621"><draw:frame draw:style-name="fr3" draw:name="Image 1426" text:anchor-type="as-char" svg:width="0.3272in" svg:height="0.0756in" draw:z-index="1474"><draw:image xlink:href="Pictures/100000010000003F0000000EECF42C00.png" xlink:type="simple" xlink:show="embed" xlink:actuate="onLoad" draw:mime-type="image/png"/></draw:frame></text:p>
          </table:table-cell>
          <table:table-cell table:style-name="Table20.B1" office:value-type="string">
            <text:p text:style-name="P664"/>
            <text:p text:style-name="P622"><draw:frame draw:style-name="fr3" draw:name="Image 1427" text:anchor-type="as-char" svg:width="0.5917in" svg:height="0.0756in" draw:z-index="1475"><draw:image xlink:href="Pictures/10000001000000720000000E8A2BDB04.png" xlink:type="simple" xlink:show="embed" xlink:actuate="onLoad" draw:mime-type="image/png"/></draw:frame></text:p>
          </table:table-cell>
          <table:table-cell table:style-name="Table20.B1" office:value-type="string">
            <text:p text:style-name="P664"/>
            <text:p text:style-name="P557"><draw:frame draw:style-name="fr3" draw:name="Image 1428" text:anchor-type="as-char" svg:width="0.5008in" svg:height="0.0756in" draw:z-index="1476"><draw:image xlink:href="Pictures/10000001000000600000000E1DFC66FA.png" xlink:type="simple" xlink:show="embed" xlink:actuate="onLoad" draw:mime-type="image/png"/></draw:frame></text:p>
          </table:table-cell>
          <table:table-cell table:style-name="Table20.B1" office:value-type="string">
            <text:p text:style-name="P664"/>
            <text:p text:style-name="P666"><draw:frame draw:style-name="fr3" draw:name="Image 1429" text:anchor-type="as-char" svg:width="0.3929in" svg:height="0.0756in" draw:z-index="1477"><draw:image xlink:href="Pictures/100000010000004C0000000EF821DAC7.png" xlink:type="simple" xlink:show="embed" xlink:actuate="onLoad" draw:mime-type="image/png"/></draw:frame></text:p>
          </table:table-cell>
          <table:table-cell table:style-name="Table20.F1" office:value-type="string">
            <text:p text:style-name="P664"/>
            <text:p text:style-name="P667"><draw:frame draw:style-name="fr3" draw:name="Image 1430" text:anchor-type="as-char" svg:width="0.2917in" svg:height="0.0925in" draw:z-index="1478"><draw:image xlink:href="Pictures/10000001000000390000001169273345.png" xlink:type="simple" xlink:show="embed" xlink:actuate="onLoad" draw:mime-type="image/png"/></draw:frame></text:p>
          </table:table-cell>
        </table:table-row>
        <table:table-row table:style-name="Table20.2">
          <table:table-cell table:style-name="Table20.A1" office:value-type="string">
            <text:p text:style-name="P442"/>
            <text:p text:style-name="P668"><draw:frame draw:style-name="fr3" draw:name="Image 1431" text:anchor-type="as-char" svg:width="0.452in" svg:height="0.0756in" draw:z-index="1479"><draw:image xlink:href="Pictures/10000001000000580000000EF77595C8.png" xlink:type="simple" xlink:show="embed" xlink:actuate="onLoad" draw:mime-type="image/png"/></draw:frame></text:p>
          </table:table-cell>
          <table:table-cell table:style-name="Table20.B1" office:value-type="string">
            <text:p text:style-name="P442"/>
            <text:p text:style-name="P621"><draw:frame draw:style-name="fr3" draw:name="Image 1432" text:anchor-type="as-char" svg:width="0.3272in" svg:height="0.0756in" draw:z-index="1480"><draw:image xlink:href="Pictures/100000010000003F0000000E071D3051.png" xlink:type="simple" xlink:show="embed" xlink:actuate="onLoad" draw:mime-type="image/png"/></draw:frame></text:p>
          </table:table-cell>
          <table:table-cell table:style-name="Table20.B1" office:value-type="string">
            <text:p text:style-name="P442"/>
            <text:p text:style-name="P622"><draw:frame draw:style-name="fr3" draw:name="Image 1433" text:anchor-type="as-char" svg:width="0.5965in" svg:height="0.0756in" draw:z-index="1481"><draw:image xlink:href="Pictures/10000001000000730000000EC3CBB8FC.png" xlink:type="simple" xlink:show="embed" xlink:actuate="onLoad" draw:mime-type="image/png"/></draw:frame></text:p>
          </table:table-cell>
          <table:table-cell table:style-name="Table20.B1" office:value-type="string">
            <text:p text:style-name="P442"/>
            <text:p text:style-name="P543"><draw:frame draw:style-name="fr3" draw:name="Image 1434" text:anchor-type="as-char" svg:width="0.502in" svg:height="0.0756in" draw:z-index="1482"><draw:image xlink:href="Pictures/10000001000000600000000E53D6786F.png" xlink:type="simple" xlink:show="embed" xlink:actuate="onLoad" draw:mime-type="image/png"/></draw:frame></text:p>
          </table:table-cell>
          <table:table-cell table:style-name="Table20.B1" office:value-type="string">
            <text:p text:style-name="P442"/>
            <text:p text:style-name="P623"><draw:frame draw:style-name="fr3" draw:name="Image 1435" text:anchor-type="as-char" svg:width="0.3902in" svg:height="0.0756in" draw:z-index="1483"><draw:image xlink:href="Pictures/100000010000004B0000000E56BABAE8.png" xlink:type="simple" xlink:show="embed" xlink:actuate="onLoad" draw:mime-type="image/png"/></draw:frame></text:p>
          </table:table-cell>
          <table:table-cell table:style-name="Table20.F1" office:value-type="string">
            <text:p text:style-name="P442"/>
            <text:p text:style-name="P669"><draw:frame draw:style-name="fr3" draw:name="Image 1436" text:anchor-type="as-char" svg:width="0.298in" svg:height="0.0917in" draw:z-index="1484"><draw:image xlink:href="Pictures/100000010000003A0000001273E96929.png" xlink:type="simple" xlink:show="embed" xlink:actuate="onLoad" draw:mime-type="image/png"/></draw:frame></text:p>
          </table:table-cell>
        </table:table-row>
      </table:table>
      <text:p text:style-name="P510"><draw:frame draw:style-name="fr9" draw:name="Image 1440" text:anchor-type="char" svg:x="3.0453in" svg:y="0.7075in" svg:width="2.1437in" svg:height="0.2453in" draw:z-index="8"><draw:image xlink:href="Pictures/10000001000001A200000030E9C967B9.png" xlink:type="simple" xlink:show="embed" xlink:actuate="onLoad" draw:mime-type="image/png"/></draw:frame><draw:frame draw:style-name="fr4" draw:name="Image120" text:anchor-type="char" svg:x="2.9783in" svg:y="0.2854in" svg:width="2.3091in" svg:height="0.1028in" draw:z-index="55"><draw:image xlink:href="Pictures/10000001000000FD0000000BD4C13907.png" xlink:type="simple" xlink:show="embed" xlink:actuate="onLoad" draw:mime-type="image/png"/></draw:frame></text:p>
      <text:p text:style-name="P670"/>
      <text:p text:style-name="P671"/>
      <text:p text:style-name="Text_20_body"/>
      <text:p text:style-name="P672"/>
      <text:p text:style-name="P673"><text:span text:style-name="T433">EDITAL</text:span><text:span text:style-name="T434"> </text:span><text:span text:style-name="T433">DE</text:span><text:span text:style-name="T459"> </text:span><text:span text:style-name="T433">NOTIFICAÇÃO</text:span><text:span text:style-name="T436"> </text:span><text:span text:style-name="T433">DE</text:span><text:span text:style-name="T441"> </text:span><text:span text:style-name="T433">PENALIDADE</text:span><text:span text:style-name="T438"> </text:span><text:span text:style-name="T433">POR</text:span><text:span text:style-name="T439"> </text:span><text:span text:style-name="T433">INFRAÇÃO</text:span><text:span text:style-name="T441"> </text:span><text:span text:style-name="T433">DE</text:span><text:span text:style-name="T440"> </text:span><text:span text:style-name="T433">TRÂNSITO</text:span><text:span text:style-name="T441"> </text:span><text:span text:style-name="T433">Nº</text:span><text:span text:style-name="T436"> </text:span><text:span text:style-name="T442">001494/2026</text:span></text:p>
      <text:p text:style-name="P674"/>
      <text:p text:style-name="P675">A PREFEITURA MUNICIPAL DE CACHOEIRO DE ITAPEMIRIM - ES, com fulcro no artigo 281 e 282 do Código de<text:span text:style-name="T443"> </text:span>Trânsito Brasileiro, bem como, na Resolução 918/2022 do Conselho Nacional de Trânsito – CONTRAN, após, esgotadas as<text:span text:style-name="T443"> </text:span>tentativas de ciência por meio de notificação via remessa postal, vem notificar da imposição de penalidade os proprietários e<text:span text:style-name="T443"> </text:span>detentores dos veículos abaixo relacionados, pelo cometimento de Infrações de Trânsito, concedendo-lhes o prazo de 30<text:span text:style-name="T443"> </text:span>(trinta) dias para interporem Recurso à <text:span text:style-name="T458">JARI</text:span>, contados a partir desta publicação.</text:p>
      <text:p text:style-name="P478"/>
      <text:p text:style-name="P676">O recurso deverá ser instruído com: requerimento preenchido e assinado, cópia desta Notificação de Penalidade, cópia da<text:span text:style-name="T443"> </text:span>CNH do Condutor, Cópia do CRLV do Veículo, cópia da Carteira de Identidade do proprietário/detentor e condutor,<text:span text:style-name="T443"> </text:span>procuração ou autorização quando o requerente não for o proprietário, contrato social da empresa (apenas para pessoa<text:span text:style-name="T443"> </text:span>jurídica),<text:span text:style-name="T443"> </text:span>procuração<text:span text:style-name="T443"> </text:span>do sócio-proprietário da<text:span text:style-name="T443"> </text:span>empresa<text:span text:style-name="T443"> </text:span>quando<text:span text:style-name="T443"> </text:span>o requerente<text:span text:style-name="T443"> </text:span>não<text:span text:style-name="T443"> </text:span>é<text:span text:style-name="T443"> </text:span>o proprietário<text:span text:style-name="T443"> </text:span>(apenas<text:span text:style-name="T443"> </text:span>para<text:span text:style-name="T443"> </text:span>pessoa<text:span text:style-name="T443"> </text:span><text:span text:style-name="T121">jurídica).</text:span></text:p>
      <text:p text:style-name="P478"/>
      <text:p text:style-name="P677">O recurso poderá ser entregue diretamente a PREFEITURA MUNICIPAL DE CACHOEIRO DE ITAPEMIRIM - ES, ou<text:span text:style-name="T443"> </text:span>enviada através de correspondência com aviso de recebimento, para o seguinte endereço: Rua Valdir<text:span text:style-name="T445"> </text:span>Almeida Rainha, nº 02-18, Bairro Nova Brasília - Cachoeiro de Itapemirim/ES, CEP: 29.302-481, Tel.: (28) 3199-2014.</text:p>
      <text:p text:style-name="P482"><draw:frame draw:style-name="fr4" draw:name="Image121" text:anchor-type="char" svg:x="1.5709in" svg:y="0.3346in" svg:width="5.1492in" svg:height="0.0161in" draw:z-index="75"><draw:image xlink:href="Pictures/1000000100000236000000012C3DB737.png" xlink:type="simple" xlink:show="embed" xlink:actuate="onLoad" draw:mime-type="image/png"/></draw:frame></text:p>
      <text:p text:style-name="P678"><text:span text:style-name="T448">DADOS</text:span><text:span text:style-name="T449"> </text:span><text:span text:style-name="T448">DA</text:span><text:span text:style-name="T450"> </text:span><text:span text:style-name="T451">INFRAÇÃO</text:span></text:p>
      <text:p text:style-name="P347"/>
      <table:table table:name="Table21" table:style-name="Table21">
        <table:table-column table:style-name="Table21.A" table:number-columns-repeated="2"/>
        <table:table-column table:style-name="Table21.C"/>
        <table:table-column table:style-name="Table21.D"/>
        <table:table-column table:style-name="Table21.E"/>
        <table:table-column table:style-name="Table21.F"/>
        <table:table-row table:style-name="Table21.1">
          <table:table-cell table:style-name="Table21.A1" office:value-type="string">
            <text:p text:style-name="P348"><text:span text:style-name="T452">PLACA</text:span><text:span text:style-name="T452"/></text:p>
          </table:table-cell>
          <table:table-cell table:style-name="Table21.B1" office:value-type="string">
            <text:p text:style-name="P679"><text:span text:style-name="T453">ÓRGÃO</text:span><text:span text:style-name="T453"/></text:p>
          </table:table-cell>
          <table:table-cell table:style-name="Table21.B1" office:value-type="string">
            <text:p text:style-name="P527"><text:span text:style-name="T454">Nº</text:span><text:span text:style-name="T455"> </text:span><text:span text:style-name="T453">AUTO</text:span></text:p>
          </table:table-cell>
          <table:table-cell table:style-name="Table21.B1" office:value-type="string">
            <text:p text:style-name="P680"><text:span text:style-name="T453">DATA</text:span><text:span text:style-name="T453"/></text:p>
          </table:table-cell>
          <table:table-cell table:style-name="Table21.B1" office:value-type="string">
            <text:p text:style-name="P681"><text:span text:style-name="T454">CÓD.</text:span><text:span text:style-name="T452"> INFRAÇÃO</text:span></text:p>
          </table:table-cell>
          <table:table-cell table:style-name="Table21.F1" office:value-type="string">
            <text:p text:style-name="P682"><text:span text:style-name="T452">VALOR</text:span><text:span text:style-name="T452"/></text:p>
          </table:table-cell>
        </table:table-row>
        <table:table-row table:style-name="Table21.2">
          <table:table-cell table:style-name="Table21.A1" office:value-type="string">
            <text:p text:style-name="P683"><text:span text:style-name="T452">OCZ3G35</text:span><text:span text:style-name="T452"/></text:p>
          </table:table-cell>
          <table:table-cell table:style-name="Table21.B1" office:value-type="string">
            <text:p text:style-name="P684"><text:span text:style-name="T452">256230</text:span><text:span text:style-name="T452"/></text:p>
          </table:table-cell>
          <table:table-cell table:style-name="Table21.B1" office:value-type="string">
            <text:p text:style-name="P685"><text:span text:style-name="T452">CH00094743</text:span><text:span text:style-name="T452"/></text:p>
          </table:table-cell>
          <table:table-cell table:style-name="Table21.B1" office:value-type="string">
            <text:p text:style-name="P686"><text:span text:style-name="T452">30/03/2026</text:span><text:span text:style-name="T452"/></text:p>
          </table:table-cell>
          <table:table-cell table:style-name="Table21.B1" office:value-type="string">
            <text:p text:style-name="P687"><text:span text:style-name="T452">554-</text:span><text:span text:style-name="T453">1/02</text:span></text:p>
          </table:table-cell>
          <table:table-cell table:style-name="Table21.F1" office:value-type="string">
            <text:p text:style-name="P684"><text:span text:style-name="T452">195,23</text:span><text:span text:style-name="T452"/></text:p>
          </table:table-cell>
        </table:table-row>
        <table:table-row table:style-name="Table21.1">
          <table:table-cell table:style-name="Table21.A1" office:value-type="string">
            <text:p text:style-name="P358"><text:span text:style-name="T452">SGM0H08</text:span><text:span text:style-name="T452"/></text:p>
          </table:table-cell>
          <table:table-cell table:style-name="Table21.B1" office:value-type="string">
            <text:p text:style-name="P688"><text:span text:style-name="T452">256230</text:span><text:span text:style-name="T452"/></text:p>
          </table:table-cell>
          <table:table-cell table:style-name="Table21.B1" office:value-type="string">
            <text:p text:style-name="P680"><text:span text:style-name="T452">CH00089525</text:span><text:span text:style-name="T452"/></text:p>
          </table:table-cell>
          <table:table-cell table:style-name="Table21.B1" office:value-type="string">
            <text:p text:style-name="P689"><text:span text:style-name="T452">20/03/2026</text:span><text:span text:style-name="T452"/></text:p>
          </table:table-cell>
          <table:table-cell table:style-name="Table21.B1" office:value-type="string">
            <text:p text:style-name="P690"><text:span text:style-name="T452">556-</text:span><text:span text:style-name="T453">8/00</text:span></text:p>
          </table:table-cell>
          <table:table-cell table:style-name="Table21.F1" office:value-type="string">
            <text:p text:style-name="P688"><text:span text:style-name="T452">195,23</text:span><text:span text:style-name="T452"/></text:p>
          </table:table-cell>
        </table:table-row>
        <table:table-row table:style-name="Table21.2">
          <table:table-cell table:style-name="Table21.A1" office:value-type="string">
            <text:p text:style-name="P683"><text:span text:style-name="T452">SIV3J43</text:span><text:span text:style-name="T452"/></text:p>
          </table:table-cell>
          <table:table-cell table:style-name="Table21.B1" office:value-type="string">
            <text:p text:style-name="P684"><text:span text:style-name="T452">256230</text:span><text:span text:style-name="T452"/></text:p>
          </table:table-cell>
          <table:table-cell table:style-name="Table21.B1" office:value-type="string">
            <text:p text:style-name="P685"><text:span text:style-name="T452">CH00094761</text:span><text:span text:style-name="T452"/></text:p>
          </table:table-cell>
          <table:table-cell table:style-name="Table21.B1" office:value-type="string">
            <text:p text:style-name="P686"><text:span text:style-name="T452">31/03/2026</text:span><text:span text:style-name="T452"/></text:p>
          </table:table-cell>
          <table:table-cell table:style-name="Table21.B1" office:value-type="string">
            <text:p text:style-name="P687"><text:span text:style-name="T452">554-</text:span><text:span text:style-name="T453">1/02</text:span></text:p>
          </table:table-cell>
          <table:table-cell table:style-name="Table21.F1" office:value-type="string">
            <text:p text:style-name="P684"><text:span text:style-name="T452">195,23</text:span><text:span text:style-name="T452"/></text:p>
          </table:table-cell>
        </table:table-row>
        <table:table-row table:style-name="Table21.1">
          <table:table-cell table:style-name="Table21.A1" office:value-type="string">
            <text:p text:style-name="P490"><text:span text:style-name="T452">HBR4B51</text:span><text:span text:style-name="T452"/></text:p>
          </table:table-cell>
          <table:table-cell table:style-name="Table21.B1" office:value-type="string">
            <text:p text:style-name="P688"><text:span text:style-name="T452">256230</text:span><text:span text:style-name="T452"/></text:p>
          </table:table-cell>
          <table:table-cell table:style-name="Table21.B1" office:value-type="string">
            <text:p text:style-name="P680"><text:span text:style-name="T452">CH00094750</text:span><text:span text:style-name="T452"/></text:p>
          </table:table-cell>
          <table:table-cell table:style-name="Table21.B1" office:value-type="string">
            <text:p text:style-name="P689"><text:span text:style-name="T452">31/03/2026</text:span><text:span text:style-name="T452"/></text:p>
          </table:table-cell>
          <table:table-cell table:style-name="Table21.B1" office:value-type="string">
            <text:p text:style-name="P690"><text:span text:style-name="T452">554-</text:span><text:span text:style-name="T453">1/02</text:span></text:p>
          </table:table-cell>
          <table:table-cell table:style-name="Table21.F1" office:value-type="string">
            <text:p text:style-name="P688"><text:span text:style-name="T452">195,23</text:span><text:span text:style-name="T452"/></text:p>
          </table:table-cell>
        </table:table-row>
        <table:table-row table:style-name="Table21.2">
          <table:table-cell table:style-name="Table21.A1" office:value-type="string">
            <text:p text:style-name="P691"><text:span text:style-name="T452">SGG2F64</text:span><text:span text:style-name="T452"/></text:p>
          </table:table-cell>
          <table:table-cell table:style-name="Table21.B1" office:value-type="string">
            <text:p text:style-name="P684"><text:span text:style-name="T452">256230</text:span><text:span text:style-name="T452"/></text:p>
          </table:table-cell>
          <table:table-cell table:style-name="Table21.B1" office:value-type="string">
            <text:p text:style-name="P685"><text:span text:style-name="T452">CH00093208</text:span><text:span text:style-name="T452"/></text:p>
          </table:table-cell>
          <table:table-cell table:style-name="Table21.B1" office:value-type="string">
            <text:p text:style-name="P686"><text:span text:style-name="T452">19/03/2026</text:span><text:span text:style-name="T452"/></text:p>
          </table:table-cell>
          <table:table-cell table:style-name="Table21.B1" office:value-type="string">
            <text:p text:style-name="P687"><text:span text:style-name="T452">734-</text:span><text:span text:style-name="T453">0/00</text:span></text:p>
          </table:table-cell>
          <table:table-cell table:style-name="Table21.F1" office:value-type="string">
            <text:p text:style-name="P684"><text:span text:style-name="T452">130,16</text:span><text:span text:style-name="T452"/></text:p>
          </table:table-cell>
        </table:table-row>
        <table:table-row table:style-name="Table21.1">
          <table:table-cell table:style-name="Table21.A1" office:value-type="string">
            <text:p text:style-name="P490"><text:span text:style-name="T452">ODD1591</text:span><text:span text:style-name="T452"/></text:p>
          </table:table-cell>
          <table:table-cell table:style-name="Table21.B1" office:value-type="string">
            <text:p text:style-name="P688"><text:span text:style-name="T452">256230</text:span><text:span text:style-name="T452"/></text:p>
          </table:table-cell>
          <table:table-cell table:style-name="Table21.B1" office:value-type="string">
            <text:p text:style-name="P680"><text:span text:style-name="T452">CH00095423</text:span><text:span text:style-name="T452"/></text:p>
          </table:table-cell>
          <table:table-cell table:style-name="Table21.B1" office:value-type="string">
            <text:p text:style-name="P689"><text:span text:style-name="T452">11/05/2026</text:span><text:span text:style-name="T452"/></text:p>
          </table:table-cell>
          <table:table-cell table:style-name="Table21.B1" office:value-type="string">
            <text:p text:style-name="P690"><text:span text:style-name="T452">570-</text:span><text:span text:style-name="T453">3/00</text:span></text:p>
          </table:table-cell>
          <table:table-cell table:style-name="Table21.F1" office:value-type="string">
            <text:p text:style-name="P688"><text:span text:style-name="T452">130,16</text:span><text:span text:style-name="T452"/></text:p>
          </table:table-cell>
        </table:table-row>
        <table:table-row table:style-name="Table21.2">
          <table:table-cell table:style-name="Table21.A1" office:value-type="string">
            <text:p text:style-name="P683"><text:span text:style-name="T452">MSS9D35</text:span><text:span text:style-name="T452"/></text:p>
          </table:table-cell>
          <table:table-cell table:style-name="Table21.B1" office:value-type="string">
            <text:p text:style-name="P684"><text:span text:style-name="T452">256230</text:span><text:span text:style-name="T452"/></text:p>
          </table:table-cell>
          <table:table-cell table:style-name="Table21.B1" office:value-type="string">
            <text:p text:style-name="P685"><text:span text:style-name="T452">CH00094226</text:span><text:span text:style-name="T452"/></text:p>
          </table:table-cell>
          <table:table-cell table:style-name="Table21.B1" office:value-type="string">
            <text:p text:style-name="P686"><text:span text:style-name="T452">27/03/2026</text:span><text:span text:style-name="T452"/></text:p>
          </table:table-cell>
          <table:table-cell table:style-name="Table21.B1" office:value-type="string">
            <text:p text:style-name="P687"><text:span text:style-name="T452">554-</text:span><text:span text:style-name="T453">1/02</text:span></text:p>
          </table:table-cell>
          <table:table-cell table:style-name="Table21.F1" office:value-type="string">
            <text:p text:style-name="P684"><text:span text:style-name="T452">195,23</text:span><text:span text:style-name="T452"/></text:p>
          </table:table-cell>
        </table:table-row>
        <table:table-row table:style-name="Table21.1">
          <table:table-cell table:style-name="Table21.A1" office:value-type="string">
            <text:p text:style-name="P358"><text:span text:style-name="T452">AYH6F35</text:span><text:span text:style-name="T452"/></text:p>
          </table:table-cell>
          <table:table-cell table:style-name="Table21.B1" office:value-type="string">
            <text:p text:style-name="P688"><text:span text:style-name="T452">256230</text:span><text:span text:style-name="T452"/></text:p>
          </table:table-cell>
          <table:table-cell table:style-name="Table21.B1" office:value-type="string">
            <text:p text:style-name="P680"><text:span text:style-name="T452">CH00094218</text:span><text:span text:style-name="T452"/></text:p>
          </table:table-cell>
          <table:table-cell table:style-name="Table21.B1" office:value-type="string">
            <text:p text:style-name="P689"><text:span text:style-name="T452">27/03/2026</text:span><text:span text:style-name="T452"/></text:p>
          </table:table-cell>
          <table:table-cell table:style-name="Table21.B1" office:value-type="string">
            <text:p text:style-name="P690"><text:span text:style-name="T452">554-</text:span><text:span text:style-name="T453">1/02</text:span></text:p>
          </table:table-cell>
          <table:table-cell table:style-name="Table21.F1" office:value-type="string">
            <text:p text:style-name="P688"><text:span text:style-name="T452">195,23</text:span><text:span text:style-name="T452"/></text:p>
          </table:table-cell>
        </table:table-row>
        <table:table-row table:style-name="Table21.10">
          <table:table-cell table:style-name="Table21.A1" office:value-type="string">
            <text:p text:style-name="P692"><text:span text:style-name="T452">QRD1E80</text:span><text:span text:style-name="T452"/></text:p>
          </table:table-cell>
          <table:table-cell table:style-name="Table21.B1" office:value-type="string">
            <text:p text:style-name="P693"><text:span text:style-name="T452">256230</text:span><text:span text:style-name="T452"/></text:p>
          </table:table-cell>
          <table:table-cell table:style-name="Table21.B1" office:value-type="string">
            <text:p text:style-name="P694"><text:span text:style-name="T452">CH00094189</text:span><text:span text:style-name="T452"/></text:p>
          </table:table-cell>
          <table:table-cell table:style-name="Table21.B1" office:value-type="string">
            <text:p text:style-name="P695"><text:span text:style-name="T452">23/03/2026</text:span><text:span text:style-name="T452"/></text:p>
          </table:table-cell>
          <table:table-cell table:style-name="Table21.B1" office:value-type="string">
            <text:p text:style-name="P696"><text:span text:style-name="T452">554-</text:span><text:span text:style-name="T453">1/02</text:span></text:p>
          </table:table-cell>
          <table:table-cell table:style-name="Table21.F1" office:value-type="string">
            <text:p text:style-name="P693"><text:span text:style-name="T452">195,23</text:span><text:span text:style-name="T452"/></text:p>
          </table:table-cell>
        </table:table-row>
      </table:table>
      <text:p text:style-name="P697"/>
      <text:p text:style-name="P698"/>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row table:style-name="Table22.1">
          <table:table-cell table:style-name="Table22.A1" office:value-type="string">
            <text:p text:style-name="P504"/>
            <text:p text:style-name="P573"><draw:frame draw:style-name="fr3" draw:name="Image 1442" text:anchor-type="as-char" svg:width="0.4508in" svg:height="0.0756in" draw:z-index="1525"><draw:image xlink:href="Pictures/10000001000000560000000E73542234.png" xlink:type="simple" xlink:show="embed" xlink:actuate="onLoad" draw:mime-type="image/png"/></draw:frame></text:p>
          </table:table-cell>
          <table:table-cell table:style-name="Table22.B1" office:value-type="string">
            <text:p text:style-name="P504"/>
            <text:p text:style-name="P541"><draw:frame draw:style-name="fr3" draw:name="Image 1443" text:anchor-type="as-char" svg:width="0.3272in" svg:height="0.0756in" draw:z-index="1526"><draw:image xlink:href="Pictures/100000010000003F0000000EEB5ED72E.png" xlink:type="simple" xlink:show="embed" xlink:actuate="onLoad" draw:mime-type="image/png"/></draw:frame></text:p>
          </table:table-cell>
          <table:table-cell table:style-name="Table22.B1" office:value-type="string">
            <text:p text:style-name="P504"/>
            <text:p text:style-name="P542"><draw:frame draw:style-name="fr8" draw:name="Image54" text:anchor-type="as-char" svg:width="0.1492in" svg:height="0.0764in" draw:z-index="1527"><draw:image xlink:href="Pictures/100000010000001000000008114FA39A.png" xlink:type="simple" xlink:show="embed" xlink:actuate="onLoad" draw:mime-type="image/png"/></draw:frame><draw:frame draw:style-name="fr8" draw:name="Image55" text:anchor-type="as-char" svg:width="0.4398in" svg:height="0.0764in" draw:z-index="1528"><draw:image xlink:href="Pictures/10000001000000300000000894798F9C.png" xlink:type="simple" xlink:show="embed" xlink:actuate="onLoad" draw:mime-type="image/png"/></draw:frame></text:p>
          </table:table-cell>
          <table:table-cell table:style-name="Table22.B1" office:value-type="string">
            <text:p text:style-name="P504"/>
            <text:p text:style-name="P543"><draw:frame draw:style-name="fr3" draw:name="Image 1448" text:anchor-type="as-char" svg:width="0.502in" svg:height="0.0756in" draw:z-index="1529"><draw:image xlink:href="Pictures/10000001000000600000000E70DFFE78.png" xlink:type="simple" xlink:show="embed" xlink:actuate="onLoad" draw:mime-type="image/png"/></draw:frame></text:p>
          </table:table-cell>
          <table:table-cell table:style-name="Table22.B1" office:value-type="string">
            <text:p text:style-name="P504"/>
            <text:p text:style-name="P555"><draw:frame draw:style-name="fr3" draw:name="Image 1449" text:anchor-type="as-char" svg:width="0.3917in" svg:height="0.0756in" draw:z-index="1530"><draw:image xlink:href="Pictures/100000010000004B0000000E69D30A50.png" xlink:type="simple" xlink:show="embed" xlink:actuate="onLoad" draw:mime-type="image/png"/></draw:frame></text:p>
          </table:table-cell>
          <table:table-cell table:style-name="Table22.F1" office:value-type="string">
            <text:p text:style-name="P504"/>
            <text:p text:style-name="P551"><draw:frame draw:style-name="fr3" draw:name="Image 1450" text:anchor-type="as-char" svg:width="0.2917in" svg:height="0.0925in" draw:z-index="1531"><draw:image xlink:href="Pictures/100000010000003800000011478B816F.png" xlink:type="simple" xlink:show="embed" xlink:actuate="onLoad" draw:mime-type="image/png"/></draw:frame></text:p>
          </table:table-cell>
        </table:table-row>
        <table:table-row table:style-name="Table22.2">
          <table:table-cell table:style-name="Table22.A1" office:value-type="string">
            <text:p text:style-name="P501"/>
            <text:p text:style-name="P586"><draw:frame draw:style-name="fr3" draw:name="Image 1451" text:anchor-type="as-char" svg:width="0.4547in" svg:height="0.0925in" draw:z-index="1532"><draw:image xlink:href="Pictures/100000010000005800000011B94CC16F.png" xlink:type="simple" xlink:show="embed" xlink:actuate="onLoad" draw:mime-type="image/png"/></draw:frame></text:p>
          </table:table-cell>
          <table:table-cell table:style-name="Table22.B1" office:value-type="string">
            <text:p text:style-name="P501"/>
            <text:p text:style-name="P541"><draw:frame draw:style-name="fr3" draw:name="Image 1452" text:anchor-type="as-char" svg:width="0.3272in" svg:height="0.0756in" draw:z-index="1533"><draw:image xlink:href="Pictures/100000010000003F0000000EC6E3DE30.png" xlink:type="simple" xlink:show="embed" xlink:actuate="onLoad" draw:mime-type="image/png"/></draw:frame></text:p>
          </table:table-cell>
          <table:table-cell table:style-name="Table22.B1" office:value-type="string">
            <text:p text:style-name="P501"/>
            <text:p text:style-name="P542"><draw:frame draw:style-name="fr3" draw:name="Image 1453" text:anchor-type="as-char" svg:width="0.5937in" svg:height="0.0756in" draw:z-index="1534"><draw:image xlink:href="Pictures/10000001000000720000000E466738C7.png" xlink:type="simple" xlink:show="embed" xlink:actuate="onLoad" draw:mime-type="image/png"/></draw:frame></text:p>
          </table:table-cell>
          <table:table-cell table:style-name="Table22.B1" office:value-type="string">
            <text:p text:style-name="P501"/>
            <text:p text:style-name="P557"><draw:frame draw:style-name="fr3" draw:name="Image 1454" text:anchor-type="as-char" svg:width="0.5008in" svg:height="0.0756in" draw:z-index="1535"><draw:image xlink:href="Pictures/10000001000000600000000E6FA82F4F.png" xlink:type="simple" xlink:show="embed" xlink:actuate="onLoad" draw:mime-type="image/png"/></draw:frame></text:p>
          </table:table-cell>
          <table:table-cell table:style-name="Table22.B1" office:value-type="string">
            <text:p text:style-name="P501"/>
            <text:p text:style-name="P555"><draw:frame draw:style-name="fr3" draw:name="Image 1455" text:anchor-type="as-char" svg:width="0.3917in" svg:height="0.0756in" draw:z-index="1536"><draw:image xlink:href="Pictures/100000010000004B0000000E44F14D71.png" xlink:type="simple" xlink:show="embed" xlink:actuate="onLoad" draw:mime-type="image/png"/></draw:frame></text:p>
          </table:table-cell>
          <table:table-cell table:style-name="Table22.F1" office:value-type="string">
            <text:p text:style-name="P501"/>
            <text:p text:style-name="P551"><draw:frame draw:style-name="fr3" draw:name="Image 1456" text:anchor-type="as-char" svg:width="0.2917in" svg:height="0.0925in" draw:z-index="1537"><draw:image xlink:href="Pictures/1000000100000038000000114021A522.png" xlink:type="simple" xlink:show="embed" xlink:actuate="onLoad" draw:mime-type="image/png"/></draw:frame></text:p>
          </table:table-cell>
        </table:table-row>
        <table:table-row table:style-name="Table22.2">
          <table:table-cell table:style-name="Table22.A1" office:value-type="string">
            <text:p text:style-name="P504"/>
            <text:p text:style-name="P699"><draw:frame draw:style-name="fr3" draw:name="Image 1457" text:anchor-type="as-char" svg:width="0.4862in" svg:height="0.0744in" draw:z-index="1538"><draw:image xlink:href="Pictures/100000010000005D0000000E74D795C4.png" xlink:type="simple" xlink:show="embed" xlink:actuate="onLoad" draw:mime-type="image/png"/></draw:frame></text:p>
          </table:table-cell>
          <table:table-cell table:style-name="Table22.B1" office:value-type="string">
            <text:p text:style-name="P501"/>
            <text:p text:style-name="P547"><draw:frame draw:style-name="fr3" draw:name="Image 1458" text:anchor-type="as-char" svg:width="0.3228in" svg:height="0.0752in" draw:z-index="1539"><draw:image xlink:href="Pictures/100000010000003F0000000FB1A97E8A.png" xlink:type="simple" xlink:show="embed" xlink:actuate="onLoad" draw:mime-type="image/png"/></draw:frame></text:p>
          </table:table-cell>
          <table:table-cell table:style-name="Table22.B1" office:value-type="string">
            <text:p text:style-name="P501"/>
            <text:p text:style-name="P548"><draw:frame draw:style-name="fr3" draw:name="Image 1459" text:anchor-type="as-char" svg:width="0.5874in" svg:height="0.0752in" draw:z-index="1540"><draw:image xlink:href="Pictures/10000001000000720000000FA14B92FA.png" xlink:type="simple" xlink:show="embed" xlink:actuate="onLoad" draw:mime-type="image/png"/></draw:frame></text:p>
          </table:table-cell>
          <table:table-cell table:style-name="Table22.B1" office:value-type="string">
            <text:p text:style-name="P501"/>
            <text:p text:style-name="P569"><draw:frame draw:style-name="fr3" draw:name="Image 1460" text:anchor-type="as-char" svg:width="0.4953in" svg:height="0.0752in" draw:z-index="1541"><draw:image xlink:href="Pictures/10000001000000600000000F5EBBA7AF.png" xlink:type="simple" xlink:show="embed" xlink:actuate="onLoad" draw:mime-type="image/png"/></draw:frame></text:p>
          </table:table-cell>
          <table:table-cell table:style-name="Table22.B1" office:value-type="string">
            <text:p text:style-name="P501"/>
            <text:p text:style-name="P566"><draw:frame draw:style-name="fr3" draw:name="Image 1461" text:anchor-type="as-char" svg:width="0.3874in" svg:height="0.0752in" draw:z-index="1542"><draw:image xlink:href="Pictures/100000010000004B0000000FEF3C7052.png" xlink:type="simple" xlink:show="embed" xlink:actuate="onLoad" draw:mime-type="image/png"/></draw:frame></text:p>
          </table:table-cell>
          <table:table-cell table:style-name="Table22.F1" office:value-type="string">
            <text:p text:style-name="P501"/>
            <text:p text:style-name="P551"><draw:frame draw:style-name="fr3" draw:name="Image 1462" text:anchor-type="as-char" svg:width="0.2902in" svg:height="0.0917in" draw:z-index="1543"><draw:image xlink:href="Pictures/1000000100000038000000121E8513BF.png" xlink:type="simple" xlink:show="embed" xlink:actuate="onLoad" draw:mime-type="image/png"/></draw:frame></text:p>
          </table:table-cell>
        </table:table-row>
        <table:table-row table:style-name="Table22.2">
          <table:table-cell table:style-name="Table22.A1" office:value-type="string">
            <text:p text:style-name="P501"/>
            <text:p text:style-name="P700"><draw:frame draw:style-name="fr3" draw:name="Image 1463" text:anchor-type="as-char" svg:width="0.4602in" svg:height="0.0917in" draw:z-index="1544"><draw:image xlink:href="Pictures/1000000100000059000000122A962AAF.png" xlink:type="simple" xlink:show="embed" xlink:actuate="onLoad" draw:mime-type="image/png"/></draw:frame></text:p>
          </table:table-cell>
          <table:table-cell table:style-name="Table22.B1" office:value-type="string">
            <text:p text:style-name="P501"/>
            <text:p text:style-name="P547"><draw:frame draw:style-name="fr3" draw:name="Image 1464" text:anchor-type="as-char" svg:width="0.3228in" svg:height="0.0752in" draw:z-index="1545"><draw:image xlink:href="Pictures/100000010000003F0000000FDBF4C909.png" xlink:type="simple" xlink:show="embed" xlink:actuate="onLoad" draw:mime-type="image/png"/></draw:frame></text:p>
          </table:table-cell>
          <table:table-cell table:style-name="Table22.B1" office:value-type="string">
            <text:p text:style-name="P501"/>
            <text:p text:style-name="P548"><draw:frame draw:style-name="fr3" draw:name="Image 1465" text:anchor-type="as-char" svg:width="0.5862in" svg:height="0.0752in" draw:z-index="1546"><draw:image xlink:href="Pictures/10000001000000720000000F76BD3AF8.png" xlink:type="simple" xlink:show="embed" xlink:actuate="onLoad" draw:mime-type="image/png"/></draw:frame></text:p>
          </table:table-cell>
          <table:table-cell table:style-name="Table22.B1" office:value-type="string">
            <text:p text:style-name="P501"/>
            <text:p text:style-name="P564"><draw:frame draw:style-name="fr3" draw:name="Image 1466" text:anchor-type="as-char" svg:width="0.4898in" svg:height="0.0752in" draw:z-index="1547"><draw:image xlink:href="Pictures/100000010000005F0000000F46871204.png" xlink:type="simple" xlink:show="embed" xlink:actuate="onLoad" draw:mime-type="image/png"/></draw:frame></text:p>
          </table:table-cell>
          <table:table-cell table:style-name="Table22.B1" office:value-type="string">
            <text:p text:style-name="P501"/>
            <text:p text:style-name="P566"><draw:frame draw:style-name="fr3" draw:name="Image 1467" text:anchor-type="as-char" svg:width="0.3874in" svg:height="0.0752in" draw:z-index="1548"><draw:image xlink:href="Pictures/100000010000004B0000000FEA224156.png" xlink:type="simple" xlink:show="embed" xlink:actuate="onLoad" draw:mime-type="image/png"/></draw:frame></text:p>
          </table:table-cell>
          <table:table-cell table:style-name="Table22.F1" office:value-type="string">
            <text:p text:style-name="P501"/>
            <text:p text:style-name="P551"><draw:frame draw:style-name="fr3" draw:name="Image 1468" text:anchor-type="as-char" svg:width="0.2902in" svg:height="0.0917in" draw:z-index="1549"><draw:image xlink:href="Pictures/1000000100000038000000123EC29BB4.png" xlink:type="simple" xlink:show="embed" xlink:actuate="onLoad" draw:mime-type="image/png"/></draw:frame></text:p>
          </table:table-cell>
        </table:table-row>
        <table:table-row table:style-name="Table22.1">
          <table:table-cell table:style-name="Table22.A1" office:value-type="string">
            <text:p text:style-name="P504"/>
            <text:p text:style-name="P701"><draw:frame draw:style-name="fr3" draw:name="Image 1469" text:anchor-type="as-char" svg:width="0.4307in" svg:height="0.0917in" draw:z-index="1550"><draw:image xlink:href="Pictures/100000010000005300000012BA57416A.png" xlink:type="simple" xlink:show="embed" xlink:actuate="onLoad" draw:mime-type="image/png"/></draw:frame></text:p>
          </table:table-cell>
          <table:table-cell table:style-name="Table22.B1" office:value-type="string">
            <text:p text:style-name="P504"/>
            <text:p text:style-name="P547"><draw:frame draw:style-name="fr3" draw:name="Image 1470" text:anchor-type="as-char" svg:width="0.3228in" svg:height="0.0752in" draw:z-index="1551"><draw:image xlink:href="Pictures/100000010000003F0000000FA78CC45A.png" xlink:type="simple" xlink:show="embed" xlink:actuate="onLoad" draw:mime-type="image/png"/></draw:frame></text:p>
          </table:table-cell>
          <table:table-cell table:style-name="Table22.B1" office:value-type="string">
            <text:p text:style-name="P504"/>
            <text:p text:style-name="P548"><draw:frame draw:style-name="fr3" draw:name="Image 1471" text:anchor-type="as-char" svg:width="0.5874in" svg:height="0.0752in" draw:z-index="1552"><draw:image xlink:href="Pictures/10000001000000720000000FD69680FB.png" xlink:type="simple" xlink:show="embed" xlink:actuate="onLoad" draw:mime-type="image/png"/></draw:frame></text:p>
          </table:table-cell>
          <table:table-cell table:style-name="Table22.B1" office:value-type="string">
            <text:p text:style-name="P504"/>
            <text:p text:style-name="P569"><draw:frame draw:style-name="fr3" draw:name="Image 1472" text:anchor-type="as-char" svg:width="0.4953in" svg:height="0.0752in" draw:z-index="1553"><draw:image xlink:href="Pictures/10000001000000600000000FCD8279E6.png" xlink:type="simple" xlink:show="embed" xlink:actuate="onLoad" draw:mime-type="image/png"/></draw:frame></text:p>
          </table:table-cell>
          <table:table-cell table:style-name="Table22.B1" office:value-type="string">
            <text:p text:style-name="P504"/>
            <text:p text:style-name="P562"><draw:frame draw:style-name="fr3" draw:name="Image 1473" text:anchor-type="as-char" svg:width="0.389in" svg:height="0.0752in" draw:z-index="1554"><draw:image xlink:href="Pictures/100000010000004C0000000F9C8F0709.png" xlink:type="simple" xlink:show="embed" xlink:actuate="onLoad" draw:mime-type="image/png"/></draw:frame></text:p>
          </table:table-cell>
          <table:table-cell table:style-name="Table22.F1" office:value-type="string">
            <text:p text:style-name="P504"/>
            <text:p text:style-name="P551"><draw:frame draw:style-name="fr3" draw:name="Image 1474" text:anchor-type="as-char" svg:width="0.2925in" svg:height="0.0917in" draw:z-index="1555"><draw:image xlink:href="Pictures/100000010000003800000012D8DF7D0F.png" xlink:type="simple" xlink:show="embed" xlink:actuate="onLoad" draw:mime-type="image/png"/></draw:frame></text:p>
          </table:table-cell>
        </table:table-row>
        <table:table-row table:style-name="Table22.2">
          <table:table-cell table:style-name="Table22.A1" office:value-type="string">
            <text:p text:style-name="P501"/>
            <text:p text:style-name="P561"><draw:frame draw:style-name="fr3" draw:name="Image 1475" text:anchor-type="as-char" svg:width="0.4256in" svg:height="0.0752in" draw:z-index="1556"><draw:image xlink:href="Pictures/10000001000000530000000F21347436.png" xlink:type="simple" xlink:show="embed" xlink:actuate="onLoad" draw:mime-type="image/png"/></draw:frame></text:p>
          </table:table-cell>
          <table:table-cell table:style-name="Table22.B1" office:value-type="string">
            <text:p text:style-name="P501"/>
            <text:p text:style-name="P547"><draw:frame draw:style-name="fr3" draw:name="Image 1476" text:anchor-type="as-char" svg:width="0.3228in" svg:height="0.0752in" draw:z-index="1557"><draw:image xlink:href="Pictures/100000010000003F0000000F7DF8E1FB.png" xlink:type="simple" xlink:show="embed" xlink:actuate="onLoad" draw:mime-type="image/png"/></draw:frame></text:p>
          </table:table-cell>
          <table:table-cell table:style-name="Table22.B1" office:value-type="string">
            <text:p text:style-name="P501"/>
            <text:p text:style-name="P548"><draw:frame draw:style-name="fr3" draw:name="Image 1477" text:anchor-type="as-char" svg:width="0.5846in" svg:height="0.0752in" draw:z-index="1558"><draw:image xlink:href="Pictures/10000001000000710000000F92B6053A.png" xlink:type="simple" xlink:show="embed" xlink:actuate="onLoad" draw:mime-type="image/png"/></draw:frame></text:p>
          </table:table-cell>
          <table:table-cell table:style-name="Table22.B1" office:value-type="string">
            <text:p text:style-name="P501"/>
            <text:p text:style-name="P569"><draw:frame draw:style-name="fr3" draw:name="Image 1478" text:anchor-type="as-char" svg:width="0.4953in" svg:height="0.0752in" draw:z-index="1559"><draw:image xlink:href="Pictures/10000001000000600000000F91601761.png" xlink:type="simple" xlink:show="embed" xlink:actuate="onLoad" draw:mime-type="image/png"/></draw:frame></text:p>
          </table:table-cell>
          <table:table-cell table:style-name="Table22.B1" office:value-type="string">
            <text:p text:style-name="P501"/>
            <text:p text:style-name="P562"><draw:frame draw:style-name="fr3" draw:name="Image 1479" text:anchor-type="as-char" svg:width="0.389in" svg:height="0.0752in" draw:z-index="1560"><draw:image xlink:href="Pictures/100000010000004C0000000F5547F398.png" xlink:type="simple" xlink:show="embed" xlink:actuate="onLoad" draw:mime-type="image/png"/></draw:frame></text:p>
          </table:table-cell>
          <table:table-cell table:style-name="Table22.F1" office:value-type="string">
            <text:p text:style-name="P501"/>
            <text:p text:style-name="P551"><draw:frame draw:style-name="fr3" draw:name="Image 1480" text:anchor-type="as-char" svg:width="0.2925in" svg:height="0.0917in" draw:z-index="1561"><draw:image xlink:href="Pictures/100000010000003800000012AC0C3062.png" xlink:type="simple" xlink:show="embed" xlink:actuate="onLoad" draw:mime-type="image/png"/></draw:frame></text:p>
          </table:table-cell>
        </table:table-row>
        <table:table-row table:style-name="Table22.1">
          <table:table-cell table:style-name="Table22.A1" office:value-type="string">
            <text:p text:style-name="P501"/>
            <text:p text:style-name="P598"><draw:frame draw:style-name="fr3" draw:name="Image 1481" text:anchor-type="as-char" svg:width="0.4445in" svg:height="0.0752in" draw:z-index="1562"><draw:image xlink:href="Pictures/10000001000000560000000FBEDEDBDE.png" xlink:type="simple" xlink:show="embed" xlink:actuate="onLoad" draw:mime-type="image/png"/></draw:frame></text:p>
          </table:table-cell>
          <table:table-cell table:style-name="Table22.B1" office:value-type="string">
            <text:p text:style-name="P501"/>
            <text:p text:style-name="P547"><draw:frame draw:style-name="fr3" draw:name="Image 1482" text:anchor-type="as-char" svg:width="0.3228in" svg:height="0.0752in" draw:z-index="1563"><draw:image xlink:href="Pictures/100000010000003F0000000FA067304D.png" xlink:type="simple" xlink:show="embed" xlink:actuate="onLoad" draw:mime-type="image/png"/></draw:frame></text:p>
          </table:table-cell>
          <table:table-cell table:style-name="Table22.B1" office:value-type="string">
            <text:p text:style-name="P501"/>
            <text:p text:style-name="P548"><draw:frame draw:style-name="fr3" draw:name="Image 1483" text:anchor-type="as-char" svg:width="0.5874in" svg:height="0.0752in" draw:z-index="1564"><draw:image xlink:href="Pictures/10000001000000720000000F0BBF143A.png" xlink:type="simple" xlink:show="embed" xlink:actuate="onLoad" draw:mime-type="image/png"/></draw:frame></text:p>
          </table:table-cell>
          <table:table-cell table:style-name="Table22.B1" office:value-type="string">
            <text:p text:style-name="P501"/>
            <text:p text:style-name="P569"><draw:frame draw:style-name="fr3" draw:name="Image 1484" text:anchor-type="as-char" svg:width="0.4953in" svg:height="0.0752in" draw:z-index="1565"><draw:image xlink:href="Pictures/10000001000000600000000FA33B668A.png" xlink:type="simple" xlink:show="embed" xlink:actuate="onLoad" draw:mime-type="image/png"/></draw:frame></text:p>
          </table:table-cell>
          <table:table-cell table:style-name="Table22.B1" office:value-type="string">
            <text:p text:style-name="P501"/>
            <text:p text:style-name="P562"><draw:frame draw:style-name="fr3" draw:name="Image 1485" text:anchor-type="as-char" svg:width="0.3862in" svg:height="0.0752in" draw:z-index="1566"><draw:image xlink:href="Pictures/100000010000004B0000000F19C61A85.png" xlink:type="simple" xlink:show="embed" xlink:actuate="onLoad" draw:mime-type="image/png"/></draw:frame></text:p>
          </table:table-cell>
          <table:table-cell table:style-name="Table22.F1" office:value-type="string">
            <text:p text:style-name="P501"/>
            <text:p text:style-name="P545"><draw:frame draw:style-name="fr3" draw:name="Image 1486" text:anchor-type="as-char" svg:width="0.298in" svg:height="0.0917in" draw:z-index="1567"><draw:image xlink:href="Pictures/1000000100000039000000121892A62E.png" xlink:type="simple" xlink:show="embed" xlink:actuate="onLoad" draw:mime-type="image/png"/></draw:frame></text:p>
          </table:table-cell>
        </table:table-row>
        <table:table-row table:style-name="Table22.8">
          <table:table-cell table:style-name="Table22.A1" office:value-type="string">
            <text:p text:style-name="P552"/>
            <text:p text:style-name="P604"><draw:frame draw:style-name="fr3" draw:name="Image 1487" text:anchor-type="as-char" svg:width="0.4362in" svg:height="0.0752in" draw:z-index="1568"><draw:image xlink:href="Pictures/10000001000000550000000F311E835A.png" xlink:type="simple" xlink:show="embed" xlink:actuate="onLoad" draw:mime-type="image/png"/></draw:frame></text:p>
          </table:table-cell>
          <table:table-cell table:style-name="Table22.B1" office:value-type="string">
            <text:p text:style-name="P552"/>
            <text:p text:style-name="P547"><draw:frame draw:style-name="fr3" draw:name="Image 1488" text:anchor-type="as-char" svg:width="0.3228in" svg:height="0.0752in" draw:z-index="1569"><draw:image xlink:href="Pictures/100000010000003F0000000F0D733446.png" xlink:type="simple" xlink:show="embed" xlink:actuate="onLoad" draw:mime-type="image/png"/></draw:frame></text:p>
          </table:table-cell>
          <table:table-cell table:style-name="Table22.B1" office:value-type="string">
            <text:p text:style-name="P552"/>
            <text:p text:style-name="P542"><draw:frame draw:style-name="fr8" draw:name="Image56" text:anchor-type="as-char" svg:width="0.1492in" svg:height="0.0764in" draw:z-index="1570"><draw:image xlink:href="Pictures/1000000100000010000000086106E50C.png" xlink:type="simple" xlink:show="embed" xlink:actuate="onLoad" draw:mime-type="image/png"/></draw:frame><draw:frame draw:style-name="fr8" draw:name="Image57" text:anchor-type="as-char" svg:width="0.4398in" svg:height="0.0764in" draw:z-index="1571"><draw:image xlink:href="Pictures/100000010000003000000008A5B4D9F0.png" xlink:type="simple" xlink:show="embed" xlink:actuate="onLoad" draw:mime-type="image/png"/></draw:frame></text:p>
          </table:table-cell>
          <table:table-cell table:style-name="Table22.B1" office:value-type="string">
            <text:p text:style-name="P552"/>
            <text:p text:style-name="P569"><draw:frame draw:style-name="fr3" draw:name="Image 1493" text:anchor-type="as-char" svg:width="0.4953in" svg:height="0.0752in" draw:z-index="1572"><draw:image xlink:href="Pictures/10000001000000600000000FF0E0F2A5.png" xlink:type="simple" xlink:show="embed" xlink:actuate="onLoad" draw:mime-type="image/png"/></draw:frame></text:p>
          </table:table-cell>
          <table:table-cell table:style-name="Table22.B1" office:value-type="string">
            <text:p text:style-name="P552"/>
            <text:p text:style-name="P566"><draw:frame draw:style-name="fr3" draw:name="Image 1494" text:anchor-type="as-char" svg:width="0.3874in" svg:height="0.0752in" draw:z-index="1573"><draw:image xlink:href="Pictures/100000010000004B0000000F7F47ED38.png" xlink:type="simple" xlink:show="embed" xlink:actuate="onLoad" draw:mime-type="image/png"/></draw:frame></text:p>
          </table:table-cell>
          <table:table-cell table:style-name="Table22.F1" office:value-type="string">
            <text:p text:style-name="P552"/>
            <text:p text:style-name="P551"><draw:frame draw:style-name="fr3" draw:name="Image 1495" text:anchor-type="as-char" svg:width="0.2902in" svg:height="0.0917in" draw:z-index="1574"><draw:image xlink:href="Pictures/100000010000003800000012B6BB66A4.png" xlink:type="simple" xlink:show="embed" xlink:actuate="onLoad" draw:mime-type="image/png"/></draw:frame></text:p>
          </table:table-cell>
        </table:table-row>
        <table:table-row table:style-name="Table22.1">
          <table:table-cell table:style-name="Table22.A1" office:value-type="string">
            <text:p text:style-name="P504"/>
            <text:p text:style-name="P604"><draw:frame draw:style-name="fr3" draw:name="Image 1496" text:anchor-type="as-char" svg:width="0.4299in" svg:height="0.0752in" draw:z-index="1575"><draw:image xlink:href="Pictures/10000001000000530000000F159585FE.png" xlink:type="simple" xlink:show="embed" xlink:actuate="onLoad" draw:mime-type="image/png"/></draw:frame></text:p>
          </table:table-cell>
          <table:table-cell table:style-name="Table22.B1" office:value-type="string">
            <text:p text:style-name="P504"/>
            <text:p text:style-name="P547"><draw:frame draw:style-name="fr3" draw:name="Image 1497" text:anchor-type="as-char" svg:width="0.3228in" svg:height="0.0752in" draw:z-index="1576"><draw:image xlink:href="Pictures/100000010000003F0000000F4083C032.png" xlink:type="simple" xlink:show="embed" xlink:actuate="onLoad" draw:mime-type="image/png"/></draw:frame></text:p>
          </table:table-cell>
          <table:table-cell table:style-name="Table22.B1" office:value-type="string">
            <text:p text:style-name="P504"/>
            <text:p text:style-name="P548"><draw:frame draw:style-name="fr3" draw:name="Image 1498" text:anchor-type="as-char" svg:width="0.5874in" svg:height="0.0752in" draw:z-index="1577"><draw:image xlink:href="Pictures/10000001000000720000000F7BA2724D.png" xlink:type="simple" xlink:show="embed" xlink:actuate="onLoad" draw:mime-type="image/png"/></draw:frame></text:p>
          </table:table-cell>
          <table:table-cell table:style-name="Table22.B1" office:value-type="string">
            <text:p text:style-name="P504"/>
            <text:p text:style-name="P569"><draw:frame draw:style-name="fr3" draw:name="Image 1499" text:anchor-type="as-char" svg:width="0.4953in" svg:height="0.0752in" draw:z-index="1578"><draw:image xlink:href="Pictures/10000001000000600000000F6622FB2D.png" xlink:type="simple" xlink:show="embed" xlink:actuate="onLoad" draw:mime-type="image/png"/></draw:frame></text:p>
          </table:table-cell>
          <table:table-cell table:style-name="Table22.B1" office:value-type="string">
            <text:p text:style-name="P504"/>
            <text:p text:style-name="P562"><draw:frame draw:style-name="fr3" draw:name="Image 1500" text:anchor-type="as-char" svg:width="0.389in" svg:height="0.0752in" draw:z-index="1579"><draw:image xlink:href="Pictures/100000010000004C0000000FEDEC4978.png" xlink:type="simple" xlink:show="embed" xlink:actuate="onLoad" draw:mime-type="image/png"/></draw:frame></text:p>
          </table:table-cell>
          <table:table-cell table:style-name="Table22.F1" office:value-type="string">
            <text:p text:style-name="P504"/>
            <text:p text:style-name="P551"><draw:frame draw:style-name="fr3" draw:name="Image 1501" text:anchor-type="as-char" svg:width="0.2925in" svg:height="0.0917in" draw:z-index="1580"><draw:image xlink:href="Pictures/100000010000003800000012D16A612D.png" xlink:type="simple" xlink:show="embed" xlink:actuate="onLoad" draw:mime-type="image/png"/></draw:frame></text:p>
          </table:table-cell>
        </table:table-row>
        <table:table-row table:style-name="Table22.2">
          <table:table-cell table:style-name="Table22.A1" office:value-type="string">
            <text:p text:style-name="P501"/>
            <text:p text:style-name="P561"><draw:frame draw:style-name="fr3" draw:name="Image 1502" text:anchor-type="as-char" svg:width="0.4217in" svg:height="0.0752in" draw:z-index="1581"><draw:image xlink:href="Pictures/10000001000000520000000F9753CD9C.png" xlink:type="simple" xlink:show="embed" xlink:actuate="onLoad" draw:mime-type="image/png"/></draw:frame></text:p>
          </table:table-cell>
          <table:table-cell table:style-name="Table22.B1" office:value-type="string">
            <text:p text:style-name="P501"/>
            <text:p text:style-name="P547"><draw:frame draw:style-name="fr3" draw:name="Image 1503" text:anchor-type="as-char" svg:width="0.3228in" svg:height="0.0752in" draw:z-index="1582"><draw:image xlink:href="Pictures/100000010000003F0000000FFDB0951F.png" xlink:type="simple" xlink:show="embed" xlink:actuate="onLoad" draw:mime-type="image/png"/></draw:frame></text:p>
          </table:table-cell>
          <table:table-cell table:style-name="Table22.B1" office:value-type="string">
            <text:p text:style-name="P501"/>
            <text:p text:style-name="P548"><draw:frame draw:style-name="fr3" draw:name="Image 1504" text:anchor-type="as-char" svg:width="0.5874in" svg:height="0.0752in" draw:z-index="1583"><draw:image xlink:href="Pictures/10000001000000720000000F87017F6E.png" xlink:type="simple" xlink:show="embed" xlink:actuate="onLoad" draw:mime-type="image/png"/></draw:frame></text:p>
          </table:table-cell>
          <table:table-cell table:style-name="Table22.B1" office:value-type="string">
            <text:p text:style-name="P501"/>
            <text:p text:style-name="P569"><draw:frame draw:style-name="fr3" draw:name="Image 1505" text:anchor-type="as-char" svg:width="0.4953in" svg:height="0.0752in" draw:z-index="1584"><draw:image xlink:href="Pictures/10000001000000600000000F6296284A.png" xlink:type="simple" xlink:show="embed" xlink:actuate="onLoad" draw:mime-type="image/png"/></draw:frame></text:p>
          </table:table-cell>
          <table:table-cell table:style-name="Table22.B1" office:value-type="string">
            <text:p text:style-name="P501"/>
            <text:p text:style-name="P566"><draw:frame draw:style-name="fr3" draw:name="Image 1506" text:anchor-type="as-char" svg:width="0.3902in" svg:height="0.0752in" draw:z-index="1585"><draw:image xlink:href="Pictures/100000010000004C0000000F8BD403A2.png" xlink:type="simple" xlink:show="embed" xlink:actuate="onLoad" draw:mime-type="image/png"/></draw:frame></text:p>
          </table:table-cell>
          <table:table-cell table:style-name="Table22.F1" office:value-type="string">
            <text:p text:style-name="P501"/>
            <text:p text:style-name="P551"><draw:frame draw:style-name="fr3" draw:name="Image 1507" text:anchor-type="as-char" svg:width="0.2925in" svg:height="0.0917in" draw:z-index="1586"><draw:image xlink:href="Pictures/1000000100000038000000129FFADD9E.png" xlink:type="simple" xlink:show="embed" xlink:actuate="onLoad" draw:mime-type="image/png"/></draw:frame></text:p>
          </table:table-cell>
        </table:table-row>
        <table:table-row table:style-name="Table22.1">
          <table:table-cell table:style-name="Table22.A1" office:value-type="string">
            <text:p text:style-name="P504"/>
            <text:p text:style-name="P702"><draw:frame draw:style-name="fr3" draw:name="Image 1508" text:anchor-type="as-char" svg:width="0.398in" svg:height="0.0728in" draw:z-index="1587"><draw:image xlink:href="Pictures/100000010000004C0000000E8C593C9F.png" xlink:type="simple" xlink:show="embed" xlink:actuate="onLoad" draw:mime-type="image/png"/></draw:frame></text:p>
          </table:table-cell>
          <table:table-cell table:style-name="Table22.B1" office:value-type="string">
            <text:p text:style-name="P501"/>
            <text:p text:style-name="P541"><draw:frame draw:style-name="fr3" draw:name="Image 1509" text:anchor-type="as-char" svg:width="0.3272in" svg:height="0.0756in" draw:z-index="1588"><draw:image xlink:href="Pictures/100000010000003F0000000E64144336.png" xlink:type="simple" xlink:show="embed" xlink:actuate="onLoad" draw:mime-type="image/png"/></draw:frame></text:p>
          </table:table-cell>
          <table:table-cell table:style-name="Table22.B1" office:value-type="string">
            <text:p text:style-name="P501"/>
            <text:p text:style-name="P542"><draw:frame draw:style-name="fr3" draw:name="Image 1510" text:anchor-type="as-char" svg:width="0.5965in" svg:height="0.0756in" draw:z-index="1589"><draw:image xlink:href="Pictures/10000001000000730000000E606BD8FE.png" xlink:type="simple" xlink:show="embed" xlink:actuate="onLoad" draw:mime-type="image/png"/></draw:frame></text:p>
          </table:table-cell>
          <table:table-cell table:style-name="Table22.B1" office:value-type="string">
            <text:p text:style-name="P501"/>
            <text:p text:style-name="P554"><draw:frame draw:style-name="fr3" draw:name="Image 1511" text:anchor-type="as-char" svg:width="0.4953in" svg:height="0.0756in" draw:z-index="1590"><draw:image xlink:href="Pictures/100000010000005F0000000E70116BD1.png" xlink:type="simple" xlink:show="embed" xlink:actuate="onLoad" draw:mime-type="image/png"/></draw:frame></text:p>
          </table:table-cell>
          <table:table-cell table:style-name="Table22.B1" office:value-type="string">
            <text:p text:style-name="P501"/>
            <text:p text:style-name="P544"><draw:frame draw:style-name="fr3" draw:name="Image 1512" text:anchor-type="as-char" svg:width="0.3929in" svg:height="0.0756in" draw:z-index="1591"><draw:image xlink:href="Pictures/100000010000004C0000000E78BF98DD.png" xlink:type="simple" xlink:show="embed" xlink:actuate="onLoad" draw:mime-type="image/png"/></draw:frame></text:p>
          </table:table-cell>
          <table:table-cell table:style-name="Table22.F1" office:value-type="string">
            <text:p text:style-name="P501"/>
            <text:p text:style-name="P551"><draw:frame draw:style-name="fr3" draw:name="Image 1513" text:anchor-type="as-char" svg:width="0.2925in" svg:height="0.0917in" draw:z-index="1592"><draw:image xlink:href="Pictures/100000010000003800000012EF665316.png" xlink:type="simple" xlink:show="embed" xlink:actuate="onLoad" draw:mime-type="image/png"/></draw:frame></text:p>
          </table:table-cell>
        </table:table-row>
        <table:table-row table:style-name="Table22.8">
          <table:table-cell table:style-name="Table22.A1" office:value-type="string">
            <text:p text:style-name="P552"/>
            <text:p text:style-name="P703"><draw:frame draw:style-name="fr3" draw:name="Image 1514" text:anchor-type="as-char" svg:width="0.4256in" svg:height="0.0756in" draw:z-index="1593"><draw:image xlink:href="Pictures/10000001000000520000000E443EE0BA.png" xlink:type="simple" xlink:show="embed" xlink:actuate="onLoad" draw:mime-type="image/png"/></draw:frame></text:p>
          </table:table-cell>
          <table:table-cell table:style-name="Table22.B1" office:value-type="string">
            <text:p text:style-name="P552"/>
            <text:p text:style-name="P541"><draw:frame draw:style-name="fr3" draw:name="Image 1515" text:anchor-type="as-char" svg:width="0.3272in" svg:height="0.0756in" draw:z-index="1594"><draw:image xlink:href="Pictures/100000010000003F0000000E8F86845F.png" xlink:type="simple" xlink:show="embed" xlink:actuate="onLoad" draw:mime-type="image/png"/></draw:frame></text:p>
          </table:table-cell>
          <table:table-cell table:style-name="Table22.B1" office:value-type="string">
            <text:p text:style-name="P552"/>
            <text:p text:style-name="P542"><draw:frame draw:style-name="fr3" draw:name="Image 1516" text:anchor-type="as-char" svg:width="0.5937in" svg:height="0.0756in" draw:z-index="1595"><draw:image xlink:href="Pictures/10000001000000720000000EB09FCE4E.png" xlink:type="simple" xlink:show="embed" xlink:actuate="onLoad" draw:mime-type="image/png"/></draw:frame></text:p>
          </table:table-cell>
          <table:table-cell table:style-name="Table22.B1" office:value-type="string">
            <text:p text:style-name="P552"/>
            <text:p text:style-name="P554"><draw:frame draw:style-name="fr3" draw:name="Image 1517" text:anchor-type="as-char" svg:width="0.4953in" svg:height="0.0756in" draw:z-index="1596"><draw:image xlink:href="Pictures/100000010000005F0000000EC95C1029.png" xlink:type="simple" xlink:show="embed" xlink:actuate="onLoad" draw:mime-type="image/png"/></draw:frame></text:p>
          </table:table-cell>
          <table:table-cell table:style-name="Table22.B1" office:value-type="string">
            <text:p text:style-name="P552"/>
            <text:p text:style-name="P555"><draw:frame draw:style-name="fr3" draw:name="Image 1518" text:anchor-type="as-char" svg:width="0.3917in" svg:height="0.0756in" draw:z-index="1597"><draw:image xlink:href="Pictures/100000010000004B0000000E0A5EC73A.png" xlink:type="simple" xlink:show="embed" xlink:actuate="onLoad" draw:mime-type="image/png"/></draw:frame></text:p>
          </table:table-cell>
          <table:table-cell table:style-name="Table22.F1" office:value-type="string">
            <text:p text:style-name="P552"/>
            <text:p text:style-name="P551"><draw:frame draw:style-name="fr3" draw:name="Image 1519" text:anchor-type="as-char" svg:width="0.2917in" svg:height="0.0925in" draw:z-index="1598"><draw:image xlink:href="Pictures/100000010000003800000011024D8390.png" xlink:type="simple" xlink:show="embed" xlink:actuate="onLoad" draw:mime-type="image/png"/></draw:frame></text:p>
          </table:table-cell>
        </table:table-row>
        <table:table-row table:style-name="Table22.1">
          <table:table-cell table:style-name="Table22.A1" office:value-type="string">
            <text:p text:style-name="P504"/>
            <text:p text:style-name="P540"><draw:frame draw:style-name="fr3" draw:name="Image 1520" text:anchor-type="as-char" svg:width="0.4602in" svg:height="0.0756in" draw:z-index="1599"><draw:image xlink:href="Pictures/10000001000000590000000E9CCC1A6D.png" xlink:type="simple" xlink:show="embed" xlink:actuate="onLoad" draw:mime-type="image/png"/></draw:frame></text:p>
          </table:table-cell>
          <table:table-cell table:style-name="Table22.B1" office:value-type="string">
            <text:p text:style-name="P504"/>
            <text:p text:style-name="P541"><draw:frame draw:style-name="fr3" draw:name="Image 1521" text:anchor-type="as-char" svg:width="0.3272in" svg:height="0.0756in" draw:z-index="1600"><draw:image xlink:href="Pictures/100000010000003F0000000EA008AA4A.png" xlink:type="simple" xlink:show="embed" xlink:actuate="onLoad" draw:mime-type="image/png"/></draw:frame></text:p>
          </table:table-cell>
          <table:table-cell table:style-name="Table22.B1" office:value-type="string">
            <text:p text:style-name="P504"/>
            <text:p text:style-name="P542"><draw:frame draw:style-name="fr8" draw:name="Image58" text:anchor-type="as-char" svg:width="0.1492in" svg:height="0.0764in" draw:z-index="1601"><draw:image xlink:href="Pictures/10000001000000100000000842516038.png" xlink:type="simple" xlink:show="embed" xlink:actuate="onLoad" draw:mime-type="image/png"/></draw:frame><draw:frame draw:style-name="fr8" draw:name="Image59" text:anchor-type="as-char" svg:width="0.4398in" svg:height="0.0764in" draw:z-index="1602"><draw:image xlink:href="Pictures/10000001000000300000000860F04286.png" xlink:type="simple" xlink:show="embed" xlink:actuate="onLoad" draw:mime-type="image/png"/></draw:frame></text:p>
          </table:table-cell>
          <table:table-cell table:style-name="Table22.B1" office:value-type="string">
            <text:p text:style-name="P504"/>
            <text:p text:style-name="P557"><draw:frame draw:style-name="fr3" draw:name="Image 1526" text:anchor-type="as-char" svg:width="0.5008in" svg:height="0.0756in" draw:z-index="1603"><draw:image xlink:href="Pictures/10000001000000600000000EC776DF87.png" xlink:type="simple" xlink:show="embed" xlink:actuate="onLoad" draw:mime-type="image/png"/></draw:frame></text:p>
          </table:table-cell>
          <table:table-cell table:style-name="Table22.B1" office:value-type="string">
            <text:p text:style-name="P504"/>
            <text:p text:style-name="P555"><draw:frame draw:style-name="fr3" draw:name="Image 1527" text:anchor-type="as-char" svg:width="0.3917in" svg:height="0.0756in" draw:z-index="1604"><draw:image xlink:href="Pictures/100000010000004B0000000E41F29ECD.png" xlink:type="simple" xlink:show="embed" xlink:actuate="onLoad" draw:mime-type="image/png"/></draw:frame></text:p>
          </table:table-cell>
          <table:table-cell table:style-name="Table22.F1" office:value-type="string">
            <text:p text:style-name="P504"/>
            <text:p text:style-name="P551"><draw:frame draw:style-name="fr3" draw:name="Image 1528" text:anchor-type="as-char" svg:width="0.2902in" svg:height="0.0917in" draw:z-index="1605"><draw:image xlink:href="Pictures/100000010000003800000012D8A2EC24.png" xlink:type="simple" xlink:show="embed" xlink:actuate="onLoad" draw:mime-type="image/png"/></draw:frame></text:p>
          </table:table-cell>
        </table:table-row>
        <table:table-row table:style-name="Table22.2">
          <table:table-cell table:style-name="Table22.A1" office:value-type="string">
            <text:p text:style-name="P501"/>
            <text:p text:style-name="P600"><draw:frame draw:style-name="fr3" draw:name="Image 1529" text:anchor-type="as-char" svg:width="0.4492in" svg:height="0.0756in" draw:z-index="1606"><draw:image xlink:href="Pictures/10000001000000570000000EBC2FCE16.png" xlink:type="simple" xlink:show="embed" xlink:actuate="onLoad" draw:mime-type="image/png"/></draw:frame></text:p>
          </table:table-cell>
          <table:table-cell table:style-name="Table22.B1" office:value-type="string">
            <text:p text:style-name="P501"/>
            <text:p text:style-name="P541"><draw:frame draw:style-name="fr3" draw:name="Image 1530" text:anchor-type="as-char" svg:width="0.3272in" svg:height="0.0756in" draw:z-index="1607"><draw:image xlink:href="Pictures/100000010000003F0000000E884BBE54.png" xlink:type="simple" xlink:show="embed" xlink:actuate="onLoad" draw:mime-type="image/png"/></draw:frame></text:p>
          </table:table-cell>
          <table:table-cell table:style-name="Table22.B1" office:value-type="string">
            <text:p text:style-name="P501"/>
            <text:p text:style-name="P542"><draw:frame draw:style-name="fr3" draw:name="Image 1531" text:anchor-type="as-char" svg:width="0.5937in" svg:height="0.0756in" draw:z-index="1608"><draw:image xlink:href="Pictures/10000001000000720000000EE8122E90.png" xlink:type="simple" xlink:show="embed" xlink:actuate="onLoad" draw:mime-type="image/png"/></draw:frame></text:p>
          </table:table-cell>
          <table:table-cell table:style-name="Table22.B1" office:value-type="string">
            <text:p text:style-name="P501"/>
            <text:p text:style-name="P557"><draw:frame draw:style-name="fr3" draw:name="Image 1532" text:anchor-type="as-char" svg:width="0.5008in" svg:height="0.0756in" draw:z-index="1609"><draw:image xlink:href="Pictures/10000001000000600000000E07B8EAE1.png" xlink:type="simple" xlink:show="embed" xlink:actuate="onLoad" draw:mime-type="image/png"/></draw:frame></text:p>
          </table:table-cell>
          <table:table-cell table:style-name="Table22.B1" office:value-type="string">
            <text:p text:style-name="P501"/>
            <text:p text:style-name="P555"><draw:frame draw:style-name="fr3" draw:name="Image 1533" text:anchor-type="as-char" svg:width="0.3917in" svg:height="0.0756in" draw:z-index="1610"><draw:image xlink:href="Pictures/100000010000004B0000000E7742FD7F.png" xlink:type="simple" xlink:show="embed" xlink:actuate="onLoad" draw:mime-type="image/png"/></draw:frame></text:p>
          </table:table-cell>
          <table:table-cell table:style-name="Table22.F1" office:value-type="string">
            <text:p text:style-name="P501"/>
            <text:p text:style-name="P551"><draw:frame draw:style-name="fr3" draw:name="Image 1534" text:anchor-type="as-char" svg:width="0.2917in" svg:height="0.0925in" draw:z-index="1611"><draw:image xlink:href="Pictures/1000000100000038000000117641E698.png" xlink:type="simple" xlink:show="embed" xlink:actuate="onLoad" draw:mime-type="image/png"/></draw:frame></text:p>
          </table:table-cell>
        </table:table-row>
        <table:table-row table:style-name="Table22.1">
          <table:table-cell table:style-name="Table22.A1" office:value-type="string">
            <text:p text:style-name="P501"/>
            <text:p text:style-name="P600"><draw:frame draw:style-name="fr3" draw:name="Image 1535" text:anchor-type="as-char" svg:width="0.4453in" svg:height="0.0756in" draw:z-index="1612"><draw:image xlink:href="Pictures/10000001000000560000000E5D67907D.png" xlink:type="simple" xlink:show="embed" xlink:actuate="onLoad" draw:mime-type="image/png"/></draw:frame></text:p>
          </table:table-cell>
          <table:table-cell table:style-name="Table22.B1" office:value-type="string">
            <text:p text:style-name="P501"/>
            <text:p text:style-name="P541"><draw:frame draw:style-name="fr3" draw:name="Image 1536" text:anchor-type="as-char" svg:width="0.3272in" svg:height="0.0756in" draw:z-index="1613"><draw:image xlink:href="Pictures/100000010000003F0000000E1B470735.png" xlink:type="simple" xlink:show="embed" xlink:actuate="onLoad" draw:mime-type="image/png"/></draw:frame></text:p>
          </table:table-cell>
          <table:table-cell table:style-name="Table22.B1" office:value-type="string">
            <text:p text:style-name="P501"/>
            <text:p text:style-name="P542"><draw:frame draw:style-name="fr3" draw:name="Image 1537" text:anchor-type="as-char" svg:width="0.5957in" svg:height="0.0756in" draw:z-index="1614"><draw:image xlink:href="Pictures/10000001000000720000000E79EB635F.png" xlink:type="simple" xlink:show="embed" xlink:actuate="onLoad" draw:mime-type="image/png"/></draw:frame></text:p>
          </table:table-cell>
          <table:table-cell table:style-name="Table22.B1" office:value-type="string">
            <text:p text:style-name="P501"/>
            <text:p text:style-name="P557"><draw:frame draw:style-name="fr3" draw:name="Image 1538" text:anchor-type="as-char" svg:width="0.5008in" svg:height="0.0756in" draw:z-index="1615"><draw:image xlink:href="Pictures/10000001000000600000000E667C7D67.png" xlink:type="simple" xlink:show="embed" xlink:actuate="onLoad" draw:mime-type="image/png"/></draw:frame></text:p>
          </table:table-cell>
          <table:table-cell table:style-name="Table22.B1" office:value-type="string">
            <text:p text:style-name="P501"/>
            <text:p text:style-name="P544"><draw:frame draw:style-name="fr3" draw:name="Image 1539" text:anchor-type="as-char" svg:width="0.3902in" svg:height="0.0756in" draw:z-index="1616"><draw:image xlink:href="Pictures/100000010000004B0000000E95FC7275.png" xlink:type="simple" xlink:show="embed" xlink:actuate="onLoad" draw:mime-type="image/png"/></draw:frame></text:p>
          </table:table-cell>
          <table:table-cell table:style-name="Table22.F1" office:value-type="string">
            <text:p text:style-name="P501"/>
            <text:p text:style-name="P545"><draw:frame draw:style-name="fr3" draw:name="Image 1540" text:anchor-type="as-char" svg:width="0.2984in" svg:height="0.0925in" draw:z-index="1617"><draw:image xlink:href="Pictures/100000010000003900000011993F5951.png" xlink:type="simple" xlink:show="embed" xlink:actuate="onLoad" draw:mime-type="image/png"/></draw:frame></text:p>
          </table:table-cell>
        </table:table-row>
        <table:table-row table:style-name="Table22.8">
          <table:table-cell table:style-name="Table22.A1" office:value-type="string">
            <text:p text:style-name="P501"/>
            <text:p text:style-name="P704"><draw:frame draw:style-name="fr3" draw:name="Image 1541" text:anchor-type="as-char" svg:width="0.4661in" svg:height="0.0744in" draw:z-index="1618"><draw:image xlink:href="Pictures/100000010000005A0000000E2838A9EB.png" xlink:type="simple" xlink:show="embed" xlink:actuate="onLoad" draw:mime-type="image/png"/></draw:frame></text:p>
          </table:table-cell>
          <table:table-cell table:style-name="Table22.B1" office:value-type="string">
            <text:p text:style-name="P552"/>
            <text:p text:style-name="P547"><draw:frame draw:style-name="fr3" draw:name="Image 1542" text:anchor-type="as-char" svg:width="0.3228in" svg:height="0.0752in" draw:z-index="1619"><draw:image xlink:href="Pictures/100000010000003F0000000F2A34B44C.png" xlink:type="simple" xlink:show="embed" xlink:actuate="onLoad" draw:mime-type="image/png"/></draw:frame></text:p>
          </table:table-cell>
          <table:table-cell table:style-name="Table22.B1" office:value-type="string">
            <text:p text:style-name="P552"/>
            <text:p text:style-name="P548"><draw:frame draw:style-name="fr3" draw:name="Image 1543" text:anchor-type="as-char" svg:width="0.589in" svg:height="0.0752in" draw:z-index="1620"><draw:image xlink:href="Pictures/10000001000000720000000FD3A711D1.png" xlink:type="simple" xlink:show="embed" xlink:actuate="onLoad" draw:mime-type="image/png"/></draw:frame></text:p>
          </table:table-cell>
          <table:table-cell table:style-name="Table22.B1" office:value-type="string">
            <text:p text:style-name="P552"/>
            <text:p text:style-name="P549"><draw:frame draw:style-name="fr3" draw:name="Image 1544" text:anchor-type="as-char" svg:width="0.4965in" svg:height="0.0752in" draw:z-index="1621"><draw:image xlink:href="Pictures/10000001000000600000000F7B83DB26.png" xlink:type="simple" xlink:show="embed" xlink:actuate="onLoad" draw:mime-type="image/png"/></draw:frame></text:p>
          </table:table-cell>
          <table:table-cell table:style-name="Table22.B1" office:value-type="string">
            <text:p text:style-name="P552"/>
            <text:p text:style-name="P562"><draw:frame draw:style-name="fr3" draw:name="Image 1545" text:anchor-type="as-char" svg:width="0.389in" svg:height="0.0752in" draw:z-index="1622"><draw:image xlink:href="Pictures/100000010000004C0000000FB1E30D0D.png" xlink:type="simple" xlink:show="embed" xlink:actuate="onLoad" draw:mime-type="image/png"/></draw:frame></text:p>
          </table:table-cell>
          <table:table-cell table:style-name="Table22.F1" office:value-type="string">
            <text:p text:style-name="P552"/>
            <text:p text:style-name="P551"><draw:frame draw:style-name="fr3" draw:name="Image 1546" text:anchor-type="as-char" svg:width="0.2925in" svg:height="0.0917in" draw:z-index="1623"><draw:image xlink:href="Pictures/100000010000003800000012FA3563DF.png" xlink:type="simple" xlink:show="embed" xlink:actuate="onLoad" draw:mime-type="image/png"/></draw:frame></text:p>
          </table:table-cell>
        </table:table-row>
        <table:table-row table:style-name="Table22.1">
          <table:table-cell table:style-name="Table22.A1" office:value-type="string">
            <text:p text:style-name="P504"/>
            <text:p text:style-name="P599"><draw:frame draw:style-name="fr3" draw:name="Image 1547" text:anchor-type="as-char" svg:width="0.4091in" svg:height="0.0752in" draw:z-index="1624"><draw:image xlink:href="Pictures/10000001000000500000000F2BFFDB49.png" xlink:type="simple" xlink:show="embed" xlink:actuate="onLoad" draw:mime-type="image/png"/></draw:frame></text:p>
          </table:table-cell>
          <table:table-cell table:style-name="Table22.B1" office:value-type="string">
            <text:p text:style-name="P504"/>
            <text:p text:style-name="P547"><draw:frame draw:style-name="fr3" draw:name="Image 1548" text:anchor-type="as-char" svg:width="0.3228in" svg:height="0.0752in" draw:z-index="1625"><draw:image xlink:href="Pictures/100000010000003F0000000FDDC2122C.png" xlink:type="simple" xlink:show="embed" xlink:actuate="onLoad" draw:mime-type="image/png"/></draw:frame></text:p>
          </table:table-cell>
          <table:table-cell table:style-name="Table22.B1" office:value-type="string">
            <text:p text:style-name="P504"/>
            <text:p text:style-name="P548"><draw:frame draw:style-name="fr3" draw:name="Image 1549" text:anchor-type="as-char" svg:width="0.5874in" svg:height="0.0752in" draw:z-index="1626"><draw:image xlink:href="Pictures/10000001000000720000000FD7EDB99C.png" xlink:type="simple" xlink:show="embed" xlink:actuate="onLoad" draw:mime-type="image/png"/></draw:frame></text:p>
          </table:table-cell>
          <table:table-cell table:style-name="Table22.B1" office:value-type="string">
            <text:p text:style-name="P504"/>
            <text:p text:style-name="P569"><draw:frame draw:style-name="fr3" draw:name="Image 1550" text:anchor-type="as-char" svg:width="0.4953in" svg:height="0.0752in" draw:z-index="1627"><draw:image xlink:href="Pictures/10000001000000600000000F052117B9.png" xlink:type="simple" xlink:show="embed" xlink:actuate="onLoad" draw:mime-type="image/png"/></draw:frame></text:p>
          </table:table-cell>
          <table:table-cell table:style-name="Table22.B1" office:value-type="string">
            <text:p text:style-name="P504"/>
            <text:p text:style-name="P566"><draw:frame draw:style-name="fr3" draw:name="Image 1551" text:anchor-type="as-char" svg:width="0.3874in" svg:height="0.0752in" draw:z-index="1628"><draw:image xlink:href="Pictures/100000010000004B0000000FB6EEB8D1.png" xlink:type="simple" xlink:show="embed" xlink:actuate="onLoad" draw:mime-type="image/png"/></draw:frame></text:p>
          </table:table-cell>
          <table:table-cell table:style-name="Table22.F1" office:value-type="string">
            <text:p text:style-name="P504"/>
            <text:p text:style-name="P551"><draw:frame draw:style-name="fr3" draw:name="Image 1552" text:anchor-type="as-char" svg:width="0.2902in" svg:height="0.0917in" draw:z-index="1629"><draw:image xlink:href="Pictures/10000001000000380000001220A3CC80.png" xlink:type="simple" xlink:show="embed" xlink:actuate="onLoad" draw:mime-type="image/png"/></draw:frame></text:p>
          </table:table-cell>
        </table:table-row>
        <table:table-row table:style-name="Table22.2">
          <table:table-cell table:style-name="Table22.A1" office:value-type="string">
            <text:p text:style-name="P501"/>
            <text:p text:style-name="P705"><draw:frame draw:style-name="fr3" draw:name="Image 1553" text:anchor-type="as-char" svg:width="0.4925in" svg:height="0.0917in" draw:z-index="1630"><draw:image xlink:href="Pictures/100000010000005E00000012D643BB02.png" xlink:type="simple" xlink:show="embed" xlink:actuate="onLoad" draw:mime-type="image/png"/></draw:frame></text:p>
          </table:table-cell>
          <table:table-cell table:style-name="Table22.B1" office:value-type="string">
            <text:p text:style-name="P501"/>
            <text:p text:style-name="P547"><draw:frame draw:style-name="fr3" draw:name="Image 1554" text:anchor-type="as-char" svg:width="0.3228in" svg:height="0.0752in" draw:z-index="1631"><draw:image xlink:href="Pictures/100000010000003F0000000F53946F8C.png" xlink:type="simple" xlink:show="embed" xlink:actuate="onLoad" draw:mime-type="image/png"/></draw:frame></text:p>
          </table:table-cell>
          <table:table-cell table:style-name="Table22.B1" office:value-type="string">
            <text:p text:style-name="P501"/>
            <text:p text:style-name="P548"><draw:frame draw:style-name="fr3" draw:name="Image 1555" text:anchor-type="as-char" svg:width="0.5862in" svg:height="0.0752in" draw:z-index="1632"><draw:image xlink:href="Pictures/10000001000000720000000F876CF5CF.png" xlink:type="simple" xlink:show="embed" xlink:actuate="onLoad" draw:mime-type="image/png"/></draw:frame></text:p>
          </table:table-cell>
          <table:table-cell table:style-name="Table22.B1" office:value-type="string">
            <text:p text:style-name="P501"/>
            <text:p text:style-name="P569"><draw:frame draw:style-name="fr3" draw:name="Image 1556" text:anchor-type="as-char" svg:width="0.4953in" svg:height="0.0752in" draw:z-index="1633"><draw:image xlink:href="Pictures/10000001000000600000000FB675D787.png" xlink:type="simple" xlink:show="embed" xlink:actuate="onLoad" draw:mime-type="image/png"/></draw:frame></text:p>
          </table:table-cell>
          <table:table-cell table:style-name="Table22.B1" office:value-type="string">
            <text:p text:style-name="P501"/>
            <text:p text:style-name="P566"><draw:frame draw:style-name="fr3" draw:name="Image 1557" text:anchor-type="as-char" svg:width="0.3874in" svg:height="0.0752in" draw:z-index="1634"><draw:image xlink:href="Pictures/100000010000004B0000000F411494ED.png" xlink:type="simple" xlink:show="embed" xlink:actuate="onLoad" draw:mime-type="image/png"/></draw:frame></text:p>
          </table:table-cell>
          <table:table-cell table:style-name="Table22.F1" office:value-type="string">
            <text:p text:style-name="P501"/>
            <text:p text:style-name="P551"><draw:frame draw:style-name="fr3" draw:name="Image 1558" text:anchor-type="as-char" svg:width="0.2902in" svg:height="0.0917in" draw:z-index="1635"><draw:image xlink:href="Pictures/1000000100000038000000122D7287A0.png" xlink:type="simple" xlink:show="embed" xlink:actuate="onLoad" draw:mime-type="image/png"/></draw:frame></text:p>
          </table:table-cell>
        </table:table-row>
        <table:table-row table:style-name="Table22.1">
          <table:table-cell table:style-name="Table22.A1" office:value-type="string">
            <text:p text:style-name="P504"/>
            <text:p text:style-name="P706"><draw:frame draw:style-name="fr3" draw:name="Image 1559" text:anchor-type="as-char" svg:width="0.4484in" svg:height="0.0752in" draw:z-index="1636"><draw:image xlink:href="Pictures/10000001000000580000000F24BCA96B.png" xlink:type="simple" xlink:show="embed" xlink:actuate="onLoad" draw:mime-type="image/png"/></draw:frame></text:p>
          </table:table-cell>
          <table:table-cell table:style-name="Table22.B1" office:value-type="string">
            <text:p text:style-name="P504"/>
            <text:p text:style-name="P547"><draw:frame draw:style-name="fr3" draw:name="Image 1560" text:anchor-type="as-char" svg:width="0.3228in" svg:height="0.0752in" draw:z-index="1637"><draw:image xlink:href="Pictures/100000010000003F0000000FE7080367.png" xlink:type="simple" xlink:show="embed" xlink:actuate="onLoad" draw:mime-type="image/png"/></draw:frame></text:p>
          </table:table-cell>
          <table:table-cell table:style-name="Table22.B1" office:value-type="string">
            <text:p text:style-name="P504"/>
            <text:p text:style-name="P548"><draw:frame draw:style-name="fr3" draw:name="Image 1561" text:anchor-type="as-char" svg:width="0.589in" svg:height="0.0752in" draw:z-index="1638"><draw:image xlink:href="Pictures/10000001000000720000000F56F92AC8.png" xlink:type="simple" xlink:show="embed" xlink:actuate="onLoad" draw:mime-type="image/png"/></draw:frame></text:p>
          </table:table-cell>
          <table:table-cell table:style-name="Table22.B1" office:value-type="string">
            <text:p text:style-name="P504"/>
            <text:p text:style-name="P549"><draw:frame draw:style-name="fr3" draw:name="Image 1562" text:anchor-type="as-char" svg:width="0.4965in" svg:height="0.0752in" draw:z-index="1639"><draw:image xlink:href="Pictures/10000001000000600000000F1297BC53.png" xlink:type="simple" xlink:show="embed" xlink:actuate="onLoad" draw:mime-type="image/png"/></draw:frame></text:p>
          </table:table-cell>
          <table:table-cell table:style-name="Table22.B1" office:value-type="string">
            <text:p text:style-name="P504"/>
            <text:p text:style-name="P562"><draw:frame draw:style-name="fr3" draw:name="Image 1563" text:anchor-type="as-char" svg:width="0.3862in" svg:height="0.0752in" draw:z-index="1640"><draw:image xlink:href="Pictures/100000010000004B0000000F59C76EAE.png" xlink:type="simple" xlink:show="embed" xlink:actuate="onLoad" draw:mime-type="image/png"/></draw:frame></text:p>
          </table:table-cell>
          <table:table-cell table:style-name="Table22.F1" office:value-type="string">
            <text:p text:style-name="P504"/>
            <text:p text:style-name="P545"><draw:frame draw:style-name="fr3" draw:name="Image 1564" text:anchor-type="as-char" svg:width="0.298in" svg:height="0.0917in" draw:z-index="1641"><draw:image xlink:href="Pictures/100000010000003900000012D1CBD1CD.png" xlink:type="simple" xlink:show="embed" xlink:actuate="onLoad" draw:mime-type="image/png"/></draw:frame></text:p>
          </table:table-cell>
        </table:table-row>
        <table:table-row table:style-name="Table22.2">
          <table:table-cell table:style-name="Table22.A1" office:value-type="string">
            <text:p text:style-name="P552"/>
            <text:p text:style-name="P700"><draw:frame draw:style-name="fr3" draw:name="Image 1565" text:anchor-type="as-char" svg:width="0.4602in" svg:height="0.0917in" draw:z-index="1642"><draw:image xlink:href="Pictures/100000010000005900000012D569476A.png" xlink:type="simple" xlink:show="embed" xlink:actuate="onLoad" draw:mime-type="image/png"/></draw:frame></text:p>
          </table:table-cell>
          <table:table-cell table:style-name="Table22.B1" office:value-type="string">
            <text:p text:style-name="P552"/>
            <text:p text:style-name="P547"><draw:frame draw:style-name="fr3" draw:name="Image 1566" text:anchor-type="as-char" svg:width="0.3228in" svg:height="0.0752in" draw:z-index="1643"><draw:image xlink:href="Pictures/100000010000003F0000000F6549ED44.png" xlink:type="simple" xlink:show="embed" xlink:actuate="onLoad" draw:mime-type="image/png"/></draw:frame></text:p>
          </table:table-cell>
          <table:table-cell table:style-name="Table22.B1" office:value-type="string">
            <text:p text:style-name="P552"/>
            <text:p text:style-name="P542"><draw:frame draw:style-name="fr8" draw:name="Image60" text:anchor-type="as-char" svg:width="0.1492in" svg:height="0.0764in" draw:z-index="1644"><draw:image xlink:href="Pictures/100000010000001000000008F891C8FE.png" xlink:type="simple" xlink:show="embed" xlink:actuate="onLoad" draw:mime-type="image/png"/></draw:frame><draw:frame draw:style-name="fr8" draw:name="Image61" text:anchor-type="as-char" svg:width="0.4382in" svg:height="0.0764in" draw:z-index="1645"><draw:image xlink:href="Pictures/100000010000003000000008D55DAE38.png" xlink:type="simple" xlink:show="embed" xlink:actuate="onLoad" draw:mime-type="image/png"/></draw:frame></text:p>
          </table:table-cell>
          <table:table-cell table:style-name="Table22.B1" office:value-type="string">
            <text:p text:style-name="P552"/>
            <text:p text:style-name="P564"><draw:frame draw:style-name="fr3" draw:name="Image 1571" text:anchor-type="as-char" svg:width="0.4898in" svg:height="0.0752in" draw:z-index="1646"><draw:image xlink:href="Pictures/100000010000005F0000000FBE0683C5.png" xlink:type="simple" xlink:show="embed" xlink:actuate="onLoad" draw:mime-type="image/png"/></draw:frame></text:p>
          </table:table-cell>
          <table:table-cell table:style-name="Table22.B1" office:value-type="string">
            <text:p text:style-name="P552"/>
            <text:p text:style-name="P566"><draw:frame draw:style-name="fr3" draw:name="Image 1572" text:anchor-type="as-char" svg:width="0.3874in" svg:height="0.0752in" draw:z-index="1647"><draw:image xlink:href="Pictures/100000010000004B0000000F4C492A63.png" xlink:type="simple" xlink:show="embed" xlink:actuate="onLoad" draw:mime-type="image/png"/></draw:frame></text:p>
          </table:table-cell>
          <table:table-cell table:style-name="Table22.F1" office:value-type="string">
            <text:p text:style-name="P552"/>
            <text:p text:style-name="P551"><draw:frame draw:style-name="fr3" draw:name="Image 1573" text:anchor-type="as-char" svg:width="0.2902in" svg:height="0.0917in" draw:z-index="1648"><draw:image xlink:href="Pictures/1000000100000038000000125731DD4F.png" xlink:type="simple" xlink:show="embed" xlink:actuate="onLoad" draw:mime-type="image/png"/></draw:frame></text:p>
          </table:table-cell>
        </table:table-row>
      </table:table>
      <text:p text:style-name="P707"><draw:frame draw:style-name="fr9" draw:name="Image 1577" text:anchor-type="char" svg:x="3.0508in" svg:y="0.5602in" svg:width="2.1319in" svg:height="0.2453in" draw:z-index="9"><draw:image xlink:href="Pictures/10000001000001A0000000302F7DDC8C.png" xlink:type="simple" xlink:show="embed" xlink:actuate="onLoad" draw:mime-type="image/png"/></draw:frame><draw:frame draw:style-name="fr4" draw:name="Image122" text:anchor-type="char" svg:x="2.9839in" svg:y="0.2945in" svg:width="2.298in" svg:height="0.102in" draw:z-index="78"><draw:image xlink:href="Pictures/10000001000000FC0000000BE5D8929D.png" xlink:type="simple" xlink:show="embed" xlink:actuate="onLoad" draw:mime-type="image/png"/></draw:frame></text:p>
      <text:p text:style-name="P708"/>
      <text:p text:style-name="P709"/>
      <text:p text:style-name="P710"/>
      <text:h text:style-name="P711" text:outline-level="5"><text:span text:style-name="T21">IPACI</text:span><text:span text:style-name="T21"/></text:h>
      <text:p text:style-name="P712"/>
      <text:h text:style-name="P713" text:outline-level="7">INSTITUTO<text:span text:style-name="T446"> </text:span>DE<text:span text:style-name="T446"> </text:span>PREVIDÊNCIA<text:span text:style-name="T460"> </text:span>DO<text:span text:style-name="T446"> </text:span>MUNICÍPIO<text:span text:style-name="T457"> </text:span>DE<text:span text:style-name="T457"> </text:span>CACHOEIRO<text:span text:style-name="T446"> </text:span>DE<text:span text:style-name="T457"> </text:span>ITAPEMIRIM <text:span text:style-name="T121">CONVITE</text:span></text:h>
      <text:p text:style-name="P714"><text:span text:style-name="T461">O Instituto de Previdência do Município de Cachoeiro de Itapemirim/ES, convida todos os Servidores Efetivos,</text:span><text:span text:style-name="T462"> </text:span><text:span text:style-name="T461">Aposentados e Pensionistas para o Seminário, </text:span><text:span text:style-name="T463">"Preparando o Futuro: Reflexos sobre Pré e Pós-Aposentadoria"</text:span><text:span text:style-name="T461">, com palestras voltadas aos segurados do IPACI, no dia </text:span><text:span text:style-name="T463">20/08/2026</text:span><text:span text:style-name="T461">, das </text:span><text:span text:style-name="T463">9h às 11h</text:span><text:span text:style-name="T461">, no </text:span><text:span text:style-name="T463">Plenário da Câmara Municipal de Cachoeiro de Itapemirim – ES</text:span><text:span text:style-name="T461">.</text:span></text:p>
      <text:p text:style-name="P715"/>
      <text:p text:style-name="P716"><text:span text:style-name="T461">Na oportunidade, o IPACI promoverá uma </text:span><text:span text:style-name="T463">Ação Solidária</text:span><text:span text:style-name="T461">, convidando os participantes a contribuírem, de forma voluntária, com a doação de </text:span><text:span text:style-name="T463">1 kg de alimento não perecível</text:span><text:span text:style-name="T461">.</text:span></text:p>
      <text:p text:style-name="P717"/>
      <text:p text:style-name="P718"><text:span text:style-name="T461">A participação no evento </text:span><text:span text:style-name="T463">não requer inscrição prévia</text:span><text:span text:style-name="T461">, bastando comparecer no local e horário informados.</text:span></text:p>
      <text:p text:style-name="P717"/>
      <text:p text:style-name="P719"><text:span text:style-name="T461">Ao final do evento, será disponibilizada </text:span><text:span text:style-name="T463">Declaração de Comparecimento </text:span><text:span text:style-name="T461">aos participantes que desejarem.</text:span></text:p>
      <text:p text:style-name="P720"><draw:frame draw:style-name="fr9" draw:name="Image 1578" text:anchor-type="char" svg:x="1.5638in" svg:y="0.0689in" svg:width="4.9543in" svg:height="3.3228in" draw:z-index="19"><draw:image xlink:href="Pictures/10000000000003340000022643D1511D.jpg" xlink:type="simple" xlink:show="embed" xlink:actuate="onLoad" draw:mime-type="image/jpeg"/></draw:frame></text:p>
      <text:p text:style-name="P124"/>
      <text:p text:style-name="P124"/>
      <text:p text:style-name="P124"/>
      <text:p text:style-name="P721"/>
      <text:h text:style-name="Heading_20_6" text:outline-level="7"><text:span text:style-name="T121">DANIELLY</text:span><text:span text:style-name="T372"> </text:span><text:span text:style-name="T121">BRANDÃO</text:span><text:span text:style-name="T464"> </text:span><text:span text:style-name="T121">TÁVORA</text:span></text:h>
      <text:p text:style-name="P722"><text:span text:style-name="T463">Presidente</text:span><text:span text:style-name="T465"> </text:span><text:span text:style-name="T466">Executiva</text:span></text:p>
      <text:p text:style-name="P723"/>
      <text:p text:style-name="P131"/>
      <text:p text:style-name="P724"/>
      <text:h text:style-name="P725" text:outline-level="6"><text:span text:style-name="T467">PORTARIA</text:span><text:span text:style-name="T468"> </text:span><text:span text:style-name="T467">Nº</text:span><text:span text:style-name="T468"> </text:span><text:span text:style-name="T469">239/2026</text:span></text:h>
      <text:p text:style-name="P726"/>
      <text:p text:style-name="P726"/>
      <text:p text:style-name="P726"/>
      <text:p text:style-name="P727"/>
      <text:h text:style-name="P728" text:outline-level="9"><text:span text:style-name="T470">DESIGNA</text:span><text:span text:style-name="T471"> </text:span><text:span text:style-name="T470">SERVIDOR</text:span><text:span text:style-name="T472"> </text:span><text:span text:style-name="T470">PARA</text:span><text:span text:style-name="T472"> </text:span><text:span text:style-name="T470">RESPONDER</text:span><text:span text:style-name="T472"> </text:span><text:span text:style-name="T470">PELO CARGO DE GERENTE DE CONTROLE DA RECEITA E DESPESA.</text:span></text:h>
      <text:p text:style-name="P726"/>
      <text:p text:style-name="P726"/>
      <text:p text:style-name="P726"/>
      <text:p text:style-name="P729"/>
      <text:p text:style-name="P730"><text:span text:style-name="T473">A PRESIDENTE EXECUTIVA DO IPACI </text:span><text:span text:style-name="T474">– Instituto de Previdência do Município de Cachoeiro de Itapemirim, Estado do Espírito Santo, no uso de suas atribuições delegadas através da Lei nº 7.030/2014 e do Decreto nº 34.905/2025, considerando:</text:span></text:p>
      <text:p text:style-name="P731"/>
      <text:p text:style-name="P732"/>
      <text:p text:style-name="P733"><text:span text:style-name="T473">Art. 1º – </text:span><text:span text:style-name="T474">Designar o servidor </text:span><text:span text:style-name="T473">ROGERIO FERRARE RAMOS</text:span><text:span text:style-name="T474">, ocupante do cargo efetivo, com vínculo, de Técnico de Serviços Previdenciários-Geral, para responder pelo cargo em comissão, com vínculo, de Gerente de Controle da Receita e Despesa, substituindo a servidora </text:span><text:span text:style-name="T473">LUCIANE DE OLIVEIRA POPE MION</text:span><text:span text:style-name="T474">, </text:span><text:span text:style-name="T473">no período de 17 de agosto a 31 de agosto</text:span><text:span text:style-name="T475"> </text:span><text:span text:style-name="T473">de</text:span><text:span text:style-name="T475"> </text:span><text:span text:style-name="T473">2026,</text:span><text:span text:style-name="T476"> </text:span><text:span text:style-name="T474">com</text:span><text:span text:style-name="T477"> </text:span><text:span text:style-name="T474">ônus</text:span><text:span text:style-name="T478"> </text:span><text:span text:style-name="T474">para</text:span><text:span text:style-name="T477"> </text:span><text:span text:style-name="T474">este</text:span><text:span text:style-name="T477"> </text:span><text:span text:style-name="T474">Instituto,</text:span><text:span text:style-name="T477"> </text:span><text:span text:style-name="T474">nos</text:span><text:span text:style-name="T477"> </text:span><text:span text:style-name="T474">termos</text:span><text:span text:style-name="T477"> </text:span><text:span text:style-name="T474">do</text:span><text:span text:style-name="T477"> </text:span><text:span text:style-name="T474">Art.</text:span><text:span text:style-name="T477"> </text:span><text:span text:style-name="T474">32</text:span><text:span text:style-name="T477"> </text:span><text:span text:style-name="T474">da</text:span><text:span text:style-name="T477"> </text:span><text:span text:style-name="T474">Lei</text:span><text:span text:style-name="T477"> </text:span><text:span text:style-name="T474">4009</text:span><text:span text:style-name="T477"> </text:span><text:span text:style-name="T474">de</text:span><text:span text:style-name="T477"> </text:span><text:span text:style-name="T474">20/12/1994</text:span><text:span text:style-name="T477"> </text:span><text:span text:style-name="T474">– Estatuto dos Servidores Públicos Municipais.</text:span></text:p>
      <text:p text:style-name="P734"/>
      <text:p text:style-name="P735"><text:span text:style-name="T473">Art. 2º </text:span><text:span text:style-name="T474">– Esta Portaria entra em vigor com efeitos retroativos a partir de 17 de agosto de 2026, revogando-se as disposições em contrário.</text:span></text:p>
      <text:p text:style-name="P731"/>
      <text:p text:style-name="P736"/>
      <text:p text:style-name="P737"><text:span text:style-name="T474">Cachoeiro</text:span><text:span text:style-name="T479"> </text:span><text:span text:style-name="T474">de</text:span><text:span text:style-name="T479"> </text:span><text:span text:style-name="T474">Itapemirim,</text:span><text:span text:style-name="T479"> </text:span><text:span text:style-name="T474">17</text:span><text:span text:style-name="T479"> </text:span><text:span text:style-name="T474">de</text:span><text:span text:style-name="T478"> </text:span><text:span text:style-name="T474">agosto</text:span><text:span text:style-name="T478"> </text:span><text:span text:style-name="T474">de</text:span><text:span text:style-name="T479"> </text:span><text:span text:style-name="T480">2026.</text:span></text:p>
      <text:p text:style-name="P731"/>
      <text:p text:style-name="P731"/>
      <text:p text:style-name="P731"/>
      <text:p text:style-name="P731"/>
      <text:p text:style-name="P738"/>
      <text:p text:style-name="P739"><text:span text:style-name="T481">O</text:span><text:span text:style-name="T481"/></text:p>
      <text:p text:style-name="P740"/>
      <text:p text:style-name="P741"/>
      <text:p text:style-name="P742"><text:span text:style-name="T482">DANIELLY</text:span><text:span text:style-name="T483"> </text:span><text:span text:style-name="T482">BRANDÃO</text:span><text:span text:style-name="T484"> </text:span><text:span text:style-name="T485">TÁVORA</text:span></text:p>
      <text:p text:style-name="P743"><text:span text:style-name="T482">Presidente</text:span><text:span text:style-name="T486"> </text:span><text:span text:style-name="T485">Executiva</text:span></text:p>
      <text:p text:style-name="P744"/>
      <text:p text:style-name="P745"/>
      <text:h text:style-name="P746" text:outline-level="6"><text:span text:style-name="T467">PORTARIA</text:span><text:span text:style-name="T487"> </text:span><text:span text:style-name="T467">Nº</text:span><text:span text:style-name="T488"> </text:span><text:span text:style-name="T469">240/2026</text:span></text:h>
      <text:p text:style-name="P747"/>
      <text:p text:style-name="P748"/>
      <text:h text:style-name="P749" text:outline-level="7"><text:span text:style-name="T242">DISPÕE SOBRE CONCESSÃO</text:span><text:span text:style-name="T489"> </text:span><text:span text:style-name="T490">DE</text:span><text:span text:style-name="T242"><text:tab/></text:span><text:span text:style-name="T245">LICENÇA</text:span><text:span text:style-name="T242"><text:tab/></text:span><text:span text:style-name="T491">SEM </text:span><text:span text:style-name="T242">VENCIMENTOS A SERVIDOR.</text:span></text:h>
      <text:p text:style-name="P747"/>
      <text:p text:style-name="P748"/>
      <text:p text:style-name="P750"><text:span text:style-name="T492">A PRESIDENTE EXECUTIVA DO IPACI – </text:span><text:span text:style-name="T493">Instituto de Previdência do Município de Cachoeiro de Itapemirim, Estado do Espírito Santo, no uso de suas atribuições delegadas através da Lei nº 7.030/2014 e do Decreto nº 34.905/2025, resolve:</text:span></text:p>
      <text:p text:style-name="P751"><text:span text:style-name="T492">Art.</text:span><text:span text:style-name="T494"> </text:span><text:span text:style-name="T492">1º</text:span><text:span text:style-name="T495"> </text:span><text:span text:style-name="T493">–</text:span><text:span text:style-name="T496"> </text:span><text:span text:style-name="T493">Conceder</text:span><text:span text:style-name="T496"> </text:span><text:span text:style-name="T493">à</text:span><text:span text:style-name="T497"> </text:span><text:span text:style-name="T493">servidora</text:span><text:span text:style-name="T498"> </text:span><text:span text:style-name="T492">Geiza</text:span><text:span text:style-name="T494"> </text:span><text:span text:style-name="T492">Ferreira</text:span><text:span text:style-name="T499"> </text:span><text:span text:style-name="T492">Neves,</text:span><text:span text:style-name="T500"> </text:span><text:span text:style-name="T493">Técnico</text:span><text:span text:style-name="T496"> </text:span><text:span text:style-name="T493">em</text:span><text:span text:style-name="T496"> </text:span><text:span text:style-name="T493">Serviços Previdenciários</text:span><text:span text:style-name="T501"> </text:span><text:span text:style-name="T493">-</text:span><text:span text:style-name="T501"> </text:span><text:span text:style-name="T493">GERAL,</text:span><text:span text:style-name="T501"> </text:span><text:span text:style-name="T493">licença</text:span><text:span text:style-name="T501"> </text:span><text:span text:style-name="T493">sem</text:span><text:span text:style-name="T501"> </text:span><text:span text:style-name="T493">vencimentos,</text:span><text:span text:style-name="T501"> </text:span><text:span text:style-name="T493">no</text:span><text:span text:style-name="T498"> </text:span><text:span text:style-name="T492">período</text:span><text:span text:style-name="T502"> </text:span><text:span text:style-name="T492">de</text:span><text:span text:style-name="T502"> </text:span><text:span text:style-name="T492">02</text:span><text:span text:style-name="T502"> </text:span><text:span text:style-name="T492">(dois)</text:span><text:span text:style-name="T502"> </text:span><text:span text:style-name="T492">anos</text:span><text:span text:style-name="T493">,</text:span><text:span text:style-name="T501"> </text:span><text:span text:style-name="T493">a</text:span><text:span text:style-name="T501"> </text:span><text:span text:style-name="T493">partir de 03 de agosto de 2026, conforme processo nº 58301/2026, nos termos dos artigos 105 e 107 da Lei nº 4.009/1994, com redação dada pela Lei nº 7.350/2015.</text:span></text:p>
      <text:p text:style-name="P752"/>
      <text:p text:style-name="P753"><text:span text:style-name="T492">Art. 2º </text:span><text:span text:style-name="T493">– Esta Portaria entra em vigor na data de sua publicação, revogadas as disposições em contrário.</text:span></text:p>
      <text:p text:style-name="P754"/>
      <text:p text:style-name="P755"><text:span text:style-name="T493">Cachoeiro</text:span><text:span text:style-name="T503"> </text:span><text:span text:style-name="T493">de</text:span><text:span text:style-name="T503"> </text:span><text:span text:style-name="T493">Itapemirim,</text:span><text:span text:style-name="T503"> </text:span><text:span text:style-name="T493">17</text:span><text:span text:style-name="T503"> </text:span><text:span text:style-name="T493">de</text:span><text:span text:style-name="T504"> </text:span><text:span text:style-name="T493">agosto</text:span><text:span text:style-name="T503"> </text:span><text:span text:style-name="T493">de</text:span><text:span text:style-name="T503"> </text:span><text:span text:style-name="T505">2026.</text:span></text:p>
      <text:p text:style-name="P756"/>
      <text:p text:style-name="P756"/>
      <text:p text:style-name="P756"/>
      <text:p text:style-name="P757"/>
      <text:p text:style-name="P758"><text:span text:style-name="T506">DANIELLY</text:span><text:span text:style-name="T507"> </text:span><text:span text:style-name="T506">BRANDÃO</text:span><text:span text:style-name="T508"> </text:span><text:span text:style-name="T506">TÁVORA</text:span></text:p>
      <text:p text:style-name="P759"><text:span text:style-name="T506">Presidente</text:span><text:span text:style-name="T509"> </text:span><text:span text:style-name="T506">Executiva</text:span></text:p>
      <text:p text:style-name="P760"/>
      <text:p text:style-name="P761"/>
      <text:h text:style-name="P762" text:outline-level="6"><text:span text:style-name="T467">PORTARIA</text:span><text:span text:style-name="T468"> </text:span><text:span text:style-name="T467">Nº</text:span><text:span text:style-name="T510"> </text:span><text:span text:style-name="T469">241/2026</text:span></text:h>
      <text:p text:style-name="P726"/>
      <text:p text:style-name="P726"/>
      <text:p text:style-name="P726"/>
      <text:p text:style-name="P763"/>
      <text:h text:style-name="P764" text:outline-level="9"><text:span text:style-name="T470">DESIGNA</text:span><text:span text:style-name="T471"> </text:span><text:span text:style-name="T470">SERVIDOR</text:span><text:span text:style-name="T472"> </text:span><text:span text:style-name="T470">PARA</text:span><text:span text:style-name="T472"> </text:span><text:span text:style-name="T470">RESPONDER</text:span><text:span text:style-name="T472"> </text:span><text:span text:style-name="T470">PELO CARGO DE COORDENADOR EXECUTIVO DE CONTROLE INTERNO.</text:span></text:h>
      <text:p text:style-name="P726"/>
      <text:p text:style-name="P726"/>
      <text:p text:style-name="P726"/>
      <text:p text:style-name="P765"/>
      <text:p text:style-name="P766"><text:span text:style-name="T473">A PRESIDENTE EXECUTIVA DO IPACI </text:span><text:span text:style-name="T474">– Instituto de Previdência do Município de Cachoeiro de Itapemirim, Estado do Espírito Santo, no uso de suas atribuições delegadas através da Lei nº 7.030/2014 e do Decreto nº 34.905/2025, considerando:</text:span></text:p>
      <text:p text:style-name="P731"/>
      <text:p text:style-name="P767"/>
      <text:p text:style-name="P768"><text:span text:style-name="T473">Art. 1º – </text:span><text:span text:style-name="T474">Designar a servidora </text:span><text:span text:style-name="T473">CRISTIANE DA SILVA</text:span><text:span text:style-name="T474">, ocupante do cargo em comissão, com vínculo, de Gerente de Auditoria, para responder pelo cargo em comissão, com vínculo,</text:span><text:span text:style-name="T477"> </text:span><text:span text:style-name="T474">de</text:span><text:span text:style-name="T477"> </text:span><text:span text:style-name="T474">Coordenador</text:span><text:span text:style-name="T478"> </text:span><text:span text:style-name="T474">Executivo</text:span><text:span text:style-name="T477"> </text:span><text:span text:style-name="T474">de</text:span><text:span text:style-name="T477"> </text:span><text:span text:style-name="T474">Controle</text:span><text:span text:style-name="T477"> </text:span><text:span text:style-name="T474">Interno,</text:span><text:span text:style-name="T478"> </text:span><text:span text:style-name="T474">substituindo</text:span><text:span text:style-name="T477"> </text:span><text:span text:style-name="T474">a</text:span><text:span text:style-name="T477"> </text:span><text:span text:style-name="T474">servidora</text:span><text:span text:style-name="T511"> </text:span><text:span text:style-name="T473">NINA</text:span><text:span text:style-name="T512"> </text:span><text:span text:style-name="T473">LUCIA RANGEL</text:span><text:span text:style-name="T513"> </text:span><text:span text:style-name="T473">HOSKEN</text:span><text:span text:style-name="T474">,</text:span><text:span text:style-name="T514"> </text:span><text:span text:style-name="T473">no</text:span><text:span text:style-name="T513"> </text:span><text:span text:style-name="T473">período</text:span><text:span text:style-name="T513"> </text:span><text:span text:style-name="T473">de</text:span><text:span text:style-name="T513"> </text:span><text:span text:style-name="T473">24</text:span><text:span text:style-name="T513"> </text:span><text:span text:style-name="T473">de</text:span><text:span text:style-name="T513"> </text:span><text:span text:style-name="T473">agosto</text:span><text:span text:style-name="T513"> </text:span><text:span text:style-name="T473">a</text:span><text:span text:style-name="T513"> </text:span><text:span text:style-name="T473">28</text:span><text:span text:style-name="T513"> </text:span><text:span text:style-name="T473">de</text:span><text:span text:style-name="T513"> </text:span><text:span text:style-name="T473">agosto</text:span><text:span text:style-name="T513"> </text:span><text:span text:style-name="T473">de</text:span><text:span text:style-name="T515"> </text:span><text:span text:style-name="T473">2026, </text:span><text:span text:style-name="T474">com</text:span><text:span text:style-name="T514"> </text:span><text:span text:style-name="T474">ônus</text:span><text:span text:style-name="T516"> </text:span><text:span text:style-name="T474">para</text:span><text:span text:style-name="T516"> </text:span><text:span text:style-name="T474">este Instituto, nos termos do Art. 32 da Lei 4009 de 20/12/1994 – Estatuto dos Servidores Públicos </text:span><text:span text:style-name="T480">Municipais.</text:span></text:p>
      <text:p text:style-name="P769"/>
      <text:p text:style-name="P770"><text:span text:style-name="T473">Art.</text:span><text:span text:style-name="T517"> </text:span><text:span text:style-name="T473">2º</text:span><text:span text:style-name="T517"> </text:span><text:span text:style-name="T474">–</text:span><text:span text:style-name="T518"> </text:span><text:span text:style-name="T474">Esta</text:span><text:span text:style-name="T518"> </text:span><text:span text:style-name="T474">Portaria</text:span><text:span text:style-name="T518"> </text:span><text:span text:style-name="T474">entra</text:span><text:span text:style-name="T518"> </text:span><text:span text:style-name="T474">em</text:span><text:span text:style-name="T518"> </text:span><text:span text:style-name="T474">vigor</text:span><text:span text:style-name="T518"> </text:span><text:span text:style-name="T474">na</text:span><text:span text:style-name="T518"> </text:span><text:span text:style-name="T474">data</text:span><text:span text:style-name="T518"> </text:span><text:span text:style-name="T474">de</text:span><text:span text:style-name="T518"> </text:span><text:span text:style-name="T474">sua</text:span><text:span text:style-name="T518"> </text:span><text:span text:style-name="T474">publicação,</text:span><text:span text:style-name="T518"> </text:span><text:span text:style-name="T474">revogando-se</text:span><text:span text:style-name="T518"> </text:span><text:span text:style-name="T474">as disposições em contrário.</text:span></text:p>
      <text:p text:style-name="P731"/>
      <text:p text:style-name="P771"/>
      <text:p text:style-name="P772"><text:span text:style-name="T474">Cachoeiro</text:span><text:span text:style-name="T479"> </text:span><text:span text:style-name="T474">de</text:span><text:span text:style-name="T479"> </text:span><text:span text:style-name="T474">Itapemirim,</text:span><text:span text:style-name="T478"> </text:span><text:span text:style-name="T474">17</text:span><text:span text:style-name="T479"> </text:span><text:span text:style-name="T474">de</text:span><text:span text:style-name="T479"> </text:span><text:span text:style-name="T474">agosto</text:span><text:span text:style-name="T478"> </text:span><text:span text:style-name="T474">de</text:span><text:span text:style-name="T479"> </text:span><text:span text:style-name="T480">2026.</text:span></text:p>
      <text:p text:style-name="P731"/>
      <text:p text:style-name="P731"/>
      <text:p text:style-name="P731"/>
      <text:p text:style-name="P731"/>
      <text:p text:style-name="P731"/>
      <text:p text:style-name="P773"/>
      <text:p text:style-name="P774"><text:span text:style-name="T482">DANIELLY</text:span><text:span text:style-name="T483"> </text:span><text:span text:style-name="T482">BRANDÃO</text:span><text:span text:style-name="T484"> </text:span><text:span text:style-name="T485">TÁVORA</text:span></text:p>
      <text:p text:style-name="P775"><text:span text:style-name="T482">Presidente</text:span><text:span text:style-name="T519"> </text:span><text:span text:style-name="T485">Executiva</text:span></text:p>
      <text:p text:style-name="P776"/>
      <text:p text:style-name="P777"/>
      <text:h text:style-name="P778" text:outline-level="6"><text:span text:style-name="T467">PORTARIA</text:span><text:span text:style-name="T520"> </text:span><text:span text:style-name="T467">Nº</text:span><text:span text:style-name="T521"> </text:span><text:span text:style-name="T469">242/2026</text:span></text:h>
      <text:p text:style-name="P726"/>
      <text:p text:style-name="P726"/>
      <text:p text:style-name="P779"/>
      <text:h text:style-name="P780" text:outline-level="9"><text:span text:style-name="T242">APROVA NORMA DE PROCEDIMENTOS</text:span><text:span text:style-name="T522"> </text:span><text:span text:style-name="T242">DO SISTEMA ADMINISTRATIVO – SADM</text:span><text:span text:style-name="T489"> </text:span><text:span text:style-name="T242">NP</text:span><text:span text:style-name="T523"> </text:span><text:span text:style-name="T242">001/2026.</text:span></text:h>
      <text:p text:style-name="P726"/>
      <text:p text:style-name="P726"/>
      <text:p text:style-name="P781"/>
      <text:p text:style-name="P782"><text:span text:style-name="T524">A PRESIDENTE EXECUTIVA DO IPACI – </text:span><text:span text:style-name="T525">Instituto de Previdência do</text:span><text:span text:style-name="T526"> </text:span><text:span text:style-name="T525">Município de Cachoeiro de Itapemirim, Estado do Espírito Santo, no uso de suas atribuições delegadas através da Lei nº 7.030/2014 e do Decreto nº 34.905/2025.</text:span></text:p>
      <text:p text:style-name="P783"/>
      <text:p text:style-name="P784"><text:span text:style-name="T525">Considerando a implementação das normas de procedimentos instituídas pela Lei Municipal</text:span><text:span text:style-name="T526"> </text:span><text:span text:style-name="T525">nº.</text:span><text:span text:style-name="T526"> </text:span><text:span text:style-name="T525">7.354,</text:span><text:span text:style-name="T526"> </text:span><text:span text:style-name="T525">de</text:span><text:span text:style-name="T526"> </text:span><text:span text:style-name="T525">30</text:span><text:span text:style-name="T526"> </text:span><text:span text:style-name="T525">de</text:span><text:span text:style-name="T526"> </text:span><text:span text:style-name="T525">dezembro</text:span><text:span text:style-name="T526"> </text:span><text:span text:style-name="T525">de</text:span><text:span text:style-name="T526"> </text:span><text:span text:style-name="T525">2015,</text:span><text:span text:style-name="T526"> </text:span><text:span text:style-name="T525">e</text:span><text:span text:style-name="T526"> </text:span><text:span text:style-name="T525">Resolução</text:span><text:span text:style-name="T526"> </text:span><text:span text:style-name="T525">TCE-ES</text:span><text:span text:style-name="T526"> </text:span><text:span text:style-name="T525">nº</text:span><text:span text:style-name="T526"> </text:span><text:span text:style-name="T525">227</text:span><text:span text:style-name="T526"> </text:span><text:span text:style-name="T525">de 25/08/2011 e suas alterações, RESOLVE:</text:span></text:p>
      <text:p text:style-name="P785"/>
      <text:p text:style-name="P786"><text:span text:style-name="T524">Art. 1º – </text:span><text:span text:style-name="T525">Aprovar a Norma de Procedimentos, implementadas no Sistema Administrativo deste Instituto conforme abaixo:</text:span></text:p>
      <text:p text:style-name="P787"/>
      <text:h text:style-name="P788" text:outline-level="9"><text:span text:style-name="T242">ANEXO</text:span><text:span text:style-name="T527"> </text:span><text:span text:style-name="T528">I</text:span></text:h>
      <text:p text:style-name="P789"/>
      <table:table table:name="Table23" table:style-name="Table23">
        <table:table-column table:style-name="Table23.A"/>
        <table:table-column table:style-name="Table23.B"/>
        <table:table-column table:style-name="Table23.C"/>
        <table:table-row table:style-name="Table23.1">
          <table:table-cell table:style-name="Table23.A1" office:value-type="string">
            <text:p text:style-name="P790"><text:span text:style-name="T529">Norma</text:span><text:span text:style-name="T530"> </text:span><text:span text:style-name="T529">de</text:span><text:span text:style-name="T530"> </text:span><text:span text:style-name="T531">Procedimento</text:span></text:p>
          </table:table-cell>
          <table:table-cell table:style-name="Table23.A1" office:value-type="string">
            <text:p text:style-name="P791"><text:span text:style-name="T529">Nº</text:span><text:span text:style-name="T532"> </text:span><text:span text:style-name="T529">/</text:span><text:span text:style-name="T533"> </text:span><text:span text:style-name="T531">Assunto</text:span></text:p>
          </table:table-cell>
          <table:table-cell table:style-name="Table23.A1" office:value-type="string">
            <text:p text:style-name="P792"><text:span text:style-name="T531">Versão</text:span><text:span text:style-name="T531"/></text:p>
          </table:table-cell>
        </table:table-row>
        <table:table-row table:style-name="Table23.2">
          <table:table-cell table:style-name="Table23.A2" office:value-type="string">
            <text:p text:style-name="P793"><text:span text:style-name="T529">SADM</text:span><text:span text:style-name="T534"> </text:span><text:span text:style-name="T529">–</text:span><text:span text:style-name="T535"> </text:span><text:span text:style-name="T529">Sistema </text:span><text:span text:style-name="T531">Administrativo</text:span></text:p>
          </table:table-cell>
          <table:table-cell table:style-name="Table23.B2" office:value-type="string">
            <text:p text:style-name="P794"><text:span text:style-name="T536">SADM – NP 001/2026: Cessão de uso de forma onerosa dos Bens Imóveis.</text:span><text:span text:style-name="T536"/></text:p>
          </table:table-cell>
          <table:table-cell table:style-name="Table23.C2" office:value-type="string">
            <text:p text:style-name="P795"><text:span text:style-name="T537">01</text:span><text:span text:style-name="T537"/></text:p>
          </table:table-cell>
        </table:table-row>
      </table:table>
      <text:p text:style-name="P726"/>
      <text:p text:style-name="P796"/>
      <text:p text:style-name="P784"><text:span text:style-name="T524">Art. 2º </text:span><text:span text:style-name="T525">A Norma de Procedimento mencionada no artigo anterior está à disposição dos usuários no endereço eletrônico </text:span><text:a xlink:type="simple" xlink:href="http://www.ipaci.es.gov.br/" text:style-name="ListLabel_20_28" text:visited-style-name="ListLabel_20_28"><text:span text:style-name="T525">www.ipaci.es.gov.br</text:span></text:a><text:span text:style-name="T525"> e somente poderá ser alterada ou adaptadas mediante comunicação oficial expedida pelo Coordenador Executivo do Controle </text:span><text:span text:style-name="T538">Interno.</text:span></text:p>
      <text:p text:style-name="P785"/>
      <text:p text:style-name="P797"><text:span text:style-name="T524">Art. 3º </text:span><text:span text:style-name="T525">Esta Portaria entra em vigor na data de sua publicação, revogadas as disposições em contrário.</text:span></text:p>
      <text:p text:style-name="P731"/>
      <text:p text:style-name="P798"/>
      <text:p text:style-name="P799"><text:span text:style-name="T525">Cachoeiro</text:span><text:span text:style-name="T539"> </text:span><text:span text:style-name="T525">de</text:span><text:span text:style-name="T540"> </text:span><text:span text:style-name="T525">Itapemirim,</text:span><text:span text:style-name="T541"> </text:span><text:span text:style-name="T525">17</text:span><text:span text:style-name="T541"> </text:span><text:span text:style-name="T525">de</text:span><text:span text:style-name="T540"> </text:span><text:span text:style-name="T525">agosto</text:span><text:span text:style-name="T539"> </text:span><text:span text:style-name="T525">de</text:span><text:span text:style-name="T540"> </text:span><text:span text:style-name="T538">2026.</text:span></text:p>
      <text:p text:style-name="P731"/>
      <text:p text:style-name="P731"/>
      <text:p text:style-name="P731"/>
      <text:p text:style-name="P800"/>
      <text:p text:style-name="P801"><text:span text:style-name="T482">DANIELLY</text:span><text:span text:style-name="T542"> </text:span><text:span text:style-name="T482">BRANDÃO</text:span><text:span text:style-name="T542"> </text:span><text:span text:style-name="T485">TÁVORA</text:span></text:p>
      <text:p text:style-name="P802"><text:span text:style-name="T482">Presidente</text:span><text:span text:style-name="T543"> </text:span><text:span text:style-name="T485">Executiva</text:span></text:p>
      <text:p text:style-name="P803"/>
      <text:p text:style-name="P804"/>
      <text:p text:style-name="P805"/>
      <table:table table:name="Table24" table:style-name="Table24">
        <table:table-column table:style-name="Table24.A"/>
        <table:table-column table:style-name="Table24.B"/>
        <table:table-column table:style-name="Table24.C"/>
        <table:table-column table:style-name="Table24.D"/>
        <table:table-column table:style-name="Table24.E"/>
        <table:table-row table:style-name="Table24.1">
          <table:table-cell table:style-name="Table24.A1" office:value-type="string">
            <text:p text:style-name="P806"/>
            <text:p text:style-name="P807"><draw:frame draw:style-name="fr3" draw:name="Image 1587" text:anchor-type="as-char" svg:width="0.5717in" svg:height="0.3799in" draw:z-index="1685"><draw:image xlink:href="Pictures/10000000000000EB00000072A70EE192.jpg" xlink:type="simple" xlink:show="embed" xlink:actuate="onLoad" draw:mime-type="image/jpeg"/></draw:frame></text:p>
          </table:table-cell>
          <table:table-cell table:style-name="Table24.A1" office:value-type="string">
            <text:p text:style-name="P808"><text:span text:style-name="T544">Instituto</text:span><text:span text:style-name="T545"> </text:span><text:span text:style-name="T544">de</text:span><text:span text:style-name="T546"> </text:span><text:span text:style-name="T544">Previdência</text:span><text:span text:style-name="T547"> </text:span><text:span text:style-name="T548">do</text:span></text:p>
            <text:p text:style-name="P809"><text:span text:style-name="T544">Município</text:span><text:span text:style-name="T549"> </text:span><text:span text:style-name="T548">de</text:span></text:p>
            <text:p text:style-name="P810"><text:span text:style-name="T544">Cachoeiro de Itapemirim </text:span><text:span text:style-name="T550">Estado</text:span><text:span text:style-name="T551"> </text:span><text:span text:style-name="T552">do</text:span><text:span text:style-name="T553"> </text:span><text:span text:style-name="T550">Espírito</text:span><text:span text:style-name="T554"> </text:span><text:span text:style-name="T555">Santo</text:span></text:p>
          </table:table-cell>
          <table:table-cell table:style-name="Table24.A1" table:number-columns-spanned="2" office:value-type="string">
            <text:p text:style-name="P811"><text:span text:style-name="T556">NORMADE </text:span><text:span text:style-name="T557">PROCEDIMENTO</text:span></text:p>
          </table:table-cell>
          <table:covered-table-cell/>
          <table:table-cell table:style-name="Table24.A1" office:value-type="string">
            <text:p text:style-name="P812"><text:span text:style-name="T557">SADM-NP 001/2026</text:span><text:span text:style-name="T557"/></text:p>
          </table:table-cell>
        </table:table-row>
        <table:table-row table:style-name="Table24.2">
          <table:table-cell table:style-name="Table24.A2" table:number-columns-spanned="5" office:value-type="string">
            <text:p text:style-name="P813"><text:span text:style-name="T557">Assunto:</text:span><text:span text:style-name="T557"/></text:p>
          </table:table-cell>
          <table:covered-table-cell/>
          <table:covered-table-cell/>
          <table:covered-table-cell/>
          <table:covered-table-cell/>
        </table:table-row>
        <table:table-row table:style-name="Table24.3">
          <table:table-cell table:style-name="Table24.A1" table:number-columns-spanned="5" office:value-type="string">
            <text:p text:style-name="P814"><text:span text:style-name="T544">CESSÃO</text:span><text:span text:style-name="T545"> </text:span><text:span text:style-name="T544">DE</text:span><text:span text:style-name="T546"> </text:span><text:span text:style-name="T544">USO</text:span><text:span text:style-name="T558"> </text:span><text:span text:style-name="T544">DE</text:span><text:span text:style-name="T559"> </text:span><text:span text:style-name="T544">FORMA</text:span><text:span text:style-name="T558"> </text:span><text:span text:style-name="T544">ONEROSA</text:span><text:span text:style-name="T549"> </text:span><text:span text:style-name="T544">DOS</text:span><text:span text:style-name="T560"> </text:span><text:span text:style-name="T544">BENS</text:span><text:span text:style-name="T561"> </text:span><text:span text:style-name="T557">IMÓVEIS</text:span></text:p>
          </table:table-cell>
          <table:covered-table-cell/>
          <table:covered-table-cell/>
          <table:covered-table-cell/>
          <table:covered-table-cell/>
        </table:table-row>
        <table:table-row table:style-name="Table24.4">
          <table:table-cell table:style-name="Table24.A1" office:value-type="string">
            <text:p text:style-name="P815"><text:span text:style-name="T562">Versão:</text:span><text:span text:style-name="T562"/></text:p>
            <text:p text:style-name="P816"><text:span text:style-name="T563">01</text:span><text:span text:style-name="T563"/></text:p>
          </table:table-cell>
          <table:table-cell table:style-name="Table24.A1" office:value-type="string">
            <text:p text:style-name="P817"><text:span text:style-name="T564">Data</text:span><text:span text:style-name="T565"> </text:span><text:span text:style-name="T564">de</text:span><text:span text:style-name="T566"> </text:span><text:span text:style-name="T567">elaboração:</text:span></text:p>
            <text:p text:style-name="P818"><text:span text:style-name="T568">14</text:span><text:span text:style-name="T569">/</text:span><text:span text:style-name="T568">08</text:span><text:span text:style-name="T569">/</text:span><text:span text:style-name="T568">2026</text:span></text:p>
          </table:table-cell>
          <table:table-cell table:style-name="Table24.A1" office:value-type="string">
            <text:p text:style-name="P819"><text:span text:style-name="T564">Data</text:span><text:span text:style-name="T570"> </text:span><text:span text:style-name="T564">da</text:span><text:span text:style-name="T565"> </text:span><text:span text:style-name="T567">aprovação:</text:span></text:p>
            <text:p text:style-name="P820"><text:span text:style-name="T568">17</text:span><text:span text:style-name="T571">/</text:span><text:span text:style-name="T568">08</text:span><text:span text:style-name="T569">/</text:span><text:span text:style-name="T568">2026</text:span></text:p>
          </table:table-cell>
          <table:table-cell table:style-name="Table24.A1" table:number-columns-spanned="2" office:value-type="string">
            <text:p text:style-name="P821"><text:span text:style-name="T564">Data</text:span><text:span text:style-name="T565"> </text:span><text:span text:style-name="T564">de</text:span><text:span text:style-name="T565"> </text:span><text:span text:style-name="T567">vigência:</text:span></text:p>
            <text:p text:style-name="P822"><text:span text:style-name="T568">17</text:span><text:span text:style-name="T571">/</text:span><text:span text:style-name="T567">08</text:span><text:span text:style-name="T569">/</text:span><text:span text:style-name="T567">2026</text:span></text:p>
          </table:table-cell>
          <table:covered-table-cell/>
        </table:table-row>
        <table:table-row table:style-name="Table24.5">
          <table:table-cell table:style-name="Table24.A1" table:number-columns-spanned="2" office:value-type="string">
            <text:p text:style-name="P823"><text:span text:style-name="T567">Ato</text:span><text:span text:style-name="T572"> </text:span><text:span text:style-name="T568">de</text:span><text:span text:style-name="T573"> </text:span><text:span text:style-name="T567">aprovação:</text:span><text:span text:style-name="T574"> </text:span><text:span text:style-name="T568">Portaria</text:span><text:span text:style-name="T575"> </text:span><text:span text:style-name="T567">nº</text:span><text:span text:style-name="T572"> </text:span><text:span text:style-name="T567">242/2026</text:span></text:p>
          </table:table-cell>
          <table:covered-table-cell/>
          <table:table-cell table:style-name="Table24.A1" table:number-columns-spanned="3" office:value-type="string">
            <text:p text:style-name="P824"><text:span text:style-name="T576">Unidade</text:span><text:span text:style-name="T577"> </text:span><text:span text:style-name="T576">Responsável:</text:span><text:span text:style-name="T578"> </text:span><text:span text:style-name="T579">Diretoria</text:span><text:span text:style-name="T580"> </text:span><text:span text:style-name="T581">Administrativa</text:span></text:p>
          </table:table-cell>
          <table:covered-table-cell/>
          <table:covered-table-cell/>
        </table:table-row>
        <table:table-row table:style-name="Table24.6">
          <table:table-cell table:style-name="Table24.A1" table:number-columns-spanned="2" office:value-type="string">
            <text:p text:style-name="P825"><text:span text:style-name="T579">Revisada</text:span><text:span text:style-name="T582"> </text:span><text:span text:style-name="T583">em:</text:span></text:p>
          </table:table-cell>
          <table:covered-table-cell/>
          <table:table-cell table:style-name="Table24.A1" table:number-columns-spanned="3" office:value-type="string">
            <text:p text:style-name="P826"><text:span text:style-name="T579">Revisado</text:span><text:span text:style-name="T584"> </text:span><text:span text:style-name="T585">por:</text:span></text:p>
          </table:table-cell>
          <table:covered-table-cell/>
          <table:covered-table-cell/>
        </table:table-row>
        <table:table-row table:style-name="Table24.7">
          <table:table-cell table:style-name="Table24.A1" table:number-columns-spanned="5" office:value-type="string">
            <text:p text:style-name="P827"><text:span text:style-name="T581">Anexos:</text:span><text:span text:style-name="T581"/></text:p>
            <text:p text:style-name="P828"><text:span text:style-name="T586">Anexo</text:span><text:span text:style-name="T587"> </text:span><text:span text:style-name="T564">1</text:span><text:span text:style-name="T588"> </text:span><text:span text:style-name="T586">-</text:span><text:span text:style-name="T589"> </text:span><text:span text:style-name="T568">Fluxograma</text:span><text:span text:style-name="T571">.</text:span></text:p>
          </table:table-cell>
          <table:covered-table-cell/>
          <table:covered-table-cell/>
          <table:covered-table-cell/>
          <table:covered-table-cell/>
        </table:table-row>
        <table:table-row table:style-name="Table24.8">
          <table:table-cell table:style-name="Table24.A1" table:number-columns-spanned="5" office:value-type="string">
            <text:p text:style-name="P829"><text:span text:style-name="T581">Aprovação:</text:span><text:span text:style-name="T581"/></text:p>
            <text:p text:style-name="P830"/>
            <text:p text:style-name="P830"/>
            <text:p text:style-name="P831"/>
            <text:p text:style-name="P832"><draw:frame draw:style-name="fr10" draw:name="Image116" text:anchor-type="char" svg:x="0.1854in" svg:y="-0.0134in" svg:width="2.0181in" svg:height="0.0161in" draw:z-index="53"><draw:image xlink:href="Pictures/10000001000000DD00000001ED49D15F.png" xlink:type="simple" xlink:show="embed" xlink:actuate="onLoad" draw:mime-type="image/png"/></draw:frame><draw:frame draw:style-name="fr10" draw:name="Image119" text:anchor-type="char" svg:x="0.6165in" svg:y="-0.3201in" svg:width="1.1425in" svg:height="0.1673in" draw:z-index="54"><draw:image xlink:href="Pictures/100000010000007D00000012D7B2480E.png" xlink:type="simple" xlink:show="embed" xlink:actuate="onLoad" draw:mime-type="image/png"/></draw:frame><text:span text:style-name="T590">Assinatura</text:span><text:span text:style-name="T591"> </text:span><text:span text:style-name="T590">do</text:span><text:span text:style-name="T592"> </text:span><text:span text:style-name="T593">Diretor</text:span><text:span text:style-name="T594"> </text:span><text:span text:style-name="T595">Administrativo</text:span><text:span text:style-name="T590"><text:tab/>Assinatura</text:span><text:span text:style-name="T596"> </text:span><text:span text:style-name="T590">da</text:span><text:span text:style-name="T597"> </text:span><text:span text:style-name="T590">Coordenadora</text:span><text:span text:style-name="T598"> </text:span><text:span text:style-name="T590">Executiva</text:span><text:span text:style-name="T591"> </text:span><text:span text:style-name="T599">de</text:span></text:p>
            <text:p text:style-name="P833"><draw:frame draw:style-name="fr10" draw:name="Image103" text:anchor-type="char" svg:x="2.3827in" svg:y="-0.4098in" svg:width="2.2626in" svg:height="0.2661in" draw:z-index="42"><draw:image xlink:href="Pictures/10000001000000F80000001D1241F9E3.png" xlink:type="simple" xlink:show="embed" xlink:actuate="onLoad" draw:mime-type="image/png"/></draw:frame><text:span text:style-name="T600">Controle</text:span><text:span text:style-name="T601"> </text:span><text:span text:style-name="T595">Interno</text:span></text:p>
            <text:p text:style-name="P834"/>
            <text:p text:style-name="P835"><text:span text:style-name="T602">DANIELLYBRANDAO</text:span><text:span text:style-name="T603"> </text:span><text:span text:style-name="T604">��v��;g;Qlpo,</text:span></text:p>
            <text:p text:style-name="P836"><text:span text:style-name="T605">TAVQRA:1137894474</text:span><text:span text:style-name="T606"> </text:span><text:span text:style-name="T607">TAVOIA:1137894-</text:span><text:span text:style-name="T608">4747</text:span></text:p>
            <text:p text:style-name="P837"><text:span text:style-name="T609">7</text:span><text:span text:style-name="T610"><text:tab/></text:span><text:span text:style-name="T611">=20M.08.1715:02''i0</text:span></text:p>
            <text:p text:style-name="P838"/>
            <text:p text:style-name="P839"><draw:frame draw:style-name="fr8" draw:name="Image63" text:anchor-type="as-char" svg:width="2.0181in" svg:height="0.0161in" draw:z-index="1686"><draw:image xlink:href="Pictures/10000001000000DD00000001ED49D15F.png" xlink:type="simple" xlink:show="embed" xlink:actuate="onLoad" draw:mime-type="image/png"/></draw:frame></text:p>
            <text:p text:style-name="P840"><text:span text:style-name="T590">Assinatura</text:span><text:span text:style-name="T612"> </text:span><text:span text:style-name="T590">da</text:span><text:span text:style-name="T613"> </text:span><text:span text:style-name="T590">Presidência</text:span><text:span text:style-name="T614"> </text:span><text:span text:style-name="T595">Executiva</text:span></text:p>
          </table:table-cell>
          <table:covered-table-cell/>
          <table:covered-table-cell/>
          <table:covered-table-cell/>
          <table:covered-table-cell/>
        </table:table-row>
      </table:table>
      <text:p text:style-name="P841"/>
      <text:list text:style-name="WWNum3">
        <text:list-item>
          <text:p text:style-name="P842"><text:span text:style-name="T615">Finalidade:</text:span><text:span text:style-name="T616"><text:tab/></text:span></text:p>
        </text:list-item>
      </text:list>
      <text:p text:style-name="P843"/>
      <text:p text:style-name="P844"><text:span text:style-name="T617">Estabelece</text:span><text:span text:style-name="T618"> </text:span><text:span text:style-name="T617">critérios</text:span><text:span text:style-name="T619"> </text:span><text:span text:style-name="T617">e</text:span><text:span text:style-name="T620"> </text:span><text:span text:style-name="T621">procedimentos </text:span><text:span text:style-name="T617">referentes</text:span><text:span text:style-name="T622"> </text:span><text:span text:style-name="T617">à</text:span><text:span text:style-name="T623"> </text:span><text:span text:style-name="T617">Cessão</text:span><text:span text:style-name="T624"> </text:span><text:span text:style-name="T617">Onerosa</text:span><text:span text:style-name="T618"> </text:span><text:span text:style-name="T621">dos</text:span><text:span text:style-name="T625"> </text:span><text:span text:style-name="T621">Imóveis</text:span><text:span text:style-name="T626"> </text:span><text:span text:style-name="T621">do</text:span><text:span text:style-name="T627"> </text:span><text:span text:style-name="T621">Instituto de</text:span><text:span text:style-name="T628"> </text:span><text:span text:style-name="T617">Previdência </text:span><text:span text:style-name="T621">do</text:span><text:span text:style-name="T629"> </text:span><text:span text:style-name="T617">Município </text:span><text:span text:style-name="T621">de </text:span><text:span text:style-name="T617">Cachoeiro de</text:span><text:span text:style-name="T622"> </text:span><text:span text:style-name="T621">ltapemirim -</text:span><text:span text:style-name="T630"> </text:span><text:span text:style-name="T621">IPACI.</text:span></text:p>
      <text:p text:style-name="P845"/>
      <text:list text:continue-numbering="true" text:style-name="WWNum3">
        <text:list-item>
          <text:p text:style-name="P846"><text:span text:style-name="T631">Abrangência:</text:span><text:span text:style-name="T632"><text:tab/></text:span></text:p>
        </text:list-item>
      </text:list>
      <text:p text:style-name="P847"/>
      <text:p text:style-name="P848"><text:span text:style-name="T617">Órgãos </text:span><text:span text:style-name="T621">da </text:span><text:span text:style-name="T617">Administração Direta e </text:span><text:span text:style-name="T621">demais interessados </text:span><text:span text:style-name="T617">em </text:span><text:span text:style-name="T621">locação dos </text:span><text:span text:style-name="T617">imóveis </text:span><text:span text:style-name="T621">de propriedade do </text:span><text:span text:style-name="T617">Instituto </text:span><text:span text:style-name="T621">de</text:span><text:span text:style-name="T628"> </text:span><text:span text:style-name="T617">Previdência </text:span><text:span text:style-name="T621">do</text:span><text:span text:style-name="T629"> </text:span><text:span text:style-name="T617">Município de Cachoeiro </text:span><text:span text:style-name="T621">de</text:span><text:span text:style-name="T633"> </text:span><text:span text:style-name="T621">ltapemirim.</text:span></text:p>
      <text:p text:style-name="P849"/>
      <text:list text:continue-numbering="true" text:style-name="WWNum3">
        <text:list-item>
          <text:p text:style-name="P850"><text:span text:style-name="T634">Base</text:span><text:span text:style-name="T635"> </text:span><text:span text:style-name="T634">Legal</text:span><text:span text:style-name="T636"> </text:span><text:span text:style-name="T634">e</text:span><text:span text:style-name="T637"> </text:span><text:span text:style-name="T638">Regulamentar:</text:span><text:span text:style-name="T616"><text:tab/></text:span></text:p>
        </text:list-item>
      </text:list>
      <text:p text:style-name="P843"/>
      <text:p text:style-name="P851"><text:span text:style-name="T639">Lei</text:span><text:span text:style-name="T640"> </text:span><text:span text:style-name="T639">Municipal</text:span><text:span text:style-name="T641"> </text:span><text:span text:style-name="T642">nº</text:span><text:span text:style-name="T643"> </text:span><text:span text:style-name="T639">6.910/2013</text:span><text:span text:style-name="T644"> </text:span><text:span text:style-name="T639">-</text:span><text:span text:style-name="T645"> </text:span><text:span text:style-name="T642">Reestrutura</text:span><text:span text:style-name="T646"> </text:span><text:span text:style-name="T639">o</text:span><text:span text:style-name="T647"> </text:span><text:span text:style-name="T639">RPPS</text:span><text:span text:style-name="T648"> </text:span><text:span text:style-name="T639">de</text:span><text:span text:style-name="T640"> </text:span><text:span text:style-name="T649">Cachoeiro </text:span><text:span text:style-name="T639">de</text:span><text:span text:style-name="T650"> </text:span><text:span text:style-name="T642">Itapemirim;</text:span></text:p>
      <text:p text:style-name="P734"/>
      <text:list text:continue-numbering="true" text:style-name="WWNum3">
        <text:list-item>
          <text:p text:style-name="P852"><text:span text:style-name="T615">Conceitos:</text:span><text:span text:style-name="T616"><text:tab/></text:span></text:p>
        </text:list-item>
      </text:list>
      <text:p text:style-name="P853"/>
      <text:p text:style-name="P854"><text:span text:style-name="T651">Cessão de </text:span><text:span text:style-name="T652">Uso </text:span><text:span text:style-name="T651">de Forma Onerosa: </text:span><text:span text:style-name="T617">Transferência temporária </text:span><text:span text:style-name="T621">de </text:span><text:span text:style-name="T617">posse de imóvel disponível, de forma onerosa, entre o Órgão Gestor e </text:span><text:span text:style-name="T621">demais </text:span><text:span text:style-name="T617">Órgãos </text:span><text:span text:style-name="T621">da </text:span><text:span text:style-name="T617">Administração Direta </text:span><text:span text:style-name="T621">do </text:span><text:span text:style-name="T617">município </text:span><text:span text:style-name="T621">ou </text:span><text:span text:style-name="T617">outros interessados com atribuição </text:span><text:span text:style-name="T621">de </text:span><text:span text:style-name="T617">responsabilidades, efetivando-se por meio </text:span><text:span text:style-name="T621">de</text:span><text:span text:style-name="T653"> </text:span><text:span text:style-name="T617">Termo </text:span><text:span text:style-name="T621">de </text:span><text:span text:style-name="T617">Cessão </text:span><text:span text:style-name="T621">de </text:span><text:span text:style-name="T617">Uso </text:span><text:span text:style-name="T621">de</text:span><text:span text:style-name="T626"> </text:span><text:span text:style-name="T617">Forma Onerosa;</text:span></text:p>
      <text:p text:style-name="P855"/>
      <text:p text:style-name="P856"><draw:frame draw:style-name="fr4" draw:name="Image265" text:anchor-type="char" svg:x="1.8925in" svg:y="0.3075in" svg:width="4.6638in" svg:height="0.348in" draw:z-index="61"><draw:image xlink:href="Pictures/10000001000002010000002602628A1B.png" xlink:type="simple" xlink:show="embed" xlink:actuate="onLoad" draw:mime-type="image/png"/></draw:frame></text:p>
      <text:p text:style-name="P857"/>
      <text:p text:style-name="P731"/>
      <text:p text:style-name="P858"/>
      <text:p text:style-name="P859"><text:span text:style-name="T652">Órgão</text:span><text:span text:style-name="T654"> </text:span><text:span text:style-name="T655">Cessionário:</text:span><text:span text:style-name="T656"> </text:span><text:span text:style-name="T657">Órgão</text:span><text:span text:style-name="T658"> </text:span><text:span text:style-name="T617">beneficiado</text:span><text:span text:style-name="T659"> </text:span><text:span text:style-name="T617">com</text:span><text:span text:style-name="T660"> </text:span><text:span text:style-name="T657">a</text:span><text:span text:style-name="T661"> </text:span><text:span text:style-name="T657">cessão,</text:span><text:span text:style-name="T662"> </text:span><text:span text:style-name="T657">aquele</text:span><text:span text:style-name="T663"> </text:span><text:span text:style-name="T617">que</text:span><text:span text:style-name="T660"> </text:span><text:span text:style-name="T657">recebe</text:span><text:span text:style-name="T664"> </text:span><text:span text:style-name="T617">o</text:span><text:span text:style-name="T623"> </text:span><text:span text:style-name="T665">imóvel;</text:span></text:p>
      <text:p text:style-name="P860"/>
      <text:p text:style-name="P861"><text:span text:style-name="T652">Órgão Cedente: </text:span><text:span text:style-name="T657">Instituto </text:span><text:span text:style-name="T617">de </text:span><text:span text:style-name="T657">Previdência </text:span><text:span text:style-name="T617">do </text:span><text:span text:style-name="T657">Município </text:span><text:span text:style-name="T617">de </text:span><text:span text:style-name="T657">Cachoeiro </text:span><text:span text:style-name="T617">de Itapemirim </text:span><text:span text:style-name="T657">- </text:span><text:span text:style-name="T665">IPACI;</text:span></text:p>
      <text:p text:style-name="P862"/>
      <text:p text:style-name="P863"><text:span text:style-name="T652">Laudo de Avaliação: </text:span><text:span text:style-name="T617">Relatório técnico </text:span><text:span text:style-name="T657">contendo a </text:span><text:span text:style-name="T617">de</text:span><text:span text:style-name="T666">sc</text:span><text:span text:style-name="T617">rição do imóvel e </text:span><text:span text:style-name="T657">registro fotográfico, </text:span><text:span text:style-name="T617">para documentar o</text:span><text:span text:style-name="T622"> </text:span><text:span text:style-name="T657">estado </text:span><text:span text:style-name="T617">de</text:span><text:span text:style-name="T624"> </text:span><text:span text:style-name="T617">conservação do</text:span><text:span text:style-name="T624"> </text:span><text:span text:style-name="T657">imóvel,</text:span><text:span text:style-name="T667"> </text:span><text:span text:style-name="T617">o</text:span><text:span text:style-name="T622"> </text:span><text:span text:style-name="T657">valor real</text:span><text:span text:style-name="T665"> </text:span><text:span text:style-name="T617">de</text:span><text:span text:style-name="T659"> </text:span><text:span text:style-name="T617">mercado para </text:span><text:span text:style-name="T657">fins </text:span><text:span text:style-name="T617">de </text:span><text:span text:style-name="T657">venda e </text:span><text:span text:style-name="T617">locação</text:span><text:span text:style-name="T666">.</text:span></text:p>
      <text:p text:style-name="P864"/>
      <text:list text:continue-numbering="true" text:style-name="WWNum3">
        <text:list-item>
          <text:p text:style-name="P865"><text:span text:style-name="T668">Competências</text:span><text:span text:style-name="T669"> </text:span><text:span text:style-name="T668">e</text:span><text:span text:style-name="T670"> </text:span><text:span text:style-name="T671">Responsabilidades:</text:span><text:span text:style-name="T668"><text:tab/></text:span></text:p>
        </text:list-item>
      </text:list>
      <text:p text:style-name="P866"/>
      <text:list text:continue-numbering="true" text:style-name="WWNum3">
        <text:list-item>
          <text:list>
            <text:list-item>
              <text:p text:style-name="P867"><text:span text:style-name="T672">-</text:span><text:span text:style-name="T673"> </text:span><text:span text:style-name="T672">Diretoria</text:span><text:span text:style-name="T674"> </text:span><text:span text:style-name="T675">Administrativa</text:span></text:p>
              <text:list>
                <text:list-item>
                  <text:p text:style-name="P868"><text:span text:style-name="T676">-</text:span><text:span text:style-name="T677"> </text:span><text:span text:style-name="T617">Contratar</text:span><text:span text:style-name="T678"> </text:span><text:span text:style-name="T617">anualmente</text:span><text:span text:style-name="T679"> </text:span><text:span text:style-name="T617">empresa</text:span><text:span text:style-name="T680"> </text:span><text:span text:style-name="T681">de </text:span><text:span text:style-name="T617">prestação</text:span><text:span text:style-name="T682"> </text:span><text:span text:style-name="T681">de </text:span><text:span text:style-name="T617">serviço </text:span><text:span text:style-name="T681">para </text:span><text:span text:style-name="T617">emissão</text:span><text:span text:style-name="T678"> </text:span><text:span text:style-name="T617">de </text:span><text:span text:style-name="T681">laudo de </text:span><text:span text:style-name="T683">avaliação</text:span><text:span text:style-name="T684">/</text:span><text:span text:style-name="T659">vistoria;</text:span></text:p>
                </text:list-item>
                <text:list-item>
                  <text:p text:style-name="P869"><text:span text:style-name="T681">-</text:span><text:span text:style-name="T685"> </text:span><text:span text:style-name="T617">Monitorar</text:span><text:span text:style-name="T618"> </text:span><text:span text:style-name="T617">as</text:span><text:span text:style-name="T620"> </text:span><text:span text:style-name="T681">providências</text:span><text:span text:style-name="T686"> </text:span><text:span text:style-name="T617">acerca</text:span><text:span text:style-name="T687"> </text:span><text:span text:style-name="T681">da</text:span><text:span text:style-name="T688"> </text:span><text:span text:style-name="T617">manutenção</text:span><text:span text:style-name="T689"> </text:span><text:span text:style-name="T681">dos</text:span><text:span text:style-name="T686"> </text:span><text:span text:style-name="T681">bens</text:span><text:span text:style-name="T688"> </text:span><text:span text:style-name="T681">disponíveis</text:span><text:span text:style-name="T690"> </text:span><text:span text:style-name="T617">para</text:span><text:span text:style-name="T660"> </text:span><text:span text:style-name="T683">cessão</text:span><text:span text:style-name="T665">.</text:span></text:p>
                </text:list-item>
                <text:list-item>
                  <text:p text:style-name="P870"><text:span text:style-name="T617">-Atualizar o</text:span><text:span text:style-name="T619"> </text:span><text:span text:style-name="T617">valor</text:span><text:span text:style-name="T618"> </text:span><text:span text:style-name="T681">dos</text:span><text:span text:style-name="T691"> </text:span><text:span text:style-name="T681">bens</text:span><text:span text:style-name="T692"> </text:span><text:span text:style-name="T617">ativos </text:span><text:span text:style-name="T681">no</text:span><text:span text:style-name="T692"> </text:span><text:span text:style-name="T617">sistema</text:span><text:span text:style-name="T659"> </text:span><text:span text:style-name="T681">de</text:span><text:span text:style-name="T693"> </text:span><text:span text:style-name="T617">patrimônio. 5.1.4- Elaborar instrumento </text:span><text:span text:style-name="T681">de </text:span><text:span text:style-name="T617">Termo </text:span><text:span text:style-name="T681">de </text:span><text:span text:style-name="T617">Cessão </text:span><text:span text:style-name="T681">de </text:span><text:span text:style-name="T617">Uso;</text:span></text:p>
                </text:list-item>
              </text:list>
            </text:list-item>
          </text:list>
        </text:list-item>
      </text:list>
      <text:p text:style-name="P871"><text:span text:style-name="T617">5.1.5</text:span><text:span text:style-name="T620"> </text:span><text:span text:style-name="T681">-</text:span><text:span text:style-name="T694"> </text:span><text:span text:style-name="T617">Dar</text:span><text:span text:style-name="T687"> </text:span><text:span text:style-name="T617">publicidade</text:span><text:span text:style-name="T659"> </text:span><text:span text:style-name="T617">aos</text:span><text:span text:style-name="T620"> </text:span><text:span text:style-name="T617">atos</text:span><text:span text:style-name="T695"> </text:span><text:span text:style-name="T681">relacionados</text:span><text:span text:style-name="T683"> </text:span><text:span text:style-name="T617">à</text:span><text:span text:style-name="T620"> </text:span><text:span text:style-name="T617">cessão</text:span><text:span text:style-name="T695"> </text:span><text:span text:style-name="T617">dos</text:span><text:span text:style-name="T660"> </text:span><text:span text:style-name="T617">bens</text:span><text:span text:style-name="T687"> </text:span><text:span text:style-name="T659">imóveis.</text:span></text:p>
      <text:p text:style-name="P872"/>
      <text:list text:continue-numbering="true" text:style-name="WWNum3">
        <text:list-item>
          <text:list>
            <text:list-item>
              <text:p text:style-name="P867"><text:span text:style-name="T672">-</text:span><text:span text:style-name="T696"> </text:span><text:span text:style-name="T672">Diretoria</text:span><text:span text:style-name="T697"> </text:span><text:span text:style-name="T672">de</text:span><text:span text:style-name="T698"> </text:span><text:span text:style-name="T699">Contabilidade</text:span></text:p>
              <text:list>
                <text:list-item>
                  <text:p text:style-name="P873"><text:span text:style-name="T681">-</text:span><text:span text:style-name="T700"> </text:span><text:span text:style-name="T681">Realizar</text:span><text:span text:style-name="T701"> </text:span><text:span text:style-name="T617">a</text:span><text:span text:style-name="T623"> </text:span><text:span text:style-name="T681">contabilização</text:span><text:span text:style-name="T702"> </text:span><text:span text:style-name="T681">das</text:span><text:span text:style-name="T693"> </text:span><text:span text:style-name="T617">receitas</text:span><text:span text:style-name="T622"> </text:span><text:span text:style-name="T617">e</text:span><text:span text:style-name="T623"> </text:span><text:span text:style-name="T681">despesas</text:span><text:span text:style-name="T683"> </text:span><text:span text:style-name="T681">da</text:span><text:span text:style-name="T703"> </text:span><text:span text:style-name="T617">cessão</text:span><text:span text:style-name="T619"> </text:span><text:span text:style-name="T681">de</text:span><text:span text:style-name="T693"> </text:span><text:span text:style-name="T704">uso.</text:span></text:p>
                </text:list-item>
                <text:list-item>
                  <text:p text:style-name="P874"><text:span text:style-name="T705">-</text:span><text:span text:style-name="T706"> </text:span><text:span text:style-name="T705">Realizar</text:span><text:span text:style-name="T707"> </text:span><text:span text:style-name="T708">registro</text:span><text:span text:style-name="T709"> </text:span><text:span text:style-name="T705">da</text:span><text:span text:style-name="T710"> </text:span><text:span text:style-name="T708">atualização</text:span><text:span text:style-name="T711"> </text:span><text:span text:style-name="T708">do</text:span><text:span text:style-name="T712"> </text:span><text:span text:style-name="T708">valor</text:span><text:span text:style-name="T713"> </text:span><text:span text:style-name="T705">dos</text:span><text:span text:style-name="T714"> </text:span><text:span text:style-name="T715">bens.</text:span></text:p>
                </text:list-item>
              </text:list>
            </text:list-item>
          </text:list>
        </text:list-item>
      </text:list>
      <text:p text:style-name="P734"/>
      <text:list text:continue-numbering="true" text:style-name="WWNum3">
        <text:list-item>
          <text:list>
            <text:list-item>
              <text:p text:style-name="P875"><text:span text:style-name="T672">-</text:span><text:span text:style-name="T716"> </text:span><text:span text:style-name="T672">Diretoria</text:span><text:span text:style-name="T717"> </text:span><text:span text:style-name="T699">Financeira</text:span></text:p>
              <text:list>
                <text:list-item>
                  <text:p text:style-name="P874"><text:span text:style-name="T681">-</text:span><text:span text:style-name="T718"> </text:span><text:span text:style-name="T617">Calcular</text:span><text:span text:style-name="T659"> </text:span><text:span text:style-name="T617">e</text:span><text:span text:style-name="T623"> </text:span><text:span text:style-name="T617">atualizar</text:span><text:span text:style-name="T719"> </text:span><text:span text:style-name="T617">os</text:span><text:span text:style-name="T695"> </text:span><text:span text:style-name="T617">valores</text:span><text:span text:style-name="T720"> </text:span><text:span text:style-name="T681">devidos</text:span><text:span text:style-name="T666">,</text:span><text:span text:style-name="T721"> </text:span><text:span text:style-name="T617">em</text:span><text:span text:style-name="T720"> </text:span><text:span text:style-name="T681">casos</text:span><text:span text:style-name="T686"> </text:span><text:span text:style-name="T681">de</text:span><text:span text:style-name="T703"> </text:span><text:span text:style-name="T683">inadimplemento.</text:span></text:p>
                </text:list-item>
                <text:list-item>
                  <text:p text:style-name="P876"><text:span text:style-name="T681">-</text:span><text:span text:style-name="T722"> </text:span><text:span text:style-name="T617">Elaborar</text:span><text:span text:style-name="T720"> </text:span><text:span text:style-name="T617">o</text:span><text:span text:style-name="T623"> </text:span><text:span text:style-name="T681">documento</text:span><text:span text:style-name="T691"> </text:span><text:span text:style-name="T681">de</text:span><text:span text:style-name="T723"> </text:span><text:span text:style-name="T617">cobrança</text:span><text:span text:style-name="T724"> </text:span><text:span text:style-name="T681">nos</text:span><text:span text:style-name="T723"> </text:span><text:span text:style-name="T617">termos</text:span><text:span text:style-name="T623"> </text:span><text:span text:style-name="T617">da</text:span><text:span text:style-name="T623"> </text:span><text:span text:style-name="T704">Lei.</text:span></text:p>
                </text:list-item>
                <text:list-item>
                  <text:p text:style-name="P877"><text:span text:style-name="T708">-</text:span><text:span text:style-name="T725"> </text:span><text:span text:style-name="T705">Informar</text:span><text:span text:style-name="T726"> </text:span><text:span text:style-name="T708">ao</text:span><text:span text:style-name="T727"> </text:span><text:span text:style-name="T708">Fiscal</text:span><text:span text:style-name="T728"> </text:span><text:span text:style-name="T705">do</text:span><text:span text:style-name="T729"> </text:span><text:span text:style-name="T708">contrato</text:span><text:span text:style-name="T709"> </text:span><text:span text:style-name="T708">sobre</text:span><text:span text:style-name="T730"> </text:span><text:span text:style-name="T708">valores</text:span><text:span text:style-name="T731"> </text:span><text:span text:style-name="T708">em</text:span><text:span text:style-name="T730"> </text:span><text:span text:style-name="T642">atraso.</text:span></text:p>
                </text:list-item>
              </text:list>
            </text:list-item>
          </text:list>
        </text:list-item>
      </text:list>
      <text:p text:style-name="P734"/>
      <text:list text:continue-numbering="true" text:style-name="WWNum3">
        <text:list-item>
          <text:list>
            <text:list-item>
              <text:p text:style-name="P875"><text:span text:style-name="T732">-</text:span><text:span text:style-name="T733"> </text:span><text:span text:style-name="T732">Diretoria</text:span><text:span text:style-name="T734"> </text:span><text:span text:style-name="T735">Jurídica</text:span></text:p>
              <text:list>
                <text:list-item>
                  <text:p text:style-name="P878"><text:span text:style-name="T617">-</text:span><text:span text:style-name="T736"> </text:span><text:span text:style-name="T617">Realizar análise e </text:span><text:span text:style-name="T681">parecer </text:span><text:span text:style-name="T617">sobre a</text:span><text:span text:style-name="T720"> </text:span><text:span text:style-name="T617">cessão</text:span><text:span text:style-name="T659"> </text:span><text:span text:style-name="T617">onerosa e</text:span><text:span text:style-name="T720"> </text:span><text:span text:style-name="T681">minuta do</text:span><text:span text:style-name="T690"> </text:span><text:span text:style-name="T617">Termo </text:span><text:span text:style-name="T681">de </text:span><text:span text:style-name="T617">Cessão </text:span><text:span text:style-name="T681">de </text:span><text:span text:style-name="T622">Uso.</text:span></text:p>
                </text:list-item>
              </text:list>
            </text:list-item>
          </text:list>
        </text:list-item>
      </text:list>
      <text:p text:style-name="P879"/>
      <text:list text:continue-numbering="true" text:style-name="WWNum3">
        <text:list-item>
          <text:list>
            <text:list-item>
              <text:p text:style-name="P867"><text:span text:style-name="T732">-</text:span><text:span text:style-name="T737"> </text:span><text:span text:style-name="T732">Presidência</text:span><text:span text:style-name="T738"> </text:span><text:span text:style-name="T739">Executiva</text:span></text:p>
              <text:list>
                <text:list-item>
                  <text:p text:style-name="P880"><text:span text:style-name="T617">-Autorizar</text:span><text:span text:style-name="T740"> </text:span><text:span text:style-name="T681">cessão</text:span><text:span text:style-name="T704"> </text:span><text:span text:style-name="T681">de</text:span><text:span text:style-name="T703"> </text:span><text:span text:style-name="T681">imóveis</text:span><text:span text:style-name="T683"> </text:span><text:span text:style-name="T681">de</text:span><text:span text:style-name="T693"> </text:span><text:span text:style-name="T617">propriedade</text:span><text:span text:style-name="T741"> </text:span><text:span text:style-name="T681">do</text:span><text:span text:style-name="T703"> </text:span><text:span text:style-name="T617">Instituto</text:span><text:span text:style-name="T742"> </text:span><text:span text:style-name="T681">de</text:span><text:span text:style-name="T704"> </text:span><text:span text:style-name="T659">Previdência.</text:span></text:p>
                </text:list-item>
                <text:list-item>
                  <text:p text:style-name="P881"><text:span text:style-name="T681">-</text:span><text:span text:style-name="T718"> </text:span><text:span text:style-name="T681">Realizar</text:span><text:span text:style-name="T686"> </text:span><text:span text:style-name="T617">cobrança</text:span><text:span text:style-name="T624"> </text:span><text:span text:style-name="T617">dos</text:span><text:span text:style-name="T623"> </text:span><text:span text:style-name="T617">valores</text:span><text:span text:style-name="T687"> </text:span><text:span text:style-name="T617">em</text:span><text:span text:style-name="T720"> </text:span><text:span text:style-name="T659">atraso.</text:span></text:p>
                </text:list-item>
                <text:list-item>
                  <text:p text:style-name="P877"><text:span text:style-name="T617">-</text:span><text:span text:style-name="T743"> </text:span><text:span text:style-name="T617">Nomear</text:span><text:span text:style-name="T618"> </text:span><text:span text:style-name="T617">Fiscal</text:span><text:span text:style-name="T624"> </text:span><text:span text:style-name="T681">do</text:span><text:span text:style-name="T688"> </text:span><text:span text:style-name="T617">Termo</text:span><text:span text:style-name="T689"> </text:span><text:span text:style-name="T681">de</text:span><text:span text:style-name="T688"> </text:span><text:span text:style-name="T617">cessão</text:span><text:span text:style-name="T720"> </text:span><text:span text:style-name="T681">de</text:span><text:span text:style-name="T690"> </text:span><text:span text:style-name="T622">Uso.</text:span></text:p>
                </text:list-item>
              </text:list>
            </text:list-item>
          </text:list>
        </text:list-item>
      </text:list>
      <text:p text:style-name="P734"/>
      <text:list text:continue-numbering="true" text:style-name="WWNum3">
        <text:list-item>
          <text:list>
            <text:list-item>
              <text:p text:style-name="P882"><text:span text:style-name="T672">-</text:span><text:span text:style-name="T673"> </text:span><text:span text:style-name="T672">Fiscal</text:span><text:span text:style-name="T744"> </text:span><text:span text:style-name="T672">do</text:span><text:span text:style-name="T745"> </text:span><text:span text:style-name="T672">Termo</text:span><text:span text:style-name="T746"> </text:span><text:span text:style-name="T672">de</text:span><text:span text:style-name="T745"> </text:span><text:span text:style-name="T672">cessão</text:span><text:span text:style-name="T674"> </text:span><text:span text:style-name="T672">de</text:span><text:span text:style-name="T747"> </text:span><text:span text:style-name="T748">Uso</text:span></text:p>
              <text:list>
                <text:list-item>
                  <text:p text:style-name="P883"><text:span text:style-name="T681">-</text:span><text:span text:style-name="T749"> </text:span><text:span text:style-name="T617">Formalizar mensalmente a cobrança </text:span><text:span text:style-name="T681">do </text:span><text:span text:style-name="T617">valor </text:span><text:span text:style-name="T681">da </text:span><text:span text:style-name="T617">cessão onerosa, encaminhando à </text:span><text:span text:style-name="T681">cessionária </text:span><text:span text:style-name="T617">a respectiva cobrança com antecedência mínima de 20 (vinte) dias </text:span><text:span text:style-name="T681">da data de </text:span><text:span text:style-name="T617">vencimento da parcela, observado </text:span><text:span text:style-name="T681">que </text:span><text:span text:style-name="T617">cada parcela corresponderá ao </text:span><text:span text:style-name="T681">período mensal de utili</text:span><text:span text:style-name="T657">zação </text:span><text:span text:style-name="T617">do imóvel, contado a partir da </text:span><text:span text:style-name="T681">data de início da </text:span><text:span text:style-name="T617">cessão.</text:span></text:p>
                </text:list-item>
                <text:list-item>
                  <text:p text:style-name="P884"><text:span text:style-name="T708">-</text:span><text:span text:style-name="T725"> </text:span><text:span text:style-name="T705">Informar</text:span><text:span text:style-name="T726"> </text:span><text:span text:style-name="T708">à</text:span><text:span text:style-name="T750"> </text:span><text:span text:style-name="T705">Presidência</text:span><text:span text:style-name="T751"> </text:span><text:span text:style-name="T708">sobre</text:span><text:span text:style-name="T750"> </text:span><text:span text:style-name="T708">os</text:span><text:span text:style-name="T727"> </text:span><text:span text:style-name="T708">valores</text:span><text:span text:style-name="T731"> </text:span><text:span text:style-name="T708">em</text:span><text:span text:style-name="T750"> </text:span><text:span text:style-name="T642">atraso.</text:span></text:p>
                </text:list-item>
                <text:list-item>
                  <text:p text:style-name="P885"><text:span text:style-name="T681">-</text:span><text:span text:style-name="T752"> </text:span><text:span text:style-name="T617">Registrar</text:span><text:span text:style-name="T753"> </text:span><text:span text:style-name="T681">no</text:span><text:span text:style-name="T752"> </text:span><text:span text:style-name="T681">processo</text:span><text:span text:style-name="T752"> </text:span><text:span text:style-name="T681">de</text:span><text:span text:style-name="T754"> </text:span><text:span text:style-name="T617">controle</text:span><text:span text:style-name="T753"> </text:span><text:span text:style-name="T681">de</text:span><text:span text:style-name="T752"> </text:span><text:span text:style-name="T681">cessão</text:span><text:span text:style-name="T752"> </text:span><text:span text:style-name="T681">do</text:span><text:span text:style-name="T752"> </text:span><text:span text:style-name="T617">imóvel,</text:span><text:span text:style-name="T753"> </text:span><text:span text:style-name="T617">todos</text:span><text:span text:style-name="T753"> </text:span><text:span text:style-name="T617">os</text:span><text:span text:style-name="T755"> </text:span><text:span text:style-name="T617">atos</text:span><text:span text:style-name="T753"> </text:span><text:span text:style-name="T681">que</text:span><text:span text:style-name="T752"> </text:span><text:span text:style-name="T681">tenha reflexo na </text:span><text:span text:style-name="T617">cessão </text:span><text:span text:style-name="T681">de </text:span><text:span text:style-name="T617">uso.</text:span></text:p>
                </text:list-item>
              </text:list>
            </text:list-item>
          </text:list>
        </text:list-item>
      </text:list>
      <text:p text:style-name="P886"><draw:frame draw:style-name="fr4" draw:name="Image127" text:anchor-type="char" svg:x="1.8402in" svg:y="0.3283in" svg:width="4.6728in" svg:height="0.3484in" draw:z-index="3"><draw:image xlink:href="Pictures/1000000100000202000000261CA097D3.png" xlink:type="simple" xlink:show="embed" xlink:actuate="onLoad" draw:mime-type="image/png"/></draw:frame></text:p>
      <text:p text:style-name="P887"/>
      <text:p text:style-name="P756"/>
      <text:p text:style-name="P888"/>
      <text:list text:continue-numbering="true" text:style-name="WWNum3">
        <text:list-item>
          <text:list>
            <text:list-item>
              <text:h text:style-name="P889" text:outline-level="8"><text:span text:style-name="T756">-</text:span><text:span text:style-name="T757"> </text:span><text:span text:style-name="T758">Comissão</text:span><text:span text:style-name="T759"> </text:span><text:span text:style-name="T760">Permanente</text:span><text:span text:style-name="T761"> </text:span><text:span text:style-name="T760">de</text:span><text:span text:style-name="T762"> </text:span><text:span text:style-name="T760">Controle</text:span><text:span text:style-name="T763"> </text:span><text:span text:style-name="T760">dos</text:span><text:span text:style-name="T764"> </text:span><text:span text:style-name="T760">Bens</text:span><text:span text:style-name="T765"> </text:span><text:span text:style-name="T760">Imóveis</text:span><text:span text:style-name="T766"> </text:span><text:span text:style-name="T760">do</text:span><text:span text:style-name="T767"> IPACI</text:span></text:h>
              <text:list>
                <text:list-item>
                  <text:p text:style-name="P890"><text:span text:style-name="T768">-</text:span><text:span text:style-name="T769"> </text:span><text:span text:style-name="T770">Realizar visita </text:span><text:span text:style-name="T768">periódica para </text:span><text:span text:style-name="T770">verificar estado </text:span><text:span text:style-name="T768">de </text:span><text:span text:style-name="T770">conservação </text:span><text:span text:style-name="T768">dos bens, nos termos </text:span><text:span text:style-name="T770">da Portaria nº </text:span><text:span text:style-name="T768">148</text:span><text:span text:style-name="T771">/</text:span><text:span text:style-name="T770">2026</text:span><text:span text:style-name="T772">.</text:span></text:p>
                </text:list-item>
              </text:list>
            </text:list-item>
          </text:list>
        </text:list-item>
      </text:list>
      <text:p text:style-name="P891"/>
      <text:list text:continue-numbering="true" text:style-name="WWNum3">
        <text:list-item>
          <text:h text:style-name="P892" text:outline-level="8"><text:span text:style-name="T773">Procedimentos:</text:span><text:span text:style-name="T774"><text:tab/></text:span></text:h>
        </text:list-item>
      </text:list>
      <text:p text:style-name="P893"/>
      <text:list text:continue-numbering="true" text:style-name="WWNum3">
        <text:list-item>
          <text:list>
            <text:list-item>
              <text:p text:style-name="P894"><text:span text:style-name="T775">-</text:span><text:span text:style-name="T776"> </text:span><text:span text:style-name="T775">Órgão</text:span><text:span text:style-name="T777"> </text:span><text:span text:style-name="T778">Cessionário</text:span></text:p>
              <text:list>
                <text:list-item>
                  <text:p text:style-name="P895"><text:span text:style-name="T770">-</text:span><text:span text:style-name="T779"> </text:span><text:span text:style-name="T770">Encaminha </text:span><text:span text:style-name="T768">requerimento </text:span><text:span text:style-name="T770">com a especificação </text:span><text:span text:style-name="T768">do </text:span><text:span text:style-name="T770">imóvel </text:span><text:span text:style-name="T768">pleiteado, </text:span><text:span text:style-name="T770">através do sistema </text:span><text:span text:style-name="T768">de </text:span><text:span text:style-name="T770">controle de </text:span><text:span text:style-name="T768">processo, </text:span><text:span text:style-name="T770">contendo justificativa </text:span><text:span text:style-name="T768">de uso </text:span><text:span text:style-name="T770">e prazo de utilização.</text:span></text:p>
                  <text:list>
                    <text:list-item>
                      <text:p text:style-name="P896"><text:span text:style-name="T768">-</text:span><text:span text:style-name="T769"> </text:span><text:span text:style-name="T771">Em </text:span><text:span text:style-name="T770">caso </text:span><text:span text:style-name="T768">de </text:span><text:span text:style-name="T770">interessado</text:span><text:span text:style-name="T780"> </text:span><text:span text:style-name="T770">externo, o requerimento</text:span><text:span text:style-name="T781"> </text:span><text:span text:style-name="T770">deverá ser encaminhado ao </text:span><text:span text:style-name="T768">protocolo do </text:span><text:span text:style-name="T770">Instituto, </text:span><text:span text:style-name="T768">podendo </text:span><text:span text:style-name="T770">ser </text:span><text:span text:style-name="T768">de </text:span><text:span text:style-name="T770">forma </text:span><text:span text:style-name="T768">presencial </text:span><text:span text:style-name="T770">ou </text:span><text:span text:style-name="T768">por </text:span><text:span text:style-name="T770">e-mail institucional, </text:span><text:span text:style-name="T768">no </text:span><text:span text:style-name="T770">seguinte endereço: </text:span><text:a xlink:type="simple" xlink:href="mailto:administrativo@ipaci.es.gov.br" text:style-name="ListLabel_20_47" text:visited-style-name="ListLabel_20_47"><text:span text:style-name="T770">administrativo@ipaci.es.gov.br.</text:span></text:a></text:p>
                    </text:list-item>
                  </text:list>
                </text:list-item>
              </text:list>
            </text:list-item>
          </text:list>
        </text:list-item>
      </text:list>
      <text:p text:style-name="P897"/>
      <text:list text:continue-numbering="true" text:style-name="WWNum3">
        <text:list-item>
          <text:list>
            <text:list-item>
              <text:h text:style-name="P898" text:outline-level="8"><text:span text:style-name="T760">-</text:span><text:span text:style-name="T782"> </text:span><text:span text:style-name="T760">Presidência</text:span><text:span text:style-name="T783"> </text:span><text:span text:style-name="T767">Executiva</text:span></text:h>
              <text:list>
                <text:list-item>
                  <text:p text:style-name="P899"><text:span text:style-name="T770">-</text:span><text:span text:style-name="T779"> </text:span><text:span text:style-name="T770">Encaminhar o </text:span><text:span text:style-name="T768">processo </text:span><text:span text:style-name="T770">a </text:span><text:span text:style-name="T768">Diretoria </text:span><text:span text:style-name="T770">Administrativa para </text:span><text:span text:style-name="T768">juntar documentos do imóvel, </text:span><text:span text:style-name="T770">como Laudo </text:span><text:span text:style-name="T768">de </text:span><text:span text:style-name="T771">Avaliação, Escritura, </text:span><text:span text:style-name="T770">Certidões, Projetos, Espelho Cadastral Municipal entre outros), </text:span><text:span text:style-name="T768">nos </text:span><text:span text:style-name="T770">casos em </text:span><text:span text:style-name="T768">que </text:span><text:span text:style-name="T770">o interessado (cessionário) seja Órgão </text:span><text:span text:style-name="T768">da </text:span><text:span text:style-name="T770">Administração Pública.</text:span></text:p>
                </text:list-item>
              </text:list>
            </text:list-item>
          </text:list>
        </text:list-item>
      </text:list>
      <text:p text:style-name="P900"/>
      <text:list text:continue-numbering="true" text:style-name="WWNum3">
        <text:list-item>
          <text:list>
            <text:list-item>
              <text:h text:style-name="P898" text:outline-level="8"><text:span text:style-name="T760">-</text:span><text:span text:style-name="T784"> </text:span><text:span text:style-name="T760">Diretoria </text:span><text:span text:style-name="T767">Administrativa</text:span></text:h>
              <text:list>
                <text:list-item>
                  <text:p text:style-name="P901"><text:span text:style-name="T770">-</text:span><text:span text:style-name="T779"> </text:span><text:span text:style-name="T768">Juntar </text:span><text:span text:style-name="T770">a </text:span><text:span text:style-name="T768">documentação</text:span><text:span text:style-name="T769"> </text:span><text:span text:style-name="T768">indicada</text:span><text:span text:style-name="T769"> </text:span><text:span text:style-name="T768">no item </text:span><text:span text:style-name="T770">6.2.1 e remeter os autos à </text:span><text:span text:style-name="T768">Diretoria </text:span><text:span text:style-name="T770">Jurídica </text:span><text:span text:style-name="T768">para </text:span><text:span text:style-name="T770">análise.</text:span></text:p>
                </text:list-item>
                <text:list-item>
                  <text:p text:style-name="P902"><text:span text:style-name="T768">-</text:span><text:span text:style-name="T769"> </text:span><text:span text:style-name="T768">Providenciar </text:span><text:span text:style-name="T770">o protocolo </text:span><text:span text:style-name="T768">do requerimento, nos </text:span><text:span text:style-name="T770">casos </text:span><text:span text:style-name="T768">do </text:span><text:span text:style-name="T770">item 6.1.1.1, </text:span><text:span text:style-name="T768">juntando </text:span><text:span text:style-name="T770">os </text:span><text:span text:style-name="T768">documentos do imóvel, </text:span><text:span text:style-name="T770">como Laudo </text:span><text:span text:style-name="T768">de </text:span><text:span text:style-name="T770">Avaliação, Escritura, Certidões, </text:span><text:span text:style-name="T768">Projetos, </text:span><text:span text:style-name="T770">Espelho Cadastral Municipal entre outros);</text:span></text:p>
                </text:list-item>
                <text:list-item>
                  <text:p text:style-name="P903"><text:span text:style-name="T768">-</text:span><text:span text:style-name="T769"> </text:span><text:span text:style-name="T770">Elaborar minuta </text:span><text:span text:style-name="T768">do termo de </text:span><text:span text:style-name="T770">cessão onerosa com </text:span><text:span text:style-name="T771">valor </text:span><text:span text:style-name="T768">constante </text:span><text:span text:style-name="T770">da </text:span><text:span text:style-name="T768">última </text:span><text:span text:style-name="T785">avaliação.</text:span></text:p>
                </text:list-item>
                <text:list-item>
                  <text:p text:style-name="P904"><text:span text:style-name="T770">-</text:span><text:span text:style-name="T786"> </text:span><text:span text:style-name="T770">Encaminhar</text:span><text:span text:style-name="T787"> </text:span><text:span text:style-name="T770">à</text:span><text:span text:style-name="T788"> </text:span><text:span text:style-name="T768">Diretoria</text:span><text:span text:style-name="T789"> </text:span><text:span text:style-name="T790">Jurídica.</text:span></text:p>
                </text:list-item>
              </text:list>
            </text:list-item>
          </text:list>
        </text:list-item>
      </text:list>
      <text:p text:style-name="P905"/>
      <text:list text:continue-numbering="true" text:style-name="WWNum3">
        <text:list-item>
          <text:list>
            <text:list-item>
              <text:h text:style-name="P906" text:outline-level="8"><text:span text:style-name="T760">-</text:span><text:span text:style-name="T784"> </text:span><text:span text:style-name="T760">Diretoria</text:span><text:span text:style-name="T761"> </text:span><text:span text:style-name="T767">Jurídica</text:span></text:h>
              <text:list>
                <text:list-item>
                  <text:p text:style-name="P907"><text:span text:style-name="T770">-</text:span><text:span text:style-name="T791"> </text:span><text:span text:style-name="T770">Emitir</text:span><text:span text:style-name="T792"> </text:span><text:span text:style-name="T770">análise</text:span><text:span text:style-name="T793"> </text:span><text:span text:style-name="T770">e</text:span><text:span text:style-name="T794"> </text:span><text:span text:style-name="T770">parecer</text:span><text:span text:style-name="T795"> </text:span><text:span text:style-name="T770">acerca</text:span><text:span text:style-name="T796"> </text:span><text:span text:style-name="T768">da</text:span><text:span text:style-name="T797"> </text:span><text:span text:style-name="T770">cessão</text:span><text:span text:style-name="T792"> </text:span><text:span text:style-name="T768">de </text:span><text:span text:style-name="T770">uso e</text:span><text:span text:style-name="T793"> </text:span><text:span text:style-name="T768">do</text:span><text:span text:style-name="T798"> </text:span><text:span text:style-name="T770">termo</text:span><text:span text:style-name="T795"> </text:span><text:span text:style-name="T768">de</text:span><text:span text:style-name="T790"> </text:span><text:span text:style-name="T770">cessão</text:span><text:span text:style-name="T792"> </text:span><text:span text:style-name="T768">de </text:span><text:span text:style-name="T799">uso.</text:span></text:p>
                </text:list-item>
              </text:list>
            </text:list-item>
          </text:list>
        </text:list-item>
      </text:list>
      <text:p text:style-name="P908"/>
      <text:list text:continue-numbering="true" text:style-name="WWNum3">
        <text:list-item>
          <text:list>
            <text:list-item>
              <text:h text:style-name="P909" text:outline-level="8"><text:span text:style-name="T760">-</text:span><text:span text:style-name="T800"> </text:span><text:span text:style-name="T760">Presidência</text:span><text:span text:style-name="T801"> </text:span><text:span text:style-name="T802">Executiva</text:span></text:h>
              <text:list>
                <text:list-item>
                  <text:p text:style-name="P910"><text:span text:style-name="T768">-</text:span><text:span text:style-name="T803"> </text:span><text:span text:style-name="T768">Deliberar</text:span><text:span text:style-name="T789"> </text:span><text:span text:style-name="T770">sobre</text:span><text:span text:style-name="T792"> </text:span><text:span text:style-name="T770">a</text:span><text:span text:style-name="T804"> </text:span><text:span text:style-name="T770">cessão</text:span><text:span text:style-name="T792"> </text:span><text:span text:style-name="T768">do</text:span><text:span text:style-name="T805"> </text:span><text:span text:style-name="T768">uso</text:span><text:span text:style-name="T806"> </text:span><text:span text:style-name="T768">de</text:span><text:span text:style-name="T807"> </text:span><text:span text:style-name="T770">forma</text:span><text:span text:style-name="T808"> </text:span><text:span text:style-name="T785">onerosa.</text:span></text:p>
                </text:list-item>
                <text:list-item>
                  <text:p text:style-name="P911"><text:span text:style-name="T768">-</text:span><text:span text:style-name="T803"> </text:span><text:span text:style-name="T771">Encaminhar</text:span><text:span text:style-name="T809"> </text:span><text:span text:style-name="T770">à</text:span><text:span text:style-name="T810"> </text:span><text:span text:style-name="T770">Diretoria</text:span><text:span text:style-name="T811"> </text:span><text:span text:style-name="T785">Administrativa:</text:span></text:p>
                </text:list-item>
              </text:list>
            </text:list-item>
          </text:list>
        </text:list-item>
      </text:list>
      <text:p text:style-name="P912"><text:span text:style-name="T770">6</text:span><text:span text:style-name="T771">.</text:span><text:span text:style-name="T768">5.2</text:span><text:span text:style-name="T772">.</text:span><text:span text:style-name="T768">1</text:span><text:span text:style-name="T812"> </text:span><text:span text:style-name="T768">-</text:span><text:span text:style-name="T813"> </text:span><text:span text:style-name="T771">Emitir</text:span><text:span text:style-name="T814"> </text:span><text:span text:style-name="T768">termo</text:span><text:span text:style-name="T815"> </text:span><text:span text:style-name="T768">de</text:span><text:span text:style-name="T806"> </text:span><text:span text:style-name="T768">cessão</text:span><text:span text:style-name="T816"> </text:span><text:span text:style-name="T768">de</text:span><text:span text:style-name="T817"> </text:span><text:span text:style-name="T768">uso,</text:span><text:span text:style-name="T817"> </text:span><text:span text:style-name="T770">se</text:span><text:span text:style-name="T796"> </text:span><text:span text:style-name="T770">favorável</text:span><text:span text:style-name="T787"> </text:span><text:span text:style-name="T770">à</text:span><text:span text:style-name="T810"> </text:span><text:span text:style-name="T785">cessão.</text:span></text:p>
      <text:p text:style-name="P912"><text:span text:style-name="T770">6.5.2.2</text:span><text:span text:style-name="T818"> </text:span><text:span text:style-name="T768">-</text:span><text:span text:style-name="T819"> </text:span><text:span text:style-name="T770">Notificar</text:span><text:span text:style-name="T820"> </text:span><text:span text:style-name="T770">o</text:span><text:span text:style-name="T796"> </text:span><text:span text:style-name="T768">interessado</text:span><text:span text:style-name="T772">/</text:span><text:span text:style-name="T768">cessionário</text:span><text:span text:style-name="T772">, </text:span><text:span text:style-name="T768">quando</text:span><text:span text:style-name="T821"> </text:span><text:span text:style-name="T768">da</text:span><text:span text:style-name="T822"> </text:span><text:span text:style-name="T768">impossibilidade</text:span><text:span text:style-name="T823"> </text:span><text:span text:style-name="T768">da</text:span><text:span text:style-name="T798"> </text:span><text:span text:style-name="T785">cessão.</text:span></text:p>
      <text:p text:style-name="P913"/>
      <text:list text:continue-numbering="true" text:style-name="WWNum3">
        <text:list-item>
          <text:list>
            <text:list-item>
              <text:h text:style-name="P909" text:outline-level="8"><text:span text:style-name="T760">-</text:span><text:span text:style-name="T784"> </text:span><text:span text:style-name="T760">Diretoria</text:span><text:span text:style-name="T766"> </text:span><text:span text:style-name="T767">Administrativa</text:span></text:h>
            </text:list-item>
          </text:list>
        </text:list-item>
      </text:list>
      <text:p text:style-name="P914"><text:span text:style-name="T770">6.6.l</text:span><text:span text:style-name="T824"> </text:span><text:span text:style-name="T768">-</text:span><text:span text:style-name="T825"> </text:span><text:span text:style-name="T770">Encaminhar</text:span><text:span text:style-name="T826"> </text:span><text:span text:style-name="T768">termo</text:span><text:span text:style-name="T827"> </text:span><text:span text:style-name="T768">de</text:span><text:span text:style-name="T790"> </text:span><text:span text:style-name="T770">cessão</text:span><text:span text:style-name="T792"> </text:span><text:span text:style-name="T768">de</text:span><text:span text:style-name="T827"> </text:span><text:span text:style-name="T768">uso</text:span><text:span text:style-name="T815"> </text:span><text:span text:style-name="T768">para</text:span><text:span text:style-name="T806"> </text:span><text:span text:style-name="T785">assinatura.</text:span></text:p>
      <text:p text:style-name="P912"><text:span text:style-name="T770">6.6.1</text:span><text:span text:style-name="T772">.</text:span><text:span text:style-name="T768">1-</text:span><text:span text:style-name="T803"> </text:span><text:span text:style-name="T770">Através</text:span><text:span text:style-name="T818"> </text:span><text:span text:style-name="T768">do</text:span><text:span text:style-name="T816"> </text:span><text:span text:style-name="T770">processo,</text:span><text:span text:style-name="T826"> </text:span><text:span text:style-name="T768">nos </text:span><text:span text:style-name="T770">casos</text:span><text:span text:style-name="T810"> </text:span><text:span text:style-name="T768">de </text:span><text:span text:style-name="T770">cessão</text:span><text:span text:style-name="T828"> </text:span><text:span text:style-name="T768">para</text:span><text:span text:style-name="T829"> </text:span><text:span text:style-name="T770">Administração</text:span><text:span text:style-name="T830"> </text:span><text:span text:style-name="T785">Direta.</text:span></text:p>
      <text:p text:style-name="P915"><text:span text:style-name="T770">6.6.1.2</text:span><text:span text:style-name="T795"> </text:span><text:span text:style-name="T768">-Através</text:span><text:span text:style-name="T831"> </text:span><text:span text:style-name="T768">de</text:span><text:span text:style-name="T832"> </text:span><text:span text:style-name="T770">e-mail,</text:span><text:span text:style-name="T826"> </text:span><text:span text:style-name="T770">caso</text:span><text:span text:style-name="T833"> </text:span><text:span text:style-name="T768">cessionário</text:span><text:span text:style-name="T834"> </text:span><text:span text:style-name="T785">externo.</text:span></text:p>
      <text:p text:style-name="P908"/>
      <text:list text:continue-numbering="true" text:style-name="WWNum3">
        <text:list-item>
          <text:list>
            <text:list-item>
              <text:h text:style-name="P916" text:outline-level="8"><text:span text:style-name="T756">-</text:span><text:span text:style-name="T835"> </text:span><text:span text:style-name="T760">Órgão</text:span><text:span text:style-name="T836"> </text:span><text:span text:style-name="T802">Cessionário/interessado</text:span></text:h>
            </text:list-item>
          </text:list>
        </text:list-item>
      </text:list>
      <text:p text:style-name="P917"/>
      <text:p text:style-name="P918"><draw:frame draw:style-name="fr4" draw:name="Image128" text:anchor-type="char" svg:x="1.7618in" svg:y="0.2063in" svg:width="4.8335in" svg:height="0.3602in" draw:z-index="6"><draw:image xlink:href="Pictures/1000000100000213000000273C3CA7B0.png" xlink:type="simple" xlink:show="embed" xlink:actuate="onLoad" draw:mime-type="image/png"/></draw:frame></text:p>
      <text:p text:style-name="P919"/>
      <text:p text:style-name="P747"/>
      <text:p text:style-name="P920"/>
      <text:list text:continue-numbering="true" text:style-name="WWNum3">
        <text:list-item>
          <text:list>
            <text:list-item>
              <text:list>
                <text:list-item>
                  <text:p text:style-name="P921"><text:span text:style-name="T837">-</text:span><text:span text:style-name="T838"> </text:span><text:span text:style-name="T837">Realizar</text:span><text:span text:style-name="T839"> </text:span><text:span text:style-name="T840">análise.</text:span></text:p>
                </text:list-item>
                <text:list-item>
                  <text:p text:style-name="P922"><text:span text:style-name="T841">-</text:span><text:span text:style-name="T842"> </text:span><text:span text:style-name="T841">Assinar</text:span><text:span text:style-name="T843"> </text:span><text:span text:style-name="T837">o</text:span><text:span text:style-name="T844"> </text:span><text:span text:style-name="T837">Termo de</text:span><text:span text:style-name="T845"> </text:span><text:span text:style-name="T841">Cessão</text:span><text:span text:style-name="T846"> </text:span><text:span text:style-name="T837">de</text:span><text:span text:style-name="T839"> </text:span><text:span text:style-name="T847">Uso.</text:span></text:p>
                </text:list-item>
                <text:list-item>
                  <text:p text:style-name="P923"><text:span text:style-name="T841">-Devolver</text:span><text:span text:style-name="T848"> </text:span><text:span text:style-name="T837">ao</text:span><text:span text:style-name="T849"> </text:span><text:span text:style-name="T837">IPACI</text:span><text:span text:style-name="T850"> </text:span><text:span text:style-name="T837">para</text:span><text:span text:style-name="T851"> </text:span><text:span text:style-name="T841">assinatura</text:span><text:span text:style-name="T848"> </text:span><text:span text:style-name="T837">e </text:span><text:span text:style-name="T840">publicação.</text:span></text:p>
                </text:list-item>
              </text:list>
            </text:list-item>
          </text:list>
        </text:list-item>
      </text:list>
      <text:p text:style-name="P908"/>
      <text:list text:continue-numbering="true" text:style-name="WWNum3">
        <text:list-item>
          <text:list>
            <text:list-item>
              <text:p text:style-name="P924"><text:span text:style-name="T852">-</text:span><text:span text:style-name="T853"> </text:span><text:span text:style-name="T852">Presidência</text:span><text:span text:style-name="T854"> </text:span><text:span text:style-name="T855">Executiva</text:span></text:p>
              <text:list>
                <text:list-item>
                  <text:p text:style-name="P925"><text:span text:style-name="T837">-Assinar</text:span><text:span text:style-name="T856"> </text:span><text:span text:style-name="T837">o</text:span><text:span text:style-name="T857"> </text:span><text:span text:style-name="T841">Termo</text:span><text:span text:style-name="T858"> </text:span><text:span text:style-name="T837">de</text:span><text:span text:style-name="T859"> </text:span><text:span text:style-name="T841">Cessão</text:span><text:span text:style-name="T860"> </text:span><text:span text:style-name="T837">de</text:span><text:span text:style-name="T849"> </text:span><text:span text:style-name="T841">Uso</text:span><text:span text:style-name="T861"> </text:span><text:span text:style-name="T837">de</text:span><text:span text:style-name="T862"> </text:span><text:span text:style-name="T841">Forma</text:span><text:span text:style-name="T863"> </text:span><text:span text:style-name="T837">Onerosa</text:span><text:span text:style-name="T864"> </text:span><text:span text:style-name="T837">e</text:span><text:span text:style-name="T857"> </text:span><text:span text:style-name="T837">designar</text:span><text:span text:style-name="T865"> </text:span><text:span text:style-name="T837">o</text:span><text:span text:style-name="T866"> </text:span><text:span text:style-name="T841">Fiscal</text:span><text:span text:style-name="T867"> </text:span><text:span text:style-name="T837">e</text:span><text:span text:style-name="T868"> </text:span><text:span text:style-name="T840">Gestor.</text:span></text:p>
                </text:list-item>
                <text:list-item>
                  <text:p text:style-name="P926"><text:span text:style-name="T837">-</text:span><text:span text:style-name="T869"> </text:span><text:span text:style-name="T870">Encaminhar </text:span><text:span text:style-name="T837">à Diretoria Administrativa para publicação do</text:span><text:span text:style-name="T840"> </text:span><text:span text:style-name="T837">extrato no Diário Oficial</text:span><text:span text:style-name="T840"> </text:span><text:span text:style-name="T837">do </text:span><text:span text:style-name="T840">Município.</text:span></text:p>
                </text:list-item>
              </text:list>
            </text:list-item>
          </text:list>
        </text:list-item>
      </text:list>
      <text:p text:style-name="P927"/>
      <text:list text:continue-numbering="true" text:style-name="WWNum3">
        <text:list-item>
          <text:list>
            <text:list-item>
              <text:p text:style-name="P924"><text:span text:style-name="T852">-</text:span><text:span text:style-name="T871"> </text:span><text:span text:style-name="T852">Diretoria </text:span><text:span text:style-name="T855">Administrativa</text:span></text:p>
              <text:list>
                <text:list-item>
                  <text:p text:style-name="P928"><text:span text:style-name="T841">-</text:span><text:span text:style-name="T872"> </text:span><text:span text:style-name="T837">Emitir</text:span><text:span text:style-name="T873"> </text:span><text:span text:style-name="T837">e</text:span><text:span text:style-name="T874"> </text:span><text:span text:style-name="T837">publicar</text:span><text:span text:style-name="T869"> </text:span><text:span text:style-name="T837">no</text:span><text:span text:style-name="T875"> </text:span><text:span text:style-name="T837">Diário</text:span><text:span text:style-name="T876"> </text:span><text:span text:style-name="T837">Oficial</text:span><text:span text:style-name="T869"> </text:span><text:span text:style-name="T837">do</text:span><text:span text:style-name="T875"> </text:span><text:span text:style-name="T837">Município</text:span><text:span text:style-name="T869"> </text:span><text:span text:style-name="T837">o</text:span><text:span text:style-name="T877"> </text:span><text:span text:style-name="T837">extrato</text:span><text:span text:style-name="T878"> </text:span><text:span text:style-name="T837">do</text:span><text:span text:style-name="T879"> </text:span><text:span text:style-name="T837">termo</text:span><text:span text:style-name="T880"> </text:span><text:span text:style-name="T837">de</text:span><text:span text:style-name="T880"> </text:span><text:span text:style-name="T837">cessão </text:span><text:span text:style-name="T840">onerosa.</text:span></text:p>
                </text:list-item>
                <text:list-item>
                  <text:p text:style-name="P929"><text:span text:style-name="T841">-</text:span><text:span text:style-name="T881"> </text:span><text:span text:style-name="T837">Encaminhar</text:span><text:span text:style-name="T839"> </text:span><text:span text:style-name="T837">à</text:span><text:span text:style-name="T882"> </text:span><text:span text:style-name="T837">Presidência</text:span><text:span text:style-name="T883"> </text:span><text:span text:style-name="T837">para</text:span><text:span text:style-name="T884"> </text:span><text:span text:style-name="T840">conhecimento.</text:span></text:p>
                </text:list-item>
              </text:list>
            </text:list-item>
          </text:list>
        </text:list-item>
      </text:list>
      <text:p text:style-name="P908"/>
      <text:list text:continue-numbering="true" text:style-name="WWNum3">
        <text:list-item>
          <text:list>
            <text:list-item>
              <text:p text:style-name="P930"><text:span text:style-name="T852">-</text:span><text:span text:style-name="T885"> </text:span><text:span text:style-name="T852">Presidência</text:span><text:span text:style-name="T854"> </text:span><text:span text:style-name="T855">Executiva</text:span></text:p>
              <text:list>
                <text:list-item>
                  <text:p text:style-name="P931"><text:span text:style-name="T886">-Autorizar</text:span><text:span text:style-name="T887"> </text:span><text:span text:style-name="T886">o</text:span><text:span text:style-name="T888"> </text:span><text:span text:style-name="T886">início</text:span><text:span text:style-name="T889"> </text:span><text:span text:style-name="T886">do</text:span><text:span text:style-name="T890"> </text:span><text:span text:style-name="T886">uso</text:span><text:span text:style-name="T888"> </text:span><text:span text:style-name="T886">do</text:span><text:span text:style-name="T887"> </text:span><text:span text:style-name="T891">bem.</text:span></text:p>
                </text:list-item>
              </text:list>
            </text:list-item>
          </text:list>
        </text:list-item>
      </text:list>
      <text:p text:style-name="P905"/>
      <text:list text:continue-numbering="true" text:style-name="WWNum3">
        <text:list-item>
          <text:p text:style-name="P932"><text:span text:style-name="T892">Considerações</text:span><text:span text:style-name="T893"> </text:span><text:span text:style-name="T892">Finais:</text:span><text:span text:style-name="T894"><text:tab/></text:span></text:p>
        </text:list-item>
      </text:list>
      <text:p text:style-name="P866"/>
      <text:list text:continue-numbering="true" text:style-name="WWNum3">
        <text:list-item>
          <text:list>
            <text:list-item>
              <text:p text:style-name="P933"><text:span text:style-name="T837">-</text:span><text:span text:style-name="T895"> </text:span><text:span text:style-name="T837">O</text:span><text:span text:style-name="T896"> </text:span><text:span text:style-name="T841">valor</text:span><text:span text:style-name="T847"> </text:span><text:span text:style-name="T837">a</text:span><text:span text:style-name="T845"> </text:span><text:span text:style-name="T841">ser</text:span><text:span text:style-name="T843"> </text:span><text:span text:style-name="T837">considerado para</text:span><text:span text:style-name="T862"> </text:span><text:span text:style-name="T837">cessão</text:span><text:span text:style-name="T862"> </text:span><text:span text:style-name="T837">de uso</text:span><text:span text:style-name="T862"> </text:span><text:span text:style-name="T837">de</text:span><text:span text:style-name="T882"> </text:span><text:span text:style-name="T841">forma</text:span><text:span text:style-name="T846"> </text:span><text:span text:style-name="T837">onerosa, é</text:span><text:span text:style-name="T857"> </text:span><text:span text:style-name="T837">aquele</text:span><text:span text:style-name="T859"> </text:span><text:span text:style-name="T837">constante do laudo de</text:span><text:span text:style-name="T840"> </text:span><text:span text:style-name="T837">avaliação mais recente realizado por empresa contratada;</text:span></text:p>
            </text:list-item>
            <text:list-item>
              <text:p text:style-name="P934"><text:span text:style-name="T841">-</text:span><text:span text:style-name="T897"> </text:span><text:span text:style-name="T837">Os</text:span><text:span text:style-name="T844"> </text:span><text:span text:style-name="T837">casos</text:span><text:span text:style-name="T882"> </text:span><text:span text:style-name="T837">omissos</text:span><text:span text:style-name="T845"> </text:span><text:span text:style-name="T841">serão</text:span><text:span text:style-name="T898"> </text:span><text:span text:style-name="T837">dirimidos</text:span><text:span text:style-name="T859"> </text:span><text:span text:style-name="T837">pela</text:span><text:span text:style-name="T866"> </text:span><text:span text:style-name="T837">Presidência</text:span><text:span text:style-name="T849"> </text:span><text:span text:style-name="T863">Executiva;</text:span></text:p>
            </text:list-item>
          </text:list>
        </text:list-item>
        <text:list-item>
          <text:p text:style-name="P935"><text:span text:style-name="T899">Siglas:</text:span><text:span text:style-name="T894"><text:tab/></text:span><text:span text:style-name="T900"> IPACI </text:span><text:span text:style-name="T901">-</text:span><text:span text:style-name="T902"> </text:span><text:span text:style-name="T837">Instituto de Previdência de </text:span><text:span text:style-name="T841">Cachoeiro </text:span><text:span text:style-name="T837">de Itapemirim </text:span><text:span text:style-name="T841">-</text:span><text:span text:style-name="T872"> </text:span><text:span text:style-name="T841">ES.</text:span></text:p>
        </text:list-item>
      </text:list>
      <text:p text:style-name="P936"><text:span text:style-name="T903">RPPS</text:span><text:span text:style-name="T904"> </text:span><text:span text:style-name="T905">-</text:span><text:span text:style-name="T906"> </text:span><text:span text:style-name="T847">Regime</text:span><text:span text:style-name="T863"> </text:span><text:span text:style-name="T847">Próprio</text:span><text:span text:style-name="T907"> </text:span><text:span text:style-name="T847">de</text:span><text:span text:style-name="T907"> </text:span><text:span text:style-name="T908">Previdência</text:span><text:span text:style-name="T909"> </text:span><text:span text:style-name="T908">Social.</text:span></text:p>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855"/>
      <text:p text:style-name="P937"><draw:frame draw:style-name="fr4" draw:name="Image263" text:anchor-type="char" svg:x="1.811in" svg:y="0.2783in" svg:width="4.7335in" svg:height="0.3535in" draw:z-index="59"><draw:image xlink:href="Pictures/10000001000002080000002655516D8E.png" xlink:type="simple" xlink:show="embed" xlink:actuate="onLoad" draw:mime-type="image/png"/></draw:frame></text:p>
      <text:p text:style-name="P938"/>
      <text:p text:style-name="P855"/>
      <text:p text:style-name="P855"/>
      <text:p text:style-name="P855"/>
      <text:p text:style-name="P855"/>
      <text:p text:style-name="P855"/>
      <text:p text:style-name="P855"/>
      <text:p text:style-name="P855"/>
      <text:p text:style-name="P855"/>
      <text:p text:style-name="P939"/>
      <text:p text:style-name="P940"><draw:frame draw:style-name="fr3" draw:name="Image 1632" text:anchor-type="as-char" svg:width="1.3417in" svg:height="0.6465in" draw:z-index="1687"><draw:image xlink:href="Pictures/100000000000022C0000010E49EB3EA7.jpg" xlink:type="simple" xlink:show="embed" xlink:actuate="onLoad" draw:mime-type="image/jpeg"/></draw:frame><text:span text:style-name="T910"><text:tab/></text:span><draw:frame draw:style-name="fr3" draw:name="Image 1633" text:anchor-type="as-char" svg:width="2.9453in" svg:height="0.5161in" draw:z-index="1688"><draw:image xlink:href="Pictures/100000010000023800000063E9FD6592.png" xlink:type="simple" xlink:show="embed" xlink:actuate="onLoad" draw:mime-type="image/png"/></draw:frame></text:p>
      <text:p text:style-name="P941"><draw:frame draw:style-name="fr4" draw:name="Image264" text:anchor-type="char" svg:x="1.7575in" svg:y="0.1016in" svg:width="5.4063in" svg:height="4.7366in" draw:z-index="60"><draw:image xlink:href="Pictures/1000000100000252000002097288DF4D.png" xlink:type="simple" xlink:show="embed" xlink:actuate="onLoad" draw:mime-type="image/png"/></draw:frame></text:p>
      <text:p text:style-name="P942"/>
      <text:p text:style-name="P943"/>
      <text:p text:style-name="P944"><draw:frame draw:style-name="fr8" draw:name="Image64" text:anchor-type="as-char" svg:width="5.778in" svg:height="8.1693in" draw:z-index="1689"><draw:image xlink:href="Pictures/100000010000027B00000382462ABBC5.png" xlink:type="simple" xlink:show="embed" xlink:actuate="onLoad" draw:mime-type="image/png"/></draw:frame></text:p>
      <text:p text:style-name="P945"/>
      <text:p text:style-name="P946"/>
      <text:h text:style-name="P947" text:outline-level="5"><text:span text:style-name="T18">CÂMARA</text:span><text:span text:style-name="T911"> </text:span><text:span text:style-name="T21">MUNICIPAL</text:span></text:h>
      <text:p text:style-name="P948"/>
      <text:p text:style-name="P949"/>
      <text:p text:style-name="P950"><text:span text:style-name="T912">PORTARIA</text:span><text:span text:style-name="T913"> </text:span><text:span text:style-name="T912">Nº</text:span><text:span text:style-name="T913"> </text:span><text:span text:style-name="T914">212/2026.</text:span></text:p>
      <text:p text:style-name="P951"/>
      <text:p text:style-name="P952">DISPÕE<text:span text:style-name="T915"> </text:span>SOBRE<text:span text:style-name="T915"> </text:span>CONCESSÃO<text:span text:style-name="T916"> </text:span>DE<text:span text:style-name="T915"> </text:span>FÉRIAS<text:span text:style-name="T915"> </text:span>AO<text:span text:style-name="T915"> </text:span>SERVIDOR <text:span text:style-name="T121">COMISSIONADO.</text:span></text:p>
      <text:p text:style-name="P953"><text:span text:style-name="T917">O PRESIDENTE DA CÂMARA MUNICIPAL DE CACHOEIRO DE ITAPEMIRIM-ES, NO USO DE SUAS ATRIBUIÇÕES LEGAIS E REGIMENTAIS, RESOLVE:</text:span><text:span text:style-name="T917"/></text:p>
      <text:p text:style-name="P954"/>
      <text:p text:style-name="P955"/>
      <text:p text:style-name="P956"><text:span text:style-name="T918">Art.</text:span><text:span text:style-name="T919"> </text:span><text:span text:style-name="T918">1º</text:span><text:span text:style-name="T920"> </text:span><text:span text:style-name="T918">-</text:span><text:span text:style-name="T919"> </text:span><text:span text:style-name="T918">Conceder</text:span><text:span text:style-name="T919"> </text:span><text:span text:style-name="T918">30</text:span><text:span text:style-name="T919"> </text:span><text:span text:style-name="T918">dias</text:span><text:span text:style-name="T919"> </text:span><text:span text:style-name="T918">de</text:span><text:span text:style-name="T921"> </text:span><text:span text:style-name="T918">férias</text:span><text:span text:style-name="T919"> </text:span><text:span text:style-name="T918">regulamentares,</text:span><text:span text:style-name="T919"> </text:span><text:span text:style-name="T918">a</text:span><text:span text:style-name="T919"> </text:span><text:span text:style-name="T918">que</text:span><text:span text:style-name="T920"> </text:span><text:span text:style-name="T918">tem</text:span><text:span text:style-name="T920"> </text:span><text:span text:style-name="T918">direito, </text:span><text:span text:style-name="T922">aos</text:span><text:span text:style-name="T923"> </text:span><text:span text:style-name="T922">servidores</text:span><text:span text:style-name="T924"> </text:span><text:span text:style-name="T922">comissionados,</text:span><text:span text:style-name="T924"> </text:span><text:span text:style-name="T922">mencionados</text:span><text:span text:style-name="T924"> </text:span><text:span text:style-name="T922">abaixo,</text:span><text:span text:style-name="T924"> </text:span><text:span text:style-name="T922">nos</text:span><text:span text:style-name="T924"> </text:span><text:span text:style-name="T922">termos</text:span><text:span text:style-name="T924"> </text:span><text:span text:style-name="T922">do</text:span><text:span text:style-name="T924"> </text:span><text:span text:style-name="T922">art.</text:span><text:span text:style-name="T924"> </text:span><text:span text:style-name="T925">70,</text:span></text:p>
      <text:p text:style-name="P957"><text:span text:style-name="T918">§</text:span><text:span text:style-name="T925"> </text:span><text:span text:style-name="T918">3º,</text:span><text:span text:style-name="T925"> </text:span><text:span text:style-name="T918">I,</text:span><text:span text:style-name="T925"> </text:span><text:span text:style-name="T918">da</text:span><text:span text:style-name="T925"> </text:span><text:span text:style-name="T918">Lei</text:span><text:span text:style-name="T921"> </text:span><text:span text:style-name="T922">4009/94:</text:span></text:p>
      <text:p text:style-name="P958"/>
      <table:table table:name="Table25" table:style-name="Table25">
        <table:table-column table:style-name="Table25.A"/>
        <table:table-column table:style-name="Table25.B"/>
        <table:table-column table:style-name="Table25.C"/>
        <table:table-column table:style-name="Table25.D"/>
        <table:table-row table:style-name="Table25.1">
          <table:table-cell table:style-name="Table25.A1" office:value-type="string">
            <text:p text:style-name="P959"><text:span text:style-name="T926">Servidor</text:span><text:span text:style-name="T926"/></text:p>
          </table:table-cell>
          <table:table-cell table:style-name="Table25.A1" office:value-type="string">
            <text:p text:style-name="P959"><text:span text:style-name="T926">Período</text:span><text:span text:style-name="T926"/></text:p>
            <text:p text:style-name="P960"><text:span text:style-name="T926">Aquisitivo</text:span><text:span text:style-name="T926"/></text:p>
          </table:table-cell>
          <table:table-cell table:style-name="Table25.A1" office:value-type="string">
            <text:p text:style-name="P959"><text:span text:style-name="T927">Período</text:span><text:span text:style-name="T928"> </text:span><text:span text:style-name="T929">de</text:span></text:p>
            <text:p text:style-name="P960"><text:span text:style-name="T926">Usufruto</text:span><text:span text:style-name="T926"/></text:p>
          </table:table-cell>
          <table:table-cell table:style-name="Table25.A1" office:value-type="string">
            <text:p text:style-name="P961"><text:span text:style-name="T926">Retorno</text:span><text:span text:style-name="T926"/></text:p>
          </table:table-cell>
        </table:table-row>
        <table:table-row table:style-name="Table25.2">
          <table:table-cell table:style-name="Table25.A1" office:value-type="string">
            <text:p text:style-name="P962"><text:span text:style-name="T448">CRISTÓVÃO</text:span><text:span text:style-name="T930"> </text:span><text:span text:style-name="T451">FERNANDO</text:span></text:p>
            <text:p text:style-name="P963"><text:span text:style-name="T451">SCHWAN</text:span><text:span text:style-name="T451"/></text:p>
          </table:table-cell>
          <table:table-cell table:style-name="Table25.A1" office:value-type="string">
            <text:p text:style-name="P962"><text:span text:style-name="T448">08/01/2025</text:span><text:span text:style-name="T931"> </text:span><text:span text:style-name="T450">a</text:span></text:p>
            <text:p text:style-name="P963"><text:span text:style-name="T451">07/01/2026</text:span><text:span text:style-name="T451"/></text:p>
          </table:table-cell>
          <table:table-cell table:style-name="Table25.A1" office:value-type="string">
            <text:p text:style-name="P962"><text:span text:style-name="T448">01/09/2026</text:span><text:span text:style-name="T931"> </text:span><text:span text:style-name="T450">a</text:span></text:p>
            <text:p text:style-name="P963"><text:span text:style-name="T451">30/09/2026</text:span><text:span text:style-name="T451"/></text:p>
          </table:table-cell>
          <table:table-cell table:style-name="Table25.A1" office:value-type="string">
            <text:p text:style-name="P964"><text:span text:style-name="T451">01/10/2026</text:span><text:span text:style-name="T451"/></text:p>
          </table:table-cell>
        </table:table-row>
        <table:table-row table:style-name="Table25.2">
          <table:table-cell table:style-name="Table25.A1" office:value-type="string">
            <text:p text:style-name="P962"><text:span text:style-name="T448">LARA</text:span><text:span text:style-name="T450"> </text:span><text:span text:style-name="T448">BARBOZA</text:span><text:span text:style-name="T450"> </text:span><text:span text:style-name="T448">DE</text:span><text:span text:style-name="T450"> </text:span><text:span text:style-name="T449">SOUZA</text:span></text:p>
          </table:table-cell>
          <table:table-cell table:style-name="Table25.A1" office:value-type="string">
            <text:p text:style-name="P962"><text:span text:style-name="T448">06/03/2025</text:span><text:span text:style-name="T931"> </text:span><text:span text:style-name="T450">a</text:span></text:p>
            <text:p text:style-name="P963"><text:span text:style-name="T451">05/03/2026</text:span><text:span text:style-name="T451"/></text:p>
          </table:table-cell>
          <table:table-cell table:style-name="Table25.A1" office:value-type="string">
            <text:p text:style-name="P962"><text:span text:style-name="T448">04/09/2026</text:span><text:span text:style-name="T931"> </text:span><text:span text:style-name="T450">a</text:span></text:p>
            <text:p text:style-name="P963"><text:span text:style-name="T451">03/10/2026</text:span><text:span text:style-name="T451"/></text:p>
          </table:table-cell>
          <table:table-cell table:style-name="Table25.A1" office:value-type="string">
            <text:p text:style-name="P964"><text:span text:style-name="T451">04/10/2026</text:span><text:span text:style-name="T451"/></text:p>
          </table:table-cell>
        </table:table-row>
        <table:table-row table:style-name="Table25.2">
          <table:table-cell table:style-name="Table25.A1" office:value-type="string">
            <text:p text:style-name="P962"><text:span text:style-name="T448">JOSÉ</text:span><text:span text:style-name="T932"> </text:span><text:span text:style-name="T448">HENRIQUE</text:span><text:span text:style-name="T450"> </text:span><text:span text:style-name="T448">DA</text:span><text:span text:style-name="T932"> </text:span><text:span text:style-name="T451">SILVA</text:span></text:p>
            <text:p text:style-name="P963"><text:span text:style-name="T451">CHAVES</text:span><text:span text:style-name="T451"/></text:p>
          </table:table-cell>
          <table:table-cell table:style-name="Table25.A1" office:value-type="string">
            <text:p text:style-name="P962"><text:span text:style-name="T451">20/02/2025</text:span><text:span text:style-name="T451"/></text:p>
            <text:p text:style-name="P963"><text:span text:style-name="T451">19/02/2026</text:span><text:span text:style-name="T451"/></text:p>
          </table:table-cell>
          <table:table-cell table:style-name="Table25.A1" office:value-type="string">
            <text:p text:style-name="P962"><text:span text:style-name="T448">01/09/2026</text:span><text:span text:style-name="T931"> </text:span><text:span text:style-name="T450">a</text:span></text:p>
            <text:p text:style-name="P963"><text:span text:style-name="T451">30/09/2026</text:span><text:span text:style-name="T451"/></text:p>
          </table:table-cell>
          <table:table-cell table:style-name="Table25.A1" office:value-type="string">
            <text:p text:style-name="P964"><text:span text:style-name="T451">01/10/2026</text:span><text:span text:style-name="T451"/></text:p>
          </table:table-cell>
        </table:table-row>
        <table:table-row table:style-name="Table25.2">
          <table:table-cell table:style-name="Table25.A1" office:value-type="string">
            <text:p text:style-name="P962"><text:span text:style-name="T448">GABRIEL</text:span><text:span text:style-name="T933"> </text:span><text:span text:style-name="T448">ANDRADE</text:span><text:span text:style-name="T933"> </text:span><text:span text:style-name="T449">CANAS</text:span></text:p>
          </table:table-cell>
          <table:table-cell table:style-name="Table25.A1" office:value-type="string">
            <text:p text:style-name="P962"><text:span text:style-name="T448">17/06/2025</text:span><text:span text:style-name="T931"> </text:span><text:span text:style-name="T450">a</text:span></text:p>
            <text:p text:style-name="P963"><text:span text:style-name="T451">16/06/2026</text:span><text:span text:style-name="T451"/></text:p>
          </table:table-cell>
          <table:table-cell table:style-name="Table25.A1" office:value-type="string">
            <text:p text:style-name="P962"><text:span text:style-name="T448">01/09/2026</text:span><text:span text:style-name="T931"> </text:span><text:span text:style-name="T450">a</text:span></text:p>
            <text:p text:style-name="P963"><text:span text:style-name="T451">30/09/2026</text:span><text:span text:style-name="T451"/></text:p>
          </table:table-cell>
          <table:table-cell table:style-name="Table25.A1" office:value-type="string">
            <text:p text:style-name="P964"><text:span text:style-name="T451">01/10/2026</text:span><text:span text:style-name="T451"/></text:p>
          </table:table-cell>
        </table:table-row>
      </table:table>
      <text:p text:style-name="P965"/>
      <text:p text:style-name="P966"/>
      <text:p text:style-name="P967"><text:span text:style-name="T934">Art. 2º - Publique-se para que produza todos os efeitos legais e </text:span><text:span text:style-name="T935">administrativos.</text:span></text:p>
      <text:p text:style-name="P968"/>
      <text:p text:style-name="P969"><text:span text:style-name="T934">Cachoeiro</text:span><text:span text:style-name="T936"> </text:span><text:span text:style-name="T934">de</text:span><text:span text:style-name="T937"> </text:span><text:span text:style-name="T934">Itapemirim-ES,</text:span><text:span text:style-name="T936"> </text:span><text:span text:style-name="T934">10</text:span><text:span text:style-name="T937"> </text:span><text:span text:style-name="T934">de</text:span><text:span text:style-name="T936"> </text:span><text:span text:style-name="T934">agosto</text:span><text:span text:style-name="T937"> </text:span><text:span text:style-name="T934">de</text:span><text:span text:style-name="T936"> </text:span><text:span text:style-name="T935">2026.</text:span></text:p>
      <text:p text:style-name="P970"/>
      <text:p text:style-name="P970"/>
      <text:p text:style-name="P971"/>
      <text:p text:style-name="P972"><text:span text:style-name="T912">Alexandre Valdo Maitan </text:span><text:span text:style-name="T914">Presidente</text:span></text:p>
      <text:p text:style-name="P973"/>
      <text:p text:style-name="P974"/>
      <text:p text:style-name="P974"/>
      <text:p text:style-name="P974"/>
      <text:p text:style-name="P975"><text:span text:style-name="T938">PORTARIA</text:span><text:span text:style-name="T939"> </text:span><text:span text:style-name="T938">Nº</text:span><text:span text:style-name="T940"> </text:span><text:span text:style-name="T941">214/2026.</text:span></text:p>
      <text:p text:style-name="P976"/>
      <text:p text:style-name="P977"><text:span text:style-name="T938">ALTERA A JORNADA DE TRABALHO DE ASSESSOR DE GABINETE PARLAMENTAR.</text:span><text:span text:style-name="T938"/></text:p>
      <text:p text:style-name="P978"><text:span text:style-name="T938">O</text:span><text:span text:style-name="T942"> </text:span><text:span text:style-name="T938">PRESIDENTE</text:span><text:span text:style-name="T943"> </text:span><text:span text:style-name="T938">DA</text:span><text:span text:style-name="T942"> </text:span><text:span text:style-name="T938">CÂMARA</text:span><text:span text:style-name="T943"> </text:span><text:span text:style-name="T938">MUNICIPAL</text:span><text:span text:style-name="T942"> </text:span><text:span text:style-name="T938">DE</text:span><text:span text:style-name="T943"> </text:span><text:span text:style-name="T938">CACHOEIRO</text:span><text:span text:style-name="T943"> </text:span><text:span text:style-name="T938">DE ITAPEMIRIM, ESTADO DO ESPÍRITO SANTO, NO USO DE SUAS ATRIBUIÇÕES LEGAIS E REGIMENTAIS, RESOLVE:</text:span></text:p>
      <text:p text:style-name="P979"/>
      <text:p text:style-name="P980"><text:span text:style-name="T944">Art.</text:span><text:span text:style-name="T945"> </text:span><text:span text:style-name="T944">1º</text:span><text:span text:style-name="T945"> </text:span><text:span text:style-name="T944">-</text:span><text:span text:style-name="T946"> </text:span><text:span text:style-name="T944">Nos</text:span><text:span text:style-name="T946"> </text:span><text:span text:style-name="T944">termos</text:span><text:span text:style-name="T946"> </text:span><text:span text:style-name="T944">das</text:span><text:span text:style-name="T946"> </text:span><text:span text:style-name="T944">Leis</text:span><text:span text:style-name="T946"> </text:span><text:span text:style-name="T944">Municipais</text:span><text:span text:style-name="T946"> </text:span><text:span text:style-name="T944">6.717/2012</text:span><text:span text:style-name="T946"> </text:span><text:span text:style-name="T944">e</text:span><text:span text:style-name="T947"> </text:span><text:span text:style-name="T944">8.160/2025, fica alterada a jornada de trabalho do(a) Assessor(a) de Gabinete Parlamentar, conforme tabela abaixo:</text:span></text:p>
      <text:p text:style-name="P981"/>
      <table:table table:name="Table26" table:style-name="Table26">
        <table:table-column table:style-name="Table26.A"/>
        <table:table-column table:style-name="Table26.B"/>
        <table:table-column table:style-name="Table26.C"/>
        <table:table-column table:style-name="Table26.D"/>
        <table:table-row table:style-name="Table26.1">
          <table:table-cell table:style-name="Table26.A1" office:value-type="string">
            <text:p text:style-name="P982"><text:span text:style-name="T948">ASSESSOR</text:span><text:span text:style-name="T948"/></text:p>
          </table:table-cell>
          <table:table-cell table:style-name="Table26.A1" office:value-type="string">
            <text:p text:style-name="P983"><text:span text:style-name="T949">JORNADA</text:span><text:span text:style-name="T950"> </text:span><text:span text:style-name="T949">DE </text:span><text:span text:style-name="T948">TRABALHO</text:span></text:p>
          </table:table-cell>
          <table:table-cell table:style-name="Table26.A1" office:value-type="string">
            <text:p text:style-name="P984"><text:span text:style-name="T948">VEREADOR</text:span><text:span text:style-name="T948"/></text:p>
          </table:table-cell>
          <table:table-cell table:style-name="Table26.A1" office:value-type="string">
            <text:p text:style-name="P985"><text:span text:style-name="T951">DATA</text:span><text:span text:style-name="T951"/></text:p>
          </table:table-cell>
        </table:table-row>
        <table:table-row table:style-name="Table26.2">
          <table:table-cell table:style-name="Table26.A1" office:value-type="string">
            <text:p text:style-name="P986"><text:span text:style-name="T952">GABRIELA</text:span><text:span text:style-name="T953"> </text:span><text:span text:style-name="T952">BELKAN</text:span><text:span text:style-name="T954"> </text:span><text:span text:style-name="T955">SCARAMUSSA</text:span></text:p>
          </table:table-cell>
          <table:table-cell table:style-name="Table26.A1" office:value-type="string">
            <text:p text:style-name="P987"><text:span text:style-name="T955">EXTERNA</text:span><text:span text:style-name="T955"/></text:p>
          </table:table-cell>
          <table:table-cell table:style-name="Table26.A1" office:value-type="string">
            <text:p text:style-name="P988"><text:span text:style-name="T952">THIAGO</text:span><text:span text:style-name="T954"> </text:span><text:span text:style-name="T952">DAS</text:span><text:span text:style-name="T954"> </text:span><text:span text:style-name="T952">NEVES </text:span><text:span text:style-name="T955">CAMILETTE</text:span></text:p>
          </table:table-cell>
          <table:table-cell table:style-name="Table26.A1" office:value-type="string">
            <text:p text:style-name="P989"><text:span text:style-name="T955">13/07/2026</text:span><text:span text:style-name="T955"/></text:p>
          </table:table-cell>
        </table:table-row>
        <table:table-row table:style-name="Table26.3">
          <table:table-cell table:style-name="Table26.A1" office:value-type="string">
            <text:p text:style-name="P990"><text:span text:style-name="T952">GABRIELA</text:span><text:span text:style-name="T953"> </text:span><text:span text:style-name="T952">BELKAN</text:span><text:span text:style-name="T954"> </text:span><text:span text:style-name="T955">SCARAMUSSA</text:span></text:p>
          </table:table-cell>
          <table:table-cell table:style-name="Table26.A1" office:value-type="string">
            <text:p text:style-name="P991"><text:span text:style-name="T955">INTERNA</text:span><text:span text:style-name="T955"/></text:p>
          </table:table-cell>
          <table:table-cell table:style-name="Table26.A1" office:value-type="string">
            <text:p text:style-name="P992"><text:span text:style-name="T952">THIAGO</text:span><text:span text:style-name="T956"> </text:span><text:span text:style-name="T952">DAS</text:span><text:span text:style-name="T957"> </text:span><text:span text:style-name="T955">NEVES</text:span></text:p>
            <text:p text:style-name="P993"><text:span text:style-name="T955">CAMILETTE</text:span><text:span text:style-name="T955"/></text:p>
          </table:table-cell>
          <table:table-cell table:style-name="Table26.A1" office:value-type="string">
            <text:p text:style-name="P989"><text:span text:style-name="T955">27/07/2026</text:span><text:span text:style-name="T955"/></text:p>
          </table:table-cell>
        </table:table-row>
        <table:table-row table:style-name="Table26.3">
          <table:table-cell table:style-name="Table26.A1" office:value-type="string">
            <text:p text:style-name="P994"><text:span text:style-name="T958">JOSE</text:span><text:span text:style-name="T959"><text:tab/></text:span><text:span text:style-name="T955">CARLOS</text:span><text:span text:style-name="T959"><text:tab/></text:span><text:span text:style-name="T958">PECCINI </text:span><text:span text:style-name="T952">FONSECA JÚNIOR</text:span></text:p>
          </table:table-cell>
          <table:table-cell table:style-name="Table26.A1" office:value-type="string">
            <text:p text:style-name="P987"><text:span text:style-name="T955">EXTERNA</text:span><text:span text:style-name="T955"/></text:p>
          </table:table-cell>
          <table:table-cell table:style-name="Table26.A1" office:value-type="string">
            <text:p text:style-name="P992"><text:span text:style-name="T952">ARILDO</text:span><text:span text:style-name="T960"> </text:span><text:span text:style-name="T955">TOMAZ</text:span></text:p>
            <text:p text:style-name="P995"><text:span text:style-name="T955">BUCKER</text:span><text:span text:style-name="T955"/></text:p>
          </table:table-cell>
          <table:table-cell table:style-name="Table26.A1" office:value-type="string">
            <text:p text:style-name="P996"><text:span text:style-name="T955">01//07/2026</text:span><text:span text:style-name="T955"/></text:p>
          </table:table-cell>
        </table:table-row>
        <table:table-row table:style-name="Table26.2">
          <table:table-cell table:style-name="Table26.A1" office:value-type="string">
            <text:p text:style-name="P986"><text:span text:style-name="T952">ÉRICA</text:span><text:span text:style-name="T961"> </text:span><text:span text:style-name="T952">SOTÉRIO</text:span><text:span text:style-name="T961"> </text:span><text:span text:style-name="T952">DA</text:span><text:span text:style-name="T956"> </text:span><text:span text:style-name="T955">SILVA</text:span></text:p>
          </table:table-cell>
          <table:table-cell table:style-name="Table26.A1" office:value-type="string">
            <text:p text:style-name="P987"><text:span text:style-name="T955">EXTERNA</text:span><text:span text:style-name="T955"/></text:p>
          </table:table-cell>
          <table:table-cell table:style-name="Table26.A1" office:value-type="string">
            <text:p text:style-name="P997"><text:span text:style-name="T955">SANDRO</text:span><text:span text:style-name="T953"> </text:span><text:span text:style-name="T955">DELLABELLA FERREIRA</text:span></text:p>
          </table:table-cell>
          <table:table-cell table:style-name="Table26.A1" office:value-type="string">
            <text:p text:style-name="P989"><text:span text:style-name="T955">07/05/2026</text:span><text:span text:style-name="T955"/></text:p>
          </table:table-cell>
        </table:table-row>
        <table:table-row table:style-name="Table26.3">
          <table:table-cell table:style-name="Table26.A1" office:value-type="string">
            <text:p text:style-name="P990"><text:span text:style-name="T952">RODRIGO</text:span><text:span text:style-name="T954"> </text:span><text:span text:style-name="T952">VENTURA</text:span><text:span text:style-name="T962"> </text:span><text:span text:style-name="T958">ADÃO</text:span></text:p>
          </table:table-cell>
          <table:table-cell table:style-name="Table26.A1" office:value-type="string">
            <text:p text:style-name="P998"><text:span text:style-name="T955">INTERNA</text:span><text:span text:style-name="T955"/></text:p>
          </table:table-cell>
          <table:table-cell table:style-name="Table26.A1" office:value-type="string">
            <text:p text:style-name="P999"><text:span text:style-name="T952">SANDRO</text:span><text:span text:style-name="T960"> </text:span><text:span text:style-name="T955">DELLABELLA</text:span></text:p>
            <text:p text:style-name="P1000"><text:span text:style-name="T955">FERREIRA</text:span><text:span text:style-name="T955"/></text:p>
          </table:table-cell>
          <table:table-cell table:style-name="Table26.A1" office:value-type="string">
            <text:p text:style-name="P989"><text:span text:style-name="T955">07/05/2026</text:span><text:span text:style-name="T955"/></text:p>
          </table:table-cell>
        </table:table-row>
        <table:table-row table:style-name="Table26.3">
          <table:table-cell table:style-name="Table26.A1" office:value-type="string">
            <text:p text:style-name="P986"><text:span text:style-name="T952">IVANA</text:span><text:span text:style-name="T963"> </text:span><text:span text:style-name="T952">MÁRCIA</text:span><text:span text:style-name="T963"> </text:span><text:span text:style-name="T955">RAMOS</text:span></text:p>
          </table:table-cell>
          <table:table-cell table:style-name="Table26.A1" office:value-type="string">
            <text:p text:style-name="P987"><text:span text:style-name="T955">INTERNA</text:span><text:span text:style-name="T955"/></text:p>
          </table:table-cell>
          <table:table-cell table:style-name="Table26.A1" office:value-type="string">
            <text:p text:style-name="P1001"><text:span text:style-name="T952">FABRICIO</text:span><text:span text:style-name="T963"> </text:span><text:span text:style-name="T952">DA</text:span><text:span text:style-name="T964"> </text:span><text:span text:style-name="T955">SILVA</text:span></text:p>
            <text:p text:style-name="P993"><text:span text:style-name="T955">MARTINS</text:span><text:span text:style-name="T955"/></text:p>
          </table:table-cell>
          <table:table-cell table:style-name="Table26.A1" office:value-type="string">
            <text:p text:style-name="P1002"><text:span text:style-name="T955">04/08/2026</text:span><text:span text:style-name="T955"/></text:p>
          </table:table-cell>
        </table:table-row>
        <table:table-row table:style-name="Table26.8">
          <table:table-cell table:style-name="Table26.A1" office:value-type="string">
            <text:p text:style-name="P1003"><text:span text:style-name="T952">FIRMINO</text:span><text:span text:style-name="T963"> </text:span><text:span text:style-name="T952">DE</text:span><text:span text:style-name="T961"> </text:span><text:span text:style-name="T952">ARAÚJO</text:span><text:span text:style-name="T956"> </text:span><text:span text:style-name="T958">FILHO</text:span></text:p>
          </table:table-cell>
          <table:table-cell table:style-name="Table26.A1" office:value-type="string">
            <text:p text:style-name="P1004"><text:span text:style-name="T955">INTERNA</text:span><text:span text:style-name="T955"/></text:p>
          </table:table-cell>
          <table:table-cell table:style-name="Table26.A1" office:value-type="string">
            <text:p text:style-name="P1005"><text:span text:style-name="T952">EVANDRO</text:span><text:span text:style-name="T954"> </text:span><text:span text:style-name="T955">MIRANDA</text:span></text:p>
          </table:table-cell>
          <table:table-cell table:style-name="Table26.A1" office:value-type="string">
            <text:p text:style-name="P1002"><text:span text:style-name="T955">03/08/2026</text:span><text:span text:style-name="T955"/></text:p>
          </table:table-cell>
        </table:table-row>
        <table:table-row table:style-name="Table26.3">
          <table:table-cell table:style-name="Table26.A1" office:value-type="string">
            <text:p text:style-name="P1006"><text:span text:style-name="T952">LUCIANA</text:span><text:span text:style-name="T956"> </text:span><text:span text:style-name="T952">FERNANDES</text:span><text:span text:style-name="T964"> </text:span><text:span text:style-name="T952">DA</text:span><text:span text:style-name="T956"> </text:span><text:span text:style-name="T952">SILVA </text:span><text:span text:style-name="T958">LIMA</text:span></text:p>
          </table:table-cell>
          <table:table-cell table:style-name="Table26.A1" office:value-type="string">
            <text:p text:style-name="P991"><text:span text:style-name="T955">EXTERNA</text:span><text:span text:style-name="T955"/></text:p>
          </table:table-cell>
          <table:table-cell table:style-name="Table26.A1" office:value-type="string">
            <text:p text:style-name="P1007"><text:span text:style-name="T952">RENATA</text:span><text:span text:style-name="T965"> </text:span><text:span text:style-name="T952">SABRA</text:span><text:span text:style-name="T963"> </text:span><text:span text:style-name="T955">BAIÃO</text:span></text:p>
            <text:p text:style-name="P1008"><text:span text:style-name="T952">FIÓRIO</text:span><text:span text:style-name="T960"> </text:span><text:span text:style-name="T955">NASCIMENTO</text:span></text:p>
          </table:table-cell>
          <table:table-cell table:style-name="Table26.A1" office:value-type="string">
            <text:p text:style-name="P989"><text:span text:style-name="T955">01/07/2026</text:span><text:span text:style-name="T955"/></text:p>
          </table:table-cell>
        </table:table-row>
        <table:table-row table:style-name="Table26.3">
          <table:table-cell table:style-name="Table26.A1" office:value-type="string">
            <text:p text:style-name="P1009"><text:span text:style-name="T955">LEONIDIA</text:span><text:span text:style-name="T959"><text:tab/></text:span><text:span text:style-name="T958">MARIA</text:span><text:span text:style-name="T959"><text:tab/></text:span><text:span text:style-name="T958">OLIVEIRA </text:span><text:span text:style-name="T955">ALMEIDA</text:span></text:p>
          </table:table-cell>
          <table:table-cell table:style-name="Table26.A1" office:value-type="string">
            <text:p text:style-name="P987"><text:span text:style-name="T955">INTERNA</text:span><text:span text:style-name="T955"/></text:p>
          </table:table-cell>
          <table:table-cell table:style-name="Table26.A1" office:value-type="string">
            <text:p text:style-name="P1007"><text:span text:style-name="T952">RENATA</text:span><text:span text:style-name="T965"> </text:span><text:span text:style-name="T952">SABRA</text:span><text:span text:style-name="T963"> </text:span><text:span text:style-name="T955">BAIÃO</text:span></text:p>
            <text:p text:style-name="P1008"><text:span text:style-name="T952">FIÓRIO</text:span><text:span text:style-name="T960"> </text:span><text:span text:style-name="T955">NASCIMENTO</text:span></text:p>
          </table:table-cell>
          <table:table-cell table:style-name="Table26.A1" office:value-type="string">
            <text:p text:style-name="P989"><text:span text:style-name="T955">01/07/2026</text:span><text:span text:style-name="T955"/></text:p>
          </table:table-cell>
        </table:table-row>
        <table:table-row table:style-name="Table26.2">
          <table:table-cell table:style-name="Table26.A1" office:value-type="string">
            <text:p text:style-name="P986"><text:span text:style-name="T952">JOÃO</text:span><text:span text:style-name="T963"> </text:span><text:span text:style-name="T952">PEDRO</text:span><text:span text:style-name="T963"> </text:span><text:span text:style-name="T952">FRECIANO</text:span><text:span text:style-name="T966"> </text:span><text:span text:style-name="T955">SILVA</text:span></text:p>
          </table:table-cell>
          <table:table-cell table:style-name="Table26.A1" office:value-type="string">
            <text:p text:style-name="P987"><text:span text:style-name="T955">INTERNA</text:span><text:span text:style-name="T955"/></text:p>
          </table:table-cell>
          <table:table-cell table:style-name="Table26.A1" office:value-type="string">
            <text:p text:style-name="P1007"><text:span text:style-name="T952">RENATA</text:span><text:span text:style-name="T965"> </text:span><text:span text:style-name="T952">SABRA</text:span><text:span text:style-name="T963"> </text:span><text:span text:style-name="T955">BAIÃO</text:span></text:p>
            <text:p text:style-name="P1008"><text:span text:style-name="T952">FIÓRIO</text:span><text:span text:style-name="T960"> </text:span><text:span text:style-name="T955">NASCIMENTO</text:span></text:p>
          </table:table-cell>
          <table:table-cell table:style-name="Table26.A1" office:value-type="string">
            <text:p text:style-name="P1002"><text:span text:style-name="T955">01/08/2026</text:span><text:span text:style-name="T955"/></text:p>
          </table:table-cell>
        </table:table-row>
        <table:table-row table:style-name="Table26.3">
          <table:table-cell table:style-name="Table26.A1" office:value-type="string">
            <text:p text:style-name="P990"><text:span text:style-name="T952">THIAGO</text:span><text:span text:style-name="T960"> </text:span><text:span text:style-name="T952">ONOFRE</text:span><text:span text:style-name="T963"> </text:span><text:span text:style-name="T955">MASSOLARI</text:span></text:p>
          </table:table-cell>
          <table:table-cell table:style-name="Table26.A1" office:value-type="string">
            <text:p text:style-name="P991"><text:span text:style-name="T955">EXTERNA</text:span><text:span text:style-name="T955"/></text:p>
          </table:table-cell>
          <table:table-cell table:style-name="Table26.A1" office:value-type="string">
            <text:p text:style-name="P1007"><text:span text:style-name="T952">RENATA</text:span><text:span text:style-name="T965"> </text:span><text:span text:style-name="T952">SABRA</text:span><text:span text:style-name="T963"> </text:span><text:span text:style-name="T955">BAIÃO</text:span></text:p>
            <text:p text:style-name="P1008"><text:span text:style-name="T952">FIÓRIO</text:span><text:span text:style-name="T960"> </text:span><text:span text:style-name="T955">NASCIMENTO</text:span></text:p>
          </table:table-cell>
          <table:table-cell table:style-name="Table26.A1" office:value-type="string">
            <text:p text:style-name="P1002"><text:span text:style-name="T955">01/08/2026</text:span><text:span text:style-name="T955"/></text:p>
          </table:table-cell>
        </table:table-row>
      </table:table>
      <text:p text:style-name="P1010"><text:span text:style-name="T944">Art.</text:span><text:span text:style-name="T967"> </text:span><text:span text:style-name="T944">2º</text:span><text:span text:style-name="T967"> </text:span><text:span text:style-name="T944">-</text:span><text:span text:style-name="T968"> </text:span><text:span text:style-name="T944">Publique-se</text:span><text:span text:style-name="T967"> </text:span><text:span text:style-name="T944">para</text:span><text:span text:style-name="T967"> </text:span><text:span text:style-name="T944">que</text:span><text:span text:style-name="T967"> </text:span><text:span text:style-name="T944">produza</text:span><text:span text:style-name="T968"> </text:span><text:span text:style-name="T944">todos</text:span><text:span text:style-name="T967"> </text:span><text:span text:style-name="T944">os</text:span><text:span text:style-name="T967"> </text:span><text:span text:style-name="T944">efeitos</text:span><text:span text:style-name="T967"> </text:span><text:span text:style-name="T944">legais e administrativos.</text:span></text:p>
      <text:p text:style-name="P1011"/>
      <text:p text:style-name="P1012"><text:span text:style-name="T944">Cachoeiro</text:span><text:span text:style-name="T969"> </text:span><text:span text:style-name="T944">de</text:span><text:span text:style-name="T945"> </text:span><text:span text:style-name="T944">Itapemirim-ES,</text:span><text:span text:style-name="T970"> </text:span><text:span text:style-name="T944">11</text:span><text:span text:style-name="T969"> </text:span><text:span text:style-name="T944">de</text:span><text:span text:style-name="T945"> </text:span><text:span text:style-name="T944">agosto</text:span><text:span text:style-name="T970"> </text:span><text:span text:style-name="T944">de</text:span><text:span text:style-name="T971"> </text:span><text:span text:style-name="T972">2026.</text:span></text:p>
      <text:p text:style-name="P1013"/>
      <text:p text:style-name="P1014"><text:span text:style-name="T938">ALEXANDRE</text:span><text:span text:style-name="T973"> </text:span><text:span text:style-name="T938">VALDO</text:span><text:span text:style-name="T974"> </text:span><text:span text:style-name="T941">MAITAN</text:span></text:p>
      <text:p text:style-name="P1015"><text:span text:style-name="T941">Presidente</text:span><text:span text:style-name="T941"/></text:p>
      <text:p text:style-name="P1016"/>
      <text:p text:style-name="P1017"/>
      <text:p text:style-name="P1018"/>
      <text:p text:style-name="P1019"><text:span text:style-name="T975">PORTARIA</text:span><text:span text:style-name="T976"> </text:span><text:span text:style-name="T975">Nº</text:span><text:span text:style-name="T977"> </text:span><text:span text:style-name="T978">215/2026.</text:span></text:p>
      <text:p text:style-name="P1020"/>
      <text:h text:style-name="P1021" text:outline-level="9"><text:span text:style-name="T979">DISPÕE</text:span><text:span text:style-name="T980"> </text:span><text:span text:style-name="T979">SOBRE</text:span><text:span text:style-name="T980"> </text:span><text:span text:style-name="T979">A</text:span><text:span text:style-name="T981"> </text:span><text:span text:style-name="T979">CONCESSÃO</text:span><text:span text:style-name="T980"> </text:span><text:span text:style-name="T979">DE</text:span><text:span text:style-name="T980"> </text:span><text:span text:style-name="T979">REDUÇÃO</text:span><text:span text:style-name="T982"> </text:span><text:span text:style-name="T979">DA JORNADA DE TRABALHO.</text:span></text:h>
      <text:p text:style-name="P1022"/>
      <text:p text:style-name="P1023"><text:span text:style-name="T975">O PRESIDENTE DA CÂMARA MUNICIPAL DE CACHOEIRO DE ITAPEMIRIM, ESTADO DO ESPÍRITO SANTO, NO USO DE SUAS ATRIBUIÇÕES</text:span><text:span text:style-name="T983"> </text:span><text:span text:style-name="T975">LEGAIS</text:span><text:span text:style-name="T983"> </text:span><text:span text:style-name="T975">E</text:span><text:span text:style-name="T983"> </text:span><text:span text:style-name="T975">REGIMENTAIS,</text:span><text:span text:style-name="T983"> </text:span><text:span text:style-name="T975">TENDO EM VISTA O QUE CONSTA NO PROCESSO Nº 1672/2026, RESOLVE:</text:span></text:p>
      <text:p text:style-name="P1024"/>
      <text:p text:style-name="P1025"><text:span text:style-name="T984">Art. 1º - Considerar autorizado à servidora PAMMELA SUELLEN GONÇALVES VOLPATO, Coordenador de Comunicação, redução da jornada de trabalho de 36,66% (trinta e seis vírgula sessenta e seis por cento) de sua carga horária cotidiana,</text:span><text:span text:style-name="T985"> </text:span><text:span text:style-name="T984">para</text:span><text:span text:style-name="T986"> </text:span><text:span text:style-name="T984">cuidar</text:span><text:span text:style-name="T986"> </text:span><text:span text:style-name="T984">de</text:span><text:span text:style-name="T986"> </text:span><text:span text:style-name="T984">dependente,</text:span><text:span text:style-name="T987"> </text:span><text:span text:style-name="T984">no</text:span><text:span text:style-name="T985"> </text:span><text:span text:style-name="T984">período</text:span><text:span text:style-name="T985"> </text:span><text:span text:style-name="T984">de</text:span><text:span text:style-name="T986"> </text:span><text:span text:style-name="T984">12</text:span><text:span text:style-name="T986"> </text:span><text:span text:style-name="T984">(doze) meses,</text:span><text:span text:style-name="T988"> </text:span><text:span text:style-name="T984">a</text:span><text:span text:style-name="T989"> </text:span><text:span text:style-name="T984">partir</text:span><text:span text:style-name="T989"> </text:span><text:span text:style-name="T984">de</text:span><text:span text:style-name="T988"> </text:span><text:span text:style-name="T984">26</text:span><text:span text:style-name="T988"> </text:span><text:span text:style-name="T984">de</text:span><text:span text:style-name="T988"> </text:span><text:span text:style-name="T984">março</text:span><text:span text:style-name="T988"> </text:span><text:span text:style-name="T984">de</text:span><text:span text:style-name="T988"> </text:span><text:span text:style-name="T984">2026,</text:span><text:span text:style-name="T988"> </text:span><text:span text:style-name="T984">tendo</text:span><text:span text:style-name="T988"> </text:span><text:span text:style-name="T984">em</text:span><text:span text:style-name="T989"> </text:span><text:span text:style-name="T984">vista</text:span><text:span text:style-name="T989"> </text:span><text:span text:style-name="T984">o</text:span><text:span text:style-name="T988"> </text:span><text:span text:style-name="T984">que consta</text:span><text:span text:style-name="T990"> </text:span><text:span text:style-name="T984">nos</text:span><text:span text:style-name="T990"> </text:span><text:span text:style-name="T984">pareceres</text:span><text:span text:style-name="T988"> </text:span><text:span text:style-name="T984">contidos</text:span><text:span text:style-name="T990"> </text:span><text:span text:style-name="T984">no</text:span><text:span text:style-name="T988"> </text:span><text:span text:style-name="T984">processo</text:span><text:span text:style-name="T990"> </text:span><text:span text:style-name="T984">nº</text:span><text:span text:style-name="T991"> </text:span><text:span text:style-name="T984">1672/2026</text:span><text:span text:style-name="T988"> </text:span><text:span text:style-name="T984">e</text:span><text:span text:style-name="T990"> </text:span><text:span text:style-name="T984">com base</text:span><text:span text:style-name="T992"> </text:span><text:span text:style-name="T984">no</text:span><text:span text:style-name="T992"> </text:span><text:span text:style-name="T984">artigo</text:span><text:span text:style-name="T989"> </text:span><text:span text:style-name="T984">9º</text:span><text:span text:style-name="T992"> </text:span><text:span text:style-name="T984">da</text:span><text:span text:style-name="T989"> </text:span><text:span text:style-name="T984">Lei</text:span><text:span text:style-name="T992"> </text:span><text:span text:style-name="T984">nº</text:span><text:span text:style-name="T992"> </text:span><text:span text:style-name="T984">7.757/2019,</text:span><text:span text:style-name="T992"> </text:span><text:span text:style-name="T984">alterado</text:span><text:span text:style-name="T989"> </text:span><text:span text:style-name="T984">pela</text:span><text:span text:style-name="T989"> </text:span><text:span text:style-name="T984">Lei</text:span><text:span text:style-name="T992"> </text:span><text:span text:style-name="T984">nº </text:span><text:span text:style-name="T993">8067/2023.</text:span></text:p>
      <text:p text:style-name="P1026"/>
      <text:p text:style-name="P1027"><text:span text:style-name="T984">Art.</text:span><text:span text:style-name="T994"> </text:span><text:span text:style-name="T984">2º</text:span><text:span text:style-name="T994"> </text:span><text:span text:style-name="T984">-</text:span><text:span text:style-name="T988"> </text:span><text:span text:style-name="T984">Revogar</text:span><text:span text:style-name="T994"> </text:span><text:span text:style-name="T984">as</text:span><text:span text:style-name="T992"> </text:span><text:span text:style-name="T984">disposições</text:span><text:span text:style-name="T988"> </text:span><text:span text:style-name="T984">em</text:span><text:span text:style-name="T994"> </text:span><text:span text:style-name="T993">contrário.</text:span></text:p>
      <text:p text:style-name="P970"/>
      <text:p text:style-name="P1028"/>
      <text:p text:style-name="P1029"><text:span text:style-name="T984">Art.</text:span><text:span text:style-name="T995"> </text:span><text:span text:style-name="T984">3º</text:span><text:span text:style-name="T995"> </text:span><text:span text:style-name="T984">-</text:span><text:span text:style-name="T995"> </text:span><text:span text:style-name="T984">Publique-se</text:span><text:span text:style-name="T995"> </text:span><text:span text:style-name="T984">para</text:span><text:span text:style-name="T995"> </text:span><text:span text:style-name="T984">que</text:span><text:span text:style-name="T995"> </text:span><text:span text:style-name="T984">produza</text:span><text:span text:style-name="T995"> </text:span><text:span text:style-name="T984">todos</text:span><text:span text:style-name="T995"> </text:span><text:span text:style-name="T984">os efeitos legais e administrativos.</text:span></text:p>
      <text:p text:style-name="P1030"/>
      <text:p text:style-name="P1031"><text:span text:style-name="T984">Cachoeiro</text:span><text:span text:style-name="T994"> </text:span><text:span text:style-name="T984">de</text:span><text:span text:style-name="T991"> </text:span><text:span text:style-name="T984">Itapemirim-ES,</text:span><text:span text:style-name="T991"> </text:span><text:span text:style-name="T984">12</text:span><text:span text:style-name="T991"> </text:span><text:span text:style-name="T984">de</text:span><text:span text:style-name="T991"> </text:span><text:span text:style-name="T984">agosto</text:span><text:span text:style-name="T991"> </text:span><text:span text:style-name="T984">de</text:span><text:span text:style-name="T990"> </text:span><text:span text:style-name="T993">2026.</text:span></text:p>
      <text:p text:style-name="P1032"/>
      <text:p text:style-name="P1033"><text:span text:style-name="T975">Alexandre</text:span><text:span text:style-name="T996"> </text:span><text:span text:style-name="T975">Valdo</text:span><text:span text:style-name="T996"> </text:span><text:span text:style-name="T975">Maitan </text:span><text:span text:style-name="T978">Presidente</text:span></text:p>
      <text:p text:style-name="P1034"/>
      <text:p text:style-name="P1035"/>
      <text:p text:style-name="P1036"/>
      <text:p text:style-name="P1037"><text:span text:style-name="T997">PORTARIA</text:span><text:span text:style-name="T998"> </text:span><text:span text:style-name="T997">Nº</text:span><text:span text:style-name="T999"> </text:span><text:span text:style-name="T1000">216/2026.</text:span></text:p>
      <text:p text:style-name="P1038"/>
      <text:h text:style-name="P1039" text:outline-level="7"><text:span text:style-name="T979">DISPÕE</text:span><text:span text:style-name="T1001"> </text:span><text:span text:style-name="T979">SOBRE</text:span><text:span text:style-name="T1001"> </text:span><text:span text:style-name="T979">A</text:span><text:span text:style-name="T1002"> </text:span><text:span text:style-name="T979">CONCESSÃO</text:span><text:span text:style-name="T1001"> </text:span><text:span text:style-name="T979">DE</text:span><text:span text:style-name="T1001"> </text:span><text:span text:style-name="T979">REDUÇÃO</text:span><text:span text:style-name="T1003"> </text:span><text:span text:style-name="T979">DA JORNADA DE TRABALHO.</text:span></text:h>
      <text:p text:style-name="P1040"/>
      <text:h text:style-name="P1041" text:outline-level="8"><text:span text:style-name="T1004">O PRESIDENTE DA CÂMARA MUNICIPAL DE CACHOEIRO DE ITAPEMIRIM, ESTADO DO ESPÍRITO SANTO, NO USO DE SUAS </text:span>ATRIBUIÇÕES LEGAIS E REGIMENTAIS, TENDO <text:span text:style-name="T1004">EM VISTA O QUE CONSTA NO PROCESSO Nº 4832/2026, RESOLVE:</text:span></text:h>
      <text:p text:style-name="P1042"/>
      <text:p text:style-name="P1043"><text:span text:style-name="T1005">Art. 1º - Considerar autorizado à servidora JANEMAR CHIEREGATTE</text:span><text:span text:style-name="T1006"> </text:span><text:span text:style-name="T1005">BRAGA,</text:span><text:span text:style-name="T1007"> </text:span><text:span text:style-name="T1005">Servente</text:span><text:span text:style-name="T1006"> </text:span><text:span text:style-name="T1005">de</text:span><text:span text:style-name="T1007"> </text:span><text:span text:style-name="T1005">Limpeza,</text:span><text:span text:style-name="T1007"> </text:span><text:span text:style-name="T1005">redução</text:span><text:span text:style-name="T1006"> </text:span><text:span text:style-name="T1005">da</text:span><text:span text:style-name="T1007"> </text:span><text:span text:style-name="T1005">jornada</text:span><text:span text:style-name="T1007"> </text:span><text:span text:style-name="T1005">de trabalho de 50% (cinquenta por cento) de sua carga horária cotidiana,</text:span><text:span text:style-name="T1006"> </text:span><text:span text:style-name="T1005">para</text:span><text:span text:style-name="T1007"> </text:span><text:span text:style-name="T1005">cuidar</text:span><text:span text:style-name="T1006"> </text:span><text:span text:style-name="T1005">de</text:span><text:span text:style-name="T1007"> </text:span><text:span text:style-name="T1005">dependente,</text:span><text:span text:style-name="T1007"> </text:span><text:span text:style-name="T1005">no</text:span><text:span text:style-name="T1006"> </text:span><text:span text:style-name="T1005">período</text:span><text:span text:style-name="T1007"> </text:span><text:span text:style-name="T1005">de</text:span><text:span text:style-name="T1007"> </text:span><text:span text:style-name="T1005">12</text:span><text:span text:style-name="T1006"> </text:span><text:span text:style-name="T1005">(doze) meses,</text:span><text:span text:style-name="T1008"> </text:span><text:span text:style-name="T1005">a</text:span><text:span text:style-name="T1009"> </text:span><text:span text:style-name="T1005">partir</text:span><text:span text:style-name="T1009"> </text:span><text:span text:style-name="T1005">de</text:span><text:span text:style-name="T1008"> </text:span><text:span text:style-name="T1005">03</text:span><text:span text:style-name="T1008"> </text:span><text:span text:style-name="T1005">de</text:span><text:span text:style-name="T1008"> </text:span><text:span text:style-name="T1005">abril</text:span><text:span text:style-name="T1008"> </text:span><text:span text:style-name="T1005">de</text:span><text:span text:style-name="T1008"> </text:span><text:span text:style-name="T1005">2026,</text:span><text:span text:style-name="T1008"> </text:span><text:span text:style-name="T1005">tendo</text:span><text:span text:style-name="T1008"> </text:span><text:span text:style-name="T1005">em</text:span><text:span text:style-name="T1009"> </text:span><text:span text:style-name="T1005">vista</text:span><text:span text:style-name="T1009"> </text:span><text:span text:style-name="T1005">o</text:span><text:span text:style-name="T1008"> </text:span><text:span text:style-name="T1005">que consta</text:span><text:span text:style-name="T1006"> </text:span><text:span text:style-name="T1005">nos</text:span><text:span text:style-name="T1007"> </text:span><text:span text:style-name="T1005">pareceres</text:span><text:span text:style-name="T1006"> </text:span><text:span text:style-name="T1005">contidos</text:span><text:span text:style-name="T1007"> </text:span><text:span text:style-name="T1005">no</text:span><text:span text:style-name="T1007"> </text:span><text:span text:style-name="T1005">referido</text:span><text:span text:style-name="T1006"> </text:span><text:span text:style-name="T1005">processo</text:span><text:span text:style-name="T1007"> </text:span><text:span text:style-name="T1005">e</text:span><text:span text:style-name="T1007"> </text:span><text:span text:style-name="T1005">com</text:span><text:span text:style-name="T1006"> </text:span><text:span text:style-name="T1005">base no artigo 9º da Lei nº 7.757/2019, alterado pela Lei nº </text:span><text:span text:style-name="T1010">8067/2023.</text:span></text:p>
      <text:p text:style-name="P1044"/>
      <text:p text:style-name="P1037"><text:span text:style-name="T1005">Art.</text:span><text:span text:style-name="T1011"> </text:span><text:span text:style-name="T1005">2º</text:span><text:span text:style-name="T1011"> </text:span><text:span text:style-name="T1005">-</text:span><text:span text:style-name="T1012"> </text:span><text:span text:style-name="T1005">Revogar</text:span><text:span text:style-name="T1011"> </text:span><text:span text:style-name="T1005">as</text:span><text:span text:style-name="T1008"> </text:span><text:span text:style-name="T1005">disposições</text:span><text:span text:style-name="T1012"> </text:span><text:span text:style-name="T1005">em</text:span><text:span text:style-name="T1011"> </text:span><text:span text:style-name="T1010">contrário.</text:span></text:p>
      <text:p text:style-name="P1045"/>
      <text:p text:style-name="P1046"/>
      <text:p text:style-name="P1047"><text:span text:style-name="T1005">Art.</text:span><text:span text:style-name="T1013"> </text:span><text:span text:style-name="T1005">3º</text:span><text:span text:style-name="T1013"> </text:span><text:span text:style-name="T1005">-</text:span><text:span text:style-name="T1013"> </text:span><text:span text:style-name="T1005">Publique-se</text:span><text:span text:style-name="T1013"> </text:span><text:span text:style-name="T1005">para</text:span><text:span text:style-name="T1013"> </text:span><text:span text:style-name="T1005">que</text:span><text:span text:style-name="T1013"> </text:span><text:span text:style-name="T1005">produza</text:span><text:span text:style-name="T1013"> </text:span><text:span text:style-name="T1005">todos</text:span><text:span text:style-name="T1013"> </text:span><text:span text:style-name="T1005">os efeitos legais e administrativos.</text:span></text:p>
      <text:p text:style-name="P1044"/>
      <text:p text:style-name="P1048"><text:span text:style-name="T1005">Cachoeiro</text:span><text:span text:style-name="T1014"> </text:span><text:span text:style-name="T1005">de</text:span><text:span text:style-name="T1015"> </text:span><text:span text:style-name="T1005">Itapemirim-ES,</text:span><text:span text:style-name="T1016"> </text:span><text:span text:style-name="T1005">12</text:span><text:span text:style-name="T1015"> </text:span><text:span text:style-name="T1005">de</text:span><text:span text:style-name="T1015"> </text:span><text:span text:style-name="T1005">agosto</text:span><text:span text:style-name="T1016"> </text:span><text:span text:style-name="T1005">de</text:span><text:span text:style-name="T1011"> </text:span><text:span text:style-name="T1010">2026.</text:span></text:p>
      <text:p text:style-name="P1045"/>
      <text:p text:style-name="P1045"/>
      <text:p text:style-name="P1049"/>
      <text:h text:style-name="P1050" text:outline-level="8"><text:span text:style-name="T1004">Alexandre</text:span><text:span text:style-name="T1017"> </text:span><text:span text:style-name="T1004">Valdo</text:span><text:span text:style-name="T1018"> </text:span><text:span text:style-name="T1004">Maitan </text:span><text:span text:style-name="T1019">Presidente</text:span></text:h>
      <text:p text:style-name="P1051"/>
      <text:p text:style-name="P1052"/>
      <text:section text:style-name="Sect7" text:name="Section9">
        <text:p text:style-name="P1053"><text:span text:style-name="T912">PORTARIA</text:span><text:span text:style-name="T1020"> </text:span><text:span text:style-name="T912">Nº</text:span><text:span text:style-name="T1020"> </text:span><text:span text:style-name="T914">217/2026.</text:span></text:p>
        <text:p text:style-name="P1054"/>
        <text:p text:style-name="P1055"/>
        <text:h text:style-name="P1056" text:outline-level="9"><text:span text:style-name="T918">DISPÕE SOBRE CONCESSÃO DE LICENÇA A SERVIDORES PARA ACOMPANHAR PESSOA DA </text:span><text:span text:style-name="T922">FAMÍLIA.</text:span></text:h>
        <text:p text:style-name="P1057"/>
        <text:p text:style-name="P1058"><text:span text:style-name="T912">O PRESIDENTE DA CÂMARA MUNICIPAL DE CACHOEIRO DE ITAPEMIRIM, ESTADO DO ESPÍRITO</text:span><text:span text:style-name="T1021"> </text:span><text:span text:style-name="T912">SANTO,</text:span><text:span text:style-name="T1022"> </text:span><text:span text:style-name="T912">NO</text:span><text:span text:style-name="T1021"> </text:span><text:span text:style-name="T912">USO</text:span><text:span text:style-name="T1021"> </text:span><text:span text:style-name="T912">DE</text:span><text:span text:style-name="T1022"> </text:span><text:span text:style-name="T912">SUAS</text:span><text:span text:style-name="T1021"> </text:span><text:span text:style-name="T912">ATRIBUIÇÕES LEGAIS, RESOLVE:</text:span></text:p>
      </text:section>
      <text:section text:style-name="Sect1" text:name="Section10">
        <text:p text:style-name="P1059"/>
        <text:p text:style-name="P1060"><text:span text:style-name="T934">Art.</text:span><text:span text:style-name="T1023"> </text:span><text:span text:style-name="T934">1º</text:span><text:span text:style-name="T1023"> </text:span><text:span text:style-name="T934">-</text:span><text:span text:style-name="T1023"> </text:span><text:span text:style-name="T934">Conceder</text:span><text:span text:style-name="T1023"> </text:span><text:span text:style-name="T934">Licença,</text:span><text:span text:style-name="T1023"> </text:span><text:span text:style-name="T934">por</text:span><text:span text:style-name="T1023"> </text:span><text:span text:style-name="T934">motivo</text:span><text:span text:style-name="T1023"> </text:span><text:span text:style-name="T934">de</text:span><text:span text:style-name="T1023"> </text:span><text:span text:style-name="T934">doença</text:span><text:span text:style-name="T1023"> </text:span><text:span text:style-name="T934">em</text:span><text:span text:style-name="T1023"> </text:span><text:span text:style-name="T934">pessoa</text:span><text:span text:style-name="T1023"> </text:span><text:span text:style-name="T934">da família,</text:span><text:span text:style-name="T1024"> </text:span><text:span text:style-name="T934">aos</text:span><text:span text:style-name="T1024"> </text:span><text:span text:style-name="T934">servidores</text:span><text:span text:style-name="T1024"> </text:span><text:span text:style-name="T934">mencionados</text:span><text:span text:style-name="T1024"> </text:span><text:span text:style-name="T934">abaixo,</text:span><text:span text:style-name="T1024"> </text:span><text:span text:style-name="T934">nos</text:span><text:span text:style-name="T1024"> </text:span><text:span text:style-name="T934">termos</text:span><text:span text:style-name="T1024"> </text:span><text:span text:style-name="T934">do</text:span><text:span text:style-name="T1024"> </text:span><text:span text:style-name="T934">art. 79, IV, da Lei 4009/94, conforme documento apresentado no </text:span><text:span text:style-name="T935">requerimento:</text:span></text:p>
        <table:table table:name="Table27" table:style-name="Table27">
          <table:table-column table:style-name="Table27.A"/>
          <table:table-column table:style-name="Table27.B"/>
          <table:table-column table:style-name="Table27.C"/>
          <table:table-column table:style-name="Table27.D"/>
          <table:table-column table:style-name="Table27.E"/>
          <table:table-column table:style-name="Table27.F"/>
          <table:table-row table:style-name="Table27.1">
            <table:table-cell table:style-name="Table27.A1" office:value-type="string">
              <text:p text:style-name="P1061"><text:span text:style-name="T1025">Nome</text:span><text:span text:style-name="T1025"/></text:p>
            </table:table-cell>
            <table:table-cell table:style-name="Table27.A1" office:value-type="string">
              <text:p text:style-name="P1062"><text:span text:style-name="T1026">Cargo</text:span><text:span text:style-name="T1026"/></text:p>
            </table:table-cell>
            <table:table-cell table:style-name="Table27.A1" office:value-type="string">
              <text:p text:style-name="P1063"><text:span text:style-name="T1026">Total </text:span><text:span text:style-name="T1025">Dias</text:span></text:p>
            </table:table-cell>
            <table:table-cell table:style-name="Table27.A1" office:value-type="string">
              <text:p text:style-name="P1064"><text:span text:style-name="T1025">Data </text:span><text:span text:style-name="T1026">Início</text:span></text:p>
            </table:table-cell>
            <table:table-cell table:style-name="Table27.A1" office:value-type="string">
              <text:p text:style-name="P1062"><text:span text:style-name="T1027">Data</text:span><text:span text:style-name="T1028"> Fim</text:span></text:p>
            </table:table-cell>
            <table:table-cell table:style-name="Table27.A1" office:value-type="string">
              <text:p text:style-name="P1065"><text:span text:style-name="T1025">Data </text:span><text:span text:style-name="T1026">Retorno</text:span></text:p>
            </table:table-cell>
          </table:table-row>
          <table:table-row table:style-name="Table27.2">
            <table:table-cell table:style-name="Table27.A1" office:value-type="string">
              <text:p text:style-name="P1066"/>
              <text:p text:style-name="P1067"><text:span text:style-name="T959">ADRIANA</text:span><text:span text:style-name="T1029"> </text:span><text:span text:style-name="T959">GOMES DE PAULA</text:span></text:p>
            </table:table-cell>
            <table:table-cell table:style-name="Table27.A1" office:value-type="string">
              <text:p text:style-name="P1068"><text:span text:style-name="T1030">ASSESSOR </text:span><text:span text:style-name="T959">ESPECIAL</text:span><text:span text:style-name="T1029"> </text:span><text:span text:style-name="T959">DE </text:span><text:span text:style-name="T1030">RECURSOS HUMANOS</text:span></text:p>
            </table:table-cell>
            <table:table-cell table:style-name="Table27.A1" office:value-type="string">
              <text:p text:style-name="P1069"/>
              <text:p text:style-name="P1070"><text:span text:style-name="T1031">01</text:span><text:span text:style-name="T1031"/></text:p>
            </table:table-cell>
            <table:table-cell table:style-name="Table27.A1" office:value-type="string">
              <text:p text:style-name="P1069"/>
              <text:p text:style-name="P1071"><text:span text:style-name="T1030">26/03/2026</text:span><text:span text:style-name="T1030"/></text:p>
            </table:table-cell>
            <table:table-cell table:style-name="Table27.A1" office:value-type="string">
              <text:p text:style-name="P1069"/>
              <text:p text:style-name="P1072"><text:span text:style-name="T1030">26/03/2026</text:span><text:span text:style-name="T1030"/></text:p>
            </table:table-cell>
            <table:table-cell table:style-name="Table27.A1" office:value-type="string">
              <text:p text:style-name="P1069"/>
              <text:p text:style-name="P1073"><text:span text:style-name="T1030">27/03/2026</text:span><text:span text:style-name="T1030"/></text:p>
            </table:table-cell>
          </table:table-row>
          <table:table-row table:style-name="Table27.3">
            <table:table-cell table:style-name="Table27.A1" office:value-type="string">
              <text:p text:style-name="P1074"><text:span text:style-name="T1030">JANEMAR CHIEREGATTE </text:span><text:span text:style-name="T959">BRAGA</text:span><text:span text:style-name="T1032"> </text:span><text:span text:style-name="T1030">LEMOS</text:span></text:p>
            </table:table-cell>
            <table:table-cell table:style-name="Table27.A1" office:value-type="string">
              <text:p text:style-name="P1075"><text:span text:style-name="T959">SERVENTE</text:span><text:span text:style-name="T1029"> </text:span><text:span text:style-name="T959">DE </text:span><text:span text:style-name="T1030">LIMPEZA</text:span></text:p>
            </table:table-cell>
            <table:table-cell table:style-name="Table27.A1" office:value-type="string">
              <text:p text:style-name="P1066"/>
              <text:p text:style-name="P1070"><text:span text:style-name="T1031">01</text:span><text:span text:style-name="T1031"/></text:p>
            </table:table-cell>
            <table:table-cell table:style-name="Table27.A1" office:value-type="string">
              <text:p text:style-name="P1066"/>
              <text:p text:style-name="P1071"><text:span text:style-name="T1030">17/07/2026</text:span><text:span text:style-name="T1030"/></text:p>
            </table:table-cell>
            <table:table-cell table:style-name="Table27.A1" office:value-type="string">
              <text:p text:style-name="P1066"/>
              <text:p text:style-name="P1070"><text:span text:style-name="T1030">17/07/2026</text:span><text:span text:style-name="T1030"/></text:p>
            </table:table-cell>
            <table:table-cell table:style-name="Table27.A1" office:value-type="string">
              <text:p text:style-name="P1066"/>
              <text:p text:style-name="P1076"><text:span text:style-name="T1030">18/07/2026</text:span><text:span text:style-name="T1030"/></text:p>
            </table:table-cell>
          </table:table-row>
          <table:table-row table:style-name="Table27.3">
            <table:table-cell table:style-name="Table27.A1" office:value-type="string">
              <text:p text:style-name="P1074"><text:span text:style-name="T1030">JANEMAR CHIEREGATTE </text:span><text:span text:style-name="T959">BRAGA</text:span><text:span text:style-name="T1032"> </text:span><text:span text:style-name="T1030">LEMOS</text:span></text:p>
            </table:table-cell>
            <table:table-cell table:style-name="Table27.A1" office:value-type="string">
              <text:p text:style-name="P1075"><text:span text:style-name="T959">SERVENTE</text:span><text:span text:style-name="T1029"> </text:span><text:span text:style-name="T959">DE </text:span><text:span text:style-name="T1030">LIMPEZA</text:span></text:p>
            </table:table-cell>
            <table:table-cell table:style-name="Table27.A1" office:value-type="string">
              <text:p text:style-name="P1066"/>
              <text:p text:style-name="P1070"><text:span text:style-name="T1031">01</text:span><text:span text:style-name="T1031"/></text:p>
            </table:table-cell>
            <table:table-cell table:style-name="Table27.A1" office:value-type="string">
              <text:p text:style-name="P1066"/>
              <text:p text:style-name="P1071"><text:span text:style-name="T1030">06/07/2026</text:span><text:span text:style-name="T1030"/></text:p>
            </table:table-cell>
            <table:table-cell table:style-name="Table27.A1" office:value-type="string">
              <text:p text:style-name="P1066"/>
              <text:p text:style-name="P1070"><text:span text:style-name="T1030">06/07/2026</text:span><text:span text:style-name="T1030"/></text:p>
            </table:table-cell>
            <table:table-cell table:style-name="Table27.A1" office:value-type="string">
              <text:p text:style-name="P1066"/>
              <text:p text:style-name="P1076"><text:span text:style-name="T1030">07/07/2026</text:span><text:span text:style-name="T1030"/></text:p>
            </table:table-cell>
          </table:table-row>
          <table:table-row table:style-name="Table27.3">
            <table:table-cell table:style-name="Table27.A1" office:value-type="string">
              <text:p text:style-name="P1074"><text:span text:style-name="T1030">JANEMAR CHIEREGATTE </text:span><text:span text:style-name="T959">BRAGA</text:span><text:span text:style-name="T1032"> </text:span><text:span text:style-name="T1030">LEMOS</text:span></text:p>
            </table:table-cell>
            <table:table-cell table:style-name="Table27.A1" office:value-type="string">
              <text:p text:style-name="P1075"><text:span text:style-name="T959">SERVENTE</text:span><text:span text:style-name="T1029"> </text:span><text:span text:style-name="T959">DE </text:span><text:span text:style-name="T1030">LIMPEZA</text:span></text:p>
            </table:table-cell>
            <table:table-cell table:style-name="Table27.A1" office:value-type="string">
              <text:p text:style-name="P1066"/>
              <text:p text:style-name="P1070"><text:span text:style-name="T1031">01</text:span><text:span text:style-name="T1031"/></text:p>
            </table:table-cell>
            <table:table-cell table:style-name="Table27.A1" office:value-type="string">
              <text:p text:style-name="P1066"/>
              <text:p text:style-name="P1071"><text:span text:style-name="T1030">17/06/2026</text:span><text:span text:style-name="T1030"/></text:p>
            </table:table-cell>
            <table:table-cell table:style-name="Table27.A1" office:value-type="string">
              <text:p text:style-name="P1066"/>
              <text:p text:style-name="P1070"><text:span text:style-name="T1030">17/06/2026</text:span><text:span text:style-name="T1030"/></text:p>
            </table:table-cell>
            <table:table-cell table:style-name="Table27.A1" office:value-type="string">
              <text:p text:style-name="P1066"/>
              <text:p text:style-name="P1076"><text:span text:style-name="T1030">18/06/2026</text:span><text:span text:style-name="T1030"/></text:p>
            </table:table-cell>
          </table:table-row>
          <table:table-row table:style-name="Table27.3">
            <table:table-cell table:style-name="Table27.A1" office:value-type="string">
              <text:p text:style-name="P1074"><text:span text:style-name="T1030">JANEMAR CHIEREGATTE </text:span><text:span text:style-name="T959">BRAGA</text:span><text:span text:style-name="T1032"> </text:span><text:span text:style-name="T1030">LEMOS</text:span></text:p>
            </table:table-cell>
            <table:table-cell table:style-name="Table27.A1" office:value-type="string">
              <text:p text:style-name="P1075"><text:span text:style-name="T959">SERVENTE</text:span><text:span text:style-name="T1029"> </text:span><text:span text:style-name="T959">DE </text:span><text:span text:style-name="T1030">LIMPEZA</text:span></text:p>
            </table:table-cell>
            <table:table-cell table:style-name="Table27.A1" office:value-type="string">
              <text:p text:style-name="P1066"/>
              <text:p text:style-name="P1070"><text:span text:style-name="T1031">01</text:span><text:span text:style-name="T1031"/></text:p>
            </table:table-cell>
            <table:table-cell table:style-name="Table27.A1" office:value-type="string">
              <text:p text:style-name="P1066"/>
              <text:p text:style-name="P1071"><text:span text:style-name="T1030">10/04/2026</text:span><text:span text:style-name="T1030"/></text:p>
            </table:table-cell>
            <table:table-cell table:style-name="Table27.A1" office:value-type="string">
              <text:p text:style-name="P1066"/>
              <text:p text:style-name="P1070"><text:span text:style-name="T1030">10/04/2026</text:span><text:span text:style-name="T1030"/></text:p>
            </table:table-cell>
            <table:table-cell table:style-name="Table27.A1" office:value-type="string">
              <text:p text:style-name="P1066"/>
              <text:p text:style-name="P1076"><text:span text:style-name="T1030">11/04/2026</text:span><text:span text:style-name="T1030"/></text:p>
            </table:table-cell>
          </table:table-row>
          <table:table-row table:style-name="Table27.7">
            <table:table-cell table:style-name="Table27.A1" office:value-type="string">
              <text:p text:style-name="P1074"><text:span text:style-name="T1030">JANEMAR CHIEREGATTE </text:span><text:span text:style-name="T959">BRAGA</text:span><text:span text:style-name="T1032"> </text:span><text:span text:style-name="T1030">LEMOS</text:span></text:p>
            </table:table-cell>
            <table:table-cell table:style-name="Table27.A1" office:value-type="string">
              <text:p text:style-name="P1075"><text:span text:style-name="T959">SERVENTE</text:span><text:span text:style-name="T1029"> </text:span><text:span text:style-name="T959">DE </text:span><text:span text:style-name="T1030">LIMPEZA</text:span></text:p>
            </table:table-cell>
            <table:table-cell table:style-name="Table27.A1" office:value-type="string">
              <text:p text:style-name="P1066"/>
              <text:p text:style-name="P1070"><text:span text:style-name="T1031">01</text:span><text:span text:style-name="T1031"/></text:p>
            </table:table-cell>
            <table:table-cell table:style-name="Table27.A1" office:value-type="string">
              <text:p text:style-name="P1066"/>
              <text:p text:style-name="P1071"><text:span text:style-name="T1030">22/01/2026</text:span><text:span text:style-name="T1030"/></text:p>
            </table:table-cell>
            <table:table-cell table:style-name="Table27.A1" office:value-type="string">
              <text:p text:style-name="P1066"/>
              <text:p text:style-name="P1070"><text:span text:style-name="T1030">22/01/2026</text:span><text:span text:style-name="T1030"/></text:p>
            </table:table-cell>
            <table:table-cell table:style-name="Table27.A1" office:value-type="string">
              <text:p text:style-name="P1066"/>
              <text:p text:style-name="P1076"><text:span text:style-name="T1030">23/01/2026</text:span><text:span text:style-name="T1030"/></text:p>
            </table:table-cell>
          </table:table-row>
          <table:table-row table:style-name="Table27.8">
            <table:table-cell table:style-name="Table27.A1" office:value-type="string">
              <text:p text:style-name="P1077"><text:span text:style-name="T959">SUZANA</text:span><text:span text:style-name="T1029"> </text:span><text:span text:style-name="T959">FARIA DE JESUS </text:span><text:span text:style-name="T1030">RIBEIRO</text:span></text:p>
            </table:table-cell>
            <table:table-cell table:style-name="Table27.A1" office:value-type="string">
              <text:p text:style-name="P1078"><text:span text:style-name="T1030">ASSESSOR </text:span><text:span text:style-name="T959">ESPECIAL</text:span><text:span text:style-name="T1029"> </text:span><text:span text:style-name="T959">DE </text:span><text:span text:style-name="T1030">APOIO LEGISLATIVO</text:span></text:p>
            </table:table-cell>
            <table:table-cell table:style-name="Table27.A1" office:value-type="string">
              <text:p text:style-name="P1079"/>
              <text:p text:style-name="P1070"><text:span text:style-name="T1031">01</text:span><text:span text:style-name="T1031"/></text:p>
            </table:table-cell>
            <table:table-cell table:style-name="Table27.A1" office:value-type="string">
              <text:p text:style-name="P1079"/>
              <text:p text:style-name="P1071"><text:span text:style-name="T1030">15/06/2026</text:span><text:span text:style-name="T1030"/></text:p>
            </table:table-cell>
            <table:table-cell table:style-name="Table27.A1" office:value-type="string">
              <text:p text:style-name="P1079"/>
              <text:p text:style-name="P1070"><text:span text:style-name="T1030">15/06/2026</text:span><text:span text:style-name="T1030"/></text:p>
            </table:table-cell>
            <table:table-cell table:style-name="Table27.A1" office:value-type="string">
              <text:p text:style-name="P1079"/>
              <text:p text:style-name="P1076"><text:span text:style-name="T1030">16/06/2026</text:span><text:span text:style-name="T1030"/></text:p>
            </table:table-cell>
          </table:table-row>
        </table:table>
      </text:section>
      <text:p text:style-name="P1080"><draw:frame draw:style-name="fr11" draw:name="Image 1663" text:anchor-type="char" svg:x="1.8252in" svg:y="1.811in" svg:width="4.5319in" svg:height="0.0165in" draw:z-index="261"><draw:image xlink:href="Pictures/1000000000000771000000081AB37CA9.png" xlink:type="simple" xlink:show="embed" xlink:actuate="onLoad" draw:mime-type="image/png"/></draw:frame><draw:frame draw:style-name="fr11" draw:name="Image 1664" text:anchor-type="char" svg:x="0.4937in" svg:y="0in" svg:width="7.7736in" svg:height="1.3681in" draw:z-index="262"><draw:image xlink:href="Pictures/10000000000009180000019B1A898E50.png" xlink:type="simple" xlink:show="embed" xlink:actuate="onLoad" draw:mime-type="image/png"/></draw:frame></text:p>
      <text:p text:style-name="P1081"/>
      <text:p text:style-name="P1081"/>
      <text:p text:style-name="P1081"/>
      <text:p text:style-name="P1081"/>
      <text:p text:style-name="P1081"/>
      <text:p text:style-name="P1081"/>
      <text:p text:style-name="P1081"/>
      <text:p text:style-name="P1081"/>
      <text:p text:style-name="P1081"/>
      <text:p text:style-name="P1082"/>
      <table:table table:name="Table28" table:style-name="Table28">
        <table:table-column table:style-name="Table28.A"/>
        <table:table-column table:style-name="Table28.B"/>
        <table:table-column table:style-name="Table28.C"/>
        <table:table-column table:style-name="Table28.D"/>
        <table:table-column table:style-name="Table28.E"/>
        <table:table-column table:style-name="Table28.F"/>
        <table:table-row table:style-name="Table28.1">
          <table:table-cell table:style-name="Table28.A1" office:value-type="string">
            <text:p text:style-name="P1083"><text:span text:style-name="T1033">GENIELLI </text:span><text:span text:style-name="T1034">PASCHOAL DO NASCIMENTO</text:span><text:span text:style-name="T1035"> </text:span><text:span text:style-name="T1034">DA </text:span><text:span text:style-name="T1033">SILVA</text:span></text:p>
          </table:table-cell>
          <table:table-cell table:style-name="Table28.A1" office:value-type="string">
            <text:p text:style-name="P1084"><text:span text:style-name="T1034">ASSESSOR</text:span><text:span text:style-name="T1035"> </text:span><text:span text:style-name="T1034">DE </text:span><text:span text:style-name="T1033">GABINETE PARLAMENTAR</text:span></text:p>
          </table:table-cell>
          <table:table-cell table:style-name="Table28.A1" table:number-rows-spanned="5" office:value-type="string">
            <text:p text:style-name="P1085"/>
            <text:p text:style-name="P1086"><text:span text:style-name="T1036">01</text:span><text:span text:style-name="T1036"/></text:p>
            <text:p text:style-name="P1087"/>
            <text:p text:style-name="P1087"/>
            <text:p text:style-name="P1088"/>
            <text:p text:style-name="P1086"><text:span text:style-name="T1036">03</text:span><text:span text:style-name="T1036"/></text:p>
            <text:p text:style-name="P1087"/>
            <text:p text:style-name="P1087"/>
            <text:p text:style-name="P1089"/>
            <text:p text:style-name="P1086"><text:span text:style-name="T1036">03</text:span><text:span text:style-name="T1036"/></text:p>
            <text:p text:style-name="P1087"/>
            <text:p text:style-name="P1090"/>
            <text:p text:style-name="P1091"><text:span text:style-name="T1036">01</text:span><text:span text:style-name="T1036"/></text:p>
            <text:p text:style-name="P1087"/>
            <text:p text:style-name="P1087"/>
            <text:p text:style-name="P1092"/>
            <text:p text:style-name="P1086"><text:span text:style-name="T1036">01</text:span><text:span text:style-name="T1036"/></text:p>
          </table:table-cell>
          <table:table-cell table:style-name="Table28.A1" office:value-type="string">
            <text:p text:style-name="P1085"/>
            <text:p text:style-name="P1093"><text:span text:style-name="T1037">05/08/2026</text:span><text:span text:style-name="T1037"/></text:p>
          </table:table-cell>
          <table:table-cell table:style-name="Table28.A1" office:value-type="string">
            <text:p text:style-name="P1085"/>
            <text:p text:style-name="P1094"><text:span text:style-name="T1037">05/08/2026</text:span><text:span text:style-name="T1037"/></text:p>
          </table:table-cell>
          <table:table-cell table:style-name="Table28.A1" office:value-type="string">
            <text:p text:style-name="P1085"/>
            <text:p text:style-name="P1095"><text:span text:style-name="T1037">06/08/2026</text:span><text:span text:style-name="T1037"/></text:p>
          </table:table-cell>
        </table:table-row>
        <table:table-row table:style-name="Table28.2">
          <table:table-cell table:style-name="Table28.A2" office:value-type="string">
            <text:p text:style-name="P1096"/>
            <text:p text:style-name="P1097"><text:span text:style-name="T1034">ANA PAULA PRETT</text:span><text:span text:style-name="T1038"> </text:span><text:span text:style-name="T1034">RAMO</text:span></text:p>
          </table:table-cell>
          <table:table-cell table:style-name="Table28.A2" office:value-type="string">
            <text:p text:style-name="P1098"><text:span text:style-name="T1033">ASSESSOR </text:span><text:span text:style-name="T1034">ESPECIAL</text:span><text:span text:style-name="T1035"> </text:span><text:span text:style-name="T1034">DA ESCOLA DO </text:span><text:span text:style-name="T1033">LEGISLATIVO</text:span></text:p>
          </table:table-cell>
          <table:covered-table-cell table:style-name="Table28.A1"/>
          <table:table-cell table:style-name="Table28.A2" office:value-type="string">
            <text:p text:style-name="P1099"/>
            <text:p text:style-name="P1100"><text:span text:style-name="T1037">20/07/2026</text:span><text:span text:style-name="T1037"/></text:p>
          </table:table-cell>
          <table:table-cell table:style-name="Table28.A2" office:value-type="string">
            <text:p text:style-name="P1099"/>
            <text:p text:style-name="P1101"><text:span text:style-name="T1037">22/07/2026</text:span><text:span text:style-name="T1037"/></text:p>
          </table:table-cell>
          <table:table-cell table:style-name="Table28.A2" office:value-type="string">
            <text:p text:style-name="P1099"/>
            <text:p text:style-name="P1102"><text:span text:style-name="T1037">23/07/2026</text:span><text:span text:style-name="T1037"/></text:p>
          </table:table-cell>
        </table:table-row>
        <table:table-row table:style-name="Table28.3">
          <table:table-cell table:style-name="Table28.A2" office:value-type="string">
            <text:p text:style-name="P1103"><text:span text:style-name="T1034">DAIANE</text:span><text:span text:style-name="T1038"> </text:span><text:span text:style-name="T1034">SALES </text:span><text:span text:style-name="T1033">OUTRA</text:span></text:p>
          </table:table-cell>
          <table:table-cell table:style-name="Table28.A2" office:value-type="string">
            <text:p text:style-name="P1104"><text:span text:style-name="T1034">ASSESSOR</text:span><text:span text:style-name="T1035"> </text:span><text:span text:style-name="T1034">DE </text:span><text:span text:style-name="T1033">GABINETE PARLAMENTAR</text:span></text:p>
          </table:table-cell>
          <table:covered-table-cell table:style-name="Table28.A1"/>
          <table:table-cell table:style-name="Table28.A2" office:value-type="string">
            <text:p text:style-name="P1105"/>
            <text:p text:style-name="P1106"><text:span text:style-name="T1037">01/06/2026</text:span><text:span text:style-name="T1037"/></text:p>
          </table:table-cell>
          <table:table-cell table:style-name="Table28.A2" office:value-type="string">
            <text:p text:style-name="P1105"/>
            <text:p text:style-name="P1107"><text:span text:style-name="T1037">03/06/2026</text:span><text:span text:style-name="T1037"/></text:p>
          </table:table-cell>
          <table:table-cell table:style-name="Table28.F3" office:value-type="string">
            <text:p text:style-name="P1105"/>
            <text:p text:style-name="P1102"><text:span text:style-name="T1037">04/06/2026</text:span><text:span text:style-name="T1037"/></text:p>
          </table:table-cell>
        </table:table-row>
        <table:table-row table:style-name="Table28.4">
          <table:table-cell table:style-name="Table28.A2" office:value-type="string">
            <text:p text:style-name="P1108"><text:span text:style-name="T1034">MAURO</text:span><text:span text:style-name="T1038"> </text:span><text:span text:style-name="T1034">CESAR DE</text:span><text:span text:style-name="T1039"> </text:span><text:span text:style-name="T1033">OLIVEIRA</text:span></text:p>
          </table:table-cell>
          <table:table-cell table:style-name="Table28.A2" office:value-type="string">
            <text:p text:style-name="P1109"><text:span text:style-name="T1034">ASSESSOR</text:span><text:span text:style-name="T1035"> </text:span><text:span text:style-name="T1034">DE </text:span><text:span text:style-name="T1033">GABINETE PARLAMENTAR</text:span></text:p>
          </table:table-cell>
          <table:covered-table-cell table:style-name="Table28.A1"/>
          <table:table-cell table:style-name="Table28.A2" office:value-type="string">
            <text:p text:style-name="P1110"/>
            <text:p text:style-name="P1093"><text:span text:style-name="T1037">09/07/2026</text:span><text:span text:style-name="T1037"/></text:p>
          </table:table-cell>
          <table:table-cell table:style-name="Table28.A2" office:value-type="string">
            <text:p text:style-name="P1110"/>
            <text:p text:style-name="P1094"><text:span text:style-name="T1037">09/07/2026</text:span><text:span text:style-name="T1037"/></text:p>
          </table:table-cell>
          <table:table-cell table:style-name="Table28.F3" office:value-type="string">
            <text:p text:style-name="P1110"/>
            <text:p text:style-name="P1111"><text:span text:style-name="T1037">10/07/2026</text:span><text:span text:style-name="T1037"/></text:p>
          </table:table-cell>
        </table:table-row>
        <table:table-row table:style-name="Table28.5">
          <table:table-cell table:style-name="Table28.A2" office:value-type="string">
            <text:p text:style-name="P1112"><text:span text:style-name="T1033">SILVIA RODRIGUES PAULUCIO</text:span><text:span text:style-name="T1033"/></text:p>
          </table:table-cell>
          <table:table-cell table:style-name="Table28.A2" office:value-type="string">
            <text:p text:style-name="P1113"><text:span text:style-name="T1033">ASSESSOR </text:span><text:span text:style-name="T1034">ESPECIAL DE </text:span><text:span text:style-name="T1033">APOIO ADMINISTRATIVO</text:span></text:p>
          </table:table-cell>
          <table:covered-table-cell table:style-name="Table28.A1"/>
          <table:table-cell table:style-name="Table28.A2" office:value-type="string">
            <text:p text:style-name="P1114"/>
            <text:p text:style-name="P1115"><text:span text:style-name="T1037">24/07/2026</text:span><text:span text:style-name="T1037"/></text:p>
          </table:table-cell>
          <table:table-cell table:style-name="Table28.A2" office:value-type="string">
            <text:p text:style-name="P1114"/>
            <text:p text:style-name="P1116"><text:span text:style-name="T1037">24/07/2026</text:span><text:span text:style-name="T1037"/></text:p>
          </table:table-cell>
          <table:table-cell table:style-name="Table28.A2" office:value-type="string">
            <text:p text:style-name="P1114"/>
            <text:p text:style-name="P1095"><text:span text:style-name="T1037">25/07/2026</text:span><text:span text:style-name="T1037"/></text:p>
          </table:table-cell>
        </table:table-row>
      </table:table>
      <text:p text:style-name="P1117"/>
      <text:p text:style-name="P1118"><text:span text:style-name="T1040">Art</text:span><text:span text:style-name="T1041">. </text:span><text:span text:style-name="T1040">2</text:span><text:span text:style-name="T1042"> </text:span><text:span text:style-name="T1043">º</text:span><text:span text:style-name="T1044"> </text:span><text:span text:style-name="T1043">-</text:span><text:span text:style-name="T1044"> </text:span><text:span text:style-name="T1040">Publique</text:span><text:span text:style-name="T1041">-</text:span><text:span text:style-name="T1040">se</text:span><text:span text:style-name="T1045"> </text:span><text:span text:style-name="T1040">para</text:span><text:span text:style-name="T1045"> </text:span><text:span text:style-name="T1040">que</text:span><text:span text:style-name="T1045"> </text:span><text:span text:style-name="T1040">produza todos os efeitos legais e administrativos.</text:span></text:p>
      <text:p text:style-name="P1119"/>
      <text:p text:style-name="P1120"><text:span text:style-name="T1040">Cachoeiro</text:span><text:span text:style-name="T1046"> </text:span><text:span text:style-name="T1040">de</text:span><text:span text:style-name="T1047"> </text:span><text:span text:style-name="T1040">Itapemirim</text:span><text:span text:style-name="T1041">-</text:span><text:span text:style-name="T1040">ES</text:span><text:span text:style-name="T1041">,</text:span><text:span text:style-name="T1048"> </text:span><text:span text:style-name="T1040">12</text:span><text:span text:style-name="T1049"> </text:span><text:span text:style-name="T1040">de</text:span><text:span text:style-name="T1050"> </text:span><text:span text:style-name="T1040">agosto</text:span><text:span text:style-name="T1051"> </text:span><text:span text:style-name="T1040">de</text:span><text:span text:style-name="T1047"> </text:span><text:span text:style-name="T1052">2026</text:span><text:span text:style-name="T1053">.</text:span></text:p>
      <text:p text:style-name="P970"/>
      <text:p text:style-name="P1121"/>
      <text:p text:style-name="P1122"><text:span text:style-name="T1054">ALEXANDRE</text:span><text:span text:style-name="T1055"> </text:span><text:span text:style-name="T1054">VALDO</text:span><text:span text:style-name="T1056"> </text:span><text:span text:style-name="T1057">MAITAN</text:span></text:p>
      <text:p text:style-name="P1123"><text:span text:style-name="T1057">Presidente</text:span><text:span text:style-name="T1057"/></text:p>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4"/>
      <text:p text:style-name="P1125"/>
      <text:p text:style-name="P1126"><draw:frame draw:style-name="fr7" draw:name="Image 1665" text:anchor-type="char" svg:x="3.7965in" svg:y="-0.2937in" svg:width="0.6945in" svg:height="0.6138in" draw:z-index="10"><draw:image xlink:href="Pictures/10000000000000D0000000B830B1DD11.jpg" xlink:type="simple" xlink:show="embed" xlink:actuate="onLoad" draw:mime-type="image/jpeg"/></draw:frame><text:span text:style-name="T344">D</text:span><text:span text:style-name="T345">.</text:span><text:span text:style-name="T344">O</text:span><text:span text:style-name="T345">.</text:span><text:span text:style-name="T346"> </text:span><text:span text:style-name="T344">PREFEITURA</text:span><text:span text:style-name="T347"> </text:span><text:span text:style-name="T344">MUNICIPAL</text:span><text:span text:style-name="T348"> </text:span><text:span text:style-name="T344">DE</text:span><text:span text:style-name="T349"> </text:span><text:span text:style-name="T350">CACHOEIRO</text:span><text:span text:style-name="T344"><text:tab/></text:span><text:span text:style-name="T1058">50</text:span></text:p>
      <text:p text:style-name="P1127"/>
      <text:p text:style-name="P1128"/>
      <text:p text:style-name="P1129"/>
      <text:p text:style-name="P1130"><text:span text:style-name="T917">PORTARIA Nº</text:span><text:span text:style-name="T1059"> </text:span><text:span text:style-name="T1060">218/2026</text:span></text:p>
      <text:p text:style-name="P1131"/>
      <text:p text:style-name="P1132">DISPÕE SOBRE CONCESSÃO DE LICENÇA PARA TRATAMENTO DE SAÚDE.</text:p>
      <text:p text:style-name="P1133"/>
      <text:p text:style-name="P1134"><text:span text:style-name="T917">O PRESIDENTE DA CÂMARA MUNICIPAL DE CACHOEIRO</text:span><text:span text:style-name="T1061"> </text:span><text:span text:style-name="T917">DE</text:span><text:span text:style-name="T1062"> </text:span><text:span text:style-name="T917">ITAPEMIRIM,</text:span><text:span text:style-name="T1062"> </text:span><text:span text:style-name="T917">ESTADO</text:span><text:span text:style-name="T1061"> </text:span><text:span text:style-name="T917">DO</text:span><text:span text:style-name="T1062"> </text:span><text:span text:style-name="T917">ESPÍRITO SANTO, NO USO DE SUAS ATRIBUIÇÕES LEGAIS E REGIMENTAIS, RESOLVE:</text:span></text:p>
      <text:p text:style-name="P1135"/>
      <text:p text:style-name="P1136"><text:span text:style-name="T918">Art. 1º - Conceder Licença para Tratamento de Saúde, nos termos do art. 79, I, da</text:span><text:span text:style-name="T1063"> </text:span><text:span text:style-name="T918">Lei</text:span><text:span text:style-name="T1064"> </text:span><text:span text:style-name="T918">4009/94,</text:span><text:span text:style-name="T1065"> </text:span><text:span text:style-name="T918">aos</text:span><text:span text:style-name="T1065"> </text:span><text:span text:style-name="T918">servidores</text:span><text:span text:style-name="T1066"> </text:span><text:span text:style-name="T918">abaixo</text:span><text:span text:style-name="T1067"> </text:span><text:span text:style-name="T918">mencionados,</text:span><text:span text:style-name="T1063"> </text:span><text:span text:style-name="T918">conforme</text:span><text:span text:style-name="T1066"> </text:span><text:span text:style-name="T918">atestado</text:span><text:span text:style-name="T1066"> </text:span><text:span text:style-name="T922">protocolado:</text:span></text:p>
      <text:p text:style-name="P1137"/>
      <table:table table:name="Table29" table:style-name="Table29">
        <table:table-column table:style-name="Table29.A"/>
        <table:table-column table:style-name="Table29.B"/>
        <table:table-column table:style-name="Table29.C"/>
        <table:table-column table:style-name="Table29.D"/>
        <table:table-column table:style-name="Table29.E"/>
        <table:table-column table:style-name="Table29.F"/>
        <table:table-row table:style-name="Table29.1">
          <table:table-cell table:style-name="Table29.A1" office:value-type="string">
            <text:p text:style-name="P1138"><text:span text:style-name="T1068">Nome</text:span><text:span text:style-name="T1068"/></text:p>
          </table:table-cell>
          <table:table-cell table:style-name="Table29.A1" office:value-type="string">
            <text:p text:style-name="P1139"><text:span text:style-name="T926">CARGO</text:span><text:span text:style-name="T926"/></text:p>
          </table:table-cell>
          <table:table-cell table:style-name="Table29.A1" office:value-type="string">
            <text:p text:style-name="P1140"><text:span text:style-name="T1068">Total Dias</text:span><text:span text:style-name="T1068"/></text:p>
          </table:table-cell>
          <table:table-cell table:style-name="Table29.A1" office:value-type="string">
            <text:p text:style-name="P1141"><text:span text:style-name="T927">Data</text:span><text:span text:style-name="T1069"> </text:span><text:span text:style-name="T926">Início</text:span></text:p>
          </table:table-cell>
          <table:table-cell table:style-name="Table29.A1" office:value-type="string">
            <text:p text:style-name="P1141"><text:span text:style-name="T927">Data</text:span><text:span text:style-name="T1070"> </text:span><text:span text:style-name="T929">Fim</text:span></text:p>
          </table:table-cell>
          <table:table-cell table:style-name="Table29.A1" office:value-type="string">
            <text:p text:style-name="P1142"><text:span text:style-name="T926">Retorno</text:span><text:span text:style-name="T926"/></text:p>
          </table:table-cell>
        </table:table-row>
        <table:table-row table:style-name="Table29.2">
          <table:table-cell table:style-name="Table29.A1" office:value-type="string">
            <text:p text:style-name="P1143"><text:span text:style-name="T1071">BRENDA</text:span><text:span text:style-name="T1072"> </text:span><text:span text:style-name="T1071">OLIVEIRA</text:span><text:span text:style-name="T1073"> </text:span><text:span text:style-name="T1071">DA </text:span><text:span text:style-name="T1074">COSTA,</text:span></text:p>
          </table:table-cell>
          <table:table-cell table:style-name="Table29.A1" office:value-type="string">
            <text:p text:style-name="P1144"><text:span text:style-name="T1071">ASSESSOR</text:span><text:span text:style-name="T1072"> </text:span><text:span text:style-name="T1071">GABINETE </text:span><text:span text:style-name="T1074">PARLAMENTAR</text:span></text:p>
          </table:table-cell>
          <table:table-cell table:style-name="Table29.A1" office:value-type="string">
            <text:p text:style-name="P1145"><text:span text:style-name="T1075">1</text:span><text:span text:style-name="T1075"/></text:p>
          </table:table-cell>
          <table:table-cell table:style-name="Table29.A1" office:value-type="string">
            <text:p text:style-name="P1146"><text:span text:style-name="T1074">27/07/2026</text:span><text:span text:style-name="T1074"/></text:p>
          </table:table-cell>
          <table:table-cell table:style-name="Table29.A1" office:value-type="string">
            <text:p text:style-name="P1147"><text:span text:style-name="T1074">27/07/2026</text:span><text:span text:style-name="T1074"/></text:p>
          </table:table-cell>
          <table:table-cell table:style-name="Table29.A1" office:value-type="string">
            <text:p text:style-name="P1148"><text:span text:style-name="T1074">28/07/2026</text:span><text:span text:style-name="T1074"/></text:p>
          </table:table-cell>
        </table:table-row>
        <table:table-row table:style-name="Table29.2">
          <table:table-cell table:style-name="Table29.A1" office:value-type="string">
            <text:p text:style-name="P1149"><text:span text:style-name="T1071">RAISSA</text:span><text:span text:style-name="T1072"> </text:span><text:span text:style-name="T1071">MARIA</text:span><text:span text:style-name="T1073"> </text:span><text:span text:style-name="T1071">GIRARDI </text:span><text:span text:style-name="T1074">RABBI</text:span></text:p>
          </table:table-cell>
          <table:table-cell table:style-name="Table29.A1" office:value-type="string">
            <text:p text:style-name="P1150"><text:span text:style-name="T1071">ASSESSOR</text:span><text:span text:style-name="T1072"> </text:span><text:span text:style-name="T1071">ESPECIAL</text:span><text:span text:style-name="T1073"> </text:span><text:span text:style-name="T1071">DA </text:span><text:span text:style-name="T1074">PRESIDENCIA</text:span></text:p>
          </table:table-cell>
          <table:table-cell table:style-name="Table29.A1" office:value-type="string">
            <text:p text:style-name="P1146"><text:span text:style-name="T1076">02</text:span><text:span text:style-name="T1076"/></text:p>
          </table:table-cell>
          <table:table-cell table:style-name="Table29.A1" office:value-type="string">
            <text:p text:style-name="P1147"><text:span text:style-name="T1074">30/07/2026</text:span><text:span text:style-name="T1074"/></text:p>
          </table:table-cell>
          <table:table-cell table:style-name="Table29.A1" office:value-type="string">
            <text:p text:style-name="P1146"><text:span text:style-name="T1074">31/07/2026</text:span><text:span text:style-name="T1074"/></text:p>
          </table:table-cell>
          <table:table-cell table:style-name="Table29.A1" office:value-type="string">
            <text:p text:style-name="P1151"><text:span text:style-name="T1074">01/08/2026</text:span><text:span text:style-name="T1074"/></text:p>
          </table:table-cell>
        </table:table-row>
        <table:table-row table:style-name="Table29.4">
          <table:table-cell table:style-name="Table29.A1" office:value-type="string">
            <text:p text:style-name="P1149"><text:span text:style-name="T1071">REGINA</text:span><text:span text:style-name="T1072"> </text:span><text:span text:style-name="T1071">CÉLIA</text:span><text:span text:style-name="T1073"> </text:span><text:span text:style-name="T1071">CHECON </text:span><text:span text:style-name="T1074">CAETANO</text:span></text:p>
          </table:table-cell>
          <table:table-cell table:style-name="Table29.A1" office:value-type="string">
            <text:p text:style-name="P1152"><text:span text:style-name="T1071">ASSESSOR</text:span><text:span text:style-name="T1072"> </text:span><text:span text:style-name="T1071">GABINETE </text:span><text:span text:style-name="T1074">PARLAMENTAR</text:span></text:p>
          </table:table-cell>
          <table:table-cell table:style-name="Table29.A1" office:value-type="string">
            <text:p text:style-name="P1153"><text:span text:style-name="T1076">02</text:span><text:span text:style-name="T1076"/></text:p>
          </table:table-cell>
          <table:table-cell table:style-name="Table29.A1" office:value-type="string">
            <text:p text:style-name="P1154"><text:span text:style-name="T1074">30/07/2026</text:span><text:span text:style-name="T1074"/></text:p>
          </table:table-cell>
          <table:table-cell table:style-name="Table29.A1" office:value-type="string">
            <text:p text:style-name="P1153"><text:span text:style-name="T1074">31/07/2026</text:span><text:span text:style-name="T1074"/></text:p>
          </table:table-cell>
          <table:table-cell table:style-name="Table29.A1" office:value-type="string">
            <text:p text:style-name="P1155"><text:span text:style-name="T1074">01/08/2026</text:span><text:span text:style-name="T1074"/></text:p>
          </table:table-cell>
        </table:table-row>
      </table:table>
      <text:p text:style-name="P1156"/>
      <text:p text:style-name="P1157"><text:span text:style-name="T918">Art.</text:span><text:span text:style-name="T1077"> </text:span><text:span text:style-name="T918">2º</text:span><text:span text:style-name="T1077"> </text:span><text:span text:style-name="T918">–</text:span><text:span text:style-name="T1078"> </text:span><text:span text:style-name="T918">Publique-se</text:span><text:span text:style-name="T1078"> </text:span><text:span text:style-name="T918">para</text:span><text:span text:style-name="T1077"> </text:span><text:span text:style-name="T918">que</text:span><text:span text:style-name="T1077"> </text:span><text:span text:style-name="T918">produza</text:span><text:span text:style-name="T1077"> </text:span><text:span text:style-name="T918">todos</text:span><text:span text:style-name="T1078"> </text:span><text:span text:style-name="T918">os</text:span><text:span text:style-name="T1077"> </text:span><text:span text:style-name="T918">efeitos</text:span><text:span text:style-name="T1078"> </text:span><text:span text:style-name="T918">legais</text:span><text:span text:style-name="T1078"> </text:span><text:span text:style-name="T918">e </text:span><text:span text:style-name="T922">administrativos.</text:span></text:p>
      <text:p text:style-name="P1158"/>
      <text:p text:style-name="P1159"><text:span text:style-name="T918">Cachoeiro de</text:span><text:span text:style-name="T1079"> </text:span><text:span text:style-name="T918">Itapemirim-ES,</text:span><text:span text:style-name="T1080"> </text:span><text:span text:style-name="T918">12</text:span><text:span text:style-name="T1080"> </text:span><text:span text:style-name="T918">de</text:span><text:span text:style-name="T922"> </text:span><text:span text:style-name="T918">agosto</text:span><text:span text:style-name="T1080"> </text:span><text:span text:style-name="T918">de</text:span><text:span text:style-name="T1079"> </text:span><text:span text:style-name="T922">2026.</text:span></text:p>
      <text:p text:style-name="P965"/>
      <text:p text:style-name="P1160"/>
      <text:p text:style-name="P1161"><text:span text:style-name="T917">Alexandre</text:span><text:span text:style-name="T1081"> </text:span><text:span text:style-name="T917">Valdo</text:span><text:span text:style-name="T1082"> </text:span><text:span text:style-name="T917">Maitan </text:span><text:span text:style-name="T1060">Presidente</text:span></text:p>
      <text:p text:style-name="P1162"/>
      <text:p text:style-name="P1163"/>
      <text:p text:style-name="P1163"/>
      <text:p text:style-name="P1163"/>
      <text:p text:style-name="P1163"/>
      <text:p text:style-name="P1163"/>
      <text:p text:style-name="P1163"/>
      <text:p text:style-name="P1163"/>
      <text:p text:style-name="P1163"/>
      <text:p text:style-name="P1164"/>
      <text:h text:style-name="P1165" text:outline-level="5"><draw:frame draw:style-name="fr2" draw:name="Image76" text:anchor-type="char" svg:x="0.4925in" svg:y="-1.7972in" svg:width="7.7756in" svg:height="1.3874in" draw:z-index="265"><draw:image xlink:href="Pictures/100000010000035700000098BBBA89C4.png" xlink:type="simple" xlink:show="embed" xlink:actuate="onLoad" draw:mime-type="image/png"/></draw:frame><text:span text:style-name="T18">PUBLICAÇÕES</text:span><text:span text:style-name="T1083"> </text:span><text:span text:style-name="T18">DE</text:span><text:span text:style-name="T1084"> </text:span><text:span text:style-name="T21">TERCEIROS</text:span></text:h>
      <text:p text:style-name="P1166"><text:span text:style-name="T1085">JOVACY</text:span><text:span text:style-name="T1086"> </text:span><text:span text:style-name="T1085">JOSÉ</text:span><text:span text:style-name="T1086"> </text:span><text:span text:style-name="T1085">ALVARENGA</text:span><text:span text:style-name="T1086"> </text:span><text:span text:style-name="T1085">CPF</text:span><text:span text:style-name="T1086"> </text:span><text:span text:style-name="T1085">017.243.017-80,</text:span><text:span text:style-name="T1086"> </text:span><text:span text:style-name="T1085">torna</text:span><text:span text:style-name="T1086"> </text:span><text:span text:style-name="T1085">público</text:span><text:span text:style-name="T1086"> </text:span><text:span text:style-name="T1085">que</text:span><text:span text:style-name="T1086"> </text:span><text:span text:style-name="T1085">OBTEVE</text:span><text:span text:style-name="T1086"> </text:span><text:span text:style-name="T1085">da</text:span><text:span text:style-name="T1086"> </text:span><text:span text:style-name="T1085">Secretaria</text:span><text:span text:style-name="T1086"> </text:span><text:span text:style-name="T1085">Municipal</text:span><text:span text:style-name="T1086"> </text:span><text:span text:style-name="T1085">de</text:span><text:span text:style-name="T1086"> </text:span><text:span text:style-name="T1085">Meio Ambiente - SEMMA a Licença Prévia nº 026/2026, validade até 30/07/2029, a Licença de Instalação nº 023/2026,</text:span><text:span text:style-name="T1087"> </text:span><text:span text:style-name="T1085">validade</text:span><text:span text:style-name="T1087"> </text:span><text:span text:style-name="T1085">até</text:span><text:span text:style-name="T1087"> </text:span><text:span text:style-name="T1085">30/07/2029,</text:span><text:span text:style-name="T1087"> </text:span><text:span text:style-name="T1085">por</text:span><text:span text:style-name="T1087"> </text:span><text:span text:style-name="T1085">meio</text:span><text:span text:style-name="T1087"> </text:span><text:span text:style-name="T1085">do</text:span><text:span text:style-name="T1087"> </text:span><text:span text:style-name="T1085">processo</text:span><text:span text:style-name="T1087"> </text:span><text:span text:style-name="T1085">100344/2025,</text:span><text:span text:style-name="T1087"> </text:span><text:span text:style-name="T1085">para</text:span><text:span text:style-name="T1087"> </text:span><text:span text:style-name="T1085">a</text:span><text:span text:style-name="T1087"> </text:span><text:span text:style-name="T1085">atividade:</text:span><text:span text:style-name="T1087"> </text:span><text:span text:style-name="T1085">21.18</text:span><text:span text:style-name="T1087"> </text:span><text:span text:style-name="T1085">–</text:span><text:span text:style-name="T1087"> </text:span><text:span text:style-name="T1085">Terraple-nagem,</text:span><text:span text:style-name="T1086"> </text:span><text:span text:style-name="T1085">áreas</text:span><text:span text:style-name="T1086"> </text:span><text:span text:style-name="T1085">de</text:span><text:span text:style-name="T1086"> </text:span><text:span text:style-name="T1085">empréstimos</text:span><text:span text:style-name="T1086"> </text:span><text:span text:style-name="T1085">e/ou</text:span><text:span text:style-name="T1086"> </text:span><text:span text:style-name="T1085">bota-fora,</text:span><text:span text:style-name="T1086"> </text:span><text:span text:style-name="T1085">sem</text:span><text:span text:style-name="T1086"> </text:span><text:span text:style-name="T1085">comercialização</text:span><text:span text:style-name="T1086"> </text:span><text:span text:style-name="T1085">e</text:span><text:span text:style-name="T1086"> </text:span><text:span text:style-name="T1085">sem</text:span><text:span text:style-name="T1086"> </text:span><text:span text:style-name="T1085">objetivo</text:span><text:span text:style-name="T1086"> </text:span><text:span text:style-name="T1085">agropecuário,</text:span><text:span text:style-name="T1086"> </text:span><text:span text:style-name="T1085">vincula-da</text:span><text:span text:style-name="T1088"> </text:span><text:span text:style-name="T1085">a</text:span><text:span text:style-name="T1088"> </text:span><text:span text:style-name="T1085">uma</text:span><text:span text:style-name="T1088"> </text:span><text:span text:style-name="T1085">atividade</text:span><text:span text:style-name="T1088"> </text:span><text:span text:style-name="T1085">dispensada</text:span><text:span text:style-name="T1088"> </text:span><text:span text:style-name="T1085">de</text:span><text:span text:style-name="T1088"> </text:span><text:span text:style-name="T1085">licenciamento</text:span><text:span text:style-name="T1088"> </text:span><text:span text:style-name="T1085">ou</text:span><text:span text:style-name="T1088"> </text:span><text:span text:style-name="T1085">a</text:span><text:span text:style-name="T1088"> </text:span><text:span text:style-name="T1085">uma</text:span><text:span text:style-name="T1088"> </text:span><text:span text:style-name="T1085">atividade</text:span><text:span text:style-name="T1088"> </text:span><text:span text:style-name="T1085">fim</text:span><text:span text:style-name="T1088"> </text:span><text:span text:style-name="T1085">que</text:span><text:span text:style-name="T1088"> </text:span><text:span text:style-name="T1085">já</text:span><text:span text:style-name="T1088"> </text:span><text:span text:style-name="T1085">possua</text:span><text:span text:style-name="T1088"> </text:span><text:span text:style-name="T1085">licença</text:span><text:span text:style-name="T1088"> </text:span><text:span text:style-name="T1085">ambiental vigente, respeitando o ente complementar pelo licenciamento da atividade fim, localizada na Rodovia Gironda, s/nº, Gironda, em Cachoeiro de Itapemirim/ES.</text:span></text:p>
      <text:p text:style-name="P1167"><text:span text:style-name="T1085">Protocolo:</text:span><text:span text:style-name="T1089"> </text:span><text:span text:style-name="T1090">4112026FAT</text:span></text:p>
      <text:p text:style-name="P1168"/>
      <text:p text:style-name="P1169"><text:span text:style-name="T1085">MARCELO LEMOS MORAES, CPF 042.378.427-70, torna público que REQUEREU à Secretaria Municipal de </text:span><text:span text:style-name="T1091">Meio Ambiente – SEMMA, a LICENÇA PRÉVIA e LICENÇA DE INSTALAÇÃO, por meio do Processo nº 43474/2025, </text:span><text:span text:style-name="T1085">para</text:span><text:span text:style-name="T1089"> </text:span><text:span text:style-name="T1085">atividade</text:span><text:span text:style-name="T1089"> </text:span><text:span text:style-name="T1085">de</text:span><text:span text:style-name="T1089"> </text:span><text:span text:style-name="T1085">21.18</text:span><text:span text:style-name="T1089"> </text:span><text:span text:style-name="T1085">-</text:span><text:span text:style-name="T1089"> </text:span><text:span text:style-name="T1085">Terraplenagem,</text:span><text:span text:style-name="T1089"> </text:span><text:span text:style-name="T1085">áreas</text:span><text:span text:style-name="T1089"> </text:span><text:span text:style-name="T1085">de</text:span><text:span text:style-name="T1089"> </text:span><text:span text:style-name="T1085">empréstimo</text:span><text:span text:style-name="T1089"> </text:span><text:span text:style-name="T1085">e/ou</text:span><text:span text:style-name="T1089"> </text:span><text:span text:style-name="T1085">bota-fora,</text:span><text:span text:style-name="T1089"> </text:span><text:span text:style-name="T1085">sem</text:span><text:span text:style-name="T1089"> </text:span><text:span text:style-name="T1085">comercialização</text:span><text:span text:style-name="T1089"> </text:span><text:span text:style-name="T1085">e</text:span><text:span text:style-name="T1089"> </text:span><text:span text:style-name="T1085">sem objetivo agropecuário, vinculada a uma atividade dispensada de licenciamento ou a uma atividade fim que</text:span><text:span text:style-name="T1087"> </text:span><text:span text:style-name="T1085">já</text:span><text:span text:style-name="T1087"> </text:span><text:span text:style-name="T1085">possua</text:span><text:span text:style-name="T1087"> </text:span><text:span text:style-name="T1085">licença</text:span><text:span text:style-name="T1087"> </text:span><text:span text:style-name="T1085">ambiental</text:span><text:span text:style-name="T1087"> </text:span><text:span text:style-name="T1085">vigente,</text:span><text:span text:style-name="T1087"> </text:span><text:span text:style-name="T1085">respeitando</text:span><text:span text:style-name="T1087"> </text:span><text:span text:style-name="T1085">o</text:span><text:span text:style-name="T1087"> </text:span><text:span text:style-name="T1085">ente</text:span><text:span text:style-name="T1087"> </text:span><text:span text:style-name="T1085">competente</text:span><text:span text:style-name="T1087"> </text:span><text:span text:style-name="T1085">pelo</text:span><text:span text:style-name="T1087"> </text:span><text:span text:style-name="T1085">licenciamento</text:span><text:span text:style-name="T1087"> </text:span><text:span text:style-name="T1085">da</text:span><text:span text:style-name="T1087"> </text:span><text:span text:style-name="T1085">atividade fim, na Rua José Calegari, SN, Campo São Felipe, Aeroporto, em Cachoeiro de Itapemirim/ES.</text:span></text:p>
      <text:p text:style-name="P1170"><text:span text:style-name="T1085">Protocolo:</text:span><text:span text:style-name="T1089"> </text:span><text:span text:style-name="T1090">4122026FAT</text:span></text:p>
      <text:p text:style-name="P1171"/>
      <text:p text:style-name="P1172"><text:span text:style-name="T1085">MACFABRE</text:span><text:span text:style-name="T1092"> </text:span><text:span text:style-name="T1085">FABRICAÇÃO</text:span><text:span text:style-name="T1093"> </text:span><text:span text:style-name="T1085">E</text:span><text:span text:style-name="T1093"> </text:span><text:span text:style-name="T1085">MANUTENÇÃO</text:span><text:span text:style-name="T1092"> </text:span><text:span text:style-name="T1085">DE</text:span><text:span text:style-name="T1093"> </text:span><text:span text:style-name="T1085">MÁQUINAS</text:span><text:span text:style-name="T1093"> </text:span><text:span text:style-name="T1085">E</text:span><text:span text:style-name="T1092"> </text:span><text:span text:style-name="T1085">EQUIPAMENTOS</text:span><text:span text:style-name="T1093"> </text:span><text:span text:style-name="T1085">LTDA,</text:span><text:span text:style-name="T1093"> </text:span><text:span text:style-name="T1085">CNPJ:</text:span><text:span text:style-name="T1093"> </text:span><text:span text:style-name="T1090">45.882.447/0001-</text:span></text:p>
      <text:p text:style-name="P1173"><text:span text:style-name="T1085">70,</text:span><text:span text:style-name="T1090"> </text:span><text:span text:style-name="T1085">torna</text:span><text:span text:style-name="T1090"> </text:span><text:span text:style-name="T1085">público</text:span><text:span text:style-name="T1090"> </text:span><text:span text:style-name="T1085">que</text:span><text:span text:style-name="T1090"> </text:span><text:span text:style-name="T1085">OBTEVE</text:span><text:span text:style-name="T1090"> </text:span><text:span text:style-name="T1085">da</text:span><text:span text:style-name="T1090"> </text:span><text:span text:style-name="T1085">Secretaria</text:span><text:span text:style-name="T1090"> </text:span><text:span text:style-name="T1085">Municipal</text:span><text:span text:style-name="T1090"> </text:span><text:span text:style-name="T1085">de</text:span><text:span text:style-name="T1090"> </text:span><text:span text:style-name="T1085">Meio</text:span><text:span text:style-name="T1090"> </text:span><text:span text:style-name="T1085">Ambiente</text:span><text:span text:style-name="T1090"> </text:span><text:span text:style-name="T1085">-</text:span><text:span text:style-name="T1090"> </text:span><text:span text:style-name="T1085">SEMMA,</text:span><text:span text:style-name="T1090"> </text:span><text:span text:style-name="T1085">a</text:span><text:span text:style-name="T1090"> </text:span><text:span text:style-name="T1085">Licença</text:span><text:span text:style-name="T1090"> </text:span><text:span text:style-name="T1085">de</text:span><text:span text:style-name="T1090"> </text:span><text:span text:style-name="T1085">Operação Corretiva</text:span><text:span text:style-name="T1088"> </text:span><text:span text:style-name="T1085">–</text:span><text:span text:style-name="T1088"> </text:span><text:span text:style-name="T1085">Nº</text:span><text:span text:style-name="T1088"> </text:span><text:span text:style-name="T1085">041/2024,</text:span><text:span text:style-name="T1088"> </text:span><text:span text:style-name="T1085">válida</text:span><text:span text:style-name="T1088"> </text:span><text:span text:style-name="T1085">até</text:span><text:span text:style-name="T1088"> </text:span><text:span text:style-name="T1085">16/07/2026,</text:span><text:span text:style-name="T1088"> </text:span><text:span text:style-name="T1085">por</text:span><text:span text:style-name="T1088"> </text:span><text:span text:style-name="T1085">meio</text:span><text:span text:style-name="T1088"> </text:span><text:span text:style-name="T1085">do</text:span><text:span text:style-name="T1088"> </text:span><text:span text:style-name="T1085">processo</text:span><text:span text:style-name="T1088"> </text:span><text:span text:style-name="T1085">57622/2024,</text:span><text:span text:style-name="T1088"> </text:span><text:span text:style-name="T1085">para</text:span><text:span text:style-name="T1088"> </text:span><text:span text:style-name="T1085">a</text:span><text:span text:style-name="T1088"> </text:span><text:span text:style-name="T1085">atividade</text:span><text:span text:style-name="T1088"> </text:span><text:span text:style-name="T1085">:</text:span><text:span text:style-name="T1088"> </text:span><text:span text:style-name="T1085">5.05</text:span><text:span text:style-name="T1088"> </text:span><text:span text:style-name="T1085">- Fabricação e/ou manutenção de estruturas metálicas, ligas metálicas, laminados, extrudados, trefilados </text:span><text:span text:style-name="T1090">(móveis, máquinas, tanques, peças, dentre outros), sem pintura por aspersão e sem tratamento superficial </text:span><text:span text:style-name="T1085">(químico,</text:span><text:span text:style-name="T1094"> </text:span><text:span text:style-name="T1085">termoquímico,</text:span><text:span text:style-name="T1089"> </text:span><text:span text:style-name="T1085">galvanotécnico),</text:span><text:span text:style-name="T1089"> </text:span><text:span text:style-name="T1085">exceto</text:span><text:span text:style-name="T1089"> </text:span><text:span text:style-name="T1085">jateamento,</text:span><text:span text:style-name="T1089"> </text:span><text:span text:style-name="T1085">localizada</text:span><text:span text:style-name="T1089"> </text:span><text:span text:style-name="T1085">na</text:span><text:span text:style-name="T1089"> </text:span><text:span text:style-name="T1085">Estrada</text:span><text:span text:style-name="T1089"> </text:span><text:span text:style-name="T1085">Santa</text:span><text:span text:style-name="T1089"> </text:span><text:span text:style-name="T1085">Teresa,</text:span><text:span text:style-name="T1094"> </text:span><text:span text:style-name="T1085">s.n.,</text:span><text:span text:style-name="T1089"> </text:span><text:span text:style-name="T1085">km 1, Bairro: IBC, em Cachoeiro de Itapemirim/ES.</text:span></text:p>
      <text:p text:style-name="P1170"><text:span text:style-name="T1085">Protocolo:</text:span><text:span text:style-name="T1089"> </text:span><text:span text:style-name="T1090">2932026FAT</text:span></text:p>
      <text:p text:style-name="P1174"/>
      <text:p text:style-name="P1169"><text:span text:style-name="T1090">TRM</text:span><text:span text:style-name="T1088"> </text:span><text:span text:style-name="T1090">MAQUINAS</text:span><text:span text:style-name="T1088"> </text:span><text:span text:style-name="T1090">E</text:span><text:span text:style-name="T1088"> </text:span><text:span text:style-name="T1090">EQUIPAMENTOS</text:span><text:span text:style-name="T1088"> </text:span><text:span text:style-name="T1090">LTDA,</text:span><text:span text:style-name="T1088"> </text:span><text:span text:style-name="T1090">CNPJ</text:span><text:span text:style-name="T1088"> </text:span><text:span text:style-name="T1090">44.188.088/0001-92</text:span><text:span text:style-name="T1088"> </text:span><text:span text:style-name="T1090">torna</text:span><text:span text:style-name="T1088"> </text:span><text:span text:style-name="T1090">público</text:span><text:span text:style-name="T1088"> </text:span><text:span text:style-name="T1090">que</text:span><text:span text:style-name="T1088"> </text:span><text:span text:style-name="T1090">OBTEVE</text:span><text:span text:style-name="T1088"> </text:span><text:span text:style-name="T1090">da</text:span><text:span text:style-name="T1088"> </text:span><text:span text:style-name="T1090">Secretaria </text:span><text:span text:style-name="T1085">Municipal</text:span><text:span text:style-name="T1095"> </text:span><text:span text:style-name="T1085">de</text:span><text:span text:style-name="T1095"> </text:span><text:span text:style-name="T1085">Meio</text:span><text:span text:style-name="T1095"> </text:span><text:span text:style-name="T1085">Ambiente</text:span><text:span text:style-name="T1095"> </text:span><text:span text:style-name="T1085">–</text:span><text:span text:style-name="T1095"> </text:span><text:span text:style-name="T1085">SEMMA</text:span><text:span text:style-name="T1095"> </text:span><text:span text:style-name="T1085">a</text:span><text:span text:style-name="T1095"> </text:span><text:span text:style-name="T1085">LICENÇA</text:span><text:span text:style-name="T1095"> </text:span><text:span text:style-name="T1085">DE</text:span><text:span text:style-name="T1095"> </text:span><text:span text:style-name="T1085">OPERAÇÃO</text:span><text:span text:style-name="T1095"> </text:span><text:span text:style-name="T1085">CORRETIVA</text:span><text:span text:style-name="T1095"> </text:span><text:span text:style-name="T1085">-</text:span><text:span text:style-name="T1095"> </text:span><text:span text:style-name="T1085">LO</text:span><text:span text:style-name="T1095"> </text:span><text:span text:style-name="T1085">nº</text:span><text:span text:style-name="T1095"> </text:span><text:span text:style-name="T1085">052/2026,</text:span><text:span text:style-name="T1095"> </text:span><text:span text:style-name="T1085">com</text:span><text:span text:style-name="T1095"> </text:span><text:span text:style-name="T1085">validade até 04/08/2028, por meio do Processo nº 2365/2026, para a atividade 5.07 - Reparação, retífica, lanterna-gem e/ ou manutenção de máquinas, aparelhos e equipamentos mecânicos diversos, inclusive motores automotivos, sem pintura ou tratamento superficial de qualquer natureza, localizada na Rua Otacílio da Silva Santos, 115, Zumbi, Cachoeiro de Itapemirim/ ES.</text:span></text:p>
      <text:p text:style-name="P1170"><text:span text:style-name="T1085">Protocolo:</text:span><text:span text:style-name="T1089"> </text:span><text:span text:style-name="T1090">4132026FAT</text:span></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1175"><text:soft-page-break/></text:p>
      <text:p text:style-name="P1176"><draw:frame draw:style-name="fr7" draw:name="Image 1681" text:anchor-type="char" svg:x="3.7902in" svg:y="-0.2945in" svg:width="0.6866in" svg:height="0.6189in" draw:z-index="16"><draw:image xlink:href="Pictures/10000001000000840000007752069C51.png" xlink:type="simple" xlink:show="embed" xlink:actuate="onLoad" draw:mime-type="image/png"/></draw:frame><text:span text:style-name="T1096">D.O.</text:span><text:span text:style-name="T1097"> </text:span><text:span text:style-name="T1096">PREFEITURA</text:span><text:span text:style-name="T1098"> </text:span><text:span text:style-name="T1096">MUNICIPAL</text:span><text:span text:style-name="T1099"> </text:span><text:span text:style-name="T1096">DE</text:span><text:span text:style-name="T1100"> </text:span><text:span text:style-name="T1101">CACHOEIRO</text:span><text:span text:style-name="T1102"><text:tab/></text:span><text:span text:style-name="T1058">52</text:span></text:p>
      <text:p text:style-name="P1177"/>
      <text:p text:style-name="P1178"/>
      <text:p text:style-name="P1178"/>
      <text:p text:style-name="P1178"/>
      <text:p text:style-name="P1178"/>
      <text:p text:style-name="P1178"/>
      <text:p text:style-name="P1178"/>
      <text:p text:style-name="P1178"/>
      <text:p text:style-name="P1179"/>
      <text:p text:style-name="P1180"><draw:frame draw:style-name="fr2" draw:name="Image75" text:anchor-type="char" svg:x="0.4925in" svg:y="-1.6839in" svg:width="7.7756in" svg:height="1.3874in" draw:z-index="264"><draw:image xlink:href="Pictures/100000010000035700000098BBBA89C4.png" xlink:type="simple" xlink:show="embed" xlink:actuate="onLoad" draw:mime-type="image/png"/></draw:frame><text:span text:style-name="T1085">REDEGAS</text:span><text:span text:style-name="T1089"> </text:span><text:span text:style-name="T1085">COMERCIO</text:span><text:span text:style-name="T1089"> </text:span><text:span text:style-name="T1085">DE</text:span><text:span text:style-name="T1089"> </text:span><text:span text:style-name="T1085">GAS</text:span><text:span text:style-name="T1089"> </text:span><text:span text:style-name="T1085">LTDA,</text:span><text:span text:style-name="T1089"> </text:span><text:span text:style-name="T1085">CNPJ</text:span><text:span text:style-name="T1089"> </text:span><text:span text:style-name="T1085">nº</text:span><text:span text:style-name="T1089"> </text:span><text:span text:style-name="T1085">32.654.285/0001-70,</text:span><text:span text:style-name="T1089"> </text:span><text:span text:style-name="T1085">torna</text:span><text:span text:style-name="T1089"> </text:span><text:span text:style-name="T1085">público</text:span><text:span text:style-name="T1089"> </text:span><text:span text:style-name="T1085">que</text:span><text:span text:style-name="T1089"> </text:span><text:span text:style-name="T1085">REQUEREU</text:span><text:span text:style-name="T1089"> </text:span><text:span text:style-name="T1085">a</text:span><text:span text:style-name="T1089"> </text:span><text:span text:style-name="T1085">Secretaria Municipal</text:span><text:span text:style-name="T1103"> </text:span><text:span text:style-name="T1085">de</text:span><text:span text:style-name="T1104"> </text:span><text:span text:style-name="T1085">Meio</text:span><text:span text:style-name="T1104"> </text:span><text:span text:style-name="T1085">Ambiente</text:span><text:span text:style-name="T1103"> </text:span><text:span text:style-name="T1085">–</text:span><text:span text:style-name="T1104"> </text:span><text:span text:style-name="T1085">SEMMA,</text:span><text:span text:style-name="T1104"> </text:span><text:span text:style-name="T1085">a</text:span><text:span text:style-name="T1104"> </text:span><text:span text:style-name="T1085">LICENÇA</text:span><text:span text:style-name="T1103"> </text:span><text:span text:style-name="T1085">DE</text:span><text:span text:style-name="T1104"> </text:span><text:span text:style-name="T1085">OPERAÇÃO</text:span><text:span text:style-name="T1104"> </text:span><text:span text:style-name="T1085">POR</text:span><text:span text:style-name="T1103"> </text:span><text:span text:style-name="T1085">PROCEDIMENTO</text:span><text:span text:style-name="T1104"> </text:span><text:span text:style-name="T1085">CORRETIVO</text:span><text:span text:style-name="T1104"> </text:span><text:span text:style-name="T1085">-</text:span><text:span text:style-name="T1104"> </text:span><text:span text:style-name="T1087">LO,</text:span></text:p>
      <text:p text:style-name="P1181"><text:span text:style-name="T1085">por meio Processo nº 60856/2026, para a atividade 22.04 - Armazenamento e/ou depósito de gás GLP, produtos</text:span><text:span text:style-name="T1088"> </text:span><text:span text:style-name="T1085">químicos</text:span><text:span text:style-name="T1088"> </text:span><text:span text:style-name="T1085">e/ou</text:span><text:span text:style-name="T1088"> </text:span><text:span text:style-name="T1085">perigosos</text:span><text:span text:style-name="T1088"> </text:span><text:span text:style-name="T1085">fracionados</text:span><text:span text:style-name="T1088"> </text:span><text:span text:style-name="T1085">(em</text:span><text:span text:style-name="T1088"> </text:span><text:span text:style-name="T1085">recipiente</text:span><text:span text:style-name="T1088"> </text:span><text:span text:style-name="T1085">com</text:span><text:span text:style-name="T1088"> </text:span><text:span text:style-name="T1085">capacidade</text:span><text:span text:style-name="T1088"> </text:span><text:span text:style-name="T1085">máxima</text:span><text:span text:style-name="T1088"> </text:span><text:span text:style-name="T1085">de</text:span><text:span text:style-name="T1088"> </text:span><text:span text:style-name="T1085">200</text:span><text:span text:style-name="T1088"> </text:span><text:span text:style-name="T1085">litros</text:span><text:span text:style-name="T1088"> </text:span><text:span text:style-name="T1085">e/ou quilos),</text:span><text:span text:style-name="T1087"> </text:span><text:span text:style-name="T1085">exceto</text:span><text:span text:style-name="T1087"> </text:span><text:span text:style-name="T1085">agrotóxicos</text:span><text:span text:style-name="T1087"> </text:span><text:span text:style-name="T1085">e</text:span><text:span text:style-name="T1087"> </text:span><text:span text:style-name="T1085">afins,</text:span><text:span text:style-name="T1087"> </text:span><text:span text:style-name="T1085">localizada</text:span><text:span text:style-name="T1087"> </text:span><text:span text:style-name="T1085">na</text:span><text:span text:style-name="T1087"> </text:span><text:span text:style-name="T1085">Avenida</text:span><text:span text:style-name="T1087"> </text:span><text:span text:style-name="T1085">Amilcar</text:span><text:span text:style-name="T1087"> </text:span><text:span text:style-name="T1085">Figliuzi,</text:span><text:span text:style-name="T1087"> </text:span><text:span text:style-name="T1085">n°</text:span><text:span text:style-name="T1087"> </text:span><text:span text:style-name="T1085">189,</text:span><text:span text:style-name="T1087"> </text:span><text:span text:style-name="T1085">bairro</text:span><text:span text:style-name="T1087"> </text:span><text:span text:style-name="T1085">Sao</text:span><text:span text:style-name="T1087"> </text:span><text:span text:style-name="T1085">Luiz</text:span><text:span text:style-name="T1087"> </text:span><text:span text:style-name="T1085">Gonzaga, Cachoeiro de Itapemirim/ES.</text:span></text:p>
      <text:p text:style-name="P1182"><text:span text:style-name="T1085">Protocolo:</text:span><text:span text:style-name="T1089"> </text:span><text:span text:style-name="T1090">4202026FAT</text:span></text:p>
      <text:p text:style-name="P1168"/>
      <text:p text:style-name="P1169"><text:span text:style-name="T1085">RETIFICADORA FIALHO LTDA – ME, CNPJ 05.433.086/0001-60, torna público que REQUEREU da Secretaria Municipal</text:span><text:span text:style-name="T1105"> </text:span><text:span text:style-name="T1085">de</text:span><text:span text:style-name="T1105"> </text:span><text:span text:style-name="T1085">Meio</text:span><text:span text:style-name="T1105"> </text:span><text:span text:style-name="T1085">Ambiente</text:span><text:span text:style-name="T1105"> </text:span><text:span text:style-name="T1085">–</text:span><text:span text:style-name="T1105"> </text:span><text:span text:style-name="T1085">SEMMA,</text:span><text:span text:style-name="T1105"> </text:span><text:span text:style-name="T1085">a</text:span><text:span text:style-name="T1105"> </text:span><text:span text:style-name="T1085">Renovação</text:span><text:span text:style-name="T1105"> </text:span><text:span text:style-name="T1085">da</text:span><text:span text:style-name="T1105"> </text:span><text:span text:style-name="T1085">Licença</text:span><text:span text:style-name="T1105"> </text:span><text:span text:style-name="T1085">de</text:span><text:span text:style-name="T1105"> </text:span><text:span text:style-name="T1085">Operação</text:span><text:span text:style-name="T1105"> </text:span><text:span text:style-name="T1085">–</text:span><text:span text:style-name="T1105"> </text:span><text:span text:style-name="T1085">LO</text:span><text:span text:style-name="T1105"> </text:span><text:span text:style-name="T1085">Nº</text:span><text:span text:style-name="T1105"> </text:span><text:span text:style-name="T1085">0086/2013,</text:span><text:span text:style-name="T1105"> </text:span><text:span text:style-name="T1085">por</text:span><text:span text:style-name="T1105"> </text:span><text:span text:style-name="T1085">meio do Processo n° 8847/2022, para a atividade 5.07 - Reparação, retífica, lanternagem e/ou manutenção de máquinas, aparelhos e equipamentos mecânicos diversos, inclusive motores automotivos, sem pintura ou</text:span><text:span text:style-name="T1089"> </text:span><text:span text:style-name="T1085">tratamento</text:span><text:span text:style-name="T1089"> </text:span><text:span text:style-name="T1085">superficial</text:span><text:span text:style-name="T1089"> </text:span><text:span text:style-name="T1085">de</text:span><text:span text:style-name="T1089"> </text:span><text:span text:style-name="T1085">qualquer</text:span><text:span text:style-name="T1089"> </text:span><text:span text:style-name="T1085">natureza,</text:span><text:span text:style-name="T1089"> </text:span><text:span text:style-name="T1085">localizada</text:span><text:span text:style-name="T1089"> </text:span><text:span text:style-name="T1085">na</text:span><text:span text:style-name="T1089"> </text:span><text:span text:style-name="T1085">Avenida</text:span><text:span text:style-name="T1089"> </text:span><text:span text:style-name="T1085">Francisco</text:span><text:span text:style-name="T1089"> </text:span><text:span text:style-name="T1085">Mardegan,</text:span><text:span text:style-name="T1089"> </text:span><text:span text:style-name="T1085">n°</text:span><text:span text:style-name="T1089"> </text:span><text:span text:style-name="T1085">702.</text:span><text:span text:style-name="T1089"> </text:span><text:span text:style-name="T1085">Bairro: Marbrasa, em Cachoeiro de Itapemirim/ES.</text:span></text:p>
      <text:p text:style-name="P1170"><text:span text:style-name="T1085">Protocolo:</text:span><text:span text:style-name="T1089"> </text:span><text:span text:style-name="T1090">4182026FAT</text:span></text:p>
      <text:h text:style-name="P1183" text:outline-level="2"><draw:frame draw:style-name="fr1" draw:name="Image142" text:anchor-type="char" svg:x="1.6953in" svg:y="0.6102in" svg:width="5.7862in" svg:height="0.3756in" draw:z-index="57"><draw:image xlink:href="Pictures/100000010000027C00000029289D4C12.png" xlink:type="simple" xlink:show="embed" xlink:actuate="onLoad" draw:mime-type="image/png"/></draw:frame><draw:frame draw:style-name="fr1" draw:name="Image143" text:anchor-type="char" svg:x="0in" svg:y="0in" svg:width="8.2681in" svg:height="11.6929in" draw:z-index="58"><draw:image xlink:href="Pictures/100000010000038D00000506293F99ED.png" xlink:type="simple" xlink:show="embed" xlink:actuate="onLoad" draw:mime-type="image/png"/></draw:frame><text:span text:style-name="T8">DIÁRIO</text:span><text:span text:style-name="T9"> </text:span><text:span text:style-name="T10">OFICIAL </text:span></text:h>
      <text:p text:style-name="P1184"><text:span text:style-name="T11">DO</text:span><text:span text:style-name="T12"> </text:span><text:span text:style-name="T13">MUNICÍPIO</text:span><text:span text:style-name="T14"> </text:span><text:span text:style-name="T15">DE </text:span></text:p>
      <text:p text:style-name="P1185"><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1186"/>
      <text:p text:style-name="P1187"><text:span text:style-name="T1106">CENTRO ADMINISTRATIVO HÉLIO CARLOS MANHÃES RUA BRAHIM ANTÔNIO SEDER, 96/102 - CENTRO CACHOEIRO</text:span><text:span text:style-name="T1107"> </text:span><text:span text:style-name="T1106">DE</text:span><text:span text:style-name="T1108"> </text:span><text:span text:style-name="T1106">ITAPEMIRIM CEP: 29300-060</text:span></text:p>
      <text:p text:style-name="P6"/>
      <text:p text:style-name="P1188"/>
      <text:p text:style-name="P1189"><draw:frame draw:style-name="fr12" draw:name="Image126" text:anchor-type="char" svg:x="0.7874in" svg:y="0.2654in" svg:width="6.6953in" svg:height="0.1in" draw:z-index="2"><draw:image xlink:href="Pictures/10000001000002E00000000BF0EE3540.png" xlink:type="simple" xlink:show="embed" xlink:actuate="onLoad" draw:mime-type="image/png"/></draw:frame><text:span text:style-name="T1109">CACHOEIRO.ES.GOV.BR</text:span><text:span text:style-name="T1109"/></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Times New Roman" fo:font-family="'Times New Roman'" style:font-family-generic="roman" style:font-pitch="variable" fo:language="pt" fo:country="PT"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Times New Roman" fo:font-family="'Times New Roman'" style:font-family-generic="roman" style:font-pitch="variable" fo:font-size="8pt" fo:language="pt" fo:country="PT" style:font-name-asian="Times New Roman1" style:font-family-asian="'Times New Roman'" style:font-family-generic-asian="system" style:font-pitch-asian="variable" style:font-size-asian="8pt" style:language-asian="en" style:country-asian="US" style:font-name-complex="Times New Roman1" style:font-family-complex="'Times New Roman'"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1.1146in" fo:margin-right="1.4646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1.1146in" fo:margin-right="1.5055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4" style:display-name="Heading 4" style:family="paragraph" style:parent-style-name="Standard" style:default-outline-level="5"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right="0.4909in" fo:text-align="center" style:justify-single-word="false"/>
      <style:text-properties style:font-name="Arial" fo:font-family="Arial" style:font-family-generic="swiss" style:font-pitch="variable" fo:font-size="9pt" fo:language="pt" fo:country="PT" fo:font-weight="bold" style:font-name-asian="Arial1" style:font-family-asian="Arial" style:font-family-generic-asian="system" style:font-pitch-asian="variable" style:font-size-asian="9pt" style:language-asian="en" style:country-asian="US" style:font-weight-asian="bold" style:font-name-complex="Arial1" style:font-family-complex="Arial" style:font-family-generic-complex="system" style:font-pitch-complex="variable" style:font-size-complex="9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left="1.5327in" fo:text-align="justify" style:justify-single-word="false"/>
      <style:text-properties style:font-name="Courier New" fo:font-family="'Courier New'" style:font-family-generic="roman" style:font-pitch="variable" fo:font-size="9pt" fo:language="pt" fo:country="PT" fo:font-weight="bold" style:font-name-asian="Courier New1" style:font-family-asian="'Courier New'" style:font-family-generic-asian="system" style:font-pitch-asian="variable" style:font-size-asian="9pt" style:language-asian="en" style:country-asian="US" style:font-weight-asian="bold" style:font-name-complex="Courier New1" style:font-family-complex="'Courier New'" style:font-family-generic-complex="system" style:font-pitch-complex="variable" style:font-size-complex="9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text-align="justify"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paragraph-properties fo:margin-left="0.3319in" fo:text-align="justify" style:justify-single-word="false"/>
      <style:text-properties style:font-name="Courier New" fo:font-family="'Courier New'" style:font-family-generic="roman" style:font-pitch="variable" fo:font-size="8pt" fo:language="pt" fo:country="PT" fo:font-weight="bold" style:font-name-asian="Courier New1" style:font-family-asian="'Courier New'" style:font-family-generic-asian="system" style:font-pitch-asian="variable" style:font-size-asian="8pt" style:language-asian="en" style:country-asian="US" style:font-weight-asian="bold" style:font-name-complex="Courier New1" style:font-family-complex="'Courier New'" style:font-family-generic-complex="system" style:font-pitch-complex="variable" style:font-size-complex="8pt" style:language-complex="ar" style:country-complex="SA" style:font-weight-complex="bold"/>
    </style:style>
    <style:style style:name="List_20_Paragraph" style:display-name="List Paragraph" style:family="paragraph" style:parent-style-name="Standard">
      <style:paragraph-properties fo:margin-left="1.6063in" fo:text-indent="-0.2673in" style:auto-text-indent="false"/>
      <style:text-properties style:font-name="Times New Roman" fo:font-family="'Times New Roman'" style:font-family-generic="roman" style:font-pitch="variable" fo:language="pt" fo:country="PT"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style:style>
    <style:style style:name="Table_20_Paragraph" style:display-name="Table Paragraph" style:family="paragraph" style:parent-style-name="Standard">
      <style:text-properties style:font-name="Courier New" fo:font-family="'Courier New'" style:font-family-generic="roman" style:font-pitch="variable" fo:language="pt" fo:country="PT" style:font-name-asian="Courier New1" style:font-family-asian="'Courier New'" style:font-family-generic-asian="system" style:font-pitch-asian="variable" style:language-asian="en" style:country-asian="US" style:font-name-complex="Courier New1" style:font-family-complex="'Courier New'"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letter-spacing="normal" fo:language="pt" fo:country="PT" style:language-asian="en" style:country-asian="US" style:language-complex="ar" style:country-complex="SA" style:text-scale="102%"/>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letter-spacing="normal" fo:language="pt" fo:country="PT" style:language-asian="en" style:country-asian="US" style:language-complex="ar" style:country-complex="SA" style:text-scale="99%"/>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letter-spacing="normal" fo:language="pt" fo:country="PT" style:language-asian="en" style:country-asian="US" style:language-complex="ar" style:country-complex="SA" style:text-scale="104%"/>
    </style:style>
    <style:style style:name="ListLabel_20_20" style:display-name="ListLabel 20" style:family="text">
      <style:text-properties fo:letter-spacing="normal" fo:language="pt" fo:country="PT" style:language-asian="en" style:country-asian="US" style:language-complex="ar" style:country-complex="SA" style:text-scale="93%"/>
    </style:style>
    <style:style style:name="ListLabel_20_21" style:display-name="ListLabel 21" style:family="text">
      <style:text-properties fo:letter-spacing="normal" fo:language="pt" fo:country="PT" style:language-asian="en" style:country-asian="US" style:language-complex="ar" style:country-complex="SA" style:text-scale="98%"/>
    </style:style>
    <style:style style:name="ListLabel_20_22" style:display-name="ListLabel 22" style:family="text">
      <style:text-properties fo:color="#1c1c1c" style:font-name="Times New Roman" fo:font-family="'Times New Roman'" style:font-family-generic="roman" style:font-pitch="variable" fo:font-size="9pt" fo:letter-spacing="normal" fo:language="pt" fo:country="PT" fo:font-style="normal" fo:font-weight="normal" style:font-name-asian="Times New Roman1" style:font-family-asian="'Times New Roman'" style:font-family-generic-asian="system" style:font-pitch-asian="variable" style:font-size-asian="9pt" style:language-asian="en" style:country-asian="US" style:font-style-asian="normal" style:font-weight-asian="normal" style:font-name-complex="Times New Roman1" style:font-family-complex="'Times New Roman'" style:font-family-generic-complex="system" style:font-pitch-complex="variable" style:font-size-complex="9pt" style:language-complex="ar" style:country-complex="SA" style:font-style-complex="normal" style:font-weight-complex="normal" style:text-scale="100%"/>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fo:font-size="8.5pt" style:font-size-asian="8.5pt"/>
    </style:style>
    <style:style style:name="Internet_20_link" style:display-name="Internet link" style:family="text">
      <style:text-properties fo:color="#000080" style:text-underline-style="solid" style:text-underline-width="auto" style:text-underline-color="font-color"/>
    </style:style>
    <style:style style:name="ListLabel_20_29" style:display-name="ListLabel 29" style:family="text">
      <style:text-properties fo:color="#1f1f1f" style:font-name="Arial" fo:font-family="Arial" style:font-family-generic="swiss" style:font-pitch="variable" fo:font-size="6pt" style:font-size-asian="6pt"/>
    </style:style>
    <style:style style:name="ListLabel_20_30" style:display-name="ListLabel 30" style:family="text">
      <style:text-properties fo:color="#383838" style:font-name="Arial" fo:font-family="Arial" style:font-family-generic="swiss" style:font-pitch="variable" fo:font-size="6pt" style:font-size-asian="6pt"/>
    </style:style>
    <style:style style:name="ListLabel_20_31" style:display-name="ListLabel 31" style:family="text">
      <style:text-properties fo:color="#1f1f1f" style:font-name="Arial" fo:font-family="Arial" style:font-family-generic="swiss" style:font-pitch="variable" fo:font-size="6pt" style:font-size-asian="6pt"/>
    </style:style>
    <style:style style:name="ListLabel_20_32" style:display-name="ListLabel 32" style:family="text">
      <style:text-properties fo:color="#383838" style:font-name="Arial" fo:font-family="Arial" style:font-family-generic="swiss" style:font-pitch="variable" fo:font-size="6pt" style:font-size-asian="6pt"/>
    </style:style>
    <style:style style:name="ListLabel_20_33" style:display-name="ListLabel 33" style:family="text">
      <style:text-properties fo:color="#5d5d5d" style:font-name="Arial" fo:font-family="Arial" style:font-family-generic="swiss" style:font-pitch="variable" fo:font-size="6pt" style:font-size-asian="6pt"/>
    </style:style>
    <style:style style:name="ListLabel_20_34" style:display-name="ListLabel 34" style:family="text">
      <style:text-properties fo:color="#0f0f0f" style:font-name="Arial" fo:font-family="Arial" style:font-family-generic="swiss" style:font-pitch="variable" fo:font-size="6pt" style:font-size-asian="6pt"/>
    </style:style>
    <style:style style:name="ListLabel_20_35" style:display-name="ListLabel 35" style:family="text">
      <style:text-properties fo:color="#383838" style:font-name="Arial" fo:font-family="Arial" style:font-family-generic="swiss" style:font-pitch="variable" fo:font-size="6pt" style:font-size-asian="6pt"/>
    </style:style>
    <style:style style:name="ListLabel_20_36" style:display-name="ListLabel 36" style:family="text">
      <style:text-properties fo:color="#1f1f1f" style:font-name="Arial" fo:font-family="Arial" style:font-family-generic="swiss" style:font-pitch="variable" fo:font-size="6pt" style:font-size-asian="6pt"/>
    </style:style>
    <style:style style:name="ListLabel_20_37" style:display-name="ListLabel 37" style:family="text">
      <style:text-properties fo:color="#383838" style:font-name="Arial" fo:font-family="Arial" style:font-family-generic="swiss" style:font-pitch="variable" fo:font-size="6pt" style:font-size-asian="6pt"/>
    </style:style>
    <style:style style:name="ListLabel_20_38" style:display-name="ListLabel 38" style:family="text">
      <style:text-properties fo:color="#1f1f1f" style:font-name="Arial" fo:font-family="Arial" style:font-family-generic="swiss" style:font-pitch="variable" fo:font-size="6pt" style:font-size-asian="6pt"/>
    </style:style>
    <style:style style:name="ListLabel_20_39" style:display-name="ListLabel 39" style:family="text">
      <style:text-properties fo:color="#383838" style:font-name="Arial" fo:font-family="Arial" style:font-family-generic="swiss" style:font-pitch="variable" fo:font-size="6pt" style:font-size-asian="6pt"/>
    </style:style>
    <style:style style:name="ListLabel_20_40" style:display-name="ListLabel 40" style:family="text">
      <style:text-properties fo:color="#1f1f1f" style:font-name="Arial" fo:font-family="Arial" style:font-family-generic="swiss" style:font-pitch="variable" fo:font-size="6pt" style:font-size-asian="6pt"/>
    </style:style>
    <style:style style:name="ListLabel_20_41" style:display-name="ListLabel 41" style:family="text">
      <style:text-properties fo:color="#1f1f1f" style:font-name="Arial" fo:font-family="Arial" style:font-family-generic="swiss" style:font-pitch="variable" fo:font-size="6pt" style:font-size-asian="6pt"/>
    </style:style>
    <style:style style:name="ListLabel_20_42" style:display-name="ListLabel 42" style:family="text">
      <style:text-properties fo:color="#494949" style:font-name="Arial" fo:font-family="Arial" style:font-family-generic="swiss" style:font-pitch="variable" fo:font-size="6pt" style:font-size-asian="6pt"/>
    </style:style>
    <style:style style:name="ListLabel_20_43" style:display-name="ListLabel 43" style:family="text">
      <style:text-properties fo:color="#0c0c0c" style:font-name="Arial" fo:font-family="Arial" style:font-family-generic="swiss" style:font-pitch="variable" fo:font-size="6pt" style:font-size-asian="6pt"/>
    </style:style>
    <style:style style:name="ListLabel_20_44" style:display-name="ListLabel 44" style:family="text">
      <style:text-properties fo:color="#383838" style:font-name="Arial" fo:font-family="Arial" style:font-family-generic="swiss" style:font-pitch="variable" fo:font-size="6pt" style:font-size-asian="6pt"/>
    </style:style>
    <style:style style:name="ListLabel_20_45" style:display-name="ListLabel 45" style:family="text">
      <style:text-properties fo:color="#0c0c0c" style:font-name="Arial" fo:font-family="Arial" style:font-family-generic="swiss" style:font-pitch="variable" fo:font-size="6pt" style:font-size-asian="6pt"/>
    </style:style>
    <style:style style:name="ListLabel_20_46" style:display-name="ListLabel 46" style:family="text">
      <style:text-properties fo:color="#383838" style:font-name="Arial" fo:font-family="Arial" style:font-family-generic="swiss" style:font-pitch="variable" fo:font-size="6pt" style:font-size-asian="6pt"/>
    </style:style>
    <style:style style:name="ListLabel_20_47" style:display-name="ListLabel 47" style:family="text">
      <style:text-properties fo:color="#1c1c1c" fo:font-size="9pt" style:font-size-asian="9pt"/>
    </style:style>
    <style:style style:name="ListLabel_20_48" style:display-name="ListLabel 48" style:family="text">
      <style:text-properties fo:color="#1c1c1c" fo:font-size="6.5pt" style:font-size-asian="6.5pt"/>
    </style:style>
    <style:style style:name="ListLabel_20_49" style:display-name="ListLabel 49" style:family="text">
      <style:text-properties fo:color="#343434" fo:font-size="6.5pt" style:font-size-asian="6.5pt"/>
    </style:style>
    <style:style style:name="ListLabel_20_50" style:display-name="ListLabel 50" style:family="text">
      <style:text-properties fo:color="#1c1c1c" fo:font-size="6.5pt" style:font-size-asian="6.5pt"/>
    </style:style>
    <style:style style:name="ListLabel_20_51" style:display-name="ListLabel 51" style:family="text">
      <style:text-properties fo:color="#343434" fo:font-size="6.5pt" style:font-size-asian="6.5pt"/>
    </style:style>
    <style:style style:name="ListLabel_20_52" style:display-name="ListLabel 52" style:family="text">
      <style:text-properties fo:color="#4d4d4d" fo:font-size="6.5pt" style:font-size-asian="6.5pt"/>
    </style:style>
    <style:style style:name="ListLabel_20_53" style:display-name="ListLabel 53" style:family="text">
      <style:text-properties fo:color="#0c0c0c" fo:font-size="6.5pt" style:font-size-asian="6.5pt"/>
    </style:style>
    <style:style style:name="ListLabel_20_54" style:display-name="ListLabel 54" style:family="text">
      <style:text-properties fo:color="#343434" fo:font-size="6.5pt" style:font-size-asian="6.5pt"/>
    </style:style>
    <style:style style:name="ListLabel_20_55" style:display-name="ListLabel 55" style:family="text">
      <style:text-properties fo:color="#1c1c1c" fo:font-size="6.5pt" style:font-size-asian="6.5pt"/>
    </style:style>
    <style:style style:name="ListLabel_20_56" style:display-name="ListLabel 56" style:family="text">
      <style:text-properties fo:color="#343434" fo:font-size="6.5pt" style:font-size-asian="6.5pt"/>
    </style:style>
    <style:style style:name="ListLabel_20_57" style:display-name="ListLabel 57" style:family="text">
      <style:text-properties fo:color="#1c1c1c" fo:font-size="6.5pt" style:font-size-asian="6.5pt"/>
    </style:style>
    <style:style style:name="ListLabel_20_58" style:display-name="ListLabel 58" style:family="text">
      <style:text-properties fo:color="#343434" fo:font-size="6.5pt" style:font-size-asian="6.5pt"/>
    </style:style>
    <style:style style:name="ListLabel_20_59" style:display-name="ListLabel 59" style:family="text">
      <style:text-properties fo:color="#1c1c1c" fo:font-size="6.5pt" style:font-size-asian="6.5pt"/>
    </style:style>
    <style:style style:name="ListLabel_20_60" style:display-name="ListLabel 60" style:family="text">
      <style:text-properties fo:color="#343434" fo:font-size="6.5pt" style:font-size-asian="6.5pt"/>
    </style:style>
    <style:style style:name="ListLabel_20_61" style:display-name="ListLabel 61" style:family="text">
      <style:text-properties fo:color="#0c0c0c" fo:font-size="6.5pt" style:font-size-asian="6.5pt"/>
    </style:style>
    <style:style style:name="ListLabel_20_62" style:display-name="ListLabel 62" style:family="text">
      <style:text-properties fo:color="#282828" style:font-name="Arial" fo:font-family="Arial" style:font-family-generic="swiss" style:font-pitch="variable" fo:font-size="6pt" style:font-size-asian="6pt"/>
    </style:style>
    <style:style style:name="ListLabel_20_63" style:display-name="ListLabel 63" style:family="text">
      <style:text-properties fo:color="#5b5b5b" style:font-name="Arial" fo:font-family="Arial" style:font-family-generic="swiss" style:font-pitch="variable" fo:font-size="6pt" style:font-size-asian="6pt"/>
    </style:style>
    <style:style style:name="ListLabel_20_64" style:display-name="ListLabel 64" style:family="text">
      <style:text-properties fo:color="#131313" style:font-name="Arial" fo:font-family="Arial" style:font-family-generic="swiss" style:font-pitch="variable" fo:font-size="6pt" style:font-size-asian="6pt"/>
    </style:style>
    <style:style style:name="ListLabel_20_65" style:display-name="ListLabel 65" style:family="text">
      <style:text-properties fo:color="#3b3b3b" style:font-name="Arial" fo:font-family="Arial" style:font-family-generic="swiss" style:font-pitch="variable" fo:font-size="6pt" style:font-size-asian="6pt"/>
    </style:style>
    <style:style style:name="ListLabel_20_66" style:display-name="ListLabel 66" style:family="text">
      <style:text-properties fo:color="#131313" style:font-name="Arial" fo:font-family="Arial" style:font-family-generic="swiss" style:font-pitch="variable" fo:font-size="6pt" style:font-size-asian="6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 style:num-format="I">
        <style:list-level-properties text:list-level-position-and-space-mode="label-alignment">
          <style:list-level-label-alignment text:label-followed-by="listtab" fo:text-indent="-0.0898in" fo:margin-left="1.4827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898in" fo:margin-left="2.1244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898in" fo:margin-left="2.7634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898in" fo:margin-left="3.40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898in" fo:margin-left="4.0409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898in" fo:margin-left="4.6799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898in" fo:margin-left="5.318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898in" fo:margin-left="5.9575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898in" fo:margin-left="6.596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0" style:num-format="I">
        <style:list-level-properties text:list-level-position-and-space-mode="label-alignment">
          <style:list-level-label-alignment text:label-followed-by="listtab" fo:text-indent="-0.0972in" fo:margin-left="1.5957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972in" fo:margin-left="2.2244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972in" fo:margin-left="2.852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972in" fo:margin-left="3.4799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972in" fo:margin-left="4.107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972in" fo:margin-left="4.7354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972in" fo:margin-left="5.3634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972in" fo:margin-left="5.9909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972in" fo:margin-left="6.618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fo:text-indent="-0.122in" fo:margin-left="1.5374in"/>
        </style:list-level-properties>
      </text:list-level-style-number>
      <text:list-level-style-number text:level="2" text:style-name="ListLabel_20_20" style:num-format="1" text:display-levels="2">
        <style:list-level-properties text:list-level-position-and-space-mode="label-alignment">
          <style:list-level-label-alignment text:label-followed-by="listtab" fo:text-indent="-0.1772in" fo:margin-left="1.3992in"/>
        </style:list-level-properties>
      </text:list-level-style-number>
      <text:list-level-style-number text:level="3" text:style-name="ListLabel_20_21" style:num-format="1" text:display-levels="3">
        <style:list-level-properties text:list-level-position-and-space-mode="label-alignment">
          <style:list-level-label-alignment text:label-followed-by="listtab" fo:text-indent="-0.1772in" fo:margin-left="1.7319in"/>
        </style:list-level-properties>
      </text:list-level-style-number>
      <text:list-level-style-number text:level="4" text:style-name="ListLabel_20_22" style:num-format="1" text:display-levels="4">
        <style:list-level-properties text:list-level-position-and-space-mode="label-alignment">
          <style:list-level-label-alignment text:label-followed-by="listtab" fo:text-indent="-0.1772in" fo:margin-left="1.3484in"/>
        </style:list-level-properties>
      </text:list-level-style-number>
      <text:list-level-style-bullet text:level="5" text:style-name="ListLabel_20_23" style:num-suffix="•" text:bullet-char="•">
        <style:list-level-properties text:list-level-position-and-space-mode="label-alignment">
          <style:list-level-label-alignment text:label-followed-by="listtab" fo:text-indent="-0.1772in" fo:margin-left="1.5417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772in" fo:margin-left="1.611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772in" fo:margin-left="1.6252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772in" fo:margin-left="1.6665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772in" fo:margin-left="1.69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9"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color="#425970" style:font-name="Arial" fo:font-size="6pt" style:font-size-asian="6pt"/>
    </style:style>
    <style:style style:name="MT17" style:family="text">
      <style:text-properties fo:color="#647789" style:font-name="Arial" fo:font-size="6pt" style:font-size-asian="6pt"/>
    </style:style>
    <style:style style:name="MT18" style:family="text">
      <style:text-properties fo:color="#647789" style:font-name="Arial" fo:font-size="6pt" fo:letter-spacing="-0.0063in" style:font-size-asian="6pt"/>
    </style:style>
    <style:style style:name="MT19" style:family="text">
      <style:text-properties fo:color="#425970" style:font-name="Arial" fo:font-size="6pt" fo:font-weight="bold" style:font-size-asian="6pt" style:font-weight-asian="bold"/>
    </style:style>
    <style:style style:name="MT20" style:family="text">
      <style:text-properties fo:color="#425970" style:font-name="Arial" fo:font-size="6pt" fo:letter-spacing="-0.0008in" fo:font-weight="bold" style:font-size-asian="6pt" style:font-weight-asian="bold"/>
    </style:style>
    <style:style style:name="MT21" style:family="text">
      <style:text-properties fo:color="#425970" style:font-name="Arial" fo:font-size="6pt" fo:letter-spacing="0.0016in" fo:font-weight="bold" style:font-size-asian="6pt" style:font-weight-asian="bold"/>
    </style:style>
    <style:style style:name="MT22" style:family="text">
      <style:text-properties fo:color="#425970" style:font-name="Arial" fo:font-size="6pt" fo:letter-spacing="-0.0047in" fo:font-weight="bold" style:font-size-asian="6pt" style:font-weight-asian="bold"/>
    </style:style>
    <style:style style:name="MT23" style:family="text">
      <style:text-properties fo:color="#425970" style:font-name="Arial" fo:font-size="6pt" fo:letter-spacing="-0.0016in" fo:font-weight="bold" style:font-size-asian="6pt" style:font-weight-asian="bold"/>
    </style:style>
    <style:style style:name="MT24" style:family="text">
      <style:text-properties fo:color="#647789" style:font-name="Arial" fo:font-size="6pt" fo:font-weight="bold" style:font-size-asian="6pt" style:font-weight-asian="bold"/>
    </style:style>
    <style:style style:name="MT25" style:family="text">
      <style:text-properties fo:color="#647789" style:font-name="Arial" fo:font-size="6pt" fo:letter-spacing="-0.0063in" fo:font-weight="bold" style:font-size-asian="6pt" style:font-weight-asian="bold"/>
    </style:style>
    <style:style style:name="MT26" style:family="text">
      <style:text-properties fo:color="#ffffff" style:font-name="Source Sans Pro Semibold" fo:font-size="11pt" fo:letter-spacing="0.0346in" fo:font-weight="bold" style:font-size-asian="11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7">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9">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374in" fo:margin-left="0in" fo:margin-right="0in" fo:margin-top="0.098in" style:dynamic-spacing="true"/>
      </style:footer-style>
    </style:page-layout>
    <style:page-layout style:name="Mpm10">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23"><draw:image xlink:href="Pictures/10000001000000840000007752069C51.png" xlink:type="simple" xlink:show="embed" xlink:actuate="onLoad" draw:mime-type="image/png"/></draw:frame><draw:frame draw:style-name="Mfr2" draw:name="Image66" text:anchor-type="char" svg:x="0.7736in" svg:y="10.8752in" svg:width="1.9181in" svg:height="0.128in" draw:z-index="218"><draw:image xlink:href="Pictures/10000001000000D20000000E9805DD49.png" xlink:type="simple" xlink:show="embed" xlink:actuate="onLoad" draw:mime-type="image/png"/></draw:frame><draw:frame draw:style-name="Mfr2" draw:name="Image71" text:anchor-type="char" svg:x="7.3681in" svg:y="10.8752in" svg:width="0.1291in" svg:height="0.128in" draw:z-index="217"><draw:image xlink:href="Pictures/100000010000000E0000000EFBC49A1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590" text:anchor-type="char" svg:x="0.7736in" svg:y="10.8752in" svg:width="1.9181in" svg:height="0.128in"><draw:image xlink:href="Pictures/10000001000000D20000000E9805DD49.png" xlink:type="simple" xlink:show="embed" xlink:actuate="onLoad" draw:mime-type="image/png"/></draw:frame><draw:frame draw:style-name="Mfr2" draw:name="Image591" text:anchor-type="char" svg:x="7.3681in" svg:y="10.8752in" svg:width="0.1291in" svg:height="0.128in"><draw:image xlink:href="Pictures/100000010000000E0000000EFBC49A1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52"><draw:image xlink:href="Pictures/10000001000000840000007752069C51.png" xlink:type="simple" xlink:show="embed" xlink:actuate="onLoad" draw:mime-type="image/png"/></draw:frame><draw:frame draw:style-name="Mfr2" draw:name="Image74" text:anchor-type="char" svg:x="0.7736in" svg:y="10.8752in" svg:width="1.9181in" svg:height="0.128in" draw:z-index="206"><draw:image xlink:href="Pictures/10000001000000D20000000E9805DD49.png" xlink:type="simple" xlink:show="embed" xlink:actuate="onLoad" draw:mime-type="image/png"/></draw:frame><draw:frame draw:style-name="Mfr2" draw:name="Image78" text:anchor-type="char" svg:x="7.3681in" svg:y="10.8752in" svg:width="0.1291in" svg:height="0.128in" draw:z-index="92"><draw:image xlink:href="Pictures/100000010000000E0000000EFBC49A1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4">04</text:p></draw:text-box></draw:frame><draw:frame draw:style-name="Mfr3" draw:name="Frame4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646" text:anchor-type="char" svg:x="0.7736in" svg:y="10.8752in" svg:width="1.9181in" svg:height="0.128in"><draw:image xlink:href="Pictures/10000001000000D20000000E9805DD49.png" xlink:type="simple" xlink:show="embed" xlink:actuate="onLoad" draw:mime-type="image/png"/></draw:frame><draw:frame draw:style-name="Mfr2" draw:name="Image647" text:anchor-type="char" svg:x="7.3681in" svg:y="10.8752in" svg:width="0.1291in" svg:height="0.128in"><draw:image xlink:href="Pictures/100000010000000E0000000EFBC49A1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4">07</text:p></draw:text-box></draw:frame><draw:frame draw:style-name="Mfr3" draw:name="Frame61" text:anchor-type="char" svg:x="7.3252in" svg:y="10.8752in" svg:width="0.1307in" svg:height="0.1283in"><draw:text-box><text:p text:style-name="MP4">07</text:p></draw:text-box></draw:frame><draw:frame draw:style-name="Mfr2" draw:name="Image588" text:anchor-type="char" svg:x="0.7736in" svg:y="10.8752in" svg:width="1.9181in" svg:height="0.128in"><draw:image xlink:href="Pictures/10000001000000D20000000E9805DD49.png" xlink:type="simple" xlink:show="embed" xlink:actuate="onLoad" draw:mime-type="image/png"/></draw:frame><draw:frame draw:style-name="Mfr2" draw:name="Image589" text:anchor-type="char" svg:x="7.3252in" svg:y="10.8752in" svg:width="0.1291in" svg:height="0.128in"><draw:image xlink:href="Pictures/100000010000000E0000000EFBC49A13.png" xlink:type="simple" xlink:show="embed" xlink:actuate="onLoad" draw:mime-type="image/png"/></draw:frame></text:p>
      </style:footer>
      <style:footer-left>
        <text:p text:style-name="MP1"><draw:frame draw:style-name="Mfr1" draw:name="Image 62" text:anchor-type="char" svg:x="3.7902in" svg:y="10.5945in" svg:width="0.6866in" svg:height="0.6189in" draw:z-index="86"><draw:image xlink:href="Pictures/10000001000000840000007752069C51.png" xlink:type="simple" xlink:show="embed" xlink:actuate="onLoad" draw:mime-type="image/png"/></draw:frame><draw:frame draw:style-name="Mfr2" draw:name="Image80" text:anchor-type="char" svg:x="0.7736in" svg:y="10.8752in" svg:width="1.9181in" svg:height="0.128in" draw:z-index="226"><draw:image xlink:href="Pictures/10000001000000D20000000E9805DD49.png" xlink:type="simple" xlink:show="embed" xlink:actuate="onLoad" draw:mime-type="image/png"/></draw:frame><draw:frame draw:style-name="Mfr2" draw:name="Image81" text:anchor-type="char" svg:x="7.3252in" svg:y="10.8752in" svg:width="0.1291in" svg:height="0.128in" draw:z-index="222"><draw:image xlink:href="Pictures/100000010000000E0000000EFBC49A13.png" xlink:type="simple" xlink:show="embed" xlink:actuate="onLoad" draw:mime-type="image/png"/></draw:frame></text:p>
      </style:footer-left>
    </style:master-page>
    <style:master-page style:name="Converted6" style:page-layout-name="Mpm5" draw:style-name="Mdp1">
      <style:header>
        <text:p text:style-name="MP1"><draw:frame draw:style-name="Mfr2" draw:name="Image84" text:anchor-type="char" svg:x="0.4925in" svg:y="0in" svg:width="7.7756in" svg:height="1.3874in" draw:z-index="232"><draw:image xlink:href="Pictures/100000010000035700000098BBBA89C4.png" xlink:type="simple" xlink:show="embed" xlink:actuate="onLoad" draw:mime-type="image/png"/></draw:frame><draw:frame draw:style-name="Mfr2" draw:name="Image85" text:anchor-type="char" svg:x="1.6811in" svg:y="0.5965in" svg:width="1.5984in" svg:height="0.4035in" draw:z-index="230"><draw:image xlink:href="Pictures/10000001000000AF0000002C50D151C0.png" xlink:type="simple" xlink:show="embed" xlink:actuate="onLoad" draw:mime-type="image/png"/></draw:frame><draw:frame draw:style-name="Mfr2" draw:name="Image87" text:anchor-type="char" svg:x="5.5709in" svg:y="0.7409in" svg:width="1.9236in" svg:height="0.2028in" draw:z-index="228"><draw:image xlink:href="Pictures/10000001000000D300000016E301FF34.png" xlink:type="simple" xlink:show="embed" xlink:actuate="onLoad" draw:mime-type="image/png"/></draw:frame></text:p>
      </style:header>
      <style:header-left>
        <text:p text:style-name="MP1"><draw:frame draw:style-name="Mfr1" draw:name="Image 82"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65 Copy 1" text:anchor-type="char" svg:x="3.7902in" svg:y="10.5945in" svg:width="0.6866in" svg:height="0.6189in" draw:z-index="33"><draw:image xlink:href="Pictures/10000001000000840000007752069C51.png" xlink:type="simple" xlink:show="embed" xlink:actuate="onLoad" draw:mime-type="image/png"/></draw:frame><draw:frame draw:style-name="Mfr2" draw:name="Image648" text:anchor-type="char" svg:x="0.7736in" svg:y="10.8752in" svg:width="1.9181in" svg:height="0.128in" draw:z-index="268"><draw:image xlink:href="Pictures/10000001000000D20000000E9805DD49.png" xlink:type="simple" xlink:show="embed" xlink:actuate="onLoad" draw:mime-type="image/png"/></draw:frame><draw:frame draw:style-name="Mfr2" draw:name="Image649" text:anchor-type="char" svg:x="7.3252in" svg:y="10.8752in" svg:width="0.1291in" svg:height="0.128in" draw:z-index="266"><draw:image xlink:href="Pictures/100000010000000E0000000EFBC49A1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 text:anchor-type="char" svg:x="7.3252in" svg:y="10.8752in" svg:width="0.1307in" svg:height="0.1283in"><draw:text-box><text:p text:style-name="MP4">06</text:p></draw:text-box></draw:frame><draw:frame draw:style-name="Mfr3" draw:name="Frame121" text:anchor-type="char" svg:x="7.3252in" svg:y="10.8752in" svg:width="0.1307in" svg:height="0.1283in"><draw:text-box><text:p text:style-name="MP4">06</text:p></draw:text-box></draw:frame><draw:frame draw:style-name="Mfr4" draw:name="Frame27" text:anchor-type="char" svg:x="7.3252in" svg:y="10.8752in" svg:width="0.1307in" svg:height="0.1283in"><draw:text-box><text:p text:style-name="MP4">06</text:p></draw:text-box></draw:frame><draw:frame draw:style-name="Mfr2" draw:name="Image654" text:anchor-type="char" svg:x="0.7736in" svg:y="10.8752in" svg:width="1.9181in" svg:height="0.128in"><draw:image xlink:href="Pictures/10000001000000D20000000E9805DD49.png" xlink:type="simple" xlink:show="embed" xlink:actuate="onLoad" draw:mime-type="image/png"/></draw:frame><draw:frame draw:style-name="Mfr2" draw:name="Image655"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7" style:page-layout-name="Mpm6" draw:style-name="Mdp1">
      <style:header>
        <text:p text:style-name="MP1"><draw:frame draw:style-name="Mfr3" draw:name="Frame1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656" text:anchor-type="char" svg:x="0.4925in" svg:y="0in" svg:width="7.7756in" svg:height="1.3874in"><draw:image xlink:href="Pictures/1000000100000357000000987348AE88.png" xlink:type="simple" xlink:show="embed" xlink:actuate="onLoad" draw:mime-type="image/png"/></draw:frame><draw:frame draw:style-name="Mfr2" draw:name="Image657" text:anchor-type="char" svg:x="1.6811in" svg:y="0.5965in" svg:width="1.5984in" svg:height="0.4035in"><draw:image xlink:href="Pictures/10000001000000AF0000002C50D151C0.png" xlink:type="simple" xlink:show="embed" xlink:actuate="onLoad" draw:mime-type="image/png"/></draw:frame><draw:frame draw:style-name="Mfr2" draw:name="Image677"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1" draw:name="Image 82 Copy 1" text:anchor-type="char" svg:x="0.4937in" svg:y="0in" svg:width="7.7736in" svg:height="1.3681in" draw:z-index="36"><draw:image xlink:href="Pictures/10000000000009180000019B2F5AA03B.png" xlink:type="simple" xlink:show="embed" xlink:actuate="onLoad" draw:mime-type="image/png"/></draw:frame></text:p>
      </style:header-left>
      <style:footer>
        <text:p text:style-name="MP1"><draw:frame draw:style-name="Mfr1" draw:name="Image 86" text:anchor-type="char" svg:x="3.7902in" svg:y="10.5945in" svg:width="0.6866in" svg:height="0.6189in"><draw:image xlink:href="Pictures/10000001000000840000007752069C51.png" xlink:type="simple" xlink:show="embed" xlink:actuate="onLoad" draw:mime-type="image/png"/></draw:frame><draw:frame draw:style-name="Mfr4" draw:name="Frame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1" text:anchor-type="char" svg:x="7.2819in" svg:y="10.8752in" svg:width="0.1307in" svg:height="0.1283in"><draw:text-box><text:p text:style-name="MP3"><text:span text:style-name="MT7">09</text:span><text:span text:style-name="MT7"/></text:p></draw:text-box></draw:frame><draw:frame draw:style-name="Mfr3" draw:name="Frame19" text:anchor-type="char" svg:x="7.2819in" svg:y="10.8752in" svg:width="0.1307in" svg:height="0.1283in"><draw:text-box><text:p text:style-name="MP4">09</text:p></draw:text-box></draw:frame><draw:frame draw:style-name="Mfr3" draw:name="Frame181" text:anchor-type="char" svg:x="7.2819in" svg:y="10.8752in" svg:width="0.1307in" svg:height="0.1283in"><draw:text-box><text:p text:style-name="MP4">09</text:p></draw:text-box></draw:frame><draw:frame draw:style-name="Mfr2" draw:name="Image572" text:anchor-type="char" svg:x="0.7736in" svg:y="10.8752in" svg:width="1.9181in" svg:height="0.128in"><draw:image xlink:href="Pictures/10000001000000D20000000E9805DD49.png" xlink:type="simple" xlink:show="embed" xlink:actuate="onLoad" draw:mime-type="image/png"/></draw:frame><draw:frame draw:style-name="Mfr2" draw:name="Image573" text:anchor-type="char" svg:x="7.2819in" svg:y="10.8752in" svg:width="0.1291in" svg:height="0.128in"><draw:image xlink:href="Pictures/100000010000000E0000000EFBC49A13.png" xlink:type="simple" xlink:show="embed" xlink:actuate="onLoad" draw:mime-type="image/png"/></draw:frame></text:p>
      </style:footer>
      <style:footer-left>
        <text:p text:style-name="MP1"><draw:frame draw:style-name="Mfr1" draw:name="Image 83" text:anchor-type="char" svg:x="3.7965in" svg:y="10.5917in" svg:width="0.6945in" svg:height="0.6138in" draw:z-index="56"><draw:image xlink:href="Pictures/10000000000000D0000000B830B1DD11.jpg" xlink:type="simple" xlink:show="embed" xlink:actuate="onLoad" draw:mime-type="image/jpeg"/></draw:frame><draw:frame draw:style-name="Mfr2" draw:name="Image88" text:anchor-type="char" svg:x="0.7744in" svg:y="10.8756in" svg:width="1.9138in" svg:height="0.1217in" draw:z-index="255"><draw:image xlink:href="Pictures/10000001000000D20000000D53C11442.png" xlink:type="simple" xlink:show="embed" xlink:actuate="onLoad" draw:mime-type="image/png"/></draw:frame><draw:frame draw:style-name="Mfr2" draw:name="Image89" text:anchor-type="char" svg:x="7.3252in" svg:y="10.8752in" svg:width="0.1291in" svg:height="0.128in" draw:z-index="254"><draw:image xlink:href="Pictures/100000010000000E0000000EFBC49A13.png" xlink:type="simple" xlink:show="embed" xlink:actuate="onLoad" draw:mime-type="image/png"/></draw:frame></text:p>
      </style:footer-left>
    </style:master-page>
    <style:master-page style:name="Converted8" style:page-layout-name="Mpm5" draw:style-name="Mdp1">
      <style:header>
        <text:p text:style-name="MP1"><draw:frame draw:style-name="Mfr2" draw:name="Image90" text:anchor-type="char" svg:x="0.4925in" svg:y="0in" svg:width="7.7756in" svg:height="1.3874in" draw:z-index="275"><draw:image xlink:href="Pictures/100000010000035700000098BBBA89C4.png" xlink:type="simple" xlink:show="embed" xlink:actuate="onLoad" draw:mime-type="image/png"/></draw:frame><draw:frame draw:style-name="Mfr2" draw:name="Image91" text:anchor-type="char" svg:x="1.6811in" svg:y="0.5965in" svg:width="1.5984in" svg:height="0.4035in" draw:z-index="274"><draw:image xlink:href="Pictures/10000001000000AF0000002C50D151C0.png" xlink:type="simple" xlink:show="embed" xlink:actuate="onLoad" draw:mime-type="image/png"/></draw:frame><draw:frame draw:style-name="Mfr2" draw:name="Image92" text:anchor-type="char" svg:x="5.5709in" svg:y="0.7409in" svg:width="1.9236in" svg:height="0.2028in" draw:z-index="259"><draw:image xlink:href="Pictures/10000001000000D300000016E301FF34.png" xlink:type="simple" xlink:show="embed" xlink:actuate="onLoad" draw:mime-type="image/png"/></draw:frame></text:p>
      </style:header>
      <style:header-left>
        <text:p text:style-name="MP1"><draw:frame draw:style-name="Mfr1" draw:name="Image 95"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86 Copy 1" text:anchor-type="char" svg:x="3.7902in" svg:y="10.5945in" svg:width="0.6866in" svg:height="0.6189in" draw:z-index="12"><draw:image xlink:href="Pictures/10000001000000840000007752069C51.png" xlink:type="simple" xlink:show="embed" xlink:actuate="onLoad" draw:mime-type="image/png"/></draw:frame><draw:frame draw:style-name="Mfr2" draw:name="Image678" text:anchor-type="char" svg:x="0.7736in" svg:y="10.8752in" svg:width="1.9181in" svg:height="0.128in" draw:z-index="282"><draw:image xlink:href="Pictures/10000001000000D20000000E9805DD49.png" xlink:type="simple" xlink:show="embed" xlink:actuate="onLoad" draw:mime-type="image/png"/></draw:frame><draw:frame draw:style-name="Mfr2" draw:name="Image679" text:anchor-type="char" svg:x="7.2819in" svg:y="10.8752in" svg:width="0.1291in" svg:height="0.128in" draw:z-index="276"><draw:image xlink:href="Pictures/100000010000000E0000000EFBC49A13.png" xlink:type="simple" xlink:show="embed" xlink:actuate="onLoad" draw:mime-type="image/png"/></draw:frame></text:p>
      </style:footer>
      <style:footer-left>
        <text:p text:style-name="MP1"><draw:frame draw:style-name="Mfr1" draw:name="Image 83 Copy 1" text:anchor-type="char" svg:x="3.7965in" svg:y="10.5917in" svg:width="0.6945in" svg:height="0.6138in"><draw:image xlink:href="Pictures/10000000000000D0000000B830B1DD11.jpg" xlink:type="simple" xlink:show="embed" xlink:actuate="onLoad" draw:mime-type="image/jpeg"/></draw:frame><draw:frame draw:style-name="Mfr3" draw:name="Frame24" text:anchor-type="char" svg:x="0.7744in" svg:y="10.8756in" svg:width="1.9154in" svg:height="0.122in"><draw:text-box><text:p text:style-name="MP7"><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31" text:anchor-type="char" svg:x="0.7744in" svg:y="10.8756in" svg:width="1.9154in" svg:height="0.122in"><draw:text-box><text:p text:style-name="MP7"><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38" text:anchor-type="char" svg:x="0.7744in" svg:y="10.8756in" svg:width="1.9154in" svg:height="0.122in"><draw:text-box><text:p text:style-name="MP7"><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5" text:anchor-type="char" svg:x="7.3252in" svg:y="10.8752in" svg:width="0.1307in" svg:height="0.1283in"><draw:text-box><text:p text:style-name="MP4">08</text:p></draw:text-box></draw:frame><draw:frame draw:style-name="Mfr3" draw:name="Frame241" text:anchor-type="char" svg:x="7.3252in" svg:y="10.8752in" svg:width="0.1307in" svg:height="0.1283in"><draw:text-box><text:p text:style-name="MP4">08</text:p></draw:text-box></draw:frame><draw:frame draw:style-name="Mfr4" draw:name="Frame39" text:anchor-type="char" svg:x="7.3252in" svg:y="10.8752in" svg:width="0.1307in" svg:height="0.1283in"><draw:text-box><text:p text:style-name="MP4">08</text:p></draw:text-box></draw:frame><draw:frame draw:style-name="Mfr2" draw:name="Image680" text:anchor-type="char" svg:x="0.7744in" svg:y="10.8756in" svg:width="1.9138in" svg:height="0.1217in"><draw:image xlink:href="Pictures/10000001000000D20000000D53C11442.png" xlink:type="simple" xlink:show="embed" xlink:actuate="onLoad" draw:mime-type="image/png"/></draw:frame><draw:frame draw:style-name="Mfr2" draw:name="Image695"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9" style:page-layout-name="Mpm6" draw:style-name="Mdp1">
      <style:header>
        <text:p text:style-name="MP1"><draw:frame draw:style-name="Mfr3" draw:name="Frame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8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4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696" text:anchor-type="char" svg:x="0.4925in" svg:y="0in" svg:width="7.7756in" svg:height="1.3874in"><draw:image xlink:href="Pictures/1000000100000357000000987348AE88.png" xlink:type="simple" xlink:show="embed" xlink:actuate="onLoad" draw:mime-type="image/png"/></draw:frame><draw:frame draw:style-name="Mfr2" draw:name="Image697" text:anchor-type="char" svg:x="1.6811in" svg:y="0.5965in" svg:width="1.5984in" svg:height="0.4035in"><draw:image xlink:href="Pictures/10000001000000AF0000002C50D151C0.png" xlink:type="simple" xlink:show="embed" xlink:actuate="onLoad" draw:mime-type="image/png"/></draw:frame><draw:frame draw:style-name="Mfr2" draw:name="Image698"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1" draw:name="Image 95 Copy 1" text:anchor-type="char" svg:x="0.4937in" svg:y="0in" svg:width="7.7736in" svg:height="1.3681in" draw:z-index="224"><draw:image xlink:href="Pictures/10000000000009180000019B2F5AA03B.png" xlink:type="simple" xlink:show="embed" xlink:actuate="onLoad" draw:mime-type="image/png"/></draw:frame></text:p>
      </style:header-left>
      <style:footer>
        <text:p text:style-name="MP1"><draw:frame draw:style-name="Mfr1" draw:name="Image 99" text:anchor-type="char" svg:x="3.7902in" svg:y="10.5945in" svg:width="0.6866in" svg:height="0.6189in"><draw:image xlink:href="Pictures/10000001000000840000007752069C51.png" xlink:type="simple" xlink:show="embed" xlink:actuate="onLoad" draw:mime-type="image/png"/></draw:frame><draw:frame draw:style-name="Mfr4" draw:name="Frame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3" text:anchor-type="char" svg:x="7.3252in" svg:y="10.8752in" svg:width="0.1307in" svg:height="0.1283in"><draw:text-box><text:p text:style-name="MP3"><text:span text:style-name="MT7">11</text:span><text:span text:style-name="MT7"/></text:p></draw:text-box></draw:frame><draw:frame draw:style-name="Mfr3" draw:name="Frame35" text:anchor-type="char" svg:x="7.3252in" svg:y="10.8752in" svg:width="0.1307in" svg:height="0.1283in"><draw:text-box><text:p text:style-name="MP4">11</text:p></draw:text-box></draw:frame><draw:frame draw:style-name="Mfr3" draw:name="Frame341" text:anchor-type="char" svg:x="7.3252in" svg:y="10.8752in" svg:width="0.1307in" svg:height="0.1283in"><draw:text-box><text:p text:style-name="MP4">11</text:p></draw:text-box></draw:frame><draw:frame draw:style-name="Mfr2" draw:name="Image570" text:anchor-type="char" svg:x="0.7736in" svg:y="10.8752in" svg:width="1.9181in" svg:height="0.128in"><draw:image xlink:href="Pictures/10000001000000D20000000E9805DD49.png" xlink:type="simple" xlink:show="embed" xlink:actuate="onLoad" draw:mime-type="image/png"/></draw:frame><draw:frame draw:style-name="Mfr2" draw:name="Image571" text:anchor-type="char" svg:x="7.3252in" svg:y="10.8752in" svg:width="0.1291in" svg:height="0.128in"><draw:image xlink:href="Pictures/100000010000000E0000000EFBC49A13.png" xlink:type="simple" xlink:show="embed" xlink:actuate="onLoad" draw:mime-type="image/png"/></draw:frame></text:p>
      </style:footer>
      <style:footer-left>
        <text:p text:style-name="MP1"><draw:frame draw:style-name="Mfr1" draw:name="Image 96" text:anchor-type="char" svg:x="3.7965in" svg:y="10.5917in" svg:width="0.6945in" svg:height="0.6138in" draw:z-index="74"><draw:image xlink:href="Pictures/10000000000000D0000000B830B1DD11.jpg" xlink:type="simple" xlink:show="embed" xlink:actuate="onLoad" draw:mime-type="image/jpeg"/></draw:frame><draw:frame draw:style-name="Mfr2" draw:name="Image93" text:anchor-type="char" svg:x="0.7752in" svg:y="10.8756in" svg:width="1.9138in" svg:height="0.1217in" draw:z-index="289"><draw:image xlink:href="Pictures/10000001000000D20000000D53C11442.png" xlink:type="simple" xlink:show="embed" xlink:actuate="onLoad" draw:mime-type="image/png"/></draw:frame><draw:frame draw:style-name="Mfr2" draw:name="Image94" text:anchor-type="char" svg:x="7.3252in" svg:y="10.8752in" svg:width="0.1291in" svg:height="0.128in" draw:z-index="288"><draw:image xlink:href="Pictures/100000010000000E0000000EFBC49A13.png" xlink:type="simple" xlink:show="embed" xlink:actuate="onLoad" draw:mime-type="image/png"/></draw:frame></text:p>
      </style:footer-left>
    </style:master-page>
    <style:master-page style:name="Converted10" style:page-layout-name="Mpm5" draw:style-name="Mdp1">
      <style:header>
        <text:p text:style-name="MP1"><draw:frame draw:style-name="Mfr2" draw:name="Image97" text:anchor-type="char" svg:x="0.4925in" svg:y="0in" svg:width="7.7756in" svg:height="1.3874in" draw:z-index="313"><draw:image xlink:href="Pictures/100000010000035700000098BBBA89C4.png" xlink:type="simple" xlink:show="embed" xlink:actuate="onLoad" draw:mime-type="image/png"/></draw:frame><draw:frame draw:style-name="Mfr2" draw:name="Image98" text:anchor-type="char" svg:x="1.6811in" svg:y="0.5965in" svg:width="1.5984in" svg:height="0.4035in" draw:z-index="296"><draw:image xlink:href="Pictures/10000001000000AF0000002C50D151C0.png" xlink:type="simple" xlink:show="embed" xlink:actuate="onLoad" draw:mime-type="image/png"/></draw:frame><draw:frame draw:style-name="Mfr2" draw:name="Image100" text:anchor-type="char" svg:x="5.5709in" svg:y="0.7409in" svg:width="1.9236in" svg:height="0.2028in" draw:z-index="290"><draw:image xlink:href="Pictures/10000001000000D300000016E301FF34.png" xlink:type="simple" xlink:show="embed" xlink:actuate="onLoad" draw:mime-type="image/png"/></draw:frame></text:p>
      </style:header>
      <style:header-left>
        <text:p text:style-name="MP1"><draw:frame draw:style-name="Mfr4" draw:name="Frame4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01" text:anchor-type="char" svg:x="0.4925in" svg:y="0in" svg:width="7.7756in" svg:height="1.3874in"><draw:image xlink:href="Pictures/100000010000035700000098BBBA89C4.png" xlink:type="simple" xlink:show="embed" xlink:actuate="onLoad" draw:mime-type="image/png"/></draw:frame><draw:frame draw:style-name="Mfr2" draw:name="Image564" text:anchor-type="char" svg:x="1.6811in" svg:y="0.5965in" svg:width="1.5984in" svg:height="0.4035in"><draw:image xlink:href="Pictures/10000001000000AF0000002C50D151C0.png" xlink:type="simple" xlink:show="embed" xlink:actuate="onLoad" draw:mime-type="image/png"/></draw:frame><draw:frame draw:style-name="Mfr2" draw:name="Image56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99 Copy 1" text:anchor-type="char" svg:x="3.7902in" svg:y="10.5945in" svg:width="0.6866in" svg:height="0.6189in" draw:z-index="314"><draw:image xlink:href="Pictures/10000001000000840000007752069C51.png" xlink:type="simple" xlink:show="embed" xlink:actuate="onLoad" draw:mime-type="image/png"/></draw:frame><draw:frame draw:style-name="Mfr2" draw:name="Image703" text:anchor-type="char" svg:x="0.7736in" svg:y="10.8752in" svg:width="1.9181in" svg:height="0.128in" draw:z-index="316"><draw:image xlink:href="Pictures/10000001000000D20000000E9805DD49.png" xlink:type="simple" xlink:show="embed" xlink:actuate="onLoad" draw:mime-type="image/png"/></draw:frame><draw:frame draw:style-name="Mfr2" draw:name="Image704" text:anchor-type="char" svg:x="7.3252in" svg:y="10.8752in" svg:width="0.1291in" svg:height="0.128in" draw:z-index="315"><draw:image xlink:href="Pictures/100000010000000E0000000EFBC49A13.png" xlink:type="simple" xlink:show="embed" xlink:actuate="onLoad" draw:mime-type="image/png"/></draw:frame></text:p>
      </style:footer>
      <style:footer-left>
        <text:p text:style-name="MP1"><draw:frame draw:style-name="Mfr1" draw:name="Image 96 Copy 1" text:anchor-type="char" svg:x="3.7965in" svg:y="10.5917in" svg:width="0.6945in" svg:height="0.6138in"><draw:image xlink:href="Pictures/10000000000000D0000000B830B1DD11.jpg" xlink:type="simple" xlink:show="embed" xlink:actuate="onLoad" draw:mime-type="image/jpeg"/></draw:frame><draw:frame draw:style-name="Mfr3" draw:name="Frame40"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47"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4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52"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46" text:anchor-type="char" svg:x="7.3252in" svg:y="10.8752in" svg:width="0.1307in" svg:height="0.1283in"><draw:text-box><text:p text:style-name="MP4">10</text:p></draw:text-box></draw:frame><draw:frame draw:style-name="Mfr3" draw:name="Frame50" text:anchor-type="char" svg:x="7.3252in" svg:y="10.8752in" svg:width="0.1307in" svg:height="0.1283in"><draw:text-box><text:p text:style-name="MP4">10</text:p></draw:text-box></draw:frame><draw:frame draw:style-name="Mfr3" draw:name="Frame461" text:anchor-type="char" svg:x="7.3252in" svg:y="10.8752in" svg:width="0.1307in" svg:height="0.1283in"><draw:text-box><text:p text:style-name="MP4">10</text:p></draw:text-box></draw:frame><draw:frame draw:style-name="Mfr4" draw:name="Frame53" text:anchor-type="char" svg:x="7.3252in" svg:y="10.8752in" svg:width="0.1307in" svg:height="0.1283in"><draw:text-box><text:p text:style-name="MP4">10</text:p></draw:text-box></draw:frame><draw:frame draw:style-name="Mfr2" draw:name="Image705" text:anchor-type="char" svg:x="0.7752in" svg:y="10.8756in" svg:width="1.9138in" svg:height="0.1217in"><draw:image xlink:href="Pictures/10000001000000D20000000D53C11442.png" xlink:type="simple" xlink:show="embed" xlink:actuate="onLoad" draw:mime-type="image/png"/></draw:frame><draw:frame draw:style-name="Mfr2" draw:name="Image706" text:anchor-type="char" svg:x="7.3252in" svg:y="10.8752in" svg:width="0.1291in" svg:height="0.128in"><draw:image xlink:href="Pictures/100000010000000E0000000EFBC49A13.png" xlink:type="simple" xlink:show="embed" xlink:actuate="onLoad" draw:mime-type="image/png"/></draw:frame></text:p>
      </style:footer-left>
    </style:master-page>
    <style:master-page style:name="Converted11" style:page-layout-name="Mpm7" draw:style-name="Mdp1">
      <style:header>
        <text:p text:style-name="MP1"><draw:frame draw:style-name="Mfr3" draw:name="Frame5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5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50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5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711" text:anchor-type="char" svg:x="0.4925in" svg:y="0in" svg:width="7.7756in" svg:height="1.3874in"><draw:image xlink:href="Pictures/1000000100000357000000987348AE88.png" xlink:type="simple" xlink:show="embed" xlink:actuate="onLoad" draw:mime-type="image/png"/></draw:frame><draw:frame draw:style-name="Mfr2" draw:name="Image712" text:anchor-type="char" svg:x="1.6811in" svg:y="0.5965in" svg:width="1.5984in" svg:height="0.4035in"><draw:image xlink:href="Pictures/10000001000000AF0000002C50D151C0.png" xlink:type="simple" xlink:show="embed" xlink:actuate="onLoad" draw:mime-type="image/png"/></draw:frame><draw:frame draw:style-name="Mfr2" draw:name="Image713"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714" text:anchor-type="char" svg:x="0.4925in" svg:y="0in" svg:width="7.7756in" svg:height="1.3874in" draw:z-index="256"><draw:image xlink:href="Pictures/1000000100000357000000987348AE88.png" xlink:type="simple" xlink:show="embed" xlink:actuate="onLoad" draw:mime-type="image/png"/></draw:frame><draw:frame draw:style-name="Mfr2" draw:name="Image729" text:anchor-type="char" svg:x="1.6811in" svg:y="0.5965in" svg:width="1.5984in" svg:height="0.4035in" draw:z-index="257"><draw:image xlink:href="Pictures/10000001000000AF0000002C50D151C0.png" xlink:type="simple" xlink:show="embed" xlink:actuate="onLoad" draw:mime-type="image/png"/></draw:frame><draw:frame draw:style-name="Mfr2" draw:name="Image730" text:anchor-type="char" svg:x="5.5709in" svg:y="0.7409in" svg:width="1.9236in" svg:height="0.2028in" draw:z-index="258"><draw:image xlink:href="Pictures/10000001000000D300000016E301FF34.png" xlink:type="simple" xlink:show="embed" xlink:actuate="onLoad" draw:mime-type="image/png"/></draw:frame></text:p>
      </style:header-left>
      <style:footer>
        <text:p text:style-name="MP1"><draw:frame draw:style-name="Mfr1" draw:name="Image 99 Copy 1 Copy 1" text:anchor-type="char" svg:x="3.7902in" svg:y="10.5945in" svg:width="0.6866in" svg:height="0.6189in"><draw:image xlink:href="Pictures/10000001000000840000007752069C51.png" xlink:type="simple" xlink:show="embed" xlink:actuate="onLoad" draw:mime-type="image/png"/></draw:frame><draw:frame draw:style-name="Mfr3"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 text:anchor-type="char" svg:x="7.3252in" svg:y="10.8752in" svg:width="0.1307in" svg:height="0.1283in"><draw:text-box><text:p text:style-name="MP4">11</text:p></draw:text-box></draw:frame><draw:frame draw:style-name="Mfr3" draw:name="Frame621" text:anchor-type="char" svg:x="7.3252in" svg:y="10.8752in" svg:width="0.1307in" svg:height="0.1283in"><draw:text-box><text:p text:style-name="MP4">11</text:p></draw:text-box></draw:frame><draw:frame draw:style-name="Mfr3" draw:name="Frame581" text:anchor-type="char" svg:x="7.3252in" svg:y="10.8752in" svg:width="0.1307in" svg:height="0.1283in"><draw:text-box><text:p text:style-name="MP4">11</text:p></draw:text-box></draw:frame><draw:frame draw:style-name="Mfr4" draw:name="Frame611" text:anchor-type="char" svg:x="7.3252in" svg:y="10.8752in" svg:width="0.1307in" svg:height="0.1283in"><draw:text-box><text:p text:style-name="MP4">11</text:p></draw:text-box></draw:frame><draw:frame draw:style-name="Mfr2" draw:name="Image731" text:anchor-type="char" svg:x="0.7736in" svg:y="10.8752in" svg:width="1.9181in" svg:height="0.128in"><draw:image xlink:href="Pictures/10000001000000D20000000E9805DD49.png" xlink:type="simple" xlink:show="embed" xlink:actuate="onLoad" draw:mime-type="image/png"/></draw:frame><draw:frame draw:style-name="Mfr2" draw:name="Image732" text:anchor-type="char" svg:x="7.3252in" svg:y="10.8752in" svg:width="0.1291in" svg:height="0.128in"><draw:image xlink:href="Pictures/100000010000000E0000000EFBC49A13.png" xlink:type="simple" xlink:show="embed" xlink:actuate="onLoad" draw:mime-type="image/png"/></draw:frame></text:p>
      </style:footer>
      <style:footer-left>
        <text:p text:style-name="MP1"><draw:frame draw:style-name="Mfr1" draw:name="Image 114" text:anchor-type="char" svg:x="3.7902in" svg:y="10.5945in" svg:width="0.6866in" svg:height="0.6189in" draw:z-index="38"><draw:image xlink:href="Pictures/10000001000000840000007752069C51.png" xlink:type="simple" xlink:show="embed" xlink:actuate="onLoad" draw:mime-type="image/png"/></draw:frame><draw:frame draw:style-name="Mfr2" draw:name="Image102" text:anchor-type="char" svg:x="0.7736in" svg:y="10.8752in" svg:width="1.9181in" svg:height="0.128in" draw:z-index="219"><draw:image xlink:href="Pictures/10000001000000D20000000E9805DD49.png" xlink:type="simple" xlink:show="embed" xlink:actuate="onLoad" draw:mime-type="image/png"/></draw:frame><draw:frame draw:style-name="Mfr2" draw:name="Image563" text:anchor-type="char" svg:x="7.2972in" svg:y="10.8752in" svg:width="0.1984in" svg:height="0.128in" draw:z-index="253"><draw:image xlink:href="Pictures/10000001000000150000000E9A87705E.png" xlink:type="simple" xlink:show="embed" xlink:actuate="onLoad" draw:mime-type="image/png"/></draw:frame></text:p>
      </style:footer-left>
    </style:master-page>
    <style:master-page style:name="Converted12" style:page-layout-name="Mpm8" draw:style-name="Mdp1">
      <style:header>
        <text:p text:style-name="MP2"/>
      </style:header>
      <style:header-left>
        <text:p text:style-name="MP1"><draw:frame draw:style-name="Mfr3" draw:name="Frame6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6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6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6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735" text:anchor-type="char" svg:x="0.4925in" svg:y="0in" svg:width="7.7756in" svg:height="1.3874in"><draw:image xlink:href="Pictures/1000000100000357000000987348AE88.png" xlink:type="simple" xlink:show="embed" xlink:actuate="onLoad" draw:mime-type="image/png"/></draw:frame><draw:frame draw:style-name="Mfr2" draw:name="Image736" text:anchor-type="char" svg:x="1.6811in" svg:y="0.5965in" svg:width="1.5984in" svg:height="0.4035in"><draw:image xlink:href="Pictures/10000001000000AF0000002C50D151C0.png" xlink:type="simple" xlink:show="embed" xlink:actuate="onLoad" draw:mime-type="image/png"/></draw:frame><draw:frame draw:style-name="Mfr2" draw:name="Image737" text:anchor-type="char" svg:x="5.5709in" svg:y="0.7409in" svg:width="1.9236in" svg:height="0.2028in"><draw:image xlink:href="Pictures/10000001000000D300000016E301FF34.png" xlink:type="simple" xlink:show="embed" xlink:actuate="onLoad" draw:mime-type="image/png"/></draw:frame></text:p>
      </style:header-left>
      <style:footer>
        <text:p text:style-name="MP2"/>
      </style:footer>
      <style:footer-left>
        <text:p text:style-name="MP1"><draw:frame draw:style-name="Mfr1" draw:name="Image 114 Copy 1" text:anchor-type="char" svg:x="3.7902in" svg:y="10.5945in" svg:width="0.6866in" svg:height="0.6189in"><draw:image xlink:href="Pictures/10000001000000840000007752069C51.png" xlink:type="simple" xlink:show="embed" xlink:actuate="onLoad" draw:mime-type="image/png"/></draw:frame><draw:frame draw:style-name="Mfr3" draw:name="Frame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7" text:anchor-type="char" svg:x="7.2972in" svg:y="10.8752in" svg:width="0.2in" svg:height="0.1283in"><draw:text-box><text:p text:style-name="MP8"><text:page-number text:select-page="current">14</text:page-number></text:p></draw:text-box></draw:frame><draw:frame draw:style-name="Mfr3" draw:name="Frame671" text:anchor-type="char" svg:x="7.2972in" svg:y="10.8752in" svg:width="0.2in" svg:height="0.1283in"><draw:text-box><text:p text:style-name="MP8"><text:page-number text:select-page="current">14</text:page-number></text:p></draw:text-box></draw:frame><draw:frame draw:style-name="Mfr3" draw:name="Frame6511" text:anchor-type="char" svg:x="7.2972in" svg:y="10.8752in" svg:width="0.2in" svg:height="0.1283in"><draw:text-box><text:p text:style-name="MP8"><text:page-number text:select-page="current">14</text:page-number></text:p></draw:text-box></draw:frame><draw:frame draw:style-name="Mfr4" draw:name="Frame65111" text:anchor-type="char" svg:x="7.2972in" svg:y="10.8752in" svg:width="0.2in" svg:height="0.1283in"><draw:text-box><text:p text:style-name="MP8"><text:page-number text:select-page="current">14</text:page-number></text:p></draw:text-box></draw:frame><draw:frame draw:style-name="Mfr2" draw:name="Image739" text:anchor-type="char" svg:x="0.7736in" svg:y="10.8752in" svg:width="1.9181in" svg:height="0.128in"><draw:image xlink:href="Pictures/10000001000000D20000000E9805DD49.png" xlink:type="simple" xlink:show="embed" xlink:actuate="onLoad" draw:mime-type="image/png"/></draw:frame><draw:frame draw:style-name="Mfr2" draw:name="Image751"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13" style:page-layout-name="Mpm7" draw:style-name="Mdp1">
      <style:header>
        <text:p text:style-name="MP1"><draw:frame draw:style-name="Mfr4" draw:name="Frame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70"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6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07" text:anchor-type="char" svg:x="0.4925in" svg:y="0in" svg:width="7.7756in" svg:height="1.3874in"><draw:image xlink:href="Pictures/100000010000035700000098BBBA89C4.png" xlink:type="simple" xlink:show="embed" xlink:actuate="onLoad" draw:mime-type="image/png"/></draw:frame><draw:frame draw:style-name="Mfr2" draw:name="Image542" text:anchor-type="char" svg:x="1.6811in" svg:y="0.5965in" svg:width="1.5984in" svg:height="0.4035in"><draw:image xlink:href="Pictures/10000001000000AF0000002C50D151C0.png" xlink:type="simple" xlink:show="embed" xlink:actuate="onLoad" draw:mime-type="image/png"/></draw:frame><draw:frame draw:style-name="Mfr2" draw:name="Image56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04" text:anchor-type="char" svg:x="0.4925in" svg:y="0in" svg:width="7.7756in" svg:height="1.3874in" draw:z-index="220"><draw:image xlink:href="Pictures/100000010000035700000098BBBA89C4.png" xlink:type="simple" xlink:show="embed" xlink:actuate="onLoad" draw:mime-type="image/png"/></draw:frame><draw:frame draw:style-name="Mfr2" draw:name="Image105" text:anchor-type="char" svg:x="1.6811in" svg:y="0.5965in" svg:width="1.5984in" svg:height="0.4035in" draw:z-index="221"><draw:image xlink:href="Pictures/10000001000000AF0000002C50D151C0.png" xlink:type="simple" xlink:show="embed" xlink:actuate="onLoad" draw:mime-type="image/png"/></draw:frame><draw:frame draw:style-name="Mfr2" draw:name="Image106" text:anchor-type="char" svg:x="5.5709in" svg:y="0.7409in" svg:width="1.9236in" svg:height="0.2028in" draw:z-index="223"><draw:image xlink:href="Pictures/10000001000000D300000016E301FF34.png" xlink:type="simple" xlink:show="embed" xlink:actuate="onLoad" draw:mime-type="image/png"/></draw:frame></text:p>
      </style:header-left>
      <style:footer>
        <text:p text:style-name="MP1"><draw:frame draw:style-name="Mfr1" draw:name="Image 134" text:anchor-type="char" svg:x="3.7902in" svg:y="10.5945in" svg:width="0.6866in" svg:height="0.6189in"><draw:image xlink:href="Pictures/10000001000000840000007752069C51.png" xlink:type="simple" xlink:show="embed" xlink:actuate="onLoad" draw:mime-type="image/png"/></draw:frame><draw:frame draw:style-name="Mfr4"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3" text:anchor-type="char" svg:x="7.2972in" svg:y="10.8752in" svg:width="0.2in" svg:height="0.1283in"><draw:text-box><text:p text:style-name="MP8"><text:page-number text:select-page="current">15</text:page-number></text:p></draw:text-box></draw:frame><draw:frame draw:style-name="Mfr3" draw:name="Frame71" text:anchor-type="char" svg:x="7.2972in" svg:y="10.8752in" svg:width="0.2in" svg:height="0.1283in"><draw:text-box><text:p text:style-name="MP8"><text:page-number text:select-page="current">15</text:page-number></text:p></draw:text-box></draw:frame><draw:frame draw:style-name="Mfr3" draw:name="Frame701" text:anchor-type="char" svg:x="7.2972in" svg:y="10.8752in" svg:width="0.2in" svg:height="0.1283in"><draw:text-box><text:p text:style-name="MP8"><text:page-number text:select-page="current">15</text:page-number></text:p></draw:text-box></draw:frame><draw:frame draw:style-name="Mfr2" draw:name="Image110" text:anchor-type="char" svg:x="0.7736in" svg:y="10.8752in" svg:width="1.9181in" svg:height="0.128in"><draw:image xlink:href="Pictures/10000001000000D20000000E9805DD49.png" xlink:type="simple" xlink:show="embed" xlink:actuate="onLoad" draw:mime-type="image/png"/></draw:frame><draw:frame draw:style-name="Mfr2" draw:name="Image541"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text:anchor-type="char" svg:x="3.7902in" svg:y="10.5945in" svg:width="0.6866in" svg:height="0.6189in" draw:z-index="45"><draw:image xlink:href="Pictures/10000001000000840000007752069C51.png" xlink:type="simple" xlink:show="embed" xlink:actuate="onLoad" draw:mime-type="image/png"/></draw:frame><draw:frame draw:style-name="Mfr2" draw:name="Image108" text:anchor-type="char" svg:x="0.7736in" svg:y="10.8752in" svg:width="1.9181in" svg:height="0.128in" draw:z-index="225"><draw:image xlink:href="Pictures/10000001000000D20000000E9805DD49.png" xlink:type="simple" xlink:show="embed" xlink:actuate="onLoad" draw:mime-type="image/png"/></draw:frame><draw:frame draw:style-name="Mfr2" draw:name="Image109" text:anchor-type="char" svg:x="7.2972in" svg:y="10.8752in" svg:width="0.1984in" svg:height="0.128in" draw:z-index="227"><draw:image xlink:href="Pictures/10000001000000150000000E9A87705E.png" xlink:type="simple" xlink:show="embed" xlink:actuate="onLoad" draw:mime-type="image/png"/></draw:frame></text:p>
      </style:footer-left>
    </style:master-page>
    <style:master-page style:name="Converted14" style:page-layout-name="Mpm7" draw:style-name="Mdp1">
      <style:header>
        <text:p text:style-name="MP1"><draw:frame draw:style-name="Mfr2" draw:name="Image752" text:anchor-type="char" svg:x="0.4925in" svg:y="0in" svg:width="7.7756in" svg:height="1.3874in" draw:z-index="211"><draw:image xlink:href="Pictures/1000000100000357000000987348AE88.png" xlink:type="simple" xlink:show="embed" xlink:actuate="onLoad" draw:mime-type="image/png"/></draw:frame><draw:frame draw:style-name="Mfr2" draw:name="Image753" text:anchor-type="char" svg:x="1.6811in" svg:y="0.5965in" svg:width="1.5984in" svg:height="0.4035in" draw:z-index="208"><draw:image xlink:href="Pictures/10000001000000AF0000002C50D151C0.png" xlink:type="simple" xlink:show="embed" xlink:actuate="onLoad" draw:mime-type="image/png"/></draw:frame><draw:frame draw:style-name="Mfr2" draw:name="Image755" text:anchor-type="char" svg:x="5.5709in" svg:y="0.7409in" svg:width="1.9236in" svg:height="0.2028in" draw:z-index="90"><draw:image xlink:href="Pictures/10000001000000D300000016E301FF34.png" xlink:type="simple" xlink:show="embed" xlink:actuate="onLoad" draw:mime-type="image/png"/></draw:frame></text:p>
      </style:header>
      <style:header-left>
        <text:p text:style-name="MP1"><draw:frame draw:style-name="Mfr3" draw:name="Frame7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77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7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77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914" text:anchor-type="char" svg:x="0.4925in" svg:y="0in" svg:width="7.7756in" svg:height="1.3874in"><draw:image xlink:href="Pictures/1000000100000357000000987348AE88.png" xlink:type="simple" xlink:show="embed" xlink:actuate="onLoad" draw:mime-type="image/png"/></draw:frame><draw:frame draw:style-name="Mfr2" draw:name="Image915" text:anchor-type="char" svg:x="1.6811in" svg:y="0.5965in" svg:width="1.5984in" svg:height="0.4035in"><draw:image xlink:href="Pictures/10000001000000AF0000002C50D151C0.png" xlink:type="simple" xlink:show="embed" xlink:actuate="onLoad" draw:mime-type="image/png"/></draw:frame><draw:frame draw:style-name="Mfr2" draw:name="Image916"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text:anchor-type="char" svg:x="3.7902in" svg:y="10.5945in" svg:width="0.6866in" svg:height="0.6189in" draw:z-index="1"><draw:image xlink:href="Pictures/10000001000000840000007752069C51.png" xlink:type="simple" xlink:show="embed" xlink:actuate="onLoad" draw:mime-type="image/png"/></draw:frame><draw:frame draw:style-name="Mfr2" draw:name="Image917" text:anchor-type="char" svg:x="0.7736in" svg:y="10.8752in" svg:width="1.9181in" svg:height="0.128in" draw:z-index="89"><draw:image xlink:href="Pictures/10000001000000D20000000E9805DD49.png" xlink:type="simple" xlink:show="embed" xlink:actuate="onLoad" draw:mime-type="image/png"/></draw:frame><draw:frame draw:style-name="Mfr2" draw:name="Image935" text:anchor-type="char" svg:x="7.2972in" svg:y="10.8752in" svg:width="0.1984in" svg:height="0.128in" draw:z-index="88"><draw:image xlink:href="Pictures/10000001000000150000000E9A87705E.png" xlink:type="simple" xlink:show="embed" xlink:actuate="onLoad" draw:mime-type="image/png"/></draw:frame></text:p>
      </style:footer>
      <style:footer-left>
        <text:p text:style-name="MP1"><draw:frame draw:style-name="Mfr1" draw:name="Image 131 Copy 1" text:anchor-type="char" svg:x="3.7902in" svg:y="10.5945in" svg:width="0.6866in" svg:height="0.6189in"><draw:image xlink:href="Pictures/10000001000000840000007752069C51.png" xlink:type="simple" xlink:show="embed" xlink:actuate="onLoad" draw:mime-type="image/png"/></draw:frame><draw:frame draw:style-name="Mfr3" draw:name="Frame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1" text:anchor-type="char" svg:x="7.2972in" svg:y="10.8752in" svg:width="0.2in" svg:height="0.1283in"><draw:text-box><text:p text:style-name="MP8"><text:page-number text:select-page="current">16</text:page-number></text:p></draw:text-box></draw:frame><draw:frame draw:style-name="Mfr3" draw:name="Frame811" text:anchor-type="char" svg:x="7.2972in" svg:y="10.8752in" svg:width="0.2in" svg:height="0.1283in"><draw:text-box><text:p text:style-name="MP8"><text:page-number text:select-page="current">16</text:page-number></text:p></draw:text-box></draw:frame><draw:frame draw:style-name="Mfr3" draw:name="Frame8111" text:anchor-type="char" svg:x="7.2972in" svg:y="10.8752in" svg:width="0.2in" svg:height="0.1283in"><draw:text-box><text:p text:style-name="MP8"><text:page-number text:select-page="current">16</text:page-number></text:p></draw:text-box></draw:frame><draw:frame draw:style-name="Mfr4" draw:name="Frame81111" text:anchor-type="char" svg:x="7.2972in" svg:y="10.8752in" svg:width="0.2in" svg:height="0.1283in"><draw:text-box><text:p text:style-name="MP8"><text:page-number text:select-page="current">16</text:page-number></text:p></draw:text-box></draw:frame><draw:frame draw:style-name="Mfr2" draw:name="Image936" text:anchor-type="char" svg:x="0.7736in" svg:y="10.8752in" svg:width="1.9181in" svg:height="0.128in"><draw:image xlink:href="Pictures/10000001000000D20000000E9805DD49.png" xlink:type="simple" xlink:show="embed" xlink:actuate="onLoad" draw:mime-type="image/png"/></draw:frame><draw:frame draw:style-name="Mfr2" draw:name="Image937"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15" style:page-layout-name="Mpm7" draw:style-name="Mdp1">
      <style:header>
        <text:p text:style-name="MP1"><draw:frame draw:style-name="Mfr3" draw:name="Frame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8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8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83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938" text:anchor-type="char" svg:x="0.4925in" svg:y="0in" svg:width="7.7756in" svg:height="1.3874in"><draw:image xlink:href="Pictures/1000000100000357000000987348AE88.png" xlink:type="simple" xlink:show="embed" xlink:actuate="onLoad" draw:mime-type="image/png"/></draw:frame><draw:frame draw:style-name="Mfr2" draw:name="Image1142" text:anchor-type="char" svg:x="1.6811in" svg:y="0.5965in" svg:width="1.5984in" svg:height="0.4035in"><draw:image xlink:href="Pictures/10000001000000AF0000002C50D151C0.png" xlink:type="simple" xlink:show="embed" xlink:actuate="onLoad" draw:mime-type="image/png"/></draw:frame><draw:frame draw:style-name="Mfr2" draw:name="Image1143"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144" text:anchor-type="char" svg:x="0.4925in" svg:y="0in" svg:width="7.7756in" svg:height="1.3874in" draw:z-index="209"><draw:image xlink:href="Pictures/1000000100000357000000987348AE88.png" xlink:type="simple" xlink:show="embed" xlink:actuate="onLoad" draw:mime-type="image/png"/></draw:frame><draw:frame draw:style-name="Mfr2" draw:name="Image1145" text:anchor-type="char" svg:x="1.6811in" svg:y="0.5965in" svg:width="1.5984in" svg:height="0.4035in" draw:z-index="207"><draw:image xlink:href="Pictures/10000001000000AF0000002C50D151C0.png" xlink:type="simple" xlink:show="embed" xlink:actuate="onLoad" draw:mime-type="image/png"/></draw:frame><draw:frame draw:style-name="Mfr2" draw:name="Image1223" text:anchor-type="char" svg:x="5.5709in" svg:y="0.7409in" svg:width="1.9236in" svg:height="0.2028in" draw:z-index="205"><draw:image xlink:href="Pictures/10000001000000D300000016E301FF34.png" xlink:type="simple" xlink:show="embed" xlink:actuate="onLoad" draw:mime-type="image/png"/></draw:frame></text:p>
      </style:header-left>
      <style:footer>
        <text:p text:style-name="MP1"><draw:frame draw:style-name="Mfr1" draw:name="Image 134 Copy 1 Copy 1" text:anchor-type="char" svg:x="3.7902in" svg:y="10.5945in" svg:width="0.6866in" svg:height="0.6189in"><draw:image xlink:href="Pictures/10000001000000840000007752069C51.png" xlink:type="simple" xlink:show="embed" xlink:actuate="onLoad" draw:mime-type="image/png"/></draw:frame><draw:frame draw:style-name="Mfr3" draw:name="Frame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7" text:anchor-type="char" svg:x="7.2972in" svg:y="10.8752in" svg:width="0.2in" svg:height="0.1283in"><draw:text-box><text:p text:style-name="MP8"><text:page-number text:select-page="current">17</text:page-number></text:p></draw:text-box></draw:frame><draw:frame draw:style-name="Mfr3" draw:name="Frame871" text:anchor-type="char" svg:x="7.2972in" svg:y="10.8752in" svg:width="0.2in" svg:height="0.1283in"><draw:text-box><text:p text:style-name="MP8"><text:page-number text:select-page="current">17</text:page-number></text:p></draw:text-box></draw:frame><draw:frame draw:style-name="Mfr3" draw:name="Frame8711" text:anchor-type="char" svg:x="7.2972in" svg:y="10.8752in" svg:width="0.2in" svg:height="0.1283in"><draw:text-box><text:p text:style-name="MP8"><text:page-number text:select-page="current">17</text:page-number></text:p></draw:text-box></draw:frame><draw:frame draw:style-name="Mfr4" draw:name="Frame87111" text:anchor-type="char" svg:x="7.2972in" svg:y="10.8752in" svg:width="0.2in" svg:height="0.1283in"><draw:text-box><text:p text:style-name="MP8"><text:page-number text:select-page="current">17</text:page-number></text:p></draw:text-box></draw:frame><draw:frame draw:style-name="Mfr2" draw:name="Image1224" text:anchor-type="char" svg:x="0.7736in" svg:y="10.8752in" svg:width="1.9181in" svg:height="0.128in"><draw:image xlink:href="Pictures/10000001000000D20000000E9805DD49.png" xlink:type="simple" xlink:show="embed" xlink:actuate="onLoad" draw:mime-type="image/png"/></draw:frame><draw:frame draw:style-name="Mfr2" draw:name="Image1225"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text:anchor-type="char" svg:x="3.7902in" svg:y="10.5945in" svg:width="0.6866in" svg:height="0.6189in" draw:z-index="32"><draw:image xlink:href="Pictures/10000001000000840000007752069C51.png" xlink:type="simple" xlink:show="embed" xlink:actuate="onLoad" draw:mime-type="image/png"/></draw:frame><draw:frame draw:style-name="Mfr2" draw:name="Image1226" text:anchor-type="char" svg:x="0.7736in" svg:y="10.8752in" svg:width="1.9181in" svg:height="0.128in" draw:z-index="93"><draw:image xlink:href="Pictures/10000001000000D20000000E9805DD49.png" xlink:type="simple" xlink:show="embed" xlink:actuate="onLoad" draw:mime-type="image/png"/></draw:frame><draw:frame draw:style-name="Mfr2" draw:name="Image1244" text:anchor-type="char" svg:x="7.2972in" svg:y="10.8752in" svg:width="0.1984in" svg:height="0.128in" draw:z-index="91"><draw:image xlink:href="Pictures/10000001000000150000000E9A87705E.png" xlink:type="simple" xlink:show="embed" xlink:actuate="onLoad" draw:mime-type="image/png"/></draw:frame></text:p>
      </style:footer-left>
    </style:master-page>
    <style:master-page style:name="Converted16" style:page-layout-name="Mpm7" draw:style-name="Mdp1">
      <style:header>
        <text:p text:style-name="MP1"><draw:frame draw:style-name="Mfr2" draw:name="Image1245" text:anchor-type="char" svg:x="0.4925in" svg:y="0in" svg:width="7.7756in" svg:height="1.3874in" draw:z-index="202"><draw:image xlink:href="Pictures/1000000100000357000000987348AE88.png" xlink:type="simple" xlink:show="embed" xlink:actuate="onLoad" draw:mime-type="image/png"/></draw:frame><draw:frame draw:style-name="Mfr2" draw:name="Image1246" text:anchor-type="char" svg:x="1.6811in" svg:y="0.5965in" svg:width="1.5984in" svg:height="0.4035in" draw:z-index="204"><draw:image xlink:href="Pictures/10000001000000AF0000002C50D151C0.png" xlink:type="simple" xlink:show="embed" xlink:actuate="onLoad" draw:mime-type="image/png"/></draw:frame><draw:frame draw:style-name="Mfr2" draw:name="Image1247" text:anchor-type="char" svg:x="5.5709in" svg:y="0.7409in" svg:width="1.9236in" svg:height="0.2028in" draw:z-index="203"><draw:image xlink:href="Pictures/10000001000000D300000016E301FF34.png" xlink:type="simple" xlink:show="embed" xlink:actuate="onLoad" draw:mime-type="image/png"/></draw:frame></text:p>
      </style:header>
      <style:header-left>
        <text:p text:style-name="MP1"><draw:frame draw:style-name="Mfr3" draw:name="Frame9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9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9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93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437" text:anchor-type="char" svg:x="0.4925in" svg:y="0in" svg:width="7.7756in" svg:height="1.3874in"><draw:image xlink:href="Pictures/1000000100000357000000987348AE88.png" xlink:type="simple" xlink:show="embed" xlink:actuate="onLoad" draw:mime-type="image/png"/></draw:frame><draw:frame draw:style-name="Mfr2" draw:name="Image1438" text:anchor-type="char" svg:x="1.6811in" svg:y="0.5965in" svg:width="1.5984in" svg:height="0.4035in"><draw:image xlink:href="Pictures/10000001000000AF0000002C50D151C0.png" xlink:type="simple" xlink:show="embed" xlink:actuate="onLoad" draw:mime-type="image/png"/></draw:frame><draw:frame draw:style-name="Mfr2" draw:name="Image1439"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text:anchor-type="char" svg:x="3.7902in" svg:y="10.5945in" svg:width="0.6866in" svg:height="0.6189in" draw:z-index="24"><draw:image xlink:href="Pictures/10000001000000840000007752069C51.png" xlink:type="simple" xlink:show="embed" xlink:actuate="onLoad" draw:mime-type="image/png"/></draw:frame><draw:frame draw:style-name="Mfr2" draw:name="Image1441" text:anchor-type="char" svg:x="0.7736in" svg:y="10.8752in" svg:width="1.9181in" svg:height="0.128in" draw:z-index="201"><draw:image xlink:href="Pictures/10000001000000D20000000E9805DD49.png" xlink:type="simple" xlink:show="embed" xlink:actuate="onLoad" draw:mime-type="image/png"/></draw:frame><draw:frame draw:style-name="Mfr2" draw:name="Image1444" text:anchor-type="char" svg:x="7.2972in" svg:y="10.8752in" svg:width="0.1984in" svg:height="0.128in" draw:z-index="156"><draw:image xlink:href="Pictures/10000001000000150000000E9A87705E.png" xlink:type="simple" xlink:show="embed" xlink:actuate="onLoad" draw:mime-type="image/png"/></draw:frame></text:p>
      </style:footer>
      <style:footer-left>
        <text:p text:style-name="MP1"><draw:frame draw:style-name="Mfr1" draw:name="Image 13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7" text:anchor-type="char" svg:x="7.2972in" svg:y="10.8752in" svg:width="0.2in" svg:height="0.1283in"><draw:text-box><text:p text:style-name="MP8"><text:page-number text:select-page="current">18</text:page-number></text:p></draw:text-box></draw:frame><draw:frame draw:style-name="Mfr3" draw:name="Frame971" text:anchor-type="char" svg:x="7.2972in" svg:y="10.8752in" svg:width="0.2in" svg:height="0.1283in"><draw:text-box><text:p text:style-name="MP8"><text:page-number text:select-page="current">18</text:page-number></text:p></draw:text-box></draw:frame><draw:frame draw:style-name="Mfr3" draw:name="Frame9711" text:anchor-type="char" svg:x="7.2972in" svg:y="10.8752in" svg:width="0.2in" svg:height="0.1283in"><draw:text-box><text:p text:style-name="MP8"><text:page-number text:select-page="current">18</text:page-number></text:p></draw:text-box></draw:frame><draw:frame draw:style-name="Mfr4" draw:name="Frame97111" text:anchor-type="char" svg:x="7.2972in" svg:y="10.8752in" svg:width="0.2in" svg:height="0.1283in"><draw:text-box><text:p text:style-name="MP8"><text:page-number text:select-page="current">18</text:page-number></text:p></draw:text-box></draw:frame><draw:frame draw:style-name="Mfr2" draw:name="Image1445" text:anchor-type="char" svg:x="0.7736in" svg:y="10.8752in" svg:width="1.9181in" svg:height="0.128in"><draw:image xlink:href="Pictures/10000001000000D20000000E9805DD49.png" xlink:type="simple" xlink:show="embed" xlink:actuate="onLoad" draw:mime-type="image/png"/></draw:frame><draw:frame draw:style-name="Mfr2" draw:name="Image1446"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17" style:page-layout-name="Mpm7" draw:style-name="Mdp1">
      <style:header>
        <text:p text:style-name="MP1"><draw:frame draw:style-name="Mfr3" draw:name="Frame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9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9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99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447" text:anchor-type="char" svg:x="0.4925in" svg:y="0in" svg:width="7.7756in" svg:height="1.3874in"><draw:image xlink:href="Pictures/1000000100000357000000987348AE88.png" xlink:type="simple" xlink:show="embed" xlink:actuate="onLoad" draw:mime-type="image/png"/></draw:frame><draw:frame draw:style-name="Mfr2" draw:name="Image1489" text:anchor-type="char" svg:x="1.6811in" svg:y="0.5965in" svg:width="1.5984in" svg:height="0.4035in"><draw:image xlink:href="Pictures/10000001000000AF0000002C50D151C0.png" xlink:type="simple" xlink:show="embed" xlink:actuate="onLoad" draw:mime-type="image/png"/></draw:frame><draw:frame draw:style-name="Mfr2" draw:name="Image1490"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491" text:anchor-type="char" svg:x="0.4925in" svg:y="0in" svg:width="7.7756in" svg:height="1.3874in" draw:z-index="199"><draw:image xlink:href="Pictures/1000000100000357000000987348AE88.png" xlink:type="simple" xlink:show="embed" xlink:actuate="onLoad" draw:mime-type="image/png"/></draw:frame><draw:frame draw:style-name="Mfr2" draw:name="Image1492" text:anchor-type="char" svg:x="1.6811in" svg:y="0.5965in" svg:width="1.5984in" svg:height="0.4035in" draw:z-index="200"><draw:image xlink:href="Pictures/10000001000000AF0000002C50D151C0.png" xlink:type="simple" xlink:show="embed" xlink:actuate="onLoad" draw:mime-type="image/png"/></draw:frame><draw:frame draw:style-name="Mfr2" draw:name="Image1522" text:anchor-type="char" svg:x="5.5709in" svg:y="0.7409in" svg:width="1.9236in" svg:height="0.2028in" draw:z-index="195"><draw:image xlink:href="Pictures/10000001000000D300000016E301FF34.png" xlink:type="simple" xlink:show="embed" xlink:actuate="onLoad" draw:mime-type="image/png"/></draw:frame></text:p>
      </style:header-left>
      <style:footer>
        <text:p text:style-name="MP1"><draw:frame draw:style-name="Mfr1" draw:name="Image 134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3" text:anchor-type="char" svg:x="7.2972in" svg:y="10.8752in" svg:width="0.2in" svg:height="0.1283in"><draw:text-box><text:p text:style-name="MP8"><text:page-number text:select-page="current">19</text:page-number></text:p></draw:text-box></draw:frame><draw:frame draw:style-name="Mfr3" draw:name="Frame1031" text:anchor-type="char" svg:x="7.2972in" svg:y="10.8752in" svg:width="0.2in" svg:height="0.1283in"><draw:text-box><text:p text:style-name="MP8"><text:page-number text:select-page="current">19</text:page-number></text:p></draw:text-box></draw:frame><draw:frame draw:style-name="Mfr3" draw:name="Frame10311" text:anchor-type="char" svg:x="7.2972in" svg:y="10.8752in" svg:width="0.2in" svg:height="0.1283in"><draw:text-box><text:p text:style-name="MP8"><text:page-number text:select-page="current">19</text:page-number></text:p></draw:text-box></draw:frame><draw:frame draw:style-name="Mfr4" draw:name="Frame103111" text:anchor-type="char" svg:x="7.2972in" svg:y="10.8752in" svg:width="0.2in" svg:height="0.1283in"><draw:text-box><text:p text:style-name="MP8"><text:page-number text:select-page="current">19</text:page-number></text:p></draw:text-box></draw:frame><draw:frame draw:style-name="Mfr2" draw:name="Image1523" text:anchor-type="char" svg:x="0.7736in" svg:y="10.8752in" svg:width="1.9181in" svg:height="0.128in"><draw:image xlink:href="Pictures/10000001000000D20000000E9805DD49.png" xlink:type="simple" xlink:show="embed" xlink:actuate="onLoad" draw:mime-type="image/png"/></draw:frame><draw:frame draw:style-name="Mfr2" draw:name="Image1524"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text:anchor-type="char" svg:x="3.7902in" svg:y="10.5945in" svg:width="0.6866in" svg:height="0.6189in" draw:z-index="70"><draw:image xlink:href="Pictures/10000001000000840000007752069C51.png" xlink:type="simple" xlink:show="embed" xlink:actuate="onLoad" draw:mime-type="image/png"/></draw:frame><draw:frame draw:style-name="Mfr2" draw:name="Image1525" text:anchor-type="char" svg:x="0.7736in" svg:y="10.8752in" svg:width="1.9181in" svg:height="0.128in" draw:z-index="197"><draw:image xlink:href="Pictures/10000001000000D20000000E9805DD49.png" xlink:type="simple" xlink:show="embed" xlink:actuate="onLoad" draw:mime-type="image/png"/></draw:frame><draw:frame draw:style-name="Mfr2" draw:name="Image1567" text:anchor-type="char" svg:x="7.2972in" svg:y="10.8752in" svg:width="0.1984in" svg:height="0.128in" draw:z-index="176"><draw:image xlink:href="Pictures/10000001000000150000000E9A87705E.png" xlink:type="simple" xlink:show="embed" xlink:actuate="onLoad" draw:mime-type="image/png"/></draw:frame></text:p>
      </style:footer-left>
    </style:master-page>
    <style:master-page style:name="Converted18" style:page-layout-name="Mpm7" draw:style-name="Mdp1">
      <style:header>
        <text:p text:style-name="MP1"><draw:frame draw:style-name="Mfr2" draw:name="Image1568" text:anchor-type="char" svg:x="0.4925in" svg:y="0in" svg:width="7.7756in" svg:height="1.3874in" draw:z-index="198"><draw:image xlink:href="Pictures/1000000100000357000000987348AE88.png" xlink:type="simple" xlink:show="embed" xlink:actuate="onLoad" draw:mime-type="image/png"/></draw:frame><draw:frame draw:style-name="Mfr2" draw:name="Image1569" text:anchor-type="char" svg:x="1.6811in" svg:y="0.5965in" svg:width="1.5984in" svg:height="0.4035in" draw:z-index="196"><draw:image xlink:href="Pictures/10000001000000AF0000002C50D151C0.png" xlink:type="simple" xlink:show="embed" xlink:actuate="onLoad" draw:mime-type="image/png"/></draw:frame><draw:frame draw:style-name="Mfr2" draw:name="Image1570" text:anchor-type="char" svg:x="5.5709in" svg:y="0.7409in" svg:width="1.9236in" svg:height="0.2028in" draw:z-index="188"><draw:image xlink:href="Pictures/10000001000000D300000016E301FF34.png" xlink:type="simple" xlink:show="embed" xlink:actuate="onLoad" draw:mime-type="image/png"/></draw:frame></text:p>
      </style:header>
      <style:header-left>
        <text:p text:style-name="MP1"><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0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0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09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574" text:anchor-type="char" svg:x="0.4925in" svg:y="0in" svg:width="7.7756in" svg:height="1.3874in"><draw:image xlink:href="Pictures/1000000100000357000000987348AE88.png" xlink:type="simple" xlink:show="embed" xlink:actuate="onLoad" draw:mime-type="image/png"/></draw:frame><draw:frame draw:style-name="Mfr2" draw:name="Image1575" text:anchor-type="char" svg:x="1.6811in" svg:y="0.5965in" svg:width="1.5984in" svg:height="0.4035in"><draw:image xlink:href="Pictures/10000001000000AF0000002C50D151C0.png" xlink:type="simple" xlink:show="embed" xlink:actuate="onLoad" draw:mime-type="image/png"/></draw:frame><draw:frame draw:style-name="Mfr2" draw:name="Image1576"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text:anchor-type="char" svg:x="3.7902in" svg:y="10.5945in" svg:width="0.6866in" svg:height="0.6189in" draw:z-index="69"><draw:image xlink:href="Pictures/10000001000000840000007752069C51.png" xlink:type="simple" xlink:show="embed" xlink:actuate="onLoad" draw:mime-type="image/png"/></draw:frame><draw:frame draw:style-name="Mfr2" draw:name="Image1582" text:anchor-type="char" svg:x="0.7736in" svg:y="10.8752in" svg:width="1.9181in" svg:height="0.128in" draw:z-index="185"><draw:image xlink:href="Pictures/10000001000000D20000000E9805DD49.png" xlink:type="simple" xlink:show="embed" xlink:actuate="onLoad" draw:mime-type="image/png"/></draw:frame><draw:frame draw:style-name="Mfr2" draw:name="Image1583" text:anchor-type="char" svg:x="7.2972in" svg:y="10.8752in" svg:width="0.1984in" svg:height="0.128in" draw:z-index="105"><draw:image xlink:href="Pictures/10000001000000150000000E9A87705E.png" xlink:type="simple" xlink:show="embed" xlink:actuate="onLoad" draw:mime-type="image/png"/></draw:frame></text:p>
      </style:footer>
      <style:footer-left>
        <text:p text:style-name="MP1"><draw:frame draw:style-name="Mfr1" draw:name="Image 13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 text:anchor-type="char" svg:x="7.2972in" svg:y="10.8752in" svg:width="0.2in" svg:height="0.1283in"><draw:text-box><text:p text:style-name="MP8"><text:page-number text:select-page="current">20</text:page-number></text:p></draw:text-box></draw:frame><draw:frame draw:style-name="Mfr3" draw:name="Frame1141" text:anchor-type="char" svg:x="7.2972in" svg:y="10.8752in" svg:width="0.2in" svg:height="0.1283in"><draw:text-box><text:p text:style-name="MP8"><text:page-number text:select-page="current">20</text:page-number></text:p></draw:text-box></draw:frame><draw:frame draw:style-name="Mfr3" draw:name="Frame11311" text:anchor-type="char" svg:x="7.2972in" svg:y="10.8752in" svg:width="0.2in" svg:height="0.1283in"><draw:text-box><text:p text:style-name="MP8"><text:page-number text:select-page="current">20</text:page-number></text:p></draw:text-box></draw:frame><draw:frame draw:style-name="Mfr4" draw:name="Frame113111" text:anchor-type="char" svg:x="7.2972in" svg:y="10.8752in" svg:width="0.2in" svg:height="0.1283in"><draw:text-box><text:p text:style-name="MP8"><text:page-number text:select-page="current">20</text:page-number></text:p></draw:text-box></draw:frame><draw:frame draw:style-name="Mfr2" draw:name="Image1585" text:anchor-type="char" svg:x="0.7736in" svg:y="10.8752in" svg:width="1.9181in" svg:height="0.128in"><draw:image xlink:href="Pictures/10000001000000D20000000E9805DD49.png" xlink:type="simple" xlink:show="embed" xlink:actuate="onLoad" draw:mime-type="image/png"/></draw:frame><draw:frame draw:style-name="Mfr2" draw:name="Image1586"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19" style:page-layout-name="Mpm7" draw:style-name="Mdp1">
      <style:header>
        <text:p text:style-name="MP1"><draw:frame draw:style-name="Mfr3" draw:name="Frame11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1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15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15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588" text:anchor-type="char" svg:x="0.4925in" svg:y="0in" svg:width="7.7756in" svg:height="1.3874in"><draw:image xlink:href="Pictures/1000000100000357000000987348AE88.png" xlink:type="simple" xlink:show="embed" xlink:actuate="onLoad" draw:mime-type="image/png"/></draw:frame><draw:frame draw:style-name="Mfr2" draw:name="Image1589" text:anchor-type="char" svg:x="1.6811in" svg:y="0.5965in" svg:width="1.5984in" svg:height="0.4035in"><draw:image xlink:href="Pictures/10000001000000AF0000002C50D151C0.png" xlink:type="simple" xlink:show="embed" xlink:actuate="onLoad" draw:mime-type="image/png"/></draw:frame><draw:frame draw:style-name="Mfr2" draw:name="Image1590"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591" text:anchor-type="char" svg:x="0.4925in" svg:y="0in" svg:width="7.7756in" svg:height="1.3874in" draw:z-index="194"><draw:image xlink:href="Pictures/1000000100000357000000987348AE88.png" xlink:type="simple" xlink:show="embed" xlink:actuate="onLoad" draw:mime-type="image/png"/></draw:frame><draw:frame draw:style-name="Mfr2" draw:name="Image1592" text:anchor-type="char" svg:x="1.6811in" svg:y="0.5965in" svg:width="1.5984in" svg:height="0.4035in" draw:z-index="186"><draw:image xlink:href="Pictures/10000001000000AF0000002C50D151C0.png" xlink:type="simple" xlink:show="embed" xlink:actuate="onLoad" draw:mime-type="image/png"/></draw:frame><draw:frame draw:style-name="Mfr2" draw:name="Image1593" text:anchor-type="char" svg:x="5.5709in" svg:y="0.7409in" svg:width="1.9236in" svg:height="0.2028in" draw:z-index="178"><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0" text:anchor-type="char" svg:x="7.2972in" svg:y="10.8752in" svg:width="0.2in" svg:height="0.1283in"><draw:text-box><text:p text:style-name="MP8"><text:page-number text:select-page="current">21</text:page-number></text:p></draw:text-box></draw:frame><draw:frame draw:style-name="Mfr3" draw:name="Frame1201" text:anchor-type="char" svg:x="7.2972in" svg:y="10.8752in" svg:width="0.2in" svg:height="0.1283in"><draw:text-box><text:p text:style-name="MP8"><text:page-number text:select-page="current">21</text:page-number></text:p></draw:text-box></draw:frame><draw:frame draw:style-name="Mfr3" draw:name="Frame11911" text:anchor-type="char" svg:x="7.2972in" svg:y="10.8752in" svg:width="0.2in" svg:height="0.1283in"><draw:text-box><text:p text:style-name="MP8"><text:page-number text:select-page="current">21</text:page-number></text:p></draw:text-box></draw:frame><draw:frame draw:style-name="Mfr4" draw:name="Frame119111" text:anchor-type="char" svg:x="7.2972in" svg:y="10.8752in" svg:width="0.2in" svg:height="0.1283in"><draw:text-box><text:p text:style-name="MP8"><text:page-number text:select-page="current">21</text:page-number></text:p></draw:text-box></draw:frame><draw:frame draw:style-name="Mfr2" draw:name="Image1594" text:anchor-type="char" svg:x="0.7736in" svg:y="10.8752in" svg:width="1.9181in" svg:height="0.128in"><draw:image xlink:href="Pictures/10000001000000D20000000E9805DD49.png" xlink:type="simple" xlink:show="embed" xlink:actuate="onLoad" draw:mime-type="image/png"/></draw:frame><draw:frame draw:style-name="Mfr2" draw:name="Image1595"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text:anchor-type="char" svg:x="3.7902in" svg:y="10.5945in" svg:width="0.6866in" svg:height="0.6189in" draw:z-index="29"><draw:image xlink:href="Pictures/10000001000000840000007752069C51.png" xlink:type="simple" xlink:show="embed" xlink:actuate="onLoad" draw:mime-type="image/png"/></draw:frame><draw:frame draw:style-name="Mfr2" draw:name="Image1596" text:anchor-type="char" svg:x="0.7736in" svg:y="10.8752in" svg:width="1.9181in" svg:height="0.128in" draw:z-index="169"><draw:image xlink:href="Pictures/10000001000000D20000000E9805DD49.png" xlink:type="simple" xlink:show="embed" xlink:actuate="onLoad" draw:mime-type="image/png"/></draw:frame><draw:frame draw:style-name="Mfr2" draw:name="Image1597" text:anchor-type="char" svg:x="7.2972in" svg:y="10.8752in" svg:width="0.1984in" svg:height="0.128in" draw:z-index="112"><draw:image xlink:href="Pictures/10000001000000150000000E9A87705E.png" xlink:type="simple" xlink:show="embed" xlink:actuate="onLoad" draw:mime-type="image/png"/></draw:frame></text:p>
      </style:footer-left>
    </style:master-page>
    <style:master-page style:name="Converted20" style:page-layout-name="Mpm7" draw:style-name="Mdp1">
      <style:header>
        <text:p text:style-name="MP1"><draw:frame draw:style-name="Mfr2" draw:name="Image1598" text:anchor-type="char" svg:x="0.4925in" svg:y="0in" svg:width="7.7756in" svg:height="1.3874in" draw:z-index="173"><draw:image xlink:href="Pictures/1000000100000357000000987348AE88.png" xlink:type="simple" xlink:show="embed" xlink:actuate="onLoad" draw:mime-type="image/png"/></draw:frame><draw:frame draw:style-name="Mfr2" draw:name="Image1599" text:anchor-type="char" svg:x="1.6811in" svg:y="0.5965in" svg:width="1.5984in" svg:height="0.4035in" draw:z-index="166"><draw:image xlink:href="Pictures/10000001000000AF0000002C50D151C0.png" xlink:type="simple" xlink:show="embed" xlink:actuate="onLoad" draw:mime-type="image/png"/></draw:frame><draw:frame draw:style-name="Mfr2" draw:name="Image1600" text:anchor-type="char" svg:x="5.5709in" svg:y="0.7409in" svg:width="1.9236in" svg:height="0.2028in" draw:z-index="153"><draw:image xlink:href="Pictures/10000001000000D300000016E301FF34.png" xlink:type="simple" xlink:show="embed" xlink:actuate="onLoad" draw:mime-type="image/png"/></draw:frame></text:p>
      </style:header>
      <style:header-left>
        <text:p text:style-name="MP1"><draw:frame draw:style-name="Mfr3" draw:name="Frame12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27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2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25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01" text:anchor-type="char" svg:x="0.4925in" svg:y="0in" svg:width="7.7756in" svg:height="1.3874in"><draw:image xlink:href="Pictures/1000000100000357000000987348AE88.png" xlink:type="simple" xlink:show="embed" xlink:actuate="onLoad" draw:mime-type="image/png"/></draw:frame><draw:frame draw:style-name="Mfr2" draw:name="Image1602" text:anchor-type="char" svg:x="1.6811in" svg:y="0.5965in" svg:width="1.5984in" svg:height="0.4035in"><draw:image xlink:href="Pictures/10000001000000AF0000002C50D151C0.png" xlink:type="simple" xlink:show="embed" xlink:actuate="onLoad" draw:mime-type="image/png"/></draw:frame><draw:frame draw:style-name="Mfr2" draw:name="Image1603"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text:anchor-type="char" svg:x="3.7902in" svg:y="10.5945in" svg:width="0.6866in" svg:height="0.6189in" draw:z-index="28"><draw:image xlink:href="Pictures/10000001000000840000007752069C51.png" xlink:type="simple" xlink:show="embed" xlink:actuate="onLoad" draw:mime-type="image/png"/></draw:frame><draw:frame draw:style-name="Mfr2" draw:name="Image1604" text:anchor-type="char" svg:x="0.7736in" svg:y="10.8752in" svg:width="1.9181in" svg:height="0.128in" draw:z-index="110"><draw:image xlink:href="Pictures/10000001000000D20000000E9805DD49.png" xlink:type="simple" xlink:show="embed" xlink:actuate="onLoad" draw:mime-type="image/png"/></draw:frame><draw:frame draw:style-name="Mfr2" draw:name="Image1605" text:anchor-type="char" svg:x="7.2972in" svg:y="10.8752in" svg:width="0.1984in" svg:height="0.128in" draw:z-index="96"><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2" text:anchor-type="char" svg:x="7.2972in" svg:y="10.8752in" svg:width="0.2in" svg:height="0.1283in"><draw:text-box><text:p text:style-name="MP8"><text:page-number text:select-page="current">22</text:page-number></text:p></draw:text-box></draw:frame><draw:frame draw:style-name="Mfr3" draw:name="Frame1321" text:anchor-type="char" svg:x="7.2972in" svg:y="10.8752in" svg:width="0.2in" svg:height="0.1283in"><draw:text-box><text:p text:style-name="MP8"><text:page-number text:select-page="current">22</text:page-number></text:p></draw:text-box></draw:frame><draw:frame draw:style-name="Mfr3" draw:name="Frame1291" text:anchor-type="char" svg:x="7.2972in" svg:y="10.8752in" svg:width="0.2in" svg:height="0.1283in"><draw:text-box><text:p text:style-name="MP8"><text:page-number text:select-page="current">22</text:page-number></text:p></draw:text-box></draw:frame><draw:frame draw:style-name="Mfr4" draw:name="Frame12911" text:anchor-type="char" svg:x="7.2972in" svg:y="10.8752in" svg:width="0.2in" svg:height="0.1283in"><draw:text-box><text:p text:style-name="MP8"><text:page-number text:select-page="current">22</text:page-number></text:p></draw:text-box></draw:frame><draw:frame draw:style-name="Mfr2" draw:name="Image1606" text:anchor-type="char" svg:x="0.7736in" svg:y="10.8752in" svg:width="1.9181in" svg:height="0.128in"><draw:image xlink:href="Pictures/10000001000000D20000000E9805DD49.png" xlink:type="simple" xlink:show="embed" xlink:actuate="onLoad" draw:mime-type="image/png"/></draw:frame><draw:frame draw:style-name="Mfr2" draw:name="Image1607"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1" style:page-layout-name="Mpm7" draw:style-name="Mdp1">
      <style:header>
        <text:p text:style-name="MP1"><draw:frame draw:style-name="Mfr3" draw:name="Frame1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4"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34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3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08" text:anchor-type="char" svg:x="0.4925in" svg:y="0in" svg:width="7.7756in" svg:height="1.3874in"><draw:image xlink:href="Pictures/1000000100000357000000987348AE88.png" xlink:type="simple" xlink:show="embed" xlink:actuate="onLoad" draw:mime-type="image/png"/></draw:frame><draw:frame draw:style-name="Mfr2" draw:name="Image1609" text:anchor-type="char" svg:x="1.6811in" svg:y="0.5965in" svg:width="1.5984in" svg:height="0.4035in"><draw:image xlink:href="Pictures/10000001000000AF0000002C50D151C0.png" xlink:type="simple" xlink:show="embed" xlink:actuate="onLoad" draw:mime-type="image/png"/></draw:frame><draw:frame draw:style-name="Mfr2" draw:name="Image1610"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611" text:anchor-type="char" svg:x="0.4925in" svg:y="0in" svg:width="7.7756in" svg:height="1.3874in" draw:z-index="113"><draw:image xlink:href="Pictures/1000000100000357000000987348AE88.png" xlink:type="simple" xlink:show="embed" xlink:actuate="onLoad" draw:mime-type="image/png"/></draw:frame><draw:frame draw:style-name="Mfr2" draw:name="Image1612" text:anchor-type="char" svg:x="1.6811in" svg:y="0.5965in" svg:width="1.5984in" svg:height="0.4035in" draw:z-index="111"><draw:image xlink:href="Pictures/10000001000000AF0000002C50D151C0.png" xlink:type="simple" xlink:show="embed" xlink:actuate="onLoad" draw:mime-type="image/png"/></draw:frame><draw:frame draw:style-name="Mfr2" draw:name="Image1613" text:anchor-type="char" svg:x="5.5709in" svg:y="0.7409in" svg:width="1.9236in" svg:height="0.2028in" draw:z-index="108"><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8" text:anchor-type="char" svg:x="7.2972in" svg:y="10.8752in" svg:width="0.2in" svg:height="0.1283in"><draw:text-box><text:p text:style-name="MP8"><text:page-number text:select-page="current">23</text:page-number></text:p></draw:text-box></draw:frame><draw:frame draw:style-name="Mfr3" draw:name="Frame1381" text:anchor-type="char" svg:x="7.2972in" svg:y="10.8752in" svg:width="0.2in" svg:height="0.1283in"><draw:text-box><text:p text:style-name="MP8"><text:page-number text:select-page="current">23</text:page-number></text:p></draw:text-box></draw:frame><draw:frame draw:style-name="Mfr3" draw:name="Frame1351" text:anchor-type="char" svg:x="7.2972in" svg:y="10.8752in" svg:width="0.2in" svg:height="0.1283in"><draw:text-box><text:p text:style-name="MP8"><text:page-number text:select-page="current">23</text:page-number></text:p></draw:text-box></draw:frame><draw:frame draw:style-name="Mfr4" draw:name="Frame13511" text:anchor-type="char" svg:x="7.2972in" svg:y="10.8752in" svg:width="0.2in" svg:height="0.1283in"><draw:text-box><text:p text:style-name="MP8"><text:page-number text:select-page="current">23</text:page-number></text:p></draw:text-box></draw:frame><draw:frame draw:style-name="Mfr2" draw:name="Image1614" text:anchor-type="char" svg:x="0.7736in" svg:y="10.8752in" svg:width="1.9181in" svg:height="0.128in"><draw:image xlink:href="Pictures/10000001000000D20000000E9805DD49.png" xlink:type="simple" xlink:show="embed" xlink:actuate="onLoad" draw:mime-type="image/png"/></draw:frame><draw:frame draw:style-name="Mfr2" draw:name="Image1615"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text:anchor-type="char" svg:x="3.7902in" svg:y="10.5945in" svg:width="0.6866in" svg:height="0.6189in" draw:z-index="35"><draw:image xlink:href="Pictures/10000001000000840000007752069C51.png" xlink:type="simple" xlink:show="embed" xlink:actuate="onLoad" draw:mime-type="image/png"/></draw:frame><draw:frame draw:style-name="Mfr2" draw:name="Image1616" text:anchor-type="char" svg:x="0.7736in" svg:y="10.8752in" svg:width="1.9181in" svg:height="0.128in" draw:z-index="102"><draw:image xlink:href="Pictures/10000001000000D20000000E9805DD49.png" xlink:type="simple" xlink:show="embed" xlink:actuate="onLoad" draw:mime-type="image/png"/></draw:frame><draw:frame draw:style-name="Mfr2" draw:name="Image1617" text:anchor-type="char" svg:x="7.2972in" svg:y="10.8752in" svg:width="0.1984in" svg:height="0.128in" draw:z-index="94"><draw:image xlink:href="Pictures/10000001000000150000000E9A87705E.png" xlink:type="simple" xlink:show="embed" xlink:actuate="onLoad" draw:mime-type="image/png"/></draw:frame></text:p>
      </style:footer-left>
    </style:master-page>
    <style:master-page style:name="Converted22" style:page-layout-name="Mpm7" draw:style-name="Mdp1">
      <style:header>
        <text:p text:style-name="MP1"><draw:frame draw:style-name="Mfr2" draw:name="Image1618" text:anchor-type="char" svg:x="0.4925in" svg:y="0in" svg:width="7.7756in" svg:height="1.3874in" draw:z-index="109"><draw:image xlink:href="Pictures/1000000100000357000000987348AE88.png" xlink:type="simple" xlink:show="embed" xlink:actuate="onLoad" draw:mime-type="image/png"/></draw:frame><draw:frame draw:style-name="Mfr2" draw:name="Image1619" text:anchor-type="char" svg:x="1.6811in" svg:y="0.5965in" svg:width="1.5984in" svg:height="0.4035in" draw:z-index="107"><draw:image xlink:href="Pictures/10000001000000AF0000002C50D151C0.png" xlink:type="simple" xlink:show="embed" xlink:actuate="onLoad" draw:mime-type="image/png"/></draw:frame><draw:frame draw:style-name="Mfr2" draw:name="Image1620" text:anchor-type="char" svg:x="5.5709in" svg:y="0.7409in" svg:width="1.9236in" svg:height="0.2028in" draw:z-index="104"><draw:image xlink:href="Pictures/10000001000000D300000016E301FF34.png" xlink:type="simple" xlink:show="embed" xlink:actuate="onLoad" draw:mime-type="image/png"/></draw:frame></text:p>
      </style:header>
      <style:header-left>
        <text:p text:style-name="MP1"><draw:frame draw:style-name="Mfr3" draw:name="Frame14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4"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44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4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4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21" text:anchor-type="char" svg:x="0.4925in" svg:y="0in" svg:width="7.7756in" svg:height="1.3874in"><draw:image xlink:href="Pictures/1000000100000357000000987348AE88.png" xlink:type="simple" xlink:show="embed" xlink:actuate="onLoad" draw:mime-type="image/png"/></draw:frame><draw:frame draw:style-name="Mfr2" draw:name="Image1622" text:anchor-type="char" svg:x="1.6811in" svg:y="0.5965in" svg:width="1.5984in" svg:height="0.4035in"><draw:image xlink:href="Pictures/10000001000000AF0000002C50D151C0.png" xlink:type="simple" xlink:show="embed" xlink:actuate="onLoad" draw:mime-type="image/png"/></draw:frame><draw:frame draw:style-name="Mfr2" draw:name="Image1623"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text:anchor-type="char" svg:x="3.7902in" svg:y="10.5945in" svg:width="0.6866in" svg:height="0.6189in" draw:z-index="30"><draw:image xlink:href="Pictures/10000001000000840000007752069C51.png" xlink:type="simple" xlink:show="embed" xlink:actuate="onLoad" draw:mime-type="image/png"/></draw:frame><draw:frame draw:style-name="Mfr2" draw:name="Image1624" text:anchor-type="char" svg:x="0.7736in" svg:y="10.8752in" svg:width="1.9181in" svg:height="0.128in" draw:z-index="97"><draw:image xlink:href="Pictures/10000001000000D20000000E9805DD49.png" xlink:type="simple" xlink:show="embed" xlink:actuate="onLoad" draw:mime-type="image/png"/></draw:frame><draw:frame draw:style-name="Mfr2" draw:name="Image1625" text:anchor-type="char" svg:x="7.2972in" svg:y="10.8752in" svg:width="0.1984in" svg:height="0.128in" draw:z-index="95"><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 text:anchor-type="char" svg:x="7.2972in" svg:y="10.8752in" svg:width="0.2in" svg:height="0.1283in"><draw:text-box><text:p text:style-name="MP8"><text:page-number text:select-page="current">24</text:page-number></text:p></draw:text-box></draw:frame><draw:frame draw:style-name="Mfr3" draw:name="Frame1481" text:anchor-type="char" svg:x="7.2972in" svg:y="10.8752in" svg:width="0.2in" svg:height="0.1283in"><draw:text-box><text:p text:style-name="MP8"><text:page-number text:select-page="current">24</text:page-number></text:p></draw:text-box></draw:frame><draw:frame draw:style-name="Mfr3" draw:name="Frame1451" text:anchor-type="char" svg:x="7.2972in" svg:y="10.8752in" svg:width="0.2in" svg:height="0.1283in"><draw:text-box><text:p text:style-name="MP8"><text:page-number text:select-page="current">24</text:page-number></text:p></draw:text-box></draw:frame><draw:frame draw:style-name="Mfr4" draw:name="Frame14511" text:anchor-type="char" svg:x="7.2972in" svg:y="10.8752in" svg:width="0.2in" svg:height="0.1283in"><draw:text-box><text:p text:style-name="MP8"><text:page-number text:select-page="current">24</text:page-number></text:p></draw:text-box></draw:frame><draw:frame draw:style-name="Mfr2" draw:name="Image1627" text:anchor-type="char" svg:x="0.7736in" svg:y="10.8752in" svg:width="1.9181in" svg:height="0.128in"><draw:image xlink:href="Pictures/10000001000000D20000000E9805DD49.png" xlink:type="simple" xlink:show="embed" xlink:actuate="onLoad" draw:mime-type="image/png"/></draw:frame><draw:frame draw:style-name="Mfr2" draw:name="Image1628"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3" style:page-layout-name="Mpm7" draw:style-name="Mdp1">
      <style:header>
        <text:p text:style-name="MP1"><draw:frame draw:style-name="Mfr3" draw:name="Frame14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0"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50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4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47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30" text:anchor-type="char" svg:x="0.4925in" svg:y="0in" svg:width="7.7756in" svg:height="1.3874in"><draw:image xlink:href="Pictures/1000000100000357000000987348AE88.png" xlink:type="simple" xlink:show="embed" xlink:actuate="onLoad" draw:mime-type="image/png"/></draw:frame><draw:frame draw:style-name="Mfr2" draw:name="Image1631" text:anchor-type="char" svg:x="1.6811in" svg:y="0.5965in" svg:width="1.5984in" svg:height="0.4035in"><draw:image xlink:href="Pictures/10000001000000AF0000002C50D151C0.png" xlink:type="simple" xlink:show="embed" xlink:actuate="onLoad" draw:mime-type="image/png"/></draw:frame><draw:frame draw:style-name="Mfr2" draw:name="Image1634"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635" text:anchor-type="char" svg:x="0.4925in" svg:y="0in" svg:width="7.7756in" svg:height="1.3874in" draw:z-index="106"><draw:image xlink:href="Pictures/1000000100000357000000987348AE88.png" xlink:type="simple" xlink:show="embed" xlink:actuate="onLoad" draw:mime-type="image/png"/></draw:frame><draw:frame draw:style-name="Mfr2" draw:name="Image1636" text:anchor-type="char" svg:x="1.6811in" svg:y="0.5965in" svg:width="1.5984in" svg:height="0.4035in" draw:z-index="103"><draw:image xlink:href="Pictures/10000001000000AF0000002C50D151C0.png" xlink:type="simple" xlink:show="embed" xlink:actuate="onLoad" draw:mime-type="image/png"/></draw:frame><draw:frame draw:style-name="Mfr2" draw:name="Image1637" text:anchor-type="char" svg:x="5.5709in" svg:y="0.7409in" svg:width="1.9236in" svg:height="0.2028in" draw:z-index="99"><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 text:anchor-type="char" svg:x="7.2972in" svg:y="10.8752in" svg:width="0.2in" svg:height="0.1283in"><draw:text-box><text:p text:style-name="MP8"><text:page-number text:select-page="current">25</text:page-number></text:p></draw:text-box></draw:frame><draw:frame draw:style-name="Mfr3" draw:name="Frame1541" text:anchor-type="char" svg:x="7.2972in" svg:y="10.8752in" svg:width="0.2in" svg:height="0.1283in"><draw:text-box><text:p text:style-name="MP8"><text:page-number text:select-page="current">25</text:page-number></text:p></draw:text-box></draw:frame><draw:frame draw:style-name="Mfr3" draw:name="Frame1511" text:anchor-type="char" svg:x="7.2972in" svg:y="10.8752in" svg:width="0.2in" svg:height="0.1283in"><draw:text-box><text:p text:style-name="MP8"><text:page-number text:select-page="current">25</text:page-number></text:p></draw:text-box></draw:frame><draw:frame draw:style-name="Mfr4" draw:name="Frame15111" text:anchor-type="char" svg:x="7.2972in" svg:y="10.8752in" svg:width="0.2in" svg:height="0.1283in"><draw:text-box><text:p text:style-name="MP8"><text:page-number text:select-page="current">25</text:page-number></text:p></draw:text-box></draw:frame><draw:frame draw:style-name="Mfr2" draw:name="Image1638" text:anchor-type="char" svg:x="0.7736in" svg:y="10.8752in" svg:width="1.9181in" svg:height="0.128in"><draw:image xlink:href="Pictures/10000001000000D20000000E9805DD49.png" xlink:type="simple" xlink:show="embed" xlink:actuate="onLoad" draw:mime-type="image/png"/></draw:frame><draw:frame draw:style-name="Mfr2" draw:name="Image1639"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text:anchor-type="char" svg:x="3.7902in" svg:y="10.5945in" svg:width="0.6866in" svg:height="0.6189in" draw:z-index="31"><draw:image xlink:href="Pictures/10000001000000840000007752069C51.png" xlink:type="simple" xlink:show="embed" xlink:actuate="onLoad" draw:mime-type="image/png"/></draw:frame><draw:frame draw:style-name="Mfr2" draw:name="Image1640" text:anchor-type="char" svg:x="0.7736in" svg:y="10.8752in" svg:width="1.9181in" svg:height="0.128in" draw:z-index="100"><draw:image xlink:href="Pictures/10000001000000D20000000E9805DD49.png" xlink:type="simple" xlink:show="embed" xlink:actuate="onLoad" draw:mime-type="image/png"/></draw:frame><draw:frame draw:style-name="Mfr2" draw:name="Image1641" text:anchor-type="char" svg:x="7.2972in" svg:y="10.8752in" svg:width="0.1984in" svg:height="0.128in" draw:z-index="98"><draw:image xlink:href="Pictures/10000001000000150000000E9A87705E.png" xlink:type="simple" xlink:show="embed" xlink:actuate="onLoad" draw:mime-type="image/png"/></draw:frame></text:p>
      </style:footer-left>
    </style:master-page>
    <style:master-page style:name="Converted24" style:page-layout-name="Mpm7" draw:style-name="Mdp1">
      <style:header>
        <text:p text:style-name="MP1"><draw:frame draw:style-name="Mfr2" draw:name="Image1642" text:anchor-type="char" svg:x="0.4925in" svg:y="0in" svg:width="7.7756in" svg:height="1.3874in" draw:z-index="179"><draw:image xlink:href="Pictures/1000000100000357000000987348AE88.png" xlink:type="simple" xlink:show="embed" xlink:actuate="onLoad" draw:mime-type="image/png"/></draw:frame><draw:frame draw:style-name="Mfr2" draw:name="Image1643" text:anchor-type="char" svg:x="1.6811in" svg:y="0.5965in" svg:width="1.5984in" svg:height="0.4035in" draw:z-index="177"><draw:image xlink:href="Pictures/10000001000000AF0000002C50D151C0.png" xlink:type="simple" xlink:show="embed" xlink:actuate="onLoad" draw:mime-type="image/png"/></draw:frame><draw:frame draw:style-name="Mfr2" draw:name="Image1644" text:anchor-type="char" svg:x="5.5709in" svg:y="0.7409in" svg:width="1.9236in" svg:height="0.2028in" draw:z-index="101"><draw:image xlink:href="Pictures/10000001000000D300000016E301FF34.png" xlink:type="simple" xlink:show="embed" xlink:actuate="onLoad" draw:mime-type="image/png"/></draw:frame></text:p>
      </style:header>
      <style:header-left>
        <text:p text:style-name="MP1"><draw:frame draw:style-name="Mfr3" draw:name="Frame15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0"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60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57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5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45" text:anchor-type="char" svg:x="0.4925in" svg:y="0in" svg:width="7.7756in" svg:height="1.3874in"><draw:image xlink:href="Pictures/1000000100000357000000987348AE88.png" xlink:type="simple" xlink:show="embed" xlink:actuate="onLoad" draw:mime-type="image/png"/></draw:frame><draw:frame draw:style-name="Mfr2" draw:name="Image1646" text:anchor-type="char" svg:x="1.6811in" svg:y="0.5965in" svg:width="1.5984in" svg:height="0.4035in"><draw:image xlink:href="Pictures/10000001000000AF0000002C50D151C0.png" xlink:type="simple" xlink:show="embed" xlink:actuate="onLoad" draw:mime-type="image/png"/></draw:frame><draw:frame draw:style-name="Mfr2" draw:name="Image1647"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text:anchor-type="char" svg:x="3.7902in" svg:y="10.5945in" svg:width="0.6866in" svg:height="0.6189in" draw:z-index="26"><draw:image xlink:href="Pictures/10000001000000840000007752069C51.png" xlink:type="simple" xlink:show="embed" xlink:actuate="onLoad" draw:mime-type="image/png"/></draw:frame><draw:frame draw:style-name="Mfr2" draw:name="Image1648" text:anchor-type="char" svg:x="0.7736in" svg:y="10.8752in" svg:width="1.9181in" svg:height="0.128in" draw:z-index="168"><draw:image xlink:href="Pictures/10000001000000D20000000E9805DD49.png" xlink:type="simple" xlink:show="embed" xlink:actuate="onLoad" draw:mime-type="image/png"/></draw:frame><draw:frame draw:style-name="Mfr2" draw:name="Image1649" text:anchor-type="char" svg:x="7.2972in" svg:y="10.8752in" svg:width="0.1984in" svg:height="0.128in" draw:z-index="163"><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 text:anchor-type="char" svg:x="7.2972in" svg:y="10.8752in" svg:width="0.2in" svg:height="0.1283in"><draw:text-box><text:p text:style-name="MP8"><text:page-number text:select-page="current">26</text:page-number></text:p></draw:text-box></draw:frame><draw:frame draw:style-name="Mfr3" draw:name="Frame1651" text:anchor-type="char" svg:x="7.2972in" svg:y="10.8752in" svg:width="0.2in" svg:height="0.1283in"><draw:text-box><text:p text:style-name="MP8"><text:page-number text:select-page="current">26</text:page-number></text:p></draw:text-box></draw:frame><draw:frame draw:style-name="Mfr3" draw:name="Frame1611" text:anchor-type="char" svg:x="7.2972in" svg:y="10.8752in" svg:width="0.2in" svg:height="0.1283in"><draw:text-box><text:p text:style-name="MP8"><text:page-number text:select-page="current">26</text:page-number></text:p></draw:text-box></draw:frame><draw:frame draw:style-name="Mfr4" draw:name="Frame16111" text:anchor-type="char" svg:x="7.2972in" svg:y="10.8752in" svg:width="0.2in" svg:height="0.1283in"><draw:text-box><text:p text:style-name="MP8"><text:page-number text:select-page="current">26</text:page-number></text:p></draw:text-box></draw:frame><draw:frame draw:style-name="Mfr2" draw:name="Image1650" text:anchor-type="char" svg:x="0.7736in" svg:y="10.8752in" svg:width="1.9181in" svg:height="0.128in"><draw:image xlink:href="Pictures/10000001000000D20000000E9805DD49.png" xlink:type="simple" xlink:show="embed" xlink:actuate="onLoad" draw:mime-type="image/png"/></draw:frame><draw:frame draw:style-name="Mfr2" draw:name="Image1651"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5" style:page-layout-name="Mpm7" draw:style-name="Mdp1">
      <style:header>
        <text:p text:style-name="MP1"><draw:frame draw:style-name="Mfr3" draw:name="Frame1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67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6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6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52" text:anchor-type="char" svg:x="0.4925in" svg:y="0in" svg:width="7.7756in" svg:height="1.3874in"><draw:image xlink:href="Pictures/1000000100000357000000987348AE88.png" xlink:type="simple" xlink:show="embed" xlink:actuate="onLoad" draw:mime-type="image/png"/></draw:frame><draw:frame draw:style-name="Mfr2" draw:name="Image1653" text:anchor-type="char" svg:x="1.6811in" svg:y="0.5965in" svg:width="1.5984in" svg:height="0.4035in"><draw:image xlink:href="Pictures/10000001000000AF0000002C50D151C0.png" xlink:type="simple" xlink:show="embed" xlink:actuate="onLoad" draw:mime-type="image/png"/></draw:frame><draw:frame draw:style-name="Mfr2" draw:name="Image1654"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655" text:anchor-type="char" svg:x="0.4925in" svg:y="0in" svg:width="7.7756in" svg:height="1.3874in" draw:z-index="167"><draw:image xlink:href="Pictures/1000000100000357000000987348AE88.png" xlink:type="simple" xlink:show="embed" xlink:actuate="onLoad" draw:mime-type="image/png"/></draw:frame><draw:frame draw:style-name="Mfr2" draw:name="Image1656" text:anchor-type="char" svg:x="1.6811in" svg:y="0.5965in" svg:width="1.5984in" svg:height="0.4035in" draw:z-index="164"><draw:image xlink:href="Pictures/10000001000000AF0000002C50D151C0.png" xlink:type="simple" xlink:show="embed" xlink:actuate="onLoad" draw:mime-type="image/png"/></draw:frame><draw:frame draw:style-name="Mfr2" draw:name="Image1658" text:anchor-type="char" svg:x="5.5709in" svg:y="0.7409in" svg:width="1.9236in" svg:height="0.2028in" draw:z-index="161"><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2" text:anchor-type="char" svg:x="7.2972in" svg:y="10.8752in" svg:width="0.2in" svg:height="0.1283in"><draw:text-box><text:p text:style-name="MP8"><text:page-number text:select-page="current">27</text:page-number></text:p></draw:text-box></draw:frame><draw:frame draw:style-name="Mfr3" draw:name="Frame1721" text:anchor-type="char" svg:x="7.2972in" svg:y="10.8752in" svg:width="0.2in" svg:height="0.1283in"><draw:text-box><text:p text:style-name="MP8"><text:page-number text:select-page="current">27</text:page-number></text:p></draw:text-box></draw:frame><draw:frame draw:style-name="Mfr3" draw:name="Frame16711" text:anchor-type="char" svg:x="7.2972in" svg:y="10.8752in" svg:width="0.2in" svg:height="0.1283in"><draw:text-box><text:p text:style-name="MP8"><text:page-number text:select-page="current">27</text:page-number></text:p></draw:text-box></draw:frame><draw:frame draw:style-name="Mfr4" draw:name="Frame167111" text:anchor-type="char" svg:x="7.2972in" svg:y="10.8752in" svg:width="0.2in" svg:height="0.1283in"><draw:text-box><text:p text:style-name="MP8"><text:page-number text:select-page="current">27</text:page-number></text:p></draw:text-box></draw:frame><draw:frame draw:style-name="Mfr2" draw:name="Image1659" text:anchor-type="char" svg:x="0.7736in" svg:y="10.8752in" svg:width="1.9181in" svg:height="0.128in"><draw:image xlink:href="Pictures/10000001000000D20000000E9805DD49.png" xlink:type="simple" xlink:show="embed" xlink:actuate="onLoad" draw:mime-type="image/png"/></draw:frame><draw:frame draw:style-name="Mfr2" draw:name="Image1661"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text:anchor-type="char" svg:x="3.7902in" svg:y="10.5945in" svg:width="0.6866in" svg:height="0.6189in" draw:z-index="18"><draw:image xlink:href="Pictures/10000001000000840000007752069C51.png" xlink:type="simple" xlink:show="embed" xlink:actuate="onLoad" draw:mime-type="image/png"/></draw:frame><draw:frame draw:style-name="Mfr2" draw:name="Image1662" text:anchor-type="char" svg:x="0.7736in" svg:y="10.8752in" svg:width="1.9181in" svg:height="0.128in" draw:z-index="155"><draw:image xlink:href="Pictures/10000001000000D20000000E9805DD49.png" xlink:type="simple" xlink:show="embed" xlink:actuate="onLoad" draw:mime-type="image/png"/></draw:frame><draw:frame draw:style-name="Mfr2" draw:name="Image1666" text:anchor-type="char" svg:x="7.2972in" svg:y="10.8752in" svg:width="0.1984in" svg:height="0.128in" draw:z-index="152"><draw:image xlink:href="Pictures/10000001000000150000000E9A87705E.png" xlink:type="simple" xlink:show="embed" xlink:actuate="onLoad" draw:mime-type="image/png"/></draw:frame></text:p>
      </style:footer-left>
    </style:master-page>
    <style:master-page style:name="Converted26" style:page-layout-name="Mpm7" draw:style-name="Mdp1">
      <style:header>
        <text:p text:style-name="MP1"><draw:frame draw:style-name="Mfr2" draw:name="Image1667" text:anchor-type="char" svg:x="0.4925in" svg:y="0in" svg:width="7.7756in" svg:height="1.3874in" draw:z-index="158"><draw:image xlink:href="Pictures/1000000100000357000000987348AE88.png" xlink:type="simple" xlink:show="embed" xlink:actuate="onLoad" draw:mime-type="image/png"/></draw:frame><draw:frame draw:style-name="Mfr2" draw:name="Image1668" text:anchor-type="char" svg:x="1.6811in" svg:y="0.5965in" svg:width="1.5984in" svg:height="0.4035in" draw:z-index="154"><draw:image xlink:href="Pictures/10000001000000AF0000002C50D151C0.png" xlink:type="simple" xlink:show="embed" xlink:actuate="onLoad" draw:mime-type="image/png"/></draw:frame><draw:frame draw:style-name="Mfr2" draw:name="Image1669" text:anchor-type="char" svg:x="5.5709in" svg:y="0.7409in" svg:width="1.9236in" svg:height="0.2028in" draw:z-index="148"><draw:image xlink:href="Pictures/10000001000000D300000016E301FF34.png" xlink:type="simple" xlink:show="embed" xlink:actuate="onLoad" draw:mime-type="image/png"/></draw:frame></text:p>
      </style:header>
      <style:header-left>
        <text:p text:style-name="MP1"><draw:frame draw:style-name="Mfr3" draw:name="Frame1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8"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78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7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7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70" text:anchor-type="char" svg:x="0.4925in" svg:y="0in" svg:width="7.7756in" svg:height="1.3874in"><draw:image xlink:href="Pictures/1000000100000357000000987348AE88.png" xlink:type="simple" xlink:show="embed" xlink:actuate="onLoad" draw:mime-type="image/png"/></draw:frame><draw:frame draw:style-name="Mfr2" draw:name="Image1671" text:anchor-type="char" svg:x="1.6811in" svg:y="0.5965in" svg:width="1.5984in" svg:height="0.4035in"><draw:image xlink:href="Pictures/10000001000000AF0000002C50D151C0.png" xlink:type="simple" xlink:show="embed" xlink:actuate="onLoad" draw:mime-type="image/png"/></draw:frame><draw:frame draw:style-name="Mfr2" draw:name="Image1673"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text:anchor-type="char" svg:x="3.7902in" svg:y="10.5945in" svg:width="0.6866in" svg:height="0.6189in" draw:z-index="13"><draw:image xlink:href="Pictures/10000001000000840000007752069C51.png" xlink:type="simple" xlink:show="embed" xlink:actuate="onLoad" draw:mime-type="image/png"/></draw:frame><draw:frame draw:style-name="Mfr2" draw:name="Image1674" text:anchor-type="char" svg:x="0.7736in" svg:y="10.8752in" svg:width="1.9181in" svg:height="0.128in" draw:z-index="151"><draw:image xlink:href="Pictures/10000001000000D20000000E9805DD49.png" xlink:type="simple" xlink:show="embed" xlink:actuate="onLoad" draw:mime-type="image/png"/></draw:frame><draw:frame draw:style-name="Mfr2" draw:name="Image1675" text:anchor-type="char" svg:x="7.2972in" svg:y="10.8752in" svg:width="0.1984in" svg:height="0.128in" draw:z-index="144"><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3" text:anchor-type="char" svg:x="7.2972in" svg:y="10.8752in" svg:width="0.2in" svg:height="0.1283in"><draw:text-box><text:p text:style-name="MP8"><text:page-number text:select-page="current">28</text:page-number></text:p></draw:text-box></draw:frame><draw:frame draw:style-name="Mfr3" draw:name="Frame1831" text:anchor-type="char" svg:x="7.2972in" svg:y="10.8752in" svg:width="0.2in" svg:height="0.1283in"><draw:text-box><text:p text:style-name="MP8"><text:page-number text:select-page="current">28</text:page-number></text:p></draw:text-box></draw:frame><draw:frame draw:style-name="Mfr3" draw:name="Frame17711" text:anchor-type="char" svg:x="7.2972in" svg:y="10.8752in" svg:width="0.2in" svg:height="0.1283in"><draw:text-box><text:p text:style-name="MP8"><text:page-number text:select-page="current">28</text:page-number></text:p></draw:text-box></draw:frame><draw:frame draw:style-name="Mfr4" draw:name="Frame177111" text:anchor-type="char" svg:x="7.2972in" svg:y="10.8752in" svg:width="0.2in" svg:height="0.1283in"><draw:text-box><text:p text:style-name="MP8"><text:page-number text:select-page="current">28</text:page-number></text:p></draw:text-box></draw:frame><draw:frame draw:style-name="Mfr2" draw:name="Image1676" text:anchor-type="char" svg:x="0.7736in" svg:y="10.8752in" svg:width="1.9181in" svg:height="0.128in"><draw:image xlink:href="Pictures/10000001000000D20000000E9805DD49.png" xlink:type="simple" xlink:show="embed" xlink:actuate="onLoad" draw:mime-type="image/png"/></draw:frame><draw:frame draw:style-name="Mfr2" draw:name="Image1677"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7" style:page-layout-name="Mpm7" draw:style-name="Mdp1">
      <style:header>
        <text:p text:style-name="MP1"><draw:frame draw:style-name="Mfr3" draw:name="Frame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8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8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7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7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78" text:anchor-type="char" svg:x="0.4925in" svg:y="0in" svg:width="7.7756in" svg:height="1.3874in"><draw:image xlink:href="Pictures/1000000100000357000000987348AE88.png" xlink:type="simple" xlink:show="embed" xlink:actuate="onLoad" draw:mime-type="image/png"/></draw:frame><draw:frame draw:style-name="Mfr2" draw:name="Image1679" text:anchor-type="char" svg:x="1.6811in" svg:y="0.5965in" svg:width="1.5984in" svg:height="0.4035in"><draw:image xlink:href="Pictures/10000001000000AF0000002C50D151C0.png" xlink:type="simple" xlink:show="embed" xlink:actuate="onLoad" draw:mime-type="image/png"/></draw:frame><draw:frame draw:style-name="Mfr2" draw:name="Image1680"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683" text:anchor-type="char" svg:x="0.4925in" svg:y="0in" svg:width="7.7756in" svg:height="1.3874in" draw:z-index="143"><draw:image xlink:href="Pictures/1000000100000357000000987348AE88.png" xlink:type="simple" xlink:show="embed" xlink:actuate="onLoad" draw:mime-type="image/png"/></draw:frame><draw:frame draw:style-name="Mfr2" draw:name="Image1684" text:anchor-type="char" svg:x="1.6811in" svg:y="0.5965in" svg:width="1.5984in" svg:height="0.4035in" draw:z-index="134"><draw:image xlink:href="Pictures/10000001000000AF0000002C50D151C0.png" xlink:type="simple" xlink:show="embed" xlink:actuate="onLoad" draw:mime-type="image/png"/></draw:frame><draw:frame draw:style-name="Mfr2" draw:name="Image1685" text:anchor-type="char" svg:x="5.5709in" svg:y="0.7409in" svg:width="1.9236in" svg:height="0.2028in" draw:z-index="121"><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5" text:anchor-type="char" svg:x="7.2972in" svg:y="10.8752in" svg:width="0.2in" svg:height="0.1283in"><draw:text-box><text:p text:style-name="MP8"><text:page-number text:select-page="current">29</text:page-number></text:p></draw:text-box></draw:frame><draw:frame draw:style-name="Mfr3" draw:name="Frame189" text:anchor-type="char" svg:x="7.2972in" svg:y="10.8752in" svg:width="0.2in" svg:height="0.1283in"><draw:text-box><text:p text:style-name="MP8"><text:page-number text:select-page="current">29</text:page-number></text:p></draw:text-box></draw:frame><draw:frame draw:style-name="Mfr3" draw:name="Frame1891" text:anchor-type="char" svg:x="7.2972in" svg:y="10.8752in" svg:width="0.2in" svg:height="0.1283in"><draw:text-box><text:p text:style-name="MP8"><text:page-number text:select-page="current">29</text:page-number></text:p></draw:text-box></draw:frame><draw:frame draw:style-name="Mfr3" draw:name="Frame18311" text:anchor-type="char" svg:x="7.2972in" svg:y="10.8752in" svg:width="0.2in" svg:height="0.1283in"><draw:text-box><text:p text:style-name="MP8"><text:page-number text:select-page="current">29</text:page-number></text:p></draw:text-box></draw:frame><draw:frame draw:style-name="Mfr4" draw:name="Frame183111" text:anchor-type="char" svg:x="7.2972in" svg:y="10.8752in" svg:width="0.2in" svg:height="0.1283in"><draw:text-box><text:p text:style-name="MP8"><text:page-number text:select-page="current">29</text:page-number></text:p></draw:text-box></draw:frame><draw:frame draw:style-name="Mfr2" draw:name="Image1686" text:anchor-type="char" svg:x="0.7736in" svg:y="10.8752in" svg:width="1.9181in" svg:height="0.128in"><draw:image xlink:href="Pictures/10000001000000D20000000E9805DD49.png" xlink:type="simple" xlink:show="embed" xlink:actuate="onLoad" draw:mime-type="image/png"/></draw:frame><draw:frame draw:style-name="Mfr2" draw:name="Image168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text:anchor-type="char" svg:x="3.7902in" svg:y="10.5945in" svg:width="0.6866in" svg:height="0.6189in" draw:z-index="11"><draw:image xlink:href="Pictures/10000001000000840000007752069C51.png" xlink:type="simple" xlink:show="embed" xlink:actuate="onLoad" draw:mime-type="image/png"/></draw:frame><draw:frame draw:style-name="Mfr2" draw:name="Image1688" text:anchor-type="char" svg:x="0.7736in" svg:y="10.8752in" svg:width="1.9181in" svg:height="0.128in" draw:z-index="117"><draw:image xlink:href="Pictures/10000001000000D20000000E9805DD49.png" xlink:type="simple" xlink:show="embed" xlink:actuate="onLoad" draw:mime-type="image/png"/></draw:frame><draw:frame draw:style-name="Mfr2" draw:name="Image1689" text:anchor-type="char" svg:x="7.2972in" svg:y="10.8752in" svg:width="0.1984in" svg:height="0.128in" draw:z-index="114"><draw:image xlink:href="Pictures/10000001000000150000000E9A87705E.png" xlink:type="simple" xlink:show="embed" xlink:actuate="onLoad" draw:mime-type="image/png"/></draw:frame></text:p>
      </style:footer-left>
    </style:master-page>
    <style:master-page style:name="Converted28" style:page-layout-name="Mpm7" draw:style-name="Mdp1">
      <style:header>
        <text:p text:style-name="MP1"><draw:frame draw:style-name="Mfr2" draw:name="Image1690" text:anchor-type="char" svg:x="0.4925in" svg:y="0in" svg:width="7.7756in" svg:height="1.3874in" draw:z-index="142"><draw:image xlink:href="Pictures/1000000100000357000000987348AE88.png" xlink:type="simple" xlink:show="embed" xlink:actuate="onLoad" draw:mime-type="image/png"/></draw:frame><draw:frame draw:style-name="Mfr2" draw:name="Image1691" text:anchor-type="char" svg:x="1.6811in" svg:y="0.5965in" svg:width="1.5984in" svg:height="0.4035in" draw:z-index="139"><draw:image xlink:href="Pictures/10000001000000AF0000002C50D151C0.png" xlink:type="simple" xlink:show="embed" xlink:actuate="onLoad" draw:mime-type="image/png"/></draw:frame><draw:frame draw:style-name="Mfr2" draw:name="Image1692" text:anchor-type="char" svg:x="5.5709in" svg:y="0.7409in" svg:width="1.9236in" svg:height="0.2028in" draw:z-index="136"><draw:image xlink:href="Pictures/10000001000000D300000016E301FF34.png" xlink:type="simple" xlink:show="embed" xlink:actuate="onLoad" draw:mime-type="image/png"/></draw:frame></text:p>
      </style:header>
      <style:header-left>
        <text:p text:style-name="MP1"><draw:frame draw:style-name="Mfr3" draw:name="Frame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9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9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8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89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693" text:anchor-type="char" svg:x="0.4925in" svg:y="0in" svg:width="7.7756in" svg:height="1.3874in"><draw:image xlink:href="Pictures/1000000100000357000000987348AE88.png" xlink:type="simple" xlink:show="embed" xlink:actuate="onLoad" draw:mime-type="image/png"/></draw:frame><draw:frame draw:style-name="Mfr2" draw:name="Image1694" text:anchor-type="char" svg:x="1.6811in" svg:y="0.5965in" svg:width="1.5984in" svg:height="0.4035in"><draw:image xlink:href="Pictures/10000001000000AF0000002C50D151C0.png" xlink:type="simple" xlink:show="embed" xlink:actuate="onLoad" draw:mime-type="image/png"/></draw:frame><draw:frame draw:style-name="Mfr2" draw:name="Image169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text:anchor-type="char" svg:x="3.7902in" svg:y="10.5945in" svg:width="0.6866in" svg:height="0.6189in" draw:z-index="5"><draw:image xlink:href="Pictures/10000001000000840000007752069C51.png" xlink:type="simple" xlink:show="embed" xlink:actuate="onLoad" draw:mime-type="image/png"/></draw:frame><draw:frame draw:style-name="Mfr2" draw:name="Image1696" text:anchor-type="char" svg:x="0.7736in" svg:y="10.8752in" svg:width="1.9181in" svg:height="0.128in" draw:z-index="133"><draw:image xlink:href="Pictures/10000001000000D20000000E9805DD49.png" xlink:type="simple" xlink:show="embed" xlink:actuate="onLoad" draw:mime-type="image/png"/></draw:frame><draw:frame draw:style-name="Mfr2" draw:name="Image1697" text:anchor-type="char" svg:x="7.2972in" svg:y="10.8752in" svg:width="0.1984in" svg:height="0.128in" draw:z-index="132"><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 text:anchor-type="char" svg:x="7.2972in" svg:y="10.8752in" svg:width="0.2in" svg:height="0.1283in"><draw:text-box><text:p text:style-name="MP8"><text:page-number text:select-page="current">30</text:page-number></text:p></draw:text-box></draw:frame><draw:frame draw:style-name="Mfr3" draw:name="Frame199" text:anchor-type="char" svg:x="7.2972in" svg:y="10.8752in" svg:width="0.2in" svg:height="0.1283in"><draw:text-box><text:p text:style-name="MP8"><text:page-number text:select-page="current">30</text:page-number></text:p></draw:text-box></draw:frame><draw:frame draw:style-name="Mfr3" draw:name="Frame1991" text:anchor-type="char" svg:x="7.2972in" svg:y="10.8752in" svg:width="0.2in" svg:height="0.1283in"><draw:text-box><text:p text:style-name="MP8"><text:page-number text:select-page="current">30</text:page-number></text:p></draw:text-box></draw:frame><draw:frame draw:style-name="Mfr3" draw:name="Frame1931" text:anchor-type="char" svg:x="7.2972in" svg:y="10.8752in" svg:width="0.2in" svg:height="0.1283in"><draw:text-box><text:p text:style-name="MP8"><text:page-number text:select-page="current">30</text:page-number></text:p></draw:text-box></draw:frame><draw:frame draw:style-name="Mfr4" draw:name="Frame19311" text:anchor-type="char" svg:x="7.2972in" svg:y="10.8752in" svg:width="0.2in" svg:height="0.1283in"><draw:text-box><text:p text:style-name="MP8"><text:page-number text:select-page="current">30</text:page-number></text:p></draw:text-box></draw:frame><draw:frame draw:style-name="Mfr2" draw:name="Image1698" text:anchor-type="char" svg:x="0.7736in" svg:y="10.8752in" svg:width="1.9181in" svg:height="0.128in"><draw:image xlink:href="Pictures/10000001000000D20000000E9805DD49.png" xlink:type="simple" xlink:show="embed" xlink:actuate="onLoad" draw:mime-type="image/png"/></draw:frame><draw:frame draw:style-name="Mfr2" draw:name="Image1699"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29" style:page-layout-name="Mpm7" draw:style-name="Mdp1">
      <style:header>
        <text:p text:style-name="MP1"><draw:frame draw:style-name="Mfr3" draw:name="Frame10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0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0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195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195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00" text:anchor-type="char" svg:x="0.4925in" svg:y="0in" svg:width="7.7756in" svg:height="1.3874in"><draw:image xlink:href="Pictures/1000000100000357000000987348AE88.png" xlink:type="simple" xlink:show="embed" xlink:actuate="onLoad" draw:mime-type="image/png"/></draw:frame><draw:frame draw:style-name="Mfr2" draw:name="Image1701" text:anchor-type="char" svg:x="1.6811in" svg:y="0.5965in" svg:width="1.5984in" svg:height="0.4035in"><draw:image xlink:href="Pictures/10000001000000AF0000002C50D151C0.png" xlink:type="simple" xlink:show="embed" xlink:actuate="onLoad" draw:mime-type="image/png"/></draw:frame><draw:frame draw:style-name="Mfr2" draw:name="Image170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703" text:anchor-type="char" svg:x="0.4925in" svg:y="0in" svg:width="7.7756in" svg:height="1.3874in" draw:z-index="126"><draw:image xlink:href="Pictures/1000000100000357000000987348AE88.png" xlink:type="simple" xlink:show="embed" xlink:actuate="onLoad" draw:mime-type="image/png"/></draw:frame><draw:frame draw:style-name="Mfr2" draw:name="Image1704" text:anchor-type="char" svg:x="1.6811in" svg:y="0.5965in" svg:width="1.5984in" svg:height="0.4035in" draw:z-index="125"><draw:image xlink:href="Pictures/10000001000000AF0000002C50D151C0.png" xlink:type="simple" xlink:show="embed" xlink:actuate="onLoad" draw:mime-type="image/png"/></draw:frame><draw:frame draw:style-name="Mfr2" draw:name="Image1705" text:anchor-type="char" svg:x="5.5709in" svg:y="0.7409in" svg:width="1.9236in" svg:height="0.2028in" draw:z-index="124"><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8"><text:page-number text:select-page="current">31</text:page-number></text:p></draw:text-box></draw:frame><draw:frame draw:style-name="Mfr3" draw:name="Frame205" text:anchor-type="char" svg:x="7.2972in" svg:y="10.8752in" svg:width="0.2in" svg:height="0.1283in"><draw:text-box><text:p text:style-name="MP8"><text:page-number text:select-page="current">31</text:page-number></text:p></draw:text-box></draw:frame><draw:frame draw:style-name="Mfr3" draw:name="Frame2051" text:anchor-type="char" svg:x="7.2972in" svg:y="10.8752in" svg:width="0.2in" svg:height="0.1283in"><draw:text-box><text:p text:style-name="MP8"><text:page-number text:select-page="current">31</text:page-number></text:p></draw:text-box></draw:frame><draw:frame draw:style-name="Mfr3" draw:name="Frame19911" text:anchor-type="char" svg:x="7.2972in" svg:y="10.8752in" svg:width="0.2in" svg:height="0.1283in"><draw:text-box><text:p text:style-name="MP8"><text:page-number text:select-page="current">31</text:page-number></text:p></draw:text-box></draw:frame><draw:frame draw:style-name="Mfr4" draw:name="Frame199111" text:anchor-type="char" svg:x="7.2972in" svg:y="10.8752in" svg:width="0.2in" svg:height="0.1283in"><draw:text-box><text:p text:style-name="MP8"><text:page-number text:select-page="current">31</text:page-number></text:p></draw:text-box></draw:frame><draw:frame draw:style-name="Mfr2" draw:name="Image1706" text:anchor-type="char" svg:x="0.7736in" svg:y="10.8752in" svg:width="1.9181in" svg:height="0.128in"><draw:image xlink:href="Pictures/10000001000000D20000000E9805DD49.png" xlink:type="simple" xlink:show="embed" xlink:actuate="onLoad" draw:mime-type="image/png"/></draw:frame><draw:frame draw:style-name="Mfr2" draw:name="Image170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text:anchor-type="char" svg:x="3.7902in" svg:y="10.5945in" svg:width="0.6866in" svg:height="0.6189in" draw:z-index="44"><draw:image xlink:href="Pictures/10000001000000840000007752069C51.png" xlink:type="simple" xlink:show="embed" xlink:actuate="onLoad" draw:mime-type="image/png"/></draw:frame><draw:frame draw:style-name="Mfr2" draw:name="Image1708" text:anchor-type="char" svg:x="0.7736in" svg:y="10.8752in" svg:width="1.9181in" svg:height="0.128in" draw:z-index="116"><draw:image xlink:href="Pictures/10000001000000D20000000E9805DD49.png" xlink:type="simple" xlink:show="embed" xlink:actuate="onLoad" draw:mime-type="image/png"/></draw:frame><draw:frame draw:style-name="Mfr2" draw:name="Image1709" text:anchor-type="char" svg:x="7.2972in" svg:y="10.8752in" svg:width="0.1984in" svg:height="0.128in" draw:z-index="115"><draw:image xlink:href="Pictures/10000001000000150000000E9A87705E.png" xlink:type="simple" xlink:show="embed" xlink:actuate="onLoad" draw:mime-type="image/png"/></draw:frame></text:p>
      </style:footer-left>
    </style:master-page>
    <style:master-page style:name="Converted30" style:page-layout-name="Mpm7" draw:style-name="Mdp1">
      <style:header>
        <text:p text:style-name="MP1"><draw:frame draw:style-name="Mfr2" draw:name="Image1710" text:anchor-type="char" svg:x="0.4925in" svg:y="0in" svg:width="7.7756in" svg:height="1.3874in" draw:z-index="120"><draw:image xlink:href="Pictures/1000000100000357000000987348AE88.png" xlink:type="simple" xlink:show="embed" xlink:actuate="onLoad" draw:mime-type="image/png"/></draw:frame><draw:frame draw:style-name="Mfr2" draw:name="Image1711" text:anchor-type="char" svg:x="1.6811in" svg:y="0.5965in" svg:width="1.5984in" svg:height="0.4035in" draw:z-index="118"><draw:image xlink:href="Pictures/10000001000000AF0000002C50D151C0.png" xlink:type="simple" xlink:show="embed" xlink:actuate="onLoad" draw:mime-type="image/png"/></draw:frame><draw:frame draw:style-name="Mfr2" draw:name="Image1712" text:anchor-type="char" svg:x="5.5709in" svg:y="0.7409in" svg:width="1.9236in" svg:height="0.2028in" draw:z-index="119"><draw:image xlink:href="Pictures/10000001000000D300000016E301FF34.png" xlink:type="simple" xlink:show="embed" xlink:actuate="onLoad" draw:mime-type="image/png"/></draw:frame></text:p>
      </style:header>
      <style:header-left>
        <text:p text:style-name="MP1"><draw:frame draw:style-name="Mfr3" draw:name="Frame1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12"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12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05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05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13" text:anchor-type="char" svg:x="0.4925in" svg:y="0in" svg:width="7.7756in" svg:height="1.3874in"><draw:image xlink:href="Pictures/1000000100000357000000987348AE88.png" xlink:type="simple" xlink:show="embed" xlink:actuate="onLoad" draw:mime-type="image/png"/></draw:frame><draw:frame draw:style-name="Mfr2" draw:name="Image1714" text:anchor-type="char" svg:x="1.6811in" svg:y="0.5965in" svg:width="1.5984in" svg:height="0.4035in"><draw:image xlink:href="Pictures/10000001000000AF0000002C50D151C0.png" xlink:type="simple" xlink:show="embed" xlink:actuate="onLoad" draw:mime-type="image/png"/></draw:frame><draw:frame draw:style-name="Mfr2" draw:name="Image171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text:anchor-type="char" svg:x="3.7902in" svg:y="10.5945in" svg:width="0.6866in" svg:height="0.6189in" draw:z-index="41"><draw:image xlink:href="Pictures/10000001000000840000007752069C51.png" xlink:type="simple" xlink:show="embed" xlink:actuate="onLoad" draw:mime-type="image/png"/></draw:frame><draw:frame draw:style-name="Mfr2" draw:name="Image1716" text:anchor-type="char" svg:x="0.7736in" svg:y="10.8752in" svg:width="1.9181in" svg:height="0.128in" draw:z-index="123"><draw:image xlink:href="Pictures/10000001000000D20000000E9805DD49.png" xlink:type="simple" xlink:show="embed" xlink:actuate="onLoad" draw:mime-type="image/png"/></draw:frame><draw:frame draw:style-name="Mfr2" draw:name="Image1717" text:anchor-type="char" svg:x="7.2972in" svg:y="10.8752in" svg:width="0.1984in" svg:height="0.128in" draw:z-index="122"><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 text:anchor-type="char" svg:x="7.2972in" svg:y="10.8752in" svg:width="0.2in" svg:height="0.1283in"><draw:text-box><text:p text:style-name="MP8"><text:page-number text:select-page="current">32</text:page-number></text:p></draw:text-box></draw:frame><draw:frame draw:style-name="Mfr3" draw:name="Frame216" text:anchor-type="char" svg:x="7.2972in" svg:y="10.8752in" svg:width="0.2in" svg:height="0.1283in"><draw:text-box><text:p text:style-name="MP8"><text:page-number text:select-page="current">32</text:page-number></text:p></draw:text-box></draw:frame><draw:frame draw:style-name="Mfr3" draw:name="Frame2161" text:anchor-type="char" svg:x="7.2972in" svg:y="10.8752in" svg:width="0.2in" svg:height="0.1283in"><draw:text-box><text:p text:style-name="MP8"><text:page-number text:select-page="current">32</text:page-number></text:p></draw:text-box></draw:frame><draw:frame draw:style-name="Mfr3" draw:name="Frame2091" text:anchor-type="char" svg:x="7.2972in" svg:y="10.8752in" svg:width="0.2in" svg:height="0.1283in"><draw:text-box><text:p text:style-name="MP8"><text:page-number text:select-page="current">32</text:page-number></text:p></draw:text-box></draw:frame><draw:frame draw:style-name="Mfr4" draw:name="Frame20911" text:anchor-type="char" svg:x="7.2972in" svg:y="10.8752in" svg:width="0.2in" svg:height="0.1283in"><draw:text-box><text:p text:style-name="MP8"><text:page-number text:select-page="current">32</text:page-number></text:p></draw:text-box></draw:frame><draw:frame draw:style-name="Mfr2" draw:name="Image1718" text:anchor-type="char" svg:x="0.7736in" svg:y="10.8752in" svg:width="1.9181in" svg:height="0.128in"><draw:image xlink:href="Pictures/10000001000000D20000000E9805DD49.png" xlink:type="simple" xlink:show="embed" xlink:actuate="onLoad" draw:mime-type="image/png"/></draw:frame><draw:frame draw:style-name="Mfr2" draw:name="Image1719"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31" style:page-layout-name="Mpm7" draw:style-name="Mdp1">
      <style:header>
        <text:p text:style-name="MP1"><draw:frame draw:style-name="Mfr3" draw:name="Frame13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18"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18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1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20" text:anchor-type="char" svg:x="0.4925in" svg:y="0in" svg:width="7.7756in" svg:height="1.3874in"><draw:image xlink:href="Pictures/1000000100000357000000987348AE88.png" xlink:type="simple" xlink:show="embed" xlink:actuate="onLoad" draw:mime-type="image/png"/></draw:frame><draw:frame draw:style-name="Mfr2" draw:name="Image1721" text:anchor-type="char" svg:x="1.6811in" svg:y="0.5965in" svg:width="1.5984in" svg:height="0.4035in"><draw:image xlink:href="Pictures/10000001000000AF0000002C50D151C0.png" xlink:type="simple" xlink:show="embed" xlink:actuate="onLoad" draw:mime-type="image/png"/></draw:frame><draw:frame draw:style-name="Mfr2" draw:name="Image172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723" text:anchor-type="char" svg:x="0.4925in" svg:y="0in" svg:width="7.7756in" svg:height="1.3874in" draw:z-index="129"><draw:image xlink:href="Pictures/1000000100000357000000987348AE88.png" xlink:type="simple" xlink:show="embed" xlink:actuate="onLoad" draw:mime-type="image/png"/></draw:frame><draw:frame draw:style-name="Mfr2" draw:name="Image1724" text:anchor-type="char" svg:x="1.6811in" svg:y="0.5965in" svg:width="1.5984in" svg:height="0.4035in" draw:z-index="128"><draw:image xlink:href="Pictures/10000001000000AF0000002C50D151C0.png" xlink:type="simple" xlink:show="embed" xlink:actuate="onLoad" draw:mime-type="image/png"/></draw:frame><draw:frame draw:style-name="Mfr2" draw:name="Image1725" text:anchor-type="char" svg:x="5.5709in" svg:y="0.7409in" svg:width="1.9236in" svg:height="0.2028in" draw:z-index="127"><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2" text:anchor-type="char" svg:x="7.2972in" svg:y="10.8752in" svg:width="0.2in" svg:height="0.1283in"><draw:text-box><text:p text:style-name="MP8"><text:page-number text:select-page="current">33</text:page-number></text:p></draw:text-box></draw:frame><draw:frame draw:style-name="Mfr3" draw:name="Frame222" text:anchor-type="char" svg:x="7.2972in" svg:y="10.8752in" svg:width="0.2in" svg:height="0.1283in"><draw:text-box><text:p text:style-name="MP8"><text:page-number text:select-page="current">33</text:page-number></text:p></draw:text-box></draw:frame><draw:frame draw:style-name="Mfr3" draw:name="Frame2221" text:anchor-type="char" svg:x="7.2972in" svg:y="10.8752in" svg:width="0.2in" svg:height="0.1283in"><draw:text-box><text:p text:style-name="MP8"><text:page-number text:select-page="current">33</text:page-number></text:p></draw:text-box></draw:frame><draw:frame draw:style-name="Mfr3" draw:name="Frame21511" text:anchor-type="char" svg:x="7.2972in" svg:y="10.8752in" svg:width="0.2in" svg:height="0.1283in"><draw:text-box><text:p text:style-name="MP8"><text:page-number text:select-page="current">33</text:page-number></text:p></draw:text-box></draw:frame><draw:frame draw:style-name="Mfr4" draw:name="Frame215111" text:anchor-type="char" svg:x="7.2972in" svg:y="10.8752in" svg:width="0.2in" svg:height="0.1283in"><draw:text-box><text:p text:style-name="MP8"><text:page-number text:select-page="current">33</text:page-number></text:p></draw:text-box></draw:frame><draw:frame draw:style-name="Mfr2" draw:name="Image1726" text:anchor-type="char" svg:x="0.7736in" svg:y="10.8752in" svg:width="1.9181in" svg:height="0.128in"><draw:image xlink:href="Pictures/10000001000000D20000000E9805DD49.png" xlink:type="simple" xlink:show="embed" xlink:actuate="onLoad" draw:mime-type="image/png"/></draw:frame><draw:frame draw:style-name="Mfr2" draw:name="Image172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text:anchor-type="char" svg:x="3.7902in" svg:y="10.5945in" svg:width="0.6866in" svg:height="0.6189in" draw:z-index="46"><draw:image xlink:href="Pictures/10000001000000840000007752069C51.png" xlink:type="simple" xlink:show="embed" xlink:actuate="onLoad" draw:mime-type="image/png"/></draw:frame><draw:frame draw:style-name="Mfr2" draw:name="Image1728" text:anchor-type="char" svg:x="0.7736in" svg:y="10.8752in" svg:width="1.9181in" svg:height="0.128in" draw:z-index="131"><draw:image xlink:href="Pictures/10000001000000D20000000E9805DD49.png" xlink:type="simple" xlink:show="embed" xlink:actuate="onLoad" draw:mime-type="image/png"/></draw:frame><draw:frame draw:style-name="Mfr2" draw:name="Image1729" text:anchor-type="char" svg:x="7.2972in" svg:y="10.8752in" svg:width="0.1984in" svg:height="0.128in" draw:z-index="130"><draw:image xlink:href="Pictures/10000001000000150000000E9A87705E.png" xlink:type="simple" xlink:show="embed" xlink:actuate="onLoad" draw:mime-type="image/png"/></draw:frame></text:p>
      </style:footer-left>
    </style:master-page>
    <style:master-page style:name="Converted32" style:page-layout-name="Mpm7" draw:style-name="Mdp1">
      <style:header>
        <text:p text:style-name="MP1"><draw:frame draw:style-name="Mfr2" draw:name="Image1730" text:anchor-type="char" svg:x="0.4925in" svg:y="0in" svg:width="7.7756in" svg:height="1.3874in" draw:z-index="135"><draw:image xlink:href="Pictures/1000000100000357000000987348AE88.png" xlink:type="simple" xlink:show="embed" xlink:actuate="onLoad" draw:mime-type="image/png"/></draw:frame><draw:frame draw:style-name="Mfr2" draw:name="Image1731" text:anchor-type="char" svg:x="1.6811in" svg:y="0.5965in" svg:width="1.5984in" svg:height="0.4035in" draw:z-index="138"><draw:image xlink:href="Pictures/10000001000000AF0000002C50D151C0.png" xlink:type="simple" xlink:show="embed" xlink:actuate="onLoad" draw:mime-type="image/png"/></draw:frame><draw:frame draw:style-name="Mfr2" draw:name="Image1732" text:anchor-type="char" svg:x="5.5709in" svg:y="0.7409in" svg:width="1.9236in" svg:height="0.2028in" draw:z-index="137"><draw:image xlink:href="Pictures/10000001000000D300000016E301FF34.png" xlink:type="simple" xlink:show="embed" xlink:actuate="onLoad" draw:mime-type="image/png"/></draw:frame></text:p>
      </style:header>
      <style:header-left>
        <text:p text:style-name="MP1"><draw:frame draw:style-name="Mfr3" draw:name="Frame1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28"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28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2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21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33" text:anchor-type="char" svg:x="0.4925in" svg:y="0in" svg:width="7.7756in" svg:height="1.3874in"><draw:image xlink:href="Pictures/1000000100000357000000987348AE88.png" xlink:type="simple" xlink:show="embed" xlink:actuate="onLoad" draw:mime-type="image/png"/></draw:frame><draw:frame draw:style-name="Mfr2" draw:name="Image1734" text:anchor-type="char" svg:x="1.6811in" svg:y="0.5965in" svg:width="1.5984in" svg:height="0.4035in"><draw:image xlink:href="Pictures/10000001000000AF0000002C50D151C0.png" xlink:type="simple" xlink:show="embed" xlink:actuate="onLoad" draw:mime-type="image/png"/></draw:frame><draw:frame draw:style-name="Mfr2" draw:name="Image173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text:anchor-type="char" svg:x="3.7902in" svg:y="10.5945in" svg:width="0.6866in" svg:height="0.6189in" draw:z-index="40"><draw:image xlink:href="Pictures/10000001000000840000007752069C51.png" xlink:type="simple" xlink:show="embed" xlink:actuate="onLoad" draw:mime-type="image/png"/></draw:frame><draw:frame draw:style-name="Mfr2" draw:name="Image1736" text:anchor-type="char" svg:x="0.7736in" svg:y="10.8752in" svg:width="1.9181in" svg:height="0.128in" draw:z-index="141"><draw:image xlink:href="Pictures/10000001000000D20000000E9805DD49.png" xlink:type="simple" xlink:show="embed" xlink:actuate="onLoad" draw:mime-type="image/png"/></draw:frame><draw:frame draw:style-name="Mfr2" draw:name="Image1737" text:anchor-type="char" svg:x="7.2972in" svg:y="10.8752in" svg:width="0.1984in" svg:height="0.128in" draw:z-index="140"><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 text:anchor-type="char" svg:x="7.2972in" svg:y="10.8752in" svg:width="0.2in" svg:height="0.1283in"><draw:text-box><text:p text:style-name="MP8"><text:page-number text:select-page="current">34</text:page-number></text:p></draw:text-box></draw:frame><draw:frame draw:style-name="Mfr3" draw:name="Frame233" text:anchor-type="char" svg:x="7.2972in" svg:y="10.8752in" svg:width="0.2in" svg:height="0.1283in"><draw:text-box><text:p text:style-name="MP8"><text:page-number text:select-page="current">34</text:page-number></text:p></draw:text-box></draw:frame><draw:frame draw:style-name="Mfr3" draw:name="Frame2331" text:anchor-type="char" svg:x="7.2972in" svg:y="10.8752in" svg:width="0.2in" svg:height="0.1283in"><draw:text-box><text:p text:style-name="MP8"><text:page-number text:select-page="current">34</text:page-number></text:p></draw:text-box></draw:frame><draw:frame draw:style-name="Mfr3" draw:name="Frame2251" text:anchor-type="char" svg:x="7.2972in" svg:y="10.8752in" svg:width="0.2in" svg:height="0.1283in"><draw:text-box><text:p text:style-name="MP8"><text:page-number text:select-page="current">34</text:page-number></text:p></draw:text-box></draw:frame><draw:frame draw:style-name="Mfr4" draw:name="Frame22511" text:anchor-type="char" svg:x="7.2972in" svg:y="10.8752in" svg:width="0.2in" svg:height="0.1283in"><draw:text-box><text:p text:style-name="MP8"><text:page-number text:select-page="current">34</text:page-number></text:p></draw:text-box></draw:frame><draw:frame draw:style-name="Mfr2" draw:name="Image1738" text:anchor-type="char" svg:x="0.7736in" svg:y="10.8752in" svg:width="1.9181in" svg:height="0.128in"><draw:image xlink:href="Pictures/10000001000000D20000000E9805DD49.png" xlink:type="simple" xlink:show="embed" xlink:actuate="onLoad" draw:mime-type="image/png"/></draw:frame><draw:frame draw:style-name="Mfr2" draw:name="Image1739"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33" style:page-layout-name="Mpm7" draw:style-name="Mdp1">
      <style:header>
        <text:p text:style-name="MP1"><draw:frame draw:style-name="Mfr3" draw:name="Frame1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3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35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2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27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40" text:anchor-type="char" svg:x="0.4925in" svg:y="0in" svg:width="7.7756in" svg:height="1.3874in"><draw:image xlink:href="Pictures/1000000100000357000000987348AE88.png" xlink:type="simple" xlink:show="embed" xlink:actuate="onLoad" draw:mime-type="image/png"/></draw:frame><draw:frame draw:style-name="Mfr2" draw:name="Image1741" text:anchor-type="char" svg:x="1.6811in" svg:y="0.5965in" svg:width="1.5984in" svg:height="0.4035in"><draw:image xlink:href="Pictures/10000001000000AF0000002C50D151C0.png" xlink:type="simple" xlink:show="embed" xlink:actuate="onLoad" draw:mime-type="image/png"/></draw:frame><draw:frame draw:style-name="Mfr2" draw:name="Image174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743" text:anchor-type="char" svg:x="0.4925in" svg:y="0in" svg:width="7.7756in" svg:height="1.3874in" draw:z-index="147"><draw:image xlink:href="Pictures/1000000100000357000000987348AE88.png" xlink:type="simple" xlink:show="embed" xlink:actuate="onLoad" draw:mime-type="image/png"/></draw:frame><draw:frame draw:style-name="Mfr2" draw:name="Image1744" text:anchor-type="char" svg:x="1.6811in" svg:y="0.5965in" svg:width="1.5984in" svg:height="0.4035in" draw:z-index="146"><draw:image xlink:href="Pictures/10000001000000AF0000002C50D151C0.png" xlink:type="simple" xlink:show="embed" xlink:actuate="onLoad" draw:mime-type="image/png"/></draw:frame><draw:frame draw:style-name="Mfr2" draw:name="Image1745" text:anchor-type="char" svg:x="5.5709in" svg:y="0.7409in" svg:width="1.9236in" svg:height="0.2028in" draw:z-index="145"><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 text:anchor-type="char" svg:x="7.2972in" svg:y="10.8752in" svg:width="0.2in" svg:height="0.1283in"><draw:text-box><text:p text:style-name="MP8"><text:page-number text:select-page="current">35</text:page-number></text:p></draw:text-box></draw:frame><draw:frame draw:style-name="Mfr3" draw:name="Frame239" text:anchor-type="char" svg:x="7.2972in" svg:y="10.8752in" svg:width="0.2in" svg:height="0.1283in"><draw:text-box><text:p text:style-name="MP8"><text:page-number text:select-page="current">35</text:page-number></text:p></draw:text-box></draw:frame><draw:frame draw:style-name="Mfr3" draw:name="Frame2391" text:anchor-type="char" svg:x="7.2972in" svg:y="10.8752in" svg:width="0.2in" svg:height="0.1283in"><draw:text-box><text:p text:style-name="MP8"><text:page-number text:select-page="current">35</text:page-number></text:p></draw:text-box></draw:frame><draw:frame draw:style-name="Mfr3" draw:name="Frame2311" text:anchor-type="char" svg:x="7.2972in" svg:y="10.8752in" svg:width="0.2in" svg:height="0.1283in"><draw:text-box><text:p text:style-name="MP8"><text:page-number text:select-page="current">35</text:page-number></text:p></draw:text-box></draw:frame><draw:frame draw:style-name="Mfr4" draw:name="Frame23111" text:anchor-type="char" svg:x="7.2972in" svg:y="10.8752in" svg:width="0.2in" svg:height="0.1283in"><draw:text-box><text:p text:style-name="MP8"><text:page-number text:select-page="current">35</text:page-number></text:p></draw:text-box></draw:frame><draw:frame draw:style-name="Mfr2" draw:name="Image1746" text:anchor-type="char" svg:x="0.7736in" svg:y="10.8752in" svg:width="1.9181in" svg:height="0.128in"><draw:image xlink:href="Pictures/10000001000000D20000000E9805DD49.png" xlink:type="simple" xlink:show="embed" xlink:actuate="onLoad" draw:mime-type="image/png"/></draw:frame><draw:frame draw:style-name="Mfr2" draw:name="Image174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Copy 1" text:anchor-type="char" svg:x="3.7902in" svg:y="10.5945in" svg:width="0.6866in" svg:height="0.6189in" draw:z-index="22"><draw:image xlink:href="Pictures/10000001000000840000007752069C51.png" xlink:type="simple" xlink:show="embed" xlink:actuate="onLoad" draw:mime-type="image/png"/></draw:frame><draw:frame draw:style-name="Mfr2" draw:name="Image1748" text:anchor-type="char" svg:x="0.7736in" svg:y="10.8752in" svg:width="1.9181in" svg:height="0.128in" draw:z-index="149"><draw:image xlink:href="Pictures/10000001000000D20000000E9805DD49.png" xlink:type="simple" xlink:show="embed" xlink:actuate="onLoad" draw:mime-type="image/png"/></draw:frame><draw:frame draw:style-name="Mfr2" draw:name="Image1749" text:anchor-type="char" svg:x="7.2972in" svg:y="10.8752in" svg:width="0.1984in" svg:height="0.128in" draw:z-index="150"><draw:image xlink:href="Pictures/10000001000000150000000E9A87705E.png" xlink:type="simple" xlink:show="embed" xlink:actuate="onLoad" draw:mime-type="image/png"/></draw:frame></text:p>
      </style:footer-left>
    </style:master-page>
    <style:master-page style:name="Converted34" style:page-layout-name="Mpm7" draw:style-name="Mdp1">
      <style:header>
        <text:p text:style-name="MP1"><draw:frame draw:style-name="Mfr2" draw:name="Image1750" text:anchor-type="char" svg:x="0.4925in" svg:y="0in" svg:width="7.7756in" svg:height="1.3874in" draw:z-index="157"><draw:image xlink:href="Pictures/1000000100000357000000987348AE88.png" xlink:type="simple" xlink:show="embed" xlink:actuate="onLoad" draw:mime-type="image/png"/></draw:frame><draw:frame draw:style-name="Mfr2" draw:name="Image1751" text:anchor-type="char" svg:x="1.6811in" svg:y="0.5965in" svg:width="1.5984in" svg:height="0.4035in" draw:z-index="160"><draw:image xlink:href="Pictures/10000001000000AF0000002C50D151C0.png" xlink:type="simple" xlink:show="embed" xlink:actuate="onLoad" draw:mime-type="image/png"/></draw:frame><draw:frame draw:style-name="Mfr2" draw:name="Image1752" text:anchor-type="char" svg:x="5.5709in" svg:y="0.7409in" svg:width="1.9236in" svg:height="0.2028in" draw:z-index="159"><draw:image xlink:href="Pictures/10000001000000D300000016E301FF34.png" xlink:type="simple" xlink:show="embed" xlink:actuate="onLoad" draw:mime-type="image/png"/></draw:frame></text:p>
      </style:header>
      <style:header-left>
        <text:p text:style-name="MP1"><draw:frame draw:style-name="Mfr3" draw:name="Frame1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4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4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37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3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53" text:anchor-type="char" svg:x="0.4925in" svg:y="0in" svg:width="7.7756in" svg:height="1.3874in"><draw:image xlink:href="Pictures/1000000100000357000000987348AE88.png" xlink:type="simple" xlink:show="embed" xlink:actuate="onLoad" draw:mime-type="image/png"/></draw:frame><draw:frame draw:style-name="Mfr2" draw:name="Image1754" text:anchor-type="char" svg:x="1.6811in" svg:y="0.5965in" svg:width="1.5984in" svg:height="0.4035in"><draw:image xlink:href="Pictures/10000001000000AF0000002C50D151C0.png" xlink:type="simple" xlink:show="embed" xlink:actuate="onLoad" draw:mime-type="image/png"/></draw:frame><draw:frame draw:style-name="Mfr2" draw:name="Image175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Copy 1 Copy 1" text:anchor-type="char" svg:x="3.7902in" svg:y="10.5945in" svg:width="0.6866in" svg:height="0.6189in" draw:z-index="4"><draw:image xlink:href="Pictures/10000001000000840000007752069C51.png" xlink:type="simple" xlink:show="embed" xlink:actuate="onLoad" draw:mime-type="image/png"/></draw:frame><draw:frame draw:style-name="Mfr2" draw:name="Image1756" text:anchor-type="char" svg:x="0.7736in" svg:y="10.8752in" svg:width="1.9181in" svg:height="0.128in" draw:z-index="162"><draw:image xlink:href="Pictures/10000001000000D20000000E9805DD49.png" xlink:type="simple" xlink:show="embed" xlink:actuate="onLoad" draw:mime-type="image/png"/></draw:frame><draw:frame draw:style-name="Mfr2" draw:name="Image1757" text:anchor-type="char" svg:x="7.2972in" svg:y="10.8752in" svg:width="0.1984in" svg:height="0.128in" draw:z-index="165"><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7" text:anchor-type="char" svg:x="7.2972in" svg:y="10.8752in" svg:width="0.2in" svg:height="0.1283in"><draw:text-box><text:p text:style-name="MP8"><text:page-number text:select-page="current">36</text:page-number></text:p></draw:text-box></draw:frame><draw:frame draw:style-name="Mfr3" draw:name="Frame250" text:anchor-type="char" svg:x="7.2972in" svg:y="10.8752in" svg:width="0.2in" svg:height="0.1283in"><draw:text-box><text:p text:style-name="MP8"><text:page-number text:select-page="current">36</text:page-number></text:p></draw:text-box></draw:frame><draw:frame draw:style-name="Mfr3" draw:name="Frame2501" text:anchor-type="char" svg:x="7.2972in" svg:y="10.8752in" svg:width="0.2in" svg:height="0.1283in"><draw:text-box><text:p text:style-name="MP8"><text:page-number text:select-page="current">36</text:page-number></text:p></draw:text-box></draw:frame><draw:frame draw:style-name="Mfr3" draw:name="Frame2411" text:anchor-type="char" svg:x="7.2972in" svg:y="10.8752in" svg:width="0.2in" svg:height="0.1283in"><draw:text-box><text:p text:style-name="MP8"><text:page-number text:select-page="current">36</text:page-number></text:p></draw:text-box></draw:frame><draw:frame draw:style-name="Mfr4" draw:name="Frame24111" text:anchor-type="char" svg:x="7.2972in" svg:y="10.8752in" svg:width="0.2in" svg:height="0.1283in"><draw:text-box><text:p text:style-name="MP8"><text:page-number text:select-page="current">36</text:page-number></text:p></draw:text-box></draw:frame><draw:frame draw:style-name="Mfr2" draw:name="Image1758" text:anchor-type="char" svg:x="0.7736in" svg:y="10.8752in" svg:width="1.9181in" svg:height="0.128in"><draw:image xlink:href="Pictures/10000001000000D20000000E9805DD49.png" xlink:type="simple" xlink:show="embed" xlink:actuate="onLoad" draw:mime-type="image/png"/></draw:frame><draw:frame draw:style-name="Mfr2" draw:name="Image1759"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35" style:page-layout-name="Mpm7" draw:style-name="Mdp1">
      <style:header>
        <text:p text:style-name="MP1"><draw:frame draw:style-name="Mfr3" draw:name="Frame2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5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5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4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4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60" text:anchor-type="char" svg:x="0.4925in" svg:y="0in" svg:width="7.7756in" svg:height="1.3874in"><draw:image xlink:href="Pictures/1000000100000357000000987348AE88.png" xlink:type="simple" xlink:show="embed" xlink:actuate="onLoad" draw:mime-type="image/png"/></draw:frame><draw:frame draw:style-name="Mfr2" draw:name="Image1761" text:anchor-type="char" svg:x="1.6811in" svg:y="0.5965in" svg:width="1.5984in" svg:height="0.4035in"><draw:image xlink:href="Pictures/10000001000000AF0000002C50D151C0.png" xlink:type="simple" xlink:show="embed" xlink:actuate="onLoad" draw:mime-type="image/png"/></draw:frame><draw:frame draw:style-name="Mfr2" draw:name="Image176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763" text:anchor-type="char" svg:x="0.4925in" svg:y="0in" svg:width="7.7756in" svg:height="1.3874in" draw:z-index="170"><draw:image xlink:href="Pictures/1000000100000357000000987348AE88.png" xlink:type="simple" xlink:show="embed" xlink:actuate="onLoad" draw:mime-type="image/png"/></draw:frame><draw:frame draw:style-name="Mfr2" draw:name="Image1764" text:anchor-type="char" svg:x="1.6811in" svg:y="0.5965in" svg:width="1.5984in" svg:height="0.4035in" draw:z-index="172"><draw:image xlink:href="Pictures/10000001000000AF0000002C50D151C0.png" xlink:type="simple" xlink:show="embed" xlink:actuate="onLoad" draw:mime-type="image/png"/></draw:frame><draw:frame draw:style-name="Mfr2" draw:name="Image1765" text:anchor-type="char" svg:x="5.5709in" svg:y="0.7409in" svg:width="1.9236in" svg:height="0.2028in" draw:z-index="171"><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 text:anchor-type="char" svg:x="7.2972in" svg:y="10.8752in" svg:width="0.2in" svg:height="0.1283in"><draw:text-box><text:p text:style-name="MP8"><text:page-number text:select-page="current">37</text:page-number></text:p></draw:text-box></draw:frame><draw:frame draw:style-name="Mfr3" draw:name="Frame257" text:anchor-type="char" svg:x="7.2972in" svg:y="10.8752in" svg:width="0.2in" svg:height="0.1283in"><draw:text-box><text:p text:style-name="MP8"><text:page-number text:select-page="current">37</text:page-number></text:p></draw:text-box></draw:frame><draw:frame draw:style-name="Mfr3" draw:name="Frame2571" text:anchor-type="char" svg:x="7.2972in" svg:y="10.8752in" svg:width="0.2in" svg:height="0.1283in"><draw:text-box><text:p text:style-name="MP8"><text:page-number text:select-page="current">37</text:page-number></text:p></draw:text-box></draw:frame><draw:frame draw:style-name="Mfr3" draw:name="Frame2471" text:anchor-type="char" svg:x="7.2972in" svg:y="10.8752in" svg:width="0.2in" svg:height="0.1283in"><draw:text-box><text:p text:style-name="MP8"><text:page-number text:select-page="current">37</text:page-number></text:p></draw:text-box></draw:frame><draw:frame draw:style-name="Mfr4" draw:name="Frame24711" text:anchor-type="char" svg:x="7.2972in" svg:y="10.8752in" svg:width="0.2in" svg:height="0.1283in"><draw:text-box><text:p text:style-name="MP8"><text:page-number text:select-page="current">37</text:page-number></text:p></draw:text-box></draw:frame><draw:frame draw:style-name="Mfr2" draw:name="Image1766" text:anchor-type="char" svg:x="0.7736in" svg:y="10.8752in" svg:width="1.9181in" svg:height="0.128in"><draw:image xlink:href="Pictures/10000001000000D20000000E9805DD49.png" xlink:type="simple" xlink:show="embed" xlink:actuate="onLoad" draw:mime-type="image/png"/></draw:frame><draw:frame draw:style-name="Mfr2" draw:name="Image176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Copy 1 Copy 1 Copy 1" text:anchor-type="char" svg:x="3.7902in" svg:y="10.5945in" svg:width="0.6866in" svg:height="0.6189in" draw:z-index="80"><draw:image xlink:href="Pictures/10000001000000840000007752069C51.png" xlink:type="simple" xlink:show="embed" xlink:actuate="onLoad" draw:mime-type="image/png"/></draw:frame><draw:frame draw:style-name="Mfr2" draw:name="Image1768" text:anchor-type="char" svg:x="0.7736in" svg:y="10.8752in" svg:width="1.9181in" svg:height="0.128in" draw:z-index="175"><draw:image xlink:href="Pictures/10000001000000D20000000E9805DD49.png" xlink:type="simple" xlink:show="embed" xlink:actuate="onLoad" draw:mime-type="image/png"/></draw:frame><draw:frame draw:style-name="Mfr2" draw:name="Image1769" text:anchor-type="char" svg:x="7.2972in" svg:y="10.8752in" svg:width="0.1984in" svg:height="0.128in" draw:z-index="174"><draw:image xlink:href="Pictures/10000001000000150000000E9A87705E.png" xlink:type="simple" xlink:show="embed" xlink:actuate="onLoad" draw:mime-type="image/png"/></draw:frame></text:p>
      </style:footer-left>
    </style:master-page>
    <style:master-page style:name="Converted36" style:page-layout-name="Mpm7" draw:style-name="Mdp1">
      <style:header>
        <text:p text:style-name="MP1"><draw:frame draw:style-name="Mfr2" draw:name="Image1770" text:anchor-type="char" svg:x="0.4925in" svg:y="0in" svg:width="7.7756in" svg:height="1.3874in" draw:z-index="182"><draw:image xlink:href="Pictures/1000000100000357000000987348AE88.png" xlink:type="simple" xlink:show="embed" xlink:actuate="onLoad" draw:mime-type="image/png"/></draw:frame><draw:frame draw:style-name="Mfr2" draw:name="Image1771" text:anchor-type="char" svg:x="1.6811in" svg:y="0.5965in" svg:width="1.5984in" svg:height="0.4035in" draw:z-index="181"><draw:image xlink:href="Pictures/10000001000000AF0000002C50D151C0.png" xlink:type="simple" xlink:show="embed" xlink:actuate="onLoad" draw:mime-type="image/png"/></draw:frame><draw:frame draw:style-name="Mfr2" draw:name="Image1772" text:anchor-type="char" svg:x="5.5709in" svg:y="0.7409in" svg:width="1.9236in" svg:height="0.2028in" draw:z-index="180"><draw:image xlink:href="Pictures/10000001000000D300000016E301FF34.png" xlink:type="simple" xlink:show="embed" xlink:actuate="onLoad" draw:mime-type="image/png"/></draw:frame></text:p>
      </style:header>
      <style:header-left>
        <text:p text:style-name="MP1"><draw:frame draw:style-name="Mfr3" draw:name="Frame22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4"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6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6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5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53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73" text:anchor-type="char" svg:x="0.4925in" svg:y="0in" svg:width="7.7756in" svg:height="1.3874in"><draw:image xlink:href="Pictures/1000000100000357000000987348AE88.png" xlink:type="simple" xlink:show="embed" xlink:actuate="onLoad" draw:mime-type="image/png"/></draw:frame><draw:frame draw:style-name="Mfr2" draw:name="Image1774" text:anchor-type="char" svg:x="1.6811in" svg:y="0.5965in" svg:width="1.5984in" svg:height="0.4035in"><draw:image xlink:href="Pictures/10000001000000AF0000002C50D151C0.png" xlink:type="simple" xlink:show="embed" xlink:actuate="onLoad" draw:mime-type="image/png"/></draw:frame><draw:frame draw:style-name="Mfr2" draw:name="Image1775"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Copy 1 Copy 1 Copy 1 Copy 1" text:anchor-type="char" svg:x="3.7902in" svg:y="10.5945in" svg:width="0.6866in" svg:height="0.6189in" draw:z-index="48"><draw:image xlink:href="Pictures/10000001000000840000007752069C51.png" xlink:type="simple" xlink:show="embed" xlink:actuate="onLoad" draw:mime-type="image/png"/></draw:frame><draw:frame draw:style-name="Mfr2" draw:name="Image1776" text:anchor-type="char" svg:x="0.7736in" svg:y="10.8752in" svg:width="1.9181in" svg:height="0.128in" draw:z-index="184"><draw:image xlink:href="Pictures/10000001000000D20000000E9805DD49.png" xlink:type="simple" xlink:show="embed" xlink:actuate="onLoad" draw:mime-type="image/png"/></draw:frame><draw:frame draw:style-name="Mfr2" draw:name="Image1777" text:anchor-type="char" svg:x="7.2972in" svg:y="10.8752in" svg:width="0.1984in" svg:height="0.128in" draw:z-index="183"><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0" text:anchor-type="char" svg:x="7.2972in" svg:y="10.8752in" svg:width="0.2in" svg:height="0.1283in"><draw:text-box><text:p text:style-name="MP8"><text:page-number text:select-page="current">38</text:page-number></text:p></draw:text-box></draw:frame><draw:frame draw:style-name="Mfr3" draw:name="Frame267" text:anchor-type="char" svg:x="7.2972in" svg:y="10.8752in" svg:width="0.2in" svg:height="0.1283in"><draw:text-box><text:p text:style-name="MP8"><text:page-number text:select-page="current">38</text:page-number></text:p></draw:text-box></draw:frame><draw:frame draw:style-name="Mfr3" draw:name="Frame2671" text:anchor-type="char" svg:x="7.2972in" svg:y="10.8752in" svg:width="0.2in" svg:height="0.1283in"><draw:text-box><text:p text:style-name="MP8"><text:page-number text:select-page="current">38</text:page-number></text:p></draw:text-box></draw:frame><draw:frame draw:style-name="Mfr3" draw:name="Frame25711" text:anchor-type="char" svg:x="7.2972in" svg:y="10.8752in" svg:width="0.2in" svg:height="0.1283in"><draw:text-box><text:p text:style-name="MP8"><text:page-number text:select-page="current">38</text:page-number></text:p></draw:text-box></draw:frame><draw:frame draw:style-name="Mfr4" draw:name="Frame257111" text:anchor-type="char" svg:x="7.2972in" svg:y="10.8752in" svg:width="0.2in" svg:height="0.1283in"><draw:text-box><text:p text:style-name="MP8"><text:page-number text:select-page="current">38</text:page-number></text:p></draw:text-box></draw:frame><draw:frame draw:style-name="Mfr2" draw:name="Image1778" text:anchor-type="char" svg:x="0.7736in" svg:y="10.8752in" svg:width="1.9181in" svg:height="0.128in"><draw:image xlink:href="Pictures/10000001000000D20000000E9805DD49.png" xlink:type="simple" xlink:show="embed" xlink:actuate="onLoad" draw:mime-type="image/png"/></draw:frame><draw:frame draw:style-name="Mfr2" draw:name="Image1779"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37" style:page-layout-name="Mpm7" draw:style-name="Mdp1">
      <style:header>
        <text:p text:style-name="MP1"><draw:frame draw:style-name="Mfr3" draw:name="Frame2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7"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6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6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5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5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780" text:anchor-type="char" svg:x="0.4925in" svg:y="0in" svg:width="7.7756in" svg:height="1.3874in"><draw:image xlink:href="Pictures/1000000100000357000000987348AE88.png" xlink:type="simple" xlink:show="embed" xlink:actuate="onLoad" draw:mime-type="image/png"/></draw:frame><draw:frame draw:style-name="Mfr2" draw:name="Image1781" text:anchor-type="char" svg:x="1.6811in" svg:y="0.5965in" svg:width="1.5984in" svg:height="0.4035in"><draw:image xlink:href="Pictures/10000001000000AF0000002C50D151C0.png" xlink:type="simple" xlink:show="embed" xlink:actuate="onLoad" draw:mime-type="image/png"/></draw:frame><draw:frame draw:style-name="Mfr2" draw:name="Image1782"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783" text:anchor-type="char" svg:x="0.4925in" svg:y="0in" svg:width="7.7756in" svg:height="1.3874in" draw:z-index="191"><draw:image xlink:href="Pictures/1000000100000357000000987348AE88.png" xlink:type="simple" xlink:show="embed" xlink:actuate="onLoad" draw:mime-type="image/png"/></draw:frame><draw:frame draw:style-name="Mfr2" draw:name="Image1784" text:anchor-type="char" svg:x="1.6811in" svg:y="0.5965in" svg:width="1.5984in" svg:height="0.4035in" draw:z-index="190"><draw:image xlink:href="Pictures/10000001000000AF0000002C50D151C0.png" xlink:type="simple" xlink:show="embed" xlink:actuate="onLoad" draw:mime-type="image/png"/></draw:frame><draw:frame draw:style-name="Mfr2" draw:name="Image1785" text:anchor-type="char" svg:x="5.5709in" svg:y="0.7409in" svg:width="1.9236in" svg:height="0.2028in" draw:z-index="189"><draw:image xlink:href="Pictures/10000001000000D300000016E301FF34.png" xlink:type="simple" xlink:show="embed" xlink:actuate="onLoad" draw:mime-type="image/png"/></draw:frame></text:p>
      </style:header-left>
      <style:footer>
        <text:p text:style-name="MP1"><draw:frame draw:style-name="Mfr1" draw:name="Image 134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4" text:anchor-type="char" svg:x="7.2972in" svg:y="10.8752in" svg:width="0.2in" svg:height="0.1283in"><draw:text-box><text:p text:style-name="MP8"><text:page-number text:select-page="current">39</text:page-number></text:p></draw:text-box></draw:frame><draw:frame draw:style-name="Mfr3" draw:name="Frame273" text:anchor-type="char" svg:x="7.2972in" svg:y="10.8752in" svg:width="0.2in" svg:height="0.1283in"><draw:text-box><text:p text:style-name="MP8"><text:page-number text:select-page="current">39</text:page-number></text:p></draw:text-box></draw:frame><draw:frame draw:style-name="Mfr3" draw:name="Frame2731" text:anchor-type="char" svg:x="7.2972in" svg:y="10.8752in" svg:width="0.2in" svg:height="0.1283in"><draw:text-box><text:p text:style-name="MP8"><text:page-number text:select-page="current">39</text:page-number></text:p></draw:text-box></draw:frame><draw:frame draw:style-name="Mfr3" draw:name="Frame26311" text:anchor-type="char" svg:x="7.2972in" svg:y="10.8752in" svg:width="0.2in" svg:height="0.1283in"><draw:text-box><text:p text:style-name="MP8"><text:page-number text:select-page="current">39</text:page-number></text:p></draw:text-box></draw:frame><draw:frame draw:style-name="Mfr4" draw:name="Frame263111" text:anchor-type="char" svg:x="7.2972in" svg:y="10.8752in" svg:width="0.2in" svg:height="0.1283in"><draw:text-box><text:p text:style-name="MP8"><text:page-number text:select-page="current">39</text:page-number></text:p></draw:text-box></draw:frame><draw:frame draw:style-name="Mfr2" draw:name="Image1786" text:anchor-type="char" svg:x="0.7736in" svg:y="10.8752in" svg:width="1.9181in" svg:height="0.128in"><draw:image xlink:href="Pictures/10000001000000D20000000E9805DD49.png" xlink:type="simple" xlink:show="embed" xlink:actuate="onLoad" draw:mime-type="image/png"/></draw:frame><draw:frame draw:style-name="Mfr2" draw:name="Image1787" text:anchor-type="char" svg:x="7.2972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31 Copy 1 Copy 1 Copy 1 Copy 1 Copy 1 Copy 1 Copy 1 Copy 1 Copy 1 Copy 1 Copy 1 Copy 1 Copy 1 Copy 1 Copy 1 Copy 1 Copy 1 Copy 1 Copy 1 Copy 1 Copy 1 Copy 1 Copy 1 Copy 1" text:anchor-type="char" svg:x="3.7902in" svg:y="10.5945in" svg:width="0.6866in" svg:height="0.6189in" draw:z-index="49"><draw:image xlink:href="Pictures/10000001000000840000007752069C51.png" xlink:type="simple" xlink:show="embed" xlink:actuate="onLoad" draw:mime-type="image/png"/></draw:frame><draw:frame draw:style-name="Mfr2" draw:name="Image1788" text:anchor-type="char" svg:x="0.7736in" svg:y="10.8752in" svg:width="1.9181in" svg:height="0.128in" draw:z-index="193"><draw:image xlink:href="Pictures/10000001000000D20000000E9805DD49.png" xlink:type="simple" xlink:show="embed" xlink:actuate="onLoad" draw:mime-type="image/png"/></draw:frame><draw:frame draw:style-name="Mfr2" draw:name="Image1789" text:anchor-type="char" svg:x="7.2972in" svg:y="10.8752in" svg:width="0.1984in" svg:height="0.128in" draw:z-index="192"><draw:image xlink:href="Pictures/10000001000000150000000E9A87705E.png" xlink:type="simple" xlink:show="embed" xlink:actuate="onLoad" draw:mime-type="image/png"/></draw:frame></text:p>
      </style:footer-left>
    </style:master-page>
    <style:master-page style:name="Converted38" style:page-layout-name="Mpm6" draw:style-name="Mdp1">
      <style:header>
        <text:p text:style-name="MP1"><draw:frame draw:style-name="Mfr1" draw:name="Image 1579" text:anchor-type="char" svg:x="0.4937in" svg:y="0in" svg:width="7.7736in" svg:height="1.3681in" draw:z-index="66"><draw:image xlink:href="Pictures/10000000000009180000019B2F5AA03B.png" xlink:type="simple" xlink:show="embed" xlink:actuate="onLoad" draw:mime-type="image/png"/></draw:frame></text:p>
      </style:header>
      <style:header-left>
        <text:p text:style-name="MP1"><draw:frame draw:style-name="Mfr1" draw:name="Image 1580"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581" text:anchor-type="char" svg:x="3.7965in" svg:y="10.5917in" svg:width="0.6945in" svg:height="0.6138in" draw:z-index="0"><draw:image xlink:href="Pictures/10000000000000D0000000B830B1DD11.jpg" xlink:type="simple" xlink:show="embed" xlink:actuate="onLoad" draw:mime-type="image/jpeg"/></draw:frame><draw:frame draw:style-name="Mfr2" draw:name="Image123" text:anchor-type="char" svg:x="0.7752in" svg:y="10.8756in" svg:width="1.9138in" svg:height="0.1217in" draw:z-index="229"><draw:image xlink:href="Pictures/10000001000000D20000000D53C11442.png" xlink:type="simple" xlink:show="embed" xlink:actuate="onLoad" draw:mime-type="image/png"/></draw:frame><draw:frame draw:style-name="Mfr2" draw:name="Image124" text:anchor-type="char" svg:x="7.2547in" svg:y="10.8752in" svg:width="0.1984in" svg:height="0.128in" draw:z-index="231"><draw:image xlink:href="Pictures/10000001000000150000000E9A87705E.png" xlink:type="simple" xlink:show="embed" xlink:actuate="onLoad" draw:mime-type="image/png"/></draw:frame></text:p>
      </style:footer>
      <style:footer-left>
        <text:p text:style-name="MP1"><draw:frame draw:style-name="Mfr1" draw:name="Image 1584" text:anchor-type="char" svg:x="3.7965in" svg:y="10.5917in" svg:width="0.6945in" svg:height="0.6138in"><draw:image xlink:href="Pictures/10000000000000D0000000B830B1DD11.jpg" xlink:type="simple" xlink:show="embed" xlink:actuate="onLoad" draw:mime-type="image/jpeg"/></draw:frame><draw:frame draw:style-name="Mfr4" draw:name="Frame269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2701" text:anchor-type="char" svg:x="7.2972in" svg:y="10.8752in" svg:width="0.198in" svg:height="0.1283in"><draw:text-box><text:p text:style-name="MP8"><text:page-number text:select-page="current">40</text:page-number></text:p></draw:text-box></draw:frame><draw:frame draw:style-name="Mfr3" draw:name="Frame276" text:anchor-type="char" svg:x="7.2972in" svg:y="10.8752in" svg:width="0.198in" svg:height="0.1283in"><draw:text-box><text:p text:style-name="MP8"><text:page-number text:select-page="current">40</text:page-number></text:p></draw:text-box></draw:frame><draw:frame draw:style-name="Mfr3" draw:name="Frame26611" text:anchor-type="char" svg:x="7.2972in" svg:y="10.8752in" svg:width="0.198in" svg:height="0.1283in"><draw:text-box><text:p text:style-name="MP8"><text:page-number text:select-page="current">40</text:page-number></text:p></draw:text-box></draw:frame><draw:frame draw:style-name="Mfr2" draw:name="Image125" text:anchor-type="char" svg:x="0.7752in" svg:y="10.8756in" svg:width="1.9138in" svg:height="0.1217in"><draw:image xlink:href="Pictures/10000001000000D20000000D53C11442.png" xlink:type="simple" xlink:show="embed" xlink:actuate="onLoad" draw:mime-type="image/png"/></draw:frame><draw:frame draw:style-name="Mfr2" draw:name="Image540" text:anchor-type="char" svg:x="7.2972in" svg:y="10.8752in" svg:width="0.1965in" svg:height="0.128in"><draw:image xlink:href="Pictures/10000001000000150000000E9A87705E.png" xlink:type="simple" xlink:show="embed" xlink:actuate="onLoad" draw:mime-type="image/png"/></draw:frame></text:p>
      </style:footer-left>
    </style:master-page>
    <style:master-page style:name="Converted39" style:page-layout-name="Mpm6" draw:style-name="Mdp1">
      <style:header>
        <text:p text:style-name="MP1"><draw:frame draw:style-name="Mfr1" draw:name="Image 1579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580 Copy 1" text:anchor-type="char" svg:x="0.4937in" svg:y="0in" svg:width="7.7736in" svg:height="1.3681in" draw:z-index="213"><draw:image xlink:href="Pictures/10000000000009180000019B2F5AA03B.png" xlink:type="simple" xlink:show="embed" xlink:actuate="onLoad" draw:mime-type="image/png"/></draw:frame></text:p>
      </style:header-left>
      <style:footer>
        <text:p text:style-name="MP1"><draw:frame draw:style-name="Mfr1" draw:name="Image 1581 Copy 1" text:anchor-type="char" svg:x="3.7965in" svg:y="10.5917in" svg:width="0.6945in" svg:height="0.6138in"><draw:image xlink:href="Pictures/10000000000000D0000000B830B1DD11.jpg" xlink:type="simple" xlink:show="embed" xlink:actuate="onLoad" draw:mime-type="image/jpeg"/></draw:frame><draw:frame draw:style-name="Mfr3" draw:name="Frame254"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77"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77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67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27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55" text:anchor-type="char" svg:x="7.2547in" svg:y="10.8752in" svg:width="0.2in" svg:height="0.1283in"><draw:text-box><text:p text:style-name="MP8"><text:page-number text:select-page="current">41</text:page-number></text:p></draw:text-box></draw:frame><draw:frame draw:style-name="Mfr3" draw:name="Frame278" text:anchor-type="char" svg:x="7.2547in" svg:y="10.8752in" svg:width="0.2in" svg:height="0.1283in"><draw:text-box><text:p text:style-name="MP8"><text:page-number text:select-page="current">41</text:page-number></text:p></draw:text-box></draw:frame><draw:frame draw:style-name="Mfr3" draw:name="Frame2781" text:anchor-type="char" svg:x="7.2547in" svg:y="10.8752in" svg:width="0.2in" svg:height="0.1283in"><draw:text-box><text:p text:style-name="MP8"><text:page-number text:select-page="current">41</text:page-number></text:p></draw:text-box></draw:frame><draw:frame draw:style-name="Mfr3" draw:name="Frame26811" text:anchor-type="char" svg:x="7.2547in" svg:y="10.8752in" svg:width="0.2in" svg:height="0.1283in"><draw:text-box><text:p text:style-name="MP8"><text:page-number text:select-page="current">41</text:page-number></text:p></draw:text-box></draw:frame><draw:frame draw:style-name="Mfr4" draw:name="Frame27311" text:anchor-type="char" svg:x="7.2547in" svg:y="10.8752in" svg:width="0.2in" svg:height="0.1283in"><draw:text-box><text:p text:style-name="MP8"><text:page-number text:select-page="current">41</text:page-number></text:p></draw:text-box></draw:frame><draw:frame draw:style-name="Mfr2" draw:name="Image1790" text:anchor-type="char" svg:x="0.7752in" svg:y="10.8756in" svg:width="1.9138in" svg:height="0.1217in"><draw:image xlink:href="Pictures/10000001000000D20000000D53C11442.png" xlink:type="simple" xlink:show="embed" xlink:actuate="onLoad" draw:mime-type="image/png"/></draw:frame><draw:frame draw:style-name="Mfr2" draw:name="Image1791" text:anchor-type="char" svg:x="7.2547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584 Copy 1" text:anchor-type="char" svg:x="3.7965in" svg:y="10.5917in" svg:width="0.6945in" svg:height="0.6138in" draw:z-index="216"><draw:image xlink:href="Pictures/10000000000000D0000000B830B1DD11.jpg" xlink:type="simple" xlink:show="embed" xlink:actuate="onLoad" draw:mime-type="image/jpeg"/></draw:frame><draw:frame draw:style-name="Mfr2" draw:name="Image1792" text:anchor-type="char" svg:x="0.7752in" svg:y="10.8756in" svg:width="1.9138in" svg:height="0.1217in" draw:z-index="307"><draw:image xlink:href="Pictures/10000001000000D20000000D53C11442.png" xlink:type="simple" xlink:show="embed" xlink:actuate="onLoad" draw:mime-type="image/png"/></draw:frame><draw:frame draw:style-name="Mfr2" draw:name="Image1793" text:anchor-type="char" svg:x="7.2972in" svg:y="10.8752in" svg:width="0.1965in" svg:height="0.128in" draw:z-index="306"><draw:image xlink:href="Pictures/10000001000000150000000E9A87705E.png" xlink:type="simple" xlink:show="embed" xlink:actuate="onLoad" draw:mime-type="image/png"/></draw:frame></text:p>
      </style:footer-left>
    </style:master-page>
    <style:master-page style:name="Converted40" style:page-layout-name="Mpm6" draw:style-name="Mdp1">
      <style:header>
        <text:p text:style-name="MP1"><draw:frame draw:style-name="Mfr1" draw:name="Image 1579 Copy 1 Copy 1" text:anchor-type="char" svg:x="0.4937in" svg:y="0in" svg:width="7.7736in" svg:height="1.3681in" draw:z-index="210"><draw:image xlink:href="Pictures/10000000000009180000019B2F5AA03B.png" xlink:type="simple" xlink:show="embed" xlink:actuate="onLoad" draw:mime-type="image/png"/></draw:frame></text:p>
      </style:header>
      <style:header-left>
        <text:p text:style-name="MP1"><draw:frame draw:style-name="Mfr1" draw:name="Image 1580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581 Copy 1 Copy 1" text:anchor-type="char" svg:x="3.7965in" svg:y="10.5917in" svg:width="0.6945in" svg:height="0.6138in" draw:z-index="212"><draw:image xlink:href="Pictures/10000000000000D0000000B830B1DD11.jpg" xlink:type="simple" xlink:show="embed" xlink:actuate="onLoad" draw:mime-type="image/jpeg"/></draw:frame><draw:frame draw:style-name="Mfr2" draw:name="Image1794" text:anchor-type="char" svg:x="0.7752in" svg:y="10.8756in" svg:width="1.9138in" svg:height="0.1217in" draw:z-index="305"><draw:image xlink:href="Pictures/10000001000000D20000000D53C11442.png" xlink:type="simple" xlink:show="embed" xlink:actuate="onLoad" draw:mime-type="image/png"/></draw:frame><draw:frame draw:style-name="Mfr2" draw:name="Image1795" text:anchor-type="char" svg:x="7.2547in" svg:y="10.8752in" svg:width="0.1984in" svg:height="0.128in" draw:z-index="304"><draw:image xlink:href="Pictures/10000001000000150000000E9A87705E.png" xlink:type="simple" xlink:show="embed" xlink:actuate="onLoad" draw:mime-type="image/png"/></draw:frame></text:p>
      </style:footer>
      <style:footer-left>
        <text:p text:style-name="MP1"><draw:frame draw:style-name="Mfr1" draw:name="Image 1584 Copy 1 Copy 1" text:anchor-type="char" svg:x="3.7965in" svg:y="10.5917in" svg:width="0.6945in" svg:height="0.6138in"><draw:image xlink:href="Pictures/10000000000000D0000000B830B1DD11.jpg" xlink:type="simple" xlink:show="embed" xlink:actuate="onLoad" draw:mime-type="image/jpeg"/></draw:frame><draw:frame draw:style-name="Mfr3" draw:name="Frame264"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84"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84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77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279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65" text:anchor-type="char" svg:x="7.2972in" svg:y="10.8752in" svg:width="0.198in" svg:height="0.1283in"><draw:text-box><text:p text:style-name="MP8"><text:page-number text:select-page="current">42</text:page-number></text:p></draw:text-box></draw:frame><draw:frame draw:style-name="Mfr3" draw:name="Frame285" text:anchor-type="char" svg:x="7.2972in" svg:y="10.8752in" svg:width="0.198in" svg:height="0.1283in"><draw:text-box><text:p text:style-name="MP8"><text:page-number text:select-page="current">42</text:page-number></text:p></draw:text-box></draw:frame><draw:frame draw:style-name="Mfr3" draw:name="Frame2851" text:anchor-type="char" svg:x="7.2972in" svg:y="10.8752in" svg:width="0.198in" svg:height="0.1283in"><draw:text-box><text:p text:style-name="MP8"><text:page-number text:select-page="current">42</text:page-number></text:p></draw:text-box></draw:frame><draw:frame draw:style-name="Mfr3" draw:name="Frame27811" text:anchor-type="char" svg:x="7.2972in" svg:y="10.8752in" svg:width="0.198in" svg:height="0.1283in"><draw:text-box><text:p text:style-name="MP8"><text:page-number text:select-page="current">42</text:page-number></text:p></draw:text-box></draw:frame><draw:frame draw:style-name="Mfr4" draw:name="Frame2801" text:anchor-type="char" svg:x="7.2972in" svg:y="10.8752in" svg:width="0.198in" svg:height="0.1283in"><draw:text-box><text:p text:style-name="MP8"><text:page-number text:select-page="current">42</text:page-number></text:p></draw:text-box></draw:frame><draw:frame draw:style-name="Mfr2" draw:name="Image1796" text:anchor-type="char" svg:x="0.7752in" svg:y="10.8756in" svg:width="1.9138in" svg:height="0.1217in"><draw:image xlink:href="Pictures/10000001000000D20000000D53C11442.png" xlink:type="simple" xlink:show="embed" xlink:actuate="onLoad" draw:mime-type="image/png"/></draw:frame><draw:frame draw:style-name="Mfr2" draw:name="Image1797" text:anchor-type="char" svg:x="7.2972in" svg:y="10.8752in" svg:width="0.1965in" svg:height="0.128in"><draw:image xlink:href="Pictures/10000001000000150000000E9A87705E.png" xlink:type="simple" xlink:show="embed" xlink:actuate="onLoad" draw:mime-type="image/png"/></draw:frame></text:p>
      </style:footer-left>
    </style:master-page>
    <style:master-page style:name="Converted41" style:page-layout-name="Mpm6" draw:style-name="Mdp1">
      <style:header>
        <text:p text:style-name="MP1"><draw:frame draw:style-name="Mfr1" draw:name="Image 1579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580 Copy 1 Copy 1 Copy 1" text:anchor-type="char" svg:x="0.4937in" svg:y="0in" svg:width="7.7736in" svg:height="1.3681in" draw:z-index="215"><draw:image xlink:href="Pictures/10000000000009180000019B2F5AA03B.png" xlink:type="simple" xlink:show="embed" xlink:actuate="onLoad" draw:mime-type="image/png"/></draw:frame></text:p>
      </style:header-left>
      <style:footer>
        <text:p text:style-name="MP1"><draw:frame draw:style-name="Mfr1" draw:name="Image 158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270"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86"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86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8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28111" text:anchor-type="char" svg:x="0.7752in" svg:y="10.8756in" svg:width="1.9154in" svg:height="0.122in"><draw:text-box><text:p text:style-name="MP7"><text:span text:style-name="MT19">D</text:span><text:span text:style-name="MT24">.</text:span><text:span text:style-name="MT19">O</text:span><text:span text:style-name="MT24">.</text:span><text:span text:style-name="MT25">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271" text:anchor-type="char" svg:x="7.2547in" svg:y="10.8752in" svg:width="0.2in" svg:height="0.1283in"><draw:text-box><text:p text:style-name="MP8"><text:page-number text:select-page="current">43</text:page-number></text:p></draw:text-box></draw:frame><draw:frame draw:style-name="Mfr3" draw:name="Frame287" text:anchor-type="char" svg:x="7.2547in" svg:y="10.8752in" svg:width="0.2in" svg:height="0.1283in"><draw:text-box><text:p text:style-name="MP8"><text:page-number text:select-page="current">43</text:page-number></text:p></draw:text-box></draw:frame><draw:frame draw:style-name="Mfr3" draw:name="Frame2871" text:anchor-type="char" svg:x="7.2547in" svg:y="10.8752in" svg:width="0.2in" svg:height="0.1283in"><draw:text-box><text:p text:style-name="MP8"><text:page-number text:select-page="current">43</text:page-number></text:p></draw:text-box></draw:frame><draw:frame draw:style-name="Mfr3" draw:name="Frame2821" text:anchor-type="char" svg:x="7.2547in" svg:y="10.8752in" svg:width="0.2in" svg:height="0.1283in"><draw:text-box><text:p text:style-name="MP8"><text:page-number text:select-page="current">43</text:page-number></text:p></draw:text-box></draw:frame><draw:frame draw:style-name="Mfr4" draw:name="Frame2831" text:anchor-type="char" svg:x="7.2547in" svg:y="10.8752in" svg:width="0.2in" svg:height="0.1283in"><draw:text-box><text:p text:style-name="MP8"><text:page-number text:select-page="current">43</text:page-number></text:p></draw:text-box></draw:frame><draw:frame draw:style-name="Mfr2" draw:name="Image1798" text:anchor-type="char" svg:x="0.7752in" svg:y="10.8756in" svg:width="1.9138in" svg:height="0.1217in"><draw:image xlink:href="Pictures/10000001000000D20000000D53C11442.png" xlink:type="simple" xlink:show="embed" xlink:actuate="onLoad" draw:mime-type="image/png"/></draw:frame><draw:frame draw:style-name="Mfr2" draw:name="Image1799" text:anchor-type="char" svg:x="7.2547in" svg:y="10.8752in" svg:width="0.1984in" svg:height="0.128in"><draw:image xlink:href="Pictures/10000001000000150000000E9A87705E.png" xlink:type="simple" xlink:show="embed" xlink:actuate="onLoad" draw:mime-type="image/png"/></draw:frame></text:p>
      </style:footer>
      <style:footer-left>
        <text:p text:style-name="MP1"><draw:frame draw:style-name="Mfr1" draw:name="Image 1584 Copy 1 Copy 1 Copy 1" text:anchor-type="char" svg:x="3.7965in" svg:y="10.5917in" svg:width="0.6945in" svg:height="0.6138in" draw:z-index="236"><draw:image xlink:href="Pictures/10000000000000D0000000B830B1DD11.jpg" xlink:type="simple" xlink:show="embed" xlink:actuate="onLoad" draw:mime-type="image/jpeg"/></draw:frame><draw:frame draw:style-name="Mfr2" draw:name="Image1800" text:anchor-type="char" svg:x="0.7752in" svg:y="10.8756in" svg:width="1.9138in" svg:height="0.1217in" draw:z-index="298"><draw:image xlink:href="Pictures/10000001000000D20000000D53C11442.png" xlink:type="simple" xlink:show="embed" xlink:actuate="onLoad" draw:mime-type="image/png"/></draw:frame><draw:frame draw:style-name="Mfr2" draw:name="Image1801" text:anchor-type="char" svg:x="7.2972in" svg:y="10.8752in" svg:width="0.1965in" svg:height="0.128in" draw:z-index="297"><draw:image xlink:href="Pictures/10000001000000150000000E9A87705E.png" xlink:type="simple" xlink:show="embed" xlink:actuate="onLoad" draw:mime-type="image/png"/></draw:frame></text:p>
      </style:footer-left>
    </style:master-page>
    <style:master-page style:name="Converted42" style:page-layout-name="Mpm7" draw:style-name="Mdp1">
      <style:header>
        <text:p text:style-name="MP1"><draw:frame draw:style-name="Mfr2" draw:name="Image129" text:anchor-type="char" svg:x="0.4925in" svg:y="0in" svg:width="7.7756in" svg:height="1.3874in" draw:z-index="233"><draw:image xlink:href="Pictures/100000010000035700000098BBBA89C4.png" xlink:type="simple" xlink:show="embed" xlink:actuate="onLoad" draw:mime-type="image/png"/></draw:frame><draw:frame draw:style-name="Mfr2" draw:name="Image130" text:anchor-type="char" svg:x="1.6811in" svg:y="0.5965in" svg:width="1.5984in" svg:height="0.4035in" draw:z-index="234"><draw:image xlink:href="Pictures/10000001000000AF0000002C50D151C0.png" xlink:type="simple" xlink:show="embed" xlink:actuate="onLoad" draw:mime-type="image/png"/></draw:frame><draw:frame draw:style-name="Mfr2" draw:name="Image132" text:anchor-type="char" svg:x="5.5709in" svg:y="0.7409in" svg:width="1.9236in" svg:height="0.2028in" draw:z-index="235"><draw:image xlink:href="Pictures/10000001000000D300000016E301FF34.png" xlink:type="simple" xlink:show="embed" xlink:actuate="onLoad" draw:mime-type="image/png"/></draw:frame></text:p>
      </style:header>
      <style:header-left>
        <text:p text:style-name="MP1"><draw:frame draw:style-name="Mfr4" draw:name="Frame2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92"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8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33" text:anchor-type="char" svg:x="0.4925in" svg:y="0in" svg:width="7.7756in" svg:height="1.3874in"><draw:image xlink:href="Pictures/100000010000035700000098BBBA89C4.png" xlink:type="simple" xlink:show="embed" xlink:actuate="onLoad" draw:mime-type="image/png"/></draw:frame><draw:frame draw:style-name="Mfr2" draw:name="Image519" text:anchor-type="char" svg:x="1.6811in" svg:y="0.5965in" svg:width="1.5984in" svg:height="0.4035in"><draw:image xlink:href="Pictures/10000001000000AF0000002C50D151C0.png" xlink:type="simple" xlink:show="embed" xlink:actuate="onLoad" draw:mime-type="image/png"/></draw:frame><draw:frame draw:style-name="Mfr2" draw:name="Image539"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626" text:anchor-type="char" svg:x="3.7902in" svg:y="10.5945in" svg:width="0.6866in" svg:height="0.6189in" draw:z-index="7"><draw:image xlink:href="Pictures/10000001000000840000007752069C51.png" xlink:type="simple" xlink:show="embed" xlink:actuate="onLoad" draw:mime-type="image/png"/></draw:frame><draw:frame draw:style-name="Mfr2" draw:name="Image135" text:anchor-type="char" svg:x="0.7736in" svg:y="10.8752in" svg:width="1.9181in" svg:height="0.128in" draw:z-index="237"><draw:image xlink:href="Pictures/10000001000000D20000000E9805DD49.png" xlink:type="simple" xlink:show="embed" xlink:actuate="onLoad" draw:mime-type="image/png"/></draw:frame><draw:frame draw:style-name="Mfr2" draw:name="Image136" text:anchor-type="char" svg:x="7.2972in" svg:y="10.8752in" svg:width="0.1965in" svg:height="0.128in" draw:z-index="238"><draw:image xlink:href="Pictures/10000001000000150000000E9A87705E.png" xlink:type="simple" xlink:show="embed" xlink:actuate="onLoad" draw:mime-type="image/png"/></draw:frame></text:p>
      </style:footer>
      <style:footer-left>
        <text:p text:style-name="MP1"><draw:frame draw:style-name="Mfr1" draw:name="Image 1629" text:anchor-type="char" svg:x="3.7902in" svg:y="10.5945in" svg:width="0.6866in" svg:height="0.6189in"><draw:image xlink:href="Pictures/10000001000000840000007752069C51.png" xlink:type="simple" xlink:show="embed" xlink:actuate="onLoad" draw:mime-type="image/png"/></draw:frame><draw:frame draw:style-name="Mfr4" draw:name="Frame2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31" text:anchor-type="char" svg:x="7.2972in" svg:y="10.8752in" svg:width="0.2in" svg:height="0.1283in"><draw:text-box><text:p text:style-name="MP8"><text:page-number text:select-page="current">44</text:page-number></text:p></draw:text-box></draw:frame><draw:frame draw:style-name="Mfr3" draw:name="Frame294" text:anchor-type="char" svg:x="7.2972in" svg:y="10.8752in" svg:width="0.2in" svg:height="0.1283in"><draw:text-box><text:p text:style-name="MP8"><text:page-number text:select-page="current">44</text:page-number></text:p></draw:text-box></draw:frame><draw:frame draw:style-name="Mfr3" draw:name="Frame2911" text:anchor-type="char" svg:x="7.2972in" svg:y="10.8752in" svg:width="0.2in" svg:height="0.1283in"><draw:text-box><text:p text:style-name="MP8"><text:page-number text:select-page="current">44</text:page-number></text:p></draw:text-box></draw:frame><draw:frame draw:style-name="Mfr2" draw:name="Image517" text:anchor-type="char" svg:x="0.7736in" svg:y="10.8752in" svg:width="1.9181in" svg:height="0.128in"><draw:image xlink:href="Pictures/10000001000000D20000000E9805DD49.png" xlink:type="simple" xlink:show="embed" xlink:actuate="onLoad" draw:mime-type="image/png"/></draw:frame><draw:frame draw:style-name="Mfr2" draw:name="Image518" text:anchor-type="char" svg:x="7.2972in" svg:y="10.8752in" svg:width="0.1984in" svg:height="0.128in"><draw:image xlink:href="Pictures/10000001000000150000000E9A87705E.png" xlink:type="simple" xlink:show="embed" xlink:actuate="onLoad" draw:mime-type="image/png"/></draw:frame></text:p>
      </style:footer-left>
    </style:master-page>
    <style:master-page style:name="Converted43" style:page-layout-name="Mpm7" draw:style-name="Mdp1">
      <style:header>
        <text:p text:style-name="MP1"><draw:frame draw:style-name="Mfr3" draw:name="Frame27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0"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9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9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295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295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02" text:anchor-type="char" svg:x="0.4925in" svg:y="0in" svg:width="7.7756in" svg:height="1.3874in"><draw:image xlink:href="Pictures/1000000100000357000000987348AE88.png" xlink:type="simple" xlink:show="embed" xlink:actuate="onLoad" draw:mime-type="image/png"/></draw:frame><draw:frame draw:style-name="Mfr2" draw:name="Image1803" text:anchor-type="char" svg:x="1.6811in" svg:y="0.5965in" svg:width="1.5984in" svg:height="0.4035in"><draw:image xlink:href="Pictures/10000001000000AF0000002C50D151C0.png" xlink:type="simple" xlink:show="embed" xlink:actuate="onLoad" draw:mime-type="image/png"/></draw:frame><draw:frame draw:style-name="Mfr2" draw:name="Image1804"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805" text:anchor-type="char" svg:x="0.4925in" svg:y="0in" svg:width="7.7756in" svg:height="1.3874in" draw:z-index="312"><draw:image xlink:href="Pictures/1000000100000357000000987348AE88.png" xlink:type="simple" xlink:show="embed" xlink:actuate="onLoad" draw:mime-type="image/png"/></draw:frame><draw:frame draw:style-name="Mfr2" draw:name="Image1806" text:anchor-type="char" svg:x="1.6811in" svg:y="0.5965in" svg:width="1.5984in" svg:height="0.4035in" draw:z-index="311"><draw:image xlink:href="Pictures/10000001000000AF0000002C50D151C0.png" xlink:type="simple" xlink:show="embed" xlink:actuate="onLoad" draw:mime-type="image/png"/></draw:frame><draw:frame draw:style-name="Mfr2" draw:name="Image1807" text:anchor-type="char" svg:x="5.5709in" svg:y="0.7409in" svg:width="1.9236in" svg:height="0.2028in" draw:z-index="308"><draw:image xlink:href="Pictures/10000001000000D300000016E301FF34.png" xlink:type="simple" xlink:show="embed" xlink:actuate="onLoad" draw:mime-type="image/png"/></draw:frame></text:p>
      </style:header-left>
      <style:footer>
        <text:p text:style-name="MP1"><draw:frame draw:style-name="Mfr1" draw:name="Image 1626 Copy 1" text:anchor-type="char" svg:x="3.7902in" svg:y="10.5945in" svg:width="0.6866in" svg:height="0.6189in"><draw:image xlink:href="Pictures/10000001000000840000007752069C51.png" xlink:type="simple" xlink:show="embed" xlink:actuate="onLoad" draw:mime-type="image/png"/></draw:frame><draw:frame draw:style-name="Mfr3" draw:name="Frame2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9" text:anchor-type="char" svg:x="7.2972in" svg:y="10.8752in" svg:width="0.198in" svg:height="0.1283in"><draw:text-box><text:p text:style-name="MP8"><text:page-number text:select-page="current">45</text:page-number></text:p></draw:text-box></draw:frame><draw:frame draw:style-name="Mfr3" draw:name="Frame300" text:anchor-type="char" svg:x="7.2972in" svg:y="10.8752in" svg:width="0.198in" svg:height="0.1283in"><draw:text-box><text:p text:style-name="MP8"><text:page-number text:select-page="current">45</text:page-number></text:p></draw:text-box></draw:frame><draw:frame draw:style-name="Mfr3" draw:name="Frame3001" text:anchor-type="char" svg:x="7.2972in" svg:y="10.8752in" svg:width="0.198in" svg:height="0.1283in"><draw:text-box><text:p text:style-name="MP8"><text:page-number text:select-page="current">45</text:page-number></text:p></draw:text-box></draw:frame><draw:frame draw:style-name="Mfr3" draw:name="Frame29911" text:anchor-type="char" svg:x="7.2972in" svg:y="10.8752in" svg:width="0.198in" svg:height="0.1283in"><draw:text-box><text:p text:style-name="MP8"><text:page-number text:select-page="current">45</text:page-number></text:p></draw:text-box></draw:frame><draw:frame draw:style-name="Mfr4" draw:name="Frame299111" text:anchor-type="char" svg:x="7.2972in" svg:y="10.8752in" svg:width="0.198in" svg:height="0.1283in"><draw:text-box><text:p text:style-name="MP8"><text:page-number text:select-page="current">45</text:page-number></text:p></draw:text-box></draw:frame><draw:frame draw:style-name="Mfr2" draw:name="Image1808" text:anchor-type="char" svg:x="0.7736in" svg:y="10.8752in" svg:width="1.9181in" svg:height="0.128in"><draw:image xlink:href="Pictures/10000001000000D20000000E9805DD49.png" xlink:type="simple" xlink:show="embed" xlink:actuate="onLoad" draw:mime-type="image/png"/></draw:frame><draw:frame draw:style-name="Mfr2" draw:name="Image1809" text:anchor-type="char" svg:x="7.2972in" svg:y="10.8752in" svg:width="0.1965in" svg:height="0.128in"><draw:image xlink:href="Pictures/10000001000000150000000E9A87705E.png" xlink:type="simple" xlink:show="embed" xlink:actuate="onLoad" draw:mime-type="image/png"/></draw:frame></text:p>
      </style:footer>
      <style:footer-left>
        <text:p text:style-name="MP1"><draw:frame draw:style-name="Mfr1" draw:name="Image 1629 Copy 1" text:anchor-type="char" svg:x="3.7902in" svg:y="10.5945in" svg:width="0.6866in" svg:height="0.6189in" draw:z-index="239"><draw:image xlink:href="Pictures/10000001000000840000007752069C51.png" xlink:type="simple" xlink:show="embed" xlink:actuate="onLoad" draw:mime-type="image/png"/></draw:frame><draw:frame draw:style-name="Mfr2" draw:name="Image1810" text:anchor-type="char" svg:x="0.7736in" svg:y="10.8752in" svg:width="1.9181in" svg:height="0.128in" draw:z-index="310"><draw:image xlink:href="Pictures/10000001000000D20000000E9805DD49.png" xlink:type="simple" xlink:show="embed" xlink:actuate="onLoad" draw:mime-type="image/png"/></draw:frame><draw:frame draw:style-name="Mfr2" draw:name="Image1811" text:anchor-type="char" svg:x="7.2972in" svg:y="10.8752in" svg:width="0.1984in" svg:height="0.128in" draw:z-index="309"><draw:image xlink:href="Pictures/10000001000000150000000E9A87705E.png" xlink:type="simple" xlink:show="embed" xlink:actuate="onLoad" draw:mime-type="image/png"/></draw:frame></text:p>
      </style:footer-left>
    </style:master-page>
    <style:master-page style:name="Converted44" style:page-layout-name="Mpm7" draw:style-name="Mdp1">
      <style:header>
        <text:p text:style-name="MP1"><draw:frame draw:style-name="Mfr2" draw:name="Image137" text:anchor-type="char" svg:x="0.4925in" svg:y="0in" svg:width="7.7756in" svg:height="1.3874in" draw:z-index="240"><draw:image xlink:href="Pictures/100000010000035700000098BBBA89C4.png" xlink:type="simple" xlink:show="embed" xlink:actuate="onLoad" draw:mime-type="image/png"/></draw:frame><draw:frame draw:style-name="Mfr2" draw:name="Image140" text:anchor-type="char" svg:x="1.6811in" svg:y="0.5965in" svg:width="1.7098in" svg:height="0.4035in" draw:z-index="241"><draw:image xlink:href="Pictures/10000001000000BC0000002C6A90171F.png" xlink:type="simple" xlink:show="embed" xlink:actuate="onLoad" draw:mime-type="image/png"/></draw:frame><draw:frame draw:style-name="Mfr2" draw:name="Image141" text:anchor-type="char" svg:x="5.5709in" svg:y="0.7409in" svg:width="1.9236in" svg:height="0.2028in" draw:z-index="242"><draw:image xlink:href="Pictures/10000001000000D300000016E301FF34.png" xlink:type="simple" xlink:show="embed" xlink:actuate="onLoad" draw:mime-type="image/png"/></draw:frame></text:p>
      </style:header>
      <style:header-left>
        <text:p text:style-name="MP1"><draw:frame draw:style-name="Mfr4" draw:name="Frame304"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03"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0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05"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0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0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322" text:anchor-type="char" svg:x="0.4925in" svg:y="0in" svg:width="7.7756in" svg:height="1.3874in"><draw:image xlink:href="Pictures/1000000100000357000000987348AE88.png" xlink:type="simple" xlink:show="embed" xlink:actuate="onLoad" draw:mime-type="image/png"/></draw:frame><draw:frame draw:style-name="Mfr2" draw:name="Image476" text:anchor-type="char" svg:x="1.6811in" svg:y="0.5965in" svg:width="1.7098in" svg:height="0.4035in"><draw:image xlink:href="Pictures/10000001000000BC0000002C6A90171F.png" xlink:type="simple" xlink:show="embed" xlink:actuate="onLoad" draw:mime-type="image/png"/></draw:frame><draw:frame draw:style-name="Mfr2" draw:name="Image516"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657" text:anchor-type="char" svg:x="3.7902in" svg:y="10.5945in" svg:width="0.6866in" svg:height="0.6189in" draw:z-index="14"><draw:image xlink:href="Pictures/10000001000000840000007752069C51.png" xlink:type="simple" xlink:show="embed" xlink:actuate="onLoad" draw:mime-type="image/png"/></draw:frame><draw:frame draw:style-name="Mfr2" draw:name="Image362" text:anchor-type="char" svg:x="0.7736in" svg:y="10.8752in" svg:width="1.9181in" svg:height="0.128in" draw:z-index="243"><draw:image xlink:href="Pictures/10000001000000D20000000E9805DD49.png" xlink:type="simple" xlink:show="embed" xlink:actuate="onLoad" draw:mime-type="image/png"/></draw:frame><draw:frame draw:style-name="Mfr2" draw:name="Image363" text:anchor-type="char" svg:x="7.2972in" svg:y="10.8752in" svg:width="0.1965in" svg:height="0.128in" draw:z-index="244"><draw:image xlink:href="Pictures/10000001000000150000000E9A87705E.png" xlink:type="simple" xlink:show="embed" xlink:actuate="onLoad" draw:mime-type="image/png"/></draw:frame></text:p>
      </style:footer>
      <style:footer-left>
        <text:p text:style-name="MP1"><draw:frame draw:style-name="Mfr1" draw:name="Image 1660" text:anchor-type="char" svg:x="3.7902in" svg:y="10.5945in" svg:width="0.6866in" svg:height="0.6189in"><draw:image xlink:href="Pictures/10000001000000840000007752069C51.png" xlink:type="simple" xlink:show="embed" xlink:actuate="onLoad" draw:mime-type="image/png"/></draw:frame><draw:frame draw:style-name="Mfr4" draw:name="Frame3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911" text:anchor-type="char" svg:x="7.2972in" svg:y="10.8752in" svg:width="0.198in" svg:height="0.1283in"><draw:text-box><text:p text:style-name="MP8"><text:page-number text:select-page="current">46</text:page-number></text:p></draw:text-box></draw:frame><draw:frame draw:style-name="Mfr3" draw:name="Frame310" text:anchor-type="char" svg:x="7.2972in" svg:y="10.8752in" svg:width="0.198in" svg:height="0.1283in"><draw:text-box><text:p text:style-name="MP8"><text:page-number text:select-page="current">46</text:page-number></text:p></draw:text-box></draw:frame><draw:frame draw:style-name="Mfr3" draw:name="Frame3101" text:anchor-type="char" svg:x="7.2972in" svg:y="10.8752in" svg:width="0.198in" svg:height="0.1283in"><draw:text-box><text:p text:style-name="MP8"><text:page-number text:select-page="current">46</text:page-number></text:p></draw:text-box></draw:frame><draw:frame draw:style-name="Mfr2" draw:name="Image474" text:anchor-type="char" svg:x="0.7736in" svg:y="10.8752in" svg:width="1.9181in" svg:height="0.128in"><draw:image xlink:href="Pictures/10000001000000D20000000E9805DD49.png" xlink:type="simple" xlink:show="embed" xlink:actuate="onLoad" draw:mime-type="image/png"/></draw:frame><draw:frame draw:style-name="Mfr2" draw:name="Image475" text:anchor-type="char" svg:x="7.2972in" svg:y="10.8752in" svg:width="0.1965in" svg:height="0.128in"><draw:image xlink:href="Pictures/10000001000000150000000E9A87705E.png" xlink:type="simple" xlink:show="embed" xlink:actuate="onLoad" draw:mime-type="image/png"/></draw:frame></text:p>
      </style:footer-left>
    </style:master-page>
    <style:master-page style:name="Converted45" style:page-layout-name="Mpm7" draw:style-name="Mdp1">
      <style:header>
        <text:p text:style-name="MP1"><draw:frame draw:style-name="Mfr3" draw:name="Frame30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07"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12"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10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02"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08"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1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12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1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12" text:anchor-type="char" svg:x="0.4925in" svg:y="0in" svg:width="7.7756in" svg:height="1.3874in"><draw:image xlink:href="Pictures/1000000100000357000000987348AE88.png" xlink:type="simple" xlink:show="embed" xlink:actuate="onLoad" draw:mime-type="image/png"/></draw:frame><draw:frame draw:style-name="Mfr2" draw:name="Image1813" text:anchor-type="char" svg:x="1.6811in" svg:y="0.5965in" svg:width="1.7098in" svg:height="0.4035in"><draw:image xlink:href="Pictures/10000001000000BC0000002C6A90171F.png" xlink:type="simple" xlink:show="embed" xlink:actuate="onLoad" draw:mime-type="image/png"/></draw:frame><draw:frame draw:style-name="Mfr2" draw:name="Image1814"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815" text:anchor-type="char" svg:x="0.4925in" svg:y="0in" svg:width="7.7756in" svg:height="1.3874in" draw:z-index="281"><draw:image xlink:href="Pictures/1000000100000357000000987348AE88.png" xlink:type="simple" xlink:show="embed" xlink:actuate="onLoad" draw:mime-type="image/png"/></draw:frame><draw:frame draw:style-name="Mfr2" draw:name="Image1816" text:anchor-type="char" svg:x="1.6811in" svg:y="0.5965in" svg:width="1.7098in" svg:height="0.4035in" draw:z-index="280"><draw:image xlink:href="Pictures/10000001000000BC0000002C6A90171F.png" xlink:type="simple" xlink:show="embed" xlink:actuate="onLoad" draw:mime-type="image/png"/></draw:frame><draw:frame draw:style-name="Mfr2" draw:name="Image1817" text:anchor-type="char" svg:x="5.5709in" svg:y="0.7409in" svg:width="1.9236in" svg:height="0.2028in" draw:z-index="277"><draw:image xlink:href="Pictures/10000001000000D300000016E301FF34.png" xlink:type="simple" xlink:show="embed" xlink:actuate="onLoad" draw:mime-type="image/png"/></draw:frame></text:p>
      </style:header-left>
      <style:footer>
        <text:p text:style-name="MP1"><draw:frame draw:style-name="Mfr1" draw:name="Image 1657 Copy 1" text:anchor-type="char" svg:x="3.7902in" svg:y="10.5945in" svg:width="0.6866in" svg:height="0.6189in"><draw:image xlink:href="Pictures/10000001000000840000007752069C51.png" xlink:type="simple" xlink:show="embed" xlink:actuate="onLoad" draw:mime-type="image/png"/></draw:frame><draw:frame draw:style-name="Mfr3" draw:name="Frame31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7" text:anchor-type="char" svg:x="7.2972in" svg:y="10.8752in" svg:width="0.198in" svg:height="0.1283in"><draw:text-box><text:p text:style-name="MP8"><text:page-number text:select-page="current">47</text:page-number></text:p></draw:text-box></draw:frame><draw:frame draw:style-name="Mfr3" draw:name="Frame3171" text:anchor-type="char" svg:x="7.2972in" svg:y="10.8752in" svg:width="0.198in" svg:height="0.1283in"><draw:text-box><text:p text:style-name="MP8"><text:page-number text:select-page="current">47</text:page-number></text:p></draw:text-box></draw:frame><draw:frame draw:style-name="Mfr3" draw:name="Frame31711" text:anchor-type="char" svg:x="7.2972in" svg:y="10.8752in" svg:width="0.198in" svg:height="0.1283in"><draw:text-box><text:p text:style-name="MP8"><text:page-number text:select-page="current">47</text:page-number></text:p></draw:text-box></draw:frame><draw:frame draw:style-name="Mfr3" draw:name="Frame316111" text:anchor-type="char" svg:x="7.2972in" svg:y="10.8752in" svg:width="0.198in" svg:height="0.1283in"><draw:text-box><text:p text:style-name="MP8"><text:page-number text:select-page="current">47</text:page-number></text:p></draw:text-box></draw:frame><draw:frame draw:style-name="Mfr4" draw:name="Frame31511" text:anchor-type="char" svg:x="7.2972in" svg:y="10.8752in" svg:width="0.198in" svg:height="0.1283in"><draw:text-box><text:p text:style-name="MP8"><text:page-number text:select-page="current">47</text:page-number></text:p></draw:text-box></draw:frame><draw:frame draw:style-name="Mfr2" draw:name="Image1818" text:anchor-type="char" svg:x="0.7736in" svg:y="10.8752in" svg:width="1.9181in" svg:height="0.128in"><draw:image xlink:href="Pictures/10000001000000D20000000E9805DD49.png" xlink:type="simple" xlink:show="embed" xlink:actuate="onLoad" draw:mime-type="image/png"/></draw:frame><draw:frame draw:style-name="Mfr2" draw:name="Image1819" text:anchor-type="char" svg:x="7.2972in" svg:y="10.8752in" svg:width="0.1965in" svg:height="0.128in"><draw:image xlink:href="Pictures/10000001000000150000000E9A87705E.png" xlink:type="simple" xlink:show="embed" xlink:actuate="onLoad" draw:mime-type="image/png"/></draw:frame></text:p>
      </style:footer>
      <style:footer-left>
        <text:p text:style-name="MP1"><draw:frame draw:style-name="Mfr1" draw:name="Image 1660 Copy 1" text:anchor-type="char" svg:x="3.7902in" svg:y="10.5945in" svg:width="0.6866in" svg:height="0.6189in" draw:z-index="85"><draw:image xlink:href="Pictures/10000001000000840000007752069C51.png" xlink:type="simple" xlink:show="embed" xlink:actuate="onLoad" draw:mime-type="image/png"/></draw:frame><draw:frame draw:style-name="Mfr2" draw:name="Image1820" text:anchor-type="char" svg:x="0.7736in" svg:y="10.8752in" svg:width="1.9181in" svg:height="0.128in" draw:z-index="279"><draw:image xlink:href="Pictures/10000001000000D20000000E9805DD49.png" xlink:type="simple" xlink:show="embed" xlink:actuate="onLoad" draw:mime-type="image/png"/></draw:frame><draw:frame draw:style-name="Mfr2" draw:name="Image1821" text:anchor-type="char" svg:x="7.2972in" svg:y="10.8752in" svg:width="0.1965in" svg:height="0.128in" draw:z-index="278"><draw:image xlink:href="Pictures/10000001000000150000000E9A87705E.png" xlink:type="simple" xlink:show="embed" xlink:actuate="onLoad" draw:mime-type="image/png"/></draw:frame></text:p>
      </style:footer-left>
    </style:master-page>
    <style:master-page style:name="Converted46" style:page-layout-name="Mpm7" draw:style-name="Mdp1">
      <style:header>
        <text:p text:style-name="MP1"><draw:frame draw:style-name="Mfr2" draw:name="Image1822" text:anchor-type="char" svg:x="0.4925in" svg:y="0in" svg:width="7.7756in" svg:height="1.3874in" draw:z-index="285"><draw:image xlink:href="Pictures/1000000100000357000000987348AE88.png" xlink:type="simple" xlink:show="embed" xlink:actuate="onLoad" draw:mime-type="image/png"/></draw:frame><draw:frame draw:style-name="Mfr2" draw:name="Image1823" text:anchor-type="char" svg:x="1.6811in" svg:y="0.5965in" svg:width="1.7098in" svg:height="0.4035in" draw:z-index="284"><draw:image xlink:href="Pictures/10000001000000BC0000002C6A90171F.png" xlink:type="simple" xlink:show="embed" xlink:actuate="onLoad" draw:mime-type="image/png"/></draw:frame><draw:frame draw:style-name="Mfr2" draw:name="Image1824" text:anchor-type="char" svg:x="5.5709in" svg:y="0.7409in" svg:width="1.9236in" svg:height="0.2028in" draw:z-index="283"><draw:image xlink:href="Pictures/10000001000000D300000016E301FF34.png" xlink:type="simple" xlink:show="embed" xlink:actuate="onLoad" draw:mime-type="image/png"/></draw:frame></text:p>
      </style:header>
      <style:header-left>
        <text:p text:style-name="MP1"><draw:frame draw:style-name="Mfr3" draw:name="Frame322"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2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20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3"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3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3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2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2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25" text:anchor-type="char" svg:x="0.4925in" svg:y="0in" svg:width="7.7756in" svg:height="1.3874in"><draw:image xlink:href="Pictures/1000000100000357000000987348AE88.png" xlink:type="simple" xlink:show="embed" xlink:actuate="onLoad" draw:mime-type="image/png"/></draw:frame><draw:frame draw:style-name="Mfr2" draw:name="Image1826" text:anchor-type="char" svg:x="1.6811in" svg:y="0.5965in" svg:width="1.7098in" svg:height="0.4035in"><draw:image xlink:href="Pictures/10000001000000BC0000002C6A90171F.png" xlink:type="simple" xlink:show="embed" xlink:actuate="onLoad" draw:mime-type="image/png"/></draw:frame><draw:frame draw:style-name="Mfr2" draw:name="Image1827"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657 Copy 1 Copy 1" text:anchor-type="char" svg:x="3.7902in" svg:y="10.5945in" svg:width="0.6866in" svg:height="0.6189in" draw:z-index="187"><draw:image xlink:href="Pictures/10000001000000840000007752069C51.png" xlink:type="simple" xlink:show="embed" xlink:actuate="onLoad" draw:mime-type="image/png"/></draw:frame><draw:frame draw:style-name="Mfr2" draw:name="Image1828" text:anchor-type="char" svg:x="0.7736in" svg:y="10.8752in" svg:width="1.9181in" svg:height="0.128in" draw:z-index="287"><draw:image xlink:href="Pictures/10000001000000D20000000E9805DD49.png" xlink:type="simple" xlink:show="embed" xlink:actuate="onLoad" draw:mime-type="image/png"/></draw:frame><draw:frame draw:style-name="Mfr2" draw:name="Image1829" text:anchor-type="char" svg:x="7.2972in" svg:y="10.8752in" svg:width="0.1965in" svg:height="0.128in" draw:z-index="286"><draw:image xlink:href="Pictures/10000001000000150000000E9A87705E.png" xlink:type="simple" xlink:show="embed" xlink:actuate="onLoad" draw:mime-type="image/png"/></draw:frame></text:p>
      </style:footer>
      <style:footer-left>
        <text:p text:style-name="MP1"><draw:frame draw:style-name="Mfr1" draw:name="Image 1660 Copy 1 Copy 1" text:anchor-type="char" svg:x="3.7902in" svg:y="10.5945in" svg:width="0.6866in" svg:height="0.6189in"><draw:image xlink:href="Pictures/10000001000000840000007752069C51.png" xlink:type="simple" xlink:show="embed" xlink:actuate="onLoad" draw:mime-type="image/png"/></draw:frame><draw:frame draw:style-name="Mfr3" draw:name="Frame3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7" text:anchor-type="char" svg:x="7.2972in" svg:y="10.8752in" svg:width="0.198in" svg:height="0.1283in"><draw:text-box><text:p text:style-name="MP8"><text:page-number text:select-page="current">48</text:page-number></text:p></draw:text-box></draw:frame><draw:frame draw:style-name="Mfr3" draw:name="Frame3271" text:anchor-type="char" svg:x="7.2972in" svg:y="10.8752in" svg:width="0.198in" svg:height="0.1283in"><draw:text-box><text:p text:style-name="MP8"><text:page-number text:select-page="current">48</text:page-number></text:p></draw:text-box></draw:frame><draw:frame draw:style-name="Mfr3" draw:name="Frame32711" text:anchor-type="char" svg:x="7.2972in" svg:y="10.8752in" svg:width="0.198in" svg:height="0.1283in"><draw:text-box><text:p text:style-name="MP8"><text:page-number text:select-page="current">48</text:page-number></text:p></draw:text-box></draw:frame><draw:frame draw:style-name="Mfr3" draw:name="Frame326111" text:anchor-type="char" svg:x="7.2972in" svg:y="10.8752in" svg:width="0.198in" svg:height="0.1283in"><draw:text-box><text:p text:style-name="MP8"><text:page-number text:select-page="current">48</text:page-number></text:p></draw:text-box></draw:frame><draw:frame draw:style-name="Mfr4" draw:name="Frame32511" text:anchor-type="char" svg:x="7.2972in" svg:y="10.8752in" svg:width="0.198in" svg:height="0.1283in"><draw:text-box><text:p text:style-name="MP8"><text:page-number text:select-page="current">48</text:page-number></text:p></draw:text-box></draw:frame><draw:frame draw:style-name="Mfr2" draw:name="Image1830" text:anchor-type="char" svg:x="0.7736in" svg:y="10.8752in" svg:width="1.9181in" svg:height="0.128in"><draw:image xlink:href="Pictures/10000001000000D20000000E9805DD49.png" xlink:type="simple" xlink:show="embed" xlink:actuate="onLoad" draw:mime-type="image/png"/></draw:frame><draw:frame draw:style-name="Mfr2" draw:name="Image1831" text:anchor-type="char" svg:x="7.2972in" svg:y="10.8752in" svg:width="0.1965in" svg:height="0.128in"><draw:image xlink:href="Pictures/10000001000000150000000E9A87705E.png" xlink:type="simple" xlink:show="embed" xlink:actuate="onLoad" draw:mime-type="image/png"/></draw:frame></text:p>
      </style:footer-left>
    </style:master-page>
    <style:master-page style:name="Converted47" style:page-layout-name="Mpm7" draw:style-name="Mdp1">
      <style:header>
        <text:p text:style-name="MP1"><draw:frame draw:style-name="Mfr3" draw:name="Frame328"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8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8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7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26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2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28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271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32" text:anchor-type="char" svg:x="0.4925in" svg:y="0in" svg:width="7.7756in" svg:height="1.3874in"><draw:image xlink:href="Pictures/1000000100000357000000987348AE88.png" xlink:type="simple" xlink:show="embed" xlink:actuate="onLoad" draw:mime-type="image/png"/></draw:frame><draw:frame draw:style-name="Mfr2" draw:name="Image1833" text:anchor-type="char" svg:x="1.6811in" svg:y="0.5965in" svg:width="1.7098in" svg:height="0.4035in"><draw:image xlink:href="Pictures/10000001000000BC0000002C6A90171F.png" xlink:type="simple" xlink:show="embed" xlink:actuate="onLoad" draw:mime-type="image/png"/></draw:frame><draw:frame draw:style-name="Mfr2" draw:name="Image1834" text:anchor-type="char" svg:x="5.5709in" svg:y="0.7409in" svg:width="1.9236in" svg:height="0.2028in"><draw:image xlink:href="Pictures/10000001000000D300000016E301FF34.png" xlink:type="simple" xlink:show="embed" xlink:actuate="onLoad" draw:mime-type="image/png"/></draw:frame></text:p>
      </style:header>
      <style:header-left>
        <text:p text:style-name="MP1"><draw:frame draw:style-name="Mfr2" draw:name="Image1835" text:anchor-type="char" svg:x="0.4925in" svg:y="0in" svg:width="7.7756in" svg:height="1.3874in" draw:z-index="293"><draw:image xlink:href="Pictures/1000000100000357000000987348AE88.png" xlink:type="simple" xlink:show="embed" xlink:actuate="onLoad" draw:mime-type="image/png"/></draw:frame><draw:frame draw:style-name="Mfr2" draw:name="Image1836" text:anchor-type="char" svg:x="1.6811in" svg:y="0.5965in" svg:width="1.7098in" svg:height="0.4035in" draw:z-index="292"><draw:image xlink:href="Pictures/10000001000000BC0000002C6A90171F.png" xlink:type="simple" xlink:show="embed" xlink:actuate="onLoad" draw:mime-type="image/png"/></draw:frame><draw:frame draw:style-name="Mfr2" draw:name="Image1837" text:anchor-type="char" svg:x="5.5709in" svg:y="0.7409in" svg:width="1.9236in" svg:height="0.2028in" draw:z-index="291"><draw:image xlink:href="Pictures/10000001000000D300000016E301FF34.png" xlink:type="simple" xlink:show="embed" xlink:actuate="onLoad" draw:mime-type="image/png"/></draw:frame></text:p>
      </style:header-left>
      <style:footer>
        <text:p text:style-name="MP1"><draw:frame draw:style-name="Mfr1" draw:name="Image 1657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3" text:anchor-type="char" svg:x="7.2972in" svg:y="10.8752in" svg:width="0.198in" svg:height="0.1283in"><draw:text-box><text:p text:style-name="MP8"><text:page-number text:select-page="current">49</text:page-number></text:p></draw:text-box></draw:frame><draw:frame draw:style-name="Mfr3" draw:name="Frame3331" text:anchor-type="char" svg:x="7.2972in" svg:y="10.8752in" svg:width="0.198in" svg:height="0.1283in"><draw:text-box><text:p text:style-name="MP8"><text:page-number text:select-page="current">49</text:page-number></text:p></draw:text-box></draw:frame><draw:frame draw:style-name="Mfr3" draw:name="Frame33311" text:anchor-type="char" svg:x="7.2972in" svg:y="10.8752in" svg:width="0.198in" svg:height="0.1283in"><draw:text-box><text:p text:style-name="MP8"><text:page-number text:select-page="current">49</text:page-number></text:p></draw:text-box></draw:frame><draw:frame draw:style-name="Mfr3" draw:name="Frame332111" text:anchor-type="char" svg:x="7.2972in" svg:y="10.8752in" svg:width="0.198in" svg:height="0.1283in"><draw:text-box><text:p text:style-name="MP8"><text:page-number text:select-page="current">49</text:page-number></text:p></draw:text-box></draw:frame><draw:frame draw:style-name="Mfr4" draw:name="Frame33111" text:anchor-type="char" svg:x="7.2972in" svg:y="10.8752in" svg:width="0.198in" svg:height="0.1283in"><draw:text-box><text:p text:style-name="MP8"><text:page-number text:select-page="current">49</text:page-number></text:p></draw:text-box></draw:frame><draw:frame draw:style-name="Mfr2" draw:name="Image1838" text:anchor-type="char" svg:x="0.7736in" svg:y="10.8752in" svg:width="1.9181in" svg:height="0.128in"><draw:image xlink:href="Pictures/10000001000000D20000000E9805DD49.png" xlink:type="simple" xlink:show="embed" xlink:actuate="onLoad" draw:mime-type="image/png"/></draw:frame><draw:frame draw:style-name="Mfr2" draw:name="Image1839" text:anchor-type="char" svg:x="7.2972in" svg:y="10.8752in" svg:width="0.1965in" svg:height="0.128in"><draw:image xlink:href="Pictures/10000001000000150000000E9A87705E.png" xlink:type="simple" xlink:show="embed" xlink:actuate="onLoad" draw:mime-type="image/png"/></draw:frame></text:p>
      </style:footer>
      <style:footer-left>
        <text:p text:style-name="MP1"><draw:frame draw:style-name="Mfr1" draw:name="Image 1660 Copy 1 Copy 1 Copy 1" text:anchor-type="char" svg:x="3.7902in" svg:y="10.5945in" svg:width="0.6866in" svg:height="0.6189in" draw:z-index="214"><draw:image xlink:href="Pictures/10000001000000840000007752069C51.png" xlink:type="simple" xlink:show="embed" xlink:actuate="onLoad" draw:mime-type="image/png"/></draw:frame><draw:frame draw:style-name="Mfr2" draw:name="Image1840" text:anchor-type="char" svg:x="0.7736in" svg:y="10.8752in" svg:width="1.9181in" svg:height="0.128in" draw:z-index="295"><draw:image xlink:href="Pictures/10000001000000D20000000E9805DD49.png" xlink:type="simple" xlink:show="embed" xlink:actuate="onLoad" draw:mime-type="image/png"/></draw:frame><draw:frame draw:style-name="Mfr2" draw:name="Image1841" text:anchor-type="char" svg:x="7.2972in" svg:y="10.8752in" svg:width="0.1965in" svg:height="0.128in" draw:z-index="294"><draw:image xlink:href="Pictures/10000001000000150000000E9A87705E.png" xlink:type="simple" xlink:show="embed" xlink:actuate="onLoad" draw:mime-type="image/png"/></draw:frame></text:p>
      </style:footer-left>
    </style:master-page>
    <style:master-page style:name="Converted48" style:page-layout-name="Mpm7" draw:style-name="Mdp1">
      <style:header>
        <text:p text:style-name="MP1"><draw:frame draw:style-name="Mfr2" draw:name="Image1842" text:anchor-type="char" svg:x="0.4925in" svg:y="0in" svg:width="7.7756in" svg:height="1.3874in" draw:z-index="301"><draw:image xlink:href="Pictures/1000000100000357000000987348AE88.png" xlink:type="simple" xlink:show="embed" xlink:actuate="onLoad" draw:mime-type="image/png"/></draw:frame><draw:frame draw:style-name="Mfr2" draw:name="Image1843" text:anchor-type="char" svg:x="1.6811in" svg:y="0.5965in" svg:width="1.7098in" svg:height="0.4035in" draw:z-index="300"><draw:image xlink:href="Pictures/10000001000000BC0000002C6A90171F.png" xlink:type="simple" xlink:show="embed" xlink:actuate="onLoad" draw:mime-type="image/png"/></draw:frame><draw:frame draw:style-name="Mfr2" draw:name="Image1844" text:anchor-type="char" svg:x="5.5709in" svg:y="0.7409in" svg:width="1.9236in" svg:height="0.2028in" draw:z-index="299"><draw:image xlink:href="Pictures/10000001000000D300000016E301FF34.png" xlink:type="simple" xlink:show="embed" xlink:actuate="onLoad" draw:mime-type="image/png"/></draw:frame></text:p>
      </style:header>
      <style:header-left>
        <text:p text:style-name="MP1"><draw:frame draw:style-name="Mfr3" draw:name="Frame338"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38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38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37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36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39"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39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39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38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37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45" text:anchor-type="char" svg:x="0.4925in" svg:y="0in" svg:width="7.7756in" svg:height="1.3874in"><draw:image xlink:href="Pictures/1000000100000357000000987348AE88.png" xlink:type="simple" xlink:show="embed" xlink:actuate="onLoad" draw:mime-type="image/png"/></draw:frame><draw:frame draw:style-name="Mfr2" draw:name="Image1846" text:anchor-type="char" svg:x="1.6811in" svg:y="0.5965in" svg:width="1.7098in" svg:height="0.4035in"><draw:image xlink:href="Pictures/10000001000000BC0000002C6A90171F.png" xlink:type="simple" xlink:show="embed" xlink:actuate="onLoad" draw:mime-type="image/png"/></draw:frame><draw:frame draw:style-name="Mfr2" draw:name="Image1847" text:anchor-type="char" svg:x="5.5709in" svg:y="0.7409in" svg:width="1.9236in" svg:height="0.2028in"><draw:image xlink:href="Pictures/10000001000000D300000016E301FF34.png" xlink:type="simple" xlink:show="embed" xlink:actuate="onLoad" draw:mime-type="image/png"/></draw:frame></text:p>
      </style:header-left>
      <style:footer>
        <text:p text:style-name="MP1"><draw:frame draw:style-name="Mfr1" draw:name="Image 1657 Copy 1 Copy 1 Copy 1 Copy 1" text:anchor-type="char" svg:x="3.7902in" svg:y="10.5945in" svg:width="0.6866in" svg:height="0.6189in" draw:z-index="245"><draw:image xlink:href="Pictures/10000001000000840000007752069C51.png" xlink:type="simple" xlink:show="embed" xlink:actuate="onLoad" draw:mime-type="image/png"/></draw:frame><draw:frame draw:style-name="Mfr2" draw:name="Image1848" text:anchor-type="char" svg:x="0.7736in" svg:y="10.8752in" svg:width="1.9181in" svg:height="0.128in" draw:z-index="303"><draw:image xlink:href="Pictures/10000001000000D20000000E9805DD49.png" xlink:type="simple" xlink:show="embed" xlink:actuate="onLoad" draw:mime-type="image/png"/></draw:frame><draw:frame draw:style-name="Mfr2" draw:name="Image1849" text:anchor-type="char" svg:x="7.2972in" svg:y="10.8752in" svg:width="0.1965in" svg:height="0.128in" draw:z-index="302"><draw:image xlink:href="Pictures/10000001000000150000000E9A87705E.png" xlink:type="simple" xlink:show="embed" xlink:actuate="onLoad" draw:mime-type="image/png"/></draw:frame></text:p>
      </style:footer>
      <style:footer-left>
        <text:p text:style-name="MP1"><draw:frame draw:style-name="Mfr1" draw:name="Image 1660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8" text:anchor-type="char" svg:x="7.2972in" svg:y="10.8752in" svg:width="0.198in" svg:height="0.1283in"><draw:text-box><text:p text:style-name="MP9"><text:span text:style-name="MT7"><text:page-number text:select-page="current">50</text:page-number></text:span></text:p></draw:text-box></draw:frame><draw:frame draw:style-name="Mfr3" draw:name="Frame344" text:anchor-type="char" svg:x="7.2972in" svg:y="10.8752in" svg:width="0.198in" svg:height="0.1283in"><draw:text-box><text:p text:style-name="MP8"><text:page-number text:select-page="current">50</text:page-number></text:p></draw:text-box></draw:frame><draw:frame draw:style-name="Mfr3" draw:name="Frame3441" text:anchor-type="char" svg:x="7.2972in" svg:y="10.8752in" svg:width="0.198in" svg:height="0.1283in"><draw:text-box><text:p text:style-name="MP8"><text:page-number text:select-page="current">50</text:page-number></text:p></draw:text-box></draw:frame><draw:frame draw:style-name="Mfr3" draw:name="Frame34411" text:anchor-type="char" svg:x="7.2972in" svg:y="10.8752in" svg:width="0.198in" svg:height="0.1283in"><draw:text-box><text:p text:style-name="MP8"><text:page-number text:select-page="current">50</text:page-number></text:p></draw:text-box></draw:frame><draw:frame draw:style-name="Mfr3" draw:name="Frame3421" text:anchor-type="char" svg:x="7.2972in" svg:y="10.8752in" svg:width="0.198in" svg:height="0.1283in"><draw:text-box><text:p text:style-name="MP8"><text:page-number text:select-page="current">50</text:page-number></text:p></draw:text-box></draw:frame><draw:frame draw:style-name="Mfr4" draw:name="Frame34111" text:anchor-type="char" svg:x="7.2972in" svg:y="10.8752in" svg:width="0.198in" svg:height="0.1283in"><draw:text-box><text:p text:style-name="MP8"><text:page-number text:select-page="current">50</text:page-number></text:p></draw:text-box></draw:frame><draw:frame draw:style-name="Mfr2" draw:name="Image1850" text:anchor-type="char" svg:x="0.7736in" svg:y="10.8752in" svg:width="1.9181in" svg:height="0.128in"><draw:image xlink:href="Pictures/10000001000000D20000000E9805DD49.png" xlink:type="simple" xlink:show="embed" xlink:actuate="onLoad" draw:mime-type="image/png"/></draw:frame><draw:frame draw:style-name="Mfr2" draw:name="Image1851" text:anchor-type="char" svg:x="7.2972in" svg:y="10.8752in" svg:width="0.1965in" svg:height="0.128in" draw:z-index="65"><draw:image xlink:href="Pictures/10000001000000150000000E9A87705E.png" xlink:type="simple" xlink:show="embed" xlink:actuate="onLoad" draw:mime-type="image/png"/></draw:frame></text:p>
      </style:footer-left>
    </style:master-page>
    <style:master-page style:name="Converted49" style:page-layout-name="Mpm8" draw:style-name="Mdp1">
      <style:header>
        <text:p text:style-name="MP1"><draw:frame draw:style-name="Mfr3" draw:name="Frame59"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45"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45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45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343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4" draw:name="Frame342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6"> </text:span><text:span text:style-name="MT11">MUNICIPAL</text:span></text:p></draw:text-box></draw:frame><draw:frame draw:style-name="Mfr3" draw:name="Frame78"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46"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46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46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3" draw:name="Frame344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4" draw:name="Frame3431111" text:anchor-type="char" svg:x="5.5709in" svg:y="0.7409in" svg:width="1.9252in" svg:height="0.2035in"><draw:text-box><text:p text:style-name="MP3"><text:span text:style-name="MT13">DOM</text:span><text:span text:style-name="MT14"> </text:span><text:span text:style-name="MT13">7650</text:span><text:span text:style-name="MT14"> </text:span><text:span text:style-name="MT13">-</text:span><text:span text:style-name="MT14"> </text:span><text:span text:style-name="MT13">18 de</text:span><text:span text:style-name="MT14"> </text:span><text:span text:style-name="MT13">Agosto</text:span><text:span text:style-name="MT14"> </text:span><text:span text:style-name="MT13">de </text:span><text:span text:style-name="MT15">2026</text:span></text:p></draw:text-box></draw:frame><draw:frame draw:style-name="Mfr2" draw:name="Image1852" text:anchor-type="char" svg:x="0.4925in" svg:y="0in" svg:width="7.7756in" svg:height="1.3874in" draw:z-index="67"><draw:image xlink:href="Pictures/1000000100000357000000987348AE88.png" xlink:type="simple" xlink:show="embed" xlink:actuate="onLoad" draw:mime-type="image/png"/></draw:frame><draw:frame draw:style-name="Mfr2" draw:name="Image1853" text:anchor-type="char" svg:x="1.6811in" svg:y="0.5965in" svg:width="1.7098in" svg:height="0.4035in" draw:z-index="68"><draw:image xlink:href="Pictures/10000001000000BC0000002C6A90171F.png" xlink:type="simple" xlink:show="embed" xlink:actuate="onLoad" draw:mime-type="image/png"/></draw:frame><draw:frame draw:style-name="Mfr2" draw:name="Image1854" text:anchor-type="char" svg:x="5.5709in" svg:y="0.7409in" svg:width="1.9236in" svg:height="0.2028in" draw:z-index="71"><draw:image xlink:href="Pictures/10000001000000D300000016E301FF34.png" xlink:type="simple" xlink:show="embed" xlink:actuate="onLoad" draw:mime-type="image/png"/></draw:frame></text:p>
      </style:header>
      <style:header-left>
        <text:p text:style-name="MP2"/>
      </style:header-left>
      <style:footer>
        <text:p text:style-name="MP1"><draw:frame draw:style-name="Mfr1" draw:name="Image 1657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4" text:anchor-type="char" svg:x="7.2972in" svg:y="10.8752in" svg:width="0.198in" svg:height="0.1283in"><draw:text-box><text:p text:style-name="MP9"><text:span text:style-name="MT7"><text:page-number text:select-page="current">51</text:page-number></text:span></text:p></draw:text-box></draw:frame><draw:frame draw:style-name="Mfr3" draw:name="Frame348" text:anchor-type="char" svg:x="7.2972in" svg:y="10.8752in" svg:width="0.198in" svg:height="0.1283in"><draw:text-box><text:p text:style-name="MP8"><text:page-number text:select-page="current">51</text:page-number></text:p></draw:text-box></draw:frame><draw:frame draw:style-name="Mfr3" draw:name="Frame3481" text:anchor-type="char" svg:x="7.2972in" svg:y="10.8752in" svg:width="0.198in" svg:height="0.1283in"><draw:text-box><text:p text:style-name="MP8"><text:page-number text:select-page="current">51</text:page-number></text:p></draw:text-box></draw:frame><draw:frame draw:style-name="Mfr3" draw:name="Frame34811" text:anchor-type="char" svg:x="7.2972in" svg:y="10.8752in" svg:width="0.198in" svg:height="0.1283in"><draw:text-box><text:p text:style-name="MP8"><text:page-number text:select-page="current">51</text:page-number></text:p></draw:text-box></draw:frame><draw:frame draw:style-name="Mfr3" draw:name="Frame346111" text:anchor-type="char" svg:x="7.2972in" svg:y="10.8752in" svg:width="0.198in" svg:height="0.1283in"><draw:text-box><text:p text:style-name="MP8"><text:page-number text:select-page="current">51</text:page-number></text:p></draw:text-box></draw:frame><draw:frame draw:style-name="Mfr4" draw:name="Frame3451111" text:anchor-type="char" svg:x="7.2972in" svg:y="10.8752in" svg:width="0.198in" svg:height="0.1283in"><draw:text-box><text:p text:style-name="MP8"><text:page-number text:select-page="current">51</text:page-number></text:p></draw:text-box></draw:frame><draw:frame draw:style-name="Mfr2" draw:name="Image1855" text:anchor-type="char" svg:x="0.7736in" svg:y="10.8752in" svg:width="1.9181in" svg:height="0.128in" draw:z-index="72"><draw:image xlink:href="Pictures/10000001000000D20000000E9805DD49.png" xlink:type="simple" xlink:show="embed" xlink:actuate="onLoad" draw:mime-type="image/png"/></draw:frame><draw:frame draw:style-name="Mfr2" draw:name="Image1856" text:anchor-type="char" svg:x="7.2972in" svg:y="10.8752in" svg:width="0.1965in" svg:height="0.128in" draw:z-index="73"><draw:image xlink:href="Pictures/10000001000000150000000E9A87705E.png" xlink:type="simple" xlink:show="embed" xlink:actuate="onLoad" draw:mime-type="image/png"/></draw:frame></text:p>
      </style:footer>
      <style:footer-left>
        <text:p text:style-name="MP2"/>
      </style:footer-left>
    </style:master-page>
    <style:master-page style:name="Converted50" style:page-layout-name="Mpm7" draw:style-name="Mdp1">
      <style:header>
        <text:p text:style-name="MP1"><draw:frame draw:style-name="Mfr2" draw:name="Image364" text:anchor-type="char" svg:x="0.4925in" svg:y="0in" svg:width="7.7756in" svg:height="1.3874in" draw:z-index="246"><draw:image xlink:href="Pictures/1000000100000357000000987348AE88.png" xlink:type="simple" xlink:show="embed" xlink:actuate="onLoad" draw:mime-type="image/png"/></draw:frame><draw:frame draw:style-name="Mfr2" draw:name="Image365" text:anchor-type="char" svg:x="1.6811in" svg:y="0.5965in" svg:width="1.7098in" svg:height="0.4035in" draw:z-index="247"><draw:image xlink:href="Pictures/10000001000000BC0000002C6A90171F.png" xlink:type="simple" xlink:show="embed" xlink:actuate="onLoad" draw:mime-type="image/png"/></draw:frame><draw:frame draw:style-name="Mfr2" draw:name="Image473" text:anchor-type="char" svg:x="5.5709in" svg:y="0.7409in" svg:width="1.9236in" svg:height="0.2028in" draw:z-index="252"><draw:image xlink:href="Pictures/10000001000000D300000016E301FF34.png" xlink:type="simple" xlink:show="embed" xlink:actuate="onLoad" draw:mime-type="image/png"/></draw:frame></text:p>
      </style:header>
      <style:header-left>
        <text:p text:style-name="MP2"/>
      </style:header-left>
      <style:footer>
        <text:p text:style-name="MP1"><draw:frame draw:style-name="Mfr1" draw:name="Image 1672" text:anchor-type="char" svg:x="3.7902in" svg:y="10.5945in" svg:width="0.6866in" svg:height="0.6189in" draw:z-index="15"><draw:image xlink:href="Pictures/10000001000000840000007752069C51.png" xlink:type="simple" xlink:show="embed" xlink:actuate="onLoad" draw:mime-type="image/png"/></draw:frame><draw:frame draw:style-name="Mfr2" draw:name="Image450" text:anchor-type="char" svg:x="0.7736in" svg:y="10.8752in" svg:width="1.9181in" svg:height="0.128in" draw:z-index="248"><draw:image xlink:href="Pictures/10000001000000D20000000E9805DD49.png" xlink:type="simple" xlink:show="embed" xlink:actuate="onLoad" draw:mime-type="image/png"/></draw:frame><draw:frame draw:style-name="Mfr2" draw:name="Image453" text:anchor-type="char" svg:x="7.2972in" svg:y="10.8752in" svg:width="0.1965in" svg:height="0.128in" draw:z-index="251"><draw:image xlink:href="Pictures/10000001000000150000000E9A87705E.png" xlink:type="simple" xlink:show="embed" xlink:actuate="onLoad" draw:mime-type="image/png"/></draw:frame></text:p>
      </style:footer>
      <style:footer-left>
        <text:p text:style-name="MP2"/>
      </style:footer-left>
    </style:master-page>
    <style:master-page style:name="Converted51" style:page-layout-name="Mpm8" draw:style-name="Mdp1">
      <style:header>
        <text:p text:style-name="MP1"><draw:frame draw:style-name="Mfr2" draw:name="Image1857" text:anchor-type="char" svg:x="0.4925in" svg:y="0in" svg:width="7.7756in" svg:height="1.3874in" draw:z-index="1691"><draw:image xlink:href="Pictures/1000000100000357000000987348AE88.png" xlink:type="simple" xlink:show="embed" xlink:actuate="onLoad" draw:mime-type="image/png"/></draw:frame><draw:frame draw:style-name="Mfr2" draw:name="Image1858" text:anchor-type="char" svg:x="1.6811in" svg:y="0.5965in" svg:width="1.7098in" svg:height="0.4035in" draw:z-index="1692"><draw:image xlink:href="Pictures/10000001000000BC0000002C6A90171F.png" xlink:type="simple" xlink:show="embed" xlink:actuate="onLoad" draw:mime-type="image/png"/></draw:frame><draw:frame draw:style-name="Mfr2" draw:name="Image1859" text:anchor-type="char" svg:x="5.5709in" svg:y="0.7409in" svg:width="1.9236in" svg:height="0.2028in" draw:z-index="1693"><draw:image xlink:href="Pictures/10000001000000D300000016E301FF34.png" xlink:type="simple" xlink:show="embed" xlink:actuate="onLoad" draw:mime-type="image/png"/></draw:frame></text:p>
      </style:header>
      <style:header-left>
        <text:p text:style-name="MP2"/>
      </style:header-left>
      <style:footer>
        <text:p text:style-name="MP1"><draw:frame draw:style-name="Mfr1" draw:name="Image 1672 Copy 1" text:anchor-type="char" svg:x="3.7902in" svg:y="10.5945in" svg:width="0.6866in" svg:height="0.6189in" draw:z-index="1690"><draw:image xlink:href="Pictures/10000001000000840000007752069C51.png" xlink:type="simple" xlink:show="embed" xlink:actuate="onLoad" draw:mime-type="image/png"/></draw:frame><draw:frame draw:style-name="Mfr2" draw:name="Image1860" text:anchor-type="char" svg:x="0.7736in" svg:y="10.8752in" svg:width="1.9181in" svg:height="0.128in" draw:z-index="1694"><draw:image xlink:href="Pictures/10000001000000D20000000E9805DD49.png" xlink:type="simple" xlink:show="embed" xlink:actuate="onLoad" draw:mime-type="image/png"/></draw:frame><draw:frame draw:style-name="Mfr2" draw:name="Image1861" text:anchor-type="char" svg:x="7.2972in" svg:y="10.8752in" svg:width="0.1965in" svg:height="0.128in" draw:z-index="1695"><draw:image xlink:href="Pictures/10000001000000150000000E9A87705E.png" xlink:type="simple" xlink:show="embed" xlink:actuate="onLoad" draw:mime-type="image/png"/></draw:frame></text:p>
      </style:footer>
      <style:footer-left>
        <text:p text:style-name="MP2"/>
      </style:footer-left>
    </style:master-page>
    <style:master-page style:name="Converted52" style:page-layout-name="Mpm9" draw:style-name="Mdp1">
      <style:header>
        <text:p text:style-name="MP2"/>
      </style:header>
      <style:header-left>
        <text:p text:style-name="MP2"/>
      </style:header-left>
      <style:footer>
        <text:p text:style-name="MP1"><draw:frame draw:style-name="Mfr1" draw:name="Image 1682" text:anchor-type="char" svg:x="3.7902in" svg:y="10.5945in" svg:width="0.6866in" svg:height="0.6189in" draw:z-index="17"><draw:image xlink:href="Pictures/10000001000000840000007752069C51.png" xlink:type="simple" xlink:show="embed" xlink:actuate="onLoad" draw:mime-type="image/png"/></draw:frame><draw:frame draw:style-name="Mfr2" draw:name="Image451" text:anchor-type="char" svg:x="0.7736in" svg:y="10.8752in" svg:width="1.9181in" svg:height="0.128in" draw:z-index="249"><draw:image xlink:href="Pictures/10000001000000D20000000E9805DD49.png" xlink:type="simple" xlink:show="embed" xlink:actuate="onLoad" draw:mime-type="image/png"/></draw:frame><draw:frame draw:style-name="Mfr2" draw:name="Image452" text:anchor-type="char" svg:x="7.2972in" svg:y="10.8752in" svg:width="0.1965in" svg:height="0.128in" draw:z-index="250"><draw:image xlink:href="Pictures/10000001000000150000000E9A87705E.png" xlink:type="simple" xlink:show="embed" xlink:actuate="onLoad" draw:mime-type="image/png"/></draw:frame></text:p>
      </style:footer>
      <style:footer-left>
        <text:p text:style-name="MP2"/>
      </style:footer-left>
    </style:master-page>
    <style:master-page style:name="Converted53" style:page-layout-name="Mpm10" draw:style-name="Mdp1">
      <style:header>
        <text:p text:style-name="MP2"/>
      </style:header>
      <style:header-left>
        <text:p text:style-name="MP2"/>
      </style:header-left>
      <style:footer>
        <text:p text:style-name="MP1"><draw:frame draw:style-name="Mfr1" draw:name="Image 1682 Copy 1" text:anchor-type="char" svg:x="3.7902in" svg:y="10.5945in" svg:width="0.6866in" svg:height="0.6189in"><draw:image xlink:href="Pictures/10000001000000840000007752069C51.png" xlink:type="simple" xlink:show="embed" xlink:actuate="onLoad" draw:mime-type="image/png"/></draw:frame><draw:frame draw:style-name="Mfr3" draw:name="Frame105"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4"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41" text:anchor-type="char" svg:x="0in" svg:y="0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 text:anchor-type="char" svg:x="0in" svg:y="0in" svg:width="0.198in" svg:height="0.1291in"><draw:text-box><text:p text:style-name="MP9"><text:span text:style-name="MT7"><text:page-number text:select-page="current">0</text:page-number></text:span></text:p></draw:text-box></draw:frame><draw:frame draw:style-name="Mfr3" draw:name="Frame355" text:anchor-type="char" svg:x="0in" svg:y="0in" svg:width="0.198in" svg:height="0.1291in"><draw:text-box><text:p text:style-name="MP8"><text:page-number text:select-page="current">0</text:page-number></text:p></draw:text-box></draw:frame><draw:frame draw:style-name="Mfr3" draw:name="Frame3551" text:anchor-type="char" svg:x="0in" svg:y="0in" svg:width="0.198in" svg:height="0.1291in"><draw:text-box><text:p text:style-name="MP8"><text:page-number text:select-page="current">0</text:page-number></text:p></draw:text-box></draw:frame><draw:frame draw:style-name="Mfr3" draw:name="Frame363" text:anchor-type="char" svg:x="7.2972in" svg:y="10.8752in" svg:width="0.198in" svg:height="0.1283in"><draw:text-box><text:p text:style-name="MP8"><text:page-number text:select-page="current">0</text:page-number></text:p></draw:text-box></draw:frame><draw:frame draw:style-name="Mfr3" draw:name="Frame3581" text:anchor-type="char" svg:x="7.2972in" svg:y="10.8752in" svg:width="0.198in" svg:height="0.1283in"><draw:text-box><text:p text:style-name="MP8"><text:page-number text:select-page="current">0</text:page-number></text:p></draw:text-box></draw:frame><draw:frame draw:style-name="Mfr4" draw:name="Frame3631" text:anchor-type="char" svg:x="7.2972in" svg:y="10.8752in" svg:width="0.198in" svg:height="0.1283in"><draw:text-box><text:p text:style-name="MP8"><text:page-number text:select-page="current">0</text:page-number></text:p></draw:text-box></draw:frame><draw:frame draw:style-name="Mfr2" draw:name="Image1862" text:anchor-type="char" svg:x="0in" svg:y="0in" svg:width="1.9181in" svg:height="0.128in" draw:z-index="79"><draw:image xlink:href="Pictures/10000001000000D20000000E9805DD49.png" xlink:type="simple" xlink:show="embed" xlink:actuate="onLoad" draw:mime-type="image/png"/></draw:frame><draw:frame draw:style-name="Mfr2" draw:name="Image1863" text:anchor-type="char" svg:x="0in" svg:y="0in" svg:width="0.1965in" svg:height="0.128in" draw:z-index="81"><draw:image xlink:href="Pictures/10000001000000150000000E9A87705E.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15:43</meta:creation-date>
    <dc:date>2026-09-01T16:52:00.278005319</dc:date>
    <meta:editing-duration>PT11S</meta:editing-duration>
    <meta:generator>LibreOffice/26.2.5.2$Linux_AARCH64 LibreOffice_project/620$Build-2</meta:generator>
    <meta:editing-cycles>6</meta:editing-cycles>
    <meta:document-statistic meta:table-count="29" meta:image-count="1948" meta:object-count="0" meta:page-count="56" meta:paragraph-count="3165" meta:word-count="10714" meta:character-count="67629" meta:non-whitespace-character-count="58746"/>
    <meta:user-defined meta:name="AppVersion">12.0000</meta:user-defined>
    <meta:user-defined meta:name="Created" meta:value-type="date">2026-08-17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