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8D00000506293F99ED.png" manifest:media-type="image/png"/>
  <manifest:file-entry manifest:full-path="Pictures/1000000000000082000000738BE4BEFA.png" manifest:media-type="image/png"/>
  <manifest:file-entry manifest:full-path="Pictures/100000000000007E000000725040E33C.png" manifest:media-type="image/png"/>
  <manifest:file-entry manifest:full-path="Pictures/100000010000002D0000002B6D19668A.png" manifest:media-type="image/png"/>
  <manifest:file-entry manifest:full-path="Pictures/1000000100000021000000079A43DF39.png" manifest:media-type="image/png"/>
  <manifest:file-entry manifest:full-path="Pictures/100000010000002E0000002B370AEE17.png" manifest:media-type="image/png"/>
  <manifest:file-entry manifest:full-path="Pictures/100000010000002E0000002C418B0B7A.png" manifest:media-type="image/png"/>
  <manifest:file-entry manifest:full-path="Pictures/10000001000002E00000000123026E6A.png" manifest:media-type="image/png"/>
  <manifest:file-entry manifest:full-path="Pictures/100000010000004600000047F8079BC9.png" manifest:media-type="image/png"/>
  <manifest:file-entry manifest:full-path="Pictures/10000001000000C20000000152F2221F.png" manifest:media-type="image/png"/>
  <manifest:file-entry manifest:full-path="Pictures/100000010000004700000047F8C6ABED.png" manifest:media-type="image/png"/>
  <manifest:file-entry manifest:full-path="Pictures/10000000000000D0000000B830B1DD11.jpg" manifest:media-type="image/jpeg"/>
  <manifest:file-entry manifest:full-path="Pictures/10000001000002DC000000984AD62956.png" manifest:media-type="image/png"/>
  <manifest:file-entry manifest:full-path="Pictures/10000001000000E1000000A51A99606A.png" manifest:media-type="image/png"/>
  <manifest:file-entry manifest:full-path="Pictures/10000001000000890000007B65EB5E14.png" manifest:media-type="image/png"/>
  <manifest:file-entry manifest:full-path="Pictures/10000001000002E0000004750346B01A.png" manifest:media-type="image/png"/>
  <manifest:file-entry manifest:full-path="Pictures/10000001000000430000000E48A46E94.png" manifest:media-type="image/png"/>
  <manifest:file-entry manifest:full-path="Pictures/10000001000002DC000000981A0D2B70.png" manifest:media-type="image/png"/>
  <manifest:file-entry manifest:full-path="Pictures/100000010000007E0000000EF29D6D19.png" manifest:media-type="image/png"/>
  <manifest:file-entry manifest:full-path="Pictures/100000010000007F0000000EE645ACB9.png" manifest:media-type="image/png"/>
  <manifest:file-entry manifest:full-path="Pictures/1000000100000368000000295126E5FC.png" manifest:media-type="image/png"/>
  <manifest:file-entry manifest:full-path="Pictures/10000001000001DA000000E5AA1E029C.png" manifest:media-type="image/png"/>
  <manifest:file-entry manifest:full-path="Pictures/100000010000027C00000029289D4C12.png" manifest:media-type="image/png"/>
  <manifest:file-entry manifest:full-path="Pictures/10000000000009180000019B2F5AA03B.png" manifest:media-type="image/png"/>
  <manifest:file-entry manifest:full-path="Pictures/10000001000000D300000016E301FF34.png" manifest:media-type="image/png"/>
  <manifest:file-entry manifest:full-path="Pictures/10000000000000580000000564BE26D0.png" manifest:media-type="image/png"/>
  <manifest:file-entry manifest:full-path="Pictures/10000001000000840000007752069C51.png" manifest:media-type="image/png"/>
  <manifest:file-entry manifest:full-path="Pictures/1000000100000357000000987348AE88.png" manifest:media-type="image/png"/>
  <manifest:file-entry manifest:full-path="Pictures/10000001000000D20000000D53C11442.png" manifest:media-type="image/png"/>
  <manifest:file-entry manifest:full-path="Pictures/10000001000000D20000000E9805DD49.png" manifest:media-type="image/png"/>
  <manifest:file-entry manifest:full-path="Pictures/100000010000015500000027D5304389.png" manifest:media-type="image/png"/>
  <manifest:file-entry manifest:full-path="Pictures/10000001000000C40000001A93C755DA.png" manifest:media-type="image/png"/>
  <manifest:file-entry manifest:full-path="Pictures/100000010000000E0000000EFBC49A13.png" manifest:media-type="image/png"/>
  <manifest:file-entry manifest:full-path="Pictures/100000010000002D0000002B1E8391E0.png" manifest:media-type="image/png"/>
  <manifest:file-entry manifest:full-path="Pictures/10000000000001D7000000E43EA8608A.jpg" manifest:media-type="image/jpeg"/>
  <manifest:file-entry manifest:full-path="Pictures/10000001000000AF0000002C50D151C0.png" manifest:media-type="image/png"/>
  <manifest:file-entry manifest:full-path="Pictures/10000001000000440000000E0B2619C7.png" manifest:media-type="image/png"/>
  <manifest:file-entry manifest:full-path="Pictures/10000001000000150000000E9A87705E.png" manifest:media-type="image/png"/>
  <manifest:file-entry manifest:full-path="Pictures/100000010000038D000005063D6C1750.png" manifest:media-type="image/png"/>
  <manifest:file-entry manifest:full-path="Pictures/10000000000005B70000000BF81D2343.png" manifest:media-type="image/png"/>
  <manifest:file-entry manifest:full-path="Pictures/100000010000038D00000506BDA88135.png" manifest:media-type="image/png"/>
  <manifest:file-entry manifest:full-path="Pictures/100000010000038C00000283BEC3A36B.png" manifest:media-type="image/png"/>
  <manifest:file-entry manifest:full-path="Pictures/10000001000001270000000F9855CE4B.png" manifest:media-type="image/png"/>
  <manifest:file-entry manifest:full-path="Pictures/1000000100000022000000413BE30E43.png" manifest:media-type="image/png"/>
  <manifest:file-entry manifest:full-path="Pictures/100000010000038D00000506DD749F9C.png" manifest:media-type="image/png"/>
  <manifest:file-entry manifest:full-path="Pictures/10000001000000EB000000D463A43EBB.png" manifest:media-type="image/png"/>
  <manifest:file-entry manifest:full-path="Pictures/10000001000002E00000002A72533015.png" manifest:media-type="image/png"/>
  <manifest:file-entry manifest:full-path="Pictures/100000010000026700000058E72B19D1.png" manifest:media-type="image/png"/>
  <manifest:file-entry manifest:full-path="Pictures/10000000000003340000022643D1511D.jpg" manifest:media-type="image/jpeg"/>
  <manifest:file-entry manifest:full-path="Pictures/10000001000000A000000012A9CD9248.png" manifest:media-type="image/png"/>
  <manifest:file-entry manifest:full-path="Pictures/10000000000006530000000B27844B23.png" manifest:media-type="image/png"/>
  <manifest:file-entry manifest:full-path="Pictures/1000000100000265000000557F09B92D.png" manifest:media-type="image/png"/>
  <manifest:file-entry manifest:full-path="Pictures/100000000000061100000012FE10F830.png" manifest:media-type="image/png"/>
  <manifest:file-entry manifest:full-path="Pictures/100000010000002F0000002CD5E6569D.png" manifest:media-type="image/png"/>
  <manifest:file-entry manifest:full-path="Pictures/100000010000004800000048BED6CAF9.png" manifest:media-type="image/png"/>
  <manifest:file-entry manifest:full-path="Pictures/10000001000000990000000D7BC6F8D0.png" manifest:media-type="image/png"/>
  <manifest:file-entry manifest:full-path="Pictures/10000001000001250000000F6152340E.png" manifest:media-type="image/png"/>
  <manifest:file-entry manifest:full-path="Pictures/1000000000000583000000138D909599.png" manifest:media-type="image/png"/>
  <manifest:file-entry manifest:full-path="Pictures/100000000000038800000002F967B419.png" manifest:media-type="image/png"/>
  <manifest:file-entry manifest:full-path="Pictures/1000000000000611000000160832D1AE.png" manifest:media-type="image/png"/>
  <manifest:file-entry manifest:full-path="Pictures/10000001000000890000007C1AA9694F.png" manifest:media-type="image/png"/>
  <manifest:file-entry manifest:full-path="Pictures/10000001000002DC00000098DB4BBACB.png" manifest:media-type="image/png"/>
  <manifest:file-entry manifest:full-path="Pictures/10000001000000010000000AF1B9B425.png" manifest:media-type="image/png"/>
  <manifest:file-entry manifest:full-path="Pictures/10000001000001120000009FBC81F7B7.png" manifest:media-type="image/png"/>
  <manifest:file-entry manifest:full-path="Pictures/100000000000068700000010E8E73017.png" manifest:media-type="image/png"/>
  <manifest:file-entry manifest:full-path="Pictures/100000010000010F0000000A0E1EC5BD.png" manifest:media-type="image/png"/>
  <manifest:file-entry manifest:full-path="Pictures/10000001000002E00000000BF0EE3540.png" manifest:media-type="image/png"/>
  <manifest:file-entry manifest:full-path="Pictures/10000001000001290000000FE7144D62.png" manifest:media-type="image/png"/>
  <manifest:file-entry manifest:full-path="Pictures/100000010000035700000098BBBA89C4.png" manifest:media-type="image/png"/>
  <manifest:file-entry manifest:full-path="Pictures/10000000000000B00000009900C5AC3D.jpg" manifest:media-type="image/jpeg"/>
  <manifest:file-entry manifest:full-path="Pictures/10000000000000B00000009889675FF8.jpg" manifest:media-type="image/jpeg"/>
  <manifest:file-entry manifest:full-path="Pictures/100000000000007E0000007261BCC859.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6063in" fo:margin-left="0.9535in" fo:margin-top="0in" fo:margin-bottom="0in" table:align="left" style:writing-mode="page"/>
    </style:style>
    <style:style style:name="Table1.A" style:family="table-column">
      <style:table-column-properties style:column-width="0.85in"/>
    </style:style>
    <style:style style:name="Table1.B" style:family="table-column">
      <style:table-column-properties style:column-width="1.284in"/>
    </style:style>
    <style:style style:name="Table1.C" style:family="table-column">
      <style:table-column-properties style:column-width="1.616in"/>
    </style:style>
    <style:style style:name="Table1.D" style:family="table-column">
      <style:table-column-properties style:column-width="1.1194in"/>
    </style:style>
    <style:style style:name="Table1.E" style:family="table-column">
      <style:table-column-properties style:column-width="0.7368in"/>
    </style:style>
    <style:style style:name="Table1.1" style:family="table-row">
      <style:table-row-properties style:min-row-height="0.1125in" fo:keep-together="auto"/>
    </style:style>
    <style:style style:name="Table1.A1" style:family="table-cell">
      <style:table-cell-properties fo:padding="0in" fo:border="none"/>
    </style:style>
    <style:style style:name="Table1.2" style:family="table-row">
      <style:table-row-properties style:min-row-height="0.1333in" fo:keep-together="auto"/>
    </style:style>
    <style:style style:name="Table1.3" style:family="table-row">
      <style:table-row-properties style:min-row-height="0.1368in" fo:keep-together="auto"/>
    </style:style>
    <style:style style:name="Table1.4" style:family="table-row">
      <style:table-row-properties style:min-row-height="0.1347in" fo:keep-together="auto"/>
    </style:style>
    <style:style style:name="Table1.5" style:family="table-row">
      <style:table-row-properties style:min-row-height="0.1146in" fo:keep-together="auto"/>
    </style:style>
    <style:style style:name="Table2" style:family="table">
      <style:table-properties style:width="5.6125in" fo:margin-left="0.9535in" fo:margin-top="0in" fo:margin-bottom="0in" table:align="left" style:writing-mode="page"/>
    </style:style>
    <style:style style:name="Table2.A" style:family="table-column">
      <style:table-column-properties style:column-width="0.8507in"/>
    </style:style>
    <style:style style:name="Table2.B" style:family="table-column">
      <style:table-column-properties style:column-width="1.2826in"/>
    </style:style>
    <style:style style:name="Table2.C" style:family="table-column">
      <style:table-column-properties style:column-width="1.5965in"/>
    </style:style>
    <style:style style:name="Table2.D" style:family="table-column">
      <style:table-column-properties style:column-width="1.1215in"/>
    </style:style>
    <style:style style:name="Table2.E" style:family="table-column">
      <style:table-column-properties style:column-width="0.7611in"/>
    </style:style>
    <style:style style:name="Table2.1" style:family="table-row">
      <style:table-row-properties style:min-row-height="0.1111in" fo:keep-together="auto"/>
    </style:style>
    <style:style style:name="Table2.A1" style:family="table-cell">
      <style:table-cell-properties fo:padding="0in" fo:border="none"/>
    </style:style>
    <style:style style:name="Table2.2" style:family="table-row">
      <style:table-row-properties style:min-row-height="0.1333in" fo:keep-together="auto"/>
    </style:style>
    <style:style style:name="Table2.3" style:family="table-row">
      <style:table-row-properties style:min-row-height="0.1313in" fo:keep-together="auto"/>
    </style:style>
    <style:style style:name="Table2.7" style:family="table-row">
      <style:table-row-properties style:min-row-height="0.1347in" fo:keep-together="auto"/>
    </style:style>
    <style:style style:name="Table2.9" style:family="table-row">
      <style:table-row-properties style:min-row-height="0.1146in" fo:keep-together="auto"/>
    </style:style>
    <style:style style:name="Table3" style:family="table">
      <style:table-properties style:width="5.6118in" fo:margin-left="0.9521in" fo:margin-top="0in" fo:margin-bottom="0in" table:align="left" style:writing-mode="page"/>
    </style:style>
    <style:style style:name="Table3.A" style:family="table-column">
      <style:table-column-properties style:column-width="0.8514in"/>
    </style:style>
    <style:style style:name="Table3.B" style:family="table-column">
      <style:table-column-properties style:column-width="1.6396in"/>
    </style:style>
    <style:style style:name="Table3.C" style:family="table-column">
      <style:table-column-properties style:column-width="1.2632in"/>
    </style:style>
    <style:style style:name="Table3.D" style:family="table-column">
      <style:table-column-properties style:column-width="1.1208in"/>
    </style:style>
    <style:style style:name="Table3.E" style:family="table-column">
      <style:table-column-properties style:column-width="0.7368in"/>
    </style:style>
    <style:style style:name="Table3.1" style:family="table-row">
      <style:table-row-properties style:min-row-height="0.1146in" fo:keep-together="auto"/>
    </style:style>
    <style:style style:name="Table3.A1" style:family="table-cell">
      <style:table-cell-properties fo:padding="0in" fo:border="none"/>
    </style:style>
    <style:style style:name="Table3.2" style:family="table-row">
      <style:table-row-properties style:min-row-height="0.1368in" fo:keep-together="auto"/>
    </style:style>
    <style:style style:name="Table3.3" style:family="table-row">
      <style:table-row-properties style:min-row-height="0.1333in" fo:keep-together="auto"/>
    </style:style>
    <style:style style:name="Table3.6" style:family="table-row">
      <style:table-row-properties style:min-row-height="0.1347in" fo:keep-together="auto"/>
    </style:style>
    <style:style style:name="Table3.7" style:family="table-row">
      <style:table-row-properties style:min-row-height="0.116in" fo:keep-together="auto"/>
    </style:style>
    <style:style style:name="Table4" style:family="table">
      <style:table-properties style:width="5.6076in" fo:margin-left="0.9535in" fo:margin-top="0in" fo:margin-bottom="0in" table:align="left" style:writing-mode="page"/>
    </style:style>
    <style:style style:name="Table4.A" style:family="table-column">
      <style:table-column-properties style:column-width="0.85in"/>
    </style:style>
    <style:style style:name="Table4.B" style:family="table-column">
      <style:table-column-properties style:column-width="1.2819in"/>
    </style:style>
    <style:style style:name="Table4.C" style:family="table-column">
      <style:table-column-properties style:column-width="1.6174in"/>
    </style:style>
    <style:style style:name="Table4.D" style:family="table-column">
      <style:table-column-properties style:column-width="1.1208in"/>
    </style:style>
    <style:style style:name="Table4.E" style:family="table-column">
      <style:table-column-properties style:column-width="0.7375in"/>
    </style:style>
    <style:style style:name="Table4.1" style:family="table-row">
      <style:table-row-properties style:min-row-height="0.1146in" fo:keep-together="auto"/>
    </style:style>
    <style:style style:name="Table4.A1" style:family="table-cell">
      <style:table-cell-properties fo:padding="0in" fo:border="none"/>
    </style:style>
    <style:style style:name="Table4.2" style:family="table-row">
      <style:table-row-properties style:min-row-height="0.1333in" fo:keep-together="auto"/>
    </style:style>
    <style:style style:name="Table4.3" style:family="table-row">
      <style:table-row-properties style:min-row-height="0.1347in" fo:keep-together="auto"/>
    </style:style>
    <style:style style:name="Table5" style:family="table">
      <style:table-properties style:width="5.616in" fo:margin-left="0.9493in" fo:margin-top="0in" fo:margin-bottom="0in" table:align="left" style:writing-mode="page"/>
    </style:style>
    <style:style style:name="Table5.A" style:family="table-column">
      <style:table-column-properties style:column-width="0.8542in"/>
    </style:style>
    <style:style style:name="Table5.B" style:family="table-column">
      <style:table-column-properties style:column-width="1.1826in"/>
    </style:style>
    <style:style style:name="Table5.C" style:family="table-column">
      <style:table-column-properties style:column-width="1.9438in"/>
    </style:style>
    <style:style style:name="Table5.E" style:family="table-column">
      <style:table-column-properties style:column-width="0.7813in"/>
    </style:style>
    <style:style style:name="Table5.1" style:family="table-row">
      <style:table-row-properties style:min-row-height="0.1111in" fo:keep-together="auto"/>
    </style:style>
    <style:style style:name="Table5.A1" style:family="table-cell">
      <style:table-cell-properties fo:padding="0in" fo:border="none"/>
    </style:style>
    <style:style style:name="Table5.2" style:family="table-row">
      <style:table-row-properties style:min-row-height="0.1347in" fo:keep-together="auto"/>
    </style:style>
    <style:style style:name="Table5.3" style:family="table-row">
      <style:table-row-properties style:min-row-height="0.1368in" fo:keep-together="auto"/>
    </style:style>
    <style:style style:name="Table5.4" style:family="table-row">
      <style:table-row-properties style:min-row-height="0.1333in" fo:keep-together="auto"/>
    </style:style>
    <style:style style:name="Table5.9" style:family="table-row">
      <style:table-row-properties style:min-row-height="0.1146in" fo:keep-together="auto"/>
    </style:style>
    <style:style style:name="Table6" style:family="table">
      <style:table-properties style:width="4.7132in" fo:margin-left="1.4819in" fo:margin-top="0in" fo:margin-bottom="0in" table:align="left" style:writing-mode="page"/>
    </style:style>
    <style:style style:name="Table6.A" style:family="table-column">
      <style:table-column-properties style:column-width="1.6444in"/>
    </style:style>
    <style:style style:name="Table6.B" style:family="table-column">
      <style:table-column-properties style:column-width="2.05in"/>
    </style:style>
    <style:style style:name="Table6.C" style:family="table-column">
      <style:table-column-properties style:column-width="0.5063in"/>
    </style:style>
    <style:style style:name="Table6.D" style:family="table-column">
      <style:table-column-properties style:column-width="0.5125in"/>
    </style:style>
    <style:style style:name="Table6.1" style:family="table-row">
      <style:table-row-properties style:min-row-height="0.1813in" fo:keep-together="auto"/>
    </style:style>
    <style:style style:name="Table6.A1" style:family="table-cell">
      <style:table-cell-properties fo:padding-left="0.0035in" fo:padding-right="0.0035in" fo:padding-top="0in" fo:padding-bottom="0in" fo:border="0.5pt solid #000000"/>
    </style:style>
    <style:style style:name="Table7" style:family="table">
      <style:table-properties style:width="4.5681in" fo:margin-left="1.5278in" fo:margin-top="0in" fo:margin-bottom="0in" table:align="left" style:writing-mode="page"/>
    </style:style>
    <style:style style:name="Table7.A" style:family="table-column">
      <style:table-column-properties style:column-width="4.5681in"/>
    </style:style>
    <style:style style:name="Table7.1" style:family="table-row">
      <style:table-row-properties style:min-row-height="0.1035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1042in" fo:keep-together="auto"/>
    </style:style>
    <style:style style:name="Table7.4" style:family="table-row">
      <style:table-row-properties style:min-row-height="0.1347in" fo:keep-together="auto"/>
    </style:style>
    <style:style style:name="Table7.5" style:family="table-row">
      <style:table-row-properties style:min-row-height="0.134in" fo:keep-together="auto"/>
    </style:style>
    <style:style style:name="Table8" style:family="table">
      <style:table-properties style:width="4.3569in" fo:margin-left="1.5806in" fo:margin-top="0in" fo:margin-bottom="0in" table:align="left" style:writing-mode="page"/>
    </style:style>
    <style:style style:name="Table8.A" style:family="table-column">
      <style:table-column-properties style:column-width="0.6229in"/>
    </style:style>
    <style:style style:name="Table8.B" style:family="table-column">
      <style:table-column-properties style:column-width="1.4875in"/>
    </style:style>
    <style:style style:name="Table8.C" style:family="table-column">
      <style:table-column-properties style:column-width="1.7201in"/>
    </style:style>
    <style:style style:name="Table8.D" style:family="table-column">
      <style:table-column-properties style:column-width="0.5264in"/>
    </style:style>
    <style:style style:name="Table8.1" style:family="table-row">
      <style:table-row-properties style:min-row-height="0.166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5938in" fo:keep-together="auto"/>
    </style:style>
    <style:style style:name="Table9" style:family="table">
      <style:table-properties style:width="4.1486in" fo:margin-left="1.6257in" fo:margin-top="0in" fo:margin-bottom="0in" table:align="left" style:writing-mode="page"/>
    </style:style>
    <style:style style:name="Table9.A" style:family="table-column">
      <style:table-column-properties style:column-width="2.0743in"/>
    </style:style>
    <style:style style:name="Table9.1" style:family="table-row">
      <style:table-row-properties style:min-row-height="0.1576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3722in" fo:keep-together="auto"/>
    </style:style>
    <style:style style:name="Table9.3" style:family="table-row">
      <style:table-row-properties style:min-row-height="0.2646in" fo:keep-together="auto"/>
    </style:style>
    <style:style style:name="Table10" style:family="table">
      <style:table-properties style:width="4.2181in" fo:margin-left="1.5833in" fo:margin-top="0in" fo:margin-bottom="0in" table:align="left" style:writing-mode="page"/>
    </style:style>
    <style:style style:name="Table10.A" style:family="table-column">
      <style:table-column-properties style:column-width="2.0965in"/>
    </style:style>
    <style:style style:name="Table10.B" style:family="table-column">
      <style:table-column-properties style:column-width="0.9236in"/>
    </style:style>
    <style:style style:name="Table10.C" style:family="table-column">
      <style:table-column-properties style:column-width="1.1979in"/>
    </style:style>
    <style:style style:name="Table10.1" style:family="table-row">
      <style:table-row-properties style:min-row-height="0.1618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3604in" fo:keep-together="auto"/>
    </style:style>
    <style:style style:name="Table11" style:family="table">
      <style:table-properties style:width="4.3576in" fo:margin-left="1.5868in" fo:margin-top="0in" fo:margin-bottom="0in" table:align="left" style:writing-mode="page"/>
    </style:style>
    <style:style style:name="Table11.A" style:family="table-column">
      <style:table-column-properties style:column-width="0.9167in"/>
    </style:style>
    <style:style style:name="Table11.B" style:family="table-column">
      <style:table-column-properties style:column-width="0.9007in"/>
    </style:style>
    <style:style style:name="Table11.C" style:family="table-column">
      <style:table-column-properties style:column-width="0.5278in"/>
    </style:style>
    <style:style style:name="Table11.D" style:family="table-column">
      <style:table-column-properties style:column-width="0.7361in"/>
    </style:style>
    <style:style style:name="Table11.E" style:family="table-column">
      <style:table-column-properties style:column-width="0.6688in"/>
    </style:style>
    <style:style style:name="Table11.F" style:family="table-column">
      <style:table-column-properties style:column-width="0.6076in"/>
    </style:style>
    <style:style style:name="Table11.1" style:family="table-row">
      <style:table-row-properties style:min-row-height="0.1569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2743in" fo:keep-together="auto"/>
    </style:style>
    <style:style style:name="Table11.A2" style:family="table-cell">
      <style:table-cell-properties fo:padding-left="0.0035in" fo:padding-right="0.0035in" fo:padding-top="0in" fo:padding-bottom="0in" fo:border-left="0.5pt solid #000000" fo:border-right="0.5pt solid #000000" fo:border-top="none" fo:border-bottom="0.5pt solid #000000"/>
    </style:style>
    <style:style style:name="Table11.3" style:family="table-row">
      <style:table-row-properties style:min-row-height="0.4139in" fo:keep-together="auto"/>
    </style:style>
    <style:style style:name="Table11.4" style:family="table-row">
      <style:table-row-properties style:min-row-height="0.4236in" fo:keep-together="auto"/>
    </style:style>
    <style:style style:name="Table12" style:family="table">
      <style:table-properties style:width="4.3306in" fo:margin-left="1.6736in" fo:margin-top="0in" fo:margin-bottom="0in" table:align="left" style:writing-mode="page"/>
    </style:style>
    <style:style style:name="Table12.A" style:family="table-column">
      <style:table-column-properties style:column-width="0.9146in"/>
    </style:style>
    <style:style style:name="Table12.B" style:family="table-column">
      <style:table-column-properties style:column-width="0.8972in"/>
    </style:style>
    <style:style style:name="Table12.C" style:family="table-column">
      <style:table-column-properties style:column-width="0.5278in"/>
    </style:style>
    <style:style style:name="Table12.D" style:family="table-column">
      <style:table-column-properties style:column-width="0.7333in"/>
    </style:style>
    <style:style style:name="Table12.E" style:family="table-column">
      <style:table-column-properties style:column-width="0.7083in"/>
    </style:style>
    <style:style style:name="Table12.F" style:family="table-column">
      <style:table-column-properties style:column-width="0.5493in"/>
    </style:style>
    <style:style style:name="Table12.1" style:family="table-row">
      <style:table-row-properties style:min-row-height="0.1569in" fo:keep-together="auto"/>
    </style:style>
    <style:style style:name="Table12.A1" style:family="table-cell">
      <style:table-cell-properties fo:padding-left="0.0035in" fo:padding-right="0.0035in" fo:padding-top="0in" fo:padding-bottom="0in" fo:border="0.5pt solid #000000"/>
    </style:style>
    <style:style style:name="Table12.2" style:family="table-row">
      <style:table-row-properties style:min-row-height="0.2736in" fo:keep-together="auto"/>
    </style:style>
    <style:style style:name="Table12.A2" style:family="table-cell">
      <style:table-cell-properties fo:padding-left="0.0035in" fo:padding-right="0.0035in" fo:padding-top="0in" fo:padding-bottom="0in" fo:border-left="0.5pt solid #000000" fo:border-right="0.5pt solid #000000" fo:border-top="none" fo:border-bottom="0.5pt solid #000000"/>
    </style:style>
    <style:style style:name="Table12.3" style:family="table-row">
      <style:table-row-properties style:min-row-height="0.4125in" fo:keep-together="auto"/>
    </style:style>
    <style:style style:name="Table13" style:family="table">
      <style:table-properties style:width="4.4729in" fo:margin-left="1.5132in" fo:margin-top="0in" fo:margin-bottom="0in" table:align="left" style:writing-mode="page"/>
    </style:style>
    <style:style style:name="Table13.A" style:family="table-column">
      <style:table-column-properties style:column-width="0.8188in"/>
    </style:style>
    <style:style style:name="Table13.B" style:family="table-column">
      <style:table-column-properties style:column-width="0.4465in"/>
    </style:style>
    <style:style style:name="Table13.C" style:family="table-column">
      <style:table-column-properties style:column-width="0.7604in"/>
    </style:style>
    <style:style style:name="Table13.D" style:family="table-column">
      <style:table-column-properties style:column-width="0.5063in"/>
    </style:style>
    <style:style style:name="Table13.E" style:family="table-column">
      <style:table-column-properties style:column-width="0.3722in"/>
    </style:style>
    <style:style style:name="Table13.G" style:family="table-column">
      <style:table-column-properties style:column-width="0.5056in"/>
    </style:style>
    <style:style style:name="Table13.H" style:family="table-column">
      <style:table-column-properties style:column-width="0.5569in"/>
    </style:style>
    <style:style style:name="Table13.1" style:family="table-row">
      <style:table-row-properties style:min-row-height="0.2986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3347in" fo:keep-together="auto"/>
    </style:style>
    <style:style style:name="Table13.3" style:family="table-row">
      <style:table-row-properties style:min-row-height="0.3521in" fo:keep-together="auto"/>
    </style:style>
    <style:style style:name="Table13.4" style:family="table-row">
      <style:table-row-properties style:min-row-height="0.3514in" fo:keep-together="auto"/>
    </style:style>
    <style:style style:name="Table14" style:family="table">
      <style:table-properties style:width="2.5549in" fo:margin-left="3.2063in" fo:margin-top="0in" fo:margin-bottom="0in" table:align="left" style:writing-mode="page"/>
    </style:style>
    <style:style style:name="Table14.A" style:family="table-column">
      <style:table-column-properties style:column-width="1.2271in"/>
    </style:style>
    <style:style style:name="Table14.B" style:family="table-column">
      <style:table-column-properties style:column-width="1.0354in"/>
    </style:style>
    <style:style style:name="Table14.C" style:family="table-column">
      <style:table-column-properties style:column-width="0.2924in"/>
    </style:style>
    <style:style style:name="Table14.1" style:family="table-row">
      <style:table-row-properties style:min-row-height="0.1417in" fo:keep-together="auto"/>
    </style:style>
    <style:style style:name="Table14.A1" style:family="table-cell">
      <style:table-cell-properties fo:padding="0in" fo:border="none"/>
    </style:style>
    <style:style style:name="Table15" style:family="table">
      <style:table-properties style:width="4.1625in" fo:margin-left="1.5861in" fo:margin-top="0in" fo:margin-bottom="0in" table:align="left" style:writing-mode="page"/>
    </style:style>
    <style:style style:name="Table15.A" style:family="table-column">
      <style:table-column-properties style:column-width="1.05in"/>
    </style:style>
    <style:style style:name="Table15.B" style:family="table-column">
      <style:table-column-properties style:column-width="0.9132in"/>
    </style:style>
    <style:style style:name="Table15.C" style:family="table-column">
      <style:table-column-properties style:column-width="0.4958in"/>
    </style:style>
    <style:style style:name="Table15.E" style:family="table-column">
      <style:table-column-properties style:column-width="0.5361in"/>
    </style:style>
    <style:style style:name="Table15.F" style:family="table-column">
      <style:table-column-properties style:column-width="0.6715in"/>
    </style:style>
    <style:style style:name="Table15.1" style:family="table-row">
      <style:table-row-properties style:min-row-height="0.1319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1313in" fo:keep-together="auto"/>
    </style:style>
    <style:style style:name="Table15.A2" style:family="table-cell">
      <style:table-cell-properties fo:padding-left="0.0035in" fo:padding-right="0.0035in" fo:padding-top="0in" fo:padding-bottom="0in" fo:border-left="0.5pt solid #000000" fo:border-right="0.5pt solid #000000" fo:border-top="none" fo:border-bottom="0.5pt solid #000000"/>
    </style:style>
    <style:style style:name="Table15.3" style:family="table-row">
      <style:table-row-properties style:min-row-height="0.3403in" fo:keep-together="auto"/>
    </style:style>
    <style:style style:name="Table15.4" style:family="table-row">
      <style:table-row-properties style:min-row-height="0.3396in" fo:keep-together="auto"/>
    </style:style>
    <style:style style:name="Table16" style:family="table">
      <style:table-properties style:width="4.1507in" fo:margin-left="1.6201in" fo:margin-top="0in" fo:margin-bottom="0in" table:align="left" style:writing-mode="page"/>
    </style:style>
    <style:style style:name="Table16.A" style:family="table-column">
      <style:table-column-properties style:column-width="2.2563in"/>
    </style:style>
    <style:style style:name="Table16.B" style:family="table-column">
      <style:table-column-properties style:column-width="0.9271in"/>
    </style:style>
    <style:style style:name="Table16.C" style:family="table-column">
      <style:table-column-properties style:column-width="0.9674in"/>
    </style:style>
    <style:style style:name="Table16.1" style:family="table-row">
      <style:table-row-properties style:min-row-height="0.159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3542in" fo:keep-together="auto"/>
    </style:style>
    <style:style style:name="Table17" style:family="table">
      <style:table-properties style:width="4.234in" fo:margin-left="1.6556in" fo:margin-top="0in" fo:margin-bottom="0in" table:align="left" style:writing-mode="page"/>
    </style:style>
    <style:style style:name="Table17.A" style:family="table-column">
      <style:table-column-properties style:column-width="1.2125in"/>
    </style:style>
    <style:style style:name="Table17.B" style:family="table-column">
      <style:table-column-properties style:column-width="0.5097in"/>
    </style:style>
    <style:style style:name="Table17.C" style:family="table-column">
      <style:table-column-properties style:column-width="0.4556in"/>
    </style:style>
    <style:style style:name="Table17.D" style:family="table-column">
      <style:table-column-properties style:column-width="0.4222in"/>
    </style:style>
    <style:style style:name="Table17.E" style:family="table-column">
      <style:table-column-properties style:column-width="0.5632in"/>
    </style:style>
    <style:style style:name="Table17.F" style:family="table-column">
      <style:table-column-properties style:column-width="0.5347in"/>
    </style:style>
    <style:style style:name="Table17.G" style:family="table-column">
      <style:table-column-properties style:column-width="0.5361in"/>
    </style:style>
    <style:style style:name="Table17.1" style:family="table-row">
      <style:table-row-properties style:min-row-height="0.3882in" fo:keep-together="auto"/>
    </style:style>
    <style:style style:name="Table17.A1" style:family="table-cell">
      <style:table-cell-properties fo:padding-left="0.0035in" fo:padding-right="0.0035in" fo:padding-top="0in" fo:padding-bottom="0in" fo:border="0.5pt solid #000000"/>
    </style:style>
    <style:style style:name="Table17.2" style:family="table-row">
      <style:table-row-properties style:min-row-height="0.4139in" fo:keep-together="auto"/>
    </style:style>
    <style:style style:name="Table18" style:family="table">
      <style:table-properties style:width="4.4799in" fo:margin-left="1.4854in" fo:margin-top="0in" fo:margin-bottom="0in" table:align="left" style:writing-mode="page"/>
    </style:style>
    <style:style style:name="Table18.A" style:family="table-column">
      <style:table-column-properties style:column-width="0.4833in"/>
    </style:style>
    <style:style style:name="Table18.B" style:family="table-column">
      <style:table-column-properties style:column-width="0.8382in"/>
    </style:style>
    <style:style style:name="Table18.C" style:family="table-column">
      <style:table-column-properties style:column-width="0.4451in"/>
    </style:style>
    <style:style style:name="Table18.D" style:family="table-column">
      <style:table-column-properties style:column-width="0.4826in"/>
    </style:style>
    <style:style style:name="Table18.E" style:family="table-column">
      <style:table-column-properties style:column-width="0.4972in"/>
    </style:style>
    <style:style style:name="Table18.F" style:family="table-column">
      <style:table-column-properties style:column-width="0.3632in"/>
    </style:style>
    <style:style style:name="Table18.G" style:family="table-column">
      <style:table-column-properties style:column-width="0.7347in"/>
    </style:style>
    <style:style style:name="Table18.H" style:family="table-column">
      <style:table-column-properties style:column-width="0.6354in"/>
    </style:style>
    <style:style style:name="Table18.1" style:family="table-row">
      <style:table-row-properties style:min-row-height="0.216in" fo:keep-together="auto"/>
    </style:style>
    <style:style style:name="Table18.A1" style:family="table-cell">
      <style:table-cell-properties fo:padding-left="0.0035in" fo:padding-right="0.0035in" fo:padding-top="0in" fo:padding-bottom="0in" fo:border="0.5pt solid #000000"/>
    </style:style>
    <style:style style:name="Table18.2" style:family="table-row">
      <style:table-row-properties style:min-row-height="0.3333in" fo:keep-together="auto"/>
    </style:style>
    <style:style style:name="Table19" style:family="table">
      <style:table-properties style:width="4.2375in" fo:margin-left="1.6965in" fo:margin-top="0in" fo:margin-bottom="0in" table:align="left" style:writing-mode="page"/>
    </style:style>
    <style:style style:name="Table19.A" style:family="table-column">
      <style:table-column-properties style:column-width="1.1354in"/>
    </style:style>
    <style:style style:name="Table19.B" style:family="table-column">
      <style:table-column-properties style:column-width="0.9243in"/>
    </style:style>
    <style:style style:name="Table19.C" style:family="table-column">
      <style:table-column-properties style:column-width="1.0597in"/>
    </style:style>
    <style:style style:name="Table19.D" style:family="table-column">
      <style:table-column-properties style:column-width="1.1181in"/>
    </style:style>
    <style:style style:name="Table19.1" style:family="table-row">
      <style:table-row-properties style:min-row-height="0.1563in" fo:keep-together="auto"/>
    </style:style>
    <style:style style:name="Table19.A1" style:family="table-cell">
      <style:table-cell-properties fo:padding-left="0.0035in" fo:padding-right="0.0035in" fo:padding-top="0in" fo:padding-bottom="0in" fo:border="0.5pt solid #000000"/>
    </style:style>
    <style:style style:name="Table19.2" style:family="table-row">
      <style:table-row-properties style:min-row-height="0.1882in" fo:keep-together="auto"/>
    </style:style>
    <style:style style:name="Table20" style:family="table">
      <style:table-properties style:width="4.2521in" fo:margin-left="1.6965in" fo:margin-top="0in" fo:margin-bottom="0in" table:align="left" style:writing-mode="page"/>
    </style:style>
    <style:style style:name="Table20.A" style:family="table-column">
      <style:table-column-properties style:column-width="1.1361in"/>
    </style:style>
    <style:style style:name="Table20.B" style:family="table-column">
      <style:table-column-properties style:column-width="0.9243in"/>
    </style:style>
    <style:style style:name="Table20.C" style:family="table-column">
      <style:table-column-properties style:column-width="1.0583in"/>
    </style:style>
    <style:style style:name="Table20.D" style:family="table-column">
      <style:table-column-properties style:column-width="1.1333in"/>
    </style:style>
    <style:style style:name="Table20.1" style:family="table-row">
      <style:table-row-properties style:min-row-height="0.1563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1868in" fo:keep-together="auto"/>
    </style:style>
    <style:style style:name="Table21" style:family="table">
      <style:table-properties style:width="4.8271in" fo:margin-left="1.2653in" fo:margin-top="0in" fo:margin-bottom="0in" table:align="left" style:writing-mode="page"/>
    </style:style>
    <style:style style:name="Table21.A" style:family="table-column">
      <style:table-column-properties style:column-width="0.3083in"/>
    </style:style>
    <style:style style:name="Table21.B" style:family="table-column">
      <style:table-column-properties style:column-width="2.9514in"/>
    </style:style>
    <style:style style:name="Table21.C" style:family="table-column">
      <style:table-column-properties style:column-width="0.7833in"/>
    </style:style>
    <style:style style:name="Table21.D" style:family="table-column">
      <style:table-column-properties style:column-width="0.784in"/>
    </style:style>
    <style:style style:name="Table21.1" style:family="table-row">
      <style:table-row-properties style:min-row-height="0.1722in" fo:keep-together="auto"/>
    </style:style>
    <style:style style:name="Table21.A1" style:family="table-cell">
      <style:table-cell-properties fo:padding-left="0.0035in" fo:padding-right="0.0035in" fo:padding-top="0in" fo:padding-bottom="0in" fo:border="0.5pt solid #000000"/>
    </style:style>
    <style:style style:name="Table21.2" style:family="table-row">
      <style:table-row-properties style:min-row-height="0.1611in" fo:keep-together="auto"/>
    </style:style>
    <style:style style:name="Table22" style:family="table">
      <style:table-properties style:width="4.7479in" fo:margin-left="1.3264in" fo:margin-top="0in" fo:margin-bottom="0in" table:align="left" style:writing-mode="page"/>
    </style:style>
    <style:style style:name="Table22.A" style:family="table-column">
      <style:table-column-properties style:column-width="1.2576in"/>
    </style:style>
    <style:style style:name="Table22.B" style:family="table-column">
      <style:table-column-properties style:column-width="1.2278in"/>
    </style:style>
    <style:style style:name="Table22.C" style:family="table-column">
      <style:table-column-properties style:column-width="0.6785in"/>
    </style:style>
    <style:style style:name="Table22.D" style:family="table-column">
      <style:table-column-properties style:column-width="0.7882in"/>
    </style:style>
    <style:style style:name="Table22.E" style:family="table-column">
      <style:table-column-properties style:column-width="0.7958in"/>
    </style:style>
    <style:style style:name="Table22.1" style:family="table-row">
      <style:table-row-properties style:min-row-height="0.3604in" fo:keep-together="auto"/>
    </style:style>
    <style:style style:name="Table22.A1" style:family="table-cell">
      <style:table-cell-properties fo:padding-left="0.0035in" fo:padding-right="0.0035in" fo:padding-top="0in" fo:padding-bottom="0in" fo:border="0.5pt solid #000000"/>
    </style:style>
    <style:style style:name="Table22.2" style:family="table-row">
      <style:table-row-properties style:min-row-height="0.4375in" fo:keep-together="auto"/>
    </style:style>
    <style:style style:name="Table22.3" style:family="table-row">
      <style:table-row-properties style:min-row-height="0.6944in" fo:keep-together="auto"/>
    </style:style>
    <style:style style:name="Table22.5" style:family="table-row">
      <style:table-row-properties style:min-row-height="0.5938in" fo:keep-together="auto"/>
    </style:style>
    <style:style style:name="Table22.6" style:family="table-row">
      <style:table-row-properties style:min-row-height="0.7868in" fo:keep-together="auto"/>
    </style:style>
    <style:style style:name="P1" style:family="paragraph" style:parent-style-name="Standard" style:master-page-name="Standard">
      <style:paragraph-properties fo:margin-left="2.328in" fo:margin-right="0in" fo:margin-top="0.0598in" fo:margin-bottom="0in" style:contextual-spacing="false" fo:text-align="left"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1.3972in" fo:margin-right="1.7665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1.3972in" fo:margin-right="1.7665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Standard">
      <style:paragraph-properties fo:margin-left="0.7484in" fo:margin-right="0in" fo:margin-top="0.0693in" fo:margin-bottom="0in" style:contextual-spacing="false" fo:text-align="center" style:justify-single-word="false" fo:text-indent="0in" style:auto-text-indent="false"/>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Standard">
      <style:paragraph-properties fo:margin-left="0in" fo:margin-right="0.4681in" fo:margin-top="0.0693in" fo:margin-bottom="0in" style:contextual-spacing="false" fo:text-align="center" style:justify-single-word="false" fo:text-indent="0in" style:auto-text-indent="false"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Standard">
      <style:paragraph-properties fo:margin-left="1.3972in" fo:margin-right="1.772in" fo:margin-top="0in" fo:margin-bottom="0in" style:contextual-spacing="false" fo:text-align="center" style:justify-single-word="false" fo:text-indent="0in" style:auto-text-indent="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3">
      <style:paragraph-properties fo:margin-left="0.9965in" fo:margin-right="0in" fo:margin-top="0.0701in" fo:margin-bottom="0in" style:contextual-spacing="false"/>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3">
      <style:paragraph-properties fo:margin-left="0.9965in" fo:margin-right="0in" fo:margin-top="0.1583in" fo:margin-bottom="0in" style:contextual-spacing="false"/>
    </style:style>
    <style:style style:name="P22" style:family="paragraph" style:parent-style-name="Heading_20_3">
      <style:paragraph-properties fo:margin-left="0in" fo:margin-right="0.672in" fo:margin-top="0.0701in" fo:margin-bottom="0in" style:contextual-spacing="false"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3">
      <style:paragraph-properties fo:margin-left="0in" fo:margin-right="0.672in" fo:margin-top="0.1583in" fo:margin-bottom="0in" style:contextual-spacing="false"/>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Standard">
      <style:paragraph-properties fo:margin-left="3.6717in" fo:margin-right="1.7382in" fo:margin-top="0in" fo:margin-bottom="0in" style:contextual-spacing="false" fo:line-height="95%" fo:text-align="left" style:justify-single-word="false" fo:text-indent="0in" style:auto-text-indent="false"/>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2">
      <style:paragraph-properties fo:margin-left="0.3937in" fo:margin-right="0in" fo:margin-top="0.0693in" fo:margin-bottom="0in" style:contextual-spacing="false" fo:line-height="0.1862in"/>
    </style:style>
    <style:style style:name="P32"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3" style:family="paragraph" style:parent-style-name="Text_20_body">
      <style:paragraph-properties fo:margin-top="0.1366in" fo:margin-bottom="0in" style:contextual-spacing="false"/>
      <style:text-properties style:font-name="Source Sans Pro" fo:font-size="10pt" style:font-size-asian="10pt"/>
    </style:style>
    <style:style style:name="P34" style:family="paragraph" style:parent-style-name="Heading_20_2">
      <style:paragraph-properties fo:margin-left="0.3937in" fo:margin-right="0in" fo:line-height="0.1862in"/>
    </style:style>
    <style:style style:name="P35" style:family="paragraph" style:parent-style-name="Text_20_body">
      <style:paragraph-properties fo:margin-top="0.1374in" fo:margin-bottom="0in" style:contextual-spacing="false"/>
      <style:text-properties style:font-name="Source Sans Pro" fo:font-size="10pt" style:font-size-asian="10pt"/>
    </style:style>
    <style:style style:name="P36" style:family="paragraph" style:parent-style-name="Heading_20_2">
      <style:paragraph-properties fo:margin-left="0.3937in" fo:margin-right="0in" fo:margin-top="0.0008in" fo:margin-bottom="0in" style:contextual-spacing="false" fo:line-height="0.1862in"/>
    </style:style>
    <style:style style:name="P37"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Heading_20_3">
      <style:paragraph-properties fo:margin-left="0.3937in" fo:margin-right="0in" fo:text-align="left" style:justify-single-word="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Text_20_body">
      <style:paragraph-properties fo:margin-top="0.1398in" fo:margin-bottom="0in" style:contextual-spacing="false"/>
      <style:text-properties style:font-name="Source Sans Pro" fo:font-size="10pt" style:font-size-asian="10pt"/>
    </style:style>
    <style:style style:name="P42"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3" style:family="paragraph" style:parent-style-name="Heading_20_2">
      <style:paragraph-properties fo:margin-left="0.3654in" fo:margin-right="0in" fo:margin-top="0.0693in" fo:margin-bottom="0in" style:contextual-spacing="false" fo:line-height="0.1862in"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2">
      <style:paragraph-properties fo:margin-left="0.3654in" fo:margin-right="0in" fo:line-height="0.1862in"/>
    </style:style>
    <style:style style:name="P46"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7" style:family="paragraph" style:parent-style-name="Text_20_body">
      <style:paragraph-properties fo:margin-top="0.1402in" fo:margin-bottom="0in" style:contextual-spacing="false"/>
      <style:text-properties style:font-name="Source Sans Pro" fo:font-size="10pt" style:font-size-asian="10pt"/>
    </style:style>
    <style:style style:name="P48"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49"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0" style:family="paragraph" style:parent-style-name="Heading_20_2">
      <style:paragraph-properties fo:margin-left="0.3654in" fo:margin-right="0in" fo:margin-top="0.0008in" fo:margin-bottom="0in" style:contextual-spacing="false" fo:line-height="0.1862in"/>
    </style:style>
    <style:style style:name="P51"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2" style:family="paragraph" style:parent-style-name="Text_20_body" style:master-page-name="Converted4">
      <style:paragraph-properties style:page-number="auto"/>
      <style:text-properties style:font-name="Source Sans Pro" fo:font-size="19pt" style:font-size-asian="19pt"/>
    </style:style>
    <style:style style:name="P53" style:family="paragraph" style:parent-style-name="Text_20_body">
      <style:text-properties style:font-name="Source Sans Pro" fo:font-size="19pt" style:font-size-asian="19pt"/>
    </style:style>
    <style:style style:name="P54" style:family="paragraph" style:parent-style-name="Text_20_body">
      <style:paragraph-properties fo:margin-top="0.2457in" fo:margin-bottom="0in" style:contextual-spacing="false"/>
      <style:text-properties style:font-name="Source Sans Pro" fo:font-size="19pt" style:font-size-asian="19pt"/>
    </style:style>
    <style:style style:name="P55"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6" style:family="paragraph" style:parent-style-name="Standard">
      <style:paragraph-properties fo:margin-left="1.5945in" fo:margin-right="3.2075in" fo:margin-top="0.0047in" fo:margin-bottom="0in" style:contextual-spacing="false" fo:line-height="95%" fo:text-align="left" style:justify-single-word="false" fo:text-indent="0in" style:auto-text-indent="false"/>
    </style:style>
    <style:style style:name="P57"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8" style:family="paragraph" style:parent-style-name="Text_20_body">
      <style:text-properties style:font-name="Source Sans Pro" fo:font-size="6pt" style:font-size-asian="6pt"/>
    </style:style>
    <style:style style:name="P59" style:family="paragraph" style:parent-style-name="Text_20_body">
      <style:paragraph-properties fo:margin-top="0.0181in" fo:margin-bottom="0in" style:contextual-spacing="false"/>
      <style:text-properties style:font-name="Source Sans Pro" fo:font-size="6pt" style:font-size-asian="6pt"/>
    </style:style>
    <style:style style:name="P60"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1"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2" style:family="paragraph" style:parent-style-name="Text_20_body">
      <style:text-properties style:font-name="Lato Black" fo:font-size="10pt" fo:font-weight="bold" style:font-size-asian="10pt" style:font-weight-asian="bold"/>
    </style:style>
    <style:style style:name="P63"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4" style:family="paragraph" style:parent-style-name="Standard">
      <style:paragraph-properties fo:margin-left="1.3972in" fo:margin-right="1.7882in" fo:margin-top="0.2736in" fo:margin-bottom="0in" style:contextual-spacing="false" fo:text-align="center" style:justify-single-word="false" fo:text-indent="0in" style:auto-text-indent="false"/>
    </style:style>
    <style:style style:name="P65" style:family="paragraph" style:parent-style-name="Text_20_body">
      <style:text-properties style:font-name="Source Sans Pro" fo:font-size="6pt" fo:font-weight="bold" style:font-size-asian="6pt" style:font-weight-asian="bold"/>
    </style:style>
    <style:style style:name="P66" style:family="paragraph" style:parent-style-name="Text_20_body">
      <style:paragraph-properties fo:margin-top="0.0228in" fo:margin-bottom="0in" style:contextual-spacing="false"/>
      <style:text-properties style:font-name="Source Sans Pro" fo:font-size="11pt" fo:font-weight="bold" style:font-size-asian="11pt" style:font-weight-asian="bold"/>
    </style:style>
    <style:style style:name="P67" style:family="paragraph" style:parent-style-name="Heading_20_2">
      <style:paragraph-properties fo:margin-left="2.4799in" fo:margin-right="0in" fo:line-height="100%"/>
    </style:style>
    <style:style style:name="P68" style:family="paragraph" style:parent-style-name="Text_20_body">
      <style:paragraph-properties fo:margin-top="0.1709in" fo:margin-bottom="0in" style:contextual-spacing="false"/>
      <style:text-properties style:font-name="Source Sans Pro" fo:font-size="11pt" fo:font-weight="bold" style:font-size-asian="11pt" style:font-weight-asian="bold"/>
    </style:style>
    <style:style style:name="P69" style:family="paragraph" style:parent-style-name="Standard">
      <style:paragraph-properties fo:margin-left="1.3972in" fo:margin-right="1.9138in" fo:margin-top="0.0008in" fo:margin-bottom="0in" style:contextual-spacing="false" fo:text-align="center" style:justify-single-word="false" fo:text-indent="0in" style:auto-text-indent="false"/>
    </style:style>
    <style:style style:name="P70" style:family="paragraph" style:parent-style-name="Text_20_body">
      <style:paragraph-properties fo:margin-top="0.0425in" fo:margin-bottom="0in" style:contextual-spacing="false"/>
      <style:text-properties style:font-name="Times New Roman" fo:font-size="9.5pt" style:font-size-asian="9.5pt"/>
    </style:style>
    <style:style style:name="P71" style:family="paragraph" style:parent-style-name="Standard">
      <style:paragraph-properties fo:margin-left="4.0445in" fo:margin-right="0in" fo:margin-top="0.0008in" fo:margin-bottom="0in" style:contextual-spacing="false" fo:text-align="left" style:justify-single-word="false" fo:text-indent="0in" style:auto-text-indent="false"/>
    </style:style>
    <style:style style:name="P72" style:family="paragraph" style:parent-style-name="Text_20_body">
      <style:text-properties style:font-name="Times New Roman" fo:font-size="9.5pt" fo:font-style="italic" fo:font-weight="bold" style:font-size-asian="9.5pt" style:font-style-asian="italic" style:font-weight-asian="bold"/>
    </style:style>
    <style:style style:name="P73" style:family="paragraph" style:parent-style-name="Text_20_body">
      <style:paragraph-properties fo:margin-top="0.1291in" fo:margin-bottom="0in" style:contextual-spacing="false"/>
      <style:text-properties style:font-name="Times New Roman" fo:font-size="9.5pt" fo:font-style="italic" fo:font-weight="bold" style:font-size-asian="9.5pt" style:font-style-asian="italic" style:font-weight-asian="bold"/>
    </style:style>
    <style:style style:name="P74" style:family="paragraph" style:parent-style-name="Standard">
      <style:paragraph-properties fo:margin-left="0.9366in" fo:margin-right="1.4598in" fo:margin-top="0.0008in" fo:margin-bottom="0in" style:contextual-spacing="false" fo:text-align="left" style:justify-single-word="false" fo:text-indent="0in" style:auto-text-indent="false"/>
    </style:style>
    <style:style style:name="P75" style:family="paragraph" style:parent-style-name="Text_20_body">
      <style:text-properties style:font-name="Times New Roman" fo:font-size="9.5pt" fo:font-weight="bold" style:font-size-asian="9.5pt" style:font-weight-asian="bold"/>
    </style:style>
    <style:style style:name="P76" style:family="paragraph" style:parent-style-name="Text_20_body">
      <style:paragraph-properties fo:margin-top="0.1028in" fo:margin-bottom="0in" style:contextual-spacing="false"/>
      <style:text-properties style:font-name="Times New Roman" fo:font-size="9.5pt" fo:font-weight="bold" style:font-size-asian="9.5pt" style:font-weight-asian="bold"/>
    </style:style>
    <style:style style:name="P77" style:family="paragraph" style:parent-style-name="Standard">
      <style:paragraph-properties fo:margin-left="0.9366in" fo:margin-right="1.4598in" fo:margin-top="0in" fo:margin-bottom="0in" style:contextual-spacing="false" fo:text-align="left" style:justify-single-word="false" fo:text-indent="0in" style:auto-text-indent="false"/>
    </style:style>
    <style:style style:name="P78" style:family="paragraph" style:parent-style-name="Text_20_body">
      <style:paragraph-properties fo:margin-top="0.0236in" fo:margin-bottom="0in" style:contextual-spacing="false"/>
      <style:text-properties style:font-name="Times New Roman" fo:font-size="9.5pt" fo:font-weight="bold" style:font-size-asian="9.5pt" style:font-weight-asian="bold"/>
    </style:style>
    <style:style style:name="P79" style:family="paragraph" style:parent-style-name="Text_20_body">
      <style:paragraph-properties fo:margin-top="0.0217in" fo:margin-bottom="0in" style:contextual-spacing="false"/>
      <style:text-properties style:font-name="Times New Roman" fo:font-size="9.5pt" fo:font-weight="bold" style:font-size-asian="9.5pt" style:font-weight-asian="bold"/>
    </style:style>
    <style:style style:name="P80" style:family="paragraph" style:parent-style-name="Standard">
      <style:paragraph-properties fo:margin-left="0.9366in" fo:margin-right="1.4866in" fo:margin-top="0in" fo:margin-bottom="0in" style:contextual-spacing="false" fo:line-height="97%" fo:text-align="justify" style:justify-single-word="false" fo:text-indent="0in" style:auto-text-indent="false"/>
    </style:style>
    <style:style style:name="P81" style:family="paragraph" style:parent-style-name="Text_20_body">
      <style:text-properties style:font-name="Times New Roman" fo:font-size="9.5pt" style:font-size-asian="9.5pt"/>
    </style:style>
    <style:style style:name="P82" style:family="paragraph" style:parent-style-name="Text_20_body">
      <style:paragraph-properties fo:margin-top="0.1335in" fo:margin-bottom="0in" style:contextual-spacing="false"/>
      <style:text-properties style:font-name="Times New Roman" fo:font-size="9.5pt" style:font-size-asian="9.5pt"/>
    </style:style>
    <style:style style:name="P83" style:family="paragraph" style:parent-style-name="Standard">
      <style:paragraph-properties fo:margin-left="0.9366in" fo:margin-right="1.4854in" fo:margin-top="0in" fo:margin-bottom="0in" style:contextual-spacing="false" fo:line-height="97%" fo:text-align="justify" style:justify-single-word="false" fo:text-indent="0in" style:auto-text-indent="false"/>
    </style:style>
    <style:style style:name="P84" style:family="paragraph" style:parent-style-name="Text_20_body">
      <style:paragraph-properties fo:margin-top="0.1299in" fo:margin-bottom="0in" style:contextual-spacing="false"/>
      <style:text-properties style:font-name="Times New Roman" fo:font-size="9.5pt" style:font-size-asian="9.5pt"/>
    </style:style>
    <style:style style:name="P85" style:family="paragraph" style:parent-style-name="Standard">
      <style:paragraph-properties fo:margin-left="0.9366in" fo:margin-right="0in" fo:margin-top="0in" fo:margin-bottom="0in" style:contextual-spacing="false" fo:text-align="left" style:justify-single-word="false" fo:text-indent="0in" style:auto-text-indent="false"/>
    </style:style>
    <style:style style:name="P86" style:family="paragraph" style:parent-style-name="Text_20_body">
      <style:paragraph-properties fo:margin-top="0.0484in" fo:margin-bottom="0in" style:contextual-spacing="false"/>
      <style:text-properties style:font-name="Times New Roman" fo:font-size="9.5pt" style:font-size-asian="9.5pt"/>
    </style:style>
    <style:style style:name="P87" style:family="paragraph" style:parent-style-name="Standard">
      <style:paragraph-properties fo:margin-left="1.3972in" fo:margin-right="1.9244in" fo:margin-top="0.0008in" fo:margin-bottom="0in" style:contextual-spacing="false" fo:text-align="center" style:justify-single-word="false" fo:text-indent="0in" style:auto-text-indent="false"/>
    </style:style>
    <style:style style:name="P88" style:family="paragraph" style:parent-style-name="Text_20_body">
      <style:text-properties style:font-name="Times New Roman" fo:font-size="10pt" style:font-size-asian="10pt"/>
    </style:style>
    <style:style style:name="P89" style:family="paragraph" style:parent-style-name="Text_20_body">
      <style:paragraph-properties fo:margin-top="0.0709in" fo:margin-bottom="0in" style:contextual-spacing="false"/>
      <style:text-properties style:font-name="Times New Roman" fo:font-size="10pt" style:font-size-asian="10pt"/>
    </style:style>
    <style:style style:name="P90" style:family="paragraph" style:parent-style-name="Standard">
      <style:paragraph-properties fo:margin-left="1.3972in" fo:margin-right="1.9236in" fo:margin-top="0.0091in" fo:margin-bottom="0in" style:contextual-spacing="false" fo:text-align="center" style:justify-single-word="false" fo:text-indent="0in" style:auto-text-indent="false"/>
    </style:style>
    <style:style style:name="P91" style:family="paragraph" style:parent-style-name="Standard">
      <style:paragraph-properties fo:margin-left="1.3972in" fo:margin-right="1.9244in" fo:margin-top="0.0028in" fo:margin-bottom="0in" style:contextual-spacing="false" fo:text-align="center" style:justify-single-word="false" fo:text-indent="0in" style:auto-text-indent="false"/>
    </style:style>
    <style:style style:name="P92" style:family="paragraph" style:parent-style-name="Text_20_body" style:master-page-name="Converted6">
      <style:paragraph-properties style:page-number="auto"/>
      <style:text-properties style:font-name="Times New Roman" fo:font-size="10pt" fo:font-weight="bold" style:font-size-asian="10pt" style:font-weight-asian="bold"/>
    </style:style>
    <style:style style:name="P93" style:family="paragraph" style:parent-style-name="Text_20_body">
      <style:text-properties style:font-name="Times New Roman" fo:font-size="10pt" fo:font-weight="bold" style:font-size-asian="10pt" style:font-weight-asian="bold"/>
    </style:style>
    <style:style style:name="P94" style:family="paragraph" style:parent-style-name="Text_20_body">
      <style:paragraph-properties fo:margin-top="0.022in" fo:margin-bottom="0in" style:contextual-spacing="false"/>
      <style:text-properties style:font-name="Times New Roman" fo:font-size="10pt" fo:font-weight="bold" style:font-size-asian="10pt" style:font-weight-asian="bold"/>
    </style:style>
    <style:style style:name="P95" style:family="paragraph" style:parent-style-name="Standard">
      <style:paragraph-properties fo:margin-left="0.9425in" fo:margin-right="0in" fo:line-height="100%" fo:text-indent="0in" style:auto-text-indent="false"/>
    </style:style>
    <style:style style:name="P96" style:family="paragraph" style:parent-style-name="Standard">
      <style:paragraph-properties fo:margin-left="2.4535in" fo:margin-right="0in" fo:margin-top="0in" fo:margin-bottom="0in" style:contextual-spacing="false" fo:text-align="left" style:justify-single-word="false" fo:text-indent="0in" style:auto-text-indent="false"/>
    </style:style>
    <style:style style:name="P97" style:family="paragraph" style:parent-style-name="Standard">
      <style:paragraph-properties fo:margin-left="0.9701in" fo:margin-right="0in" fo:margin-top="0.0252in" fo:margin-bottom="0in" style:contextual-spacing="false" fo:text-align="left" style:justify-single-word="false" fo:text-indent="0in" style:auto-text-indent="false">
        <style:tab-stops>
          <style:tab-stop style:position="2.089in"/>
        </style:tab-stops>
      </style:paragraph-properties>
    </style:style>
    <style:style style:name="P98" style:family="paragraph" style:parent-style-name="Standard">
      <style:paragraph-properties fo:margin-left="0.9661in" fo:margin-right="0in" fo:margin-top="0.0374in" fo:margin-bottom="0in" style:contextual-spacing="false" fo:text-align="left" style:justify-single-word="false" fo:text-indent="0in" style:auto-text-indent="false"/>
    </style:style>
    <style:style style:name="P99" style:family="paragraph" style:parent-style-name="Standard">
      <style:paragraph-properties fo:margin-left="0.9701in" fo:margin-right="0in" fo:margin-top="0.0409in" fo:margin-bottom="0in" style:contextual-spacing="false" fo:text-align="left" style:justify-single-word="false" fo:text-indent="0in" style:auto-text-indent="false"/>
    </style:style>
    <style:style style:name="P100" style:family="paragraph" style:parent-style-name="Standard">
      <style:paragraph-properties fo:margin-left="0.9654in" fo:margin-right="0in" fo:margin-top="0.0409in" fo:margin-bottom="0in" style:contextual-spacing="false" fo:text-align="left" style:justify-single-word="false" fo:text-indent="0in" style:auto-text-indent="false"/>
    </style:style>
    <style:style style:name="P101" style:family="paragraph" style:parent-style-name="Standard">
      <style:paragraph-properties fo:margin-left="0.9654in" fo:margin-right="0in" fo:margin-top="0.0252in" fo:margin-bottom="0in" style:contextual-spacing="false" fo:text-align="left" style:justify-single-word="false" fo:text-indent="0in" style:auto-text-indent="false" fo:break-before="column">
        <style:tab-stops>
          <style:tab-stop style:position="2.1598in"/>
        </style:tab-stops>
      </style:paragraph-properties>
    </style:style>
    <style:style style:name="P102"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103" style:family="paragraph" style:parent-style-name="Table_20_Paragraph">
      <style:paragraph-properties fo:margin-left="0.0209in" fo:margin-right="0in" fo:line-height="0.0925in"/>
    </style:style>
    <style:style style:name="P104" style:family="paragraph" style:parent-style-name="Table_20_Paragraph">
      <style:paragraph-properties fo:margin-left="0.2882in" fo:margin-right="0in" fo:line-height="0.0925in"/>
    </style:style>
    <style:style style:name="P105" style:family="paragraph" style:parent-style-name="Table_20_Paragraph">
      <style:text-properties style:font-name="Times New Roman" fo:font-size="5pt" style:font-size-asian="5pt"/>
    </style:style>
    <style:style style:name="P106" style:family="paragraph" style:parent-style-name="Table_20_Paragraph">
      <style:paragraph-properties fo:margin-left="0in" fo:margin-right="0.4016in" fo:line-height="0.0925in" fo:text-align="right" style:justify-single-word="false"/>
    </style:style>
    <style:style style:name="P107" style:family="paragraph" style:parent-style-name="Table_20_Paragraph">
      <style:paragraph-properties fo:margin-left="0in" fo:margin-right="0.0161in" fo:line-height="0.0925in" fo:text-align="right" style:justify-single-word="false"/>
    </style:style>
    <style:style style:name="P108" style:family="paragraph" style:parent-style-name="Table_20_Paragraph">
      <style:paragraph-properties fo:margin-left="0.0209in" fo:margin-right="0in" fo:margin-top="0.0165in" fo:margin-bottom="0in" style:contextual-spacing="false"/>
    </style:style>
    <style:style style:name="P109" style:family="paragraph" style:parent-style-name="Table_20_Paragraph">
      <style:paragraph-properties fo:margin-left="0.2882in" fo:margin-right="0in" fo:margin-top="0.0165in" fo:margin-bottom="0in" style:contextual-spacing="false"/>
    </style:style>
    <style:style style:name="P110" style:family="paragraph" style:parent-style-name="Table_20_Paragraph">
      <style:text-properties style:font-name="Times New Roman" fo:font-size="6pt" style:font-size-asian="6pt"/>
    </style:style>
    <style:style style:name="P111" style:family="paragraph" style:parent-style-name="Table_20_Paragraph">
      <style:paragraph-properties fo:margin-left="0in" fo:margin-right="0.402in" fo:margin-top="0.0165in" fo:margin-bottom="0in" style:contextual-spacing="false" fo:text-align="right" style:justify-single-word="false"/>
    </style:style>
    <style:style style:name="P112" style:family="paragraph" style:parent-style-name="Table_20_Paragraph">
      <style:paragraph-properties fo:margin-left="0in" fo:margin-right="0.0165in" fo:margin-top="0.0165in" fo:margin-bottom="0in" style:contextual-spacing="false" fo:text-align="right" style:justify-single-word="false"/>
    </style:style>
    <style:style style:name="P113" style:family="paragraph" style:parent-style-name="Table_20_Paragraph">
      <style:paragraph-properties fo:margin-left="0in" fo:margin-right="0.4035in" fo:margin-top="0.0165in" fo:margin-bottom="0in" style:contextual-spacing="false" fo:text-align="right" style:justify-single-word="false"/>
    </style:style>
    <style:style style:name="P114" style:family="paragraph" style:parent-style-name="Table_20_Paragraph">
      <style:paragraph-properties fo:margin-left="0in" fo:margin-right="0.4016in" fo:margin-top="0.0201in" fo:margin-bottom="0in" style:contextual-spacing="false" fo:text-align="right" style:justify-single-word="false"/>
    </style:style>
    <style:style style:name="P115" style:family="paragraph" style:parent-style-name="Table_20_Paragraph">
      <style:paragraph-properties fo:margin-left="0in" fo:margin-right="0.0193in" fo:margin-top="0.0201in" fo:margin-bottom="0in" style:contextual-spacing="false" fo:text-align="right" style:justify-single-word="false"/>
    </style:style>
    <style:style style:name="P116" style:family="paragraph" style:parent-style-name="Table_20_Paragraph">
      <style:paragraph-properties fo:margin-left="0in" fo:margin-right="0.4083in" fo:margin-top="0.0165in" fo:margin-bottom="0in" style:contextual-spacing="false" fo:text-align="right" style:justify-single-word="false"/>
    </style:style>
    <style:style style:name="P117" style:family="paragraph" style:parent-style-name="Table_20_Paragraph">
      <style:paragraph-properties fo:margin-left="0in" fo:margin-right="0.4016in" fo:margin-top="0.0165in" fo:margin-bottom="0in" style:contextual-spacing="false" fo:text-align="right" style:justify-single-word="false"/>
    </style:style>
    <style:style style:name="P118" style:family="paragraph" style:parent-style-name="Table_20_Paragraph">
      <style:paragraph-properties fo:margin-left="0in" fo:margin-right="0.0201in" fo:margin-top="0.0165in" fo:margin-bottom="0in" style:contextual-spacing="false" fo:text-align="right" style:justify-single-word="false"/>
    </style:style>
    <style:style style:name="P119" style:family="paragraph" style:parent-style-name="Table_20_Paragraph">
      <style:paragraph-properties fo:margin-left="0in" fo:margin-right="0.4028in" fo:margin-top="0.0189in" fo:margin-bottom="0in" style:contextual-spacing="false" fo:line-height="0.0819in" fo:text-align="right" style:justify-single-word="false"/>
    </style:style>
    <style:style style:name="P120" style:family="paragraph" style:parent-style-name="Table_20_Paragraph">
      <style:paragraph-properties fo:margin-left="0in" fo:margin-right="0.4016in" fo:margin-top="0.0189in" fo:margin-bottom="0in" style:contextual-spacing="false" fo:line-height="0.0819in" fo:text-align="right" style:justify-single-word="false"/>
    </style:style>
    <style:style style:name="P121" style:family="paragraph" style:parent-style-name="Table_20_Paragraph">
      <style:paragraph-properties fo:margin-left="0in" fo:margin-right="0.0201in" fo:margin-top="0.0189in" fo:margin-bottom="0in" style:contextual-spacing="false" fo:line-height="0.0819in" fo:text-align="right" style:justify-single-word="false"/>
    </style:style>
    <style:style style:name="P122" style:family="paragraph" style:parent-style-name="Standard">
      <style:paragraph-properties fo:margin-left="0.9661in" fo:margin-right="0in" fo:margin-top="0.039in" fo:margin-bottom="0in" style:contextual-spacing="false" fo:text-align="left" style:justify-single-word="false" fo:text-indent="0in" style:auto-text-indent="false"/>
    </style:style>
    <style:style style:name="P123" style:family="paragraph" style:parent-style-name="Standard">
      <style:paragraph-properties fo:margin-left="0.9654in" fo:margin-right="2.2382in" fo:margin-top="0.0409in" fo:margin-bottom="0in" style:contextual-spacing="false" fo:line-height="143%" fo:text-align="left" style:justify-single-word="false" fo:text-indent="0.0047in" style:auto-text-indent="false"/>
    </style:style>
    <style:style style:name="P124" style:family="paragraph" style:parent-style-name="Table_20_Paragraph">
      <style:paragraph-properties fo:margin-left="0in" fo:margin-right="0.3846in" fo:line-height="0.0925in" fo:text-align="right" style:justify-single-word="false"/>
    </style:style>
    <style:style style:name="P125" style:family="paragraph" style:parent-style-name="Table_20_Paragraph">
      <style:paragraph-properties fo:margin-left="0in" fo:margin-right="0.0272in" fo:line-height="0.0925in" fo:text-align="right" style:justify-single-word="false"/>
    </style:style>
    <style:style style:name="P126" style:family="paragraph" style:parent-style-name="Table_20_Paragraph">
      <style:paragraph-properties fo:margin-left="0.0209in" fo:margin-right="0in" fo:margin-top="0.0154in" fo:margin-bottom="0in" style:contextual-spacing="false"/>
    </style:style>
    <style:style style:name="P127" style:family="paragraph" style:parent-style-name="Table_20_Paragraph">
      <style:paragraph-properties fo:margin-left="0.2882in" fo:margin-right="0in" fo:margin-top="0.0154in" fo:margin-bottom="0in" style:contextual-spacing="false"/>
    </style:style>
    <style:style style:name="P128" style:family="paragraph" style:parent-style-name="Table_20_Paragraph">
      <style:paragraph-properties fo:margin-left="0in" fo:margin-right="0.3846in" fo:margin-top="0.0189in" fo:margin-bottom="0in" style:contextual-spacing="false" fo:text-align="right" style:justify-single-word="false"/>
    </style:style>
    <style:style style:name="P129" style:family="paragraph" style:parent-style-name="Table_20_Paragraph">
      <style:paragraph-properties fo:margin-left="0in" fo:margin-right="0.0228in" fo:margin-top="0.0154in" fo:margin-bottom="0in" style:contextual-spacing="false" fo:text-align="right" style:justify-single-word="false"/>
    </style:style>
    <style:style style:name="P130" style:family="paragraph" style:parent-style-name="Table_20_Paragraph">
      <style:paragraph-properties fo:margin-left="0in" fo:margin-right="0.3839in" fo:margin-top="0.0154in" fo:margin-bottom="0in" style:contextual-spacing="false" fo:text-align="right" style:justify-single-word="false"/>
    </style:style>
    <style:style style:name="P131" style:family="paragraph" style:parent-style-name="Table_20_Paragraph">
      <style:paragraph-properties fo:margin-left="0in" fo:margin-right="0.022in" fo:margin-top="0.0154in" fo:margin-bottom="0in" style:contextual-spacing="false" fo:text-align="right" style:justify-single-word="false"/>
    </style:style>
    <style:style style:name="P132" style:family="paragraph" style:parent-style-name="Table_20_Paragraph">
      <style:paragraph-properties fo:margin-left="0in" fo:margin-right="0.3839in" fo:margin-top="0.0165in" fo:margin-bottom="0in" style:contextual-spacing="false" fo:text-align="right" style:justify-single-word="false"/>
    </style:style>
    <style:style style:name="P133" style:family="paragraph" style:parent-style-name="Table_20_Paragraph">
      <style:paragraph-properties fo:margin-left="0in" fo:margin-right="0.022in" fo:margin-top="0.0165in" fo:margin-bottom="0in" style:contextual-spacing="false" fo:text-align="right" style:justify-single-word="false"/>
    </style:style>
    <style:style style:name="P134" style:family="paragraph" style:parent-style-name="Table_20_Paragraph">
      <style:paragraph-properties fo:margin-left="0in" fo:margin-right="0.3807in" fo:margin-top="0.0189in" fo:margin-bottom="0in" style:contextual-spacing="false" fo:text-align="right" style:justify-single-word="false"/>
    </style:style>
    <style:style style:name="P135" style:family="paragraph" style:parent-style-name="Table_20_Paragraph">
      <style:paragraph-properties fo:margin-left="0in" fo:margin-right="0.0252in" fo:margin-top="0.0154in" fo:margin-bottom="0in" style:contextual-spacing="false" fo:text-align="right" style:justify-single-word="false"/>
    </style:style>
    <style:style style:name="P136" style:family="paragraph" style:parent-style-name="Table_20_Paragraph">
      <style:paragraph-properties fo:margin-left="0.2866in" fo:margin-right="0in" fo:margin-top="0.0154in" fo:margin-bottom="0in" style:contextual-spacing="false"/>
    </style:style>
    <style:style style:name="P137" style:family="paragraph" style:parent-style-name="Table_20_Paragraph">
      <style:paragraph-properties fo:margin-left="0in" fo:margin-right="0.3846in" fo:margin-top="0.0154in" fo:margin-bottom="0in" style:contextual-spacing="false" fo:text-align="right" style:justify-single-word="false"/>
    </style:style>
    <style:style style:name="P138" style:family="paragraph" style:parent-style-name="Table_20_Paragraph">
      <style:paragraph-properties fo:margin-left="0in" fo:margin-right="0.3827in" fo:margin-top="0.0189in" fo:margin-bottom="0in" style:contextual-spacing="false" fo:text-align="right" style:justify-single-word="false"/>
    </style:style>
    <style:style style:name="P139" style:family="paragraph" style:parent-style-name="Table_20_Paragraph">
      <style:paragraph-properties fo:margin-left="0in" fo:margin-right="0.0264in" fo:margin-top="0.0189in" fo:margin-bottom="0in" style:contextual-spacing="false" fo:text-align="right" style:justify-single-word="false"/>
    </style:style>
    <style:style style:name="P140" style:family="paragraph" style:parent-style-name="Table_20_Paragraph">
      <style:paragraph-properties fo:margin-left="0in" fo:margin-right="0.3854in" fo:margin-top="0.0165in" fo:margin-bottom="0in" style:contextual-spacing="false" fo:text-align="right" style:justify-single-word="false"/>
    </style:style>
    <style:style style:name="P141" style:family="paragraph" style:parent-style-name="Table_20_Paragraph">
      <style:paragraph-properties fo:margin-left="0in" fo:margin-right="0.3846in" fo:margin-top="0.0165in" fo:margin-bottom="0in" style:contextual-spacing="false" fo:text-align="right" style:justify-single-word="false"/>
    </style:style>
    <style:style style:name="P142" style:family="paragraph" style:parent-style-name="Table_20_Paragraph">
      <style:paragraph-properties fo:margin-left="0in" fo:margin-right="0.0264in" fo:margin-top="0.0165in" fo:margin-bottom="0in" style:contextual-spacing="false" fo:text-align="right" style:justify-single-word="false"/>
    </style:style>
    <style:style style:name="P143" style:family="paragraph" style:parent-style-name="Table_20_Paragraph">
      <style:paragraph-properties fo:margin-left="0in" fo:margin-right="0.3819in" fo:margin-top="0.0189in" fo:margin-bottom="0in" style:contextual-spacing="false" fo:line-height="0.0819in" fo:text-align="right" style:justify-single-word="false"/>
    </style:style>
    <style:style style:name="P144" style:family="paragraph" style:parent-style-name="Table_20_Paragraph">
      <style:paragraph-properties fo:margin-left="0in" fo:margin-right="0.3846in" fo:margin-top="0.0189in" fo:margin-bottom="0in" style:contextual-spacing="false" fo:line-height="0.0819in" fo:text-align="right" style:justify-single-word="false"/>
    </style:style>
    <style:style style:name="P145" style:family="paragraph" style:parent-style-name="Table_20_Paragraph">
      <style:paragraph-properties fo:margin-left="0in" fo:margin-right="0.0264in" fo:margin-top="0.0189in" fo:margin-bottom="0in" style:contextual-spacing="false" fo:line-height="0.0819in" fo:text-align="right" style:justify-single-word="false"/>
    </style:style>
    <style:style style:name="P146" style:family="paragraph" style:parent-style-name="Standard">
      <style:paragraph-properties fo:margin-left="0.9661in" fo:margin-right="0in" fo:margin-top="0.0429in" fo:margin-bottom="0in" style:contextual-spacing="false" fo:text-align="left" style:justify-single-word="false" fo:text-indent="0in" style:auto-text-indent="false"/>
    </style:style>
    <style:style style:name="P147" style:family="paragraph" style:parent-style-name="Standard">
      <style:paragraph-properties fo:margin-left="0.9681in" fo:margin-right="3.0736in" fo:margin-top="0.0374in" fo:margin-bottom="0in" style:contextual-spacing="false" fo:line-height="143%" fo:text-align="left" style:justify-single-word="false" fo:text-indent="0.002in" style:auto-text-indent="false"/>
    </style:style>
    <style:style style:name="P148" style:family="paragraph" style:parent-style-name="Table_20_Paragraph">
      <style:paragraph-properties fo:margin-left="0.0217in" fo:margin-right="0in" fo:line-height="0.0925in"/>
    </style:style>
    <style:style style:name="P149" style:family="paragraph" style:parent-style-name="Table_20_Paragraph">
      <style:paragraph-properties fo:margin-left="0in" fo:margin-right="0.4071in" fo:line-height="0.0925in" fo:text-align="right" style:justify-single-word="false"/>
    </style:style>
    <style:style style:name="P150" style:family="paragraph" style:parent-style-name="Table_20_Paragraph">
      <style:paragraph-properties fo:margin-left="0in" fo:margin-right="0.0209in" fo:line-height="0.0925in" fo:text-align="right" style:justify-single-word="false"/>
    </style:style>
    <style:style style:name="P151" style:family="paragraph" style:parent-style-name="Table_20_Paragraph">
      <style:paragraph-properties fo:margin-left="0in" fo:margin-right="0.4055in" fo:margin-top="0.0189in" fo:margin-bottom="0in" style:contextual-spacing="false" fo:text-align="right" style:justify-single-word="false"/>
    </style:style>
    <style:style style:name="P152" style:family="paragraph" style:parent-style-name="Table_20_Paragraph">
      <style:paragraph-properties fo:margin-left="0in" fo:margin-right="0.4035in" fo:margin-top="0.0189in" fo:margin-bottom="0in" style:contextual-spacing="false" fo:text-align="right" style:justify-single-word="false"/>
    </style:style>
    <style:style style:name="P153" style:family="paragraph" style:parent-style-name="Table_20_Paragraph">
      <style:paragraph-properties fo:margin-left="0in" fo:margin-right="0.0244in" fo:margin-top="0.0189in" fo:margin-bottom="0in" style:contextual-spacing="false" fo:text-align="right" style:justify-single-word="false"/>
    </style:style>
    <style:style style:name="P154" style:family="paragraph" style:parent-style-name="Table_20_Paragraph">
      <style:paragraph-properties fo:margin-left="0.0209in" fo:margin-right="0in" fo:margin-top="0.0189in" fo:margin-bottom="0in" style:contextual-spacing="false"/>
    </style:style>
    <style:style style:name="P155" style:family="paragraph" style:parent-style-name="Table_20_Paragraph">
      <style:paragraph-properties fo:margin-left="0.0217in" fo:margin-right="0in" fo:margin-top="0.0154in" fo:margin-bottom="0in" style:contextual-spacing="false"/>
    </style:style>
    <style:style style:name="P156" style:family="paragraph" style:parent-style-name="Table_20_Paragraph">
      <style:paragraph-properties fo:margin-left="0in" fo:margin-right="0.4071in" fo:margin-top="0.0154in" fo:margin-bottom="0in" style:contextual-spacing="false" fo:text-align="right" style:justify-single-word="false"/>
    </style:style>
    <style:style style:name="P157" style:family="paragraph" style:parent-style-name="Table_20_Paragraph">
      <style:paragraph-properties fo:margin-left="0in" fo:margin-right="0.0217in" fo:margin-top="0.0154in" fo:margin-bottom="0in" style:contextual-spacing="false" fo:text-align="right" style:justify-single-word="false"/>
    </style:style>
    <style:style style:name="P158" style:family="paragraph" style:parent-style-name="Table_20_Paragraph">
      <style:paragraph-properties fo:margin-left="0in" fo:margin-right="0.4063in" fo:margin-top="0.0189in" fo:margin-bottom="0in" style:contextual-spacing="false" fo:text-align="right" style:justify-single-word="false"/>
    </style:style>
    <style:style style:name="P159" style:family="paragraph" style:parent-style-name="Table_20_Paragraph">
      <style:paragraph-properties fo:margin-left="0in" fo:margin-right="0.4071in" fo:margin-top="0.0189in" fo:margin-bottom="0in" style:contextual-spacing="false" fo:text-align="right" style:justify-single-word="false"/>
    </style:style>
    <style:style style:name="P160" style:family="paragraph" style:parent-style-name="Table_20_Paragraph">
      <style:paragraph-properties fo:margin-left="0in" fo:margin-right="0.0209in" fo:margin-top="0.0189in" fo:margin-bottom="0in" style:contextual-spacing="false" fo:text-align="right" style:justify-single-word="false"/>
    </style:style>
    <style:style style:name="P161" style:family="paragraph" style:parent-style-name="Table_20_Paragraph">
      <style:paragraph-properties fo:margin-left="0in" fo:margin-right="0.4102in" fo:margin-top="0.0189in" fo:margin-bottom="0in" style:contextual-spacing="false" fo:text-align="right" style:justify-single-word="false"/>
    </style:style>
    <style:style style:name="P162" style:family="paragraph" style:parent-style-name="Table_20_Paragraph">
      <style:paragraph-properties fo:margin-left="0in" fo:margin-right="0.4055in" fo:margin-top="0.0165in" fo:margin-bottom="0in" style:contextual-spacing="false" fo:line-height="0.0854in" fo:text-align="right" style:justify-single-word="false"/>
    </style:style>
    <style:style style:name="P163" style:family="paragraph" style:parent-style-name="Table_20_Paragraph">
      <style:paragraph-properties fo:margin-left="0in" fo:margin-right="0.4063in" fo:margin-top="0.0201in" fo:margin-bottom="0in" style:contextual-spacing="false" fo:line-height="0.0819in" fo:text-align="right" style:justify-single-word="false"/>
    </style:style>
    <style:style style:name="P164" style:family="paragraph" style:parent-style-name="Table_20_Paragraph">
      <style:paragraph-properties fo:margin-left="0in" fo:margin-right="0.0217in" fo:margin-top="0.0201in" fo:margin-bottom="0in" style:contextual-spacing="false" fo:line-height="0.0819in" fo:text-align="right" style:justify-single-word="false"/>
    </style:style>
    <style:style style:name="P165" style:family="paragraph" style:parent-style-name="Standard">
      <style:paragraph-properties fo:margin-left="0.9661in" fo:margin-right="0in" fo:margin-top="0.0382in" fo:margin-bottom="0in" style:contextual-spacing="false" fo:text-align="left" style:justify-single-word="false" fo:text-indent="0in" style:auto-text-indent="false"/>
    </style:style>
    <style:style style:name="P166" style:family="paragraph" style:parent-style-name="Standard">
      <style:paragraph-properties fo:margin-left="0.9681in" fo:margin-right="2.2075in" fo:margin-top="0.0409in" fo:margin-bottom="0.0047in" style:contextual-spacing="false" fo:line-height="139%" fo:text-align="left" style:justify-single-word="false" fo:text-indent="0.002in" style:auto-text-indent="false"/>
    </style:style>
    <style:style style:name="P167" style:family="paragraph" style:parent-style-name="Table_20_Paragraph">
      <style:paragraph-properties fo:margin-left="0in" fo:margin-right="0.4028in" fo:line-height="0.0925in" fo:text-align="right" style:justify-single-word="false"/>
    </style:style>
    <style:style style:name="P168" style:family="paragraph" style:parent-style-name="Table_20_Paragraph">
      <style:paragraph-properties fo:margin-left="0in" fo:margin-right="0.0181in" fo:text-align="right" style:justify-single-word="false"/>
    </style:style>
    <style:style style:name="P169" style:family="paragraph" style:parent-style-name="Table_20_Paragraph">
      <style:paragraph-properties fo:margin-left="0in" fo:margin-right="0.4035in" fo:margin-top="0.0154in" fo:margin-bottom="0in" style:contextual-spacing="false" fo:text-align="right" style:justify-single-word="false"/>
    </style:style>
    <style:style style:name="P170" style:family="paragraph" style:parent-style-name="Table_20_Paragraph">
      <style:paragraph-properties fo:margin-left="0in" fo:margin-right="0.0209in" fo:margin-top="0.0154in" fo:margin-bottom="0in" style:contextual-spacing="false" fo:text-align="right" style:justify-single-word="false"/>
    </style:style>
    <style:style style:name="P171" style:family="paragraph" style:parent-style-name="Table_20_Paragraph">
      <style:paragraph-properties fo:margin-left="0in" fo:margin-right="0.4028in" fo:margin-top="0.0189in" fo:margin-bottom="0in" style:contextual-spacing="false" fo:text-align="right" style:justify-single-word="false"/>
    </style:style>
    <style:style style:name="P172" style:family="paragraph" style:parent-style-name="Table_20_Paragraph">
      <style:paragraph-properties fo:margin-left="0in" fo:margin-right="0.0181in" fo:margin-top="0.0189in" fo:margin-bottom="0in" style:contextual-spacing="false" fo:text-align="right" style:justify-single-word="false"/>
    </style:style>
    <style:style style:name="P173" style:family="paragraph" style:parent-style-name="Table_20_Paragraph">
      <style:paragraph-properties fo:margin-left="0in" fo:margin-right="0.4055in" fo:margin-top="0.0165in" fo:margin-bottom="0in" style:contextual-spacing="false" fo:text-align="right" style:justify-single-word="false"/>
    </style:style>
    <style:style style:name="P174" style:family="paragraph" style:parent-style-name="Table_20_Paragraph">
      <style:paragraph-properties fo:margin-left="0in" fo:margin-right="0.4028in" fo:margin-top="0.0165in" fo:margin-bottom="0in" style:contextual-spacing="false" fo:text-align="right" style:justify-single-word="false"/>
    </style:style>
    <style:style style:name="P175" style:family="paragraph" style:parent-style-name="Table_20_Paragraph">
      <style:paragraph-properties fo:margin-left="0in" fo:margin-right="0.0209in" fo:margin-top="0.0165in" fo:margin-bottom="0in" style:contextual-spacing="false" fo:text-align="right" style:justify-single-word="false"/>
    </style:style>
    <style:style style:name="P176" style:family="paragraph" style:parent-style-name="Table_20_Paragraph">
      <style:paragraph-properties fo:margin-left="0in" fo:margin-right="0.402in" fo:margin-top="0.0189in" fo:margin-bottom="0in" style:contextual-spacing="false" fo:line-height="0.0819in" fo:text-align="right" style:justify-single-word="false"/>
    </style:style>
    <style:style style:name="P177" style:family="paragraph" style:parent-style-name="Table_20_Paragraph">
      <style:paragraph-properties fo:margin-left="0in" fo:margin-right="0.4035in" fo:margin-top="0.0189in" fo:margin-bottom="0in" style:contextual-spacing="false" fo:line-height="0.0819in" fo:text-align="right" style:justify-single-word="false"/>
    </style:style>
    <style:style style:name="P178" style:family="paragraph" style:parent-style-name="Table_20_Paragraph">
      <style:paragraph-properties fo:margin-left="0in" fo:margin-right="0.0209in" fo:margin-top="0.0189in" fo:margin-bottom="0in" style:contextual-spacing="false" fo:line-height="0.0819in" fo:text-align="right" style:justify-single-word="false"/>
    </style:style>
    <style:style style:name="P179" style:family="paragraph" style:parent-style-name="Standard">
      <style:paragraph-properties fo:margin-left="0.9661in" fo:margin-right="0in" fo:margin-top="0.0417in" fo:margin-bottom="0in" style:contextual-spacing="false" fo:text-align="left" style:justify-single-word="false" fo:text-indent="0in" style:auto-text-indent="false"/>
    </style:style>
    <style:style style:name="P180" style:family="paragraph" style:parent-style-name="Standard">
      <style:paragraph-properties fo:margin-left="0.9654in" fo:margin-right="3.0736in" fo:margin-top="0.0374in" fo:margin-bottom="0in" style:contextual-spacing="false" fo:line-height="143%" fo:text-align="left" style:justify-single-word="false" fo:text-indent="0.0047in" style:auto-text-indent="false"/>
    </style:style>
    <style:style style:name="P181" style:family="paragraph" style:parent-style-name="Table_20_Paragraph">
      <style:paragraph-properties fo:margin-left="0.0252in" fo:margin-right="0in" fo:line-height="0.0925in"/>
    </style:style>
    <style:style style:name="P182" style:family="paragraph" style:parent-style-name="Table_20_Paragraph">
      <style:paragraph-properties fo:margin-left="0.2874in" fo:margin-right="0in" fo:line-height="0.0925in"/>
    </style:style>
    <style:style style:name="P183" style:family="paragraph" style:parent-style-name="Table_20_Paragraph">
      <style:paragraph-properties fo:margin-left="0in" fo:margin-right="0.3626in" fo:line-height="0.0925in" fo:text-align="right" style:justify-single-word="false"/>
    </style:style>
    <style:style style:name="P184" style:family="paragraph" style:parent-style-name="Table_20_Paragraph">
      <style:paragraph-properties fo:margin-left="0in" fo:margin-right="0.0252in" fo:line-height="0.0925in" fo:text-align="right" style:justify-single-word="false"/>
    </style:style>
    <style:style style:name="P185" style:family="paragraph" style:parent-style-name="Table_20_Paragraph">
      <style:paragraph-properties fo:margin-left="0.0252in" fo:margin-right="0in" fo:margin-top="0.0189in" fo:margin-bottom="0in" style:contextual-spacing="false"/>
    </style:style>
    <style:style style:name="P186" style:family="paragraph" style:parent-style-name="Table_20_Paragraph">
      <style:paragraph-properties fo:margin-left="0.2874in" fo:margin-right="0in" fo:margin-top="0.0154in" fo:margin-bottom="0in" style:contextual-spacing="false"/>
    </style:style>
    <style:style style:name="P187" style:family="paragraph" style:parent-style-name="Table_20_Paragraph">
      <style:paragraph-properties fo:margin-left="0in" fo:margin-right="0.3591in" fo:margin-top="0.0189in" fo:margin-bottom="0in" style:contextual-spacing="false" fo:text-align="right" style:justify-single-word="false"/>
    </style:style>
    <style:style style:name="P188" style:family="paragraph" style:parent-style-name="Table_20_Paragraph">
      <style:paragraph-properties fo:margin-left="0in" fo:margin-right="0.6291in" fo:margin-top="0.0165in" fo:margin-bottom="0in" style:contextual-spacing="false" fo:text-align="right" style:justify-single-word="false"/>
    </style:style>
    <style:style style:name="P189" style:family="paragraph" style:parent-style-name="Table_20_Paragraph">
      <style:paragraph-properties fo:margin-left="0in" fo:margin-right="0.3591in" fo:margin-top="0.0201in" fo:margin-bottom="0in" style:contextual-spacing="false" fo:text-align="right" style:justify-single-word="false"/>
    </style:style>
    <style:style style:name="P190" style:family="paragraph" style:parent-style-name="Table_20_Paragraph">
      <style:paragraph-properties fo:margin-left="0.0252in" fo:margin-right="0in" fo:margin-top="0.0165in" fo:margin-bottom="0in" style:contextual-spacing="false"/>
    </style:style>
    <style:style style:name="P191" style:family="paragraph" style:parent-style-name="Table_20_Paragraph">
      <style:paragraph-properties fo:margin-left="0.289in" fo:margin-right="0in" fo:margin-top="0.0165in" fo:margin-bottom="0in" style:contextual-spacing="false"/>
    </style:style>
    <style:style style:name="P192" style:family="paragraph" style:parent-style-name="Table_20_Paragraph">
      <style:paragraph-properties fo:margin-left="0in" fo:margin-right="0.3626in" fo:margin-top="0.0165in" fo:margin-bottom="0in" style:contextual-spacing="false" fo:text-align="right" style:justify-single-word="false"/>
    </style:style>
    <style:style style:name="P193" style:family="paragraph" style:parent-style-name="Table_20_Paragraph">
      <style:paragraph-properties fo:margin-left="0in" fo:margin-right="0.0217in" fo:margin-top="0.0165in" fo:margin-bottom="0in" style:contextual-spacing="false" fo:text-align="right" style:justify-single-word="false"/>
    </style:style>
    <style:style style:name="P194" style:family="paragraph" style:parent-style-name="Table_20_Paragraph">
      <style:paragraph-properties fo:margin-left="0in" fo:margin-right="0.6299in" fo:margin-top="0.0165in" fo:margin-bottom="0in" style:contextual-spacing="false" fo:text-align="right" style:justify-single-word="false"/>
    </style:style>
    <style:style style:name="P195" style:family="paragraph" style:parent-style-name="Table_20_Paragraph">
      <style:paragraph-properties fo:margin-left="0in" fo:margin-right="0.0217in" fo:margin-top="0.0201in" fo:margin-bottom="0in" style:contextual-spacing="false" fo:text-align="right" style:justify-single-word="false"/>
    </style:style>
    <style:style style:name="P196" style:family="paragraph" style:parent-style-name="Table_20_Paragraph">
      <style:paragraph-properties fo:margin-left="0in" fo:margin-right="0.6339in" fo:margin-top="0.0165in" fo:margin-bottom="0in" style:contextual-spacing="false" fo:text-align="right" style:justify-single-word="false"/>
    </style:style>
    <style:style style:name="P197" style:family="paragraph" style:parent-style-name="Table_20_Paragraph">
      <style:paragraph-properties fo:margin-left="0in" fo:margin-right="0.0256in" fo:margin-top="0.0165in" fo:margin-bottom="0in" style:contextual-spacing="false" fo:text-align="right" style:justify-single-word="false"/>
    </style:style>
    <style:style style:name="P198" style:family="paragraph" style:parent-style-name="Table_20_Paragraph">
      <style:paragraph-properties fo:margin-left="0in" fo:margin-right="0.6291in" fo:margin-top="0.0189in" fo:margin-bottom="0in" style:contextual-spacing="false" fo:text-align="right" style:justify-single-word="false"/>
    </style:style>
    <style:style style:name="P199" style:family="paragraph" style:parent-style-name="Table_20_Paragraph">
      <style:paragraph-properties fo:margin-left="0in" fo:margin-right="0.3626in" fo:margin-top="0.0189in" fo:margin-bottom="0in" style:contextual-spacing="false" fo:text-align="right" style:justify-single-word="false"/>
    </style:style>
    <style:style style:name="P200" style:family="paragraph" style:parent-style-name="Table_20_Paragraph">
      <style:paragraph-properties fo:margin-left="0in" fo:margin-right="0.0252in" fo:margin-top="0.0189in" fo:margin-bottom="0in" style:contextual-spacing="false" fo:text-align="right" style:justify-single-word="false"/>
    </style:style>
    <style:style style:name="P201" style:family="paragraph" style:parent-style-name="Table_20_Paragraph">
      <style:paragraph-properties fo:margin-left="0in" fo:margin-right="0.6382in" fo:margin-top="0.0189in" fo:margin-bottom="0in" style:contextual-spacing="false" fo:line-height="0.0819in" fo:text-align="right" style:justify-single-word="false"/>
    </style:style>
    <style:style style:name="P202" style:family="paragraph" style:parent-style-name="Table_20_Paragraph">
      <style:paragraph-properties fo:margin-left="0in" fo:margin-right="0.3654in" fo:margin-top="0.0189in" fo:margin-bottom="0in" style:contextual-spacing="false" fo:line-height="0.0819in" fo:text-align="right" style:justify-single-word="false"/>
    </style:style>
    <style:style style:name="P203" style:family="paragraph" style:parent-style-name="Table_20_Paragraph">
      <style:paragraph-properties fo:margin-left="0in" fo:margin-right="0.022in" fo:margin-top="0.0189in" fo:margin-bottom="0in" style:contextual-spacing="false" fo:line-height="0.0819in" fo:text-align="right" style:justify-single-word="false"/>
    </style:style>
    <style:style style:name="P204" style:family="paragraph" style:parent-style-name="Text_20_body">
      <style:text-properties style:font-name="Times New Roman" fo:font-size="6pt" style:font-size-asian="6pt"/>
    </style:style>
    <style:style style:name="P205" style:family="paragraph" style:parent-style-name="Text_20_body">
      <style:paragraph-properties fo:margin-top="0.0925in" fo:margin-bottom="0in" style:contextual-spacing="false"/>
      <style:text-properties style:font-name="Times New Roman" fo:font-size="6pt" style:font-size-asian="6pt"/>
    </style:style>
    <style:style style:name="P206" style:family="paragraph" style:parent-style-name="Standard">
      <style:paragraph-properties fo:margin-left="0.4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207" style:family="paragraph" style:parent-style-name="Text_20_body" style:master-page-name="Converted7">
      <style:paragraph-properties style:page-number="auto"/>
      <style:text-properties style:font-name="Lato Black" fo:font-size="10pt" fo:font-weight="bold" style:font-size-asian="10pt" style:font-weight-asian="bold"/>
    </style:style>
    <style:style style:name="P208" style:family="paragraph" style:parent-style-name="Text_20_body">
      <style:paragraph-properties fo:margin-top="0.1201in" fo:margin-bottom="0.0008in" style:contextual-spacing="false"/>
      <style:text-properties style:font-name="Lato Black" fo:font-size="10pt" fo:font-weight="bold" style:font-size-asian="10pt" style:font-weight-asian="bold"/>
    </style:style>
    <style:style style:name="P209" style:family="paragraph" style:parent-style-name="Standard">
      <style:paragraph-properties fo:margin-left="0.9543in" fo:margin-right="0in" fo:line-height="100%" fo:text-indent="0in" style:auto-text-indent="false"/>
    </style:style>
    <style:style style:name="P210" style:family="paragraph" style:parent-style-name="Text_20_body">
      <style:paragraph-properties fo:margin-top="0.0346in" fo:margin-bottom="0in" style:contextual-spacing="false"/>
      <style:text-properties style:font-name="Lato Black" fo:font-size="10pt" fo:font-weight="bold" style:font-size-asian="10pt" style:font-weight-asian="bold"/>
    </style:style>
    <style:style style:name="P211" style:family="paragraph" style:parent-style-name="Text_20_body" style:master-page-name="Converted8">
      <style:paragraph-properties style:page-number="auto"/>
      <style:text-properties style:font-name="Lato Black" fo:font-size="10pt" fo:font-weight="bold" style:font-size-asian="10pt" style:font-weight-asian="bold"/>
    </style:style>
    <style:style style:name="P212" style:family="paragraph" style:parent-style-name="Text_20_body">
      <style:paragraph-properties fo:margin-top="0.0508in" fo:margin-bottom="0in" style:contextual-spacing="false"/>
      <style:text-properties style:font-name="Lato Black" fo:font-size="10pt" fo:font-weight="bold" style:font-size-asian="10pt" style:font-weight-asian="bold"/>
    </style:style>
    <style:style style:name="P213" style:family="paragraph" style:parent-style-name="Standard">
      <style:paragraph-properties fo:margin-left="0.6772in" fo:margin-right="0in" fo:line-height="0.0673in" fo:text-indent="0in" style:auto-text-indent="false"/>
    </style:style>
    <style:style style:name="P214" style:family="paragraph" style:parent-style-name="Heading_20_3">
      <style:paragraph-properties fo:margin-left="1.0417in" fo:margin-right="0in" fo:line-height="100%" fo:text-align="left" style:justify-single-word="false"/>
    </style:style>
    <style:style style:name="P215" style:family="paragraph" style:parent-style-name="Text_20_body">
      <style:paragraph-properties fo:margin-top="0.1252in" fo:margin-bottom="0in" style:contextual-spacing="false" fo:break-before="column"/>
      <style:text-properties style:font-name="Verdana" fo:font-size="8pt" fo:font-weight="bold" style:font-size-asian="8pt" style:font-weight-asian="bold"/>
    </style:style>
    <style:style style:name="P216" style:family="paragraph" style:parent-style-name="Standard">
      <style:paragraph-properties fo:margin-left="0.3846in" fo:margin-right="1.4193in" fo:margin-top="0in" fo:margin-bottom="0in" style:contextual-spacing="false" fo:line-height="99%" fo:text-align="justify" style:justify-single-word="false" fo:text-indent="0in" style:auto-text-indent="false"/>
    </style:style>
    <style:style style:name="P217" style:family="paragraph" style:parent-style-name="Standard">
      <style:paragraph-properties fo:margin-left="0.3846in" fo:margin-right="0in" fo:margin-top="0.0957in" fo:margin-bottom="0in" style:contextual-spacing="false" fo:line-height="0.1339in" fo:text-align="justify" style:justify-single-word="false" fo:text-indent="0in" style:auto-text-indent="false"/>
    </style:style>
    <style:style style:name="P218" style:family="paragraph" style:parent-style-name="Standard">
      <style:paragraph-properties fo:margin-left="0.3846in" fo:margin-right="1.4193in" fo:margin-top="0in" fo:margin-bottom="0in" style:contextual-spacing="false" fo:line-height="99%" fo:text-align="justify" style:justify-single-word="false" fo:text-indent="-0.0008in" style:auto-text-indent="false"/>
    </style:style>
    <style:style style:name="P219" style:family="paragraph" style:parent-style-name="Standard">
      <style:paragraph-properties fo:margin-left="0.3854in" fo:margin-right="1.2909in" fo:margin-top="0.0984in" fo:margin-bottom="0in" style:contextual-spacing="false" fo:line-height="99%" fo:text-align="left" style:justify-single-word="false" fo:text-indent="0in" style:auto-text-indent="false"/>
    </style:style>
    <style:style style:name="P220" style:family="paragraph" style:parent-style-name="Standard">
      <style:paragraph-properties fo:margin-left="0.3862in" fo:margin-right="0in" fo:margin-top="0.0965in" fo:margin-bottom="0in" style:contextual-spacing="false" fo:text-align="left" style:justify-single-word="false" fo:text-indent="0in" style:auto-text-indent="false"/>
    </style:style>
    <style:style style:name="P221" style:family="paragraph" style:parent-style-name="Standard">
      <style:paragraph-properties fo:margin-left="1.0425in" fo:margin-right="1.4165in" fo:margin-top="0.098in" fo:margin-bottom="0in" style:contextual-spacing="false" fo:line-height="99%" fo:text-align="justify" style:justify-single-word="false" fo:text-indent="0.5547in" style:auto-text-indent="false"/>
    </style:style>
    <style:style style:name="P222" style:family="paragraph" style:parent-style-name="List_20_Paragraph" style:list-style-name="WWNum1">
      <style:paragraph-properties fo:margin-left="1.0429in" fo:margin-right="1.4181in" fo:margin-top="0.0957in" fo:margin-bottom="0in" style:contextual-spacing="false" fo:line-height="100%" fo:text-align="justify" style:justify-single-word="false" fo:text-indent="0.5543in" style:auto-text-indent="false">
        <style:tab-stops>
          <style:tab-stop style:position="1.7201in"/>
        </style:tab-stops>
      </style:paragraph-properties>
    </style:style>
    <style:style style:name="P223" style:family="paragraph" style:parent-style-name="List_20_Paragraph" style:list-style-name="WWNum1">
      <style:paragraph-properties fo:margin-left="1.0437in" fo:margin-right="1.4173in" fo:margin-top="0.0972in" fo:margin-bottom="0in" style:contextual-spacing="false" fo:line-height="99%" fo:text-align="left" style:justify-single-word="false" fo:text-indent="0.5543in" style:auto-text-indent="false">
        <style:tab-stops>
          <style:tab-stop style:position="1.7752in"/>
        </style:tab-stops>
      </style:paragraph-properties>
    </style:style>
    <style:style style:name="P224" style:family="paragraph" style:parent-style-name="List_20_Paragraph" style:list-style-name="WWNum1">
      <style:paragraph-properties fo:margin-left="1.0445in" fo:margin-right="1.4165in" fo:margin-top="0.098in" fo:margin-bottom="0in" style:contextual-spacing="false" fo:line-height="99%" fo:text-align="justify" style:justify-single-word="false" fo:text-indent="0.5543in" style:auto-text-indent="false">
        <style:tab-stops>
          <style:tab-stop style:position="1.8217in"/>
        </style:tab-stops>
      </style:paragraph-properties>
    </style:style>
    <style:style style:name="P225" style:family="paragraph" style:parent-style-name="List_20_Paragraph" style:list-style-name="WWNum1">
      <style:paragraph-properties fo:margin-left="1.0425in" fo:margin-right="1.4189in" fo:margin-top="0.0965in" fo:margin-bottom="0in" style:contextual-spacing="false" fo:line-height="100%" fo:text-align="justify" style:justify-single-word="false" fo:text-indent="0.5563in" style:auto-text-indent="false">
        <style:tab-stops>
          <style:tab-stop style:position="1.7791in"/>
        </style:tab-stops>
      </style:paragraph-properties>
    </style:style>
    <style:style style:name="P226" style:family="paragraph" style:parent-style-name="List_20_Paragraph" style:list-style-name="WWNum1">
      <style:paragraph-properties fo:margin-left="1.0425in" fo:margin-right="1.4189in" fo:margin-top="0.0972in" fo:margin-bottom="0in" style:contextual-spacing="false" fo:line-height="99%" fo:text-align="left" style:justify-single-word="false" fo:text-indent="0.5543in" style:auto-text-indent="false">
        <style:tab-stops>
          <style:tab-stop style:position="1.7374in"/>
        </style:tab-stops>
      </style:paragraph-properties>
    </style:style>
    <style:style style:name="P227" style:family="paragraph" style:parent-style-name="Standard">
      <style:paragraph-properties fo:margin-left="1.0429in" fo:margin-right="1.4193in" fo:margin-top="0.098in" fo:margin-bottom="0in" style:contextual-spacing="false" fo:line-height="99%" fo:text-align="justify" style:justify-single-word="false" fo:text-indent="0.5543in" style:auto-text-indent="false"/>
    </style:style>
    <style:style style:name="P228" style:family="paragraph" style:parent-style-name="Standard">
      <style:paragraph-properties fo:margin-left="1.5984in" fo:margin-right="0in" fo:margin-top="0.1035in" fo:margin-bottom="0in" style:contextual-spacing="false" fo:text-align="left" style:justify-single-word="false" fo:text-indent="0in" style:auto-text-indent="false"/>
    </style:style>
    <style:style style:name="P229" style:family="paragraph" style:parent-style-name="Standard">
      <style:paragraph-properties fo:margin-left="1.3972in" fo:margin-right="1.922in" fo:margin-top="0.0689in" fo:margin-bottom="0in" style:contextual-spacing="false" fo:text-align="center" style:justify-single-word="false" fo:text-indent="0in" style:auto-text-indent="false"/>
    </style:style>
    <style:style style:name="P230" style:family="paragraph" style:parent-style-name="Text_20_body">
      <style:paragraph-properties fo:margin-top="0.1311in" fo:margin-bottom="0in" style:contextual-spacing="false"/>
      <style:text-properties style:font-name="Verdana" fo:font-size="8pt" style:font-size-asian="8pt"/>
    </style:style>
    <style:style style:name="P231" style:family="paragraph" style:parent-style-name="Standard">
      <style:paragraph-properties fo:margin-left="1.3972in" fo:margin-right="1.9217in" fo:margin-top="0in" fo:margin-bottom="0in" style:contextual-spacing="false" fo:line-height="0.1339in" fo:text-align="center" style:justify-single-word="false" fo:text-indent="0in" style:auto-text-indent="false"/>
    </style:style>
    <style:style style:name="P232" style:family="paragraph" style:parent-style-name="Standard">
      <style:paragraph-properties fo:margin-left="1.3972in" fo:margin-right="1.9228in" fo:margin-top="0in" fo:margin-bottom="0in" style:contextual-spacing="false" fo:line-height="0.1339in" fo:text-align="center" style:justify-single-word="false" fo:text-indent="0in" style:auto-text-indent="false"/>
    </style:style>
    <style:style style:name="P233" style:family="paragraph" style:parent-style-name="Text_20_body" style:master-page-name="Converted9">
      <style:paragraph-properties style:page-number="10"/>
      <style:text-properties style:font-name="Verdana" fo:font-size="9pt" fo:font-weight="bold" style:font-size-asian="9pt" style:font-weight-asian="bold"/>
    </style:style>
    <style:style style:name="P234" style:family="paragraph" style:parent-style-name="Text_20_body">
      <style:text-properties style:font-name="Verdana" fo:font-size="9pt" fo:font-weight="bold" style:font-size-asian="9pt" style:font-weight-asian="bold"/>
    </style:style>
    <style:style style:name="P235" style:family="paragraph" style:parent-style-name="Text_20_body">
      <style:paragraph-properties fo:margin-top="0.1075in" fo:margin-bottom="0in" style:contextual-spacing="false"/>
      <style:text-properties style:font-name="Verdana" fo:font-size="9pt" fo:font-weight="bold" style:font-size-asian="9pt" style:font-weight-asian="bold"/>
    </style:style>
    <style:style style:name="P236" style:family="paragraph" style:parent-style-name="Heading_20_6">
      <style:paragraph-properties fo:margin-left="1.5063in" fo:margin-right="0in"/>
    </style:style>
    <style:style style:name="P237" style:family="paragraph" style:parent-style-name="Text_20_body">
      <style:paragraph-properties fo:margin-top="0.1035in" fo:margin-bottom="0in" style:contextual-spacing="false"/>
      <style:text-properties style:font-name="Verdana" fo:font-size="8pt" fo:font-weight="bold" style:font-size-asian="8pt" style:font-weight-asian="bold"/>
    </style:style>
    <style:style style:name="P238" style:family="paragraph" style:parent-style-name="Standard">
      <style:paragraph-properties fo:margin-left="3.189in" fo:margin-right="0in" fo:margin-top="0in" fo:margin-bottom="0in" style:contextual-spacing="false" fo:text-align="justify" style:justify-single-word="false" fo:text-indent="0in" style:auto-text-indent="false"/>
    </style:style>
    <style:style style:name="P239" style:family="paragraph" style:parent-style-name="Standard">
      <style:paragraph-properties fo:margin-left="3.189in" fo:margin-right="1.7075in" fo:margin-top="0.002in" fo:margin-bottom="0in" style:contextual-spacing="false" fo:line-height="102%" fo:text-align="justify" style:justify-single-word="false" fo:text-indent="-0.0008in" style:auto-text-indent="false"/>
    </style:style>
    <style:style style:name="P240" style:family="paragraph" style:parent-style-name="Text_20_body">
      <style:text-properties style:font-name="Verdana" fo:font-size="8pt" style:font-size-asian="8pt"/>
    </style:style>
    <style:style style:name="P241" style:family="paragraph" style:parent-style-name="Text_20_body">
      <style:paragraph-properties fo:margin-top="0.0055in" fo:margin-bottom="0in" style:contextual-spacing="false"/>
      <style:text-properties style:font-name="Verdana" fo:font-size="8pt" style:font-size-asian="8pt"/>
    </style:style>
    <style:style style:name="P242" style:family="paragraph" style:parent-style-name="Standard">
      <style:paragraph-properties fo:margin-left="0in" fo:margin-right="0.8701in" fo:margin-top="0in" fo:margin-bottom="0in" style:contextual-spacing="false" fo:text-align="center" style:justify-single-word="false" fo:text-indent="0in" style:auto-text-indent="false"/>
    </style:style>
    <style:style style:name="P243" style:family="paragraph" style:parent-style-name="Text_20_body">
      <style:text-properties style:font-name="Verdana" fo:font-size="8pt" fo:font-weight="bold" style:font-size-asian="8pt" style:font-weight-asian="bold"/>
    </style:style>
    <style:style style:name="P244" style:family="paragraph" style:parent-style-name="Text_20_body">
      <style:paragraph-properties fo:margin-top="0.0075in" fo:margin-bottom="0in" style:contextual-spacing="false"/>
      <style:text-properties style:font-name="Verdana" fo:font-size="8pt" fo:font-weight="bold" style:font-size-asian="8pt" style:font-weight-asian="bold"/>
    </style:style>
    <style:style style:name="P245" style:family="paragraph" style:parent-style-name="Standard">
      <style:paragraph-properties fo:margin-left="1.5075in" fo:margin-right="1.7071in" fo:margin-top="0in" fo:margin-bottom="0.0374in" style:contextual-spacing="false" fo:line-height="102%" fo:text-align="justify" style:justify-single-word="false" fo:text-indent="0.5165in" style:auto-text-indent="false"/>
    </style:style>
    <style:style style:name="P246" style:family="paragraph" style:parent-style-name="Table_20_Paragraph">
      <style:paragraph-properties fo:margin-left="0.0028in" fo:margin-right="0in" fo:margin-top="0.0516in" fo:margin-bottom="0in" style:contextual-spacing="false" fo:text-align="center" style:justify-single-word="false"/>
    </style:style>
    <style:style style:name="P247" style:family="paragraph" style:parent-style-name="Table_20_Paragraph">
      <style:paragraph-properties fo:margin-left="0.5563in" fo:margin-right="0in" fo:margin-top="0.0516in" fo:margin-bottom="0in" style:contextual-spacing="false"/>
    </style:style>
    <style:style style:name="P248" style:family="paragraph" style:parent-style-name="Table_20_Paragraph">
      <style:paragraph-properties fo:margin-left="0.0091in" fo:margin-right="0.0055in" fo:margin-top="0.0516in" fo:margin-bottom="0in" style:contextual-spacing="false" fo:text-align="center" style:justify-single-word="false"/>
    </style:style>
    <style:style style:name="P249" style:family="paragraph" style:parent-style-name="Table_20_Paragraph">
      <style:paragraph-properties fo:margin-left="0.0091in" fo:margin-right="0.0043in" fo:margin-top="0.0516in" fo:margin-bottom="0in" style:contextual-spacing="false" fo:text-align="center" style:justify-single-word="false"/>
    </style:style>
    <style:style style:name="P250" style:family="paragraph" style:parent-style-name="Table_20_Paragraph">
      <style:paragraph-properties fo:margin-left="0.0728in" fo:margin-right="0in" fo:margin-top="0.0346in" fo:margin-bottom="0in" style:contextual-spacing="false"/>
    </style:style>
    <style:style style:name="P251" style:family="paragraph" style:parent-style-name="Table_20_Paragraph">
      <style:paragraph-properties fo:margin-left="0.0091in" fo:margin-right="0in" fo:margin-top="0.0346in" fo:margin-bottom="0in" style:contextual-spacing="false" fo:text-align="center" style:justify-single-word="false"/>
    </style:style>
    <style:style style:name="P252" style:family="paragraph" style:parent-style-name="Table_20_Paragraph">
      <style:paragraph-properties fo:margin-left="0.0091in" fo:margin-right="0in" fo:margin-top="0.0362in" fo:margin-bottom="0in" style:contextual-spacing="false" fo:text-align="center" style:justify-single-word="false"/>
    </style:style>
    <style:style style:name="P253" style:family="paragraph" style:parent-style-name="Standard">
      <style:paragraph-properties fo:margin-left="2.0244in" fo:margin-right="0in" fo:margin-top="0.1264in" fo:margin-bottom="0in" style:contextual-spacing="false" fo:text-align="left" style:justify-single-word="false" fo:text-indent="0in" style:auto-text-indent="false"/>
    </style:style>
    <style:style style:name="P254" style:family="paragraph" style:parent-style-name="Text_20_body">
      <style:paragraph-properties fo:margin-top="0.0063in" fo:margin-bottom="0in" style:contextual-spacing="false"/>
      <style:text-properties style:font-name="Verdana" fo:font-size="8pt" style:font-size-asian="8pt"/>
    </style:style>
    <style:style style:name="P255" style:family="paragraph" style:parent-style-name="Standard">
      <style:paragraph-properties fo:margin-left="1.3972in" fo:margin-right="1.7272in" fo:margin-top="0in" fo:margin-bottom="0in" style:contextual-spacing="false" fo:text-align="center" style:justify-single-word="false" fo:text-indent="0in" style:auto-text-indent="false"/>
    </style:style>
    <style:style style:name="P256" style:family="paragraph" style:parent-style-name="Text_20_body">
      <style:paragraph-properties fo:margin-top="0.0138in" fo:margin-bottom="0in" style:contextual-spacing="false"/>
      <style:text-properties style:font-name="Verdana" fo:font-size="8pt" style:font-size-asian="8pt"/>
    </style:style>
    <style:style style:name="P257" style:family="paragraph" style:parent-style-name="Standard">
      <style:paragraph-properties fo:margin-left="1.3972in" fo:margin-right="1.7264in" fo:margin-top="0in" fo:margin-bottom="0in" style:contextual-spacing="false" fo:text-align="center" style:justify-single-word="false" fo:text-indent="0in" style:auto-text-indent="false"/>
    </style:style>
    <style:style style:name="P258" style:family="paragraph" style:parent-style-name="Standard">
      <style:paragraph-properties fo:margin-left="1.3972in" fo:margin-right="1.7272in" fo:margin-top="0.002in" fo:margin-bottom="0in" style:contextual-spacing="false" fo:text-align="center" style:justify-single-word="false" fo:text-indent="0in" style:auto-text-indent="false"/>
    </style:style>
    <style:style style:name="P259" style:family="paragraph" style:parent-style-name="Text_20_body">
      <style:text-properties style:font-name="Verdana" fo:font-size="10pt" fo:font-weight="bold" style:font-size-asian="10pt" style:font-weight-asian="bold"/>
    </style:style>
    <style:style style:name="P260" style:family="paragraph" style:parent-style-name="Text_20_body">
      <style:paragraph-properties fo:margin-top="0.0409in" fo:margin-bottom="0in" style:contextual-spacing="false"/>
      <style:text-properties style:font-name="Verdana" fo:font-size="10pt" fo:font-weight="bold" style:font-size-asian="10pt" style:font-weight-asian="bold"/>
    </style:style>
    <style:style style:name="P261" style:family="paragraph" style:parent-style-name="Text_20_body" style:master-page-name="Converted10">
      <style:paragraph-properties style:page-number="auto"/>
      <style:text-properties style:font-name="Verdana" fo:font-size="10pt" fo:font-weight="bold" style:font-size-asian="10pt" style:font-weight-asian="bold"/>
    </style:style>
    <style:style style:name="P262" style:family="paragraph" style:parent-style-name="Text_20_body">
      <style:paragraph-properties fo:margin-top="0.0661in" fo:margin-bottom="0in" style:contextual-spacing="false"/>
      <style:text-properties style:font-name="Verdana" fo:font-size="10pt" fo:font-weight="bold" style:font-size-asian="10pt" style:font-weight-asian="bold"/>
    </style:style>
    <style:style style:name="P263" style:family="paragraph" style:parent-style-name="Standard">
      <style:paragraph-properties fo:margin-left="3.0811in" fo:margin-right="0in" fo:line-height="0.0138in" fo:text-indent="0in" style:auto-text-indent="false"/>
    </style:style>
    <style:style style:name="P264" style:family="paragraph" style:parent-style-name="Standard">
      <style:paragraph-properties fo:margin-left="1.072in" fo:margin-right="0in" fo:margin-top="0.089in" fo:margin-bottom="0in" style:contextual-spacing="false" fo:text-align="left" style:justify-single-word="false" fo:text-indent="0in" style:auto-text-indent="false"/>
    </style:style>
    <style:style style:name="P265" style:family="paragraph" style:parent-style-name="Text_20_body">
      <style:paragraph-properties fo:margin-top="0.0075in" fo:margin-bottom="0in" style:contextual-spacing="false"/>
      <style:text-properties fo:font-size="7pt" fo:font-weight="bold" style:font-size-asian="7pt" style:font-weight-asian="bold"/>
    </style:style>
    <style:style style:name="P266" style:family="paragraph" style:parent-style-name="Standard">
      <style:paragraph-properties fo:margin-left="2.6063in" fo:margin-right="1.8043in" fo:margin-top="0in" fo:margin-bottom="0in" style:contextual-spacing="false" fo:text-align="justify" style:justify-single-word="false" fo:text-indent="-0.0008in" style:auto-text-indent="false"/>
    </style:style>
    <style:style style:name="P267" style:family="paragraph" style:parent-style-name="Text_20_body">
      <style:paragraph-properties fo:margin-top="0.0016in" fo:margin-bottom="0in" style:contextual-spacing="false"/>
      <style:text-properties style:font-name="Verdana" fo:font-size="7pt" fo:font-weight="bold" style:font-size-asian="7pt" style:font-weight-asian="bold"/>
    </style:style>
    <style:style style:name="P268" style:family="paragraph" style:parent-style-name="Standard">
      <style:paragraph-properties fo:margin-left="2.6091in" fo:margin-right="1.8035in" fo:margin-top="0in" fo:margin-bottom="0in" style:contextual-spacing="false" fo:text-align="justify" style:justify-single-word="false" fo:text-indent="-0.0008in" style:auto-text-indent="false"/>
    </style:style>
    <style:style style:name="P269" style:family="paragraph" style:parent-style-name="Text_20_body">
      <style:paragraph-properties fo:margin-top="0.0016in" fo:margin-bottom="0in" style:contextual-spacing="false"/>
      <style:text-properties style:font-name="Verdana" fo:font-size="7pt" style:font-size-asian="7pt"/>
    </style:style>
    <style:style style:name="P270" style:family="paragraph" style:parent-style-name="Standard">
      <style:paragraph-properties fo:margin-left="2.6098in" fo:margin-right="0in" fo:margin-top="0in" fo:margin-bottom="0in" style:contextual-spacing="false" fo:text-align="left" style:justify-single-word="false" fo:text-indent="0in" style:auto-text-indent="false"/>
    </style:style>
    <style:style style:name="P271" style:family="paragraph" style:parent-style-name="Text_20_body">
      <style:text-properties style:font-name="Verdana" fo:font-size="7pt" fo:font-weight="bold" style:font-size-asian="7pt" style:font-weight-asian="bold"/>
    </style:style>
    <style:style style:name="P272" style:family="paragraph" style:parent-style-name="Standard">
      <style:paragraph-properties fo:margin-left="1.0728in" fo:margin-right="1.7382in" fo:margin-top="0in" fo:margin-bottom="0in" style:contextual-spacing="false" fo:text-align="left" style:justify-single-word="false" fo:text-indent="0.4354in" style:auto-text-indent="false"/>
    </style:style>
    <style:style style:name="P273" style:family="paragraph" style:parent-style-name="Text_20_body">
      <style:text-properties style:font-name="Verdana" fo:font-size="7pt" style:font-size-asian="7pt"/>
    </style:style>
    <style:style style:name="P274" style:family="paragraph" style:parent-style-name="List_20_Paragraph" style:list-style-name="WWNum2">
      <style:paragraph-properties fo:margin-left="1.5909in" fo:margin-right="0in" fo:margin-top="0.0008in" fo:margin-bottom="0in" style:contextual-spacing="false" fo:line-height="100%" fo:text-align="left" style:justify-single-word="false" fo:text-indent="-0.0854in" style:auto-text-indent="false">
        <style:tab-stops>
          <style:tab-stop style:position="1.5909in"/>
        </style:tab-stops>
      </style:paragraph-properties>
    </style:style>
    <style:style style:name="P275" style:family="paragraph" style:parent-style-name="List_20_Paragraph" style:list-style-name="WWNum2">
      <style:paragraph-properties fo:margin-left="1.6571in" fo:margin-right="0in" fo:margin-top="0in" fo:margin-bottom="0in" style:contextual-spacing="false" fo:line-height="100%" fo:text-align="left" style:justify-single-word="false" fo:text-indent="-0.1508in" style:auto-text-indent="false">
        <style:tab-stops>
          <style:tab-stop style:position="1.6571in"/>
        </style:tab-stops>
      </style:paragraph-properties>
    </style:style>
    <style:style style:name="P276" style:family="paragraph" style:parent-style-name="Text_20_body">
      <style:paragraph-properties fo:margin-top="0.0008in" fo:margin-bottom="0in" style:contextual-spacing="false"/>
      <style:text-properties style:font-name="Verdana" fo:font-size="7pt" style:font-size-asian="7pt"/>
    </style:style>
    <style:style style:name="P277" style:family="paragraph" style:parent-style-name="List_20_Paragraph" style:list-style-name="WWNum2">
      <style:paragraph-properties fo:margin-left="1.6445in" fo:margin-right="0in" fo:margin-top="0in" fo:margin-bottom="0in" style:contextual-spacing="false" fo:line-height="100%" fo:text-align="left" style:justify-single-word="false" fo:text-indent="-0.1382in" style:auto-text-indent="false">
        <style:tab-stops>
          <style:tab-stop style:position="1.6445in"/>
        </style:tab-stops>
      </style:paragraph-properties>
    </style:style>
    <style:style style:name="P278" style:family="paragraph" style:parent-style-name="List_20_Paragraph" style:list-style-name="WWNum2">
      <style:paragraph-properties fo:margin-left="1.6563in" fo:margin-right="0in" fo:margin-top="0in" fo:margin-bottom="0in" style:contextual-spacing="false" fo:line-height="100%" fo:text-align="left" style:justify-single-word="false" fo:text-indent="-0.1492in" style:auto-text-indent="false">
        <style:tab-stops>
          <style:tab-stop style:position="1.6563in"/>
        </style:tab-stops>
      </style:paragraph-properties>
    </style:style>
    <style:style style:name="P279" style:family="paragraph" style:parent-style-name="List_20_Paragraph" style:list-style-name="WWNum2">
      <style:paragraph-properties fo:margin-left="1.6598in" fo:margin-right="0in" fo:margin-top="0in" fo:margin-bottom="0in" style:contextual-spacing="false" fo:line-height="100%" fo:text-align="left" style:justify-single-word="false" fo:text-indent="-0.1528in" style:auto-text-indent="false">
        <style:tab-stops>
          <style:tab-stop style:position="1.6598in"/>
        </style:tab-stops>
      </style:paragraph-properties>
    </style:style>
    <style:style style:name="P280" style:family="paragraph" style:parent-style-name="List_20_Paragraph" style:list-style-name="WWNum2">
      <style:paragraph-properties fo:margin-left="1.6965in" fo:margin-right="0in" fo:margin-top="0.0008in" fo:margin-bottom="0in" style:contextual-spacing="false" fo:line-height="100%" fo:text-align="left" style:justify-single-word="false" fo:text-indent="-0.1917in" style:auto-text-indent="false">
        <style:tab-stops>
          <style:tab-stop style:position="1.6965in"/>
        </style:tab-stops>
      </style:paragraph-properties>
    </style:style>
    <style:style style:name="P281" style:family="paragraph" style:parent-style-name="List_20_Paragraph" style:list-style-name="WWNum2">
      <style:paragraph-properties fo:margin-left="1.6547in" fo:margin-right="0in" fo:margin-top="0in" fo:margin-bottom="0in" style:contextual-spacing="false" fo:line-height="100%" fo:text-align="left" style:justify-single-word="false" fo:text-indent="-0.1492in" style:auto-text-indent="false">
        <style:tab-stops>
          <style:tab-stop style:position="1.6547in"/>
        </style:tab-stops>
      </style:paragraph-properties>
    </style:style>
    <style:style style:name="P282" style:family="paragraph" style:parent-style-name="List_20_Paragraph" style:list-style-name="WWNum2">
      <style:paragraph-properties fo:margin-left="1.6591in" fo:margin-right="0in" fo:margin-top="0in" fo:margin-bottom="0in" style:contextual-spacing="false" fo:line-height="100%" fo:text-align="left" style:justify-single-word="false" fo:text-indent="-0.1528in" style:auto-text-indent="false">
        <style:tab-stops>
          <style:tab-stop style:position="1.6591in"/>
        </style:tab-stops>
      </style:paragraph-properties>
    </style:style>
    <style:style style:name="P283" style:family="paragraph" style:parent-style-name="List_20_Paragraph" style:list-style-name="WWNum2">
      <style:paragraph-properties fo:margin-left="1.5071in" fo:margin-right="1.8047in" fo:margin-top="0in" fo:margin-bottom="0in" style:contextual-spacing="false" fo:line-height="100%" fo:text-align="justify" style:justify-single-word="false" fo:text-indent="-0.0008in" style:auto-text-indent="false">
        <style:tab-stops>
          <style:tab-stop style:position="1.5071in"/>
          <style:tab-stop style:position="1.7043in"/>
        </style:tab-stops>
      </style:paragraph-properties>
    </style:style>
    <style:style style:name="P284" style:family="paragraph" style:parent-style-name="List_20_Paragraph" style:list-style-name="WWNum2">
      <style:paragraph-properties fo:margin-left="1.6571in" fo:margin-right="0in" fo:margin-top="0in" fo:margin-bottom="0in" style:contextual-spacing="false" fo:line-height="100%" fo:text-align="justify" style:justify-single-word="false" fo:text-indent="-0.1492in" style:auto-text-indent="false">
        <style:tab-stops>
          <style:tab-stop style:position="1.6571in"/>
        </style:tab-stops>
      </style:paragraph-properties>
    </style:style>
    <style:style style:name="P285" style:family="paragraph" style:parent-style-name="List_20_Paragraph" style:list-style-name="WWNum2">
      <style:paragraph-properties fo:margin-left="1.661in" fo:margin-right="0in" fo:margin-top="0.0016in" fo:margin-bottom="0in" style:contextual-spacing="false" fo:line-height="100%" fo:text-align="justify" style:justify-single-word="false" fo:text-indent="-0.1528in" style:auto-text-indent="false">
        <style:tab-stops>
          <style:tab-stop style:position="1.661in"/>
        </style:tab-stops>
      </style:paragraph-properties>
    </style:style>
    <style:style style:name="P286" style:family="paragraph" style:parent-style-name="List_20_Paragraph" style:list-style-name="WWNum2">
      <style:paragraph-properties fo:margin-left="1.6138in" fo:margin-right="0in" fo:margin-top="0in" fo:margin-bottom="0in" style:contextual-spacing="false" fo:line-height="100%" fo:text-align="left" style:justify-single-word="false" fo:text-indent="-0.1055in" style:auto-text-indent="false">
        <style:tab-stops>
          <style:tab-stop style:position="1.6138in"/>
        </style:tab-stops>
      </style:paragraph-properties>
    </style:style>
    <style:style style:name="P287" style:family="paragraph" style:parent-style-name="List_20_Paragraph" style:list-style-name="WWNum2">
      <style:paragraph-properties fo:margin-left="1.6583in" fo:margin-right="0in" fo:margin-top="0in" fo:margin-bottom="0in" style:contextual-spacing="false" fo:line-height="100%" fo:text-align="left" style:justify-single-word="false" fo:text-indent="-0.1492in" style:auto-text-indent="false">
        <style:tab-stops>
          <style:tab-stop style:position="1.6583in"/>
        </style:tab-stops>
      </style:paragraph-properties>
    </style:style>
    <style:style style:name="P288" style:family="paragraph" style:parent-style-name="List_20_Paragraph" style:list-style-name="WWNum2">
      <style:paragraph-properties fo:margin-left="1.6575in" fo:margin-right="0in" fo:margin-top="0.0008in" fo:margin-bottom="0in" style:contextual-spacing="false" fo:line-height="100%" fo:text-align="left" style:justify-single-word="false" fo:text-indent="-0.1528in" style:auto-text-indent="false">
        <style:tab-stops>
          <style:tab-stop style:position="1.6575in"/>
        </style:tab-stops>
      </style:paragraph-properties>
    </style:style>
    <style:style style:name="P289" style:family="paragraph" style:parent-style-name="List_20_Paragraph" style:list-style-name="WWNum2">
      <style:paragraph-properties fo:margin-left="1.5055in" fo:margin-right="1.8063in" fo:margin-top="0.1181in" fo:margin-bottom="0in" style:contextual-spacing="false" fo:line-height="100%" fo:text-align="justify" style:justify-single-word="false" fo:text-indent="-0.0008in" style:auto-text-indent="false">
        <style:tab-stops>
          <style:tab-stop style:position="1.5055in"/>
          <style:tab-stop style:position="1.7173in"/>
        </style:tab-stops>
      </style:paragraph-properties>
    </style:style>
    <style:style style:name="P290" style:family="paragraph" style:parent-style-name="List_20_Paragraph" style:list-style-name="WWNum2">
      <style:paragraph-properties fo:margin-left="1.6555in" fo:margin-right="0in" fo:margin-top="0.0016in" fo:margin-bottom="0in" style:contextual-spacing="false" fo:line-height="100%" fo:text-align="left" style:justify-single-word="false" fo:text-indent="-0.1492in" style:auto-text-indent="false">
        <style:tab-stops>
          <style:tab-stop style:position="1.6555in"/>
        </style:tab-stops>
      </style:paragraph-properties>
    </style:style>
    <style:style style:name="P291" style:family="paragraph" style:parent-style-name="List_20_Paragraph" style:list-style-name="WWNum2">
      <style:paragraph-properties fo:margin-left="1.7189in" fo:margin-right="0in" fo:margin-top="0in" fo:margin-bottom="0in" style:contextual-spacing="false" fo:line-height="100%" fo:text-align="left" style:justify-single-word="false" fo:text-indent="-0.2126in" style:auto-text-indent="false">
        <style:tab-stops>
          <style:tab-stop style:position="1.7189in"/>
        </style:tab-stops>
      </style:paragraph-properties>
    </style:style>
    <style:style style:name="P292" style:family="paragraph" style:parent-style-name="List_20_Paragraph" style:list-style-name="WWNum2">
      <style:paragraph-properties fo:margin-left="1.6602in" fo:margin-right="0in" fo:margin-top="0.0016in" fo:margin-bottom="0in" style:contextual-spacing="false" fo:line-height="100%" fo:text-align="left" style:justify-single-word="false" fo:text-indent="-0.1528in" style:auto-text-indent="false">
        <style:tab-stops>
          <style:tab-stop style:position="1.6602in"/>
        </style:tab-stops>
      </style:paragraph-properties>
    </style:style>
    <style:style style:name="P293" style:family="paragraph" style:parent-style-name="List_20_Paragraph" style:list-style-name="WWNum2">
      <style:paragraph-properties fo:margin-left="1.7728in" fo:margin-right="0in" fo:margin-top="0in" fo:margin-bottom="0in" style:contextual-spacing="false" fo:line-height="100%" fo:text-align="left" style:justify-single-word="false" fo:text-indent="-0.2654in" style:auto-text-indent="false">
        <style:tab-stops>
          <style:tab-stop style:position="1.7728in"/>
        </style:tab-stops>
      </style:paragraph-properties>
    </style:style>
    <style:style style:name="P294" style:family="paragraph" style:parent-style-name="List_20_Paragraph" style:list-style-name="WWNum2">
      <style:paragraph-properties fo:margin-left="1.6575in" fo:margin-right="0in" fo:margin-top="0in" fo:margin-bottom="0in" style:contextual-spacing="false" fo:line-height="100%" fo:text-align="left" style:justify-single-word="false" fo:text-indent="-0.1492in" style:auto-text-indent="false">
        <style:tab-stops>
          <style:tab-stop style:position="1.6575in"/>
        </style:tab-stops>
      </style:paragraph-properties>
    </style:style>
    <style:style style:name="P295" style:family="paragraph" style:parent-style-name="List_20_Paragraph" style:list-style-name="WWNum2">
      <style:paragraph-properties fo:margin-left="1.6575in" fo:margin-right="0in" fo:margin-top="0in" fo:margin-bottom="0in" style:contextual-spacing="false" fo:line-height="100%" fo:text-align="left" style:justify-single-word="false" fo:text-indent="-0.1528in" style:auto-text-indent="false">
        <style:tab-stops>
          <style:tab-stop style:position="1.6575in"/>
        </style:tab-stops>
      </style:paragraph-properties>
    </style:style>
    <style:style style:name="P296" style:family="paragraph" style:parent-style-name="List_20_Paragraph" style:list-style-name="WWNum2">
      <style:paragraph-properties fo:margin-left="1.6646in" fo:margin-right="0in" fo:margin-top="0in" fo:margin-bottom="0in" style:contextual-spacing="false" fo:line-height="100%" fo:text-align="left" style:justify-single-word="false" fo:text-indent="-0.1591in" style:auto-text-indent="false">
        <style:tab-stops>
          <style:tab-stop style:position="1.6646in"/>
        </style:tab-stops>
      </style:paragraph-properties>
    </style:style>
    <style:style style:name="P297" style:family="paragraph" style:parent-style-name="List_20_Paragraph" style:list-style-name="WWNum2">
      <style:paragraph-properties fo:margin-left="1.6583in" fo:margin-right="0in" fo:margin-top="0.0016in" fo:margin-bottom="0in" style:contextual-spacing="false" fo:line-height="100%" fo:text-align="left" style:justify-single-word="false" fo:text-indent="-0.1528in" style:auto-text-indent="false">
        <style:tab-stops>
          <style:tab-stop style:position="1.6583in"/>
        </style:tab-stops>
      </style:paragraph-properties>
    </style:style>
    <style:style style:name="P298" style:family="paragraph" style:parent-style-name="Text_20_body" style:master-page-name="Converted11">
      <style:paragraph-properties style:page-number="auto"/>
      <style:text-properties style:font-name="Verdana" fo:font-size="7pt" style:font-size-asian="7pt"/>
    </style:style>
    <style:style style:name="P299" style:family="paragraph" style:parent-style-name="Text_20_body">
      <style:paragraph-properties fo:margin-top="0.1075in" fo:margin-bottom="0in" style:contextual-spacing="false"/>
      <style:text-properties style:font-name="Verdana" fo:font-size="7pt" style:font-size-asian="7pt"/>
    </style:style>
    <style:style style:name="P300" style:family="paragraph" style:parent-style-name="List_20_Paragraph" style:list-style-name="WWNum2">
      <style:paragraph-properties fo:margin-left="1.6193in" fo:margin-right="0in" fo:margin-top="0.0008in" fo:margin-bottom="0in" style:contextual-spacing="false" fo:line-height="100%" fo:text-align="left" style:justify-single-word="false" fo:text-indent="-0.1028in" style:auto-text-indent="false">
        <style:tab-stops>
          <style:tab-stop style:position="1.6193in"/>
        </style:tab-stops>
      </style:paragraph-properties>
    </style:style>
    <style:style style:name="P301" style:family="paragraph" style:parent-style-name="List_20_Paragraph" style:list-style-name="WWNum2">
      <style:paragraph-properties fo:margin-left="1.6598in" fo:margin-right="0in" fo:margin-top="0.0047in" fo:margin-bottom="0in" style:contextual-spacing="false" fo:line-height="100%" fo:text-align="left" style:justify-single-word="false" fo:text-indent="-0.1465in" style:auto-text-indent="false">
        <style:tab-stops>
          <style:tab-stop style:position="1.6598in"/>
        </style:tab-stops>
      </style:paragraph-properties>
    </style:style>
    <style:style style:name="P302" style:family="paragraph" style:parent-style-name="List_20_Paragraph" style:list-style-name="WWNum2">
      <style:paragraph-properties fo:margin-left="1.6654in" fo:margin-right="0in" fo:margin-top="0.0083in" fo:margin-bottom="0in" style:contextual-spacing="false" fo:line-height="100%" fo:text-align="left" style:justify-single-word="false" fo:text-indent="-0.152in" style:auto-text-indent="false">
        <style:tab-stops>
          <style:tab-stop style:position="1.6654in"/>
        </style:tab-stops>
      </style:paragraph-properties>
    </style:style>
    <style:style style:name="P303" style:family="paragraph" style:parent-style-name="Text_20_body">
      <style:paragraph-properties fo:margin-top="0.0134in" fo:margin-bottom="0in" style:contextual-spacing="false"/>
      <style:text-properties fo:font-size="7pt" style:font-size-asian="7pt"/>
    </style:style>
    <style:style style:name="P304" style:family="paragraph" style:parent-style-name="List_20_Paragraph" style:list-style-name="WWNum2">
      <style:paragraph-properties fo:margin-left="1.6728in" fo:margin-right="0in" fo:margin-top="0in" fo:margin-bottom="0in" style:contextual-spacing="false" fo:line-height="100%" fo:text-align="left" style:justify-single-word="false" fo:text-indent="-0.1563in" style:auto-text-indent="false">
        <style:tab-stops>
          <style:tab-stop style:position="1.6728in"/>
        </style:tab-stops>
      </style:paragraph-properties>
    </style:style>
    <style:style style:name="P305" style:family="paragraph" style:parent-style-name="List_20_Paragraph" style:list-style-name="WWNum2">
      <style:paragraph-properties fo:margin-left="1.6598in" fo:margin-right="0in" fo:margin-top="0.0016in" fo:margin-bottom="0in" style:contextual-spacing="false" fo:line-height="100%" fo:text-align="left" style:justify-single-word="false" fo:text-indent="-0.1465in" style:auto-text-indent="false">
        <style:tab-stops>
          <style:tab-stop style:position="1.6598in"/>
        </style:tab-stops>
      </style:paragraph-properties>
    </style:style>
    <style:style style:name="P306" style:family="paragraph" style:parent-style-name="List_20_Paragraph" style:list-style-name="WWNum2">
      <style:paragraph-properties fo:margin-left="1.7256in" fo:margin-right="0in" fo:margin-top="0.0008in" fo:margin-bottom="0in" style:contextual-spacing="false" fo:line-height="100%" fo:text-align="left" style:justify-single-word="false" fo:text-indent="-0.2091in" style:auto-text-indent="false">
        <style:tab-stops>
          <style:tab-stop style:position="1.7256in"/>
        </style:tab-stops>
      </style:paragraph-properties>
    </style:style>
    <style:style style:name="P307" style:family="paragraph" style:parent-style-name="List_20_Paragraph" style:list-style-name="WWNum2">
      <style:paragraph-properties fo:margin-left="1.6602in" fo:margin-right="0in" fo:margin-top="0.0047in" fo:margin-bottom="0in" style:contextual-spacing="false" fo:line-height="100%" fo:text-align="left" style:justify-single-word="false" fo:text-indent="-0.1472in" style:auto-text-indent="false">
        <style:tab-stops>
          <style:tab-stop style:position="1.6602in"/>
        </style:tab-stops>
      </style:paragraph-properties>
    </style:style>
    <style:style style:name="P308" style:family="paragraph" style:parent-style-name="List_20_Paragraph" style:list-style-name="WWNum2">
      <style:paragraph-properties fo:margin-left="1.6646in" fo:margin-right="0in" fo:margin-top="0.0047in" fo:margin-bottom="0in" style:contextual-spacing="false" fo:line-height="100%" fo:text-align="left" style:justify-single-word="false" fo:text-indent="-0.1516in" style:auto-text-indent="false">
        <style:tab-stops>
          <style:tab-stop style:position="1.6646in"/>
        </style:tab-stops>
      </style:paragraph-properties>
    </style:style>
    <style:style style:name="P309" style:family="paragraph" style:parent-style-name="List_20_Paragraph" style:list-style-name="WWNum2">
      <style:paragraph-properties fo:margin-left="1.7783in" fo:margin-right="0in" fo:margin-top="0in" fo:margin-bottom="0in" style:contextual-spacing="false" fo:line-height="100%" fo:text-align="left" style:justify-single-word="false" fo:text-indent="-0.2618in" style:auto-text-indent="false">
        <style:tab-stops>
          <style:tab-stop style:position="1.7783in"/>
        </style:tab-stops>
      </style:paragraph-properties>
    </style:style>
    <style:style style:name="P310" style:family="paragraph" style:parent-style-name="List_20_Paragraph" style:list-style-name="WWNum2">
      <style:paragraph-properties fo:margin-left="1.6598in" fo:margin-right="0in" fo:margin-top="0.0083in" fo:margin-bottom="0in" style:contextual-spacing="false" fo:line-height="100%" fo:text-align="left" style:justify-single-word="false" fo:text-indent="-0.1465in" style:auto-text-indent="false">
        <style:tab-stops>
          <style:tab-stop style:position="1.6598in"/>
        </style:tab-stops>
      </style:paragraph-properties>
    </style:style>
    <style:style style:name="P311" style:family="paragraph" style:parent-style-name="List_20_Paragraph" style:list-style-name="WWNum2">
      <style:paragraph-properties fo:margin-left="1.6654in" fo:margin-right="0in" fo:margin-top="0.0047in" fo:margin-bottom="0in" style:contextual-spacing="false" fo:line-height="100%" fo:text-align="left" style:justify-single-word="false" fo:text-indent="-0.152in" style:auto-text-indent="false">
        <style:tab-stops>
          <style:tab-stop style:position="1.6654in"/>
        </style:tab-stops>
      </style:paragraph-properties>
    </style:style>
    <style:style style:name="P312" style:family="paragraph" style:parent-style-name="List_20_Paragraph" style:list-style-name="WWNum2">
      <style:paragraph-properties fo:margin-left="1.752in" fo:margin-right="0in" fo:margin-top="0.0008in" fo:margin-bottom="0in" style:contextual-spacing="false" fo:line-height="100%" fo:text-align="left" style:justify-single-word="false" fo:text-indent="-0.2354in" style:auto-text-indent="false">
        <style:tab-stops>
          <style:tab-stop style:position="1.752in"/>
        </style:tab-stops>
      </style:paragraph-properties>
    </style:style>
    <style:style style:name="P313" style:family="paragraph" style:parent-style-name="Standard">
      <style:paragraph-properties fo:margin-left="1.5165in" fo:margin-right="0in" fo:margin-top="0.0047in" fo:margin-bottom="0in" style:contextual-spacing="false" fo:text-align="left" style:justify-single-word="false" fo:text-indent="0in" style:auto-text-indent="false"/>
    </style:style>
    <style:style style:name="P314" style:family="paragraph" style:parent-style-name="Text_20_body">
      <style:paragraph-properties fo:margin-top="0.0098in" fo:margin-bottom="0in" style:contextual-spacing="false"/>
      <style:text-properties fo:font-size="7pt" style:font-size-asian="7pt"/>
    </style:style>
    <style:style style:name="P315" style:family="paragraph" style:parent-style-name="List_20_Paragraph" style:list-style-name="WWNum2">
      <style:paragraph-properties fo:margin-left="1.7327in" fo:margin-right="0in" fo:margin-top="0in" fo:margin-bottom="0in" style:contextual-spacing="false" fo:line-height="100%" fo:text-align="left" style:justify-single-word="false" fo:text-indent="-0.2161in" style:auto-text-indent="false">
        <style:tab-stops>
          <style:tab-stop style:position="1.7327in"/>
        </style:tab-stops>
      </style:paragraph-properties>
    </style:style>
    <style:style style:name="P316" style:family="paragraph" style:parent-style-name="Standard">
      <style:paragraph-properties fo:margin-left="1.5161in" fo:margin-right="0in" fo:margin-top="0.0083in" fo:margin-bottom="0in" style:contextual-spacing="false" fo:text-align="left" style:justify-single-word="false" fo:text-indent="0in" style:auto-text-indent="false"/>
    </style:style>
    <style:style style:name="P317" style:family="paragraph" style:parent-style-name="List_20_Paragraph" style:list-style-name="WWNum2">
      <style:paragraph-properties fo:margin-left="1.6602in" fo:margin-right="0in" fo:margin-top="0.0055in" fo:margin-bottom="0in" style:contextual-spacing="false" fo:line-height="100%" fo:text-align="left" style:justify-single-word="false" fo:text-indent="-0.1472in" style:auto-text-indent="false">
        <style:tab-stops>
          <style:tab-stop style:position="1.6602in"/>
        </style:tab-stops>
      </style:paragraph-properties>
    </style:style>
    <style:style style:name="P318" style:family="paragraph" style:parent-style-name="List_20_Paragraph" style:list-style-name="WWNum2">
      <style:paragraph-properties fo:margin-left="1.752in" fo:margin-right="0in" fo:margin-top="0in" fo:margin-bottom="0in" style:contextual-spacing="false" fo:line-height="100%" fo:text-align="left" style:justify-single-word="false" fo:text-indent="-0.2354in" style:auto-text-indent="false">
        <style:tab-stops>
          <style:tab-stop style:position="1.752in"/>
        </style:tab-stops>
      </style:paragraph-properties>
    </style:style>
    <style:style style:name="P319" style:family="paragraph" style:parent-style-name="Text_20_body">
      <style:paragraph-properties fo:margin-top="0.0165in" fo:margin-bottom="0in" style:contextual-spacing="false"/>
      <style:text-properties fo:font-size="7pt" style:font-size-asian="7pt"/>
    </style:style>
    <style:style style:name="P320" style:family="paragraph" style:parent-style-name="List_20_Paragraph" style:list-style-name="WWNum2">
      <style:paragraph-properties fo:margin-left="1.8016in" fo:margin-right="0in" fo:margin-top="0in" fo:margin-bottom="0in" style:contextual-spacing="false" fo:line-height="100%" fo:text-align="left" style:justify-single-word="false" fo:text-indent="-0.2846in" style:auto-text-indent="false">
        <style:tab-stops>
          <style:tab-stop style:position="1.8016in"/>
        </style:tab-stops>
      </style:paragraph-properties>
    </style:style>
    <style:style style:name="P321" style:family="paragraph" style:parent-style-name="List_20_Paragraph" style:list-style-name="WWNum2">
      <style:paragraph-properties fo:margin-left="1.6598in" fo:margin-right="0in" fo:margin-top="0.002in" fo:margin-bottom="0in" style:contextual-spacing="false" fo:line-height="100%" fo:text-align="left" style:justify-single-word="false" fo:text-indent="-0.1465in" style:auto-text-indent="false">
        <style:tab-stops>
          <style:tab-stop style:position="1.6598in"/>
        </style:tab-stops>
      </style:paragraph-properties>
    </style:style>
    <style:style style:name="P322" style:family="paragraph" style:parent-style-name="List_20_Paragraph" style:list-style-name="WWNum2">
      <style:paragraph-properties fo:margin-left="1.6646in" fo:margin-right="0in" fo:margin-top="0.0083in" fo:margin-bottom="0in" style:contextual-spacing="false" fo:line-height="100%" fo:text-align="left" style:justify-single-word="false" fo:text-indent="-0.1516in" style:auto-text-indent="false">
        <style:tab-stops>
          <style:tab-stop style:position="1.6646in"/>
        </style:tab-stops>
      </style:paragraph-properties>
    </style:style>
    <style:style style:name="P323" style:family="paragraph" style:parent-style-name="Standard">
      <style:paragraph-properties fo:margin-left="1.0827in" fo:margin-right="1.8146in" fo:margin-top="0in" fo:margin-bottom="0in" style:contextual-spacing="false" fo:line-height="104%" fo:text-align="justify" style:justify-single-word="false" fo:text-indent="0.4335in" style:auto-text-indent="false"/>
    </style:style>
    <style:style style:name="P324" style:family="paragraph" style:parent-style-name="Standard">
      <style:paragraph-properties fo:margin-left="1.0819in" fo:margin-right="1.8228in" fo:margin-top="0in" fo:margin-bottom="0in" style:contextual-spacing="false" fo:line-height="107%" fo:text-align="justify" style:justify-single-word="false" fo:text-indent="0.4339in" style:auto-text-indent="false"/>
    </style:style>
    <style:style style:name="P325" style:family="paragraph" style:parent-style-name="Text_20_body">
      <style:paragraph-properties fo:margin-top="0.0028in" fo:margin-bottom="0in" style:contextual-spacing="false"/>
      <style:text-properties fo:font-size="7pt" style:font-size-asian="7pt"/>
    </style:style>
    <style:style style:name="P326" style:family="paragraph" style:parent-style-name="Standard">
      <style:paragraph-properties fo:margin-left="0in" fo:margin-right="0.7327in" fo:margin-top="0in" fo:margin-bottom="0in" style:contextual-spacing="false" fo:text-align="center" style:justify-single-word="false" fo:text-indent="0in" style:auto-text-indent="false"/>
    </style:style>
    <style:style style:name="P327" style:family="paragraph" style:parent-style-name="Text_20_body">
      <style:text-properties fo:font-size="7pt" style:font-size-asian="7pt"/>
    </style:style>
    <style:style style:name="P328" style:family="paragraph" style:parent-style-name="Text_20_body">
      <style:paragraph-properties fo:margin-top="0.0181in" fo:margin-bottom="0in" style:contextual-spacing="false"/>
      <style:text-properties fo:font-size="7pt" style:font-size-asian="7pt"/>
    </style:style>
    <style:style style:name="P329" style:family="paragraph" style:parent-style-name="Standard">
      <style:paragraph-properties fo:margin-left="0in" fo:margin-right="0.7417in" fo:margin-top="0.0008in" fo:margin-bottom="0in" style:contextual-spacing="false" fo:text-align="center" style:justify-single-word="false" fo:text-indent="0in" style:auto-text-indent="false"/>
    </style:style>
    <style:style style:name="P330" style:family="paragraph" style:parent-style-name="Standard">
      <style:paragraph-properties fo:margin-left="0in" fo:margin-right="0.7354in" fo:margin-top="0.0047in" fo:margin-bottom="0in" style:contextual-spacing="false" fo:text-align="center" style:justify-single-word="false" fo:text-indent="0in" style:auto-text-indent="false"/>
    </style:style>
    <style:style style:name="P331" style:family="paragraph" style:parent-style-name="Text_20_body">
      <style:text-properties fo:font-size="6pt" fo:font-weight="bold" style:font-size-asian="6pt" style:font-weight-asian="bold"/>
    </style:style>
    <style:style style:name="P332" style:family="paragraph" style:parent-style-name="Text_20_body">
      <style:paragraph-properties fo:margin-top="0.0075in" fo:margin-bottom="0in" style:contextual-spacing="false"/>
      <style:text-properties fo:font-size="6pt" fo:font-weight="bold" style:font-size-asian="6pt" style:font-weight-asian="bold"/>
    </style:style>
    <style:style style:name="P333"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334" style:family="paragraph" style:parent-style-name="Standard" style:master-page-name="Converted12">
      <style:paragraph-properties fo:margin-left="1.5673in" fo:margin-right="0in" fo:margin-top="0.461in" fo:margin-bottom="0in" style:contextual-spacing="false" fo:text-align="left" style:justify-single-word="false" fo:text-indent="0in" style:auto-text-indent="false" style:page-number="13"/>
    </style:style>
    <style:style style:name="P335" style:family="paragraph" style:parent-style-name="Text_20_body">
      <style:paragraph-properties fo:margin-top="0.0055in" fo:margin-bottom="0in" style:contextual-spacing="false"/>
      <style:text-properties style:font-name="Verdana" fo:font-size="7.5pt" fo:font-weight="bold" style:font-size-asian="7.5pt" style:font-weight-asian="bold"/>
    </style:style>
    <style:style style:name="P336" style:family="paragraph" style:parent-style-name="Standard">
      <style:paragraph-properties fo:margin-left="3.3083in" fo:margin-right="1.7665in" fo:margin-top="0in" fo:margin-bottom="0in" style:contextual-spacing="false" fo:text-align="justify" style:justify-single-word="false" fo:text-indent="0.0016in" style:auto-text-indent="false"/>
    </style:style>
    <style:style style:name="P337" style:family="paragraph" style:parent-style-name="Standard">
      <style:paragraph-properties fo:margin-left="3.3083in" fo:margin-right="1.7673in" fo:margin-top="0.1217in" fo:margin-bottom="0in" style:contextual-spacing="false" fo:line-height="99%" fo:text-align="justify" style:justify-single-word="false" fo:text-indent="0in" style:auto-text-indent="false"/>
    </style:style>
    <style:style style:name="P338" style:family="paragraph" style:parent-style-name="Standard">
      <style:paragraph-properties fo:margin-left="0in" fo:margin-right="0.6772in" fo:margin-top="0.1264in" fo:margin-bottom="0in" style:contextual-spacing="false" fo:text-align="center" style:justify-single-word="false" fo:text-indent="0in" style:auto-text-indent="false"/>
    </style:style>
    <style:style style:name="P339" style:family="paragraph" style:parent-style-name="Standard">
      <style:paragraph-properties fo:margin-left="1.5673in" fo:margin-right="1.7661in" fo:margin-top="0.1256in" fo:margin-bottom="0in" style:contextual-spacing="false" fo:text-align="justify" style:justify-single-word="false" fo:text-indent="0.6201in" style:auto-text-indent="false"/>
    </style:style>
    <style:style style:name="P340" style:family="paragraph" style:parent-style-name="Standard">
      <style:paragraph-properties fo:margin-left="2.4382in" fo:margin-right="1.7646in" fo:margin-top="0.1236in" fo:margin-bottom="0in" style:contextual-spacing="false" fo:line-height="101%" fo:text-align="justify" style:justify-single-word="false" fo:text-indent="-0.0008in" style:auto-text-indent="false"/>
    </style:style>
    <style:style style:name="P341" style:family="paragraph" style:parent-style-name="Text_20_body">
      <style:paragraph-properties fo:margin-top="0.0016in" fo:margin-bottom="0in" style:contextual-spacing="false"/>
      <style:text-properties style:font-name="Verdana" fo:font-size="7pt" fo:font-style="italic" style:font-size-asian="7pt" style:font-style-asian="italic"/>
    </style:style>
    <style:style style:name="P342" style:family="paragraph" style:parent-style-name="List_20_Paragraph" style:list-style-name="WWNum3">
      <style:paragraph-properties fo:margin-left="2.5138in" fo:margin-right="0in" fo:margin-top="0in" fo:margin-bottom="0in" style:contextual-spacing="false" fo:line-height="100%" fo:text-align="left" style:justify-single-word="false" fo:text-indent="-0.0752in" style:auto-text-indent="false">
        <style:tab-stops>
          <style:tab-stop style:position="2.5138in"/>
        </style:tab-stops>
      </style:paragraph-properties>
    </style:style>
    <style:style style:name="P343" style:family="paragraph" style:parent-style-name="List_20_Paragraph" style:list-style-name="WWNum3">
      <style:paragraph-properties fo:margin-left="2.5543in" fo:margin-right="0in" fo:margin-top="0.0008in" fo:margin-bottom="0in" style:contextual-spacing="false" fo:line-height="100%" fo:text-align="left" style:justify-single-word="false" fo:text-indent="-0.1154in" style:auto-text-indent="false">
        <style:tab-stops>
          <style:tab-stop style:position="2.5543in"/>
        </style:tab-stops>
      </style:paragraph-properties>
    </style:style>
    <style:style style:name="P344" style:family="paragraph" style:parent-style-name="List_20_Paragraph" style:list-style-name="WWNum3">
      <style:paragraph-properties fo:margin-left="2.5953in" fo:margin-right="0in" fo:margin-top="0.0008in" fo:margin-bottom="0in" style:contextual-spacing="false" fo:line-height="100%" fo:text-align="left" style:justify-single-word="false" fo:text-indent="-0.1563in" style:auto-text-indent="false">
        <style:tab-stops>
          <style:tab-stop style:position="2.5953in"/>
        </style:tab-stops>
      </style:paragraph-properties>
    </style:style>
    <style:style style:name="P345" style:family="paragraph" style:parent-style-name="List_20_Paragraph" style:list-style-name="WWNum3">
      <style:paragraph-properties fo:margin-left="2.5811in" fo:margin-right="0in" fo:margin-top="0.0008in" fo:margin-bottom="0in" style:contextual-spacing="false" fo:line-height="100%" fo:text-align="left" style:justify-single-word="false" fo:text-indent="-0.1417in" style:auto-text-indent="false">
        <style:tab-stops>
          <style:tab-stop style:position="2.5811in"/>
        </style:tab-stops>
      </style:paragraph-properties>
    </style:style>
    <style:style style:name="P346" style:family="paragraph" style:parent-style-name="List_20_Paragraph" style:list-style-name="WWNum3">
      <style:paragraph-properties fo:margin-left="2.5398in" fo:margin-right="0in" fo:margin-top="0.002in" fo:margin-bottom="0in" style:contextual-spacing="false" fo:line-height="100%" fo:text-align="left" style:justify-single-word="false" fo:text-indent="-0.1in" style:auto-text-indent="false">
        <style:tab-stops>
          <style:tab-stop style:position="2.5398in"/>
        </style:tab-stops>
      </style:paragraph-properties>
    </style:style>
    <style:style style:name="P347" style:family="paragraph" style:parent-style-name="List_20_Paragraph" style:list-style-name="WWNum3">
      <style:paragraph-properties fo:margin-left="2.5799in" fo:margin-right="0in" fo:margin-top="0.0008in" fo:margin-bottom="0in" style:contextual-spacing="false" fo:line-height="100%" fo:text-align="left" style:justify-single-word="false" fo:text-indent="-0.1417in" style:auto-text-indent="false">
        <style:tab-stops>
          <style:tab-stop style:position="2.5799in"/>
        </style:tab-stops>
      </style:paragraph-properties>
    </style:style>
    <style:style style:name="P348" style:family="paragraph" style:parent-style-name="List_20_Paragraph" style:list-style-name="WWNum3">
      <style:paragraph-properties fo:margin-left="2.6193in" fo:margin-right="0in" fo:margin-top="0.0016in" fo:margin-bottom="0in" style:contextual-spacing="false" fo:line-height="100%" fo:text-align="left" style:justify-single-word="false" fo:text-indent="-0.1811in" style:auto-text-indent="false">
        <style:tab-stops>
          <style:tab-stop style:position="2.6193in"/>
        </style:tab-stops>
      </style:paragraph-properties>
    </style:style>
    <style:style style:name="P349" style:family="paragraph" style:parent-style-name="List_20_Paragraph" style:list-style-name="WWNum3">
      <style:paragraph-properties fo:margin-left="2.6602in" fo:margin-right="0in" fo:margin-top="0.0008in" fo:margin-bottom="0in" style:contextual-spacing="false" fo:line-height="100%" fo:text-align="left" style:justify-single-word="false" fo:text-indent="-0.222in" style:auto-text-indent="false">
        <style:tab-stops>
          <style:tab-stop style:position="2.6602in"/>
        </style:tab-stops>
      </style:paragraph-properties>
    </style:style>
    <style:style style:name="P350" style:family="paragraph" style:parent-style-name="List_20_Paragraph" style:list-style-name="WWNum3">
      <style:paragraph-properties fo:margin-left="2.5382in" fo:margin-right="0in" fo:margin-top="0.0008in" fo:margin-bottom="0in" style:contextual-spacing="false" fo:line-height="100%" fo:text-align="left" style:justify-single-word="false" fo:text-indent="-0.1in" style:auto-text-indent="false">
        <style:tab-stops>
          <style:tab-stop style:position="2.5382in"/>
        </style:tab-stops>
      </style:paragraph-properties>
    </style:style>
    <style:style style:name="P351" style:family="paragraph" style:parent-style-name="Text_20_body">
      <style:paragraph-properties fo:margin-top="0.0075in" fo:margin-bottom="0in" style:contextual-spacing="false"/>
      <style:text-properties style:font-name="Verdana" fo:font-size="7pt" fo:font-style="italic" fo:font-weight="bold" style:font-size-asian="7pt" style:font-style-asian="italic" style:font-weight-asian="bold"/>
    </style:style>
    <style:style style:name="P352" style:family="paragraph" style:parent-style-name="Standard">
      <style:paragraph-properties fo:margin-left="1.5681in" fo:margin-right="1.7654in" fo:margin-top="0in" fo:margin-bottom="0in" style:contextual-spacing="false" fo:text-align="justify" style:justify-single-word="false" fo:text-indent="0.6201in" style:auto-text-indent="false"/>
    </style:style>
    <style:style style:name="P353" style:family="paragraph" style:parent-style-name="Standard">
      <style:paragraph-properties fo:margin-left="2.478in" fo:margin-right="0in" fo:margin-top="0.1236in" fo:margin-bottom="0in" style:contextual-spacing="false" fo:text-align="left" style:justify-single-word="false" fo:text-indent="0in" style:auto-text-indent="false"/>
    </style:style>
    <style:style style:name="P354" style:family="paragraph" style:parent-style-name="Text_20_body">
      <style:text-properties style:font-name="Verdana" fo:font-size="7.5pt" style:font-size-asian="7.5pt"/>
    </style:style>
    <style:style style:name="P355" style:family="paragraph" style:parent-style-name="Text_20_body">
      <style:paragraph-properties fo:margin-top="0.1236in" fo:margin-bottom="0in" style:contextual-spacing="false"/>
      <style:text-properties style:font-name="Verdana" fo:font-size="7.5pt" style:font-size-asian="7.5pt"/>
    </style:style>
    <style:style style:name="P356" style:family="paragraph" style:parent-style-name="Standard">
      <style:paragraph-properties fo:margin-left="1.3972in" fo:margin-right="1.5925in" fo:margin-top="0in" fo:margin-bottom="0in" style:contextual-spacing="false" fo:line-height="0.1264in" fo:text-align="center" style:justify-single-word="false" fo:text-indent="0in" style:auto-text-indent="false"/>
    </style:style>
    <style:style style:name="P357" style:family="paragraph" style:parent-style-name="Standard">
      <style:paragraph-properties fo:margin-left="3.3134in" fo:margin-right="0in" fo:margin-top="0in" fo:margin-bottom="0in" style:contextual-spacing="false" fo:line-height="0.1264in" fo:text-align="justify" style:justify-single-word="false" fo:text-indent="0in" style:auto-text-indent="false"/>
    </style:style>
    <style:style style:name="P358" style:family="paragraph" style:parent-style-name="Text_20_body">
      <style:paragraph-properties fo:margin-top="0.1618in" fo:margin-bottom="0in" style:contextual-spacing="false"/>
      <style:text-properties style:font-name="Verdana" fo:font-size="10pt" fo:font-weight="bold" style:font-size-asian="10pt" style:font-weight-asian="bold"/>
    </style:style>
    <style:style style:name="P359" style:family="paragraph" style:parent-style-name="Text_20_body" style:master-page-name="Converted13">
      <style:paragraph-properties style:page-number="auto"/>
      <style:text-properties style:font-name="Verdana" fo:font-size="8pt" fo:font-weight="bold" style:font-size-asian="8pt" style:font-weight-asian="bold"/>
    </style:style>
    <style:style style:name="P360" style:family="paragraph" style:parent-style-name="Text_20_body">
      <style:paragraph-properties fo:margin-top="0.0882in" fo:margin-bottom="0in" style:contextual-spacing="false"/>
      <style:text-properties style:font-name="Verdana" fo:font-size="8pt" fo:font-weight="bold" style:font-size-asian="8pt" style:font-weight-asian="bold"/>
    </style:style>
    <style:style style:name="P361" style:family="paragraph" style:parent-style-name="Standard">
      <style:paragraph-properties fo:margin-left="1.4661in" fo:margin-right="0in" fo:margin-top="0.0008in" fo:margin-bottom="0in" style:contextual-spacing="false" fo:text-align="left" style:justify-single-word="false" fo:text-indent="0in" style:auto-text-indent="false"/>
    </style:style>
    <style:style style:name="P362" style:family="paragraph" style:parent-style-name="Standard">
      <style:paragraph-properties fo:margin-left="2.7953in" fo:margin-right="1.8591in" fo:margin-top="0.039in" fo:margin-bottom="0in" style:contextual-spacing="false" fo:line-height="105%" fo:text-align="justify" style:justify-single-word="false" fo:text-indent="-0.0071in" style:auto-text-indent="false"/>
    </style:style>
    <style:style style:name="P363" style:family="paragraph" style:parent-style-name="Text_20_body">
      <style:paragraph-properties fo:margin-top="0.0016in" fo:margin-bottom="0in" style:contextual-spacing="false"/>
      <style:text-properties style:font-name="Verdana" fo:font-size="6.5pt" fo:font-weight="bold" style:font-size-asian="6.5pt" style:font-weight-asian="bold"/>
    </style:style>
    <style:style style:name="P364" style:family="paragraph" style:parent-style-name="Standard">
      <style:paragraph-properties fo:margin-left="2.789in" fo:margin-right="1.8575in" fo:margin-top="0in" fo:margin-bottom="0in" style:contextual-spacing="false" fo:line-height="105%" fo:text-align="justify" style:justify-single-word="false" fo:text-indent="-0.0008in" style:auto-text-indent="false"/>
    </style:style>
    <style:style style:name="P365" style:family="paragraph" style:parent-style-name="Text_20_body">
      <style:paragraph-properties fo:margin-top="0.0043in" fo:margin-bottom="0in" style:contextual-spacing="false"/>
      <style:text-properties style:font-name="Verdana" fo:font-size="6.5pt" style:font-size-asian="6.5pt"/>
    </style:style>
    <style:style style:name="P366" style:family="paragraph" style:parent-style-name="Standard">
      <style:paragraph-properties fo:margin-left="0in" fo:margin-right="1.7508in" fo:margin-top="0in" fo:margin-bottom="0in" style:contextual-spacing="false" fo:text-align="center" style:justify-single-word="false" fo:text-indent="0in" style:auto-text-indent="false"/>
    </style:style>
    <style:style style:name="P367" style:family="paragraph" style:parent-style-name="Standard">
      <style:paragraph-properties fo:margin-left="1.4661in" fo:margin-right="1.8575in" fo:margin-top="0.0055in" fo:margin-bottom="0in" style:contextual-spacing="false" fo:line-height="104%" fo:text-align="justify" style:justify-single-word="false" fo:text-indent="0.5362in" style:auto-text-indent="false"/>
    </style:style>
    <style:style style:name="P368" style:family="paragraph" style:parent-style-name="Text_20_body">
      <style:paragraph-properties fo:margin-top="0.0075in" fo:margin-bottom="0in" style:contextual-spacing="false"/>
      <style:text-properties style:font-name="Verdana" fo:font-size="6.5pt" style:font-size-asian="6.5pt"/>
    </style:style>
    <style:style style:name="P369" style:family="paragraph" style:parent-style-name="List_20_Paragraph" style:list-style-name="WWNum4">
      <style:paragraph-properties fo:margin-left="2.0839in" fo:margin-right="0in" fo:margin-top="0in" fo:margin-bottom="0in" style:contextual-spacing="false" fo:line-height="100%" fo:text-align="left" style:justify-single-word="false" fo:text-indent="-0.0819in" style:auto-text-indent="false">
        <style:tab-stops>
          <style:tab-stop style:position="2.0839in"/>
        </style:tab-stops>
      </style:paragraph-properties>
    </style:style>
    <style:style style:name="P370" style:family="paragraph" style:parent-style-name="List_20_Paragraph" style:list-style-name="WWNum4">
      <style:paragraph-properties fo:margin-left="2.1366in" fo:margin-right="0in" fo:margin-top="0.0047in" fo:margin-bottom="0in" style:contextual-spacing="false" fo:line-height="100%" fo:text-align="left" style:justify-single-word="false" fo:text-indent="-0.1354in" style:auto-text-indent="false">
        <style:tab-stops>
          <style:tab-stop style:position="2.1366in"/>
        </style:tab-stops>
      </style:paragraph-properties>
    </style:style>
    <style:style style:name="P371" style:family="paragraph" style:parent-style-name="List_20_Paragraph" style:list-style-name="WWNum4">
      <style:paragraph-properties fo:margin-left="2.1874in" fo:margin-right="0in" fo:margin-top="0.0047in" fo:margin-bottom="0in" style:contextual-spacing="false" fo:line-height="100%" fo:text-align="left" style:justify-single-word="false" fo:text-indent="-0.1862in" style:auto-text-indent="false">
        <style:tab-stops>
          <style:tab-stop style:position="2.1874in"/>
        </style:tab-stops>
      </style:paragraph-properties>
    </style:style>
    <style:style style:name="P372" style:family="paragraph" style:parent-style-name="List_20_Paragraph" style:list-style-name="WWNum4">
      <style:paragraph-properties fo:margin-left="2.1555in" fo:margin-right="0in" fo:margin-top="0.0055in" fo:margin-bottom="0in" style:contextual-spacing="false" fo:line-height="100%" fo:text-align="left" style:justify-single-word="false" fo:text-indent="-0.1543in" style:auto-text-indent="false">
        <style:tab-stops>
          <style:tab-stop style:position="2.1555in"/>
        </style:tab-stops>
      </style:paragraph-properties>
    </style:style>
    <style:style style:name="P373" style:family="paragraph" style:parent-style-name="List_20_Paragraph" style:list-style-name="WWNum4">
      <style:paragraph-properties fo:margin-left="2.1047in" fo:margin-right="0in" fo:margin-top="0.0047in" fo:margin-bottom="0in" style:contextual-spacing="false" fo:line-height="100%" fo:text-align="left" style:justify-single-word="false" fo:text-indent="-0.1035in" style:auto-text-indent="false">
        <style:tab-stops>
          <style:tab-stop style:position="2.1047in"/>
        </style:tab-stops>
      </style:paragraph-properties>
    </style:style>
    <style:style style:name="P374" style:family="paragraph" style:parent-style-name="List_20_Paragraph" style:list-style-name="WWNum4">
      <style:paragraph-properties fo:margin-left="2.1547in" fo:margin-right="0in" fo:margin-top="0.0063in" fo:margin-bottom="0in" style:contextual-spacing="false" fo:line-height="100%" fo:text-align="left" style:justify-single-word="false" fo:text-indent="-0.1543in" style:auto-text-indent="false">
        <style:tab-stops>
          <style:tab-stop style:position="2.1547in"/>
        </style:tab-stops>
      </style:paragraph-properties>
    </style:style>
    <style:style style:name="P375" style:family="paragraph" style:parent-style-name="List_20_Paragraph" style:list-style-name="WWNum4">
      <style:paragraph-properties fo:margin-left="2.2083in" fo:margin-right="0in" fo:margin-top="0.0047in" fo:margin-bottom="0in" style:contextual-spacing="false" fo:line-height="100%" fo:text-align="left" style:justify-single-word="false" fo:text-indent="-0.2063in" style:auto-text-indent="false">
        <style:tab-stops>
          <style:tab-stop style:position="2.2083in"/>
        </style:tab-stops>
      </style:paragraph-properties>
    </style:style>
    <style:style style:name="P376" style:family="paragraph" style:parent-style-name="List_20_Paragraph" style:list-style-name="WWNum4">
      <style:paragraph-properties fo:margin-left="2.2602in" fo:margin-right="0in" fo:margin-top="0.0043in" fo:margin-bottom="0in" style:contextual-spacing="false" fo:line-height="100%" fo:text-align="left" style:justify-single-word="false" fo:text-indent="-0.2583in" style:auto-text-indent="false">
        <style:tab-stops>
          <style:tab-stop style:position="2.2602in"/>
        </style:tab-stops>
      </style:paragraph-properties>
    </style:style>
    <style:style style:name="P377" style:family="paragraph" style:parent-style-name="List_20_Paragraph" style:list-style-name="WWNum4">
      <style:paragraph-properties fo:margin-left="2.1555in" fo:margin-right="0in" fo:margin-top="0.0047in" fo:margin-bottom="0in" style:contextual-spacing="false" fo:line-height="100%" fo:text-align="left" style:justify-single-word="false" fo:text-indent="-0.1543in" style:auto-text-indent="false">
        <style:tab-stops>
          <style:tab-stop style:position="2.1555in"/>
        </style:tab-stops>
      </style:paragraph-properties>
    </style:style>
    <style:style style:name="P378" style:family="paragraph" style:parent-style-name="List_20_Paragraph" style:list-style-name="WWNum4">
      <style:paragraph-properties fo:margin-left="2.1047in" fo:margin-right="0in" fo:margin-top="0.0063in" fo:margin-bottom="0in" style:contextual-spacing="false" fo:line-height="100%" fo:text-align="left" style:justify-single-word="false" fo:text-indent="-0.1035in" style:auto-text-indent="false">
        <style:tab-stops>
          <style:tab-stop style:position="2.1047in"/>
        </style:tab-stops>
      </style:paragraph-properties>
    </style:style>
    <style:style style:name="P379" style:family="paragraph" style:parent-style-name="List_20_Paragraph" style:list-style-name="WWNum4">
      <style:paragraph-properties fo:margin-left="2.1571in" fo:margin-right="0in" fo:margin-top="0.0047in" fo:margin-bottom="0in" style:contextual-spacing="false" fo:line-height="100%" fo:text-align="left" style:justify-single-word="false" fo:text-indent="-0.1555in" style:auto-text-indent="false">
        <style:tab-stops>
          <style:tab-stop style:position="2.1571in"/>
        </style:tab-stops>
      </style:paragraph-properties>
    </style:style>
    <style:style style:name="P380" style:family="paragraph" style:parent-style-name="List_20_Paragraph" style:list-style-name="WWNum4">
      <style:paragraph-properties fo:margin-left="2.2075in" fo:margin-right="0in" fo:margin-top="0.0047in" fo:margin-bottom="0in" style:contextual-spacing="false" fo:line-height="100%" fo:text-align="left" style:justify-single-word="false" fo:text-indent="-0.2063in" style:auto-text-indent="false">
        <style:tab-stops>
          <style:tab-stop style:position="2.2075in"/>
        </style:tab-stops>
      </style:paragraph-properties>
    </style:style>
    <style:style style:name="P381" style:family="paragraph" style:parent-style-name="List_20_Paragraph" style:list-style-name="WWNum4">
      <style:paragraph-properties fo:margin-left="2.2591in" fo:margin-right="0in" fo:margin-top="0.0043in" fo:margin-bottom="0in" style:contextual-spacing="false" fo:line-height="100%" fo:text-align="left" style:justify-single-word="false" fo:text-indent="-0.2583in" style:auto-text-indent="false">
        <style:tab-stops>
          <style:tab-stop style:position="2.2591in"/>
        </style:tab-stops>
      </style:paragraph-properties>
    </style:style>
    <style:style style:name="P382" style:family="paragraph" style:parent-style-name="List_20_Paragraph" style:list-style-name="WWNum4">
      <style:paragraph-properties fo:margin-left="2.228in" fo:margin-right="0in" fo:margin-top="0.0063in" fo:margin-bottom="0in" style:contextual-spacing="false" fo:line-height="100%" fo:text-align="left" style:justify-single-word="false" fo:text-indent="-0.2272in" style:auto-text-indent="false">
        <style:tab-stops>
          <style:tab-stop style:position="2.228in"/>
        </style:tab-stops>
      </style:paragraph-properties>
    </style:style>
    <style:style style:name="P383" style:family="paragraph" style:parent-style-name="List_20_Paragraph" style:list-style-name="WWNum4">
      <style:paragraph-properties fo:margin-left="2.1756in" fo:margin-right="0in" fo:margin-top="0.0047in" fo:margin-bottom="0in" style:contextual-spacing="false" fo:line-height="100%" fo:text-align="left" style:justify-single-word="false" fo:text-indent="-0.1752in" style:auto-text-indent="false">
        <style:tab-stops>
          <style:tab-stop style:position="2.1756in"/>
        </style:tab-stops>
      </style:paragraph-properties>
    </style:style>
    <style:style style:name="P384" style:family="paragraph" style:parent-style-name="List_20_Paragraph" style:list-style-name="WWNum4">
      <style:paragraph-properties fo:margin-left="2.228in" fo:margin-right="0in" fo:margin-top="0.0047in" fo:margin-bottom="0in" style:contextual-spacing="false" fo:line-height="100%" fo:text-align="left" style:justify-single-word="false" fo:text-indent="-0.2272in" style:auto-text-indent="false">
        <style:tab-stops>
          <style:tab-stop style:position="2.228in"/>
        </style:tab-stops>
      </style:paragraph-properties>
    </style:style>
    <style:style style:name="P385" style:family="paragraph" style:parent-style-name="List_20_Paragraph" style:list-style-name="WWNum4">
      <style:paragraph-properties fo:margin-left="2.278in" fo:margin-right="0in" fo:margin-top="0.0043in" fo:margin-bottom="0in" style:contextual-spacing="false" fo:line-height="100%" fo:text-align="left" style:justify-single-word="false" fo:text-indent="-0.2772in" style:auto-text-indent="false">
        <style:tab-stops>
          <style:tab-stop style:position="2.278in"/>
        </style:tab-stops>
      </style:paragraph-properties>
    </style:style>
    <style:style style:name="P386" style:family="paragraph" style:parent-style-name="List_20_Paragraph" style:list-style-name="WWNum4">
      <style:paragraph-properties fo:margin-left="2.3311in" fo:margin-right="0in" fo:margin-top="0.0063in" fo:margin-bottom="0in" style:contextual-spacing="false" fo:line-height="100%" fo:text-align="left" style:justify-single-word="false" fo:text-indent="-0.3291in" style:auto-text-indent="false">
        <style:tab-stops>
          <style:tab-stop style:position="2.3311in"/>
        </style:tab-stops>
      </style:paragraph-properties>
    </style:style>
    <style:style style:name="P387" style:family="paragraph" style:parent-style-name="List_20_Paragraph" style:list-style-name="WWNum4">
      <style:paragraph-properties fo:margin-left="2.2283in" fo:margin-right="0in" fo:margin-top="0.0047in" fo:margin-bottom="0in" style:contextual-spacing="false" fo:line-height="100%" fo:text-align="left" style:justify-single-word="false" fo:text-indent="-0.2264in" style:auto-text-indent="false">
        <style:tab-stops>
          <style:tab-stop style:position="2.2283in"/>
        </style:tab-stops>
      </style:paragraph-properties>
    </style:style>
    <style:style style:name="P388" style:family="paragraph" style:parent-style-name="List_20_Paragraph" style:list-style-name="WWNum4">
      <style:paragraph-properties fo:margin-left="2.1772in" fo:margin-right="0in" fo:margin-top="0.0047in" fo:margin-bottom="0in" style:contextual-spacing="false" fo:line-height="100%" fo:text-align="left" style:justify-single-word="false" fo:text-indent="-0.1752in" style:auto-text-indent="false">
        <style:tab-stops>
          <style:tab-stop style:position="2.1772in"/>
        </style:tab-stops>
      </style:paragraph-properties>
    </style:style>
    <style:style style:name="P389" style:family="paragraph" style:parent-style-name="List_20_Paragraph" style:list-style-name="WWNum4">
      <style:paragraph-properties fo:margin-left="2.2283in" fo:margin-right="0in" fo:margin-top="0.0055in" fo:margin-bottom="0in" style:contextual-spacing="false" fo:line-height="100%" fo:text-align="left" style:justify-single-word="false" fo:text-indent="-0.2272in" style:auto-text-indent="false">
        <style:tab-stops>
          <style:tab-stop style:position="2.2283in"/>
        </style:tab-stops>
      </style:paragraph-properties>
    </style:style>
    <style:style style:name="P390" style:family="paragraph" style:parent-style-name="List_20_Paragraph" style:list-style-name="WWNum4">
      <style:paragraph-properties fo:margin-left="2.2783in" fo:margin-right="0in" fo:margin-top="0.0047in" fo:margin-bottom="0in" style:contextual-spacing="false" fo:line-height="100%" fo:text-align="left" style:justify-single-word="false" fo:text-indent="-0.2772in" style:auto-text-indent="false">
        <style:tab-stops>
          <style:tab-stop style:position="2.2783in"/>
        </style:tab-stops>
      </style:paragraph-properties>
    </style:style>
    <style:style style:name="P391" style:family="paragraph" style:parent-style-name="List_20_Paragraph" style:list-style-name="WWNum4">
      <style:paragraph-properties fo:margin-left="2.3311in" fo:margin-right="0in" fo:margin-top="0.0047in" fo:margin-bottom="0in" style:contextual-spacing="false" fo:line-height="100%" fo:text-align="left" style:justify-single-word="false" fo:text-indent="-0.3299in" style:auto-text-indent="false">
        <style:tab-stops>
          <style:tab-stop style:position="2.3311in"/>
        </style:tab-stops>
      </style:paragraph-properties>
    </style:style>
    <style:style style:name="P392" style:family="paragraph" style:parent-style-name="List_20_Paragraph" style:list-style-name="WWNum4">
      <style:paragraph-properties fo:margin-left="2.2992in" fo:margin-right="0in" fo:margin-top="0.0047in" fo:margin-bottom="0in" style:contextual-spacing="false" fo:line-height="100%" fo:text-align="left" style:justify-single-word="false" fo:text-indent="-0.298in" style:auto-text-indent="false">
        <style:tab-stops>
          <style:tab-stop style:position="2.2992in"/>
        </style:tab-stops>
      </style:paragraph-properties>
    </style:style>
    <style:style style:name="P393" style:family="paragraph" style:parent-style-name="List_20_Paragraph" style:list-style-name="WWNum4">
      <style:paragraph-properties fo:margin-left="2.2484in" fo:margin-right="0in" fo:margin-top="0.0055in" fo:margin-bottom="0in" style:contextual-spacing="false" fo:line-height="100%" fo:text-align="left" style:justify-single-word="false" fo:text-indent="-0.2472in" style:auto-text-indent="false">
        <style:tab-stops>
          <style:tab-stop style:position="2.2484in"/>
        </style:tab-stops>
      </style:paragraph-properties>
    </style:style>
    <style:style style:name="P394" style:family="paragraph" style:parent-style-name="List_20_Paragraph" style:list-style-name="WWNum4">
      <style:paragraph-properties fo:margin-left="2.3516in" fo:margin-right="0in" fo:margin-top="0.0047in" fo:margin-bottom="0in" style:contextual-spacing="false" fo:line-height="100%" fo:text-align="left" style:justify-single-word="false" fo:text-indent="-0.35in" style:auto-text-indent="false">
        <style:tab-stops>
          <style:tab-stop style:position="2.3516in"/>
        </style:tab-stops>
      </style:paragraph-properties>
    </style:style>
    <style:style style:name="P395" style:family="paragraph" style:parent-style-name="List_20_Paragraph" style:list-style-name="WWNum4">
      <style:paragraph-properties fo:margin-left="2.4035in" fo:margin-right="0in" fo:margin-top="0.0047in" fo:margin-bottom="0in" style:contextual-spacing="false" fo:line-height="100%" fo:text-align="left" style:justify-single-word="false" fo:text-indent="-0.402in" style:auto-text-indent="false">
        <style:tab-stops>
          <style:tab-stop style:position="2.4035in"/>
        </style:tab-stops>
      </style:paragraph-properties>
    </style:style>
    <style:style style:name="P396" style:family="paragraph" style:parent-style-name="List_20_Paragraph" style:list-style-name="WWNum4">
      <style:paragraph-properties fo:margin-left="2.3008in" fo:margin-right="0in" fo:margin-top="0.0055in" fo:margin-bottom="0in" style:contextual-spacing="false" fo:line-height="100%" fo:text-align="left" style:justify-single-word="false" fo:text-indent="-0.2992in" style:auto-text-indent="false">
        <style:tab-stops>
          <style:tab-stop style:position="2.3008in"/>
        </style:tab-stops>
      </style:paragraph-properties>
    </style:style>
    <style:style style:name="P397" style:family="paragraph" style:parent-style-name="List_20_Paragraph" style:list-style-name="WWNum4">
      <style:paragraph-properties fo:margin-left="2.2492in" fo:margin-right="0in" fo:margin-top="0.0047in" fo:margin-bottom="0in" style:contextual-spacing="false" fo:line-height="100%" fo:text-align="left" style:justify-single-word="false" fo:text-indent="-0.2472in" style:auto-text-indent="false">
        <style:tab-stops>
          <style:tab-stop style:position="2.2492in"/>
        </style:tab-stops>
      </style:paragraph-properties>
    </style:style>
    <style:style style:name="P398" style:family="paragraph" style:parent-style-name="Text_20_body">
      <style:paragraph-properties fo:margin-top="0.0075in" fo:margin-bottom="0in" style:contextual-spacing="false"/>
      <style:text-properties style:font-name="Verdana" fo:font-size="3.5pt" style:font-size-asian="3.5pt"/>
    </style:style>
    <style:style style:name="P399" style:family="paragraph" style:parent-style-name="Text_20_body">
      <style:paragraph-properties fo:margin-top="0.0047in" fo:margin-bottom="0in" style:contextual-spacing="false"/>
      <style:text-properties style:font-name="Verdana" fo:font-size="7pt" style:font-size-asian="7pt"/>
    </style:style>
    <style:style style:name="P400" style:family="paragraph" style:parent-style-name="Text_20_body">
      <style:text-properties style:font-name="Verdana" fo:font-size="10pt" style:font-size-asian="10pt"/>
    </style:style>
    <style:style style:name="P401" style:family="paragraph" style:parent-style-name="Text_20_body">
      <style:paragraph-properties fo:margin-top="0.0161in" fo:margin-bottom="0in" style:contextual-spacing="false"/>
      <style:text-properties style:font-name="Verdana" fo:font-size="10pt" style:font-size-asian="10pt"/>
    </style:style>
    <style:style style:name="P402" style:family="paragraph" style:parent-style-name="Text_20_body" style:master-page-name="Converted14">
      <style:paragraph-properties style:page-number="auto"/>
      <style:text-properties style:font-name="Verdana" fo:font-size="9.5pt" style:font-size-asian="9.5pt"/>
    </style:style>
    <style:style style:name="P403" style:family="paragraph" style:parent-style-name="Text_20_body">
      <style:text-properties style:font-name="Verdana" fo:font-size="9.5pt" style:font-size-asian="9.5pt"/>
    </style:style>
    <style:style style:name="P404" style:family="paragraph" style:parent-style-name="Text_20_body">
      <style:paragraph-properties fo:margin-top="0.0319in" fo:margin-bottom="0in" style:contextual-spacing="false"/>
      <style:text-properties style:font-name="Verdana" fo:font-size="9.5pt" style:font-size-asian="9.5pt"/>
    </style:style>
    <style:style style:name="P405" style:family="paragraph" style:parent-style-name="Standard">
      <style:paragraph-properties fo:margin-left="1.4634in" fo:margin-right="0in" fo:margin-top="0in" fo:margin-bottom="0in" style:contextual-spacing="false" fo:text-align="left" style:justify-single-word="false" fo:text-indent="0in" style:auto-text-indent="false"/>
    </style:style>
    <style:style style:name="P406" style:family="paragraph" style:parent-style-name="Text_20_body">
      <style:paragraph-properties fo:margin-top="0.1311in" fo:margin-bottom="0in" style:contextual-spacing="false"/>
      <style:text-properties style:font-name="Verdana" fo:font-size="8pt" fo:font-weight="bold" style:font-size-asian="8pt" style:font-weight-asian="bold"/>
    </style:style>
    <style:style style:name="P407" style:family="paragraph" style:parent-style-name="Standard">
      <style:paragraph-properties fo:margin-left="3.0091in" fo:margin-right="1.7689in" fo:margin-top="0in" fo:margin-bottom="0in" style:contextual-spacing="false" fo:text-align="justify" style:justify-single-word="false" fo:text-indent="0in" style:auto-text-indent="false"/>
    </style:style>
    <style:style style:name="P408" style:family="paragraph" style:parent-style-name="Standard">
      <style:paragraph-properties fo:margin-left="3.0091in" fo:margin-right="1.7693in" fo:margin-top="0.1319in" fo:margin-bottom="0in" style:contextual-spacing="false" fo:text-align="justify" style:justify-single-word="false" fo:text-indent="0in" style:auto-text-indent="false"/>
    </style:style>
    <style:style style:name="P409" style:family="paragraph" style:parent-style-name="Text_20_body">
      <style:paragraph-properties fo:margin-top="0.1299in" fo:margin-bottom="0in" style:contextual-spacing="false"/>
      <style:text-properties style:font-name="Verdana" fo:font-size="8pt" style:font-size-asian="8pt"/>
    </style:style>
    <style:style style:name="P410" style:family="paragraph" style:parent-style-name="Standard">
      <style:paragraph-properties fo:margin-left="0in" fo:margin-right="1.2465in" fo:margin-top="0in" fo:margin-bottom="0in" style:contextual-spacing="false" fo:text-align="center" style:justify-single-word="false" fo:text-indent="0in" style:auto-text-indent="false"/>
    </style:style>
    <style:style style:name="P411" style:family="paragraph" style:parent-style-name="Text_20_body">
      <style:paragraph-properties fo:margin-top="0.1335in" fo:margin-bottom="0in" style:contextual-spacing="false"/>
      <style:text-properties style:font-name="Verdana" fo:font-size="8pt" fo:font-weight="bold" style:font-size-asian="8pt" style:font-weight-asian="bold"/>
    </style:style>
    <style:style style:name="P412" style:family="paragraph" style:parent-style-name="Standard">
      <style:paragraph-properties fo:margin-left="1.4618in" fo:margin-right="1.7693in" fo:margin-top="0in" fo:margin-bottom="0in" style:contextual-spacing="false" fo:text-align="justify" style:justify-single-word="false" fo:text-indent="0.4425in" style:auto-text-indent="false"/>
    </style:style>
    <style:style style:name="P413" style:family="paragraph" style:parent-style-name="Standard">
      <style:paragraph-properties fo:margin-left="1.4618in" fo:margin-right="1.7693in" fo:margin-top="0.1299in" fo:margin-bottom="0in" style:contextual-spacing="false" fo:text-align="justify" style:justify-single-word="false" fo:text-indent="0.4409in" style:auto-text-indent="false"/>
    </style:style>
    <style:style style:name="P414" style:family="paragraph" style:parent-style-name="Standard">
      <style:paragraph-properties fo:margin-left="1.3972in" fo:margin-right="1.7043in" fo:margin-top="0in" fo:margin-bottom="0in" style:contextual-spacing="false" fo:text-align="center" style:justify-single-word="false" fo:text-indent="0in" style:auto-text-indent="false"/>
    </style:style>
    <style:style style:name="P415" style:family="paragraph" style:parent-style-name="Text_20_body">
      <style:paragraph-properties fo:margin-top="0.1307in" fo:margin-bottom="0in" style:contextual-spacing="false"/>
      <style:text-properties style:font-name="Verdana" fo:font-size="8pt" style:font-size-asian="8pt"/>
    </style:style>
    <style:style style:name="P416" style:family="paragraph" style:parent-style-name="Standard">
      <style:paragraph-properties fo:margin-left="1.3972in" fo:margin-right="1.7047in" fo:margin-top="0in" fo:margin-bottom="0in" style:contextual-spacing="false" fo:text-align="center" style:justify-single-word="false" fo:text-indent="0in" style:auto-text-indent="false"/>
    </style:style>
    <style:style style:name="P417" style:family="paragraph" style:parent-style-name="Standard">
      <style:paragraph-properties fo:margin-left="1.3972in" fo:margin-right="1.7047in" fo:margin-top="0.0008in" fo:margin-bottom="0in" style:contextual-spacing="false" fo:text-align="center" style:justify-single-word="false" fo:text-indent="0in" style:auto-text-indent="false"/>
    </style:style>
    <style:style style:name="P418" style:family="paragraph" style:parent-style-name="Text_20_body" style:master-page-name="Converted15">
      <style:paragraph-properties style:page-number="auto"/>
      <style:text-properties style:font-name="Verdana" fo:font-size="9.5pt" fo:font-weight="bold" style:font-size-asian="9.5pt" style:font-weight-asian="bold"/>
    </style:style>
    <style:style style:name="P419" style:family="paragraph" style:parent-style-name="Text_20_body">
      <style:text-properties style:font-name="Verdana" fo:font-size="9.5pt" fo:font-weight="bold" style:font-size-asian="9.5pt" style:font-weight-asian="bold"/>
    </style:style>
    <style:style style:name="P420" style:family="paragraph" style:parent-style-name="Text_20_body">
      <style:paragraph-properties fo:margin-top="0.0425in" fo:margin-bottom="0in" style:contextual-spacing="false"/>
      <style:text-properties style:font-name="Verdana" fo:font-size="9.5pt" fo:font-weight="bold" style:font-size-asian="9.5pt" style:font-weight-asian="bold"/>
    </style:style>
    <style:style style:name="P421" style:family="paragraph" style:parent-style-name="Standard">
      <style:paragraph-properties fo:margin-left="1.5028in" fo:margin-right="0in" fo:margin-top="0in" fo:margin-bottom="0in" style:contextual-spacing="false" fo:text-align="left" style:justify-single-word="false" fo:text-indent="0in" style:auto-text-indent="false"/>
    </style:style>
    <style:style style:name="P422" style:family="paragraph" style:parent-style-name="Text_20_body">
      <style:paragraph-properties fo:margin-top="0.0362in" fo:margin-bottom="0in" style:contextual-spacing="false"/>
      <style:text-properties style:font-name="Verdana" fo:font-size="7.5pt" fo:font-weight="bold" style:font-size-asian="7.5pt" style:font-weight-asian="bold"/>
    </style:style>
    <style:style style:name="P423" style:family="paragraph" style:parent-style-name="Standard">
      <style:paragraph-properties fo:margin-left="3.2437in" fo:margin-right="1.7957in" fo:margin-top="0.0008in" fo:margin-bottom="0in" style:contextual-spacing="false" fo:line-height="104%" fo:text-align="justify" style:justify-single-word="false" fo:text-indent="-0.0071in" style:auto-text-indent="false"/>
    </style:style>
    <style:style style:name="P424" style:family="paragraph" style:parent-style-name="Text_20_body">
      <style:paragraph-properties fo:margin-top="0.0098in" fo:margin-bottom="0in" style:contextual-spacing="false"/>
      <style:text-properties style:font-name="Verdana" fo:font-size="7.5pt" fo:font-weight="bold" style:font-size-asian="7.5pt" style:font-weight-asian="bold"/>
    </style:style>
    <style:style style:name="P425" style:family="paragraph" style:parent-style-name="Standard">
      <style:paragraph-properties fo:margin-left="3.2437in" fo:margin-right="1.7972in" fo:margin-top="0in" fo:margin-bottom="0in" style:contextual-spacing="false" fo:line-height="104%" fo:text-align="justify" style:justify-single-word="false" fo:text-indent="-0.0071in" style:auto-text-indent="false"/>
    </style:style>
    <style:style style:name="P426" style:family="paragraph" style:parent-style-name="Standard">
      <style:paragraph-properties fo:margin-left="3.2437in" fo:margin-right="1.7957in" fo:margin-top="0.0008in" fo:margin-bottom="0in" style:contextual-spacing="false" fo:line-height="105%" fo:text-align="justify" style:justify-single-word="false" fo:text-indent="0in" style:auto-text-indent="false"/>
    </style:style>
    <style:style style:name="P427" style:family="paragraph" style:parent-style-name="Text_20_body">
      <style:paragraph-properties fo:margin-top="0.0043in" fo:margin-bottom="0in" style:contextual-spacing="false"/>
      <style:text-properties style:font-name="Verdana" fo:font-size="7.5pt" style:font-size-asian="7.5pt"/>
    </style:style>
    <style:style style:name="P428" style:family="paragraph" style:parent-style-name="Standard">
      <style:paragraph-properties fo:margin-left="0in" fo:margin-right="0.7945in" fo:margin-top="0in" fo:margin-bottom="0in" style:contextual-spacing="false" fo:text-align="center" style:justify-single-word="false" fo:text-indent="0in" style:auto-text-indent="false"/>
    </style:style>
    <style:style style:name="P429" style:family="paragraph" style:parent-style-name="Text_20_body">
      <style:paragraph-properties fo:margin-top="0.0126in" fo:margin-bottom="0in" style:contextual-spacing="false"/>
      <style:text-properties style:font-name="Verdana" fo:font-size="7.5pt" fo:font-weight="bold" style:font-size-asian="7.5pt" style:font-weight-asian="bold"/>
    </style:style>
    <style:style style:name="P430" style:family="paragraph" style:parent-style-name="Standard">
      <style:paragraph-properties fo:margin-left="1.5028in" fo:margin-right="1.7953in" fo:margin-top="0in" fo:margin-bottom="0in" style:contextual-spacing="false" fo:line-height="104%" fo:text-align="justify" style:justify-single-word="false" fo:text-indent="0.4346in" style:auto-text-indent="false"/>
    </style:style>
    <style:style style:name="P431" style:family="paragraph" style:parent-style-name="Text_20_body">
      <style:paragraph-properties fo:margin-top="0.0043in" fo:margin-bottom="0in" style:contextual-spacing="false"/>
      <style:text-properties style:font-name="Verdana" fo:font-size="3.5pt" style:font-size-asian="3.5pt"/>
    </style:style>
    <style:style style:name="P432" style:family="paragraph" style:parent-style-name="Table_20_Paragraph">
      <style:paragraph-properties fo:margin-left="0.0575in" fo:margin-right="0in" fo:margin-top="0.002in" fo:margin-bottom="0in" style:contextual-spacing="false" fo:line-height="0.0882in"/>
    </style:style>
    <style:style style:name="P433" style:family="paragraph" style:parent-style-name="Table_20_Paragraph">
      <style:paragraph-properties fo:margin-left="0.0575in" fo:margin-right="0in" fo:margin-top="0.0016in" fo:margin-bottom="0in" style:contextual-spacing="false" fo:line-height="0.0882in"/>
    </style:style>
    <style:style style:name="P434" style:family="paragraph" style:parent-style-name="Table_20_Paragraph">
      <style:paragraph-properties fo:margin-left="0.0874in" fo:margin-right="0in" fo:margin-top="0.0327in" fo:margin-bottom="0in" style:contextual-spacing="false" fo:line-height="0.0882in"/>
    </style:style>
    <style:style style:name="P435" style:family="paragraph" style:parent-style-name="Table_20_Paragraph">
      <style:paragraph-properties fo:margin-left="0.0874in" fo:margin-right="0in" fo:margin-top="0.0319in" fo:margin-bottom="0in" style:contextual-spacing="false" fo:line-height="0.0882in"/>
    </style:style>
    <style:style style:name="P436" style:family="paragraph" style:parent-style-name="Table_20_Paragraph">
      <style:paragraph-properties fo:margin-left="0.0874in" fo:margin-right="0in" fo:margin-top="0.0335in" fo:margin-bottom="0in" style:contextual-spacing="false" fo:line-height="0.0874in"/>
    </style:style>
    <style:style style:name="P437" style:family="paragraph" style:parent-style-name="Text_20_body">
      <style:paragraph-properties fo:margin-top="0.0291in" fo:margin-bottom="0in" style:contextual-spacing="false"/>
      <style:text-properties style:font-name="Verdana" fo:font-size="7.5pt" style:font-size-asian="7.5pt"/>
    </style:style>
    <style:style style:name="P438" style:family="paragraph" style:parent-style-name="Standard">
      <style:paragraph-properties fo:margin-left="1.9382in" fo:margin-right="0in" fo:margin-top="0in" fo:margin-bottom="0in" style:contextual-spacing="false" fo:text-align="left" style:justify-single-word="false" fo:text-indent="0in" style:auto-text-indent="false"/>
    </style:style>
    <style:style style:name="P439" style:family="paragraph" style:parent-style-name="Text_20_body">
      <style:paragraph-properties fo:margin-top="0.0173in" fo:margin-bottom="0in" style:contextual-spacing="false"/>
      <style:text-properties style:font-name="Verdana" fo:font-size="7.5pt" style:font-size-asian="7.5pt"/>
    </style:style>
    <style:style style:name="P440" style:family="paragraph" style:parent-style-name="Standard">
      <style:paragraph-properties fo:margin-left="1.3972in" fo:margin-right="1.6902in" fo:margin-top="0in" fo:margin-bottom="0in" style:contextual-spacing="false" fo:text-align="center" style:justify-single-word="false" fo:text-indent="0in" style:auto-text-indent="false"/>
    </style:style>
    <style:style style:name="P441" style:family="paragraph" style:parent-style-name="Text_20_body">
      <style:paragraph-properties fo:margin-top="0.0283in" fo:margin-bottom="0in" style:contextual-spacing="false"/>
      <style:text-properties style:font-name="Verdana" fo:font-size="7.5pt" style:font-size-asian="7.5pt"/>
    </style:style>
    <style:style style:name="P442" style:family="paragraph" style:parent-style-name="Standard">
      <style:paragraph-properties fo:margin-left="1.3972in" fo:margin-right="1.6909in" fo:margin-top="0in" fo:margin-bottom="0in" style:contextual-spacing="false" fo:text-align="center" style:justify-single-word="false" fo:text-indent="0in" style:auto-text-indent="false"/>
    </style:style>
    <style:style style:name="P443" style:family="paragraph" style:parent-style-name="Standard">
      <style:paragraph-properties fo:margin-left="1.3972in" fo:margin-right="1.6909in" fo:margin-top="0.0055in" fo:margin-bottom="0in" style:contextual-spacing="false" fo:text-align="center" style:justify-single-word="false" fo:text-indent="0in" style:auto-text-indent="false"/>
    </style:style>
    <style:style style:name="P444" style:family="paragraph" style:parent-style-name="Text_20_body" style:master-page-name="Converted16">
      <style:paragraph-properties style:page-number="auto"/>
      <style:text-properties style:font-name="Verdana" fo:font-size="9pt" fo:font-weight="bold" style:font-size-asian="9pt" style:font-weight-asian="bold"/>
    </style:style>
    <style:style style:name="P445" style:family="paragraph" style:parent-style-name="Text_20_body">
      <style:paragraph-properties fo:margin-top="0.0728in" fo:margin-bottom="0in" style:contextual-spacing="false"/>
      <style:text-properties style:font-name="Verdana" fo:font-size="9pt" fo:font-weight="bold" style:font-size-asian="9pt" style:font-weight-asian="bold"/>
    </style:style>
    <style:style style:name="P446" style:family="paragraph" style:parent-style-name="Heading_20_6">
      <style:paragraph-properties fo:margin-left="1.5902in" fo:margin-right="0in"/>
    </style:style>
    <style:style style:name="P447" style:family="paragraph" style:parent-style-name="Text_20_body">
      <style:paragraph-properties fo:margin-top="0.0047in" fo:margin-bottom="0in" style:contextual-spacing="false"/>
      <style:text-properties style:font-name="Verdana" fo:font-size="8pt" fo:font-weight="bold" style:font-size-asian="8pt" style:font-weight-asian="bold"/>
    </style:style>
    <style:style style:name="P448" style:family="paragraph" style:parent-style-name="Standard">
      <style:paragraph-properties fo:margin-left="3.3728in" fo:margin-right="1.9665in" fo:margin-top="0in" fo:margin-bottom="0in" style:contextual-spacing="false" fo:line-height="104%" fo:text-align="left" style:justify-single-word="false" fo:text-indent="0in" style:auto-text-indent="false">
        <style:tab-stops>
          <style:tab-stop style:position="3.6382in"/>
          <style:tab-stop style:position="4.4516in"/>
          <style:tab-stop style:position="4.811in"/>
          <style:tab-stop style:position="5.7319in"/>
        </style:tab-stops>
      </style:paragraph-properties>
    </style:style>
    <style:style style:name="P449" style:family="paragraph" style:parent-style-name="Standard">
      <style:paragraph-properties fo:margin-left="3.3728in" fo:margin-right="1.7382in" fo:margin-top="0in" fo:margin-bottom="0in" style:contextual-spacing="false" fo:line-height="104%" fo:text-align="left" style:justify-single-word="false" fo:text-indent="-0.0008in" style:auto-text-indent="false"/>
    </style:style>
    <style:style style:name="P450" style:family="paragraph" style:parent-style-name="Text_20_body">
      <style:paragraph-properties fo:margin-top="0.0047in" fo:margin-bottom="0in" style:contextual-spacing="false"/>
      <style:text-properties style:font-name="Verdana" fo:font-size="8pt" style:font-size-asian="8pt"/>
    </style:style>
    <style:style style:name="P451" style:family="paragraph" style:parent-style-name="Standard">
      <style:paragraph-properties fo:margin-left="1.3972in" fo:margin-right="1.8909in" fo:margin-top="0in" fo:margin-bottom="0in" style:contextual-spacing="false" fo:text-align="center" style:justify-single-word="false" fo:text-indent="0in" style:auto-text-indent="false"/>
    </style:style>
    <style:style style:name="P452" style:family="paragraph" style:parent-style-name="Text_20_body">
      <style:paragraph-properties fo:margin-top="0.0126in" fo:margin-bottom="0in" style:contextual-spacing="false"/>
      <style:text-properties style:font-name="Verdana" fo:font-size="8pt" fo:font-weight="bold" style:font-size-asian="8pt" style:font-weight-asian="bold"/>
    </style:style>
    <style:style style:name="P453" style:family="paragraph" style:parent-style-name="Standard">
      <style:paragraph-properties fo:margin-left="1.5902in" fo:margin-right="1.9665in" fo:margin-top="0in" fo:margin-bottom="0in" style:contextual-spacing="false" fo:line-height="103%" fo:text-align="justify" style:justify-single-word="false" fo:text-indent="0.9374in" style:auto-text-indent="false"/>
    </style:style>
    <style:style style:name="P454" style:family="paragraph" style:parent-style-name="Text_20_body">
      <style:text-properties style:font-name="Verdana" fo:font-size="8pt" fo:font-style="italic" style:font-size-asian="8pt" style:font-style-asian="italic"/>
    </style:style>
    <style:style style:name="P455" style:family="paragraph" style:parent-style-name="Text_20_body">
      <style:paragraph-properties fo:margin-top="0.0102in" fo:margin-bottom="0in" style:contextual-spacing="false"/>
      <style:text-properties style:font-name="Verdana" fo:font-size="8pt" fo:font-style="italic" style:font-size-asian="8pt" style:font-style-asian="italic"/>
    </style:style>
    <style:style style:name="P456" style:family="paragraph" style:parent-style-name="Standard">
      <style:paragraph-properties fo:margin-left="1.3972in" fo:margin-right="1.8661in" fo:margin-top="0in" fo:margin-bottom="0in" style:contextual-spacing="false" fo:text-align="center" style:justify-single-word="false" fo:text-indent="0in" style:auto-text-indent="false"/>
    </style:style>
    <style:style style:name="P457" style:family="paragraph" style:parent-style-name="Text_20_body">
      <style:paragraph-properties fo:margin-top="0.0217in" fo:margin-bottom="0in" style:contextual-spacing="false"/>
      <style:text-properties style:font-name="Verdana" fo:font-size="8pt" style:font-size-asian="8pt"/>
    </style:style>
    <style:style style:name="P458" style:family="paragraph" style:parent-style-name="Standard">
      <style:paragraph-properties fo:margin-left="1.3972in" fo:margin-right="1.8665in" fo:margin-top="0.0035in" fo:margin-bottom="0in" style:contextual-spacing="false" fo:text-align="center" style:justify-single-word="false" fo:text-indent="0in" style:auto-text-indent="false"/>
    </style:style>
    <style:style style:name="P459" style:family="paragraph" style:parent-style-name="Text_20_body" style:master-page-name="Converted17">
      <style:paragraph-properties style:page-number="auto"/>
      <style:text-properties style:font-name="Verdana" fo:font-size="10pt" fo:font-weight="bold" style:font-size-asian="10pt" style:font-weight-asian="bold"/>
    </style:style>
    <style:style style:name="P460" style:family="paragraph" style:parent-style-name="Text_20_body">
      <style:paragraph-properties fo:margin-top="0.1646in" fo:margin-bottom="0in" style:contextual-spacing="false"/>
      <style:text-properties style:font-name="Verdana" fo:font-size="10pt" fo:font-weight="bold" style:font-size-asian="10pt" style:font-weight-asian="bold"/>
    </style:style>
    <style:style style:name="P461" style:family="paragraph" style:parent-style-name="Standard">
      <style:paragraph-properties fo:margin-left="0.698in" fo:margin-right="0in" fo:line-height="0.0752in" fo:text-indent="0in" style:auto-text-indent="false"/>
    </style:style>
    <style:style style:name="P462" style:family="paragraph" style:parent-style-name="Heading_20_3">
      <style:paragraph-properties fo:margin-left="1.1228in" fo:margin-right="0in" fo:margin-top="0.0972in" fo:margin-bottom="0in" style:contextual-spacing="false" fo:line-height="100%" fo:text-align="left" style:justify-single-word="false"/>
    </style:style>
    <style:style style:name="P463" style:family="paragraph" style:parent-style-name="Text_20_body">
      <style:paragraph-properties fo:margin-top="0.0783in" fo:margin-bottom="0in" style:contextual-spacing="false"/>
      <style:text-properties style:font-name="Verdana" fo:font-size="8pt" fo:font-weight="bold" style:font-size-asian="8pt" style:font-weight-asian="bold"/>
    </style:style>
    <style:style style:name="P464" style:family="paragraph" style:parent-style-name="Standard">
      <style:paragraph-properties fo:margin-left="3.0756in" fo:margin-right="1.5165in" fo:margin-top="0in" fo:margin-bottom="0in" style:contextual-spacing="false" fo:line-height="104%" fo:text-align="justify" style:justify-single-word="false" fo:text-indent="0in" style:auto-text-indent="false"/>
    </style:style>
    <style:style style:name="P465" style:family="paragraph" style:parent-style-name="Standard">
      <style:paragraph-properties fo:margin-left="3.0772in" fo:margin-right="0in" fo:margin-top="0.0953in" fo:margin-bottom="0in" style:contextual-spacing="false" fo:text-align="left" style:justify-single-word="false" fo:text-indent="0in" style:auto-text-indent="false">
        <style:tab-stops>
          <style:tab-stop style:position="4.5744in"/>
          <style:tab-stop style:position="4.8228in"/>
          <style:tab-stop style:position="5.1728in"/>
          <style:tab-stop style:position="5.739in"/>
        </style:tab-stops>
      </style:paragraph-properties>
    </style:style>
    <style:style style:name="P466" style:family="paragraph" style:parent-style-name="Standard">
      <style:paragraph-properties fo:margin-left="1.1228in" fo:margin-right="1.5146in" fo:margin-top="0.0043in" fo:margin-bottom="0in" style:contextual-spacing="false" fo:line-height="104%" fo:text-align="justify" style:justify-single-word="false" fo:text-indent="0in" style:auto-text-indent="false"/>
    </style:style>
    <style:style style:name="P467" style:family="paragraph" style:parent-style-name="Standard">
      <style:paragraph-properties fo:margin-left="3.0772in" fo:margin-right="0in" fo:margin-top="0.0957in" fo:margin-bottom="0in" style:contextual-spacing="false" fo:text-align="left" style:justify-single-word="false" fo:text-indent="0in" style:auto-text-indent="false">
        <style:tab-stops>
          <style:tab-stop style:position="4.5744in"/>
          <style:tab-stop style:position="4.8228in"/>
          <style:tab-stop style:position="5.1728in"/>
          <style:tab-stop style:position="5.739in"/>
        </style:tab-stops>
      </style:paragraph-properties>
    </style:style>
    <style:style style:name="P468" style:family="paragraph" style:parent-style-name="Standard">
      <style:paragraph-properties fo:margin-left="1.1228in" fo:margin-right="1.5138in" fo:margin-top="0.0043in" fo:margin-bottom="0in" style:contextual-spacing="false" fo:line-height="103%" fo:text-align="justify" style:justify-single-word="false" fo:text-indent="0in" style:auto-text-indent="false"/>
    </style:style>
    <style:style style:name="P469" style:family="paragraph" style:parent-style-name="Standard">
      <style:paragraph-properties fo:margin-left="1.1228in" fo:margin-right="1.5138in" fo:margin-top="0.0992in" fo:margin-bottom="0in" style:contextual-spacing="false" fo:line-height="104%" fo:text-align="justify" style:justify-single-word="false" fo:text-indent="1.9543in" style:auto-text-indent="false"/>
    </style:style>
    <style:style style:name="P470" style:family="paragraph" style:parent-style-name="Standard">
      <style:paragraph-properties fo:margin-left="1.1228in" fo:margin-right="1.5146in" fo:margin-top="0.0953in" fo:margin-bottom="0in" style:contextual-spacing="false" fo:line-height="103%" fo:text-align="justify" style:justify-single-word="false" fo:text-indent="1.9535in" style:auto-text-indent="false"/>
    </style:style>
    <style:style style:name="P471" style:family="paragraph" style:parent-style-name="Text_20_body">
      <style:paragraph-properties fo:margin-top="0.0362in" fo:margin-bottom="0in" style:contextual-spacing="false"/>
      <style:text-properties style:font-name="Verdana" fo:font-size="8pt" style:font-size-asian="8pt"/>
    </style:style>
    <style:style style:name="P472" style:family="paragraph" style:parent-style-name="Standard">
      <style:paragraph-properties fo:margin-left="3.0772in" fo:margin-right="0in" fo:margin-top="0.0008in" fo:margin-bottom="0in" style:contextual-spacing="false" fo:text-align="left" style:justify-single-word="false" fo:text-indent="0in" style:auto-text-indent="false"/>
    </style:style>
    <style:style style:name="P473" style:family="paragraph" style:parent-style-name="Text_20_body">
      <style:paragraph-properties fo:margin-top="0.0673in" fo:margin-bottom="0in" style:contextual-spacing="false"/>
      <style:text-properties style:font-name="Verdana" fo:font-size="8pt" fo:font-weight="bold" style:font-size-asian="8pt" style:font-weight-asian="bold"/>
    </style:style>
    <style:style style:name="P474" style:family="paragraph" style:parent-style-name="Standard">
      <style:paragraph-properties fo:margin-left="1.1228in" fo:margin-right="1.5138in" fo:margin-top="0in" fo:margin-bottom="0in" style:contextual-spacing="false" fo:line-height="103%" fo:text-align="justify" style:justify-single-word="false" fo:text-indent="0.8138in" style:auto-text-indent="false"/>
    </style:style>
    <style:style style:name="P475" style:family="paragraph" style:parent-style-name="Standard">
      <style:paragraph-properties fo:margin-left="1.9374in" fo:margin-right="0in" fo:margin-top="0in" fo:margin-bottom="0in" style:contextual-spacing="false" fo:text-align="left" style:justify-single-word="false" fo:text-indent="0in" style:auto-text-indent="false"/>
    </style:style>
    <style:style style:name="P476" style:family="paragraph" style:parent-style-name="Text_20_body">
      <style:paragraph-properties fo:margin-top="0.0083in" fo:margin-bottom="0in" style:contextual-spacing="false"/>
      <style:text-properties style:font-name="Verdana" fo:font-size="8pt" style:font-size-asian="8pt"/>
    </style:style>
    <style:style style:name="P477" style:family="paragraph" style:parent-style-name="Standard">
      <style:paragraph-properties fo:margin-left="1.3972in" fo:margin-right="1.789in" fo:margin-top="0in" fo:margin-bottom="0in" style:contextual-spacing="false" fo:text-align="center" style:justify-single-word="false" fo:text-indent="0in" style:auto-text-indent="false"/>
    </style:style>
    <style:style style:name="P478" style:family="paragraph" style:parent-style-name="Text_20_body">
      <style:paragraph-properties fo:margin-top="0.0193in" fo:margin-bottom="0in" style:contextual-spacing="false"/>
      <style:text-properties style:font-name="Verdana" fo:font-size="8pt" style:font-size-asian="8pt"/>
    </style:style>
    <style:style style:name="P479" style:family="paragraph" style:parent-style-name="Standard">
      <style:paragraph-properties fo:margin-left="1.3972in" fo:margin-right="1.7917in" fo:margin-top="0in" fo:margin-bottom="0in" style:contextual-spacing="false" fo:text-align="center" style:justify-single-word="false" fo:text-indent="0in" style:auto-text-indent="false"/>
    </style:style>
    <style:style style:name="P480" style:family="paragraph" style:parent-style-name="Standard">
      <style:paragraph-properties fo:margin-left="1.3972in" fo:margin-right="1.7898in" fo:margin-top="0.0043in" fo:margin-bottom="0in" style:contextual-spacing="false" fo:text-align="center" style:justify-single-word="false" fo:text-indent="0in" style:auto-text-indent="false"/>
    </style:style>
    <style:style style:name="P481" style:family="paragraph" style:parent-style-name="Text_20_body" style:master-page-name="Converted18">
      <style:paragraph-properties fo:margin-top="0.1165in" fo:margin-bottom="0in" style:contextual-spacing="false" style:page-number="auto"/>
      <style:text-properties style:font-name="Verdana" fo:font-size="11pt" fo:font-weight="bold" style:font-size-asian="11pt" style:font-weight-asian="bold"/>
    </style:style>
    <style:style style:name="P482" style:family="paragraph" style:parent-style-name="Heading_20_2">
      <style:paragraph-properties fo:margin-left="2.2555in" fo:margin-right="0in" fo:line-height="100%"/>
    </style:style>
    <style:style style:name="P483" style:family="paragraph" style:parent-style-name="Text_20_body">
      <style:text-properties style:font-name="Source Sans Pro" fo:font-size="8pt" fo:font-weight="bold" style:font-size-asian="8pt" style:font-weight-asian="bold"/>
    </style:style>
    <style:style style:name="P484" style:family="paragraph" style:parent-style-name="Text_20_body">
      <style:paragraph-properties fo:margin-top="0.0264in" fo:margin-bottom="0in" style:contextual-spacing="false"/>
      <style:text-properties style:font-name="Source Sans Pro" fo:font-size="8pt" fo:font-weight="bold" style:font-size-asian="8pt" style:font-weight-asian="bold"/>
    </style:style>
    <style:style style:name="P485" style:family="paragraph" style:parent-style-name="Standard">
      <style:paragraph-properties fo:margin-left="1.5799in" fo:margin-right="0in" fo:margin-top="0in" fo:margin-bottom="0in" style:contextual-spacing="false" fo:text-align="left" style:justify-single-word="false" fo:text-indent="0in" style:auto-text-indent="false"/>
    </style:style>
    <style:style style:name="P486" style:family="paragraph" style:parent-style-name="Standard">
      <style:paragraph-properties fo:margin-left="3.4256in" fo:margin-right="2.0043in" fo:margin-top="0.1189in" fo:margin-bottom="0in" style:contextual-spacing="false" fo:text-align="justify" style:justify-single-word="false" fo:text-indent="0in" style:auto-text-indent="false">
        <style:tab-stops>
          <style:tab-stop style:position="4.4374in"/>
          <style:tab-stop style:position="5.5307in"/>
        </style:tab-stops>
      </style:paragraph-properties>
    </style:style>
    <style:style style:name="P487" style:family="paragraph" style:parent-style-name="Standard">
      <style:paragraph-properties fo:margin-left="3.4256in" fo:margin-right="0in" fo:margin-top="0.1154in" fo:margin-bottom="0in" style:contextual-spacing="false" fo:line-height="0.1346in" fo:text-align="justify" style:justify-single-word="false" fo:text-indent="0in" style:auto-text-indent="false"/>
    </style:style>
    <style:style style:name="P488" style:family="paragraph" style:parent-style-name="Standard">
      <style:paragraph-properties fo:margin-left="3.4256in" fo:margin-right="2.0035in" fo:margin-top="0in" fo:margin-bottom="0in" style:contextual-spacing="false" fo:text-align="justify" style:justify-single-word="false" fo:text-indent="0in" style:auto-text-indent="false"/>
    </style:style>
    <style:style style:name="P489" style:family="paragraph" style:parent-style-name="Standard">
      <style:paragraph-properties fo:margin-left="1.3972in" fo:margin-right="1.8098in" fo:margin-top="0.1134in" fo:margin-bottom="0in" style:contextual-spacing="false" fo:text-align="center" style:justify-single-word="false" fo:text-indent="0in" style:auto-text-indent="false"/>
    </style:style>
    <style:style style:name="P490" style:family="paragraph" style:parent-style-name="Standard">
      <style:paragraph-properties fo:margin-left="3.4256in" fo:margin-right="0in" fo:margin-top="0.1189in" fo:margin-bottom="0in" style:contextual-spacing="false" fo:line-height="0.1346in" fo:text-align="justify" style:justify-single-word="false" fo:text-indent="0in" style:auto-text-indent="false"/>
    </style:style>
    <style:style style:name="P491" style:family="paragraph" style:parent-style-name="Standard">
      <style:paragraph-properties fo:margin-left="1.5799in" fo:margin-right="2.0055in" fo:margin-top="0in" fo:margin-bottom="0in" style:contextual-spacing="false" fo:text-align="justify" style:justify-single-word="false" fo:text-indent="-0.0008in" style:auto-text-indent="false"/>
    </style:style>
    <style:style style:name="P492" style:family="paragraph" style:parent-style-name="Text_20_body">
      <style:paragraph-properties fo:margin-top="0.0063in" fo:margin-bottom="0in" style:contextual-spacing="false"/>
      <style:text-properties style:font-name="Verdana" fo:font-size="6.5pt" style:font-size-asian="6.5pt"/>
    </style:style>
    <style:style style:name="P493" style:family="paragraph" style:parent-style-name="Table_20_Paragraph">
      <style:paragraph-properties fo:margin-left="0.0937in" fo:margin-right="0in" fo:margin-top="0.0409in" fo:margin-bottom="0in" style:contextual-spacing="false"/>
    </style:style>
    <style:style style:name="P494" style:family="paragraph" style:parent-style-name="Table_20_Paragraph">
      <style:paragraph-properties fo:margin-left="0.4681in" fo:margin-right="0in" fo:margin-top="0.0409in" fo:margin-bottom="0in" style:contextual-spacing="false"/>
    </style:style>
    <style:style style:name="P495" style:family="paragraph" style:parent-style-name="Table_20_Paragraph">
      <style:paragraph-properties fo:margin-left="0.0217in" fo:margin-right="0in" fo:margin-top="0.0409in" fo:margin-bottom="0in" style:contextual-spacing="false" fo:text-align="center" style:justify-single-word="false"/>
    </style:style>
    <style:style style:name="P496" style:family="paragraph" style:parent-style-name="Table_20_Paragraph">
      <style:paragraph-properties fo:margin-left="0.0201in" fo:margin-right="0.022in" fo:margin-top="0.0409in" fo:margin-bottom="0in" style:contextual-spacing="false" fo:text-align="center" style:justify-single-word="false"/>
    </style:style>
    <style:style style:name="P497" style:family="paragraph" style:parent-style-name="Table_20_Paragraph">
      <style:text-properties fo:font-size="5pt" style:font-size-asian="5pt"/>
    </style:style>
    <style:style style:name="P498" style:family="paragraph" style:parent-style-name="Table_20_Paragraph">
      <style:paragraph-properties fo:margin-top="0.0429in" fo:margin-bottom="0in" style:contextual-spacing="false"/>
      <style:text-properties fo:font-size="5pt" style:font-size-asian="5pt"/>
    </style:style>
    <style:style style:name="P499" style:family="paragraph" style:parent-style-name="Table_20_Paragraph">
      <style:paragraph-properties fo:margin-left="0.0634in" fo:margin-right="0.0409in" fo:text-indent="-0.0138in" style:auto-text-indent="false"/>
    </style:style>
    <style:style style:name="P500" style:family="paragraph" style:parent-style-name="Table_20_Paragraph">
      <style:paragraph-properties fo:margin-left="0.098in" fo:margin-right="0in" fo:text-indent="0.0717in" style:auto-text-indent="false"/>
    </style:style>
    <style:style style:name="P501" style:family="paragraph" style:parent-style-name="Table_20_Paragraph">
      <style:paragraph-properties fo:margin-left="0.0374in" fo:margin-right="0.0327in" fo:text-align="center" style:justify-single-word="false" fo:text-indent="0.0256in" style:auto-text-indent="false"/>
    </style:style>
    <style:style style:name="P502" style:family="paragraph" style:parent-style-name="Table_20_Paragraph">
      <style:paragraph-properties fo:margin-top="0.0008in" fo:margin-bottom="0in" style:contextual-spacing="false"/>
      <style:text-properties fo:font-size="5pt" style:font-size-asian="5pt"/>
    </style:style>
    <style:style style:name="P503" style:family="paragraph" style:parent-style-name="Table_20_Paragraph">
      <style:paragraph-properties fo:margin-left="-0.0016in" fo:margin-right="0.022in" fo:margin-top="0.0008in" fo:margin-bottom="0in" style:contextual-spacing="false" fo:text-align="center" style:justify-single-word="false"/>
    </style:style>
    <style:style style:name="P504" style:family="paragraph" style:parent-style-name="Standard">
      <style:paragraph-properties fo:margin-left="1.598in" fo:margin-right="2.0071in" fo:margin-top="0.1307in" fo:margin-bottom="0in" style:contextual-spacing="false" fo:text-align="justify" style:justify-single-word="false" fo:text-indent="1.6945in" style:auto-text-indent="false"/>
    </style:style>
    <style:style style:name="P505" style:family="paragraph" style:parent-style-name="List_20_Paragraph" style:list-style-name="WWNum5">
      <style:paragraph-properties fo:margin-left="1.6091in" fo:margin-right="2.0098in" fo:margin-top="0in" fo:margin-bottom="0in" style:contextual-spacing="false" fo:line-height="99%" fo:text-align="justify" style:justify-single-word="false" fo:text-indent="0.8228in" style:auto-text-indent="false">
        <style:tab-stops>
          <style:tab-stop style:position="2.5256in"/>
        </style:tab-stops>
      </style:paragraph-properties>
    </style:style>
    <style:style style:name="P506" style:family="paragraph" style:parent-style-name="List_20_Paragraph" style:list-style-name="WWNum5">
      <style:paragraph-properties fo:margin-left="1.6091in" fo:margin-right="2.0083in" fo:margin-top="0in" fo:margin-bottom="0in" style:contextual-spacing="false" fo:line-height="100%" fo:text-align="justify" style:justify-single-word="false" fo:text-indent="0.8228in" style:auto-text-indent="false">
        <style:tab-stops>
          <style:tab-stop style:position="2.5752in"/>
        </style:tab-stops>
      </style:paragraph-properties>
    </style:style>
    <style:style style:name="P507" style:family="paragraph" style:parent-style-name="List_20_Paragraph" style:list-style-name="WWNum5">
      <style:paragraph-properties fo:margin-left="1.6091in" fo:margin-right="2.0083in" fo:margin-top="0in" fo:margin-bottom="0in" style:contextual-spacing="false" fo:line-height="99%" fo:text-align="justify" style:justify-single-word="false" fo:text-indent="0.8228in" style:auto-text-indent="false">
        <style:tab-stops>
          <style:tab-stop style:position="2.6382in"/>
        </style:tab-stops>
      </style:paragraph-properties>
    </style:style>
    <style:style style:name="P508" style:family="paragraph" style:parent-style-name="List_20_Paragraph" style:list-style-name="WWNum5">
      <style:paragraph-properties fo:margin-left="1.6091in" fo:margin-right="2.0098in" fo:margin-top="0in" fo:margin-bottom="0in" style:contextual-spacing="false" fo:line-height="100%" fo:text-align="justify" style:justify-single-word="false" fo:text-indent="0.8228in" style:auto-text-indent="false">
        <style:tab-stops>
          <style:tab-stop style:position="2.6327in"/>
        </style:tab-stops>
      </style:paragraph-properties>
    </style:style>
    <style:style style:name="P509" style:family="paragraph" style:parent-style-name="List_20_Paragraph" style:list-style-name="WWNum5">
      <style:paragraph-properties fo:margin-left="2.6236in" fo:margin-right="0in" fo:margin-top="0in" fo:margin-bottom="0in" style:contextual-spacing="false" fo:line-height="0.1236in" fo:text-align="left" style:justify-single-word="false" fo:text-indent="-0.1909in" style:auto-text-indent="false">
        <style:tab-stops>
          <style:tab-stop style:position="2.6236in"/>
        </style:tab-stops>
      </style:paragraph-properties>
    </style:style>
    <style:style style:name="P510" style:family="paragraph" style:parent-style-name="Standard">
      <style:paragraph-properties fo:margin-left="1.6091in" fo:margin-right="1.9028in" fo:margin-top="0in" fo:margin-bottom="0in" style:contextual-spacing="false" fo:text-align="left" style:justify-single-word="false" fo:text-indent="0in" style:auto-text-indent="false"/>
    </style:style>
    <style:style style:name="P511" style:family="paragraph" style:parent-style-name="Text_20_body" style:master-page-name="Converted19">
      <style:paragraph-properties style:page-number="auto"/>
      <style:text-properties style:font-name="Verdana" fo:font-size="8pt" style:font-size-asian="8pt"/>
    </style:style>
    <style:style style:name="P512" style:family="paragraph" style:parent-style-name="Text_20_body">
      <style:paragraph-properties fo:margin-top="0.0898in" fo:margin-bottom="0in" style:contextual-spacing="false"/>
      <style:text-properties style:font-name="Verdana" fo:font-size="8pt" style:font-size-asian="8pt"/>
    </style:style>
    <style:style style:name="P513" style:family="paragraph" style:parent-style-name="List_20_Paragraph" style:list-style-name="WWNum5">
      <style:paragraph-properties fo:margin-left="1.5425in" fo:margin-right="2.0583in" fo:margin-top="0in" fo:margin-bottom="0in" style:contextual-spacing="false" fo:line-height="105%" fo:text-align="justify" style:justify-single-word="false" fo:text-indent="0.8252in" style:auto-text-indent="false">
        <style:tab-stops>
          <style:tab-stop style:position="2.5799in"/>
        </style:tab-stops>
      </style:paragraph-properties>
    </style:style>
    <style:style style:name="P514" style:family="paragraph" style:parent-style-name="List_20_Paragraph" style:list-style-name="WWNum5">
      <style:paragraph-properties fo:margin-left="1.5417in" fo:margin-right="2.0555in" fo:margin-top="0in" fo:margin-bottom="0in" style:contextual-spacing="false" fo:line-height="100%" fo:text-align="justify" style:justify-single-word="false" fo:text-indent="0.8256in" style:auto-text-indent="false">
        <style:tab-stops>
          <style:tab-stop style:position="2.5992in"/>
        </style:tab-stops>
      </style:paragraph-properties>
    </style:style>
    <style:style style:name="P515" style:family="paragraph" style:parent-style-name="List_20_Paragraph" style:list-style-name="WWNum5">
      <style:paragraph-properties fo:margin-left="1.5425in" fo:margin-right="2.0602in" fo:margin-top="0.0047in" fo:margin-bottom="0in" style:contextual-spacing="false" fo:line-height="106%" fo:text-align="justify" style:justify-single-word="false" fo:text-indent="0.8244in" style:auto-text-indent="false">
        <style:tab-stops>
          <style:tab-stop style:position="2.628in"/>
        </style:tab-stops>
      </style:paragraph-properties>
    </style:style>
    <style:style style:name="P516" style:family="paragraph" style:parent-style-name="List_20_Paragraph" style:list-style-name="WWNum5">
      <style:paragraph-properties fo:margin-left="2.5819in" fo:margin-right="0in" fo:margin-top="0in" fo:margin-bottom="0in" style:contextual-spacing="false" fo:line-height="0.1236in" fo:text-align="justify" style:justify-single-word="false" fo:text-indent="-0.2098in" style:auto-text-indent="false">
        <style:tab-stops>
          <style:tab-stop style:position="2.5819in"/>
        </style:tab-stops>
      </style:paragraph-properties>
    </style:style>
    <style:style style:name="P517" style:family="paragraph" style:parent-style-name="Standard">
      <style:paragraph-properties fo:margin-left="1.5425in" fo:margin-right="2.0571in" fo:margin-top="0.0071in" fo:margin-bottom="0in" style:contextual-spacing="false" fo:line-height="106%" fo:text-align="justify" style:justify-single-word="false" fo:text-indent="0in" style:auto-text-indent="false"/>
    </style:style>
    <style:style style:name="P518" style:family="paragraph" style:parent-style-name="List_20_Paragraph" style:list-style-name="WWNum5">
      <style:paragraph-properties fo:margin-left="1.5429in" fo:margin-right="2.0626in" fo:margin-top="0in" fo:margin-bottom="0in" style:contextual-spacing="false" fo:line-height="107%" fo:text-align="justify" style:justify-single-word="false" fo:text-indent="0.8283in" style:auto-text-indent="false">
        <style:tab-stops>
          <style:tab-stop style:position="2.5016in"/>
        </style:tab-stops>
      </style:paragraph-properties>
    </style:style>
    <style:style style:name="P519" style:family="paragraph" style:parent-style-name="Text_20_body">
      <style:paragraph-properties fo:margin-top="0.0035in" fo:margin-bottom="0in" style:contextual-spacing="false"/>
      <style:text-properties fo:font-size="8pt" style:font-size-asian="8pt"/>
    </style:style>
    <style:style style:name="P520" style:family="paragraph" style:parent-style-name="Standard">
      <style:paragraph-properties fo:margin-left="1.5425in" fo:margin-right="2.0591in" fo:margin-top="0in" fo:margin-bottom="0in" style:contextual-spacing="false" fo:line-height="105%" fo:text-align="justify" style:justify-single-word="false" fo:text-indent="1.6839in" style:auto-text-indent="false"/>
    </style:style>
    <style:style style:name="P521" style:family="paragraph" style:parent-style-name="Text_20_body">
      <style:paragraph-properties fo:margin-top="0.0098in" fo:margin-bottom="0in" style:contextual-spacing="false"/>
      <style:text-properties fo:font-size="8pt" style:font-size-asian="8pt"/>
    </style:style>
    <style:style style:name="P522" style:family="paragraph" style:parent-style-name="Standard">
      <style:paragraph-properties fo:margin-left="1.5402in" fo:margin-right="2.0547in" fo:margin-top="0in" fo:margin-bottom="0in" style:contextual-spacing="false" fo:line-height="100%" fo:text-align="justify" style:justify-single-word="false" fo:text-indent="1.6854in" style:auto-text-indent="false"/>
    </style:style>
    <style:style style:name="P523" style:family="paragraph" style:parent-style-name="Text_20_body">
      <style:text-properties fo:font-size="5pt" style:font-size-asian="5pt"/>
    </style:style>
    <style:style style:name="P524" style:family="paragraph" style:parent-style-name="Text_20_body">
      <style:paragraph-properties fo:margin-top="0.0752in" fo:margin-bottom="0in" style:contextual-spacing="false"/>
      <style:text-properties fo:font-size="8pt" style:font-size-asian="8pt"/>
    </style:style>
    <style:style style:name="P525" style:family="paragraph" style:parent-style-name="Standard">
      <style:paragraph-properties fo:margin-left="0in" fo:margin-right="0in" fo:margin-top="0in" fo:margin-bottom="0in" style:contextual-spacing="false" fo:text-align="right" style:justify-single-word="false" fo:text-indent="0in" style:auto-text-indent="false"/>
    </style:style>
    <style:style style:name="P526" style:family="paragraph" style:parent-style-name="Standard">
      <style:paragraph-properties fo:margin-left="1.1516in" fo:margin-right="0in" fo:margin-top="0.0661in" fo:margin-bottom="0in" style:contextual-spacing="false" fo:text-align="left" style:justify-single-word="false" fo:text-indent="0in" style:auto-text-indent="false" fo:break-before="column"/>
    </style:style>
    <style:style style:name="P527" style:family="paragraph" style:parent-style-name="Text_20_body">
      <style:text-properties fo:font-size="8pt" style:font-size-asian="8pt"/>
    </style:style>
    <style:style style:name="P528" style:family="paragraph" style:parent-style-name="Text_20_body">
      <style:paragraph-properties fo:margin-top="0.0256in" fo:margin-bottom="0in" style:contextual-spacing="false"/>
      <style:text-properties fo:font-size="8pt" style:font-size-asian="8pt"/>
    </style:style>
    <style:style style:name="P529" style:family="paragraph" style:parent-style-name="Standard">
      <style:paragraph-properties fo:margin-left="0.1272in" fo:margin-right="0in" fo:margin-top="0.0008in" fo:margin-bottom="0in" style:contextual-spacing="false" fo:text-align="left" style:justify-single-word="false" fo:text-indent="0in" style:auto-text-indent="false"/>
    </style:style>
    <style:style style:name="P530" style:family="paragraph" style:parent-style-name="Text_20_body">
      <style:paragraph-properties fo:margin-top="0.0134in" fo:margin-bottom="0in" style:contextual-spacing="false"/>
      <style:text-properties fo:font-size="8pt" style:font-size-asian="8pt"/>
    </style:style>
    <style:style style:name="P531" style:family="paragraph" style:parent-style-name="Standard">
      <style:paragraph-properties fo:margin-left="1.3972in" fo:margin-right="1.9445in" fo:margin-top="0in" fo:margin-bottom="0in" style:contextual-spacing="false" fo:text-align="center" style:justify-single-word="false" fo:text-indent="0in" style:auto-text-indent="false"/>
    </style:style>
    <style:style style:name="P532" style:family="paragraph" style:parent-style-name="Standard">
      <style:paragraph-properties fo:margin-left="1.3972in" fo:margin-right="1.9429in" fo:margin-top="0.0083in" fo:margin-bottom="0in" style:contextual-spacing="false" fo:text-align="center" style:justify-single-word="false" fo:text-indent="0in" style:auto-text-indent="false"/>
    </style:style>
    <style:style style:name="P533" style:family="paragraph" style:parent-style-name="Standard">
      <style:paragraph-properties fo:margin-left="1.3972in" fo:margin-right="1.9382in" fo:margin-top="0.0055in" fo:margin-bottom="0in" style:contextual-spacing="false" fo:text-align="center" style:justify-single-word="false" fo:text-indent="0in" style:auto-text-indent="false"/>
    </style:style>
    <style:style style:name="P534" style:family="paragraph" style:parent-style-name="Text_20_body">
      <style:paragraph-properties fo:margin-top="0.0701in" fo:margin-bottom="0in" style:contextual-spacing="false"/>
      <style:text-properties fo:font-size="6pt" fo:font-weight="bold" style:font-size-asian="6pt" style:font-weight-asian="bold"/>
    </style:style>
    <style:style style:name="P535"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6.9992in" style:type="right"/>
        </style:tab-stops>
      </style:paragraph-properties>
    </style:style>
    <style:style style:name="P536" style:family="paragraph" style:parent-style-name="Standard" style:master-page-name="Converted20">
      <style:paragraph-properties fo:margin-left="1.6535in" fo:margin-right="0in" fo:margin-top="0.5189in" fo:margin-bottom="0in" style:contextual-spacing="false" fo:text-align="left" style:justify-single-word="false" fo:text-indent="0in" style:auto-text-indent="false" style:page-number="21"/>
    </style:style>
    <style:style style:name="P537" style:family="paragraph" style:parent-style-name="Text_20_body">
      <style:text-properties style:font-name="Verdana" fo:font-size="7.5pt" fo:font-weight="bold" style:font-size-asian="7.5pt" style:font-weight-asian="bold"/>
    </style:style>
    <style:style style:name="P538" style:family="paragraph" style:parent-style-name="Text_20_body">
      <style:paragraph-properties fo:margin-top="0.011in" fo:margin-bottom="0in" style:contextual-spacing="false"/>
      <style:text-properties style:font-name="Verdana" fo:font-size="7.5pt" fo:font-weight="bold" style:font-size-asian="7.5pt" style:font-weight-asian="bold"/>
    </style:style>
    <style:style style:name="P539" style:family="paragraph" style:parent-style-name="Standard">
      <style:paragraph-properties fo:margin-left="3.2937in" fo:margin-right="2.0992in" fo:margin-top="0in" fo:margin-bottom="0in" style:contextual-spacing="false" fo:line-height="103%" fo:text-align="justify" style:justify-single-word="false" fo:text-indent="0in" style:auto-text-indent="false">
        <style:tab-stops>
          <style:tab-stop style:position="4.2543in"/>
          <style:tab-stop style:position="5.4437in"/>
        </style:tab-stops>
      </style:paragraph-properties>
    </style:style>
    <style:style style:name="P540" style:family="paragraph" style:parent-style-name="Text_20_body">
      <style:paragraph-properties fo:margin-top="0.0028in" fo:margin-bottom="0in" style:contextual-spacing="false"/>
      <style:text-properties style:font-name="Verdana" fo:font-size="7.5pt" fo:font-weight="bold" style:font-size-asian="7.5pt" style:font-weight-asian="bold"/>
    </style:style>
    <style:style style:name="P541" style:family="paragraph" style:parent-style-name="Standard">
      <style:paragraph-properties fo:margin-left="3.2937in" fo:margin-right="0in" fo:margin-top="0in" fo:margin-bottom="0in" style:contextual-spacing="false" fo:text-align="left" style:justify-single-word="false" fo:text-indent="0in" style:auto-text-indent="false"/>
    </style:style>
    <style:style style:name="P542" style:family="paragraph" style:parent-style-name="Standard">
      <style:paragraph-properties fo:margin-left="3.2937in" fo:margin-right="2.0984in" fo:margin-top="0.0043in" fo:margin-bottom="0in" style:contextual-spacing="false" fo:line-height="103%" fo:text-align="justify" style:justify-single-word="false" fo:text-indent="0in" style:auto-text-indent="false"/>
    </style:style>
    <style:style style:name="P543" style:family="paragraph" style:parent-style-name="Text_20_body">
      <style:paragraph-properties fo:margin-top="0.0028in" fo:margin-bottom="0in" style:contextual-spacing="false"/>
      <style:text-properties style:font-name="Verdana" fo:font-size="7.5pt" style:font-size-asian="7.5pt"/>
    </style:style>
    <style:style style:name="P544" style:family="paragraph" style:parent-style-name="Text_20_body">
      <style:paragraph-properties fo:margin-top="0.0008in" fo:margin-bottom="0in" style:contextual-spacing="false"/>
      <style:text-properties style:font-name="Verdana" fo:font-size="7.5pt" fo:font-weight="bold" style:font-size-asian="7.5pt" style:font-weight-asian="bold"/>
    </style:style>
    <style:style style:name="P545" style:family="paragraph" style:parent-style-name="Standard">
      <style:paragraph-properties fo:margin-left="1.6252in" fo:margin-right="2.1in" fo:margin-top="0in" fo:margin-bottom="0in" style:contextual-spacing="false" fo:line-height="103%" fo:text-align="justify" style:justify-single-word="false" fo:text-indent="1.6591in" style:auto-text-indent="false"/>
    </style:style>
    <style:style style:name="P546" style:family="paragraph" style:parent-style-name="Table_20_Paragraph">
      <style:paragraph-properties fo:margin-left="0.0055in" fo:margin-right="0in" fo:margin-top="0.0299in" fo:margin-bottom="0in" style:contextual-spacing="false" fo:text-align="center" style:justify-single-word="false"/>
    </style:style>
    <style:style style:name="P547" style:family="paragraph" style:parent-style-name="Table_20_Paragraph">
      <style:paragraph-properties fo:margin-left="0.0055in" fo:margin-right="0.0008in" fo:margin-top="0.0299in" fo:margin-bottom="0in" style:contextual-spacing="false" fo:text-align="center" style:justify-single-word="false"/>
    </style:style>
    <style:style style:name="P548" style:family="paragraph" style:parent-style-name="Table_20_Paragraph">
      <style:paragraph-properties fo:margin-left="0.1791in" fo:margin-right="0in" fo:margin-top="0.0299in" fo:margin-bottom="0in" style:contextual-spacing="false" fo:line-height="106%" fo:text-indent="-0.0236in" style:auto-text-indent="false"/>
    </style:style>
    <style:style style:name="P549" style:family="paragraph" style:parent-style-name="Table_20_Paragraph">
      <style:paragraph-properties fo:margin-left="0.0055in" fo:margin-right="0.0008in" fo:margin-top="0.0299in" fo:margin-bottom="0in" style:contextual-spacing="false" fo:line-height="106%" fo:text-align="center" style:justify-single-word="false"/>
    </style:style>
    <style:style style:name="P550" style:family="paragraph" style:parent-style-name="Table_20_Paragraph">
      <style:paragraph-properties fo:margin-left="0.0055in" fo:margin-right="0.0016in" fo:line-height="0.1in" fo:text-align="center" style:justify-single-word="false"/>
    </style:style>
    <style:style style:name="P551" style:family="paragraph" style:parent-style-name="Table_20_Paragraph">
      <style:paragraph-properties fo:margin-left="0.2201in" fo:margin-right="0in" fo:margin-top="0.0299in" fo:margin-bottom="0in" style:contextual-spacing="false" fo:line-height="106%" fo:text-indent="-0.0646in" style:auto-text-indent="false"/>
    </style:style>
    <style:style style:name="P552" style:family="paragraph" style:parent-style-name="Table_20_Paragraph">
      <style:paragraph-properties fo:margin-left="0.3346in" fo:margin-right="0in" fo:margin-top="0.0299in" fo:margin-bottom="0in" style:contextual-spacing="false" fo:line-height="106%" fo:text-indent="-0.1638in" style:auto-text-indent="false"/>
    </style:style>
    <style:style style:name="P553" style:family="paragraph" style:parent-style-name="Text_20_body">
      <style:paragraph-properties fo:margin-top="0.0008in" fo:margin-bottom="0in" style:contextual-spacing="false"/>
      <style:text-properties style:font-name="Verdana" fo:font-size="7.5pt" style:font-size-asian="7.5pt"/>
    </style:style>
    <style:style style:name="P554" style:family="paragraph" style:parent-style-name="Text_20_body">
      <style:paragraph-properties fo:margin-left="1.6256in" fo:margin-right="2.1035in" fo:text-align="justify" style:justify-single-word="false" fo:text-indent="1.6591in" style:auto-text-indent="false"/>
    </style:style>
    <style:style style:name="P555" style:family="paragraph" style:parent-style-name="Text_20_body">
      <style:paragraph-properties fo:margin-top="0.1398in" fo:margin-bottom="0in" style:contextual-spacing="false"/>
      <style:text-properties style:font-name="Verdana" fo:font-style="italic" fo:font-weight="bold" style:font-style-asian="italic" style:font-weight-asian="bold"/>
    </style:style>
    <style:style style:name="P556" style:family="paragraph" style:parent-style-name="Text_20_body">
      <style:paragraph-properties fo:margin-left="1.3972in" fo:margin-right="1.8736in" fo:text-align="center" style:justify-single-word="false"/>
    </style:style>
    <style:style style:name="P557" style:family="paragraph" style:parent-style-name="Text_20_body">
      <style:paragraph-properties fo:margin-top="0.1402in" fo:margin-bottom="0in" style:contextual-spacing="false"/>
      <style:text-properties style:font-name="Verdana"/>
    </style:style>
    <style:style style:name="P558" style:family="paragraph" style:parent-style-name="Heading_20_7">
      <style:paragraph-properties fo:margin-left="1.3972in" fo:margin-right="1.872in" fo:line-height="0.1429in"/>
    </style:style>
    <style:style style:name="P559" style:family="paragraph" style:parent-style-name="Standard">
      <style:paragraph-properties fo:margin-left="1.3972in" fo:margin-right="1.8882in" fo:margin-top="0in" fo:margin-bottom="0in" style:contextual-spacing="false" fo:line-height="0.1429in" fo:text-align="center" style:justify-single-word="false" fo:text-indent="0in" style:auto-text-indent="false"/>
    </style:style>
    <style:style style:name="P560" style:family="paragraph" style:parent-style-name="Text_20_body" style:master-page-name="Converted21">
      <style:paragraph-properties style:page-number="auto"/>
      <style:text-properties style:font-name="Verdana" fo:font-weight="bold" style:font-weight-asian="bold"/>
    </style:style>
    <style:style style:name="P561" style:family="paragraph" style:parent-style-name="Text_20_body">
      <style:text-properties style:font-name="Verdana" fo:font-weight="bold" style:font-weight-asian="bold"/>
    </style:style>
    <style:style style:name="P562" style:family="paragraph" style:parent-style-name="Text_20_body">
      <style:paragraph-properties fo:margin-top="0.1417in" fo:margin-bottom="0in" style:contextual-spacing="false"/>
      <style:text-properties style:font-name="Verdana" fo:font-weight="bold" style:font-weight-asian="bold"/>
    </style:style>
    <style:style style:name="P563" style:family="paragraph" style:parent-style-name="Standard">
      <style:paragraph-properties fo:margin-left="1.5929in" fo:margin-right="0in" fo:margin-top="0.0008in" fo:margin-bottom="0in" style:contextual-spacing="false" fo:text-align="left" style:justify-single-word="false" fo:text-indent="0in" style:auto-text-indent="false"/>
    </style:style>
    <style:style style:name="P564" style:family="paragraph" style:parent-style-name="Text_20_body">
      <style:paragraph-properties fo:margin-top="0.0028in" fo:margin-bottom="0in" style:contextual-spacing="false"/>
      <style:text-properties style:font-name="Verdana" fo:font-weight="bold" style:font-weight-asian="bold"/>
    </style:style>
    <style:style style:name="P565" style:family="paragraph" style:parent-style-name="Heading_20_7">
      <style:paragraph-properties fo:margin-left="3.2626in" fo:margin-right="2.1146in" fo:line-height="101%" fo:text-align="justify" style:justify-single-word="false"/>
    </style:style>
    <style:style style:name="P566" style:family="paragraph" style:parent-style-name="Text_20_body">
      <style:paragraph-properties fo:margin-top="0.002in" fo:margin-bottom="0in" style:contextual-spacing="false"/>
      <style:text-properties style:font-name="Verdana" fo:font-weight="bold" style:font-weight-asian="bold"/>
    </style:style>
    <style:style style:name="P567" style:family="paragraph" style:parent-style-name="Standard">
      <style:paragraph-properties fo:margin-left="3.2835in" fo:margin-right="0in" fo:margin-top="0in" fo:margin-bottom="0in" style:contextual-spacing="false" fo:text-align="justify" style:justify-single-word="false" fo:text-indent="0in" style:auto-text-indent="false"/>
    </style:style>
    <style:style style:name="P568" style:family="paragraph" style:parent-style-name="Text_20_body">
      <style:paragraph-properties fo:margin-left="3.2835in" fo:margin-right="2.0846in" fo:margin-top="0.0016in" fo:margin-bottom="0in" style:contextual-spacing="false" fo:line-height="101%" fo:text-align="justify" style:justify-single-word="false"/>
    </style:style>
    <style:style style:name="P569" style:family="paragraph" style:parent-style-name="Standard">
      <style:paragraph-properties fo:margin-left="1.6008in" fo:margin-right="2.0854in" fo:margin-top="0in" fo:margin-bottom="0in" style:contextual-spacing="false" fo:line-height="101%" fo:text-align="justify" style:justify-single-word="false" fo:text-indent="1.6764in" style:auto-text-indent="false"/>
    </style:style>
    <style:style style:name="P570" style:family="paragraph" style:parent-style-name="Text_20_body">
      <style:paragraph-properties fo:margin-top="0.0902in" fo:margin-bottom="0.0008in" style:contextual-spacing="false"/>
      <style:text-properties style:font-name="Verdana" fo:font-size="10pt" style:font-size-asian="10pt"/>
    </style:style>
    <style:style style:name="P571" style:family="paragraph" style:parent-style-name="Table_20_Paragraph">
      <style:paragraph-properties fo:margin-left="0.0354in" fo:margin-right="0.0291in" fo:margin-top="0.0252in" fo:margin-bottom="0in" style:contextual-spacing="false" fo:text-align="center" style:justify-single-word="false"/>
    </style:style>
    <style:style style:name="P572" style:family="paragraph" style:parent-style-name="Table_20_Paragraph">
      <style:paragraph-properties fo:margin-left="0.0071in" fo:margin-right="0in" fo:margin-top="0.0252in" fo:margin-bottom="0in" style:contextual-spacing="false" fo:text-align="center" style:justify-single-word="false"/>
    </style:style>
    <style:style style:name="P573" style:family="paragraph" style:parent-style-name="Table_20_Paragraph">
      <style:paragraph-properties fo:margin-top="0.0146in" fo:margin-bottom="0in" style:contextual-spacing="false"/>
      <style:text-properties fo:font-size="6.5pt" style:font-size-asian="6.5pt"/>
    </style:style>
    <style:style style:name="P574" style:family="paragraph" style:parent-style-name="Table_20_Paragraph">
      <style:paragraph-properties fo:margin-left="0.0354in" fo:margin-right="0in" fo:margin-top="0.0008in" fo:margin-bottom="0in" style:contextual-spacing="false" fo:text-align="center" style:justify-single-word="false"/>
    </style:style>
    <style:style style:name="P575" style:family="paragraph" style:parent-style-name="Table_20_Paragraph">
      <style:paragraph-properties fo:margin-left="0.0071in" fo:margin-right="0in" fo:margin-top="0.0008in" fo:margin-bottom="0in" style:contextual-spacing="false" fo:text-align="center" style:justify-single-word="false"/>
    </style:style>
    <style:style style:name="P576" style:family="paragraph" style:parent-style-name="Table_20_Paragraph">
      <style:paragraph-properties fo:margin-left="0.0071in" fo:margin-right="0.0008in" fo:margin-top="0.0008in" fo:margin-bottom="0in" style:contextual-spacing="false" fo:text-align="center" style:justify-single-word="false"/>
    </style:style>
    <style:style style:name="P577" style:family="paragraph" style:parent-style-name="Text_20_body">
      <style:paragraph-properties fo:margin-left="1.6008in" fo:margin-right="2.0882in" fo:margin-top="0.1201in" fo:margin-bottom="0in" style:contextual-spacing="false" fo:line-height="101%" fo:text-align="justify" style:justify-single-word="false" fo:text-indent="1.6764in" style:auto-text-indent="false"/>
    </style:style>
    <style:style style:name="P578" style:family="paragraph" style:parent-style-name="Text_20_body">
      <style:paragraph-properties fo:margin-top="0.002in" fo:margin-bottom="0in" style:contextual-spacing="false"/>
      <style:text-properties style:font-name="Verdana"/>
    </style:style>
    <style:style style:name="P579" style:family="paragraph" style:parent-style-name="Standard">
      <style:paragraph-properties fo:margin-left="3.2772in" fo:margin-right="0in" fo:margin-top="0in" fo:margin-bottom="0in" style:contextual-spacing="false" fo:text-align="left" style:justify-single-word="false" fo:text-indent="0in" style:auto-text-indent="false"/>
    </style:style>
    <style:style style:name="P580" style:family="paragraph" style:parent-style-name="Text_20_body">
      <style:paragraph-properties fo:margin-left="1.6008in" fo:margin-right="0in" fo:margin-top="0.0016in" fo:margin-bottom="0in" style:contextual-spacing="false"/>
    </style:style>
    <style:style style:name="P581" style:family="paragraph" style:parent-style-name="Text_20_body">
      <style:paragraph-properties fo:margin-top="0.0728in" fo:margin-bottom="0in" style:contextual-spacing="false"/>
      <style:text-properties style:font-name="Verdana"/>
    </style:style>
    <style:style style:name="P582" style:family="paragraph" style:parent-style-name="Text_20_body">
      <style:paragraph-properties fo:margin-left="2.1236in" fo:margin-right="0in"/>
    </style:style>
    <style:style style:name="P583" style:family="paragraph" style:parent-style-name="Text_20_body">
      <style:text-properties style:font-name="Verdana"/>
    </style:style>
    <style:style style:name="P584" style:family="paragraph" style:parent-style-name="Text_20_body">
      <style:paragraph-properties fo:margin-top="0.0047in" fo:margin-bottom="0in" style:contextual-spacing="false"/>
      <style:text-properties style:font-name="Verdana"/>
    </style:style>
    <style:style style:name="P585" style:family="paragraph" style:parent-style-name="Heading_20_7">
      <style:paragraph-properties fo:margin-left="2.2972in" fo:margin-right="2.2382in" fo:margin-top="0in" fo:margin-bottom="0in" style:contextual-spacing="false" fo:line-height="101%" fo:text-align="left" style:justify-single-word="false" fo:text-indent="0.4028in" style:auto-text-indent="false"/>
    </style:style>
    <style:style style:name="P586" style:family="paragraph" style:parent-style-name="Text_20_body" style:master-page-name="Converted22">
      <style:paragraph-properties style:page-number="auto"/>
      <style:text-properties style:font-name="Verdana" fo:font-size="7pt" fo:font-weight="bold" style:font-size-asian="7pt" style:font-weight-asian="bold"/>
    </style:style>
    <style:style style:name="P587" style:family="paragraph" style:parent-style-name="Text_20_body">
      <style:paragraph-properties fo:margin-top="0.0693in" fo:margin-bottom="0in" style:contextual-spacing="false"/>
      <style:text-properties style:font-name="Verdana" fo:font-size="7pt" fo:font-weight="bold" style:font-size-asian="7pt" style:font-weight-asian="bold"/>
    </style:style>
    <style:style style:name="P588" style:family="paragraph" style:parent-style-name="Standard">
      <style:paragraph-properties fo:margin-left="1.5937in" fo:margin-right="0in" fo:margin-top="0.0008in" fo:margin-bottom="0in" style:contextual-spacing="false" fo:text-align="left" style:justify-single-word="false" fo:text-indent="0in" style:auto-text-indent="false"/>
    </style:style>
    <style:style style:name="P589" style:family="paragraph" style:parent-style-name="Text_20_body">
      <style:paragraph-properties fo:margin-top="0.0043in" fo:margin-bottom="0in" style:contextual-spacing="false"/>
      <style:text-properties style:font-name="Verdana" fo:font-size="7pt" fo:font-weight="bold" style:font-size-asian="7pt" style:font-weight-asian="bold"/>
    </style:style>
    <style:style style:name="P590" style:family="paragraph" style:parent-style-name="Standard">
      <style:paragraph-properties fo:margin-left="3.2791in" fo:margin-right="2.0146in" fo:margin-top="0in" fo:margin-bottom="0in" style:contextual-spacing="false" fo:line-height="102%" fo:text-align="justify" style:justify-single-word="false" fo:text-indent="0in" style:auto-text-indent="false"/>
    </style:style>
    <style:style style:name="P591" style:family="paragraph" style:parent-style-name="Text_20_body">
      <style:paragraph-properties fo:margin-top="0.002in" fo:margin-bottom="0in" style:contextual-spacing="false"/>
      <style:text-properties style:font-name="Verdana" fo:font-size="7pt" fo:font-weight="bold" style:font-size-asian="7pt" style:font-weight-asian="bold"/>
    </style:style>
    <style:style style:name="P592" style:family="paragraph" style:parent-style-name="Standard">
      <style:paragraph-properties fo:margin-left="3.2791in" fo:margin-right="0in" fo:margin-top="0in" fo:margin-bottom="0in" style:contextual-spacing="false" fo:text-align="justify" style:justify-single-word="false" fo:text-indent="0in" style:auto-text-indent="false"/>
    </style:style>
    <style:style style:name="P593" style:family="paragraph" style:parent-style-name="Standard">
      <style:paragraph-properties fo:margin-left="3.2791in" fo:margin-right="2.0154in" fo:margin-top="0.002in" fo:margin-bottom="0in" style:contextual-spacing="false" fo:line-height="102%" fo:text-align="justify" style:justify-single-word="false" fo:text-indent="0in" style:auto-text-indent="false"/>
    </style:style>
    <style:style style:name="P594" style:family="paragraph" style:parent-style-name="Text_20_body">
      <style:paragraph-properties fo:margin-top="0.0035in" fo:margin-bottom="0in" style:contextual-spacing="false"/>
      <style:text-properties style:font-name="Verdana" fo:font-size="7pt" fo:font-weight="bold" style:font-size-asian="7pt" style:font-weight-asian="bold"/>
    </style:style>
    <style:style style:name="P595" style:family="paragraph" style:parent-style-name="Standard">
      <style:paragraph-properties fo:margin-left="1.5937in" fo:margin-right="1.9028in" fo:margin-top="0.0008in" fo:margin-bottom="0in" style:contextual-spacing="false" fo:line-height="102%" fo:text-align="left" style:justify-single-word="false" fo:text-indent="1.6846in" style:auto-text-indent="false"/>
    </style:style>
    <style:style style:name="P596" style:family="paragraph" style:parent-style-name="Table_20_Paragraph">
      <style:paragraph-properties fo:margin-top="0.0083in" fo:margin-bottom="0in" style:contextual-spacing="false"/>
      <style:text-properties fo:font-size="5pt" style:font-size-asian="5pt"/>
    </style:style>
    <style:style style:name="P597" style:family="paragraph" style:parent-style-name="Table_20_Paragraph">
      <style:paragraph-properties fo:margin-left="0.2035in" fo:margin-right="0in"/>
    </style:style>
    <style:style style:name="P598" style:family="paragraph" style:parent-style-name="Table_20_Paragraph">
      <style:paragraph-properties fo:margin-left="0.0063in" fo:margin-right="0in" fo:text-align="center" style:justify-single-word="false"/>
    </style:style>
    <style:style style:name="P599" style:family="paragraph" style:parent-style-name="Table_20_Paragraph">
      <style:paragraph-properties fo:margin-left="0.0799in" fo:margin-right="0in"/>
    </style:style>
    <style:style style:name="P600" style:family="paragraph" style:parent-style-name="Table_20_Paragraph">
      <style:paragraph-properties fo:margin-left="0.1374in" fo:margin-right="0in" fo:margin-top="0.0362in" fo:margin-bottom="0in" style:contextual-spacing="false"/>
    </style:style>
    <style:style style:name="P601" style:family="paragraph" style:parent-style-name="Table_20_Paragraph">
      <style:paragraph-properties fo:margin-left="0.1764in" fo:margin-right="0in" fo:margin-top="0.0362in" fo:margin-bottom="0in" style:contextual-spacing="false"/>
    </style:style>
    <style:style style:name="P602" style:family="paragraph" style:parent-style-name="Table_20_Paragraph">
      <style:paragraph-properties fo:margin-left="0.1209in" fo:margin-right="0in"/>
    </style:style>
    <style:style style:name="P603" style:family="paragraph" style:parent-style-name="Table_20_Paragraph">
      <style:paragraph-properties fo:margin-left="0.222in" fo:margin-right="0.1075in" fo:margin-top="0.0528in" fo:margin-bottom="0in" style:contextual-spacing="false" fo:text-indent="-0.1043in" style:auto-text-indent="false"/>
    </style:style>
    <style:style style:name="P604" style:family="paragraph" style:parent-style-name="Table_20_Paragraph">
      <style:paragraph-properties fo:margin-left="0.189in" fo:margin-right="0.0744in" fo:margin-top="0.0528in" fo:margin-bottom="0in" style:contextual-spacing="false" fo:text-indent="-0.1043in" style:auto-text-indent="false"/>
    </style:style>
    <style:style style:name="P605" style:family="paragraph" style:parent-style-name="Table_20_Paragraph">
      <style:paragraph-properties fo:margin-top="0.0382in" fo:margin-bottom="0in" style:contextual-spacing="false"/>
      <style:text-properties fo:font-size="5pt" style:font-size-asian="5pt"/>
    </style:style>
    <style:style style:name="P606" style:family="paragraph" style:parent-style-name="Table_20_Paragraph">
      <style:paragraph-properties fo:margin-left="0.1827in" fo:margin-right="0.1146in" fo:text-indent="-0.0535in" style:auto-text-indent="false"/>
    </style:style>
    <style:style style:name="P607" style:family="paragraph" style:parent-style-name="Table_20_Paragraph">
      <style:paragraph-properties fo:margin-left="0.1807in" fo:margin-right="0.0992in" fo:text-indent="-0.0744in" style:auto-text-indent="false"/>
    </style:style>
    <style:style style:name="P608" style:family="paragraph" style:parent-style-name="Table_20_Paragraph">
      <style:paragraph-properties fo:margin-top="0.0807in" fo:margin-bottom="0in" style:contextual-spacing="false"/>
      <style:text-properties fo:font-size="5pt" style:font-size-asian="5pt"/>
    </style:style>
    <style:style style:name="P609" style:family="paragraph" style:parent-style-name="Table_20_Paragraph">
      <style:paragraph-properties fo:margin-left="0.0055in" fo:margin-right="0.0008in" fo:text-align="center" style:justify-single-word="false"/>
    </style:style>
    <style:style style:name="P610" style:family="paragraph" style:parent-style-name="Table_20_Paragraph">
      <style:paragraph-properties fo:margin-left="0.1252in" fo:margin-right="0in" fo:line-height="0.0839in"/>
    </style:style>
    <style:style style:name="P611" style:family="paragraph" style:parent-style-name="Table_20_Paragraph">
      <style:paragraph-properties fo:margin-left="0.1583in" fo:margin-right="0in"/>
    </style:style>
    <style:style style:name="P612" style:family="paragraph" style:parent-style-name="Table_20_Paragraph">
      <style:paragraph-properties fo:margin-left="0.0917in" fo:margin-right="0in" fo:margin-top="0.0382in" fo:margin-bottom="0in" style:contextual-spacing="false" fo:line-height="0.0839in"/>
    </style:style>
    <style:style style:name="P613" style:family="paragraph" style:parent-style-name="Table_20_Paragraph">
      <style:paragraph-properties fo:margin-left="0.0917in" fo:margin-right="0in" fo:line-height="0.0839in"/>
    </style:style>
    <style:style style:name="P614" style:family="paragraph" style:parent-style-name="Table_20_Paragraph">
      <style:paragraph-properties fo:margin-left="0.1252in" fo:margin-right="0in"/>
    </style:style>
    <style:style style:name="P615" style:family="paragraph" style:parent-style-name="Table_20_Paragraph">
      <style:paragraph-properties fo:margin-top="0.0799in" fo:margin-bottom="0in" style:contextual-spacing="false"/>
      <style:text-properties fo:font-size="5pt" style:font-size-asian="5pt"/>
    </style:style>
    <style:style style:name="P616" style:family="paragraph" style:parent-style-name="Table_20_Paragraph">
      <style:paragraph-properties fo:margin-left="0.0272in" fo:margin-right="0.0244in" fo:margin-top="0.0008in" fo:margin-bottom="0in" style:contextual-spacing="false" fo:text-align="center" style:justify-single-word="false"/>
    </style:style>
    <style:style style:name="P617" style:family="paragraph" style:parent-style-name="Table_20_Paragraph">
      <style:paragraph-properties fo:margin-left="0.05in" fo:margin-right="0in" fo:text-indent="0.0098in" style:auto-text-indent="false"/>
    </style:style>
    <style:style style:name="P618" style:family="paragraph" style:parent-style-name="Table_20_Paragraph">
      <style:paragraph-properties fo:margin-left="0.0063in" fo:margin-right="0.0008in" fo:text-align="center" style:justify-single-word="false"/>
    </style:style>
    <style:style style:name="P619" style:family="paragraph" style:parent-style-name="Table_20_Paragraph">
      <style:paragraph-properties fo:margin-left="0.0055in" fo:margin-right="0in" fo:text-align="center" style:justify-single-word="false"/>
    </style:style>
    <style:style style:name="P620" style:family="paragraph" style:parent-style-name="Table_20_Paragraph">
      <style:paragraph-properties fo:margin-left="0.1256in" fo:margin-right="0in" fo:line-height="0.0839in"/>
    </style:style>
    <style:style style:name="P621" style:family="paragraph" style:parent-style-name="Table_20_Paragraph">
      <style:paragraph-properties fo:margin-left="0.0272in" fo:margin-right="0.0236in" fo:text-align="center" style:justify-single-word="false"/>
    </style:style>
    <style:style style:name="P622" style:family="paragraph" style:parent-style-name="Table_20_Paragraph">
      <style:paragraph-properties fo:margin-left="0.0819in" fo:margin-right="0in" fo:text-indent="0.1244in" style:auto-text-indent="false"/>
    </style:style>
    <style:style style:name="P623" style:family="paragraph" style:parent-style-name="Table_20_Paragraph">
      <style:paragraph-properties fo:margin-left="0.0063in" fo:margin-right="0.0016in" fo:text-align="center" style:justify-single-word="false"/>
    </style:style>
    <style:style style:name="P624" style:family="paragraph" style:parent-style-name="Table_20_Paragraph">
      <style:paragraph-properties fo:margin-left="0.0055in" fo:margin-right="0.0016in" fo:text-align="center" style:justify-single-word="false"/>
    </style:style>
    <style:style style:name="P625" style:family="paragraph" style:parent-style-name="Table_20_Paragraph">
      <style:paragraph-properties fo:margin-left="0.0925in" fo:margin-right="0in" fo:margin-top="0.0429in" fo:margin-bottom="0in" style:contextual-spacing="false" fo:line-height="0.0839in"/>
    </style:style>
    <style:style style:name="P626" style:family="paragraph" style:parent-style-name="Table_20_Paragraph">
      <style:paragraph-properties fo:margin-left="0.0925in" fo:margin-right="0in" fo:line-height="0.0839in"/>
    </style:style>
    <style:style style:name="P627" style:family="paragraph" style:parent-style-name="Table_20_Paragraph">
      <style:paragraph-properties fo:margin-left="0.0272in" fo:margin-right="0in" fo:text-align="center" style:justify-single-word="false"/>
    </style:style>
    <style:style style:name="P628" style:family="paragraph" style:parent-style-name="Table_20_Paragraph">
      <style:paragraph-properties fo:margin-left="0.0811in" fo:margin-right="0.0665in" fo:text-indent="0.1161in" style:auto-text-indent="false"/>
    </style:style>
    <style:style style:name="P629" style:family="paragraph" style:parent-style-name="Table_20_Paragraph">
      <style:paragraph-properties fo:margin-left="0.2602in" fo:margin-right="0.1071in" fo:text-indent="-0.1165in" style:auto-text-indent="false"/>
    </style:style>
    <style:style style:name="P630" style:family="paragraph" style:parent-style-name="Table_20_Paragraph">
      <style:paragraph-properties fo:margin-left="0.2047in" fo:margin-right="0in" fo:text-indent="-0.1283in" style:auto-text-indent="false"/>
    </style:style>
    <style:style style:name="P631" style:family="paragraph" style:parent-style-name="Table_20_Paragraph">
      <style:paragraph-properties fo:margin-left="0.2189in" fo:margin-right="0.1071in" fo:text-indent="-0.1047in" style:auto-text-indent="false"/>
    </style:style>
    <style:style style:name="P632" style:family="paragraph" style:parent-style-name="Table_20_Paragraph">
      <style:paragraph-properties fo:margin-left="0.1256in" fo:margin-right="0in" fo:margin-top="0.0429in" fo:margin-bottom="0in" style:contextual-spacing="false" fo:line-height="0.0839in"/>
    </style:style>
    <style:style style:name="P633" style:family="paragraph" style:parent-style-name="Text_20_body">
      <style:paragraph-properties fo:margin-top="0.0043in" fo:margin-bottom="0in" style:contextual-spacing="false"/>
      <style:text-properties style:font-name="Verdana" fo:font-size="7pt" style:font-size-asian="7pt"/>
    </style:style>
    <style:style style:name="P634" style:family="paragraph" style:parent-style-name="Standard">
      <style:paragraph-properties fo:margin-left="3.2791in" fo:margin-right="0in" fo:margin-top="0in" fo:margin-bottom="0in" style:contextual-spacing="false" fo:text-align="left" style:justify-single-word="false" fo:text-indent="0in" style:auto-text-indent="false"/>
    </style:style>
    <style:style style:name="P635" style:family="paragraph" style:parent-style-name="Standard">
      <style:paragraph-properties fo:margin-left="1.5937in" fo:margin-right="0in" fo:margin-top="0.002in" fo:margin-bottom="0in" style:contextual-spacing="false" fo:text-align="left" style:justify-single-word="false" fo:text-indent="0in" style:auto-text-indent="false"/>
    </style:style>
    <style:style style:name="P636" style:family="paragraph" style:parent-style-name="Text_20_body">
      <style:paragraph-properties fo:margin-top="0.0071in" fo:margin-bottom="0in" style:contextual-spacing="false"/>
      <style:text-properties style:font-name="Verdana" fo:font-size="7pt" style:font-size-asian="7pt"/>
    </style:style>
    <style:style style:name="P637" style:family="paragraph" style:parent-style-name="Standard">
      <style:paragraph-properties fo:margin-left="1.3972in" fo:margin-right="1.8193in" fo:margin-top="0in" fo:margin-bottom="0in" style:contextual-spacing="false" fo:text-align="center" style:justify-single-word="false" fo:text-indent="0in" style:auto-text-indent="false"/>
    </style:style>
    <style:style style:name="P638" style:family="paragraph" style:parent-style-name="Text_20_body">
      <style:paragraph-properties fo:margin-top="0.0063in" fo:margin-bottom="0in" style:contextual-spacing="false"/>
      <style:text-properties style:font-name="Verdana" fo:font-size="7pt" style:font-size-asian="7pt"/>
    </style:style>
    <style:style style:name="P639" style:family="paragraph" style:parent-style-name="Standard">
      <style:paragraph-properties fo:margin-left="1.3972in" fo:margin-right="1.8165in" fo:margin-top="0.0008in" fo:margin-bottom="0in" style:contextual-spacing="false" fo:text-align="center" style:justify-single-word="false" fo:text-indent="0in" style:auto-text-indent="false"/>
    </style:style>
    <style:style style:name="P640" style:family="paragraph" style:parent-style-name="Standard">
      <style:paragraph-properties fo:margin-left="1.3972in" fo:margin-right="1.8165in" fo:margin-top="0.002in" fo:margin-bottom="0in" style:contextual-spacing="false" fo:text-align="center" style:justify-single-word="false" fo:text-indent="0in" style:auto-text-indent="false"/>
    </style:style>
    <style:style style:name="P641" style:family="paragraph" style:parent-style-name="Text_20_body" style:master-page-name="Converted23">
      <style:paragraph-properties style:page-number="auto"/>
      <style:text-properties style:font-name="Verdana" fo:font-weight="bold" style:font-weight-asian="bold"/>
    </style:style>
    <style:style style:name="P642" style:family="paragraph" style:parent-style-name="Text_20_body">
      <style:paragraph-properties fo:margin-top="0.0535in" fo:margin-bottom="0in" style:contextual-spacing="false"/>
      <style:text-properties style:font-name="Verdana" fo:font-weight="bold" style:font-weight-asian="bold"/>
    </style:style>
    <style:style style:name="P643" style:family="paragraph" style:parent-style-name="Heading_20_8">
      <style:paragraph-properties fo:margin-left="1.672in" fo:margin-right="0in"/>
    </style:style>
    <style:style style:name="P644" style:family="paragraph" style:parent-style-name="Text_20_body">
      <style:paragraph-properties fo:margin-top="0.0016in" fo:margin-bottom="0in" style:contextual-spacing="false"/>
      <style:text-properties style:font-name="Verdana" fo:font-weight="bold" style:font-weight-asian="bold"/>
    </style:style>
    <style:style style:name="P645" style:family="paragraph" style:parent-style-name="Standard">
      <style:paragraph-properties fo:margin-left="3.3535in" fo:margin-right="1.9457in" fo:margin-top="0in" fo:margin-bottom="0in" style:contextual-spacing="false" fo:text-align="justify" style:justify-single-word="false" fo:text-indent="0in" style:auto-text-indent="false"/>
    </style:style>
    <style:style style:name="P646" style:family="paragraph" style:parent-style-name="Heading_20_7">
      <style:paragraph-properties fo:margin-left="3.3535in" fo:margin-right="0in" fo:text-align="justify" style:justify-single-word="false"/>
    </style:style>
    <style:style style:name="P647" style:family="paragraph" style:parent-style-name="Text_20_body">
      <style:paragraph-properties fo:margin-left="3.3535in" fo:margin-right="1.9445in" fo:margin-top="0.0008in" fo:margin-bottom="0in" style:contextual-spacing="false" fo:text-align="justify" style:justify-single-word="false"/>
    </style:style>
    <style:style style:name="P648" style:family="paragraph" style:parent-style-name="Text_20_body">
      <style:paragraph-properties fo:margin-top="0.0047in" fo:margin-bottom="0in" style:contextual-spacing="false"/>
      <style:text-properties style:font-name="Verdana" fo:font-weight="bold" style:font-weight-asian="bold"/>
    </style:style>
    <style:style style:name="P649" style:family="paragraph" style:parent-style-name="Standard">
      <style:paragraph-properties fo:margin-left="1.672in" fo:margin-right="1.9035in" fo:margin-top="0in" fo:margin-bottom="0in" style:contextual-spacing="false" fo:text-align="left" style:justify-single-word="false" fo:text-indent="1.6811in" style:auto-text-indent="false"/>
    </style:style>
    <style:style style:name="P650" style:family="paragraph" style:parent-style-name="Text_20_body">
      <style:paragraph-properties fo:margin-top="0.0035in" fo:margin-bottom="0in" style:contextual-spacing="false"/>
      <style:text-properties style:font-name="Verdana" fo:font-size="7pt" style:font-size-asian="7pt"/>
    </style:style>
    <style:style style:name="P651" style:family="paragraph" style:parent-style-name="Table_20_Paragraph">
      <style:paragraph-properties fo:margin-top="0.0075in" fo:margin-bottom="0in" style:contextual-spacing="false"/>
      <style:text-properties fo:font-size="5pt" style:font-size-asian="5pt"/>
    </style:style>
    <style:style style:name="P652" style:family="paragraph" style:parent-style-name="Table_20_Paragraph">
      <style:paragraph-properties fo:margin-left="0.2508in" fo:margin-right="0in"/>
    </style:style>
    <style:style style:name="P653" style:family="paragraph" style:parent-style-name="Table_20_Paragraph">
      <style:paragraph-properties fo:margin-left="0.0791in" fo:margin-right="0in"/>
    </style:style>
    <style:style style:name="P654" style:family="paragraph" style:parent-style-name="Table_20_Paragraph">
      <style:paragraph-properties fo:margin-left="0.1366in" fo:margin-right="0in" fo:margin-top="0.0362in" fo:margin-bottom="0in" style:contextual-spacing="false"/>
    </style:style>
    <style:style style:name="P655" style:family="paragraph" style:parent-style-name="Table_20_Paragraph">
      <style:paragraph-properties fo:margin-left="0.1965in" fo:margin-right="0in" fo:margin-top="0.0362in" fo:margin-bottom="0in" style:contextual-spacing="false"/>
    </style:style>
    <style:style style:name="P656" style:family="paragraph" style:parent-style-name="Table_20_Paragraph">
      <style:paragraph-properties fo:margin-left="0.0925in" fo:margin-right="0in"/>
    </style:style>
    <style:style style:name="P657" style:family="paragraph" style:parent-style-name="Table_20_Paragraph">
      <style:paragraph-properties fo:margin-left="0.222in" fo:margin-right="0.1126in" fo:margin-top="0.0528in" fo:margin-bottom="0in" style:contextual-spacing="false" fo:text-indent="-0.1035in" style:auto-text-indent="false"/>
    </style:style>
    <style:style style:name="P658" style:family="paragraph" style:parent-style-name="Table_20_Paragraph">
      <style:paragraph-properties fo:margin-left="0.2091in" fo:margin-right="0in" fo:margin-top="0.0528in" fo:margin-bottom="0in" style:contextual-spacing="false" fo:text-indent="-0.1035in" style:auto-text-indent="false"/>
    </style:style>
    <style:style style:name="P659" style:family="paragraph" style:parent-style-name="Table_20_Paragraph">
      <style:paragraph-properties fo:margin-top="0.0374in" fo:margin-bottom="0in" style:contextual-spacing="false"/>
      <style:text-properties fo:font-size="5pt" style:font-size-asian="5pt"/>
    </style:style>
    <style:style style:name="P660" style:family="paragraph" style:parent-style-name="Table_20_Paragraph">
      <style:paragraph-properties fo:margin-left="0.3346in" fo:margin-right="0.1189in" fo:text-indent="-0.2098in" style:auto-text-indent="false"/>
    </style:style>
    <style:style style:name="P661" style:family="paragraph" style:parent-style-name="Table_20_Paragraph">
      <style:paragraph-properties fo:margin-left="0.2862in" fo:margin-right="0in"/>
    </style:style>
    <style:style style:name="P662" style:family="paragraph" style:parent-style-name="Table_20_Paragraph">
      <style:paragraph-properties fo:margin-left="0.1366in" fo:margin-right="0in"/>
    </style:style>
    <style:style style:name="P663" style:family="paragraph" style:parent-style-name="Table_20_Paragraph">
      <style:paragraph-properties fo:margin-left="0.1583in" fo:margin-right="0in" fo:line-height="0.0839in"/>
    </style:style>
    <style:style style:name="P664" style:family="paragraph" style:parent-style-name="Table_20_Paragraph">
      <style:paragraph-properties fo:margin-left="0.1126in" fo:margin-right="0in" fo:line-height="0.0839in"/>
    </style:style>
    <style:style style:name="P665" style:family="paragraph" style:parent-style-name="Table_20_Paragraph">
      <style:paragraph-properties fo:margin-left="0.1453in" fo:margin-right="0in" fo:line-height="0.0839in"/>
    </style:style>
    <style:style style:name="P666" style:family="paragraph" style:parent-style-name="Table_20_Paragraph">
      <style:paragraph-properties fo:margin-left="0.0283in" fo:margin-right="0in"/>
    </style:style>
    <style:style style:name="P667" style:family="paragraph" style:parent-style-name="Text_20_body">
      <style:paragraph-properties fo:margin-left="3.3535in" fo:margin-right="0in" fo:margin-top="0.1382in" fo:margin-bottom="0in" style:contextual-spacing="false"/>
    </style:style>
    <style:style style:name="P668" style:family="paragraph" style:parent-style-name="Text_20_body">
      <style:paragraph-properties fo:margin-left="1.672in" fo:margin-right="0in" fo:margin-top="0.0008in" fo:margin-bottom="0in" style:contextual-spacing="false"/>
    </style:style>
    <style:style style:name="P669" style:family="paragraph" style:parent-style-name="Text_20_body">
      <style:paragraph-properties fo:margin-left="1.3972in" fo:margin-right="1.6728in" fo:margin-top="0.0008in" fo:margin-bottom="0in" style:contextual-spacing="false" fo:text-align="center" style:justify-single-word="false"/>
    </style:style>
    <style:style style:name="P670" style:family="paragraph" style:parent-style-name="Heading_20_7">
      <style:paragraph-properties fo:margin-left="1.3972in" fo:margin-right="1.6701in"/>
    </style:style>
    <style:style style:name="P671" style:family="paragraph" style:parent-style-name="Heading_20_8">
      <style:paragraph-properties fo:margin-left="1.3972in" fo:margin-right="1.6701in" fo:margin-top="0.0008in" fo:margin-bottom="0in" style:contextual-spacing="false" fo:text-align="center" style:justify-single-word="false"/>
    </style:style>
    <style:style style:name="P672" style:family="paragraph" style:parent-style-name="Text_20_body" style:master-page-name="Converted24">
      <style:paragraph-properties style:page-number="auto"/>
      <style:text-properties style:font-name="Verdana" fo:font-size="10pt" fo:font-weight="bold" style:font-size-asian="10pt" style:font-weight-asian="bold"/>
    </style:style>
    <style:style style:name="P673" style:family="paragraph" style:parent-style-name="Text_20_body">
      <style:paragraph-properties fo:margin-top="0.1091in" fo:margin-bottom="0in" style:contextual-spacing="false"/>
      <style:text-properties style:font-name="Verdana" fo:font-size="10pt" fo:font-weight="bold" style:font-size-asian="10pt" style:font-weight-asian="bold"/>
    </style:style>
    <style:style style:name="P674" style:family="paragraph" style:parent-style-name="Standard">
      <style:paragraph-properties fo:margin-left="1.5126in" fo:margin-right="0in" fo:margin-top="0.0752in" fo:margin-bottom="0in" style:contextual-spacing="false" fo:text-align="left" style:justify-single-word="false" fo:text-indent="0in" style:auto-text-indent="false"/>
    </style:style>
    <style:style style:name="P675" style:family="paragraph" style:parent-style-name="Text_20_body">
      <style:paragraph-properties fo:break-before="column"/>
      <style:text-properties style:font-name="Verdana" fo:font-size="7.5pt" fo:font-weight="bold" style:font-size-asian="7.5pt" style:font-weight-asian="bold"/>
    </style:style>
    <style:style style:name="P676" style:family="paragraph" style:parent-style-name="Text_20_body">
      <style:paragraph-properties fo:margin-top="0.0866in" fo:margin-bottom="0in" style:contextual-spacing="false"/>
      <style:text-properties style:font-name="Verdana" fo:font-size="7.5pt" fo:font-weight="bold" style:font-size-asian="7.5pt" style:font-weight-asian="bold"/>
    </style:style>
    <style:style style:name="P677" style:family="paragraph" style:parent-style-name="Standard">
      <style:paragraph-properties fo:margin-left="0.0472in" fo:margin-right="2.0807in" fo:margin-top="0in" fo:margin-bottom="0in" style:contextual-spacing="false" fo:line-height="105%" fo:text-align="justify" style:justify-single-word="false" fo:text-indent="0in" style:auto-text-indent="false"/>
    </style:style>
    <style:style style:name="P678" style:family="paragraph" style:parent-style-name="Text_20_body">
      <style:paragraph-properties fo:margin-top="0.0047in" fo:margin-bottom="0in" style:contextual-spacing="false"/>
      <style:text-properties style:font-name="Verdana" fo:font-size="7.5pt" fo:font-weight="bold" style:font-size-asian="7.5pt" style:font-weight-asian="bold"/>
    </style:style>
    <style:style style:name="P679" style:family="paragraph" style:parent-style-name="Standard">
      <style:paragraph-properties fo:margin-left="0.0472in" fo:margin-right="0in" fo:margin-top="0in" fo:margin-bottom="0in" style:contextual-spacing="false" fo:text-align="justify" style:justify-single-word="false" fo:text-indent="0in" style:auto-text-indent="false"/>
    </style:style>
    <style:style style:name="P680" style:family="paragraph" style:parent-style-name="Standard">
      <style:paragraph-properties fo:margin-left="0.0472in" fo:margin-right="1.9965in" fo:margin-top="0.0063in" fo:margin-bottom="0in" style:contextual-spacing="false" fo:line-height="105%" fo:text-align="justify" style:justify-single-word="false" fo:text-indent="-0.0008in" style:auto-text-indent="false"/>
    </style:style>
    <style:style style:name="P681" style:family="paragraph" style:parent-style-name="Text_20_body">
      <style:paragraph-properties fo:margin-top="0.0047in" fo:margin-bottom="0in" style:contextual-spacing="false"/>
      <style:text-properties style:font-name="Verdana" fo:font-size="7.5pt" style:font-size-asian="7.5pt"/>
    </style:style>
    <style:style style:name="P682" style:family="paragraph" style:parent-style-name="Standard">
      <style:paragraph-properties fo:margin-left="1.5134in" fo:margin-right="1.972in" fo:margin-top="0.0055in" fo:margin-bottom="0in" style:contextual-spacing="false" fo:line-height="105%" fo:text-align="justify" style:justify-single-word="false" fo:text-indent="0in" style:auto-text-indent="false"/>
    </style:style>
    <style:style style:name="P683" style:family="paragraph" style:parent-style-name="Table_20_Paragraph">
      <style:paragraph-properties fo:margin-top="0.022in" fo:margin-bottom="0in" style:contextual-spacing="false"/>
      <style:text-properties fo:font-size="5pt" style:font-size-asian="5pt"/>
    </style:style>
    <style:style style:name="P684" style:family="paragraph" style:parent-style-name="Table_20_Paragraph">
      <style:paragraph-properties fo:margin-left="0.0209in" fo:margin-right="0.0138in" fo:text-align="center" style:justify-single-word="false"/>
    </style:style>
    <style:style style:name="P685" style:family="paragraph" style:parent-style-name="Table_20_Paragraph">
      <style:paragraph-properties fo:margin-left="0.2783in" fo:margin-right="0in"/>
    </style:style>
    <style:style style:name="P686" style:family="paragraph" style:parent-style-name="Table_20_Paragraph">
      <style:paragraph-properties fo:margin-left="0in" fo:margin-right="0.0992in" fo:text-align="right" style:justify-single-word="false"/>
    </style:style>
    <style:style style:name="P687" style:family="paragraph" style:parent-style-name="Table_20_Paragraph">
      <style:paragraph-properties fo:margin-left="0.0209in" fo:margin-right="0.0118in" fo:text-align="center" style:justify-single-word="false"/>
    </style:style>
    <style:style style:name="P688" style:family="paragraph" style:parent-style-name="Table_20_Paragraph">
      <style:paragraph-properties fo:margin-left="0.0638in" fo:margin-right="0.028in" fo:margin-top="0.0646in" fo:margin-bottom="0in" style:contextual-spacing="false" fo:text-indent="0.0409in" style:auto-text-indent="false"/>
    </style:style>
    <style:style style:name="P689" style:family="paragraph" style:parent-style-name="Table_20_Paragraph">
      <style:paragraph-properties fo:margin-left="0.1445in" fo:margin-right="0.028in" fo:margin-top="0.0646in" fo:margin-bottom="0in" style:contextual-spacing="false" fo:text-indent="-0.0984in" style:auto-text-indent="false"/>
    </style:style>
    <style:style style:name="P690" style:family="paragraph" style:parent-style-name="Table_20_Paragraph">
      <style:paragraph-properties fo:margin-left="0.0209in" fo:margin-right="0.0098in" fo:text-align="center" style:justify-single-word="false"/>
    </style:style>
    <style:style style:name="P691" style:family="paragraph" style:parent-style-name="Table_20_Paragraph">
      <style:paragraph-properties fo:margin-top="0.0311in" fo:margin-bottom="0in" style:contextual-spacing="false"/>
      <style:text-properties fo:font-size="4pt" style:font-size-asian="4pt"/>
    </style:style>
    <style:style style:name="P692" style:family="paragraph" style:parent-style-name="Table_20_Paragraph">
      <style:paragraph-properties fo:margin-left="0.0319in" fo:margin-right="0in" fo:line-height="107%" fo:text-indent="0.1937in" style:auto-text-indent="false"/>
    </style:style>
    <style:style style:name="P693" style:family="paragraph" style:parent-style-name="Table_20_Paragraph">
      <style:text-properties fo:font-size="4pt" style:font-size-asian="4pt"/>
    </style:style>
    <style:style style:name="P694" style:family="paragraph" style:parent-style-name="Table_20_Paragraph">
      <style:paragraph-properties fo:margin-left="0in" fo:margin-right="0.0138in" fo:text-align="center" style:justify-single-word="false"/>
    </style:style>
    <style:style style:name="P695" style:family="paragraph" style:parent-style-name="Table_20_Paragraph">
      <style:paragraph-properties fo:margin-left="0.0492in" fo:margin-right="0.0634in" fo:margin-top="0.0626in" fo:margin-bottom="0in" style:contextual-spacing="false" fo:line-height="107%" fo:text-align="center" style:justify-single-word="false"/>
    </style:style>
    <style:style style:name="P696" style:family="paragraph" style:parent-style-name="Table_20_Paragraph">
      <style:paragraph-properties fo:margin-left="0.1398in" fo:margin-right="0in"/>
    </style:style>
    <style:style style:name="P697" style:family="paragraph" style:parent-style-name="Table_20_Paragraph">
      <style:paragraph-properties fo:margin-left="0in" fo:margin-right="0.011in" fo:text-align="center" style:justify-single-word="false"/>
    </style:style>
    <style:style style:name="P698" style:family="paragraph" style:parent-style-name="Table_20_Paragraph">
      <style:paragraph-properties fo:margin-left="0.0362in" fo:margin-right="0in"/>
    </style:style>
    <style:style style:name="P699" style:family="paragraph" style:parent-style-name="Table_20_Paragraph">
      <style:paragraph-properties fo:margin-left="0.0646in" fo:margin-right="0in" fo:margin-top="0.0055in" fo:margin-bottom="0in" style:contextual-spacing="false"/>
    </style:style>
    <style:style style:name="P700" style:family="paragraph" style:parent-style-name="Table_20_Paragraph">
      <style:paragraph-properties fo:margin-left="0.0366in" fo:margin-right="0in"/>
    </style:style>
    <style:style style:name="P701" style:family="paragraph" style:parent-style-name="Table_20_Paragraph">
      <style:paragraph-properties fo:margin-left="0.0654in" fo:margin-right="0in" fo:margin-top="0.0055in" fo:margin-bottom="0in" style:contextual-spacing="false"/>
    </style:style>
    <style:style style:name="P702" style:family="paragraph" style:parent-style-name="Table_20_Paragraph">
      <style:paragraph-properties fo:margin-left="0.011in" fo:margin-right="0.0209in" fo:text-align="center" style:justify-single-word="false"/>
    </style:style>
    <style:style style:name="P703" style:family="paragraph" style:parent-style-name="Table_20_Paragraph">
      <style:paragraph-properties fo:margin-top="0.0398in" fo:margin-bottom="0in" style:contextual-spacing="false"/>
      <style:text-properties fo:font-size="4pt" style:font-size-asian="4pt"/>
    </style:style>
    <style:style style:name="P704" style:family="paragraph" style:parent-style-name="Table_20_Paragraph">
      <style:paragraph-properties fo:margin-left="0.2472in" fo:margin-right="0.0591in" fo:margin-top="0.0008in" fo:margin-bottom="0in" style:contextual-spacing="false" fo:line-height="107%" fo:text-indent="-0.1453in" style:auto-text-indent="false"/>
    </style:style>
    <style:style style:name="P705" style:family="paragraph" style:parent-style-name="Table_20_Paragraph">
      <style:paragraph-properties fo:margin-top="0.0083in" fo:margin-bottom="0in" style:contextual-spacing="false"/>
      <style:text-properties fo:font-size="4pt" style:font-size-asian="4pt"/>
    </style:style>
    <style:style style:name="P706" style:family="paragraph" style:parent-style-name="Table_20_Paragraph">
      <style:paragraph-properties fo:margin-left="0in" fo:margin-right="0.0138in" fo:margin-top="0.0008in" fo:margin-bottom="0in" style:contextual-spacing="false" fo:text-align="center" style:justify-single-word="false"/>
    </style:style>
    <style:style style:name="P707" style:family="paragraph" style:parent-style-name="Table_20_Paragraph">
      <style:paragraph-properties fo:margin-left="0.2244in" fo:margin-right="0.0425in" fo:margin-top="0.0008in" fo:margin-bottom="0in" style:contextual-spacing="false" fo:line-height="107%" fo:text-indent="-0.1957in" style:auto-text-indent="false"/>
    </style:style>
    <style:style style:name="P708" style:family="paragraph" style:parent-style-name="Table_20_Paragraph">
      <style:paragraph-properties fo:margin-top="0.0091in" fo:margin-bottom="0in" style:contextual-spacing="false"/>
      <style:text-properties fo:font-size="4pt" style:font-size-asian="4pt"/>
    </style:style>
    <style:style style:name="P709" style:family="paragraph" style:parent-style-name="Table_20_Paragraph">
      <style:paragraph-properties fo:margin-left="0in" fo:margin-right="0.0917in" fo:text-align="right" style:justify-single-word="false"/>
    </style:style>
    <style:style style:name="P710" style:family="paragraph" style:parent-style-name="Table_20_Paragraph">
      <style:paragraph-properties fo:margin-left="0in" fo:margin-right="0.0118in" fo:text-align="center" style:justify-single-word="false"/>
    </style:style>
    <style:style style:name="P711" style:family="paragraph" style:parent-style-name="Table_20_Paragraph">
      <style:paragraph-properties fo:margin-top="0.0402in" fo:margin-bottom="0in" style:contextual-spacing="false"/>
      <style:text-properties fo:font-size="4pt" style:font-size-asian="4pt"/>
    </style:style>
    <style:style style:name="P712" style:family="paragraph" style:parent-style-name="Table_20_Paragraph">
      <style:paragraph-properties fo:margin-left="0.0646in" fo:margin-right="0in" fo:margin-top="0.0047in" fo:margin-bottom="0in" style:contextual-spacing="false"/>
    </style:style>
    <style:style style:name="P713" style:family="paragraph" style:parent-style-name="Table_20_Paragraph">
      <style:paragraph-properties fo:margin-left="0.0654in" fo:margin-right="0in" fo:margin-top="0.0047in" fo:margin-bottom="0in" style:contextual-spacing="false"/>
    </style:style>
    <style:style style:name="P714" style:family="paragraph" style:parent-style-name="Table_20_Paragraph">
      <style:paragraph-properties fo:margin-left="0.2339in" fo:margin-right="0in" fo:line-height="107%" fo:text-indent="-0.139in" style:auto-text-indent="false"/>
    </style:style>
    <style:style style:name="P715" style:family="paragraph" style:parent-style-name="Table_20_Paragraph">
      <style:paragraph-properties fo:margin-left="0.0874in" fo:margin-right="0.0717in" fo:line-height="107%" fo:text-indent="-0.0299in" style:auto-text-indent="false"/>
    </style:style>
    <style:style style:name="P716" style:family="paragraph" style:parent-style-name="Table_20_Paragraph">
      <style:paragraph-properties fo:margin-left="0in" fo:margin-right="0.0484in" fo:text-align="right" style:justify-single-word="false"/>
    </style:style>
    <style:style style:name="P717" style:family="paragraph" style:parent-style-name="Table_20_Paragraph">
      <style:paragraph-properties fo:margin-left="0.0366in" fo:margin-right="0in" fo:margin-top="0.0346in" fo:margin-bottom="0in" style:contextual-spacing="false"/>
    </style:style>
    <style:style style:name="P718" style:family="paragraph" style:parent-style-name="Table_20_Paragraph">
      <style:paragraph-properties fo:margin-left="0.0366in" fo:margin-right="0in" fo:margin-top="0.0047in" fo:margin-bottom="0in" style:contextual-spacing="false"/>
    </style:style>
    <style:style style:name="P719" style:family="paragraph" style:parent-style-name="Table_20_Paragraph">
      <style:paragraph-properties fo:margin-left="0.0366in" fo:margin-right="0in" fo:margin-top="0.0055in" fo:margin-bottom="0in" style:contextual-spacing="false"/>
    </style:style>
    <style:style style:name="P720" style:family="paragraph" style:parent-style-name="Text_20_body">
      <style:paragraph-properties fo:margin-top="0.0146in" fo:margin-bottom="0in" style:contextual-spacing="false"/>
      <style:text-properties style:font-name="Verdana" fo:font-size="7.5pt" style:font-size-asian="7.5pt"/>
    </style:style>
    <style:style style:name="P721" style:family="paragraph" style:parent-style-name="Standard">
      <style:paragraph-properties fo:margin-left="3.2028in" fo:margin-right="0in" fo:margin-top="0.0008in" fo:margin-bottom="0in" style:contextual-spacing="false" fo:text-align="left" style:justify-single-word="false" fo:text-indent="0in" style:auto-text-indent="false"/>
    </style:style>
    <style:style style:name="P722" style:family="paragraph" style:parent-style-name="Standard">
      <style:paragraph-properties fo:margin-left="1.5126in" fo:margin-right="0in" fo:margin-top="0.0055in" fo:margin-bottom="0in" style:contextual-spacing="false" fo:text-align="left" style:justify-single-word="false" fo:text-indent="0in" style:auto-text-indent="false"/>
    </style:style>
    <style:style style:name="P723" style:family="paragraph" style:parent-style-name="Text_20_body">
      <style:paragraph-properties fo:margin-top="0.011in" fo:margin-bottom="0in" style:contextual-spacing="false"/>
      <style:text-properties style:font-name="Verdana" fo:font-size="7.5pt" style:font-size-asian="7.5pt"/>
    </style:style>
    <style:style style:name="P724" style:family="paragraph" style:parent-style-name="Standard">
      <style:paragraph-properties fo:margin-left="0in" fo:margin-right="0.5693in" fo:margin-top="0in" fo:margin-bottom="0in" style:contextual-spacing="false" fo:text-align="center" style:justify-single-word="false" fo:text-indent="0in" style:auto-text-indent="false"/>
    </style:style>
    <style:style style:name="P725" style:family="paragraph" style:parent-style-name="Text_20_body">
      <style:paragraph-properties fo:margin-top="0.0181in" fo:margin-bottom="0in" style:contextual-spacing="false"/>
      <style:text-properties style:font-name="Verdana" fo:font-size="7.5pt" style:font-size-asian="7.5pt"/>
    </style:style>
    <style:style style:name="P726" style:family="paragraph" style:parent-style-name="Standard">
      <style:paragraph-properties fo:margin-left="0in" fo:margin-right="0.5673in" fo:margin-top="0in" fo:margin-bottom="0in" style:contextual-spacing="false" fo:text-align="center" style:justify-single-word="false" fo:text-indent="0in" style:auto-text-indent="false"/>
    </style:style>
    <style:style style:name="P727" style:family="paragraph" style:parent-style-name="Standard">
      <style:paragraph-properties fo:margin-left="0in" fo:margin-right="0.5665in" fo:margin-top="0.0063in" fo:margin-bottom="0in" style:contextual-spacing="false" fo:text-align="center" style:justify-single-word="false" fo:text-indent="0in" style:auto-text-indent="false"/>
    </style:style>
    <style:style style:name="P728" style:family="paragraph" style:parent-style-name="Text_20_body" style:master-page-name="Converted25">
      <style:paragraph-properties style:page-number="auto"/>
      <style:text-properties style:font-name="Verdana" fo:font-weight="bold" style:font-weight-asian="bold"/>
    </style:style>
    <style:style style:name="P729" style:family="paragraph" style:parent-style-name="Text_20_body">
      <style:paragraph-properties fo:margin-top="0.1102in" fo:margin-bottom="0in" style:contextual-spacing="false"/>
      <style:text-properties style:font-name="Verdana" fo:font-weight="bold" style:font-weight-asian="bold"/>
    </style:style>
    <style:style style:name="P730" style:family="paragraph" style:parent-style-name="Standard">
      <style:paragraph-properties fo:margin-left="1.5791in" fo:margin-right="0in" fo:margin-top="0in" fo:margin-bottom="0in" style:contextual-spacing="false" fo:text-align="left" style:justify-single-word="false" fo:text-indent="0in" style:auto-text-indent="false"/>
    </style:style>
    <style:style style:name="P731" style:family="paragraph" style:parent-style-name="Text_20_body">
      <style:paragraph-properties fo:margin-top="0.0071in" fo:margin-bottom="0in" style:contextual-spacing="false"/>
      <style:text-properties style:font-name="Verdana" fo:font-size="8pt" fo:font-weight="bold" style:font-size-asian="8pt" style:font-weight-asian="bold"/>
    </style:style>
    <style:style style:name="P732" style:family="paragraph" style:parent-style-name="Table_20_Paragraph">
      <style:paragraph-properties fo:margin-left="0.0346in" fo:margin-right="0in" fo:line-height="0.1283in">
        <style:tab-stops>
          <style:tab-stop style:position="0.7272in"/>
        </style:tab-stops>
      </style:paragraph-properties>
    </style:style>
    <style:style style:name="P733" style:family="paragraph" style:parent-style-name="Table_20_Paragraph">
      <style:paragraph-properties fo:margin-left="0.0437in" fo:margin-right="0.0209in" fo:line-height="0.1283in" fo:text-align="center" style:justify-single-word="false"/>
    </style:style>
    <style:style style:name="P734" style:family="paragraph" style:parent-style-name="Table_20_Paragraph">
      <style:paragraph-properties fo:margin-left="0.0445in" fo:margin-right="0in" fo:line-height="0.1283in" fo:text-align="center" style:justify-single-word="false"/>
    </style:style>
    <style:style style:name="P735" style:family="paragraph" style:parent-style-name="Table_20_Paragraph">
      <style:paragraph-properties fo:margin-left="0.0346in" fo:margin-right="0in" fo:line-height="0.1283in">
        <style:tab-stops>
          <style:tab-stop style:position="0.7681in"/>
        </style:tab-stops>
      </style:paragraph-properties>
    </style:style>
    <style:style style:name="P736" style:family="paragraph" style:parent-style-name="Table_20_Paragraph">
      <style:paragraph-properties fo:margin-left="0.0228in" fo:margin-right="0.0437in" fo:line-height="0.1283in" fo:text-align="center" style:justify-single-word="false"/>
    </style:style>
    <style:style style:name="P737" style:family="paragraph" style:parent-style-name="Table_20_Paragraph">
      <style:paragraph-properties fo:margin-left="0.0445in" fo:margin-right="0.0035in" fo:line-height="0.1283in" fo:text-align="center" style:justify-single-word="false"/>
    </style:style>
    <style:style style:name="P738" style:family="paragraph" style:parent-style-name="Table_20_Paragraph">
      <style:paragraph-properties fo:margin-left="0.0346in" fo:margin-right="0in" fo:line-height="0.1283in"/>
    </style:style>
    <style:style style:name="P739" style:family="paragraph" style:parent-style-name="Table_20_Paragraph">
      <style:text-properties style:font-name="Times New Roman" fo:font-size="7pt" style:font-size-asian="7pt"/>
    </style:style>
    <style:style style:name="P740" style:family="paragraph" style:parent-style-name="Heading_20_7">
      <style:paragraph-properties fo:margin-left="3.2362in" fo:margin-right="0in" fo:margin-top="0.1425in" fo:margin-bottom="0in" style:contextual-spacing="false" fo:line-height="0.1429in" fo:text-align="left" style:justify-single-word="false">
        <style:tab-stops>
          <style:tab-stop style:position="3.5299in"/>
          <style:tab-stop style:position="4.5744in"/>
          <style:tab-stop style:position="5.5417in"/>
        </style:tab-stops>
      </style:paragraph-properties>
    </style:style>
    <style:style style:name="P741" style:family="paragraph" style:parent-style-name="Text_20_body">
      <style:paragraph-properties fo:margin-left="3.2362in" fo:margin-right="2.1528in" fo:text-indent="-0.0008in" style:auto-text-indent="false">
        <style:tab-stops>
          <style:tab-stop style:position="3.6016in"/>
          <style:tab-stop style:position="3.9035in"/>
          <style:tab-stop style:position="4.3283in"/>
          <style:tab-stop style:position="4.5382in"/>
          <style:tab-stop style:position="4.8398in"/>
          <style:tab-stop style:position="5.1272in"/>
          <style:tab-stop style:position="5.5772in"/>
        </style:tab-stops>
      </style:paragraph-properties>
    </style:style>
    <style:style style:name="P742" style:family="paragraph" style:parent-style-name="Text_20_body">
      <style:paragraph-properties fo:margin-left="1.5791in" fo:margin-right="2.1508in" fo:margin-top="0.1354in" fo:margin-bottom="0in" style:contextual-spacing="false" fo:text-align="justify" style:justify-single-word="false" fo:text-indent="1.6571in" style:auto-text-indent="false"/>
    </style:style>
    <style:style style:name="P743" style:family="paragraph" style:parent-style-name="Text_20_body">
      <style:paragraph-properties fo:margin-top="0.0075in" fo:margin-bottom="0in" style:contextual-spacing="false"/>
      <style:text-properties style:font-name="Verdana" fo:font-size="7pt" style:font-size-asian="7pt"/>
    </style:style>
    <style:style style:name="P744" style:family="paragraph" style:parent-style-name="Table_20_Paragraph">
      <style:paragraph-properties fo:margin-left="0.2602in" fo:margin-right="0in"/>
    </style:style>
    <style:style style:name="P745" style:family="paragraph" style:parent-style-name="Table_20_Paragraph">
      <style:paragraph-properties fo:margin-left="0in" fo:margin-right="0.0201in" fo:text-align="center" style:justify-single-word="false"/>
    </style:style>
    <style:style style:name="P746" style:family="paragraph" style:parent-style-name="Table_20_Paragraph">
      <style:paragraph-properties fo:margin-left="0.0665in" fo:margin-right="0in"/>
    </style:style>
    <style:style style:name="P747" style:family="paragraph" style:parent-style-name="Table_20_Paragraph">
      <style:paragraph-properties fo:margin-left="0.3327in" fo:margin-right="0in" fo:margin-top="0.0244in" fo:margin-bottom="0in" style:contextual-spacing="false"/>
    </style:style>
    <style:style style:name="P748" style:family="paragraph" style:parent-style-name="Table_20_Paragraph">
      <style:paragraph-properties fo:margin-left="0.1417in" fo:margin-right="0in"/>
    </style:style>
    <style:style style:name="P749" style:family="paragraph" style:parent-style-name="Table_20_Paragraph">
      <style:paragraph-properties fo:margin-left="0.0181in" fo:margin-right="0in" fo:margin-top="0.0236in" fo:margin-bottom="0in" style:contextual-spacing="false" fo:text-align="center" style:justify-single-word="false"/>
    </style:style>
    <style:style style:name="P750" style:family="paragraph" style:parent-style-name="Table_20_Paragraph">
      <style:paragraph-properties fo:margin-left="0.0047in" fo:margin-right="0in" fo:margin-top="0.0236in" fo:margin-bottom="0in" style:contextual-spacing="false" fo:text-align="center" style:justify-single-word="false"/>
    </style:style>
    <style:style style:name="P751" style:family="paragraph" style:parent-style-name="Table_20_Paragraph">
      <style:paragraph-properties fo:margin-top="0.0425in" fo:margin-bottom="0in" style:contextual-spacing="false"/>
      <style:text-properties fo:font-size="5pt" style:font-size-asian="5pt"/>
    </style:style>
    <style:style style:name="P752" style:family="paragraph" style:parent-style-name="Table_20_Paragraph">
      <style:paragraph-properties fo:margin-left="0.0055in" fo:margin-right="0in" fo:margin-top="0.0008in" fo:margin-bottom="0in" style:contextual-spacing="false" fo:text-align="center" style:justify-single-word="false"/>
    </style:style>
    <style:style style:name="P753" style:family="paragraph" style:parent-style-name="Table_20_Paragraph">
      <style:paragraph-properties fo:margin-left="0.0063in" fo:margin-right="0in" fo:margin-top="0.0008in" fo:margin-bottom="0in" style:contextual-spacing="false" fo:text-align="center" style:justify-single-word="false"/>
    </style:style>
    <style:style style:name="P754" style:family="paragraph" style:parent-style-name="Table_20_Paragraph">
      <style:paragraph-properties fo:margin-left="0.0063in" fo:margin-right="0.0016in" fo:margin-top="0.0008in" fo:margin-bottom="0in" style:contextual-spacing="false" fo:text-align="center" style:justify-single-word="false"/>
    </style:style>
    <style:style style:name="P755" style:family="paragraph" style:parent-style-name="Table_20_Paragraph">
      <style:paragraph-properties fo:margin-left="0.0181in" fo:margin-right="0.0134in" fo:margin-top="0.0008in" fo:margin-bottom="0in" style:contextual-spacing="false" fo:text-align="center" style:justify-single-word="false"/>
    </style:style>
    <style:style style:name="P756" style:family="paragraph" style:parent-style-name="Table_20_Paragraph">
      <style:paragraph-properties fo:margin-left="0.0047in" fo:margin-right="0in" fo:margin-top="0.0008in" fo:margin-bottom="0in" style:contextual-spacing="false" fo:text-align="center" style:justify-single-word="false"/>
    </style:style>
    <style:style style:name="P757" style:family="paragraph" style:parent-style-name="Table_20_Paragraph">
      <style:paragraph-properties fo:margin-left="0.0035in" fo:margin-right="0in" fo:margin-top="0.0008in" fo:margin-bottom="0in" style:contextual-spacing="false" fo:text-align="center" style:justify-single-word="false"/>
    </style:style>
    <style:style style:name="P758" style:family="paragraph" style:parent-style-name="Table_20_Paragraph">
      <style:paragraph-properties fo:margin-top="0.002in" fo:margin-bottom="0in" style:contextual-spacing="false"/>
      <style:text-properties fo:font-size="5pt" style:font-size-asian="5pt"/>
    </style:style>
    <style:style style:name="P759" style:family="paragraph" style:parent-style-name="Table_20_Paragraph">
      <style:paragraph-properties fo:margin-left="0.3173in" fo:margin-right="0.0756in" fo:line-height="98%" fo:text-indent="-0.2327in" style:auto-text-indent="false"/>
    </style:style>
    <style:style style:name="P760" style:family="paragraph" style:parent-style-name="Table_20_Paragraph">
      <style:paragraph-properties fo:margin-left="0.2035in" fo:margin-right="0in" fo:line-height="98%" fo:text-indent="-0.0709in" style:auto-text-indent="false"/>
    </style:style>
    <style:style style:name="P761" style:family="paragraph" style:parent-style-name="Table_20_Paragraph">
      <style:paragraph-properties fo:margin-left="0.0181in" fo:margin-right="0.0134in" fo:text-align="center" style:justify-single-word="false"/>
    </style:style>
    <style:style style:name="P762" style:family="paragraph" style:parent-style-name="Table_20_Paragraph">
      <style:paragraph-properties fo:margin-left="0.0047in" fo:margin-right="0in" fo:text-align="center" style:justify-single-word="false"/>
    </style:style>
    <style:style style:name="P763" style:family="paragraph" style:parent-style-name="Table_20_Paragraph">
      <style:paragraph-properties fo:margin-left="0.0035in" fo:margin-right="0in" fo:text-align="center" style:justify-single-word="false"/>
    </style:style>
    <style:style style:name="P764" style:family="paragraph" style:parent-style-name="Table_20_Paragraph">
      <style:paragraph-properties fo:margin-left="0.0063in" fo:margin-right="0.0008in" fo:margin-top="0.0008in" fo:margin-bottom="0in" style:contextual-spacing="false" fo:text-align="center" style:justify-single-word="false"/>
    </style:style>
    <style:style style:name="P765" style:family="paragraph" style:parent-style-name="Table_20_Paragraph">
      <style:paragraph-properties fo:margin-left="0.3335in" fo:margin-right="0in" fo:line-height="98%" fo:text-indent="-0.1228in" style:auto-text-indent="false"/>
    </style:style>
    <style:style style:name="P766" style:family="paragraph" style:parent-style-name="Table_20_Paragraph">
      <style:paragraph-properties fo:margin-left="0.1472in" fo:margin-right="0.1346in" fo:line-height="98%" fo:text-indent="0.1693in" style:auto-text-indent="false"/>
    </style:style>
    <style:style style:name="P767" style:family="paragraph" style:parent-style-name="Standard">
      <style:paragraph-properties fo:margin-left="3.2354in" fo:margin-right="0in" fo:margin-top="0.1165in" fo:margin-bottom="0in" style:contextual-spacing="false" fo:line-height="0.1429in" fo:text-align="left" style:justify-single-word="false" fo:text-indent="0in" style:auto-text-indent="false"/>
    </style:style>
    <style:style style:name="P768" style:family="paragraph" style:parent-style-name="Text_20_body">
      <style:paragraph-properties fo:margin-left="1.5516in" fo:margin-right="0in" fo:line-height="0.1429in"/>
    </style:style>
    <style:style style:name="P769" style:family="paragraph" style:parent-style-name="Text_20_body">
      <style:paragraph-properties fo:margin-top="0.1398in" fo:margin-bottom="0in" style:contextual-spacing="false"/>
      <style:text-properties style:font-name="Verdana"/>
    </style:style>
    <style:style style:name="P770" style:family="paragraph" style:parent-style-name="Text_20_body">
      <style:paragraph-properties fo:margin-left="0in" fo:margin-right="0.5756in" fo:text-align="center" style:justify-single-word="false"/>
    </style:style>
    <style:style style:name="P771" style:family="paragraph" style:parent-style-name="Heading_20_7">
      <style:paragraph-properties fo:margin-left="0in" fo:margin-right="0.572in" fo:line-height="0.1429in"/>
    </style:style>
    <style:style style:name="P772" style:family="paragraph" style:parent-style-name="Standard">
      <style:paragraph-properties fo:margin-left="0in" fo:margin-right="0.572in" fo:margin-top="0in" fo:margin-bottom="0in" style:contextual-spacing="false" fo:line-height="0.1429in" fo:text-align="center" style:justify-single-word="false" fo:text-indent="0in" style:auto-text-indent="false"/>
    </style:style>
    <style:style style:name="P773" style:family="paragraph" style:parent-style-name="Text_20_body" style:master-page-name="Converted26">
      <style:paragraph-properties style:page-number="auto"/>
      <style:text-properties style:font-name="Verdana" fo:font-weight="bold" style:font-weight-asian="bold"/>
    </style:style>
    <style:style style:name="P774" style:family="paragraph" style:parent-style-name="Text_20_body">
      <style:paragraph-properties fo:margin-top="0.0591in" fo:margin-bottom="0in" style:contextual-spacing="false"/>
      <style:text-properties style:font-name="Verdana" fo:font-weight="bold" style:font-weight-asian="bold"/>
    </style:style>
    <style:style style:name="P775" style:family="paragraph" style:parent-style-name="Standard">
      <style:paragraph-properties fo:margin-left="1.6291in" fo:margin-right="0in" fo:margin-top="0in" fo:margin-bottom="0in" style:contextual-spacing="false" fo:text-align="left" style:justify-single-word="false" fo:text-indent="0in" style:auto-text-indent="false"/>
    </style:style>
    <style:style style:name="P776" style:family="paragraph" style:parent-style-name="Heading_20_7">
      <style:paragraph-properties fo:margin-left="3.2701in" fo:margin-right="2.15in" fo:margin-top="0.1417in" fo:margin-bottom="0in" style:contextual-spacing="false" fo:text-align="justify" style:justify-single-word="false"/>
    </style:style>
    <style:style style:name="P777" style:family="paragraph" style:parent-style-name="Standard">
      <style:paragraph-properties fo:margin-left="3.2909in" fo:margin-right="0in" fo:margin-top="0.1409in" fo:margin-bottom="0in" style:contextual-spacing="false" fo:line-height="0.1429in" fo:text-align="justify" style:justify-single-word="false" fo:text-indent="0in" style:auto-text-indent="false"/>
    </style:style>
    <style:style style:name="P778" style:family="paragraph" style:parent-style-name="Text_20_body">
      <style:paragraph-properties fo:margin-left="3.2909in" fo:margin-right="2.1201in" fo:text-align="justify" style:justify-single-word="false"/>
    </style:style>
    <style:style style:name="P779" style:family="paragraph" style:parent-style-name="Standard">
      <style:paragraph-properties fo:margin-left="1.6366in" fo:margin-right="2.1209in" fo:margin-top="0.1374in" fo:margin-bottom="0in" style:contextual-spacing="false" fo:text-align="justify" style:justify-single-word="false" fo:text-indent="1.648in" style:auto-text-indent="false"/>
    </style:style>
    <style:style style:name="P780" style:family="paragraph" style:parent-style-name="Text_20_body">
      <style:paragraph-properties fo:margin-top="0.0839in" fo:margin-bottom="0in" style:contextual-spacing="false"/>
      <style:text-properties style:font-name="Verdana" fo:font-size="10pt" style:font-size-asian="10pt"/>
    </style:style>
    <style:style style:name="P781" style:family="paragraph" style:parent-style-name="Table_20_Paragraph">
      <style:paragraph-properties fo:margin-left="0.0354in" fo:margin-right="0.0299in" fo:margin-top="0.0307in" fo:margin-bottom="0in" style:contextual-spacing="false" fo:text-align="center" style:justify-single-word="false"/>
    </style:style>
    <style:style style:name="P782" style:family="paragraph" style:parent-style-name="Table_20_Paragraph">
      <style:paragraph-properties fo:margin-left="0.0063in" fo:margin-right="0in" fo:margin-top="0.0307in" fo:margin-bottom="0in" style:contextual-spacing="false" fo:text-align="center" style:justify-single-word="false"/>
    </style:style>
    <style:style style:name="P783" style:family="paragraph" style:parent-style-name="Table_20_Paragraph">
      <style:paragraph-properties fo:margin-left="0.0346in" fo:margin-right="0.0291in" fo:margin-top="0.0307in" fo:margin-bottom="0in" style:contextual-spacing="false" fo:text-align="center" style:justify-single-word="false"/>
    </style:style>
    <style:style style:name="P784" style:family="paragraph" style:parent-style-name="Table_20_Paragraph">
      <style:paragraph-properties fo:margin-top="0.0264in" fo:margin-bottom="0in" style:contextual-spacing="false"/>
      <style:text-properties fo:font-size="6pt" style:font-size-asian="6pt"/>
    </style:style>
    <style:style style:name="P785" style:family="paragraph" style:parent-style-name="Table_20_Paragraph">
      <style:paragraph-properties fo:margin-left="0.0354in" fo:margin-right="0in" fo:text-align="center" style:justify-single-word="false"/>
    </style:style>
    <style:style style:name="P786" style:family="paragraph" style:parent-style-name="Table_20_Paragraph">
      <style:paragraph-properties fo:margin-left="0.0346in" fo:margin-right="0in" fo:text-align="center" style:justify-single-word="false"/>
    </style:style>
    <style:style style:name="P787" style:family="paragraph" style:parent-style-name="Text_20_body">
      <style:paragraph-properties fo:margin-left="1.6366in" fo:margin-right="2.1236in" fo:margin-top="0.1161in" fo:margin-bottom="0in" style:contextual-spacing="false" fo:text-align="justify" style:justify-single-word="false" fo:text-indent="1.648in" style:auto-text-indent="false"/>
    </style:style>
    <style:style style:name="P788" style:family="paragraph" style:parent-style-name="Standard">
      <style:paragraph-properties fo:margin-left="3.2846in" fo:margin-right="0in" fo:margin-top="0.1398in" fo:margin-bottom="0in" style:contextual-spacing="false" fo:line-height="0.1429in" fo:text-align="left" style:justify-single-word="false" fo:text-indent="0in" style:auto-text-indent="false"/>
    </style:style>
    <style:style style:name="P789" style:family="paragraph" style:parent-style-name="Text_20_body">
      <style:paragraph-properties fo:margin-left="1.6366in" fo:margin-right="0in" fo:line-height="0.1429in"/>
    </style:style>
    <style:style style:name="P790" style:family="paragraph" style:parent-style-name="Text_20_body">
      <style:paragraph-properties fo:margin-top="0.0665in" fo:margin-bottom="0in" style:contextual-spacing="false"/>
      <style:text-properties style:font-name="Verdana"/>
    </style:style>
    <style:style style:name="P791" style:family="paragraph" style:parent-style-name="Text_20_body">
      <style:paragraph-properties fo:margin-left="2.1508in" fo:margin-right="0in"/>
    </style:style>
    <style:style style:name="P792" style:family="paragraph" style:parent-style-name="Text_20_body">
      <style:paragraph-properties fo:margin-top="0.1409in" fo:margin-bottom="0in" style:contextual-spacing="false"/>
      <style:text-properties style:font-name="Verdana"/>
    </style:style>
    <style:style style:name="P793" style:family="paragraph" style:parent-style-name="Heading_20_7">
      <style:paragraph-properties fo:margin-left="2.3217in" fo:margin-right="2.6728in" fo:margin-top="0in" fo:margin-bottom="0in" style:contextual-spacing="false" fo:text-align="left" style:justify-single-word="false" fo:text-indent="0.3957in" style:auto-text-indent="false"/>
    </style:style>
    <style:style style:name="P794" style:family="paragraph" style:parent-style-name="Text_20_body" style:master-page-name="Converted27">
      <style:paragraph-properties style:page-number="auto"/>
      <style:text-properties style:font-name="Verdana" fo:font-weight="bold" style:font-weight-asian="bold"/>
    </style:style>
    <style:style style:name="P795" style:family="paragraph" style:parent-style-name="Text_20_body">
      <style:paragraph-properties fo:margin-top="0.0598in" fo:margin-bottom="0in" style:contextual-spacing="false"/>
      <style:text-properties style:font-name="Verdana" fo:font-weight="bold" style:font-weight-asian="bold"/>
    </style:style>
    <style:style style:name="P796" style:family="paragraph" style:parent-style-name="Standard">
      <style:paragraph-properties fo:margin-left="1.6201in" fo:margin-right="0in" fo:margin-top="0in" fo:margin-bottom="0in" style:contextual-spacing="false" fo:text-align="left" style:justify-single-word="false" fo:text-indent="0in" style:auto-text-indent="false"/>
    </style:style>
    <style:style style:name="P797" style:family="paragraph" style:parent-style-name="Text_20_body">
      <style:paragraph-properties fo:margin-top="0.0043in" fo:margin-bottom="0in" style:contextual-spacing="false"/>
      <style:text-properties style:font-name="Verdana" fo:font-weight="bold" style:font-weight-asian="bold"/>
    </style:style>
    <style:style style:name="P798" style:family="paragraph" style:parent-style-name="Heading_20_7">
      <style:paragraph-properties fo:margin-left="3.3134in" fo:margin-right="1.9972in" fo:line-height="101%" fo:text-align="justify" style:justify-single-word="false"/>
    </style:style>
    <style:style style:name="P799" style:family="paragraph" style:parent-style-name="Standard">
      <style:paragraph-properties fo:margin-left="3.3134in" fo:margin-right="0in" fo:margin-top="0.0008in" fo:margin-bottom="0in" style:contextual-spacing="false" fo:text-align="justify" style:justify-single-word="false" fo:text-indent="0in" style:auto-text-indent="false"/>
    </style:style>
    <style:style style:name="P800" style:family="paragraph" style:parent-style-name="Text_20_body">
      <style:paragraph-properties fo:margin-left="3.3126in" fo:margin-right="1.998in" fo:margin-top="0.0016in" fo:margin-bottom="0in" style:contextual-spacing="false" fo:line-height="101%" fo:text-align="justify" style:justify-single-word="false"/>
    </style:style>
    <style:style style:name="P801" style:family="paragraph" style:parent-style-name="Heading_20_7">
      <style:paragraph-properties fo:margin-left="0in" fo:margin-right="0.5882in" fo:margin-top="0.1173in" fo:margin-bottom="0in" style:contextual-spacing="false"/>
      <style:text-properties fo:letter-spacing="-0.0016in"/>
    </style:style>
    <style:style style:name="P802" style:family="paragraph" style:parent-style-name="Text_20_body">
      <style:paragraph-properties fo:margin-top="0.0035in" fo:margin-bottom="0in" style:contextual-spacing="false"/>
      <style:text-properties style:font-name="Verdana" fo:font-weight="bold" style:font-weight-asian="bold"/>
    </style:style>
    <style:style style:name="P803" style:family="paragraph" style:parent-style-name="Standard">
      <style:paragraph-properties fo:margin-left="1.5634in" fo:margin-right="1.9953in" fo:margin-top="0in" fo:margin-bottom="0in" style:contextual-spacing="false" fo:line-height="101%" fo:text-align="justify" style:justify-single-word="false" fo:text-indent="1.7492in" style:auto-text-indent="false"/>
    </style:style>
    <style:style style:name="P804" style:family="paragraph" style:parent-style-name="Text_20_body">
      <style:paragraph-properties fo:margin-top="0.0102in" fo:margin-bottom="0.0008in" style:contextual-spacing="false"/>
      <style:text-properties style:font-name="Verdana" fo:font-size="10pt" style:font-size-asian="10pt"/>
    </style:style>
    <style:style style:name="P805" style:family="paragraph" style:parent-style-name="Table_20_Paragraph">
      <style:paragraph-properties fo:margin-top="0.0665in" fo:margin-bottom="0in" style:contextual-spacing="false"/>
      <style:text-properties fo:font-size="5pt" style:font-size-asian="5pt"/>
    </style:style>
    <style:style style:name="P806" style:family="paragraph" style:parent-style-name="Table_20_Paragraph">
      <style:paragraph-properties fo:margin-left="0.0291in" fo:margin-right="0in" fo:margin-top="0.0008in" fo:margin-bottom="0in" style:contextual-spacing="false" fo:text-align="center" style:justify-single-word="false"/>
    </style:style>
    <style:style style:name="P807" style:family="paragraph" style:parent-style-name="Table_20_Paragraph">
      <style:paragraph-properties fo:margin-left="0.0319in" fo:margin-right="0in" fo:margin-top="0.0008in" fo:margin-bottom="0in" style:contextual-spacing="false" fo:text-align="center" style:justify-single-word="false"/>
    </style:style>
    <style:style style:name="P808" style:family="paragraph" style:parent-style-name="Table_20_Paragraph">
      <style:paragraph-properties fo:margin-left="0.0075in" fo:margin-right="0in" fo:margin-top="0.0008in" fo:margin-bottom="0in" style:contextual-spacing="false" fo:text-align="center" style:justify-single-word="false"/>
    </style:style>
    <style:style style:name="P809" style:family="paragraph" style:parent-style-name="Table_20_Paragraph">
      <style:paragraph-properties fo:margin-top="0.0244in" fo:margin-bottom="0in" style:contextual-spacing="false"/>
      <style:text-properties fo:font-size="5pt" style:font-size-asian="5pt"/>
    </style:style>
    <style:style style:name="P810" style:family="paragraph" style:parent-style-name="Table_20_Paragraph">
      <style:paragraph-properties fo:margin-left="0.0764in" fo:margin-right="0.0898in" fo:margin-top="0.0008in" fo:margin-bottom="0in" style:contextual-spacing="false" fo:text-indent="0.0055in" style:auto-text-indent="false"/>
    </style:style>
    <style:style style:name="P811" style:family="paragraph" style:parent-style-name="Table_20_Paragraph">
      <style:paragraph-properties fo:margin-left="0.0484in" fo:margin-right="0.0598in" fo:margin-top="0.0665in" fo:margin-bottom="0in" style:contextual-spacing="false" fo:text-align="center" style:justify-single-word="false"/>
    </style:style>
    <style:style style:name="P812" style:family="paragraph" style:parent-style-name="Table_20_Paragraph">
      <style:paragraph-properties fo:margin-left="0.0102in" fo:margin-right="0in" fo:margin-top="0.0008in" fo:margin-bottom="0in" style:contextual-spacing="false" fo:text-align="center" style:justify-single-word="false"/>
    </style:style>
    <style:style style:name="P813" style:family="paragraph" style:parent-style-name="Table_20_Paragraph">
      <style:paragraph-properties fo:margin-left="0.0319in" fo:margin-right="0.0283in" fo:text-align="center" style:justify-single-word="false"/>
    </style:style>
    <style:style style:name="P814" style:family="paragraph" style:parent-style-name="Table_20_Paragraph">
      <style:paragraph-properties fo:margin-left="0.0075in" fo:margin-right="0.0035in" fo:text-align="center" style:justify-single-word="false"/>
    </style:style>
    <style:style style:name="P815" style:family="paragraph" style:parent-style-name="Table_20_Paragraph">
      <style:paragraph-properties fo:margin-left="0.0043in" fo:margin-right="0in" fo:text-align="center" style:justify-single-word="false"/>
    </style:style>
    <style:style style:name="P816" style:family="paragraph" style:parent-style-name="Table_20_Paragraph">
      <style:paragraph-properties fo:margin-left="0.0047in" fo:margin-right="0.0008in" fo:text-align="center" style:justify-single-word="false"/>
    </style:style>
    <style:style style:name="P817" style:family="paragraph" style:parent-style-name="Table_20_Paragraph">
      <style:paragraph-properties fo:margin-left="0.0047in" fo:margin-right="0.002in" fo:text-align="center" style:justify-single-word="false"/>
    </style:style>
    <style:style style:name="P818" style:family="paragraph" style:parent-style-name="Text_20_body">
      <style:paragraph-properties fo:margin-top="0.0008in" fo:margin-bottom="0in" style:contextual-spacing="false"/>
      <style:text-properties style:font-name="Verdana"/>
    </style:style>
    <style:style style:name="P819" style:family="paragraph" style:parent-style-name="Standard">
      <style:paragraph-properties fo:margin-left="3.3126in" fo:margin-right="0in" fo:margin-top="0.0008in" fo:margin-bottom="0in" style:contextual-spacing="false" fo:text-align="left" style:justify-single-word="false" fo:text-indent="0in" style:auto-text-indent="false"/>
    </style:style>
    <style:style style:name="P820" style:family="paragraph" style:parent-style-name="Text_20_body">
      <style:paragraph-properties fo:margin-left="1.5917in" fo:margin-right="0in" fo:margin-top="0.0016in" fo:margin-bottom="0in" style:contextual-spacing="false"/>
    </style:style>
    <style:style style:name="P821" style:family="paragraph" style:parent-style-name="Text_20_body">
      <style:paragraph-properties fo:margin-left="0in" fo:margin-right="0.6008in" fo:margin-top="0.1398in" fo:margin-bottom="0in" style:contextual-spacing="false" fo:text-align="center" style:justify-single-word="false"/>
    </style:style>
    <style:style style:name="P822" style:family="paragraph" style:parent-style-name="Text_20_body">
      <style:paragraph-properties fo:margin-top="0.0071in" fo:margin-bottom="0in" style:contextual-spacing="false"/>
      <style:text-properties style:font-name="Verdana"/>
    </style:style>
    <style:style style:name="P823" style:family="paragraph" style:parent-style-name="Heading_20_7">
      <style:paragraph-properties fo:margin-left="0in" fo:margin-right="0.602in"/>
    </style:style>
    <style:style style:name="P824" style:family="paragraph" style:parent-style-name="Standard">
      <style:paragraph-properties fo:margin-left="0in" fo:margin-right="0.602in" fo:margin-top="0.0311in" fo:margin-bottom="0in" style:contextual-spacing="false" fo:text-align="center" style:justify-single-word="false" fo:text-indent="0in" style:auto-text-indent="false"/>
    </style:style>
    <style:style style:name="P825" style:family="paragraph" style:parent-style-name="Text_20_body" style:master-page-name="Converted28">
      <style:paragraph-properties style:page-number="auto"/>
      <style:text-properties style:font-name="Verdana" fo:font-weight="bold" style:font-weight-asian="bold"/>
    </style:style>
    <style:style style:name="P826" style:family="paragraph" style:parent-style-name="Text_20_body">
      <style:paragraph-properties fo:margin-top="0.1382in" fo:margin-bottom="0in" style:contextual-spacing="false"/>
      <style:text-properties style:font-name="Verdana" fo:font-weight="bold" style:font-weight-asian="bold"/>
    </style:style>
    <style:style style:name="P827" style:family="paragraph" style:parent-style-name="Standard">
      <style:paragraph-properties fo:margin-left="1.5189in" fo:margin-right="0in" fo:margin-top="0in" fo:margin-bottom="0in" style:contextual-spacing="false" fo:text-align="left" style:justify-single-word="false" fo:text-indent="0in" style:auto-text-indent="false"/>
    </style:style>
    <style:style style:name="P828" style:family="paragraph" style:parent-style-name="Heading_20_7">
      <style:paragraph-properties fo:margin-left="3.2043in" fo:margin-right="2.0846in" fo:text-align="left" style:justify-single-word="false">
        <style:tab-stops>
          <style:tab-stop style:position="3.8744in"/>
          <style:tab-stop style:position="4.478in"/>
          <style:tab-stop style:position="5.6075in"/>
        </style:tab-stops>
      </style:paragraph-properties>
    </style:style>
    <style:style style:name="P829" style:family="paragraph" style:parent-style-name="Standard">
      <style:paragraph-properties fo:margin-left="3.2043in" fo:margin-right="0in" fo:margin-top="0.0008in" fo:margin-bottom="0in" style:contextual-spacing="false" fo:text-align="justify" style:justify-single-word="false" fo:text-indent="0in" style:auto-text-indent="false"/>
    </style:style>
    <style:style style:name="P830" style:family="paragraph" style:parent-style-name="Text_20_body">
      <style:paragraph-properties fo:margin-left="3.2043in" fo:margin-right="2.0016in" fo:margin-top="0.0008in" fo:margin-bottom="0in" style:contextual-spacing="false" fo:text-align="justify" style:justify-single-word="false"/>
    </style:style>
    <style:style style:name="P831" style:family="paragraph" style:parent-style-name="Text_20_body">
      <style:paragraph-properties fo:margin-top="0.0016in" fo:margin-bottom="0in" style:contextual-spacing="false"/>
      <style:text-properties style:font-name="Verdana"/>
    </style:style>
    <style:style style:name="P832" style:family="paragraph" style:parent-style-name="Heading_20_7">
      <style:paragraph-properties fo:margin-left="3.2043in" fo:margin-right="0in" fo:text-align="left" style:justify-single-word="false"/>
      <style:text-properties fo:letter-spacing="-0.0016in"/>
    </style:style>
    <style:style style:name="P833" style:family="paragraph" style:parent-style-name="Text_20_body">
      <style:paragraph-properties fo:margin-left="1.5189in" fo:margin-right="1.9728in" fo:text-align="justify" style:justify-single-word="false" fo:text-indent="1.6854in" style:auto-text-indent="false"/>
    </style:style>
    <style:style style:name="P834" style:family="paragraph" style:parent-style-name="Table_20_Paragraph">
      <style:paragraph-properties fo:margin-left="0.0193in" fo:margin-right="0.0138in" fo:margin-top="0.0654in" fo:margin-bottom="0in" style:contextual-spacing="false" fo:text-align="center" style:justify-single-word="false"/>
    </style:style>
    <style:style style:name="P835" style:family="paragraph" style:parent-style-name="Table_20_Paragraph">
      <style:paragraph-properties fo:margin-left="0.0075in" fo:margin-right="0in" fo:margin-top="0.0654in" fo:margin-bottom="0in" style:contextual-spacing="false" fo:text-align="center" style:justify-single-word="false"/>
    </style:style>
    <style:style style:name="P836" style:family="paragraph" style:parent-style-name="Table_20_Paragraph">
      <style:paragraph-properties fo:margin-left="0.0209in" fo:margin-right="0.011in" fo:margin-top="0.0654in" fo:margin-bottom="0in" style:contextual-spacing="false" fo:text-align="center" style:justify-single-word="false"/>
    </style:style>
    <style:style style:name="P837" style:family="paragraph" style:parent-style-name="Table_20_Paragraph">
      <style:paragraph-properties fo:margin-left="0.1409in" fo:margin-right="0in" fo:margin-top="0.0654in" fo:margin-bottom="0in" style:contextual-spacing="false"/>
    </style:style>
    <style:style style:name="P838" style:family="paragraph" style:parent-style-name="Table_20_Paragraph">
      <style:paragraph-properties fo:margin-left="0.0209in" fo:margin-right="0.0075in" fo:margin-top="0.0654in" fo:margin-bottom="0in" style:contextual-spacing="false" fo:text-align="center" style:justify-single-word="false"/>
    </style:style>
    <style:style style:name="P839" style:family="paragraph" style:parent-style-name="Table_20_Paragraph">
      <style:paragraph-properties fo:margin-left="0.0193in" fo:margin-right="0.0055in" fo:margin-top="0.0654in" fo:margin-bottom="0in" style:contextual-spacing="false" fo:text-align="center" style:justify-single-word="false"/>
    </style:style>
    <style:style style:name="P840" style:family="paragraph" style:parent-style-name="Table_20_Paragraph">
      <style:paragraph-properties fo:margin-left="0.1102in" fo:margin-right="0.022in" fo:margin-top="0.0256in" fo:margin-bottom="0in" style:contextual-spacing="false" fo:text-indent="-0.0693in" style:auto-text-indent="false"/>
    </style:style>
    <style:style style:name="P841" style:family="paragraph" style:parent-style-name="Table_20_Paragraph">
      <style:paragraph-properties fo:margin-left="0.1362in" fo:margin-right="0.0457in" fo:margin-top="0.0256in" fo:margin-bottom="0in" style:contextual-spacing="false" fo:text-indent="-0.0709in" style:auto-text-indent="false"/>
    </style:style>
    <style:style style:name="P842" style:family="paragraph" style:parent-style-name="Table_20_Paragraph">
      <style:paragraph-properties fo:margin-top="0.0665in" fo:margin-bottom="0in" style:contextual-spacing="false"/>
      <style:text-properties fo:font-size="4pt" style:font-size-asian="4pt"/>
    </style:style>
    <style:style style:name="P843" style:family="paragraph" style:parent-style-name="Table_20_Paragraph">
      <style:paragraph-properties fo:margin-left="0.0055in" fo:margin-right="0.0193in" fo:text-align="center" style:justify-single-word="false"/>
    </style:style>
    <style:style style:name="P844" style:family="paragraph" style:parent-style-name="Table_20_Paragraph">
      <style:paragraph-properties fo:margin-top="0.0307in" fo:margin-bottom="0in" style:contextual-spacing="false"/>
      <style:text-properties fo:font-size="4pt" style:font-size-asian="4pt"/>
    </style:style>
    <style:style style:name="P845" style:family="paragraph" style:parent-style-name="Table_20_Paragraph">
      <style:paragraph-properties fo:margin-left="0.2382in" fo:margin-right="0in" fo:line-height="107%" fo:text-indent="-0.1646in" style:auto-text-indent="false"/>
    </style:style>
    <style:style style:name="P846" style:family="paragraph" style:parent-style-name="Table_20_Paragraph">
      <style:paragraph-properties fo:margin-left="0.0327in" fo:margin-right="0.0425in" fo:line-height="107%" fo:text-indent="0.0681in" style:auto-text-indent="false"/>
    </style:style>
    <style:style style:name="P847" style:family="paragraph" style:parent-style-name="Table_20_Paragraph">
      <style:paragraph-properties fo:margin-left="0.0134in" fo:margin-right="0.0209in" fo:text-align="center" style:justify-single-word="false"/>
    </style:style>
    <style:style style:name="P848" style:family="paragraph" style:parent-style-name="Table_20_Paragraph">
      <style:paragraph-properties fo:margin-left="0in" fo:margin-right="0.0055in" fo:text-align="center" style:justify-single-word="false"/>
    </style:style>
    <style:style style:name="P849" style:family="paragraph" style:parent-style-name="Table_20_Paragraph">
      <style:paragraph-properties fo:margin-left="0.1437in" fo:margin-right="0in"/>
    </style:style>
    <style:style style:name="P850" style:family="paragraph" style:parent-style-name="Table_20_Paragraph">
      <style:paragraph-properties fo:margin-left="0.1819in" fo:margin-right="0in" fo:margin-top="0.0047in" fo:margin-bottom="0in" style:contextual-spacing="false"/>
    </style:style>
    <style:style style:name="P851" style:family="paragraph" style:parent-style-name="Table_20_Paragraph">
      <style:paragraph-properties fo:margin-left="0.1047in" fo:margin-right="0in"/>
    </style:style>
    <style:style style:name="P852" style:family="paragraph" style:parent-style-name="Table_20_Paragraph">
      <style:paragraph-properties fo:margin-left="0.1335in" fo:margin-right="0in" fo:margin-top="0.0047in" fo:margin-bottom="0in" style:contextual-spacing="false"/>
    </style:style>
    <style:style style:name="P853" style:family="paragraph" style:parent-style-name="Text_20_body">
      <style:paragraph-properties fo:margin-left="3.2043in" fo:margin-right="0in" fo:margin-top="0.1354in" fo:margin-bottom="0in" style:contextual-spacing="false"/>
    </style:style>
    <style:style style:name="P854" style:family="paragraph" style:parent-style-name="Text_20_body">
      <style:paragraph-properties fo:margin-left="1.5189in" fo:margin-right="0in" fo:margin-top="0.0016in" fo:margin-bottom="0in" style:contextual-spacing="false"/>
    </style:style>
    <style:style style:name="P855" style:family="paragraph" style:parent-style-name="Text_20_body">
      <style:paragraph-properties fo:margin-top="0.139in" fo:margin-bottom="0in" style:contextual-spacing="false"/>
      <style:text-properties style:font-name="Verdana"/>
    </style:style>
    <style:style style:name="P856" style:family="paragraph" style:parent-style-name="Text_20_body">
      <style:paragraph-properties fo:margin-left="0in" fo:margin-right="0.5689in" fo:text-align="center" style:justify-single-word="false"/>
    </style:style>
    <style:style style:name="P857" style:family="paragraph" style:parent-style-name="Text_20_body">
      <style:paragraph-properties fo:margin-top="0.0043in" fo:margin-bottom="0in" style:contextual-spacing="false"/>
      <style:text-properties style:font-name="Verdana"/>
    </style:style>
    <style:style style:name="P858" style:family="paragraph" style:parent-style-name="Heading_20_7">
      <style:paragraph-properties fo:margin-left="0in" fo:margin-right="0.5654in"/>
    </style:style>
    <style:style style:name="P859" style:family="paragraph" style:parent-style-name="Heading_20_8">
      <style:paragraph-properties fo:margin-left="0in" fo:margin-right="0.5661in" fo:margin-top="0.0016in" fo:margin-bottom="0in" style:contextual-spacing="false" fo:text-align="center" style:justify-single-word="false"/>
    </style:style>
    <style:style style:name="P860" style:family="paragraph" style:parent-style-name="Text_20_body" style:master-page-name="Converted29">
      <style:paragraph-properties style:page-number="auto"/>
      <style:text-properties style:font-name="Verdana" fo:font-size="7.5pt" fo:font-weight="bold" style:font-size-asian="7.5pt" style:font-weight-asian="bold"/>
    </style:style>
    <style:style style:name="P861" style:family="paragraph" style:parent-style-name="Text_20_body">
      <style:paragraph-properties fo:margin-top="0.1075in" fo:margin-bottom="0in" style:contextual-spacing="false"/>
      <style:text-properties style:font-name="Verdana" fo:font-size="7.5pt" fo:font-weight="bold" style:font-size-asian="7.5pt" style:font-weight-asian="bold"/>
    </style:style>
    <style:style style:name="P862" style:family="paragraph" style:parent-style-name="Standard">
      <style:paragraph-properties fo:margin-left="1.6874in" fo:margin-right="0in" fo:margin-top="0in" fo:margin-bottom="0in" style:contextual-spacing="false" fo:text-align="left" style:justify-single-word="false" fo:text-indent="0in" style:auto-text-indent="false"/>
    </style:style>
    <style:style style:name="P863" style:family="paragraph" style:parent-style-name="Text_20_body">
      <style:paragraph-properties fo:margin-top="0.0091in" fo:margin-bottom="0in" style:contextual-spacing="false"/>
      <style:text-properties style:font-name="Verdana" fo:font-size="7.5pt" fo:font-weight="bold" style:font-size-asian="7.5pt" style:font-weight-asian="bold"/>
    </style:style>
    <style:style style:name="P864" style:family="paragraph" style:parent-style-name="Standard">
      <style:paragraph-properties fo:margin-left="3.3571in" fo:margin-right="1.9654in" fo:margin-top="0in" fo:margin-bottom="0in" style:contextual-spacing="false" fo:line-height="103%" fo:text-align="justify" style:justify-single-word="false" fo:text-indent="0in" style:auto-text-indent="false"/>
    </style:style>
    <style:style style:name="P865" style:family="paragraph" style:parent-style-name="Standard">
      <style:paragraph-properties fo:margin-left="3.3571in" fo:margin-right="0in" fo:margin-top="0in" fo:margin-bottom="0in" style:contextual-spacing="false" fo:text-align="justify" style:justify-single-word="false" fo:text-indent="0in" style:auto-text-indent="false"/>
    </style:style>
    <style:style style:name="P866" style:family="paragraph" style:parent-style-name="Standard">
      <style:paragraph-properties fo:margin-left="3.3563in" fo:margin-right="1.9634in" fo:margin-top="0.0043in" fo:margin-bottom="0in" style:contextual-spacing="false" fo:line-height="103%" fo:text-align="justify" style:justify-single-word="false" fo:text-indent="0in" style:auto-text-indent="false"/>
    </style:style>
    <style:style style:name="P867" style:family="paragraph" style:parent-style-name="Text_20_body">
      <style:paragraph-properties fo:margin-top="0.0075in" fo:margin-bottom="0in" style:contextual-spacing="false"/>
      <style:text-properties style:font-name="Verdana" fo:font-size="7.5pt" fo:font-weight="bold" style:font-size-asian="7.5pt" style:font-weight-asian="bold"/>
    </style:style>
    <style:style style:name="P868" style:family="paragraph" style:parent-style-name="Standard">
      <style:paragraph-properties fo:margin-left="3.3563in" fo:margin-right="0in" fo:margin-top="0in" fo:margin-bottom="0in" style:contextual-spacing="false" fo:text-align="justify" style:justify-single-word="false" fo:text-indent="0in" style:auto-text-indent="false"/>
    </style:style>
    <style:style style:name="P869" style:family="paragraph" style:parent-style-name="Standard">
      <style:paragraph-properties fo:margin-left="1.6874in" fo:margin-right="1.9618in" fo:margin-top="0.0043in" fo:margin-bottom="0in" style:contextual-spacing="false" fo:line-height="103%" fo:text-align="justify" style:justify-single-word="false" fo:text-indent="0in" style:auto-text-indent="false"/>
    </style:style>
    <style:style style:name="P870" style:family="paragraph" style:parent-style-name="Table_20_Paragraph">
      <style:paragraph-properties fo:margin-left="0.0055in" fo:margin-right="0in" fo:margin-top="0.0362in" fo:margin-bottom="0in" style:contextual-spacing="false" fo:text-align="center" style:justify-single-word="false"/>
    </style:style>
    <style:style style:name="P871" style:family="paragraph" style:parent-style-name="Table_20_Paragraph">
      <style:paragraph-properties fo:margin-left="0.0063in" fo:margin-right="0in" fo:margin-top="0.0362in" fo:margin-bottom="0in" style:contextual-spacing="false" fo:text-align="center" style:justify-single-word="false"/>
    </style:style>
    <style:style style:name="P872" style:family="paragraph" style:parent-style-name="Table_20_Paragraph">
      <style:paragraph-properties fo:margin-left="0.0043in" fo:margin-right="0in" fo:margin-top="0.0362in" fo:margin-bottom="0in" style:contextual-spacing="false" fo:text-align="center" style:justify-single-word="false"/>
    </style:style>
    <style:style style:name="P873" style:family="paragraph" style:parent-style-name="Table_20_Paragraph">
      <style:paragraph-properties fo:margin-left="0.0055in" fo:margin-right="0in" fo:margin-top="0.0516in" fo:margin-bottom="0in" style:contextual-spacing="false" fo:text-align="center" style:justify-single-word="false"/>
    </style:style>
    <style:style style:name="P874" style:family="paragraph" style:parent-style-name="Table_20_Paragraph">
      <style:paragraph-properties fo:margin-left="0.0063in" fo:margin-right="0.0016in" fo:margin-top="0.0516in" fo:margin-bottom="0in" style:contextual-spacing="false" fo:text-align="center" style:justify-single-word="false"/>
    </style:style>
    <style:style style:name="P875" style:family="paragraph" style:parent-style-name="Table_20_Paragraph">
      <style:paragraph-properties fo:margin-left="0.0055in" fo:margin-right="0.0008in" fo:margin-top="0.0516in" fo:margin-bottom="0in" style:contextual-spacing="false" fo:text-align="center" style:justify-single-word="false"/>
    </style:style>
    <style:style style:name="P876" style:family="paragraph" style:parent-style-name="Table_20_Paragraph">
      <style:paragraph-properties fo:margin-left="0.0043in" fo:margin-right="0in" fo:margin-top="0.0516in" fo:margin-bottom="0in" style:contextual-spacing="false" fo:text-align="center" style:justify-single-word="false"/>
    </style:style>
    <style:style style:name="P877" style:family="paragraph" style:parent-style-name="Text_20_body">
      <style:paragraph-properties fo:margin-top="0.0126in" fo:margin-bottom="0in" style:contextual-spacing="false"/>
      <style:text-properties style:font-name="Verdana" fo:font-size="7.5pt" style:font-size-asian="7.5pt"/>
    </style:style>
    <style:style style:name="P878" style:family="paragraph" style:parent-style-name="Standard">
      <style:paragraph-properties fo:margin-left="1.6874in" fo:margin-right="1.9626in" fo:margin-top="0.0008in" fo:margin-bottom="0in" style:contextual-spacing="false" fo:line-height="103%" fo:text-align="justify" style:justify-single-word="false" fo:text-indent="1.6689in" style:auto-text-indent="false"/>
    </style:style>
    <style:style style:name="P879" style:family="paragraph" style:parent-style-name="Text_20_body">
      <style:paragraph-properties fo:margin-top="0.0016in" fo:margin-bottom="0in" style:contextual-spacing="false"/>
      <style:text-properties style:font-name="Verdana" fo:font-size="8pt" style:font-size-asian="8pt"/>
    </style:style>
    <style:style style:name="P880" style:family="paragraph" style:parent-style-name="Table_20_Paragraph">
      <style:paragraph-properties fo:margin-left="0.0055in" fo:margin-right="0in" fo:margin-top="0.0354in" fo:margin-bottom="0in" style:contextual-spacing="false" fo:text-align="center" style:justify-single-word="false"/>
    </style:style>
    <style:style style:name="P881" style:family="paragraph" style:parent-style-name="Table_20_Paragraph">
      <style:paragraph-properties fo:margin-left="0.0063in" fo:margin-right="0in" fo:margin-top="0.0354in" fo:margin-bottom="0in" style:contextual-spacing="false" fo:text-align="center" style:justify-single-word="false"/>
    </style:style>
    <style:style style:name="P882" style:family="paragraph" style:parent-style-name="Table_20_Paragraph">
      <style:paragraph-properties fo:margin-left="0.0043in" fo:margin-right="0in" fo:margin-top="0.0354in" fo:margin-bottom="0in" style:contextual-spacing="false" fo:text-align="center" style:justify-single-word="false"/>
    </style:style>
    <style:style style:name="P883" style:family="paragraph" style:parent-style-name="Table_20_Paragraph">
      <style:paragraph-properties fo:margin-left="0.0055in" fo:margin-right="0in" fo:margin-top="0.0508in" fo:margin-bottom="0in" style:contextual-spacing="false" fo:text-align="center" style:justify-single-word="false"/>
    </style:style>
    <style:style style:name="P884" style:family="paragraph" style:parent-style-name="Table_20_Paragraph">
      <style:paragraph-properties fo:margin-left="0.0063in" fo:margin-right="0.0008in" fo:margin-top="0.0508in" fo:margin-bottom="0in" style:contextual-spacing="false" fo:text-align="center" style:justify-single-word="false"/>
    </style:style>
    <style:style style:name="P885" style:family="paragraph" style:parent-style-name="Table_20_Paragraph">
      <style:paragraph-properties fo:margin-left="0.0055in" fo:margin-right="0.0008in" fo:margin-top="0.0508in" fo:margin-bottom="0in" style:contextual-spacing="false" fo:text-align="center" style:justify-single-word="false"/>
    </style:style>
    <style:style style:name="P886" style:family="paragraph" style:parent-style-name="Table_20_Paragraph">
      <style:paragraph-properties fo:margin-left="0.0043in" fo:margin-right="0in" fo:margin-top="0.0508in" fo:margin-bottom="0in" style:contextual-spacing="false" fo:text-align="center" style:justify-single-word="false"/>
    </style:style>
    <style:style style:name="P887" style:family="paragraph" style:parent-style-name="Text_20_body">
      <style:paragraph-properties fo:margin-top="0.0138in" fo:margin-bottom="0in" style:contextual-spacing="false"/>
      <style:text-properties style:font-name="Verdana" fo:font-size="7.5pt" style:font-size-asian="7.5pt"/>
    </style:style>
    <style:style style:name="P888" style:family="paragraph" style:parent-style-name="Standard">
      <style:paragraph-properties fo:margin-left="3.3571in" fo:margin-right="0in" fo:margin-top="0in" fo:margin-bottom="0in" style:contextual-spacing="false" fo:text-align="left" style:justify-single-word="false" fo:text-indent="0in" style:auto-text-indent="false"/>
    </style:style>
    <style:style style:name="P889" style:family="paragraph" style:parent-style-name="Standard">
      <style:paragraph-properties fo:margin-left="1.6874in" fo:margin-right="0in" fo:margin-top="0.0043in" fo:margin-bottom="0in" style:contextual-spacing="false" fo:text-align="left" style:justify-single-word="false" fo:text-indent="0in" style:auto-text-indent="false"/>
    </style:style>
    <style:style style:name="P890" style:family="paragraph" style:parent-style-name="Text_20_body">
      <style:paragraph-properties fo:margin-top="0.0272in" fo:margin-bottom="0in" style:contextual-spacing="false"/>
      <style:text-properties style:font-name="Verdana" fo:font-size="7.5pt" style:font-size-asian="7.5pt"/>
    </style:style>
    <style:style style:name="P891" style:family="paragraph" style:parent-style-name="Standard">
      <style:paragraph-properties fo:margin-left="1.3972in" fo:margin-right="1.6736in" fo:margin-top="0in" fo:margin-bottom="0in" style:contextual-spacing="false" fo:text-align="center" style:justify-single-word="false" fo:text-indent="0in" style:auto-text-indent="false"/>
    </style:style>
    <style:style style:name="P892" style:family="paragraph" style:parent-style-name="Text_20_body">
      <style:paragraph-properties fo:margin-top="0.1256in" fo:margin-bottom="0in" style:contextual-spacing="false"/>
      <style:text-properties style:font-name="Verdana" fo:font-size="7.5pt" style:font-size-asian="7.5pt"/>
    </style:style>
    <style:style style:name="P893" style:family="paragraph" style:parent-style-name="Standard">
      <style:paragraph-properties fo:margin-left="1.3972in" fo:margin-right="1.6709in" fo:margin-top="0in" fo:margin-bottom="0in" style:contextual-spacing="false" fo:text-align="center" style:justify-single-word="false" fo:text-indent="0in" style:auto-text-indent="false"/>
    </style:style>
    <style:style style:name="P894" style:family="paragraph" style:parent-style-name="Standard">
      <style:paragraph-properties fo:margin-left="1.3972in" fo:margin-right="1.6717in" fo:margin-top="0.0047in" fo:margin-bottom="0in" style:contextual-spacing="false" fo:text-align="center" style:justify-single-word="false" fo:text-indent="0in" style:auto-text-indent="false"/>
    </style:style>
    <style:style style:name="P895" style:family="paragraph" style:parent-style-name="Text_20_body" style:master-page-name="Converted30">
      <style:paragraph-properties style:page-number="auto"/>
      <style:text-properties style:font-name="Verdana" fo:font-size="8pt" fo:font-weight="bold" style:font-size-asian="8pt" style:font-weight-asian="bold"/>
    </style:style>
    <style:style style:name="P896" style:family="paragraph" style:parent-style-name="Text_20_body">
      <style:paragraph-properties fo:margin-top="0.0547in" fo:margin-bottom="0in" style:contextual-spacing="false"/>
      <style:text-properties style:font-name="Verdana" fo:font-size="8pt" fo:font-weight="bold" style:font-size-asian="8pt" style:font-weight-asian="bold"/>
    </style:style>
    <style:style style:name="P897" style:family="paragraph" style:parent-style-name="Standard">
      <style:paragraph-properties fo:margin-left="1.0016in" fo:margin-right="0in" fo:margin-top="0in" fo:margin-bottom="0in" style:contextual-spacing="false" fo:text-align="left" style:justify-single-word="false" fo:text-indent="0in" style:auto-text-indent="false"/>
    </style:style>
    <style:style style:name="P898" style:family="paragraph" style:parent-style-name="Text_20_body">
      <style:paragraph-properties fo:margin-top="0.0075in" fo:margin-bottom="0in" style:contextual-spacing="false"/>
      <style:text-properties fo:font-size="8pt" fo:font-weight="bold" style:font-size-asian="8pt" style:font-weight-asian="bold"/>
    </style:style>
    <style:style style:name="P899" style:family="paragraph" style:parent-style-name="Standard">
      <style:paragraph-properties fo:margin-left="1.0016in" fo:margin-right="1.7382in" fo:margin-top="0.0043in" fo:margin-bottom="0in" style:contextual-spacing="false" fo:line-height="103%" fo:text-align="left" style:justify-single-word="false" fo:text-indent="0in" style:auto-text-indent="false"/>
    </style:style>
    <style:style style:name="P900" style:family="paragraph" style:parent-style-name="Standard">
      <style:paragraph-properties fo:margin-left="1.0016in" fo:margin-right="1.8638in" fo:margin-top="0.0035in" fo:margin-bottom="0in" style:contextual-spacing="false" fo:line-height="103%" fo:text-align="justify" style:justify-single-word="false" fo:text-indent="0in" style:auto-text-indent="false"/>
    </style:style>
    <style:style style:name="P901" style:family="paragraph" style:parent-style-name="Standard">
      <style:paragraph-properties fo:margin-left="1.0016in" fo:margin-right="1.8634in" fo:margin-top="0in" fo:margin-bottom="0in" style:contextual-spacing="false" fo:line-height="103%" fo:text-align="justify" style:justify-single-word="false" fo:text-indent="0in" style:auto-text-indent="false"/>
    </style:style>
    <style:style style:name="P902" style:family="paragraph" style:parent-style-name="Standard">
      <style:paragraph-properties fo:margin-left="1.0016in" fo:margin-right="0in" fo:margin-top="0.0035in" fo:margin-bottom="0in" style:contextual-spacing="false" fo:text-align="left" style:justify-single-word="false" fo:text-indent="0in" style:auto-text-indent="false"/>
    </style:style>
    <style:style style:name="P903" style:family="paragraph" style:parent-style-name="Standard">
      <style:paragraph-properties fo:margin-left="1.0016in" fo:margin-right="0in" fo:margin-top="0.0043in" fo:margin-bottom="0in" style:contextual-spacing="false" fo:text-align="left" style:justify-single-word="false" fo:text-indent="0in" style:auto-text-indent="false"/>
    </style:style>
    <style:style style:name="P904" style:family="paragraph" style:parent-style-name="Standard">
      <style:paragraph-properties fo:margin-left="1.0016in" fo:margin-right="1.8638in" fo:margin-top="0in" fo:margin-bottom="0in" style:contextual-spacing="false" fo:line-height="103%" fo:text-align="justify" style:justify-single-word="false" fo:text-indent="0in" style:auto-text-indent="false"/>
    </style:style>
    <style:style style:name="P905" style:family="paragraph" style:parent-style-name="Text_20_body">
      <style:paragraph-properties fo:margin-top="0.0618in" fo:margin-bottom="0in" style:contextual-spacing="false"/>
      <style:text-properties fo:font-size="8pt" style:font-size-asian="8pt"/>
    </style:style>
    <style:style style:name="P906" style:family="paragraph" style:parent-style-name="Standard">
      <style:paragraph-properties fo:margin-left="1.0098in" fo:margin-right="0in" fo:margin-top="0.0008in" fo:margin-bottom="0in" style:contextual-spacing="false" fo:text-align="left" style:justify-single-word="false" fo:text-indent="0in" style:auto-text-indent="false"/>
    </style:style>
    <style:style style:name="P907" style:family="paragraph" style:parent-style-name="Text_20_body">
      <style:paragraph-properties fo:margin-top="0.0063in" fo:margin-bottom="0in" style:contextual-spacing="false"/>
      <style:text-properties fo:font-size="8pt" fo:font-weight="bold" style:font-size-asian="8pt" style:font-weight-asian="bold"/>
    </style:style>
    <style:style style:name="P908" style:family="paragraph" style:parent-style-name="Standard">
      <style:paragraph-properties fo:margin-left="1.0098in" fo:margin-right="0in" fo:margin-top="0in" fo:margin-bottom="0in" style:contextual-spacing="false" fo:text-align="left" style:justify-single-word="false" fo:text-indent="0in" style:auto-text-indent="false"/>
    </style:style>
    <style:style style:name="P909" style:family="paragraph" style:parent-style-name="Standard">
      <style:paragraph-properties fo:margin-left="1.0098in" fo:margin-right="1.7382in" fo:margin-top="0.0035in" fo:margin-bottom="0in" style:contextual-spacing="false" fo:line-height="103%" fo:text-align="left" style:justify-single-word="false" fo:text-indent="0in" style:auto-text-indent="false"/>
    </style:style>
    <style:style style:name="P910" style:family="paragraph" style:parent-style-name="Standard">
      <style:paragraph-properties fo:margin-left="1.0098in" fo:margin-right="0in" fo:margin-top="0in" fo:margin-bottom="0in" style:contextual-spacing="false" fo:line-height="0.1272in" fo:text-align="left" style:justify-single-word="false" fo:text-indent="0in" style:auto-text-indent="false"/>
    </style:style>
    <style:style style:name="P911" style:family="paragraph" style:parent-style-name="Standard">
      <style:paragraph-properties fo:margin-left="1.0098in" fo:margin-right="1.8681in" fo:margin-top="0.0035in" fo:margin-bottom="0in" style:contextual-spacing="false" fo:line-height="103%" fo:text-align="justify" style:justify-single-word="false" fo:text-indent="0in" style:auto-text-indent="false"/>
    </style:style>
    <style:style style:name="P912" style:family="paragraph" style:parent-style-name="Standard">
      <style:paragraph-properties fo:margin-left="1.0098in" fo:margin-right="1.8717in" fo:margin-top="0in" fo:margin-bottom="0in" style:contextual-spacing="false" fo:line-height="103%" fo:text-align="justify" style:justify-single-word="false" fo:text-indent="0in" style:auto-text-indent="false"/>
    </style:style>
    <style:style style:name="P913" style:family="paragraph" style:parent-style-name="Standard">
      <style:paragraph-properties fo:margin-left="1.0098in" fo:margin-right="1.872in" fo:margin-top="0in" fo:margin-bottom="0in" style:contextual-spacing="false" fo:line-height="103%" fo:text-align="justify" style:justify-single-word="false" fo:text-indent="0in" style:auto-text-indent="false"/>
    </style:style>
    <style:style style:name="P914" style:family="paragraph" style:parent-style-name="Standard">
      <style:paragraph-properties fo:margin-left="1.0098in" fo:margin-right="1.8681in" fo:margin-top="0.0008in" fo:margin-bottom="0in" style:contextual-spacing="false" fo:line-height="103%" fo:text-align="justify" style:justify-single-word="false" fo:text-indent="0in" style:auto-text-indent="false"/>
    </style:style>
    <style:style style:name="P915" style:family="paragraph" style:parent-style-name="Text_20_body" style:master-page-name="Converted31">
      <style:paragraph-properties style:page-number="auto"/>
      <style:text-properties fo:font-size="8pt" style:font-size-asian="8pt"/>
    </style:style>
    <style:style style:name="P916" style:family="paragraph" style:parent-style-name="Text_20_body">
      <style:paragraph-properties fo:margin-top="0.0937in" fo:margin-bottom="0in" style:contextual-spacing="false"/>
      <style:text-properties fo:font-size="8pt" style:font-size-asian="8pt"/>
    </style:style>
    <style:style style:name="P917" style:family="paragraph" style:parent-style-name="Standard">
      <style:paragraph-properties fo:margin-left="1.0098in" fo:margin-right="4.9862in" fo:margin-top="0.0008in" fo:margin-bottom="0in" style:contextual-spacing="false" style:line-height-at-least="0.2571in" fo:text-align="left" style:justify-single-word="false" fo:text-indent="0in" style:auto-text-indent="false"/>
    </style:style>
    <style:style style:name="P918" style:family="paragraph" style:parent-style-name="Standard">
      <style:paragraph-properties fo:margin-left="1.0098in" fo:margin-right="1.7382in" fo:margin-top="0.0091in" fo:margin-bottom="0in" style:contextual-spacing="false" fo:line-height="102%" fo:text-align="left" style:justify-single-word="false" fo:text-indent="0in" style:auto-text-indent="false"/>
    </style:style>
    <style:style style:name="P919" style:family="paragraph" style:parent-style-name="Standard">
      <style:paragraph-properties fo:margin-left="1.0098in" fo:margin-right="0in" fo:margin-top="0.002in" fo:margin-bottom="0in" style:contextual-spacing="false" fo:text-align="left" style:justify-single-word="false" fo:text-indent="0in" style:auto-text-indent="false"/>
    </style:style>
    <style:style style:name="P920" style:family="paragraph" style:parent-style-name="Standard">
      <style:paragraph-properties fo:margin-left="1.0098in" fo:margin-right="1.8654in" fo:margin-top="0.0028in" fo:margin-bottom="0in" style:contextual-spacing="false" fo:line-height="103%" fo:text-align="justify" style:justify-single-word="false" fo:text-indent="-0.0008in" style:auto-text-indent="false"/>
    </style:style>
    <style:style style:name="P921" style:family="paragraph" style:parent-style-name="Standard">
      <style:paragraph-properties fo:margin-left="1.0098in" fo:margin-right="0in" fo:margin-top="0in" fo:margin-bottom="0in" style:contextual-spacing="false" fo:line-height="0.1256in" fo:text-align="justify" style:justify-single-word="false" fo:text-indent="0in" style:auto-text-indent="false"/>
    </style:style>
    <style:style style:name="P922" style:family="paragraph" style:parent-style-name="Standard">
      <style:paragraph-properties fo:margin-left="1.0098in" fo:margin-right="1.8673in" fo:margin-top="0.0028in" fo:margin-bottom="0in" style:contextual-spacing="false" fo:line-height="103%" fo:text-align="justify" style:justify-single-word="false" fo:text-indent="0in" style:auto-text-indent="false"/>
    </style:style>
    <style:style style:name="P923" style:family="paragraph" style:parent-style-name="Standard">
      <style:paragraph-properties fo:margin-left="1.0098in" fo:margin-right="0in" fo:margin-top="0in" fo:margin-bottom="0in" style:contextual-spacing="false" fo:line-height="0.1272in" fo:text-align="justify" style:justify-single-word="false" fo:text-indent="0in" style:auto-text-indent="false"/>
    </style:style>
    <style:style style:name="P924" style:family="paragraph" style:parent-style-name="Standard">
      <style:paragraph-properties fo:margin-left="1.0098in" fo:margin-right="0in" fo:margin-top="0.0043in" fo:margin-bottom="0in" style:contextual-spacing="false" fo:text-align="left" style:justify-single-word="false" fo:text-indent="0in" style:auto-text-indent="false"/>
    </style:style>
    <style:style style:name="P925" style:family="paragraph" style:parent-style-name="Standard">
      <style:paragraph-properties fo:margin-left="1.0098in" fo:margin-right="0in" fo:margin-top="0.0028in" fo:margin-bottom="0in" style:contextual-spacing="false" fo:text-align="left" style:justify-single-word="false" fo:text-indent="0in" style:auto-text-indent="false"/>
    </style:style>
    <style:style style:name="P926" style:family="paragraph" style:parent-style-name="Standard">
      <style:paragraph-properties fo:margin-left="1.0098in" fo:margin-right="1.7382in" fo:margin-top="0.0028in" fo:margin-bottom="0in" style:contextual-spacing="false" fo:line-height="103%" fo:text-align="left" style:justify-single-word="false" fo:text-indent="0in" style:auto-text-indent="false"/>
    </style:style>
    <style:style style:name="P927" style:family="paragraph" style:parent-style-name="Standard">
      <style:paragraph-properties fo:margin-left="1.0098in" fo:margin-right="1.8689in" fo:margin-top="0.0028in" fo:margin-bottom="0in" style:contextual-spacing="false" fo:line-height="103%" fo:text-align="justify" style:justify-single-word="false" fo:text-indent="0in" style:auto-text-indent="false"/>
    </style:style>
    <style:style style:name="P928" style:family="paragraph" style:parent-style-name="Text_20_body" style:master-page-name="Converted32">
      <style:paragraph-properties style:page-number="auto"/>
      <style:text-properties fo:font-size="8pt" style:font-size-asian="8pt"/>
    </style:style>
    <style:style style:name="P929" style:family="paragraph" style:parent-style-name="Text_20_body">
      <style:paragraph-properties fo:margin-top="0.0528in" fo:margin-bottom="0in" style:contextual-spacing="false"/>
      <style:text-properties fo:font-size="8pt" style:font-size-asian="8pt"/>
    </style:style>
    <style:style style:name="P930" style:family="paragraph" style:parent-style-name="Standard">
      <style:paragraph-properties fo:margin-left="0.9756in" fo:margin-right="4.9862in" fo:margin-top="0in" fo:margin-bottom="0in" style:contextual-spacing="false" style:line-height-at-least="0.2638in" fo:text-align="left" style:justify-single-word="false" fo:text-indent="0in" style:auto-text-indent="false"/>
    </style:style>
    <style:style style:name="P931" style:family="paragraph" style:parent-style-name="Standard">
      <style:paragraph-properties fo:margin-left="0.9756in" fo:margin-right="1.7382in" fo:margin-top="0.0071in" fo:margin-bottom="0in" style:contextual-spacing="false" fo:line-height="104%" fo:text-align="left" style:justify-single-word="false" fo:text-indent="0in" style:auto-text-indent="false"/>
    </style:style>
    <style:style style:name="P932" style:family="paragraph" style:parent-style-name="Standard">
      <style:paragraph-properties fo:margin-left="0.9756in" fo:margin-right="0in" fo:margin-top="0in" fo:margin-bottom="0in" style:contextual-spacing="false" fo:text-align="left" style:justify-single-word="false" fo:text-indent="0in" style:auto-text-indent="false"/>
    </style:style>
    <style:style style:name="P933" style:family="paragraph" style:parent-style-name="Standard">
      <style:paragraph-properties fo:margin-left="0.9756in" fo:margin-right="1.8374in" fo:margin-top="0.0055in" fo:margin-bottom="0in" style:contextual-spacing="false" fo:line-height="104%" fo:text-align="justify" style:justify-single-word="false" fo:text-indent="-0.0008in" style:auto-text-indent="false"/>
    </style:style>
    <style:style style:name="P934" style:family="paragraph" style:parent-style-name="Standard">
      <style:paragraph-properties fo:margin-left="0.9756in" fo:margin-right="0in" fo:margin-top="0in" fo:margin-bottom="0in" style:contextual-spacing="false" fo:text-align="justify" style:justify-single-word="false" fo:text-indent="0in" style:auto-text-indent="false"/>
    </style:style>
    <style:style style:name="P935" style:family="paragraph" style:parent-style-name="Standard">
      <style:paragraph-properties fo:margin-left="0.9756in" fo:margin-right="1.8402in" fo:margin-top="0.0098in" fo:margin-bottom="0in" style:contextual-spacing="false" fo:line-height="95%" fo:text-align="justify" style:justify-single-word="false" fo:text-indent="0in" style:auto-text-indent="false"/>
    </style:style>
    <style:style style:name="P936" style:family="paragraph" style:parent-style-name="Standard">
      <style:paragraph-properties fo:margin-left="0.9756in" fo:margin-right="0in" fo:margin-top="0.0055in" fo:margin-bottom="0in" style:contextual-spacing="false" fo:text-align="left" style:justify-single-word="false" fo:text-indent="0in" style:auto-text-indent="false"/>
    </style:style>
    <style:style style:name="P937" style:family="paragraph" style:parent-style-name="Standard">
      <style:paragraph-properties fo:margin-left="0.9756in" fo:margin-right="0in" fo:margin-top="0.0047in" fo:margin-bottom="0in" style:contextual-spacing="false" fo:text-align="left" style:justify-single-word="false" fo:text-indent="0in" style:auto-text-indent="false"/>
    </style:style>
    <style:style style:name="P938" style:family="paragraph" style:parent-style-name="Standard">
      <style:paragraph-properties fo:margin-left="0.9756in" fo:margin-right="1.7382in" fo:margin-top="0.0047in" fo:margin-bottom="0in" style:contextual-spacing="false" fo:line-height="104%" fo:text-align="left" style:justify-single-word="false" fo:text-indent="0in" style:auto-text-indent="false"/>
    </style:style>
    <style:style style:name="P939" style:family="paragraph" style:parent-style-name="Standard">
      <style:paragraph-properties fo:margin-left="0.9756in" fo:margin-right="1.8402in" fo:margin-top="0.0055in" fo:margin-bottom="0in" style:contextual-spacing="false" fo:line-height="104%" fo:text-align="justify" style:justify-single-word="false" fo:text-indent="0in" style:auto-text-indent="false"/>
    </style:style>
    <style:style style:name="P940" style:family="paragraph" style:parent-style-name="Text_20_body" style:master-page-name="Converted33">
      <style:paragraph-properties fo:margin-top="0.1528in" fo:margin-bottom="0in" style:contextual-spacing="false" style:page-number="auto"/>
      <style:text-properties fo:font-size="11pt" style:font-size-asian="11pt"/>
    </style:style>
    <style:style style:name="P941" style:family="paragraph" style:parent-style-name="Heading_20_2">
      <style:paragraph-properties fo:margin-left="1.3972in" fo:margin-right="1.789in" fo:line-height="100%" fo:text-align="center" style:justify-single-word="false"/>
    </style:style>
    <style:style style:name="P942" style:family="paragraph" style:parent-style-name="Standard">
      <style:paragraph-properties fo:margin-left="0.3937in" fo:margin-right="0.7854in" fo:margin-top="0.1827in" fo:margin-bottom="0in" style:contextual-spacing="false" fo:line-height="95%" fo:text-align="justify" style:justify-single-word="false" fo:text-indent="0in" style:auto-text-indent="false"/>
    </style:style>
    <style:style style:name="P943" style:family="paragraph" style:parent-style-name="Standard">
      <style:paragraph-properties fo:margin-left="1.3972in" fo:margin-right="1.789in" fo:margin-top="0.1854in" fo:margin-bottom="0in" style:contextual-spacing="false" fo:text-align="center" style:justify-single-word="false" fo:text-indent="0in" style:auto-text-indent="false"/>
    </style:style>
    <style:style style:name="P944" style:family="paragraph" style:parent-style-name="Standard">
      <style:paragraph-properties fo:margin-left="1.3972in" fo:margin-right="1.789in" fo:margin-top="0.1744in" fo:margin-bottom="0in" style:contextual-spacing="false" fo:line-height="0.1874in" fo:text-align="center" style:justify-single-word="false" fo:text-indent="0in" style:auto-text-indent="false"/>
    </style:style>
    <style:style style:name="P945" style:family="paragraph" style:parent-style-name="Standard">
      <style:paragraph-properties fo:margin-left="1.3972in" fo:margin-right="1.789in" fo:margin-top="0in" fo:margin-bottom="0in" style:contextual-spacing="false" fo:line-height="0.1874in" fo:text-align="center" style:justify-single-word="false" fo:text-indent="0in" style:auto-text-indent="false"/>
    </style:style>
    <style:style style:name="P946" style:family="paragraph" style:parent-style-name="Text_20_body" style:master-page-name="Converted34">
      <style:paragraph-properties style:page-number="auto"/>
      <style:text-properties style:font-name="Source Sans Pro" fo:font-size="11pt" fo:font-weight="bold" style:font-size-asian="11pt" style:font-weight-asian="bold"/>
    </style:style>
    <style:style style:name="P947" style:family="paragraph" style:parent-style-name="Text_20_body">
      <style:paragraph-properties fo:margin-top="0.0547in" fo:margin-bottom="0in" style:contextual-spacing="false"/>
      <style:text-properties style:font-name="Source Sans Pro" fo:font-size="11pt" fo:font-weight="bold" style:font-size-asian="11pt" style:font-weight-asian="bold"/>
    </style:style>
    <style:style style:name="P948" style:family="paragraph" style:parent-style-name="Standard">
      <style:paragraph-properties fo:margin-left="2.1181in" fo:margin-right="0in" fo:margin-top="0.0008in" fo:margin-bottom="0in" style:contextual-spacing="false" fo:text-align="left" style:justify-single-word="false" fo:text-indent="0in" style:auto-text-indent="false"/>
    </style:style>
    <style:style style:name="P949" style:family="paragraph" style:parent-style-name="Text_20_body">
      <style:text-properties style:font-name="Source Sans Pro" fo:font-size="7pt" fo:font-weight="bold" style:font-size-asian="7pt" style:font-weight-asian="bold"/>
    </style:style>
    <style:style style:name="P950" style:family="paragraph" style:parent-style-name="Text_20_body">
      <style:paragraph-properties fo:margin-top="0.0256in" fo:margin-bottom="0in" style:contextual-spacing="false"/>
      <style:text-properties style:font-name="Source Sans Pro" fo:font-size="7pt" fo:font-weight="bold" style:font-size-asian="7pt" style:font-weight-asian="bold"/>
    </style:style>
    <style:style style:name="P951" style:family="paragraph" style:parent-style-name="Standard">
      <style:paragraph-properties fo:margin-left="3.1799in" fo:margin-right="2.2075in" fo:margin-top="0in" fo:margin-bottom="0in" style:contextual-spacing="false" fo:line-height="153%" fo:text-align="left" style:justify-single-word="false" fo:text-indent="-1.2543in" style:auto-text-indent="false"/>
    </style:style>
    <style:style style:name="P952" style:family="paragraph" style:parent-style-name="Standard">
      <style:paragraph-properties fo:margin-left="1.739in" fo:margin-right="2.2154in" fo:margin-top="0in" fo:margin-bottom="0in" style:contextual-spacing="false" fo:line-height="153%" fo:text-align="justify" style:justify-single-word="false" fo:text-indent="-0.0008in" style:auto-text-indent="false"/>
    </style:style>
    <style:style style:name="P953" style:family="paragraph" style:parent-style-name="Standard">
      <style:paragraph-properties fo:margin-left="1.7398in" fo:margin-right="0in" fo:margin-top="0in" fo:margin-bottom="0in" style:contextual-spacing="false" fo:line-height="0.1118in" fo:text-align="justify" style:justify-single-word="false" fo:text-indent="0in" style:auto-text-indent="false"/>
    </style:style>
    <style:style style:name="P954" style:family="paragraph" style:parent-style-name="Standard">
      <style:paragraph-properties fo:margin-left="1.7402in" fo:margin-right="0in" fo:margin-top="0.1055in" fo:margin-bottom="0in" style:contextual-spacing="false" fo:text-align="left" style:justify-single-word="false" fo:text-indent="0in" style:auto-text-indent="false"/>
    </style:style>
    <style:style style:name="P955" style:family="paragraph" style:parent-style-name="Standard">
      <style:paragraph-properties fo:margin-left="1.739in" fo:margin-right="2.2075in" fo:margin-top="0.0028in" fo:margin-bottom="0in" style:contextual-spacing="false" fo:line-height="102%" fo:text-align="left" style:justify-single-word="false" fo:text-indent="0.0008in" style:auto-text-indent="false"/>
    </style:style>
    <style:style style:name="P956" style:family="paragraph" style:parent-style-name="Standard">
      <style:paragraph-properties fo:margin-left="1.7398in" fo:margin-right="2.2075in" fo:margin-top="0.0465in" fo:margin-bottom="0in" style:contextual-spacing="false" fo:text-align="left" style:justify-single-word="false" fo:text-indent="-0.0008in" style:auto-text-indent="false"/>
    </style:style>
    <style:style style:name="P957" style:family="paragraph" style:parent-style-name="Standard">
      <style:paragraph-properties fo:margin-left="1.7398in" fo:margin-right="0in" fo:margin-top="0.0516in" fo:margin-bottom="0in" style:contextual-spacing="false" fo:text-align="left" style:justify-single-word="false" fo:text-indent="0in" style:auto-text-indent="false"/>
    </style:style>
    <style:style style:name="P958" style:family="paragraph" style:parent-style-name="Standard">
      <style:paragraph-properties fo:margin-left="1.739in" fo:margin-right="2.2075in" fo:margin-top="0.0484in" fo:margin-bottom="0in" style:contextual-spacing="false" fo:line-height="102%" fo:text-align="left" style:justify-single-word="false" fo:text-indent="0in" style:auto-text-indent="false"/>
    </style:style>
    <style:style style:name="P959" style:family="paragraph" style:parent-style-name="Standard">
      <style:paragraph-properties fo:margin-left="1.7398in" fo:margin-right="0in" fo:margin-top="0.0472in" fo:margin-bottom="0in" style:contextual-spacing="false" fo:text-align="left" style:justify-single-word="false" fo:text-indent="0in" style:auto-text-indent="false"/>
    </style:style>
    <style:style style:name="P960" style:family="paragraph" style:parent-style-name="Text_20_body">
      <style:paragraph-properties fo:margin-top="0.0992in" fo:margin-bottom="0in" style:contextual-spacing="false"/>
      <style:text-properties fo:font-size="7pt" style:font-size-asian="7pt"/>
    </style:style>
    <style:style style:name="P961" style:family="paragraph" style:parent-style-name="Standard">
      <style:paragraph-properties fo:margin-left="1.7398in" fo:margin-right="0in" fo:margin-top="0in" fo:margin-bottom="0in" style:contextual-spacing="false" fo:text-align="left" style:justify-single-word="false" fo:text-indent="0in" style:auto-text-indent="false"/>
    </style:style>
    <style:style style:name="P962" style:family="paragraph" style:parent-style-name="Standard">
      <style:paragraph-properties fo:margin-left="1.7398in" fo:margin-right="2.2075in" fo:margin-top="0.0016in" fo:margin-bottom="0in" style:contextual-spacing="false" fo:line-height="102%" fo:text-align="left" style:justify-single-word="false" fo:text-indent="-0.0008in" style:auto-text-indent="false"/>
    </style:style>
    <style:style style:name="P963" style:family="paragraph" style:parent-style-name="Standard">
      <style:paragraph-properties fo:margin-left="1.739in" fo:margin-right="0in" fo:margin-top="0.0008in" fo:margin-bottom="0in" style:contextual-spacing="false" fo:text-align="left" style:justify-single-word="false" fo:text-indent="0in" style:auto-text-indent="false"/>
    </style:style>
    <style:style style:name="P964" style:family="paragraph" style:parent-style-name="Standard">
      <style:paragraph-properties fo:margin-left="1.739in" fo:margin-right="2.2161in" fo:margin-top="0.0484in" fo:margin-bottom="0in" style:contextual-spacing="false" fo:line-height="102%" fo:text-align="justify" style:justify-single-word="false" fo:text-indent="-0.0008in" style:auto-text-indent="false"/>
    </style:style>
    <style:style style:name="P965" style:family="paragraph" style:parent-style-name="Standard">
      <style:paragraph-properties fo:margin-left="1.7398in" fo:margin-right="0in" fo:margin-top="0.0465in" fo:margin-bottom="0in" style:contextual-spacing="false" fo:text-align="left" style:justify-single-word="false" fo:text-indent="0in" style:auto-text-indent="false"/>
    </style:style>
    <style:style style:name="P966" style:family="paragraph" style:parent-style-name="Standard">
      <style:paragraph-properties fo:margin-left="1.739in" fo:margin-right="2.2075in" fo:margin-top="0.05in" fo:margin-bottom="0in" style:contextual-spacing="false" fo:text-align="left" style:justify-single-word="false" fo:text-indent="0in" style:auto-text-indent="false"/>
    </style:style>
    <style:style style:name="P967" style:family="paragraph" style:parent-style-name="Standard">
      <style:paragraph-properties fo:margin-left="1.739in" fo:margin-right="0in" fo:margin-top="0.05in" fo:margin-bottom="0in" style:contextual-spacing="false" fo:text-align="left" style:justify-single-word="false" fo:text-indent="0in" style:auto-text-indent="false"/>
    </style:style>
    <style:style style:name="P968" style:family="paragraph" style:parent-style-name="Standard">
      <style:paragraph-properties fo:margin-left="1.739in" fo:margin-right="0in" fo:margin-top="0in" fo:margin-bottom="0in" style:contextual-spacing="false" fo:text-align="left" style:justify-single-word="false" fo:text-indent="0in" style:auto-text-indent="false"/>
    </style:style>
    <style:style style:name="P969" style:family="paragraph" style:parent-style-name="Standard">
      <style:paragraph-properties fo:margin-left="1.7398in" fo:margin-right="2.2075in" fo:margin-top="0.0028in" fo:margin-bottom="0in" style:contextual-spacing="false" fo:text-align="left" style:justify-single-word="false" fo:text-indent="-0.0008in" style:auto-text-indent="false"/>
    </style:style>
    <style:style style:name="P970" style:family="paragraph" style:parent-style-name="Standard">
      <style:paragraph-properties fo:margin-left="1.739in" fo:margin-right="0in" fo:margin-top="0.0035in" fo:margin-bottom="0in" style:contextual-spacing="false" fo:text-align="justify" style:justify-single-word="false" fo:text-indent="0in" style:auto-text-indent="false"/>
    </style:style>
    <style:style style:name="P971" style:family="paragraph" style:parent-style-name="Standard">
      <style:paragraph-properties fo:margin-left="1.739in" fo:margin-right="2.2161in" fo:margin-top="0.0492in" fo:margin-bottom="0in" style:contextual-spacing="false" fo:line-height="102%" fo:text-align="justify" style:justify-single-word="false" fo:text-indent="0in" style:auto-text-indent="false"/>
    </style:style>
    <style:style style:name="P972" style:family="paragraph" style:parent-style-name="Standard">
      <style:paragraph-properties fo:margin-left="1.739in" fo:margin-right="0in" fo:margin-top="0in" fo:margin-bottom="0in" style:contextual-spacing="false" fo:line-height="0.1118in" fo:text-align="justify" style:justify-single-word="false" fo:text-indent="0in" style:auto-text-indent="false"/>
    </style:style>
    <style:style style:name="P973" style:family="paragraph" style:parent-style-name="Standard">
      <style:paragraph-properties fo:margin-left="1.7398in" fo:margin-right="0in" fo:margin-top="0.0484in" fo:margin-bottom="0in" style:contextual-spacing="false" fo:text-align="left" style:justify-single-word="false" fo:text-indent="0in" style:auto-text-indent="false"/>
    </style:style>
    <style:style style:name="P974" style:family="paragraph" style:parent-style-name="Standard">
      <style:paragraph-properties fo:margin-left="1.7398in" fo:margin-right="2.2161in" fo:margin-top="0.0492in" fo:margin-bottom="0in" style:contextual-spacing="false" fo:line-height="102%" fo:text-align="justify" style:justify-single-word="false" fo:text-indent="0in" style:auto-text-indent="false"/>
    </style:style>
    <style:style style:name="P975" style:family="paragraph" style:parent-style-name="Standard" style:master-page-name="Converted35">
      <style:paragraph-properties fo:margin-left="1.7835in" fo:margin-right="2.2075in" fo:margin-top="0.0016in" fo:margin-bottom="0in" style:contextual-spacing="false" fo:line-height="104%" fo:text-align="left" style:justify-single-word="false" fo:text-indent="-0.0008in" style:auto-text-indent="false" style:page-number="36"/>
    </style:style>
    <style:style style:name="P976" style:family="paragraph" style:parent-style-name="Standard">
      <style:paragraph-properties fo:margin-left="1.7874in" fo:margin-right="2.2543in" fo:margin-top="0in" fo:margin-bottom="0in" style:contextual-spacing="false" fo:line-height="104%" fo:text-align="justify" style:justify-single-word="false" fo:text-indent="-0.0008in" style:auto-text-indent="false"/>
    </style:style>
    <style:style style:name="P977" style:family="paragraph" style:parent-style-name="Standard">
      <style:paragraph-properties fo:margin-left="1.7862in" fo:margin-right="2.1634in" fo:margin-top="0.039in" fo:margin-bottom="0in" style:contextual-spacing="false" fo:line-height="103%" fo:text-align="justify" style:justify-single-word="false" fo:text-indent="0in" style:auto-text-indent="false"/>
    </style:style>
    <style:style style:name="P978" style:family="paragraph" style:parent-style-name="Standard">
      <style:paragraph-properties fo:margin-left="1.7866in" fo:margin-right="0in" fo:margin-top="0.0453in" fo:margin-bottom="0in" style:contextual-spacing="false" fo:text-align="left" style:justify-single-word="false" fo:text-indent="0in" style:auto-text-indent="false"/>
    </style:style>
    <style:style style:name="P979" style:family="paragraph" style:parent-style-name="Standard">
      <style:paragraph-properties fo:margin-left="1.7835in" fo:margin-right="2.1701in" fo:margin-top="0.048in" fo:margin-bottom="0in" style:contextual-spacing="false" fo:line-height="104%" fo:text-align="justify" style:justify-single-word="false" fo:text-indent="0.0035in" style:auto-text-indent="false"/>
    </style:style>
    <style:style style:name="P980" style:family="paragraph" style:parent-style-name="Standard">
      <style:paragraph-properties fo:margin-left="1.7835in" fo:margin-right="0in" fo:margin-top="0.0445in" fo:margin-bottom="0in" style:contextual-spacing="false" fo:text-align="left" style:justify-single-word="false" fo:text-indent="0in" style:auto-text-indent="false"/>
    </style:style>
    <style:style style:name="P981" style:family="paragraph" style:parent-style-name="Text_20_body">
      <style:paragraph-properties fo:margin-top="0.0366in" fo:margin-bottom="0in" style:contextual-spacing="false"/>
      <style:text-properties fo:font-size="7pt" style:font-size-asian="7pt"/>
    </style:style>
    <style:style style:name="P982" style:family="paragraph" style:parent-style-name="Standard">
      <style:paragraph-properties fo:margin-left="1.7835in" fo:margin-right="0in" fo:margin-top="0in" fo:margin-bottom="0in" style:contextual-spacing="false" fo:text-align="left" style:justify-single-word="false" fo:text-indent="0in" style:auto-text-indent="false"/>
    </style:style>
    <style:style style:name="P983" style:family="paragraph" style:parent-style-name="Standard">
      <style:paragraph-properties fo:margin-left="1.7835in" fo:margin-right="2.4339in" fo:margin-top="0.002in" fo:margin-bottom="0in" style:contextual-spacing="false" fo:line-height="101%" fo:text-align="justify" style:justify-single-word="false" fo:text-indent="-0.0008in" style:auto-text-indent="false"/>
    </style:style>
    <style:style style:name="P984" style:family="paragraph" style:parent-style-name="Standard">
      <style:paragraph-properties fo:margin-left="1.7862in" fo:margin-right="2.3756in" fo:margin-top="0.0008in" fo:margin-bottom="0in" style:contextual-spacing="false" fo:line-height="104%" fo:text-align="justify" style:justify-single-word="false" fo:text-indent="-0.0028in" style:auto-text-indent="false"/>
    </style:style>
    <style:style style:name="P985" style:family="paragraph" style:parent-style-name="Standard">
      <style:paragraph-properties fo:margin-left="1.7835in" fo:margin-right="2.1654in" fo:margin-top="0.0445in" fo:margin-bottom="0in" style:contextual-spacing="false" fo:line-height="101%" fo:text-align="justify" style:justify-single-word="false" fo:text-indent="0.002in" style:auto-text-indent="false"/>
    </style:style>
    <style:style style:name="P986" style:family="paragraph" style:parent-style-name="Standard">
      <style:paragraph-properties fo:margin-left="1.7866in" fo:margin-right="0in" fo:margin-top="0.0484in" fo:margin-bottom="0in" style:contextual-spacing="false" fo:text-align="left" style:justify-single-word="false" fo:text-indent="0in" style:auto-text-indent="false"/>
    </style:style>
    <style:style style:name="P987" style:family="paragraph" style:parent-style-name="Standard">
      <style:paragraph-properties fo:margin-left="1.7835in" fo:margin-right="2.1701in" fo:margin-top="0.0516in" fo:margin-bottom="0in" style:contextual-spacing="false" fo:line-height="101%" fo:text-align="justify" style:justify-single-word="false" fo:text-indent="0.0035in" style:auto-text-indent="false"/>
    </style:style>
    <style:style style:name="P988" style:family="paragraph" style:parent-style-name="Standard">
      <style:paragraph-properties fo:margin-left="1.7835in" fo:margin-right="0in" fo:margin-top="0.0516in" fo:margin-bottom="0in" style:contextual-spacing="false" fo:text-align="left" style:justify-single-word="false" fo:text-indent="0in" style:auto-text-indent="false"/>
    </style:style>
    <style:style style:name="P989" style:family="paragraph" style:parent-style-name="Text_20_body">
      <style:paragraph-properties fo:margin-top="0.0335in" fo:margin-bottom="0in" style:contextual-spacing="false"/>
      <style:text-properties fo:font-size="7pt" style:font-size-asian="7pt"/>
    </style:style>
    <style:style style:name="P990" style:family="paragraph" style:parent-style-name="Standard">
      <style:paragraph-properties fo:margin-left="1.7835in" fo:margin-right="2.2425in" fo:margin-top="0.0016in" fo:margin-bottom="0in" style:contextual-spacing="false" fo:line-height="101%" fo:text-align="justify" style:justify-single-word="false" fo:text-indent="-0.0008in" style:auto-text-indent="false"/>
    </style:style>
    <style:style style:name="P991" style:family="paragraph" style:parent-style-name="Standard">
      <style:paragraph-properties fo:margin-left="1.7854in" fo:margin-right="0in" fo:margin-top="0.0047in" fo:margin-bottom="0in" style:contextual-spacing="false" fo:text-align="justify" style:justify-single-word="false" fo:text-indent="0in" style:auto-text-indent="false"/>
    </style:style>
    <style:style style:name="P992" style:family="paragraph" style:parent-style-name="Standard">
      <style:paragraph-properties fo:margin-left="1.7862in" fo:margin-right="2.1634in" fo:margin-top="0.048in" fo:margin-bottom="0in" style:contextual-spacing="false" fo:line-height="103%" fo:text-align="justify" style:justify-single-word="false" fo:text-indent="0in" style:auto-text-indent="false"/>
    </style:style>
    <style:style style:name="P993" style:family="paragraph" style:parent-style-name="Standard">
      <style:paragraph-properties fo:margin-left="1.7835in" fo:margin-right="2.1701in" fo:margin-top="0.0484in" fo:margin-bottom="0in" style:contextual-spacing="false" fo:line-height="101%" fo:text-align="justify" style:justify-single-word="false" fo:text-indent="0.0035in" style:auto-text-indent="false"/>
    </style:style>
    <style:style style:name="P994" style:family="paragraph" style:parent-style-name="Standard">
      <style:paragraph-properties fo:margin-left="1.7835in" fo:margin-right="0in" fo:margin-top="0.0508in" fo:margin-bottom="0in" style:contextual-spacing="false" fo:text-align="left" style:justify-single-word="false" fo:text-indent="0in" style:auto-text-indent="false"/>
    </style:style>
    <style:style style:name="P995" style:family="paragraph" style:parent-style-name="Standard" style:master-page-name="Converted36">
      <style:paragraph-properties fo:margin-left="1.7736in" fo:margin-right="2.1909in" fo:margin-top="0.0016in" fo:margin-bottom="0in" style:contextual-spacing="false" fo:line-height="101%" fo:text-align="justify" style:justify-single-word="false" fo:text-indent="-0.0008in" style:auto-text-indent="false" style:page-number="auto"/>
    </style:style>
    <style:style style:name="P996" style:family="paragraph" style:parent-style-name="Standard">
      <style:paragraph-properties fo:margin-left="1.7736in" fo:margin-right="2.2382in" fo:margin-top="0.0043in" fo:margin-bottom="0in" style:contextual-spacing="false" fo:line-height="101%" fo:text-align="justify" style:justify-single-word="false" fo:text-indent="-0.0008in" style:auto-text-indent="false"/>
    </style:style>
    <style:style style:name="P997" style:family="paragraph" style:parent-style-name="Standard">
      <style:paragraph-properties fo:margin-left="1.7728in" fo:margin-right="2.1528in" fo:margin-top="0.0516in" fo:margin-bottom="0in" style:contextual-spacing="false" fo:line-height="103%" fo:text-align="justify" style:justify-single-word="false" fo:text-indent="0in" style:auto-text-indent="false"/>
    </style:style>
    <style:style style:name="P998" style:family="paragraph" style:parent-style-name="Standard">
      <style:paragraph-properties fo:margin-left="1.7736in" fo:margin-right="0in" fo:margin-top="0.0453in" fo:margin-bottom="0in" style:contextual-spacing="false" fo:text-align="left" style:justify-single-word="false" fo:text-indent="0in" style:auto-text-indent="false"/>
    </style:style>
    <style:style style:name="P999" style:family="paragraph" style:parent-style-name="Standard">
      <style:paragraph-properties fo:margin-left="1.7736in" fo:margin-right="2.1563in" fo:margin-top="0.0516in" fo:margin-bottom="0in" style:contextual-spacing="false" fo:line-height="101%" fo:text-align="justify" style:justify-single-word="false" fo:text-indent="0in" style:auto-text-indent="false"/>
    </style:style>
    <style:style style:name="P1000" style:family="paragraph" style:parent-style-name="Standard">
      <style:paragraph-properties fo:margin-left="1.7736in" fo:margin-right="0in" fo:margin-top="0.0516in" fo:margin-bottom="0in" style:contextual-spacing="false" fo:text-align="left" style:justify-single-word="false" fo:text-indent="0in" style:auto-text-indent="false"/>
    </style:style>
    <style:style style:name="P1001" style:family="paragraph" style:parent-style-name="Text_20_body">
      <style:paragraph-properties fo:margin-top="0.0398in" fo:margin-bottom="0in" style:contextual-spacing="false"/>
      <style:text-properties fo:font-size="7pt" style:font-size-asian="7pt"/>
    </style:style>
    <style:style style:name="P1002" style:family="paragraph" style:parent-style-name="Standard">
      <style:paragraph-properties fo:margin-left="1.7736in" fo:margin-right="0in" fo:margin-top="0.0008in" fo:margin-bottom="0in" style:contextual-spacing="false" fo:text-align="left" style:justify-single-word="false" fo:text-indent="0in" style:auto-text-indent="false"/>
    </style:style>
    <style:style style:name="P1003" style:family="paragraph" style:parent-style-name="Standard">
      <style:paragraph-properties fo:margin-left="1.7736in" fo:margin-right="2.1909in" fo:margin-top="0.0016in" fo:margin-bottom="0in" style:contextual-spacing="false" fo:line-height="101%" fo:text-align="justify" style:justify-single-word="false" fo:text-indent="-0.0008in" style:auto-text-indent="false"/>
    </style:style>
    <style:style style:name="P1004" style:family="paragraph" style:parent-style-name="Standard">
      <style:paragraph-properties fo:margin-left="1.7728in" fo:margin-right="2.152in" fo:margin-top="0.0516in" fo:margin-bottom="0in" style:contextual-spacing="false" fo:line-height="103%" fo:text-align="justify" style:justify-single-word="false" fo:text-indent="0in" style:auto-text-indent="false"/>
    </style:style>
    <style:style style:name="P1005" style:family="paragraph" style:parent-style-name="Standard">
      <style:paragraph-properties fo:margin-left="1.7736in" fo:margin-right="0in" fo:margin-top="0.0484in" fo:margin-bottom="0in" style:contextual-spacing="false" fo:text-align="left" style:justify-single-word="false" fo:text-indent="0in" style:auto-text-indent="false"/>
    </style:style>
    <style:style style:name="P1006" style:family="paragraph" style:parent-style-name="Standard">
      <style:paragraph-properties fo:margin-left="1.7736in" fo:margin-right="2.1563in" fo:margin-top="0.048in" fo:margin-bottom="0in" style:contextual-spacing="false" fo:line-height="104%" fo:text-align="justify" style:justify-single-word="false" fo:text-indent="0in" style:auto-text-indent="false"/>
    </style:style>
    <style:style style:name="P1007" style:family="paragraph" style:parent-style-name="Standard">
      <style:paragraph-properties fo:margin-left="1.7736in" fo:margin-right="0in" fo:margin-top="0.0445in" fo:margin-bottom="0in" style:contextual-spacing="false" fo:text-align="left" style:justify-single-word="false" fo:text-indent="0in" style:auto-text-indent="false"/>
    </style:style>
    <style:style style:name="P1008" style:family="paragraph" style:parent-style-name="Text_20_body">
      <style:paragraph-properties fo:margin-top="0.0402in" fo:margin-bottom="0in" style:contextual-spacing="false"/>
      <style:text-properties fo:font-size="7pt" style:font-size-asian="7pt"/>
    </style:style>
    <style:style style:name="P1009" style:family="paragraph" style:parent-style-name="Standard">
      <style:paragraph-properties fo:margin-left="1.7736in" fo:margin-right="0in" fo:margin-top="0in" fo:margin-bottom="0in" style:contextual-spacing="false" fo:text-align="left" style:justify-single-word="false" fo:text-indent="0in" style:auto-text-indent="false"/>
    </style:style>
    <style:style style:name="P1010" style:family="paragraph" style:parent-style-name="Standard">
      <style:paragraph-properties fo:margin-left="1.7736in" fo:margin-right="2.2382in" fo:margin-top="0.0047in" fo:margin-bottom="0in" style:contextual-spacing="false" fo:line-height="101%" fo:text-align="justify" style:justify-single-word="false" fo:text-indent="-0.0008in" style:auto-text-indent="false"/>
    </style:style>
    <style:style style:name="P1011" style:family="paragraph" style:parent-style-name="Standard">
      <style:paragraph-properties fo:margin-left="1.7728in" fo:margin-right="2.152in" fo:margin-top="0.0508in" fo:margin-bottom="0in" style:contextual-spacing="false" fo:line-height="103%" fo:text-align="justify" style:justify-single-word="false" fo:text-indent="0in" style:auto-text-indent="false"/>
    </style:style>
    <style:style style:name="P1012" style:family="paragraph" style:parent-style-name="Standard">
      <style:paragraph-properties fo:margin-left="1.7736in" fo:margin-right="2.1563in" fo:margin-top="0.0484in" fo:margin-bottom="0in" style:contextual-spacing="false" fo:line-height="104%" fo:text-align="justify" style:justify-single-word="false" fo:text-indent="0in" style:auto-text-indent="false"/>
    </style:style>
    <style:style style:name="P1013" style:family="paragraph" style:parent-style-name="Standard" style:master-page-name="Converted37">
      <style:paragraph-properties fo:margin-left="1.7736in" fo:margin-right="2.2075in" fo:margin-top="0.0016in" fo:margin-bottom="0in" style:contextual-spacing="false" fo:line-height="104%" fo:text-align="left" style:justify-single-word="false" fo:text-indent="-0.0008in" style:auto-text-indent="false" style:page-number="38"/>
    </style:style>
    <style:style style:name="P1014" style:family="paragraph" style:parent-style-name="Standard">
      <style:paragraph-properties fo:margin-left="1.7728in" fo:margin-right="0in" fo:margin-top="0.0016in" fo:margin-bottom="0in" style:contextual-spacing="false" fo:text-align="left" style:justify-single-word="false" fo:text-indent="0in" style:auto-text-indent="false"/>
    </style:style>
    <style:style style:name="P1015" style:family="paragraph" style:parent-style-name="Standard">
      <style:paragraph-properties fo:margin-left="1.7728in" fo:margin-right="1.9035in" fo:margin-top="0.048in" fo:margin-bottom="0in" style:contextual-spacing="false" fo:line-height="104%" fo:text-align="left" style:justify-single-word="false" fo:text-indent="0in" style:auto-text-indent="false"/>
    </style:style>
    <style:style style:name="P1016" style:family="paragraph" style:parent-style-name="Standard">
      <style:paragraph-properties fo:margin-left="1.7736in" fo:margin-right="2.1528in" fo:margin-top="0.052in" fo:margin-bottom="0in" style:contextual-spacing="false" fo:line-height="101%" fo:text-align="left" style:justify-single-word="false" fo:text-indent="0in" style:auto-text-indent="false"/>
    </style:style>
    <style:style style:name="P1017" style:family="paragraph" style:parent-style-name="Standard">
      <style:paragraph-properties fo:margin-left="1.7736in" fo:margin-right="0in" fo:margin-top="0.0508in" fo:margin-bottom="0in" style:contextual-spacing="false" fo:text-align="left" style:justify-single-word="false" fo:text-indent="0in" style:auto-text-indent="false"/>
    </style:style>
    <style:style style:name="P1018" style:family="paragraph" style:parent-style-name="Standard">
      <style:paragraph-properties fo:margin-left="1.772in" fo:margin-right="2.2661in" fo:margin-top="0.0016in" fo:margin-bottom="0in" style:contextual-spacing="false" fo:line-height="102%" fo:text-align="left" style:justify-single-word="false" fo:text-indent="0.0008in" style:auto-text-indent="false"/>
    </style:style>
    <style:style style:name="P1019" style:family="paragraph" style:parent-style-name="Standard">
      <style:paragraph-properties fo:margin-left="1.772in" fo:margin-right="2.1484in" fo:margin-top="0.0516in" fo:margin-bottom="0in" style:contextual-spacing="false" fo:line-height="103%" fo:text-align="justify" style:justify-single-word="false" fo:text-indent="0in" style:auto-text-indent="false"/>
    </style:style>
    <style:style style:name="P1020" style:family="paragraph" style:parent-style-name="Standard">
      <style:paragraph-properties fo:margin-left="1.7736in" fo:margin-right="2.2075in" fo:margin-top="0.002in" fo:margin-bottom="0in" style:contextual-spacing="false" fo:line-height="101%" fo:text-align="left" style:justify-single-word="false" fo:text-indent="-0.0008in" style:auto-text-indent="false"/>
    </style:style>
    <style:style style:name="P1021" style:family="paragraph" style:parent-style-name="Standard">
      <style:paragraph-properties fo:margin-left="1.7728in" fo:margin-right="2.2382in" fo:margin-top="0.0043in" fo:margin-bottom="0in" style:contextual-spacing="false" fo:line-height="101%" fo:text-align="left" style:justify-single-word="false" fo:text-indent="0in" style:auto-text-indent="false"/>
    </style:style>
    <style:style style:name="P1022" style:family="paragraph" style:parent-style-name="Standard">
      <style:paragraph-properties fo:margin-left="1.7728in" fo:margin-right="2.1484in" fo:margin-top="0.0516in" fo:margin-bottom="0in" style:contextual-spacing="false" fo:line-height="103%" fo:text-align="justify" style:justify-single-word="false" fo:text-indent="0in" style:auto-text-indent="false"/>
    </style:style>
    <style:style style:name="P1023" style:family="paragraph" style:parent-style-name="Standard" style:master-page-name="Converted38">
      <style:paragraph-properties fo:margin-left="1.7736in" fo:margin-right="2.2075in" fo:margin-top="0.0016in" fo:margin-bottom="0in" style:contextual-spacing="false" fo:line-height="101%" fo:text-align="left" style:justify-single-word="false" fo:text-indent="-0.0008in" style:auto-text-indent="false" style:page-number="auto"/>
    </style:style>
    <style:style style:name="P1024" style:family="paragraph" style:parent-style-name="Standard">
      <style:paragraph-properties fo:margin-left="1.7717in" fo:margin-right="2.2075in" fo:margin-top="0.0043in" fo:margin-bottom="0in" style:contextual-spacing="false" fo:line-height="104%" fo:text-align="left" style:justify-single-word="false" fo:text-indent="0in" style:auto-text-indent="false"/>
    </style:style>
    <style:style style:name="P1025" style:family="paragraph" style:parent-style-name="Standard">
      <style:paragraph-properties fo:margin-left="1.7728in" fo:margin-right="2.152in" fo:margin-top="0.0445in" fo:margin-bottom="0in" style:contextual-spacing="false" fo:line-height="103%" fo:text-align="justify" style:justify-single-word="false" fo:text-indent="0in" style:auto-text-indent="false"/>
    </style:style>
    <style:style style:name="P1026" style:family="paragraph" style:parent-style-name="Standard">
      <style:paragraph-properties fo:margin-left="1.7736in" fo:margin-right="0in" fo:margin-top="0.0484in" fo:margin-bottom="0in" style:contextual-spacing="false" fo:text-align="justify" style:justify-single-word="false" fo:text-indent="0in" style:auto-text-indent="false"/>
    </style:style>
    <style:style style:name="P1027" style:family="paragraph" style:parent-style-name="Standard">
      <style:paragraph-properties fo:margin-left="1.7736in" fo:margin-right="2.1626in" fo:margin-top="0.0484in" fo:margin-bottom="0in" style:contextual-spacing="false" fo:line-height="104%" fo:text-align="left" style:justify-single-word="false" fo:text-indent="0in" style:auto-text-indent="false"/>
    </style:style>
    <style:style style:name="P1028" style:family="paragraph" style:parent-style-name="Standard">
      <style:paragraph-properties fo:margin-left="1.7736in" fo:margin-right="0in" fo:margin-top="0.0445in" fo:margin-bottom="0in" style:contextual-spacing="false" fo:text-align="justify" style:justify-single-word="false" fo:text-indent="0in" style:auto-text-indent="false"/>
    </style:style>
    <style:style style:name="P1029" style:family="paragraph" style:parent-style-name="Standard">
      <style:paragraph-properties fo:margin-left="1.7736in" fo:margin-right="2.2075in" fo:margin-top="0.0047in" fo:margin-bottom="0in" style:contextual-spacing="false" fo:line-height="101%" fo:text-align="left" style:justify-single-word="false" fo:text-indent="-0.0008in" style:auto-text-indent="false"/>
    </style:style>
    <style:style style:name="P1030" style:family="paragraph" style:parent-style-name="Standard">
      <style:paragraph-properties fo:margin-left="1.7728in" fo:margin-right="2.2382in" fo:margin-top="0.0016in" fo:margin-bottom="0in" style:contextual-spacing="false" fo:line-height="104%" fo:text-align="left" style:justify-single-word="false" fo:text-indent="0in" style:auto-text-indent="false"/>
    </style:style>
    <style:style style:name="P1031" style:family="paragraph" style:parent-style-name="Standard">
      <style:paragraph-properties fo:margin-left="1.7728in" fo:margin-right="2.1508in" fo:margin-top="0.0445in" fo:margin-bottom="0in" style:contextual-spacing="false" fo:line-height="103%" fo:text-align="justify" style:justify-single-word="false" fo:text-indent="0in" style:auto-text-indent="false"/>
    </style:style>
    <style:style style:name="P1032" style:family="paragraph" style:parent-style-name="Standard">
      <style:paragraph-properties fo:margin-left="1.7736in" fo:margin-right="0in" fo:margin-top="0.048in" fo:margin-bottom="0in" style:contextual-spacing="false" fo:text-align="left" style:justify-single-word="false" fo:text-indent="0in" style:auto-text-indent="false"/>
    </style:style>
    <style:style style:name="P1033" style:family="paragraph" style:parent-style-name="Standard">
      <style:paragraph-properties fo:margin-left="1.7736in" fo:margin-right="2.1563in" fo:margin-top="0.048in" fo:margin-bottom="0in" style:contextual-spacing="false" fo:line-height="101%" fo:text-align="justify" style:justify-single-word="false" fo:text-indent="0in" style:auto-text-indent="false"/>
    </style:style>
    <style:style style:name="P1034" style:family="paragraph" style:parent-style-name="Standard" style:master-page-name="Converted39">
      <style:paragraph-properties fo:margin-left="1.7736in" fo:margin-right="2.2075in" fo:margin-top="0.0016in" fo:margin-bottom="0in" style:contextual-spacing="false" fo:line-height="104%" fo:text-align="left" style:justify-single-word="false" fo:text-indent="-0.0008in" style:auto-text-indent="false" style:page-number="40"/>
    </style:style>
    <style:style style:name="P1035" style:family="paragraph" style:parent-style-name="Standard">
      <style:paragraph-properties fo:margin-left="1.7736in" fo:margin-right="0in" fo:margin-top="0.0016in" fo:margin-bottom="0in" style:contextual-spacing="false" fo:text-align="justify" style:justify-single-word="false" fo:text-indent="0in" style:auto-text-indent="false"/>
    </style:style>
    <style:style style:name="P1036" style:family="paragraph" style:parent-style-name="Standard">
      <style:paragraph-properties fo:margin-left="1.7728in" fo:margin-right="2.152in" fo:margin-top="0.048in" fo:margin-bottom="0in" style:contextual-spacing="false" fo:line-height="103%" fo:text-align="justify" style:justify-single-word="false" fo:text-indent="0in" style:auto-text-indent="false"/>
    </style:style>
    <style:style style:name="P1037" style:family="paragraph" style:parent-style-name="Standard">
      <style:paragraph-properties fo:margin-left="1.7736in" fo:margin-right="2.2075in" fo:margin-top="0.0016in" fo:margin-bottom="0in" style:contextual-spacing="false" fo:line-height="101%" fo:text-align="left" style:justify-single-word="false" fo:text-indent="-0.0008in" style:auto-text-indent="false"/>
    </style:style>
    <style:style style:name="P1038" style:family="paragraph" style:parent-style-name="Standard">
      <style:paragraph-properties fo:margin-left="1.772in" fo:margin-right="2.2075in" fo:margin-top="0.0047in" fo:margin-bottom="0in" style:contextual-spacing="false" fo:line-height="104%" fo:text-align="left" style:justify-single-word="false" fo:text-indent="0in" style:auto-text-indent="false"/>
    </style:style>
    <style:style style:name="P1039" style:family="paragraph" style:parent-style-name="Standard">
      <style:paragraph-properties fo:margin-left="1.7736in" fo:margin-right="0in" fo:margin-top="0.0043in" fo:margin-bottom="0in" style:contextual-spacing="false" fo:text-align="justify" style:justify-single-word="false" fo:text-indent="0in" style:auto-text-indent="false"/>
    </style:style>
    <style:style style:name="P1040" style:family="paragraph" style:parent-style-name="Standard">
      <style:paragraph-properties fo:margin-left="1.7728in" fo:margin-right="2.1508in" fo:margin-top="0.052in" fo:margin-bottom="0in" style:contextual-spacing="false" fo:line-height="103%" fo:text-align="justify" style:justify-single-word="false" fo:text-indent="0in" style:auto-text-indent="false"/>
    </style:style>
    <style:style style:name="P1041" style:family="paragraph" style:parent-style-name="Standard">
      <style:paragraph-properties fo:margin-left="1.7736in" fo:margin-right="2.1563in" fo:margin-top="0.052in" fo:margin-bottom="0in" style:contextual-spacing="false" fo:line-height="101%" fo:text-align="justify" style:justify-single-word="false" fo:text-indent="0in" style:auto-text-indent="false"/>
    </style:style>
    <style:style style:name="P1042" style:family="paragraph" style:parent-style-name="Standard" style:master-page-name="Converted40">
      <style:paragraph-properties fo:margin-left="1.7571in" fo:margin-right="2.4429in" fo:margin-top="0.0047in" fo:margin-bottom="0in" style:contextual-spacing="false" fo:line-height="101%" fo:text-align="left" style:justify-single-word="false" fo:text-indent="-0.0008in" style:auto-text-indent="false" style:page-number="auto"/>
    </style:style>
    <style:style style:name="P1043" style:family="paragraph" style:parent-style-name="Standard">
      <style:paragraph-properties fo:margin-left="1.7583in" fo:margin-right="0in" fo:margin-top="0.0043in" fo:margin-bottom="0in" style:contextual-spacing="false" fo:text-align="justify" style:justify-single-word="false" fo:text-indent="0in" style:auto-text-indent="false"/>
    </style:style>
    <style:style style:name="P1044" style:family="paragraph" style:parent-style-name="Standard">
      <style:paragraph-properties fo:margin-left="1.7563in" fo:margin-right="2.1291in" fo:margin-top="0.052in" fo:margin-bottom="0in" style:contextual-spacing="false" fo:line-height="103%" fo:text-align="justify" style:justify-single-word="false" fo:text-indent="0.0028in" style:auto-text-indent="false"/>
    </style:style>
    <style:style style:name="P1045" style:family="paragraph" style:parent-style-name="Standard">
      <style:paragraph-properties fo:margin-left="1.7602in" fo:margin-right="0in" fo:margin-top="0.048in" fo:margin-bottom="0in" style:contextual-spacing="false" fo:text-align="left" style:justify-single-word="false" fo:text-indent="0in" style:auto-text-indent="false"/>
    </style:style>
    <style:style style:name="P1046" style:family="paragraph" style:parent-style-name="Standard">
      <style:paragraph-properties fo:margin-left="1.7571in" fo:margin-right="2.1429in" fo:margin-top="0.052in" fo:margin-bottom="0in" style:contextual-spacing="false" fo:line-height="104%" fo:text-align="justify" style:justify-single-word="false" fo:text-indent="0in" style:auto-text-indent="false"/>
    </style:style>
    <style:style style:name="P1047" style:family="paragraph" style:parent-style-name="Standard">
      <style:paragraph-properties fo:margin-left="1.7563in" fo:margin-right="0in" fo:margin-top="0.048in" fo:margin-bottom="0in" style:contextual-spacing="false" fo:text-align="left" style:justify-single-word="false" fo:text-indent="0in" style:auto-text-indent="false"/>
    </style:style>
    <style:style style:name="P1048" style:family="paragraph" style:parent-style-name="Text_20_body">
      <style:paragraph-properties fo:margin-top="0.0945in" fo:margin-bottom="0in" style:contextual-spacing="false"/>
      <style:text-properties fo:font-size="7pt" style:font-size-asian="7pt"/>
    </style:style>
    <style:style style:name="P1049" style:family="paragraph" style:parent-style-name="Standard">
      <style:paragraph-properties fo:margin-left="1.7563in" fo:margin-right="0in" fo:margin-top="0in" fo:margin-bottom="0in" style:contextual-spacing="false" fo:text-align="left" style:justify-single-word="false" fo:text-indent="0in" style:auto-text-indent="false"/>
    </style:style>
    <style:style style:name="P1050" style:family="paragraph" style:parent-style-name="Standard">
      <style:paragraph-properties fo:margin-left="1.7571in" fo:margin-right="2.2075in" fo:margin-top="0.002in" fo:margin-bottom="0in" style:contextual-spacing="false" fo:line-height="104%" fo:text-align="left" style:justify-single-word="false" fo:text-indent="-0.0008in" style:auto-text-indent="false"/>
    </style:style>
    <style:style style:name="P1051" style:family="paragraph" style:parent-style-name="Standard">
      <style:paragraph-properties fo:margin-left="1.7591in" fo:margin-right="2.1366in" fo:margin-top="0.0008in" fo:margin-bottom="0in" style:contextual-spacing="false" fo:line-height="103%" fo:text-align="left" style:justify-single-word="false" fo:text-indent="-0.0028in" style:auto-text-indent="false"/>
    </style:style>
    <style:style style:name="P1052" style:family="paragraph" style:parent-style-name="Standard">
      <style:paragraph-properties fo:margin-left="1.7563in" fo:margin-right="2.1291in" fo:margin-top="0.0484in" fo:margin-bottom="0in" style:contextual-spacing="false" fo:line-height="103%" fo:text-align="justify" style:justify-single-word="false" fo:text-indent="0.0028in" style:auto-text-indent="false"/>
    </style:style>
    <style:style style:name="P1053" style:family="paragraph" style:parent-style-name="Standard">
      <style:paragraph-properties fo:margin-left="1.7602in" fo:margin-right="0in" fo:margin-top="0.0516in" fo:margin-bottom="0in" style:contextual-spacing="false" fo:text-align="left" style:justify-single-word="false" fo:text-indent="0in" style:auto-text-indent="false"/>
    </style:style>
    <style:style style:name="P1054" style:family="paragraph" style:parent-style-name="Standard">
      <style:paragraph-properties fo:margin-left="1.7571in" fo:margin-right="2.1339in" fo:margin-top="0.0484in" fo:margin-bottom="0in" style:contextual-spacing="false" fo:line-height="104%" fo:text-align="left" style:justify-single-word="false" fo:text-indent="0in" style:auto-text-indent="false"/>
    </style:style>
    <style:style style:name="P1055" style:family="paragraph" style:parent-style-name="Text_20_body">
      <style:paragraph-properties fo:margin-top="0.0429in" fo:margin-bottom="0in" style:contextual-spacing="false"/>
      <style:text-properties fo:font-size="7pt" style:font-size-asian="7pt"/>
    </style:style>
    <style:style style:name="P1056" style:family="paragraph" style:parent-style-name="Standard">
      <style:paragraph-properties fo:margin-left="1.7571in" fo:margin-right="2.2075in" fo:margin-top="0.0047in" fo:margin-bottom="0in" style:contextual-spacing="false" fo:line-height="101%" fo:text-align="left" style:justify-single-word="false" fo:text-indent="-0.0008in" style:auto-text-indent="false"/>
    </style:style>
    <style:style style:name="P1057" style:family="paragraph" style:parent-style-name="Standard">
      <style:paragraph-properties fo:margin-left="1.7591in" fo:margin-right="2.1366in" fo:margin-top="0.0047in" fo:margin-bottom="0in" style:contextual-spacing="false" fo:line-height="103%" fo:text-align="left" style:justify-single-word="false" fo:text-indent="-0.0028in" style:auto-text-indent="false"/>
    </style:style>
    <style:style style:name="P1058" style:family="paragraph" style:parent-style-name="Standard">
      <style:paragraph-properties fo:margin-left="1.7598in" fo:margin-right="2.139in" fo:margin-top="0.048in" fo:margin-bottom="0in" style:contextual-spacing="false" fo:line-height="104%" fo:text-align="justify" style:justify-single-word="false" fo:text-indent="0in" style:auto-text-indent="false"/>
    </style:style>
    <style:style style:name="P1059" style:family="paragraph" style:parent-style-name="Standard">
      <style:paragraph-properties fo:margin-left="1.7602in" fo:margin-right="0in" fo:margin-top="0.0484in" fo:margin-bottom="0in" style:contextual-spacing="false" fo:text-align="left" style:justify-single-word="false" fo:text-indent="0in" style:auto-text-indent="false"/>
    </style:style>
    <style:style style:name="P1060" style:family="paragraph" style:parent-style-name="Standard">
      <style:paragraph-properties fo:margin-left="1.7571in" fo:margin-right="2.1339in" fo:margin-top="0.0516in" fo:margin-bottom="0in" style:contextual-spacing="false" fo:line-height="101%" fo:text-align="left" style:justify-single-word="false" fo:text-indent="0in" style:auto-text-indent="false"/>
    </style:style>
    <style:style style:name="P1061" style:family="paragraph" style:parent-style-name="Standard">
      <style:paragraph-properties fo:margin-left="1.7563in" fo:margin-right="0in" fo:margin-top="0.0516in" fo:margin-bottom="0in" style:contextual-spacing="false" fo:text-align="left" style:justify-single-word="false" fo:text-indent="0in" style:auto-text-indent="false"/>
    </style:style>
    <style:style style:name="P1062" style:family="paragraph" style:parent-style-name="Standard" style:master-page-name="Converted41">
      <style:paragraph-properties fo:margin-left="1.7571in" fo:margin-right="2.2075in" fo:margin-top="0.0047in" fo:margin-bottom="0in" style:contextual-spacing="false" fo:line-height="101%" fo:text-align="left" style:justify-single-word="false" fo:text-indent="-0.0008in" style:auto-text-indent="false" style:page-number="42"/>
    </style:style>
    <style:style style:name="P1063" style:family="paragraph" style:parent-style-name="Standard">
      <style:paragraph-properties fo:margin-left="1.7591in" fo:margin-right="2.2382in" fo:margin-top="0.0043in" fo:margin-bottom="0in" style:contextual-spacing="false" fo:line-height="104%" fo:text-align="left" style:justify-single-word="false" fo:text-indent="-0.0028in" style:auto-text-indent="false"/>
    </style:style>
    <style:style style:name="P1064" style:family="paragraph" style:parent-style-name="Standard">
      <style:paragraph-properties fo:margin-left="1.7598in" fo:margin-right="2.1346in" fo:margin-top="0.048in" fo:margin-bottom="0in" style:contextual-spacing="false" fo:line-height="103%" fo:text-align="justify" style:justify-single-word="false" fo:text-indent="0in" style:auto-text-indent="false"/>
    </style:style>
    <style:style style:name="P1065" style:family="paragraph" style:parent-style-name="Standard">
      <style:paragraph-properties fo:margin-left="1.7571in" fo:margin-right="2.1429in" fo:margin-top="0.0516in" fo:margin-bottom="0in" style:contextual-spacing="false" fo:line-height="104%" fo:text-align="justify" style:justify-single-word="false" fo:text-indent="0in" style:auto-text-indent="false"/>
    </style:style>
    <style:style style:name="P1066" style:family="paragraph" style:parent-style-name="Standard">
      <style:paragraph-properties fo:margin-left="1.7591in" fo:margin-right="2.2661in" fo:margin-top="0in" fo:margin-bottom="0in" style:contextual-spacing="false" fo:line-height="104%" fo:text-align="left" style:justify-single-word="false" fo:text-indent="-0.002in" style:auto-text-indent="false"/>
    </style:style>
    <style:style style:name="P1067" style:family="paragraph" style:parent-style-name="Standard">
      <style:paragraph-properties fo:margin-left="1.7563in" fo:margin-right="2.1291in" fo:margin-top="0.0457in" fo:margin-bottom="0in" style:contextual-spacing="false" fo:line-height="103%" fo:text-align="justify" style:justify-single-word="false" fo:text-indent="0.0028in" style:auto-text-indent="false"/>
    </style:style>
    <style:style style:name="P1068" style:family="paragraph" style:parent-style-name="Standard">
      <style:paragraph-properties fo:margin-left="1.7563in" fo:margin-right="2.2075in" fo:margin-top="0.002in" fo:margin-bottom="0in" style:contextual-spacing="false" fo:line-height="103%" fo:text-align="left" style:justify-single-word="false" fo:text-indent="0in" style:auto-text-indent="false"/>
    </style:style>
    <style:style style:name="P1069" style:family="paragraph" style:parent-style-name="Standard">
      <style:paragraph-properties fo:margin-left="1.7571in" fo:margin-right="2.1366in" fo:margin-top="0.05in" fo:margin-bottom="0in" style:contextual-spacing="false" fo:line-height="104%" fo:text-align="justify" style:justify-single-word="false" fo:text-indent="0.002in" style:auto-text-indent="false"/>
    </style:style>
    <style:style style:name="P1070" style:family="paragraph" style:parent-style-name="Standard">
      <style:paragraph-properties fo:margin-left="1.7571in" fo:margin-right="2.1429in" fo:margin-top="0.052in" fo:margin-bottom="0in" style:contextual-spacing="false" fo:line-height="101%" fo:text-align="justify" style:justify-single-word="false" fo:text-indent="0in" style:auto-text-indent="false"/>
    </style:style>
    <style:style style:name="P1071" style:family="paragraph" style:parent-style-name="Standard">
      <style:paragraph-properties fo:margin-left="1.7563in" fo:margin-right="0in" fo:margin-top="0.0508in" fo:margin-bottom="0in" style:contextual-spacing="false" fo:text-align="left" style:justify-single-word="false" fo:text-indent="0in" style:auto-text-indent="false"/>
    </style:style>
    <style:style style:name="P1072" style:family="paragraph" style:parent-style-name="Standard" style:master-page-name="Converted42">
      <style:paragraph-properties fo:margin-left="1.7571in" fo:margin-right="2.2673in" fo:margin-top="0.0047in" fo:margin-bottom="0in" style:contextual-spacing="false" fo:line-height="101%" fo:text-align="justify" style:justify-single-word="false" fo:text-indent="-0.0008in" style:auto-text-indent="false" style:page-number="auto"/>
    </style:style>
    <style:style style:name="P1073" style:family="paragraph" style:parent-style-name="Standard">
      <style:paragraph-properties fo:margin-left="1.7563in" fo:margin-right="2.3in" fo:margin-top="0.0043in" fo:margin-bottom="0in" style:contextual-spacing="false" fo:line-height="104%" fo:text-align="justify" style:justify-single-word="false" fo:text-indent="0in" style:auto-text-indent="false"/>
    </style:style>
    <style:style style:name="P1074" style:family="paragraph" style:parent-style-name="Standard">
      <style:paragraph-properties fo:margin-left="1.7571in" fo:margin-right="2.1366in" fo:margin-top="0.048in" fo:margin-bottom="0in" style:contextual-spacing="false" fo:line-height="103%" fo:text-align="justify" style:justify-single-word="false" fo:text-indent="0.002in" style:auto-text-indent="false"/>
    </style:style>
    <style:style style:name="P1075" style:family="paragraph" style:parent-style-name="Text_20_body">
      <style:paragraph-properties fo:margin-top="0.0953in" fo:margin-bottom="0in" style:contextual-spacing="false"/>
      <style:text-properties fo:font-size="7pt" style:font-size-asian="7pt"/>
    </style:style>
    <style:style style:name="P1076" style:family="paragraph" style:parent-style-name="Standard">
      <style:paragraph-properties fo:margin-left="1.7571in" fo:margin-right="2.1417in" fo:margin-top="0.0516in" fo:margin-bottom="0in" style:contextual-spacing="false" fo:line-height="101%" fo:text-align="justify" style:justify-single-word="false" fo:text-indent="0.002in" style:auto-text-indent="false"/>
    </style:style>
    <style:style style:name="P1077" style:family="paragraph" style:parent-style-name="Standard">
      <style:paragraph-properties fo:margin-left="1.7591in" fo:margin-right="2.1291in" fo:margin-top="0.0047in" fo:margin-bottom="0in" style:contextual-spacing="false" fo:line-height="103%" fo:text-align="justify" style:justify-single-word="false" fo:text-indent="-0.0028in" style:auto-text-indent="false"/>
    </style:style>
    <style:style style:name="P1078" style:family="paragraph" style:parent-style-name="Standard">
      <style:paragraph-properties fo:margin-left="1.7571in" fo:margin-right="2.1366in" fo:margin-top="0.048in" fo:margin-bottom="0in" style:contextual-spacing="false" fo:line-height="104%" fo:text-align="justify" style:justify-single-word="false" fo:text-indent="0.002in" style:auto-text-indent="false"/>
    </style:style>
    <style:style style:name="P1079" style:family="paragraph" style:parent-style-name="Standard">
      <style:paragraph-properties fo:margin-left="1.7571in" fo:margin-right="2.1429in" fo:margin-top="0.048in" fo:margin-bottom="0in" style:contextual-spacing="false" fo:line-height="104%" fo:text-align="justify" style:justify-single-word="false" fo:text-indent="0in" style:auto-text-indent="false"/>
    </style:style>
    <style:style style:name="P1080" style:family="paragraph" style:parent-style-name="Standard">
      <style:paragraph-properties fo:margin-left="1.7571in" fo:margin-right="2.2555in" fo:margin-top="0.0047in" fo:margin-bottom="0in" style:contextual-spacing="false" fo:line-height="104%" fo:text-align="justify" style:justify-single-word="false" fo:text-indent="-0.0008in" style:auto-text-indent="false"/>
    </style:style>
    <style:style style:name="P1081" style:family="paragraph" style:parent-style-name="Standard">
      <style:paragraph-properties fo:margin-left="1.7598in" fo:margin-right="0in" fo:margin-top="0in" fo:margin-bottom="0in" style:contextual-spacing="false" fo:line-height="0.1098in" fo:text-align="justify" style:justify-single-word="false" fo:text-indent="0in" style:auto-text-indent="false"/>
    </style:style>
    <style:style style:name="P1082" style:family="paragraph" style:parent-style-name="Standard">
      <style:paragraph-properties fo:margin-left="1.7598in" fo:margin-right="2.1398in" fo:margin-top="0.052in" fo:margin-bottom="0in" style:contextual-spacing="false" fo:line-height="104%" fo:text-align="justify" style:justify-single-word="false" fo:text-indent="0in" style:auto-text-indent="false"/>
    </style:style>
    <style:style style:name="P1083" style:family="paragraph" style:parent-style-name="Standard">
      <style:paragraph-properties fo:margin-left="1.7602in" fo:margin-right="0in" fo:margin-top="0.048in" fo:margin-bottom="0in" style:contextual-spacing="false" fo:text-align="justify" style:justify-single-word="false" fo:text-indent="0in" style:auto-text-indent="false"/>
    </style:style>
    <style:style style:name="P1084" style:family="paragraph" style:parent-style-name="Text_20_body" style:master-page-name="Converted43">
      <style:paragraph-properties style:page-number="44"/>
      <style:text-properties fo:font-size="8pt" style:font-size-asian="8pt"/>
    </style:style>
    <style:style style:name="P1085" style:family="paragraph" style:parent-style-name="Text_20_body">
      <style:paragraph-properties fo:margin-top="0.0362in" fo:margin-bottom="0in" style:contextual-spacing="false"/>
      <style:text-properties fo:font-size="8pt" style:font-size-asian="8pt"/>
    </style:style>
    <style:style style:name="P1086" style:family="paragraph" style:parent-style-name="Standard">
      <style:paragraph-properties fo:margin-left="1.5583in" fo:margin-right="0in" fo:margin-top="0in" fo:margin-bottom="0in" style:contextual-spacing="false" fo:text-align="left" style:justify-single-word="false" fo:text-indent="0in" style:auto-text-indent="false"/>
    </style:style>
    <style:style style:name="P1087" style:family="paragraph" style:parent-style-name="Text_20_body">
      <style:paragraph-properties fo:margin-top="0.0063in" fo:margin-bottom="0in" style:contextual-spacing="false"/>
      <style:text-properties fo:font-size="8pt" style:font-size-asian="8pt"/>
    </style:style>
    <style:style style:name="P1088" style:family="paragraph" style:parent-style-name="Standard">
      <style:paragraph-properties fo:margin-left="1.5583in" fo:margin-right="0in" fo:margin-top="0.0008in" fo:margin-bottom="0in" style:contextual-spacing="false" fo:text-align="left" style:justify-single-word="false" fo:text-indent="0in" style:auto-text-indent="false"/>
    </style:style>
    <style:style style:name="P1089" style:family="paragraph" style:parent-style-name="Standard">
      <style:paragraph-properties fo:margin-left="1.5591in" fo:margin-right="1.9465in" fo:margin-top="0.0555in" fo:margin-bottom="0in" style:contextual-spacing="false" fo:line-height="97%" fo:text-align="justify" style:justify-single-word="false" fo:text-indent="-0.0008in" style:auto-text-indent="false"/>
    </style:style>
    <style:style style:name="P1090" style:family="paragraph" style:parent-style-name="Standard">
      <style:paragraph-properties fo:margin-left="1.5583in" fo:margin-right="1.9516in" fo:margin-top="0.002in" fo:margin-bottom="0in" style:contextual-spacing="false" fo:text-align="justify" style:justify-single-word="false" fo:text-indent="0in" style:auto-text-indent="false"/>
    </style:style>
    <style:style style:name="P1091" style:family="paragraph" style:parent-style-name="Standard">
      <style:paragraph-properties fo:margin-left="1.5583in" fo:margin-right="1.9398in" fo:margin-top="0.052in" fo:margin-bottom="0in" style:contextual-spacing="false" fo:text-align="justify" style:justify-single-word="false" fo:text-indent="-0.0008in" style:auto-text-indent="false"/>
    </style:style>
    <style:style style:name="P1092" style:family="paragraph" style:parent-style-name="Standard">
      <style:paragraph-properties fo:margin-left="1.5598in" fo:margin-right="0in" fo:margin-top="0.05in" fo:margin-bottom="0in" style:contextual-spacing="false" fo:text-align="left" style:justify-single-word="false" fo:text-indent="0in" style:auto-text-indent="false"/>
    </style:style>
    <style:style style:name="P1093" style:family="paragraph" style:parent-style-name="Standard">
      <style:paragraph-properties fo:margin-left="1.5591in" fo:margin-right="1.9402in" fo:margin-top="0.0528in" fo:margin-bottom="0in" style:contextual-spacing="false" fo:text-align="justify" style:justify-single-word="false" fo:text-indent="0in" style:auto-text-indent="false"/>
    </style:style>
    <style:style style:name="P1094" style:family="paragraph" style:parent-style-name="Standard">
      <style:paragraph-properties fo:margin-left="1.5583in" fo:margin-right="0in" fo:margin-top="0.0516in" fo:margin-bottom="0in" style:contextual-spacing="false" fo:text-align="justify" style:justify-single-word="false" fo:text-indent="0in" style:auto-text-indent="false"/>
    </style:style>
    <style:style style:name="P1095" style:family="paragraph" style:parent-style-name="Text_20_body">
      <style:paragraph-properties fo:margin-top="0.0291in" fo:margin-bottom="0in" style:contextual-spacing="false"/>
      <style:text-properties fo:font-size="8pt" style:font-size-asian="8pt"/>
    </style:style>
    <style:style style:name="P1096" style:family="paragraph" style:parent-style-name="Standard">
      <style:paragraph-properties fo:margin-left="1.5583in" fo:margin-right="0in" fo:margin-top="0in" fo:margin-bottom="0in" style:contextual-spacing="false" fo:text-align="justify" style:justify-single-word="false" fo:text-indent="0in" style:auto-text-indent="false"/>
    </style:style>
    <style:style style:name="P1097" style:family="paragraph" style:parent-style-name="Standard">
      <style:paragraph-properties fo:margin-left="1.5591in" fo:margin-right="1.9492in" fo:margin-top="0.0555in" fo:margin-bottom="0in" style:contextual-spacing="false" fo:line-height="97%" fo:text-align="justify" style:justify-single-word="false" fo:text-indent="-0.0008in" style:auto-text-indent="false"/>
    </style:style>
    <style:style style:name="P1098" style:family="paragraph" style:parent-style-name="Standard">
      <style:paragraph-properties fo:margin-left="1.5575in" fo:margin-right="1.9457in" fo:margin-top="0.0028in" fo:margin-bottom="0in" style:contextual-spacing="false" fo:text-align="justify" style:justify-single-word="false" fo:text-indent="0.002in" style:auto-text-indent="false"/>
    </style:style>
    <style:style style:name="P1099" style:family="paragraph" style:parent-style-name="Standard">
      <style:paragraph-properties fo:margin-left="1.5583in" fo:margin-right="1.9339in" fo:margin-top="0.0508in" fo:margin-bottom="0in" style:contextual-spacing="false" fo:text-align="justify" style:justify-single-word="false" fo:text-indent="-0.0008in" style:auto-text-indent="false"/>
    </style:style>
    <style:style style:name="P1100" style:family="paragraph" style:parent-style-name="Standard">
      <style:paragraph-properties fo:margin-left="1.5598in" fo:margin-right="0in" fo:margin-top="0.0508in" fo:margin-bottom="0in" style:contextual-spacing="false" fo:text-align="left" style:justify-single-word="false" fo:text-indent="0in" style:auto-text-indent="false"/>
    </style:style>
    <style:style style:name="P1101" style:family="paragraph" style:parent-style-name="Standard">
      <style:paragraph-properties fo:margin-left="1.5591in" fo:margin-right="1.9402in" fo:margin-top="0.052in" fo:margin-bottom="0in" style:contextual-spacing="false" fo:text-align="justify" style:justify-single-word="false" fo:text-indent="0in" style:auto-text-indent="false"/>
    </style:style>
    <style:style style:name="P1102" style:family="paragraph" style:parent-style-name="Text_20_body">
      <style:paragraph-properties fo:margin-top="0.0819in" fo:margin-bottom="0in" style:contextual-spacing="false"/>
      <style:text-properties fo:font-size="8pt" style:font-size-asian="8pt"/>
    </style:style>
    <style:style style:name="P1103" style:family="paragraph" style:parent-style-name="Standard">
      <style:paragraph-properties fo:margin-left="1.5591in" fo:margin-right="1.95in" fo:margin-top="0.0528in" fo:margin-bottom="0in" style:contextual-spacing="false" fo:text-align="justify" style:justify-single-word="false" fo:text-indent="-0.0008in" style:auto-text-indent="false"/>
    </style:style>
    <style:style style:name="P1104" style:family="paragraph" style:parent-style-name="Standard">
      <style:paragraph-properties fo:margin-left="1.5583in" fo:margin-right="1.939in" fo:margin-top="0in" fo:margin-bottom="0in" style:contextual-spacing="false" fo:line-height="102%" fo:text-align="justify" style:justify-single-word="false" fo:text-indent="0.0016in" style:auto-text-indent="false"/>
    </style:style>
    <style:style style:name="P1105" style:family="paragraph" style:parent-style-name="Standard">
      <style:paragraph-properties fo:margin-left="1.5591in" fo:margin-right="1.9398in" fo:margin-top="0.0445in" fo:margin-bottom="0in" style:contextual-spacing="false" fo:text-align="justify" style:justify-single-word="false" fo:text-indent="-0.0016in" style:auto-text-indent="false"/>
    </style:style>
    <style:style style:name="P1106" style:family="paragraph" style:parent-style-name="Standard">
      <style:paragraph-properties fo:margin-left="1.5598in" fo:margin-right="0in" fo:margin-top="0.0508in" fo:margin-bottom="0in" style:contextual-spacing="false" fo:text-align="justify" style:justify-single-word="false" fo:text-indent="0in" style:auto-text-indent="false"/>
    </style:style>
    <style:style style:name="P1107" style:family="paragraph" style:parent-style-name="Text_20_body" style:master-page-name="Converted44">
      <style:paragraph-properties style:page-number="auto"/>
      <style:text-properties fo:font-size="10pt" style:font-size-asian="10pt"/>
    </style:style>
    <style:style style:name="P1108" style:family="paragraph" style:parent-style-name="Text_20_body">
      <style:paragraph-properties fo:margin-top="0.0839in" fo:margin-bottom="0in" style:contextual-spacing="false"/>
      <style:text-properties fo:font-size="10pt" style:font-size-asian="10pt"/>
    </style:style>
    <style:style style:name="P1109" style:family="paragraph" style:parent-style-name="Standard">
      <style:paragraph-properties fo:margin-left="3.352in" fo:margin-right="0in" fo:line-height="0.0138in" fo:text-indent="0in" style:auto-text-indent="false"/>
    </style:style>
    <style:style style:name="P1110" style:family="paragraph" style:parent-style-name="Standard">
      <style:paragraph-properties fo:margin-left="1.7366in" fo:margin-right="0in" fo:margin-top="0in" fo:margin-bottom="0in" style:contextual-spacing="false" fo:text-align="justify" style:justify-single-word="false" fo:text-indent="0in" style:auto-text-indent="false"/>
    </style:style>
    <style:style style:name="P1111" style:family="paragraph" style:parent-style-name="Text_20_body">
      <style:text-properties fo:font-size="7.5pt" style:font-size-asian="7.5pt"/>
    </style:style>
    <style:style style:name="P1112" style:family="paragraph" style:parent-style-name="Text_20_body">
      <style:paragraph-properties fo:margin-top="0.0909in" fo:margin-bottom="0in" style:contextual-spacing="false"/>
      <style:text-properties fo:font-size="7.5pt" style:font-size-asian="7.5pt"/>
    </style:style>
    <style:style style:name="P1113" style:family="paragraph" style:parent-style-name="Standard">
      <style:paragraph-properties fo:margin-left="1.7366in" fo:margin-right="2.122in" fo:margin-top="0.0472in" fo:margin-bottom="0in" style:contextual-spacing="false" fo:text-align="justify" style:justify-single-word="false" fo:text-indent="0.002in" style:auto-text-indent="false"/>
    </style:style>
    <style:style style:name="P1114" style:family="paragraph" style:parent-style-name="Standard">
      <style:paragraph-properties fo:margin-left="1.7402in" fo:margin-right="2.1071in" fo:margin-top="0.0035in" fo:margin-bottom="0in" style:contextual-spacing="false" fo:line-height="98%" fo:text-align="justify" style:justify-single-word="false" fo:text-indent="-0.0008in" style:auto-text-indent="false"/>
    </style:style>
    <style:style style:name="P1115" style:family="paragraph" style:parent-style-name="Standard">
      <style:paragraph-properties fo:margin-left="1.7398in" fo:margin-right="2.1201in" fo:margin-top="0.0457in" fo:margin-bottom="0in" style:contextual-spacing="false" fo:line-height="98%" fo:text-align="justify" style:justify-single-word="false" fo:text-indent="-0.0016in" style:auto-text-indent="false"/>
    </style:style>
    <style:style style:name="P1116" style:family="paragraph" style:parent-style-name="Standard">
      <style:paragraph-properties fo:margin-left="1.7402in" fo:margin-right="0in" fo:margin-top="0.0528in" fo:margin-bottom="0in" style:contextual-spacing="false" fo:text-align="justify" style:justify-single-word="false" fo:text-indent="0in" style:auto-text-indent="false"/>
    </style:style>
    <style:style style:name="P1117" style:family="paragraph" style:parent-style-name="Standard">
      <style:paragraph-properties fo:margin-left="1.7362in" fo:margin-right="2.1236in" fo:margin-top="0.0472in" fo:margin-bottom="0in" style:contextual-spacing="false" fo:line-height="98%" fo:text-align="justify" style:justify-single-word="false" fo:text-indent="0.0035in" style:auto-text-indent="false"/>
    </style:style>
    <style:style style:name="P1118" style:family="paragraph" style:parent-style-name="Standard">
      <style:paragraph-properties fo:margin-left="1.7366in" fo:margin-right="0in" fo:margin-top="0.0465in" fo:margin-bottom="0in" style:contextual-spacing="false" fo:text-align="justify" style:justify-single-word="false" fo:text-indent="0in" style:auto-text-indent="false"/>
    </style:style>
    <style:style style:name="P1119" style:family="paragraph" style:parent-style-name="Text_20_body">
      <style:paragraph-properties fo:margin-top="0.0146in" fo:margin-bottom="0in" style:contextual-spacing="false"/>
      <style:text-properties fo:font-size="7.5pt" style:font-size-asian="7.5pt"/>
    </style:style>
    <style:style style:name="P1120" style:family="paragraph" style:parent-style-name="Standard">
      <style:paragraph-properties fo:margin-left="1.7366in" fo:margin-right="0in" fo:margin-top="0.0008in" fo:margin-bottom="0in" style:contextual-spacing="false" fo:line-height="0.1181in" fo:text-align="justify" style:justify-single-word="false" fo:text-indent="0in" style:auto-text-indent="false"/>
    </style:style>
    <style:style style:name="P1121" style:family="paragraph" style:parent-style-name="Standard">
      <style:paragraph-properties fo:margin-left="1.7366in" fo:margin-right="2.2075in" fo:margin-top="0in" fo:margin-bottom="0in" style:contextual-spacing="false" fo:line-height="100%" fo:text-align="left" style:justify-single-word="false" fo:text-indent="-0.0008in" style:auto-text-indent="false"/>
    </style:style>
    <style:style style:name="P1122" style:family="paragraph" style:parent-style-name="Standard">
      <style:paragraph-properties fo:margin-left="1.7398in" fo:margin-right="2.2075in" fo:margin-top="0.002in" fo:margin-bottom="0in" style:contextual-spacing="false" fo:line-height="98%" fo:text-align="left" style:justify-single-word="false" fo:text-indent="-0.0035in" style:auto-text-indent="false"/>
    </style:style>
    <style:style style:name="P1123" style:family="paragraph" style:parent-style-name="Standard">
      <style:paragraph-properties fo:margin-left="1.7398in" fo:margin-right="1.7382in" fo:margin-top="0.052in" fo:margin-bottom="0in" style:contextual-spacing="false" fo:line-height="95%" fo:text-align="left" style:justify-single-word="false" fo:text-indent="0in" style:auto-text-indent="false"/>
    </style:style>
    <style:style style:name="P1124" style:family="paragraph" style:parent-style-name="Standard">
      <style:paragraph-properties fo:margin-left="1.7402in" fo:margin-right="0in" fo:margin-top="0.0543in" fo:margin-bottom="0in" style:contextual-spacing="false" fo:text-align="justify" style:justify-single-word="false" fo:text-indent="0in" style:auto-text-indent="false"/>
    </style:style>
    <style:style style:name="P1125" style:family="paragraph" style:parent-style-name="Standard">
      <style:paragraph-properties fo:margin-left="1.7362in" fo:margin-right="2.128in" fo:margin-top="0.0535in" fo:margin-bottom="0in" style:contextual-spacing="false" fo:line-height="95%" fo:text-align="left" style:justify-single-word="false" fo:text-indent="0.0035in" style:auto-text-indent="false"/>
    </style:style>
    <style:style style:name="P1126" style:family="paragraph" style:parent-style-name="Standard">
      <style:paragraph-properties fo:margin-left="1.7366in" fo:margin-right="0in" fo:margin-top="0.048in" fo:margin-bottom="0in" style:contextual-spacing="false" fo:text-align="justify" style:justify-single-word="false" fo:text-indent="0in" style:auto-text-indent="false"/>
    </style:style>
    <style:style style:name="P1127" style:family="paragraph" style:parent-style-name="Text_20_body">
      <style:paragraph-properties fo:margin-top="0.1055in" fo:margin-bottom="0in" style:contextual-spacing="false"/>
      <style:text-properties fo:font-size="7.5pt" style:font-size-asian="7.5pt"/>
    </style:style>
    <style:style style:name="P1128" style:family="paragraph" style:parent-style-name="Standard">
      <style:paragraph-properties fo:margin-left="1.7382in" fo:margin-right="0in" fo:margin-top="0in" fo:margin-bottom="0in" style:contextual-spacing="false" fo:text-align="left" style:justify-single-word="false" fo:text-indent="0in" style:auto-text-indent="false"/>
    </style:style>
    <style:style style:name="P1129" style:family="paragraph" style:parent-style-name="Text_20_body">
      <style:paragraph-properties fo:margin-top="0.0244in" fo:margin-bottom="0in" style:contextual-spacing="false"/>
      <style:text-properties fo:font-size="7.5pt" style:font-size-asian="7.5pt"/>
    </style:style>
    <style:style style:name="P1130" style:family="paragraph" style:parent-style-name="Standard">
      <style:paragraph-properties fo:margin-left="1.3972in" fo:margin-right="1.7839in" fo:margin-top="0in" fo:margin-bottom="0in" style:contextual-spacing="false" fo:text-align="center" style:justify-single-word="false" fo:text-indent="0in" style:auto-text-indent="false"/>
    </style:style>
    <style:style style:name="P1131" style:family="paragraph" style:parent-style-name="Standard">
      <style:paragraph-properties fo:margin-left="1.3972in" fo:margin-right="1.7791in" fo:margin-top="0.052in" fo:margin-bottom="0in" style:contextual-spacing="false" fo:text-align="center" style:justify-single-word="false" fo:text-indent="0in" style:auto-text-indent="false"/>
    </style:style>
    <style:style style:name="P1132" style:family="paragraph" style:parent-style-name="Text_20_body" style:master-page-name="Converted45">
      <style:paragraph-properties fo:margin-top="0.1752in" fo:margin-bottom="0in" style:contextual-spacing="false" style:page-number="46"/>
      <style:text-properties fo:font-size="11pt" fo:font-style="italic" style:font-size-asian="11pt" style:font-style-asian="italic"/>
    </style:style>
    <style:style style:name="P1133" style:family="paragraph" style:parent-style-name="Heading_20_2">
      <style:paragraph-properties fo:margin-left="2.4465in" fo:margin-right="0in" fo:line-height="100%"/>
    </style:style>
    <style:style style:name="P1134" style:family="paragraph" style:parent-style-name="Text_20_body">
      <style:text-properties style:font-name="Source Sans Pro" fo:font-weight="bold" style:font-weight-asian="bold"/>
    </style:style>
    <style:style style:name="P1135" style:family="paragraph" style:parent-style-name="Text_20_body">
      <style:paragraph-properties fo:margin-top="0.1307in" fo:margin-bottom="0in" style:contextual-spacing="false"/>
      <style:text-properties style:font-name="Source Sans Pro" fo:font-weight="bold" style:font-weight-asian="bold"/>
    </style:style>
    <style:style style:name="P1136" style:family="paragraph" style:parent-style-name="Heading_20_8">
      <style:paragraph-properties fo:margin-left="1.9528in" fo:margin-right="2.2382in" fo:text-indent="-0.1555in" style:auto-text-indent="false"/>
    </style:style>
    <style:style style:name="P1137" style:family="paragraph" style:parent-style-name="Standard">
      <style:paragraph-properties fo:margin-left="0in" fo:margin-right="0.6984in" fo:margin-top="0.1339in" fo:margin-bottom="0in" style:contextual-spacing="false" fo:text-align="center" style:justify-single-word="false" fo:text-indent="0in" style:auto-text-indent="false"/>
    </style:style>
    <style:style style:name="P1138" style:family="paragraph" style:parent-style-name="Standard">
      <style:paragraph-properties fo:margin-left="1.1992in" fo:margin-right="1.7382in" fo:margin-top="0.0591in" fo:margin-bottom="0.0028in" style:contextual-spacing="false" fo:line-height="148%" fo:text-align="left" style:justify-single-word="false" fo:text-indent="0in" style:auto-text-indent="false"/>
    </style:style>
    <style:style style:name="P1139" style:family="paragraph" style:parent-style-name="Table_20_Paragraph">
      <style:paragraph-properties fo:margin-left="0.0063in" fo:margin-right="0in" fo:margin-top="0.0181in" fo:margin-bottom="0in" style:contextual-spacing="false" fo:text-align="center" style:justify-single-word="false"/>
    </style:style>
    <style:style style:name="P1140" style:family="paragraph" style:parent-style-name="Table_20_Paragraph">
      <style:paragraph-properties fo:margin-left="0.6146in" fo:margin-right="0in" fo:margin-top="0.0181in" fo:margin-bottom="0in" style:contextual-spacing="false"/>
    </style:style>
    <style:style style:name="P1141" style:family="paragraph" style:parent-style-name="Table_20_Paragraph">
      <style:paragraph-properties fo:margin-left="0.4547in" fo:margin-right="0in" fo:margin-top="0.0181in" fo:margin-bottom="0in" style:contextual-spacing="false"/>
    </style:style>
    <style:style style:name="P1142" style:family="paragraph" style:parent-style-name="Table_20_Paragraph">
      <style:paragraph-properties fo:margin-left="0.0063in" fo:margin-right="0.0008in" fo:margin-top="0.0217in" fo:margin-bottom="0in" style:contextual-spacing="false" fo:text-align="center" style:justify-single-word="false"/>
    </style:style>
    <style:style style:name="P1143" style:family="paragraph" style:parent-style-name="Table_20_Paragraph">
      <style:paragraph-properties fo:margin-left="0.052in" fo:margin-right="0in" fo:margin-top="0.0118in" fo:margin-bottom="0in" style:contextual-spacing="false" fo:line-height="0.1354in"/>
    </style:style>
    <style:style style:name="P1144" style:family="paragraph" style:parent-style-name="Table_20_Paragraph">
      <style:paragraph-properties fo:margin-left="0.1811in" fo:margin-right="0in" fo:margin-top="0.0217in" fo:margin-bottom="0in" style:contextual-spacing="false"/>
    </style:style>
    <style:style style:name="P1145" style:family="paragraph" style:parent-style-name="Table_20_Paragraph">
      <style:paragraph-properties fo:margin-left="0.1681in" fo:margin-right="0in" fo:margin-top="0.0217in" fo:margin-bottom="0in" style:contextual-spacing="false"/>
    </style:style>
    <style:style style:name="P1146" style:family="paragraph" style:parent-style-name="Standard">
      <style:paragraph-properties fo:margin-left="1.2543in" fo:margin-right="0in" fo:margin-top="0.002in" fo:margin-bottom="0in" style:contextual-spacing="false" fo:text-align="left" style:justify-single-word="false" fo:text-indent="0in" style:auto-text-indent="false"/>
    </style:style>
    <style:style style:name="P1147" style:family="paragraph" style:parent-style-name="Text_20_body">
      <style:text-properties fo:font-size="6pt" style:font-size-asian="6pt"/>
    </style:style>
    <style:style style:name="P1148" style:family="paragraph" style:parent-style-name="Text_20_body">
      <style:paragraph-properties fo:margin-top="0.028in" fo:margin-bottom="0in" style:contextual-spacing="false"/>
      <style:text-properties fo:font-size="6pt" style:font-size-asian="6pt"/>
    </style:style>
    <style:style style:name="P1149" style:family="paragraph" style:parent-style-name="Standard">
      <style:paragraph-properties fo:margin-left="0in" fo:margin-right="0.6417in" fo:margin-top="0in" fo:margin-bottom="0in" style:contextual-spacing="false" fo:text-align="center" style:justify-single-word="false" fo:text-indent="0in" style:auto-text-indent="false"/>
    </style:style>
    <style:style style:name="P1150" style:family="paragraph" style:parent-style-name="Standard">
      <style:paragraph-properties fo:margin-left="0in" fo:margin-right="0.6425in" fo:margin-top="0.0252in" fo:margin-bottom="0in" style:contextual-spacing="false" fo:text-align="center" style:justify-single-word="false" fo:text-indent="0in" style:auto-text-indent="false"/>
    </style:style>
    <style:style style:name="P1151" style:family="paragraph" style:parent-style-name="Text_20_body" style:master-page-name="Converted46">
      <style:paragraph-properties style:page-number="auto"/>
      <style:text-properties fo:font-size="11pt" fo:font-weight="bold" style:font-size-asian="11pt" style:font-weight-asian="bold"/>
    </style:style>
    <style:style style:name="P1152" style:family="paragraph" style:parent-style-name="Text_20_body">
      <style:text-properties fo:font-size="11pt" fo:font-weight="bold" style:font-size-asian="11pt" style:font-weight-asian="bold"/>
    </style:style>
    <style:style style:name="P1153" style:family="paragraph" style:parent-style-name="Text_20_body">
      <style:paragraph-properties fo:margin-top="0.0228in" fo:margin-bottom="0in" style:contextual-spacing="false"/>
      <style:text-properties fo:font-size="11pt" fo:font-weight="bold" style:font-size-asian="11pt" style:font-weight-asian="bold"/>
    </style:style>
    <style:style style:name="P1154" style:family="paragraph" style:parent-style-name="Heading_20_2">
      <style:paragraph-properties fo:margin-left="2.2756in" fo:margin-right="0in" fo:line-height="100%"/>
    </style:style>
    <style:style style:name="P1155" style:family="paragraph" style:parent-style-name="Text_20_body">
      <style:paragraph-properties fo:margin-top="0.0535in" fo:margin-bottom="0in" style:contextual-spacing="false"/>
      <style:text-properties style:font-name="Source Sans Pro" fo:font-weight="bold" style:font-weight-asian="bold"/>
    </style:style>
    <style:style style:name="P1156" style:family="paragraph" style:parent-style-name="Heading_20_8">
      <style:paragraph-properties fo:margin-left="1.3972in" fo:margin-right="2.0118in" fo:line-height="115%" fo:text-align="center" style:justify-single-word="false"/>
    </style:style>
    <style:style style:name="P1157" style:family="paragraph" style:parent-style-name="Text_20_body">
      <style:paragraph-properties fo:margin-top="0.0228in" fo:margin-bottom="0in" style:contextual-spacing="false"/>
      <style:text-properties style:font-name="Calibri1" fo:font-weight="bold" style:font-weight-asian="bold"/>
    </style:style>
    <style:style style:name="P1158" style:family="paragraph" style:parent-style-name="Standard">
      <style:paragraph-properties fo:margin-left="1.2465in" fo:margin-right="0in" fo:margin-top="0.0008in" fo:margin-bottom="0in" style:contextual-spacing="false" fo:text-align="left" style:justify-single-word="false" fo:text-indent="0in" style:auto-text-indent="false"/>
    </style:style>
    <style:style style:name="P1159" style:family="paragraph" style:parent-style-name="Standard">
      <style:paragraph-properties fo:margin-left="1.2465in" fo:margin-right="0in" fo:margin-top="0.022in" fo:margin-bottom="0in" style:contextual-spacing="false" fo:text-align="left" style:justify-single-word="false" fo:text-indent="0in" style:auto-text-indent="false"/>
    </style:style>
    <style:style style:name="P1160" style:family="paragraph" style:parent-style-name="Text_20_body">
      <style:paragraph-properties fo:margin-left="1.2465in" fo:margin-right="0in" fo:margin-top="0.022in" fo:margin-bottom="0in" style:contextual-spacing="false"/>
    </style:style>
    <style:style style:name="P1161" style:family="paragraph" style:parent-style-name="Text_20_body">
      <style:paragraph-properties fo:margin-top="0.0437in" fo:margin-bottom="0in" style:contextual-spacing="false"/>
      <style:text-properties style:font-name="Calibri1"/>
    </style:style>
    <style:style style:name="P1162" style:family="paragraph" style:parent-style-name="Heading_20_8">
      <style:paragraph-properties fo:margin-left="1.2465in" fo:margin-right="0in" fo:text-align="justify" style:justify-single-word="false"/>
    </style:style>
    <style:style style:name="P1163" style:family="paragraph" style:parent-style-name="Text_20_body">
      <style:paragraph-properties fo:margin-left="1.2465in" fo:margin-right="1.8638in" fo:margin-top="0.022in" fo:margin-bottom="0in" style:contextual-spacing="false" fo:line-height="115%" fo:text-align="justify" style:justify-single-word="false"/>
    </style:style>
    <style:style style:name="P1164" style:family="paragraph" style:parent-style-name="Text_20_body">
      <style:paragraph-properties fo:margin-top="0.0252in" fo:margin-bottom="0in" style:contextual-spacing="false"/>
      <style:text-properties style:font-name="Calibri1"/>
    </style:style>
    <style:style style:name="P1165" style:family="paragraph" style:parent-style-name="Standard">
      <style:paragraph-properties fo:margin-left="1.2465in" fo:margin-right="0in" fo:margin-top="0in" fo:margin-bottom="0in" style:contextual-spacing="false" fo:text-align="justify" style:justify-single-word="false" fo:text-indent="0in" style:auto-text-indent="false"/>
    </style:style>
    <style:style style:name="P1166" style:family="paragraph" style:parent-style-name="Standard">
      <style:paragraph-properties fo:margin-left="1.2465in" fo:margin-right="4.678in" fo:margin-top="0.022in" fo:margin-bottom="0in" style:contextual-spacing="false" fo:line-height="115%" fo:text-align="left" style:justify-single-word="false" fo:text-indent="0in" style:auto-text-indent="false"/>
    </style:style>
    <style:style style:name="P1167" style:family="paragraph" style:parent-style-name="Standard">
      <style:paragraph-properties fo:margin-left="1.2465in" fo:margin-right="0in" fo:margin-top="0.0016in" fo:margin-bottom="0in" style:contextual-spacing="false" fo:text-align="left" style:justify-single-word="false" fo:text-indent="0in" style:auto-text-indent="false"/>
    </style:style>
    <style:style style:name="P1168" style:family="paragraph" style:parent-style-name="Heading_20_8">
      <style:paragraph-properties fo:margin-left="1.2465in" fo:margin-right="0in" fo:margin-top="0.022in" fo:margin-bottom="0in" style:contextual-spacing="false"/>
    </style:style>
    <style:style style:name="P1169" style:family="paragraph" style:parent-style-name="Text_20_body">
      <style:text-properties style:font-name="Calibri1" fo:font-weight="bold" style:font-weight-asian="bold"/>
    </style:style>
    <style:style style:name="P1170" style:family="paragraph" style:parent-style-name="Text_20_body">
      <style:paragraph-properties fo:margin-top="0.111in" fo:margin-bottom="0in" style:contextual-spacing="false"/>
      <style:text-properties style:font-name="Calibri1" fo:font-weight="bold" style:font-weight-asian="bold"/>
    </style:style>
    <style:style style:name="P1171" style:family="paragraph" style:parent-style-name="Text_20_body">
      <style:paragraph-properties fo:margin-left="0in" fo:margin-right="0.6118in" fo:text-align="center" style:justify-single-word="false"/>
    </style:style>
    <style:style style:name="P1172" style:family="paragraph" style:parent-style-name="Text_20_body">
      <style:paragraph-properties fo:margin-top="0.0445in" fo:margin-bottom="0in" style:contextual-spacing="false"/>
      <style:text-properties style:font-name="Calibri1"/>
    </style:style>
    <style:style style:name="P1173" style:family="paragraph" style:parent-style-name="Text_20_body">
      <style:paragraph-properties fo:margin-left="0in" fo:margin-right="0.6154in" fo:text-align="center" style:justify-single-word="false"/>
    </style:style>
    <style:style style:name="P1174" style:family="paragraph" style:parent-style-name="Text_20_body">
      <style:paragraph-properties fo:margin-left="0in" fo:margin-right="0.6138in" fo:margin-top="0.022in" fo:margin-bottom="0in" style:contextual-spacing="false" fo:text-align="center" style:justify-single-word="false"/>
    </style:style>
    <style:style style:name="P1175" style:family="paragraph" style:parent-style-name="Text_20_body">
      <style:text-properties style:font-name="Calibri1" fo:font-size="6pt" style:font-size-asian="6pt"/>
    </style:style>
    <style:style style:name="P1176" style:family="paragraph" style:parent-style-name="Text_20_body">
      <style:paragraph-properties fo:margin-top="0.0638in" fo:margin-bottom="0in" style:contextual-spacing="false"/>
      <style:text-properties style:font-name="Calibri1" fo:font-size="6pt" style:font-size-asian="6pt"/>
    </style:style>
    <style:style style:name="P1177"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1178" style:family="paragraph" style:parent-style-name="Text_20_body" style:master-page-name="Converted47">
      <style:paragraph-properties style:page-number="48"/>
      <style:text-properties style:font-name="Lato Black" fo:font-size="9pt" fo:font-weight="bold" style:font-size-asian="9pt" style:font-weight-asian="bold"/>
    </style:style>
    <style:style style:name="P1179" style:family="paragraph" style:parent-style-name="Text_20_body">
      <style:text-properties style:font-name="Lato Black" fo:font-size="9pt" fo:font-weight="bold" style:font-size-asian="9pt" style:font-weight-asian="bold"/>
    </style:style>
    <style:style style:name="P1180" style:family="paragraph" style:parent-style-name="Text_20_body">
      <style:paragraph-properties fo:margin-top="0.011in" fo:margin-bottom="0in" style:contextual-spacing="false"/>
      <style:text-properties style:font-name="Lato Black" fo:font-size="9pt" fo:font-weight="bold" style:font-size-asian="9pt" style:font-weight-asian="bold"/>
    </style:style>
    <style:style style:name="P1181" style:family="paragraph" style:parent-style-name="Heading_20_5">
      <style:paragraph-properties fo:margin-left="0in" fo:margin-right="0.6256in" fo:text-align="center" style:justify-single-word="false"/>
    </style:style>
    <style:style style:name="P1182" style:family="paragraph" style:parent-style-name="Text_20_body">
      <style:paragraph-properties fo:margin-top="0.0417in" fo:margin-bottom="0in" style:contextual-spacing="false"/>
      <style:text-properties style:font-name="Calibri1" fo:font-size="9pt" fo:font-weight="bold" style:font-size-asian="9pt" style:font-weight-asian="bold"/>
    </style:style>
    <style:style style:name="P1183" style:family="paragraph" style:parent-style-name="Standard">
      <style:paragraph-properties fo:margin-left="1.1366in" fo:margin-right="0in" fo:margin-top="0in" fo:margin-bottom="0in" style:contextual-spacing="false" fo:line-height="0.152in" fo:text-align="left" style:justify-single-word="false" fo:text-indent="0in" style:auto-text-indent="false"/>
    </style:style>
    <style:style style:name="P1184" style:family="paragraph" style:parent-style-name="Standard">
      <style:paragraph-properties fo:margin-left="1.1366in" fo:margin-right="0in" fo:margin-top="0in" fo:margin-bottom="0in" style:contextual-spacing="false" fo:line-height="0.1516in" fo:text-align="left" style:justify-single-word="false" fo:text-indent="0in" style:auto-text-indent="false"/>
    </style:style>
    <style:style style:name="P1185" style:family="paragraph" style:parent-style-name="Heading_20_5">
      <style:paragraph-properties fo:margin-left="1.1366in" fo:margin-right="0in" fo:line-height="0.152in"/>
    </style:style>
    <style:style style:name="P1186" style:family="paragraph" style:parent-style-name="Standard">
      <style:paragraph-properties fo:margin-left="1.1366in" fo:margin-right="1.7626in" fo:margin-top="0.1516in" fo:margin-bottom="0in" style:contextual-spacing="false" fo:text-align="justify" style:justify-single-word="false" fo:text-indent="0in" style:auto-text-indent="false"/>
    </style:style>
    <style:style style:name="P1187" style:family="paragraph" style:parent-style-name="Standard">
      <style:paragraph-properties fo:margin-left="1.1366in" fo:margin-right="0in" fo:margin-top="0.1457in" fo:margin-bottom="0in" style:contextual-spacing="false" fo:text-align="left" style:justify-single-word="false" fo:text-indent="0in" style:auto-text-indent="false"/>
    </style:style>
    <style:style style:name="P1188" style:family="paragraph" style:parent-style-name="Standard">
      <style:paragraph-properties fo:margin-left="1.1366in" fo:margin-right="0in" fo:margin-top="0.0209in" fo:margin-bottom="0in" style:contextual-spacing="false" fo:text-align="left" style:justify-single-word="false" fo:text-indent="0in" style:auto-text-indent="false"/>
    </style:style>
    <style:style style:name="P1189" style:family="paragraph" style:parent-style-name="Standard">
      <style:paragraph-properties fo:margin-left="1.1366in" fo:margin-right="4.678in" fo:margin-top="0.0209in" fo:margin-bottom="0in" style:contextual-spacing="false" fo:line-height="114%" fo:text-align="left" style:justify-single-word="false" fo:text-indent="0in" style:auto-text-indent="false"/>
    </style:style>
    <style:style style:name="P1190" style:family="paragraph" style:parent-style-name="Heading_20_6">
      <style:paragraph-properties fo:margin-left="1.1366in" fo:margin-right="0in" fo:margin-top="0.0209in" fo:margin-bottom="0in" style:contextual-spacing="false"/>
    </style:style>
    <style:style style:name="P1191" style:family="paragraph" style:parent-style-name="Standard">
      <style:paragraph-properties fo:margin-left="1.1366in" fo:margin-right="0in" fo:margin-top="0.0217in" fo:margin-bottom="0in" style:contextual-spacing="false" fo:text-align="left" style:justify-single-word="false" fo:text-indent="0in" style:auto-text-indent="false"/>
    </style:style>
    <style:style style:name="P1192" style:family="paragraph" style:parent-style-name="Text_20_body">
      <style:text-properties style:font-name="Calibri1" fo:font-size="9pt" style:font-size-asian="9pt"/>
    </style:style>
    <style:style style:name="P1193" style:family="paragraph" style:parent-style-name="Text_20_body">
      <style:paragraph-properties fo:margin-top="0.0626in" fo:margin-bottom="0in" style:contextual-spacing="false"/>
      <style:text-properties style:font-name="Calibri1" fo:font-size="9pt" style:font-size-asian="9pt"/>
    </style:style>
    <style:style style:name="P1194" style:family="paragraph" style:parent-style-name="Standard">
      <style:paragraph-properties fo:margin-left="0in" fo:margin-right="0.6236in" fo:margin-top="0in" fo:margin-bottom="0in" style:contextual-spacing="false" fo:text-align="center" style:justify-single-word="false" fo:text-indent="0in" style:auto-text-indent="false"/>
    </style:style>
    <style:style style:name="P1195" style:family="paragraph" style:parent-style-name="Text_20_body">
      <style:paragraph-properties fo:margin-top="0.0634in" fo:margin-bottom="0in" style:contextual-spacing="false"/>
      <style:text-properties style:font-name="Calibri1" fo:font-size="9pt" style:font-size-asian="9pt"/>
    </style:style>
    <style:style style:name="P1196" style:family="paragraph" style:parent-style-name="Standard">
      <style:paragraph-properties fo:margin-left="0in" fo:margin-right="0.628in" fo:margin-top="0in" fo:margin-bottom="0in" style:contextual-spacing="false" fo:text-align="center" style:justify-single-word="false" fo:text-indent="0in" style:auto-text-indent="false"/>
    </style:style>
    <style:style style:name="P1197" style:family="paragraph" style:parent-style-name="Standard">
      <style:paragraph-properties fo:margin-left="0in" fo:margin-right="0.6256in" fo:margin-top="0.0209in" fo:margin-bottom="0in" style:contextual-spacing="false" fo:text-align="center" style:justify-single-word="false" fo:text-indent="0in" style:auto-text-indent="false"/>
    </style:style>
    <style:style style:name="P1198" style:family="paragraph" style:parent-style-name="Text_20_body" style:master-page-name="Converted48">
      <style:paragraph-properties style:page-number="auto"/>
      <style:text-properties style:font-name="Calibri1" fo:font-size="11pt" fo:font-weight="bold" style:font-size-asian="11pt" style:font-weight-asian="bold"/>
    </style:style>
    <style:style style:name="P1199" style:family="paragraph" style:parent-style-name="Text_20_body">
      <style:text-properties style:font-name="Calibri1" fo:font-size="11pt" fo:font-weight="bold" style:font-size-asian="11pt" style:font-weight-asian="bold"/>
    </style:style>
    <style:style style:name="P1200" style:family="paragraph" style:parent-style-name="Text_20_body">
      <style:paragraph-properties fo:margin-top="0.0445in" fo:margin-bottom="0in" style:contextual-spacing="false"/>
      <style:text-properties style:font-name="Calibri1" fo:font-size="11pt" fo:font-weight="bold" style:font-size-asian="11pt" style:font-weight-asian="bold"/>
    </style:style>
    <style:style style:name="P1201" style:family="paragraph" style:parent-style-name="Heading_20_2">
      <style:paragraph-properties fo:margin-left="2.5882in" fo:margin-right="0in" fo:margin-top="0.0008in" fo:margin-bottom="0in" style:contextual-spacing="false" fo:line-height="100%"/>
    </style:style>
    <style:style style:name="P1202" style:family="paragraph" style:parent-style-name="Text_20_body">
      <style:paragraph-properties fo:margin-top="0.1201in" fo:margin-bottom="0in" style:contextual-spacing="false"/>
      <style:text-properties style:font-name="Source Sans Pro" fo:font-weight="bold" style:font-weight-asian="bold"/>
    </style:style>
    <style:style style:name="P1203" style:family="paragraph" style:parent-style-name="Standard">
      <style:paragraph-properties fo:margin-left="1.3972in" fo:margin-right="1.7929in" fo:margin-top="0in" fo:margin-bottom="0in" style:contextual-spacing="false" fo:text-align="center" style:justify-single-word="false" fo:text-indent="0in" style:auto-text-indent="false"/>
    </style:style>
    <style:style style:name="P1204" style:family="paragraph" style:parent-style-name="Text_20_body">
      <style:text-properties fo:font-weight="bold" style:font-weight-asian="bold"/>
    </style:style>
    <style:style style:name="P1205" style:family="paragraph" style:parent-style-name="Text_20_body">
      <style:paragraph-properties fo:margin-top="0.1311in" fo:margin-bottom="0in" style:contextual-spacing="false"/>
      <style:text-properties fo:font-weight="bold" style:font-weight-asian="bold"/>
    </style:style>
    <style:style style:name="P1206" style:family="paragraph" style:parent-style-name="Standard">
      <style:paragraph-properties fo:margin-left="1.2807in" fo:margin-right="1.6492in" fo:margin-top="0in" fo:margin-bottom="0in" style:contextual-spacing="false" fo:line-height="149%" fo:text-align="justify" style:justify-single-word="false" fo:text-indent="0.0528in" style:auto-text-indent="false"/>
    </style:style>
    <style:style style:name="P1207" style:family="paragraph" style:parent-style-name="Text_20_body">
      <style:paragraph-properties fo:margin-left="1.2819in" fo:margin-right="1.6591in" fo:margin-top="0.002in" fo:margin-bottom="0in" style:contextual-spacing="false" fo:line-height="149%" fo:text-align="justify" style:justify-single-word="false" fo:text-indent="0.0008in" style:auto-text-indent="false"/>
    </style:style>
    <style:style style:name="P1208" style:family="paragraph" style:parent-style-name="Standard">
      <style:paragraph-properties fo:margin-left="1.2783in" fo:margin-right="0in" fo:margin-top="0in" fo:margin-bottom="0in" style:contextual-spacing="false" fo:line-height="0.1335in" fo:text-align="justify" style:justify-single-word="false" fo:text-indent="0in" style:auto-text-indent="false"/>
    </style:style>
    <style:style style:name="P1209" style:family="paragraph" style:parent-style-name="Text_20_body">
      <style:paragraph-properties fo:margin-top="0.0638in" fo:margin-bottom="0in" style:contextual-spacing="false"/>
      <style:text-properties fo:font-weight="bold" style:font-weight-asian="bold"/>
    </style:style>
    <style:style style:name="P1210" style:family="paragraph" style:parent-style-name="Text_20_body">
      <style:paragraph-properties fo:margin-left="1.2835in" fo:margin-right="0in" fo:text-align="justify" style:justify-single-word="false"/>
    </style:style>
    <style:style style:name="P1211" style:family="paragraph" style:parent-style-name="Text_20_body">
      <style:paragraph-properties fo:margin-top="0.1319in" fo:margin-bottom="0in" style:contextual-spacing="false"/>
    </style:style>
    <style:style style:name="P1212" style:family="paragraph" style:parent-style-name="Text_20_body">
      <style:paragraph-properties fo:margin-left="1.3972in" fo:margin-right="1.7807in" fo:margin-top="0.0008in" fo:margin-bottom="0in" style:contextual-spacing="false" fo:text-align="center" style:justify-single-word="false"/>
    </style:style>
    <style:style style:name="P1213" style:family="paragraph" style:parent-style-name="Text_20_body">
      <style:paragraph-properties fo:margin-left="1.3972in" fo:margin-right="1.7752in" fo:margin-top="0.0638in" fo:margin-bottom="0in" style:contextual-spacing="false" fo:text-align="center" style:justify-single-word="false"/>
    </style:style>
    <style:style style:name="P1214" style:family="paragraph" style:parent-style-name="Standard">
      <style:paragraph-properties fo:margin-left="1.3972in" fo:margin-right="1.7846in" fo:margin-top="0.0673in" fo:margin-bottom="0in" style:contextual-spacing="false" fo:text-align="center" style:justify-single-word="false" fo:text-indent="0in" style:auto-text-indent="false"/>
    </style:style>
    <style:style style:name="P1215" style:family="paragraph" style:parent-style-name="Text_20_body">
      <style:paragraph-properties fo:margin-top="0.0783in" fo:margin-bottom="0in" style:contextual-spacing="false"/>
      <style:text-properties fo:font-size="6pt" style:font-size-asian="6pt"/>
    </style:style>
    <style:style style:name="P1216" style:family="paragraph" style:parent-style-name="Heading_20_2" style:master-page-name="Converted49">
      <style:paragraph-properties fo:margin-left="1.3972in" fo:margin-right="1.7898in" fo:margin-top="0.3602in" fo:margin-bottom="0in" style:contextual-spacing="false" fo:line-height="100%" fo:text-align="center" style:justify-single-word="false" style:page-number="50"/>
    </style:style>
    <style:style style:name="P1217" style:family="paragraph" style:parent-style-name="Text_20_body">
      <style:paragraph-properties fo:margin-top="0.0929in" fo:margin-bottom="0in" style:contextual-spacing="false"/>
      <style:text-properties style:font-name="Source Sans Pro" fo:font-size="8pt" fo:font-weight="bold" style:font-size-asian="8pt" style:font-weight-asian="bold"/>
    </style:style>
    <style:style style:name="P1218" style:family="paragraph" style:parent-style-name="Standard">
      <style:paragraph-properties fo:margin-left="1.3972in" fo:margin-right="1.5043in" fo:margin-top="0in" fo:margin-bottom="0in" style:contextual-spacing="false" fo:text-align="center" style:justify-single-word="false" fo:text-indent="0in" style:auto-text-indent="false"/>
    </style:style>
    <style:style style:name="P1219" style:family="paragraph" style:parent-style-name="Text_20_body">
      <style:paragraph-properties fo:margin-top="0.0583in" fo:margin-bottom="0in" style:contextual-spacing="false"/>
      <style:text-properties style:font-name="Times New Roman" fo:font-size="8pt" fo:font-weight="bold" style:font-size-asian="8pt" style:font-weight-asian="bold"/>
    </style:style>
    <style:style style:name="P1220" style:family="paragraph" style:parent-style-name="Standard">
      <style:paragraph-properties fo:margin-left="1.4209in" fo:margin-right="1.8909in" fo:margin-top="0in" fo:margin-bottom="0in" style:contextual-spacing="false" fo:line-height="109%" fo:text-align="center" style:justify-single-word="false" fo:text-indent="-0.0008in" style:auto-text-indent="false"/>
    </style:style>
    <style:style style:name="P1221" style:family="paragraph" style:parent-style-name="Standard">
      <style:paragraph-properties fo:margin-left="1.3264in" fo:margin-right="1.8035in" fo:margin-top="0.0535in" fo:margin-bottom="0in" style:contextual-spacing="false" fo:line-height="109%" fo:text-align="justify" style:justify-single-word="false" fo:text-indent="0in" style:auto-text-indent="false"/>
    </style:style>
    <style:style style:name="P1222" style:family="paragraph" style:parent-style-name="Standard">
      <style:paragraph-properties fo:margin-left="1.3264in" fo:margin-right="1.8016in" fo:margin-top="0.0256in" fo:margin-bottom="0in" style:contextual-spacing="false" fo:line-height="109%" fo:text-align="justify" style:justify-single-word="false" fo:text-indent="0in" style:auto-text-indent="false"/>
    </style:style>
    <style:style style:name="P1223" style:family="paragraph" style:parent-style-name="Text_20_body">
      <style:paragraph-properties fo:margin-top="0.0043in" fo:margin-bottom="0in" style:contextual-spacing="false"/>
      <style:text-properties style:font-name="Times New Roman" fo:font-size="8pt" style:font-size-asian="8pt"/>
    </style:style>
    <style:style style:name="P1224" style:family="paragraph" style:parent-style-name="Table_20_Paragraph">
      <style:paragraph-properties fo:margin-left="0.0256in" fo:margin-right="0in" fo:margin-top="0.0244in" fo:margin-bottom="0in" style:contextual-spacing="false"/>
    </style:style>
    <style:style style:name="P1225" style:family="paragraph" style:parent-style-name="Table_20_Paragraph">
      <style:paragraph-properties fo:margin-left="0.1535in" fo:margin-right="0.1429in" fo:margin-top="0.0244in" fo:margin-bottom="0in" style:contextual-spacing="false" fo:line-height="104%" fo:text-indent="0.2673in" style:auto-text-indent="false"/>
    </style:style>
    <style:style style:name="P1226" style:family="paragraph" style:parent-style-name="Table_20_Paragraph">
      <style:paragraph-properties fo:margin-left="0in" fo:margin-right="0.1252in" fo:margin-top="0.0244in" fo:margin-bottom="0in" style:contextual-spacing="false" fo:text-align="right" style:justify-single-word="false"/>
    </style:style>
    <style:style style:name="P1227" style:family="paragraph" style:parent-style-name="Table_20_Paragraph">
      <style:paragraph-properties fo:margin-left="0.0264in" fo:margin-right="0in" fo:margin-top="0.0244in" fo:margin-bottom="0in" style:contextual-spacing="false"/>
    </style:style>
    <style:style style:name="P1228" style:family="paragraph" style:parent-style-name="Table_20_Paragraph">
      <style:paragraph-properties fo:margin-left="0.0098in" fo:margin-right="0.0783in" fo:margin-top="0.0244in" fo:margin-bottom="0in" style:contextual-spacing="false" fo:text-align="center" style:justify-single-word="false"/>
    </style:style>
    <style:style style:name="P1229" style:family="paragraph" style:parent-style-name="Table_20_Paragraph">
      <style:paragraph-properties fo:margin-left="0.0256in" fo:margin-right="0.0555in" fo:margin-top="0.0244in" fo:margin-bottom="0in" style:contextual-spacing="false" fo:line-height="104%"/>
    </style:style>
    <style:style style:name="P1230" style:family="paragraph" style:parent-style-name="Table_20_Paragraph">
      <style:paragraph-properties fo:margin-left="0.1701in" fo:margin-right="0.1429in" fo:margin-top="0.0244in" fo:margin-bottom="0in" style:contextual-spacing="false" fo:line-height="173%" fo:text-indent="0.128in" style:auto-text-indent="false"/>
    </style:style>
    <style:style style:name="P1231" style:family="paragraph" style:parent-style-name="Table_20_Paragraph">
      <style:paragraph-properties fo:margin-left="0in" fo:margin-right="0.0882in" fo:margin-top="0.0244in" fo:margin-bottom="0in" style:contextual-spacing="false" fo:text-align="right" style:justify-single-word="false"/>
    </style:style>
    <style:style style:name="P1232" style:family="paragraph" style:parent-style-name="Table_20_Paragraph">
      <style:paragraph-properties fo:margin-left="0.1409in" fo:margin-right="0in" fo:margin-top="0.0244in" fo:margin-bottom="0in" style:contextual-spacing="false"/>
    </style:style>
    <style:style style:name="P1233" style:family="paragraph" style:parent-style-name="Table_20_Paragraph">
      <style:paragraph-properties fo:margin-left="0.0091in" fo:margin-right="0in" fo:margin-top="0.0244in" fo:margin-bottom="0in" style:contextual-spacing="false" fo:text-align="center" style:justify-single-word="false"/>
    </style:style>
    <style:style style:name="P1234" style:family="paragraph" style:parent-style-name="Table_20_Paragraph">
      <style:paragraph-properties fo:margin-top="0.0402in" fo:margin-bottom="0in" style:contextual-spacing="false"/>
      <style:text-properties style:font-name="Times New Roman" fo:font-size="7pt" style:font-size-asian="7pt"/>
    </style:style>
    <style:style style:name="P1235" style:family="paragraph" style:parent-style-name="Table_20_Paragraph">
      <style:paragraph-properties fo:margin-left="0.0256in" fo:margin-right="0.3591in" fo:line-height="114%"/>
    </style:style>
    <style:style style:name="P1236" style:family="paragraph" style:parent-style-name="Table_20_Paragraph">
      <style:paragraph-properties fo:margin-left="0.0429in" fo:margin-right="0.0362in" fo:margin-top="0.0244in" fo:margin-bottom="0in" style:contextual-spacing="false" fo:line-height="104%" fo:text-align="center" style:justify-single-word="false"/>
    </style:style>
    <style:style style:name="P1237" style:family="paragraph" style:parent-style-name="Table_20_Paragraph">
      <style:paragraph-properties fo:margin-left="0.0429in" fo:margin-right="0.0374in" fo:margin-top="0.078in" fo:margin-bottom="0in" style:contextual-spacing="false" fo:text-align="center" style:justify-single-word="false"/>
    </style:style>
    <style:style style:name="P1238" style:family="paragraph" style:parent-style-name="Table_20_Paragraph">
      <style:paragraph-properties fo:margin-left="0.1571in" fo:margin-right="0in" fo:margin-top="0.0244in" fo:margin-bottom="0in" style:contextual-spacing="false"/>
    </style:style>
    <style:style style:name="P1239" style:family="paragraph" style:parent-style-name="Table_20_Paragraph">
      <style:paragraph-properties fo:margin-left="0.0098in" fo:margin-right="0in" fo:margin-top="0.0244in" fo:margin-bottom="0in" style:contextual-spacing="false" fo:text-align="center" style:justify-single-word="false"/>
    </style:style>
    <style:style style:name="P1240" style:family="paragraph" style:parent-style-name="Table_20_Paragraph">
      <style:paragraph-properties fo:margin-left="0.0256in" fo:margin-right="0in" fo:margin-top="0.0244in" fo:margin-bottom="0in" style:contextual-spacing="false" fo:line-height="104%"/>
    </style:style>
    <style:style style:name="P1241" style:family="paragraph" style:parent-style-name="Table_20_Paragraph">
      <style:paragraph-properties fo:margin-left="0.05in" fo:margin-right="0.1429in" fo:margin-top="0.0244in" fo:margin-bottom="0in" style:contextual-spacing="false" fo:line-height="173%" fo:text-indent="-0.0244in" style:auto-text-indent="false"/>
    </style:style>
    <style:style style:name="P1242" style:family="paragraph" style:parent-style-name="Table_20_Paragraph">
      <style:paragraph-properties fo:margin-left="0in" fo:margin-right="0.1008in" fo:margin-top="0.0244in" fo:margin-bottom="0in" style:contextual-spacing="false" fo:text-align="right" style:justify-single-word="false"/>
    </style:style>
    <style:style style:name="P1243" style:family="paragraph" style:parent-style-name="Table_20_Paragraph">
      <style:paragraph-properties fo:margin-left="0.1272in" fo:margin-right="0in" fo:margin-top="0.0244in" fo:margin-bottom="0in" style:contextual-spacing="false"/>
    </style:style>
    <style:style style:name="P1244" style:family="paragraph" style:parent-style-name="Table_20_Paragraph">
      <style:paragraph-properties fo:margin-left="0.0256in" fo:margin-right="0.2173in" fo:margin-top="0.0244in" fo:margin-bottom="0in" style:contextual-spacing="false" fo:line-height="104%"/>
    </style:style>
    <style:style style:name="P1245" style:family="paragraph" style:parent-style-name="Table_20_Paragraph">
      <style:paragraph-properties fo:margin-left="0.0437in" fo:margin-right="0.0362in" fo:margin-top="0.0244in" fo:margin-bottom="0in" style:contextual-spacing="false" fo:line-height="104%" fo:text-align="center" style:justify-single-word="false"/>
    </style:style>
    <style:style style:name="P1246" style:family="paragraph" style:parent-style-name="Table_20_Paragraph">
      <style:paragraph-properties fo:margin-left="0in" fo:margin-right="0.0764in" fo:margin-top="0.0244in" fo:margin-bottom="0in" style:contextual-spacing="false" fo:text-align="right" style:justify-single-word="false"/>
    </style:style>
    <style:style style:name="P1247" style:family="paragraph" style:parent-style-name="Table_20_Paragraph">
      <style:paragraph-properties fo:margin-left="0.078in" fo:margin-right="0in" fo:margin-top="0.0244in" fo:margin-bottom="0in" style:contextual-spacing="false"/>
    </style:style>
    <style:style style:name="P1248" style:family="paragraph" style:parent-style-name="Table_20_Paragraph">
      <style:paragraph-properties fo:margin-left="0.0083in" fo:margin-right="0in" fo:margin-top="0.0244in" fo:margin-bottom="0in" style:contextual-spacing="false" fo:text-align="center" style:justify-single-word="false"/>
    </style:style>
    <style:style style:name="P1249" style:family="paragraph" style:parent-style-name="Table_20_Paragraph">
      <style:paragraph-properties fo:margin-left="0.0402in" fo:margin-right="0.0307in" fo:margin-top="0.0811in" fo:margin-bottom="0in" style:contextual-spacing="false" fo:line-height="104%" fo:text-align="center" style:justify-single-word="false"/>
    </style:style>
    <style:style style:name="P1250" style:family="paragraph" style:parent-style-name="Text_20_body">
      <style:text-properties style:font-name="Times New Roman" fo:font-size="8pt" style:font-size-asian="8pt"/>
    </style:style>
    <style:style style:name="P1251" style:family="paragraph" style:parent-style-name="Text_20_body">
      <style:paragraph-properties fo:margin-top="0.0319in" fo:margin-bottom="0in" style:contextual-spacing="false"/>
      <style:text-properties style:font-name="Times New Roman" fo:font-size="8pt" style:font-size-asian="8pt"/>
    </style:style>
    <style:style style:name="P1252" style:family="paragraph" style:parent-style-name="Standard">
      <style:paragraph-properties fo:margin-left="1.3264in" fo:margin-right="3.7839in" fo:margin-top="0in" fo:margin-bottom="0in" style:contextual-spacing="false" fo:line-height="216%" fo:text-align="left" style:justify-single-word="false" fo:text-indent="0in" style:auto-text-indent="false"/>
    </style:style>
    <style:style style:name="P1253" style:family="paragraph" style:parent-style-name="Text_20_body">
      <style:paragraph-properties fo:margin-top="0.0693in" fo:margin-bottom="0in" style:contextual-spacing="false"/>
      <style:text-properties style:font-name="Times New Roman" fo:font-size="8pt" style:font-size-asian="8pt"/>
    </style:style>
    <style:style style:name="P1254" style:family="paragraph" style:parent-style-name="Standard">
      <style:paragraph-properties fo:margin-left="2.9583in" fo:margin-right="3.0311in" fo:margin-top="0in" fo:margin-bottom="0in" style:contextual-spacing="false" fo:line-height="119%" fo:text-align="center" style:justify-single-word="false" fo:text-indent="0in" style:auto-text-indent="false"/>
    </style:style>
    <style:style style:name="P1255" style:family="paragraph" style:parent-style-name="Text_20_body" style:master-page-name="Converted50">
      <style:paragraph-properties style:page-number="auto"/>
      <style:text-properties style:font-name="Times New Roman" fo:font-size="11pt" fo:font-weight="bold" style:font-size-asian="11pt" style:font-weight-asian="bold"/>
    </style:style>
    <style:style style:name="P1256" style:family="paragraph" style:parent-style-name="Text_20_body">
      <style:text-properties style:font-name="Times New Roman" fo:font-size="11pt" fo:font-weight="bold" style:font-size-asian="11pt" style:font-weight-asian="bold"/>
    </style:style>
    <style:style style:name="P1257" style:family="paragraph" style:parent-style-name="Text_20_body">
      <style:paragraph-properties fo:margin-top="0.048in" fo:margin-bottom="0in" style:contextual-spacing="false"/>
      <style:text-properties style:font-name="Times New Roman" fo:font-size="11pt" fo:font-weight="bold" style:font-size-asian="11pt" style:font-weight-asian="bold"/>
    </style:style>
    <style:style style:name="P1258" style:family="paragraph" style:parent-style-name="Text_20_body">
      <style:text-properties style:font-name="Source Sans Pro" fo:font-size="11pt" fo:font-weight="bold" style:font-size-asian="11pt" style:font-weight-asian="bold"/>
    </style:style>
    <style:style style:name="P1259" style:family="paragraph" style:parent-style-name="Text_20_body">
      <style:paragraph-properties fo:margin-top="0.0236in" fo:margin-bottom="0in" style:contextual-spacing="false"/>
      <style:text-properties style:font-name="Source Sans Pro" fo:font-size="11pt" fo:font-weight="bold" style:font-size-asian="11pt" style:font-weight-asian="bold"/>
    </style:style>
    <style:style style:name="P1260" style:family="paragraph" style:parent-style-name="Heading_20_7">
      <style:paragraph-properties fo:margin-left="1.4189in" fo:margin-right="1.9098in" fo:line-height="207%"/>
    </style:style>
    <style:style style:name="P1261" style:family="paragraph" style:parent-style-name="Standard">
      <style:paragraph-properties fo:margin-left="1.1866in" fo:margin-right="1.6752in" fo:margin-top="0in" fo:margin-bottom="0in" style:contextual-spacing="false" fo:line-height="103%" fo:text-align="justify" style:justify-single-word="false" fo:text-indent="0in" style:auto-text-indent="false"/>
    </style:style>
    <style:style style:name="P1262" style:family="paragraph" style:parent-style-name="Text_20_body">
      <style:paragraph-properties fo:margin-top="0.002in" fo:margin-bottom="0in" style:contextual-spacing="false"/>
    </style:style>
    <style:style style:name="P1263" style:family="paragraph" style:parent-style-name="Standard">
      <style:paragraph-properties fo:margin-left="1.1866in" fo:margin-right="1.6764in" fo:margin-top="0in" fo:margin-bottom="0in" style:contextual-spacing="false" fo:line-height="103%" fo:text-align="justify" style:justify-single-word="false" fo:text-indent="0in" style:auto-text-indent="false"/>
    </style:style>
    <style:style style:name="P1264" style:family="paragraph" style:parent-style-name="Text_20_body">
      <style:paragraph-properties fo:margin-top="0.0035in" fo:margin-bottom="0in" style:contextual-spacing="false"/>
    </style:style>
    <style:style style:name="P1265" style:family="paragraph" style:parent-style-name="Standard">
      <style:paragraph-properties fo:margin-left="1.1866in" fo:margin-right="1.6783in" fo:margin-top="0in" fo:margin-bottom="0in" style:contextual-spacing="false" fo:line-height="103%" fo:text-align="justify" style:justify-single-word="false" fo:text-indent="0in" style:auto-text-indent="false"/>
    </style:style>
    <style:style style:name="P1266" style:family="paragraph" style:parent-style-name="Text_20_body">
      <style:paragraph-properties fo:margin-top="0.0043in" fo:margin-bottom="0in" style:contextual-spacing="false"/>
    </style:style>
    <style:style style:name="P1267" style:family="paragraph" style:parent-style-name="Text_20_body">
      <style:paragraph-properties fo:margin-top="0.0055in" fo:margin-bottom="0in" style:contextual-spacing="false"/>
      <style:text-properties fo:font-size="2.5pt" style:font-size-asian="2.5pt"/>
    </style:style>
    <style:style style:name="P1268" style:family="paragraph" style:parent-style-name="Text_20_body">
      <style:paragraph-properties fo:margin-top="0.0409in" fo:margin-bottom="0in" style:contextual-spacing="false"/>
    </style:style>
    <style:style style:name="P1269" style:family="paragraph" style:parent-style-name="Heading_20_7">
      <style:paragraph-properties fo:margin-left="1.3972in" fo:margin-right="1.8846in"/>
    </style:style>
    <style:style style:name="P1270" style:family="paragraph" style:parent-style-name="Heading_20_8">
      <style:paragraph-properties fo:margin-left="1.3972in" fo:margin-right="1.8854in" fo:margin-top="0.0043in" fo:margin-bottom="0in" style:contextual-spacing="false" fo:text-align="center" style:justify-single-word="false"/>
    </style:style>
    <style:style style:name="P1271" style:family="paragraph" style:parent-style-name="Text_20_body">
      <style:paragraph-properties fo:margin-top="0.0043in" fo:margin-bottom="0in" style:contextual-spacing="false"/>
      <style:text-properties fo:font-size="6pt" fo:font-weight="bold" style:font-size-asian="6pt" style:font-weight-asian="bold"/>
    </style:style>
    <style:style style:name="P1272" style:family="paragraph" style:parent-style-name="Text_20_body" style:master-page-name="Converted51">
      <style:paragraph-properties style:page-number="52"/>
      <style:text-properties style:font-name="Lato Black" fo:font-size="6.5pt" fo:font-weight="bold" style:font-size-asian="6.5pt" style:font-weight-asian="bold"/>
    </style:style>
    <style:style style:name="P1273" style:family="paragraph" style:parent-style-name="Text_20_body">
      <style:text-properties style:font-name="Lato Black" fo:font-size="6.5pt" fo:font-weight="bold" style:font-size-asian="6.5pt" style:font-weight-asian="bold"/>
    </style:style>
    <style:style style:name="P1274" style:family="paragraph" style:parent-style-name="Text_20_body">
      <style:paragraph-properties fo:margin-top="0.0165in" fo:margin-bottom="0in" style:contextual-spacing="false"/>
      <style:text-properties style:font-name="Lato Black" fo:font-size="6.5pt" fo:font-weight="bold" style:font-size-asian="6.5pt" style:font-weight-asian="bold"/>
    </style:style>
    <style:style style:name="P1275" style:family="paragraph" style:parent-style-name="Standard">
      <style:paragraph-properties fo:margin-left="0in" fo:margin-right="1.8429in" fo:margin-top="0in" fo:margin-bottom="0in" style:contextual-spacing="false" fo:text-align="right" style:justify-single-word="false" fo:text-indent="0in" style:auto-text-indent="false"/>
    </style:style>
    <style:style style:name="P1276" style:family="paragraph" style:parent-style-name="Standard">
      <style:paragraph-properties fo:margin-left="0in" fo:margin-right="1.8409in" fo:margin-top="0.1028in" fo:margin-bottom="0in" style:contextual-spacing="false" fo:text-align="right" style:justify-single-word="false" fo:text-indent="0in" style:auto-text-indent="false"/>
    </style:style>
    <style:style style:name="P1277" style:family="paragraph" style:parent-style-name="Text_20_body">
      <style:text-properties style:font-name="Times New Roman"/>
    </style:style>
    <style:style style:name="P1278" style:family="paragraph" style:parent-style-name="Text_20_body">
      <style:paragraph-properties fo:margin-top="0.1201in" fo:margin-bottom="0in" style:contextual-spacing="false"/>
      <style:text-properties style:font-name="Times New Roman"/>
    </style:style>
    <style:style style:name="P1279" style:family="paragraph" style:parent-style-name="Text_20_body">
      <style:paragraph-properties fo:margin-left="1.3972in" fo:margin-right="1.798in" fo:text-align="center" style:justify-single-word="false"/>
    </style:style>
    <style:style style:name="P1280" style:family="paragraph" style:parent-style-name="Text_20_body">
      <style:paragraph-properties fo:margin-left="1.4445in" fo:margin-right="1.8417in" fo:line-height="152%" fo:text-align="justify" style:justify-single-word="false"/>
    </style:style>
    <style:style style:name="P1281" style:family="paragraph" style:parent-style-name="Text_20_body">
      <style:paragraph-properties fo:margin-top="0.1165in" fo:margin-bottom="0in" style:contextual-spacing="false"/>
    </style:style>
    <style:style style:name="P1282" style:family="paragraph" style:parent-style-name="Text_20_body">
      <style:paragraph-properties fo:margin-left="2.7654in" fo:margin-right="3.1638in" fo:line-height="102%" fo:text-align="center" style:justify-single-word="false" fo:text-indent="-0.0016in" style:auto-text-indent="false"/>
    </style:style>
    <style:style style:name="P1283" style:family="paragraph" style:parent-style-name="Text_20_body">
      <style:paragraph-properties fo:margin-top="0.0047in" fo:margin-bottom="0in" style:contextual-spacing="false"/>
    </style:style>
    <style:style style:name="P1284" style:family="paragraph" style:parent-style-name="Text_20_body">
      <style:paragraph-properties fo:margin-left="1.3972in" fo:margin-right="1.7945in" fo:text-align="center" style:justify-single-word="false"/>
    </style:style>
    <style:style style:name="P1285" style:family="paragraph" style:parent-style-name="Text_20_body">
      <style:paragraph-properties fo:margin-left="2.4453in" fo:margin-right="2.8457in" fo:margin-top="0.002in" fo:margin-bottom="0in" style:contextual-spacing="false" fo:line-height="102%" fo:text-align="center" style:justify-single-word="false"/>
    </style:style>
    <style:style style:name="P1286" style:family="paragraph" style:parent-style-name="Text_20_body">
      <style:paragraph-properties fo:margin-top="0.0626in" fo:margin-bottom="0in" style:contextual-spacing="false"/>
    </style:style>
    <style:style style:name="P1287" style:family="paragraph" style:parent-style-name="Standard">
      <style:paragraph-properties fo:margin-left="1.4445in" fo:margin-right="2.1528in" fo:margin-top="0.0008in" fo:margin-bottom="0in" style:contextual-spacing="false" fo:line-height="103%" fo:text-align="left" style:justify-single-word="false" fo:text-indent="-0.2272in" style:auto-text-indent="false">
        <style:tab-stops>
          <style:tab-stop style:position="5.7201in"/>
        </style:tab-stops>
      </style:paragraph-properties>
    </style:style>
    <style:style style:name="P1288" style:family="paragraph" style:parent-style-name="Standard">
      <style:paragraph-properties fo:margin-left="1.9535in" fo:margin-right="0in" fo:margin-top="0.0071in" fo:margin-bottom="0in" style:contextual-spacing="false" fo:text-align="left" style:justify-single-word="false" fo:text-indent="0in" style:auto-text-indent="false"/>
    </style:style>
    <style:style style:name="P1289" style:family="paragraph" style:parent-style-name="Text_20_body" style:master-page-name="Converted52">
      <style:paragraph-properties style:page-number="auto"/>
    </style:style>
    <style:style style:name="P1290" style:family="paragraph" style:parent-style-name="Text_20_body">
      <style:paragraph-properties fo:margin-top="0.102in" fo:margin-bottom="0in" style:contextual-spacing="false"/>
    </style:style>
    <style:style style:name="P1291" style:family="paragraph" style:parent-style-name="Text_20_body">
      <style:paragraph-properties fo:margin-left="2.8165in" fo:margin-right="3.2307in" fo:margin-top="0.0008in" fo:margin-bottom="0in" style:contextual-spacing="false" fo:line-height="103%" fo:text-align="center" style:justify-single-word="false" fo:text-indent="0.0091in" style:auto-text-indent="false"/>
      <style:text-properties fo:color="#030303"/>
    </style:style>
    <style:style style:name="P1292" style:family="paragraph" style:parent-style-name="Text_20_body">
      <style:paragraph-properties fo:margin-left="1.498in" fo:margin-right="1.9118in" fo:margin-top="0.0008in" fo:margin-bottom="0in" style:contextual-spacing="false" fo:line-height="103%" fo:text-align="center" style:justify-single-word="false"/>
    </style:style>
    <style:style style:name="P1293" style:family="paragraph" style:parent-style-name="Text_20_body">
      <style:paragraph-properties fo:margin-top="0.0102in" fo:margin-bottom="0in" style:contextual-spacing="false"/>
    </style:style>
    <style:style style:name="P1294" style:family="paragraph" style:parent-style-name="Text_20_body">
      <style:paragraph-properties fo:margin-left="2.8165in" fo:margin-right="3.2146in" fo:line-height="103%" fo:text-indent="0.3772in" style:auto-text-indent="false"/>
      <style:text-properties fo:color="#030303"/>
    </style:style>
    <style:style style:name="P1295" style:family="paragraph" style:parent-style-name="Text_20_body">
      <style:paragraph-properties fo:margin-left="2.3102in" fo:margin-right="0in" fo:margin-top="0.0008in" fo:margin-bottom="0in" style:contextual-spacing="false"/>
    </style:style>
    <style:style style:name="P1296" style:family="paragraph" style:parent-style-name="Text_20_body">
      <style:paragraph-properties fo:margin-top="0.0138in" fo:margin-bottom="0in" style:contextual-spacing="false"/>
    </style:style>
    <style:style style:name="P1297" style:family="paragraph" style:parent-style-name="Text_20_body">
      <style:paragraph-properties fo:margin-left="2.5807in" fo:margin-right="2.9882in" fo:line-height="103%" fo:text-align="center" style:justify-single-word="false"/>
    </style:style>
    <style:style style:name="P1298" style:family="paragraph" style:parent-style-name="Text_20_body">
      <style:paragraph-properties fo:margin-top="0.0154in" fo:margin-bottom="0in" style:contextual-spacing="false"/>
    </style:style>
    <style:style style:name="P1299" style:family="paragraph" style:parent-style-name="Text_20_body">
      <style:paragraph-properties fo:margin-left="2.8165in" fo:margin-right="3.2146in" fo:line-height="103%" fo:text-indent="0.3362in" style:auto-text-indent="false"/>
      <style:text-properties fo:color="#030303"/>
    </style:style>
    <style:style style:name="P1300" style:family="paragraph" style:parent-style-name="Text_20_body">
      <style:paragraph-properties fo:margin-left="2.1571in" fo:margin-right="0in" fo:margin-top="0.0008in" fo:margin-bottom="0in" style:contextual-spacing="false"/>
    </style:style>
    <style:style style:name="P1301" style:family="paragraph" style:parent-style-name="Text_20_body">
      <style:paragraph-properties fo:margin-top="0.0173in" fo:margin-bottom="0in" style:contextual-spacing="false"/>
    </style:style>
    <style:style style:name="P1302" style:family="paragraph" style:parent-style-name="Text_20_body">
      <style:paragraph-properties fo:margin-left="2.8165in" fo:margin-right="3.2307in" fo:margin-top="0.0008in" fo:margin-bottom="0in" style:contextual-spacing="false" fo:text-align="center" style:justify-single-word="false" fo:text-indent="0.0043in" style:auto-text-indent="false"/>
      <style:text-properties fo:color="#030303"/>
    </style:style>
    <style:style style:name="P1303" style:family="paragraph" style:parent-style-name="Text_20_body">
      <style:paragraph-properties fo:margin-left="1.3972in" fo:margin-right="1.8118in" fo:margin-top="0.0047in" fo:margin-bottom="0in" style:contextual-spacing="false" fo:text-align="center" style:justify-single-word="false"/>
    </style:style>
    <style:style style:name="P1304" style:family="paragraph" style:parent-style-name="Text_20_body">
      <style:paragraph-properties fo:margin-top="0.0929in" fo:margin-bottom="0in" style:contextual-spacing="false"/>
    </style:style>
    <style:style style:name="P1305" style:family="paragraph" style:parent-style-name="Standard">
      <style:paragraph-properties fo:margin-left="1.85in" fo:margin-right="2.1366in" fo:margin-top="0.0008in" fo:margin-bottom="0in" style:contextual-spacing="false" fo:line-height="113%" fo:text-align="left" style:justify-single-word="false" fo:text-indent="-0.6681in" style:auto-text-indent="false">
        <style:tab-stops>
          <style:tab-stop style:position="5.7354in"/>
        </style:tab-stops>
      </style:paragraph-properties>
    </style:style>
    <style:style style:name="P1306" style:family="paragraph" style:parent-style-name="Standard">
      <style:paragraph-properties fo:margin-left="1.9252in" fo:margin-right="0in" fo:margin-top="0in" fo:margin-bottom="0in" style:contextual-spacing="false" fo:line-height="0.0634in" fo:text-align="left" style:justify-single-word="false" fo:text-indent="0in" style:auto-text-indent="false"/>
    </style:style>
    <style:style style:name="P1307" style:family="paragraph" style:parent-style-name="Text_20_body" style:master-page-name="Converted53">
      <style:paragraph-properties style:page-number="auto"/>
      <style:text-properties fo:font-size="6.5pt" style:font-size-asian="6.5pt"/>
    </style:style>
    <style:style style:name="P1308" style:family="paragraph" style:parent-style-name="Text_20_body">
      <style:text-properties fo:font-size="6.5pt" style:font-size-asian="6.5pt"/>
    </style:style>
    <style:style style:name="P1309" style:family="paragraph" style:parent-style-name="Text_20_body">
      <style:paragraph-properties fo:margin-top="0.0673in" fo:margin-bottom="0in" style:contextual-spacing="false"/>
      <style:text-properties fo:font-size="6.5pt" style:font-size-asian="6.5pt"/>
    </style:style>
    <style:style style:name="P1310" style:family="paragraph" style:parent-style-name="Standard">
      <style:paragraph-properties fo:margin-left="0in" fo:margin-right="1.8146in" fo:margin-top="0in" fo:margin-bottom="0in" style:contextual-spacing="false" fo:text-align="right" style:justify-single-word="false" fo:text-indent="0in" style:auto-text-indent="false"/>
    </style:style>
    <style:style style:name="P1311" style:family="paragraph" style:parent-style-name="Text_20_body">
      <style:paragraph-properties fo:margin-top="0.0016in" fo:margin-bottom="0in" style:contextual-spacing="false"/>
      <style:text-properties style:font-name="Times New Roman" fo:font-size="6.5pt" style:font-size-asian="6.5pt"/>
    </style:style>
    <style:style style:name="P1312" style:family="paragraph" style:parent-style-name="Standard">
      <style:paragraph-properties fo:margin-left="0in" fo:margin-right="1.8126in" fo:margin-top="0in" fo:margin-bottom="0in" style:contextual-spacing="false" fo:text-align="right" style:justify-single-word="false" fo:text-indent="0in" style:auto-text-indent="false"/>
    </style:style>
    <style:style style:name="P1313" style:family="paragraph" style:parent-style-name="Text_20_body">
      <style:paragraph-properties fo:margin-top="0.1264in" fo:margin-bottom="0in" style:contextual-spacing="false"/>
      <style:text-properties style:font-name="Times New Roman"/>
    </style:style>
    <style:style style:name="P1314" style:family="paragraph" style:parent-style-name="Text_20_body">
      <style:paragraph-properties fo:margin-left="1.6016in" fo:margin-right="0in"/>
    </style:style>
    <style:style style:name="P1315" style:family="paragraph" style:parent-style-name="Text_20_body">
      <style:paragraph-properties fo:margin-top="0.0075in" fo:margin-bottom="0in" style:contextual-spacing="false"/>
    </style:style>
    <style:style style:name="P1316" style:family="paragraph" style:parent-style-name="Text_20_body">
      <style:paragraph-properties fo:margin-left="1.4165in" fo:margin-right="1.8126in" fo:line-height="154%" fo:text-align="justify" style:justify-single-word="false"/>
    </style:style>
    <style:style style:name="P1317" style:family="paragraph" style:parent-style-name="Text_20_body">
      <style:paragraph-properties fo:margin-top="0.0339in" fo:margin-bottom="0in" style:contextual-spacing="false"/>
    </style:style>
    <style:style style:name="P1318" style:family="paragraph" style:parent-style-name="Standard">
      <style:paragraph-properties fo:margin-left="1.4161in" fo:margin-right="2.128in" fo:margin-top="0in" fo:margin-bottom="0in" style:contextual-spacing="false" fo:line-height="104%" fo:text-align="left" style:justify-single-word="false" fo:text-indent="-0.2299in" style:auto-text-indent="false">
        <style:tab-stops>
          <style:tab-stop style:position="5.7445in"/>
        </style:tab-stops>
      </style:paragraph-properties>
    </style:style>
    <style:style style:name="P1319" style:family="paragraph" style:parent-style-name="Standard">
      <style:paragraph-properties fo:margin-left="1.9311in" fo:margin-right="0in" fo:margin-top="0.0075in" fo:margin-bottom="0in" style:contextual-spacing="false" fo:text-align="left" style:justify-single-word="false" fo:text-indent="0in" style:auto-text-indent="false"/>
    </style:style>
    <style:style style:name="P1320" style:family="paragraph" style:parent-style-name="Text_20_body" style:master-page-name="Converted54">
      <style:paragraph-properties fo:margin-left="1.4252in" fo:margin-right="1.8354in" fo:margin-top="0.0811in" fo:margin-bottom="0in" style:contextual-spacing="false" fo:line-height="153%" fo:text-align="justify" style:justify-single-word="false" style:page-number="55"/>
    </style:style>
    <style:style style:name="P1321" style:family="paragraph" style:parent-style-name="Text_20_body">
      <style:paragraph-properties fo:margin-top="0.1217in" fo:margin-bottom="0in" style:contextual-spacing="false"/>
    </style:style>
    <style:style style:name="P1322" style:family="paragraph" style:parent-style-name="Text_20_body">
      <style:paragraph-properties fo:margin-left="2.7563in" fo:margin-right="3.1665in" fo:line-height="102%" fo:text-align="center" style:justify-single-word="false" fo:text-indent="-0.0016in" style:auto-text-indent="false"/>
    </style:style>
    <style:style style:name="P1323" style:family="paragraph" style:parent-style-name="Text_20_body">
      <style:paragraph-properties fo:margin-top="0.0126in" fo:margin-bottom="0in" style:contextual-spacing="false"/>
    </style:style>
    <style:style style:name="P1324" style:family="paragraph" style:parent-style-name="Text_20_body">
      <style:paragraph-properties fo:margin-left="1.3972in" fo:margin-right="1.8028in" fo:margin-top="0.0008in" fo:margin-bottom="0in" style:contextual-spacing="false" fo:text-align="center" style:justify-single-word="false"/>
    </style:style>
    <style:style style:name="P1325" style:family="paragraph" style:parent-style-name="Text_20_body">
      <style:paragraph-properties fo:margin-left="2.4453in" fo:margin-right="2.8575in" fo:margin-top="0.0043in" fo:margin-bottom="0in" style:contextual-spacing="false" fo:text-align="center" style:justify-single-word="false"/>
    </style:style>
    <style:style style:name="P1326" style:family="paragraph" style:parent-style-name="Text_20_body">
      <style:paragraph-properties fo:margin-left="2.8236in" fo:margin-right="3.2335in" fo:line-height="103%" fo:text-align="center" style:justify-single-word="false" fo:text-indent="0.0091in" style:auto-text-indent="false"/>
    </style:style>
    <style:style style:name="P1327" style:family="paragraph" style:parent-style-name="Text_20_body">
      <style:paragraph-properties fo:margin-left="1.498in" fo:margin-right="1.9126in" fo:line-height="103%" fo:text-align="center" style:justify-single-word="false"/>
    </style:style>
    <style:style style:name="P1328" style:family="paragraph" style:parent-style-name="Text_20_body">
      <style:paragraph-properties fo:margin-top="0.0098in" fo:margin-bottom="0in" style:contextual-spacing="false"/>
    </style:style>
    <style:style style:name="P1329" style:family="paragraph" style:parent-style-name="Text_20_body">
      <style:paragraph-properties fo:margin-left="2.8236in" fo:margin-right="3.2075in" fo:margin-top="0.0008in" fo:margin-bottom="0in" style:contextual-spacing="false" fo:line-height="103%" fo:text-indent="0.3772in" style:auto-text-indent="false"/>
    </style:style>
    <style:style style:name="P1330" style:family="paragraph" style:parent-style-name="Text_20_body">
      <style:paragraph-properties fo:margin-left="2.3209in" fo:margin-right="0in"/>
    </style:style>
    <style:style style:name="P1331" style:family="paragraph" style:parent-style-name="Text_20_body">
      <style:paragraph-properties fo:margin-top="0.1335in" fo:margin-bottom="0in" style:contextual-spacing="false"/>
    </style:style>
    <style:style style:name="P1332" style:family="paragraph" style:parent-style-name="Standard">
      <style:paragraph-properties fo:margin-left="1.2043in" fo:margin-right="0in" fo:margin-top="0in" fo:margin-bottom="0in" style:contextual-spacing="false" fo:text-align="left" style:justify-single-word="false" fo:text-indent="0in" style:auto-text-indent="false">
        <style:tab-stops>
          <style:tab-stop style:position="5.7209in"/>
        </style:tab-stops>
      </style:paragraph-properties>
    </style:style>
    <style:style style:name="P1333" style:family="paragraph" style:parent-style-name="Standard">
      <style:paragraph-properties fo:margin-left="1.8673in" fo:margin-right="0in" fo:margin-top="0.002in" fo:margin-bottom="0in" style:contextual-spacing="false" fo:text-align="left" style:justify-single-word="false" fo:text-indent="0in" style:auto-text-indent="false"/>
    </style:style>
    <style:style style:name="P1334" style:family="paragraph" style:parent-style-name="Standard">
      <style:paragraph-properties fo:margin-left="1.9382in" fo:margin-right="0in" fo:margin-top="0.0071in" fo:margin-bottom="0in" style:contextual-spacing="false" fo:text-align="left" style:justify-single-word="false" fo:text-indent="0in" style:auto-text-indent="false"/>
    </style:style>
    <style:style style:name="P1335" style:family="paragraph" style:parent-style-name="Standard">
      <style:paragraph-properties fo:margin-left="1.748in" fo:margin-right="0in" fo:margin-top="0.0626in" fo:margin-bottom="0in" style:contextual-spacing="false" fo:text-align="left" style:justify-single-word="false" fo:text-indent="0in" style:auto-text-indent="false"/>
    </style:style>
    <style:style style:name="P1336" style:family="paragraph" style:parent-style-name="Text_20_body" style:master-page-name="Converted55">
      <style:paragraph-properties style:page-number="auto"/>
    </style:style>
    <style:style style:name="P1337" style:family="paragraph" style:parent-style-name="Text_20_body">
      <style:paragraph-properties fo:margin-top="0.1075in" fo:margin-bottom="0in" style:contextual-spacing="false"/>
    </style:style>
    <style:style style:name="P1338" style:family="paragraph" style:parent-style-name="Text_20_body">
      <style:paragraph-properties fo:margin-left="2.622in" fo:margin-right="3.0311in" fo:line-height="102%" fo:text-align="center" style:justify-single-word="false"/>
    </style:style>
    <style:style style:name="P1339" style:family="paragraph" style:parent-style-name="Text_20_body">
      <style:paragraph-properties fo:margin-left="2.8236in" fo:margin-right="3.2075in" fo:line-height="103%" fo:text-indent="0.3327in" style:auto-text-indent="false"/>
    </style:style>
    <style:style style:name="P1340" style:family="paragraph" style:parent-style-name="Text_20_body">
      <style:paragraph-properties fo:margin-left="2.1709in" fo:margin-right="0in" fo:margin-top="0.0008in" fo:margin-bottom="0in" style:contextual-spacing="false"/>
    </style:style>
    <style:style style:name="P1341" style:family="paragraph" style:parent-style-name="Text_20_body">
      <style:paragraph-properties fo:margin-left="2.8236in" fo:margin-right="3.2335in" fo:line-height="103%" fo:text-align="center" style:justify-single-word="false" fo:text-indent="-0.0043in" style:auto-text-indent="false"/>
    </style:style>
    <style:style style:name="P1342" style:family="paragraph" style:parent-style-name="Text_20_body">
      <style:paragraph-properties fo:margin-left="1.3972in" fo:margin-right="1.8138in" fo:margin-top="0.0008in" fo:margin-bottom="0in" style:contextual-spacing="false" fo:text-align="center" style:justify-single-word="false"/>
    </style:style>
    <style:style style:name="P1343" style:family="paragraph" style:parent-style-name="Text_20_body">
      <style:paragraph-properties fo:margin-top="0.0217in" fo:margin-bottom="0in" style:contextual-spacing="false"/>
    </style:style>
    <style:style style:name="P1344" style:family="paragraph" style:parent-style-name="Text_20_body">
      <style:paragraph-properties fo:margin-left="2.6256in" fo:margin-right="3.0354in" fo:margin-top="0.0008in" fo:margin-bottom="0in" style:contextual-spacing="false" fo:line-height="103%" fo:text-align="center" style:justify-single-word="false"/>
      <style:text-properties fo:color="#050505"/>
    </style:style>
    <style:style style:name="P1345" style:family="paragraph" style:parent-style-name="Text_20_body">
      <style:paragraph-properties fo:margin-left="1.3972in" fo:margin-right="1.8043in" fo:line-height="0.1335in" fo:text-align="center" style:justify-single-word="false"/>
    </style:style>
    <style:style style:name="P1346" style:family="paragraph" style:parent-style-name="Text_20_body">
      <style:paragraph-properties fo:margin-top="0.0547in" fo:margin-bottom="0in" style:contextual-spacing="false"/>
    </style:style>
    <style:style style:name="P1347" style:family="paragraph" style:parent-style-name="Standard">
      <style:paragraph-properties fo:margin-left="1.4673in" fo:margin-right="0in" fo:margin-top="0.0016in" fo:margin-bottom="0in" style:contextual-spacing="false" fo:text-align="left" style:justify-single-word="false" fo:text-indent="0in" style:auto-text-indent="false"/>
    </style:style>
    <style:style style:name="P1348" style:family="paragraph" style:parent-style-name="Standard">
      <style:paragraph-properties fo:margin-left="1.9382in" fo:margin-right="0in" fo:margin-top="0.0075in" fo:margin-bottom="0in" style:contextual-spacing="false" fo:text-align="left" style:justify-single-word="false" fo:text-indent="0in" style:auto-text-indent="false"/>
    </style:style>
    <style:style style:name="P1349" style:family="paragraph" style:parent-style-name="List_20_Paragraph" style:list-style-name="WWNum6">
      <style:paragraph-properties fo:margin-left="1.748in" fo:margin-right="0in" fo:margin-top="0.0618in" fo:margin-bottom="0in" style:contextual-spacing="false" fo:line-height="100%" fo:text-align="left" style:justify-single-word="false" fo:text-indent="-0.3752in" style:auto-text-indent="false">
        <style:tab-stops>
          <style:tab-stop style:position="1.748in"/>
        </style:tab-stops>
      </style:paragraph-properties>
    </style:style>
    <style:style style:name="P1350" style:family="paragraph" style:parent-style-name="Text_20_body" style:master-page-name="Converted56">
      <style:paragraph-properties style:page-number="auto"/>
      <style:text-properties fo:font-size="6.5pt" style:font-size-asian="6.5pt"/>
    </style:style>
    <style:style style:name="P1351" style:family="paragraph" style:parent-style-name="Text_20_body">
      <style:paragraph-properties fo:margin-top="0.0244in" fo:margin-bottom="0in" style:contextual-spacing="false"/>
      <style:text-properties fo:font-size="6.5pt" style:font-size-asian="6.5pt"/>
    </style:style>
    <style:style style:name="P1352" style:family="paragraph" style:parent-style-name="Standard">
      <style:paragraph-properties fo:margin-left="0in" fo:margin-right="1.8543in" fo:margin-top="0in" fo:margin-bottom="0in" style:contextual-spacing="false" fo:text-align="right" style:justify-single-word="false" fo:text-indent="0in" style:auto-text-indent="false"/>
    </style:style>
    <style:style style:name="P1353" style:family="paragraph" style:parent-style-name="Standard">
      <style:paragraph-properties fo:margin-left="0in" fo:margin-right="1.852in" fo:margin-top="0.102in" fo:margin-bottom="0in" style:contextual-spacing="false" fo:text-align="right" style:justify-single-word="false" fo:text-indent="0in" style:auto-text-indent="false"/>
    </style:style>
    <style:style style:name="P1354" style:family="paragraph" style:parent-style-name="Text_20_body">
      <style:paragraph-properties fo:margin-top="0.1165in" fo:margin-bottom="0in" style:contextual-spacing="false"/>
      <style:text-properties style:font-name="Times New Roman"/>
    </style:style>
    <style:style style:name="P1355" style:family="paragraph" style:parent-style-name="Text_20_body">
      <style:paragraph-properties fo:margin-left="1.6374in" fo:margin-right="0in" fo:margin-top="0.0008in" fo:margin-bottom="0in" style:contextual-spacing="false"/>
    </style:style>
    <style:style style:name="P1356" style:family="paragraph" style:parent-style-name="Text_20_body">
      <style:paragraph-properties fo:margin-top="0.0028in" fo:margin-bottom="0in" style:contextual-spacing="false"/>
    </style:style>
    <style:style style:name="P1357" style:family="paragraph" style:parent-style-name="Text_20_body">
      <style:paragraph-properties fo:margin-left="1.4555in" fo:margin-right="1.8535in" fo:line-height="152%" fo:text-align="justify" style:justify-single-word="false"/>
    </style:style>
    <style:style style:name="P1358" style:family="paragraph" style:parent-style-name="Text_20_body">
      <style:paragraph-properties fo:margin-top="0.0055in" fo:margin-bottom="0in" style:contextual-spacing="false"/>
    </style:style>
    <style:style style:name="P1359" style:family="paragraph" style:parent-style-name="Standard">
      <style:paragraph-properties fo:margin-left="1.4555in" fo:margin-right="2.1626in" fo:margin-top="0in" fo:margin-bottom="0in" style:contextual-spacing="false" fo:line-height="102%" fo:text-align="left" style:justify-single-word="false" fo:text-indent="-0.2256in" style:auto-text-indent="false">
        <style:tab-stops>
          <style:tab-stop style:position="5.7102in"/>
        </style:tab-stops>
      </style:paragraph-properties>
    </style:style>
    <style:style style:name="P1360" style:family="paragraph" style:parent-style-name="Standard">
      <style:paragraph-properties fo:margin-left="1.9618in" fo:margin-right="0in" fo:margin-top="0.0091in" fo:margin-bottom="0in" style:contextual-spacing="false" fo:text-align="left" style:justify-single-word="false" fo:text-indent="0in" style:auto-text-indent="false"/>
    </style:style>
    <style:style style:name="P1361" style:family="paragraph" style:parent-style-name="Text_20_body">
      <style:paragraph-properties fo:margin-top="0.0366in" fo:margin-bottom="0in" style:contextual-spacing="false"/>
      <style:text-properties fo:font-size="6pt" style:font-size-asian="6pt"/>
    </style:style>
    <style:style style:name="P1362" style:family="paragraph" style:parent-style-name="Text_20_body" style:master-page-name="Converted57">
      <style:paragraph-properties fo:margin-left="1.4484in" fo:margin-right="1.8571in" fo:margin-top="0.078in" fo:margin-bottom="0in" style:contextual-spacing="false" fo:line-height="152%" fo:text-align="justify" style:justify-single-word="false" fo:text-indent="0.0016in" style:auto-text-indent="false" style:page-number="58"/>
    </style:style>
    <style:style style:name="P1363" style:family="paragraph" style:parent-style-name="Text_20_body">
      <style:paragraph-properties fo:margin-top="0.039in" fo:margin-bottom="0in" style:contextual-spacing="false"/>
    </style:style>
    <style:style style:name="P1364" style:family="paragraph" style:parent-style-name="Text_20_body">
      <style:paragraph-properties fo:margin-left="2.7665in" fo:margin-right="3.1764in" fo:line-height="102%" fo:text-align="center" style:justify-single-word="false" fo:text-indent="0.0008in" style:auto-text-indent="false"/>
    </style:style>
    <style:style style:name="P1365" style:family="paragraph" style:parent-style-name="Text_20_body">
      <style:paragraph-properties fo:margin-left="1.3972in" fo:margin-right="1.8063in" fo:text-align="center" style:justify-single-word="false"/>
    </style:style>
    <style:style style:name="P1366" style:family="paragraph" style:parent-style-name="Text_20_body">
      <style:paragraph-properties fo:margin-left="2.148in" fo:margin-right="2.5602in" fo:margin-top="0.0008in" fo:margin-bottom="0in" style:contextual-spacing="false" fo:line-height="103%" fo:text-align="center" style:justify-single-word="false"/>
    </style:style>
    <style:style style:name="P1367" style:family="paragraph" style:parent-style-name="Text_20_body">
      <style:paragraph-properties fo:margin-top="0.0071in" fo:margin-bottom="0in" style:contextual-spacing="false"/>
    </style:style>
    <style:style style:name="P1368" style:family="paragraph" style:parent-style-name="Text_20_body">
      <style:paragraph-properties fo:margin-left="2.8335in" fo:margin-right="3.2457in" fo:margin-top="0.0008in" fo:margin-bottom="0in" style:contextual-spacing="false" fo:text-align="center" style:justify-single-word="false" fo:text-indent="0.011in" style:auto-text-indent="false"/>
    </style:style>
    <style:style style:name="P1369" style:family="paragraph" style:parent-style-name="Text_20_body">
      <style:paragraph-properties fo:margin-left="1.498in" fo:margin-right="1.9098in" fo:margin-top="0.002in" fo:margin-bottom="0in" style:contextual-spacing="false" fo:text-align="center" style:justify-single-word="false"/>
    </style:style>
    <style:style style:name="P1370" style:family="paragraph" style:parent-style-name="Text_20_body">
      <style:paragraph-properties fo:margin-left="2.8335in" fo:margin-right="3.2075in" fo:text-indent="0.3709in" style:auto-text-indent="false"/>
    </style:style>
    <style:style style:name="P1371" style:family="paragraph" style:parent-style-name="Text_20_body">
      <style:paragraph-properties fo:margin-left="2.3339in" fo:margin-right="0in" fo:margin-top="0.0055in" fo:margin-bottom="0in" style:contextual-spacing="false"/>
    </style:style>
    <style:style style:name="P1372" style:family="paragraph" style:parent-style-name="Standard">
      <style:paragraph-properties fo:margin-left="1.8839in" fo:margin-right="2.1709in" fo:margin-top="0in" fo:margin-bottom="0in" style:contextual-spacing="false" fo:line-height="113%" fo:text-align="left" style:justify-single-word="false" fo:text-indent="-0.6528in" style:auto-text-indent="false">
        <style:tab-stops>
          <style:tab-stop style:position="5.702in"/>
        </style:tab-stops>
      </style:paragraph-properties>
    </style:style>
    <style:style style:name="P1373" style:family="paragraph" style:parent-style-name="Standard">
      <style:paragraph-properties fo:margin-left="1.9547in" fo:margin-right="0in" fo:margin-top="0in" fo:margin-bottom="0in" style:contextual-spacing="false" fo:line-height="0.0634in" fo:text-align="left" style:justify-single-word="false" fo:text-indent="0in" style:auto-text-indent="false"/>
    </style:style>
    <style:style style:name="P1374" style:family="paragraph" style:parent-style-name="Text_20_body" style:master-page-name="Converted58">
      <style:paragraph-properties style:page-number="auto"/>
      <style:text-properties fo:font-size="7pt" style:font-size-asian="7pt"/>
    </style:style>
    <style:style style:name="P1375" style:family="paragraph" style:parent-style-name="Text_20_body">
      <style:paragraph-properties fo:margin-top="0.0465in" fo:margin-bottom="0in" style:contextual-spacing="false"/>
      <style:text-properties fo:font-size="7pt" style:font-size-asian="7pt"/>
    </style:style>
    <style:style style:name="P1376" style:family="paragraph" style:parent-style-name="Standard">
      <style:paragraph-properties fo:margin-left="0in" fo:margin-right="1.7929in" fo:margin-top="0in" fo:margin-bottom="0in" style:contextual-spacing="false" fo:text-align="right" style:justify-single-word="false" fo:text-indent="0in" style:auto-text-indent="false"/>
    </style:style>
    <style:style style:name="P1377" style:family="paragraph" style:parent-style-name="Standard">
      <style:paragraph-properties fo:margin-left="0in" fo:margin-right="1.7945in" fo:margin-top="0.0984in" fo:margin-bottom="0in" style:contextual-spacing="false" fo:text-align="right" style:justify-single-word="false" fo:text-indent="0in" style:auto-text-indent="false"/>
    </style:style>
    <style:style style:name="P1378" style:family="paragraph" style:parent-style-name="Text_20_body">
      <style:paragraph-properties fo:margin-top="0.0091in" fo:margin-bottom="0in" style:contextual-spacing="false"/>
      <style:text-properties style:font-name="Times New Roman"/>
    </style:style>
    <style:style style:name="P1379" style:family="paragraph" style:parent-style-name="Text_20_body">
      <style:paragraph-properties fo:margin-top="0.0264in" fo:margin-bottom="0in" style:contextual-spacing="false"/>
    </style:style>
    <style:style style:name="P1380" style:family="paragraph" style:parent-style-name="Text_20_body">
      <style:paragraph-properties fo:margin-left="2.8134in" fo:margin-right="3.2075in" fo:line-height="103%" fo:text-indent="0.3362in" style:auto-text-indent="false"/>
      <style:text-properties fo:color="#030303"/>
    </style:style>
    <style:style style:name="P1381" style:family="paragraph" style:parent-style-name="Text_20_body">
      <style:paragraph-properties fo:margin-left="2.1508in" fo:margin-right="0in" fo:margin-top="0.0008in" fo:margin-bottom="0in" style:contextual-spacing="false"/>
    </style:style>
    <style:style style:name="P1382" style:family="paragraph" style:parent-style-name="Text_20_body">
      <style:paragraph-properties fo:margin-top="0.0354in" fo:margin-bottom="0in" style:contextual-spacing="false"/>
    </style:style>
    <style:style style:name="P1383" style:family="paragraph" style:parent-style-name="Text_20_body">
      <style:paragraph-properties fo:margin-left="2.8134in" fo:margin-right="3.2244in" fo:line-height="106%" fo:text-align="center" style:justify-single-word="false" fo:text-indent="-0.0008in" style:auto-text-indent="false"/>
      <style:text-properties fo:color="#030303"/>
    </style:style>
    <style:style style:name="P1384" style:family="paragraph" style:parent-style-name="Text_20_body">
      <style:paragraph-properties fo:margin-left="1.3972in" fo:margin-right="1.8118in" fo:line-height="0.1319in" fo:text-align="center" style:justify-single-word="false"/>
    </style:style>
    <style:style style:name="P1385" style:family="paragraph" style:parent-style-name="Text_20_body">
      <style:paragraph-properties fo:margin-left="2.5807in" fo:margin-right="2.9902in" fo:line-height="103%" fo:text-align="center" style:justify-single-word="false"/>
    </style:style>
    <style:style style:name="P1386" style:family="paragraph" style:parent-style-name="Text_20_body">
      <style:paragraph-properties fo:margin-left="2.8134in" fo:margin-right="3.2075in" fo:line-height="103%" fo:text-indent="0.3307in" style:auto-text-indent="false"/>
      <style:text-properties fo:color="#030303"/>
    </style:style>
    <style:style style:name="P1387" style:family="paragraph" style:parent-style-name="Text_20_body">
      <style:paragraph-properties fo:margin-left="1.3972in" fo:margin-right="1.8098in" fo:margin-top="0.0008in" fo:margin-bottom="0in" style:contextual-spacing="false" fo:text-align="center" style:justify-single-word="false"/>
    </style:style>
    <style:style style:name="P1388" style:family="paragraph" style:parent-style-name="Text_20_body">
      <style:paragraph-properties fo:margin-top="0.0583in" fo:margin-bottom="0in" style:contextual-spacing="false"/>
    </style:style>
    <style:style style:name="P1389" style:family="paragraph" style:parent-style-name="Standard">
      <style:paragraph-properties fo:margin-left="1.8437in" fo:margin-right="2.1272in" fo:margin-top="0in" fo:margin-bottom="0in" style:contextual-spacing="false" fo:line-height="104%" fo:text-align="left" style:justify-single-word="false" fo:text-indent="-0.6693in" style:auto-text-indent="false">
        <style:tab-stops>
          <style:tab-stop style:position="4.2925in" style:leader-style="dotted" style:leader-text="."/>
          <style:tab-stop style:position="5.7453in"/>
        </style:tab-stops>
      </style:paragraph-properties>
    </style:style>
    <style:style style:name="P1390" style:family="paragraph" style:parent-style-name="Standard">
      <style:paragraph-properties fo:margin-left="1.9154in" fo:margin-right="0in" fo:margin-top="0.0035in" fo:margin-bottom="0in" style:contextual-spacing="false" fo:text-align="left" style:justify-single-word="false" fo:text-indent="0in" style:auto-text-indent="false"/>
    </style:style>
    <style:style style:name="P1391" style:family="paragraph" style:parent-style-name="Text_20_body">
      <style:paragraph-properties fo:margin-top="0.0028in" fo:margin-bottom="0in" style:contextual-spacing="false"/>
      <style:text-properties fo:font-size="6pt" style:font-size-asian="6pt"/>
    </style:style>
    <style:style style:name="P1392" style:family="paragraph" style:parent-style-name="Heading_20_1" style:master-page-name="Converted59">
      <style:paragraph-properties fo:margin-left="1.3972in" fo:margin-right="1.7575in" fo:margin-top="0.0591in" fo:margin-bottom="0in" style:contextual-spacing="false" style:page-number="auto"/>
    </style:style>
    <style:style style:name="P1393" style:family="paragraph" style:parent-style-name="Standard">
      <style:paragraph-properties fo:margin-left="1.3972in" fo:margin-right="1.7638in" fo:margin-top="0.2193in" fo:margin-bottom="0in" style:contextual-spacing="false" fo:line-height="0.1953in" fo:text-align="center" style:justify-single-word="false" fo:text-indent="0in" style:auto-text-indent="false"/>
    </style:style>
    <style:style style:name="P1394" style:family="paragraph" style:parent-style-name="Standard">
      <style:paragraph-properties fo:margin-left="1.3972in" fo:margin-right="1.7638in" fo:margin-top="0in" fo:margin-bottom="0in" style:contextual-spacing="false" fo:line-height="0.1953in" fo:text-align="center" style:justify-single-word="false" fo:text-indent="0in" style:auto-text-indent="false"/>
    </style:style>
    <style:style style:name="P1395" style:family="paragraph" style:parent-style-name="Text_20_body">
      <style:paragraph-properties fo:margin-top="0.0862in" fo:margin-bottom="0in" style:contextual-spacing="false"/>
      <style:text-properties style:font-name="Source Sans Pro" fo:font-size="10pt" style:font-size-asian="10pt"/>
    </style:style>
    <style:style style:name="P1396"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397" style:family="paragraph" style:parent-style-name="Text_20_body">
      <style:paragraph-properties fo:margin-top="0.1244in" fo:margin-bottom="0in" style:contextual-spacing="false"/>
      <style:text-properties style:font-name="Source Sans Pro" fo:font-size="10pt" style:font-size-asian="10pt"/>
    </style:style>
    <style:style style:name="P1398"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399"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400"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401"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P1402"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403"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404"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405" style:family="paragraph" style:parent-style-name="Frame_20_contents">
      <style:paragraph-properties fo:margin-left="0.0138in" fo:margin-right="0in" fo:margin-top="0.0102in" fo:margin-bottom="0in" style:contextual-spacing="false" fo:text-align="left" style:justify-single-word="false" fo:text-indent="0in" style:auto-text-indent="false"/>
    </style:style>
    <style:style style:name="P1406"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font-size="8pt" fo:letter-spacing="0.0098in" style:font-size-asian="8pt"/>
    </style:style>
    <style:style style:name="T2" style:family="text">
      <style:text-properties fo:color="#40586f" style:font-name="Source Sans Pro" fo:font-size="8pt" fo:letter-spacing="0.028in" style:font-size-asian="8pt"/>
    </style:style>
    <style:style style:name="T3" style:family="text">
      <style:text-properties fo:color="#40586f" style:font-name="Source Sans Pro" fo:font-size="8pt" style:font-size-asian="8pt"/>
    </style:style>
    <style:style style:name="T4" style:family="text">
      <style:text-properties fo:color="#40586f" style:font-name="Source Sans Pro" fo:font-size="8pt" fo:letter-spacing="0.0283in" style:font-size-asian="8pt"/>
    </style:style>
    <style:style style:name="T5" style:family="text">
      <style:text-properties fo:color="#40586f" style:font-name="Source Sans Pro" fo:font-size="8pt" fo:letter-spacing="0.0071in" style:font-size-asian="8pt"/>
    </style:style>
    <style:style style:name="T6" style:family="text">
      <style:text-properties fo:color="#40586f" style:font-name="Source Sans Pro" fo:font-size="8pt" fo:letter-spacing="0.0091in" style:font-size-asian="8pt"/>
    </style:style>
    <style:style style:name="T7" style:family="text">
      <style:text-properties fo:color="#40586f" style:font-name="Source Sans Pro"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fo:font-size="12pt" fo:font-weight="bold" style:font-size-asian="12pt" style:font-weight-asian="bold"/>
    </style:style>
    <style:style style:name="T19" style:family="text">
      <style:text-properties fo:color="#231f20" style:font-name="Source Sans Pro" fo:font-size="12pt" fo:letter-spacing="-0.0035in" fo:font-weight="bold" style:font-size-asian="12pt" style:font-weight-asian="bold"/>
    </style:style>
    <style:style style:name="T20" style:family="text">
      <style:text-properties fo:color="#231f20" style:font-name="Source Sans Pro" fo:font-size="12pt" fo:letter-spacing="-0.0028in" fo:font-weight="bold" style:font-size-asian="12pt" style:font-weight-asian="bold"/>
    </style:style>
    <style:style style:name="T21" style:family="text">
      <style:text-properties fo:color="#231f20" style:font-name="Source Sans Pro" fo:font-size="12pt" fo:letter-spacing="-0.0016in" fo:font-weight="bold" style:font-size-asian="12pt" style:font-weight-asian="bold"/>
    </style:style>
    <style:style style:name="T22" style:family="text">
      <style:text-properties fo:color="#0f6bab" style:font-name="Source Sans Pro" fo:font-size="12pt" fo:letter-spacing="-0.0016in" style:font-size-asian="12pt"/>
    </style:style>
    <style:style style:name="T23" style:family="text">
      <style:text-properties fo:color="#231f20" style:font-name="Source Sans Pro Semibold" fo:font-size="12pt" fo:letter-spacing="0.0134in" fo:font-weight="bold" style:font-size-asian="12pt" style:font-weight-asian="bold"/>
    </style:style>
    <style:style style:name="T24" style:family="text">
      <style:text-properties fo:color="#231f20" style:font-name="Source Sans Pro Semibold" fo:font-size="12pt" fo:letter-spacing="0.0311in" fo:font-weight="bold" style:font-size-asian="12pt" style:font-weight-asian="bold"/>
    </style:style>
    <style:style style:name="T25" style:family="text">
      <style:text-properties fo:color="#231f20" style:font-name="Source Sans Pro Semibold" fo:font-size="12pt" fo:letter-spacing="0.0138in" fo:font-weight="bold" style:font-size-asian="12pt" style:font-weight-asian="bold"/>
    </style:style>
    <style:style style:name="T26" style:family="text">
      <style:text-properties fo:color="#231f20" style:font-name="Source Sans Pro Semibold" fo:font-size="12pt" fo:letter-spacing="0.0335in" fo:font-weight="bold" style:font-size-asian="12pt" style:font-weight-asian="bold"/>
    </style:style>
    <style:style style:name="T27" style:family="text">
      <style:text-properties fo:color="#231f20" style:font-name="Source Sans Pro Semibold" fo:font-size="12pt" fo:letter-spacing="0.0083in" fo:font-weight="bold" style:font-size-asian="12pt" style:font-weight-asian="bold"/>
    </style:style>
    <style:style style:name="T28" style:family="text">
      <style:text-properties fo:color="#231f20" style:font-name="Source Sans Pro Semibold" fo:font-size="12pt" fo:letter-spacing="0.0327in" fo:font-weight="bold" style:font-size-asian="12pt" style:font-weight-asian="bold"/>
    </style:style>
    <style:style style:name="T29" style:family="text">
      <style:text-properties fo:color="#231f20" style:font-name="Source Sans Pro Semibold" fo:font-size="12pt" fo:letter-spacing="0.0146in" fo:font-weight="bold" style:font-size-asian="12pt" style:font-weight-asian="bold"/>
    </style:style>
    <style:style style:name="T30" style:family="text">
      <style:text-properties fo:color="#231f20" style:font-name="Source Sans Pro Semibold" fo:font-size="12pt" fo:letter-spacing="0.0126in" fo:font-weight="bold" style:font-size-asian="12pt"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08in" fo:font-weight="bold" style:font-weight-asian="bold"/>
    </style:style>
    <style:style style:name="T48" style:family="text">
      <style:text-properties fo:color="#25408f" fo:letter-spacing="-0.0016in" fo:font-weight="bold" style:font-weight-asian="bold"/>
    </style:style>
    <style:style style:name="T49" style:family="text">
      <style:text-properties fo:color="#231f20" style:font-name="Source Sans Pro" fo:font-size="10pt" style:font-size-asian="10pt"/>
    </style:style>
    <style:style style:name="T50" style:family="text">
      <style:text-properties fo:color="#231f20" style:font-name="Source Sans Pro" fo:font-size="10pt" fo:letter-spacing="-0.0035in"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16in" style:font-size-asian="10pt"/>
    </style:style>
    <style:style style:name="T53" style:family="text">
      <style:text-properties fo:color="#25408f" fo:letter-spacing="-0.0047in" fo:font-weight="bold" style:font-weight-asian="bold"/>
    </style:style>
    <style:style style:name="T54" style:family="text">
      <style:text-properties fo:color="#25408f" fo:letter-spacing="-0.0028in" fo:font-weight="bold" style:font-weight-asian="bold"/>
    </style:style>
    <style:style style:name="T55" style:family="text">
      <style:text-properties fo:color="#231f20" style:font-name="Source Sans Pro" fo:font-size="10pt" fo:letter-spacing="-0.002in" style:font-size-asian="10pt"/>
    </style:style>
    <style:style style:name="T56" style:family="text">
      <style:text-properties fo:color="#25408f" fo:letter-spacing="-0.0043in" fo:font-weight="bold" style:font-weight-asian="bold"/>
    </style:style>
    <style:style style:name="T57" style:family="text">
      <style:text-properties fo:color="#25408f" fo:letter-spacing="-0.0035in" fo:font-weight="bold" style:font-weight-asian="bold"/>
    </style:style>
    <style:style style:name="T58" style:family="text">
      <style:text-properties fo:color="#25408f" fo:letter-spacing="-0.002in" fo:font-weight="bold" style:font-weight-asian="bold"/>
    </style:style>
    <style:style style:name="T59" style:family="text">
      <style:text-properties fo:color="#25408f" style:font-name="Source Sans Pro Semibold" fo:letter-spacing="-0.0016in" fo:font-weight="bold" style:font-weight-asian="bold"/>
    </style:style>
    <style:style style:name="T60" style:family="text">
      <style:text-properties fo:color="#25408f" style:font-name="Source Sans Pro Semibold" fo:letter-spacing="-0.0043in" fo:font-weight="bold" style:font-weight-asian="bold"/>
    </style:style>
    <style:style style:name="T61" style:family="text">
      <style:text-properties fo:color="#231f20" style:font-name="Source Sans Pro" fo:font-size="10pt" fo:letter-spacing="-0.0047in" style:font-size-asian="10pt"/>
    </style:style>
    <style:style style:name="T62" style:family="text">
      <style:text-properties fo:color="#25408f" fo:letter-spacing="-0.0083in" fo:font-weight="bold" style:font-weight-asian="bold"/>
    </style:style>
    <style:style style:name="T63" style:family="text">
      <style:text-properties fo:color="#25408f" fo:letter-spacing="-0.0071in" fo:font-weight="bold" style:font-weight-asian="bold"/>
    </style:style>
    <style:style style:name="T64" style:family="text">
      <style:text-properties fo:color="#231f20" style:font-name="Source Sans Pro" fo:font-size="10pt" fo:letter-spacing="0.0228in" style:font-size-asian="10pt"/>
    </style:style>
    <style:style style:name="T65" style:family="text">
      <style:text-properties fo:color="#25408f" fo:letter-spacing="-0.0063in" fo:font-weight="bold" style:font-weight-asian="bold"/>
    </style:style>
    <style:style style:name="T66" style:family="text">
      <style:text-properties fo:color="#25408f" fo:letter-spacing="-0.0055in" fo:font-weight="bold" style:font-weight-asian="bold"/>
    </style:style>
    <style:style style:name="T67" style:family="text">
      <style:text-properties fo:color="#231f20" style:font-name="Source Sans Pro" fo:font-size="10pt" fo:letter-spacing="-0.0043in" style:font-size-asian="10pt"/>
    </style:style>
    <style:style style:name="T68" style:family="text">
      <style:text-properties fo:color="#25408f" fo:letter-spacing="-0.0075in" fo:font-weight="bold" style:font-weight-asian="bold"/>
    </style:style>
    <style:style style:name="T69" style:family="text">
      <style:text-properties fo:color="#25408f" fo:letter-spacing="0.0008in" fo:font-weight="bold" style:font-weight-asian="bold"/>
    </style:style>
    <style:style style:name="T70" style:family="text">
      <style:text-properties fo:color="#25408f" fo:letter-spacing="0.002in" fo:font-weight="bold" style:font-weight-asian="bold"/>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style:font-name="Source Sans Pro" fo:font-size="20pt" fo:font-weight="bold" style:font-size-asian="20pt" style:font-weight-asian="bold"/>
    </style:style>
    <style:style style:name="T82" style:family="text">
      <style:text-properties fo:color="#231f20" style:font-name="Source Sans Pro" fo:font-size="20pt" fo:letter-spacing="0.0417in" fo:font-weight="bold" style:font-size-asian="20pt" style:font-weight-asian="bold"/>
    </style:style>
    <style:style style:name="T83" style:family="text">
      <style:text-properties fo:color="#231f20" style:font-name="Source Sans Pro" fo:font-size="20pt" fo:letter-spacing="-0.0016in" fo:font-weight="bold" style:font-size-asian="20pt" style:font-weight-asian="bold"/>
    </style:style>
    <style:style style:name="T84" style:family="text">
      <style:text-properties fo:color="#231f20" style:font-name="Source Sans Pro"/>
    </style:style>
    <style:style style:name="T85" style:family="text">
      <style:text-properties fo:color="#231f20" style:font-name="Source Sans Pro" fo:letter-spacing="-0.0047in"/>
    </style:style>
    <style:style style:name="T86" style:family="text">
      <style:text-properties fo:color="#231f20" style:font-name="Source Sans Pro" fo:letter-spacing="-0.0016in"/>
    </style:style>
    <style:style style:name="T87" style:family="text">
      <style:text-properties fo:color="#231f20" style:font-name="Times New Roman" fo:font-size="9.5pt" fo:font-weight="bold" style:font-size-asian="9.5pt" style:font-weight-asian="bold"/>
    </style:style>
    <style:style style:name="T88" style:family="text">
      <style:text-properties fo:color="#231f20" style:font-name="Times New Roman" fo:font-size="9.5pt" fo:letter-spacing="-0.0008in" fo:font-weight="bold" style:font-size-asian="9.5pt" style:font-weight-asian="bold"/>
    </style:style>
    <style:style style:name="T89" style:family="text">
      <style:text-properties fo:color="#231f20" style:font-name="Times New Roman" fo:font-size="9.5pt" style:font-size-asian="9.5pt"/>
    </style:style>
    <style:style style:name="T90" style:family="text">
      <style:text-properties fo:color="#231f20" style:font-name="Times New Roman" fo:font-size="9.5pt" fo:letter-spacing="-0.0028in" style:font-size-asian="9.5pt"/>
    </style:style>
    <style:style style:name="T91" style:family="text">
      <style:text-properties fo:color="#231f20" style:font-name="Times New Roman" fo:font-size="9.5pt" fo:font-style="italic" fo:font-weight="bold" style:font-size-asian="9.5pt" style:font-style-asian="italic" style:font-weight-asian="bold"/>
    </style:style>
    <style:style style:name="T92" style:family="text">
      <style:text-properties fo:color="#231f20" style:font-name="Times New Roman" fo:font-size="9.5pt" fo:letter-spacing="-0.002in" fo:font-style="italic" fo:font-weight="bold" style:font-size-asian="9.5pt" style:font-style-asian="italic" style:font-weight-asian="bold"/>
    </style:style>
    <style:style style:name="T93" style:family="text">
      <style:text-properties fo:color="#231f20" style:font-name="Times New Roman" fo:font-size="9.5pt" fo:letter-spacing="-0.0016in" fo:font-style="italic" fo:font-weight="bold" style:font-size-asian="9.5pt" style:font-style-asian="italic" style:font-weight-asian="bold"/>
    </style:style>
    <style:style style:name="T94" style:family="text">
      <style:text-properties fo:color="#231f20" style:font-name="Times New Roman" fo:font-size="9.5pt" fo:letter-spacing="-0.0016in" fo:font-weight="bold" style:font-size-asian="9.5pt" style:font-weight-asian="bold"/>
    </style:style>
    <style:style style:name="T95" style:family="text">
      <style:text-properties fo:color="#231f20" style:font-name="Times New Roman" fo:letter-spacing="-0.0016in" style:text-underline-style="none"/>
    </style:style>
    <style:style style:name="T96" style:family="text">
      <style:text-properties fo:color="#231f20" style:font-name="Times New Roman" fo:font-size="9.5pt" fo:letter-spacing="-0.0008in" style:font-size-asian="9.5pt"/>
    </style:style>
    <style:style style:name="T97" style:family="text">
      <style:text-properties fo:color="#231f20" style:font-name="Times New Roman" fo:font-size="9.5pt" fo:letter-spacing="-0.0016in" style:font-size-asian="9.5pt"/>
    </style:style>
    <style:style style:name="T98" style:family="text">
      <style:text-properties fo:color="#231f20" style:font-name="Times New Roman" fo:font-size="7pt" style:font-size-asian="7pt"/>
    </style:style>
    <style:style style:name="T99" style:family="text">
      <style:text-properties fo:color="#231f20" style:font-name="Times New Roman" fo:font-size="7pt" fo:letter-spacing="0.0008in" style:font-size-asian="7pt"/>
    </style:style>
    <style:style style:name="T100" style:family="text">
      <style:text-properties fo:color="#231f20" style:font-name="Times New Roman" fo:font-size="7pt" fo:letter-spacing="-0.0016in" style:font-size-asian="7pt"/>
    </style:style>
    <style:style style:name="T101" style:family="text">
      <style:text-properties fo:color="#231f20" style:font-name="Times New Roman" fo:font-size="7pt" fo:font-weight="bold" style:font-size-asian="7pt" style:font-weight-asian="bold"/>
    </style:style>
    <style:style style:name="T102" style:family="text">
      <style:text-properties fo:color="#231f20" style:font-name="Times New Roman" fo:font-size="7pt" fo:letter-spacing="0.002in" fo:font-weight="bold" style:font-size-asian="7pt" style:font-weight-asian="bold"/>
    </style:style>
    <style:style style:name="T103" style:family="text">
      <style:text-properties fo:color="#231f20" style:font-name="Times New Roman" fo:font-size="7pt" fo:letter-spacing="0.0028in" fo:font-weight="bold" style:font-size-asian="7pt" style:font-weight-asian="bold"/>
    </style:style>
    <style:style style:name="T104" style:family="text">
      <style:text-properties fo:color="#231f20" style:font-name="Times New Roman" fo:font-size="7pt" fo:letter-spacing="-0.0016in" fo:font-weight="bold" style:font-size-asian="7pt" style:font-weight-asian="bold"/>
    </style:style>
    <style:style style:name="T105" style:family="text">
      <style:text-properties fo:color="#080808" style:font-name="Times New Roman" fo:font-size="9.5pt" fo:font-weight="bold" style:font-size-asian="9.5pt" style:font-weight-asian="bold"/>
    </style:style>
    <style:style style:name="T106" style:family="text">
      <style:text-properties fo:color="#080808" style:font-name="Times New Roman" fo:font-size="9.5pt" fo:letter-spacing="0.0118in" fo:font-weight="bold" style:font-size-asian="9.5pt" style:font-weight-asian="bold"/>
    </style:style>
    <style:style style:name="T107" style:family="text">
      <style:text-properties fo:color="#1f1f1f" style:font-name="Times New Roman" fo:font-size="9.5pt" fo:font-weight="bold" style:font-size-asian="9.5pt" style:font-weight-asian="bold"/>
    </style:style>
    <style:style style:name="T108" style:family="text">
      <style:text-properties fo:color="#1f1f1f" style:font-name="Times New Roman" fo:font-size="9.5pt" fo:letter-spacing="0.0008in" fo:font-weight="bold" style:font-size-asian="9.5pt" style:font-weight-asian="bold"/>
    </style:style>
    <style:style style:name="T109" style:family="text">
      <style:text-properties fo:color="#080808" style:font-name="Times New Roman" fo:font-size="9.5pt" style:font-size-asian="9.5pt"/>
    </style:style>
    <style:style style:name="T110" style:family="text">
      <style:text-properties fo:color="#080808" style:font-name="Times New Roman" fo:font-size="9.5pt" fo:letter-spacing="-0.0035in" style:font-size-asian="9.5pt"/>
    </style:style>
    <style:style style:name="T111" style:family="text">
      <style:text-properties fo:color="#1f1f1f" style:font-name="Times New Roman" fo:font-size="9.5pt" style:font-size-asian="9.5pt"/>
    </style:style>
    <style:style style:name="T112" style:family="text">
      <style:text-properties fo:color="#1f1f1f" style:font-name="Times New Roman" fo:font-size="9.5pt" fo:letter-spacing="0.0063in" style:font-size-asian="9.5pt"/>
    </style:style>
    <style:style style:name="T113" style:family="text">
      <style:text-properties fo:color="#080808" style:font-name="Times New Roman" fo:font-size="9.5pt" fo:letter-spacing="0.0016in" style:font-size-asian="9.5pt"/>
    </style:style>
    <style:style style:name="T114" style:family="text">
      <style:text-properties fo:color="#080808" style:font-name="Times New Roman" fo:font-size="9.5pt" fo:letter-spacing="-0.0028in" style:font-size-asian="9.5pt"/>
    </style:style>
    <style:style style:name="T115" style:family="text">
      <style:text-properties fo:color="#1f1f1f" style:font-name="Times New Roman" fo:font-size="6pt" fo:letter-spacing="-0.0016in" fo:font-weight="bold" style:font-size-asian="6pt" style:font-weight-asian="bold" style:text-scale="105%"/>
    </style:style>
    <style:style style:name="T116" style:family="text">
      <style:text-properties fo:color="#1f1f1f" style:font-name="Times New Roman" fo:font-size="6pt" fo:font-weight="bold" style:font-size-asian="6pt" style:font-weight-asian="bold"/>
    </style:style>
    <style:style style:name="T117" style:family="text">
      <style:text-properties fo:color="#1f1f1f" style:font-name="Times New Roman" fo:font-size="6pt" fo:font-weight="bold" style:font-size-asian="6pt" style:font-weight-asian="bold" style:text-scale="105%"/>
    </style:style>
    <style:style style:name="T118" style:family="text">
      <style:text-properties fo:color="#1f1f1f" style:font-name="Times New Roman" fo:font-size="6pt" fo:letter-spacing="0.0071in" fo:font-weight="bold" style:font-size-asian="6pt" style:font-weight-asian="bold" style:text-scale="105%"/>
    </style:style>
    <style:style style:name="T119" style:family="text">
      <style:text-properties fo:color="#080808" style:font-name="Times New Roman" fo:font-size="6pt" fo:letter-spacing="-0.0016in" fo:font-weight="bold" style:font-size-asian="6pt" style:font-weight-asian="bold" style:text-scale="105%"/>
    </style:style>
    <style:style style:name="T120" style:family="text">
      <style:text-properties fo:color="#343434" style:font-name="Times New Roman" fo:font-size="6pt" fo:letter-spacing="-0.0016in" fo:font-weight="bold" style:font-size-asian="6pt" style:font-weight-asian="bold" style:text-scale="105%"/>
    </style:style>
    <style:style style:name="T121" style:family="text">
      <style:text-properties fo:color="#1f1f1f" style:font-name="Times New Roman" fo:font-size="6pt" fo:letter-spacing="0.0201in" fo:font-weight="bold" style:font-size-asian="6pt" style:font-weight-asian="bold" style:text-scale="105%"/>
    </style:style>
    <style:style style:name="T122" style:family="text">
      <style:text-properties fo:color="#080808" style:font-name="Times New Roman" fo:font-size="6pt" style:font-size-asian="6pt" style:text-scale="105%"/>
    </style:style>
    <style:style style:name="T123" style:family="text">
      <style:text-properties fo:color="#080808" style:font-name="Times New Roman" fo:font-size="6pt" fo:letter-spacing="0.0035in" style:font-size-asian="6pt" style:text-scale="105%"/>
    </style:style>
    <style:style style:name="T124" style:family="text">
      <style:text-properties fo:color="#1f1f1f" style:font-name="Times New Roman" fo:font-size="6pt" style:font-size-asian="6pt" style:text-scale="105%"/>
    </style:style>
    <style:style style:name="T125" style:family="text">
      <style:text-properties fo:color="#1f1f1f" style:font-name="Times New Roman" fo:font-size="6pt" fo:letter-spacing="0.0063in" style:font-size-asian="6pt" style:text-scale="105%"/>
    </style:style>
    <style:style style:name="T126" style:family="text">
      <style:text-properties fo:color="#343434" style:font-name="Times New Roman" fo:font-size="6pt" style:font-size-asian="6pt" style:text-scale="105%"/>
    </style:style>
    <style:style style:name="T127" style:family="text">
      <style:text-properties fo:color="#343434" style:font-name="Times New Roman" fo:font-size="6pt" fo:letter-spacing="0.0028in" style:font-size-asian="6pt" style:text-scale="105%"/>
    </style:style>
    <style:style style:name="T128" style:family="text">
      <style:text-properties fo:color="#1f1f1f" style:font-name="Times New Roman" fo:font-size="6pt" fo:letter-spacing="0.0016in" style:font-size-asian="6pt" style:text-scale="105%"/>
    </style:style>
    <style:style style:name="T129" style:family="text">
      <style:text-properties fo:color="#1f1f1f" style:font-name="Times New Roman" fo:font-size="6pt" fo:letter-spacing="-0.0016in" style:font-size-asian="6pt" style:text-scale="105%"/>
    </style:style>
    <style:style style:name="T130" style:family="text">
      <style:text-properties fo:color="#080808" style:font-name="Times New Roman" fo:font-size="6pt" fo:font-weight="bold" style:font-size-asian="6pt" style:font-weight-asian="bold" style:text-scale="105%"/>
    </style:style>
    <style:style style:name="T131" style:family="text">
      <style:text-properties fo:color="#080808" style:font-name="Times New Roman" fo:font-size="6pt" fo:letter-spacing="0.0028in" fo:font-weight="bold" style:font-size-asian="6pt" style:font-weight-asian="bold" style:text-scale="105%"/>
    </style:style>
    <style:style style:name="T132" style:family="text">
      <style:text-properties fo:color="#1f1f1f" style:font-name="Times New Roman" fo:font-size="6pt" fo:letter-spacing="0.0043in" style:font-size-asian="6pt" style:text-scale="105%"/>
    </style:style>
    <style:style style:name="T133" style:family="text">
      <style:text-properties fo:color="#1f1f1f" style:font-name="Times New Roman" fo:font-size="6pt" fo:letter-spacing="0.0091in" style:font-size-asian="6pt" style:text-scale="105%"/>
    </style:style>
    <style:style style:name="T134" style:family="text">
      <style:text-properties fo:color="#1f1f1f" style:font-name="Times New Roman" fo:font-size="6pt" fo:letter-spacing="0.0055in" style:font-size-asian="6pt" style:text-scale="105%"/>
    </style:style>
    <style:style style:name="T135" style:family="text">
      <style:text-properties fo:color="#1f1f1f" style:font-name="Times New Roman" fo:font-size="6pt" fo:letter-spacing="-0.0008in" style:font-size-asian="6pt" style:text-scale="105%"/>
    </style:style>
    <style:style style:name="T136" style:family="text">
      <style:text-properties fo:color="#343434" style:font-name="Times New Roman" fo:font-size="6pt" fo:letter-spacing="-0.0016in" style:font-size-asian="6pt" style:text-scale="105%"/>
    </style:style>
    <style:style style:name="T137" style:family="text">
      <style:text-properties fo:color="#080808" style:font-name="Times New Roman" fo:font-size="6pt" fo:letter-spacing="-0.0016in" style:font-size-asian="6pt" style:text-scale="105%"/>
    </style:style>
    <style:style style:name="T138" style:family="text">
      <style:text-properties fo:color="#1f1f1f" style:font-name="Times New Roman" fo:font-size="6pt" fo:letter-spacing="0.0063in" fo:font-weight="bold" style:font-size-asian="6pt" style:font-weight-asian="bold" style:text-scale="105%"/>
    </style:style>
    <style:style style:name="T139" style:family="text">
      <style:text-properties fo:color="#343434" style:font-name="Times New Roman" fo:font-size="6pt" fo:letter-spacing="0.0063in" style:font-size-asian="6pt" style:text-scale="105%"/>
    </style:style>
    <style:style style:name="T140" style:family="text">
      <style:text-properties fo:color="#1f1f1f" style:font-name="Times New Roman" fo:font-size="6pt" fo:letter-spacing="0.0118in" style:font-size-asian="6pt" style:text-scale="105%"/>
    </style:style>
    <style:style style:name="T141" style:family="text">
      <style:text-properties fo:color="#343434" style:font-name="Times New Roman" fo:font-size="6pt" fo:letter-spacing="0.0102in" style:font-size-asian="6pt" style:text-scale="105%"/>
    </style:style>
    <style:style style:name="T142" style:family="text">
      <style:text-properties fo:color="#1f1f1f" style:font-name="Times New Roman" fo:font-size="6pt" fo:letter-spacing="0.0008in" style:font-size-asian="6pt" style:text-scale="105%"/>
    </style:style>
    <style:style style:name="T143" style:family="text">
      <style:text-properties fo:color="#080808" style:font-name="Times New Roman" fo:font-size="6pt" fo:letter-spacing="-0.0016in" style:font-size-asian="6pt" style:text-scale="110%"/>
    </style:style>
    <style:style style:name="T144" style:family="text">
      <style:text-properties fo:color="#343434" style:font-name="Times New Roman" fo:font-size="6pt" fo:letter-spacing="-0.0016in" style:font-size-asian="6pt" style:text-scale="110%"/>
    </style:style>
    <style:style style:name="T145" style:family="text">
      <style:text-properties fo:color="#4f4f4f" style:font-name="Times New Roman" fo:font-size="6pt" fo:letter-spacing="-0.0016in" style:font-size-asian="6pt" style:text-scale="105%"/>
    </style:style>
    <style:style style:name="T146" style:family="text">
      <style:text-properties fo:color="#1f1f1f" style:font-name="Times New Roman" fo:font-size="6pt" fo:letter-spacing="-0.0028in" style:font-size-asian="6pt" style:text-scale="110%"/>
    </style:style>
    <style:style style:name="T147" style:family="text">
      <style:text-properties fo:color="#1f1f1f" style:font-name="Times New Roman" fo:font-size="6pt" fo:letter-spacing="-0.0028in" style:font-size-asian="6pt" style:text-scale="105%"/>
    </style:style>
    <style:style style:name="T148" style:family="text">
      <style:text-properties fo:color="#4f4f4f" style:font-name="Times New Roman" fo:font-size="6pt" fo:letter-spacing="-0.0028in" style:font-size-asian="6pt" style:text-scale="105%"/>
    </style:style>
    <style:style style:name="T149" style:family="text">
      <style:text-properties fo:color="#1f1f1f" style:font-name="Times New Roman" fo:font-size="6pt" fo:letter-spacing="0.0043in" fo:font-weight="bold" style:font-size-asian="6pt" style:font-weight-asian="bold" style:text-scale="105%"/>
    </style:style>
    <style:style style:name="T150" style:family="text">
      <style:text-properties fo:color="#1f1f1f" style:font-name="Times New Roman" fo:font-size="6pt" fo:letter-spacing="-0.0008in" fo:font-weight="bold" style:font-size-asian="6pt" style:font-weight-asian="bold" style:text-scale="105%"/>
    </style:style>
    <style:style style:name="T151" style:family="text">
      <style:text-properties fo:color="#1f1f1f" style:font-name="Times New Roman" fo:font-size="6pt" fo:letter-spacing="-0.0028in" fo:font-weight="bold" style:font-size-asian="6pt" style:font-weight-asian="bold" style:text-scale="105%"/>
    </style:style>
    <style:style style:name="T152" style:family="text">
      <style:text-properties fo:color="#1f1f1f" style:font-name="Times New Roman" fo:font-size="6pt" fo:letter-spacing="0.0055in" fo:font-weight="bold" style:font-size-asian="6pt" style:font-weight-asian="bold" style:text-scale="105%"/>
    </style:style>
    <style:style style:name="T153" style:family="text">
      <style:text-properties fo:color="#080808" style:font-name="Times New Roman" fo:font-size="6pt" fo:letter-spacing="0.0035in" fo:font-weight="bold" style:font-size-asian="6pt" style:font-weight-asian="bold" style:text-scale="105%"/>
    </style:style>
    <style:style style:name="T154" style:family="text">
      <style:text-properties fo:color="#080808" style:font-name="Times New Roman" fo:font-size="6pt" fo:letter-spacing="0.0047in" fo:font-weight="bold" style:font-size-asian="6pt" style:font-weight-asian="bold" style:text-scale="105%"/>
    </style:style>
    <style:style style:name="T155" style:family="text">
      <style:text-properties fo:color="#080808" style:font-name="Times New Roman" fo:font-size="6pt" fo:letter-spacing="-0.0035in" fo:font-weight="bold" style:font-size-asian="6pt" style:font-weight-asian="bold" style:text-scale="105%"/>
    </style:style>
    <style:style style:name="T156" style:family="text">
      <style:text-properties fo:color="#1f1f1f" style:font-name="Times New Roman" fo:font-size="6pt" fo:letter-spacing="0.0008in" fo:font-weight="bold" style:font-size-asian="6pt" style:font-weight-asian="bold" style:text-scale="105%"/>
    </style:style>
    <style:style style:name="T157" style:family="text">
      <style:text-properties fo:color="#343434" style:font-name="Times New Roman" fo:font-size="6pt" fo:letter-spacing="0.0118in" style:font-size-asian="6pt" style:text-scale="105%"/>
    </style:style>
    <style:style style:name="T158" style:family="text">
      <style:text-properties fo:color="#1f1f1f" style:font-name="Times New Roman" fo:font-size="6pt" fo:letter-spacing="0.0075in" style:font-size-asian="6pt" style:text-scale="105%"/>
    </style:style>
    <style:style style:name="T159" style:family="text">
      <style:text-properties fo:color="#1f1f1f" style:font-name="Times New Roman" fo:font-size="6pt" fo:letter-spacing="0.0035in" style:font-size-asian="6pt" style:text-scale="105%"/>
    </style:style>
    <style:style style:name="T160" style:family="text">
      <style:text-properties fo:color="#080808" style:font-name="Times New Roman" fo:font-size="6pt" fo:letter-spacing="-0.0008in" fo:font-weight="bold" style:font-size-asian="6pt" style:font-weight-asian="bold" style:text-scale="105%"/>
    </style:style>
    <style:style style:name="T161" style:family="text">
      <style:text-properties fo:color="#1f1f1f" style:font-name="Times New Roman" fo:font-size="6pt" fo:letter-spacing="-0.0035in" style:font-size-asian="6pt" style:text-scale="105%"/>
    </style:style>
    <style:style style:name="T162" style:family="text">
      <style:text-properties fo:color="#1f1f1f" style:font-name="Times New Roman" fo:font-size="6pt" fo:letter-spacing="0.011in" style:font-size-asian="6pt" style:text-scale="105%"/>
    </style:style>
    <style:style style:name="T163" style:family="text">
      <style:text-properties fo:color="#1f1f1f" style:font-name="Times New Roman" fo:font-size="6pt" fo:letter-spacing="0.028in" style:font-size-asian="6pt" style:text-scale="105%"/>
    </style:style>
    <style:style style:name="T164" style:family="text">
      <style:text-properties fo:color="#080808" style:font-name="Times New Roman" fo:font-size="6pt" fo:letter-spacing="0.0043in" fo:font-weight="bold" style:font-size-asian="6pt" style:font-weight-asian="bold" style:text-scale="105%"/>
    </style:style>
    <style:style style:name="T165" style:family="text">
      <style:text-properties fo:color="#1f1f1f" style:font-name="Times New Roman" fo:font-size="6pt" fo:letter-spacing="0.0047in" fo:font-weight="bold" style:font-size-asian="6pt" style:font-weight-asian="bold" style:text-scale="105%"/>
    </style:style>
    <style:style style:name="T166" style:family="text">
      <style:text-properties fo:color="#080808" style:font-name="Times New Roman" fo:font-size="6pt" fo:letter-spacing="-0.0028in" fo:font-weight="bold" style:font-size-asian="6pt" style:font-weight-asian="bold" style:text-scale="105%"/>
    </style:style>
    <style:style style:name="T167" style:family="text">
      <style:text-properties fo:color="#080808" style:font-name="Times New Roman" fo:font-size="6pt" fo:letter-spacing="0.0256in" fo:font-weight="bold" style:font-size-asian="6pt" style:font-weight-asian="bold" style:text-scale="105%"/>
    </style:style>
    <style:style style:name="T168" style:family="text">
      <style:text-properties fo:color="#1f1f1f" style:font-name="Times New Roman" fo:font-size="6pt" fo:letter-spacing="-0.0075in" style:font-size-asian="6pt" style:text-scale="105%"/>
    </style:style>
    <style:style style:name="T169" style:family="text">
      <style:text-properties fo:color="#343434" style:font-name="Times New Roman" fo:font-size="6pt" fo:letter-spacing="0.028in" style:font-size-asian="6pt" style:text-scale="105%"/>
    </style:style>
    <style:style style:name="T170" style:family="text">
      <style:text-properties fo:color="#080808" style:font-name="Times New Roman" fo:font-size="6pt" style:font-size-asian="6pt" style:text-scale="110%"/>
    </style:style>
    <style:style style:name="T171" style:family="text">
      <style:text-properties fo:color="#080808" style:font-name="Times New Roman" fo:font-size="6pt" fo:letter-spacing="0.0102in" style:font-size-asian="6pt" style:text-scale="110%"/>
    </style:style>
    <style:style style:name="T172" style:family="text">
      <style:text-properties fo:color="#1f1f1f" style:font-name="Times New Roman" fo:font-size="6pt" style:font-size-asian="6pt" style:text-scale="110%"/>
    </style:style>
    <style:style style:name="T173" style:family="text">
      <style:text-properties fo:color="#1f1f1f" style:font-name="Times New Roman" fo:font-size="6pt" fo:letter-spacing="0.0063in" style:font-size-asian="6pt" style:text-scale="110%"/>
    </style:style>
    <style:style style:name="T174" style:family="text">
      <style:text-properties fo:color="#080808" style:font-name="Times New Roman" fo:font-size="6pt" fo:letter-spacing="-0.0028in" fo:font-weight="bold" style:font-size-asian="6pt" style:font-weight-asian="bold" style:text-scale="110%"/>
    </style:style>
    <style:style style:name="T175" style:family="text">
      <style:text-properties fo:color="#1f1f1f" style:font-name="Times New Roman" fo:font-size="6pt" fo:letter-spacing="0.0134in" style:font-size-asian="6pt" style:text-scale="105%"/>
    </style:style>
    <style:style style:name="T176" style:family="text">
      <style:text-properties fo:color="#080808" style:font-name="Times New Roman" fo:font-size="6pt" fo:letter-spacing="0.0063in" style:font-size-asian="6pt" style:text-scale="105%"/>
    </style:style>
    <style:style style:name="T177" style:family="text">
      <style:text-properties fo:color="#343434" style:font-name="Times New Roman" fo:font-size="6pt" fo:letter-spacing="0.011in" style:font-size-asian="6pt" style:text-scale="105%"/>
    </style:style>
    <style:style style:name="T178" style:family="text">
      <style:text-properties fo:color="#343434" style:font-name="Times New Roman" fo:font-size="6pt" fo:letter-spacing="0.0043in" style:font-size-asian="6pt" style:text-scale="105%"/>
    </style:style>
    <style:style style:name="T179" style:family="text">
      <style:text-properties fo:color="#1f1f1f" style:font-name="Times New Roman" fo:font-size="6pt" fo:letter-spacing="0.0028in" fo:font-weight="bold" style:font-size-asian="6pt" style:font-weight-asian="bold" style:text-scale="105%"/>
    </style:style>
    <style:style style:name="T180" style:family="text">
      <style:text-properties fo:color="#080808" style:font-name="Times New Roman" fo:font-size="6pt" fo:letter-spacing="0.0008in" fo:font-weight="bold" style:font-size-asian="6pt" style:font-weight-asian="bold" style:text-scale="105%"/>
    </style:style>
    <style:style style:name="T181" style:family="text">
      <style:text-properties fo:color="#080808" style:font-name="Times New Roman" fo:font-size="6pt" fo:letter-spacing="0.0055in" fo:font-weight="bold" style:font-size-asian="6pt" style:font-weight-asian="bold" style:text-scale="105%"/>
    </style:style>
    <style:style style:name="T182" style:family="text">
      <style:text-properties fo:color="#080808" style:font-name="Times New Roman" fo:font-size="6pt" fo:letter-spacing="-0.0118in" fo:font-weight="bold" style:font-size-asian="6pt" style:font-weight-asian="bold" style:text-scale="105%"/>
    </style:style>
    <style:style style:name="T183" style:family="text">
      <style:text-properties fo:color="#343434" style:font-name="Times New Roman" fo:font-size="6pt" fo:letter-spacing="-0.0055in" style:font-size-asian="6pt" style:text-scale="105%"/>
    </style:style>
    <style:style style:name="T184" style:family="text">
      <style:text-properties fo:color="#080808" style:font-name="Times New Roman" fo:font-size="6pt" fo:letter-spacing="-0.0043in" style:font-size-asian="6pt" style:text-scale="105%"/>
    </style:style>
    <style:style style:name="T185" style:family="text">
      <style:text-properties fo:color="#1f1f1f" style:font-name="Times New Roman" fo:font-size="6pt" fo:letter-spacing="0.002in" style:font-size-asian="6pt" style:text-scale="105%"/>
    </style:style>
    <style:style style:name="T186" style:family="text">
      <style:text-properties fo:color="#1f1f1f" style:font-name="Times New Roman" fo:font-size="6pt" fo:letter-spacing="0.0083in" style:font-size-asian="6pt" style:text-scale="105%"/>
    </style:style>
    <style:style style:name="T187" style:family="text">
      <style:text-properties fo:color="#343434" style:font-name="Times New Roman" fo:font-size="6pt" fo:letter-spacing="-0.0035in" style:font-size-asian="6pt" style:text-scale="105%"/>
    </style:style>
    <style:style style:name="T188" style:family="text">
      <style:text-properties fo:color="#343434" style:font-name="Times New Roman" fo:font-size="6pt" fo:letter-spacing="-0.0028in" style:font-size-asian="6pt" style:text-scale="105%"/>
    </style:style>
    <style:style style:name="T189" style:family="text">
      <style:text-properties fo:color="#1f1f1f" style:font-name="Times New Roman" fo:font-size="6pt" fo:letter-spacing="-0.002in" style:font-size-asian="6pt" style:text-scale="105%"/>
    </style:style>
    <style:style style:name="T190" style:family="text">
      <style:text-properties fo:color="#4f4f4f" style:font-name="Times New Roman" fo:font-size="6pt" style:font-size-asian="6pt" style:text-scale="105%"/>
    </style:style>
    <style:style style:name="T191" style:family="text">
      <style:text-properties fo:color="#1f1f1f" style:font-name="Times New Roman" fo:font-size="6pt" fo:letter-spacing="0.0098in" style:font-size-asian="6pt" style:text-scale="105%"/>
    </style:style>
    <style:style style:name="T192" style:family="text">
      <style:text-properties fo:color="#343434" style:font-name="Times New Roman" fo:font-size="6pt" fo:letter-spacing="0.0244in" style:font-size-asian="6pt" style:text-scale="105%"/>
    </style:style>
    <style:style style:name="T193" style:family="text">
      <style:text-properties fo:color="#1f1f1f" style:font-name="Times New Roman" fo:font-size="6pt" fo:letter-spacing="0.0228in" style:font-size-asian="6pt" style:text-scale="105%"/>
    </style:style>
    <style:style style:name="T194" style:family="text">
      <style:text-properties fo:color="#1f1f1f" style:font-name="Times New Roman" fo:font-size="6pt" fo:letter-spacing="0.0035in" fo:font-weight="bold" style:font-size-asian="6pt" style:font-weight-asian="bold" style:text-scale="105%"/>
    </style:style>
    <style:style style:name="T195" style:family="text">
      <style:text-properties fo:color="#4f4f4f" style:font-name="Times New Roman" fo:font-size="6pt" fo:letter-spacing="-0.0016in" fo:font-weight="bold" style:font-size-asian="6pt" style:font-weight-asian="bold" style:text-scale="105%"/>
    </style:style>
    <style:style style:name="T196" style:family="text">
      <style:text-properties fo:color="#080808" style:font-name="Times New Roman" fo:font-size="6pt" fo:letter-spacing="-0.0055in" style:font-size-asian="6pt" style:text-scale="105%"/>
    </style:style>
    <style:style style:name="T197" style:family="text">
      <style:text-properties fo:color="#1f1f1f" style:font-name="Times New Roman" fo:font-size="6pt" fo:letter-spacing="-0.0055in" style:font-size-asian="6pt" style:text-scale="105%"/>
    </style:style>
    <style:style style:name="T198" style:family="text">
      <style:text-properties fo:color="#1f1f1f" style:font-name="Times New Roman" fo:font-size="6pt" fo:letter-spacing="0.0102in" style:font-size-asian="6pt" style:text-scale="105%"/>
    </style:style>
    <style:style style:name="T199" style:family="text">
      <style:text-properties fo:color="#343434" style:font-name="Times New Roman" fo:font-size="6pt" fo:letter-spacing="0.0165in" style:font-size-asian="6pt" style:text-scale="105%"/>
    </style:style>
    <style:style style:name="T200" style:family="text">
      <style:text-properties fo:color="#1f1f1f" style:font-name="Times New Roman" fo:font-size="6pt" fo:letter-spacing="0.0102in" style:font-size-asian="6pt" style:text-scale="110%"/>
    </style:style>
    <style:style style:name="T201" style:family="text">
      <style:text-properties fo:color="#1f1f1f" style:font-name="Times New Roman" fo:font-size="6pt" fo:letter-spacing="0.0189in" style:font-size-asian="6pt" style:text-scale="105%"/>
    </style:style>
    <style:style style:name="T202" style:family="text">
      <style:text-properties fo:color="#4f4f4f" style:font-name="Times New Roman" fo:font-size="6pt" fo:letter-spacing="0.002in" style:font-size-asian="6pt" style:text-scale="105%"/>
    </style:style>
    <style:style style:name="T203" style:family="text">
      <style:text-properties fo:color="#343434" style:font-name="Times New Roman" fo:font-size="6pt" fo:letter-spacing="0.0098in" style:font-size-asian="6pt" style:text-scale="105%"/>
    </style:style>
    <style:style style:name="T204" style:family="text">
      <style:text-properties fo:color="#343434" style:font-name="Times New Roman" fo:font-size="6pt" fo:letter-spacing="0.0055in" style:font-size-asian="6pt" style:text-scale="105%"/>
    </style:style>
    <style:style style:name="T205" style:family="text">
      <style:text-properties fo:color="#080808" style:font-name="Times New Roman" fo:font-size="6pt" fo:letter-spacing="-0.002in" fo:font-weight="bold" style:font-size-asian="6pt" style:font-weight-asian="bold" style:text-scale="105%"/>
    </style:style>
    <style:style style:name="T206" style:family="text">
      <style:text-properties fo:color="#080808" style:font-name="Times New Roman" fo:font-size="6pt" fo:letter-spacing="0.0016in" fo:font-weight="bold" style:font-size-asian="6pt" style:font-weight-asian="bold" style:text-scale="105%"/>
    </style:style>
    <style:style style:name="T207" style:family="text">
      <style:text-properties fo:color="#425970" style:text-position="8% 100%" style:font-name="Times New Roman" fo:font-size="6.5pt" style:font-size-asian="6.5pt"/>
    </style:style>
    <style:style style:name="T208" style:family="text">
      <style:text-properties fo:color="#647789" style:text-position="8% 100%" style:font-name="Times New Roman" fo:font-size="6.5pt" style:font-size-asian="6.5pt"/>
    </style:style>
    <style:style style:name="T209" style:family="text">
      <style:text-properties fo:color="#647789" style:text-position="8% 100%" style:font-name="Times New Roman" fo:font-size="6.5pt" fo:letter-spacing="-0.0063in" style:font-size-asian="6.5pt"/>
    </style:style>
    <style:style style:name="T210" style:family="text">
      <style:text-properties fo:color="#425970" style:text-position="8% 100%" fo:font-size="6pt" fo:font-weight="bold" style:font-size-asian="6pt" style:font-weight-asian="bold"/>
    </style:style>
    <style:style style:name="T211" style:family="text">
      <style:text-properties fo:color="#425970" style:text-position="8% 100%" fo:font-size="6pt" fo:letter-spacing="-0.0055in" fo:font-weight="bold" style:font-size-asian="6pt" style:font-weight-asian="bold"/>
    </style:style>
    <style:style style:name="T212" style:family="text">
      <style:text-properties fo:color="#425970" style:text-position="8% 100%" fo:font-size="6pt" fo:letter-spacing="-0.002in" fo:font-weight="bold" style:font-size-asian="6pt" style:font-weight-asian="bold"/>
    </style:style>
    <style:style style:name="T213" style:family="text">
      <style:text-properties fo:color="#425970" style:text-position="8% 100%" fo:font-size="6pt" fo:letter-spacing="-0.0016in" fo:font-weight="bold" style:font-size-asian="6pt" style:font-weight-asian="bold"/>
    </style:style>
    <style:style style:name="T214" style:family="text">
      <style:text-properties fo:color="#40586f" style:font-name="Lato Black" fo:font-size="6pt" fo:letter-spacing="-0.0035in" fo:font-weight="bold" style:font-size-asian="6pt" style:font-weight-asian="bold"/>
    </style:style>
    <style:style style:name="T215" style:family="text">
      <style:text-properties style:font-name="Verdana" style:text-underline-style="solid" style:text-underline-width="auto" style:text-underline-color="font-color"/>
    </style:style>
    <style:style style:name="T216" style:family="text">
      <style:text-properties style:font-name="Verdana" fo:letter-spacing="-0.002in" style:text-underline-style="solid" style:text-underline-width="auto" style:text-underline-color="font-color"/>
    </style:style>
    <style:style style:name="T217" style:family="text">
      <style:text-properties style:font-name="Verdana" fo:letter-spacing="-0.0016in" style:text-underline-style="solid" style:text-underline-width="auto" style:text-underline-color="font-color"/>
    </style:style>
    <style:style style:name="T218" style:family="text">
      <style:text-properties style:font-name="Verdana" fo:font-size="8pt" fo:font-weight="bold" style:font-size-asian="8pt" style:font-weight-asian="bold"/>
    </style:style>
    <style:style style:name="T219" style:family="text">
      <style:text-properties style:font-name="Verdana" fo:font-size="8pt" fo:letter-spacing="-0.0016in" fo:font-weight="bold" style:font-size-asian="8pt" style:font-weight-asian="bold"/>
    </style:style>
    <style:style style:name="T220" style:family="text">
      <style:text-properties style:font-name="Verdana" fo:font-size="8pt" fo:letter-spacing="0.0547in" fo:font-weight="bold" style:font-size-asian="8pt" style:font-weight-asian="bold" style:text-scale="150%"/>
    </style:style>
    <style:style style:name="T221" style:family="text">
      <style:text-properties style:font-name="Verdana" fo:font-size="8pt" fo:letter-spacing="0.0193in" fo:font-weight="bold" style:font-size-asian="8pt" style:font-weight-asian="bold"/>
    </style:style>
    <style:style style:name="T222" style:family="text">
      <style:text-properties style:font-name="Verdana" fo:font-size="8pt" fo:letter-spacing="0.0181in" fo:font-weight="bold" style:font-size-asian="8pt" style:font-weight-asian="bold"/>
    </style:style>
    <style:style style:name="T223" style:family="text">
      <style:text-properties style:font-name="Verdana" fo:font-size="8pt" fo:letter-spacing="0.0189in" fo:font-weight="bold" style:font-size-asian="8pt" style:font-weight-asian="bold"/>
    </style:style>
    <style:style style:name="T224" style:family="text">
      <style:text-properties style:font-name="Verdana" fo:font-size="8pt" fo:letter-spacing="-0.0035in" fo:font-weight="bold" style:font-size-asian="8pt" style:font-weight-asian="bold"/>
    </style:style>
    <style:style style:name="T225" style:family="text">
      <style:text-properties style:font-name="Verdana" fo:font-size="8pt" style:font-size-asian="8pt"/>
    </style:style>
    <style:style style:name="T226" style:family="text">
      <style:text-properties style:font-name="Verdana" fo:font-size="8pt" fo:letter-spacing="-0.0063in" fo:font-weight="bold" style:font-size-asian="8pt" style:font-weight-asian="bold"/>
    </style:style>
    <style:style style:name="T227" style:family="text">
      <style:text-properties style:font-name="Verdana" fo:font-size="8pt" fo:letter-spacing="-0.0071in" style:font-size-asian="8pt"/>
    </style:style>
    <style:style style:name="T228" style:family="text">
      <style:text-properties style:font-name="Verdana" fo:font-size="8pt" fo:letter-spacing="-0.0055in" style:font-size-asian="8pt"/>
    </style:style>
    <style:style style:name="T229" style:family="text">
      <style:text-properties style:font-name="Verdana" fo:font-size="8pt" fo:letter-spacing="-0.0047in" style:font-size-asian="8pt"/>
    </style:style>
    <style:style style:name="T230" style:family="text">
      <style:text-properties style:font-name="Verdana" fo:font-size="8pt" fo:letter-spacing="0.0264in" style:font-size-asian="8pt"/>
    </style:style>
    <style:style style:name="T231" style:family="text">
      <style:text-properties style:font-name="Verdana" fo:font-size="8pt" fo:letter-spacing="0.0256in" style:font-size-asian="8pt"/>
    </style:style>
    <style:style style:name="T232" style:family="text">
      <style:text-properties style:font-name="Verdana" fo:font-size="8pt" fo:letter-spacing="0.028in" style:font-size-asian="8pt"/>
    </style:style>
    <style:style style:name="T233" style:family="text">
      <style:text-properties style:font-name="Verdana" fo:font-size="8pt" fo:letter-spacing="-0.0016in" style:font-size-asian="8pt"/>
    </style:style>
    <style:style style:name="T234" style:family="text">
      <style:text-properties style:font-name="Verdana" fo:font-size="8pt" fo:letter-spacing="-0.0008in" style:font-size-asian="8pt"/>
    </style:style>
    <style:style style:name="T235" style:family="text">
      <style:text-properties fo:font-size="8pt" fo:font-weight="bold" style:font-size-asian="8pt" style:font-weight-asian="bold"/>
    </style:style>
    <style:style style:name="T236" style:family="text">
      <style:text-properties fo:font-size="8pt" style:font-size-asian="8pt"/>
    </style:style>
    <style:style style:name="T237" style:family="text">
      <style:text-properties fo:font-size="8pt" fo:letter-spacing="0.028in" style:font-size-asian="8pt"/>
    </style:style>
    <style:style style:name="T238" style:family="text">
      <style:text-properties fo:font-size="8pt" fo:letter-spacing="-0.0035in" fo:font-weight="bold" style:font-size-asian="8pt" style:font-weight-asian="bold"/>
    </style:style>
    <style:style style:name="T239" style:family="text">
      <style:text-properties fo:font-size="8pt" fo:letter-spacing="-0.0055in" style:font-size-asian="8pt"/>
    </style:style>
    <style:style style:name="T240" style:family="text">
      <style:text-properties fo:font-size="8pt" fo:letter-spacing="-0.0043in" style:font-size-asian="8pt"/>
    </style:style>
    <style:style style:name="T241" style:family="text">
      <style:text-properties fo:font-size="8pt" fo:letter-spacing="-0.0063in" style:font-size-asian="8pt"/>
    </style:style>
    <style:style style:name="T242" style:family="text">
      <style:text-properties fo:font-size="8pt" fo:letter-spacing="-0.0035in" style:font-size-asian="8pt"/>
    </style:style>
    <style:style style:name="T243" style:family="text">
      <style:text-properties fo:font-size="8pt" fo:letter-spacing="0.0146in" fo:font-weight="bold" style:font-size-asian="8pt" style:font-weight-asian="bold"/>
    </style:style>
    <style:style style:name="T244" style:family="text">
      <style:text-properties fo:font-size="8pt" fo:letter-spacing="0.0146in" style:font-size-asian="8pt"/>
    </style:style>
    <style:style style:name="T245" style:family="text">
      <style:text-properties fo:font-size="8pt" fo:letter-spacing="0.0154in" style:font-size-asian="8pt"/>
    </style:style>
    <style:style style:name="T246" style:family="text">
      <style:text-properties style:font-name="Verdana" fo:font-size="8pt" fo:letter-spacing="-0.0055in" fo:font-weight="bold" style:font-size-asian="8pt" style:font-weight-asian="bold"/>
    </style:style>
    <style:style style:name="T247" style:family="text">
      <style:text-properties style:font-name="Verdana" fo:font-size="8pt" fo:letter-spacing="-0.0043in" fo:font-weight="bold" style:font-size-asian="8pt" style:font-weight-asian="bold"/>
    </style:style>
    <style:style style:name="T248" style:family="text">
      <style:text-properties style:font-name="Verdana" fo:font-size="8pt" fo:letter-spacing="-0.0063in" style:font-size-asian="8pt"/>
    </style:style>
    <style:style style:name="T249" style:family="text">
      <style:text-properties style:font-name="Verdana" fo:font-size="8pt" fo:letter-spacing="-0.0091in" fo:font-weight="bold" style:font-size-asian="8pt" style:font-weight-asian="bold"/>
    </style:style>
    <style:style style:name="T250" style:family="text">
      <style:text-properties style:font-name="Verdana" fo:font-size="8pt" fo:letter-spacing="-0.0091in" style:font-size-asian="8pt"/>
    </style:style>
    <style:style style:name="T251" style:family="text">
      <style:text-properties style:font-name="Verdana" fo:font-size="8pt" fo:letter-spacing="-0.0083in" style:font-size-asian="8pt"/>
    </style:style>
    <style:style style:name="T252" style:family="text">
      <style:text-properties style:font-name="Verdana" fo:font-size="8pt" fo:letter-spacing="-0.0098in" style:font-size-asian="8pt"/>
    </style:style>
    <style:style style:name="T253" style:family="text">
      <style:text-properties style:font-name="Verdana" fo:font-size="8pt" fo:letter-spacing="-0.0075in" style:font-size-asian="8pt"/>
    </style:style>
    <style:style style:name="T254" style:family="text">
      <style:text-properties style:font-name="Verdana" fo:font-size="8pt" fo:letter-spacing="-0.0047in" fo:font-weight="bold" style:font-size-asian="8pt" style:font-weight-asian="bold"/>
    </style:style>
    <style:style style:name="T255" style:family="text">
      <style:text-properties style:font-name="Verdana" style:text-underline-style="solid" style:text-underline-width="auto" style:text-underline-color="font-color" style:text-scale="105%"/>
    </style:style>
    <style:style style:name="T256" style:family="text">
      <style:text-properties style:font-name="Verdana" fo:letter-spacing="-0.011in" style:text-underline-style="solid" style:text-underline-width="auto" style:text-underline-color="font-color" style:text-scale="105%"/>
    </style:style>
    <style:style style:name="T257" style:family="text">
      <style:text-properties style:font-name="Verdana" fo:letter-spacing="-0.0016in" style:text-underline-style="solid" style:text-underline-width="auto" style:text-underline-color="font-color" style:text-scale="105%"/>
    </style:style>
    <style:style style:name="T258" style:family="text">
      <style:text-properties style:font-name="Verdana" fo:font-size="8pt" fo:letter-spacing="0.039in" fo:font-weight="bold" style:font-size-asian="8pt" style:font-weight-asian="bold"/>
    </style:style>
    <style:style style:name="T259" style:family="text">
      <style:text-properties style:font-name="Verdana" fo:font-size="8pt" fo:letter-spacing="0.0409in" fo:font-weight="bold" style:font-size-asian="8pt" style:font-weight-asian="bold"/>
    </style:style>
    <style:style style:name="T260" style:family="text">
      <style:text-properties style:font-name="Verdana" fo:font-size="8pt" fo:letter-spacing="0.0417in" fo:font-weight="bold" style:font-size-asian="8pt" style:font-weight-asian="bold"/>
    </style:style>
    <style:style style:name="T261" style:family="text">
      <style:text-properties style:font-name="Verdana" fo:font-size="8pt" fo:font-style="italic" style:font-size-asian="8pt" style:font-style-asian="italic"/>
    </style:style>
    <style:style style:name="T262" style:family="text">
      <style:text-properties fo:font-size="5pt" fo:letter-spacing="-0.0016in" fo:font-weight="bold" style:font-size-asian="5pt" style:font-weight-asian="bold" style:text-scale="105%"/>
    </style:style>
    <style:style style:name="T263" style:family="text">
      <style:text-properties fo:font-size="5pt" fo:font-weight="bold" style:font-size-asian="5pt" style:font-weight-asian="bold" style:text-scale="105%"/>
    </style:style>
    <style:style style:name="T264" style:family="text">
      <style:text-properties fo:font-size="5pt" fo:letter-spacing="0.0047in" fo:font-weight="bold" style:font-size-asian="5pt" style:font-weight-asian="bold" style:text-scale="105%"/>
    </style:style>
    <style:style style:name="T265" style:family="text">
      <style:text-properties fo:font-size="6pt" fo:letter-spacing="-0.0016in" fo:font-weight="bold" style:font-size-asian="6pt" style:font-weight-asian="bold" style:text-scale="105%"/>
    </style:style>
    <style:style style:name="T266" style:family="text">
      <style:text-properties fo:font-size="6pt" fo:letter-spacing="0.0008in" fo:font-weight="bold" style:font-size-asian="6pt" style:font-weight-asian="bold" style:text-scale="105%"/>
    </style:style>
    <style:style style:name="T267" style:family="text">
      <style:text-properties fo:font-size="6pt" fo:letter-spacing="-0.0028in" fo:font-weight="bold" style:font-size-asian="6pt" style:font-weight-asian="bold" style:text-scale="105%"/>
    </style:style>
    <style:style style:name="T268" style:family="text">
      <style:text-properties fo:font-size="6pt" fo:letter-spacing="-0.0016in" style:font-size-asian="6pt" style:text-scale="105%"/>
    </style:style>
    <style:style style:name="T269" style:family="text">
      <style:text-properties fo:font-size="6pt" fo:letter-spacing="0.0035in" style:font-size-asian="6pt" style:text-scale="105%"/>
    </style:style>
    <style:style style:name="T270" style:family="text">
      <style:text-properties fo:font-size="6pt" fo:letter-spacing="-0.0035in" style:font-size-asian="6pt" style:text-scale="105%"/>
    </style:style>
    <style:style style:name="T271" style:family="text">
      <style:text-properties fo:font-size="6pt" style:font-size-asian="6pt" style:text-scale="105%"/>
    </style:style>
    <style:style style:name="T272" style:family="text">
      <style:text-properties fo:font-size="6pt" fo:letter-spacing="-0.0055in" style:font-size-asian="6pt" style:text-scale="105%"/>
    </style:style>
    <style:style style:name="T273" style:family="text">
      <style:text-properties fo:font-size="6pt" fo:letter-spacing="-0.0071in" style:font-size-asian="6pt" style:text-scale="105%"/>
    </style:style>
    <style:style style:name="T274" style:family="text">
      <style:text-properties fo:font-size="6pt" fo:letter-spacing="-0.0028in" style:font-size-asian="6pt" style:text-scale="105%"/>
    </style:style>
    <style:style style:name="T275" style:family="text">
      <style:text-properties style:font-name="Verdana" fo:font-size="8pt" fo:letter-spacing="0.0028in" fo:font-weight="bold" style:font-size-asian="8pt" style:font-weight-asian="bold"/>
    </style:style>
    <style:style style:name="T276" style:family="text">
      <style:text-properties style:font-name="Verdana" fo:font-size="8pt" fo:letter-spacing="0.0035in" fo:font-weight="bold" style:font-size-asian="8pt" style:font-weight-asian="bold"/>
    </style:style>
    <style:style style:name="T277" style:family="text">
      <style:text-properties style:font-name="Verdana" fo:font-size="8pt" fo:letter-spacing="0.0043in" style:font-size-asian="8pt"/>
    </style:style>
    <style:style style:name="T278" style:family="text">
      <style:text-properties style:font-name="Verdana" fo:font-size="8pt" fo:letter-spacing="0.0047in" style:font-size-asian="8pt"/>
    </style:style>
    <style:style style:name="T279" style:family="text">
      <style:text-properties style:font-name="Verdana" fo:font-size="8pt" fo:letter-spacing="0.0028in" style:font-size-asian="8pt"/>
    </style:style>
    <style:style style:name="T280" style:family="text">
      <style:text-properties style:font-name="Verdana" fo:font-size="8pt" fo:letter-spacing="0.0035in" style:font-size-asian="8pt"/>
    </style:style>
    <style:style style:name="T281" style:family="text">
      <style:text-properties style:font-name="Verdana" fo:font-size="8pt" fo:letter-spacing="-0.0028in" style:font-size-asian="8pt"/>
    </style:style>
    <style:style style:name="T282" style:family="text">
      <style:text-properties style:font-name="Verdana" fo:font-size="8pt" fo:letter-spacing="0.0043in" fo:font-weight="bold" style:font-size-asian="8pt" style:font-weight-asian="bold"/>
    </style:style>
    <style:style style:name="T283" style:family="text">
      <style:text-properties style:font-name="Verdana" fo:font-size="8pt" fo:letter-spacing="0.0071in" fo:font-weight="bold" style:font-size-asian="8pt" style:font-weight-asian="bold"/>
    </style:style>
    <style:style style:name="T284" style:family="text">
      <style:text-properties style:font-name="Verdana" fo:font-size="8pt" fo:letter-spacing="0.0047in" fo:font-weight="bold" style:font-size-asian="8pt" style:font-weight-asian="bold"/>
    </style:style>
    <style:style style:name="T285" style:family="text">
      <style:text-properties style:font-name="Verdana" fo:font-size="8pt" fo:letter-spacing="0.0063in" fo:font-weight="bold" style:font-size-asian="8pt" style:font-weight-asian="bold"/>
    </style:style>
    <style:style style:name="T286" style:family="text">
      <style:text-properties fo:font-size="9pt" style:text-underline-style="solid" style:text-underline-width="auto" style:text-underline-color="font-color" fo:font-weight="bold" style:font-size-asian="9pt" style:font-weight-asian="bold"/>
    </style:style>
    <style:style style:name="T287" style:family="text">
      <style:text-properties fo:font-size="9pt" fo:letter-spacing="0.0098in" style:text-underline-style="solid" style:text-underline-width="auto" style:text-underline-color="font-color" fo:font-weight="bold" style:font-size-asian="9pt" style:font-weight-asian="bold"/>
    </style:style>
    <style:style style:name="T288" style:family="text">
      <style:text-properties fo:font-size="9pt" fo:letter-spacing="0.0102in" style:text-underline-style="solid" style:text-underline-width="auto" style:text-underline-color="font-color" fo:font-weight="bold" style:font-size-asian="9pt" style:font-weight-asian="bold"/>
    </style:style>
    <style:style style:name="T289" style:family="text">
      <style:text-properties fo:font-size="9pt" fo:letter-spacing="-0.0016in" style:text-underline-style="solid" style:text-underline-width="auto" style:text-underline-color="font-color" fo:font-weight="bold" style:font-size-asian="9pt" style:font-weight-asian="bold"/>
    </style:style>
    <style:style style:name="T290" style:family="text">
      <style:text-properties style:font-name="Verdana" fo:font-size="7pt" fo:font-weight="bold" style:font-size-asian="7pt" style:font-weight-asian="bold"/>
    </style:style>
    <style:style style:name="T291" style:family="text">
      <style:text-properties style:font-name="Verdana" fo:font-size="7pt" fo:letter-spacing="-0.0016in" fo:font-weight="bold" style:font-size-asian="7pt" style:font-weight-asian="bold"/>
    </style:style>
    <style:style style:name="T292" style:family="text">
      <style:text-properties style:font-name="Verdana" fo:font-size="7pt" style:font-size-asian="7pt"/>
    </style:style>
    <style:style style:name="T293" style:family="text">
      <style:text-properties style:font-name="Verdana" fo:font-size="7pt" fo:letter-spacing="0.028in" style:font-size-asian="7pt"/>
    </style:style>
    <style:style style:name="T294" style:family="text">
      <style:text-properties fo:font-size="7pt" fo:font-weight="bold" style:font-size-asian="7pt" style:font-weight-asian="bold"/>
    </style:style>
    <style:style style:name="T295" style:family="text">
      <style:text-properties fo:font-size="7pt" fo:letter-spacing="-0.0028in" fo:font-weight="bold" style:font-size-asian="7pt" style:font-weight-asian="bold"/>
    </style:style>
    <style:style style:name="T296" style:family="text">
      <style:text-properties fo:font-size="7pt" fo:letter-spacing="-0.002in" fo:font-weight="bold" style:font-size-asian="7pt" style:font-weight-asian="bold"/>
    </style:style>
    <style:style style:name="T297" style:family="text">
      <style:text-properties fo:font-size="7pt" fo:letter-spacing="-0.0016in" fo:font-weight="bold" style:font-size-asian="7pt" style:font-weight-asian="bold"/>
    </style:style>
    <style:style style:name="T298" style:family="text">
      <style:text-properties fo:font-size="7pt" style:font-size-asian="7pt"/>
    </style:style>
    <style:style style:name="T299" style:family="text">
      <style:text-properties fo:font-size="7pt" fo:letter-spacing="-0.0016in" style:font-size-asian="7pt"/>
    </style:style>
    <style:style style:name="T300" style:family="text">
      <style:text-properties fo:font-size="7pt" fo:letter-spacing="-0.002in" style:font-size-asian="7pt"/>
    </style:style>
    <style:style style:name="T301" style:family="text">
      <style:text-properties fo:font-size="7pt" fo:letter-spacing="-0.0035in" fo:font-weight="bold" style:font-size-asian="7pt" style:font-weight-asian="bold"/>
    </style:style>
    <style:style style:name="T302" style:family="text">
      <style:text-properties fo:font-size="7pt" fo:letter-spacing="-0.0008in" fo:font-weight="bold" style:font-size-asian="7pt" style:font-weight-asian="bold"/>
    </style:style>
    <style:style style:name="T303" style:family="text">
      <style:text-properties fo:font-size="7pt" fo:letter-spacing="-0.0028in" style:font-size-asian="7pt"/>
    </style:style>
    <style:style style:name="T304" style:family="text">
      <style:text-properties fo:font-size="7pt" fo:letter-spacing="-0.0035in" style:font-size-asian="7pt"/>
    </style:style>
    <style:style style:name="T305" style:family="text">
      <style:text-properties fo:font-size="7pt" fo:letter-spacing="-0.0008in" style:font-size-asian="7pt"/>
    </style:style>
    <style:style style:name="T306" style:family="text">
      <style:text-properties fo:font-size="7pt" fo:letter-spacing="0.028in" fo:font-weight="bold" style:font-size-asian="7pt" style:font-weight-asian="bold"/>
    </style:style>
    <style:style style:name="T307" style:family="text">
      <style:text-properties fo:color="#050505" style:font-name="Arial" fo:font-size="7pt" style:font-size-asian="7pt" style:text-scale="115%"/>
    </style:style>
    <style:style style:name="T308" style:family="text">
      <style:text-properties fo:color="#050505" style:font-name="Arial" fo:font-size="7pt" fo:letter-spacing="0.0055in" style:font-size-asian="7pt" style:text-scale="115%"/>
    </style:style>
    <style:style style:name="T309" style:family="text">
      <style:text-properties fo:color="#050505" style:font-name="Arial" fo:font-size="7pt" fo:font-weight="bold" style:font-size-asian="7pt" style:font-weight-asian="bold" style:text-scale="115%"/>
    </style:style>
    <style:style style:name="T310" style:family="text">
      <style:text-properties fo:color="#050505" style:font-name="Arial" fo:font-size="7pt" fo:letter-spacing="-0.0008in" fo:font-weight="bold" style:font-size-asian="7pt" style:font-weight-asian="bold" style:text-scale="115%"/>
    </style:style>
    <style:style style:name="T311" style:family="text">
      <style:text-properties fo:color="#050505" style:font-name="Arial" fo:font-size="7pt" fo:letter-spacing="-0.0016in" fo:font-weight="bold" style:font-size-asian="7pt" style:font-weight-asian="bold" style:text-scale="115%"/>
    </style:style>
    <style:style style:name="T312" style:family="text">
      <style:text-properties fo:color="#050505" style:font-name="Arial" fo:font-size="7pt" fo:letter-spacing="-0.0071in" fo:font-weight="bold" style:font-size-asian="7pt" style:font-weight-asian="bold" style:text-scale="115%"/>
    </style:style>
    <style:style style:name="T313" style:family="text">
      <style:text-properties fo:color="#050505" style:font-name="Arial" fo:font-size="7pt" fo:letter-spacing="-0.0035in" fo:font-weight="bold" style:font-size-asian="7pt" style:font-weight-asian="bold" style:text-scale="115%"/>
    </style:style>
    <style:style style:name="T314" style:family="text">
      <style:text-properties fo:color="#050505" style:font-name="Arial" fo:font-size="7pt" fo:letter-spacing="0.0043in" fo:font-weight="bold" style:font-size-asian="7pt" style:font-weight-asian="bold" style:text-scale="115%"/>
    </style:style>
    <style:style style:name="T315" style:family="text">
      <style:text-properties fo:color="#050505" style:font-name="Arial" fo:font-size="7pt" fo:letter-spacing="0.0016in" fo:font-weight="bold" style:font-size-asian="7pt" style:font-weight-asian="bold" style:text-scale="115%"/>
    </style:style>
    <style:style style:name="T316" style:family="text">
      <style:text-properties fo:color="#050505" style:font-name="Arial" fo:font-size="7pt" fo:letter-spacing="0.0055in" fo:font-weight="bold" style:font-size-asian="7pt" style:font-weight-asian="bold" style:text-scale="115%"/>
    </style:style>
    <style:style style:name="T317" style:family="text">
      <style:text-properties fo:color="#050505" style:font-name="Arial" fo:font-size="7pt" fo:letter-spacing="0.0217in" style:font-size-asian="7pt" style:text-scale="115%"/>
    </style:style>
    <style:style style:name="T318" style:family="text">
      <style:text-properties fo:color="#050505" style:font-name="Arial" fo:font-size="7pt" fo:font-weight="bold" style:font-size-asian="7pt" style:font-weight-asian="bold" style:text-scale="110%"/>
    </style:style>
    <style:style style:name="T319" style:family="text">
      <style:text-properties fo:color="#050505" style:font-name="Arial" fo:font-size="7pt" fo:letter-spacing="0.0134in" fo:font-weight="bold" style:font-size-asian="7pt" style:font-weight-asian="bold" style:text-scale="110%"/>
    </style:style>
    <style:style style:name="T320" style:family="text">
      <style:text-properties fo:color="#050505" style:font-name="Arial" fo:font-size="7pt" style:font-size-asian="7pt" style:text-scale="110%"/>
    </style:style>
    <style:style style:name="T321" style:family="text">
      <style:text-properties fo:color="#050505" style:font-name="Arial" fo:font-size="7pt" fo:letter-spacing="0.0047in" style:font-size-asian="7pt" style:text-scale="110%"/>
    </style:style>
    <style:style style:name="T322" style:family="text">
      <style:text-properties fo:color="#050505" style:font-name="Arial" fo:font-size="7pt" fo:letter-spacing="0.0154in" style:font-size-asian="7pt" style:text-scale="110%"/>
    </style:style>
    <style:style style:name="T323" style:family="text">
      <style:text-properties fo:color="#050505" style:font-name="Arial" fo:font-size="7pt" fo:letter-spacing="0.0118in" style:font-size-asian="7pt" style:text-scale="110%"/>
    </style:style>
    <style:style style:name="T324" style:family="text">
      <style:text-properties fo:color="#050505" style:font-name="Arial" fo:font-size="7pt" fo:letter-spacing="0.0055in" style:font-size-asian="7pt" style:text-scale="110%"/>
    </style:style>
    <style:style style:name="T325" style:family="text">
      <style:text-properties fo:color="#050505" style:font-name="Arial" fo:font-size="7pt" fo:letter-spacing="-0.0016in" style:font-size-asian="7pt" style:text-scale="110%"/>
    </style:style>
    <style:style style:name="T326" style:family="text">
      <style:text-properties fo:color="#050505" style:font-name="Arial" fo:font-size="7pt" fo:letter-spacing="0.0083in" fo:font-weight="bold" style:font-size-asian="7pt" style:font-weight-asian="bold" style:text-scale="110%"/>
    </style:style>
    <style:style style:name="T327" style:family="text">
      <style:text-properties fo:color="#050505" style:font-name="Arial" fo:font-size="7pt" fo:letter-spacing="0.0311in" style:font-size-asian="7pt" style:text-scale="110%"/>
    </style:style>
    <style:style style:name="T328" style:family="text">
      <style:text-properties fo:color="#050505" style:font-name="Arial" fo:font-size="7pt" fo:letter-spacing="0.0075in" style:font-size-asian="7pt" style:text-scale="110%"/>
    </style:style>
    <style:style style:name="T329" style:family="text">
      <style:text-properties fo:color="#050505" style:font-name="Arial" fo:font-size="7pt" fo:letter-spacing="0.0083in" style:font-size-asian="7pt" style:text-scale="110%"/>
    </style:style>
    <style:style style:name="T330" style:family="text">
      <style:text-properties fo:color="#050505" style:font-name="Arial" fo:font-size="7pt" fo:letter-spacing="0.0173in" style:font-size-asian="7pt" style:text-scale="110%"/>
    </style:style>
    <style:style style:name="T331" style:family="text">
      <style:text-properties fo:color="#050505" style:font-name="Arial" fo:font-size="7pt" fo:letter-spacing="0.0102in" fo:font-weight="bold" style:font-size-asian="7pt" style:font-weight-asian="bold" style:text-scale="110%"/>
    </style:style>
    <style:style style:name="T332" style:family="text">
      <style:text-properties fo:color="#050505" style:font-name="Arial" fo:font-size="7pt" fo:letter-spacing="0.0016in" fo:font-weight="bold" style:font-size-asian="7pt" style:font-weight-asian="bold" style:text-scale="110%"/>
    </style:style>
    <style:style style:name="T333" style:family="text">
      <style:text-properties fo:color="#050505" style:font-name="Arial" fo:font-size="7pt" fo:letter-spacing="0.0091in" fo:font-weight="bold" style:font-size-asian="7pt" style:font-weight-asian="bold" style:text-scale="110%"/>
    </style:style>
    <style:style style:name="T334" style:family="text">
      <style:text-properties fo:color="#050505" style:font-name="Arial" fo:font-size="7pt" fo:letter-spacing="0.0035in" fo:font-weight="bold" style:font-size-asian="7pt" style:font-weight-asian="bold" style:text-scale="110%"/>
    </style:style>
    <style:style style:name="T335" style:family="text">
      <style:text-properties fo:color="#050505" style:font-name="Arial" fo:font-size="7pt" fo:letter-spacing="0.0043in" fo:font-weight="bold" style:font-size-asian="7pt" style:font-weight-asian="bold" style:text-scale="110%"/>
    </style:style>
    <style:style style:name="T336" style:family="text">
      <style:text-properties fo:color="#050505" style:font-name="Arial" fo:font-size="7pt" fo:letter-spacing="0.011in" fo:font-weight="bold" style:font-size-asian="7pt" style:font-weight-asian="bold" style:text-scale="110%"/>
    </style:style>
    <style:style style:name="T337" style:family="text">
      <style:text-properties fo:color="#050505" style:font-name="Arial" fo:font-size="7pt" fo:letter-spacing="0.0335in" style:font-size-asian="7pt" style:text-scale="110%"/>
    </style:style>
    <style:style style:name="T338" style:family="text">
      <style:text-properties fo:color="#050505" style:font-name="Arial" fo:font-size="7pt" fo:letter-spacing="-0.0016in" fo:font-weight="bold" style:font-size-asian="7pt" style:font-weight-asian="bold" style:text-scale="110%"/>
    </style:style>
    <style:style style:name="T339" style:family="text">
      <style:text-properties fo:color="#050505" style:font-name="Arial" fo:font-size="7pt" fo:letter-spacing="0.0181in" fo:font-weight="bold" style:font-size-asian="7pt" style:font-weight-asian="bold" style:text-scale="110%"/>
    </style:style>
    <style:style style:name="T340" style:family="text">
      <style:text-properties fo:color="#050505" style:font-name="Arial" fo:font-size="7pt" fo:letter-spacing="0.0165in" style:font-size-asian="7pt" style:text-scale="110%"/>
    </style:style>
    <style:style style:name="T341" style:family="text">
      <style:text-properties fo:color="#050505" style:font-name="Arial" fo:font-size="7pt" fo:letter-spacing="0.0126in" style:font-size-asian="7pt" style:text-scale="110%"/>
    </style:style>
    <style:style style:name="T342" style:family="text">
      <style:text-properties fo:color="#050505" style:font-name="Arial" fo:font-size="7pt" fo:letter-spacing="0.0252in" style:font-size-asian="7pt" style:text-scale="115%"/>
    </style:style>
    <style:style style:name="T343" style:family="text">
      <style:text-properties fo:color="#050505" style:font-name="Arial" fo:font-size="7pt" fo:letter-spacing="0.002in" style:font-size-asian="7pt" style:text-scale="115%"/>
    </style:style>
    <style:style style:name="T344" style:family="text">
      <style:text-properties fo:color="#050505" style:font-name="Arial" fo:font-size="7pt" fo:letter-spacing="-0.0016in" style:font-size-asian="7pt" style:text-scale="115%"/>
    </style:style>
    <style:style style:name="T345" style:family="text">
      <style:text-properties fo:color="#050505" style:font-name="Arial" fo:font-size="7pt" fo:letter-spacing="0.0134in" style:font-size-asian="7pt" style:text-scale="115%"/>
    </style:style>
    <style:style style:name="T346" style:family="text">
      <style:text-properties fo:color="#050505" style:font-name="Arial" fo:font-size="7pt" fo:letter-spacing="0.0091in" fo:font-weight="bold" style:font-size-asian="7pt" style:font-weight-asian="bold" style:text-scale="115%"/>
    </style:style>
    <style:style style:name="T347" style:family="text">
      <style:text-properties fo:color="#050505" style:font-name="Arial" fo:font-size="7pt" fo:letter-spacing="0.0028in" fo:font-weight="bold" style:font-size-asian="7pt" style:font-weight-asian="bold" style:text-scale="115%"/>
    </style:style>
    <style:style style:name="T348" style:family="text">
      <style:text-properties fo:color="#050505" style:font-name="Arial" fo:font-size="7pt" fo:letter-spacing="0.0063in" fo:font-weight="bold" style:font-size-asian="7pt" style:font-weight-asian="bold" style:text-scale="115%"/>
    </style:style>
    <style:style style:name="T349" style:family="text">
      <style:text-properties fo:color="#050505" style:font-name="Arial" fo:font-size="7pt" fo:letter-spacing="0.0035in" style:font-size-asian="7pt" style:text-scale="110%"/>
    </style:style>
    <style:style style:name="T350" style:family="text">
      <style:text-properties fo:color="#050505" style:font-name="Arial" fo:font-size="7pt" fo:letter-spacing="0.011in" style:font-size-asian="7pt" style:text-scale="110%"/>
    </style:style>
    <style:style style:name="T351" style:family="text">
      <style:text-properties fo:color="#050505" style:font-name="Arial" fo:font-size="7pt" fo:letter-spacing="0.0008in" style:font-size-asian="7pt" style:text-scale="110%"/>
    </style:style>
    <style:style style:name="T352" style:family="text">
      <style:text-properties fo:color="#050505" style:font-name="Arial" fo:font-size="7pt" fo:letter-spacing="0.0102in" style:font-size-asian="7pt" style:text-scale="110%"/>
    </style:style>
    <style:style style:name="T353" style:family="text">
      <style:text-properties fo:color="#050505" style:font-name="Arial" fo:font-size="7pt" fo:letter-spacing="-0.002in" style:font-size-asian="7pt" style:text-scale="115%"/>
    </style:style>
    <style:style style:name="T354" style:family="text">
      <style:text-properties fo:color="#050505" style:font-name="Arial" fo:font-size="7pt" fo:letter-spacing="-0.0008in" style:font-size-asian="7pt" style:text-scale="115%"/>
    </style:style>
    <style:style style:name="T355" style:family="text">
      <style:text-properties fo:color="#050505" style:font-name="Arial" fo:font-size="7pt" style:font-size-asian="7pt" style:text-scale="130%"/>
    </style:style>
    <style:style style:name="T356" style:family="text">
      <style:text-properties fo:color="#050505" style:font-name="Arial" fo:font-size="7pt" fo:letter-spacing="-0.011in" style:font-size-asian="7pt" style:text-scale="130%"/>
    </style:style>
    <style:style style:name="T357" style:family="text">
      <style:text-properties fo:color="#050505" style:font-name="Arial" fo:font-size="7pt" fo:font-weight="bold" style:font-size-asian="7pt" style:font-weight-asian="bold" style:text-scale="120%"/>
    </style:style>
    <style:style style:name="T358" style:family="text">
      <style:text-properties fo:color="#050505" style:font-name="Arial" fo:font-size="7pt" fo:letter-spacing="-0.0055in" fo:font-weight="bold" style:font-size-asian="7pt" style:font-weight-asian="bold" style:text-scale="120%"/>
    </style:style>
    <style:style style:name="T359" style:family="text">
      <style:text-properties fo:color="#050505" style:font-name="Arial" fo:font-size="7pt" fo:letter-spacing="-0.0063in" fo:font-weight="bold" style:font-size-asian="7pt" style:font-weight-asian="bold" style:text-scale="120%"/>
    </style:style>
    <style:style style:name="T360" style:family="text">
      <style:text-properties fo:color="#050505" style:font-name="Arial" fo:font-size="7pt" fo:letter-spacing="-0.0071in" fo:font-weight="bold" style:font-size-asian="7pt" style:font-weight-asian="bold" style:text-scale="120%"/>
    </style:style>
    <style:style style:name="T361" style:family="text">
      <style:text-properties fo:color="#050505" style:font-name="Arial" fo:font-size="7pt" fo:letter-spacing="-0.0008in" fo:font-weight="bold" style:font-size-asian="7pt" style:font-weight-asian="bold" style:text-scale="120%"/>
    </style:style>
    <style:style style:name="T362" style:family="text">
      <style:text-properties fo:color="#050505" style:font-name="Arial" fo:font-size="7pt" fo:letter-spacing="0.0043in" fo:font-weight="bold" style:font-size-asian="7pt" style:font-weight-asian="bold" style:text-scale="120%"/>
    </style:style>
    <style:style style:name="T363" style:family="text">
      <style:text-properties fo:color="#050505" style:font-name="Arial" fo:font-size="7pt" style:font-size-asian="7pt" style:text-scale="120%"/>
    </style:style>
    <style:style style:name="T364" style:family="text">
      <style:text-properties fo:color="#050505" style:font-name="Arial" fo:font-size="7pt" fo:letter-spacing="0.0134in" style:font-size-asian="7pt" style:text-scale="120%"/>
    </style:style>
    <style:style style:name="T365" style:family="text">
      <style:text-properties fo:color="#050505" style:font-name="Arial" fo:font-size="7pt" fo:letter-spacing="-0.0016in" fo:font-weight="bold" style:font-size-asian="7pt" style:font-weight-asian="bold" style:text-scale="120%"/>
    </style:style>
    <style:style style:name="T366" style:family="text">
      <style:text-properties fo:color="#050505" style:font-name="Arial" fo:font-size="7pt" fo:letter-spacing="0.0161in" fo:font-weight="bold" style:font-size-asian="7pt" style:font-weight-asian="bold" style:text-scale="110%"/>
    </style:style>
    <style:style style:name="T367" style:family="text">
      <style:text-properties fo:color="#050505" style:font-name="Arial" fo:font-size="7pt" fo:letter-spacing="0.0346in" style:font-size-asian="7pt" style:text-scale="110%"/>
    </style:style>
    <style:style style:name="T368" style:family="text">
      <style:text-properties fo:color="#050505" style:font-name="Arial" fo:font-size="7pt" fo:letter-spacing="0.0098in" style:font-size-asian="7pt" style:text-scale="110%"/>
    </style:style>
    <style:style style:name="T369" style:family="text">
      <style:text-properties fo:color="#050505" style:font-name="Arial" fo:font-size="7pt" fo:letter-spacing="0.0146in" style:font-size-asian="7pt" style:text-scale="110%"/>
    </style:style>
    <style:style style:name="T370" style:family="text">
      <style:text-properties fo:color="#050505" style:font-name="Arial" fo:font-size="7pt" fo:letter-spacing="0.0098in" fo:font-weight="bold" style:font-size-asian="7pt" style:font-weight-asian="bold" style:text-scale="110%"/>
    </style:style>
    <style:style style:name="T371" style:family="text">
      <style:text-properties fo:color="#050505" style:font-name="Arial" fo:font-size="7pt" fo:letter-spacing="0.0327in" style:font-size-asian="7pt" style:text-scale="110%"/>
    </style:style>
    <style:style style:name="T372" style:family="text">
      <style:text-properties fo:color="#050505" style:font-name="Arial" fo:font-size="7pt" fo:letter-spacing="0.0063in" style:font-size-asian="7pt" style:text-scale="110%"/>
    </style:style>
    <style:style style:name="T373" style:family="text">
      <style:text-properties fo:color="#050505" style:font-name="Arial" fo:font-size="7pt" fo:letter-spacing="0.0075in" style:font-size-asian="7pt" style:text-scale="115%"/>
    </style:style>
    <style:style style:name="T374" style:family="text">
      <style:text-properties fo:color="#050505" style:font-name="Arial" fo:font-size="7pt" fo:letter-spacing="0.002in" fo:font-weight="bold" style:font-size-asian="7pt" style:font-weight-asian="bold" style:text-scale="115%"/>
    </style:style>
    <style:style style:name="T375" style:family="text">
      <style:text-properties fo:color="#050505" style:font-name="Arial" fo:font-size="7pt" fo:letter-spacing="0.0047in" fo:font-weight="bold" style:font-size-asian="7pt" style:font-weight-asian="bold" style:text-scale="115%"/>
    </style:style>
    <style:style style:name="T376" style:family="text">
      <style:text-properties fo:color="#050505" style:font-name="Arial" fo:font-size="7pt" fo:letter-spacing="0.0035in" fo:font-weight="bold" style:font-size-asian="7pt" style:font-weight-asian="bold" style:text-scale="115%"/>
    </style:style>
    <style:style style:name="T377" style:family="text">
      <style:text-properties fo:color="#050505" style:font-name="Arial" fo:font-size="7pt" fo:letter-spacing="-0.0071in" style:font-size-asian="7pt" style:text-scale="115%"/>
    </style:style>
    <style:style style:name="T378" style:family="text">
      <style:text-properties fo:color="#050505" fo:font-size="7pt" fo:letter-spacing="-0.0016in" fo:font-weight="bold" style:font-size-asian="7pt" style:font-weight-asian="bold" style:text-scale="115%"/>
    </style:style>
    <style:style style:name="T379" style:family="text">
      <style:text-properties fo:color="#050505" style:font-name="Arial" fo:font-size="7pt" fo:letter-spacing="0.0071in" style:font-size-asian="7pt" style:text-scale="110%"/>
    </style:style>
    <style:style style:name="T380" style:family="text">
      <style:text-properties fo:color="#050505" style:font-name="Arial" fo:font-size="7pt" fo:letter-spacing="-0.0028in" style:font-size-asian="7pt" style:text-scale="110%"/>
    </style:style>
    <style:style style:name="T381" style:family="text">
      <style:text-properties fo:color="#050505" style:font-name="Arial" fo:font-size="7pt" fo:letter-spacing="0.0008in" fo:font-weight="bold" style:font-size-asian="7pt" style:font-weight-asian="bold" style:text-scale="115%"/>
    </style:style>
    <style:style style:name="T382" style:family="text">
      <style:text-properties fo:color="#050505" style:font-name="Arial" fo:font-size="7pt" fo:letter-spacing="0.0193in" style:font-size-asian="7pt" style:text-scale="115%"/>
    </style:style>
    <style:style style:name="T383" style:family="text">
      <style:text-properties fo:color="#050505" style:font-name="Arial" fo:font-size="7pt" fo:letter-spacing="0.0008in" style:font-size-asian="7pt" style:text-scale="115%"/>
    </style:style>
    <style:style style:name="T384" style:family="text">
      <style:text-properties fo:color="#050505" style:font-name="Arial" fo:font-size="7pt" fo:letter-spacing="0.0402in" style:font-size-asian="7pt" style:text-scale="115%"/>
    </style:style>
    <style:style style:name="T385" style:family="text">
      <style:text-properties fo:color="#050505" style:font-name="Arial" fo:font-size="7pt" fo:letter-spacing="0.0339in" fo:font-weight="bold" style:font-size-asian="7pt" style:font-weight-asian="bold" style:text-scale="115%"/>
    </style:style>
    <style:style style:name="T386" style:family="text">
      <style:text-properties fo:color="#050505" style:font-name="Arial" fo:font-size="7pt" fo:letter-spacing="0.028in" fo:font-weight="bold" style:font-size-asian="7pt" style:font-weight-asian="bold" style:text-scale="115%"/>
    </style:style>
    <style:style style:name="T387" style:family="text">
      <style:text-properties fo:color="#050505" style:font-name="Arial" fo:font-size="7pt" fo:letter-spacing="0.039in" fo:font-weight="bold" style:font-size-asian="7pt" style:font-weight-asian="bold" style:text-scale="115%"/>
    </style:style>
    <style:style style:name="T388" style:family="text">
      <style:text-properties fo:color="#050505" style:font-name="Arial" fo:font-size="7pt" fo:letter-spacing="0.0366in" fo:font-weight="bold" style:font-size-asian="7pt" style:font-weight-asian="bold" style:text-scale="115%"/>
    </style:style>
    <style:style style:name="T389" style:family="text">
      <style:text-properties fo:color="#050505" style:font-name="Arial" fo:font-size="7pt" fo:letter-spacing="0.052in" style:font-size-asian="7pt" style:text-scale="150%"/>
    </style:style>
    <style:style style:name="T390" style:family="text">
      <style:text-properties fo:color="#050505" style:font-name="Arial" fo:font-size="7pt" fo:letter-spacing="0.0425in" fo:font-weight="bold" style:font-size-asian="7pt" style:font-weight-asian="bold" style:text-scale="115%"/>
    </style:style>
    <style:style style:name="T391" style:family="text">
      <style:text-properties fo:color="#050505" style:font-name="Arial" fo:font-size="7pt" fo:letter-spacing="0.0417in" fo:font-weight="bold" style:font-size-asian="7pt" style:font-weight-asian="bold" style:text-scale="115%"/>
    </style:style>
    <style:style style:name="T392" style:family="text">
      <style:text-properties fo:color="#050505" fo:font-size="7pt" fo:letter-spacing="-0.0016in" fo:font-weight="bold" style:font-size-asian="7pt" style:font-weight-asian="bold" style:text-scale="125%"/>
    </style:style>
    <style:style style:name="T393" style:family="text">
      <style:text-properties fo:color="#050505" style:font-name="Arial" fo:font-size="7pt" fo:letter-spacing="0.0272in" style:font-size-asian="7pt" style:text-scale="110%"/>
    </style:style>
    <style:style style:name="T394" style:family="text">
      <style:text-properties fo:color="#050505" style:font-name="Arial" fo:font-size="7pt" fo:letter-spacing="0.0091in" style:font-size-asian="7pt" style:text-scale="110%"/>
    </style:style>
    <style:style style:name="T395" style:family="text">
      <style:text-properties fo:color="#050505" style:font-name="Arial" fo:font-size="7pt" fo:letter-spacing="0.0071in" fo:font-weight="bold" style:font-size-asian="7pt" style:font-weight-asian="bold" style:text-scale="110%"/>
    </style:style>
    <style:style style:name="T396" style:family="text">
      <style:text-properties fo:color="#050505" style:font-name="Arial" fo:font-size="7pt" fo:letter-spacing="0.0291in" style:font-size-asian="7pt" style:text-scale="110%"/>
    </style:style>
    <style:style style:name="T397" style:family="text">
      <style:text-properties fo:color="#050505" style:font-name="Arial" fo:font-size="7pt" fo:letter-spacing="0.0028in" style:font-size-asian="7pt" style:text-scale="110%"/>
    </style:style>
    <style:style style:name="T398" style:family="text">
      <style:text-properties fo:color="#050505" style:font-name="Arial" fo:font-size="7pt" fo:letter-spacing="0.0256in" style:font-size-asian="7pt" style:text-scale="115%"/>
    </style:style>
    <style:style style:name="T399" style:family="text">
      <style:text-properties fo:color="#050505" style:font-name="Arial" fo:font-size="7pt" fo:letter-spacing="-0.0063in" fo:font-weight="bold" style:font-size-asian="7pt" style:font-weight-asian="bold" style:text-scale="115%"/>
    </style:style>
    <style:style style:name="T400" style:family="text">
      <style:text-properties fo:color="#050505" style:font-name="Arial" fo:font-size="7pt" fo:letter-spacing="-0.002in" fo:font-weight="bold" style:font-size-asian="7pt" style:font-weight-asian="bold" style:text-scale="115%"/>
    </style:style>
    <style:style style:name="T401" style:family="text">
      <style:text-properties fo:color="#050505" style:font-name="Arial" fo:font-size="7pt" fo:letter-spacing="0.0236in" style:font-size-asian="7pt" style:text-scale="115%"/>
    </style:style>
    <style:style style:name="T402" style:family="text">
      <style:text-properties fo:color="#050505" style:font-name="Arial" fo:font-size="7pt" fo:letter-spacing="-0.0008in" style:font-size-asian="7pt" style:text-scale="110%"/>
    </style:style>
    <style:style style:name="T403" style:family="text">
      <style:text-properties fo:color="#050505" style:font-name="Arial" fo:font-size="7pt" fo:letter-spacing="0.0209in" style:font-size-asian="7pt" style:text-scale="115%"/>
    </style:style>
    <style:style style:name="T404" style:family="text">
      <style:text-properties fo:color="#050505" style:font-name="Arial" fo:font-size="7pt" fo:letter-spacing="0.0102in" fo:font-weight="bold" style:font-size-asian="7pt" style:font-weight-asian="bold" style:text-scale="115%"/>
    </style:style>
    <style:style style:name="T405" style:family="text">
      <style:text-properties fo:color="#050505" style:font-name="Arial" fo:font-size="7pt" fo:letter-spacing="0.0083in" fo:font-weight="bold" style:font-size-asian="7pt" style:font-weight-asian="bold" style:text-scale="115%"/>
    </style:style>
    <style:style style:name="T406" style:family="text">
      <style:text-properties fo:color="#050505" style:font-name="Arial" fo:font-size="7pt" fo:letter-spacing="0.0283in" style:font-size-asian="7pt" style:text-scale="115%"/>
    </style:style>
    <style:style style:name="T407" style:family="text">
      <style:text-properties fo:color="#050505" style:font-name="Arial" fo:font-size="7pt" fo:letter-spacing="0.0138in" fo:font-weight="bold" style:font-size-asian="7pt" style:font-weight-asian="bold" style:text-scale="110%"/>
    </style:style>
    <style:style style:name="T408" style:family="text">
      <style:text-properties fo:color="#050505" style:font-name="Arial" fo:font-size="7pt" fo:letter-spacing="0.0126in" fo:font-weight="bold" style:font-size-asian="7pt" style:font-weight-asian="bold" style:text-scale="110%"/>
    </style:style>
    <style:style style:name="T409" style:family="text">
      <style:text-properties fo:color="#050505" style:font-name="Arial" fo:font-size="7pt" fo:letter-spacing="0.0043in" style:font-size-asian="7pt" style:text-scale="110%"/>
    </style:style>
    <style:style style:name="T410" style:family="text">
      <style:text-properties fo:color="#050505" fo:font-size="7pt" fo:font-weight="bold" style:font-size-asian="7pt" style:font-weight-asian="bold" style:text-scale="110%"/>
    </style:style>
    <style:style style:name="T411" style:family="text">
      <style:text-properties fo:color="#050505" fo:font-size="7pt" fo:letter-spacing="0.0154in" fo:font-weight="bold" style:font-size-asian="7pt" style:font-weight-asian="bold" style:text-scale="110%"/>
    </style:style>
    <style:style style:name="T412" style:family="text">
      <style:text-properties fo:color="#050505" fo:font-size="7pt" fo:letter-spacing="0.022in" fo:font-weight="bold" style:font-size-asian="7pt" style:font-weight-asian="bold" style:text-scale="110%"/>
    </style:style>
    <style:style style:name="T413" style:family="text">
      <style:text-properties fo:color="#050505" fo:font-size="7pt" style:font-size-asian="7pt" style:text-scale="110%"/>
    </style:style>
    <style:style style:name="T414" style:family="text">
      <style:text-properties fo:color="#050505" fo:font-size="7pt" fo:letter-spacing="0.0146in" style:font-size-asian="7pt" style:text-scale="110%"/>
    </style:style>
    <style:style style:name="T415" style:family="text">
      <style:text-properties fo:color="#050505" fo:font-size="7pt" fo:letter-spacing="0.0154in" style:font-size-asian="7pt" style:text-scale="110%"/>
    </style:style>
    <style:style style:name="T416" style:family="text">
      <style:text-properties fo:color="#050505" fo:font-size="7pt" fo:letter-spacing="0.0252in" style:font-size-asian="7pt" style:text-scale="110%"/>
    </style:style>
    <style:style style:name="T417" style:family="text">
      <style:text-properties fo:color="#050505" fo:font-size="7pt" fo:letter-spacing="0.011in" style:font-size-asian="7pt" style:text-scale="110%"/>
    </style:style>
    <style:style style:name="T418" style:family="text">
      <style:text-properties fo:color="#050505" fo:font-size="7pt" fo:letter-spacing="0.0102in" style:font-size-asian="7pt" style:text-scale="110%"/>
    </style:style>
    <style:style style:name="T419" style:family="text">
      <style:text-properties fo:color="#050505" fo:font-size="7pt" fo:letter-spacing="0.0083in" style:font-size-asian="7pt" style:text-scale="110%"/>
    </style:style>
    <style:style style:name="T420" style:family="text">
      <style:text-properties fo:color="#050505" fo:font-size="7pt" fo:letter-spacing="0.0193in" style:font-size-asian="7pt" style:text-scale="110%"/>
    </style:style>
    <style:style style:name="T421" style:family="text">
      <style:text-properties fo:color="#050505" fo:font-size="7pt" fo:letter-spacing="0.028in" style:font-size-asian="7pt" style:text-scale="110%"/>
    </style:style>
    <style:style style:name="T422" style:family="text">
      <style:text-properties fo:color="#050505" fo:font-size="7pt" fo:letter-spacing="0.0228in" fo:font-weight="bold" style:font-size-asian="7pt" style:font-weight-asian="bold" style:text-scale="110%"/>
    </style:style>
    <style:style style:name="T423" style:family="text">
      <style:text-properties fo:color="#050505" fo:font-size="7pt" fo:letter-spacing="0.0173in" style:font-size-asian="7pt" style:text-scale="110%"/>
    </style:style>
    <style:style style:name="T424" style:family="text">
      <style:text-properties fo:color="#050505" fo:font-size="7pt" fo:letter-spacing="0.0134in" style:font-size-asian="7pt" style:text-scale="110%"/>
    </style:style>
    <style:style style:name="T425" style:family="text">
      <style:text-properties fo:color="#050505" fo:font-size="7pt" fo:letter-spacing="0.0118in" style:font-size-asian="7pt" style:text-scale="110%"/>
    </style:style>
    <style:style style:name="T426" style:family="text">
      <style:text-properties fo:color="#050505" fo:font-size="7pt" fo:letter-spacing="0.0126in" style:font-size-asian="7pt" style:text-scale="110%"/>
    </style:style>
    <style:style style:name="T427" style:family="text">
      <style:text-properties fo:color="#050505" fo:font-size="7pt" fo:letter-spacing="0.0138in" style:font-size-asian="7pt" style:text-scale="110%"/>
    </style:style>
    <style:style style:name="T428" style:family="text">
      <style:text-properties fo:color="#050505" fo:font-size="7pt" fo:letter-spacing="0.0201in" style:font-size-asian="7pt" style:text-scale="110%"/>
    </style:style>
    <style:style style:name="T429" style:family="text">
      <style:text-properties fo:color="#050505" fo:font-size="7pt" fo:letter-spacing="0.0228in" style:font-size-asian="7pt" style:text-scale="110%"/>
    </style:style>
    <style:style style:name="T430" style:family="text">
      <style:text-properties fo:color="#050505" fo:font-size="7pt" style:font-size-asian="7pt" style:text-scale="115%"/>
    </style:style>
    <style:style style:name="T431" style:family="text">
      <style:text-properties fo:color="#050505" fo:font-size="7pt" fo:letter-spacing="-0.0055in" style:font-size-asian="7pt" style:text-scale="115%"/>
    </style:style>
    <style:style style:name="T432" style:family="text">
      <style:text-properties fo:color="#050505" fo:font-size="7pt" fo:letter-spacing="-0.0075in" style:font-size-asian="7pt" style:text-scale="115%"/>
    </style:style>
    <style:style style:name="T433" style:family="text">
      <style:text-properties fo:color="#050505" fo:font-size="7pt" fo:letter-spacing="-0.0083in" style:font-size-asian="7pt" style:text-scale="115%"/>
    </style:style>
    <style:style style:name="T434" style:family="text">
      <style:text-properties fo:color="#050505" fo:font-size="7pt" fo:letter-spacing="-0.0028in" style:font-size-asian="7pt" style:text-scale="115%"/>
    </style:style>
    <style:style style:name="T435" style:family="text">
      <style:text-properties fo:color="#050505" fo:font-size="7pt" fo:letter-spacing="-0.0047in" style:font-size-asian="7pt" style:text-scale="115%"/>
    </style:style>
    <style:style style:name="T436" style:family="text">
      <style:text-properties fo:color="#050505" fo:font-size="7pt" fo:letter-spacing="-0.0016in" style:font-size-asian="7pt" style:text-scale="115%"/>
    </style:style>
    <style:style style:name="T437" style:family="text">
      <style:text-properties fo:color="#050505" fo:font-size="7pt" fo:letter-spacing="0.0165in" fo:font-weight="bold" style:font-size-asian="7pt" style:font-weight-asian="bold" style:text-scale="110%"/>
    </style:style>
    <style:style style:name="T438" style:family="text">
      <style:text-properties fo:color="#050505" fo:font-size="7pt" fo:letter-spacing="0.0055in" fo:font-weight="bold" style:font-size-asian="7pt" style:font-weight-asian="bold" style:text-scale="110%"/>
    </style:style>
    <style:style style:name="T439" style:family="text">
      <style:text-properties fo:color="#050505" fo:font-size="7pt" fo:letter-spacing="0.0063in" fo:font-weight="bold" style:font-size-asian="7pt" style:font-weight-asian="bold" style:text-scale="110%"/>
    </style:style>
    <style:style style:name="T440" style:family="text">
      <style:text-properties fo:color="#050505" fo:font-size="7pt" fo:letter-spacing="-0.0016in" fo:font-weight="bold" style:font-size-asian="7pt" style:font-weight-asian="bold" style:text-scale="110%"/>
    </style:style>
    <style:style style:name="T441" style:family="text">
      <style:text-properties fo:color="#050505" fo:font-size="7pt" fo:font-weight="bold" style:font-size-asian="7pt" style:font-weight-asian="bold" style:text-scale="115%"/>
    </style:style>
    <style:style style:name="T442" style:family="text">
      <style:text-properties fo:color="#050505" fo:font-size="7pt" fo:letter-spacing="0.0154in" fo:font-weight="bold" style:font-size-asian="7pt" style:font-weight-asian="bold" style:text-scale="115%"/>
    </style:style>
    <style:style style:name="T443" style:family="text">
      <style:text-properties fo:color="#425970" style:text-position="8% 100%" fo:font-size="6pt" style:font-size-asian="6pt"/>
    </style:style>
    <style:style style:name="T444" style:family="text">
      <style:text-properties fo:color="#647789" style:text-position="8% 100%" fo:font-size="6pt" style:font-size-asian="6pt"/>
    </style:style>
    <style:style style:name="T445" style:family="text">
      <style:text-properties fo:color="#647789" style:text-position="8% 100%" fo:font-size="6pt" fo:letter-spacing="-0.0063in" style:font-size-asian="6pt"/>
    </style:style>
    <style:style style:name="T446" style:family="text">
      <style:text-properties fo:color="#425970" style:text-position="8% 100%" fo:font-size="6pt" fo:letter-spacing="-0.0008in" fo:font-weight="bold" style:font-size-asian="6pt" style:font-weight-asian="bold"/>
    </style:style>
    <style:style style:name="T447" style:family="text">
      <style:text-properties fo:color="#425970" style:text-position="8% 100%" fo:font-size="6pt" fo:letter-spacing="0.0016in" fo:font-weight="bold" style:font-size-asian="6pt" style:font-weight-asian="bold"/>
    </style:style>
    <style:style style:name="T448" style:family="text">
      <style:text-properties fo:color="#425970" style:text-position="8% 100%" fo:font-size="6pt" fo:letter-spacing="-0.0047in" fo:font-weight="bold" style:font-size-asian="6pt" style:font-weight-asian="bold"/>
    </style:style>
    <style:style style:name="T449" style:family="text">
      <style:text-properties style:font-name="Verdana" fo:font-size="9.5pt" style:text-underline-style="solid" style:text-underline-width="auto" style:text-underline-color="font-color" fo:font-weight="bold" style:font-size-asian="9.5pt" style:font-weight-asian="bold"/>
    </style:style>
    <style:style style:name="T450" style:family="text">
      <style:text-properties style:font-name="Verdana" fo:font-size="9.5pt" fo:letter-spacing="-0.0071in" style:text-underline-style="solid" style:text-underline-width="auto" style:text-underline-color="font-color" fo:font-weight="bold" style:font-size-asian="9.5pt" style:font-weight-asian="bold"/>
    </style:style>
    <style:style style:name="T451"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452" style:family="text">
      <style:text-properties style:font-name="Verdana" fo:font-size="7.5pt" fo:font-weight="bold" style:font-size-asian="7.5pt" style:font-weight-asian="bold"/>
    </style:style>
    <style:style style:name="T453" style:family="text">
      <style:text-properties style:font-name="Verdana" fo:font-size="7.5pt" style:font-size-asian="7.5pt"/>
    </style:style>
    <style:style style:name="T454" style:family="text">
      <style:text-properties style:font-name="Verdana" fo:font-size="7.5pt" fo:letter-spacing="-0.0016in" fo:font-weight="bold" style:font-size-asian="7.5pt" style:font-weight-asian="bold"/>
    </style:style>
    <style:style style:name="T455" style:family="text">
      <style:text-properties style:font-name="Verdana" fo:font-size="7pt" fo:font-style="italic" fo:font-weight="bold" style:font-size-asian="7pt" style:font-style-asian="italic" style:font-weight-asian="bold"/>
    </style:style>
    <style:style style:name="T456" style:family="text">
      <style:text-properties style:font-name="Verdana" fo:font-size="7pt" fo:font-style="italic" style:font-size-asian="7pt" style:font-style-asian="italic"/>
    </style:style>
    <style:style style:name="T457" style:family="text">
      <style:text-properties style:font-name="Verdana" fo:font-size="7pt" fo:letter-spacing="0.028in" fo:font-style="italic" style:font-size-asian="7pt" style:font-style-asian="italic"/>
    </style:style>
    <style:style style:name="T458" style:family="text">
      <style:text-properties fo:font-size="7pt" fo:font-style="italic" style:font-size-asian="7pt" style:font-style-asian="italic"/>
    </style:style>
    <style:style style:name="T459" style:family="text">
      <style:text-properties fo:font-size="7pt" fo:letter-spacing="-0.0016in" fo:font-style="italic" style:font-size-asian="7pt" style:font-style-asian="italic"/>
    </style:style>
    <style:style style:name="T460" style:family="text">
      <style:text-properties fo:font-size="7pt" fo:letter-spacing="-0.002in" fo:font-style="italic" style:font-size-asian="7pt" style:font-style-asian="italic"/>
    </style:style>
    <style:style style:name="T461" style:family="text">
      <style:text-properties fo:font-size="7pt" fo:letter-spacing="-0.0008in" fo:font-style="italic" style:font-size-asian="7pt" style:font-style-asian="italic"/>
    </style:style>
    <style:style style:name="T462" style:family="text">
      <style:text-properties fo:font-size="7pt" fo:letter-spacing="-0.0028in" fo:font-style="italic" style:font-size-asian="7pt" style:font-style-asian="italic"/>
    </style:style>
    <style:style style:name="T463" style:family="text">
      <style:text-properties fo:font-size="7pt" fo:letter-spacing="-0.0035in" fo:font-style="italic" style:font-size-asian="7pt" style:font-style-asian="italic"/>
    </style:style>
    <style:style style:name="T464" style:family="text">
      <style:text-properties fo:font-size="7pt" fo:letter-spacing="-0.0016in" fo:font-style="italic" fo:font-weight="bold" style:font-size-asian="7pt" style:font-style-asian="italic" style:font-weight-asian="bold"/>
    </style:style>
    <style:style style:name="T465" style:family="text">
      <style:text-properties style:font-name="Verdana" fo:font-size="7.5pt" fo:letter-spacing="-0.0016in" style:font-size-asian="7.5pt"/>
    </style:style>
    <style:style style:name="T466" style:family="text">
      <style:text-properties style:font-name="Verdana" fo:font-size="7.5pt" fo:letter-spacing="-0.0063in" style:font-size-asian="7.5pt"/>
    </style:style>
    <style:style style:name="T467" style:family="text">
      <style:text-properties style:font-name="Verdana" fo:font-size="7.5pt" fo:letter-spacing="-0.0047in" style:font-size-asian="7.5pt"/>
    </style:style>
    <style:style style:name="T468" style:family="text">
      <style:text-properties style:font-name="Verdana" fo:font-size="7.5pt" fo:letter-spacing="-0.0043in" style:font-size-asian="7.5pt"/>
    </style:style>
    <style:style style:name="T469" style:family="text">
      <style:text-properties style:font-name="Verdana" fo:font-size="7.5pt" fo:letter-spacing="-0.0055in" style:font-size-asian="7.5pt"/>
    </style:style>
    <style:style style:name="T470" style:family="text">
      <style:text-properties style:font-name="Verdana" fo:font-size="7.5pt" fo:letter-spacing="-0.0071in" fo:font-weight="bold" style:font-size-asian="7.5pt" style:font-weight-asian="bold"/>
    </style:style>
    <style:style style:name="T471" style:family="text">
      <style:text-properties style:font-name="Verdana" fo:font-size="7.5pt" fo:letter-spacing="-0.0075in" fo:font-weight="bold" style:font-size-asian="7.5pt" style:font-weight-asian="bold"/>
    </style:style>
    <style:style style:name="T472" style:family="text">
      <style:text-properties style:font-name="Verdana" fo:font-size="7.5pt" fo:letter-spacing="-0.0055in" fo:font-weight="bold" style:font-size-asian="7.5pt" style:font-weight-asian="bold"/>
    </style:style>
    <style:style style:name="T473" style:family="text">
      <style:text-properties style:font-name="Verdana" fo:font-size="7.5pt" fo:letter-spacing="0.0008in" fo:font-weight="bold" style:font-size-asian="7.5pt" style:font-weight-asian="bold"/>
    </style:style>
    <style:style style:name="T474" style:family="text">
      <style:text-properties style:font-name="Verdana" fo:font-size="8pt" style:text-underline-style="solid" style:text-underline-width="auto" style:text-underline-color="font-color" fo:font-weight="bold" style:font-size-asian="8pt" style:font-weight-asian="bold"/>
    </style:style>
    <style:style style:name="T475" style:family="text">
      <style:text-properties style:font-name="Verdana" fo:font-size="8pt" fo:letter-spacing="0.0063in" style:text-underline-style="solid" style:text-underline-width="auto" style:text-underline-color="font-color" fo:font-weight="bold" style:font-size-asian="8pt" style:font-weight-asian="bold"/>
    </style:style>
    <style:style style:name="T476"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477" style:family="text">
      <style:text-properties style:font-name="Verdana" fo:font-size="6.5pt" fo:font-weight="bold" style:font-size-asian="6.5pt" style:font-weight-asian="bold" style:text-scale="105%"/>
    </style:style>
    <style:style style:name="T478" style:family="text">
      <style:text-properties style:font-name="Verdana" fo:font-size="6.5pt" fo:letter-spacing="-0.0016in" fo:font-weight="bold" style:font-size-asian="6.5pt" style:font-weight-asian="bold" style:text-scale="105%"/>
    </style:style>
    <style:style style:name="T479" style:family="text">
      <style:text-properties style:font-name="Verdana" fo:font-size="6.5pt" fo:letter-spacing="-0.0008in" fo:font-weight="bold" style:font-size-asian="6.5pt" style:font-weight-asian="bold" style:text-scale="105%"/>
    </style:style>
    <style:style style:name="T480" style:family="text">
      <style:text-properties style:font-name="Verdana" fo:font-size="6.5pt" style:font-size-asian="6.5pt" style:text-scale="105%"/>
    </style:style>
    <style:style style:name="T481" style:family="text">
      <style:text-properties style:font-name="Verdana" fo:font-size="6.5pt" fo:letter-spacing="-0.0043in" style:font-size-asian="6.5pt" style:text-scale="105%"/>
    </style:style>
    <style:style style:name="T482" style:family="text">
      <style:text-properties style:font-name="Verdana" fo:font-size="6.5pt" fo:letter-spacing="-0.0035in" style:font-size-asian="6.5pt" style:text-scale="105%"/>
    </style:style>
    <style:style style:name="T483" style:family="text">
      <style:text-properties style:font-name="Verdana" fo:font-size="6.5pt" fo:letter-spacing="-0.0028in" style:font-size-asian="6.5pt" style:text-scale="105%"/>
    </style:style>
    <style:style style:name="T484" style:family="text">
      <style:text-properties style:font-name="Verdana" fo:font-size="6.5pt" fo:letter-spacing="-0.0016in" style:font-size-asian="6.5pt" style:text-scale="105%"/>
    </style:style>
    <style:style style:name="T485" style:family="text">
      <style:text-properties fo:font-size="6.5pt" style:font-size-asian="6.5pt" style:text-scale="105%"/>
    </style:style>
    <style:style style:name="T486" style:family="text">
      <style:text-properties fo:font-size="6.5pt" fo:letter-spacing="-0.0028in" style:font-size-asian="6.5pt" style:text-scale="105%"/>
    </style:style>
    <style:style style:name="T487" style:family="text">
      <style:text-properties fo:font-size="6.5pt" fo:letter-spacing="-0.0035in" style:font-size-asian="6.5pt" style:text-scale="105%"/>
    </style:style>
    <style:style style:name="T488" style:family="text">
      <style:text-properties fo:font-size="6.5pt" fo:letter-spacing="-0.002in" style:font-size-asian="6.5pt" style:text-scale="105%"/>
    </style:style>
    <style:style style:name="T489" style:family="text">
      <style:text-properties fo:font-size="6.5pt" fo:font-weight="bold" style:font-size-asian="6.5pt" style:font-weight-asian="bold" style:text-scale="105%"/>
    </style:style>
    <style:style style:name="T490" style:family="text">
      <style:text-properties fo:font-size="6.5pt" fo:letter-spacing="-0.002in" fo:font-weight="bold" style:font-size-asian="6.5pt" style:font-weight-asian="bold" style:text-scale="105%"/>
    </style:style>
    <style:style style:name="T491" style:family="text">
      <style:text-properties fo:font-size="6.5pt" fo:letter-spacing="-0.0008in" style:font-size-asian="6.5pt" style:text-scale="105%"/>
    </style:style>
    <style:style style:name="T492" style:family="text">
      <style:text-properties fo:font-size="6.5pt" fo:letter-spacing="-0.0016in" style:font-size-asian="6.5pt" style:text-scale="105%"/>
    </style:style>
    <style:style style:name="T493" style:family="text">
      <style:text-properties fo:font-size="6.5pt" fo:letter-spacing="-0.0043in" style:font-size-asian="6.5pt" style:text-scale="105%"/>
    </style:style>
    <style:style style:name="T494" style:family="text">
      <style:text-properties fo:font-size="6.5pt" fo:letter-spacing="-0.0043in" fo:font-weight="bold" style:font-size-asian="6.5pt" style:font-weight-asian="bold" style:text-scale="105%"/>
    </style:style>
    <style:style style:name="T495" style:family="text">
      <style:text-properties fo:font-size="6.5pt" fo:letter-spacing="-0.0047in" style:font-size-asian="6.5pt" style:text-scale="105%"/>
    </style:style>
    <style:style style:name="T496" style:family="text">
      <style:text-properties fo:font-size="6.5pt" fo:letter-spacing="-0.0035in" fo:font-weight="bold" style:font-size-asian="6.5pt" style:font-weight-asian="bold" style:text-scale="105%"/>
    </style:style>
    <style:style style:name="T497" style:family="text">
      <style:text-properties fo:font-size="6.5pt" fo:letter-spacing="-0.0028in" fo:font-weight="bold" style:font-size-asian="6.5pt" style:font-weight-asian="bold" style:text-scale="105%"/>
    </style:style>
    <style:style style:name="T498" style:family="text">
      <style:text-properties style:font-name="Verdana" fo:font-size="9.5pt" fo:letter-spacing="-0.002in" style:text-underline-style="solid" style:text-underline-width="auto" style:text-underline-color="font-color" fo:font-weight="bold" style:font-size-asian="9.5pt" style:font-weight-asian="bold"/>
    </style:style>
    <style:style style:name="T499" style:family="text">
      <style:text-properties style:font-name="Verdana" fo:font-size="8pt" fo:letter-spacing="-0.0008in" fo:font-weight="bold" style:font-size-asian="8pt" style:font-weight-asian="bold"/>
    </style:style>
    <style:style style:name="T500" style:family="text">
      <style:text-properties style:font-name="Verdana" fo:font-size="8pt" fo:letter-spacing="-0.0035in" style:font-size-asian="8pt"/>
    </style:style>
    <style:style style:name="T501" style:family="text">
      <style:text-properties style:font-name="Verdana" fo:font-size="8pt" fo:letter-spacing="-0.0043in" style:font-size-asian="8pt"/>
    </style:style>
    <style:style style:name="T502" style:family="text">
      <style:text-properties style:font-name="Verdana" fo:font-size="8pt" fo:letter-spacing="-0.002in" style:font-size-asian="8pt"/>
    </style:style>
    <style:style style:name="T503" style:family="text">
      <style:text-properties style:font-name="Verdana" fo:font-size="8pt" fo:letter-spacing="-0.0098in" fo:font-weight="bold" style:font-size-asian="8pt" style:font-weight-asian="bold"/>
    </style:style>
    <style:style style:name="T504" style:family="text">
      <style:text-properties style:font-name="Verdana" fo:font-size="8pt" fo:letter-spacing="-0.0083in" fo:font-weight="bold" style:font-size-asian="8pt" style:font-weight-asian="bold"/>
    </style:style>
    <style:style style:name="T505" style:family="text">
      <style:text-properties style:font-name="Verdana" fo:font-size="9.5pt" fo:letter-spacing="-0.0063in" style:text-underline-style="solid" style:text-underline-width="auto" style:text-underline-color="font-color" fo:font-weight="bold" style:font-size-asian="9.5pt" style:font-weight-asian="bold"/>
    </style:style>
    <style:style style:name="T506" style:family="text">
      <style:text-properties style:font-name="Verdana" fo:font-size="7.5pt" fo:font-weight="bold" style:font-size-asian="7.5pt" style:font-weight-asian="bold" style:text-scale="105%"/>
    </style:style>
    <style:style style:name="T507" style:family="text">
      <style:text-properties style:font-name="Verdana" fo:font-size="7.5pt" fo:letter-spacing="-0.0055in" fo:font-weight="bold" style:font-size-asian="7.5pt" style:font-weight-asian="bold" style:text-scale="105%"/>
    </style:style>
    <style:style style:name="T508" style:family="text">
      <style:text-properties style:font-name="Verdana" fo:font-size="7.5pt" fo:letter-spacing="-0.0063in" fo:font-weight="bold" style:font-size-asian="7.5pt" style:font-weight-asian="bold" style:text-scale="105%"/>
    </style:style>
    <style:style style:name="T509" style:family="text">
      <style:text-properties style:font-name="Verdana" fo:font-size="7.5pt" fo:letter-spacing="-0.0047in" fo:font-weight="bold" style:font-size-asian="7.5pt" style:font-weight-asian="bold" style:text-scale="105%"/>
    </style:style>
    <style:style style:name="T510" style:family="text">
      <style:text-properties style:font-name="Verdana" fo:font-size="7.5pt" fo:letter-spacing="-0.0071in" fo:font-weight="bold" style:font-size-asian="7.5pt" style:font-weight-asian="bold" style:text-scale="105%"/>
    </style:style>
    <style:style style:name="T511" style:family="text">
      <style:text-properties style:font-name="Verdana" fo:font-size="7.5pt" fo:letter-spacing="0.0307in" fo:font-weight="bold" style:font-size-asian="7.5pt" style:font-weight-asian="bold" style:text-scale="105%"/>
    </style:style>
    <style:style style:name="T512" style:family="text">
      <style:text-properties style:font-name="Verdana" fo:font-size="7.5pt" fo:letter-spacing="0.0319in" fo:font-weight="bold" style:font-size-asian="7.5pt" style:font-weight-asian="bold" style:text-scale="105%"/>
    </style:style>
    <style:style style:name="T513" style:family="text">
      <style:text-properties style:font-name="Verdana" fo:font-size="7.5pt" fo:letter-spacing="0.0311in" fo:font-weight="bold" style:font-size-asian="7.5pt" style:font-weight-asian="bold" style:text-scale="105%"/>
    </style:style>
    <style:style style:name="T514" style:family="text">
      <style:text-properties style:font-name="Verdana" fo:font-size="7.5pt" fo:letter-spacing="-0.0016in" fo:font-weight="bold" style:font-size-asian="7.5pt" style:font-weight-asian="bold" style:text-scale="105%"/>
    </style:style>
    <style:style style:name="T515" style:family="text">
      <style:text-properties style:font-name="Verdana" fo:font-size="7.5pt" style:font-size-asian="7.5pt" style:text-scale="105%"/>
    </style:style>
    <style:style style:name="T516" style:family="text">
      <style:text-properties fo:font-size="6pt" fo:letter-spacing="-0.0043in" style:font-size-asian="6pt" style:text-scale="105%"/>
    </style:style>
    <style:style style:name="T517" style:family="text">
      <style:text-properties fo:font-size="6pt" fo:letter-spacing="-0.002in" style:font-size-asian="6pt" style:text-scale="105%"/>
    </style:style>
    <style:style style:name="T518" style:family="text">
      <style:text-properties fo:font-size="6pt" fo:letter-spacing="-0.0063in" style:font-size-asian="6pt" style:text-scale="105%"/>
    </style:style>
    <style:style style:name="T519" style:family="text">
      <style:text-properties fo:font-size="6pt" fo:letter-spacing="0.0008in" style:font-size-asian="6pt" style:text-scale="105%"/>
    </style:style>
    <style:style style:name="T520" style:family="text">
      <style:text-properties fo:font-size="6pt" fo:letter-spacing="-0.0083in" style:font-size-asian="6pt" style:text-scale="105%"/>
    </style:style>
    <style:style style:name="T521" style:family="text">
      <style:text-properties fo:font-size="6pt" fo:letter-spacing="-0.0047in" style:font-size-asian="6pt" style:text-scale="105%"/>
    </style:style>
    <style:style style:name="T522" style:family="text">
      <style:text-properties fo:font-size="6pt" fo:letter-spacing="-0.0016in" style:font-size-asian="6pt"/>
    </style:style>
    <style:style style:name="T523" style:family="text">
      <style:text-properties fo:font-size="6pt" fo:letter-spacing="-0.0075in" style:font-size-asian="6pt" style:text-scale="105%"/>
    </style:style>
    <style:style style:name="T524" style:family="text">
      <style:text-properties style:font-name="Verdana" fo:font-size="7.5pt" fo:letter-spacing="-0.0028in" fo:font-weight="bold" style:font-size-asian="7.5pt" style:font-weight-asian="bold" style:text-scale="105%"/>
    </style:style>
    <style:style style:name="T525" style:family="text">
      <style:text-properties style:font-name="Verdana" fo:font-size="7.5pt" fo:letter-spacing="-0.002in" fo:font-weight="bold" style:font-size-asian="7.5pt" style:font-weight-asian="bold" style:text-scale="105%"/>
    </style:style>
    <style:style style:name="T526" style:family="text">
      <style:text-properties style:font-name="Verdana" fo:font-size="7.5pt" fo:letter-spacing="-0.002in" style:font-size-asian="7.5pt" style:text-scale="105%"/>
    </style:style>
    <style:style style:name="T527" style:family="text">
      <style:text-properties style:font-name="Verdana" fo:font-size="7.5pt" fo:letter-spacing="-0.0035in" style:font-size-asian="7.5pt" style:text-scale="105%"/>
    </style:style>
    <style:style style:name="T528" style:family="text">
      <style:text-properties style:font-name="Verdana" fo:font-size="7.5pt" fo:letter-spacing="-0.0016in" style:font-size-asian="7.5pt" style:text-scale="105%"/>
    </style:style>
    <style:style style:name="T529" style:family="text">
      <style:text-properties style:font-name="Verdana" fo:font-size="7.5pt" fo:letter-spacing="-0.0028in" style:font-size-asian="7.5pt" style:text-scale="105%"/>
    </style:style>
    <style:style style:name="T530" style:family="text">
      <style:text-properties style:font-name="Verdana" fo:font-size="7.5pt" fo:letter-spacing="-0.0043in" style:font-size-asian="7.5pt" style:text-scale="105%"/>
    </style:style>
    <style:style style:name="T531" style:family="text">
      <style:text-properties style:font-name="Verdana" fo:font-size="7.5pt" fo:letter-spacing="-0.0043in" fo:font-weight="bold" style:font-size-asian="7.5pt" style:font-weight-asian="bold" style:text-scale="105%"/>
    </style:style>
    <style:style style:name="T532" style:family="text">
      <style:text-properties style:font-name="Verdana" fo:font-size="8pt" fo:letter-spacing="-0.0071in" fo:font-weight="bold" style:font-size-asian="8pt" style:font-weight-asian="bold" style:text-scale="105%"/>
    </style:style>
    <style:style style:name="T533" style:family="text">
      <style:text-properties style:font-name="Verdana" fo:font-size="8pt" fo:letter-spacing="-0.0016in" fo:font-weight="bold" style:font-size-asian="8pt" style:font-weight-asian="bold" style:text-scale="105%"/>
    </style:style>
    <style:style style:name="T534" style:family="text">
      <style:text-properties style:font-name="Verdana" fo:font-size="8pt" fo:letter-spacing="-0.0043in" fo:font-weight="bold" style:font-size-asian="8pt" style:font-weight-asian="bold" style:text-scale="105%"/>
    </style:style>
    <style:style style:name="T535" style:family="text">
      <style:text-properties style:font-name="Verdana" fo:font-size="8pt" fo:font-weight="bold" style:font-size-asian="8pt" style:font-weight-asian="bold" style:text-scale="105%"/>
    </style:style>
    <style:style style:name="T536" style:family="text">
      <style:text-properties style:font-name="Verdana" fo:font-size="8pt" fo:letter-spacing="-0.0091in" fo:font-weight="bold" style:font-size-asian="8pt" style:font-weight-asian="bold" style:text-scale="105%"/>
    </style:style>
    <style:style style:name="T537" style:family="text">
      <style:text-properties style:font-name="Verdana" fo:font-size="8pt" fo:letter-spacing="-0.0075in" fo:font-weight="bold" style:font-size-asian="8pt" style:font-weight-asian="bold" style:text-scale="105%"/>
    </style:style>
    <style:style style:name="T538" style:family="text">
      <style:text-properties style:font-name="Verdana" fo:font-size="8pt" style:font-size-asian="8pt" style:text-scale="105%"/>
    </style:style>
    <style:style style:name="T539" style:family="text">
      <style:text-properties style:font-name="Verdana" fo:font-size="8pt" fo:letter-spacing="-0.0083in" style:font-size-asian="8pt" style:text-scale="105%"/>
    </style:style>
    <style:style style:name="T540" style:family="text">
      <style:text-properties style:font-name="Verdana" fo:font-size="8pt" fo:letter-spacing="-0.0091in" style:font-size-asian="8pt" style:text-scale="105%"/>
    </style:style>
    <style:style style:name="T541" style:family="text">
      <style:text-properties style:font-name="Verdana" fo:font-size="8pt" fo:letter-spacing="-0.0035in" style:font-size-asian="8pt" style:text-scale="105%"/>
    </style:style>
    <style:style style:name="T542" style:family="text">
      <style:text-properties style:font-name="Verdana" fo:font-size="8pt" fo:letter-spacing="-0.0016in" style:font-size-asian="8pt" style:text-scale="105%"/>
    </style:style>
    <style:style style:name="T543" style:family="text">
      <style:text-properties style:font-name="Verdana" fo:font-size="8pt" fo:letter-spacing="-0.0098in" style:font-size-asian="8pt" style:text-scale="105%"/>
    </style:style>
    <style:style style:name="T544" style:family="text">
      <style:text-properties style:font-name="Verdana" fo:font-size="8pt" fo:font-style="italic" style:font-size-asian="8pt" style:font-style-asian="italic" style:text-scale="105%"/>
    </style:style>
    <style:style style:name="T545" style:family="text">
      <style:text-properties style:font-name="Verdana" fo:font-size="8pt" fo:letter-spacing="-0.0028in" style:font-size-asian="8pt" style:text-scale="105%"/>
    </style:style>
    <style:style style:name="T546" style:family="text">
      <style:text-properties style:font-name="Verdana" fo:font-size="8pt" fo:letter-spacing="-0.0043in" style:font-size-asian="8pt" style:text-scale="105%"/>
    </style:style>
    <style:style style:name="T547" style:family="text">
      <style:text-properties style:font-name="Verdana" fo:font-size="8pt" fo:letter-spacing="-0.002in" style:font-size-asian="8pt" style:text-scale="105%"/>
    </style:style>
    <style:style style:name="T548" style:family="text">
      <style:text-properties style:font-name="Verdana" fo:font-size="8pt" fo:letter-spacing="-0.0047in" style:font-size-asian="8pt" style:text-scale="105%"/>
    </style:style>
    <style:style style:name="T549" style:family="text">
      <style:text-properties style:font-name="Verdana" fo:font-size="8pt" fo:letter-spacing="0.0102in" fo:font-weight="bold" style:font-size-asian="8pt" style:font-weight-asian="bold"/>
    </style:style>
    <style:style style:name="T550" style:family="text">
      <style:text-properties style:font-name="Verdana" fo:font-size="8pt" fo:letter-spacing="0.011in" fo:font-weight="bold" style:font-size-asian="8pt" style:font-weight-asian="bold"/>
    </style:style>
    <style:style style:name="T551" style:family="text">
      <style:text-properties style:font-name="Verdana" fo:font-size="8pt" fo:letter-spacing="0.0126in" fo:font-weight="bold" style:font-size-asian="8pt" style:font-weight-asian="bold"/>
    </style:style>
    <style:style style:name="T552" style:family="text">
      <style:text-properties style:font-name="Verdana" fo:letter-spacing="-0.0075in" style:text-underline-style="solid" style:text-underline-width="auto" style:text-underline-color="font-color"/>
    </style:style>
    <style:style style:name="T553" style:family="text">
      <style:text-properties style:font-name="Verdana" fo:font-size="8pt" fo:letter-spacing="0.0555in" fo:font-weight="bold" style:font-size-asian="8pt" style:font-weight-asian="bold"/>
    </style:style>
    <style:style style:name="T554" style:family="text">
      <style:text-properties style:font-name="Verdana" fo:font-size="8pt" fo:letter-spacing="0.0209in" fo:font-weight="bold" style:font-size-asian="8pt" style:font-weight-asian="bold"/>
    </style:style>
    <style:style style:name="T555" style:family="text">
      <style:text-properties style:font-name="Verdana" fo:font-size="8pt" fo:letter-spacing="0.0236in" style:font-size-asian="8pt"/>
    </style:style>
    <style:style style:name="T556" style:family="text">
      <style:text-properties style:font-name="Verdana" fo:font-size="8pt" fo:letter-spacing="0.0244in" style:font-size-asian="8pt"/>
    </style:style>
    <style:style style:name="T557" style:family="text">
      <style:text-properties style:font-name="Verdana" fo:font-size="8pt" fo:letter-spacing="0.0228in" style:font-size-asian="8pt"/>
    </style:style>
    <style:style style:name="T558" style:family="text">
      <style:text-properties style:font-name="Verdana" fo:font-size="8pt" fo:letter-spacing="0.0217in" style:font-size-asian="8pt"/>
    </style:style>
    <style:style style:name="T559" style:family="text">
      <style:text-properties style:font-name="Verdana" fo:font-size="8pt" fo:letter-spacing="0.0252in" style:font-size-asian="8pt"/>
    </style:style>
    <style:style style:name="T560" style:family="text">
      <style:text-properties style:font-name="Verdana" fo:font-size="8pt" fo:letter-spacing="0.0256in" fo:font-weight="bold" style:font-size-asian="8pt" style:font-weight-asian="bold"/>
    </style:style>
    <style:style style:name="T561" style:family="text">
      <style:text-properties style:font-name="Verdana" fo:font-size="8pt" fo:font-style="italic" fo:font-weight="bold" style:font-size-asian="8pt" style:font-style-asian="italic" style:font-weight-asian="bold"/>
    </style:style>
    <style:style style:name="T562" style:family="text">
      <style:text-properties style:font-name="Verdana" fo:font-size="8pt" fo:letter-spacing="0.0256in" fo:font-style="italic" fo:font-weight="bold" style:font-size-asian="8pt" style:font-style-asian="italic" style:font-weight-asian="bold"/>
    </style:style>
    <style:style style:name="T563" style:family="text">
      <style:text-properties style:font-name="Verdana" fo:font-size="8pt" fo:letter-spacing="0.0256in" fo:font-style="italic" style:font-size-asian="8pt" style:font-style-asian="italic"/>
    </style:style>
    <style:style style:name="T564" style:family="text">
      <style:text-properties style:font-name="Verdana" fo:font-size="8pt" fo:letter-spacing="0.0264in" fo:font-style="italic" style:font-size-asian="8pt" style:font-style-asian="italic"/>
    </style:style>
    <style:style style:name="T565" style:family="text">
      <style:text-properties style:font-name="Verdana" fo:font-size="8pt" fo:letter-spacing="0.028in" fo:font-weight="bold" style:font-size-asian="8pt" style:font-weight-asian="bold"/>
    </style:style>
    <style:style style:name="T566" style:family="text">
      <style:text-properties style:font-name="Verdana" fo:font-size="8pt" fo:letter-spacing="0.0055in" fo:font-weight="bold" style:font-size-asian="8pt" style:font-weight-asian="bold"/>
    </style:style>
    <style:style style:name="T567" style:family="text">
      <style:text-properties style:font-name="Verdana" fo:font-size="8pt" fo:letter-spacing="0.0098in" fo:font-weight="bold" style:font-size-asian="8pt" style:font-weight-asian="bold"/>
    </style:style>
    <style:style style:name="T568" style:family="text">
      <style:text-properties style:font-name="Verdana" fo:font-size="8pt" fo:letter-spacing="0.0063in" style:font-size-asian="8pt"/>
    </style:style>
    <style:style style:name="T569" style:family="text">
      <style:text-properties style:font-name="Verdana" fo:font-size="8pt" fo:letter-spacing="0.0055in" style:font-size-asian="8pt"/>
    </style:style>
    <style:style style:name="T570" style:family="text">
      <style:text-properties style:font-name="Verdana" fo:font-size="8pt" fo:letter-spacing="0.0075in" style:font-size-asian="8pt"/>
    </style:style>
    <style:style style:name="T571" style:family="text">
      <style:text-properties style:font-name="Verdana" fo:font-size="8pt" fo:letter-spacing="0.0071in" style:font-size-asian="8pt"/>
    </style:style>
    <style:style style:name="T572" style:family="text">
      <style:text-properties style:font-name="Verdana" fo:font-size="8pt" fo:letter-spacing="0.0083in" style:font-size-asian="8pt"/>
    </style:style>
    <style:style style:name="T573" style:family="text">
      <style:text-properties style:font-name="Verdana" fo:font-size="8pt" fo:letter-spacing="0.0098in" style:font-size-asian="8pt"/>
    </style:style>
    <style:style style:name="T574" style:family="text">
      <style:text-properties style:font-name="Verdana" fo:font-size="8pt" fo:letter-spacing="0.0091in" fo:font-weight="bold" style:font-size-asian="8pt" style:font-weight-asian="bold"/>
    </style:style>
    <style:style style:name="T575" style:family="text">
      <style:text-properties style:font-name="Verdana" fo:font-size="8pt" fo:letter-spacing="0.0083in" fo:font-weight="bold" style:font-size-asian="8pt" style:font-weight-asian="bold"/>
    </style:style>
    <style:style style:name="T576" style:family="text">
      <style:text-properties style:font-name="Verdana" fo:font-size="8pt" fo:letter-spacing="-0.0075in" style:text-underline-style="solid" style:text-underline-width="auto" style:text-underline-color="font-color" fo:font-weight="bold" style:font-size-asian="8pt" style:font-weight-asian="bold"/>
    </style:style>
    <style:style style:name="T577" style:family="text">
      <style:text-properties style:font-name="Verdana" fo:font-size="8pt" fo:letter-spacing="-0.0028in" fo:font-weight="bold" style:font-size-asian="8pt" style:font-weight-asian="bold"/>
    </style:style>
    <style:style style:name="T578" style:family="text">
      <style:text-properties style:font-name="Verdana" fo:font-size="8pt" fo:letter-spacing="0.048in" style:font-size-asian="8pt" style:text-scale="150%"/>
    </style:style>
    <style:style style:name="T579" style:family="text">
      <style:text-properties style:font-name="Verdana" fo:font-size="8pt" fo:letter-spacing="0.0492in" fo:font-weight="bold" style:font-size-asian="8pt" style:font-weight-asian="bold" style:text-scale="150%"/>
    </style:style>
    <style:style style:name="T580" style:family="text">
      <style:text-properties style:font-name="Verdana" fo:font-size="8pt" fo:letter-spacing="0.05in" fo:font-weight="bold" style:font-size-asian="8pt" style:font-weight-asian="bold" style:text-scale="150%"/>
    </style:style>
    <style:style style:name="T581" style:family="text">
      <style:text-properties fo:color="#212121" style:font-name="Verdana" fo:font-size="8pt" fo:font-weight="bold" style:font-size-asian="8pt" style:font-weight-asian="bold"/>
    </style:style>
    <style:style style:name="T582" style:family="text">
      <style:text-properties fo:color="#212121" style:font-name="Verdana" fo:font-size="8pt" fo:letter-spacing="0.0516in" fo:font-weight="bold" style:font-size-asian="8pt" style:font-weight-asian="bold" style:text-scale="150%"/>
    </style:style>
    <style:style style:name="T583" style:family="text">
      <style:text-properties fo:color="#212121" style:font-name="Verdana" fo:font-size="8pt" fo:letter-spacing="0.0535in" fo:font-weight="bold" style:font-size-asian="8pt" style:font-weight-asian="bold" style:text-scale="150%"/>
    </style:style>
    <style:style style:name="T584" style:family="text">
      <style:text-properties fo:color="#212121" style:font-name="Verdana" fo:font-size="8pt" style:font-size-asian="8pt"/>
    </style:style>
    <style:style style:name="T585" style:family="text">
      <style:text-properties fo:color="#212121" style:font-name="Verdana" fo:font-size="8pt" fo:letter-spacing="0.0516in" style:font-size-asian="8pt" style:text-scale="150%"/>
    </style:style>
    <style:style style:name="T586" style:family="text">
      <style:text-properties fo:color="#212121" style:font-name="Verdana" fo:font-size="8pt" fo:letter-spacing="0.0508in" style:font-size-asian="8pt" style:text-scale="150%"/>
    </style:style>
    <style:style style:name="T587" style:family="text">
      <style:text-properties fo:color="#212121" style:font-name="Verdana" fo:font-size="8pt" fo:letter-spacing="0.0535in" style:font-size-asian="8pt" style:text-scale="150%"/>
    </style:style>
    <style:style style:name="T588" style:family="text">
      <style:text-properties fo:color="#212121" style:font-name="Verdana" fo:font-size="8pt" fo:letter-spacing="-0.0016in" fo:font-weight="bold" style:font-size-asian="8pt" style:font-weight-asian="bold"/>
    </style:style>
    <style:style style:name="T589" style:family="text">
      <style:text-properties fo:color="#212121" style:font-name="Verdana" fo:font-size="8pt" fo:letter-spacing="-0.0016in" style:font-size-asian="8pt"/>
    </style:style>
    <style:style style:name="T590" style:family="text">
      <style:text-properties fo:font-size="5pt" fo:letter-spacing="-0.0016in" fo:font-weight="bold" style:font-size-asian="5pt" style:font-weight-asian="bold"/>
    </style:style>
    <style:style style:name="T591" style:family="text">
      <style:text-properties fo:font-size="5pt" fo:font-weight="bold" style:font-size-asian="5pt" style:font-weight-asian="bold"/>
    </style:style>
    <style:style style:name="T592" style:family="text">
      <style:text-properties fo:font-size="5pt" fo:letter-spacing="-0.002in" fo:font-weight="bold" style:font-size-asian="5pt" style:font-weight-asian="bold"/>
    </style:style>
    <style:style style:name="T593" style:family="text">
      <style:text-properties fo:font-size="5pt" fo:letter-spacing="-0.0035in" fo:font-weight="bold" style:font-size-asian="5pt" style:font-weight-asian="bold"/>
    </style:style>
    <style:style style:name="T594" style:family="text">
      <style:text-properties fo:font-size="5pt" fo:letter-spacing="-0.0063in" fo:font-weight="bold" style:font-size-asian="5pt" style:font-weight-asian="bold"/>
    </style:style>
    <style:style style:name="T595" style:family="text">
      <style:text-properties fo:font-size="5pt" fo:letter-spacing="0.028in" fo:font-weight="bold" style:font-size-asian="5pt" style:font-weight-asian="bold"/>
    </style:style>
    <style:style style:name="T596" style:family="text">
      <style:text-properties fo:font-size="5pt" fo:letter-spacing="-0.0047in" fo:font-weight="bold" style:font-size-asian="5pt" style:font-weight-asian="bold"/>
    </style:style>
    <style:style style:name="T597" style:family="text">
      <style:text-properties fo:font-size="5pt" style:font-size-asian="5pt"/>
    </style:style>
    <style:style style:name="T598" style:family="text">
      <style:text-properties fo:font-size="5pt" fo:letter-spacing="0.028in" style:font-size-asian="5pt"/>
    </style:style>
    <style:style style:name="T599" style:family="text">
      <style:text-properties fo:font-size="5pt" fo:letter-spacing="-0.0028in" style:font-size-asian="5pt"/>
    </style:style>
    <style:style style:name="T600" style:family="text">
      <style:text-properties fo:font-size="5pt" fo:letter-spacing="-0.0016in" style:font-size-asian="5pt"/>
    </style:style>
    <style:style style:name="T601" style:family="text">
      <style:text-properties fo:font-size="8pt" fo:letter-spacing="-0.0047in" style:font-size-asian="8pt"/>
    </style:style>
    <style:style style:name="T602" style:family="text">
      <style:text-properties fo:font-size="8pt" fo:letter-spacing="0.0508in" style:font-size-asian="8pt" style:text-scale="150%"/>
    </style:style>
    <style:style style:name="T603" style:family="text">
      <style:text-properties fo:font-size="8pt" fo:letter-spacing="0.0516in" style:font-size-asian="8pt" style:text-scale="150%"/>
    </style:style>
    <style:style style:name="T604" style:family="text">
      <style:text-properties fo:font-size="8pt" fo:letter-spacing="-0.0016in" style:font-size-asian="8pt"/>
    </style:style>
    <style:style style:name="T605" style:family="text">
      <style:text-properties fo:color="#050505" style:font-name="Arial" fo:font-size="8pt" style:font-size-asian="8pt" style:text-scale="110%"/>
    </style:style>
    <style:style style:name="T606" style:family="text">
      <style:text-properties fo:color="#050505" style:font-name="Arial" fo:font-size="8pt" fo:letter-spacing="0.028in" style:font-size-asian="8pt" style:text-scale="110%"/>
    </style:style>
    <style:style style:name="T607" style:family="text">
      <style:text-properties fo:color="#050505" style:font-name="Arial" fo:font-size="8.5pt" style:font-size-asian="8.5pt" style:text-scale="110%"/>
    </style:style>
    <style:style style:name="T608" style:family="text">
      <style:text-properties fo:color="#050505" style:font-name="Arial" fo:font-size="8pt" style:font-size-asian="8pt" style:text-scale="115%"/>
    </style:style>
    <style:style style:name="T609" style:family="text">
      <style:text-properties fo:color="#050505" style:font-name="Arial" fo:font-size="8pt" fo:letter-spacing="-0.0047in" style:font-size-asian="8pt" style:text-scale="115%"/>
    </style:style>
    <style:style style:name="T610" style:family="text">
      <style:text-properties fo:color="#050505" style:font-name="Arial" fo:font-size="8pt" fo:letter-spacing="-0.0043in" style:font-size-asian="8pt" style:text-scale="115%"/>
    </style:style>
    <style:style style:name="T611" style:family="text">
      <style:text-properties fo:color="#050505" style:font-name="Arial" fo:font-size="8pt" fo:letter-spacing="-0.002in" style:font-size-asian="8pt" style:text-scale="115%"/>
    </style:style>
    <style:style style:name="T612" style:family="text">
      <style:text-properties fo:color="#050505" style:font-name="Arial" fo:font-size="8pt" fo:letter-spacing="-0.0035in" style:font-size-asian="8pt" style:text-scale="115%"/>
    </style:style>
    <style:style style:name="T613" style:family="text">
      <style:text-properties fo:color="#050505" style:font-name="Arial" fo:font-size="8pt" fo:letter-spacing="-0.0063in" style:font-size-asian="8pt" style:text-scale="115%"/>
    </style:style>
    <style:style style:name="T614" style:family="text">
      <style:text-properties fo:color="#050505" style:font-name="Arial" fo:font-size="8pt" fo:letter-spacing="-0.0028in" style:font-size-asian="8pt" style:text-scale="115%"/>
    </style:style>
    <style:style style:name="T615" style:family="text">
      <style:text-properties fo:color="#050505" style:font-name="Arial" fo:font-size="8pt" fo:letter-spacing="-0.0091in" style:font-size-asian="8pt" style:text-scale="115%"/>
    </style:style>
    <style:style style:name="T616" style:family="text">
      <style:text-properties fo:color="#050505" style:font-name="Arial" fo:font-size="8pt" fo:letter-spacing="-0.0055in" style:font-size-asian="8pt" style:text-scale="115%"/>
    </style:style>
    <style:style style:name="T617" style:family="text">
      <style:text-properties fo:color="#050505" style:font-name="Arial" fo:font-size="8pt" fo:letter-spacing="-0.0075in" style:font-size-asian="8pt" style:text-scale="115%"/>
    </style:style>
    <style:style style:name="T618" style:family="text">
      <style:text-properties fo:color="#050505" style:font-name="Arial" fo:font-size="8pt" fo:letter-spacing="0.0236in" style:font-size-asian="8pt" style:text-scale="115%"/>
    </style:style>
    <style:style style:name="T619" style:family="text">
      <style:text-properties fo:color="#050505" style:font-name="Times New Roman" fo:font-size="8.5pt" style:font-size-asian="8.5pt" style:text-scale="110%"/>
    </style:style>
    <style:style style:name="T620" style:family="text">
      <style:text-properties fo:color="#050505" style:font-name="Times New Roman" fo:font-size="8.5pt" fo:letter-spacing="0.0189in" style:font-size-asian="8.5pt" style:text-scale="110%"/>
    </style:style>
    <style:style style:name="T621" style:family="text">
      <style:text-properties fo:color="#050505" style:font-name="Arial" fo:font-size="8pt" fo:letter-spacing="0.0516in" style:font-size-asian="8pt" style:text-scale="150%"/>
    </style:style>
    <style:style style:name="T622" style:family="text">
      <style:text-properties fo:color="#050505" style:font-name="Arial" fo:font-size="8pt" fo:letter-spacing="0.0543in" style:font-size-asian="8pt" style:text-scale="110%"/>
    </style:style>
    <style:style style:name="T623" style:family="text">
      <style:text-properties fo:color="#050505" style:font-name="Arial" fo:font-size="8pt" fo:letter-spacing="0.0484in" style:font-size-asian="8pt" style:text-scale="150%"/>
    </style:style>
    <style:style style:name="T624" style:family="text">
      <style:text-properties fo:color="#050505" style:font-name="Arial" fo:font-size="8pt" fo:letter-spacing="0.0457in" style:font-size-asian="8pt" style:text-scale="150%"/>
    </style:style>
    <style:style style:name="T625" style:family="text">
      <style:text-properties fo:color="#050505" style:font-name="Arial" fo:font-size="8pt" fo:letter-spacing="0.0472in" style:font-size-asian="8pt" style:text-scale="150%"/>
    </style:style>
    <style:style style:name="T626" style:family="text">
      <style:text-properties fo:color="#050505" style:font-name="Arial" fo:font-size="8pt" fo:letter-spacing="-0.0016in" style:font-size-asian="8pt" style:text-scale="110%"/>
    </style:style>
    <style:style style:name="T627" style:family="text">
      <style:text-properties fo:color="#050505" fo:font-size="8pt" style:font-size-asian="8pt" style:text-scale="110%"/>
    </style:style>
    <style:style style:name="T628" style:family="text">
      <style:text-properties fo:color="#050505" fo:font-size="8pt" fo:letter-spacing="0.028in" style:font-size-asian="8pt" style:text-scale="110%"/>
    </style:style>
    <style:style style:name="T629" style:family="text">
      <style:text-properties fo:color="#050505" fo:font-size="8pt" fo:letter-spacing="0.0264in" style:font-size-asian="8pt" style:text-scale="110%"/>
    </style:style>
    <style:style style:name="T630" style:family="text">
      <style:text-properties fo:color="#050505" fo:font-size="8pt" fo:letter-spacing="0.0256in" style:font-size-asian="8pt" style:text-scale="110%"/>
    </style:style>
    <style:style style:name="T631" style:family="text">
      <style:text-properties fo:color="#050505" style:font-name="Arial" fo:font-size="7.5pt" style:font-size-asian="7.5pt" style:text-scale="110%"/>
    </style:style>
    <style:style style:name="T632" style:family="text">
      <style:text-properties fo:color="#343434" style:font-name="Arial" fo:font-size="8pt" style:font-size-asian="8pt" style:text-scale="110%"/>
    </style:style>
    <style:style style:name="T633" style:family="text">
      <style:text-properties fo:color="#050505" fo:font-size="8pt" fo:font-weight="bold" style:font-size-asian="8pt" style:font-weight-asian="bold" style:text-scale="110%"/>
    </style:style>
    <style:style style:name="T634" style:family="text">
      <style:text-properties fo:color="#050505" fo:font-size="8pt" fo:font-weight="bold" style:font-size-asian="8pt" style:font-weight-asian="bold" style:text-scale="105%"/>
    </style:style>
    <style:style style:name="T635" style:family="text">
      <style:text-properties fo:color="#050505" fo:font-size="9pt" style:font-size-asian="9pt" style:text-scale="105%"/>
    </style:style>
    <style:style style:name="T636" style:family="text">
      <style:text-properties fo:color="#050505" style:font-name="Times New Roman" fo:font-size="10pt" fo:font-weight="bold" style:font-size-asian="10pt" style:font-weight-asian="bold" style:text-scale="105%"/>
    </style:style>
    <style:style style:name="T637" style:family="text">
      <style:text-properties fo:color="#050505" fo:font-size="9pt" fo:letter-spacing="0.028in" style:font-size-asian="9pt" style:text-scale="105%"/>
    </style:style>
    <style:style style:name="T638" style:family="text">
      <style:text-properties fo:color="#050505" fo:font-size="8pt" fo:letter-spacing="-0.0016in" style:font-size-asian="8pt" style:text-scale="115%"/>
    </style:style>
    <style:style style:name="T639" style:family="text">
      <style:text-properties fo:color="#050505" fo:font-size="8pt" fo:letter-spacing="0.0283in" fo:font-weight="bold" style:font-size-asian="8pt" style:font-weight-asian="bold" style:text-scale="110%"/>
    </style:style>
    <style:style style:name="T640" style:family="text">
      <style:text-properties fo:color="#050505" fo:font-size="8pt" fo:letter-spacing="0.0417in" fo:font-weight="bold" style:font-size-asian="8pt" style:font-weight-asian="bold" style:text-scale="110%"/>
    </style:style>
    <style:style style:name="T641" style:family="text">
      <style:text-properties fo:color="#050505" fo:font-size="8pt" fo:letter-spacing="0.0335in" style:font-size-asian="8pt" style:text-scale="110%"/>
    </style:style>
    <style:style style:name="T642" style:family="text">
      <style:text-properties fo:color="#050505" fo:font-size="8pt" fo:letter-spacing="0.0339in" style:font-size-asian="8pt" style:text-scale="110%"/>
    </style:style>
    <style:style style:name="T643" style:family="text">
      <style:text-properties fo:color="#050505" fo:font-size="8pt" fo:letter-spacing="-0.0035in" style:font-size-asian="8pt" style:text-scale="110%"/>
    </style:style>
    <style:style style:name="T644" style:family="text">
      <style:text-properties fo:color="#050505" fo:font-size="8pt" fo:letter-spacing="0.0071in" style:font-size-asian="8pt" style:text-scale="115%"/>
    </style:style>
    <style:style style:name="T645" style:family="text">
      <style:text-properties fo:color="#050505" fo:font-size="8pt" fo:letter-spacing="-0.0047in" style:font-size-asian="8pt" style:text-scale="115%"/>
    </style:style>
    <style:style style:name="T646" style:family="text">
      <style:text-properties fo:color="#050505" fo:font-size="8pt" fo:letter-spacing="-0.0075in" style:font-size-asian="8pt" style:text-scale="115%"/>
    </style:style>
    <style:style style:name="T647" style:family="text">
      <style:text-properties fo:color="#050505" fo:font-size="8pt" fo:letter-spacing="0.0047in" style:font-size-asian="8pt" style:text-scale="115%"/>
    </style:style>
    <style:style style:name="T648" style:family="text">
      <style:text-properties fo:color="#050505" style:font-name="Times New Roman" fo:font-size="8pt" fo:font-weight="bold" style:font-size-asian="8pt" style:font-weight-asian="bold" style:text-scale="105%"/>
    </style:style>
    <style:style style:name="T649" style:family="text">
      <style:text-properties fo:color="#050505" style:font-name="Times New Roman" fo:font-size="8pt" fo:letter-spacing="0.0256in" fo:font-weight="bold" style:font-size-asian="8pt" style:font-weight-asian="bold" style:text-scale="105%"/>
    </style:style>
    <style:style style:name="T650" style:family="text">
      <style:text-properties fo:color="#050505" style:font-name="Times New Roman" fo:font-size="8pt" fo:letter-spacing="0.0453in" fo:font-weight="bold" style:font-size-asian="8pt" style:font-weight-asian="bold" style:text-scale="105%"/>
    </style:style>
    <style:style style:name="T651" style:family="text">
      <style:text-properties fo:color="#050505" style:font-name="Times New Roman" fo:font-size="8pt" fo:letter-spacing="-0.0016in" fo:font-weight="bold" style:font-size-asian="8pt" style:font-weight-asian="bold" style:text-scale="105%"/>
    </style:style>
    <style:style style:name="T652" style:family="text">
      <style:text-properties fo:color="#050505" fo:font-size="8pt" fo:font-weight="bold" style:font-size-asian="8pt" style:font-weight-asian="bold" style:text-scale="115%"/>
    </style:style>
    <style:style style:name="T653" style:family="text">
      <style:text-properties fo:color="#050505" fo:font-size="8pt" fo:letter-spacing="0.0047in" fo:font-weight="bold" style:font-size-asian="8pt" style:font-weight-asian="bold" style:text-scale="115%"/>
    </style:style>
    <style:style style:name="T654" style:family="text">
      <style:text-properties fo:color="#050505" fo:font-size="8pt" fo:letter-spacing="0.0028in" fo:font-weight="bold" style:font-size-asian="8pt" style:font-weight-asian="bold" style:text-scale="115%"/>
    </style:style>
    <style:style style:name="T655" style:family="text">
      <style:text-properties fo:color="#050505" fo:font-size="8pt" fo:letter-spacing="0.002in" fo:font-weight="bold" style:font-size-asian="8pt" style:font-weight-asian="bold" style:text-scale="115%"/>
    </style:style>
    <style:style style:name="T656" style:family="text">
      <style:text-properties fo:color="#050505" fo:font-size="8pt" fo:letter-spacing="0.0071in" fo:font-weight="bold" style:font-size-asian="8pt" style:font-weight-asian="bold" style:text-scale="115%"/>
    </style:style>
    <style:style style:name="T657" style:family="text">
      <style:text-properties fo:color="#050505" fo:font-size="8pt" fo:letter-spacing="-0.002in" fo:font-weight="bold" style:font-size-asian="8pt" style:font-weight-asian="bold" style:text-scale="115%"/>
    </style:style>
    <style:style style:name="T658" style:family="text">
      <style:text-properties fo:color="#050505" fo:font-size="8pt" fo:letter-spacing="0.0098in" fo:font-weight="bold" style:font-size-asian="8pt" style:font-weight-asian="bold" style:text-scale="115%"/>
    </style:style>
    <style:style style:name="T659" style:family="text">
      <style:text-properties fo:color="#050505" fo:font-size="8pt" fo:letter-spacing="-0.0016in" fo:font-weight="bold" style:font-size-asian="8pt" style:font-weight-asian="bold" style:text-scale="115%"/>
    </style:style>
    <style:style style:name="T660" style:family="text">
      <style:text-properties fo:color="#050505" fo:font-size="6.5pt" fo:font-weight="bold" style:font-size-asian="6.5pt" style:font-weight-asian="bold" style:text-scale="120%"/>
    </style:style>
    <style:style style:name="T661" style:family="text">
      <style:text-properties fo:color="#050505" fo:font-size="6.5pt" fo:letter-spacing="-0.0043in" fo:font-weight="bold" style:font-size-asian="6.5pt" style:font-weight-asian="bold" style:text-scale="120%"/>
    </style:style>
    <style:style style:name="T662" style:family="text">
      <style:text-properties fo:color="#050505" fo:font-size="6.5pt" fo:letter-spacing="0.0063in" fo:font-weight="bold" style:font-size-asian="6.5pt" style:font-weight-asian="bold" style:text-scale="120%"/>
    </style:style>
    <style:style style:name="T663" style:family="text">
      <style:text-properties fo:color="#050505" fo:font-size="6.5pt" fo:letter-spacing="-0.0016in" fo:font-weight="bold" style:font-size-asian="6.5pt" style:font-weight-asian="bold" style:text-scale="120%"/>
    </style:style>
    <style:style style:name="T664" style:family="text">
      <style:text-properties fo:color="#647789" style:text-position="8% 100%" fo:font-size="6pt" fo:font-weight="bold" style:font-size-asian="6pt" style:font-weight-asian="bold"/>
    </style:style>
    <style:style style:name="T665" style:family="text">
      <style:text-properties fo:color="#647789" style:text-position="8% 100%" fo:font-size="6pt" fo:letter-spacing="-0.0063in" fo:font-weight="bold" style:font-size-asian="6pt" style:font-weight-asian="bold"/>
    </style:style>
    <style:style style:name="T666"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667" style:family="text">
      <style:text-properties style:font-name="Verdana" fo:font-size="7.5pt" fo:letter-spacing="-0.0047in" style:text-underline-style="solid" style:text-underline-width="auto" style:text-underline-color="font-color" fo:font-weight="bold" style:font-size-asian="7.5pt" style:font-weight-asian="bold" style:text-scale="105%"/>
    </style:style>
    <style:style style:name="T668" style:family="text">
      <style:text-properties style:font-name="Verdana" fo:font-size="7.5pt" fo:letter-spacing="-0.0055in" style:font-size-asian="7.5pt" style:text-scale="105%"/>
    </style:style>
    <style:style style:name="T669" style:family="text">
      <style:text-properties style:font-name="Verdana" fo:font-size="7.5pt" fo:letter-spacing="-0.0047in" style:font-size-asian="7.5pt" style:text-scale="105%"/>
    </style:style>
    <style:style style:name="T670" style:family="text">
      <style:text-properties style:font-name="Verdana" fo:font-size="7.5pt" fo:letter-spacing="-0.0075in" style:font-size-asian="7.5pt" style:text-scale="105%"/>
    </style:style>
    <style:style style:name="T671" style:family="text">
      <style:text-properties style:font-name="Verdana" fo:font-size="7.5pt" fo:letter-spacing="-0.0008in" style:font-size-asian="7.5pt" style:text-scale="105%"/>
    </style:style>
    <style:style style:name="T672" style:family="text">
      <style:text-properties style:font-name="Verdana" fo:font-size="7.5pt" fo:font-style="italic" style:font-size-asian="7.5pt" style:font-style-asian="italic" style:text-scale="105%"/>
    </style:style>
    <style:style style:name="T673" style:family="text">
      <style:text-properties style:font-name="Verdana" fo:font-size="7.5pt" fo:letter-spacing="-0.0008in" fo:font-style="italic" style:font-size-asian="7.5pt" style:font-style-asian="italic" style:text-scale="105%"/>
    </style:style>
    <style:style style:name="T674" style:family="text">
      <style:text-properties fo:font-size="6pt" fo:font-weight="bold" style:font-size-asian="6pt" style:font-weight-asian="bold" style:text-scale="105%"/>
    </style:style>
    <style:style style:name="T675" style:family="text">
      <style:text-properties fo:font-size="6pt" fo:letter-spacing="-0.0008in" fo:font-weight="bold" style:font-size-asian="6pt" style:font-weight-asian="bold" style:text-scale="105%"/>
    </style:style>
    <style:style style:name="T676" style:family="text">
      <style:text-properties fo:font-size="6pt" fo:letter-spacing="-0.0035in" fo:font-weight="bold" style:font-size-asian="6pt" style:font-weight-asian="bold" style:text-scale="105%"/>
    </style:style>
    <style:style style:name="T677" style:family="text">
      <style:text-properties style:font-name="Verdana" fo:font-weight="bold" style:font-weight-asian="bold"/>
    </style:style>
    <style:style style:name="T678" style:family="text">
      <style:text-properties style:font-name="Verdana"/>
    </style:style>
    <style:style style:name="T679" style:family="text">
      <style:text-properties style:font-name="Verdana" fo:font-style="italic" fo:font-weight="bold" style:font-style-asian="italic" style:font-weight-asian="bold"/>
    </style:style>
    <style:style style:name="T680" style:family="text">
      <style:text-properties style:font-name="Verdana" fo:letter-spacing="-0.0071in"/>
    </style:style>
    <style:style style:name="T681" style:family="text">
      <style:text-properties style:font-name="Verdana" fo:letter-spacing="-0.0063in"/>
    </style:style>
    <style:style style:name="T682" style:family="text">
      <style:text-properties style:font-name="Verdana" fo:letter-spacing="-0.0016in"/>
    </style:style>
    <style:style style:name="T683" style:family="text">
      <style:text-properties fo:letter-spacing="-0.0028in"/>
    </style:style>
    <style:style style:name="T684" style:family="text">
      <style:text-properties fo:letter-spacing="-0.0043in"/>
    </style:style>
    <style:style style:name="T685" style:family="text">
      <style:text-properties fo:letter-spacing="-0.0035in"/>
    </style:style>
    <style:style style:name="T686" style:family="text">
      <style:text-properties style:font-name="Verdana" fo:font-size="8.5pt" fo:letter-spacing="-0.0028in" fo:font-weight="bold" style:font-size-asian="8.5pt" style:font-weight-asian="bold"/>
    </style:style>
    <style:style style:name="T687" style:family="text">
      <style:text-properties style:font-name="Verdana" fo:font-size="8.5pt" fo:letter-spacing="-0.0035in" fo:font-weight="bold" style:font-size-asian="8.5pt" style:font-weight-asian="bold"/>
    </style:style>
    <style:style style:name="T688" style:family="text">
      <style:text-properties style:font-name="Verdana" fo:font-size="8.5pt" style:text-underline-style="solid" style:text-underline-width="auto" style:text-underline-color="font-color" fo:font-weight="bold" style:font-size-asian="8.5pt" style:font-weight-asian="bold"/>
    </style:style>
    <style:style style:name="T689"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690"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691" style:family="text">
      <style:text-properties fo:letter-spacing="-0.0016in"/>
    </style:style>
    <style:style style:name="T692" style:family="text">
      <style:text-properties style:font-name="Verdana" fo:font-size="8.5pt" style:font-size-asian="8.5pt"/>
    </style:style>
    <style:style style:name="T693" style:family="text">
      <style:text-properties style:font-name="Verdana" fo:font-size="8.5pt" fo:letter-spacing="0.0362in" style:font-size-asian="8.5pt" style:text-scale="150%"/>
    </style:style>
    <style:style style:name="T694" style:family="text">
      <style:text-properties style:font-name="Verdana" fo:font-size="8.5pt" fo:font-weight="bold" style:font-size-asian="8.5pt" style:font-weight-asian="bold"/>
    </style:style>
    <style:style style:name="T695" style:family="text">
      <style:text-properties style:font-name="Verdana" fo:font-size="8.5pt" fo:letter-spacing="0.0382in" fo:font-weight="bold" style:font-size-asian="8.5pt" style:font-weight-asian="bold" style:text-scale="150%"/>
    </style:style>
    <style:style style:name="T696" style:family="text">
      <style:text-properties style:font-name="Verdana" fo:font-size="8.5pt" fo:letter-spacing="0.0374in" fo:font-weight="bold" style:font-size-asian="8.5pt" style:font-weight-asian="bold" style:text-scale="150%"/>
    </style:style>
    <style:style style:name="T697" style:family="text">
      <style:text-properties style:font-name="Verdana" fo:letter-spacing="0.028in"/>
    </style:style>
    <style:style style:name="T698" style:family="text">
      <style:text-properties style:font-name="Verdana" fo:letter-spacing="-0.0016in" fo:font-weight="bold" style:font-weight-asian="bold"/>
    </style:style>
    <style:style style:name="T699" style:family="text">
      <style:text-properties style:font-name="Verdana" fo:font-size="8.5pt" fo:font-style="italic" fo:font-weight="bold" style:font-size-asian="8.5pt" style:font-style-asian="italic" style:font-weight-asian="bold"/>
    </style:style>
    <style:style style:name="T700" style:family="text">
      <style:text-properties style:font-name="Verdana" fo:font-size="8.5pt" fo:letter-spacing="0.028in" fo:font-style="italic" fo:font-weight="bold" style:font-size-asian="8.5pt" style:font-style-asian="italic" style:font-weight-asian="bold"/>
    </style:style>
    <style:style style:name="T701" style:family="text">
      <style:text-properties style:font-name="Verdana" fo:font-size="8.5pt" fo:letter-spacing="0.028in" style:font-size-asian="8.5pt"/>
    </style:style>
    <style:style style:name="T702" style:family="text">
      <style:text-properties fo:font-size="6.5pt" fo:letter-spacing="-0.0016in" fo:font-weight="bold" style:font-size-asian="6.5pt" style:font-weight-asian="bold"/>
    </style:style>
    <style:style style:name="T703" style:family="text">
      <style:text-properties fo:font-size="6.5pt" fo:font-weight="bold" style:font-size-asian="6.5pt" style:font-weight-asian="bold"/>
    </style:style>
    <style:style style:name="T704" style:family="text">
      <style:text-properties fo:font-size="6.5pt" fo:letter-spacing="-0.0071in" fo:font-weight="bold" style:font-size-asian="6.5pt" style:font-weight-asian="bold"/>
    </style:style>
    <style:style style:name="T705" style:family="text">
      <style:text-properties fo:font-size="6.5pt" fo:letter-spacing="-0.0035in" fo:font-weight="bold" style:font-size-asian="6.5pt" style:font-weight-asian="bold"/>
    </style:style>
    <style:style style:name="T706" style:family="text">
      <style:text-properties fo:font-size="6.5pt" fo:letter-spacing="-0.0016in" style:font-size-asian="6.5pt"/>
    </style:style>
    <style:style style:name="T707" style:family="text">
      <style:text-properties style:font-name="Verdana" fo:font-size="8.5pt" fo:letter-spacing="0.0201in" fo:font-weight="bold" style:font-size-asian="8.5pt" style:font-weight-asian="bold"/>
    </style:style>
    <style:style style:name="T708" style:family="text">
      <style:text-properties style:font-name="Verdana" fo:font-size="8.5pt" fo:letter-spacing="0.0217in" fo:font-weight="bold" style:font-size-asian="8.5pt" style:font-weight-asian="bold"/>
    </style:style>
    <style:style style:name="T709" style:family="text">
      <style:text-properties style:font-name="Verdana" fo:font-size="8.5pt" fo:letter-spacing="0.0209in" style:font-size-asian="8.5pt"/>
    </style:style>
    <style:style style:name="T710" style:family="text">
      <style:text-properties style:font-name="Verdana" fo:font-size="8.5pt" fo:letter-spacing="0.0201in" style:font-size-asian="8.5pt"/>
    </style:style>
    <style:style style:name="T711" style:family="text">
      <style:text-properties style:font-name="Verdana" fo:font-size="8.5pt" fo:letter-spacing="-0.0035in" style:font-size-asian="8.5pt"/>
    </style:style>
    <style:style style:name="T712" style:family="text">
      <style:text-properties style:font-name="Verdana" fo:letter-spacing="0.0008in"/>
    </style:style>
    <style:style style:name="T713" style:family="text">
      <style:text-properties style:font-name="Verdana" fo:letter-spacing="0.0016in"/>
    </style:style>
    <style:style style:name="T714" style:family="text">
      <style:text-properties style:font-name="Verdana" fo:font-size="7pt" style:text-underline-style="solid" style:text-underline-width="auto" style:text-underline-color="font-color" fo:font-weight="bold" style:font-size-asian="7pt" style:font-weight-asian="bold"/>
    </style:style>
    <style:style style:name="T715" style:family="text">
      <style:text-properties style:font-name="Verdana" fo:font-size="7pt" fo:letter-spacing="0.0008in" style:text-underline-style="solid" style:text-underline-width="auto" style:text-underline-color="font-color" fo:font-weight="bold" style:font-size-asian="7pt" style:font-weight-asian="bold"/>
    </style:style>
    <style:style style:name="T716" style:family="text">
      <style:text-properties style:font-name="Verdana" fo:font-size="7pt" fo:letter-spacing="0.0016in" style:text-underline-style="solid" style:text-underline-width="auto" style:text-underline-color="font-color" fo:font-weight="bold" style:font-size-asian="7pt" style:font-weight-asian="bold"/>
    </style:style>
    <style:style style:name="T717" style:family="text">
      <style:text-properties style:font-name="Verdana" fo:font-size="7pt" fo:letter-spacing="-0.0016in" style:text-underline-style="solid" style:text-underline-width="auto" style:text-underline-color="font-color" fo:font-weight="bold" style:font-size-asian="7pt" style:font-weight-asian="bold"/>
    </style:style>
    <style:style style:name="T718" style:family="text">
      <style:text-properties fo:color="#000009" style:font-name="Verdana" fo:font-size="7pt" fo:font-weight="bold" style:font-size-asian="7pt" style:font-weight-asian="bold"/>
    </style:style>
    <style:style style:name="T719" style:family="text">
      <style:text-properties style:font-name="Verdana" fo:font-size="7pt" fo:letter-spacing="0.048in" style:font-size-asian="7pt"/>
    </style:style>
    <style:style style:name="T720" style:family="text">
      <style:text-properties style:font-name="Verdana" fo:font-size="7pt" fo:letter-spacing="0.0492in" fo:font-weight="bold" style:font-size-asian="7pt" style:font-weight-asian="bold"/>
    </style:style>
    <style:style style:name="T721" style:family="text">
      <style:text-properties style:font-name="Verdana" fo:font-size="7pt" fo:letter-spacing="-0.0035in" fo:font-weight="bold" style:font-size-asian="7pt" style:font-weight-asian="bold"/>
    </style:style>
    <style:style style:name="T722" style:family="text">
      <style:text-properties fo:color="#000009" style:font-name="Verdana" fo:font-size="7pt" fo:letter-spacing="0.028in" fo:font-weight="bold" style:font-size-asian="7pt" style:font-weight-asian="bold"/>
    </style:style>
    <style:style style:name="T723" style:family="text">
      <style:text-properties fo:color="#000009" style:font-name="Verdana" fo:font-size="7pt" style:font-size-asian="7pt"/>
    </style:style>
    <style:style style:name="T724" style:family="text">
      <style:text-properties fo:color="#000009" style:font-name="Verdana" fo:font-size="7pt" fo:letter-spacing="0.028in" style:font-size-asian="7pt"/>
    </style:style>
    <style:style style:name="T725" style:family="text">
      <style:text-properties fo:font-size="5pt" fo:letter-spacing="-0.0028in" fo:font-weight="bold" style:font-size-asian="5pt" style:font-weight-asian="bold"/>
    </style:style>
    <style:style style:name="T726" style:family="text">
      <style:text-properties fo:font-size="5pt" fo:letter-spacing="-0.0063in" style:font-size-asian="5pt"/>
    </style:style>
    <style:style style:name="T727" style:family="text">
      <style:text-properties fo:font-size="5pt" fo:letter-spacing="0.0071in" style:font-size-asian="5pt"/>
    </style:style>
    <style:style style:name="T728" style:family="text">
      <style:text-properties fo:font-size="5pt" fo:letter-spacing="-0.0071in" style:font-size-asian="5pt"/>
    </style:style>
    <style:style style:name="T729" style:family="text">
      <style:text-properties fo:color="#000009" fo:font-size="5pt" fo:letter-spacing="-0.0016in" style:font-size-asian="5pt"/>
    </style:style>
    <style:style style:name="T730" style:family="text">
      <style:text-properties fo:color="#000009" fo:font-size="5pt" fo:letter-spacing="0.0071in" style:font-size-asian="5pt"/>
    </style:style>
    <style:style style:name="T731" style:family="text">
      <style:text-properties fo:color="#000009" fo:font-size="5pt" fo:letter-spacing="-0.0071in" style:font-size-asian="5pt"/>
    </style:style>
    <style:style style:name="T732" style:family="text">
      <style:text-properties fo:font-size="5pt" fo:letter-spacing="-0.0035in" style:font-size-asian="5pt"/>
    </style:style>
    <style:style style:name="T733" style:family="text">
      <style:text-properties fo:font-size="5pt" fo:letter-spacing="-0.0055in" style:font-size-asian="5pt"/>
    </style:style>
    <style:style style:name="T734" style:family="text">
      <style:text-properties fo:color="#000009" style:font-name="Verdana" fo:font-size="7pt" fo:letter-spacing="0.011in" fo:font-weight="bold" style:font-size-asian="7pt" style:font-weight-asian="bold"/>
    </style:style>
    <style:style style:name="T735" style:family="text">
      <style:text-properties fo:color="#000009" style:font-name="Verdana" fo:font-size="7pt" fo:letter-spacing="0.0126in" fo:font-weight="bold" style:font-size-asian="7pt" style:font-weight-asian="bold"/>
    </style:style>
    <style:style style:name="T736" style:family="text">
      <style:text-properties fo:color="#000009" style:font-name="Verdana" fo:font-size="7pt" fo:letter-spacing="0.011in" style:font-size-asian="7pt"/>
    </style:style>
    <style:style style:name="T737" style:family="text">
      <style:text-properties fo:color="#000009" style:font-name="Verdana" fo:font-size="7pt" fo:letter-spacing="-0.0035in" style:font-size-asian="7pt"/>
    </style:style>
    <style:style style:name="T738" style:family="text">
      <style:text-properties fo:color="#000009" style:font-name="Verdana" fo:font-size="7pt" fo:letter-spacing="-0.0016in" style:font-size-asian="7pt"/>
    </style:style>
    <style:style style:name="T739" style:family="text">
      <style:text-properties fo:color="#000009" style:font-name="Verdana" fo:font-size="7pt" fo:letter-spacing="0.0008in" style:font-size-asian="7pt"/>
    </style:style>
    <style:style style:name="T740" style:family="text">
      <style:text-properties style:font-name="Verdana" fo:font-size="7pt" fo:letter-spacing="0.002in" fo:font-weight="bold" style:font-size-asian="7pt" style:font-weight-asian="bold"/>
    </style:style>
    <style:style style:name="T741" style:family="text">
      <style:text-properties style:font-name="Verdana" fo:font-size="7pt" fo:letter-spacing="0.0028in" fo:font-weight="bold" style:font-size-asian="7pt" style:font-weight-asian="bold"/>
    </style:style>
    <style:style style:name="T742" style:family="text">
      <style:text-properties style:text-underline-style="solid" style:text-underline-width="auto" style:text-underline-color="font-color"/>
    </style:style>
    <style:style style:name="T743" style:family="text">
      <style:text-properties fo:letter-spacing="-0.0028in" style:text-underline-style="solid" style:text-underline-width="auto" style:text-underline-color="font-color"/>
    </style:style>
    <style:style style:name="T744" style:family="text">
      <style:text-properties fo:letter-spacing="-0.002in" style:text-underline-style="solid" style:text-underline-width="auto" style:text-underline-color="font-color"/>
    </style:style>
    <style:style style:name="T745" style:family="text">
      <style:text-properties fo:letter-spacing="-0.0016in" style:text-underline-style="solid" style:text-underline-width="auto" style:text-underline-color="font-color"/>
    </style:style>
    <style:style style:name="T746" style:family="text">
      <style:text-properties fo:color="#000009" style:font-name="Verdana" fo:font-size="8.5pt" fo:font-weight="bold" style:font-size-asian="8.5pt" style:font-weight-asian="bold"/>
    </style:style>
    <style:style style:name="T747" style:family="text">
      <style:text-properties fo:font-weight="normal" style:font-weight-asian="normal"/>
    </style:style>
    <style:style style:name="T748" style:family="text">
      <style:text-properties fo:letter-spacing="0.0472in" fo:font-weight="normal" style:font-weight-asian="normal" style:text-scale="150%"/>
    </style:style>
    <style:style style:name="T749" style:family="text">
      <style:text-properties fo:letter-spacing="0.0484in" style:text-scale="150%"/>
    </style:style>
    <style:style style:name="T750" style:family="text">
      <style:text-properties fo:color="#000009" style:font-name="Verdana" fo:font-size="8.5pt" style:font-size-asian="8.5pt"/>
    </style:style>
    <style:style style:name="T751" style:family="text">
      <style:text-properties fo:font-size="5pt" fo:letter-spacing="-0.0055in" fo:font-weight="bold" style:font-size-asian="5pt" style:font-weight-asian="bold"/>
    </style:style>
    <style:style style:name="T752" style:family="text">
      <style:text-properties fo:font-size="5pt" fo:letter-spacing="0.0028in" style:font-size-asian="5pt"/>
    </style:style>
    <style:style style:name="T753" style:family="text">
      <style:text-properties fo:color="#000009" style:font-name="Verdana" fo:font-weight="bold" style:font-weight-asian="bold"/>
    </style:style>
    <style:style style:name="T754" style:family="text">
      <style:text-properties fo:color="#000009" style:font-name="Verdana" fo:letter-spacing="0.0091in" fo:font-weight="bold" style:font-weight-asian="bold"/>
    </style:style>
    <style:style style:name="T755" style:family="text">
      <style:text-properties fo:color="#000009" style:font-name="Verdana" fo:letter-spacing="0.0118in" fo:font-weight="bold" style:font-weight-asian="bold"/>
    </style:style>
    <style:style style:name="T756" style:family="text">
      <style:text-properties fo:color="#000009" style:font-name="Verdana"/>
    </style:style>
    <style:style style:name="T757" style:family="text">
      <style:text-properties fo:color="#000009" style:font-name="Verdana" fo:letter-spacing="0.0102in"/>
    </style:style>
    <style:style style:name="T758" style:family="text">
      <style:text-properties fo:color="#000009" style:font-name="Verdana" fo:letter-spacing="-0.0035in"/>
    </style:style>
    <style:style style:name="T759" style:family="text">
      <style:text-properties fo:color="#000009" style:font-name="Verdana" fo:letter-spacing="-0.0008in"/>
    </style:style>
    <style:style style:name="T760" style:family="text">
      <style:text-properties fo:color="#000009" style:font-name="Verdana" fo:letter-spacing="-0.0016in"/>
    </style:style>
    <style:style style:name="T761" style:family="text">
      <style:text-properties fo:color="#000009" style:font-name="Verdana" fo:letter-spacing="-0.0028in"/>
    </style:style>
    <style:style style:name="T762" style:family="text">
      <style:text-properties fo:color="#000009" style:font-name="Verdana" fo:letter-spacing="-0.002in"/>
    </style:style>
    <style:style style:name="T763" style:family="text">
      <style:text-properties fo:letter-spacing="-0.0008in"/>
    </style:style>
    <style:style style:name="T764" style:family="text">
      <style:text-properties fo:letter-spacing="-0.002in"/>
    </style:style>
    <style:style style:name="T765" style:family="text">
      <style:text-properties style:font-name="Verdana" fo:font-size="7.5pt" style:text-underline-style="solid" style:text-underline-width="auto" style:text-underline-color="font-color" fo:font-weight="bold" style:font-size-asian="7.5pt" style:font-weight-asian="bold" style:text-scale="105%"/>
    </style:style>
    <style:style style:name="T766" style:family="text">
      <style:text-properties style:font-name="Verdana" fo:font-size="7.5pt" fo:letter-spacing="-0.0075in" style:text-underline-style="solid" style:text-underline-width="auto" style:text-underline-color="font-color" fo:font-weight="bold" style:font-size-asian="7.5pt" style:font-weight-asian="bold" style:text-scale="105%"/>
    </style:style>
    <style:style style:name="T767" style:family="text">
      <style:text-properties style:font-name="Verdana" fo:font-size="7.5pt" fo:letter-spacing="-0.0071in" style:text-underline-style="solid" style:text-underline-width="auto" style:text-underline-color="font-color" fo:font-weight="bold" style:font-size-asian="7.5pt" style:font-weight-asian="bold" style:text-scale="105%"/>
    </style:style>
    <style:style style:name="T768" style:family="text">
      <style:text-properties style:font-name="Verdana" fo:font-size="7.5pt" fo:letter-spacing="0.0437in" style:font-size-asian="7.5pt" style:text-scale="150%"/>
    </style:style>
    <style:style style:name="T769" style:family="text">
      <style:text-properties style:font-name="Verdana" fo:font-size="7.5pt" fo:letter-spacing="0.0453in" fo:font-weight="bold" style:font-size-asian="7.5pt" style:font-weight-asian="bold" style:text-scale="150%"/>
    </style:style>
    <style:style style:name="T770" style:family="text">
      <style:text-properties style:font-name="Verdana" fo:font-size="7.5pt" fo:letter-spacing="-0.0035in" fo:font-weight="bold" style:font-size-asian="7.5pt" style:font-weight-asian="bold" style:text-scale="105%"/>
    </style:style>
    <style:style style:name="T771" style:family="text">
      <style:text-properties style:font-name="Verdana" fo:font-size="7.5pt" fo:letter-spacing="0.028in" style:font-size-asian="7.5pt" style:text-scale="105%"/>
    </style:style>
    <style:style style:name="T772" style:family="text">
      <style:text-properties style:font-name="Verdana" fo:font-size="7.5pt" fo:letter-spacing="-0.0063in" style:font-size-asian="7.5pt" style:text-scale="105%"/>
    </style:style>
    <style:style style:name="T773" style:family="text">
      <style:text-properties style:font-name="Verdana" fo:font-size="7.5pt" fo:letter-spacing="0.022in" fo:font-weight="bold" style:font-size-asian="7.5pt" style:font-weight-asian="bold" style:text-scale="105%"/>
    </style:style>
    <style:style style:name="T774" style:family="text">
      <style:text-properties style:font-name="Verdana" fo:font-size="7.5pt" fo:letter-spacing="0.0228in" fo:font-weight="bold" style:font-size-asian="7.5pt" style:font-weight-asian="bold" style:text-scale="105%"/>
    </style:style>
    <style:style style:name="T775" style:family="text">
      <style:text-properties style:font-name="Verdana" fo:font-size="7.5pt" fo:letter-spacing="0.0217in" style:font-size-asian="7.5pt" style:text-scale="105%"/>
    </style:style>
    <style:style style:name="T776" style:family="text">
      <style:text-properties style:font-name="Verdana" fo:font-size="7.5pt" fo:letter-spacing="0.022in" style:font-size-asian="7.5pt" style:text-scale="105%"/>
    </style:style>
    <style:style style:name="T777" style:family="text">
      <style:text-properties fo:font-size="4pt" fo:font-weight="bold" style:font-size-asian="4pt" style:font-weight-asian="bold" style:text-scale="105%"/>
    </style:style>
    <style:style style:name="T778" style:family="text">
      <style:text-properties fo:font-size="4pt" fo:letter-spacing="-0.0055in" fo:font-weight="bold" style:font-size-asian="4pt" style:font-weight-asian="bold" style:text-scale="105%"/>
    </style:style>
    <style:style style:name="T779" style:family="text">
      <style:text-properties fo:font-size="4pt" fo:letter-spacing="0.028in" fo:font-weight="bold" style:font-size-asian="4pt" style:font-weight-asian="bold" style:text-scale="105%"/>
    </style:style>
    <style:style style:name="T780" style:family="text">
      <style:text-properties fo:font-size="4pt" fo:letter-spacing="-0.0016in" style:font-size-asian="4pt" style:text-scale="105%"/>
    </style:style>
    <style:style style:name="T781" style:family="text">
      <style:text-properties fo:font-size="4pt" style:font-size-asian="4pt" style:text-scale="105%"/>
    </style:style>
    <style:style style:name="T782" style:family="text">
      <style:text-properties fo:font-size="4pt" fo:letter-spacing="0.028in" style:font-size-asian="4pt" style:text-scale="105%"/>
    </style:style>
    <style:style style:name="T783" style:family="text">
      <style:text-properties fo:font-size="4pt" fo:letter-spacing="-0.0047in" style:font-size-asian="4pt" style:text-scale="105%"/>
    </style:style>
    <style:style style:name="T784" style:family="text">
      <style:text-properties fo:font-size="4pt" fo:letter-spacing="-0.0055in" style:font-size-asian="4pt" style:text-scale="105%"/>
    </style:style>
    <style:style style:name="T785" style:family="text">
      <style:text-properties fo:font-size="4pt" fo:letter-spacing="0.0016in" style:font-size-asian="4pt" style:text-scale="105%"/>
    </style:style>
    <style:style style:name="T786" style:family="text">
      <style:text-properties fo:font-size="4pt" fo:letter-spacing="-0.0071in" style:font-size-asian="4pt" style:text-scale="105%"/>
    </style:style>
    <style:style style:name="T787" style:family="text">
      <style:text-properties fo:font-size="4pt" fo:letter-spacing="-0.0016in" fo:font-weight="bold" style:font-size-asian="4pt" style:font-weight-asian="bold" style:text-scale="105%"/>
    </style:style>
    <style:style style:name="T788" style:family="text">
      <style:text-properties fo:font-size="4pt" fo:letter-spacing="-0.0043in" style:font-size-asian="4pt" style:text-scale="105%"/>
    </style:style>
    <style:style style:name="T789" style:family="text">
      <style:text-properties fo:font-size="4pt" fo:letter-spacing="-0.0035in" style:font-size-asian="4pt" style:text-scale="105%"/>
    </style:style>
    <style:style style:name="T790" style:family="text">
      <style:text-properties style:font-name="Verdana" fo:font-size="7.5pt" fo:letter-spacing="0.0146in" fo:font-weight="bold" style:font-size-asian="7.5pt" style:font-weight-asian="bold" style:text-scale="105%"/>
    </style:style>
    <style:style style:name="T791" style:family="text">
      <style:text-properties style:font-name="Verdana" fo:font-size="7.5pt" fo:letter-spacing="0.0165in" fo:font-weight="bold" style:font-size-asian="7.5pt" style:font-weight-asian="bold" style:text-scale="105%"/>
    </style:style>
    <style:style style:name="T792" style:family="text">
      <style:text-properties style:font-name="Verdana" fo:font-size="7.5pt" fo:letter-spacing="0.0146in" style:font-size-asian="7.5pt" style:text-scale="105%"/>
    </style:style>
    <style:style style:name="T793" style:family="text">
      <style:text-properties style:font-name="Verdana" fo:font-size="7.5pt" fo:letter-spacing="0.0154in" style:font-size-asian="7.5pt" style:text-scale="105%"/>
    </style:style>
    <style:style style:name="T794"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795"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796" style:family="text">
      <style:text-properties fo:font-size="8.5pt" fo:letter-spacing="-0.0016in" fo:font-weight="bold" style:font-size-asian="8.5pt" style:font-weight-asian="bold"/>
    </style:style>
    <style:style style:name="T797" style:family="text">
      <style:text-properties fo:font-size="8.5pt" fo:font-weight="bold" style:font-size-asian="8.5pt" style:font-weight-asian="bold"/>
    </style:style>
    <style:style style:name="T798" style:family="text">
      <style:text-properties fo:font-size="8.5pt" fo:letter-spacing="-0.0028in" fo:font-weight="bold" style:font-size-asian="8.5pt" style:font-weight-asian="bold"/>
    </style:style>
    <style:style style:name="T799" style:family="text">
      <style:text-properties fo:font-size="8.5pt" fo:letter-spacing="-0.0035in" fo:font-weight="bold" style:font-size-asian="8.5pt" style:font-weight-asian="bold"/>
    </style:style>
    <style:style style:name="T800" style:family="text">
      <style:text-properties fo:letter-spacing="-0.0071in" fo:font-weight="normal" style:font-weight-asian="normal"/>
    </style:style>
    <style:style style:name="T801" style:family="text">
      <style:text-properties style:font-name="Verdana" fo:letter-spacing="-0.0043in"/>
    </style:style>
    <style:style style:name="T802" style:family="text">
      <style:text-properties style:font-name="Verdana" fo:letter-spacing="-0.0028in"/>
    </style:style>
    <style:style style:name="T803" style:family="text">
      <style:text-properties style:font-name="Verdana" fo:letter-spacing="-0.0008in"/>
    </style:style>
    <style:style style:name="T804" style:family="text">
      <style:text-properties fo:font-size="5pt" fo:letter-spacing="-0.0008in" fo:font-weight="bold" style:font-size-asian="5pt" style:font-weight-asian="bold"/>
    </style:style>
    <style:style style:name="T805" style:family="text">
      <style:text-properties fo:font-size="5pt" fo:letter-spacing="0.0008in" fo:font-weight="bold" style:font-size-asian="5pt" style:font-weight-asian="bold"/>
    </style:style>
    <style:style style:name="T806" style:family="text">
      <style:text-properties fo:font-size="5pt" fo:letter-spacing="-0.0043in" style:font-size-asian="5pt"/>
    </style:style>
    <style:style style:name="T807" style:family="text">
      <style:text-properties fo:font-size="5pt" fo:letter-spacing="-0.0047in" style:font-size-asian="5pt"/>
    </style:style>
    <style:style style:name="T808" style:family="text">
      <style:text-properties fo:font-size="5pt" fo:letter-spacing="0.0016in" style:font-size-asian="5pt"/>
    </style:style>
    <style:style style:name="T809" style:family="text">
      <style:text-properties style:font-name="Verdana" fo:font-size="8.5pt" fo:letter-spacing="0.0165in" fo:font-weight="bold" style:font-size-asian="8.5pt" style:font-weight-asian="bold"/>
    </style:style>
    <style:style style:name="T810" style:family="text">
      <style:text-properties style:font-name="Verdana" fo:font-size="8.5pt" fo:letter-spacing="0.0189in" fo:font-weight="bold" style:font-size-asian="8.5pt" style:font-weight-asian="bold"/>
    </style:style>
    <style:style style:name="T811" style:family="text">
      <style:text-properties style:font-name="Verdana" fo:font-size="8.5pt" fo:letter-spacing="0.0165in" style:font-size-asian="8.5pt"/>
    </style:style>
    <style:style style:name="T812" style:family="text">
      <style:text-properties style:font-name="Verdana" fo:font-size="8.5pt" fo:letter-spacing="0.0173in" style:font-size-asian="8.5pt"/>
    </style:style>
    <style:style style:name="T813" style:family="text">
      <style:text-properties style:font-name="Verdana" fo:letter-spacing="-0.0035in"/>
    </style:style>
    <style:style style:name="T814" style:family="text">
      <style:text-properties fo:letter-spacing="-0.0063in"/>
    </style:style>
    <style:style style:name="T815" style:family="text">
      <style:text-properties fo:letter-spacing="-0.0055in"/>
    </style:style>
    <style:style style:name="T816" style:family="text">
      <style:text-properties style:font-name="Verdana" fo:font-size="8.5pt" fo:letter-spacing="-0.0075in" fo:font-weight="bold" style:font-size-asian="8.5pt" style:font-weight-asian="bold"/>
    </style:style>
    <style:style style:name="T817" style:family="text">
      <style:text-properties style:font-name="Verdana" fo:font-size="8.5pt" fo:letter-spacing="-0.0016in" fo:font-weight="bold" style:font-size-asian="8.5pt" style:font-weight-asian="bold"/>
    </style:style>
    <style:style style:name="T818" style:family="text">
      <style:text-properties style:font-name="Verdana" fo:font-size="8.5pt" fo:letter-spacing="0.0492in" style:font-size-asian="8.5pt"/>
    </style:style>
    <style:style style:name="T819" style:family="text">
      <style:text-properties style:font-name="Verdana" fo:font-size="8.5pt" fo:letter-spacing="0.0508in" fo:font-weight="bold" style:font-size-asian="8.5pt" style:font-weight-asian="bold"/>
    </style:style>
    <style:style style:name="T820" style:family="text">
      <style:text-properties style:font-name="Verdana" fo:font-size="8.5pt" fo:letter-spacing="-0.0047in" fo:font-weight="bold" style:font-size-asian="8.5pt" style:font-weight-asian="bold"/>
    </style:style>
    <style:style style:name="T821" style:family="text">
      <style:text-properties style:font-name="Verdana" fo:font-size="8.5pt" fo:letter-spacing="-0.0063in" style:font-size-asian="8.5pt"/>
    </style:style>
    <style:style style:name="T822" style:family="text">
      <style:text-properties style:font-name="Verdana" fo:font-size="8.5pt" fo:letter-spacing="-0.002in" style:font-size-asian="8.5pt"/>
    </style:style>
    <style:style style:name="T823" style:family="text">
      <style:text-properties style:font-name="Verdana" fo:font-size="8.5pt" fo:letter-spacing="-0.0055in" fo:font-style="italic" fo:font-weight="bold" style:font-size-asian="8.5pt" style:font-style-asian="italic" style:font-weight-asian="bold"/>
    </style:style>
    <style:style style:name="T824" style:family="text">
      <style:text-properties fo:font-size="6pt" fo:letter-spacing="0.028in" fo:font-weight="bold" style:font-size-asian="6pt" style:font-weight-asian="bold" style:text-scale="105%"/>
    </style:style>
    <style:style style:name="T825" style:family="text">
      <style:text-properties style:font-name="Verdana" fo:font-size="8.5pt" fo:letter-spacing="0.0138in" fo:font-weight="bold" style:font-size-asian="8.5pt" style:font-weight-asian="bold"/>
    </style:style>
    <style:style style:name="T826" style:family="text">
      <style:text-properties style:font-name="Verdana" fo:font-size="8.5pt" fo:letter-spacing="0.0161in" fo:font-weight="bold" style:font-size-asian="8.5pt" style:font-weight-asian="bold"/>
    </style:style>
    <style:style style:name="T827" style:family="text">
      <style:text-properties style:font-name="Verdana" fo:font-size="8.5pt" fo:letter-spacing="0.0138in" style:font-size-asian="8.5pt"/>
    </style:style>
    <style:style style:name="T828" style:family="text">
      <style:text-properties style:font-name="Verdana" fo:font-size="8.5pt" fo:letter-spacing="0.0146in" style:font-size-asian="8.5pt"/>
    </style:style>
    <style:style style:name="T829" style:family="text">
      <style:text-properties fo:letter-spacing="-0.0102in"/>
    </style:style>
    <style:style style:name="T830" style:family="text">
      <style:text-properties fo:letter-spacing="-0.0098in"/>
    </style:style>
    <style:style style:name="T831" style:family="text">
      <style:text-properties style:font-name="Verdana" fo:font-size="8.5pt" fo:letter-spacing="0.0453in" style:font-size-asian="8.5pt" style:text-scale="150%"/>
    </style:style>
    <style:style style:name="T832" style:family="text">
      <style:text-properties style:font-name="Verdana" fo:font-size="8.5pt" fo:letter-spacing="0.0472in" fo:font-weight="bold" style:font-size-asian="8.5pt" style:font-weight-asian="bold" style:text-scale="150%"/>
    </style:style>
    <style:style style:name="T833" style:family="text">
      <style:text-properties style:font-name="Verdana" fo:font-size="8.5pt" fo:letter-spacing="0.028in" fo:font-weight="bold" style:font-size-asian="8.5pt" style:font-weight-asian="bold"/>
    </style:style>
    <style:style style:name="T834" style:family="text">
      <style:text-properties fo:font-size="5pt" fo:letter-spacing="-0.0043in" fo:font-weight="bold" style:font-size-asian="5pt" style:font-weight-asian="bold"/>
    </style:style>
    <style:style style:name="T835" style:family="text">
      <style:text-properties style:font-name="Verdana" fo:font-size="8.5pt" fo:letter-spacing="0.0272in" fo:font-weight="bold" style:font-size-asian="8.5pt" style:font-weight-asian="bold"/>
    </style:style>
    <style:style style:name="T836" style:family="text">
      <style:text-properties style:font-name="Verdana" fo:font-size="8.5pt" fo:letter-spacing="0.0283in" fo:font-weight="bold" style:font-size-asian="8.5pt" style:font-weight-asian="bold"/>
    </style:style>
    <style:style style:name="T837" style:family="text">
      <style:text-properties style:font-name="Verdana" fo:font-size="8.5pt" fo:letter-spacing="0.0264in" style:font-size-asian="8.5pt"/>
    </style:style>
    <style:style style:name="T838" style:family="text">
      <style:text-properties style:font-name="Verdana" fo:font-size="8.5pt" fo:letter-spacing="0.0272in" style:font-size-asian="8.5pt"/>
    </style:style>
    <style:style style:name="T839" style:family="text">
      <style:text-properties style:font-name="Verdana" fo:letter-spacing="0.002in"/>
    </style:style>
    <style:style style:name="T840" style:family="text">
      <style:text-properties fo:letter-spacing="0.0028in"/>
    </style:style>
    <style:style style:name="T841" style:family="text">
      <style:text-properties fo:letter-spacing="0.0035in"/>
    </style:style>
    <style:style style:name="T842" style:family="text">
      <style:text-properties style:font-name="Verdana" fo:font-size="8.5pt" fo:letter-spacing="0.0028in" fo:font-weight="bold" style:font-size-asian="8.5pt" style:font-weight-asian="bold"/>
    </style:style>
    <style:style style:name="T843" style:family="text">
      <style:text-properties style:font-name="Verdana" fo:font-size="8.5pt" fo:letter-spacing="0.0035in" fo:font-weight="bold" style:font-size-asian="8.5pt" style:font-weight-asian="bold"/>
    </style:style>
    <style:style style:name="T844"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845" style:family="text">
      <style:text-properties style:font-name="Verdana" fo:font-size="8.5pt" fo:letter-spacing="0.0409in" style:font-size-asian="8.5pt"/>
    </style:style>
    <style:style style:name="T846" style:family="text">
      <style:text-properties style:font-name="Verdana" fo:font-size="8.5pt" fo:letter-spacing="0.0425in" fo:font-weight="bold" style:font-size-asian="8.5pt" style:font-weight-asian="bold"/>
    </style:style>
    <style:style style:name="T847" style:family="text">
      <style:text-properties fo:font-size="4pt" fo:letter-spacing="-0.0035in" fo:font-weight="bold" style:font-size-asian="4pt" style:font-weight-asian="bold" style:text-scale="105%"/>
    </style:style>
    <style:style style:name="T848" style:family="text">
      <style:text-properties fo:font-size="4pt" fo:letter-spacing="0.022in" style:font-size-asian="4pt" style:text-scale="105%"/>
    </style:style>
    <style:style style:name="T849" style:family="text">
      <style:text-properties style:font-name="Verdana" fo:letter-spacing="0.0043in" fo:font-weight="bold" style:font-weight-asian="bold"/>
    </style:style>
    <style:style style:name="T850" style:family="text">
      <style:text-properties style:font-name="Verdana" fo:letter-spacing="0.0063in" fo:font-weight="bold" style:font-weight-asian="bold"/>
    </style:style>
    <style:style style:name="T851" style:family="text">
      <style:text-properties style:font-name="Verdana" fo:letter-spacing="0.0043in"/>
    </style:style>
    <style:style style:name="T852" style:family="text">
      <style:text-properties style:font-name="Verdana" fo:letter-spacing="0.0047in"/>
    </style:style>
    <style:style style:name="T853" style:family="text">
      <style:text-properties style:font-name="Verdana" fo:letter-spacing="-0.002in"/>
    </style:style>
    <style:style style:name="T854" style:family="text">
      <style:text-properties fo:color="#000009" style:font-name="Verdana" fo:font-size="7.5pt" fo:font-weight="bold" style:font-size-asian="7.5pt" style:font-weight-asian="bold" style:text-scale="105%"/>
    </style:style>
    <style:style style:name="T855" style:family="text">
      <style:text-properties style:font-name="Verdana" fo:font-size="7.5pt" fo:letter-spacing="0.0472in" style:font-size-asian="7.5pt" style:text-scale="105%"/>
    </style:style>
    <style:style style:name="T856" style:family="text">
      <style:text-properties style:font-name="Verdana" fo:font-size="7.5pt" fo:letter-spacing="0.0484in" fo:font-weight="bold" style:font-size-asian="7.5pt" style:font-weight-asian="bold" style:text-scale="105%"/>
    </style:style>
    <style:style style:name="T857" style:family="text">
      <style:text-properties fo:color="#000009" style:font-name="Verdana" fo:font-size="7.5pt" fo:letter-spacing="-0.0047in" fo:font-weight="bold" style:font-size-asian="7.5pt" style:font-weight-asian="bold" style:text-scale="105%"/>
    </style:style>
    <style:style style:name="T858" style:family="text">
      <style:text-properties fo:color="#000009" style:font-name="Verdana" fo:font-size="7.5pt" fo:letter-spacing="-0.0035in" fo:font-weight="bold" style:font-size-asian="7.5pt" style:font-weight-asian="bold" style:text-scale="105%"/>
    </style:style>
    <style:style style:name="T859" style:family="text">
      <style:text-properties fo:color="#000009" style:font-name="Verdana" fo:font-size="7.5pt" style:font-size-asian="7.5pt" style:text-scale="105%"/>
    </style:style>
    <style:style style:name="T860" style:family="text">
      <style:text-properties fo:color="#000009" style:font-name="Verdana" fo:font-size="7.5pt" fo:letter-spacing="-0.0047in" style:font-size-asian="7.5pt" style:text-scale="105%"/>
    </style:style>
    <style:style style:name="T861" style:family="text">
      <style:text-properties fo:color="#000009" style:font-name="Verdana" fo:font-size="7.5pt" fo:letter-spacing="-0.0043in" style:font-size-asian="7.5pt" style:text-scale="105%"/>
    </style:style>
    <style:style style:name="T862" style:family="text">
      <style:text-properties fo:color="#000009" style:font-name="Verdana" fo:font-size="7.5pt" fo:letter-spacing="-0.0016in" style:font-size-asian="7.5pt" style:text-scale="105%"/>
    </style:style>
    <style:style style:name="T863" style:family="text">
      <style:text-properties fo:color="#000009" style:font-name="Verdana" fo:font-size="7.5pt" fo:letter-spacing="-0.0091in" style:font-size-asian="7.5pt" style:text-scale="105%"/>
    </style:style>
    <style:style style:name="T864" style:family="text">
      <style:text-properties fo:color="#000009" style:font-name="Verdana" fo:font-size="7.5pt" fo:letter-spacing="-0.0055in" style:font-size-asian="7.5pt" style:text-scale="105%"/>
    </style:style>
    <style:style style:name="T865" style:family="text">
      <style:text-properties fo:color="#000009" style:font-name="Verdana" fo:font-size="7.5pt" fo:letter-spacing="-0.0083in" fo:font-weight="bold" style:font-size-asian="7.5pt" style:font-weight-asian="bold" style:text-scale="105%"/>
    </style:style>
    <style:style style:name="T866" style:family="text">
      <style:text-properties fo:color="#000009" style:font-name="Verdana" fo:font-size="7.5pt" fo:letter-spacing="-0.0071in" fo:font-weight="bold" style:font-size-asian="7.5pt" style:font-weight-asian="bold" style:text-scale="105%"/>
    </style:style>
    <style:style style:name="T867" style:family="text">
      <style:text-properties fo:color="#000009" fo:font-size="5pt" fo:letter-spacing="-0.0016in" fo:font-weight="bold" style:font-size-asian="5pt" style:font-weight-asian="bold"/>
    </style:style>
    <style:style style:name="T868" style:family="text">
      <style:text-properties fo:color="#000009" fo:font-size="5pt" fo:letter-spacing="-0.0008in" fo:font-weight="bold" style:font-size-asian="5pt" style:font-weight-asian="bold"/>
    </style:style>
    <style:style style:name="T869" style:family="text">
      <style:text-properties fo:color="#000009" fo:font-size="5pt" fo:font-weight="bold" style:font-size-asian="5pt" style:font-weight-asian="bold"/>
    </style:style>
    <style:style style:name="T870" style:family="text">
      <style:text-properties fo:color="#000009" fo:font-size="5pt" style:font-size-asian="5pt"/>
    </style:style>
    <style:style style:name="T871" style:family="text">
      <style:text-properties fo:color="#000009" style:font-name="Verdana" fo:font-size="7.5pt" fo:letter-spacing="-0.0055in" fo:font-weight="bold" style:font-size-asian="7.5pt" style:font-weight-asian="bold" style:text-scale="105%"/>
    </style:style>
    <style:style style:name="T872" style:family="text">
      <style:text-properties fo:color="#000009" style:font-name="Verdana" fo:font-size="7.5pt" fo:letter-spacing="-0.0091in" fo:font-weight="bold" style:font-size-asian="7.5pt" style:font-weight-asian="bold" style:text-scale="105%"/>
    </style:style>
    <style:style style:name="T873" style:family="text">
      <style:text-properties fo:color="#000009" fo:font-size="5pt" fo:letter-spacing="-0.0028in" style:font-size-asian="5pt"/>
    </style:style>
    <style:style style:name="T874" style:family="text">
      <style:text-properties fo:color="#000009" style:font-name="Verdana" fo:font-size="7.5pt" fo:letter-spacing="-0.0075in" fo:font-weight="bold" style:font-size-asian="7.5pt" style:font-weight-asian="bold" style:text-scale="105%"/>
    </style:style>
    <style:style style:name="T875" style:family="text">
      <style:text-properties fo:color="#000009" style:font-name="Verdana" fo:font-size="7.5pt" fo:letter-spacing="-0.0063in" fo:font-weight="bold" style:font-size-asian="7.5pt" style:font-weight-asian="bold" style:text-scale="105%"/>
    </style:style>
    <style:style style:name="T876" style:family="text">
      <style:text-properties fo:color="#000009" style:font-name="Verdana" fo:font-size="7.5pt" fo:letter-spacing="-0.0075in" style:font-size-asian="7.5pt" style:text-scale="105%"/>
    </style:style>
    <style:style style:name="T877" style:family="text">
      <style:text-properties fo:color="#000009" style:font-name="Verdana" fo:font-size="7.5pt" fo:letter-spacing="-0.0028in" style:font-size-asian="7.5pt" style:text-scale="105%"/>
    </style:style>
    <style:style style:name="T878" style:family="text">
      <style:text-properties fo:color="#000009" style:font-name="Verdana" fo:font-size="7.5pt" fo:letter-spacing="-0.002in" style:font-size-asian="7.5pt" style:text-scale="105%"/>
    </style:style>
    <style:style style:name="T879" style:family="text">
      <style:text-properties style:font-name="Verdana" fo:font-size="7.5pt" fo:letter-spacing="-0.0098in" fo:font-weight="bold" style:font-size-asian="7.5pt" style:font-weight-asian="bold" style:text-scale="105%"/>
    </style:style>
    <style:style style:name="T880" style:family="text">
      <style:text-properties style:font-name="Verdana" fo:font-size="7.5pt" fo:letter-spacing="-0.0091in" fo:font-weight="bold" style:font-size-asian="7.5pt" style:font-weight-asian="bold" style:text-scale="105%"/>
    </style:style>
    <style:style style:name="T881" style:family="text">
      <style:text-properties style:font-name="Verdana" fo:font-size="7.5pt" fo:letter-spacing="0.0118in" fo:font-weight="bold" style:font-size-asian="7.5pt" style:font-weight-asian="bold"/>
    </style:style>
    <style:style style:name="T882" style:family="text">
      <style:text-properties style:font-name="Verdana" fo:font-size="7.5pt" fo:letter-spacing="0.0126in" fo:font-weight="bold" style:font-size-asian="7.5pt" style:font-weight-asian="bold"/>
    </style:style>
    <style:style style:name="T883" style:family="text">
      <style:text-properties fo:font-size="8pt" fo:letter-spacing="0.002in" fo:font-weight="bold" style:font-size-asian="8pt" style:font-weight-asian="bold"/>
    </style:style>
    <style:style style:name="T884" style:family="text">
      <style:text-properties fo:font-size="8pt" fo:letter-spacing="-0.002in" fo:font-weight="bold" style:font-size-asian="8pt" style:font-weight-asian="bold"/>
    </style:style>
    <style:style style:name="T885" style:family="text">
      <style:text-properties fo:font-size="8pt" fo:letter-spacing="-0.0016in" fo:font-weight="bold" style:font-size-asian="8pt" style:font-weight-asian="bold"/>
    </style:style>
    <style:style style:name="T886" style:family="text">
      <style:text-properties fo:font-size="8pt" fo:letter-spacing="0.0047in" fo:font-weight="bold" style:font-size-asian="8pt" style:font-weight-asian="bold"/>
    </style:style>
    <style:style style:name="T887" style:family="text">
      <style:text-properties fo:font-size="8pt" fo:letter-spacing="0.0016in" style:font-size-asian="8pt"/>
    </style:style>
    <style:style style:name="T888" style:family="text">
      <style:text-properties fo:font-size="8pt" fo:letter-spacing="-0.0028in" style:font-size-asian="8pt"/>
    </style:style>
    <style:style style:name="T889" style:family="text">
      <style:text-properties fo:font-size="8pt" fo:letter-spacing="0.0043in" style:font-size-asian="8pt"/>
    </style:style>
    <style:style style:name="T890" style:family="text">
      <style:text-properties fo:font-size="8pt" fo:letter-spacing="-0.0008in" style:font-size-asian="8pt"/>
    </style:style>
    <style:style style:name="T891" style:family="text">
      <style:text-properties fo:font-size="8pt" fo:letter-spacing="0.0555in" fo:font-weight="bold" style:font-size-asian="8pt" style:font-weight-asian="bold"/>
    </style:style>
    <style:style style:name="T892" style:family="text">
      <style:text-properties fo:font-size="8pt" fo:letter-spacing="0.0555in" style:font-size-asian="8pt"/>
    </style:style>
    <style:style style:name="T893" style:family="text">
      <style:text-properties fo:font-size="8pt" fo:letter-spacing="0.0091in" fo:font-weight="bold" style:font-size-asian="8pt" style:font-weight-asian="bold"/>
    </style:style>
    <style:style style:name="T894" style:family="text">
      <style:text-properties fo:font-size="8pt" fo:letter-spacing="0.0008in" style:font-size-asian="8pt"/>
    </style:style>
    <style:style style:name="T895" style:family="text">
      <style:text-properties fo:font-size="8pt" fo:letter-spacing="0.0252in" style:font-size-asian="8pt"/>
    </style:style>
    <style:style style:name="T896" style:family="text">
      <style:text-properties fo:font-size="8pt" fo:letter-spacing="0.0264in" style:font-size-asian="8pt"/>
    </style:style>
    <style:style style:name="T897" style:family="text">
      <style:text-properties fo:font-size="8pt" fo:letter-spacing="0.0063in" style:font-size-asian="8pt"/>
    </style:style>
    <style:style style:name="T898" style:family="text">
      <style:text-properties fo:font-size="8pt" fo:letter-spacing="0.0091in" style:font-size-asian="8pt"/>
    </style:style>
    <style:style style:name="T899" style:family="text">
      <style:text-properties fo:font-size="8pt" fo:letter-spacing="0.0098in" style:font-size-asian="8pt"/>
    </style:style>
    <style:style style:name="T900" style:family="text">
      <style:text-properties fo:font-size="8pt" fo:letter-spacing="0.0555in" style:font-size-asian="8pt" style:text-scale="150%"/>
    </style:style>
    <style:style style:name="T901" style:family="text">
      <style:text-properties fo:font-size="8pt" fo:letter-spacing="0.0264in" fo:font-weight="bold" style:font-size-asian="8pt" style:font-weight-asian="bold"/>
    </style:style>
    <style:style style:name="T902" style:family="text">
      <style:text-properties fo:font-size="8pt" fo:letter-spacing="0.0256in" style:font-size-asian="8pt"/>
    </style:style>
    <style:style style:name="T903" style:family="text">
      <style:text-properties fo:font-size="8pt" fo:letter-spacing="0.0043in" fo:font-weight="bold" style:font-size-asian="8pt" style:font-weight-asian="bold"/>
    </style:style>
    <style:style style:name="T904" style:family="text">
      <style:text-properties fo:font-size="8pt" fo:letter-spacing="0.0047in" style:font-size-asian="8pt"/>
    </style:style>
    <style:style style:name="T905" style:family="text">
      <style:text-properties fo:font-size="8pt" fo:letter-spacing="-0.0083in" fo:font-weight="bold" style:font-size-asian="8pt" style:font-weight-asian="bold"/>
    </style:style>
    <style:style style:name="T906" style:family="text">
      <style:text-properties fo:font-size="8pt" fo:letter-spacing="-0.0075in" fo:font-weight="bold" style:font-size-asian="8pt" style:font-weight-asian="bold"/>
    </style:style>
    <style:style style:name="T907" style:family="text">
      <style:text-properties fo:font-size="8pt" fo:letter-spacing="0.028in" fo:font-weight="bold" style:font-size-asian="8pt" style:font-weight-asian="bold"/>
    </style:style>
    <style:style style:name="T908" style:family="text">
      <style:text-properties fo:font-size="8pt" fo:letter-spacing="0.0016in" fo:font-weight="bold" style:font-size-asian="8pt" style:font-weight-asian="bold"/>
    </style:style>
    <style:style style:name="T909" style:family="text">
      <style:text-properties fo:font-size="8pt" fo:letter-spacing="0.0035in" style:font-size-asian="8pt"/>
    </style:style>
    <style:style style:name="T910" style:family="text">
      <style:text-properties fo:font-size="8pt" fo:letter-spacing="0.0028in" style:font-size-asian="8pt"/>
    </style:style>
    <style:style style:name="T911" style:family="text">
      <style:text-properties fo:font-size="8pt" fo:letter-spacing="0.0028in" fo:font-weight="bold" style:font-size-asian="8pt" style:font-weight-asian="bold"/>
    </style:style>
    <style:style style:name="T912" style:family="text">
      <style:text-properties fo:font-size="8pt" fo:letter-spacing="0.002in" style:font-size-asian="8pt"/>
    </style:style>
    <style:style style:name="T913" style:family="text">
      <style:text-properties fo:font-size="8pt" fo:letter-spacing="0.0161in" fo:font-weight="bold" style:font-size-asian="8pt" style:font-weight-asian="bold"/>
    </style:style>
    <style:style style:name="T914" style:family="text">
      <style:text-properties fo:font-size="8pt" fo:letter-spacing="0.0102in" style:font-size-asian="8pt"/>
    </style:style>
    <style:style style:name="T915" style:family="text">
      <style:text-properties fo:font-size="8pt" fo:letter-spacing="-0.0071in" fo:font-weight="bold" style:font-size-asian="8pt" style:font-weight-asian="bold"/>
    </style:style>
    <style:style style:name="T916" style:family="text">
      <style:text-properties fo:font-size="8pt" fo:letter-spacing="-0.0028in" fo:font-weight="bold" style:font-size-asian="8pt" style:font-weight-asian="bold"/>
    </style:style>
    <style:style style:name="T917" style:family="text">
      <style:text-properties fo:font-size="8pt" fo:letter-spacing="-0.0047in" fo:font-weight="bold" style:font-size-asian="8pt" style:font-weight-asian="bold"/>
    </style:style>
    <style:style style:name="T918" style:family="text">
      <style:text-properties fo:font-size="8pt" fo:letter-spacing="-0.0075in" style:font-size-asian="8pt"/>
    </style:style>
    <style:style style:name="T919" style:family="text">
      <style:text-properties fo:font-size="8pt" fo:letter-spacing="-0.0098in" style:font-size-asian="8pt"/>
    </style:style>
    <style:style style:name="T920" style:family="text">
      <style:text-properties fo:font-size="8pt" fo:letter-spacing="-0.0146in" style:font-size-asian="8pt"/>
    </style:style>
    <style:style style:name="T921" style:family="text">
      <style:text-properties fo:font-size="8pt" fo:letter-spacing="-0.0083in" style:font-size-asian="8pt"/>
    </style:style>
    <style:style style:name="T922" style:family="text">
      <style:text-properties fo:font-size="8pt" fo:letter-spacing="0.0217in" style:font-size-asian="8pt"/>
    </style:style>
    <style:style style:name="T923" style:family="text">
      <style:text-properties fo:font-size="8pt" fo:letter-spacing="0.022in" style:font-size-asian="8pt"/>
    </style:style>
    <style:style style:name="T924" style:family="text">
      <style:text-properties fo:font-size="8pt" fo:letter-spacing="0.0236in" style:font-size-asian="8pt"/>
    </style:style>
    <style:style style:name="T925" style:family="text">
      <style:text-properties fo:font-size="8pt" fo:letter-spacing="0.0035in" fo:font-weight="bold" style:font-size-asian="8pt" style:font-weight-asian="bold"/>
    </style:style>
    <style:style style:name="T926" style:family="text">
      <style:text-properties fo:font-size="8pt" fo:letter-spacing="0.0075in" style:font-size-asian="8pt"/>
    </style:style>
    <style:style style:name="T927" style:family="text">
      <style:text-properties fo:font-size="8pt" fo:letter-spacing="0.0055in" style:font-size-asian="8pt"/>
    </style:style>
    <style:style style:name="T928" style:family="text">
      <style:text-properties fo:font-size="8pt" fo:letter-spacing="-0.0008in" fo:font-weight="bold" style:font-size-asian="8pt" style:font-weight-asian="bold"/>
    </style:style>
    <style:style style:name="T929" style:family="text">
      <style:text-properties fo:font-size="8pt" fo:letter-spacing="0.011in" fo:font-weight="bold" style:font-size-asian="8pt" style:font-weight-asian="bold"/>
    </style:style>
    <style:style style:name="T930" style:family="text">
      <style:text-properties fo:color="#000009" fo:font-size="8pt" fo:font-weight="bold" style:font-size-asian="8pt" style:font-weight-asian="bold"/>
    </style:style>
    <style:style style:name="T931" style:family="text">
      <style:text-properties fo:font-size="8pt" fo:letter-spacing="0.0063in" fo:font-weight="bold" style:font-size-asian="8pt" style:font-weight-asian="bold"/>
    </style:style>
    <style:style style:name="T932" style:family="text">
      <style:text-properties fo:font-size="8pt" fo:font-weight="bold" style:font-size-asian="8pt" style:font-weight-asian="bold" style:text-scale="105%"/>
    </style:style>
    <style:style style:name="T933" style:family="text">
      <style:text-properties fo:font-size="8pt" fo:letter-spacing="-0.0016in" fo:font-weight="bold" style:font-size-asian="8pt" style:font-weight-asian="bold" style:text-scale="105%"/>
    </style:style>
    <style:style style:name="T934" style:family="text">
      <style:text-properties fo:font-size="8pt" fo:letter-spacing="-0.0055in" fo:font-weight="bold" style:font-size-asian="8pt" style:font-weight-asian="bold" style:text-scale="105%"/>
    </style:style>
    <style:style style:name="T935" style:family="text">
      <style:text-properties fo:font-size="8pt" fo:letter-spacing="-0.0016in" style:font-size-asian="8pt" style:text-scale="105%"/>
    </style:style>
    <style:style style:name="T936" style:family="text">
      <style:text-properties fo:font-size="8pt" fo:letter-spacing="-0.0063in" style:font-size-asian="8pt" style:text-scale="105%"/>
    </style:style>
    <style:style style:name="T937" style:family="text">
      <style:text-properties fo:font-size="8pt" fo:letter-spacing="0.0118in" fo:font-weight="bold" style:font-size-asian="8pt" style:font-weight-asian="bold" style:text-scale="105%"/>
    </style:style>
    <style:style style:name="T938" style:family="text">
      <style:text-properties fo:font-size="8pt" style:font-size-asian="8pt" style:text-scale="105%"/>
    </style:style>
    <style:style style:name="T939" style:family="text">
      <style:text-properties fo:font-size="8pt" fo:letter-spacing="0.0118in" style:font-size-asian="8pt" style:text-scale="105%"/>
    </style:style>
    <style:style style:name="T940" style:family="text">
      <style:text-properties fo:font-size="8pt" fo:letter-spacing="0.0146in" style:font-size-asian="8pt" style:text-scale="105%"/>
    </style:style>
    <style:style style:name="T941" style:family="text">
      <style:text-properties fo:font-size="8pt" fo:letter-spacing="0.0126in" style:font-size-asian="8pt" style:text-scale="105%"/>
    </style:style>
    <style:style style:name="T942" style:family="text">
      <style:text-properties fo:font-size="8pt" fo:letter-spacing="-0.0055in" style:font-size-asian="8pt" style:text-scale="105%"/>
    </style:style>
    <style:style style:name="T943" style:family="text">
      <style:text-properties fo:font-size="8pt" fo:letter-spacing="-0.0035in" style:font-size-asian="8pt" style:text-scale="105%"/>
    </style:style>
    <style:style style:name="T944" style:family="text">
      <style:text-properties fo:font-size="8pt" fo:letter-spacing="-0.0126in" style:font-size-asian="8pt"/>
    </style:style>
    <style:style style:name="T945" style:family="text">
      <style:text-properties fo:font-size="8pt" fo:letter-spacing="-0.0083in" style:font-size-asian="8pt" style:text-scale="105%"/>
    </style:style>
    <style:style style:name="T946" style:family="text">
      <style:text-properties fo:font-size="8pt" fo:letter-spacing="-0.0075in" style:font-size-asian="8pt" style:text-scale="105%"/>
    </style:style>
    <style:style style:name="T947" style:family="text">
      <style:text-properties fo:font-size="8pt" fo:letter-spacing="-0.002in" fo:font-weight="bold" style:font-size-asian="8pt" style:font-weight-asian="bold" style:text-scale="105%"/>
    </style:style>
    <style:style style:name="T948" style:family="text">
      <style:text-properties fo:font-size="8pt" fo:letter-spacing="-0.002in" style:font-size-asian="8pt" style:text-scale="105%"/>
    </style:style>
    <style:style style:name="T949" style:family="text">
      <style:text-properties fo:font-size="8pt" fo:letter-spacing="-0.0028in" style:font-size-asian="8pt" style:text-scale="105%"/>
    </style:style>
    <style:style style:name="T950" style:family="text">
      <style:text-properties fo:font-size="8pt" fo:letter-spacing="-0.0028in" fo:font-weight="bold" style:font-size-asian="8pt" style:font-weight-asian="bold" style:text-scale="105%"/>
    </style:style>
    <style:style style:name="T951" style:family="text">
      <style:text-properties fo:font-size="8pt" fo:letter-spacing="-0.0047in" style:font-size-asian="8pt" style:text-scale="105%"/>
    </style:style>
    <style:style style:name="T952" style:family="text">
      <style:text-properties fo:color="#40586f" style:text-position="42% 100%" style:font-name="Lato Black" fo:font-size="6pt" fo:font-weight="bold" style:font-size-asian="6pt" style:font-weight-asian="bold" style:text-scale="105%"/>
    </style:style>
    <style:style style:name="T953" style:family="text">
      <style:text-properties fo:font-size="8pt" fo:letter-spacing="0.0228in" style:font-size-asian="8pt"/>
    </style:style>
    <style:style style:name="T954" style:family="text">
      <style:text-properties fo:font-size="8pt" fo:letter-spacing="0.0555in" style:font-size-asian="8pt" style:text-scale="105%"/>
    </style:style>
    <style:style style:name="T955" style:family="text">
      <style:text-properties fo:font-size="8pt" fo:letter-spacing="-0.0075in" fo:font-weight="bold" style:font-size-asian="8pt" style:font-weight-asian="bold" style:text-scale="105%"/>
    </style:style>
    <style:style style:name="T956" style:family="text">
      <style:text-properties fo:font-size="8pt" fo:letter-spacing="-0.0063in" fo:font-weight="bold" style:font-size-asian="8pt" style:font-weight-asian="bold"/>
    </style:style>
    <style:style style:name="T957" style:family="text">
      <style:text-properties fo:font-size="8pt" fo:letter-spacing="0.0154in" fo:font-weight="bold" style:font-size-asian="8pt" style:font-weight-asian="bold"/>
    </style:style>
    <style:style style:name="T958" style:family="text">
      <style:text-properties fo:color="#000009" fo:font-size="8pt" fo:letter-spacing="-0.0016in" fo:font-weight="bold" style:font-size-asian="8pt" style:font-weight-asian="bold" style:text-scale="105%"/>
    </style:style>
    <style:style style:name="T959" style:family="text">
      <style:text-properties fo:color="#231f20" style:font-name="Source Sans Pro" fo:letter-spacing="-0.0028in"/>
    </style:style>
    <style:style style:name="T960" style:family="text">
      <style:text-properties fo:color="#231f20" style:font-name="Source Sans Pro" fo:font-size="11pt" style:font-size-asian="11pt"/>
    </style:style>
    <style:style style:name="T961" style:family="text">
      <style:text-properties fo:color="#231f20" style:font-name="Source Sans Pro" fo:font-size="11pt" fo:letter-spacing="-0.0035in" style:font-size-asian="11pt"/>
    </style:style>
    <style:style style:name="T962" style:family="text">
      <style:text-properties fo:color="#231f20" style:font-name="Source Sans Pro" fo:font-size="11pt" fo:letter-spacing="-0.0043in" style:font-size-asian="11pt"/>
    </style:style>
    <style:style style:name="T963" style:family="text">
      <style:text-properties fo:color="#231f20" style:font-name="Source Sans Pro" fo:font-size="11pt" fo:letter-spacing="-0.0016in" style:font-size-asian="11pt"/>
    </style:style>
    <style:style style:name="T964" style:family="text">
      <style:text-properties fo:color="#231f20" style:font-name="Source Sans Pro" fo:font-size="11pt" fo:letter-spacing="-0.0047in" style:font-size-asian="11pt"/>
    </style:style>
    <style:style style:name="T965" style:family="text">
      <style:text-properties fo:color="#231f20" style:font-name="Source Sans Pro" fo:font-size="11pt" fo:letter-spacing="-0.0055in" style:font-size-asian="11pt"/>
    </style:style>
    <style:style style:name="T966" style:family="text">
      <style:text-properties fo:color="#231f20" style:font-name="Source Sans Pro" fo:font-size="11pt" fo:letter-spacing="-0.002in" style:font-size-asian="11pt"/>
    </style:style>
    <style:style style:name="T967" style:family="text">
      <style:text-properties fo:color="#231f20" style:font-name="Source Sans Pro" fo:font-size="11pt" fo:font-weight="bold" style:font-size-asian="11pt" style:font-weight-asian="bold"/>
    </style:style>
    <style:style style:name="T968" style:family="text">
      <style:text-properties fo:color="#231f20" style:font-name="Source Sans Pro" fo:font-size="11pt" fo:letter-spacing="-0.0035in" fo:font-weight="bold" style:font-size-asian="11pt" style:font-weight-asian="bold"/>
    </style:style>
    <style:style style:name="T969" style:family="text">
      <style:text-properties fo:color="#231f20" style:font-name="Source Sans Pro" fo:font-size="11pt" fo:letter-spacing="-0.0028in" fo:font-weight="bold" style:font-size-asian="11pt" style:font-weight-asian="bold"/>
    </style:style>
    <style:style style:name="T970" style:family="text">
      <style:text-properties fo:color="#231f20" style:font-name="Source Sans Pro" fo:font-size="11pt" fo:letter-spacing="-0.0016in" fo:font-weight="bold" style:font-size-asian="11pt" style:font-weight-asian="bold"/>
    </style:style>
    <style:style style:name="T971" style:family="text">
      <style:text-properties fo:color="#231f20" style:font-name="Source Sans Pro" fo:font-size="11pt" fo:letter-spacing="-0.0008in" fo:font-weight="bold" style:font-size-asian="11pt" style:font-weight-asian="bold"/>
    </style:style>
    <style:style style:name="T972" style:family="text">
      <style:text-properties fo:color="#231f20" style:font-name="Source Sans Pro" fo:font-size="11pt" fo:letter-spacing="-0.0075in" fo:font-weight="bold" style:font-size-asian="11pt" style:font-weight-asian="bold"/>
    </style:style>
    <style:style style:name="T973" style:family="text">
      <style:text-properties fo:font-size="7pt" fo:letter-spacing="0.0193in" style:font-size-asian="7pt"/>
    </style:style>
    <style:style style:name="T974" style:family="text">
      <style:text-properties fo:font-size="7pt" fo:letter-spacing="0.0209in" style:font-size-asian="7pt"/>
    </style:style>
    <style:style style:name="T975" style:family="text">
      <style:text-properties fo:font-size="7pt" fo:letter-spacing="0.0201in" style:font-size-asian="7pt"/>
    </style:style>
    <style:style style:name="T976" style:family="text">
      <style:text-properties fo:font-size="7pt" fo:letter-spacing="0.028in" style:font-size-asian="7pt"/>
    </style:style>
    <style:style style:name="T977" style:family="text">
      <style:text-properties fo:font-size="7pt" fo:letter-spacing="0.022in" style:font-size-asian="7pt"/>
    </style:style>
    <style:style style:name="T978" style:family="text">
      <style:text-properties fo:font-size="7pt" fo:letter-spacing="0.0217in" style:font-size-asian="7pt"/>
    </style:style>
    <style:style style:name="T979" style:family="text">
      <style:text-properties fo:font-size="7pt" fo:letter-spacing="0.0244in" style:font-size-asian="7pt"/>
    </style:style>
    <style:style style:name="T980" style:family="text">
      <style:text-properties style:font-name="Times New Roman" fo:font-size="7pt" fo:letter-spacing="0.0555in" style:font-size-asian="7pt"/>
    </style:style>
    <style:style style:name="T981" style:family="text">
      <style:text-properties fo:font-size="7pt" fo:letter-spacing="0.0016in" style:font-size-asian="7pt"/>
    </style:style>
    <style:style style:name="T982" style:family="text">
      <style:text-properties fo:font-size="7pt" fo:letter-spacing="0.002in" style:font-size-asian="7pt"/>
    </style:style>
    <style:style style:name="T983" style:family="text">
      <style:text-properties fo:font-size="7pt" fo:letter-spacing="0.0028in" style:font-size-asian="7pt"/>
    </style:style>
    <style:style style:name="T984" style:family="text">
      <style:text-properties fo:font-size="7pt" fo:letter-spacing="0.0035in" fo:font-weight="bold" style:font-size-asian="7pt" style:font-weight-asian="bold"/>
    </style:style>
    <style:style style:name="T985" style:family="text">
      <style:text-properties fo:font-size="7pt" fo:letter-spacing="0.0047in" style:font-size-asian="7pt"/>
    </style:style>
    <style:style style:name="T986" style:family="text">
      <style:text-properties fo:font-size="7pt" fo:letter-spacing="0.0043in" style:font-size-asian="7pt"/>
    </style:style>
    <style:style style:name="T987" style:family="text">
      <style:text-properties fo:font-size="7pt" fo:letter-spacing="0.0035in" style:font-size-asian="7pt"/>
    </style:style>
    <style:style style:name="T988" style:family="text">
      <style:text-properties fo:font-size="7pt" fo:letter-spacing="0.0043in" fo:font-weight="bold" style:font-size-asian="7pt" style:font-weight-asian="bold"/>
    </style:style>
    <style:style style:name="T989" style:family="text">
      <style:text-properties fo:font-size="7pt" fo:letter-spacing="0.011in" fo:font-weight="bold" style:font-size-asian="7pt" style:font-weight-asian="bold"/>
    </style:style>
    <style:style style:name="T990" style:family="text">
      <style:text-properties fo:font-size="7pt" fo:letter-spacing="0.0118in" style:font-size-asian="7pt"/>
    </style:style>
    <style:style style:name="T991" style:family="text">
      <style:text-properties fo:font-size="7pt" fo:letter-spacing="0.0102in" style:font-size-asian="7pt"/>
    </style:style>
    <style:style style:name="T992" style:family="text">
      <style:text-properties fo:font-size="7pt" fo:letter-spacing="0.011in" style:font-size-asian="7pt"/>
    </style:style>
    <style:style style:name="T993" style:family="text">
      <style:text-properties fo:font-size="7pt" fo:letter-spacing="0.0555in" style:font-size-asian="7pt"/>
    </style:style>
    <style:style style:name="T994" style:family="text">
      <style:text-properties fo:font-size="7pt" fo:letter-spacing="0.0047in" fo:font-weight="bold" style:font-size-asian="7pt" style:font-weight-asian="bold"/>
    </style:style>
    <style:style style:name="T995" style:family="text">
      <style:text-properties fo:font-size="7pt" fo:letter-spacing="0.0028in" fo:font-weight="bold" style:font-size-asian="7pt" style:font-weight-asian="bold"/>
    </style:style>
    <style:style style:name="T996" style:family="text">
      <style:text-properties fo:font-size="7pt" fo:letter-spacing="0.0555in" fo:font-weight="bold" style:font-size-asian="7pt" style:font-weight-asian="bold"/>
    </style:style>
    <style:style style:name="T997" style:family="text">
      <style:text-properties fo:font-size="7pt" fo:letter-spacing="0.0016in" fo:font-weight="bold" style:font-size-asian="7pt" style:font-weight-asian="bold"/>
    </style:style>
    <style:style style:name="T998" style:family="text">
      <style:text-properties fo:font-size="7pt" fo:letter-spacing="0.0008in" style:font-size-asian="7pt"/>
    </style:style>
    <style:style style:name="T999" style:family="text">
      <style:text-properties fo:color="#080808" fo:font-size="7pt" fo:font-weight="bold" style:font-size-asian="7pt" style:font-weight-asian="bold"/>
    </style:style>
    <style:style style:name="T1000" style:family="text">
      <style:text-properties fo:color="#080808" fo:font-size="7pt" style:font-size-asian="7pt"/>
    </style:style>
    <style:style style:name="T1001" style:family="text">
      <style:text-properties fo:color="#343434" fo:font-size="7pt" style:font-size-asian="7pt"/>
    </style:style>
    <style:style style:name="T1002" style:family="text">
      <style:text-properties fo:color="#343434" fo:font-size="7pt" fo:letter-spacing="-0.0055in" style:font-size-asian="7pt"/>
    </style:style>
    <style:style style:name="T1003" style:family="text">
      <style:text-properties fo:color="#080808" fo:font-size="7pt" fo:letter-spacing="0.028in" fo:font-weight="bold" style:font-size-asian="7pt" style:font-weight-asian="bold"/>
    </style:style>
    <style:style style:name="T1004" style:family="text">
      <style:text-properties fo:color="#080808" fo:font-size="7pt" fo:letter-spacing="-0.0016in" fo:font-weight="bold" style:font-size-asian="7pt" style:font-weight-asian="bold"/>
    </style:style>
    <style:style style:name="T1005" style:family="text">
      <style:text-properties fo:color="#080808" fo:font-size="7pt" fo:letter-spacing="-0.0008in" fo:font-weight="bold" style:font-size-asian="7pt" style:font-weight-asian="bold"/>
    </style:style>
    <style:style style:name="T1006" style:family="text">
      <style:text-properties fo:color="#080808" fo:font-size="7pt" fo:letter-spacing="-0.0028in" fo:font-weight="bold" style:font-size-asian="7pt" style:font-weight-asian="bold"/>
    </style:style>
    <style:style style:name="T1007" style:family="text">
      <style:text-properties fo:color="#343434" fo:font-size="7pt" fo:letter-spacing="-0.0063in" style:font-size-asian="7pt"/>
    </style:style>
    <style:style style:name="T1008" style:family="text">
      <style:text-properties fo:color="#080808" fo:font-size="7pt" fo:letter-spacing="0.028in" style:font-size-asian="7pt"/>
    </style:style>
    <style:style style:name="T1009" style:family="text">
      <style:text-properties fo:color="#343434" fo:font-size="7pt" fo:font-weight="bold" style:font-size-asian="7pt" style:font-weight-asian="bold"/>
    </style:style>
    <style:style style:name="T1010" style:family="text">
      <style:text-properties fo:color="#080808" fo:font-size="7pt" fo:letter-spacing="-0.0016in" style:font-size-asian="7pt"/>
    </style:style>
    <style:style style:name="T1011" style:family="text">
      <style:text-properties fo:color="#080808" fo:font-size="7pt" fo:letter-spacing="0.0063in" fo:font-weight="bold" style:font-size-asian="7pt" style:font-weight-asian="bold"/>
    </style:style>
    <style:style style:name="T1012" style:family="text">
      <style:text-properties fo:color="#080808" fo:font-size="7pt" fo:letter-spacing="0.0193in" fo:font-weight="bold" style:font-size-asian="7pt" style:font-weight-asian="bold"/>
    </style:style>
    <style:style style:name="T1013" style:family="text">
      <style:text-properties fo:color="#1a1a1a" fo:font-size="7pt" style:font-size-asian="7pt"/>
    </style:style>
    <style:style style:name="T1014" style:family="text">
      <style:text-properties fo:color="#1a1a1a" fo:font-size="7pt" fo:letter-spacing="0.0161in" style:font-size-asian="7pt"/>
    </style:style>
    <style:style style:name="T1015" style:family="text">
      <style:text-properties fo:color="#080808" fo:font-size="7pt" fo:letter-spacing="0.0098in" style:font-size-asian="7pt"/>
    </style:style>
    <style:style style:name="T1016" style:family="text">
      <style:text-properties fo:color="#080808" fo:font-size="7pt" fo:letter-spacing="0.0126in" style:font-size-asian="7pt"/>
    </style:style>
    <style:style style:name="T1017" style:family="text">
      <style:text-properties fo:color="#080808" fo:font-size="7pt" fo:letter-spacing="0.011in" style:font-size-asian="7pt"/>
    </style:style>
    <style:style style:name="T1018" style:family="text">
      <style:text-properties fo:color="#080808" fo:font-size="7pt" fo:letter-spacing="0.0091in" style:font-size-asian="7pt"/>
    </style:style>
    <style:style style:name="T1019" style:family="text">
      <style:text-properties fo:color="#080808" fo:font-size="7pt" fo:letter-spacing="0.0063in" style:font-size-asian="7pt"/>
    </style:style>
    <style:style style:name="T1020" style:family="text">
      <style:text-properties fo:color="#1a1a1a" fo:font-size="7pt" fo:letter-spacing="0.028in" style:font-size-asian="7pt"/>
    </style:style>
    <style:style style:name="T1021" style:family="text">
      <style:text-properties fo:color="#343434" fo:font-size="7pt" fo:letter-spacing="0.011in" fo:font-weight="bold" style:font-size-asian="7pt" style:font-weight-asian="bold"/>
    </style:style>
    <style:style style:name="T1022" style:family="text">
      <style:text-properties fo:color="#080808" fo:font-size="7pt" fo:letter-spacing="0.0035in" fo:font-weight="bold" style:font-size-asian="7pt" style:font-weight-asian="bold"/>
    </style:style>
    <style:style style:name="T1023" style:family="text">
      <style:text-properties fo:color="#080808" fo:font-size="7pt" fo:letter-spacing="0.0071in" style:font-size-asian="7pt"/>
    </style:style>
    <style:style style:name="T1024" style:family="text">
      <style:text-properties fo:color="#080808" fo:font-size="7pt" fo:letter-spacing="0.002in" style:font-size-asian="7pt"/>
    </style:style>
    <style:style style:name="T1025" style:family="text">
      <style:text-properties fo:color="#080808" fo:font-size="7pt" fo:letter-spacing="0.0055in" style:font-size-asian="7pt"/>
    </style:style>
    <style:style style:name="T1026" style:family="text">
      <style:text-properties fo:color="#080808" fo:font-size="7pt" fo:letter-spacing="0.0102in" style:font-size-asian="7pt"/>
    </style:style>
    <style:style style:name="T1027" style:family="text">
      <style:text-properties fo:color="#343434" fo:font-size="7pt" fo:letter-spacing="-0.0071in" style:font-size-asian="7pt"/>
    </style:style>
    <style:style style:name="T1028" style:family="text">
      <style:text-properties fo:color="#080808" fo:font-size="7pt" fo:letter-spacing="-0.002in" fo:font-weight="bold" style:font-size-asian="7pt" style:font-weight-asian="bold"/>
    </style:style>
    <style:style style:name="T1029" style:family="text">
      <style:text-properties fo:color="#343434" fo:font-size="7pt" fo:letter-spacing="-0.0028in" style:font-size-asian="7pt"/>
    </style:style>
    <style:style style:name="T1030" style:family="text">
      <style:text-properties fo:color="#484848" fo:font-size="7pt" fo:font-weight="bold" style:font-size-asian="7pt" style:font-weight-asian="bold"/>
    </style:style>
    <style:style style:name="T1031" style:family="text">
      <style:text-properties fo:color="#080808" fo:font-size="7pt" fo:letter-spacing="0.0075in" style:font-size-asian="7pt"/>
    </style:style>
    <style:style style:name="T1032" style:family="text">
      <style:text-properties fo:color="#080808" fo:font-size="7pt" fo:letter-spacing="0.0047in" style:font-size-asian="7pt"/>
    </style:style>
    <style:style style:name="T1033" style:family="text">
      <style:text-properties fo:color="#080808" fo:font-size="7pt" fo:letter-spacing="0.0118in" style:font-size-asian="7pt"/>
    </style:style>
    <style:style style:name="T1034" style:family="text">
      <style:text-properties fo:color="#080808" fo:font-size="7pt" fo:letter-spacing="0.0118in" fo:font-weight="bold" style:font-size-asian="7pt" style:font-weight-asian="bold"/>
    </style:style>
    <style:style style:name="T1035" style:family="text">
      <style:text-properties fo:color="#484848" fo:font-size="7pt" style:font-size-asian="7pt"/>
    </style:style>
    <style:style style:name="T1036" style:family="text">
      <style:text-properties fo:color="#080808" fo:font-size="7pt" fo:letter-spacing="0.0043in" style:font-size-asian="7pt"/>
    </style:style>
    <style:style style:name="T1037" style:family="text">
      <style:text-properties fo:color="#080808" fo:font-size="7pt" fo:letter-spacing="0.0035in" style:font-size-asian="7pt"/>
    </style:style>
    <style:style style:name="T1038" style:family="text">
      <style:text-properties fo:color="#080808" fo:font-size="7pt" fo:letter-spacing="0.0008in" style:font-size-asian="7pt"/>
    </style:style>
    <style:style style:name="T1039" style:family="text">
      <style:text-properties fo:color="#080808" fo:font-size="7pt" fo:letter-spacing="0.0217in" fo:font-weight="bold" style:font-size-asian="7pt" style:font-weight-asian="bold"/>
    </style:style>
    <style:style style:name="T1040" style:family="text">
      <style:text-properties fo:color="#080808" fo:font-size="7pt" fo:letter-spacing="0.0075in" fo:font-weight="bold" style:font-size-asian="7pt" style:font-weight-asian="bold"/>
    </style:style>
    <style:style style:name="T1041" style:family="text">
      <style:text-properties fo:color="#080808" fo:font-size="7pt" fo:letter-spacing="0.0299in" fo:font-weight="bold" style:font-size-asian="7pt" style:font-weight-asian="bold"/>
    </style:style>
    <style:style style:name="T1042" style:family="text">
      <style:text-properties fo:color="#080808" fo:font-size="7pt" fo:letter-spacing="0.0098in" fo:font-weight="bold" style:font-size-asian="7pt" style:font-weight-asian="bold"/>
    </style:style>
    <style:style style:name="T1043" style:family="text">
      <style:text-properties fo:color="#080808" fo:font-size="7pt" fo:letter-spacing="0.011in" fo:font-weight="bold" style:font-size-asian="7pt" style:font-weight-asian="bold"/>
    </style:style>
    <style:style style:name="T1044" style:family="text">
      <style:text-properties fo:color="#080808" fo:font-size="7pt" fo:letter-spacing="0.0165in" fo:font-weight="bold" style:font-size-asian="7pt" style:font-weight-asian="bold"/>
    </style:style>
    <style:style style:name="T1045" style:family="text">
      <style:text-properties fo:color="#424242" fo:font-size="7pt" fo:font-weight="bold" style:font-size-asian="7pt" style:font-weight-asian="bold"/>
    </style:style>
    <style:style style:name="T1046" style:family="text">
      <style:text-properties fo:color="#080808" fo:font-size="7pt" fo:letter-spacing="0.0146in" style:font-size-asian="7pt"/>
    </style:style>
    <style:style style:name="T1047" style:family="text">
      <style:text-properties fo:color="#545454" fo:font-size="7pt" style:font-size-asian="7pt"/>
    </style:style>
    <style:style style:name="T1048" style:family="text">
      <style:text-properties fo:color="#424242" fo:font-size="7pt" style:font-size-asian="7pt"/>
    </style:style>
    <style:style style:name="T1049" style:family="text">
      <style:text-properties fo:color="#080808" fo:font-size="7pt" fo:letter-spacing="0.0091in" fo:font-weight="bold" style:font-size-asian="7pt" style:font-weight-asian="bold"/>
    </style:style>
    <style:style style:name="T1050" style:family="text">
      <style:text-properties fo:color="#080808" fo:font-size="7pt" fo:letter-spacing="0.0173in" style:font-size-asian="7pt"/>
    </style:style>
    <style:style style:name="T1051" style:family="text">
      <style:text-properties fo:color="#080808" fo:font-size="7pt" fo:letter-spacing="0.0161in" style:font-size-asian="7pt"/>
    </style:style>
    <style:style style:name="T1052" style:family="text">
      <style:text-properties fo:color="#080808" fo:font-size="7pt" fo:letter-spacing="0.0154in" style:font-size-asian="7pt"/>
    </style:style>
    <style:style style:name="T1053" style:family="text">
      <style:text-properties fo:color="#080808" fo:font-size="7pt" fo:letter-spacing="0.0134in" style:font-size-asian="7pt"/>
    </style:style>
    <style:style style:name="T1054" style:family="text">
      <style:text-properties fo:color="#080808" fo:font-size="7pt" fo:letter-spacing="0.0154in" fo:font-weight="bold" style:font-size-asian="7pt" style:font-weight-asian="bold"/>
    </style:style>
    <style:style style:name="T1055" style:family="text">
      <style:text-properties fo:color="#080808" fo:font-size="7pt" fo:letter-spacing="0.0083in" style:font-size-asian="7pt"/>
    </style:style>
    <style:style style:name="T1056" style:family="text">
      <style:text-properties fo:color="#333333" fo:font-size="7pt" style:font-size-asian="7pt"/>
    </style:style>
    <style:style style:name="T1057" style:family="text">
      <style:text-properties fo:color="#080808" fo:font-size="7pt" fo:letter-spacing="0.0181in" fo:font-weight="bold" style:font-size-asian="7pt" style:font-weight-asian="bold"/>
    </style:style>
    <style:style style:name="T1058" style:family="text">
      <style:text-properties fo:color="#333333" fo:font-size="7pt" fo:letter-spacing="-0.0028in" style:font-size-asian="7pt"/>
    </style:style>
    <style:style style:name="T1059" style:family="text">
      <style:text-properties fo:color="#080808" fo:font-size="7pt" fo:letter-spacing="0.0016in" style:font-size-asian="7pt"/>
    </style:style>
    <style:style style:name="T1060" style:family="text">
      <style:text-properties fo:color="#333333" fo:font-size="7pt" fo:font-weight="bold" style:font-size-asian="7pt" style:font-weight-asian="bold"/>
    </style:style>
    <style:style style:name="T1061" style:family="text">
      <style:text-properties fo:color="#333333" fo:font-size="7pt" fo:letter-spacing="0.028in" fo:font-weight="bold" style:font-size-asian="7pt" style:font-weight-asian="bold"/>
    </style:style>
    <style:style style:name="T1062" style:family="text">
      <style:text-properties fo:color="#080808" fo:font-size="7pt" fo:letter-spacing="0.0457in" style:font-size-asian="7pt"/>
    </style:style>
    <style:style style:name="T1063" style:family="text">
      <style:text-properties fo:color="#080808" fo:font-size="7pt" fo:letter-spacing="0.0209in" style:font-size-asian="7pt"/>
    </style:style>
    <style:style style:name="T1064" style:family="text">
      <style:text-properties fo:color="#080808" fo:font-size="7pt" fo:letter-spacing="0.0201in" fo:font-weight="bold" style:font-size-asian="7pt" style:font-weight-asian="bold"/>
    </style:style>
    <style:style style:name="T1065" style:family="text">
      <style:text-properties fo:color="#1a1a1a" fo:font-size="7pt" fo:letter-spacing="0.0173in" style:font-size-asian="7pt"/>
    </style:style>
    <style:style style:name="T1066" style:family="text">
      <style:text-properties fo:color="#080808" fo:font-size="7pt" fo:letter-spacing="0.0398in" style:font-size-asian="7pt"/>
    </style:style>
    <style:style style:name="T1067" style:family="text">
      <style:text-properties fo:color="#080808" fo:font-size="7pt" fo:letter-spacing="0.0138in" style:font-size-asian="7pt"/>
    </style:style>
    <style:style style:name="T1068" style:family="text">
      <style:text-properties fo:color="#444444" fo:font-size="7pt" style:font-size-asian="7pt"/>
    </style:style>
    <style:style style:name="T1069" style:family="text">
      <style:text-properties fo:color="#444444" fo:font-size="7pt" fo:letter-spacing="0.028in" style:font-size-asian="7pt"/>
    </style:style>
    <style:style style:name="T1070" style:family="text">
      <style:text-properties fo:color="#444444" fo:font-size="7pt" fo:font-weight="bold" style:font-size-asian="7pt" style:font-weight-asian="bold"/>
    </style:style>
    <style:style style:name="T1071" style:family="text">
      <style:text-properties fo:color="#333333" fo:font-size="7pt" fo:letter-spacing="0.028in" style:font-size-asian="7pt"/>
    </style:style>
    <style:style style:name="T1072" style:family="text">
      <style:text-properties fo:color="#343434" fo:font-size="7pt" fo:letter-spacing="-0.0035in" style:font-size-asian="7pt"/>
    </style:style>
    <style:style style:name="T1073" style:family="text">
      <style:text-properties fo:color="#080808" fo:font-size="7pt" fo:letter-spacing="0.0236in" fo:font-weight="bold" style:font-size-asian="7pt" style:font-weight-asian="bold"/>
    </style:style>
    <style:style style:name="T1074" style:family="text">
      <style:text-properties fo:color="#1c1c1c" fo:font-size="7pt" style:font-size-asian="7pt"/>
    </style:style>
    <style:style style:name="T1075" style:family="text">
      <style:text-properties fo:color="#1c1c1c" fo:font-size="7pt" fo:letter-spacing="0.028in" style:font-size-asian="7pt"/>
    </style:style>
    <style:style style:name="T1076" style:family="text">
      <style:text-properties fo:color="#1c1c1c" fo:font-size="7pt" fo:letter-spacing="0.0173in" style:font-size-asian="7pt"/>
    </style:style>
    <style:style style:name="T1077" style:family="text">
      <style:text-properties fo:color="#080808" fo:font-size="7pt" fo:letter-spacing="0.0252in" fo:font-weight="bold" style:font-size-asian="7pt" style:font-weight-asian="bold"/>
    </style:style>
    <style:style style:name="T1078" style:family="text">
      <style:text-properties fo:color="#080808" fo:font-size="7pt" fo:letter-spacing="0.0189in" fo:font-weight="bold" style:font-size-asian="7pt" style:font-weight-asian="bold"/>
    </style:style>
    <style:style style:name="T1079" style:family="text">
      <style:text-properties fo:color="#080808" fo:font-size="7pt" fo:letter-spacing="0.0161in" fo:font-weight="bold" style:font-size-asian="7pt" style:font-weight-asian="bold"/>
    </style:style>
    <style:style style:name="T1080" style:family="text">
      <style:text-properties fo:color="#080808" fo:font-size="7pt" fo:letter-spacing="-0.0008in" style:font-size-asian="7pt"/>
    </style:style>
    <style:style style:name="T1081" style:family="text">
      <style:text-properties fo:color="#080808" fo:font-size="7pt" fo:letter-spacing="-0.0028in" style:font-size-asian="7pt"/>
    </style:style>
    <style:style style:name="T1082" style:family="text">
      <style:text-properties fo:color="#1c1c1c" fo:font-size="7pt" fo:letter-spacing="0.0161in" style:font-size-asian="7pt"/>
    </style:style>
    <style:style style:name="T1083" style:family="text">
      <style:text-properties fo:color="#080808" fo:font-size="7pt" style:font-size-asian="7pt" style:text-scale="90%"/>
    </style:style>
    <style:style style:name="T1084" style:family="text">
      <style:text-properties fo:color="#363636" fo:font-size="7pt" style:font-size-asian="7pt"/>
    </style:style>
    <style:style style:name="T1085" style:family="text">
      <style:text-properties fo:color="#1a1a1a" fo:font-size="7pt" fo:letter-spacing="0.0028in" style:font-size-asian="7pt"/>
    </style:style>
    <style:style style:name="T1086" style:family="text">
      <style:text-properties fo:color="#363636" fo:font-size="7pt" fo:font-weight="bold" style:font-size-asian="7pt" style:font-weight-asian="bold"/>
    </style:style>
    <style:style style:name="T1087" style:family="text">
      <style:text-properties fo:color="#080808" fo:font-size="7pt" fo:letter-spacing="0.0165in" style:font-size-asian="7pt"/>
    </style:style>
    <style:style style:name="T1088" style:family="text">
      <style:text-properties fo:color="#363636" fo:font-size="7pt" fo:letter-spacing="-0.0055in" style:font-size-asian="7pt"/>
    </style:style>
    <style:style style:name="T1089" style:family="text">
      <style:text-properties fo:color="#363636" fo:font-size="7pt" fo:letter-spacing="-0.0035in" style:font-size-asian="7pt"/>
    </style:style>
    <style:style style:name="T1090" style:family="text">
      <style:text-properties fo:color="#1a1a1a" fo:font-size="7pt" fo:letter-spacing="0.0047in" style:font-size-asian="7pt"/>
    </style:style>
    <style:style style:name="T1091" style:family="text">
      <style:text-properties fo:color="#1a1a1a" fo:font-size="7pt" fo:letter-spacing="-0.0016in" style:font-size-asian="7pt"/>
    </style:style>
    <style:style style:name="T1092" style:family="text">
      <style:text-properties fo:color="#080808" fo:font-size="7pt" fo:font-weight="bold" style:font-size-asian="7pt" style:font-weight-asian="bold" style:text-scale="105%"/>
    </style:style>
    <style:style style:name="T1093" style:family="text">
      <style:text-properties fo:color="#363636" fo:font-size="7pt" fo:font-weight="bold" style:font-size-asian="7pt" style:font-weight-asian="bold" style:text-scale="105%"/>
    </style:style>
    <style:style style:name="T1094" style:family="text">
      <style:text-properties fo:color="#080808" fo:font-size="7pt" style:font-size-asian="7pt" style:text-scale="105%"/>
    </style:style>
    <style:style style:name="T1095" style:family="text">
      <style:text-properties fo:color="#1a1a1a" fo:font-size="7pt" style:font-size-asian="7pt" style:text-scale="105%"/>
    </style:style>
    <style:style style:name="T1096" style:family="text">
      <style:text-properties fo:color="#080808" fo:font-size="7pt" fo:letter-spacing="-0.0075in" style:font-size-asian="7pt" style:text-scale="105%"/>
    </style:style>
    <style:style style:name="T1097" style:family="text">
      <style:text-properties fo:color="#080808" fo:font-size="7pt" fo:letter-spacing="-0.0071in" style:font-size-asian="7pt" style:text-scale="105%"/>
    </style:style>
    <style:style style:name="T1098" style:family="text">
      <style:text-properties fo:color="#080808" fo:font-size="7pt" fo:letter-spacing="0.0091in" style:font-size-asian="7pt" style:text-scale="105%"/>
    </style:style>
    <style:style style:name="T1099" style:family="text">
      <style:text-properties fo:color="#363636" fo:font-size="7pt" style:font-size-asian="7pt" style:text-scale="105%"/>
    </style:style>
    <style:style style:name="T1100" style:family="text">
      <style:text-properties fo:color="#363636" fo:font-size="7pt" fo:letter-spacing="-0.0071in" style:font-size-asian="7pt" style:text-scale="105%"/>
    </style:style>
    <style:style style:name="T1101" style:family="text">
      <style:text-properties fo:color="#080808" fo:font-size="7pt" fo:letter-spacing="-0.0043in" style:font-size-asian="7pt" style:text-scale="105%"/>
    </style:style>
    <style:style style:name="T1102" style:family="text">
      <style:text-properties fo:color="#080808" fo:font-size="7pt" fo:letter-spacing="-0.0075in" fo:font-weight="bold" style:font-size-asian="7pt" style:font-weight-asian="bold" style:text-scale="105%"/>
    </style:style>
    <style:style style:name="T1103" style:family="text">
      <style:text-properties fo:color="#363636" fo:font-size="7pt" fo:letter-spacing="-0.011in" style:font-size-asian="7pt" style:text-scale="105%"/>
    </style:style>
    <style:style style:name="T1104" style:family="text">
      <style:text-properties fo:color="#080808" fo:font-size="7pt" fo:letter-spacing="-0.0043in" fo:font-weight="bold" style:font-size-asian="7pt" style:font-weight-asian="bold" style:text-scale="105%"/>
    </style:style>
    <style:style style:name="T1105" style:family="text">
      <style:text-properties fo:color="#080808" fo:font-size="7pt" fo:letter-spacing="-0.0071in" fo:font-weight="bold" style:font-size-asian="7pt" style:font-weight-asian="bold" style:text-scale="105%"/>
    </style:style>
    <style:style style:name="T1106" style:family="text">
      <style:text-properties fo:color="#080808" fo:font-size="7pt" fo:letter-spacing="0.0201in" fo:font-weight="bold" style:font-size-asian="7pt" style:font-weight-asian="bold" style:text-scale="105%"/>
    </style:style>
    <style:style style:name="T1107" style:family="text">
      <style:text-properties fo:color="#080808" fo:font-size="7pt" fo:letter-spacing="0.0173in" fo:font-weight="bold" style:font-size-asian="7pt" style:font-weight-asian="bold" style:text-scale="105%"/>
    </style:style>
    <style:style style:name="T1108" style:family="text">
      <style:text-properties fo:color="#080808" fo:font-size="7pt" fo:letter-spacing="-0.0028in" style:font-size-asian="7pt" style:text-scale="105%"/>
    </style:style>
    <style:style style:name="T1109" style:family="text">
      <style:text-properties fo:color="#080808" fo:font-size="7pt" fo:letter-spacing="-0.0016in" style:font-size-asian="7pt" style:text-scale="105%"/>
    </style:style>
    <style:style style:name="T1110" style:family="text">
      <style:text-properties fo:color="#080808" fo:font-size="7pt" fo:letter-spacing="0.0016in" style:font-size-asian="7pt" style:text-scale="105%"/>
    </style:style>
    <style:style style:name="T1111" style:family="text">
      <style:text-properties fo:color="#080808" fo:font-size="7pt" fo:letter-spacing="-0.0008in" style:font-size-asian="7pt" style:text-scale="105%"/>
    </style:style>
    <style:style style:name="T1112" style:family="text">
      <style:text-properties fo:color="#080808" fo:font-size="7pt" fo:letter-spacing="0.0028in" style:font-size-asian="7pt" style:text-scale="105%"/>
    </style:style>
    <style:style style:name="T1113" style:family="text">
      <style:text-properties fo:color="#080808" fo:font-size="7pt" fo:letter-spacing="-0.002in" style:font-size-asian="7pt" style:text-scale="105%"/>
    </style:style>
    <style:style style:name="T1114" style:family="text">
      <style:text-properties fo:color="#080808" fo:font-size="7pt" fo:letter-spacing="0.0008in" style:font-size-asian="7pt" style:text-scale="105%"/>
    </style:style>
    <style:style style:name="T1115" style:family="text">
      <style:text-properties fo:color="#080808" fo:font-size="7pt" fo:letter-spacing="-0.0035in" style:font-size-asian="7pt" style:text-scale="105%"/>
    </style:style>
    <style:style style:name="T1116" style:family="text">
      <style:text-properties fo:color="#080808" fo:font-size="7pt" fo:letter-spacing="0.0035in" style:font-size-asian="7pt" style:text-scale="105%"/>
    </style:style>
    <style:style style:name="T1117" style:family="text">
      <style:text-properties fo:color="#080808" fo:font-size="7pt" fo:letter-spacing="0.0236in" style:font-size-asian="7pt"/>
    </style:style>
    <style:style style:name="T1118" style:family="text">
      <style:text-properties fo:color="#080808" fo:font-size="7pt" fo:letter-spacing="0.0181in" style:font-size-asian="7pt"/>
    </style:style>
    <style:style style:name="T1119" style:family="text">
      <style:text-properties fo:color="#080808" fo:font-size="7pt" fo:letter-spacing="0.0417in" style:font-size-asian="7pt"/>
    </style:style>
    <style:style style:name="T1120" style:family="text">
      <style:text-properties fo:color="#484848" fo:font-size="7pt" fo:letter-spacing="-0.0016in" fo:font-weight="bold" style:font-size-asian="7pt" style:font-weight-asian="bold"/>
    </style:style>
    <style:style style:name="T1121" style:family="text">
      <style:text-properties fo:color="#080808" fo:font-size="7pt" fo:letter-spacing="0.0189in" style:font-size-asian="7pt"/>
    </style:style>
    <style:style style:name="T1122" style:family="text">
      <style:text-properties fo:color="#080808" fo:font-size="7pt" fo:letter-spacing="0.0256in" fo:font-weight="bold" style:font-size-asian="7pt" style:font-weight-asian="bold"/>
    </style:style>
    <style:style style:name="T1123" style:family="text">
      <style:text-properties fo:color="#080808" fo:font-size="7pt" fo:letter-spacing="0.0228in" fo:font-weight="bold" style:font-size-asian="7pt" style:font-weight-asian="bold"/>
    </style:style>
    <style:style style:name="T1124" style:family="text">
      <style:text-properties fo:color="#080808" fo:font-size="7pt" fo:letter-spacing="-0.0035in" fo:font-weight="bold" style:font-size-asian="7pt" style:font-weight-asian="bold" style:text-scale="105%"/>
    </style:style>
    <style:style style:name="T1125" style:family="text">
      <style:text-properties fo:color="#080808" fo:font-size="7pt" fo:letter-spacing="-0.0063in" style:font-size-asian="7pt" style:text-scale="105%"/>
    </style:style>
    <style:style style:name="T1126" style:family="text">
      <style:text-properties fo:color="#363636" fo:font-size="7pt" fo:letter-spacing="-0.0075in" style:font-size-asian="7pt" style:text-scale="105%"/>
    </style:style>
    <style:style style:name="T1127" style:family="text">
      <style:text-properties fo:color="#1a1a1a" fo:font-size="7pt" fo:letter-spacing="0.0181in" style:font-size-asian="7pt"/>
    </style:style>
    <style:style style:name="T1128" style:family="text">
      <style:text-properties fo:color="#363636" fo:font-size="7pt" fo:letter-spacing="-0.0016in" fo:font-weight="bold" style:font-size-asian="7pt" style:font-weight-asian="bold"/>
    </style:style>
    <style:style style:name="T1129" style:family="text">
      <style:text-properties fo:color="#363636" fo:font-size="7pt" fo:letter-spacing="-0.0083in" style:font-size-asian="7pt" style:text-scale="105%"/>
    </style:style>
    <style:style style:name="T1130" style:family="text">
      <style:text-properties fo:color="#080808" fo:font-size="7pt" fo:letter-spacing="-0.0055in" style:font-size-asian="7pt" style:text-scale="105%"/>
    </style:style>
    <style:style style:name="T1131" style:family="text">
      <style:text-properties fo:color="#080808" fo:font-size="7pt" fo:letter-spacing="0.0055in" style:font-size-asian="7pt" style:text-scale="105%"/>
    </style:style>
    <style:style style:name="T1132" style:family="text">
      <style:text-properties fo:color="#1a1a1a" fo:font-size="7pt" fo:letter-spacing="0.0236in" style:font-size-asian="7pt"/>
    </style:style>
    <style:style style:name="T1133" style:family="text">
      <style:text-properties fo:color="#333333" fo:font-size="7pt" fo:letter-spacing="-0.0016in" style:font-size-asian="7pt"/>
    </style:style>
    <style:style style:name="T1134" style:family="text">
      <style:text-properties fo:color="#080808" fo:font-size="7pt" fo:letter-spacing="0.0173in" fo:font-weight="bold" style:font-size-asian="7pt" style:font-weight-asian="bold"/>
    </style:style>
    <style:style style:name="T1135" style:family="text">
      <style:text-properties fo:color="#080808" fo:font-size="7pt" fo:letter-spacing="0.0138in" fo:font-weight="bold" style:font-size-asian="7pt" style:font-weight-asian="bold"/>
    </style:style>
    <style:style style:name="T1136" style:family="text">
      <style:text-properties fo:color="#080808" fo:font-size="7pt" fo:letter-spacing="-0.0063in" fo:font-weight="bold" style:font-size-asian="7pt" style:font-weight-asian="bold" style:text-scale="105%"/>
    </style:style>
    <style:style style:name="T1137" style:family="text">
      <style:text-properties fo:color="#494949" fo:font-size="7pt" style:font-size-asian="7pt" style:text-scale="105%"/>
    </style:style>
    <style:style style:name="T1138" style:family="text">
      <style:text-properties fo:color="#494949" fo:font-size="7pt" fo:letter-spacing="-0.0091in" style:font-size-asian="7pt" style:text-scale="105%"/>
    </style:style>
    <style:style style:name="T1139" style:family="text">
      <style:text-properties fo:color="#080808" fo:font-size="7pt" fo:letter-spacing="-0.0047in" style:font-size-asian="7pt" style:text-scale="105%"/>
    </style:style>
    <style:style style:name="T1140" style:family="text">
      <style:text-properties fo:color="#333333" fo:font-size="7pt" style:font-size-asian="7pt" style:text-scale="105%"/>
    </style:style>
    <style:style style:name="T1141" style:family="text">
      <style:text-properties fo:color="#333333" fo:font-size="7pt" fo:letter-spacing="-0.0016in" fo:font-weight="bold" style:font-size-asian="7pt" style:font-weight-asian="bold"/>
    </style:style>
    <style:style style:name="T1142" style:family="text">
      <style:text-properties fo:color="#080808" fo:font-size="7pt" fo:letter-spacing="-0.0016in" fo:font-weight="bold" style:font-size-asian="7pt" style:font-weight-asian="bold" style:text-scale="105%"/>
    </style:style>
    <style:style style:name="T1143" style:family="text">
      <style:text-properties fo:color="#080808" fo:font-size="7pt" fo:letter-spacing="0.0063in" fo:font-weight="bold" style:font-size-asian="7pt" style:font-weight-asian="bold" style:text-scale="105%"/>
    </style:style>
    <style:style style:name="T1144" style:family="text">
      <style:text-properties fo:color="#080808" fo:font-size="7pt" fo:letter-spacing="-0.0028in" fo:font-weight="bold" style:font-size-asian="7pt" style:font-weight-asian="bold" style:text-scale="105%"/>
    </style:style>
    <style:style style:name="T1145" style:family="text">
      <style:text-properties fo:color="#080808" fo:font-size="7pt" fo:letter-spacing="-0.0047in" fo:font-weight="bold" style:font-size-asian="7pt" style:font-weight-asian="bold" style:text-scale="105%"/>
    </style:style>
    <style:style style:name="T1146" style:family="text">
      <style:text-properties fo:color="#080808" fo:font-size="7pt" fo:letter-spacing="-0.002in" fo:font-weight="bold" style:font-size-asian="7pt" style:font-weight-asian="bold" style:text-scale="105%"/>
    </style:style>
    <style:style style:name="T1147" style:family="text">
      <style:text-properties fo:color="#080808" fo:font-size="7pt" fo:letter-spacing="0.022in" fo:font-weight="bold" style:font-size-asian="7pt" style:font-weight-asian="bold"/>
    </style:style>
    <style:style style:name="T1148" style:family="text">
      <style:text-properties fo:color="#080808" fo:font-size="7pt" fo:letter-spacing="0.0252in" style:font-size-asian="7pt"/>
    </style:style>
    <style:style style:name="T1149" style:family="text">
      <style:text-properties fo:color="#080808" fo:font-size="7pt" fo:letter-spacing="0.0201in" style:font-size-asian="7pt"/>
    </style:style>
    <style:style style:name="T1150" style:family="text">
      <style:text-properties fo:color="#080808" fo:font-size="7pt" fo:letter-spacing="0.0244in" style:font-size-asian="7pt"/>
    </style:style>
    <style:style style:name="T1151" style:family="text">
      <style:text-properties fo:color="#363636" fo:font-size="7pt" fo:letter-spacing="-0.002in" style:font-size-asian="7pt" style:text-scale="105%"/>
    </style:style>
    <style:style style:name="T1152" style:family="text">
      <style:text-properties fo:color="#080808" fo:font-size="7pt" fo:letter-spacing="0.0028in" fo:font-weight="bold" style:font-size-asian="7pt" style:font-weight-asian="bold" style:text-scale="105%"/>
    </style:style>
    <style:style style:name="T1153" style:family="text">
      <style:text-properties fo:color="#080808" fo:font-size="7pt" fo:letter-spacing="0.0047in" fo:font-weight="bold" style:font-size-asian="7pt" style:font-weight-asian="bold" style:text-scale="105%"/>
    </style:style>
    <style:style style:name="T1154" style:family="text">
      <style:text-properties fo:color="#080808" fo:font-size="7pt" fo:letter-spacing="0.0217in" style:font-size-asian="7pt"/>
    </style:style>
    <style:style style:name="T1155" style:family="text">
      <style:text-properties fo:color="#080808" fo:font-size="7pt" fo:letter-spacing="0.0244in" fo:font-weight="bold" style:font-size-asian="7pt" style:font-weight-asian="bold"/>
    </style:style>
    <style:style style:name="T1156" style:family="text">
      <style:text-properties fo:color="#080808" fo:font-size="7pt" fo:letter-spacing="0.0555in" fo:font-weight="bold" style:font-size-asian="7pt" style:font-weight-asian="bold"/>
    </style:style>
    <style:style style:name="T1157" style:family="text">
      <style:text-properties fo:color="#494949" fo:font-size="7pt" fo:font-weight="bold" style:font-size-asian="7pt" style:font-weight-asian="bold" style:text-scale="105%"/>
    </style:style>
    <style:style style:name="T1158" style:family="text">
      <style:text-properties fo:color="#494949" fo:font-size="7pt" fo:letter-spacing="-0.0071in" fo:font-weight="bold" style:font-size-asian="7pt" style:font-weight-asian="bold" style:text-scale="105%"/>
    </style:style>
    <style:style style:name="T1159" style:family="text">
      <style:text-properties fo:color="#080808" fo:font-size="7pt" fo:letter-spacing="0.0228in" style:font-size-asian="7pt"/>
    </style:style>
    <style:style style:name="T1160" style:family="text">
      <style:text-properties fo:color="#080808" fo:font-size="7pt" fo:letter-spacing="0.0272in" style:font-size-asian="7pt"/>
    </style:style>
    <style:style style:name="T1161" style:family="text">
      <style:text-properties fo:color="#363636" fo:font-size="7pt" fo:letter-spacing="-0.0016in" style:font-size-asian="7pt" style:text-scale="105%"/>
    </style:style>
    <style:style style:name="T1162" style:family="text">
      <style:text-properties fo:color="#080808" fo:font-size="7pt" fo:letter-spacing="-0.0055in" fo:font-weight="bold" style:font-size-asian="7pt" style:font-weight-asian="bold" style:text-scale="105%"/>
    </style:style>
    <style:style style:name="T1163" style:family="text">
      <style:text-properties fo:color="#080808" fo:font-size="7pt" fo:letter-spacing="0.0098in" fo:font-weight="bold" style:font-size-asian="7pt" style:font-weight-asian="bold" style:text-scale="105%"/>
    </style:style>
    <style:style style:name="T1164" style:family="text">
      <style:text-properties fo:color="#080808" fo:font-size="7pt" fo:letter-spacing="0.0075in" fo:font-weight="bold" style:font-size-asian="7pt" style:font-weight-asian="bold" style:text-scale="105%"/>
    </style:style>
    <style:style style:name="T1165" style:family="text">
      <style:text-properties fo:color="#080808" fo:font-size="7pt" fo:letter-spacing="0.0028in" style:font-size-asian="7pt"/>
    </style:style>
    <style:style style:name="T1166" style:family="text">
      <style:text-properties fo:color="#050505" fo:font-size="8pt" fo:font-weight="bold" style:font-size-asian="8pt" style:font-weight-asian="bold"/>
    </style:style>
    <style:style style:name="T1167" style:family="text">
      <style:text-properties fo:color="#050505" fo:font-size="8pt" fo:letter-spacing="-0.0047in" fo:font-weight="bold" style:font-size-asian="8pt" style:font-weight-asian="bold"/>
    </style:style>
    <style:style style:name="T1168" style:family="text">
      <style:text-properties fo:color="#050505" fo:font-size="8pt" fo:letter-spacing="-0.0016in" style:font-size-asian="8pt"/>
    </style:style>
    <style:style style:name="T1169" style:family="text">
      <style:text-properties fo:color="#050505" fo:font-size="8pt" fo:letter-spacing="-0.0016in" fo:font-weight="bold" style:font-size-asian="8pt" style:font-weight-asian="bold"/>
    </style:style>
    <style:style style:name="T1170" style:family="text">
      <style:text-properties fo:color="#050505" fo:font-size="8pt" fo:letter-spacing="0.0016in" fo:font-weight="bold" style:font-size-asian="8pt" style:font-weight-asian="bold"/>
    </style:style>
    <style:style style:name="T1171" style:family="text">
      <style:text-properties fo:color="#050505" fo:font-size="8pt" style:font-size-asian="8pt"/>
    </style:style>
    <style:style style:name="T1172" style:family="text">
      <style:text-properties fo:color="#050505" fo:font-size="8pt" fo:letter-spacing="-0.002in" style:font-size-asian="8pt"/>
    </style:style>
    <style:style style:name="T1173" style:family="text">
      <style:text-properties fo:color="#050505" fo:font-size="8pt" fo:letter-spacing="0.0047in" style:font-size-asian="8pt"/>
    </style:style>
    <style:style style:name="T1174" style:family="text">
      <style:text-properties fo:color="#050505" fo:font-size="8pt" fo:letter-spacing="0.0098in" style:font-size-asian="8pt"/>
    </style:style>
    <style:style style:name="T1175" style:family="text">
      <style:text-properties fo:color="#565656" fo:font-size="8pt" style:font-size-asian="8pt"/>
    </style:style>
    <style:style style:name="T1176" style:family="text">
      <style:text-properties fo:color="#050505" fo:font-size="8pt" fo:letter-spacing="-0.0035in" fo:font-weight="bold" style:font-size-asian="8pt" style:font-weight-asian="bold"/>
    </style:style>
    <style:style style:name="T1177" style:family="text">
      <style:text-properties fo:color="#050505" fo:font-size="8pt" fo:letter-spacing="0.0075in" fo:font-weight="bold" style:font-size-asian="8pt" style:font-weight-asian="bold"/>
    </style:style>
    <style:style style:name="T1178" style:family="text">
      <style:text-properties fo:color="#050505" fo:font-size="8pt" fo:letter-spacing="-0.0028in" fo:font-weight="bold" style:font-size-asian="8pt" style:font-weight-asian="bold"/>
    </style:style>
    <style:style style:name="T1179" style:family="text">
      <style:text-properties fo:color="#050505" fo:font-size="8pt" fo:letter-spacing="0.0244in" fo:font-weight="bold" style:font-size-asian="8pt" style:font-weight-asian="bold"/>
    </style:style>
    <style:style style:name="T1180" style:family="text">
      <style:text-properties fo:color="#050505" fo:font-size="8pt" fo:letter-spacing="0.0071in" fo:font-weight="bold" style:font-size-asian="8pt" style:font-weight-asian="bold"/>
    </style:style>
    <style:style style:name="T1181" style:family="text">
      <style:text-properties fo:color="#444444" fo:font-size="8pt" style:font-size-asian="8pt"/>
    </style:style>
    <style:style style:name="T1182" style:family="text">
      <style:text-properties fo:color="#050505" fo:font-size="8pt" fo:letter-spacing="-0.0055in" fo:font-weight="bold" style:font-size-asian="8pt" style:font-weight-asian="bold"/>
    </style:style>
    <style:style style:name="T1183" style:family="text">
      <style:text-properties fo:color="#050505" fo:font-size="8pt" fo:letter-spacing="0.0098in" fo:font-weight="bold" style:font-size-asian="8pt" style:font-weight-asian="bold"/>
    </style:style>
    <style:style style:name="T1184" style:family="text">
      <style:text-properties fo:color="#050505" fo:font-size="8pt" fo:letter-spacing="0.022in" style:font-size-asian="8pt"/>
    </style:style>
    <style:style style:name="T1185" style:family="text">
      <style:text-properties fo:color="#050505" fo:font-size="8pt" fo:letter-spacing="-0.0043in" style:font-size-asian="8pt"/>
    </style:style>
    <style:style style:name="T1186" style:family="text">
      <style:text-properties fo:color="#050505" fo:font-size="8pt" fo:letter-spacing="0.028in" style:font-size-asian="8pt"/>
    </style:style>
    <style:style style:name="T1187" style:family="text">
      <style:text-properties fo:color="#050505" fo:font-size="8pt" fo:letter-spacing="0.0555in" fo:font-weight="bold" style:font-size-asian="8pt" style:font-weight-asian="bold"/>
    </style:style>
    <style:style style:name="T1188" style:family="text">
      <style:text-properties fo:color="#050505" fo:font-size="8pt" fo:letter-spacing="0.0555in" fo:font-weight="bold" style:font-size-asian="8pt" style:font-weight-asian="bold" style:text-scale="150%"/>
    </style:style>
    <style:style style:name="T1189" style:family="text">
      <style:text-properties fo:color="#050505" fo:font-size="8pt" fo:letter-spacing="0.028in" fo:font-weight="bold" style:font-size-asian="8pt" style:font-weight-asian="bold"/>
    </style:style>
    <style:style style:name="T1190" style:family="text">
      <style:text-properties fo:color="#050505" fo:font-size="8pt" fo:letter-spacing="0.0083in" style:font-size-asian="8pt"/>
    </style:style>
    <style:style style:name="T1191" style:family="text">
      <style:text-properties fo:color="#050505" fo:font-size="8pt" fo:letter-spacing="-0.0071in" fo:font-weight="bold" style:font-size-asian="8pt" style:font-weight-asian="bold"/>
    </style:style>
    <style:style style:name="T1192" style:family="text">
      <style:text-properties fo:color="#050505" fo:font-size="8pt" fo:letter-spacing="0.0043in" fo:font-weight="bold" style:font-size-asian="8pt" style:font-weight-asian="bold"/>
    </style:style>
    <style:style style:name="T1193" style:family="text">
      <style:text-properties fo:color="#050505" fo:font-size="8pt" fo:letter-spacing="-0.0083in" fo:font-weight="bold" style:font-size-asian="8pt" style:font-weight-asian="bold"/>
    </style:style>
    <style:style style:name="T1194" style:family="text">
      <style:text-properties fo:color="#050505" fo:font-size="8pt" fo:letter-spacing="0.0189in" fo:font-weight="bold" style:font-size-asian="8pt" style:font-weight-asian="bold"/>
    </style:style>
    <style:style style:name="T1195" style:family="text">
      <style:text-properties fo:color="#050505" fo:font-size="8pt" fo:letter-spacing="-0.0063in" fo:font-weight="bold" style:font-size-asian="8pt" style:font-weight-asian="bold"/>
    </style:style>
    <style:style style:name="T1196" style:family="text">
      <style:text-properties fo:color="#050505" fo:font-size="8pt" fo:letter-spacing="-0.002in" fo:font-weight="bold" style:font-size-asian="8pt" style:font-weight-asian="bold"/>
    </style:style>
    <style:style style:name="T1197" style:family="text">
      <style:text-properties fo:color="#080808" fo:font-size="7pt" fo:letter-spacing="0.0283in" fo:font-weight="bold" style:font-size-asian="7pt" style:font-weight-asian="bold"/>
    </style:style>
    <style:style style:name="T1198" style:family="text">
      <style:text-properties fo:color="#080808" fo:font-size="7.5pt" fo:letter-spacing="-0.0016in" style:font-size-asian="7.5pt"/>
    </style:style>
    <style:style style:name="T1199" style:family="text">
      <style:text-properties fo:color="#080808" fo:font-size="7pt" fo:letter-spacing="-0.0043in" fo:font-weight="bold" style:font-size-asian="7pt" style:font-weight-asian="bold"/>
    </style:style>
    <style:style style:name="T1200" style:family="text">
      <style:text-properties fo:color="#080808" fo:font-size="7.5pt" fo:letter-spacing="-0.0008in" style:font-size-asian="7.5pt"/>
    </style:style>
    <style:style style:name="T1201" style:family="text">
      <style:text-properties fo:color="#080808" fo:font-size="7.5pt" fo:letter-spacing="-0.0047in" style:font-size-asian="7.5pt"/>
    </style:style>
    <style:style style:name="T1202" style:family="text">
      <style:text-properties fo:color="#080808" fo:font-size="7.5pt" fo:letter-spacing="0.0028in" style:font-size-asian="7.5pt"/>
    </style:style>
    <style:style style:name="T1203" style:family="text">
      <style:text-properties fo:color="#080808" fo:font-size="7.5pt" fo:letter-spacing="0.0055in" style:font-size-asian="7.5pt"/>
    </style:style>
    <style:style style:name="T1204" style:family="text">
      <style:text-properties fo:color="#080808" fo:font-size="7.5pt" style:font-size-asian="7.5pt"/>
    </style:style>
    <style:style style:name="T1205" style:family="text">
      <style:text-properties fo:color="#080808" fo:font-size="7pt" fo:letter-spacing="0.0555in" fo:font-weight="bold" style:font-size-asian="7pt" style:font-weight-asian="bold" style:text-scale="150%"/>
    </style:style>
    <style:style style:name="T1206" style:family="text">
      <style:text-properties fo:color="#080808" fo:font-size="7pt" fo:letter-spacing="0.0362in" fo:font-weight="bold" style:font-size-asian="7pt" style:font-weight-asian="bold"/>
    </style:style>
    <style:style style:name="T1207" style:family="text">
      <style:text-properties fo:color="#383838" fo:font-size="7pt" fo:font-weight="bold" style:font-size-asian="7pt" style:font-weight-asian="bold"/>
    </style:style>
    <style:style style:name="T1208" style:family="text">
      <style:text-properties fo:color="#1a1a1a" fo:font-size="7.5pt" style:font-size-asian="7.5pt"/>
    </style:style>
    <style:style style:name="T1209" style:family="text">
      <style:text-properties fo:color="#383838" fo:font-size="7.5pt" style:font-size-asian="7.5pt"/>
    </style:style>
    <style:style style:name="T1210" style:family="text">
      <style:text-properties fo:color="#080808" fo:font-size="7.5pt" fo:letter-spacing="-0.0028in" style:font-size-asian="7.5pt"/>
    </style:style>
    <style:style style:name="T1211" style:family="text">
      <style:text-properties fo:color="#080808" fo:font-size="7.5pt" fo:letter-spacing="-0.0043in" style:font-size-asian="7.5pt"/>
    </style:style>
    <style:style style:name="T1212" style:family="text">
      <style:text-properties fo:color="#383838" fo:font-size="7.5pt" fo:letter-spacing="-0.0075in" style:font-size-asian="7.5pt"/>
    </style:style>
    <style:style style:name="T1213" style:family="text">
      <style:text-properties fo:color="#080808" fo:font-size="7.5pt" fo:letter-spacing="-0.0071in" style:font-size-asian="7.5pt"/>
    </style:style>
    <style:style style:name="T1214" style:family="text">
      <style:text-properties fo:color="#080808" fo:font-size="7.5pt" fo:letter-spacing="-0.0075in" style:font-size-asian="7.5pt"/>
    </style:style>
    <style:style style:name="T1215" style:family="text">
      <style:text-properties fo:color="#080808" fo:font-size="7.5pt" fo:letter-spacing="-0.002in" style:font-size-asian="7.5pt"/>
    </style:style>
    <style:style style:name="T1216" style:family="text">
      <style:text-properties fo:color="#080808" fo:font-size="7.5pt" fo:letter-spacing="0.0126in" style:font-size-asian="7.5pt"/>
    </style:style>
    <style:style style:name="T1217" style:family="text">
      <style:text-properties fo:color="#080808" fo:font-size="7.5pt" fo:letter-spacing="-0.0035in" style:font-size-asian="7.5pt"/>
    </style:style>
    <style:style style:name="T1218" style:family="text">
      <style:text-properties fo:color="#080808" fo:font-size="7.5pt" fo:letter-spacing="0.0161in" style:font-size-asian="7.5pt"/>
    </style:style>
    <style:style style:name="T1219" style:family="text">
      <style:text-properties fo:color="#080808" fo:font-size="7.5pt" fo:letter-spacing="0.0244in" style:font-size-asian="7.5pt"/>
    </style:style>
    <style:style style:name="T1220" style:family="text">
      <style:text-properties fo:color="#080808" fo:font-size="7.5pt" fo:letter-spacing="0.028in" style:font-size-asian="7.5pt"/>
    </style:style>
    <style:style style:name="T1221" style:family="text">
      <style:text-properties fo:color="#080808" fo:font-size="7pt" fo:letter-spacing="0.002in" fo:font-weight="bold" style:font-size-asian="7pt" style:font-weight-asian="bold"/>
    </style:style>
    <style:style style:name="T1222" style:family="text">
      <style:text-properties fo:color="#080808" fo:font-size="7.5pt" fo:letter-spacing="0.0008in" style:font-size-asian="7.5pt"/>
    </style:style>
    <style:style style:name="T1223" style:family="text">
      <style:text-properties fo:color="#080808" fo:font-size="7.5pt" fo:letter-spacing="0.0016in" style:font-size-asian="7.5pt"/>
    </style:style>
    <style:style style:name="T1224" style:family="text">
      <style:text-properties fo:color="#080808" fo:font-size="7.5pt" fo:letter-spacing="0.002in" style:font-size-asian="7.5pt"/>
    </style:style>
    <style:style style:name="T1225" style:family="text">
      <style:text-properties fo:color="#383838" fo:font-size="7.5pt" fo:letter-spacing="-0.0102in" style:font-size-asian="7.5pt"/>
    </style:style>
    <style:style style:name="T1226" style:family="text">
      <style:text-properties fo:color="#080808" fo:font-size="7pt" fo:letter-spacing="-0.0035in" fo:font-weight="bold" style:font-size-asian="7pt" style:font-weight-asian="bold"/>
    </style:style>
    <style:style style:name="T1227" style:family="text">
      <style:text-properties fo:color="#080808" fo:font-size="7pt" fo:letter-spacing="-0.0047in" fo:font-weight="bold" style:font-size-asian="7pt" style:font-weight-asian="bold"/>
    </style:style>
    <style:style style:name="T1228" style:family="text">
      <style:text-properties fo:color="#080808" fo:font-size="7.5pt" fo:letter-spacing="-0.0055in" style:font-size-asian="7.5pt"/>
    </style:style>
    <style:style style:name="T1229" style:family="text">
      <style:text-properties fo:color="#1a1a1a" fo:font-size="7.5pt" fo:letter-spacing="-0.0063in" style:font-size-asian="7.5pt"/>
    </style:style>
    <style:style style:name="T1230" style:family="text">
      <style:text-properties fo:color="#383838" fo:font-size="7.5pt" fo:letter-spacing="-0.0091in" style:font-size-asian="7.5pt"/>
    </style:style>
    <style:style style:name="T1231" style:family="text">
      <style:text-properties fo:color="#080808" fo:font-size="7.5pt" fo:letter-spacing="-0.0063in" style:font-size-asian="7.5pt"/>
    </style:style>
    <style:style style:name="T1232" style:family="text">
      <style:text-properties fo:color="#080808" fo:font-size="7.5pt" fo:letter-spacing="0.0256in" style:font-size-asian="7.5pt"/>
    </style:style>
    <style:style style:name="T1233" style:family="text">
      <style:text-properties fo:color="#080808" fo:font-size="7.5pt" fo:letter-spacing="0.0264in" style:font-size-asian="7.5pt"/>
    </style:style>
    <style:style style:name="T1234" style:family="text">
      <style:text-properties fo:color="#080808" fo:font-size="7.5pt" fo:letter-spacing="0.0228in" style:font-size-asian="7.5pt"/>
    </style:style>
    <style:style style:name="T1235" style:family="text">
      <style:text-properties fo:color="#1a1a1a" fo:font-size="7.5pt" fo:letter-spacing="0.0063in" style:font-size-asian="7.5pt"/>
    </style:style>
    <style:style style:name="T1236" style:family="text">
      <style:text-properties fo:color="#080808" fo:font-size="7.5pt" fo:letter-spacing="0.0154in" style:font-size-asian="7.5pt"/>
    </style:style>
    <style:style style:name="T1237" style:family="text">
      <style:text-properties fo:color="#1a1a1a" fo:font-size="7.5pt" fo:letter-spacing="0.028in" style:font-size-asian="7.5pt"/>
    </style:style>
    <style:style style:name="T1238" style:family="text">
      <style:text-properties fo:color="#080808" fo:font-size="7.5pt" fo:letter-spacing="0.0043in" style:font-size-asian="7.5pt"/>
    </style:style>
    <style:style style:name="T1239" style:family="text">
      <style:text-properties fo:color="#383838" fo:font-size="7.5pt" fo:letter-spacing="-0.0016in" style:font-size-asian="7.5pt"/>
    </style:style>
    <style:style style:name="T1240" style:family="text">
      <style:text-properties fo:color="#383838" fo:font-size="7.5pt" fo:letter-spacing="-0.0083in" style:font-size-asian="7.5pt"/>
    </style:style>
    <style:style style:name="T1241" style:family="text">
      <style:text-properties fo:color="#383838" fo:font-size="7.5pt" fo:letter-spacing="-0.011in" style:font-size-asian="7.5pt"/>
    </style:style>
    <style:style style:name="T1242" style:family="text">
      <style:text-properties fo:color="#080808" fo:font-size="7pt" fo:font-style="italic" style:font-size-asian="7pt" style:font-style-asian="italic" style:text-scale="105%"/>
    </style:style>
    <style:style style:name="T1243" style:family="text">
      <style:text-properties fo:color="#080808" fo:font-size="7pt" fo:letter-spacing="-0.0063in" fo:font-style="italic" style:font-size-asian="7pt" style:font-style-asian="italic" style:text-scale="105%"/>
    </style:style>
    <style:style style:name="T1244" style:family="text">
      <style:text-properties fo:color="#080808" fo:font-size="7pt" fo:letter-spacing="-0.0035in" fo:font-style="italic" style:font-size-asian="7pt" style:font-style-asian="italic" style:text-scale="105%"/>
    </style:style>
    <style:style style:name="T1245" style:family="text">
      <style:text-properties fo:color="#080808" fo:font-size="7pt" fo:letter-spacing="-0.0071in" fo:font-style="italic" style:font-size-asian="7pt" style:font-style-asian="italic" style:text-scale="105%"/>
    </style:style>
    <style:style style:name="T1246" style:family="text">
      <style:text-properties fo:color="#080808" fo:font-size="7pt" fo:letter-spacing="-0.0055in" fo:font-style="italic" style:font-size-asian="7pt" style:font-style-asian="italic" style:text-scale="105%"/>
    </style:style>
    <style:style style:name="T1247" style:family="text">
      <style:text-properties fo:color="#080808" fo:font-size="7pt" fo:letter-spacing="-0.0016in" fo:font-style="italic" style:font-size-asian="7pt" style:font-style-asian="italic" style:text-scale="105%"/>
    </style:style>
    <style:style style:name="T1248" style:family="text">
      <style:text-properties style:font-name="Arial"/>
    </style:style>
    <style:style style:name="T1249" style:family="text">
      <style:text-properties style:font-name="Arial" fo:letter-spacing="-0.0063in"/>
    </style:style>
    <style:style style:name="T1250" style:family="text">
      <style:text-properties style:font-name="Arial" fo:letter-spacing="-0.0055in"/>
    </style:style>
    <style:style style:name="T1251" style:family="text">
      <style:text-properties fo:font-size="7.5pt" fo:letter-spacing="-0.0028in" style:text-underline-style="solid" style:text-underline-width="auto" style:text-underline-color="font-color" fo:font-weight="bold" style:font-size-asian="7.5pt" style:font-weight-asian="bold"/>
    </style:style>
    <style:style style:name="T1252" style:family="text">
      <style:text-properties fo:font-size="7.5pt" fo:letter-spacing="0.002in" style:text-underline-style="solid" style:text-underline-width="auto" style:text-underline-color="font-color" fo:font-weight="bold" style:font-size-asian="7.5pt" style:font-weight-asian="bold"/>
    </style:style>
    <style:style style:name="T1253" style:family="text">
      <style:text-properties fo:font-size="7.5pt" fo:letter-spacing="0.0043in" style:text-underline-style="solid" style:text-underline-width="auto" style:text-underline-color="font-color" fo:font-weight="bold" style:font-size-asian="7.5pt" style:font-weight-asian="bold"/>
    </style:style>
    <style:style style:name="T1254" style:family="text">
      <style:text-properties fo:font-size="7.5pt" fo:letter-spacing="-0.0008in" style:text-underline-style="solid" style:text-underline-width="auto" style:text-underline-color="font-color" fo:font-weight="bold" style:font-size-asian="7.5pt" style:font-weight-asian="bold"/>
    </style:style>
    <style:style style:name="T1255" style:family="text">
      <style:text-properties fo:font-size="7.5pt" fo:letter-spacing="0.0016in" style:text-underline-style="solid" style:text-underline-width="auto" style:text-underline-color="font-color" fo:font-weight="bold" style:font-size-asian="7.5pt" style:font-weight-asian="bold"/>
    </style:style>
    <style:style style:name="T1256" style:family="text">
      <style:text-properties fo:font-size="7.5pt" fo:font-weight="bold" style:font-size-asian="7.5pt" style:font-weight-asian="bold"/>
    </style:style>
    <style:style style:name="T1257" style:family="text">
      <style:text-properties fo:font-size="7.5pt" fo:letter-spacing="-0.002in" fo:font-weight="bold" style:font-size-asian="7.5pt" style:font-weight-asian="bold"/>
    </style:style>
    <style:style style:name="T1258" style:family="text">
      <style:text-properties fo:font-size="7.5pt" fo:letter-spacing="-0.0028in" fo:font-weight="bold" style:font-size-asian="7.5pt" style:font-weight-asian="bold"/>
    </style:style>
    <style:style style:name="T1259" style:family="text">
      <style:text-properties fo:font-size="7.5pt" fo:letter-spacing="-0.0016in" fo:font-weight="bold" style:font-size-asian="7.5pt" style:font-weight-asian="bold"/>
    </style:style>
    <style:style style:name="T1260" style:family="text">
      <style:text-properties style:font-name="Arial" fo:font-size="8.5pt" fo:letter-spacing="-0.0035in" fo:font-weight="bold" style:font-size-asian="8.5pt" style:font-weight-asian="bold"/>
    </style:style>
    <style:style style:name="T1261" style:family="text">
      <style:text-properties style:font-name="Arial" fo:font-size="8.5pt" fo:letter-spacing="-0.0016in" fo:font-weight="bold" style:font-size-asian="8.5pt" style:font-weight-asian="bold"/>
    </style:style>
    <style:style style:name="T1262" style:family="text">
      <style:text-properties style:font-name="Arial" fo:font-size="8.5pt" fo:letter-spacing="0.0028in" fo:font-weight="bold" style:font-size-asian="8.5pt" style:font-weight-asian="bold"/>
    </style:style>
    <style:style style:name="T1263" style:family="text">
      <style:text-properties style:font-name="Arial" fo:font-size="8.5pt" fo:letter-spacing="0.0047in" fo:font-weight="bold" style:font-size-asian="8.5pt" style:font-weight-asian="bold"/>
    </style:style>
    <style:style style:name="T1264" style:family="text">
      <style:text-properties style:font-name="Arial" fo:font-size="7.5pt" fo:letter-spacing="-0.0035in" style:font-size-asian="7.5pt" style:text-scale="105%"/>
    </style:style>
    <style:style style:name="T1265" style:family="text">
      <style:text-properties style:font-name="Arial" fo:font-size="8.5pt" style:font-size-asian="8.5pt"/>
    </style:style>
    <style:style style:name="T1266" style:family="text">
      <style:text-properties style:font-name="Arial" fo:font-size="8.5pt" fo:letter-spacing="-0.0063in" style:font-size-asian="8.5pt"/>
    </style:style>
    <style:style style:name="T1267" style:family="text">
      <style:text-properties style:font-name="Arial" fo:font-size="8.5pt" fo:letter-spacing="-0.0047in" style:font-size-asian="8.5pt"/>
    </style:style>
    <style:style style:name="T1268" style:family="text">
      <style:text-properties style:font-name="Arial" fo:font-size="8.5pt" fo:letter-spacing="-0.0055in" style:font-size-asian="8.5pt"/>
    </style:style>
    <style:style style:name="T1269" style:family="text">
      <style:text-properties style:font-name="Arial" fo:font-size="8.5pt" fo:letter-spacing="-0.0028in" style:font-size-asian="8.5pt"/>
    </style:style>
    <style:style style:name="T1270" style:family="text">
      <style:text-properties style:font-name="Arial" fo:font-size="7.5pt" fo:letter-spacing="-0.0016in" style:font-size-asian="7.5pt" style:text-scale="105%"/>
    </style:style>
    <style:style style:name="T1271" style:family="text">
      <style:text-properties fo:color="#212121" fo:font-size="7pt" fo:font-weight="bold" style:font-size-asian="7pt" style:font-weight-asian="bold"/>
    </style:style>
    <style:style style:name="T1272" style:family="text">
      <style:text-properties fo:color="#212121" fo:font-size="7pt" fo:letter-spacing="-0.002in" fo:font-weight="bold" style:font-size-asian="7pt" style:font-weight-asian="bold"/>
    </style:style>
    <style:style style:name="T1273" style:family="text">
      <style:text-properties fo:color="#212121" fo:font-size="7pt" fo:letter-spacing="-0.0016in" fo:font-weight="bold" style:font-size-asian="7pt" style:font-weight-asian="bold"/>
    </style:style>
    <style:style style:name="T1274" style:family="text">
      <style:text-properties fo:color="#212121" fo:font-size="7pt" fo:letter-spacing="-0.0047in" fo:font-weight="bold" style:font-size-asian="7pt" style:font-weight-asian="bold"/>
    </style:style>
    <style:style style:name="T1275" style:family="text">
      <style:text-properties fo:color="#212121" fo:font-size="6pt" fo:font-weight="bold" style:font-size-asian="6pt" style:font-weight-asian="bold" style:text-scale="105%"/>
    </style:style>
    <style:style style:name="T1276" style:family="text">
      <style:text-properties fo:color="#212121" fo:font-size="6pt" fo:letter-spacing="-0.0043in" fo:font-weight="bold" style:font-size-asian="6pt" style:font-weight-asian="bold" style:text-scale="105%"/>
    </style:style>
    <style:style style:name="T1277" style:family="text">
      <style:text-properties fo:color="#212121" fo:font-size="6pt" fo:letter-spacing="-0.002in" fo:font-weight="bold" style:font-size-asian="6pt" style:font-weight-asian="bold" style:text-scale="105%"/>
    </style:style>
    <style:style style:name="T1278" style:family="text">
      <style:text-properties fo:color="#212121" fo:font-size="6pt" fo:letter-spacing="-0.0016in" fo:font-weight="bold" style:font-size-asian="6pt" style:font-weight-asian="bold" style:text-scale="105%"/>
    </style:style>
    <style:style style:name="T1279" style:family="text">
      <style:text-properties fo:color="#231f20" style:font-name="Source Sans Pro" fo:letter-spacing="-0.0043in"/>
    </style:style>
    <style:style style:name="T1280" style:family="text">
      <style:text-properties fo:color="#231f20" style:font-name="Source Sans Pro" fo:letter-spacing="-0.0035in"/>
    </style:style>
    <style:style style:name="T1281" style:family="text">
      <style:text-properties fo:color="#000007" style:font-name="Calibri1"/>
    </style:style>
    <style:style style:name="T1282" style:family="text">
      <style:text-properties fo:color="#000007" style:font-name="Calibri1" fo:letter-spacing="-0.0016in"/>
    </style:style>
    <style:style style:name="T1283" style:family="text">
      <style:text-properties fo:color="#000007" style:font-name="Calibri1" fo:letter-spacing="-0.0008in"/>
    </style:style>
    <style:style style:name="T1284" style:family="text">
      <style:text-properties fo:color="#000007" style:font-name="Calibri1" fo:letter-spacing="0.028in"/>
    </style:style>
    <style:style style:name="T1285" style:family="text">
      <style:text-properties fo:color="#000007" style:font-name="Calibri1" fo:letter-spacing="-0.0028in"/>
    </style:style>
    <style:style style:name="T1286" style:family="text">
      <style:text-properties fo:color="#000007" style:font-name="Calibri1" fo:font-size="8.5pt" fo:font-weight="bold" style:font-size-asian="8.5pt" style:font-weight-asian="bold"/>
    </style:style>
    <style:style style:name="T1287" style:family="text">
      <style:text-properties fo:color="#000007" style:font-name="Calibri1" fo:font-size="8.5pt" fo:letter-spacing="-0.0047in" fo:font-weight="bold" style:font-size-asian="8.5pt" style:font-weight-asian="bold"/>
    </style:style>
    <style:style style:name="T1288" style:family="text">
      <style:text-properties fo:color="#000007" style:font-name="Calibri1" fo:font-size="8.5pt" style:font-size-asian="8.5pt"/>
    </style:style>
    <style:style style:name="T1289" style:family="text">
      <style:text-properties fo:color="#000007" style:font-name="Calibri1" fo:font-size="8.5pt" fo:letter-spacing="-0.0043in" style:font-size-asian="8.5pt"/>
    </style:style>
    <style:style style:name="T1290" style:family="text">
      <style:text-properties fo:color="#000007" style:font-name="Calibri1" fo:font-size="8.5pt" fo:letter-spacing="-0.0047in" style:font-size-asian="8.5pt"/>
    </style:style>
    <style:style style:name="T1291" style:family="text">
      <style:text-properties fo:color="#000007" style:font-name="Calibri1" fo:font-size="8.5pt" fo:letter-spacing="-0.0035in" style:font-size-asian="8.5pt"/>
    </style:style>
    <style:style style:name="T1292" style:family="text">
      <style:text-properties fo:color="#000007" style:font-name="Calibri1" fo:font-size="8.5pt" fo:letter-spacing="-0.0016in" style:font-size-asian="8.5pt"/>
    </style:style>
    <style:style style:name="T1293" style:family="text">
      <style:text-properties fo:color="#000007" style:font-name="Calibri1" fo:font-size="8.5pt" fo:letter-spacing="-0.0071in" fo:font-weight="bold" style:font-size-asian="8.5pt" style:font-weight-asian="bold"/>
    </style:style>
    <style:style style:name="T1294" style:family="text">
      <style:text-properties fo:color="#000007" style:font-name="Calibri1" fo:font-size="8.5pt" fo:letter-spacing="-0.0071in" style:font-size-asian="8.5pt"/>
    </style:style>
    <style:style style:name="T1295" style:family="text">
      <style:text-properties fo:color="#000007" style:font-name="Calibri1" fo:font-size="8.5pt" fo:letter-spacing="-0.0063in" style:font-size-asian="8.5pt"/>
    </style:style>
    <style:style style:name="T1296" style:family="text">
      <style:text-properties fo:color="#000007" style:font-name="Calibri1" fo:font-size="8.5pt" fo:letter-spacing="-0.0055in" style:font-size-asian="8.5pt"/>
    </style:style>
    <style:style style:name="T1297" style:family="text">
      <style:text-properties fo:color="#000007" style:font-name="Calibri1" fo:font-size="8.5pt" fo:letter-spacing="-0.0028in" style:font-size-asian="8.5pt"/>
    </style:style>
    <style:style style:name="T1298" style:family="text">
      <style:text-properties fo:color="#000007" style:font-name="Calibri1" fo:font-weight="bold" style:font-weight-asian="bold"/>
    </style:style>
    <style:style style:name="T1299" style:family="text">
      <style:text-properties fo:color="#000007" style:font-name="Calibri1" fo:letter-spacing="0.0374in" fo:font-weight="bold" style:font-weight-asian="bold"/>
    </style:style>
    <style:style style:name="T1300" style:family="text">
      <style:text-properties fo:color="#000007" style:font-name="Calibri1" fo:letter-spacing="0.0366in"/>
    </style:style>
    <style:style style:name="T1301" style:family="text">
      <style:text-properties fo:color="#000007" style:font-name="Calibri1" fo:letter-spacing="0.0382in"/>
    </style:style>
    <style:style style:name="T1302" style:family="text">
      <style:text-properties fo:color="#000007" style:font-name="Calibri1" fo:letter-spacing="0.0374in"/>
    </style:style>
    <style:style style:name="T1303" style:family="text">
      <style:text-properties fo:color="#000007" style:font-name="Calibri1" fo:letter-spacing="-0.0035in"/>
    </style:style>
    <style:style style:name="T1304" style:family="text">
      <style:text-properties fo:color="#000007" style:font-name="Calibri1" fo:letter-spacing="-0.0016in" style:font-name-asian="Calibri2" style:font-name-complex="Calibri2"/>
    </style:style>
    <style:style style:name="T1305" style:family="text">
      <style:text-properties fo:color="#000007" style:font-name="Calibri1" style:font-name-asian="Calibri2" style:font-name-complex="Calibri2"/>
    </style:style>
    <style:style style:name="T1306" style:family="text">
      <style:text-properties fo:color="#000007" style:font-name="Calibri1" fo:letter-spacing="0.028in" style:font-name-asian="Calibri2" style:font-name-complex="Calibri2"/>
    </style:style>
    <style:style style:name="T1307" style:family="text">
      <style:text-properties fo:color="#000007" style:font-name="Calibri1" fo:letter-spacing="-0.0008in" style:font-name-asian="Calibri2" style:font-name-complex="Calibri2"/>
    </style:style>
    <style:style style:name="T1308" style:family="text">
      <style:text-properties fo:color="#000007" style:font-name="Calibri1" fo:letter-spacing="-0.0028in" style:font-name-asian="Calibri2" style:font-name-complex="Calibri2"/>
    </style:style>
    <style:style style:name="T1309" style:family="text">
      <style:text-properties style:font-name="Calibri1" fo:font-size="8.5pt" style:font-size-asian="8.5pt"/>
    </style:style>
    <style:style style:name="T1310" style:family="text">
      <style:text-properties style:font-name="Calibri1" fo:font-size="8.5pt" fo:letter-spacing="-0.0071in" style:font-size-asian="8.5pt"/>
    </style:style>
    <style:style style:name="T1311" style:family="text">
      <style:text-properties style:font-name="Calibri1" fo:font-size="8.5pt" fo:letter-spacing="-0.0047in" style:font-size-asian="8.5pt"/>
    </style:style>
    <style:style style:name="T1312" style:family="text">
      <style:text-properties style:font-name="Calibri1" fo:font-size="8.5pt" fo:font-weight="bold" style:font-size-asian="8.5pt" style:font-weight-asian="bold"/>
    </style:style>
    <style:style style:name="T1313" style:family="text">
      <style:text-properties style:font-name="Calibri1" fo:font-size="8.5pt" fo:letter-spacing="-0.0035in" fo:font-weight="bold" style:font-size-asian="8.5pt" style:font-weight-asian="bold"/>
    </style:style>
    <style:style style:name="T1314" style:family="text">
      <style:text-properties style:font-name="Calibri1" fo:font-size="8.5pt" fo:letter-spacing="-0.0071in" fo:font-weight="bold" style:font-size-asian="8.5pt" style:font-weight-asian="bold"/>
    </style:style>
    <style:style style:name="T1315" style:family="text">
      <style:text-properties style:font-name="Calibri1" fo:font-size="8.5pt" fo:letter-spacing="-0.0016in" fo:font-weight="bold" style:font-size-asian="8.5pt" style:font-weight-asian="bold"/>
    </style:style>
    <style:style style:name="T1316" style:family="text">
      <style:text-properties style:font-name="Calibri1" fo:font-size="8.5pt" fo:letter-spacing="-0.0028in" style:font-size-asian="8.5pt"/>
    </style:style>
    <style:style style:name="T1317" style:family="text">
      <style:text-properties style:font-name="Calibri1" fo:font-size="8.5pt" fo:letter-spacing="-0.0028in" fo:font-weight="bold" style:font-size-asian="8.5pt" style:font-weight-asian="bold"/>
    </style:style>
    <style:style style:name="T1318" style:family="text">
      <style:text-properties style:font-name="Calibri1" fo:font-size="8.5pt" fo:letter-spacing="-0.002in" fo:font-weight="bold" style:font-size-asian="8.5pt" style:font-weight-asian="bold"/>
    </style:style>
    <style:style style:name="T1319" style:family="text">
      <style:text-properties style:font-name="Calibri1" fo:font-size="8.5pt" fo:letter-spacing="-0.0008in" fo:font-weight="bold" style:font-size-asian="8.5pt" style:font-weight-asian="bold"/>
    </style:style>
    <style:style style:name="T1320" style:family="text">
      <style:text-properties style:font-name="Calibri1" fo:font-size="8.5pt" fo:letter-spacing="0.028in" fo:font-weight="bold" style:font-size-asian="8.5pt" style:font-weight-asian="bold"/>
    </style:style>
    <style:style style:name="T1321" style:family="text">
      <style:text-properties style:font-name="Calibri1" fo:font-size="8.5pt" fo:letter-spacing="-0.0055in" fo:font-weight="bold" style:font-size-asian="8.5pt" style:font-weight-asian="bold"/>
    </style:style>
    <style:style style:name="T1322" style:family="text">
      <style:text-properties style:font-name="Calibri1" fo:font-size="8.5pt" fo:letter-spacing="-0.0063in" fo:font-weight="bold" style:font-size-asian="8.5pt" style:font-weight-asian="bold"/>
    </style:style>
    <style:style style:name="T1323" style:family="text">
      <style:text-properties style:font-name="Calibri1" fo:font-size="8.5pt" fo:letter-spacing="-0.0047in" fo:font-weight="bold" style:font-size-asian="8.5pt" style:font-weight-asian="bold"/>
    </style:style>
    <style:style style:name="T1324" style:family="text">
      <style:text-properties style:font-name="Calibri1" fo:font-size="8.5pt" fo:letter-spacing="-0.0043in" fo:font-weight="bold" style:font-size-asian="8.5pt" style:font-weight-asian="bold"/>
    </style:style>
    <style:style style:name="T1325" style:family="text">
      <style:text-properties style:font-name="Calibri1" fo:font-size="8.5pt" style:font-name-asian="Calibri2" style:font-size-asian="8.5pt" style:font-name-complex="Calibri2" style:font-size-complex="8.5pt"/>
    </style:style>
    <style:style style:name="T1326" style:family="text">
      <style:text-properties style:font-name="Calibri1" fo:font-size="8.5pt" fo:font-weight="bold" style:font-name-asian="Calibri2" style:font-size-asian="8.5pt" style:font-weight-asian="bold" style:font-name-complex="Calibri2" style:font-size-complex="8.5pt" style:font-weight-complex="bold"/>
    </style:style>
    <style:style style:name="T1327" style:family="text">
      <style:text-properties style:font-name="Calibri1" fo:font-size="8.5pt" fo:letter-spacing="-0.002in" fo:font-weight="bold" style:font-name-asian="Calibri2" style:font-size-asian="8.5pt" style:font-weight-asian="bold" style:font-name-complex="Calibri2" style:font-size-complex="8.5pt" style:font-weight-complex="bold"/>
    </style:style>
    <style:style style:name="T1328" style:family="text">
      <style:text-properties style:font-name="Calibri1" fo:font-size="8.5pt" fo:letter-spacing="-0.0016in" fo:font-weight="bold" style:font-name-asian="Calibri2" style:font-size-asian="8.5pt" style:font-weight-asian="bold" style:font-name-complex="Calibri2" style:font-size-complex="8.5pt" style:font-weight-complex="bold"/>
    </style:style>
    <style:style style:name="T1329" style:family="text">
      <style:text-properties style:font-name="Calibri1" fo:font-size="8.5pt" fo:letter-spacing="-0.0008in" fo:font-weight="bold" style:font-name-asian="Calibri2" style:font-size-asian="8.5pt" style:font-weight-asian="bold" style:font-name-complex="Calibri2" style:font-size-complex="8.5pt" style:font-weight-complex="bold"/>
    </style:style>
    <style:style style:name="T1330" style:family="text">
      <style:text-properties style:font-name="Calibri1" fo:font-weight="normal" style:font-weight-asian="normal"/>
    </style:style>
    <style:style style:name="T1331" style:family="text">
      <style:text-properties style:font-name="Calibri1" fo:letter-spacing="-0.0047in" fo:font-weight="normal" style:font-weight-asian="normal"/>
    </style:style>
    <style:style style:name="T1332" style:family="text">
      <style:text-properties style:font-name="Calibri1" fo:letter-spacing="-0.0028in" fo:font-weight="normal" style:font-weight-asian="normal"/>
    </style:style>
    <style:style style:name="T1333" style:family="text">
      <style:text-properties style:font-name="Calibri1"/>
    </style:style>
    <style:style style:name="T1334" style:family="text">
      <style:text-properties style:font-name="Calibri1" fo:letter-spacing="-0.0035in"/>
    </style:style>
    <style:style style:name="T1335" style:family="text">
      <style:text-properties style:font-name="Calibri1" fo:letter-spacing="-0.0028in"/>
    </style:style>
    <style:style style:name="T1336" style:family="text">
      <style:text-properties style:font-name="Calibri1" fo:letter-spacing="-0.0016in"/>
    </style:style>
    <style:style style:name="T1337" style:family="text">
      <style:text-properties style:font-name="Calibri1" fo:letter-spacing="-0.0043in"/>
    </style:style>
    <style:style style:name="T1338" style:family="text">
      <style:text-properties style:font-name="Calibri1" fo:letter-spacing="-0.002in"/>
    </style:style>
    <style:style style:name="T1339" style:family="text">
      <style:text-properties style:font-name="Calibri1" fo:letter-spacing="-0.0055in"/>
    </style:style>
    <style:style style:name="T1340" style:family="text">
      <style:text-properties fo:color="#40586f" style:font-name="Lato Black" fo:font-size="6pt" fo:font-weight="bold" style:font-size-asian="6pt" style:font-weight-asian="bold"/>
    </style:style>
    <style:style style:name="T1341" style:family="text">
      <style:text-properties fo:color="#40586f" style:font-name="Lato Black" fo:font-size="6pt" fo:letter-spacing="0.0134in" fo:font-weight="bold" style:font-size-asian="6pt" style:font-weight-asian="bold"/>
    </style:style>
    <style:style style:name="T1342" style:family="text">
      <style:text-properties fo:color="#40586f" style:font-name="Lato Black" fo:font-size="6pt" fo:letter-spacing="0.0083in" fo:font-weight="bold" style:font-size-asian="6pt" style:font-weight-asian="bold"/>
    </style:style>
    <style:style style:name="T1343" style:family="text">
      <style:text-properties fo:color="#40586f" style:font-name="Lato Black" fo:font-size="6pt" fo:letter-spacing="0.0098in" fo:font-weight="bold" style:font-size-asian="6pt" style:font-weight-asian="bold"/>
    </style:style>
    <style:style style:name="T1344" style:family="text">
      <style:text-properties fo:color="#40586f" style:font-name="Lato Black" fo:font-size="6pt" fo:letter-spacing="0.0138in" fo:font-weight="bold" style:font-size-asian="6pt" style:font-weight-asian="bold"/>
    </style:style>
    <style:style style:name="T1345" style:family="text">
      <style:text-properties fo:color="#40586f" style:font-name="Lato Black" fo:font-size="6pt" fo:letter-spacing="-0.0016in" fo:font-weight="bold" style:font-size-asian="6pt" style:font-weight-asian="bold"/>
    </style:style>
    <style:style style:name="T1346" style:family="text">
      <style:text-properties fo:letter-spacing="-0.0047in"/>
    </style:style>
    <style:style style:name="T1347" style:family="text">
      <style:text-properties style:font-name="Calibri1" fo:font-size="9pt" fo:letter-spacing="-0.0016in" fo:font-weight="bold" style:font-name-asian="Calibri2" style:font-size-asian="9pt" style:font-weight-asian="bold" style:font-name-complex="Calibri2" style:font-size-complex="9pt" style:font-weight-complex="bold"/>
    </style:style>
    <style:style style:name="T1348" style:family="text">
      <style:text-properties style:font-name="Calibri1" fo:font-size="9pt" fo:letter-spacing="0.0008in" fo:font-weight="bold" style:font-name-asian="Calibri2" style:font-size-asian="9pt" style:font-weight-asian="bold" style:font-name-complex="Calibri2" style:font-size-complex="9pt" style:font-weight-complex="bold"/>
    </style:style>
    <style:style style:name="T1349" style:family="text">
      <style:text-properties style:font-name="Calibri1" fo:font-size="9pt" fo:letter-spacing="-0.0016in" style:font-name-asian="Calibri2" style:font-size-asian="9pt" style:font-name-complex="Calibri2" style:font-size-complex="9pt"/>
    </style:style>
    <style:style style:name="T1350" style:family="text">
      <style:text-properties style:font-name="Calibri1" fo:font-size="9pt" fo:letter-spacing="-0.0008in" style:font-name-asian="Calibri2" style:font-size-asian="9pt" style:font-name-complex="Calibri2" style:font-size-complex="9pt"/>
    </style:style>
    <style:style style:name="T1351" style:family="text">
      <style:text-properties style:font-name="Calibri1" fo:font-size="9pt" fo:letter-spacing="0.0016in" style:font-name-asian="Calibri2" style:font-size-asian="9pt" style:font-name-complex="Calibri2" style:font-size-complex="9pt"/>
    </style:style>
    <style:style style:name="T1352" style:family="text">
      <style:text-properties style:font-name="Calibri1" fo:font-size="9pt" fo:letter-spacing="0.0035in" style:font-name-asian="Calibri2" style:font-size-asian="9pt" style:font-name-complex="Calibri2" style:font-size-complex="9pt"/>
    </style:style>
    <style:style style:name="T1353" style:family="text">
      <style:text-properties style:font-name="Calibri1" fo:font-size="9pt" fo:letter-spacing="0.0008in" style:font-name-asian="Calibri2" style:font-size-asian="9pt" style:font-name-complex="Calibri2" style:font-size-complex="9pt"/>
    </style:style>
    <style:style style:name="T1354" style:family="text">
      <style:text-properties style:font-name="Calibri1" fo:font-size="9pt" fo:letter-spacing="0.0028in" style:font-name-asian="Calibri2" style:font-size-asian="9pt" style:font-name-complex="Calibri2" style:font-size-complex="9pt"/>
    </style:style>
    <style:style style:name="T1355" style:family="text">
      <style:text-properties style:font-name="Calibri1" fo:font-size="9pt" fo:letter-spacing="-0.0016in" fo:font-weight="bold" style:font-size-asian="9pt" style:font-weight-asian="bold"/>
    </style:style>
    <style:style style:name="T1356" style:family="text">
      <style:text-properties style:font-name="Calibri1" fo:font-size="9pt" fo:letter-spacing="-0.0016in" style:font-size-asian="9pt"/>
    </style:style>
    <style:style style:name="T1357" style:family="text">
      <style:text-properties style:font-name="Calibri1" fo:font-size="9pt" fo:letter-spacing="-0.002in" style:font-size-asian="9pt"/>
    </style:style>
    <style:style style:name="T1358" style:family="text">
      <style:text-properties style:font-name="Calibri1" fo:font-size="9pt" fo:letter-spacing="-0.0055in" fo:font-weight="bold" style:font-size-asian="9pt" style:font-weight-asian="bold"/>
    </style:style>
    <style:style style:name="T1359" style:family="text">
      <style:text-properties fo:color="#000007" style:font-name="Calibri1" fo:font-size="9pt" fo:letter-spacing="-0.0016in" style:font-size-asian="9pt"/>
    </style:style>
    <style:style style:name="T1360" style:family="text">
      <style:text-properties fo:color="#000007" style:font-name="Calibri1" fo:font-size="9pt" fo:letter-spacing="-0.0047in" style:font-size-asian="9pt"/>
    </style:style>
    <style:style style:name="T1361" style:family="text">
      <style:text-properties fo:color="#000007" style:font-name="Calibri1" fo:font-size="9pt" fo:letter-spacing="-0.0055in" style:font-size-asian="9pt"/>
    </style:style>
    <style:style style:name="T1362" style:family="text">
      <style:text-properties fo:color="#000007" style:font-name="Calibri1" fo:font-size="9pt" fo:letter-spacing="-0.0035in" style:font-size-asian="9pt"/>
    </style:style>
    <style:style style:name="T1363" style:family="text">
      <style:text-properties fo:color="#000007" style:font-name="Calibri1" fo:font-size="9pt" fo:letter-spacing="-0.0063in" style:font-size-asian="9pt"/>
    </style:style>
    <style:style style:name="T1364" style:family="text">
      <style:text-properties fo:color="#000007" style:font-name="Calibri1" fo:font-size="9pt" fo:letter-spacing="-0.0028in" style:font-size-asian="9pt"/>
    </style:style>
    <style:style style:name="T1365" style:family="text">
      <style:text-properties style:font-name="Calibri1" fo:font-size="9pt" fo:font-weight="bold" style:font-size-asian="9pt" style:font-weight-asian="bold"/>
    </style:style>
    <style:style style:name="T1366" style:family="text">
      <style:text-properties style:font-name="Calibri1" fo:font-size="9pt" fo:letter-spacing="0.0346in" fo:font-weight="bold" style:font-size-asian="9pt" style:font-weight-asian="bold"/>
    </style:style>
    <style:style style:name="T1367" style:family="text">
      <style:text-properties fo:color="#000007" style:font-name="Calibri1" fo:font-size="9pt" style:font-size-asian="9pt"/>
    </style:style>
    <style:style style:name="T1368" style:family="text">
      <style:text-properties fo:color="#000007" style:font-name="Calibri1" fo:font-size="9pt" fo:letter-spacing="0.0346in" style:font-size-asian="9pt"/>
    </style:style>
    <style:style style:name="T1369" style:family="text">
      <style:text-properties fo:color="#000007" style:font-name="Calibri1" fo:font-size="9pt" fo:letter-spacing="0.0354in" style:font-size-asian="9pt"/>
    </style:style>
    <style:style style:name="T1370" style:family="text">
      <style:text-properties fo:color="#000007" style:font-name="Calibri1" fo:font-size="9pt" fo:letter-spacing="-0.0016in" style:font-name-asian="Calibri2" style:font-size-asian="9pt" style:font-name-complex="Calibri2" style:font-size-complex="9pt"/>
    </style:style>
    <style:style style:name="T1371" style:family="text">
      <style:text-properties fo:letter-spacing="0.0016in"/>
    </style:style>
    <style:style style:name="T1372" style:family="text">
      <style:text-properties style:font-name="Calibri1" fo:font-size="9pt" style:font-name-asian="Calibri2" style:font-size-asian="9pt" style:font-name-complex="Calibri2" style:font-size-complex="9pt"/>
    </style:style>
    <style:style style:name="T1373" style:family="text">
      <style:text-properties style:font-name="Calibri1" fo:font-size="9pt" fo:font-weight="bold" style:font-name-asian="Calibri2" style:font-size-asian="9pt" style:font-weight-asian="bold" style:font-name-complex="Calibri2" style:font-size-complex="9pt" style:font-weight-complex="bold"/>
    </style:style>
    <style:style style:name="T1374" style:family="text">
      <style:text-properties style:font-name="Calibri1" fo:font-size="9pt" fo:letter-spacing="-0.0063in" style:font-name-asian="Calibri2" style:font-size-asian="9pt" style:font-name-complex="Calibri2" style:font-size-complex="9pt"/>
    </style:style>
    <style:style style:name="T1375" style:family="text">
      <style:text-properties style:font-name="Calibri1" fo:font-size="9pt" fo:letter-spacing="-0.0075in" style:font-name-asian="Calibri2" style:font-size-asian="9pt" style:font-name-complex="Calibri2" style:font-size-complex="9pt"/>
    </style:style>
    <style:style style:name="T1376" style:family="text">
      <style:text-properties style:font-name="Calibri1" fo:font-size="9pt" fo:letter-spacing="-0.0071in" style:font-name-asian="Calibri2" style:font-size-asian="9pt" style:font-name-complex="Calibri2" style:font-size-complex="9pt"/>
    </style:style>
    <style:style style:name="T1377" style:family="text">
      <style:text-properties style:font-name="Calibri1" fo:font-size="9pt" fo:letter-spacing="-0.0047in" style:font-name-asian="Calibri2" style:font-size-asian="9pt" style:font-name-complex="Calibri2" style:font-size-complex="9pt"/>
    </style:style>
    <style:style style:name="T1378" style:family="text">
      <style:text-properties style:font-name="Calibri1" fo:font-size="9pt" fo:letter-spacing="-0.0055in" style:font-name-asian="Calibri2" style:font-size-asian="9pt" style:font-name-complex="Calibri2" style:font-size-complex="9pt"/>
    </style:style>
    <style:style style:name="T1379" style:family="text">
      <style:text-properties style:font-name="Calibri1" fo:font-size="9pt" fo:letter-spacing="-0.0028in" style:font-size-asian="9pt"/>
    </style:style>
    <style:style style:name="T1380" style:family="text">
      <style:text-properties style:font-name="Calibri1" fo:font-size="9pt" fo:letter-spacing="-0.0043in" fo:font-weight="bold" style:font-size-asian="9pt" style:font-weight-asian="bold"/>
    </style:style>
    <style:style style:name="T1381" style:family="text">
      <style:text-properties style:font-name="Calibri1" fo:font-size="9pt" style:font-size-asian="9pt"/>
    </style:style>
    <style:style style:name="T1382" style:family="text">
      <style:text-properties style:font-name="Calibri1" fo:font-size="9pt" fo:letter-spacing="-0.0063in" style:font-size-asian="9pt"/>
    </style:style>
    <style:style style:name="T1383" style:family="text">
      <style:text-properties style:font-name="Calibri1" fo:font-size="9pt" fo:letter-spacing="-0.0071in" fo:font-weight="bold" style:font-size-asian="9pt" style:font-weight-asian="bold"/>
    </style:style>
    <style:style style:name="T1384" style:family="text">
      <style:text-properties style:font-name="Calibri1" fo:font-size="9pt" fo:letter-spacing="-0.0063in" fo:font-weight="bold" style:font-size-asian="9pt" style:font-weight-asian="bold"/>
    </style:style>
    <style:style style:name="T1385" style:family="text">
      <style:text-properties style:font-name="Calibri1" fo:font-size="9pt" fo:letter-spacing="-0.0047in" fo:font-weight="bold" style:font-size-asian="9pt" style:font-weight-asian="bold"/>
    </style:style>
    <style:style style:name="T1386" style:family="text">
      <style:text-properties style:font-name="Calibri1" fo:font-size="9pt" fo:letter-spacing="-0.002in" fo:font-weight="bold" style:font-size-asian="9pt" style:font-weight-asian="bold"/>
    </style:style>
    <style:style style:name="T1387" style:family="text">
      <style:text-properties style:font-name="Calibri1" fo:font-size="9pt" fo:letter-spacing="-0.0008in" fo:font-weight="bold" style:font-size-asian="9pt" style:font-weight-asian="bold"/>
    </style:style>
    <style:style style:name="T1388" style:family="text">
      <style:text-properties style:font-name="Calibri1" fo:font-size="9pt" fo:letter-spacing="0.0028in" fo:font-weight="bold" style:font-size-asian="9pt" style:font-weight-asian="bold"/>
    </style:style>
    <style:style style:name="T1389" style:family="text">
      <style:text-properties style:font-name="Calibri1" fo:font-size="9pt" fo:letter-spacing="0.0016in" fo:font-weight="bold" style:font-size-asian="9pt" style:font-weight-asian="bold"/>
    </style:style>
    <style:style style:name="T1390" style:family="text">
      <style:text-properties style:font-name="Calibri1" fo:font-size="9pt" fo:letter-spacing="-0.0028in" fo:font-weight="bold" style:font-size-asian="9pt" style:font-weight-asian="bold"/>
    </style:style>
    <style:style style:name="T1391" style:family="text">
      <style:text-properties style:font-name="Calibri1" fo:font-size="9pt" fo:letter-spacing="-0.0063in" fo:font-weight="bold" style:font-name-asian="Calibri2" style:font-size-asian="9pt" style:font-weight-asian="bold" style:font-name-complex="Calibri2" style:font-size-complex="9pt" style:font-weight-complex="bold"/>
    </style:style>
    <style:style style:name="T1392" style:family="text">
      <style:text-properties style:font-name="Calibri1" fo:font-size="9pt" fo:letter-spacing="-0.0047in" fo:font-weight="bold" style:font-name-asian="Calibri2" style:font-size-asian="9pt" style:font-weight-asian="bold" style:font-name-complex="Calibri2" style:font-size-complex="9pt" style:font-weight-complex="bold"/>
    </style:style>
    <style:style style:name="T1393" style:family="text">
      <style:text-properties style:font-name="Calibri1" fo:font-size="9pt" fo:letter-spacing="-0.0055in" fo:font-weight="bold" style:font-name-asian="Calibri2" style:font-size-asian="9pt" style:font-weight-asian="bold" style:font-name-complex="Calibri2" style:font-size-complex="9pt" style:font-weight-complex="bold"/>
    </style:style>
    <style:style style:name="T1394" style:family="text">
      <style:text-properties style:font-name="Calibri1" fo:font-size="9pt" fo:letter-spacing="-0.0035in" fo:font-weight="bold" style:font-name-asian="Calibri2" style:font-size-asian="9pt" style:font-weight-asian="bold" style:font-name-complex="Calibri2" style:font-size-complex="9pt" style:font-weight-complex="bold"/>
    </style:style>
    <style:style style:name="T1395" style:family="text">
      <style:text-properties style:font-name="Calibri1" fo:font-size="9pt" fo:letter-spacing="0.0008in" style:font-size-asian="9pt"/>
    </style:style>
    <style:style style:name="T1396" style:family="text">
      <style:text-properties style:font-name="Calibri1" fo:font-size="9pt" fo:letter-spacing="0.0028in" style:font-size-asian="9pt"/>
    </style:style>
    <style:style style:name="T1397" style:family="text">
      <style:text-properties style:font-name="Calibri1" fo:font-size="9pt" fo:letter-spacing="0.002in" fo:font-weight="bold" style:font-size-asian="9pt" style:font-weight-asian="bold"/>
    </style:style>
    <style:style style:name="T1398" style:family="text">
      <style:text-properties style:font-name="Calibri1" fo:font-size="9pt" fo:letter-spacing="0.0043in" fo:font-weight="bold" style:font-size-asian="9pt" style:font-weight-asian="bold"/>
    </style:style>
    <style:style style:name="T1399" style:family="text">
      <style:text-properties fo:letter-spacing="-0.0016in" fo:font-weight="normal" style:font-weight-asian="normal"/>
    </style:style>
    <style:style style:name="T1400" style:family="text">
      <style:text-properties fo:letter-spacing="0.0008in" fo:font-weight="normal" style:font-weight-asian="normal"/>
    </style:style>
    <style:style style:name="T1401" style:family="text">
      <style:text-properties fo:letter-spacing="0.0008in"/>
    </style:style>
    <style:style style:name="T1402" style:family="text">
      <style:text-properties style:font-name="Calibri1" fo:font-size="9pt" fo:letter-spacing="0.0016in" style:font-size-asian="9pt"/>
    </style:style>
    <style:style style:name="T1403" style:family="text">
      <style:text-properties style:font-name="Calibri1" fo:font-size="9pt" fo:letter-spacing="0.0008in" fo:font-weight="bold" style:font-size-asian="9pt" style:font-weight-asian="bold"/>
    </style:style>
    <style:style style:name="T1404" style:family="text">
      <style:text-properties fo:color="#000007" style:font-name="Calibri1" fo:font-size="9pt" fo:letter-spacing="-0.0016in" fo:font-weight="bold" style:font-size-asian="9pt" style:font-weight-asian="bold"/>
    </style:style>
    <style:style style:name="T1405" style:family="text">
      <style:text-properties fo:color="#000007" style:font-name="Calibri1" fo:font-size="9pt" fo:letter-spacing="-0.0008in" fo:font-weight="bold" style:font-size-asian="9pt" style:font-weight-asian="bold"/>
    </style:style>
    <style:style style:name="T1406" style:family="text">
      <style:text-properties fo:color="#000007" style:font-name="Calibri1" fo:font-size="9pt" fo:font-weight="bold" style:font-size-asian="9pt" style:font-weight-asian="bold"/>
    </style:style>
    <style:style style:name="T1407" style:family="text">
      <style:text-properties style:font-name="Calibri1" fo:font-size="9pt" fo:letter-spacing="0.002in" style:font-size-asian="9pt"/>
    </style:style>
    <style:style style:name="T1408" style:family="text">
      <style:text-properties style:font-name="Calibri1" fo:font-size="9pt" fo:letter-spacing="-0.0008in" style:font-size-asian="9pt"/>
    </style:style>
    <style:style style:name="T1409" style:family="text">
      <style:text-properties style:font-name="Calibri1" fo:font-size="9pt" fo:letter-spacing="-0.0071in" style:font-size-asian="9pt"/>
    </style:style>
    <style:style style:name="T1410" style:family="text">
      <style:text-properties style:font-name="Calibri1" fo:font-size="9pt" fo:letter-spacing="-0.0055in" style:font-size-asian="9pt"/>
    </style:style>
    <style:style style:name="T1411" style:family="text">
      <style:text-properties style:font-name="Calibri1" fo:font-size="9pt" fo:letter-spacing="-0.0075in" style:font-size-asian="9pt"/>
    </style:style>
    <style:style style:name="T1412" style:family="text">
      <style:text-properties fo:color="#030303" fo:font-size="8.5pt" fo:letter-spacing="-0.0016in" fo:font-weight="bold" style:font-size-asian="8.5pt" style:font-weight-asian="bold"/>
    </style:style>
    <style:style style:name="T1413" style:family="text">
      <style:text-properties fo:color="#030303" fo:font-size="8.5pt" style:font-size-asian="8.5pt"/>
    </style:style>
    <style:style style:name="T1414" style:family="text">
      <style:text-properties fo:color="#343636" fo:font-size="8.5pt" style:font-size-asian="8.5pt"/>
    </style:style>
    <style:style style:name="T1415" style:family="text">
      <style:text-properties fo:color="#1f2123" fo:font-size="8.5pt" style:font-size-asian="8.5pt"/>
    </style:style>
    <style:style style:name="T1416" style:family="text">
      <style:text-properties fo:color="#030303" fo:font-size="8.5pt" fo:letter-spacing="-0.0043in" style:font-size-asian="8.5pt"/>
    </style:style>
    <style:style style:name="T1417" style:family="text">
      <style:text-properties fo:color="#030303" fo:font-size="8.5pt" fo:letter-spacing="-0.0028in" style:font-size-asian="8.5pt"/>
    </style:style>
    <style:style style:name="T1418" style:family="text">
      <style:text-properties fo:color="#030303" fo:font-size="8.5pt" fo:letter-spacing="-0.0047in" style:font-size-asian="8.5pt"/>
    </style:style>
    <style:style style:name="T1419" style:family="text">
      <style:text-properties fo:color="#030303" fo:font-size="8.5pt" fo:letter-spacing="0.028in" style:font-size-asian="8.5pt"/>
    </style:style>
    <style:style style:name="T1420" style:family="text">
      <style:text-properties fo:color="#1f2123" fo:font-size="8.5pt" fo:letter-spacing="-0.0083in" style:font-size-asian="8.5pt"/>
    </style:style>
    <style:style style:name="T1421" style:family="text">
      <style:text-properties fo:color="#030303" fo:font-size="8.5pt" fo:letter-spacing="-0.0016in" style:font-size-asian="8.5pt"/>
    </style:style>
    <style:style style:name="T1422" style:family="text">
      <style:text-properties fo:color="#030303" fo:font-size="8.5pt" fo:letter-spacing="-0.0035in" style:font-size-asian="8.5pt"/>
    </style:style>
    <style:style style:name="T1423" style:family="text">
      <style:text-properties fo:color="#343636" fo:font-size="8.5pt" fo:letter-spacing="-0.0083in" style:font-size-asian="8.5pt"/>
    </style:style>
    <style:style style:name="T1424" style:family="text">
      <style:text-properties fo:color="#030303" fo:font-size="8.5pt" fo:letter-spacing="-0.002in" style:font-size-asian="8.5pt"/>
    </style:style>
    <style:style style:name="T1425" style:family="text">
      <style:text-properties fo:color="#1f2123" fo:font-size="8.5pt" fo:letter-spacing="-0.0063in" style:font-size-asian="8.5pt"/>
    </style:style>
    <style:style style:name="T1426" style:family="text">
      <style:text-properties fo:color="#030303" fo:font-size="8.5pt" fo:font-weight="bold" style:font-size-asian="8.5pt" style:font-weight-asian="bold"/>
    </style:style>
    <style:style style:name="T1427" style:family="text">
      <style:text-properties fo:color="#030303" fo:font-size="8.5pt" fo:letter-spacing="0.0134in" fo:font-weight="bold" style:font-size-asian="8.5pt" style:font-weight-asian="bold"/>
    </style:style>
    <style:style style:name="T1428" style:family="text">
      <style:text-properties fo:color="#030303" fo:font-size="8.5pt" fo:letter-spacing="-0.0008in" style:font-size-asian="8.5pt"/>
    </style:style>
    <style:style style:name="T1429" style:family="text">
      <style:text-properties fo:color="#030303" fo:font-size="8.5pt" fo:letter-spacing="0.0126in" fo:font-weight="bold" style:font-size-asian="8.5pt" style:font-weight-asian="bold"/>
    </style:style>
    <style:style style:name="T1430" style:family="text">
      <style:text-properties fo:color="#030303" fo:font-size="8.5pt" fo:letter-spacing="0.0146in" fo:font-weight="bold" style:font-size-asian="8.5pt" style:font-weight-asian="bold"/>
    </style:style>
    <style:style style:name="T1431" style:family="text">
      <style:text-properties fo:color="#030303" fo:font-size="8.5pt" fo:letter-spacing="0.0118in" style:font-size-asian="8.5pt"/>
    </style:style>
    <style:style style:name="T1432" style:family="text">
      <style:text-properties fo:color="#1f2123" fo:font-size="8.5pt" fo:font-weight="bold" style:font-size-asian="8.5pt" style:font-weight-asian="bold"/>
    </style:style>
    <style:style style:name="T1433" style:family="text">
      <style:text-properties fo:color="#030303"/>
    </style:style>
    <style:style style:name="T1434" style:family="text">
      <style:text-properties fo:color="#030303" fo:letter-spacing="0.0165in"/>
    </style:style>
    <style:style style:name="T1435" style:family="text">
      <style:text-properties fo:color="#030303" fo:letter-spacing="0.0138in"/>
    </style:style>
    <style:style style:name="T1436" style:family="text">
      <style:text-properties fo:color="#030303" fo:letter-spacing="0.0173in"/>
    </style:style>
    <style:style style:name="T1437" style:family="text">
      <style:text-properties fo:color="#1f2123"/>
    </style:style>
    <style:style style:name="T1438" style:family="text">
      <style:text-properties fo:color="#1f2123" fo:letter-spacing="-0.002in"/>
    </style:style>
    <style:style style:name="T1439" style:family="text">
      <style:text-properties fo:color="#484848"/>
    </style:style>
    <style:style style:name="T1440" style:family="text">
      <style:text-properties fo:color="#030303" fo:letter-spacing="0.0146in"/>
    </style:style>
    <style:style style:name="T1441" style:family="text">
      <style:text-properties fo:color="#343636"/>
    </style:style>
    <style:style style:name="T1442" style:family="text">
      <style:text-properties fo:color="#030303" fo:font-weight="bold" style:font-weight-asian="bold"/>
    </style:style>
    <style:style style:name="T1443" style:family="text">
      <style:text-properties fo:color="#484848" fo:font-weight="bold" style:font-weight-asian="bold"/>
    </style:style>
    <style:style style:name="T1444" style:family="text">
      <style:text-properties fo:color="#030303" fo:letter-spacing="-0.002in"/>
    </style:style>
    <style:style style:name="T1445" style:family="text">
      <style:text-properties fo:color="#030303" fo:letter-spacing="-0.0047in"/>
    </style:style>
    <style:style style:name="T1446" style:family="text">
      <style:text-properties fo:color="#1f2123" fo:letter-spacing="-0.0043in"/>
    </style:style>
    <style:style style:name="T1447" style:family="text">
      <style:text-properties fo:color="#030303" fo:letter-spacing="-0.0063in"/>
    </style:style>
    <style:style style:name="T1448" style:family="text">
      <style:text-properties fo:color="#030303" fo:letter-spacing="-0.0008in"/>
    </style:style>
    <style:style style:name="T1449" style:family="text">
      <style:text-properties fo:color="#030303" fo:letter-spacing="-0.0016in"/>
    </style:style>
    <style:style style:name="T1450" style:family="text">
      <style:text-properties fo:color="#030303" fo:letter-spacing="-0.0083in"/>
    </style:style>
    <style:style style:name="T1451" style:family="text">
      <style:text-properties fo:color="#030303" fo:letter-spacing="-0.0075in"/>
    </style:style>
    <style:style style:name="T1452" style:family="text">
      <style:text-properties fo:color="#030303" fo:letter-spacing="-0.0043in"/>
    </style:style>
    <style:style style:name="T1453" style:family="text">
      <style:text-properties fo:color="#1f2123" fo:letter-spacing="-0.0083in"/>
    </style:style>
    <style:style style:name="T1454" style:family="text">
      <style:text-properties fo:color="#030303" fo:letter-spacing="-0.0055in"/>
    </style:style>
    <style:style style:name="T1455" style:family="text">
      <style:text-properties fo:color="#030303" fo:letter-spacing="-0.0028in"/>
    </style:style>
    <style:style style:name="T1456" style:family="text">
      <style:text-properties fo:color="#484848" fo:letter-spacing="-0.0055in"/>
    </style:style>
    <style:style style:name="T1457" style:family="text">
      <style:text-properties fo:color="#1f2123" fo:font-size="8.5pt" fo:letter-spacing="-0.0016in" style:font-size-asian="8.5pt"/>
    </style:style>
    <style:style style:name="T1458" style:family="text">
      <style:text-properties fo:color="#1f2123" fo:font-size="8.5pt" fo:letter-spacing="-0.0016in" fo:font-weight="bold" style:font-size-asian="8.5pt" style:font-weight-asian="bold"/>
    </style:style>
    <style:style style:name="T1459" style:family="text">
      <style:text-properties fo:color="#1f2123" fo:letter-spacing="-0.011in"/>
    </style:style>
    <style:style style:name="T1460" style:family="text">
      <style:text-properties fo:color="#030303" fo:letter-spacing="0.0016in"/>
    </style:style>
    <style:style style:name="T1461" style:family="text">
      <style:text-properties fo:color="#030303" fo:letter-spacing="0.0063in"/>
    </style:style>
    <style:style style:name="T1462" style:family="text">
      <style:text-properties fo:color="#1f2123" fo:font-size="7pt" style:font-size-asian="7pt"/>
    </style:style>
    <style:style style:name="T1463" style:family="text">
      <style:text-properties fo:color="#030303" fo:font-size="7pt" style:font-size-asian="7pt"/>
    </style:style>
    <style:style style:name="T1464" style:family="text">
      <style:text-properties fo:color="#030303" fo:font-size="7pt" fo:letter-spacing="-0.0008in" style:font-size-asian="7pt"/>
    </style:style>
    <style:style style:name="T1465" style:family="text">
      <style:text-properties fo:color="#1f2123" fo:font-size="7pt" fo:letter-spacing="0.002in" style:font-size-asian="7pt"/>
    </style:style>
    <style:style style:name="T1466" style:family="text">
      <style:text-properties fo:color="#1f2123" fo:font-size="7pt" fo:letter-spacing="-0.0035in" style:font-size-asian="7pt"/>
    </style:style>
    <style:style style:name="T1467" style:family="text">
      <style:text-properties fo:color="#1f2123" fo:font-size="7pt" fo:letter-spacing="0.0008in" style:font-size-asian="7pt"/>
    </style:style>
    <style:style style:name="T1468" style:family="text">
      <style:text-properties fo:color="#030303" fo:font-size="7pt" fo:letter-spacing="0.0047in" style:font-size-asian="7pt"/>
    </style:style>
    <style:style style:name="T1469" style:family="text">
      <style:text-properties fo:color="#030303" fo:font-size="7pt" fo:letter-spacing="-0.0016in" style:font-size-asian="7pt"/>
    </style:style>
    <style:style style:name="T1470" style:family="text">
      <style:text-properties fo:color="#000008" style:font-name="Times New Roman" fo:font-size="8pt" fo:font-weight="bold" style:font-size-asian="8pt" style:font-weight-asian="bold"/>
    </style:style>
    <style:style style:name="T1471" style:family="text">
      <style:text-properties fo:color="#000008" style:font-name="Times New Roman" fo:font-size="8pt" fo:letter-spacing="-0.0055in" fo:font-weight="bold" style:font-size-asian="8pt" style:font-weight-asian="bold"/>
    </style:style>
    <style:style style:name="T1472" style:family="text">
      <style:text-properties fo:color="#000008" style:font-name="Times New Roman" fo:font-size="8pt" fo:letter-spacing="0.002in" fo:font-weight="bold" style:font-size-asian="8pt" style:font-weight-asian="bold"/>
    </style:style>
    <style:style style:name="T1473" style:family="text">
      <style:text-properties fo:color="#000008" style:font-name="Times New Roman" fo:font-size="8pt" fo:letter-spacing="-0.0016in" fo:font-weight="bold" style:font-size-asian="8pt" style:font-weight-asian="bold"/>
    </style:style>
    <style:style style:name="T1474" style:family="text">
      <style:text-properties fo:color="#000008" style:font-name="Times New Roman" fo:font-size="8pt" fo:font-weight="bold" style:font-size-asian="8pt" style:font-weight-asian="bold" style:text-scale="105%"/>
    </style:style>
    <style:style style:name="T1475" style:family="text">
      <style:text-properties fo:color="#000008" style:font-name="Times New Roman" fo:font-size="8pt" fo:letter-spacing="-0.0055in" fo:font-weight="bold" style:font-size-asian="8pt" style:font-weight-asian="bold" style:text-scale="105%"/>
    </style:style>
    <style:style style:name="T1476" style:family="text">
      <style:text-properties fo:color="#000008" style:font-name="Times New Roman" fo:font-size="8pt" fo:letter-spacing="-0.0047in" fo:font-weight="bold" style:font-size-asian="8pt" style:font-weight-asian="bold" style:text-scale="105%"/>
    </style:style>
    <style:style style:name="T1477" style:family="text">
      <style:text-properties fo:color="#000008" style:font-name="Times New Roman" fo:font-size="8pt" fo:letter-spacing="-0.0028in" fo:font-weight="bold" style:font-size-asian="8pt" style:font-weight-asian="bold" style:text-scale="105%"/>
    </style:style>
    <style:style style:name="T1478" style:family="text">
      <style:text-properties fo:color="#000008" style:font-name="Times New Roman" fo:font-size="8pt" fo:letter-spacing="-0.0016in" fo:font-weight="bold" style:font-size-asian="8pt" style:font-weight-asian="bold" style:text-scale="105%"/>
    </style:style>
    <style:style style:name="T1479" style:family="text">
      <style:text-properties fo:color="#000008" style:font-name="Times New Roman" fo:font-size="8pt" style:font-size-asian="8pt" style:text-scale="105%"/>
    </style:style>
    <style:style style:name="T1480" style:family="text">
      <style:text-properties fo:color="#000008" style:font-name="Times New Roman" fo:font-size="8pt" fo:letter-spacing="-0.002in" style:font-size-asian="8pt" style:text-scale="105%"/>
    </style:style>
    <style:style style:name="T1481" style:family="text">
      <style:text-properties fo:color="#000008" style:font-name="Times New Roman" fo:font-size="8pt" fo:letter-spacing="-0.0016in" style:font-size-asian="8pt" style:text-scale="105%"/>
    </style:style>
    <style:style style:name="T1482" style:family="text">
      <style:text-properties fo:color="#000008" style:font-name="Times New Roman" fo:font-size="8pt" fo:letter-spacing="-0.0028in" style:font-size-asian="8pt" style:text-scale="105%"/>
    </style:style>
    <style:style style:name="T1483" style:family="text">
      <style:text-properties fo:color="#000008" style:font-name="Times New Roman" fo:font-size="8pt" fo:letter-spacing="-0.0075in" style:font-size-asian="8pt" style:text-scale="105%"/>
    </style:style>
    <style:style style:name="T1484" style:family="text">
      <style:text-properties fo:color="#000008" style:font-name="Times New Roman" fo:font-size="8pt" fo:letter-spacing="-0.0071in" style:font-size-asian="8pt" style:text-scale="105%"/>
    </style:style>
    <style:style style:name="T1485" style:family="text">
      <style:text-properties fo:color="#000009" style:font-name="Times New Roman" fo:font-size="7pt" fo:letter-spacing="-0.0028in" fo:font-weight="bold" style:font-size-asian="7pt" style:font-weight-asian="bold"/>
    </style:style>
    <style:style style:name="T1486" style:family="text">
      <style:text-properties fo:color="#000009" style:font-name="Times New Roman" fo:font-size="7pt" fo:letter-spacing="-0.0016in" fo:font-weight="bold" style:font-size-asian="7pt" style:font-weight-asian="bold"/>
    </style:style>
    <style:style style:name="T1487" style:family="text">
      <style:text-properties fo:color="#000009" style:font-name="Times New Roman" fo:font-size="7pt" fo:letter-spacing="0.028in" fo:font-weight="bold" style:font-size-asian="7pt" style:font-weight-asian="bold"/>
    </style:style>
    <style:style style:name="T1488" style:family="text">
      <style:text-properties fo:color="#000009" style:font-name="Times New Roman" fo:font-size="7pt" fo:font-weight="bold" style:font-size-asian="7pt" style:font-weight-asian="bold"/>
    </style:style>
    <style:style style:name="T1489" style:family="text">
      <style:text-properties fo:color="#000009" style:font-name="Times New Roman" fo:font-size="7pt" fo:letter-spacing="-0.0047in" fo:font-weight="bold" style:font-size-asian="7pt" style:font-weight-asian="bold"/>
    </style:style>
    <style:style style:name="T1490" style:family="text">
      <style:text-properties fo:color="#000009" style:font-name="Times New Roman" fo:font-size="7pt" fo:letter-spacing="-0.0043in" fo:font-weight="bold" style:font-size-asian="7pt" style:font-weight-asian="bold"/>
    </style:style>
    <style:style style:name="T1491" style:family="text">
      <style:text-properties fo:color="#000009" style:font-name="Times New Roman" fo:font-size="7pt" fo:letter-spacing="-0.0035in" fo:font-weight="bold" style:font-size-asian="7pt" style:font-weight-asian="bold"/>
    </style:style>
    <style:style style:name="T1492" style:family="text">
      <style:text-properties fo:color="#000009" style:font-name="Times New Roman" fo:font-size="7pt" fo:letter-spacing="-0.0016in" style:font-size-asian="7pt"/>
    </style:style>
    <style:style style:name="T1493" style:family="text">
      <style:text-properties fo:color="#000009" style:font-name="Times New Roman" fo:font-size="7pt" fo:letter-spacing="-0.0047in" style:font-size-asian="7pt"/>
    </style:style>
    <style:style style:name="T1494" style:family="text">
      <style:text-properties fo:color="#000009" style:font-name="Times New Roman" fo:font-size="7pt" fo:letter-spacing="0.028in" style:font-size-asian="7pt"/>
    </style:style>
    <style:style style:name="T1495" style:family="text">
      <style:text-properties fo:color="#202429" style:font-name="Times New Roman" fo:font-size="7pt" fo:letter-spacing="-0.0016in" style:font-size-asian="7pt"/>
    </style:style>
    <style:style style:name="T1496" style:family="text">
      <style:text-properties fo:color="#202429" style:font-name="Times New Roman" fo:font-size="7pt" fo:letter-spacing="0.028in" style:font-size-asian="7pt"/>
    </style:style>
    <style:style style:name="T1497" style:family="text">
      <style:text-properties fo:color="#434953" style:font-name="Times New Roman" fo:font-size="7pt" fo:letter-spacing="-0.0016in" style:font-size-asian="7pt"/>
    </style:style>
    <style:style style:name="T1498" style:family="text">
      <style:text-properties fo:color="#000009" style:font-name="Times New Roman" fo:font-size="7pt" style:font-size-asian="7pt"/>
    </style:style>
    <style:style style:name="T1499" style:family="text">
      <style:text-properties fo:color="#000009" style:font-name="Times New Roman" fo:font-size="7pt" fo:letter-spacing="-0.0028in" style:font-size-asian="7pt"/>
    </style:style>
    <style:style style:name="T1500" style:family="text">
      <style:text-properties fo:color="#000009" style:font-name="Times New Roman" fo:font-size="7pt" fo:letter-spacing="-0.0083in" style:font-size-asian="7pt"/>
    </style:style>
    <style:style style:name="T1501" style:family="text">
      <style:text-properties fo:color="#333333" style:font-name="Times New Roman" fo:font-size="7pt" fo:letter-spacing="-0.0016in" style:font-size-asian="7pt"/>
    </style:style>
    <style:style style:name="T1502" style:family="text">
      <style:text-properties fo:color="#333333" style:font-name="Times New Roman" fo:font-size="7pt" fo:letter-spacing="-0.0047in" style:font-size-asian="7pt"/>
    </style:style>
    <style:style style:name="T1503" style:family="text">
      <style:text-properties fo:color="#333333" style:font-name="Times New Roman" fo:font-size="7pt" fo:letter-spacing="0.028in" style:font-size-asian="7pt"/>
    </style:style>
    <style:style style:name="T1504" style:family="text">
      <style:text-properties fo:color="#333333" style:font-name="Times New Roman" fo:font-size="7pt" style:font-size-asian="7pt"/>
    </style:style>
    <style:style style:name="T1505" style:family="text">
      <style:text-properties fo:color="#333333" style:font-name="Times New Roman" fo:font-size="7pt" fo:letter-spacing="-0.0043in" style:font-size-asian="7pt"/>
    </style:style>
    <style:style style:name="T1506" style:family="text">
      <style:text-properties fo:color="#000009" style:font-name="Times New Roman" fo:font-size="7pt" fo:letter-spacing="-0.0063in" style:font-size-asian="7pt"/>
    </style:style>
    <style:style style:name="T1507" style:family="text">
      <style:text-properties fo:color="#000009" style:font-name="Times New Roman" fo:font-size="7pt" fo:letter-spacing="-0.0055in" style:font-size-asian="7pt"/>
    </style:style>
    <style:style style:name="T1508" style:family="text">
      <style:text-properties fo:color="#000009" style:font-name="Times New Roman" fo:font-size="7pt" fo:letter-spacing="-0.0035in" style:font-size-asian="7pt"/>
    </style:style>
    <style:style style:name="T1509" style:family="text">
      <style:text-properties fo:color="#202429" style:font-name="Times New Roman" fo:font-size="7pt" fo:letter-spacing="-0.0047in" style:font-size-asian="7pt"/>
    </style:style>
    <style:style style:name="T1510" style:family="text">
      <style:text-properties fo:color="#202429" style:font-name="Times New Roman" fo:font-size="7pt" fo:letter-spacing="-0.0028in" style:font-size-asian="7pt"/>
    </style:style>
    <style:style style:name="T1511" style:family="text">
      <style:text-properties fo:color="#202429" style:font-name="Times New Roman" fo:font-size="7pt" style:font-size-asian="7pt"/>
    </style:style>
    <style:style style:name="T1512" style:family="text">
      <style:text-properties fo:color="#202429" style:font-name="Times New Roman" fo:font-size="7pt" fo:letter-spacing="-0.0063in" style:font-size-asian="7pt"/>
    </style:style>
    <style:style style:name="T1513" style:family="text">
      <style:text-properties fo:color="#000009" style:font-name="Times New Roman" fo:font-size="7pt" fo:letter-spacing="0.002in" style:font-size-asian="7pt"/>
    </style:style>
    <style:style style:name="T1514" style:family="text">
      <style:text-properties fo:color="#202429" style:font-name="Times New Roman" fo:font-size="7pt" fo:letter-spacing="-0.0055in" style:font-size-asian="7pt"/>
    </style:style>
    <style:style style:name="T1515" style:family="text">
      <style:text-properties fo:color="#333333" style:font-name="Times New Roman" fo:font-size="7pt" fo:letter-spacing="-0.002in" style:font-size-asian="7pt"/>
    </style:style>
    <style:style style:name="T1516" style:family="text">
      <style:text-properties fo:color="#333333" style:font-name="Times New Roman" fo:font-size="7pt" fo:letter-spacing="-0.0028in" style:font-size-asian="7pt"/>
    </style:style>
    <style:style style:name="T1517" style:family="text">
      <style:text-properties fo:color="#000009" style:font-name="Times New Roman" fo:font-size="7pt" fo:letter-spacing="0.0016in" style:font-size-asian="7pt"/>
    </style:style>
    <style:style style:name="T1518" style:family="text">
      <style:text-properties fo:color="#000009" style:font-name="Times New Roman" fo:font-size="7pt" fo:letter-spacing="-0.0043in" style:font-size-asian="7pt"/>
    </style:style>
    <style:style style:name="T1519" style:family="text">
      <style:text-properties fo:color="#000008" style:font-name="Times New Roman" fo:font-size="8pt" fo:letter-spacing="-0.0055in" style:font-size-asian="8pt" style:text-scale="105%"/>
    </style:style>
    <style:style style:name="T1520" style:family="text">
      <style:text-properties fo:color="#000008" style:font-name="Times New Roman" fo:font-size="8pt" fo:letter-spacing="-0.0047in" style:font-size-asian="8pt" style:text-scale="105%"/>
    </style:style>
    <style:style style:name="T1521" style:family="text">
      <style:text-properties fo:color="#000009" style:font-name="Times New Roman" fo:font-size="8pt" fo:letter-spacing="-0.0016in" fo:font-weight="bold" style:font-size-asian="8pt" style:font-weight-asian="bold" style:text-scale="105%"/>
    </style:style>
    <style:style style:name="T1522" style:family="text">
      <style:text-properties fo:color="#000009" style:font-name="Times New Roman" fo:font-size="8pt" fo:letter-spacing="-0.0063in" fo:font-weight="bold" style:font-size-asian="8pt" style:font-weight-asian="bold" style:text-scale="105%"/>
    </style:style>
    <style:style style:name="T1523" style:family="text">
      <style:text-properties fo:color="#000009" style:font-name="Times New Roman" fo:font-size="8pt" fo:letter-spacing="-0.0055in" fo:font-weight="bold" style:font-size-asian="8pt" style:font-weight-asian="bold" style:text-scale="105%"/>
    </style:style>
    <style:style style:name="T1524" style:family="text">
      <style:text-properties fo:color="#000009" style:font-name="Times New Roman" fo:font-size="8pt" fo:font-weight="bold" style:font-size-asian="8pt" style:font-weight-asian="bold" style:text-scale="105%"/>
    </style:style>
    <style:style style:name="T1525" style:family="text">
      <style:text-properties style:font-name="Times New Roman" fo:font-size="8pt" fo:font-weight="bold" style:font-size-asian="8pt" style:font-weight-asian="bold" style:text-scale="105%"/>
    </style:style>
    <style:style style:name="T1526" style:family="text">
      <style:text-properties style:font-name="Arial" fo:letter-spacing="-0.0016in"/>
    </style:style>
    <style:style style:name="T1527" style:family="text">
      <style:text-properties fo:font-size="8.5pt" style:font-size-asian="8.5pt"/>
    </style:style>
    <style:style style:name="T1528" style:family="text">
      <style:text-properties fo:font-size="8.5pt" fo:letter-spacing="0.028in" fo:font-weight="bold" style:font-size-asian="8.5pt" style:font-weight-asian="bold"/>
    </style:style>
    <style:style style:name="T1529" style:family="text">
      <style:text-properties fo:font-size="8.5pt" fo:letter-spacing="0.028in" style:font-size-asian="8.5pt"/>
    </style:style>
    <style:style style:name="T1530" style:family="text">
      <style:text-properties fo:font-size="8.5pt" fo:letter-spacing="0.0555in" fo:font-weight="bold" style:font-size-asian="8.5pt" style:font-weight-asian="bold"/>
    </style:style>
    <style:style style:name="T1531" style:family="text">
      <style:text-properties fo:font-size="8.5pt" fo:letter-spacing="0.0209in" style:font-size-asian="8.5pt"/>
    </style:style>
    <style:style style:name="T1532" style:family="text">
      <style:text-properties style:font-name="Arial" fo:letter-spacing="0.0016in"/>
    </style:style>
    <style:style style:name="T1533" style:family="text">
      <style:text-properties style:font-name="Arial" fo:letter-spacing="0.0035in"/>
    </style:style>
    <style:style style:name="T1534" style:family="text">
      <style:text-properties style:font-name="Arial" fo:letter-spacing="0.0091in"/>
    </style:style>
    <style:style style:name="T1535" style:family="text">
      <style:text-properties style:font-name="Times New Roman" fo:font-size="6.5pt" fo:letter-spacing="-0.0016in" style:font-size-asian="6.5pt"/>
    </style:style>
    <style:style style:name="T1536" style:family="text">
      <style:text-properties style:font-name="Times New Roman" fo:font-size="6.5pt" fo:letter-spacing="0.0043in" style:font-size-asian="6.5pt"/>
    </style:style>
    <style:style style:name="T1537" style:family="text">
      <style:text-properties style:font-name="Times New Roman" fo:font-size="6.5pt" fo:letter-spacing="0.0035in" style:font-size-asian="6.5pt"/>
    </style:style>
    <style:style style:name="T1538" style:family="text">
      <style:text-properties style:font-name="Times New Roman" fo:font-size="6.5pt" fo:letter-spacing="-0.0028in" style:font-size-asian="6.5pt"/>
    </style:style>
    <style:style style:name="T1539" style:family="text">
      <style:text-properties style:font-name="Times New Roman" fo:font-size="6.5pt" style:font-size-asian="6.5pt"/>
    </style:style>
    <style:style style:name="T1540" style:family="text">
      <style:text-properties style:font-name="Times New Roman" fo:font-size="6.5pt" fo:letter-spacing="-0.0035in" style:font-size-asian="6.5pt"/>
    </style:style>
    <style:style style:name="T1541" style:family="text">
      <style:text-properties style:font-name="Times New Roman" fo:font-size="6.5pt" fo:letter-spacing="0.0047in" style:font-size-asian="6.5pt"/>
    </style:style>
    <style:style style:name="T1542" style:family="text">
      <style:text-properties fo:letter-spacing="0.002in"/>
    </style:style>
    <style:style style:name="T1543" style:family="text">
      <style:text-properties fo:letter-spacing="0.0181in"/>
    </style:style>
    <style:style style:name="T1544" style:family="text">
      <style:text-properties fo:letter-spacing="0.028in"/>
    </style:style>
    <style:style style:name="T1545" style:family="text">
      <style:text-properties fo:letter-spacing="0.0252in"/>
    </style:style>
    <style:style style:name="T1546" style:family="text">
      <style:text-properties fo:letter-spacing="0.0256in"/>
    </style:style>
    <style:style style:name="T1547" style:family="text">
      <style:text-properties fo:letter-spacing="0.0244in"/>
    </style:style>
    <style:style style:name="T1548" style:family="text">
      <style:text-properties fo:letter-spacing="0.0555in"/>
    </style:style>
    <style:style style:name="T1549" style:family="text">
      <style:text-properties fo:letter-spacing="0.0236in"/>
    </style:style>
    <style:style style:name="T1550" style:family="text">
      <style:text-properties style:font-name="Times New Roman" fo:font-size="7pt" style:font-size-asian="7pt"/>
    </style:style>
    <style:style style:name="T1551" style:family="text">
      <style:text-properties style:font-name="Times New Roman" fo:font-size="7pt" style:text-underline-style="solid" style:text-underline-width="auto" style:text-underline-color="font-color" style:font-size-asian="7pt"/>
    </style:style>
    <style:style style:name="T1552" style:family="text">
      <style:text-properties style:font-name="Times New Roman" fo:font-size="7pt" fo:letter-spacing="0.028in" style:text-underline-style="none" style:font-size-asian="7pt"/>
    </style:style>
    <style:style style:name="T1553" style:family="text">
      <style:text-properties style:font-name="Times New Roman" fo:font-size="7pt" fo:letter-spacing="-0.011in" style:text-underline-style="none" style:font-size-asian="7pt"/>
    </style:style>
    <style:style style:name="T1554" style:family="text">
      <style:text-properties style:font-name="Times New Roman" fo:font-size="7pt" fo:letter-spacing="0.0193in" style:text-underline-style="none" style:font-size-asian="7pt"/>
    </style:style>
    <style:style style:name="T1555" style:family="text">
      <style:text-properties style:font-name="Times New Roman" fo:font-size="7pt" fo:letter-spacing="0.0189in" style:text-underline-style="none" style:font-size-asian="7pt"/>
    </style:style>
    <style:style style:name="T1556" style:family="text">
      <style:text-properties fo:color="#231f20" style:text-position="13% 100%" fo:font-size="4pt" fo:letter-spacing="-0.011in" style:text-underline-style="none" style:font-size-asian="4pt"/>
    </style:style>
    <style:style style:name="T1557" style:family="text">
      <style:text-properties style:font-name="Times New Roman" fo:font-size="7pt" fo:letter-spacing="-0.0457in" style:text-underline-style="none" style:font-size-asian="7pt" style:text-scale="97%"/>
    </style:style>
    <style:style style:name="T1558" style:family="text">
      <style:text-properties fo:color="#231f20" style:text-position="13% 100%" fo:font-size="4pt" fo:letter-spacing="0.0035in" style:text-underline-style="none" style:font-size-asian="4pt" style:text-scale="102%"/>
    </style:style>
    <style:style style:name="T1559" style:family="text">
      <style:text-properties fo:color="#231f20" style:text-position="13% 100%" fo:font-size="4pt" fo:letter-spacing="0.002in" style:text-underline-style="none" style:font-size-asian="4pt" style:text-scale="102%"/>
    </style:style>
    <style:style style:name="T1560" style:family="text">
      <style:text-properties style:font-name="Times New Roman" fo:font-size="7pt" fo:letter-spacing="-0.0453in" style:text-underline-style="none" style:font-size-asian="7pt" style:text-scale="97%"/>
    </style:style>
    <style:style style:name="T1561" style:family="text">
      <style:text-properties fo:color="#231f20" style:text-position="13% 100%" fo:font-size="4pt" fo:letter-spacing="-0.0154in" style:text-underline-style="none" style:font-size-asian="4pt" style:text-scale="102%"/>
    </style:style>
    <style:style style:name="T1562" style:family="text">
      <style:text-properties style:font-name="Times New Roman" fo:font-size="7pt" fo:letter-spacing="-0.0283in" style:text-underline-style="none" style:font-size-asian="7pt" style:text-scale="97%"/>
    </style:style>
    <style:style style:name="T1563" style:family="text">
      <style:text-properties fo:color="#231f20" style:text-position="13% 100%" fo:font-size="4pt" fo:letter-spacing="-0.0252in" style:text-underline-style="none" style:font-size-asian="4pt" style:text-scale="102%"/>
    </style:style>
    <style:style style:name="T1564" style:family="text">
      <style:text-properties style:font-name="Times New Roman" fo:font-size="7pt" fo:letter-spacing="-0.0189in" style:text-underline-style="none" style:font-size-asian="7pt" style:text-scale="97%"/>
    </style:style>
    <style:style style:name="T1565" style:family="text">
      <style:text-properties fo:color="#231f20" style:text-position="13% 100%" fo:font-size="4pt" fo:letter-spacing="-0.0035in" style:text-underline-style="none" style:font-size-asian="4pt" style:text-scale="102%"/>
    </style:style>
    <style:style style:name="T1566" style:family="text">
      <style:text-properties style:font-name="Times New Roman" fo:font-size="7pt" fo:letter-spacing="0.0063in" style:text-underline-style="none" style:font-size-asian="7pt" style:text-scale="97%"/>
    </style:style>
    <style:style style:name="T1567" style:family="text">
      <style:text-properties fo:color="#231f20" style:text-position="13% 100%" fo:font-size="4pt" fo:letter-spacing="-0.0075in" style:text-underline-style="none" style:font-size-asian="4pt" style:text-scale="102%"/>
    </style:style>
    <style:style style:name="T1568" style:family="text">
      <style:text-properties style:font-name="Times New Roman" fo:font-size="7pt" fo:letter-spacing="-0.0307in" style:text-underline-style="none" style:font-size-asian="7pt" style:text-scale="97%"/>
    </style:style>
    <style:style style:name="T1569" style:family="text">
      <style:text-properties fo:color="#231f20" style:text-position="13% 100%" fo:font-size="4pt" fo:letter-spacing="0.0028in" style:text-underline-style="none" style:font-size-asian="4pt" style:text-scale="102%"/>
    </style:style>
    <style:style style:name="T1570" style:family="text">
      <style:text-properties style:font-name="Times New Roman" fo:font-size="7pt" fo:letter-spacing="-0.0465in" style:text-underline-style="none" style:font-size-asian="7pt" style:text-scale="97%"/>
    </style:style>
    <style:style style:name="T1571" style:family="text">
      <style:text-properties fo:color="#231f20" style:text-position="13% 100%" fo:font-size="4pt" fo:letter-spacing="-0.0102in" style:text-underline-style="none" style:font-size-asian="4pt" style:text-scale="102%"/>
    </style:style>
    <style:style style:name="T1572" style:family="text">
      <style:text-properties style:font-name="Times New Roman" fo:font-size="7pt" fo:letter-spacing="-0.0335in" style:text-underline-style="none" style:font-size-asian="7pt" style:text-scale="97%"/>
    </style:style>
    <style:style style:name="T1573" style:family="text">
      <style:text-properties style:font-name="Times New Roman" fo:font-size="7pt" fo:letter-spacing="-0.022in" style:text-underline-style="none" style:font-size-asian="7pt" style:text-scale="97%"/>
    </style:style>
    <style:style style:name="T1574" style:family="text">
      <style:text-properties fo:color="#231f20" style:text-position="13% 100%" fo:font-size="4pt" fo:letter-spacing="-0.0047in" style:text-underline-style="none" style:font-size-asian="4pt" style:text-scale="102%"/>
    </style:style>
    <style:style style:name="T1575" style:family="text">
      <style:text-properties fo:color="#231f20" style:text-position="13% 100%" fo:font-size="4pt" fo:letter-spacing="-0.011in" style:text-underline-style="none" style:font-size-asian="4pt" style:text-scale="102%"/>
    </style:style>
    <style:style style:name="T1576" style:family="text">
      <style:text-properties style:font-name="Times New Roman" fo:font-size="7pt" fo:letter-spacing="-0.0102in" style:text-underline-style="none" style:font-size-asian="7pt" style:text-scale="97%"/>
    </style:style>
    <style:style style:name="T1577" style:family="text">
      <style:text-properties fo:color="#231f20" style:text-position="13% 100%" fo:font-size="4pt" fo:letter-spacing="-0.0161in" style:text-underline-style="none" style:font-size-asian="4pt" style:text-scale="102%"/>
    </style:style>
    <style:style style:name="T1578" style:family="text">
      <style:text-properties style:font-name="Times New Roman" fo:font-size="7pt" fo:letter-spacing="-0.0272in" style:text-underline-style="none" style:font-size-asian="7pt" style:text-scale="97%"/>
    </style:style>
    <style:style style:name="T1579" style:family="text">
      <style:text-properties style:font-name="Times New Roman" fo:font-size="7pt" fo:letter-spacing="-0.0217in" style:text-underline-style="none" style:font-size-asian="7pt" style:text-scale="97%"/>
    </style:style>
    <style:style style:name="T1580" style:family="text">
      <style:text-properties fo:color="#231f20" style:text-position="13% 100%" fo:font-size="4pt" fo:letter-spacing="-0.0055in" style:text-underline-style="none" style:font-size-asian="4pt" style:text-scale="102%"/>
    </style:style>
    <style:style style:name="T1581" style:family="text">
      <style:text-properties style:font-name="Times New Roman" fo:font-size="7pt" fo:letter-spacing="-0.0161in" style:text-underline-style="none" style:font-size-asian="7pt" style:text-scale="97%"/>
    </style:style>
    <style:style style:name="T1582" style:family="text">
      <style:text-properties fo:color="#231f20" style:text-position="13% 100%" fo:font-size="4pt" fo:letter-spacing="-0.0134in" style:text-underline-style="none" style:font-size-asian="4pt" style:text-scale="102%"/>
    </style:style>
    <style:style style:name="T1583" style:family="text">
      <style:text-properties style:font-name="Times New Roman" fo:font-size="7pt" fo:letter-spacing="-0.0252in" style:text-underline-style="none" style:font-size-asian="7pt" style:text-scale="97%"/>
    </style:style>
    <style:style style:name="T1584" style:family="text">
      <style:text-properties fo:color="#231f20" style:text-position="13% 100%" fo:font-size="4pt" fo:letter-spacing="-0.0028in" style:text-underline-style="none" style:font-size-asian="4pt" style:text-scale="102%"/>
    </style:style>
    <style:style style:name="T1585" style:family="text">
      <style:text-properties style:font-name="Times New Roman" fo:font-size="7pt" fo:letter-spacing="-0.0244in" style:text-underline-style="none" style:font-size-asian="7pt" style:text-scale="97%"/>
    </style:style>
    <style:style style:name="T1586" style:family="text">
      <style:text-properties fo:color="#231f20" style:text-position="13% 100%" fo:font-size="4pt" fo:letter-spacing="-0.0228in" style:text-underline-style="none" style:font-size-asian="4pt" style:text-scale="102%"/>
    </style:style>
    <style:style style:name="T1587" style:family="text">
      <style:text-properties style:font-name="Times New Roman" fo:font-size="7pt" fo:letter-spacing="-0.0154in" style:text-underline-style="none" style:font-size-asian="7pt" style:text-scale="97%"/>
    </style:style>
    <style:style style:name="T1588" style:family="text">
      <style:text-properties fo:color="#231f20" style:text-position="13% 100%" fo:font-size="4pt" fo:letter-spacing="-0.0091in" style:text-underline-style="none" style:font-size-asian="4pt" style:text-scale="102%"/>
    </style:style>
    <style:style style:name="T1589" style:family="text">
      <style:text-properties style:font-name="Times New Roman" fo:font-size="7pt" fo:letter-spacing="-0.0126in" style:text-underline-style="none" style:font-size-asian="7pt" style:text-scale="97%"/>
    </style:style>
    <style:style style:name="T1590" style:family="text">
      <style:text-properties fo:color="#231f20" style:text-position="13% 100%" fo:font-size="4pt" fo:letter-spacing="-0.0146in" style:text-underline-style="none" style:font-size-asian="4pt" style:text-scale="102%"/>
    </style:style>
    <style:style style:name="T1591" style:family="text">
      <style:text-properties style:font-name="Times New Roman" fo:font-size="7pt" fo:letter-spacing="-0.0071in" style:text-underline-style="none" style:font-size-asian="7pt" style:text-scale="97%"/>
    </style:style>
    <style:style style:name="T1592" style:family="text">
      <style:text-properties fo:color="#231f20" style:text-position="13% 100%" fo:font-size="4pt" fo:letter-spacing="-0.0165in" style:text-underline-style="none" style:font-size-asian="4pt" style:text-scale="102%"/>
    </style:style>
    <style:style style:name="T1593" style:family="text">
      <style:text-properties fo:color="#231f20" style:text-position="13% 100%" fo:font-size="4pt" fo:letter-spacing="-0.0299in" style:text-underline-style="none" style:font-size-asian="4pt" style:text-scale="102%"/>
    </style:style>
    <style:style style:name="T1594" style:family="text">
      <style:text-properties style:font-name="Times New Roman" fo:font-size="7pt" fo:letter-spacing="-0.0138in" style:text-underline-style="none" style:font-size-asian="7pt" style:text-scale="97%"/>
    </style:style>
    <style:style style:name="T1595" style:family="text">
      <style:text-properties fo:color="#231f20" style:text-position="13% 100%" fo:font-size="4pt" fo:letter-spacing="-0.0083in" style:text-underline-style="none" style:font-size-asian="4pt" style:text-scale="102%"/>
    </style:style>
    <style:style style:name="T1596" style:family="text">
      <style:text-properties style:font-name="Times New Roman" fo:font-size="7pt" fo:letter-spacing="-0.078in" style:text-underline-style="none" style:font-size-asian="7pt" style:text-scale="97%"/>
    </style:style>
    <style:style style:name="T1597" style:family="text">
      <style:text-properties fo:color="#231f20" style:text-position="13% 100%" fo:font-size="4pt" fo:letter-spacing="-0.0264in" style:text-underline-style="none" style:font-size-asian="4pt" style:text-scale="102%"/>
    </style:style>
    <style:style style:name="T1598" style:family="text">
      <style:text-properties style:font-name="Times New Roman" fo:font-size="7pt" fo:letter-spacing="0.0035in" style:text-underline-style="none" style:font-size-asian="7pt" style:text-scale="97%"/>
    </style:style>
    <style:style style:name="T1599" style:family="text">
      <style:text-properties style:font-name="Times New Roman" fo:font-size="7pt" fo:letter-spacing="-0.0228in" style:text-underline-style="none" style:font-size-asian="7pt" style:text-scale="97%"/>
    </style:style>
    <style:style style:name="T1600" style:family="text">
      <style:text-properties fo:color="#231f20" style:text-position="13% 100%" fo:font-size="4pt" fo:letter-spacing="-0.0043in" style:text-underline-style="none" style:font-size-asian="4pt" style:text-scale="102%"/>
    </style:style>
    <style:style style:name="T1601" style:family="text">
      <style:text-properties style:font-name="Times New Roman" fo:font-size="7pt" fo:letter-spacing="-0.0339in" style:text-underline-style="none" style:font-size-asian="7pt" style:text-scale="97%"/>
    </style:style>
    <style:style style:name="T1602" style:family="text">
      <style:text-properties fo:color="#231f20" style:text-position="13% 100%" fo:font-size="4pt" fo:letter-spacing="-0.0272in" style:text-underline-style="none" style:font-size-asian="4pt" style:text-scale="102%"/>
    </style:style>
    <style:style style:name="T1603" style:family="text">
      <style:text-properties style:font-name="Times New Roman" fo:font-size="7pt" fo:letter-spacing="-0.0193in" style:text-underline-style="none" style:font-size-asian="7pt" style:text-scale="97%"/>
    </style:style>
    <style:style style:name="T1604" style:family="text">
      <style:text-properties fo:color="#231f20" style:text-position="13% 100%" fo:font-size="4pt" fo:letter-spacing="-0.0244in" style:text-underline-style="none" style:font-size-asian="4pt" style:text-scale="102%"/>
    </style:style>
    <style:style style:name="T1605" style:family="text">
      <style:text-properties fo:color="#231f20" style:text-position="13% 100%" fo:font-size="4pt" fo:letter-spacing="-0.0098in" style:text-underline-style="none" style:font-size-asian="4pt" style:text-scale="102%"/>
    </style:style>
    <style:style style:name="T1606" style:family="text">
      <style:text-properties fo:color="#231f20" style:text-position="13% 100%" fo:font-size="4pt" fo:letter-spacing="-0.0209in" style:text-underline-style="none" style:font-size-asian="4pt" style:text-scale="102%"/>
    </style:style>
    <style:style style:name="T1607" style:family="text">
      <style:text-properties style:font-name="Times New Roman" fo:font-size="7pt" fo:letter-spacing="0.002in" style:text-underline-style="none" style:font-size-asian="7pt" style:text-scale="97%"/>
    </style:style>
    <style:style style:name="T1608" style:family="text">
      <style:text-properties fo:color="#231f20" style:text-position="13% 100%" fo:font-size="4pt" fo:letter-spacing="-0.0291in" style:text-underline-style="none" style:font-size-asian="4pt" style:text-scale="102%"/>
    </style:style>
    <style:style style:name="T1609" style:family="text">
      <style:text-properties style:font-name="Times New Roman" fo:font-size="7pt" fo:letter-spacing="-0.039in" style:text-underline-style="none" style:font-size-asian="7pt" style:text-scale="97%"/>
    </style:style>
    <style:style style:name="T1610" style:family="text">
      <style:text-properties fo:color="#231f20" style:text-position="13% 100%" fo:font-size="4pt" fo:letter-spacing="-0.0126in" style:text-underline-style="none" style:font-size-asian="4pt" style:text-scale="102%"/>
    </style:style>
    <style:style style:name="T1611" style:family="text">
      <style:text-properties style:font-name="Times New Roman" fo:font-size="7pt" fo:letter-spacing="-0.0016in" style:text-underline-style="none" style:font-size-asian="7pt" style:text-scale="97%"/>
    </style:style>
    <style:style style:name="T1612" style:family="text">
      <style:text-properties fo:color="#231f20" style:text-position="13% 100%" fo:font-size="4pt" fo:letter-spacing="0.0008in" style:text-underline-style="none" style:font-size-asian="4pt" style:text-scale="102%"/>
    </style:style>
    <style:style style:name="T1613" style:family="text">
      <style:text-properties style:font-name="Times New Roman" fo:font-size="7pt" fo:letter-spacing="-0.0083in" style:text-underline-style="none" style:font-size-asian="7pt" style:text-scale="97%"/>
    </style:style>
    <style:style style:name="T1614" style:family="text">
      <style:text-properties fo:color="#231f20" style:text-position="13% 100%" fo:font-size="4pt" fo:letter-spacing="-0.0189in" style:text-underline-style="none" style:font-size-asian="4pt" style:text-scale="102%"/>
    </style:style>
    <style:style style:name="T1615" style:family="text">
      <style:text-properties style:font-name="Times New Roman" fo:font-size="7pt" fo:letter-spacing="0.0028in" style:text-underline-style="none" style:font-size-asian="7pt" style:text-scale="97%"/>
    </style:style>
    <style:style style:name="T1616" style:family="text">
      <style:text-properties fo:color="#231f20" fo:font-size="4pt" style:font-size-asian="4pt" style:text-scale="105%"/>
    </style:style>
    <style:style style:name="T1617" style:family="text">
      <style:text-properties fo:color="#231f20" fo:font-size="4pt" fo:letter-spacing="0.002in" style:font-size-asian="4pt" style:text-scale="105%"/>
    </style:style>
    <style:style style:name="T1618" style:family="text">
      <style:text-properties fo:color="#231f20" fo:font-size="4pt" fo:letter-spacing="0.0028in" style:font-size-asian="4pt" style:text-scale="105%"/>
    </style:style>
    <style:style style:name="T1619" style:family="text">
      <style:text-properties fo:color="#231f20" fo:font-size="4pt" fo:letter-spacing="-0.0016in" style:font-size-asian="4pt" style:text-scale="105%"/>
    </style:style>
    <style:style style:name="T1620" style:family="text">
      <style:text-properties fo:color="#030303" fo:letter-spacing="0.028in"/>
    </style:style>
    <style:style style:name="T1621" style:family="text">
      <style:text-properties fo:color="#030303" fo:letter-spacing="0.0071in"/>
    </style:style>
    <style:style style:name="T1622" style:family="text">
      <style:text-properties fo:color="#030303" fo:letter-spacing="0.0181in"/>
    </style:style>
    <style:style style:name="T1623" style:family="text">
      <style:text-properties fo:color="#030303" fo:letter-spacing="0.0083in"/>
    </style:style>
    <style:style style:name="T1624" style:family="text">
      <style:text-properties fo:color="#030303" fo:letter-spacing="0.002in"/>
    </style:style>
    <style:style style:name="T1625" style:family="text">
      <style:text-properties fo:color="#030303" fo:letter-spacing="0.0154in"/>
    </style:style>
    <style:style style:name="T1626" style:family="text">
      <style:text-properties fo:color="#030303" fo:letter-spacing="0.0075in"/>
    </style:style>
    <style:style style:name="T1627" style:family="text">
      <style:text-properties fo:color="#030303" fo:letter-spacing="0.0055in"/>
    </style:style>
    <style:style style:name="T1628" style:family="text">
      <style:text-properties fo:color="#161616" fo:font-size="6.5pt" style:font-size-asian="6.5pt" style:font-size-complex="6.5pt"/>
    </style:style>
    <style:style style:name="T1629" style:family="text">
      <style:text-properties fo:color="#161616" fo:font-size="6.5pt" style:text-underline-style="solid" style:text-underline-width="auto" style:text-underline-color="#000000" style:font-size-asian="6.5pt" style:font-size-complex="6.5pt"/>
    </style:style>
    <style:style style:name="T1630" style:family="text">
      <style:text-properties fo:color="#262626" fo:font-size="6.5pt" style:text-underline-style="solid" style:text-underline-width="auto" style:text-underline-color="#000000" style:font-size-asian="6.5pt" style:font-size-complex="6.5pt"/>
    </style:style>
    <style:style style:name="T1631" style:family="text">
      <style:text-properties fo:color="#4d4d4d" fo:font-size="6.5pt" style:text-underline-style="solid" style:text-underline-width="auto" style:text-underline-color="#000000" style:font-size-asian="6.5pt" style:font-size-complex="6.5pt"/>
    </style:style>
    <style:style style:name="T1632" style:family="text">
      <style:text-properties fo:color="#4d4d4d" fo:font-size="6.5pt" fo:letter-spacing="0.028in" style:text-underline-style="solid" style:text-underline-width="auto" style:text-underline-color="#000000" style:font-size-asian="6.5pt" style:font-size-complex="6.5pt"/>
    </style:style>
    <style:style style:name="T1633" style:family="text">
      <style:text-properties fo:color="#606060" fo:font-size="6.5pt" style:text-underline-style="solid" style:text-underline-width="auto" style:text-underline-color="#000000" style:font-size-asian="6.5pt" style:font-size-complex="6.5pt"/>
    </style:style>
    <style:style style:name="T1634" style:family="text">
      <style:text-properties fo:color="#030303" fo:font-size="6.5pt" style:text-underline-style="solid" style:text-underline-width="auto" style:text-underline-color="#000000" style:font-size-asian="6.5pt" style:font-size-complex="6.5pt"/>
    </style:style>
    <style:style style:name="T1635" style:family="text">
      <style:text-properties fo:color="#3b3b3b" fo:font-size="6.5pt" style:text-underline-style="solid" style:text-underline-width="auto" style:text-underline-color="#000000" style:font-size-asian="6.5pt" style:font-size-complex="6.5pt"/>
    </style:style>
    <style:style style:name="T1636" style:family="text">
      <style:text-properties fo:color="#3b3b3b" fo:font-size="6.5pt" fo:letter-spacing="0.028in" style:text-underline-style="none" style:font-size-asian="6.5pt" style:font-size-complex="6.5pt"/>
    </style:style>
    <style:style style:name="T1637" style:family="text">
      <style:text-properties fo:color="#161616" fo:font-size="6.5pt" fo:letter-spacing="-0.0016in" style:text-underline-style="none" style:font-size-asian="6.5pt" style:font-size-complex="6.5pt"/>
    </style:style>
    <style:style style:name="T1638" style:family="text">
      <style:text-properties fo:color="#161616" fo:font-size="6.5pt" fo:letter-spacing="0.0311in" style:text-underline-style="none" style:font-size-asian="6.5pt" style:font-size-complex="6.5pt"/>
    </style:style>
    <style:style style:name="T1639" style:family="text">
      <style:text-properties fo:color="#161616" fo:font-size="6.5pt" fo:letter-spacing="-0.0055in" style:text-underline-style="none" style:font-size-asian="6.5pt" style:font-size-complex="6.5pt"/>
    </style:style>
    <style:style style:name="T1640" style:family="text">
      <style:text-properties fo:color="#262626" fo:font-size="6.5pt" fo:letter-spacing="-0.0016in" style:text-underline-style="none" style:font-size-asian="6.5pt" style:font-size-complex="6.5pt"/>
    </style:style>
    <style:style style:name="T1641" style:family="text">
      <style:text-properties fo:color="#262626" fo:font-size="6.5pt" fo:letter-spacing="-0.0047in" style:text-underline-style="none" style:font-size-asian="6.5pt" style:font-size-complex="6.5pt"/>
    </style:style>
    <style:style style:name="T1642" style:family="text">
      <style:text-properties fo:color="#3b3b3b" fo:font-size="4pt" fo:letter-spacing="-0.0016in" style:font-size-asian="4pt" style:text-scale="110%"/>
    </style:style>
    <style:style style:name="T1643" style:family="text">
      <style:text-properties fo:color="#3b3b3b" fo:font-size="4pt" fo:letter-spacing="0.0264in" style:font-size-asian="4pt" style:text-scale="110%"/>
    </style:style>
    <style:style style:name="T1644" style:family="text">
      <style:text-properties fo:color="#4d4d4d" fo:font-size="4pt" fo:letter-spacing="-0.0016in" style:font-size-asian="4pt" style:text-scale="110%"/>
    </style:style>
    <style:style style:name="T1645" style:family="text">
      <style:text-properties fo:color="#4d4d4d" fo:font-size="4pt" fo:letter-spacing="0.0134in" style:font-size-asian="4pt" style:text-scale="110%"/>
    </style:style>
    <style:style style:name="T1646" style:family="text">
      <style:text-properties fo:color="#3b3b3b" fo:font-size="4pt" fo:letter-spacing="0.0102in" style:font-size-asian="4pt" style:text-scale="110%"/>
    </style:style>
    <style:style style:name="T1647" style:family="text">
      <style:text-properties fo:color="#3b3b3b" fo:font-size="4pt" fo:letter-spacing="-0.0047in" style:font-size-asian="4pt" style:text-scale="110%"/>
    </style:style>
    <style:style style:name="T1648" style:family="text">
      <style:text-properties fo:color="#3b3b3b" fo:font-size="4pt" fo:letter-spacing="0.0043in" style:font-size-asian="4pt" style:text-scale="110%"/>
    </style:style>
    <style:style style:name="T1649" style:family="text">
      <style:text-properties fo:color="#3b3b3b" fo:font-size="4pt" fo:letter-spacing="0.0083in" style:font-size-asian="4pt" style:text-scale="110%"/>
    </style:style>
    <style:style style:name="T1650" style:family="text">
      <style:text-properties fo:color="#4d4d4d" fo:font-size="4pt" fo:letter-spacing="0.0055in" style:font-size-asian="4pt" style:text-scale="110%"/>
    </style:style>
    <style:style style:name="T1651" style:family="text">
      <style:text-properties fo:color="#3b3b3b" fo:font-size="4pt" fo:letter-spacing="-0.0028in" style:font-size-asian="4pt" style:text-scale="110%"/>
    </style:style>
    <style:style style:name="T1652" style:family="text">
      <style:text-properties fo:color="#3b3b3b" fo:font-size="4pt" fo:letter-spacing="0.0008in" style:font-size-asian="4pt" style:text-scale="110%"/>
    </style:style>
    <style:style style:name="T1653" style:family="text">
      <style:text-properties fo:color="#3b3b3b" fo:font-size="4.5pt" fo:letter-spacing="-0.0016in" style:font-size-asian="4.5pt" style:text-scale="110%"/>
    </style:style>
    <style:style style:name="T1654" style:family="text">
      <style:text-properties fo:color="#3b3b3b" fo:font-size="4.5pt" fo:letter-spacing="0.002in" style:font-size-asian="4.5pt" style:text-scale="110%"/>
    </style:style>
    <style:style style:name="T1655" style:family="text">
      <style:text-properties fo:color="#3b3b3b" fo:font-size="4pt" fo:letter-spacing="-0.0008in" style:font-size-asian="4pt" style:text-scale="110%"/>
    </style:style>
    <style:style style:name="T1656" style:family="text">
      <style:text-properties style:font-name="Times New Roman" fo:font-size="6.5pt" fo:letter-spacing="0.0055in" style:font-size-asian="6.5pt"/>
    </style:style>
    <style:style style:name="T1657" style:family="text">
      <style:text-properties fo:letter-spacing="0.0063in"/>
    </style:style>
    <style:style style:name="T1658" style:family="text">
      <style:text-properties fo:letter-spacing="0.0055in"/>
    </style:style>
    <style:style style:name="T1659" style:family="text">
      <style:text-properties fo:letter-spacing="0.0071in"/>
    </style:style>
    <style:style style:name="T1660" style:family="text">
      <style:text-properties fo:letter-spacing="0.0134in"/>
    </style:style>
    <style:style style:name="T1661" style:family="text">
      <style:text-properties fo:letter-spacing="0.0154in"/>
    </style:style>
    <style:style style:name="T1662" style:family="text">
      <style:text-properties fo:letter-spacing="0.0138in"/>
    </style:style>
    <style:style style:name="T1663" style:family="text">
      <style:text-properties fo:letter-spacing="0.022in"/>
    </style:style>
    <style:style style:name="T1664" style:family="text">
      <style:text-properties fo:letter-spacing="0.0173in"/>
    </style:style>
    <style:style style:name="T1665" style:family="text">
      <style:text-properties fo:letter-spacing="0.0146in"/>
    </style:style>
    <style:style style:name="T1666" style:family="text">
      <style:text-properties fo:letter-spacing="0.0165in"/>
    </style:style>
    <style:style style:name="T1667" style:family="text">
      <style:text-properties fo:letter-spacing="0.0193in"/>
    </style:style>
    <style:style style:name="T1668" style:family="text">
      <style:text-properties fo:font-weight="bold" style:font-weight-asian="bold"/>
    </style:style>
    <style:style style:name="T1669" style:family="text">
      <style:text-properties fo:letter-spacing="0.0181in" fo:font-weight="bold" style:font-weight-asian="bold"/>
    </style:style>
    <style:style style:name="T1670" style:family="text">
      <style:text-properties fo:letter-spacing="0.0165in" fo:font-weight="bold" style:font-weight-asian="bold"/>
    </style:style>
    <style:style style:name="T1671" style:family="text">
      <style:text-properties fo:letter-spacing="0.0193in" fo:font-weight="bold" style:font-weight-asian="bold"/>
    </style:style>
    <style:style style:name="T1672" style:family="text">
      <style:text-properties fo:letter-spacing="0.0189in"/>
    </style:style>
    <style:style style:name="T1673" style:family="text">
      <style:text-properties style:font-name="Times New Roman" fo:font-size="7pt" style:font-size-asian="7pt" style:text-scale="105%"/>
    </style:style>
    <style:style style:name="T1674" style:family="text">
      <style:text-properties style:font-name="Times New Roman" fo:font-size="7pt" style:text-underline-style="solid" style:text-underline-width="auto" style:text-underline-color="font-color" style:font-size-asian="7pt" style:text-scale="105%"/>
    </style:style>
    <style:style style:name="T1675" style:family="text">
      <style:text-properties style:font-name="Times New Roman" fo:font-size="7pt" fo:letter-spacing="0.028in" style:text-underline-style="none" style:font-size-asian="7pt" style:text-scale="105%"/>
    </style:style>
    <style:style style:name="T1676" style:family="text">
      <style:text-properties style:font-name="Times New Roman" fo:font-size="7pt" fo:letter-spacing="-0.011in" style:text-underline-style="none" style:font-size-asian="7pt" style:text-scale="105%"/>
    </style:style>
    <style:style style:name="T1677" style:family="text">
      <style:text-properties style:font-name="Times New Roman" fo:font-size="7pt" fo:letter-spacing="-0.0008in" style:text-underline-style="none" style:font-size-asian="7pt" style:text-scale="105%"/>
    </style:style>
    <style:style style:name="T1678" style:family="text">
      <style:text-properties style:font-name="Times New Roman" fo:font-size="7pt" style:text-underline-style="none" style:font-size-asian="7pt" style:text-scale="105%"/>
    </style:style>
    <style:style style:name="T1679" style:family="text">
      <style:text-properties fo:color="#231f20" style:text-position="13% 100%" fo:font-size="4pt" fo:letter-spacing="-0.011in" style:text-underline-style="none" style:font-size-asian="4pt" style:text-scale="105%"/>
    </style:style>
    <style:style style:name="T1680" style:family="text">
      <style:text-properties style:font-name="Times New Roman" fo:font-size="7pt" fo:letter-spacing="-0.0457in" style:text-underline-style="none" style:font-size-asian="7pt" style:text-scale="102%"/>
    </style:style>
    <style:style style:name="T1681" style:family="text">
      <style:text-properties fo:color="#231f20" style:text-position="13% 100%" fo:font-size="4pt" fo:letter-spacing="0.0035in" style:text-underline-style="none" style:font-size-asian="4pt" style:text-scale="107%"/>
    </style:style>
    <style:style style:name="T1682" style:family="text">
      <style:text-properties fo:color="#231f20" style:text-position="13% 100%" fo:font-size="4pt" fo:letter-spacing="0.002in" style:text-underline-style="none" style:font-size-asian="4pt" style:text-scale="107%"/>
    </style:style>
    <style:style style:name="T1683" style:family="text">
      <style:text-properties fo:color="#231f20" style:text-position="13% 100%" fo:font-size="4pt" fo:letter-spacing="-0.0154in" style:text-underline-style="none" style:font-size-asian="4pt" style:text-scale="107%"/>
    </style:style>
    <style:style style:name="T1684" style:family="text">
      <style:text-properties style:font-name="Times New Roman" fo:font-size="7pt" fo:letter-spacing="-0.0291in" style:text-underline-style="none" style:font-size-asian="7pt" style:text-scale="102%"/>
    </style:style>
    <style:style style:name="T1685" style:family="text">
      <style:text-properties fo:color="#231f20" style:text-position="13% 100%" fo:font-size="4pt" fo:letter-spacing="-0.0252in" style:text-underline-style="none" style:font-size-asian="4pt" style:text-scale="107%"/>
    </style:style>
    <style:style style:name="T1686" style:family="text">
      <style:text-properties style:font-name="Times New Roman" fo:font-size="7pt" fo:letter-spacing="-0.0189in" style:text-underline-style="none" style:font-size-asian="7pt" style:text-scale="102%"/>
    </style:style>
    <style:style style:name="T1687" style:family="text">
      <style:text-properties fo:color="#231f20" style:text-position="13% 100%" fo:font-size="4pt" fo:letter-spacing="-0.0035in" style:text-underline-style="none" style:font-size-asian="4pt" style:text-scale="107%"/>
    </style:style>
    <style:style style:name="T1688" style:family="text">
      <style:text-properties style:font-name="Times New Roman" fo:font-size="7pt" fo:letter-spacing="0.0063in" style:text-underline-style="none" style:font-size-asian="7pt" style:text-scale="102%"/>
    </style:style>
    <style:style style:name="T1689" style:family="text">
      <style:text-properties fo:color="#231f20" style:text-position="13% 100%" fo:font-size="4pt" fo:letter-spacing="-0.0075in" style:text-underline-style="none" style:font-size-asian="4pt" style:text-scale="107%"/>
    </style:style>
    <style:style style:name="T1690" style:family="text">
      <style:text-properties style:font-name="Times New Roman" fo:font-size="7pt" fo:letter-spacing="-0.0307in" style:text-underline-style="none" style:font-size-asian="7pt" style:text-scale="102%"/>
    </style:style>
    <style:style style:name="T1691" style:family="text">
      <style:text-properties fo:color="#231f20" style:text-position="13% 100%" fo:font-size="4pt" fo:letter-spacing="0.0028in" style:text-underline-style="none" style:font-size-asian="4pt" style:text-scale="107%"/>
    </style:style>
    <style:style style:name="T1692" style:family="text">
      <style:text-properties style:font-name="Times New Roman" fo:font-size="7pt" fo:letter-spacing="-0.0472in" style:text-underline-style="none" style:font-size-asian="7pt" style:text-scale="102%"/>
    </style:style>
    <style:style style:name="T1693" style:family="text">
      <style:text-properties fo:color="#231f20" style:text-position="13% 100%" fo:font-size="4pt" fo:letter-spacing="-0.0102in" style:text-underline-style="none" style:font-size-asian="4pt" style:text-scale="107%"/>
    </style:style>
    <style:style style:name="T1694" style:family="text">
      <style:text-properties style:font-name="Times New Roman" fo:font-size="7pt" fo:letter-spacing="-0.0339in" style:text-underline-style="none" style:font-size-asian="7pt" style:text-scale="102%"/>
    </style:style>
    <style:style style:name="T1695" style:family="text">
      <style:text-properties style:font-name="Times New Roman" fo:font-size="7pt" fo:letter-spacing="-0.022in" style:text-underline-style="none" style:font-size-asian="7pt" style:text-scale="102%"/>
    </style:style>
    <style:style style:name="T1696" style:family="text">
      <style:text-properties fo:color="#231f20" style:text-position="13% 100%" fo:font-size="4pt" fo:letter-spacing="-0.0047in" style:text-underline-style="none" style:font-size-asian="4pt" style:text-scale="107%"/>
    </style:style>
    <style:style style:name="T1697" style:family="text">
      <style:text-properties fo:color="#231f20" style:text-position="13% 100%" fo:font-size="4pt" fo:letter-spacing="-0.011in" style:text-underline-style="none" style:font-size-asian="4pt" style:text-scale="107%"/>
    </style:style>
    <style:style style:name="T1698" style:family="text">
      <style:text-properties style:font-name="Times New Roman" fo:font-size="7pt" fo:letter-spacing="-0.011in" style:text-underline-style="none" style:font-size-asian="7pt" style:text-scale="102%"/>
    </style:style>
    <style:style style:name="T1699" style:family="text">
      <style:text-properties fo:color="#231f20" style:text-position="13% 100%" fo:font-size="4pt" fo:letter-spacing="-0.0165in" style:text-underline-style="none" style:font-size-asian="4pt" style:text-scale="107%"/>
    </style:style>
    <style:style style:name="T1700" style:family="text">
      <style:text-properties style:font-name="Times New Roman" fo:font-size="7pt" fo:letter-spacing="-0.028in" style:text-underline-style="none" style:font-size-asian="7pt" style:text-scale="102%"/>
    </style:style>
    <style:style style:name="T1701" style:family="text">
      <style:text-properties fo:color="#231f20" style:text-position="13% 100%" fo:font-size="4pt" fo:letter-spacing="-0.0055in" style:text-underline-style="none" style:font-size-asian="4pt" style:text-scale="107%"/>
    </style:style>
    <style:style style:name="T1702" style:family="text">
      <style:text-properties style:font-name="Times New Roman" fo:font-size="7pt" fo:letter-spacing="-0.0161in" style:text-underline-style="none" style:font-size-asian="7pt" style:text-scale="102%"/>
    </style:style>
    <style:style style:name="T1703" style:family="text">
      <style:text-properties style:font-name="Times New Roman" fo:font-size="7pt" fo:letter-spacing="-0.0102in" style:text-underline-style="none" style:font-size-asian="7pt" style:text-scale="102%"/>
    </style:style>
    <style:style style:name="T1704" style:family="text">
      <style:text-properties fo:color="#231f20" style:text-position="13% 100%" fo:font-size="4pt" fo:letter-spacing="-0.0134in" style:text-underline-style="none" style:font-size-asian="4pt" style:text-scale="107%"/>
    </style:style>
    <style:style style:name="T1705" style:family="text">
      <style:text-properties style:font-name="Times New Roman" fo:font-size="7pt" fo:letter-spacing="-0.0252in" style:text-underline-style="none" style:font-size-asian="7pt" style:text-scale="102%"/>
    </style:style>
    <style:style style:name="T1706" style:family="text">
      <style:text-properties fo:color="#231f20" style:text-position="13% 100%" fo:font-size="4pt" fo:letter-spacing="-0.0028in" style:text-underline-style="none" style:font-size-asian="4pt" style:text-scale="107%"/>
    </style:style>
    <style:style style:name="T1707" style:family="text">
      <style:text-properties fo:color="#231f20" style:text-position="13% 100%" fo:font-size="4pt" fo:letter-spacing="-0.0228in" style:text-underline-style="none" style:font-size-asian="4pt" style:text-scale="107%"/>
    </style:style>
    <style:style style:name="T1708" style:family="text">
      <style:text-properties style:font-name="Times New Roman" fo:font-size="7pt" fo:letter-spacing="-0.0154in" style:text-underline-style="none" style:font-size-asian="7pt" style:text-scale="102%"/>
    </style:style>
    <style:style style:name="T1709" style:family="text">
      <style:text-properties fo:color="#231f20" style:text-position="13% 100%" fo:font-size="4pt" fo:letter-spacing="-0.0091in" style:text-underline-style="none" style:font-size-asian="4pt" style:text-scale="107%"/>
    </style:style>
    <style:style style:name="T1710" style:family="text">
      <style:text-properties style:font-name="Times New Roman" fo:font-size="7pt" fo:letter-spacing="-0.0126in" style:text-underline-style="none" style:font-size-asian="7pt" style:text-scale="102%"/>
    </style:style>
    <style:style style:name="T1711" style:family="text">
      <style:text-properties fo:color="#231f20" style:text-position="13% 100%" fo:font-size="4pt" fo:letter-spacing="-0.0146in" style:text-underline-style="none" style:font-size-asian="4pt" style:text-scale="107%"/>
    </style:style>
    <style:style style:name="T1712" style:family="text">
      <style:text-properties style:font-name="Times New Roman" fo:font-size="7pt" fo:letter-spacing="-0.0075in" style:text-underline-style="none" style:font-size-asian="7pt" style:text-scale="102%"/>
    </style:style>
    <style:style style:name="T1713" style:family="text">
      <style:text-properties fo:color="#231f20" style:text-position="13% 100%" fo:font-size="4pt" fo:letter-spacing="-0.0299in" style:text-underline-style="none" style:font-size-asian="4pt" style:text-scale="107%"/>
    </style:style>
    <style:style style:name="T1714" style:family="text">
      <style:text-properties style:font-name="Times New Roman" fo:font-size="7pt" fo:letter-spacing="-0.0138in" style:text-underline-style="none" style:font-size-asian="7pt" style:text-scale="102%"/>
    </style:style>
    <style:style style:name="T1715" style:family="text">
      <style:text-properties fo:color="#231f20" style:text-position="13% 100%" fo:font-size="4pt" fo:letter-spacing="-0.0083in" style:text-underline-style="none" style:font-size-asian="4pt" style:text-scale="107%"/>
    </style:style>
    <style:style style:name="T1716" style:family="text">
      <style:text-properties style:font-name="Times New Roman" fo:font-size="7pt" fo:letter-spacing="-0.0783in" style:text-underline-style="none" style:font-size-asian="7pt" style:text-scale="102%"/>
    </style:style>
    <style:style style:name="T1717" style:family="text">
      <style:text-properties fo:color="#231f20" style:text-position="13% 100%" fo:font-size="4pt" fo:letter-spacing="-0.0264in" style:text-underline-style="none" style:font-size-asian="4pt" style:text-scale="107%"/>
    </style:style>
    <style:style style:name="T1718" style:family="text">
      <style:text-properties style:font-name="Times New Roman" fo:font-size="7pt" fo:letter-spacing="0.0035in" style:text-underline-style="none" style:font-size-asian="7pt" style:text-scale="102%"/>
    </style:style>
    <style:style style:name="T1719" style:family="text">
      <style:text-properties style:font-name="Times New Roman" fo:font-size="7pt" fo:letter-spacing="-0.0236in" style:text-underline-style="none" style:font-size-asian="7pt" style:text-scale="102%"/>
    </style:style>
    <style:style style:name="T1720" style:family="text">
      <style:text-properties fo:color="#231f20" style:text-position="13% 100%" fo:font-size="4pt" fo:letter-spacing="-0.0043in" style:text-underline-style="none" style:font-size-asian="4pt" style:text-scale="107%"/>
    </style:style>
    <style:style style:name="T1721" style:family="text">
      <style:text-properties fo:color="#231f20" style:text-position="13% 100%" fo:font-size="4pt" fo:letter-spacing="-0.0272in" style:text-underline-style="none" style:font-size-asian="4pt" style:text-scale="107%"/>
    </style:style>
    <style:style style:name="T1722" style:family="text">
      <style:text-properties style:font-name="Times New Roman" fo:font-size="7pt" fo:letter-spacing="-0.0201in" style:text-underline-style="none" style:font-size-asian="7pt" style:text-scale="102%"/>
    </style:style>
    <style:style style:name="T1723" style:family="text">
      <style:text-properties fo:color="#231f20" style:text-position="13% 100%" fo:font-size="4pt" fo:letter-spacing="-0.0244in" style:text-underline-style="none" style:font-size-asian="4pt" style:text-scale="107%"/>
    </style:style>
    <style:style style:name="T1724" style:family="text">
      <style:text-properties style:font-name="Times New Roman" fo:font-size="7pt" fo:letter-spacing="-0.0228in" style:text-underline-style="none" style:font-size-asian="7pt" style:text-scale="102%"/>
    </style:style>
    <style:style style:name="T1725" style:family="text">
      <style:text-properties fo:color="#231f20" style:text-position="13% 100%" fo:font-size="4pt" fo:letter-spacing="-0.0217in" style:text-underline-style="none" style:font-size-asian="4pt" style:text-scale="107%"/>
    </style:style>
    <style:style style:name="T1726" style:family="text">
      <style:text-properties style:font-name="Times New Roman" fo:font-size="7pt" fo:letter-spacing="0.0028in" style:text-underline-style="none" style:font-size-asian="7pt" style:text-scale="102%"/>
    </style:style>
    <style:style style:name="T1727" style:family="text">
      <style:text-properties style:font-name="Times New Roman" fo:font-size="7pt" fo:letter-spacing="-0.0146in" style:text-underline-style="none" style:font-size-asian="7pt" style:text-scale="102%"/>
    </style:style>
    <style:style style:name="T1728" style:family="text">
      <style:text-properties fo:color="#231f20" style:text-position="13% 100%" fo:font-size="4pt" fo:letter-spacing="-0.0098in" style:text-underline-style="none" style:font-size-asian="4pt" style:text-scale="107%"/>
    </style:style>
    <style:style style:name="T1729" style:family="text">
      <style:text-properties style:font-name="Times New Roman" fo:font-size="7pt" fo:letter-spacing="-0.0346in" style:text-underline-style="none" style:font-size-asian="7pt" style:text-scale="102%"/>
    </style:style>
    <style:style style:name="T1730" style:family="text">
      <style:text-properties style:font-name="Times New Roman" fo:font-size="7pt" fo:letter-spacing="-0.0398in" style:text-underline-style="none" style:font-size-asian="7pt" style:text-scale="102%"/>
    </style:style>
    <style:style style:name="T1731" style:family="text">
      <style:text-properties fo:color="#231f20" style:text-position="13% 100%" fo:font-size="4pt" fo:letter-spacing="-0.0126in" style:text-underline-style="none" style:font-size-asian="4pt" style:text-scale="107%"/>
    </style:style>
    <style:style style:name="T1732" style:family="text">
      <style:text-properties style:font-name="Times New Roman" fo:font-size="7pt" fo:letter-spacing="-0.0016in" style:text-underline-style="none" style:font-size-asian="7pt" style:text-scale="102%"/>
    </style:style>
    <style:style style:name="T1733" style:family="text">
      <style:text-properties style:font-name="Times New Roman" fo:font-size="7pt" fo:letter-spacing="-0.0244in" style:text-underline-style="none" style:font-size-asian="7pt" style:text-scale="102%"/>
    </style:style>
    <style:style style:name="T1734" style:family="text">
      <style:text-properties fo:color="#231f20" style:text-position="13% 100%" fo:font-size="4pt" fo:letter-spacing="0.0008in" style:text-underline-style="none" style:font-size-asian="4pt" style:text-scale="107%"/>
    </style:style>
    <style:style style:name="T1735" style:family="text">
      <style:text-properties style:font-name="Times New Roman" fo:font-size="7pt" fo:letter-spacing="-0.0091in" style:text-underline-style="none" style:font-size-asian="7pt" style:text-scale="102%"/>
    </style:style>
    <style:style style:name="T1736" style:family="text">
      <style:text-properties fo:color="#231f20" style:text-position="13% 100%" fo:font-size="4pt" fo:letter-spacing="-0.0193in" style:text-underline-style="none" style:font-size-asian="4pt" style:text-scale="107%"/>
    </style:style>
    <style:style style:name="T1737" style:family="text">
      <style:text-properties style:font-name="Times New Roman" fo:font-size="7pt" fo:letter-spacing="-0.0193in" style:text-underline-style="none" style:font-size-asian="7pt" style:text-scale="102%"/>
    </style:style>
    <style:style style:name="T1738" style:family="text">
      <style:text-properties fo:color="#231f20" fo:font-size="4pt" fo:letter-spacing="-0.0016in" style:font-size-asian="4pt" style:text-scale="110%"/>
    </style:style>
    <style:style style:name="T1739" style:family="text">
      <style:text-properties fo:color="#231f20" fo:font-size="4pt" fo:letter-spacing="0.0063in" style:font-size-asian="4pt" style:text-scale="110%"/>
    </style:style>
    <style:style style:name="T1740" style:family="text">
      <style:text-properties fo:color="#231f20" fo:font-size="4pt" fo:letter-spacing="0.0071in" style:font-size-asian="4pt" style:text-scale="110%"/>
    </style:style>
    <style:style style:name="T1741" style:family="text">
      <style:text-properties fo:color="#3d3d3d"/>
    </style:style>
    <style:style style:name="T1742" style:family="text">
      <style:text-properties fo:color="#111111"/>
    </style:style>
    <style:style style:name="T1743" style:family="text">
      <style:text-properties fo:color="#030303" fo:letter-spacing="-0.0035in"/>
    </style:style>
    <style:style style:name="T1744" style:family="text">
      <style:text-properties fo:color="#030303" fo:letter-spacing="0.0028in"/>
    </style:style>
    <style:style style:name="T1745" style:family="text">
      <style:text-properties fo:color="#111111" fo:letter-spacing="-0.0016in"/>
    </style:style>
    <style:style style:name="T1746" style:family="text">
      <style:text-properties fo:color="#030303" fo:letter-spacing="0.0008in"/>
    </style:style>
    <style:style style:name="T1747" style:family="text">
      <style:text-properties fo:color="#030303" fo:letter-spacing="0.0035in"/>
    </style:style>
    <style:style style:name="T1748" style:family="text">
      <style:text-properties fo:color="#111111" style:font-name="Times New Roman" fo:font-size="6.5pt" style:font-size-asian="6.5pt" style:text-scale="110%"/>
    </style:style>
    <style:style style:name="T1749" style:family="text">
      <style:text-properties fo:color="#111111" style:font-name="Times New Roman" fo:font-size="6.5pt" fo:letter-spacing="0.002in" style:font-size-asian="6.5pt" style:text-scale="110%"/>
    </style:style>
    <style:style style:name="T1750" style:family="text">
      <style:text-properties fo:color="#111111" style:font-name="Times New Roman" fo:font-size="6.5pt" style:text-underline-style="solid" style:text-underline-width="auto" style:text-underline-color="#000000" style:font-size-asian="6.5pt" style:text-scale="110%"/>
    </style:style>
    <style:style style:name="T1751" style:family="text">
      <style:text-properties fo:color="#111111" style:font-name="Times New Roman" fo:font-size="6.5pt" fo:letter-spacing="0.0071in" style:text-underline-style="solid" style:text-underline-width="auto" style:text-underline-color="#000000" style:font-size-asian="6.5pt" style:text-scale="110%"/>
    </style:style>
    <style:style style:name="T1752" style:family="text">
      <style:text-properties fo:color="#282828" style:font-name="Times New Roman" fo:font-size="6.5pt" style:text-underline-style="solid" style:text-underline-width="auto" style:text-underline-color="#000000" style:font-size-asian="6.5pt" style:text-scale="110%"/>
    </style:style>
    <style:style style:name="T1753" style:family="text">
      <style:text-properties fo:color="#282828" style:font-name="Times New Roman" fo:font-size="6.5pt" fo:letter-spacing="-0.002in" style:text-underline-style="solid" style:text-underline-width="auto" style:text-underline-color="#000000" style:font-size-asian="6.5pt" style:text-scale="110%"/>
    </style:style>
    <style:style style:name="T1754" style:family="text">
      <style:text-properties fo:color="#3d3d3d" style:font-name="Times New Roman" fo:font-size="6.5pt" style:text-underline-style="solid" style:text-underline-width="auto" style:text-underline-color="#000000" style:font-size-asian="6.5pt" style:text-scale="110%"/>
    </style:style>
    <style:style style:name="T1755" style:family="text">
      <style:text-properties fo:color="#3d3d3d" style:font-name="Times New Roman" fo:font-size="6.5pt" fo:letter-spacing="0.0209in" style:text-underline-style="solid" style:text-underline-width="auto" style:text-underline-color="#000000" style:font-size-asian="6.5pt" style:text-scale="110%"/>
    </style:style>
    <style:style style:name="T1756" style:family="text">
      <style:text-properties fo:color="#111111" style:font-name="Times New Roman" fo:font-size="6.5pt" fo:letter-spacing="-0.0055in" style:text-underline-style="solid" style:text-underline-width="auto" style:text-underline-color="#000000" style:font-size-asian="6.5pt" style:text-scale="110%"/>
    </style:style>
    <style:style style:name="T1757" style:family="text">
      <style:text-properties fo:color="#282828" style:font-name="Times New Roman" fo:font-size="7pt" style:text-underline-style="solid" style:text-underline-width="auto" style:text-underline-color="#000000" style:font-size-asian="7pt" style:text-scale="110%"/>
    </style:style>
    <style:style style:name="T1758" style:family="text">
      <style:text-properties fo:color="#5e5e5e" style:font-name="Times New Roman" fo:font-size="7pt" style:text-underline-style="solid" style:text-underline-width="auto" style:text-underline-color="#000000" style:font-size-asian="7pt" style:text-scale="110%"/>
    </style:style>
    <style:style style:name="T1759" style:family="text">
      <style:text-properties fo:color="#5e5e5e" style:font-name="Times New Roman" fo:font-size="7pt" fo:letter-spacing="-0.0043in" style:text-underline-style="solid" style:text-underline-width="auto" style:text-underline-color="#000000" style:font-size-asian="7pt" style:text-scale="110%"/>
    </style:style>
    <style:style style:name="T1760" style:family="text">
      <style:text-properties fo:color="#282828" style:font-name="Times New Roman" fo:font-size="6.5pt" fo:letter-spacing="-0.0028in" style:text-underline-style="solid" style:text-underline-width="auto" style:text-underline-color="#000000" style:font-size-asian="6.5pt" style:text-scale="110%"/>
    </style:style>
    <style:style style:name="T1761" style:family="text">
      <style:text-properties fo:color="#111111" style:font-name="Times New Roman" fo:font-size="7pt" style:text-underline-style="solid" style:text-underline-width="auto" style:text-underline-color="#000000" style:font-size-asian="7pt" style:text-scale="110%"/>
    </style:style>
    <style:style style:name="T1762" style:family="text">
      <style:text-properties fo:color="#282828" style:font-name="Times New Roman" fo:font-size="7pt" fo:letter-spacing="-0.0035in" style:text-underline-style="solid" style:text-underline-width="auto" style:text-underline-color="#000000" style:font-size-asian="7pt" style:text-scale="110%"/>
    </style:style>
    <style:style style:name="T1763" style:family="text">
      <style:text-properties fo:color="#282828" style:font-name="Times New Roman" fo:font-size="7pt" fo:letter-spacing="0.0008in" style:text-underline-style="solid" style:text-underline-width="auto" style:text-underline-color="#000000" style:font-size-asian="7pt" style:text-scale="110%"/>
    </style:style>
    <style:style style:name="T1764" style:family="text">
      <style:text-properties fo:color="#282828" style:font-name="Times New Roman" fo:font-size="6.5pt" fo:letter-spacing="-0.0047in" style:text-underline-style="solid" style:text-underline-width="auto" style:text-underline-color="#000000" style:font-size-asian="6.5pt" style:text-scale="110%"/>
    </style:style>
    <style:style style:name="T1765" style:family="text">
      <style:text-properties fo:color="#282828" style:font-name="Times New Roman" fo:font-size="6.5pt" fo:letter-spacing="-0.0016in" style:text-underline-style="solid" style:text-underline-width="auto" style:text-underline-color="#000000" style:font-size-asian="6.5pt" style:text-scale="110%"/>
    </style:style>
    <style:style style:name="T1766" style:family="text">
      <style:text-properties fo:color="#282828" style:font-name="Times New Roman" fo:font-size="6.5pt" fo:letter-spacing="-0.0008in" style:text-underline-style="solid" style:text-underline-width="auto" style:text-underline-color="#000000" style:font-size-asian="6.5pt" style:text-scale="110%"/>
    </style:style>
    <style:style style:name="T1767" style:family="text">
      <style:text-properties fo:color="#282828" style:font-name="Times New Roman" fo:font-size="6.5pt" fo:letter-spacing="-0.0063in" style:text-underline-style="solid" style:text-underline-width="auto" style:text-underline-color="#000000" style:font-size-asian="6.5pt" style:text-scale="110%"/>
    </style:style>
    <style:style style:name="T1768" style:family="text">
      <style:text-properties fo:color="#282828" style:font-name="Times New Roman" fo:font-size="6.5pt" fo:letter-spacing="0.0016in" style:text-underline-style="solid" style:text-underline-width="auto" style:text-underline-color="#000000" style:font-size-asian="6.5pt" style:text-scale="110%"/>
    </style:style>
    <style:style style:name="T1769" style:family="text">
      <style:text-properties fo:color="#111111" style:font-name="Times New Roman" fo:font-size="6.5pt" fo:letter-spacing="0.0047in" style:text-underline-style="solid" style:text-underline-width="auto" style:text-underline-color="#000000" style:font-size-asian="6.5pt" style:text-scale="110%"/>
    </style:style>
    <style:style style:name="T1770" style:family="text">
      <style:text-properties fo:color="#030303" style:font-name="Times New Roman" fo:font-size="6.5pt" style:text-underline-style="solid" style:text-underline-width="auto" style:text-underline-color="#000000" style:font-size-asian="6.5pt" style:text-scale="110%"/>
    </style:style>
    <style:style style:name="T1771" style:family="text">
      <style:text-properties fo:color="#030303" style:font-name="Times New Roman" fo:font-size="6.5pt" fo:letter-spacing="0.0008in" style:text-underline-style="solid" style:text-underline-width="auto" style:text-underline-color="#000000" style:font-size-asian="6.5pt" style:text-scale="110%"/>
    </style:style>
    <style:style style:name="T1772" style:family="text">
      <style:text-properties fo:color="#3d3d3d" style:font-name="Times New Roman" fo:font-size="6.5pt" fo:letter-spacing="0.0252in" style:text-underline-style="solid" style:text-underline-width="auto" style:text-underline-color="#000000" style:font-size-asian="6.5pt" style:text-scale="110%"/>
    </style:style>
    <style:style style:name="T1773" style:family="text">
      <style:text-properties fo:color="#282828" style:font-name="Times New Roman" fo:font-size="6.5pt" fo:letter-spacing="-0.0035in" style:text-underline-style="solid" style:text-underline-width="auto" style:text-underline-color="#000000" style:font-size-asian="6.5pt" style:text-scale="110%"/>
    </style:style>
    <style:style style:name="T1774" style:family="text">
      <style:text-properties fo:color="#282828" style:font-name="Times New Roman" fo:font-size="6.5pt" style:text-underline-style="solid" style:text-underline-width="auto" style:text-underline-color="#000000" style:font-size-asian="6.5pt"/>
    </style:style>
    <style:style style:name="T1775" style:family="text">
      <style:text-properties fo:color="#111111" style:font-name="Times New Roman" fo:font-size="7pt" style:font-name-asian="Times New Roman1" style:font-size-asian="7pt" style:font-name-complex="Times New Roman1" style:font-size-complex="7pt"/>
    </style:style>
    <style:style style:name="T1776" style:family="text">
      <style:text-properties fo:color="#111111" style:font-name="Times New Roman" fo:font-size="7pt" fo:letter-spacing="0.0429in" style:font-name-asian="Times New Roman1" style:font-size-asian="7pt" style:font-name-complex="Times New Roman1" style:font-size-complex="7pt" style:text-scale="150%"/>
    </style:style>
    <style:style style:name="T1777" style:family="text">
      <style:text-properties fo:color="#111111" style:font-name="Times New Roman" fo:font-size="7pt" fo:letter-spacing="0.002in" style:font-name-asian="Times New Roman1" style:font-size-asian="7pt" style:font-name-complex="Times New Roman1" style:font-size-complex="7pt"/>
    </style:style>
    <style:style style:name="T1778" style:family="text">
      <style:text-properties fo:color="#282828" style:font-name="Times New Roman" fo:font-size="7pt" style:font-name-asian="Times New Roman1" style:font-size-asian="7pt" style:font-name-complex="Times New Roman1" style:font-size-complex="7pt"/>
    </style:style>
    <style:style style:name="T1779" style:family="text">
      <style:text-properties fo:color="#282828" style:font-name="Times New Roman" fo:font-size="7pt" fo:letter-spacing="0.0028in" style:font-name-asian="Times New Roman1" style:font-size-asian="7pt" style:font-name-complex="Times New Roman1" style:font-size-complex="7pt"/>
    </style:style>
    <style:style style:name="T1780" style:family="text">
      <style:text-properties fo:color="#111111" style:font-name="Times New Roman" fo:font-size="7pt" fo:letter-spacing="-0.0016in" style:font-name-asian="Times New Roman1" style:font-size-asian="7pt" style:font-name-complex="Times New Roman1" style:font-size-complex="7pt" style:text-scale="90%"/>
    </style:style>
    <style:style style:name="T1781" style:family="text">
      <style:text-properties fo:color="#3d3d3d" style:font-name="Times New Roman" fo:font-size="7pt" fo:letter-spacing="-0.0016in" style:font-name-asian="Times New Roman1" style:font-size-asian="7pt" style:font-name-complex="Times New Roman1" style:font-size-complex="7pt" style:text-scale="90%"/>
    </style:style>
    <style:style style:name="T1782" style:family="text">
      <style:text-properties fo:color="#3d3d3d" fo:font-size="4pt" style:font-size-asian="4pt"/>
    </style:style>
    <style:style style:name="T1783" style:family="text">
      <style:text-properties fo:color="#3d3d3d" fo:font-size="4pt" fo:letter-spacing="0.0472in" style:font-size-asian="4pt"/>
    </style:style>
    <style:style style:name="T1784" style:family="text">
      <style:text-properties fo:color="#3d3d3d" fo:font-size="4pt" fo:letter-spacing="0.0252in" style:font-size-asian="4pt"/>
    </style:style>
    <style:style style:name="T1785" style:family="text">
      <style:text-properties fo:color="#3d3d3d" fo:font-size="4pt" fo:letter-spacing="0.0181in" style:font-size-asian="4pt"/>
    </style:style>
    <style:style style:name="T1786" style:family="text">
      <style:text-properties fo:color="#3d3d3d" fo:font-size="4pt" fo:letter-spacing="0.002in" style:font-size-asian="4pt"/>
    </style:style>
    <style:style style:name="T1787" style:family="text">
      <style:text-properties fo:color="#282828" fo:font-size="4pt" style:font-size-asian="4pt"/>
    </style:style>
    <style:style style:name="T1788" style:family="text">
      <style:text-properties fo:color="#282828" fo:font-size="4pt" fo:letter-spacing="0.0146in" style:font-size-asian="4pt"/>
    </style:style>
    <style:style style:name="T1789" style:family="text">
      <style:text-properties fo:color="#3d3d3d" fo:font-size="4pt" fo:letter-spacing="0.0118in" style:font-size-asian="4pt"/>
    </style:style>
    <style:style style:name="T1790" style:family="text">
      <style:text-properties fo:color="#282828" fo:font-size="4pt" fo:letter-spacing="0.0154in" style:font-size-asian="4pt"/>
    </style:style>
    <style:style style:name="T1791" style:family="text">
      <style:text-properties fo:color="#3d3d3d" fo:font-size="4pt" fo:letter-spacing="0.0126in" style:font-size-asian="4pt"/>
    </style:style>
    <style:style style:name="T1792" style:family="text">
      <style:text-properties fo:color="#3d3d3d" fo:font-size="4pt" fo:letter-spacing="0.0091in" style:font-size-asian="4pt"/>
    </style:style>
    <style:style style:name="T1793" style:family="text">
      <style:text-properties fo:color="#5e5e5e" fo:font-size="4pt" style:font-size-asian="4pt"/>
    </style:style>
    <style:style style:name="T1794" style:family="text">
      <style:text-properties fo:color="#5e5e5e" fo:font-size="4pt" fo:letter-spacing="0.0134in" style:font-size-asian="4pt"/>
    </style:style>
    <style:style style:name="T1795" style:family="text">
      <style:text-properties fo:color="#3d3d3d" fo:font-size="4.5pt" style:font-size-asian="4.5pt"/>
    </style:style>
    <style:style style:name="T1796" style:family="text">
      <style:text-properties fo:color="#3d3d3d" fo:font-size="4.5pt" fo:letter-spacing="0.0154in" style:font-size-asian="4.5pt"/>
    </style:style>
    <style:style style:name="T1797" style:family="text">
      <style:text-properties fo:color="#3d3d3d" fo:font-size="4pt" fo:letter-spacing="0.0075in" style:font-size-asian="4pt"/>
    </style:style>
    <style:style style:name="T1798" style:family="text">
      <style:text-properties fo:color="#3d3d3d" fo:font-size="4pt" fo:letter-spacing="0.0134in" style:font-size-asian="4pt"/>
    </style:style>
    <style:style style:name="T1799" style:family="text">
      <style:text-properties fo:color="#3d3d3d" fo:font-size="4pt" fo:letter-spacing="-0.0016in" style:font-size-asian="4pt"/>
    </style:style>
    <style:style style:name="T1800" style:family="text">
      <style:text-properties fo:color="#282828" fo:font-size="7pt" fo:letter-spacing="-0.0071in" style:font-size-asian="7pt" style:text-scale="110%"/>
    </style:style>
    <style:style style:name="T1801" style:family="text">
      <style:text-properties fo:color="#050505"/>
    </style:style>
    <style:style style:name="T1802" style:family="text">
      <style:text-properties fo:color="#050505" fo:letter-spacing="-0.0008in"/>
    </style:style>
    <style:style style:name="T1803" style:family="text">
      <style:text-properties fo:color="#050505" fo:letter-spacing="-0.0028in"/>
    </style:style>
    <style:style style:name="T1804" style:family="text">
      <style:text-properties fo:color="#050505" fo:letter-spacing="0.0028in"/>
    </style:style>
    <style:style style:name="T1805" style:family="text">
      <style:text-properties fo:color="#050505" fo:letter-spacing="0.0134in"/>
    </style:style>
    <style:style style:name="T1806" style:family="text">
      <style:text-properties fo:color="#050505" fo:letter-spacing="0.0071in"/>
    </style:style>
    <style:style style:name="T1807" style:family="text">
      <style:text-properties fo:color="#050505" fo:letter-spacing="-0.002in"/>
    </style:style>
    <style:style style:name="T1808" style:family="text">
      <style:text-properties fo:color="#050505" fo:letter-spacing="-0.0016in"/>
    </style:style>
    <style:style style:name="T1809" style:family="text">
      <style:text-properties fo:color="#050505" fo:letter-spacing="0.0098in"/>
    </style:style>
    <style:style style:name="T1810" style:family="text">
      <style:text-properties fo:color="#050505" fo:letter-spacing="0.0063in"/>
    </style:style>
    <style:style style:name="T1811" style:family="text">
      <style:text-properties fo:color="#050505" style:font-name="Times New Roman" fo:font-size="6.5pt" style:font-size-asian="6.5pt" style:text-scale="110%"/>
    </style:style>
    <style:style style:name="T1812" style:family="text">
      <style:text-properties fo:color="#050505" style:font-name="Times New Roman" fo:font-size="6.5pt" fo:letter-spacing="0.002in" style:font-size-asian="6.5pt" style:text-scale="110%"/>
    </style:style>
    <style:style style:name="T1813" style:family="text">
      <style:text-properties fo:color="#050505" style:font-name="Times New Roman" fo:font-size="6.5pt" style:text-underline-style="solid" style:text-underline-width="auto" style:text-underline-color="#000000" style:font-size-asian="6.5pt" style:text-scale="110%"/>
    </style:style>
    <style:style style:name="T1814" style:family="text">
      <style:text-properties fo:color="#050505" style:font-name="Times New Roman" fo:font-size="6.5pt" fo:letter-spacing="0.0071in" style:text-underline-style="solid" style:text-underline-width="auto" style:text-underline-color="#000000" style:font-size-asian="6.5pt" style:text-scale="110%"/>
    </style:style>
    <style:style style:name="T1815" style:family="text">
      <style:text-properties fo:color="#262626" style:font-name="Times New Roman" fo:font-size="6.5pt" style:text-underline-style="solid" style:text-underline-width="auto" style:text-underline-color="#000000" style:font-size-asian="6.5pt" style:text-scale="110%"/>
    </style:style>
    <style:style style:name="T1816" style:family="text">
      <style:text-properties fo:color="#262626" style:font-name="Times New Roman" fo:font-size="6.5pt" fo:letter-spacing="-0.002in" style:text-underline-style="solid" style:text-underline-width="auto" style:text-underline-color="#000000" style:font-size-asian="6.5pt" style:text-scale="110%"/>
    </style:style>
    <style:style style:name="T1817" style:family="text">
      <style:text-properties fo:color="#3f3f3f" style:font-name="Times New Roman" fo:font-size="6.5pt" style:text-underline-style="solid" style:text-underline-width="auto" style:text-underline-color="#000000" style:font-size-asian="6.5pt" style:text-scale="110%"/>
    </style:style>
    <style:style style:name="T1818" style:family="text">
      <style:text-properties fo:color="#3f3f3f" style:font-name="Times New Roman" fo:font-size="6.5pt" fo:letter-spacing="0.0209in" style:text-underline-style="solid" style:text-underline-width="auto" style:text-underline-color="#000000" style:font-size-asian="6.5pt" style:text-scale="110%"/>
    </style:style>
    <style:style style:name="T1819" style:family="text">
      <style:text-properties fo:color="#050505" style:font-name="Times New Roman" fo:font-size="6.5pt" fo:letter-spacing="-0.0055in" style:text-underline-style="solid" style:text-underline-width="auto" style:text-underline-color="#000000" style:font-size-asian="6.5pt" style:text-scale="110%"/>
    </style:style>
    <style:style style:name="T1820" style:family="text">
      <style:text-properties fo:color="#262626" style:font-name="Times New Roman" fo:font-size="7pt" style:text-underline-style="solid" style:text-underline-width="auto" style:text-underline-color="#000000" style:font-size-asian="7pt" style:text-scale="110%"/>
    </style:style>
    <style:style style:name="T1821" style:family="text">
      <style:text-properties fo:color="#050505" style:font-name="Times New Roman" fo:font-size="7pt" style:text-underline-style="solid" style:text-underline-width="auto" style:text-underline-color="#000000" style:font-size-asian="7pt" style:text-scale="110%"/>
    </style:style>
    <style:style style:name="T1822" style:family="text">
      <style:text-properties fo:color="#5d5d5d" style:font-name="Times New Roman" fo:font-size="7pt" style:text-underline-style="solid" style:text-underline-width="auto" style:text-underline-color="#000000" style:font-size-asian="7pt" style:text-scale="110%"/>
    </style:style>
    <style:style style:name="T1823" style:family="text">
      <style:text-properties fo:color="#5d5d5d" style:font-name="Times New Roman" fo:font-size="7pt" fo:letter-spacing="-0.0043in" style:text-underline-style="solid" style:text-underline-width="auto" style:text-underline-color="#000000" style:font-size-asian="7pt" style:text-scale="110%"/>
    </style:style>
    <style:style style:name="T1824" style:family="text">
      <style:text-properties fo:color="#262626" style:font-name="Times New Roman" fo:font-size="6.5pt" fo:letter-spacing="-0.0028in" style:text-underline-style="solid" style:text-underline-width="auto" style:text-underline-color="#000000" style:font-size-asian="6.5pt" style:text-scale="110%"/>
    </style:style>
    <style:style style:name="T1825" style:family="text">
      <style:text-properties fo:color="#262626" style:font-name="Times New Roman" fo:font-size="7pt" fo:letter-spacing="-0.0035in" style:text-underline-style="solid" style:text-underline-width="auto" style:text-underline-color="#000000" style:font-size-asian="7pt" style:text-scale="110%"/>
    </style:style>
    <style:style style:name="T1826" style:family="text">
      <style:text-properties fo:color="#262626" style:font-name="Times New Roman" fo:font-size="7pt" fo:letter-spacing="0.0008in" style:text-underline-style="solid" style:text-underline-width="auto" style:text-underline-color="#000000" style:font-size-asian="7pt" style:text-scale="110%"/>
    </style:style>
    <style:style style:name="T1827" style:family="text">
      <style:text-properties fo:color="#262626" style:font-name="Times New Roman" fo:font-size="6.5pt" fo:letter-spacing="-0.0047in" style:text-underline-style="solid" style:text-underline-width="auto" style:text-underline-color="#000000" style:font-size-asian="6.5pt" style:text-scale="110%"/>
    </style:style>
    <style:style style:name="T1828" style:family="text">
      <style:text-properties fo:color="#262626" style:font-name="Times New Roman" fo:font-size="6.5pt" fo:letter-spacing="-0.0016in" style:text-underline-style="solid" style:text-underline-width="auto" style:text-underline-color="#000000" style:font-size-asian="6.5pt" style:text-scale="110%"/>
    </style:style>
    <style:style style:name="T1829" style:family="text">
      <style:text-properties fo:color="#262626" style:font-name="Times New Roman" fo:font-size="6.5pt" fo:letter-spacing="-0.0008in" style:text-underline-style="solid" style:text-underline-width="auto" style:text-underline-color="#000000" style:font-size-asian="6.5pt" style:text-scale="110%"/>
    </style:style>
    <style:style style:name="T1830" style:family="text">
      <style:text-properties fo:color="#262626" style:font-name="Times New Roman" fo:font-size="6.5pt" fo:letter-spacing="-0.0063in" style:text-underline-style="solid" style:text-underline-width="auto" style:text-underline-color="#000000" style:font-size-asian="6.5pt" style:text-scale="110%"/>
    </style:style>
    <style:style style:name="T1831" style:family="text">
      <style:text-properties fo:color="#262626" style:font-name="Times New Roman" fo:font-size="6.5pt" fo:letter-spacing="0.0016in" style:text-underline-style="solid" style:text-underline-width="auto" style:text-underline-color="#000000" style:font-size-asian="6.5pt" style:text-scale="110%"/>
    </style:style>
    <style:style style:name="T1832" style:family="text">
      <style:text-properties fo:color="#262626" style:font-name="Times New Roman" fo:font-size="6.5pt" fo:letter-spacing="0.0047in" style:text-underline-style="solid" style:text-underline-width="auto" style:text-underline-color="#000000" style:font-size-asian="6.5pt" style:text-scale="110%"/>
    </style:style>
    <style:style style:name="T1833" style:family="text">
      <style:text-properties fo:color="#050505" style:font-name="Times New Roman" fo:font-size="6.5pt" fo:letter-spacing="0.0008in" style:text-underline-style="solid" style:text-underline-width="auto" style:text-underline-color="#000000" style:font-size-asian="6.5pt" style:text-scale="110%"/>
    </style:style>
    <style:style style:name="T1834" style:family="text">
      <style:text-properties fo:color="#3f3f3f" style:font-name="Times New Roman" fo:font-size="6.5pt" fo:letter-spacing="0.0252in" style:text-underline-style="solid" style:text-underline-width="auto" style:text-underline-color="#000000" style:font-size-asian="6.5pt" style:text-scale="110%"/>
    </style:style>
    <style:style style:name="T1835" style:family="text">
      <style:text-properties fo:color="#262626" style:font-name="Times New Roman" fo:font-size="6.5pt" fo:letter-spacing="-0.0035in" style:text-underline-style="solid" style:text-underline-width="auto" style:text-underline-color="#000000" style:font-size-asian="6.5pt" style:text-scale="110%"/>
    </style:style>
    <style:style style:name="T1836" style:family="text">
      <style:text-properties fo:color="#262626" style:font-name="Times New Roman" fo:font-size="6.5pt" style:text-underline-style="solid" style:text-underline-width="auto" style:text-underline-color="#000000" style:font-size-asian="6.5pt"/>
    </style:style>
    <style:style style:name="T1837" style:family="text">
      <style:text-properties fo:color="#050505" style:font-name="Times New Roman" fo:font-size="7pt" style:font-name-asian="Times New Roman1" style:font-size-asian="7pt" style:font-name-complex="Times New Roman1" style:font-size-complex="7pt" style:text-scale="250%"/>
    </style:style>
    <style:style style:name="T1838" style:family="text">
      <style:text-properties fo:color="#262626" style:font-name="Times New Roman" fo:font-size="7pt" style:font-name-asian="Times New Roman1" style:font-size-asian="7pt" style:font-name-complex="Times New Roman1" style:font-size-complex="7pt" style:text-scale="250%"/>
    </style:style>
    <style:style style:name="T1839" style:family="text">
      <style:text-properties fo:color="#262626" style:font-name="Times New Roman" fo:font-size="7pt" fo:letter-spacing="0.0425in" style:font-name-asian="Times New Roman1" style:font-size-asian="7pt" style:font-name-complex="Times New Roman1" style:font-size-complex="7pt" style:text-scale="250%"/>
    </style:style>
    <style:style style:name="T1840" style:family="text">
      <style:text-properties fo:color="#050505" style:font-name="Times New Roman" fo:font-size="7pt" style:font-name-asian="Times New Roman1" style:font-size-asian="7pt" style:font-name-complex="Times New Roman1" style:font-size-complex="7pt" style:text-scale="105%"/>
    </style:style>
    <style:style style:name="T1841" style:family="text">
      <style:text-properties fo:color="#050505" style:font-name="Times New Roman" fo:font-size="7pt" fo:letter-spacing="0.0091in" style:font-name-asian="Times New Roman1" style:font-size-asian="7pt" style:font-name-complex="Times New Roman1" style:font-size-complex="7pt" style:text-scale="105%"/>
    </style:style>
    <style:style style:name="T1842" style:family="text">
      <style:text-properties fo:color="#262626" style:font-name="Times New Roman" fo:font-size="7pt" style:font-name-asian="Times New Roman1" style:font-size-asian="7pt" style:font-name-complex="Times New Roman1" style:font-size-complex="7pt" style:text-scale="105%"/>
    </style:style>
    <style:style style:name="T1843" style:family="text">
      <style:text-properties fo:color="#262626" style:font-name="Times New Roman" fo:font-size="7pt" fo:letter-spacing="0.0102in" style:font-name-asian="Times New Roman1" style:font-size-asian="7pt" style:font-name-complex="Times New Roman1" style:font-size-complex="7pt" style:text-scale="105%"/>
    </style:style>
    <style:style style:name="T1844" style:family="text">
      <style:text-properties fo:color="#262626" style:font-name="Times New Roman" fo:font-size="7pt" fo:letter-spacing="-0.0016in" style:font-name-asian="Times New Roman1" style:font-size-asian="7pt" style:font-name-complex="Times New Roman1" style:font-size-complex="7pt" style:text-scale="95%"/>
    </style:style>
    <style:style style:name="T1845" style:family="text">
      <style:text-properties fo:color="#3f3f3f" fo:font-size="4pt" style:font-size-asian="4pt"/>
    </style:style>
    <style:style style:name="T1846" style:family="text">
      <style:text-properties fo:color="#3f3f3f" fo:font-size="4pt" fo:letter-spacing="0.0409in" style:font-size-asian="4pt"/>
    </style:style>
    <style:style style:name="T1847" style:family="text">
      <style:text-properties fo:color="#3f3f3f" fo:font-size="4pt" fo:letter-spacing="0.0236in" style:font-size-asian="4pt"/>
    </style:style>
    <style:style style:name="T1848" style:family="text">
      <style:text-properties fo:color="#3f3f3f" fo:font-size="4pt" fo:letter-spacing="0.0193in" style:font-size-asian="4pt"/>
    </style:style>
    <style:style style:name="T1849" style:family="text">
      <style:text-properties fo:color="#3f3f3f" fo:font-size="4pt" fo:letter-spacing="0.002in" style:font-size-asian="4pt"/>
    </style:style>
    <style:style style:name="T1850" style:family="text">
      <style:text-properties fo:color="#262626" fo:font-size="4pt" style:font-size-asian="4pt"/>
    </style:style>
    <style:style style:name="T1851" style:family="text">
      <style:text-properties fo:color="#262626" fo:font-size="4pt" fo:letter-spacing="0.0154in" style:font-size-asian="4pt"/>
    </style:style>
    <style:style style:name="T1852" style:family="text">
      <style:text-properties fo:color="#3f3f3f" fo:font-size="4pt" fo:letter-spacing="0.0126in" style:font-size-asian="4pt"/>
    </style:style>
    <style:style style:name="T1853" style:family="text">
      <style:text-properties fo:color="#262626" fo:font-size="4pt" fo:letter-spacing="0.0165in" style:font-size-asian="4pt"/>
    </style:style>
    <style:style style:name="T1854" style:family="text">
      <style:text-properties fo:color="#262626" fo:font-size="4pt" fo:letter-spacing="0.0098in" style:font-size-asian="4pt"/>
    </style:style>
    <style:style style:name="T1855" style:family="text">
      <style:text-properties fo:color="#5d5d5d" fo:font-size="4pt" style:font-size-asian="4pt"/>
    </style:style>
    <style:style style:name="T1856" style:family="text">
      <style:text-properties fo:color="#5d5d5d" fo:font-size="4pt" fo:letter-spacing="0.0146in" style:font-size-asian="4pt"/>
    </style:style>
    <style:style style:name="T1857" style:family="text">
      <style:text-properties fo:color="#3f3f3f" fo:font-size="4.5pt" style:font-size-asian="4.5pt"/>
    </style:style>
    <style:style style:name="T1858" style:family="text">
      <style:text-properties fo:color="#3f3f3f" fo:font-size="4.5pt" fo:letter-spacing="0.0154in" style:font-size-asian="4.5pt"/>
    </style:style>
    <style:style style:name="T1859" style:family="text">
      <style:text-properties fo:color="#3f3f3f" fo:font-size="4pt" fo:letter-spacing="0.0083in" style:font-size-asian="4pt"/>
    </style:style>
    <style:style style:name="T1860" style:family="text">
      <style:text-properties fo:color="#3f3f3f" fo:font-size="4pt" fo:letter-spacing="0.0146in" style:font-size-asian="4pt"/>
    </style:style>
    <style:style style:name="T1861" style:family="text">
      <style:text-properties fo:color="#3f3f3f" fo:font-size="4pt" fo:letter-spacing="-0.0016in" style:font-size-asian="4pt"/>
    </style:style>
    <style:style style:name="T1862" style:family="text">
      <style:text-properties fo:color="#5d5d5d" fo:font-size="4pt" fo:letter-spacing="-0.0016in" style:font-size-asian="4pt"/>
    </style:style>
    <style:style style:name="T1863" style:family="text">
      <style:text-properties fo:color="#262626" style:font-name="Arial" fo:font-size="7pt" fo:letter-spacing="-0.0071in" style:font-size-asian="7pt" style:text-scale="110%"/>
    </style:style>
    <style:style style:name="T1864" style:family="text">
      <style:text-properties style:font-name="Times New Roman" fo:font-size="6.5pt" fo:letter-spacing="0.0028in" style:font-size-asian="6.5pt"/>
    </style:style>
    <style:style style:name="T1865" style:family="text">
      <style:text-properties fo:letter-spacing="0.011in"/>
    </style:style>
    <style:style style:name="T1866" style:family="text">
      <style:text-properties fo:letter-spacing="0.0161in"/>
    </style:style>
    <style:style style:name="T1867" style:family="text">
      <style:text-properties style:font-name="Times New Roman" fo:font-size="7pt" fo:letter-spacing="-0.0299in" style:text-underline-style="none" style:font-size-asian="7pt" style:text-scale="97%"/>
    </style:style>
    <style:style style:name="T1868" style:family="text">
      <style:text-properties style:font-name="Times New Roman" fo:font-size="7pt" fo:letter-spacing="-0.0772in" style:text-underline-style="none" style:font-size-asian="7pt" style:text-scale="97%"/>
    </style:style>
    <style:style style:name="T1869" style:family="text">
      <style:text-properties fo:color="#231f20" style:text-position="13% 100%" fo:font-size="4pt" fo:letter-spacing="-0.0256in" style:text-underline-style="none" style:font-size-asian="4pt" style:text-scale="102%"/>
    </style:style>
    <style:style style:name="T1870" style:family="text">
      <style:text-properties fo:color="#231f20" style:text-position="13% 100%" fo:font-size="4pt" fo:letter-spacing="-0.0236in" style:text-underline-style="none" style:font-size-asian="4pt" style:text-scale="102%"/>
    </style:style>
    <style:style style:name="T1871" style:family="text">
      <style:text-properties fo:color="#030303" fo:letter-spacing="0.0201in"/>
    </style:style>
    <style:style style:name="T1872" style:family="text">
      <style:text-properties fo:color="#3b3b3b"/>
    </style:style>
    <style:style style:name="T1873" style:family="text">
      <style:text-properties fo:color="#030303" fo:letter-spacing="0.0161in"/>
    </style:style>
    <style:style style:name="T1874" style:family="text">
      <style:text-properties fo:color="#030303" fo:letter-spacing="0.0134in"/>
    </style:style>
    <style:style style:name="T1875" style:family="text">
      <style:text-properties fo:color="#4d4d4d"/>
    </style:style>
    <style:style style:name="T1876" style:family="text">
      <style:text-properties fo:color="#030303" fo:letter-spacing="-0.0098in"/>
    </style:style>
    <style:style style:name="T1877" style:family="text">
      <style:text-properties fo:color="#030303" fo:letter-spacing="0.0047in"/>
    </style:style>
    <style:style style:name="T1878" style:family="text">
      <style:text-properties fo:color="#030303" fo:letter-spacing="-0.0071in"/>
    </style:style>
    <style:style style:name="T1879" style:family="text">
      <style:text-properties fo:color="#1f1f1f" style:font-name="Times New Roman" fo:font-size="6.5pt" style:font-name-asian="Times New Roman1" style:font-size-asian="6.5pt" style:font-name-complex="Times New Roman1" style:font-size-complex="6.5pt" style:text-scale="105%"/>
    </style:style>
    <style:style style:name="T1880" style:family="text">
      <style:text-properties fo:color="#030303" style:font-name="Times New Roman" fo:font-size="6.5pt" style:text-underline-style="solid" style:text-underline-width="auto" style:text-underline-color="#000000" style:font-name-asian="Times New Roman1" style:font-size-asian="6.5pt" style:font-name-complex="Times New Roman1" style:font-size-complex="6.5pt" style:text-scale="105%"/>
    </style:style>
    <style:style style:name="T1881" style:family="text">
      <style:text-properties fo:color="#030303" style:font-name="Times New Roman" fo:font-size="6.5pt" fo:letter-spacing="0.028in" style:text-underline-style="solid" style:text-underline-width="auto" style:text-underline-color="#000000" style:font-name-asian="Times New Roman1" style:font-size-asian="6.5pt" style:font-name-complex="Times New Roman1" style:font-size-complex="6.5pt" style:text-scale="105%"/>
    </style:style>
    <style:style style:name="T1882" style:family="text">
      <style:text-properties fo:color="#1f1f1f" style:font-name="Times New Roman" fo:font-size="6.5pt" style:text-underline-style="solid" style:text-underline-width="auto" style:text-underline-color="#000000" style:font-name-asian="Times New Roman1" style:font-size-asian="6.5pt" style:font-name-complex="Times New Roman1" style:font-size-complex="6.5pt" style:text-scale="105%"/>
    </style:style>
    <style:style style:name="T1883" style:family="text">
      <style:text-properties fo:color="#1f1f1f" style:font-name="Times New Roman" fo:font-size="6.5pt" fo:letter-spacing="0.028in" style:text-underline-style="solid" style:text-underline-width="auto" style:text-underline-color="#000000" style:font-name-asian="Times New Roman1" style:font-size-asian="6.5pt" style:font-name-complex="Times New Roman1" style:font-size-complex="6.5pt" style:text-scale="105%"/>
    </style:style>
    <style:style style:name="T1884" style:family="text">
      <style:text-properties fo:color="#626262" style:font-name="Times New Roman" fo:font-size="6.5pt" style:text-underline-style="solid" style:text-underline-width="auto" style:text-underline-color="#000000" style:font-name-asian="Times New Roman1" style:font-size-asian="6.5pt" style:font-name-complex="Times New Roman1" style:font-size-complex="6.5pt" style:text-scale="105%"/>
    </style:style>
    <style:style style:name="T1885" style:family="text">
      <style:text-properties fo:color="#3b3b3b" style:font-name="Times New Roman" fo:font-size="6.5pt" style:text-underline-style="solid" style:text-underline-width="auto" style:text-underline-color="#000000" style:font-name-asian="Times New Roman1" style:font-size-asian="6.5pt" style:font-name-complex="Times New Roman1" style:font-size-complex="6.5pt" style:text-scale="105%"/>
    </style:style>
    <style:style style:name="T1886" style:family="text">
      <style:text-properties fo:color="#3b3b3b" style:font-name="Times New Roman" fo:font-size="6.5pt" fo:letter-spacing="0.028in" style:text-underline-style="solid" style:text-underline-width="auto" style:text-underline-color="#000000" style:font-name-asian="Times New Roman1" style:font-size-asian="6.5pt" style:font-name-complex="Times New Roman1" style:font-size-complex="6.5pt" style:text-scale="105%"/>
    </style:style>
    <style:style style:name="T1887" style:family="text">
      <style:text-properties fo:color="#3b3b3b" style:font-name="Times New Roman" fo:font-size="6.5pt" style:text-underline-style="solid" style:text-underline-width="auto" style:text-underline-color="#000000" style:font-name-asian="Times New Roman1" style:font-size-asian="6.5pt" style:font-name-complex="Times New Roman1" style:font-size-complex="6.5pt"/>
    </style:style>
    <style:style style:name="T1888" style:family="text">
      <style:text-properties fo:color="#3b3b3b" style:font-name="Times New Roman" fo:font-size="6.5pt" fo:letter-spacing="0.028in" style:text-underline-style="none" style:font-name-asian="Times New Roman1" style:font-size-asian="6.5pt" style:font-name-complex="Times New Roman1" style:font-size-complex="6.5pt" style:text-scale="105%"/>
    </style:style>
    <style:style style:name="T1889" style:family="text">
      <style:text-properties fo:color="#1f1f1f" style:font-name="Times New Roman" fo:font-size="6.5pt" style:text-underline-style="none" style:font-name-asian="Times New Roman1" style:font-size-asian="6.5pt" style:font-name-complex="Times New Roman1" style:font-size-complex="6.5pt" style:text-scale="105%"/>
    </style:style>
    <style:style style:name="T1890" style:family="text">
      <style:text-properties fo:color="#1f1f1f" style:font-name="Times New Roman" fo:font-size="6.5pt" fo:letter-spacing="0.028in" style:text-underline-style="none" style:font-name-asian="Times New Roman1" style:font-size-asian="6.5pt" style:font-name-complex="Times New Roman1" style:font-size-complex="6.5pt" style:text-scale="105%"/>
    </style:style>
    <style:style style:name="T1891" style:family="text">
      <style:text-properties fo:color="#3b3b3b" fo:font-size="4pt" style:font-size-asian="4pt"/>
    </style:style>
    <style:style style:name="T1892" style:family="text">
      <style:text-properties fo:color="#3b3b3b" fo:font-size="4pt" fo:letter-spacing="0.0201in" style:font-size-asian="4pt"/>
    </style:style>
    <style:style style:name="T1893" style:family="text">
      <style:text-properties fo:color="#3b3b3b" fo:font-size="4pt" fo:letter-spacing="0.0118in" style:font-size-asian="4pt"/>
    </style:style>
    <style:style style:name="T1894" style:family="text">
      <style:text-properties fo:color="#3b3b3b" fo:font-size="4pt" fo:letter-spacing="0.0209in" style:font-size-asian="4pt"/>
    </style:style>
    <style:style style:name="T1895" style:family="text">
      <style:text-properties fo:color="#3b3b3b" fo:font-size="4pt" fo:letter-spacing="-0.0008in" style:font-size-asian="4pt"/>
    </style:style>
    <style:style style:name="T1896" style:family="text">
      <style:text-properties fo:color="#3b3b3b" fo:font-size="4pt" fo:letter-spacing="0.0165in" style:font-size-asian="4pt"/>
    </style:style>
    <style:style style:name="T1897" style:family="text">
      <style:text-properties fo:color="#3b3b3b" fo:font-size="4pt" fo:letter-spacing="0.0134in" style:font-size-asian="4pt"/>
    </style:style>
    <style:style style:name="T1898" style:family="text">
      <style:text-properties fo:color="#3b3b3b" fo:font-size="4pt" fo:letter-spacing="0.0173in" style:font-size-asian="4pt"/>
    </style:style>
    <style:style style:name="T1899" style:family="text">
      <style:text-properties fo:color="#3b3b3b" fo:font-size="4pt" fo:letter-spacing="0.0075in" style:font-size-asian="4pt"/>
    </style:style>
    <style:style style:name="T1900" style:family="text">
      <style:text-properties fo:color="#3b3b3b" fo:font-size="4pt" fo:letter-spacing="0.0047in" style:font-size-asian="4pt"/>
    </style:style>
    <style:style style:name="T1901" style:family="text">
      <style:text-properties fo:color="#3b3b3b" fo:font-size="4pt" fo:letter-spacing="0.0146in" style:font-size-asian="4pt"/>
    </style:style>
    <style:style style:name="T1902" style:family="text">
      <style:text-properties fo:color="#3b3b3b" style:font-name="Times New Roman" fo:font-size="4.5pt" style:font-size-asian="4.5pt"/>
    </style:style>
    <style:style style:name="T1903" style:family="text">
      <style:text-properties fo:color="#3b3b3b" style:font-name="Times New Roman" fo:font-size="4.5pt" fo:letter-spacing="0.0154in" style:font-size-asian="4.5pt"/>
    </style:style>
    <style:style style:name="T1904" style:family="text">
      <style:text-properties fo:color="#3b3b3b" fo:font-size="4pt" fo:letter-spacing="0.0098in" style:font-size-asian="4pt"/>
    </style:style>
    <style:style style:name="T1905" style:family="text">
      <style:text-properties fo:color="#1f1f1f" fo:font-size="4pt" style:font-size-asian="4pt"/>
    </style:style>
    <style:style style:name="T1906" style:family="text">
      <style:text-properties fo:color="#1f1f1f" fo:font-size="4pt" fo:letter-spacing="0.0161in" style:font-size-asian="4pt"/>
    </style:style>
    <style:style style:name="T1907" style:family="text">
      <style:text-properties fo:color="#3b3b3b" fo:font-size="4pt" fo:letter-spacing="-0.0016in" style:font-size-asian="4pt"/>
    </style:style>
    <style:style style:name="T1908" style:family="text">
      <style:text-properties fo:color="#3b3b3b" style:font-name="Times New Roman" fo:font-size="7pt" fo:letter-spacing="-0.0028in" style:font-size-asian="7pt"/>
    </style:style>
    <style:style style:name="T1909" style:family="text">
      <style:text-properties fo:color="#1c1c1c" style:font-name="Times New Roman" fo:font-size="7pt" fo:letter-spacing="-0.0028in" style:font-size-asian="7pt"/>
    </style:style>
    <style:style style:name="T1910" style:family="text">
      <style:text-properties fo:color="#030303" style:font-name="Times New Roman" fo:font-size="7pt" fo:letter-spacing="-0.0028in" style:font-size-asian="7pt"/>
    </style:style>
    <style:style style:name="T1911" style:family="text">
      <style:text-properties fo:color="#1c1c1c" style:font-name="Times New Roman" fo:font-size="7pt" fo:letter-spacing="-0.0008in" style:font-size-asian="7pt"/>
    </style:style>
    <style:style style:name="T1912" style:family="text">
      <style:text-properties fo:color="#1c1c1c" style:font-name="Times New Roman" fo:font-size="7pt" fo:letter-spacing="0.0035in" style:font-size-asian="7pt"/>
    </style:style>
    <style:style style:name="T1913" style:family="text">
      <style:text-properties fo:color="#030303" style:font-name="Times New Roman" fo:font-size="7pt" fo:letter-spacing="-0.0016in" style:font-size-asian="7pt"/>
    </style:style>
    <style:style style:name="T1914" style:family="text">
      <style:text-properties fo:color="#1c1c1c" style:font-name="Times New Roman" fo:font-size="7pt" fo:letter-spacing="-0.0043in" style:font-size-asian="7pt"/>
    </style:style>
    <style:style style:name="T1915" style:family="text">
      <style:text-properties fo:color="#565656" style:font-name="Times New Roman" fo:font-size="7pt" fo:letter-spacing="-0.0028in" style:font-size-asian="7pt"/>
    </style:style>
    <style:style style:name="T1916" style:family="text">
      <style:text-properties fo:color="#565656" style:font-name="Times New Roman" fo:font-size="7pt" fo:letter-spacing="0.002in" style:font-size-asian="7pt"/>
    </style:style>
    <style:style style:name="T1917" style:family="text">
      <style:text-properties fo:color="#1c1c1c" style:font-name="Times New Roman" fo:font-size="7pt" fo:letter-spacing="-0.0134in" style:font-size-asian="7pt"/>
    </style:style>
    <style:style style:name="T1918" style:family="text">
      <style:text-properties fo:color="#030303" style:font-name="Times New Roman" fo:font-size="7pt" fo:letter-spacing="-0.0118in" style:font-size-asian="7pt"/>
    </style:style>
    <style:style style:name="T1919" style:family="text">
      <style:text-properties fo:color="#030303" fo:letter-spacing="0.0118in"/>
    </style:style>
    <style:style style:name="T1920" style:family="text">
      <style:text-properties fo:color="#030303" fo:letter-spacing="0.0189in"/>
    </style:style>
    <style:style style:name="T1921" style:family="text">
      <style:text-properties fo:color="#030303" fo:letter-spacing="0.0126in"/>
    </style:style>
    <style:style style:name="T1922" style:family="text">
      <style:text-properties fo:color="#030303" fo:letter-spacing="0.0043in"/>
    </style:style>
    <style:style style:name="T1923" style:family="text">
      <style:text-properties fo:color="#030303" fo:letter-spacing="0.022in"/>
    </style:style>
    <style:style style:name="T1924" style:family="text">
      <style:text-properties fo:color="#030303" fo:letter-spacing="0.011in"/>
    </style:style>
    <style:style style:name="T1925" style:family="text">
      <style:text-properties fo:color="#1c1c1c"/>
    </style:style>
    <style:style style:name="T1926" style:family="text">
      <style:text-properties fo:color="#1c1c1c" fo:letter-spacing="0.0047in"/>
    </style:style>
    <style:style style:name="T1927" style:family="text">
      <style:text-properties fo:color="#1c1c1c" style:font-name="Times New Roman" fo:font-size="7pt" style:font-size-asian="7pt"/>
    </style:style>
    <style:style style:name="T1928" style:family="text">
      <style:text-properties fo:color="#1c1c1c" style:font-name="Times New Roman" fo:font-size="7pt" style:text-underline-style="solid" style:text-underline-width="auto" style:text-underline-color="#000000" style:font-size-asian="7pt"/>
    </style:style>
    <style:style style:name="T1929" style:family="text">
      <style:text-properties fo:color="#565656" style:font-name="Times New Roman" fo:font-size="7pt" style:text-underline-style="solid" style:text-underline-width="auto" style:text-underline-color="#000000" style:font-size-asian="7pt"/>
    </style:style>
    <style:style style:name="T1930" style:family="text">
      <style:text-properties fo:color="#565656" style:font-name="Times New Roman" fo:font-size="7pt" fo:letter-spacing="0.028in" style:text-underline-style="solid" style:text-underline-width="auto" style:text-underline-color="#000000" style:font-size-asian="7pt"/>
    </style:style>
    <style:style style:name="T1931" style:family="text">
      <style:text-properties fo:color="#030303" style:font-name="Times New Roman" fo:font-size="7pt" style:text-underline-style="solid" style:text-underline-width="auto" style:text-underline-color="#000000" style:font-size-asian="7pt"/>
    </style:style>
    <style:style style:name="T1932" style:family="text">
      <style:text-properties fo:color="#3b3b3b" style:font-name="Times New Roman" fo:font-size="7pt" style:text-underline-style="solid" style:text-underline-width="auto" style:text-underline-color="#000000" style:font-size-asian="7pt"/>
    </style:style>
    <style:style style:name="T1933" style:family="text">
      <style:text-properties fo:color="#1c1c1c" style:font-name="Times New Roman" fo:font-size="7pt" fo:letter-spacing="0.028in" style:text-underline-style="none" style:font-size-asian="7pt"/>
    </style:style>
    <style:style style:name="T1934" style:family="text">
      <style:text-properties fo:color="#1c1c1c" style:font-name="Times New Roman" fo:font-size="7pt" style:text-underline-style="none" style:font-size-asian="7pt" style:text-scale="90%"/>
    </style:style>
    <style:style style:name="T1935" style:family="text">
      <style:text-properties fo:color="#1c1c1c" style:font-name="Times New Roman" fo:font-size="7pt" style:text-underline-style="none" style:font-size-asian="7pt"/>
    </style:style>
    <style:style style:name="T1936" style:family="text">
      <style:text-properties fo:color="#3b3b3b" style:font-name="Times New Roman" fo:font-size="7pt" fo:letter-spacing="-0.0016in" style:text-underline-style="none" style:font-size-asian="7pt" style:text-scale="95%"/>
    </style:style>
    <style:style style:name="T1937" style:family="text">
      <style:text-properties fo:color="#3b3b3b" fo:font-size="4pt" style:font-size-asian="4pt" style:text-scale="105%"/>
    </style:style>
    <style:style style:name="T1938" style:family="text">
      <style:text-properties fo:color="#3b3b3b" fo:font-size="4pt" fo:letter-spacing="0.0098in" style:font-size-asian="4pt" style:text-scale="105%"/>
    </style:style>
    <style:style style:name="T1939" style:family="text">
      <style:text-properties fo:color="#3b3b3b" fo:font-size="4pt" fo:letter-spacing="0.0047in" style:font-size-asian="4pt" style:text-scale="105%"/>
    </style:style>
    <style:style style:name="T1940" style:family="text">
      <style:text-properties fo:color="#3b3b3b" fo:font-size="4pt" fo:letter-spacing="0.0075in" style:font-size-asian="4pt" style:text-scale="105%"/>
    </style:style>
    <style:style style:name="T1941" style:family="text">
      <style:text-properties fo:color="#3b3b3b" fo:font-size="4pt" fo:letter-spacing="0.002in" style:font-size-asian="4pt" style:text-scale="105%"/>
    </style:style>
    <style:style style:name="T1942" style:family="text">
      <style:text-properties fo:color="#3b3b3b" fo:font-size="4pt" fo:letter-spacing="0.0028in" style:font-size-asian="4pt" style:text-scale="105%"/>
    </style:style>
    <style:style style:name="T1943" style:family="text">
      <style:text-properties fo:color="#3b3b3b" fo:font-size="4pt" fo:letter-spacing="0.0043in" style:font-size-asian="4pt" style:text-scale="105%"/>
    </style:style>
    <style:style style:name="T1944" style:family="text">
      <style:text-properties fo:color="#3b3b3b" fo:font-size="4pt" fo:letter-spacing="-0.0035in" style:font-size-asian="4pt" style:text-scale="105%"/>
    </style:style>
    <style:style style:name="T1945" style:family="text">
      <style:text-properties fo:color="#3b3b3b" style:font-name="Times New Roman" fo:font-size="4.5pt" style:font-size-asian="4.5pt" style:text-scale="105%"/>
    </style:style>
    <style:style style:name="T1946" style:family="text">
      <style:text-properties fo:color="#3b3b3b" style:font-name="Times New Roman" fo:font-size="4.5pt" fo:letter-spacing="0.0043in" style:font-size-asian="4.5pt" style:text-scale="105%"/>
    </style:style>
    <style:style style:name="T1947" style:family="text">
      <style:text-properties fo:color="#3b3b3b" fo:font-size="4pt" fo:letter-spacing="0.0217in" style:font-size-asian="4pt" style:text-scale="105%"/>
    </style:style>
    <style:style style:name="T1948" style:family="text">
      <style:text-properties fo:color="#3b3b3b" fo:font-size="4pt" fo:letter-spacing="0.0264in" style:font-size-asian="4pt" style:text-scale="105%"/>
    </style:style>
    <style:style style:name="T1949" style:family="text">
      <style:text-properties fo:color="#3b3b3b" fo:font-size="4pt" fo:letter-spacing="-0.0016in" style:font-size-asian="4pt" style:text-scale="105%"/>
    </style:style>
    <style:style style:name="T1950" style:family="text">
      <style:text-properties fo:color="#ffffff" style:font-name="Source Sans Pro" fo:font-size="10pt" style:font-size-asian="10pt"/>
    </style:style>
    <style:style style:name="T1951" style:family="text">
      <style:text-properties fo:color="#ffffff" style:font-name="Source Sans Pro" fo:font-size="10pt" fo:letter-spacing="-0.0075in" style:font-size-asian="10pt"/>
    </style:style>
    <style:style style:name="T1952" style:family="text">
      <style:text-properties fo:color="#ffffff" style:font-name="Source Sans Pro" fo:font-size="10pt" fo:letter-spacing="-0.0071in" style:font-size-asian="10pt"/>
    </style:style>
    <style:style style:name="T1953" style:family="text">
      <style:text-properties fo:color="#ffffff" style:font-name="Source Sans Pro" fo:font-size="10pt" fo:letter-spacing="-0.0016in" style:font-size-asian="10pt"/>
    </style:style>
    <style:style style:name="T1954" style:family="text">
      <style:text-properties fo:color="#425970" fo:font-size="6pt" style:font-size-asian="6pt"/>
    </style:style>
    <style:style style:name="T1955" style:family="text">
      <style:text-properties fo:color="#647789" fo:font-size="6pt" style:font-size-asian="6pt"/>
    </style:style>
    <style:style style:name="T1956" style:family="text">
      <style:text-properties fo:color="#647789" fo:font-size="6pt" fo:letter-spacing="-0.0063in" style:font-size-asian="6pt"/>
    </style:style>
    <style:style style:name="T1957" style:family="text">
      <style:text-properties fo:color="#425970" fo:font-size="6pt" fo:font-weight="bold" style:font-size-asian="6pt" style:font-weight-asian="bold"/>
    </style:style>
    <style:style style:name="T1958" style:family="text">
      <style:text-properties fo:color="#425970" fo:font-size="6pt" fo:letter-spacing="-0.0008in" fo:font-weight="bold" style:font-size-asian="6pt" style:font-weight-asian="bold"/>
    </style:style>
    <style:style style:name="T1959" style:family="text">
      <style:text-properties fo:color="#425970" fo:font-size="6pt" fo:letter-spacing="0.0016in" fo:font-weight="bold" style:font-size-asian="6pt" style:font-weight-asian="bold"/>
    </style:style>
    <style:style style:name="T1960" style:family="text">
      <style:text-properties fo:color="#425970" fo:font-size="6pt" fo:letter-spacing="-0.0047in" fo:font-weight="bold" style:font-size-asian="6pt" style:font-weight-asian="bold"/>
    </style:style>
    <style:style style:name="T1961" style:family="text">
      <style:text-properties fo:color="#425970" fo:font-size="6pt" fo:letter-spacing="-0.0016in" fo:font-weight="bold" style:font-size-asian="6pt" style:font-weight-asian="bold"/>
    </style:style>
    <style:style style:name="T1962" style:family="text">
      <style:text-properties fo:color="#3b3b3b" style:font-name="Times New Roman" fo:font-size="6.5pt" style:font-size-asian="6.5pt"/>
    </style:style>
    <style:style style:name="T1963" style:family="text">
      <style:text-properties fo:color="#3b3b3b" style:font-name="Times New Roman" fo:font-size="6.5pt" fo:letter-spacing="-0.0008in" style:font-size-asian="6.5pt"/>
    </style:style>
    <style:style style:name="T1964" style:family="text">
      <style:text-properties fo:color="#030303" style:font-name="Times New Roman" fo:font-size="6.5pt" style:font-size-asian="6.5pt"/>
    </style:style>
    <style:style style:name="T1965" style:family="text">
      <style:text-properties fo:color="#3b3b3b" style:font-name="Times New Roman" fo:font-size="6.5pt" fo:letter-spacing="0.0008in" style:font-size-asian="6.5pt"/>
    </style:style>
    <style:style style:name="T1966" style:family="text">
      <style:text-properties fo:color="#1f1f1f" style:font-name="Times New Roman" fo:font-size="6.5pt" fo:letter-spacing="-0.0016in" style:font-size-asian="6.5pt"/>
    </style:style>
    <style:style style:name="T1967" style:family="text">
      <style:text-properties fo:color="#1f1f1f" style:font-name="Times New Roman" fo:font-size="6.5pt" style:font-size-asian="6.5pt"/>
    </style:style>
    <style:style style:name="T1968" style:family="text">
      <style:text-properties fo:color="#1f1f1f" style:font-name="Times New Roman" fo:font-size="6.5pt" fo:letter-spacing="-0.0028in" style:font-size-asian="6.5pt"/>
    </style:style>
    <style:style style:name="T1969" style:family="text">
      <style:text-properties fo:color="#1f1f1f" style:font-name="Times New Roman" fo:font-size="6.5pt" fo:letter-spacing="-0.002in" style:font-size-asian="6.5pt"/>
    </style:style>
    <style:style style:name="T1970" style:family="text">
      <style:text-properties fo:color="#030303" style:font-name="Times New Roman" fo:font-size="6.5pt" fo:letter-spacing="-0.0008in" style:font-size-asian="6.5pt"/>
    </style:style>
    <style:style style:name="T1971" style:family="text">
      <style:text-properties fo:color="#030303" style:font-name="Times New Roman" fo:font-size="6.5pt" fo:letter-spacing="-0.0016in" style:font-size-asian="6.5pt"/>
    </style:style>
    <style:style style:name="T1972" style:family="text">
      <style:text-properties fo:color="#3b3b3b" style:font-name="Times New Roman" fo:font-size="6.5pt" fo:letter-spacing="-0.0016in" style:font-size-asian="6.5pt"/>
    </style:style>
    <style:style style:name="T1973" style:family="text">
      <style:text-properties fo:color="#647789" fo:font-size="6pt" fo:font-weight="bold" style:font-size-asian="6pt" style:font-weight-asian="bold"/>
    </style:style>
    <style:style style:name="T1974" style:family="text">
      <style:text-properties fo:color="#647789" fo:font-size="6pt" fo:letter-spacing="-0.0063in" fo:font-weight="bold" style:font-size-asian="6pt" style:font-weight-asian="bold"/>
    </style:style>
    <style:style style:name="T1975" style:family="text">
      <style:text-properties fo:color="#3f3f3f" style:font-name="Times New Roman" fo:font-size="6.5pt" style:font-size-asian="6.5pt"/>
    </style:style>
    <style:style style:name="T1976" style:family="text">
      <style:text-properties fo:color="#3f3f3f" style:font-name="Times New Roman" fo:font-size="6.5pt" fo:letter-spacing="-0.0028in" style:font-size-asian="6.5pt"/>
    </style:style>
    <style:style style:name="T1977" style:family="text">
      <style:text-properties fo:color="#050505" style:font-name="Times New Roman" fo:font-size="6.5pt" style:font-size-asian="6.5pt"/>
    </style:style>
    <style:style style:name="T1978" style:family="text">
      <style:text-properties fo:color="#3f3f3f" style:font-name="Times New Roman" fo:font-size="6.5pt" fo:letter-spacing="-0.0008in" style:font-size-asian="6.5pt"/>
    </style:style>
    <style:style style:name="T1979" style:family="text">
      <style:text-properties fo:color="#262626" style:font-name="Times New Roman" fo:font-size="6.5pt" fo:letter-spacing="-0.0016in" style:font-size-asian="6.5pt"/>
    </style:style>
    <style:style style:name="T1980" style:family="text">
      <style:text-properties fo:color="#5d5d5d" style:font-name="Times New Roman" fo:font-size="6.5pt" fo:letter-spacing="-0.0016in" style:font-size-asian="6.5pt"/>
    </style:style>
    <style:style style:name="T1981" style:family="text">
      <style:text-properties fo:color="#262626" style:font-name="Times New Roman" fo:font-size="6.5pt" style:font-size-asian="6.5pt"/>
    </style:style>
    <style:style style:name="T1982" style:family="text">
      <style:text-properties fo:color="#262626" style:font-name="Times New Roman" fo:font-size="6.5pt" fo:letter-spacing="-0.002in" style:font-size-asian="6.5pt"/>
    </style:style>
    <style:style style:name="T1983" style:family="text">
      <style:text-properties fo:color="#262626" style:font-name="Times New Roman" fo:font-size="6.5pt" fo:letter-spacing="-0.0035in" style:font-size-asian="6.5pt"/>
    </style:style>
    <style:style style:name="T1984" style:family="text">
      <style:text-properties fo:color="#050505" style:font-name="Times New Roman" fo:font-size="6.5pt" fo:letter-spacing="0.002in" style:font-size-asian="6.5pt"/>
    </style:style>
    <style:style style:name="T1985" style:family="text">
      <style:text-properties fo:color="#050505" style:font-name="Times New Roman" fo:font-size="6.5pt" fo:letter-spacing="-0.0016in" style:font-size-asian="6.5pt"/>
    </style:style>
    <style:style style:name="T1986" style:family="text">
      <style:text-properties fo:color="#282828" style:font-name="Times New Roman" fo:font-size="6.5pt" style:font-size-asian="6.5pt"/>
    </style:style>
    <style:style style:name="T1987" style:family="text">
      <style:text-properties fo:color="#282828" style:font-name="Times New Roman" fo:font-size="6.5pt" fo:letter-spacing="-0.0028in" style:font-size-asian="6.5pt"/>
    </style:style>
    <style:style style:name="T1988" style:family="text">
      <style:text-properties fo:color="#3d3d3d" style:font-name="Times New Roman" fo:font-size="6.5pt" style:font-size-asian="6.5pt"/>
    </style:style>
    <style:style style:name="T1989" style:family="text">
      <style:text-properties fo:color="#3d3d3d" style:font-name="Times New Roman" fo:font-size="6.5pt" fo:letter-spacing="-0.0008in" style:font-size-asian="6.5pt"/>
    </style:style>
    <style:style style:name="T1990" style:family="text">
      <style:text-properties fo:color="#282828" style:font-name="Times New Roman" fo:font-size="6.5pt" fo:letter-spacing="-0.0016in" style:font-size-asian="6.5pt"/>
    </style:style>
    <style:style style:name="T1991" style:family="text">
      <style:text-properties fo:color="#5e5e5e" style:font-name="Times New Roman" fo:font-size="6.5pt" fo:letter-spacing="-0.0016in" style:font-size-asian="6.5pt"/>
    </style:style>
    <style:style style:name="T1992" style:family="text">
      <style:text-properties fo:color="#282828" style:font-name="Times New Roman" fo:font-size="6.5pt" fo:letter-spacing="-0.002in" style:font-size-asian="6.5pt"/>
    </style:style>
    <style:style style:name="T1993" style:family="text">
      <style:text-properties fo:color="#111111" style:font-name="Times New Roman" fo:font-size="6.5pt" style:font-size-asian="6.5pt"/>
    </style:style>
    <style:style style:name="T1994" style:family="text">
      <style:text-properties fo:color="#282828" style:font-name="Times New Roman" fo:font-size="6.5pt" fo:letter-spacing="-0.0035in" style:font-size-asian="6.5pt"/>
    </style:style>
    <style:style style:name="T1995" style:family="text">
      <style:text-properties fo:color="#030303" style:font-name="Times New Roman" fo:font-size="6.5pt" fo:letter-spacing="0.002in" style:font-size-asian="6.5pt"/>
    </style:style>
    <style:style style:name="T1996" style:family="text">
      <style:text-properties fo:color="#3b3b3b" fo:font-size="6.5pt" fo:letter-spacing="-0.0016in" style:font-size-asian="6.5pt"/>
    </style:style>
    <style:style style:name="T1997" style:family="text">
      <style:text-properties fo:color="#3b3b3b" fo:font-size="6.5pt" fo:letter-spacing="-0.0098in" style:font-size-asian="6.5pt"/>
    </style:style>
    <style:style style:name="T1998" style:family="text">
      <style:text-properties fo:color="#030303" fo:font-size="6.5pt" fo:letter-spacing="-0.0016in" style:font-size-asian="6.5pt"/>
    </style:style>
    <style:style style:name="T1999" style:family="text">
      <style:text-properties fo:color="#4d4d4d" fo:font-size="6.5pt" fo:letter-spacing="-0.0016in" style:font-size-asian="6.5pt"/>
    </style:style>
    <style:style style:name="T2000" style:family="text">
      <style:text-properties fo:color="#4d4d4d" fo:font-size="6.5pt" fo:letter-spacing="-0.002in" style:font-size-asian="6.5pt"/>
    </style:style>
    <style:style style:name="T2001" style:family="text">
      <style:text-properties fo:color="#161616" fo:font-size="6.5pt" fo:letter-spacing="-0.0043in" style:font-size-asian="6.5pt"/>
    </style:style>
    <style:style style:name="T2002" style:family="text">
      <style:text-properties fo:color="#262626" fo:font-size="6.5pt" style:font-size-asian="6.5pt" style:text-scale="90%"/>
    </style:style>
    <style:style style:name="T2003" style:family="text">
      <style:text-properties fo:color="#262626" fo:font-size="6.5pt" fo:letter-spacing="0.0035in" style:font-size-asian="6.5pt"/>
    </style:style>
    <style:style style:name="T2004" style:family="text">
      <style:text-properties fo:color="#030303" fo:font-size="6.5pt" style:font-size-asian="6.5pt" style:text-scale="90%"/>
    </style:style>
    <style:style style:name="T2005" style:family="text">
      <style:text-properties fo:color="#030303" fo:font-size="6.5pt" fo:letter-spacing="0.0008in" style:font-size-asian="6.5pt"/>
    </style:style>
    <style:style style:name="T2006" style:family="text">
      <style:text-properties fo:color="#030303" fo:font-size="6.5pt" fo:letter-spacing="-0.0016in" style:font-size-asian="6.5pt" style:text-scale="90%"/>
    </style:style>
    <style:style style:name="T2007" style:family="text">
      <style:text-properties fo:color="#ffffff" style:font-name="Source Sans Pro" fo:font-size="10pt" fo:letter-spacing="-0.0008in" style:font-size-asian="10pt"/>
    </style:style>
    <style:style style:name="T2008" style:family="text">
      <style:text-properties fo:color="#ffffff" style:font-name="Source Sans Pro" fo:font-size="10pt" fo:letter-spacing="-0.0028in" style:font-size-asian="10pt"/>
    </style:style>
    <style:style style:name="T2009" style:family="text">
      <style:text-properties fo:color="#ffffff" style:font-name="Source Sans Pro Semibold" fo:font-size="11pt" fo:font-weight="bold" style:font-size-asian="11pt" style:font-weight-asian="bold"/>
    </style:style>
    <style:style style:name="T2010" style:family="text">
      <style:text-properties fo:color="#ffffff" style:font-name="Source Sans Pro Semibold" fo:font-size="11pt" fo:letter-spacing="0.0091in" fo:font-weight="bold" style:font-size-asian="11pt" style:font-weight-asian="bold"/>
    </style:style>
    <style:style style:name="T2011" style:family="text">
      <style:text-properties fo:color="#ffffff" style:font-name="Source Sans Pro Semibold" fo:font-size="11pt" fo:letter-spacing="0.0098in" fo:font-weight="bold" style:font-size-asian="11pt" style:font-weight-asian="bold"/>
    </style:style>
    <style:style style:name="T2012" style:family="text">
      <style:text-properties fo:color="#ffffff" style:font-name="Source Sans Pro Semibold" fo:font-size="11pt" fo:letter-spacing="-0.0016in" fo:font-weight="bold" style:font-size-asian="11pt" style:font-weight-asian="bold"/>
    </style:style>
    <style:style style:name="T2013" style:family="text">
      <style:text-properties fo:color="#ffffff" style:font-name="Source Sans Pro Semibold" fo:font-size="11pt" fo:letter-spacing="0.0299in" fo:font-weight="bold" style:font-size-asian="11pt" style:font-weight-asian="bold"/>
    </style:style>
    <style:style style:name="T2014" style:family="text">
      <style:text-properties fo:color="#080808" fo:font-size="7pt" fo:letter-spacing="0.0071in" fo:font-weight="bold" style:font-size-asian="7pt" style:font-weight-asian="bold"/>
    </style:style>
    <style:style style:name="T2015" style:family="text">
      <style:text-properties fo:color="#080808" fo:font-size="7pt" fo:letter-spacing="0.0193in" style:font-size-asian="7pt"/>
    </style:style>
    <style:style style:name="T2016" style:family="text">
      <style:text-properties fo:color="#080808" fo:font-size="7pt" fo:letter-spacing="0.0047in" fo:font-weight="bold" style:font-size-asian="7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33529*" fo:start-indent="0in" fo:end-indent="0.0201in"/>
          <style:column style:rel-width="32006*" fo:start-indent="0.0201in" fo:end-indent="0in"/>
        </style:columns>
      </style:section-properties>
    </style:style>
    <style:style style:name="Sect6" style:family="section">
      <style:section-properties style:editable="false">
        <style:columns fo:column-count="2">
          <style:column style:rel-width="21802*" fo:start-indent="0in" fo:end-indent="0.0138in"/>
          <style:column style:rel-width="43733*" fo:start-indent="0.0138in" fo:end-indent="0in"/>
        </style:columns>
      </style:section-properties>
    </style:style>
    <style:style style:name="Sect7" style:family="section">
      <style:section-properties style:editable="false">
        <style:columns fo:column-count="2">
          <style:column style:rel-width="17230*" fo:start-indent="0in" fo:end-indent="0.0138in"/>
          <style:column style:rel-width="48305*" fo:start-indent="0.0138in" fo:end-indent="0in"/>
        </style:columns>
      </style:section-properties>
    </style:style>
    <style:style style:name="Sect8" style:family="section">
      <style:section-properties style:editable="false">
        <style:columns fo:column-count="2">
          <style:column style:rel-width="26138*" fo:start-indent="0in" fo:end-indent="0.0138in"/>
          <style:column style:rel-width="39397*"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03"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450"><draw:image xlink:href="Pictures/10000001000000890000007C1AA9694F.png" xlink:type="simple" xlink:show="embed" xlink:actuate="onLoad" draw:mime-type="image/png"/></draw:frame></text:p>
      <text:p text:style-name="P6"/>
      <draw:frame draw:style-name="fr1" draw:name="Image97" text:anchor-type="char" svg:x="0.7874in" svg:y="0.6102in" svg:width="6.6953in" svg:height="10.3791in" draw:z-index="258">
        <draw:image xlink:href="Pictures/10000001000002E0000004750346B01A.png" xlink:type="simple" xlink:show="embed" xlink:actuate="onLoad" draw:mime-type="image/png"/>
      </draw:frame>
      <draw:frame draw:style-name="fr2" draw:name="Image101" text:anchor-type="char" svg:x="5.8201in" svg:y="-0.2874in" svg:width="2.0508in" svg:height="1.502in" draw:z-index="353">
        <draw:image xlink:href="Pictures/10000001000000E1000000A51A99606A.png" xlink:type="simple" xlink:show="embed" xlink:actuate="onLoad" draw:mime-type="image/png"/>
      </draw:frame>
      <draw:frame draw:style-name="fr2" draw:name="Image102" text:anchor-type="char" svg:x="0.402in" svg:y="-0.2874in" svg:width="2.0508in" svg:height="1.502in" draw:z-index="354">
        <draw:image xlink:href="Pictures/10000001000000E1000000A51A99606A.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p text:style-name="P10"><text:span text:style-name="T18">THEODORICO</text:span><text:span text:style-name="T19"> </text:span><text:span text:style-name="T18">DE</text:span><text:span text:style-name="T19"> </text:span><text:span text:style-name="T18">ASSIS</text:span><text:span text:style-name="T20"> </text:span><text:span text:style-name="T21">FERRAÇO</text:span></text:p>
        <text:p text:style-name="P11"><text:span text:style-name="T22">Prefeito</text:span><text:span text:style-name="T22"/></text:p>
        <text:p text:style-name="P12"><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p>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p text:style-name="P16"><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p>
        <text:p text:style-name="P17"><draw:frame draw:style-name="fr4" draw:name="Image33" text:anchor-type="char" svg:x="0.7945in" svg:y="0.0661in" svg:width="6.6929in" svg:height="0.0161in" draw:z-index="244"><draw:image xlink:href="Pictures/10000001000002E00000000123026E6A.png" xlink:type="simple" xlink:show="embed" xlink:actuate="onLoad" draw:mime-type="image/png"/></draw:frame></text:p>
        <text:p text:style-name="P18"/>
      </text:section>
      <text:section text:style-name="Sect3" text:name="Section3">
        <text:h text:style-name="P19" text:outline-level="4"><draw:frame draw:style-name="fr1" draw:name="Image4" text:anchor-type="char" svg:x="0.0047in" svg:y="2.2626in" svg:width="8.2634in" svg:height="5.8508in" draw:z-index="228"><draw:image xlink:href="Pictures/100000010000038C00000283BEC3A36B.png" xlink:type="simple" xlink:show="embed" xlink:actuate="onLoad" draw:mime-type="image/png"/></draw:frame><draw:frame draw:style-name="fr5" draw:name="Image100" text:anchor-type="char" svg:x="1.6075in" svg:y="0in" svg:width="6.6602in" svg:height="1.3874in" draw:z-index="352"><draw:image xlink:href="Pictures/10000001000002DC000000984AD6295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4"><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4"><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4"><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5" text:anchor-type="char" svg:x="0.7874in" svg:y="0.6102in" svg:width="6.6953in" svg:height="10.3791in" draw:z-index="229"><draw:image xlink:href="Pictures/10000001000002E0000004750346B01A.png" xlink:type="simple" xlink:show="embed" xlink:actuate="onLoad" draw:mime-type="image/png"/></draw:frame><draw:frame draw:style-name="fr1" draw:name="Image6" text:anchor-type="char" svg:x="0in" svg:y="0in" svg:width="8.2681in" svg:height="11.6929in" draw:z-index="230"><draw:image xlink:href="Pictures/100000010000038D000005063D6C1750.png" xlink:type="simple" xlink:show="embed" xlink:actuate="onLoad" draw:mime-type="image/png"/></draw:frame></text:p>
      <text:p text:style-name="P26"><draw:frame draw:style-name="fr6" draw:name="Image 41" text:anchor-type="char" svg:x="0.7874in" svg:y="-0.6138in" svg:width="1.2228in" svg:height="1.1008in" draw:z-index="339"><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7"><text:span text:style-name="T43">Rubem</text:span><text:span text:style-name="T44"> </text:span><text:span text:style-name="T45">Braga</text:span></text:p>
      <text:p text:style-name="P28"/>
      <text:p text:style-name="P6"/>
      <text:p text:style-name="P29"/>
      <text:p text:style-name="P8"><draw:frame draw:style-name="fr3" draw:name="Image 45" text:anchor-type="as-char" svg:width="0.711in" svg:height="0.6402in" draw:z-index="451"><draw:image xlink:href="Pictures/10000001000000890000007B65EB5E14.png" xlink:type="simple" xlink:show="embed" xlink:actuate="onLoad" draw:mime-type="image/png"/></draw:frame></text:p>
      <text:p text:style-name="P30"/>
      <text:section text:style-name="Sect4" text:name="Section4">
        <text:h text:style-name="P31" text:outline-level="3"><draw:frame draw:style-name="fr2" draw:name="Image96" text:anchor-type="char" svg:x="1.6075in" svg:y="-1.5091in" svg:width="6.6602in" svg:height="1.3874in" draw:z-index="351"><draw:image xlink:href="Pictures/10000001000002DC00000098DB4BBACB.png" xlink:type="simple" xlink:show="embed" xlink:actuate="onLoad" draw:mime-type="image/png"/></draw:frame><text:span text:style-name="T46">ALMIR</text:span><text:span text:style-name="T47"> </text:span><text:span text:style-name="T46">DE SOUZA </text:span><text:span text:style-name="T48">SCHERRER</text:span></text:h>
        <text:p text:style-name="P32"><text:span text:style-name="T49">Secretário</text:span><text:span text:style-name="T50"> </text:span><text:span text:style-name="T49">Executivo</text:span><text:span text:style-name="T50"> </text:span><text:span text:style-name="T49">de</text:span><text:span text:style-name="T51"> </text:span><text:span text:style-name="T52">Comunicação</text:span></text:p>
        <text:p text:style-name="P33"/>
        <text:h text:style-name="P34" text:outline-level="3"><text:span text:style-name="T46">ASTOR</text:span><text:span text:style-name="T53"> </text:span><text:span text:style-name="T46">DILEM</text:span><text:span text:style-name="T54"> </text:span><text:span text:style-name="T46">DOS</text:span><text:span text:style-name="T54"> </text:span><text:span text:style-name="T46">SANTOS</text:span><text:span text:style-name="T54"> </text:span><text:span text:style-name="T48">JUNIOR</text:span></text:h>
        <text:p text:style-name="P32"><text:span text:style-name="T49">Secretário</text:span><text:span text:style-name="T51"> </text:span><text:span text:style-name="T49">Municipal</text:span><text:span text:style-name="T55"> </text:span><text:span text:style-name="T49">de</text:span><text:span text:style-name="T51"> </text:span><text:span text:style-name="T49">Manutenção</text:span><text:span text:style-name="T55"> </text:span><text:span text:style-name="T49">e</text:span><text:span text:style-name="T55"> </text:span><text:span text:style-name="T52">Serviços</text:span></text:p>
        <text:p text:style-name="P35"/>
        <text:h text:style-name="P34" text:outline-level="3"><text:span text:style-name="T46">CLAYTON</text:span><text:span text:style-name="T56"> </text:span><text:span text:style-name="T46">SIQUEIRA</text:span><text:span text:style-name="T56"> </text:span><text:span text:style-name="T46">DO</text:span><text:span text:style-name="T57"> </text:span><text:span text:style-name="T48">NASCIMENTO</text:span></text:h>
        <text:p text:style-name="P32"><text:span text:style-name="T49">Secretário</text:span><text:span text:style-name="T50"> </text:span><text:span text:style-name="T49">Municipal</text:span><text:span text:style-name="T51"> </text:span><text:span text:style-name="T49">de</text:span><text:span text:style-name="T50"> </text:span><text:span text:style-name="T49">Segurança</text:span><text:span text:style-name="T51"> </text:span><text:span text:style-name="T49">e</text:span><text:span text:style-name="T51"> </text:span><text:span text:style-name="T52">Trânsito</text:span></text:p>
        <text:p text:style-name="P33"/>
        <text:h text:style-name="P36" text:outline-level="3"><text:span text:style-name="T48">DANIELLY</text:span><text:span text:style-name="T46"> </text:span><text:span text:style-name="T48">BRANDÃO</text:span><text:span text:style-name="T46"> </text:span><text:span text:style-name="T48">TÁVORA</text:span></text:h>
        <text:p text:style-name="P32"><text:span text:style-name="T49">Presidente</text:span><text:span text:style-name="T50"> </text:span><text:span text:style-name="T49">Executiva</text:span><text:span text:style-name="T51"> </text:span><text:span text:style-name="T49">do</text:span><text:span text:style-name="T51"> Ipaci</text:span></text:p>
        <text:p text:style-name="P33"/>
        <text:h text:style-name="P34" text:outline-level="3"><text:span text:style-name="T46">EDER</text:span><text:span text:style-name="T57"> </text:span><text:span text:style-name="T46">BOTELHO</text:span><text:span text:style-name="T58"> </text:span><text:span text:style-name="T46">DA</text:span><text:span text:style-name="T48"> FONSECA</text:span></text:h>
        <text:p text:style-name="P37"><text:span text:style-name="T49">Secretário</text:span><text:span text:style-name="T55"> </text:span><text:span text:style-name="T49">Municipal</text:span><text:span text:style-name="T55"> </text:span><text:span text:style-name="T49">de</text:span><text:span text:style-name="T55"> </text:span><text:span text:style-name="T49">Desenvolvimento</text:span><text:span text:style-name="T55"> </text:span><text:span text:style-name="T49">Social</text:span><text:span text:style-name="T55"> </text:span><text:span text:style-name="T49">(Inte-</text:span><text:span text:style-name="T52">rino)</text:span></text:p>
        <text:p text:style-name="P38"/>
        <text:h text:style-name="P39" text:outline-level="4"><text:span text:style-name="T59">EDNALVA</text:span><text:span text:style-name="T60"> </text:span><text:span text:style-name="T59">MARIN</text:span></text:h>
        <text:p text:style-name="P40"><text:span text:style-name="T49">Secretária</text:span><text:span text:style-name="T61"> </text:span><text:span text:style-name="T49">Municipal</text:span><text:span text:style-name="T61"> </text:span><text:span text:style-name="T49">de</text:span><text:span text:style-name="T61"> </text:span><text:span text:style-name="T49">Cidadania,</text:span><text:span text:style-name="T61"> </text:span><text:span text:style-name="T49">Trabalho</text:span><text:span text:style-name="T61"> </text:span><text:span text:style-name="T49">e</text:span><text:span text:style-name="T61"> </text:span><text:span text:style-name="T49">Direitos </text:span><text:span text:style-name="T52">Humanos</text:span></text:p>
        <text:p text:style-name="P41"/>
        <text:h text:style-name="P34" text:outline-level="3"><text:span text:style-name="T46">ELIZEU</text:span><text:span text:style-name="T54"> </text:span><text:span text:style-name="T46">CRISOSTOMO</text:span><text:span text:style-name="T54"> </text:span><text:span text:style-name="T46">DE</text:span><text:span text:style-name="T58"> </text:span><text:span text:style-name="T48">VARGA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Fazenda</text:span></text:p>
        <text:p text:style-name="P33"/>
        <text:h text:style-name="P36" text:outline-level="3"><text:span text:style-name="T46">FABRÍCIO</text:span><text:span text:style-name="T56"> </text:span><text:span text:style-name="T46">FERREIRA</text:span><text:span text:style-name="T56"> </text:span><text:span text:style-name="T48">SOAR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Interior</text:span></text:p>
        <text:p text:style-name="P33"/>
        <text:h text:style-name="P34" text:outline-level="3"><text:span text:style-name="T46">FERNANDO</text:span><text:span text:style-name="T58"> </text:span><text:span text:style-name="T46">SANTOS</text:span><text:span text:style-name="T58"> </text:span><text:span text:style-name="T48">MOURA</text:span></text:h>
        <text:p text:style-name="P32"><text:span text:style-name="T49">Controlador</text:span><text:span text:style-name="T50"> </text:span><text:span text:style-name="T49">Geral</text:span><text:span text:style-name="T55"> </text:span><text:span text:style-name="T49">do</text:span><text:span text:style-name="T52"> Município</text:span></text:p>
        <text:p text:style-name="P33"/>
        <text:h text:style-name="P36" text:outline-level="3"><text:span text:style-name="T46">JOSÉ ARCANJO </text:span><text:span text:style-name="T48">NUN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Agricultura</text:span></text:p>
        <text:p text:style-name="P33"/>
        <text:h text:style-name="P34" text:outline-level="3"><text:span text:style-name="T46">LUCIANO</text:span><text:span text:style-name="T62"> </text:span><text:span text:style-name="T46">BAPTISTA</text:span><text:span text:style-name="T63"> </text:span><text:span text:style-name="T46">OLIVEIRA</text:span><text:span text:style-name="T63"> </text:span><text:span text:style-name="T48">JUNIOR</text:span></text:h>
        <text:p text:style-name="P42"><text:span text:style-name="T49">Secretário Municipal de Desenvolvimento Urbano Secretário</text:span><text:span text:style-name="T64"> </text:span><text:span text:style-name="T49">Municipal</text:span><text:span text:style-name="T55"> </text:span><text:span text:style-name="T49">de</text:span><text:span text:style-name="T55"> </text:span><text:span text:style-name="T49">Limpeza</text:span><text:span text:style-name="T51"> </text:span><text:span text:style-name="T49">Urbana</text:span><text:span text:style-name="T55"> </text:span><text:span text:style-name="T52">(Interino)</text:span></text:p>
        <text:p text:style-name="P41"/>
        <text:h text:style-name="P34" text:outline-level="3"><text:span text:style-name="T46">LUIZ</text:span><text:span text:style-name="T65"> </text:span><text:span text:style-name="T46">CARLOS</text:span><text:span text:style-name="T66"> </text:span><text:span text:style-name="T46">ZANON</text:span><text:span text:style-name="T66"> </text:span><text:span text:style-name="T46">DA</text:span><text:span text:style-name="T66"> </text:span><text:span text:style-name="T46">SILVA</text:span><text:span text:style-name="T66"> </text:span><text:span text:style-name="T48">JUNIOR</text:span></text:h>
        <text:p text:style-name="P32"><text:span text:style-name="T49">Procurador</text:span><text:span text:style-name="T50"> </text:span><text:span text:style-name="T49">Geral</text:span><text:span text:style-name="T51"> </text:span><text:span text:style-name="T49">do</text:span><text:span text:style-name="T51"> </text:span><text:span text:style-name="T52">Município</text:span></text:p>
        <text:h text:style-name="P43" text:outline-level="3"><text:span text:style-name="T46">MARCELO</text:span><text:span text:style-name="T65"> </text:span><text:span text:style-name="T46">FÁVERO</text:span><text:span text:style-name="T53"> </text:span><text:span text:style-name="T46">DE</text:span><text:span text:style-name="T56"> </text:span><text:span text:style-name="T48">OLIVEIRA</text:span></text:h>
        <text:p text:style-name="P44"><text:span text:style-name="T49">Secretário</text:span><text:span text:style-name="T67"> </text:span><text:span text:style-name="T49">Executivo</text:span><text:span text:style-name="T50"> </text:span><text:span text:style-name="T49">de</text:span><text:span text:style-name="T67"> </text:span><text:span text:style-name="T49">Relações</text:span><text:span text:style-name="T50"> </text:span><text:span text:style-name="T52">Institucionais</text:span></text:p>
        <text:p text:style-name="P33"/>
        <text:h text:style-name="P45" text:outline-level="3"><text:span text:style-name="T46">MAURO</text:span><text:span text:style-name="T54"> </text:span><text:span text:style-name="T46">CÉSAR</text:span><text:span text:style-name="T47"> </text:span><text:span text:style-name="T46">DE</text:span><text:span text:style-name="T48"> </text:span><text:span text:style-name="T46">OLIVEIRA</text:span><text:span text:style-name="T47"> </text:span><text:span text:style-name="T57">SÁ</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Transportes</text:span></text:p>
        <text:p text:style-name="P35"/>
        <text:h text:style-name="P45" text:outline-level="3"><text:span text:style-name="T46">RODOLPHO</text:span><text:span text:style-name="T68"> </text:span><text:span text:style-name="T46">SILVA</text:span><text:span text:style-name="T68"> </text:span><text:span text:style-name="T54">MAIA</text:span></text:h>
        <text:p text:style-name="P46"><text:span text:style-name="T49">Secretário Municipal de Esporte, Lazer e Qualidade de </text:span><text:span text:style-name="T51">Vida</text:span></text:p>
        <text:p text:style-name="P47"/>
        <text:h text:style-name="P45" text:outline-level="3"><text:span text:style-name="T46">RODOLFO</text:span><text:span text:style-name="T58"> </text:span><text:span text:style-name="T46">FERNANDES</text:span><text:span text:style-name="T47"> </text:span><text:span text:style-name="T46">DO</text:span><text:span text:style-name="T47"> </text:span><text:span text:style-name="T48">CARMO</text:span></text:h>
        <text:p text:style-name="P46"><text:span text:style-name="T52">Secretário</text:span><text:span text:style-name="T55"> </text:span><text:span text:style-name="T52">Municipal</text:span><text:span text:style-name="T55"> </text:span><text:span text:style-name="T52">de</text:span><text:span text:style-name="T55"> </text:span><text:span text:style-name="T52">Governo</text:span><text:span text:style-name="T55"> </text:span><text:span text:style-name="T52">e</text:span><text:span text:style-name="T55"> </text:span><text:span text:style-name="T52">Planejamento</text:span><text:span text:style-name="T55"> </text:span><text:span text:style-name="T52">Estra-tégico</text:span></text:p>
        <text:p text:style-name="P48"><text:span text:style-name="T49">Secretário Municipal de Captação de Recursos (Interi-</text:span><text:span text:style-name="T51">no)</text:span></text:p>
        <text:p text:style-name="P49"><text:span text:style-name="T49">Secretário</text:span><text:span text:style-name="T50"> </text:span><text:span text:style-name="T49">Municipal</text:span><text:span text:style-name="T51"> </text:span><text:span text:style-name="T49">de</text:span><text:span text:style-name="T50"> </text:span><text:span text:style-name="T49">Obras</text:span><text:span text:style-name="T51"> </text:span><text:span text:style-name="T52">(Interino)</text:span></text:p>
        <text:p text:style-name="P33"/>
        <text:h text:style-name="P45" text:outline-level="3"><text:span text:style-name="T46">ROGÉRIO</text:span><text:span text:style-name="T68"> </text:span><text:span text:style-name="T46">DA</text:span><text:span text:style-name="T66"> </text:span><text:span text:style-name="T46">SILVA</text:span><text:span text:style-name="T66"> </text:span><text:span text:style-name="T48">ATHAYDE</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Administração</text:span></text:p>
        <text:p text:style-name="P33"/>
        <text:h text:style-name="P50" text:outline-level="3"><text:span text:style-name="T46">ROGÉRIO RIBEIRO DO </text:span><text:span text:style-name="T48">CARMO</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49">Desenvolvimento</text:span><text:span text:style-name="T51"> </text:span><text:span text:style-name="T52">Econômico</text:span></text:p>
        <text:p text:style-name="P33"/>
        <text:h text:style-name="P45" text:outline-level="3"><text:span text:style-name="T46">SIMONE</text:span><text:span text:style-name="T47"> </text:span><text:span text:style-name="T46">DE SOUZA </text:span><text:span text:style-name="T48">BEIRIZ</text:span></text:h>
        <text:p text:style-name="P44"><text:span text:style-name="T49">Secretária</text:span><text:span text:style-name="T51"> </text:span><text:span text:style-name="T49">Municipal</text:span><text:span text:style-name="T51"> </text:span><text:span text:style-name="T49">de</text:span><text:span text:style-name="T51"> </text:span><text:span text:style-name="T52">Educação</text:span></text:p>
        <text:p text:style-name="P33"/>
        <text:h text:style-name="P50" text:outline-level="3"><text:span text:style-name="T48">TATIANA</text:span><text:span text:style-name="T69"> </text:span><text:span text:style-name="T48">APARECIDA</text:span><text:span text:style-name="T70"> </text:span><text:span text:style-name="T48">PIROVANI</text:span><text:span text:style-name="T70"> </text:span><text:span text:style-name="T48">RODRIGUES</text:span></text:h>
        <text:p text:style-name="P44"><text:span text:style-name="T49">Diretora</text:span><text:span text:style-name="T67"> </text:span><text:span text:style-name="T49">Presidente</text:span><text:span text:style-name="T67"> </text:span><text:span text:style-name="T49">da</text:span><text:span text:style-name="T67"> </text:span><text:span text:style-name="T49">Agersa</text:span><text:span text:style-name="T50"> </text:span><text:span text:style-name="T52">(Interino)</text:span></text:p>
        <text:p text:style-name="P33"/>
        <text:h text:style-name="P45" text:outline-level="3"><text:span text:style-name="T46">THIAGO</text:span><text:span text:style-name="T48"> </text:span><text:span text:style-name="T46">FIÓRIO</text:span><text:span text:style-name="T47"> </text:span><text:span text:style-name="T48">LONGUI</text:span></text:h>
        <text:p text:style-name="P44"><text:span text:style-name="T49">Secretário</text:span><text:span text:style-name="T50"> </text:span><text:span text:style-name="T49">Municipal</text:span><text:span text:style-name="T55"> </text:span><text:span text:style-name="T49">de</text:span><text:span text:style-name="T55"> </text:span><text:span text:style-name="T49">Meio</text:span><text:span text:style-name="T55"> </text:span><text:span text:style-name="T52">Ambiente</text:span></text:p>
        <text:p text:style-name="P33"/>
        <text:h text:style-name="P50" text:outline-level="3"><text:span text:style-name="T46">VILSON</text:span><text:span text:style-name="T53"> </text:span><text:span text:style-name="T46">CARLOS</text:span><text:span text:style-name="T54"> </text:span><text:span text:style-name="T46">GOMES</text:span><text:span text:style-name="T54"> </text:span><text:span text:style-name="T48">COELHO</text:span></text:h>
        <text:p text:style-name="P51"><text:span text:style-name="T49">Secretário</text:span><text:span text:style-name="T55"> </text:span><text:span text:style-name="T49">Municipal</text:span><text:span text:style-name="T55"> </text:span><text:span text:style-name="T49">de</text:span><text:span text:style-name="T55"> </text:span><text:span text:style-name="T49">Gestão</text:span><text:span text:style-name="T55"> </text:span><text:span text:style-name="T49">Especial Secretário</text:span><text:span text:style-name="T50"> </text:span><text:span text:style-name="T49">Municipal</text:span><text:span text:style-name="T55"> </text:span><text:span text:style-name="T49">de</text:span><text:span text:style-name="T55"> </text:span><text:span text:style-name="T49">Saúde</text:span><text:span text:style-name="T55"> </text:span><text:span text:style-name="T52">(Interino)</text:span></text:p>
        <text:p text:style-name="P41"/>
        <text:h text:style-name="P50" text:outline-level="3"><text:span text:style-name="T46">WANDERSON</text:span><text:span text:style-name="T48"> </text:span><text:span text:style-name="T46">AMORIM</text:span><text:span text:style-name="T48"> </text:span><text:span text:style-name="T54">DONA</text:span></text:h>
        <text:p text:style-name="P44"><text:span text:style-name="T49">Secretário</text:span><text:span text:style-name="T50"> </text:span><text:span text:style-name="T49">Municipal</text:span><text:span text:style-name="T51"> </text:span><text:span text:style-name="T49">de</text:span><text:span text:style-name="T50"> </text:span><text:span text:style-name="T49">Cultura</text:span><text:span text:style-name="T51"> </text:span><text:span text:style-name="T49">e</text:span><text:span text:style-name="T51"> </text:span><text:span text:style-name="T52">Turismo</text:span></text:p>
      </text:section>
      <text:p text:style-name="P52"><draw:frame draw:style-name="fr1" draw:name="Image8" text:anchor-type="char" svg:x="1.6953in" svg:y="0.6102in" svg:width="5.7862in" svg:height="0.3756in" draw:z-index="231"><draw:image xlink:href="Pictures/100000010000027C00000029289D4C12.png" xlink:type="simple" xlink:show="embed" xlink:actuate="onLoad" draw:mime-type="image/png"/></draw:frame><draw:frame draw:style-name="fr1" draw:name="Image9" text:anchor-type="char" svg:x="0.0008in" svg:y="0in" svg:width="8.2673in" svg:height="11.6929in" draw:z-index="232"><draw:image xlink:href="Pictures/100000010000038D00000506DD749F9C.png" xlink:type="simple" xlink:show="embed" xlink:actuate="onLoad" draw:mime-type="image/png"/></draw:frame></text:p>
      <text:p text:style-name="P53"/>
      <text:p text:style-name="P53"/>
      <text:p text:style-name="P54"/>
      <text:p text:style-name="P55"><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6"><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7"><text:span text:style-name="T43">Newton</text:span><text:span text:style-name="T73"> </text:span><text:span text:style-name="T45">Braga</text:span></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9"/>
      <text:p text:style-name="P60"><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1"/>
      <text:p text:style-name="P62"/>
      <text:p text:style-name="P62"/>
      <text:p text:style-name="P63"/>
      <text:p text:style-name="P8"><draw:frame draw:style-name="fr3" draw:name="Image 65" text:anchor-type="as-char" svg:width="0.711in" svg:height="0.6402in" draw:z-index="452"><draw:image xlink:href="Pictures/10000001000000890000007B65EB5E14.png" xlink:type="simple" xlink:show="embed" xlink:actuate="onLoad" draw:mime-type="image/png"/></draw:frame></text:p>
      <text:p text:style-name="P64"><draw:frame draw:style-name="fr2" draw:name="Image32" text:anchor-type="char" svg:x="1.6075in" svg:y="-1.3366in" svg:width="6.6602in" svg:height="1.3874in" draw:z-index="350"><draw:image xlink:href="Pictures/10000001000002DC000000981A0D2B70.png" xlink:type="simple" xlink:show="embed" xlink:actuate="onLoad" draw:mime-type="image/png"/></draw:frame><text:span text:style-name="T81">PODER</text:span><text:span text:style-name="T82"> </text:span><text:span text:style-name="T83">EXECUTIVO</text:span></text:p>
      <text:p text:style-name="P65"><draw:frame draw:style-name="fr4" draw:name="Image93" text:anchor-type="char" svg:x="0.7874in" svg:y="0.1217in" svg:width="6.6929in" svg:height="0.3874in" draw:z-index="256"><draw:image xlink:href="Pictures/10000001000002E00000002A72533015.png" xlink:type="simple" xlink:show="embed" xlink:actuate="onLoad" draw:mime-type="image/png"/></draw:frame></text:p>
      <text:p text:style-name="P66"/>
      <text:h text:style-name="P67" text:outline-level="3"><text:span text:style-name="T84">SECRETARIA</text:span><text:span text:style-name="T85"> </text:span><text:span text:style-name="T84">MUNICIPAL</text:span><text:span text:style-name="T85"> </text:span><text:span text:style-name="T84">DE</text:span><text:span text:style-name="T85"> </text:span><text:span text:style-name="T86">GOVERNO</text:span></text:h>
      <text:p text:style-name="P68"/>
      <text:p text:style-name="P69"><text:span text:style-name="T87">Decreto</text:span><text:span text:style-name="T88"> </text:span><text:span text:style-name="T87">Nº 0037606/2026</text:span><text:span text:style-name="T89">-14 de agosto de </text:span><text:span text:style-name="T90">2026</text:span></text:p>
      <text:p text:style-name="P70"/>
      <text:p text:style-name="P71"><text:span text:style-name="T91">Suplementação</text:span><text:span text:style-name="T92"> </text:span><text:span text:style-name="T91">de</text:span><text:span text:style-name="T93"> </text:span><text:span text:style-name="T91">Dotações</text:span><text:span text:style-name="T93"> Orçamentárias</text:span></text:p>
      <text:p text:style-name="P72"/>
      <text:p text:style-name="P72"/>
      <text:p text:style-name="P72"/>
      <text:p text:style-name="P73"/>
      <text:p text:style-name="P74"><text:span text:style-name="T87">O Prefeito Municipal de CACHOEIRO DE ITAPEMIRIM, Estado do ESPÍRITO SANTO, no uso de suas atribuições legais, autorizado pela Lei Municipal 0008290/2025 e</text:span><text:span text:style-name="T87"/></text:p>
      <text:p text:style-name="P75"/>
      <text:p text:style-name="P75"/>
      <text:p text:style-name="P75"/>
      <text:p text:style-name="P76"/>
      <text:p text:style-name="P77"><text:span text:style-name="T87">CONSIDERANDO a necessidade de adequar algumas classificações das despesas, quanto a sua </text:span><text:span text:style-name="T94">natureza.</text:span></text:p>
      <text:p text:style-name="P75"/>
      <text:p text:style-name="P78"/>
      <text:h text:style-name="Heading_20_4" text:outline-level="5"><text:span text:style-name="T95">DECRETA:</text:span><text:span text:style-name="T95"/></text:h>
      <text:p text:style-name="P75"/>
      <text:p text:style-name="P79"/>
      <text:p text:style-name="P80"><text:span text:style-name="T89">Art. 1º - Fica aberto o crédito SUPLEMENTAR no valor de R$ 101.596,00 ( Cento e Um Mil, Quinhentos e Noventa e Seis Reais ) , para reforço das seguintes dotações orçamentárias:</text:span><text:span text:style-name="T89"/></text:p>
      <text:p text:style-name="P81"/>
      <text:p text:style-name="P82"/>
      <text:p text:style-name="P83"><text:span text:style-name="T89">Art. 2º - Os recursos a serem utilizados para atender ao que dispõe o artigo anterior é o proveniente de: REDUÇÃO nos termos de que dispõe o Art. 43, Parágrafo Primeiro, item III, da Lei Federal nº 4.320/64, conforme segue:</text:span><text:span text:style-name="T89"/></text:p>
      <text:p text:style-name="P81"/>
      <text:p text:style-name="P84"/>
      <text:p text:style-name="P85"><text:span text:style-name="T89">Art.</text:span><text:span text:style-name="T96"> </text:span><text:span text:style-name="T89">3º - Este Decreto entra em vigor nesta </text:span><text:span text:style-name="T97">data.</text:span></text:p>
      <text:p text:style-name="P81"/>
      <text:p text:style-name="P86"/>
      <text:p text:style-name="P87"><text:span text:style-name="T98">MUNICÍPIO DE</text:span><text:span text:style-name="T99"> </text:span><text:span text:style-name="T98">CACHOEIRO</text:span><text:span text:style-name="T99"> </text:span><text:span text:style-name="T98">DE</text:span><text:span text:style-name="T99"> </text:span><text:span text:style-name="T100">ITAPEMIRIM14/08/2026</text:span></text:p>
      <text:p text:style-name="P88"/>
      <text:p text:style-name="P88"/>
      <text:p text:style-name="P89"><draw:frame draw:style-name="fr4" draw:name="Image94" text:anchor-type="char" svg:x="3.1811in" svg:y="0.2472in" svg:width="1.7646in" svg:height="0.0161in" draw:z-index="257"><draw:image xlink:href="Pictures/10000001000000C20000000152F2221F.png" xlink:type="simple" xlink:show="embed" xlink:actuate="onLoad" draw:mime-type="image/png"/></draw:frame></text:p>
      <text:p text:style-name="P90"><text:span text:style-name="T101">THEODORICO</text:span><text:span text:style-name="T102"> </text:span><text:span text:style-name="T101">DE</text:span><text:span text:style-name="T103"> </text:span><text:span text:style-name="T101">ASSIS</text:span><text:span text:style-name="T103"> </text:span><text:span text:style-name="T104">FERRACO</text:span></text:p>
      <text:p text:style-name="P91"><text:span text:style-name="T104">Prefeito(a)</text:span><text:span text:style-name="T104"/></text:p>
      <text:p text:style-name="P92"/>
      <text:p text:style-name="P93"/>
      <text:p text:style-name="P93"/>
      <text:p text:style-name="P93"/>
      <text:p text:style-name="P93"/>
      <text:p text:style-name="P93"/>
      <text:p text:style-name="P93"/>
      <text:p text:style-name="P93"/>
      <text:p text:style-name="P93"/>
      <text:p text:style-name="P93"/>
      <text:p text:style-name="P94"/>
      <text:p text:style-name="P95"><draw:frame draw:style-name="fr7" draw:name="Image1" text:anchor-type="as-char" svg:width="5.5965in" svg:height="0.8091in" draw:z-index="458"><draw:image xlink:href="Pictures/100000010000026700000058E72B19D1.png" xlink:type="simple" xlink:show="embed" xlink:actuate="onLoad" draw:mime-type="image/png"/></draw:frame></text:p>
      <text:p text:style-name="P96"><draw:frame draw:style-name="fr6" draw:name="Image 78" text:anchor-type="char" svg:x="0.4937in" svg:y="-2.6217in" svg:width="7.7736in" svg:height="1.3681in" draw:z-index="329"><draw:image xlink:href="Pictures/10000000000009180000019B2F5AA03B.png" xlink:type="simple" xlink:show="embed" xlink:actuate="onLoad" draw:mime-type="image/png"/></draw:frame><text:span text:style-name="T105">Decreto</text:span><text:span text:style-name="T106"> </text:span><text:span text:style-name="T107">Nº</text:span><text:span text:style-name="T108"> </text:span><text:span text:style-name="T109">0037606/2026-14</text:span><text:span text:style-name="T110"> </text:span><text:span text:style-name="T109">de </text:span><text:span text:style-name="T111">agosto</text:span><text:span text:style-name="T112"> </text:span><text:span text:style-name="T109">de</text:span><text:span text:style-name="T113"> </text:span><text:span text:style-name="T114">2026</text:span></text:p>
      <text:section text:style-name="Sect5" text:name="Section5">
        <text:p text:style-name="P97"><text:span text:style-name="T115">Fonte</text:span><text:span text:style-name="T116"><text:tab/></text:span><text:span text:style-name="T117">Elemento</text:span><text:span text:style-name="T118"> </text:span><text:span text:style-name="T119">D</text:span><text:span text:style-name="T120">es</text:span><text:span text:style-name="T119">pesa</text:span></text:p>
        <text:p text:style-name="P98"><text:span text:style-name="T117">ÓRGÃO:02</text:span><text:span text:style-name="T121"> </text:span><text:span text:style-name="T122">-</text:span><text:span text:style-name="T123"> </text:span><text:span text:style-name="T124">PROCURADORJA</text:span><text:span text:style-name="T125"> </text:span><text:span text:style-name="T126">GERAL</text:span><text:span text:style-name="T127"> </text:span><text:span text:style-name="T124">DO</text:span><text:span text:style-name="T128"> </text:span><text:span text:style-name="T129">MUNICIPIO</text:span></text:p>
        <text:p text:style-name="P99"><text:span text:style-name="T130">UNIDADE</text:span><text:span text:style-name="T131"> </text:span><text:span text:style-name="T130">ORÇAMENTÁRIA:01 </text:span><text:span text:style-name="T124">-</text:span><text:span text:style-name="T132"> </text:span><text:span text:style-name="T124">PROCURADORIA</text:span><text:span text:style-name="T133"> </text:span><text:span text:style-name="T124">GERAL</text:span><text:span text:style-name="T134"> </text:span><text:span text:style-name="T124">DO</text:span><text:span text:style-name="T135"> </text:span><text:span text:style-name="T136">MUNIC</text:span><text:span text:style-name="T137">IPIO</text:span></text:p>
        <text:p text:style-name="P100"><text:span text:style-name="T117">AÇÃO:2.005</text:span><text:span text:style-name="T138"> </text:span><text:span text:style-name="T122">-G</text:span><text:span text:style-name="T126">ESTÃO</text:span><text:span text:style-name="T139"> </text:span><text:span text:style-name="T124">DA</text:span><text:span text:style-name="T125"> </text:span><text:span text:style-name="T124">PROCURADORIA</text:span><text:span text:style-name="T140"> </text:span><text:span text:style-name="T126">GERAL</text:span><text:span text:style-name="T141"> </text:span><text:span text:style-name="T124">DO</text:span><text:span text:style-name="T142"> </text:span><text:span text:style-name="T136">MUN</text:span><text:span text:style-name="T137">I</text:span><text:span text:style-name="T136">CIP</text:span><text:span text:style-name="T137">IO</text:span></text:p>
        <text:p text:style-name="P101"><text:span text:style-name="T115">Acrescimo</text:span><text:span text:style-name="T116"><text:tab/></text:span><text:span text:style-name="T115">Redução</text:span></text:p>
      </text:section>
      <text:section text:style-name="Sect1" text:name="Section6">
        <text:p text:style-name="P102"/>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103"><text:span text:style-name="T143">1</text:span><text:span text:style-name="T144">50000000001</text:span></text:p>
            </table:table-cell>
            <table:table-cell table:style-name="Table1.A1" office:value-type="string">
              <text:p text:style-name="P104"><text:span text:style-name="T129">33903699000</text:span><text:span text:style-name="T129"/></text:p>
            </table:table-cell>
            <table:table-cell table:style-name="Table1.A1" office:value-type="string">
              <text:p text:style-name="P105"/>
            </table:table-cell>
            <table:table-cell table:style-name="Table1.A1" office:value-type="string">
              <text:p text:style-name="P106"><text:span text:style-name="T137">1.000</text:span><text:span text:style-name="T145">,</text:span><text:span text:style-name="T129">00</text:span></text:p>
            </table:table-cell>
            <table:table-cell table:style-name="Table1.A1" office:value-type="string">
              <text:p text:style-name="P107"><text:span text:style-name="T146">0,00</text:span><text:span text:style-name="T146"/></text:p>
            </table:table-cell>
          </table:table-row>
          <table:table-row table:style-name="Table1.2">
            <table:table-cell table:style-name="Table1.A1" office:value-type="string">
              <text:p text:style-name="P108"><text:span text:style-name="T143">1</text:span><text:span text:style-name="T144">5000000000</text:span><text:span text:style-name="T143">1</text:span></text:p>
            </table:table-cell>
            <table:table-cell table:style-name="Table1.A1" office:value-type="string">
              <text:p text:style-name="P109"><text:span text:style-name="T136">3390460</text:span><text:span text:style-name="T137">1002</text:span></text:p>
            </table:table-cell>
            <table:table-cell table:style-name="Table1.A1" office:value-type="string">
              <text:p text:style-name="P110"/>
            </table:table-cell>
            <table:table-cell table:style-name="Table1.A1" office:value-type="string">
              <text:p text:style-name="P111"><text:span text:style-name="T147">0</text:span><text:span text:style-name="T148">,</text:span><text:span text:style-name="T147">00</text:span></text:p>
            </table:table-cell>
            <table:table-cell table:style-name="Table1.A1" office:value-type="string">
              <text:p text:style-name="P112"><text:span text:style-name="T137">1.000</text:span><text:span text:style-name="T136">,00</text:span></text:p>
            </table:table-cell>
          </table:table-row>
          <table:table-row table:style-name="Table1.3">
            <table:table-cell table:style-name="Table1.A1" office:value-type="string">
              <text:p text:style-name="P110"/>
            </table:table-cell>
            <table:table-cell table:style-name="Table1.A1" office:value-type="string">
              <text:p text:style-name="P110"/>
            </table:table-cell>
            <table:table-cell table:style-name="Table1.A1" office:value-type="string">
              <text:p text:style-name="P113"><text:span text:style-name="T117">Total</text:span><text:span text:style-name="T149"> </text:span><text:span text:style-name="T117">por</text:span><text:span text:style-name="T150"> </text:span><text:span text:style-name="T151">Ação</text:span></text:p>
            </table:table-cell>
            <table:table-cell table:style-name="Table1.A1" office:value-type="string">
              <text:p text:style-name="P114"><text:span text:style-name="T119">1.000,00</text:span><text:span text:style-name="T119"/></text:p>
            </table:table-cell>
            <table:table-cell table:style-name="Table1.A1" office:value-type="string">
              <text:p text:style-name="P115"><text:span text:style-name="T119">1.000,00</text:span><text:span text:style-name="T119"/></text:p>
            </table:table-cell>
          </table:table-row>
          <table:table-row table:style-name="Table1.4">
            <table:table-cell table:style-name="Table1.A1" office:value-type="string">
              <text:p text:style-name="P110"/>
            </table:table-cell>
            <table:table-cell table:style-name="Table1.A1" office:value-type="string">
              <text:p text:style-name="P110"/>
            </table:table-cell>
            <table:table-cell table:style-name="Table1.A1" office:value-type="string">
              <text:p text:style-name="P116"><text:span text:style-name="T117">Total</text:span><text:span text:style-name="T152"> </text:span><text:span text:style-name="T130">por</text:span><text:span text:style-name="T153"> </text:span><text:span text:style-name="T115">Unidade</text:span></text:p>
            </table:table-cell>
            <table:table-cell table:style-name="Table1.A1" office:value-type="string">
              <text:p text:style-name="P117"><text:span text:style-name="T115">1.000,00</text:span><text:span text:style-name="T115"/></text:p>
            </table:table-cell>
            <table:table-cell table:style-name="Table1.A1" office:value-type="string">
              <text:p text:style-name="P118"><text:span text:style-name="T119">1.000</text:span><text:span text:style-name="T120">,</text:span><text:span text:style-name="T119">00</text:span></text:p>
            </table:table-cell>
          </table:table-row>
          <table:table-row table:style-name="Table1.5">
            <table:table-cell table:style-name="Table1.A1" office:value-type="string">
              <text:p text:style-name="P105"/>
            </table:table-cell>
            <table:table-cell table:style-name="Table1.A1" office:value-type="string">
              <text:p text:style-name="P105"/>
            </table:table-cell>
            <table:table-cell table:style-name="Table1.A1" office:value-type="string">
              <text:p text:style-name="P119"><text:span text:style-name="T130">Total</text:span><text:span text:style-name="T154"> </text:span><text:span text:style-name="T130">por</text:span><text:span text:style-name="T155"> </text:span><text:span text:style-name="T119">Órgão</text:span></text:p>
            </table:table-cell>
            <table:table-cell table:style-name="Table1.A1" office:value-type="string">
              <text:p text:style-name="P120"><text:span text:style-name="T119">1.000,00</text:span><text:span text:style-name="T119"/></text:p>
            </table:table-cell>
            <table:table-cell table:style-name="Table1.A1" office:value-type="string">
              <text:p text:style-name="P121"><text:span text:style-name="T119">1.000,00</text:span><text:span text:style-name="T119"/></text:p>
            </table:table-cell>
          </table:table-row>
        </table:table>
        <text:p text:style-name="P122"><text:span text:style-name="T117">ÓRGÃO:05</text:span><text:span text:style-name="T156"> </text:span><text:span text:style-name="T124">-</text:span><text:span text:style-name="T147"> </text:span><text:span text:style-name="T126">SECRETARIA</text:span><text:span text:style-name="T157"> </text:span><text:span text:style-name="T126">MUN</text:span><text:span text:style-name="T122">I</text:span><text:span text:style-name="T126">C</text:span><text:span text:style-name="T122">IP</text:span><text:span text:style-name="T126">AL </text:span><text:span text:style-name="T124">DE</text:span><text:span text:style-name="T129"> </text:span><text:span text:style-name="T124">GOVERNO</text:span><text:span text:style-name="T158"> </text:span><text:span text:style-name="T126">E </text:span><text:span text:style-name="T124">PLANEJAMENTO</text:span><text:span text:style-name="T159"> </text:span><text:span text:style-name="T136">ESTRATÉGICO</text:span></text:p>
        <text:p text:style-name="P123"><text:span text:style-name="T117">UNIDADE </text:span><text:span text:style-name="T130">ORÇAMENTÁRIA:01</text:span><text:span text:style-name="T160"> </text:span><text:span text:style-name="T124">-</text:span><text:span text:style-name="T161"> </text:span><text:span text:style-name="T124">SECRETARJA</text:span><text:span text:style-name="T162"> </text:span><text:span text:style-name="T124">MUNICIPAL</text:span><text:span text:style-name="T133"> </text:span><text:span text:style-name="T124">DE</text:span><text:span text:style-name="T129"> </text:span><text:span text:style-name="T124">GOVERNO E</text:span><text:span text:style-name="T129"> </text:span><text:span text:style-name="T124">PLANEJAMENTO ESTRATEGICO</text:span><text:span text:style-name="T163"> </text:span><text:span text:style-name="T124">AÇÃ0:2.014 -GESTÃO DA SECRETARIA</text:span><text:span text:style-name="T163"> </text:span><text:span text:style-name="T124">MUNICIPAL</text:span><text:span text:style-name="T163"> </text:span><text:span text:style-name="T124">DE </text:span><text:span text:style-name="T126">GOVERNO</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103"><text:span text:style-name="T137">150000000001</text:span><text:span text:style-name="T137"/></text:p>
            </table:table-cell>
            <table:table-cell table:style-name="Table2.A1" office:value-type="string">
              <text:p text:style-name="P104"><text:span text:style-name="T129">33504100000</text:span><text:span text:style-name="T129"/></text:p>
            </table:table-cell>
            <table:table-cell table:style-name="Table2.A1" office:value-type="string">
              <text:p text:style-name="P105"/>
            </table:table-cell>
            <table:table-cell table:style-name="Table2.A1" office:value-type="string">
              <text:p text:style-name="P124"><text:span text:style-name="T147">0</text:span><text:span text:style-name="T148">,</text:span><text:span text:style-name="T147">00</text:span></text:p>
            </table:table-cell>
            <table:table-cell table:style-name="Table2.A1" office:value-type="string">
              <text:p text:style-name="P125"><text:span text:style-name="T129">69.500,00</text:span><text:span text:style-name="T129"/></text:p>
            </table:table-cell>
          </table:table-row>
          <table:table-row table:style-name="Table2.2">
            <table:table-cell table:style-name="Table2.A1" office:value-type="string">
              <text:p text:style-name="P126"><text:span text:style-name="T143">1</text:span><text:span text:style-name="T144">50000000001</text:span></text:p>
            </table:table-cell>
            <table:table-cell table:style-name="Table2.A1" office:value-type="string">
              <text:p text:style-name="P127"><text:span text:style-name="T136">33903302000</text:span><text:span text:style-name="T136"/></text:p>
            </table:table-cell>
            <table:table-cell table:style-name="Table2.A1" office:value-type="string">
              <text:p text:style-name="P110"/>
            </table:table-cell>
            <table:table-cell table:style-name="Table2.A1" office:value-type="string">
              <text:p text:style-name="P128"><text:span text:style-name="T147">0</text:span><text:span text:style-name="T148">,</text:span><text:span text:style-name="T147">00</text:span></text:p>
            </table:table-cell>
            <table:table-cell table:style-name="Table2.A1" office:value-type="string">
              <text:p text:style-name="P129"><text:span text:style-name="T137">15.000</text:span><text:span text:style-name="T145">,</text:span><text:span text:style-name="T129">00</text:span></text:p>
            </table:table-cell>
          </table:table-row>
          <table:table-row table:style-name="Table2.3">
            <table:table-cell table:style-name="Table2.A1" office:value-type="string">
              <text:p text:style-name="P126"><text:span text:style-name="T143">1</text:span><text:span text:style-name="T144">50000000001</text:span></text:p>
            </table:table-cell>
            <table:table-cell table:style-name="Table2.A1" office:value-type="string">
              <text:p text:style-name="P127"><text:span text:style-name="T136">339039</text:span><text:span text:style-name="T137">16000</text:span></text:p>
            </table:table-cell>
            <table:table-cell table:style-name="Table2.A1" office:value-type="string">
              <text:p text:style-name="P110"/>
            </table:table-cell>
            <table:table-cell table:style-name="Table2.A1" office:value-type="string">
              <text:p text:style-name="P130"><text:span text:style-name="T136">296,00</text:span><text:span text:style-name="T136"/></text:p>
            </table:table-cell>
            <table:table-cell table:style-name="Table2.A1" office:value-type="string">
              <text:p text:style-name="P131"><text:span text:style-name="T146">0,00</text:span><text:span text:style-name="T146"/></text:p>
            </table:table-cell>
          </table:table-row>
          <table:table-row table:style-name="Table2.3">
            <table:table-cell table:style-name="Table2.A1" office:value-type="string">
              <text:p text:style-name="P108"><text:span text:style-name="T137">150000000001</text:span><text:span text:style-name="T137"/></text:p>
            </table:table-cell>
            <table:table-cell table:style-name="Table2.A1" office:value-type="string">
              <text:p text:style-name="P109"><text:span text:style-name="T129">33903999000</text:span><text:span text:style-name="T129"/></text:p>
            </table:table-cell>
            <table:table-cell table:style-name="Table2.A1" office:value-type="string">
              <text:p text:style-name="P110"/>
            </table:table-cell>
            <table:table-cell table:style-name="Table2.A1" office:value-type="string">
              <text:p text:style-name="P132"><text:span text:style-name="T137">16.500</text:span><text:span text:style-name="T145">,</text:span><text:span text:style-name="T129">00</text:span></text:p>
            </table:table-cell>
            <table:table-cell table:style-name="Table2.A1" office:value-type="string">
              <text:p text:style-name="P133"><text:span text:style-name="T146">0,00</text:span><text:span text:style-name="T146"/></text:p>
            </table:table-cell>
          </table:table-row>
          <table:table-row table:style-name="Table2.2">
            <table:table-cell table:style-name="Table2.A1" office:value-type="string">
              <text:p text:style-name="P126"><text:span text:style-name="T143">150000</text:span><text:span text:style-name="T144">000001</text:span></text:p>
            </table:table-cell>
            <table:table-cell table:style-name="Table2.A1" office:value-type="string">
              <text:p text:style-name="P127"><text:span text:style-name="T136">3390460</text:span><text:span text:style-name="T137">100</text:span><text:span text:style-name="T136">2</text:span></text:p>
            </table:table-cell>
            <table:table-cell table:style-name="Table2.A1" office:value-type="string">
              <text:p text:style-name="P110"/>
            </table:table-cell>
            <table:table-cell table:style-name="Table2.A1" office:value-type="string">
              <text:p text:style-name="P134"><text:span text:style-name="T146">0,00</text:span><text:span text:style-name="T146"/></text:p>
            </table:table-cell>
            <table:table-cell table:style-name="Table2.A1" office:value-type="string">
              <text:p text:style-name="P135"><text:span text:style-name="T136">296,00</text:span><text:span text:style-name="T136"/></text:p>
            </table:table-cell>
          </table:table-row>
          <table:table-row table:style-name="Table2.2">
            <table:table-cell table:style-name="Table2.A1" office:value-type="string">
              <text:p text:style-name="P126"><text:span text:style-name="T143">1</text:span><text:span text:style-name="T144">50000000001</text:span></text:p>
            </table:table-cell>
            <table:table-cell table:style-name="Table2.A1" office:value-type="string">
              <text:p text:style-name="P136"><text:span text:style-name="T129">44905218000</text:span><text:span text:style-name="T129"/></text:p>
            </table:table-cell>
            <table:table-cell table:style-name="Table2.A1" office:value-type="string">
              <text:p text:style-name="P110"/>
            </table:table-cell>
            <table:table-cell table:style-name="Table2.A1" office:value-type="string">
              <text:p text:style-name="P137"><text:span text:style-name="T129">68.000</text:span><text:span text:style-name="T145">,</text:span><text:span text:style-name="T129">00</text:span></text:p>
            </table:table-cell>
            <table:table-cell table:style-name="Table2.A1" office:value-type="string">
              <text:p text:style-name="P131"><text:span text:style-name="T146">0,00</text:span><text:span text:style-name="T146"/></text:p>
            </table:table-cell>
          </table:table-row>
          <table:table-row table:style-name="Table2.7">
            <table:table-cell table:style-name="Table2.A1" office:value-type="string">
              <text:p text:style-name="P110"/>
            </table:table-cell>
            <table:table-cell table:style-name="Table2.A1" office:value-type="string">
              <text:p text:style-name="P110"/>
            </table:table-cell>
            <table:table-cell table:style-name="Table2.A1" office:value-type="string">
              <text:p text:style-name="P138"><text:span text:style-name="T130">Total</text:span><text:span text:style-name="T164"> </text:span><text:span text:style-name="T117">por</text:span><text:span text:style-name="T150"> </text:span><text:span text:style-name="T151">Ação</text:span></text:p>
            </table:table-cell>
            <table:table-cell table:style-name="Table2.A1" office:value-type="string">
              <text:p text:style-name="P128"><text:span text:style-name="T115">84.796,00</text:span><text:span text:style-name="T115"/></text:p>
            </table:table-cell>
            <table:table-cell table:style-name="Table2.A1" office:value-type="string">
              <text:p text:style-name="P139"><text:span text:style-name="T119">84.796,00</text:span><text:span text:style-name="T119"/></text:p>
            </table:table-cell>
          </table:table-row>
          <table:table-row table:style-name="Table2.7">
            <table:table-cell table:style-name="Table2.A1" office:value-type="string">
              <text:p text:style-name="P110"/>
            </table:table-cell>
            <table:table-cell table:style-name="Table2.A1" office:value-type="string">
              <text:p text:style-name="P110"/>
            </table:table-cell>
            <table:table-cell table:style-name="Table2.A1" office:value-type="string">
              <text:p text:style-name="P140"><text:span text:style-name="T117">Total</text:span><text:span text:style-name="T165"> </text:span><text:span text:style-name="T130">por</text:span><text:span text:style-name="T164"> </text:span><text:span text:style-name="T120">U</text:span><text:span text:style-name="T119">nidade</text:span></text:p>
            </table:table-cell>
            <table:table-cell table:style-name="Table2.A1" office:value-type="string">
              <text:p text:style-name="P141"><text:span text:style-name="T115">84.796,00</text:span><text:span text:style-name="T115"/></text:p>
            </table:table-cell>
            <table:table-cell table:style-name="Table2.A1" office:value-type="string">
              <text:p text:style-name="P142"><text:span text:style-name="T115">84.796,00</text:span><text:span text:style-name="T115"/></text:p>
            </table:table-cell>
          </table:table-row>
          <table:table-row table:style-name="Table2.9">
            <table:table-cell table:style-name="Table2.A1" office:value-type="string">
              <text:p text:style-name="P105"/>
            </table:table-cell>
            <table:table-cell table:style-name="Table2.A1" office:value-type="string">
              <text:p text:style-name="P105"/>
            </table:table-cell>
            <table:table-cell table:style-name="Table2.A1" office:value-type="string">
              <text:p text:style-name="P143"><text:span text:style-name="T117">Total</text:span><text:span text:style-name="T165"> </text:span><text:span text:style-name="T130">por</text:span><text:span text:style-name="T155"> </text:span><text:span text:style-name="T166">Órgão</text:span></text:p>
            </table:table-cell>
            <table:table-cell table:style-name="Table2.A1" office:value-type="string">
              <text:p text:style-name="P144"><text:span text:style-name="T115">84.796,00</text:span><text:span text:style-name="T115"/></text:p>
            </table:table-cell>
            <table:table-cell table:style-name="Table2.A1" office:value-type="string">
              <text:p text:style-name="P145"><text:span text:style-name="T115">84.796,00</text:span><text:span text:style-name="T115"/></text:p>
            </table:table-cell>
          </table:table-row>
        </table:table>
        <text:p text:style-name="P146"><text:span text:style-name="T130">ÓRGÃO:09</text:span><text:span text:style-name="T167"> </text:span><text:span text:style-name="T124">- SECRETARIA</text:span><text:span text:style-name="T140"> </text:span><text:span text:style-name="T126">MUN</text:span><text:span text:style-name="T122">I</text:span><text:span text:style-name="T126">C[PAL</text:span><text:span text:style-name="T139"> </text:span><text:span text:style-name="T124">DE</text:span><text:span text:style-name="T159"> </text:span><text:span text:style-name="T124">DESENVOLVIMENTO</text:span><text:span text:style-name="T168"> </text:span><text:span text:style-name="T136">SOC</text:span><text:span text:style-name="T137">IAL</text:span></text:p>
        <text:p text:style-name="P147"><text:span text:style-name="T117">UNIDADE </text:span><text:span text:style-name="T130">ORÇAMENTÁRIA:01 </text:span><text:span text:style-name="T124">-</text:span><text:span text:style-name="T135"> </text:span><text:span text:style-name="T126">SECRE</text:span><text:span text:style-name="T122">T</text:span><text:span text:style-name="T126">ARIA </text:span><text:span text:style-name="T124">MUN[CIPAL</text:span><text:span text:style-name="T140"> </text:span><text:span text:style-name="T124">DE DESENVOLV[MENTO</text:span><text:span text:style-name="T147"> </text:span><text:span text:style-name="T126">SOC[AL</text:span><text:span text:style-name="T169"> </text:span><text:span text:style-name="T124">AÇÃ0:2.020-GESTÃO DE DESENVOLVIMENTO </text:span><text:span text:style-name="T126">SOCIAL</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148"><text:span text:style-name="T143">1</text:span><text:span text:style-name="T144">50000000001</text:span></text:p>
            </table:table-cell>
            <table:table-cell table:style-name="Table3.A1" office:value-type="string">
              <text:p text:style-name="P104"><text:span text:style-name="T136">33903607000</text:span><text:span text:style-name="T136"/></text:p>
            </table:table-cell>
            <table:table-cell table:style-name="Table3.A1" office:value-type="string">
              <text:p text:style-name="P105"/>
            </table:table-cell>
            <table:table-cell table:style-name="Table3.A1" office:value-type="string">
              <text:p text:style-name="P149"><text:span text:style-name="T147">0</text:span><text:span text:style-name="T148">,</text:span><text:span text:style-name="T147">00</text:span></text:p>
            </table:table-cell>
            <table:table-cell table:style-name="Table3.A1" office:value-type="string">
              <text:p text:style-name="P150"><text:span text:style-name="T137">1.500</text:span><text:span text:style-name="T145">,</text:span><text:span text:style-name="T129">00</text:span></text:p>
            </table:table-cell>
          </table:table-row>
          <table:table-row table:style-name="Table3.2">
            <table:table-cell table:style-name="Table3.A1" office:value-type="string">
              <text:p text:style-name="P110"/>
            </table:table-cell>
            <table:table-cell table:style-name="Table3.A1" office:value-type="string">
              <text:p text:style-name="P110"/>
            </table:table-cell>
            <table:table-cell table:style-name="Table3.A1" office:value-type="string">
              <text:p text:style-name="P151"><text:span text:style-name="T170">Total</text:span><text:span text:style-name="T171"> </text:span><text:span text:style-name="T172">por</text:span><text:span text:style-name="T173"> </text:span><text:span text:style-name="T146">Ação</text:span></text:p>
            </table:table-cell>
            <table:table-cell table:style-name="Table3.A1" office:value-type="string">
              <text:p text:style-name="P152"><text:span text:style-name="T174">0,00</text:span><text:span text:style-name="T174"/></text:p>
            </table:table-cell>
            <table:table-cell table:style-name="Table3.A1" office:value-type="string">
              <text:p text:style-name="P153"><text:span text:style-name="T119">1.500,00</text:span><text:span text:style-name="T119"/></text:p>
            </table:table-cell>
          </table:table-row>
          <table:table-row table:style-name="Table3.3">
            <table:table-cell table:style-name="Table3.A1" table:number-columns-spanned="5" office:value-type="string">
              <text:p text:style-name="P154"><text:span text:style-name="T124">AÇÃ0:2.071</text:span><text:span text:style-name="T175"> </text:span><text:span text:style-name="T122">-</text:span><text:span text:style-name="T176"> </text:span><text:span text:style-name="T126">EDUCAÇÃO</text:span><text:span text:style-name="T177"> </text:span><text:span text:style-name="T126">EM</text:span><text:span text:style-name="T178"> </text:span><text:span text:style-name="T126">SEGURANÇA</text:span><text:span text:style-name="T157"> </text:span><text:span text:style-name="T136">AUMEN</text:span><text:span text:style-name="T137">TAR</text:span></text:p>
            </table:table-cell>
            <table:covered-table-cell/>
            <table:covered-table-cell/>
            <table:covered-table-cell/>
            <table:covered-table-cell/>
          </table:table-row>
          <table:table-row table:style-name="Table3.3">
            <table:table-cell table:style-name="Table3.A1" office:value-type="string">
              <text:p text:style-name="P155"><text:span text:style-name="T137">150000000001</text:span><text:span text:style-name="T137"/></text:p>
            </table:table-cell>
            <table:table-cell table:style-name="Table3.A1" office:value-type="string">
              <text:p text:style-name="P127"><text:span text:style-name="T136">339014</text:span><text:span text:style-name="T137">1</text:span><text:span text:style-name="T136">4000</text:span></text:p>
            </table:table-cell>
            <table:table-cell table:style-name="Table3.A1" office:value-type="string">
              <text:p text:style-name="P110"/>
            </table:table-cell>
            <table:table-cell table:style-name="Table3.A1" office:value-type="string">
              <text:p text:style-name="P156"><text:span text:style-name="T137">1.500</text:span><text:span text:style-name="T145">,</text:span><text:span text:style-name="T129">00</text:span></text:p>
            </table:table-cell>
            <table:table-cell table:style-name="Table3.A1" office:value-type="string">
              <text:p text:style-name="P157"><text:span text:style-name="T147">0</text:span><text:span text:style-name="T148">,</text:span><text:span text:style-name="T147">00</text:span></text:p>
            </table:table-cell>
          </table:table-row>
          <table:table-row table:style-name="Table3.2">
            <table:table-cell table:style-name="Table3.A1" office:value-type="string">
              <text:p text:style-name="P110"/>
            </table:table-cell>
            <table:table-cell table:style-name="Table3.A1" office:value-type="string">
              <text:p text:style-name="P110"/>
            </table:table-cell>
            <table:table-cell table:style-name="Table3.A1" office:value-type="string">
              <text:p text:style-name="P158"><text:span text:style-name="T117">Total</text:span><text:span text:style-name="T179"> </text:span><text:span text:style-name="T130">por</text:span><text:span text:style-name="T180"> </text:span><text:span text:style-name="T151">Ação</text:span></text:p>
            </table:table-cell>
            <table:table-cell table:style-name="Table3.A1" office:value-type="string">
              <text:p text:style-name="P159"><text:span text:style-name="T119">1.500,00</text:span><text:span text:style-name="T119"/></text:p>
            </table:table-cell>
            <table:table-cell table:style-name="Table3.A1" office:value-type="string">
              <text:p text:style-name="P160"><text:span text:style-name="T174">0,00</text:span><text:span text:style-name="T174"/></text:p>
            </table:table-cell>
          </table:table-row>
          <table:table-row table:style-name="Table3.6">
            <table:table-cell table:style-name="Table3.A1" office:value-type="string">
              <text:p text:style-name="P110"/>
            </table:table-cell>
            <table:table-cell table:style-name="Table3.A1" office:value-type="string">
              <text:p text:style-name="P110"/>
            </table:table-cell>
            <table:table-cell table:style-name="Table3.A1" office:value-type="string">
              <text:p text:style-name="P161"><text:span text:style-name="T130">Total</text:span><text:span text:style-name="T181"> </text:span><text:span text:style-name="T130">por</text:span><text:span text:style-name="T153"> </text:span><text:span text:style-name="T115">Unidade</text:span></text:p>
            </table:table-cell>
            <table:table-cell table:style-name="Table3.A1" office:value-type="string">
              <text:p text:style-name="P159"><text:span text:style-name="T119">1.500,00</text:span><text:span text:style-name="T119"/></text:p>
            </table:table-cell>
            <table:table-cell table:style-name="Table3.A1" office:value-type="string">
              <text:p text:style-name="P153"><text:span text:style-name="T119">1.500,00</text:span><text:span text:style-name="T119"/></text:p>
            </table:table-cell>
          </table:table-row>
          <table:table-row table:style-name="Table3.7">
            <table:table-cell table:style-name="Table3.A1" office:value-type="string">
              <text:p text:style-name="P105"/>
            </table:table-cell>
            <table:table-cell table:style-name="Table3.A1" office:value-type="string">
              <text:p text:style-name="P105"/>
            </table:table-cell>
            <table:table-cell table:style-name="Table3.A1" office:value-type="string">
              <text:p text:style-name="P162"><text:span text:style-name="T117">Total</text:span><text:span text:style-name="T165"> </text:span><text:span text:style-name="T130">por</text:span><text:span text:style-name="T155"> </text:span><text:span text:style-name="T151">Órgão</text:span></text:p>
            </table:table-cell>
            <table:table-cell table:style-name="Table3.A1" office:value-type="string">
              <text:p text:style-name="P163"><text:span text:style-name="T119">1.500,00</text:span><text:span text:style-name="T119"/></text:p>
            </table:table-cell>
            <table:table-cell table:style-name="Table3.A1" office:value-type="string">
              <text:p text:style-name="P164"><text:span text:style-name="T119">1.500</text:span><text:span text:style-name="T120">,0</text:span><text:span text:style-name="T119">0</text:span></text:p>
            </table:table-cell>
          </table:table-row>
        </table:table>
        <text:p text:style-name="P165"><text:span text:style-name="T130">ÓRGÃO:</text:span><text:span text:style-name="T182"> </text:span><text:span text:style-name="T122">1</text:span><text:span text:style-name="T126">3</text:span><text:span text:style-name="T183"> </text:span><text:span text:style-name="T122">-</text:span><text:span text:style-name="T184"> </text:span><text:span text:style-name="T124">SECRETARIA</text:span><text:span text:style-name="T133"> </text:span><text:span text:style-name="T124">MUNICIPAL</text:span><text:span text:style-name="T158"> </text:span><text:span text:style-name="T124">DE</text:span><text:span text:style-name="T185"> </text:span><text:span text:style-name="T126">ESPORTES,</text:span><text:span text:style-name="T127"> </text:span><text:span text:style-name="T124">LAZER</text:span><text:span text:style-name="T186"> </text:span><text:span text:style-name="T126">E</text:span><text:span text:style-name="T187"> </text:span><text:span text:style-name="T124">QUALlDADE</text:span><text:span text:style-name="T134"> </text:span><text:span text:style-name="T124">DE </text:span><text:span text:style-name="T188">VIDA</text:span></text:p>
        <text:p text:style-name="P166"><text:span text:style-name="T117">UNIDADE </text:span><text:span text:style-name="T130">ORÇAMENTÁRIA:01 </text:span><text:span text:style-name="T124">-</text:span><text:span text:style-name="T189"> </text:span><text:span text:style-name="T124">SECRETARJA</text:span><text:span text:style-name="T175"> </text:span><text:span text:style-name="T124">MUN[CIPAL</text:span><text:span text:style-name="T162"> </text:span><text:span text:style-name="T124">DE ESPORTE</text:span><text:span text:style-name="T190">, </text:span><text:span text:style-name="T124">LAZER E</text:span><text:span text:style-name="T129"> </text:span><text:span text:style-name="T124">QUAUDADE</text:span><text:span text:style-name="T191"> </text:span><text:span text:style-name="T124">DE VIDA</text:span><text:span text:style-name="T163"> </text:span><text:span text:style-name="T124">AÇÃ0:2.027 -G</text:span><text:span text:style-name="T190">E</text:span><text:span text:style-name="T126">STÃO </text:span><text:span text:style-name="T124">DO </text:span><text:span text:style-name="T126">ESPORTE</text:span><text:span text:style-name="T192"> </text:span><text:span text:style-name="T126">E </text:span><text:span text:style-name="T124">LAZER</text:span><text:span text:style-name="T193"> </text:span><text:span text:style-name="T126">E </text:span><text:span text:style-name="T124">QUALIDADE</text:span><text:span text:style-name="T193"> </text:span><text:span text:style-name="T124">DE </text:span><text:span text:style-name="T126">VIDA</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103"><text:span text:style-name="T143">1</text:span><text:span text:style-name="T144">50000000001</text:span></text:p>
            </table:table-cell>
            <table:table-cell table:style-name="Table4.A1" office:value-type="string">
              <text:p text:style-name="P104"><text:span text:style-name="T136">33903699000</text:span><text:span text:style-name="T136"/></text:p>
            </table:table-cell>
            <table:table-cell table:style-name="Table4.A1" office:value-type="string">
              <text:p text:style-name="P105"/>
            </table:table-cell>
            <table:table-cell table:style-name="Table4.A1" office:value-type="string">
              <text:p text:style-name="P167"><text:span text:style-name="T129">2.000</text:span><text:span text:style-name="T145">,</text:span><text:span text:style-name="T129">00</text:span></text:p>
            </table:table-cell>
            <table:table-cell table:style-name="Table4.A1" office:value-type="string">
              <text:p text:style-name="P168"><text:span text:style-name="T147">0</text:span><text:span text:style-name="T148">,</text:span><text:span text:style-name="T147">00</text:span></text:p>
            </table:table-cell>
          </table:table-row>
          <table:table-row table:style-name="Table4.2">
            <table:table-cell table:style-name="Table4.A1" office:value-type="string">
              <text:p text:style-name="P126"><text:span text:style-name="T137">150000000001</text:span><text:span text:style-name="T137"/></text:p>
            </table:table-cell>
            <table:table-cell table:style-name="Table4.A1" office:value-type="string">
              <text:p text:style-name="P127"><text:span text:style-name="T136">3390460</text:span><text:span text:style-name="T137">1002</text:span></text:p>
            </table:table-cell>
            <table:table-cell table:style-name="Table4.A1" office:value-type="string">
              <text:p text:style-name="P110"/>
            </table:table-cell>
            <table:table-cell table:style-name="Table4.A1" office:value-type="string">
              <text:p text:style-name="P169"><text:span text:style-name="T147">0</text:span><text:span text:style-name="T148">,</text:span><text:span text:style-name="T147">00</text:span></text:p>
            </table:table-cell>
            <table:table-cell table:style-name="Table4.A1" office:value-type="string">
              <text:p text:style-name="P170"><text:span text:style-name="T136">2.000,00</text:span><text:span text:style-name="T136"/></text:p>
            </table:table-cell>
          </table:table-row>
          <table:table-row table:style-name="Table4.3">
            <table:table-cell table:style-name="Table4.A1" office:value-type="string">
              <text:p text:style-name="P110"/>
            </table:table-cell>
            <table:table-cell table:style-name="Table4.A1" office:value-type="string">
              <text:p text:style-name="P110"/>
            </table:table-cell>
            <table:table-cell table:style-name="Table4.A1" office:value-type="string">
              <text:p text:style-name="P171"><text:span text:style-name="T130">Total</text:span><text:span text:style-name="T164"> </text:span><text:span text:style-name="T117">por</text:span><text:span text:style-name="T150"> </text:span><text:span text:style-name="T151">Ação</text:span></text:p>
            </table:table-cell>
            <table:table-cell table:style-name="Table4.A1" office:value-type="string">
              <text:p text:style-name="P152"><text:span text:style-name="T119">2.000,00</text:span><text:span text:style-name="T119"/></text:p>
            </table:table-cell>
            <table:table-cell table:style-name="Table4.A1" office:value-type="string">
              <text:p text:style-name="P172"><text:span text:style-name="T119">2.000</text:span><text:span text:style-name="T120">,</text:span><text:span text:style-name="T119">00</text:span></text:p>
            </table:table-cell>
          </table:table-row>
          <table:table-row table:style-name="Table4.3">
            <table:table-cell table:style-name="Table4.A1" office:value-type="string">
              <text:p text:style-name="P110"/>
            </table:table-cell>
            <table:table-cell table:style-name="Table4.A1" office:value-type="string">
              <text:p text:style-name="P110"/>
            </table:table-cell>
            <table:table-cell table:style-name="Table4.A1" office:value-type="string">
              <text:p text:style-name="P173"><text:span text:style-name="T117">Total</text:span><text:span text:style-name="T194"> </text:span><text:span text:style-name="T130">por</text:span><text:span text:style-name="T154"> </text:span><text:span text:style-name="T120">Un</text:span><text:span text:style-name="T119">idade</text:span></text:p>
            </table:table-cell>
            <table:table-cell table:style-name="Table4.A1" office:value-type="string">
              <text:p text:style-name="P174"><text:span text:style-name="T115">2</text:span><text:span text:style-name="T195">.</text:span><text:span text:style-name="T119">000,00</text:span></text:p>
            </table:table-cell>
            <table:table-cell table:style-name="Table4.A1" office:value-type="string">
              <text:p text:style-name="P175"><text:span text:style-name="T115">2.000,00</text:span><text:span text:style-name="T115"/></text:p>
            </table:table-cell>
          </table:table-row>
          <table:table-row table:style-name="Table4.1">
            <table:table-cell table:style-name="Table4.A1" office:value-type="string">
              <text:p text:style-name="P105"/>
            </table:table-cell>
            <table:table-cell table:style-name="Table4.A1" office:value-type="string">
              <text:p text:style-name="P105"/>
            </table:table-cell>
            <table:table-cell table:style-name="Table4.A1" office:value-type="string">
              <text:p text:style-name="P176"><text:span text:style-name="T117">Total</text:span><text:span text:style-name="T165"> </text:span><text:span text:style-name="T130">por</text:span><text:span text:style-name="T155"> </text:span><text:span text:style-name="T115">Órgão</text:span></text:p>
            </table:table-cell>
            <table:table-cell table:style-name="Table4.A1" office:value-type="string">
              <text:p text:style-name="P177"><text:span text:style-name="T115">2.000,00</text:span><text:span text:style-name="T115"/></text:p>
            </table:table-cell>
            <table:table-cell table:style-name="Table4.A1" office:value-type="string">
              <text:p text:style-name="P178"><text:span text:style-name="T119">2.000,00</text:span><text:span text:style-name="T119"/></text:p>
            </table:table-cell>
          </table:table-row>
        </table:table>
        <text:p text:style-name="P179"><text:span text:style-name="T130">ÓRGÃO:</text:span><text:span text:style-name="T182"> </text:span><text:span text:style-name="T122">14</text:span><text:span text:style-name="T196"> </text:span><text:span text:style-name="T124">-</text:span><text:span text:style-name="T197"> </text:span><text:span text:style-name="T124">SECRETARJA</text:span><text:span text:style-name="T159"> </text:span><text:span text:style-name="T124">MUN[CIPAL</text:span><text:span text:style-name="T134"> </text:span><text:span text:style-name="T124">DE</text:span><text:span text:style-name="T128"> </text:span><text:span text:style-name="T124">MANUTENÇÃO</text:span><text:span text:style-name="T125"> </text:span><text:span text:style-name="T124">E</text:span><text:span text:style-name="T161"> </text:span><text:span text:style-name="T129">SERVIÇOS</text:span></text:p>
        <text:p text:style-name="P180"><text:span text:style-name="T117">UNIDADE </text:span><text:span text:style-name="T130">ORÇAMENTÁRIA:01</text:span><text:span text:style-name="T160"> </text:span><text:span text:style-name="T124">-</text:span><text:span text:style-name="T147"> </text:span><text:span text:style-name="T124">SECRETAR[A</text:span><text:span text:style-name="T162"> </text:span><text:span text:style-name="T124">MUNICIPAL</text:span><text:span text:style-name="T191"> </text:span><text:span text:style-name="T124">DE MANUTENÇÃO</text:span><text:span text:style-name="T198"> </text:span><text:span text:style-name="T126">E</text:span><text:span text:style-name="T199"> </text:span><text:span text:style-name="T124">SERVIÇOS</text:span><text:span text:style-name="T163"> </text:span><text:span text:style-name="T124">AÇÃ0:2.028 </text:span><text:span text:style-name="T122">-GE</text:span><text:span text:style-name="T126">STÃO </text:span><text:span text:style-name="T124">DE </text:span><text:span text:style-name="T126">MANUTENÇÃO </text:span><text:span text:style-name="T124">E SERVIÇOS</text:span></text:p>
        <table:table table:name="Table5" table:style-name="Table5">
          <table:table-column table:style-name="Table5.A"/>
          <table:table-column table:style-name="Table5.B"/>
          <table:table-column table:style-name="Table5.C"/>
          <table:table-column table:style-name="Table5.A"/>
          <table:table-column table:style-name="Table5.E"/>
          <table:table-row table:style-name="Table5.1">
            <table:table-cell table:style-name="Table5.A1" office:value-type="string">
              <text:p text:style-name="P181"><text:span text:style-name="T143">1</text:span><text:span text:style-name="T144">50000000001</text:span></text:p>
            </table:table-cell>
            <table:table-cell table:style-name="Table5.A1" office:value-type="string">
              <text:p text:style-name="P182"><text:span text:style-name="T129">44905219000</text:span><text:span text:style-name="T129"/></text:p>
            </table:table-cell>
            <table:table-cell table:style-name="Table5.A1" office:value-type="string">
              <text:p text:style-name="P105"/>
            </table:table-cell>
            <table:table-cell table:style-name="Table5.A1" office:value-type="string">
              <text:p text:style-name="P183"><text:span text:style-name="T147">0</text:span><text:span text:style-name="T148">,</text:span><text:span text:style-name="T147">00</text:span></text:p>
            </table:table-cell>
            <table:table-cell table:style-name="Table5.A1" office:value-type="string">
              <text:p text:style-name="P184"><text:span text:style-name="T136">2.400,00</text:span><text:span text:style-name="T136"/></text:p>
            </table:table-cell>
          </table:table-row>
          <table:table-row table:style-name="Table5.2">
            <table:table-cell table:style-name="Table5.A1" office:value-type="string">
              <text:p text:style-name="P185"><text:span text:style-name="T143">1</text:span><text:span text:style-name="T144">5000000000</text:span><text:span text:style-name="T143">1</text:span></text:p>
            </table:table-cell>
            <table:table-cell table:style-name="Table5.A1" office:value-type="string">
              <text:p text:style-name="P186"><text:span text:style-name="T129">44905248000</text:span><text:span text:style-name="T129"/></text:p>
            </table:table-cell>
            <table:table-cell table:style-name="Table5.A1" office:value-type="string">
              <text:p text:style-name="P110"/>
            </table:table-cell>
            <table:table-cell table:style-name="Table5.A1" office:value-type="string">
              <text:p text:style-name="P187"><text:span text:style-name="T146">0,00</text:span><text:span text:style-name="T146"/></text:p>
            </table:table-cell>
            <table:table-cell table:style-name="Table5.A1" office:value-type="string">
              <text:p text:style-name="P139"><text:span text:style-name="T129">9.900,00</text:span><text:span text:style-name="T129"/></text:p>
            </table:table-cell>
          </table:table-row>
          <table:table-row table:style-name="Table5.3">
            <table:table-cell table:style-name="Table5.A1" office:value-type="string">
              <text:p text:style-name="P110"/>
            </table:table-cell>
            <table:table-cell table:style-name="Table5.A1" office:value-type="string">
              <text:p text:style-name="P110"/>
            </table:table-cell>
            <table:table-cell table:style-name="Table5.A1" office:value-type="string">
              <text:p text:style-name="P188"><text:span text:style-name="T172">Total</text:span><text:span text:style-name="T200"> </text:span><text:span text:style-name="T172">por</text:span><text:span text:style-name="T173"> </text:span><text:span text:style-name="T146">Ação</text:span></text:p>
            </table:table-cell>
            <table:table-cell table:style-name="Table5.A1" office:value-type="string">
              <text:p text:style-name="P189"><text:span text:style-name="T174">0,00</text:span><text:span text:style-name="T174"/></text:p>
            </table:table-cell>
            <table:table-cell table:style-name="Table5.A1" office:value-type="string">
              <text:p text:style-name="P133"><text:span text:style-name="T119">12</text:span><text:span text:style-name="T120">.</text:span><text:span text:style-name="T119">300,00</text:span></text:p>
            </table:table-cell>
          </table:table-row>
          <table:table-row table:style-name="Table5.4">
            <table:table-cell table:style-name="Table5.A1" table:number-columns-spanned="5" office:value-type="string">
              <text:p text:style-name="P108"><text:span text:style-name="T124">AÇÃ0:2.137</text:span><text:span text:style-name="T125"> </text:span><text:span text:style-name="T122">-</text:span><text:span text:style-name="T123"> </text:span><text:span text:style-name="T126">MANUTENÇÃO</text:span><text:span text:style-name="T157"> </text:span><text:span text:style-name="T124">DE</text:span><text:span text:style-name="T133"> </text:span><text:span text:style-name="T124">LOGRADOUROS,</text:span><text:span text:style-name="T201"> </text:span><text:span text:style-name="T126">EQU</text:span><text:span text:style-name="T122">IPAMENTOS</text:span><text:span text:style-name="T190">,</text:span><text:span text:style-name="T202"> </text:span><text:span text:style-name="T126">ÁREAS</text:span><text:span text:style-name="T203"> </text:span><text:span text:style-name="T126">E</text:span><text:span text:style-name="T178"> </text:span><text:span text:style-name="T126">VIAS</text:span><text:span text:style-name="T204"> </text:span><text:span text:style-name="T129">PÚBLICAS</text:span></text:p>
            </table:table-cell>
            <table:covered-table-cell/>
            <table:covered-table-cell/>
            <table:covered-table-cell/>
            <table:covered-table-cell/>
          </table:table-row>
          <table:table-row table:style-name="Table5.4">
            <table:table-cell table:style-name="Table5.A1" office:value-type="string">
              <text:p text:style-name="P190"><text:span text:style-name="T137">150000000001</text:span><text:span text:style-name="T137"/></text:p>
            </table:table-cell>
            <table:table-cell table:style-name="Table5.A1" office:value-type="string">
              <text:p text:style-name="P191"><text:span text:style-name="T136">33903054000</text:span><text:span text:style-name="T136"/></text:p>
            </table:table-cell>
            <table:table-cell table:style-name="Table5.A1" office:value-type="string">
              <text:p text:style-name="P110"/>
            </table:table-cell>
            <table:table-cell table:style-name="Table5.A1" office:value-type="string">
              <text:p text:style-name="P192"><text:span text:style-name="T137">1</text:span><text:span text:style-name="T136">2.300</text:span><text:span text:style-name="T145">,</text:span><text:span text:style-name="T129">00</text:span></text:p>
            </table:table-cell>
            <table:table-cell table:style-name="Table5.A1" office:value-type="string">
              <text:p text:style-name="P193"><text:span text:style-name="T146">0,00</text:span><text:span text:style-name="T146"/></text:p>
            </table:table-cell>
          </table:table-row>
          <table:table-row table:style-name="Table5.3">
            <table:table-cell table:style-name="Table5.A1" office:value-type="string">
              <text:p text:style-name="P110"/>
            </table:table-cell>
            <table:table-cell table:style-name="Table5.A1" office:value-type="string">
              <text:p text:style-name="P110"/>
            </table:table-cell>
            <table:table-cell table:style-name="Table5.A1" office:value-type="string">
              <text:p text:style-name="P194"><text:span text:style-name="T117">Total</text:span><text:span text:style-name="T149"> </text:span><text:span text:style-name="T117">por</text:span><text:span text:style-name="T150"> </text:span><text:span text:style-name="T151">Ação</text:span></text:p>
            </table:table-cell>
            <table:table-cell table:style-name="Table5.A1" office:value-type="string">
              <text:p text:style-name="P192"><text:span text:style-name="T115">12.300,00</text:span><text:span text:style-name="T115"/></text:p>
            </table:table-cell>
            <table:table-cell table:style-name="Table5.A1" office:value-type="string">
              <text:p text:style-name="P195"><text:span text:style-name="T174">0,00</text:span><text:span text:style-name="T174"/></text:p>
            </table:table-cell>
          </table:table-row>
          <table:table-row table:style-name="Table5.2">
            <table:table-cell table:style-name="Table5.A1" office:value-type="string">
              <text:p text:style-name="P110"/>
            </table:table-cell>
            <table:table-cell table:style-name="Table5.A1" office:value-type="string">
              <text:p text:style-name="P110"/>
            </table:table-cell>
            <table:table-cell table:style-name="Table5.A1" office:value-type="string">
              <text:p text:style-name="P196"><text:span text:style-name="T117">Total</text:span><text:span text:style-name="T152"> </text:span><text:span text:style-name="T130">por</text:span><text:span text:style-name="T153"> </text:span><text:span text:style-name="T115">Unidade</text:span></text:p>
            </table:table-cell>
            <table:table-cell table:style-name="Table5.A1" office:value-type="string">
              <text:p text:style-name="P192"><text:span text:style-name="T119">12.300,00</text:span><text:span text:style-name="T119"/></text:p>
            </table:table-cell>
            <table:table-cell table:style-name="Table5.A1" office:value-type="string">
              <text:p text:style-name="P197"><text:span text:style-name="T119">12.300</text:span><text:span text:style-name="T120">,</text:span><text:span text:style-name="T119">00</text:span></text:p>
            </table:table-cell>
          </table:table-row>
          <table:table-row table:style-name="Table5.3">
            <table:table-cell table:style-name="Table5.A1" office:value-type="string">
              <text:p text:style-name="P110"/>
            </table:table-cell>
            <table:table-cell table:style-name="Table5.A1" office:value-type="string">
              <text:p text:style-name="P110"/>
            </table:table-cell>
            <table:table-cell table:style-name="Table5.A1" office:value-type="string">
              <text:p text:style-name="P198"><text:span text:style-name="T130">Total</text:span><text:span text:style-name="T131"> </text:span><text:span text:style-name="T130">por</text:span><text:span text:style-name="T205"> </text:span><text:span text:style-name="T166">Órgão</text:span></text:p>
            </table:table-cell>
            <table:table-cell table:style-name="Table5.A1" office:value-type="string">
              <text:p text:style-name="P199"><text:span text:style-name="T119">12.300,00</text:span><text:span text:style-name="T119"/></text:p>
            </table:table-cell>
            <table:table-cell table:style-name="Table5.A1" office:value-type="string">
              <text:p text:style-name="P200"><text:span text:style-name="T119">12.300,00</text:span><text:span text:style-name="T119"/></text:p>
            </table:table-cell>
          </table:table-row>
          <table:table-row table:style-name="Table5.9">
            <table:table-cell table:style-name="Table5.A1" office:value-type="string">
              <text:p text:style-name="P105"/>
            </table:table-cell>
            <table:table-cell table:style-name="Table5.A1" office:value-type="string">
              <text:p text:style-name="P105"/>
            </table:table-cell>
            <table:table-cell table:style-name="Table5.A1" office:value-type="string">
              <text:p text:style-name="P201"><text:span text:style-name="T130">Total</text:span><text:span text:style-name="T154"> </text:span><text:span text:style-name="T130">da</text:span><text:span text:style-name="T206"> </text:span><text:span text:style-name="T115">Movimentação</text:span></text:p>
            </table:table-cell>
            <table:table-cell table:style-name="Table5.A1" office:value-type="string">
              <text:p text:style-name="P202"><text:span text:style-name="T119">101.596,00</text:span><text:span text:style-name="T119"/></text:p>
            </table:table-cell>
            <table:table-cell table:style-name="Table5.A1" office:value-type="string">
              <text:p text:style-name="P203"><text:span text:style-name="T119">101.596</text:span><text:span text:style-name="T120">,</text:span><text:span text:style-name="T119">00</text:span></text:p>
            </table:table-cell>
          </table:table-row>
        </table:table>
        <text:p text:style-name="P204"/>
        <text:p text:style-name="P204"/>
        <text:p text:style-name="P204"/>
        <text:p text:style-name="P204"/>
        <text:p text:style-name="P204"/>
        <text:p text:style-name="P204"/>
        <text:p text:style-name="P204"/>
        <text:p text:style-name="P204"/>
        <text:p text:style-name="P204"/>
        <text:p text:style-name="P204"/>
        <text:p text:style-name="P204"/>
        <text:p text:style-name="P205"/>
        <text:p text:style-name="P206"><draw:frame draw:style-name="fr8" draw:name="Image 79" text:anchor-type="char" svg:x="3.7965in" svg:y="-0.2874in" svg:width="0.6945in" svg:height="0.6138in" draw:z-index="0"><draw:image xlink:href="Pictures/10000000000000D0000000B830B1DD11.jpg" xlink:type="simple" xlink:show="embed" xlink:actuate="onLoad" draw:mime-type="image/jpeg"/></draw:frame><text:span text:style-name="T207">D</text:span><text:span text:style-name="T208">.</text:span><text:span text:style-name="T207">O</text:span><text:span text:style-name="T208">.</text:span><text:span text:style-name="T209"> </text:span><text:span text:style-name="T210">PREFEITURA</text:span><text:span text:style-name="T211"> </text:span><text:span text:style-name="T210">MUNICIPAL</text:span><text:span text:style-name="T212"> </text:span><text:span text:style-name="T210">DE</text:span><text:span text:style-name="T211"> </text:span><text:span text:style-name="T213">CACHOEIRO</text:span><text:span text:style-name="T210"><text:tab/></text:span><text:span text:style-name="T214">07</text:span></text:p>
      </text:section>
      <text:p text:style-name="P207"><draw:frame draw:style-name="fr9" draw:name="Image 98" text:anchor-type="char" svg:x="2.3154in" svg:y="2.0693in" svg:width="0.8307in" svg:height="0.0902in" draw:z-index="3"><draw:image xlink:href="Pictures/10000001000000A000000012A9CD9248.png" xlink:type="simple" xlink:show="embed" xlink:actuate="onLoad" draw:mime-type="image/png"/></draw:frame><draw:frame draw:style-name="fr9" draw:name="Image 99" text:anchor-type="char" svg:x="2.3161in" svg:y="2.2398in" svg:width="0.802in" svg:height="0.0689in" draw:z-index="9"><draw:image xlink:href="Pictures/10000001000000990000000D7BC6F8D0.png" xlink:type="simple" xlink:show="embed" xlink:actuate="onLoad" draw:mime-type="image/png"/></draw:frame></text:p>
      <text:p text:style-name="P208"/>
      <text:p text:style-name="P209"><draw:frame draw:style-name="fr7" draw:name="Image2" text:anchor-type="as-char" svg:width="5.5728in" svg:height="0.7807in" draw:z-index="461"><draw:image xlink:href="Pictures/1000000100000265000000557F09B92D.png" xlink:type="simple" xlink:show="embed" xlink:actuate="onLoad" draw:mime-type="image/png"/></draw:frame></text:p>
      <text:p text:style-name="P62"/>
      <text:p text:style-name="P62"/>
      <text:p text:style-name="P210"><draw:frame draw:style-name="fr4" draw:name="Image91" text:anchor-type="char" svg:x="3.2429in" svg:y="0.2181in" svg:width="1.7819in" svg:height="0.2445in" draw:z-index="249"><draw:image xlink:href="Pictures/10000001000000C40000001A93C755DA.png" xlink:type="simple" xlink:show="embed" xlink:actuate="onLoad" draw:mime-type="image/png"/></draw:frame></text:p>
      <text:p text:style-name="P211"/>
      <text:p text:style-name="P212"/>
      <text:p text:style-name="P213"><draw:frame draw:style-name="fr3" draw:name="Image 107" text:anchor-type="as-char" svg:width="5.9319in" svg:height="0.0673in" draw:z-index="462"><draw:image xlink:href="Pictures/100000000000061100000012FE10F830.png" xlink:type="simple" xlink:show="embed" xlink:actuate="onLoad" draw:mime-type="image/png"/></draw:frame></text:p>
      <text:section text:style-name="Sect6" text:name="Section7">
        <text:h text:style-name="P214" text:outline-level="4"><text:span text:style-name="T215">DECRETO</text:span><text:span text:style-name="T216"> </text:span><text:span text:style-name="T215">Nº</text:span><text:span text:style-name="T217"> 37.607</text:span></text:h>
        <text:p text:style-name="P215"/>
        <text:p text:style-name="P216"><text:span text:style-name="T218">DESIGNA COMISSÃO DE AVALIAÇÃO DE DESEMPENHO PARA OS SERVIDORES DA AGERSA EM ESTÁGIO </text:span><text:span text:style-name="T219">PROBATÓRIO.</text:span></text:p>
        <text:p text:style-name="P217"><text:span text:style-name="T218">O</text:span><text:span text:style-name="T220"> </text:span><text:span text:style-name="T218">PREFEITO</text:span><text:span text:style-name="T221"> <text:s/></text:span><text:span text:style-name="T218">DO</text:span><text:span text:style-name="T222"> <text:s/></text:span><text:span text:style-name="T218">MUNICÍPIO</text:span><text:span text:style-name="T223"> <text:s/></text:span><text:span text:style-name="T218">DE</text:span><text:span text:style-name="T222"> <text:s/></text:span><text:span text:style-name="T218">CACHOEIRO</text:span><text:span text:style-name="T221"> <text:s/></text:span><text:span text:style-name="T224">DE</text:span></text:p>
        <text:p text:style-name="P218"><text:span text:style-name="T218">ITAPEMIRIM</text:span><text:span text:style-name="T225">, Estado do Espírito Santo, no uso de suas atribuições legais, tendo em vista o que consta do Processo Digital n° 58706/2026,</text:span></text:p>
        <text:p text:style-name="P219"><text:span text:style-name="T218">CONSIDERANDO</text:span><text:span text:style-name="T226"> </text:span><text:span text:style-name="T225">o</text:span><text:span text:style-name="T227"> </text:span><text:span text:style-name="T225">disposto</text:span><text:span text:style-name="T228"> </text:span><text:span text:style-name="T225">no</text:span><text:span text:style-name="T228"> </text:span><text:span text:style-name="T225">Decreto</text:span><text:span text:style-name="T228"> </text:span><text:span text:style-name="T225">Municipal</text:span><text:span text:style-name="T229"> </text:span><text:span text:style-name="T225">nº</text:span><text:span text:style-name="T227"> </text:span><text:span text:style-name="T225">37.290, de</text:span><text:span text:style-name="T230"> </text:span><text:span text:style-name="T225">12</text:span><text:span text:style-name="T231"> </text:span><text:span text:style-name="T225">de</text:span><text:span text:style-name="T232"> </text:span><text:span text:style-name="T225">junho</text:span><text:span text:style-name="T230"> </text:span><text:span text:style-name="T225">de</text:span><text:span text:style-name="T232"> </text:span><text:span text:style-name="T225">2026,</text:span><text:span text:style-name="T230"> </text:span><text:span text:style-name="T225">que</text:span><text:span text:style-name="T230"> </text:span><text:span text:style-name="T225">aprovou</text:span><text:span text:style-name="T232"> </text:span><text:span text:style-name="T225">o</text:span><text:span text:style-name="T230"> </text:span><text:span text:style-name="T225">Regulamento</text:span><text:span text:style-name="T230"> </text:span><text:span text:style-name="T225">do Estágio</text:span><text:span text:style-name="T232"> </text:span><text:span text:style-name="T225">Probatório</text:span><text:span text:style-name="T232"> </text:span><text:span text:style-name="T225">dos</text:span><text:span text:style-name="T232"> </text:span><text:span text:style-name="T225">servidores</text:span><text:span text:style-name="T232"> </text:span><text:span text:style-name="T225">públicos</text:span><text:span text:style-name="T232"> </text:span><text:span text:style-name="T225">municipais,</text:span><text:span text:style-name="T232"> </text:span><text:span text:style-name="T225">em conformidade com a Constituição Federal, a Lei Orgânica do Município</text:span><text:span text:style-name="T233"> </text:span><text:span text:style-name="T225">de Cachoeiro</text:span><text:span text:style-name="T233"> </text:span><text:span text:style-name="T225">de Itapemirim e</text:span><text:span text:style-name="T233"> </text:span><text:span text:style-name="T225">a</text:span><text:span text:style-name="T234"> </text:span><text:span text:style-name="T225">Lei nº</text:span><text:span text:style-name="T233"> </text:span><text:span text:style-name="T225">4.009,</text:span><text:span text:style-name="T234"> </text:span><text:span text:style-name="T225">de 20 de dezembro de 1994,</text:span></text:p>
        <text:p text:style-name="P220"><text:span text:style-name="T219">RESOLVE:</text:span><text:span text:style-name="T219"/></text:p>
      </text:section>
      <text:section text:style-name="Sect1" text:name="Section8">
        <text:p text:style-name="P221"><text:span text:style-name="T218">Art. 1° </text:span><text:span text:style-name="T225">Fica designada a </text:span><text:span text:style-name="T218">Comissão de Avaliação de Desempenho</text:span><text:span text:style-name="T225">, de caráter permanente, para atuar exclusivamente na avaliação dos servidores aprovados em concurso público e nomeados para cargos efetivos da Agência Municipal dos Serviços Públicos Delegados de Cachoeiro de Itapemirim – AGERSA, durante o estágio probatório, observados os requisitos exigidos para a aquisição da estabilidade, composta pelos seguintes servidores, sob a presidência do primeiro membro:</text:span></text:p>
        <text:list text:style-name="WWNum1">
          <text:list-item>
            <text:p text:style-name="P222"><text:span text:style-name="T235">– </text:span><text:span text:style-name="T236">RUI CRISÓSTOMO DE VARGAS, matrícula nº 000099-1, ocupante do cargo de Gerente Administrativo e Financeiro, Presidente;</text:span></text:p>
          </text:list-item>
          <text:list-item>
            <text:p text:style-name="P223"><text:span text:style-name="T235">– </text:span><text:span text:style-name="T236">ELAINE DO NASCIMENTO KALE, matrícula nº 000095-1, ocupante do cargo de</text:span><text:span text:style-name="T237"> </text:span><text:span text:style-name="T236">Contador, membro;</text:span></text:p>
          </text:list-item>
          <text:list-item>
            <text:p text:style-name="P224"><text:span text:style-name="T235">– </text:span><text:span text:style-name="T236">LUCIELE NOLASCO SILVA ALVES, matrícula nº 000097-1, ocupante do cargo de Técnico em Regulação de Espaço Público, membro;</text:span></text:p>
          </text:list-item>
          <text:list-item>
            <text:p text:style-name="P225"><text:span text:style-name="T235">–</text:span><text:span text:style-name="T238"> </text:span><text:span text:style-name="T236">CARLA</text:span><text:span text:style-name="T239"> </text:span><text:span text:style-name="T236">LAGE</text:span><text:span text:style-name="T240"> </text:span><text:span text:style-name="T236">DUARTE</text:span><text:span text:style-name="T239"> </text:span><text:span text:style-name="T236">DE</text:span><text:span text:style-name="T239"> </text:span><text:span text:style-name="T236">ALMEIDA,</text:span><text:span text:style-name="T241"> </text:span><text:span text:style-name="T236">matrícula</text:span><text:span text:style-name="T242"> </text:span><text:span text:style-name="T236">nº</text:span><text:span text:style-name="T239"> </text:span><text:span text:style-name="T236">000114-1,</text:span><text:span text:style-name="T242"> </text:span><text:span text:style-name="T236">ocupante</text:span><text:span text:style-name="T240"> </text:span><text:span text:style-name="T236">do</text:span><text:span text:style-name="T239"> </text:span><text:span text:style-name="T236">cargo</text:span><text:span text:style-name="T240"> </text:span><text:span text:style-name="T236">de Técnico em Regulação de Saneamento, membro;</text:span></text:p>
          </text:list-item>
          <text:list-item>
            <text:p text:style-name="P226"><text:span text:style-name="T235">–</text:span><text:span text:style-name="T243"> </text:span><text:span text:style-name="T236">VITOR MOULIN MARDEGAN DE AZEVEDO,</text:span><text:span text:style-name="T244"> </text:span><text:span text:style-name="T236">matrícula</text:span><text:span text:style-name="T245"> </text:span><text:span text:style-name="T236">nº 000102-1, ocupante</text:span><text:span text:style-name="T244"> </text:span><text:span text:style-name="T236">do cargo de Auxiliar de Serviços Operacionais, membro.</text:span></text:p>
          </text:list-item>
        </text:list>
        <text:p text:style-name="P227"><text:span text:style-name="T218">Art.</text:span><text:span text:style-name="T246"> </text:span><text:span text:style-name="T218">2°</text:span><text:span text:style-name="T247"> </text:span><text:span text:style-name="T225">A</text:span><text:span text:style-name="T248"> </text:span><text:span text:style-name="T225">Comissão</text:span><text:span text:style-name="T248"> </text:span><text:span text:style-name="T225">observará</text:span><text:span text:style-name="T228"> </text:span><text:span text:style-name="T225">as</text:span><text:span text:style-name="T248"> </text:span><text:span text:style-name="T225">disposições</text:span><text:span text:style-name="T229"> </text:span><text:span text:style-name="T225">do</text:span><text:span text:style-name="T248"> </text:span><text:span text:style-name="T225">Decreto</text:span><text:span text:style-name="T248"> </text:span><text:span text:style-name="T225">Municipal</text:span><text:span text:style-name="T228"> </text:span><text:span text:style-name="T225">nº</text:span><text:span text:style-name="T248"> </text:span><text:span text:style-name="T225">37.290,</text:span><text:span text:style-name="T228"> </text:span><text:span text:style-name="T225">de</text:span><text:span text:style-name="T229"> </text:span><text:span text:style-name="T225">12</text:span><text:span text:style-name="T248"> </text:span><text:span text:style-name="T225">de junho de 2026.</text:span></text:p>
        <text:p text:style-name="P228"><text:span text:style-name="T218">Art.</text:span><text:span text:style-name="T249"> </text:span><text:span text:style-name="T218">3°</text:span><text:span text:style-name="T249"> </text:span><text:span text:style-name="T225">Revogam-se</text:span><text:span text:style-name="T250"> </text:span><text:span text:style-name="T225">as</text:span><text:span text:style-name="T251"> </text:span><text:span text:style-name="T225">disposições</text:span><text:span text:style-name="T251"> </text:span><text:span text:style-name="T225">em</text:span><text:span text:style-name="T252"> </text:span><text:span text:style-name="T233">contrário.</text:span></text:p>
        <text:p text:style-name="P229"><text:span text:style-name="T225">Cachoeiro</text:span><text:span text:style-name="T252"> </text:span><text:span text:style-name="T225">de</text:span><text:span text:style-name="T250"> </text:span><text:span text:style-name="T225">Itapemirim/ES,</text:span><text:span text:style-name="T253"> </text:span><text:span text:style-name="T225">14</text:span><text:span text:style-name="T252"> </text:span><text:span text:style-name="T225">de</text:span><text:span text:style-name="T250"> </text:span><text:span text:style-name="T225">agosto</text:span><text:span text:style-name="T251"> </text:span><text:span text:style-name="T225">de</text:span><text:span text:style-name="T250"> </text:span><text:span text:style-name="T233">2026.</text:span></text:p>
        <text:p text:style-name="P230"/>
        <text:p text:style-name="P231"><text:span text:style-name="T219">THEODORICO</text:span><text:span text:style-name="T254"> </text:span><text:span text:style-name="T219">DE</text:span><text:span text:style-name="T224"> </text:span><text:span text:style-name="T219">ASSIS</text:span><text:span text:style-name="T224"> </text:span><text:span text:style-name="T219">FERRAÇO</text:span></text:p>
        <text:p text:style-name="P232"><text:span text:style-name="T219">Prefeito</text:span><text:span text:style-name="T247"> </text:span><text:span text:style-name="T219">Municipal</text:span></text:p>
      </text:section>
      <text:p text:style-name="P233"/>
      <text:p text:style-name="P234"/>
      <text:p text:style-name="P235"/>
      <text:h text:style-name="P236" text:outline-level="7"><text:span text:style-name="T255">DECRETO</text:span><text:span text:style-name="T256"> </text:span><text:span text:style-name="T255">Nº</text:span><text:span text:style-name="T256"> </text:span><text:span text:style-name="T257">37.608</text:span></text:h>
      <text:p text:style-name="P237"/>
      <text:p text:style-name="P238"><text:span text:style-name="T218">O</text:span><text:span text:style-name="T258"> </text:span><text:span text:style-name="T218">PREFEITO</text:span><text:span text:style-name="T259"> </text:span><text:span text:style-name="T218">DO</text:span><text:span text:style-name="T259"> </text:span><text:span text:style-name="T218">MUNICÍPIO</text:span><text:span text:style-name="T258"> </text:span><text:span text:style-name="T218">DE</text:span><text:span text:style-name="T260"> </text:span><text:span text:style-name="T219">CACHOEIRO</text:span></text:p>
      <text:p text:style-name="P239"><text:span text:style-name="T218">DE ITAPEMIRIM</text:span><text:span text:style-name="T225">, Estado do Espírito Santo, no uso de suas atribuições legais, tendo em vista o que consta do Processo Digital n° 61388/2026,</text:span></text:p>
      <text:p text:style-name="P240"/>
      <text:p text:style-name="P241"/>
      <text:p text:style-name="P242"><text:span text:style-name="T219">RESOLVE:</text:span><text:span text:style-name="T219"/></text:p>
      <text:p text:style-name="P243"/>
      <text:p text:style-name="P244"/>
      <text:p text:style-name="P245"><text:span text:style-name="T218">Art. 1° </text:span><text:span text:style-name="T225">Exonerar o servidor abaixo mencionado, do respectivo cargo em comissão, lotado na Secretaria Municipal de Interior - SEMUI, </text:span><text:span text:style-name="T261">a partir de 17 de agosto de 2026</text:span><text:span text:style-name="T225">, conforme segue:</text:span></text:p>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246"><text:span text:style-name="T262">SERVIDOR</text:span><text:span text:style-name="T262"/></text:p>
          </table:table-cell>
          <table:table-cell table:style-name="Table6.A1" office:value-type="string">
            <text:p text:style-name="P247"><text:span text:style-name="T263">CARGO</text:span><text:span text:style-name="T264"> </text:span><text:span text:style-name="T263">EM</text:span><text:span text:style-name="T264"> </text:span><text:span text:style-name="T262">COMISSÃO</text:span></text:p>
          </table:table-cell>
          <table:table-cell table:style-name="Table6.A1" office:value-type="string">
            <text:p text:style-name="P248"><text:span text:style-name="T262">PADRÃO</text:span><text:span text:style-name="T262"/></text:p>
          </table:table-cell>
          <table:table-cell table:style-name="Table6.A1" office:value-type="string">
            <text:p text:style-name="P249"><text:span text:style-name="T262">LOTAÇÃO</text:span><text:span text:style-name="T262"/></text:p>
          </table:table-cell>
        </table:table-row>
        <table:table-row table:style-name="Table6.1">
          <table:table-cell table:style-name="Table6.A1" office:value-type="string">
            <text:p text:style-name="P250"><text:span text:style-name="T265">Lucas</text:span><text:span text:style-name="T266"> </text:span><text:span text:style-name="T265">Gremasco</text:span><text:span text:style-name="T266"> </text:span><text:span text:style-name="T267">Costa</text:span></text:p>
          </table:table-cell>
          <table:table-cell table:style-name="Table6.A1" office:value-type="string">
            <text:p text:style-name="P250"><text:span text:style-name="T268">Assessor</text:span><text:span text:style-name="T269"> </text:span><text:span text:style-name="T268">Operacional</text:span><text:span text:style-name="T269"> </text:span><text:span text:style-name="T270">II</text:span></text:p>
          </table:table-cell>
          <table:table-cell table:style-name="Table6.A1" office:value-type="string">
            <text:p text:style-name="P251"><text:span text:style-name="T271">CE</text:span><text:span text:style-name="T272"> </text:span><text:span text:style-name="T273">5</text:span></text:p>
          </table:table-cell>
          <table:table-cell table:style-name="Table6.A1" office:value-type="string">
            <text:p text:style-name="P252"><text:span text:style-name="T274">SEMUI</text:span><text:span text:style-name="T274"/></text:p>
          </table:table-cell>
        </table:table-row>
      </table:table>
      <text:p text:style-name="P253"><text:span text:style-name="T218">Art.</text:span><text:span text:style-name="T275"> </text:span><text:span text:style-name="T218">2°</text:span><text:span text:style-name="T276"> </text:span><text:span text:style-name="T225">Revogam-se</text:span><text:span text:style-name="T277"> </text:span><text:span text:style-name="T225">as</text:span><text:span text:style-name="T278"> </text:span><text:span text:style-name="T225">disposições</text:span><text:span text:style-name="T279"> </text:span><text:span text:style-name="T225">em</text:span><text:span text:style-name="T278"> </text:span><text:span text:style-name="T233">contrário.</text:span></text:p>
      <text:p text:style-name="P240"/>
      <text:p text:style-name="P254"/>
      <text:p text:style-name="P255"><text:span text:style-name="T225">Cachoeiro</text:span><text:span text:style-name="T279"> </text:span><text:span text:style-name="T225">de</text:span><text:span text:style-name="T280"> </text:span><text:span text:style-name="T225">Itapemirim/ES,</text:span><text:span text:style-name="T278"> </text:span><text:span text:style-name="T225">14</text:span><text:span text:style-name="T277"> </text:span><text:span text:style-name="T225">de</text:span><text:span text:style-name="T278"> </text:span><text:span text:style-name="T225">agosto</text:span><text:span text:style-name="T279"> </text:span><text:span text:style-name="T225">de</text:span><text:span text:style-name="T278"> </text:span><text:span text:style-name="T281">2026.</text:span></text:p>
      <text:p text:style-name="P240"/>
      <text:p text:style-name="P240"/>
      <text:p text:style-name="P240"/>
      <text:p text:style-name="P256"/>
      <text:p text:style-name="P257"><text:span text:style-name="T218">THEODORICO</text:span><text:span text:style-name="T282"> </text:span><text:span text:style-name="T218">DE</text:span><text:span text:style-name="T283"> </text:span><text:span text:style-name="T218">ASSIS</text:span><text:span text:style-name="T284"> </text:span><text:span text:style-name="T219">FERRAÇO</text:span></text:p>
      <text:p text:style-name="P258"><text:span text:style-name="T218">Prefeito</text:span><text:span text:style-name="T285"> </text:span><text:span text:style-name="T219">Municipal</text:span></text:p>
      <text:p text:style-name="P259"/>
      <text:p text:style-name="P259"/>
      <text:p text:style-name="P259"/>
      <text:p text:style-name="P259"/>
      <text:p text:style-name="P259"/>
      <text:p text:style-name="P259"/>
      <text:p text:style-name="P260"><draw:frame draw:style-name="fr10" draw:name="Image 126" text:anchor-type="char" svg:x="1.3492in" svg:y="0.2264in" svg:width="5.5102in" svg:height="0.0516in" draw:z-index="22"><draw:image xlink:href="Pictures/100000000000068700000010E8E73017.png" xlink:type="simple" xlink:show="embed" xlink:actuate="onLoad" draw:mime-type="image/png"/></draw:frame></text:p>
      <text:p text:style-name="P261"/>
      <text:p text:style-name="P262"/>
      <text:p text:style-name="P263"><draw:frame draw:style-name="fr3" draw:name="Image 127" text:anchor-type="as-char" svg:width="3.2035in" svg:height="0.0161in" draw:z-index="468"><draw:image xlink:href="Pictures/100000000000038800000002F967B419.png" xlink:type="simple" xlink:show="embed" xlink:actuate="onLoad" draw:mime-type="image/png"/></draw:frame></text:p>
      <text:p text:style-name="P264"><text:span text:style-name="T286">DECRETO</text:span><text:span text:style-name="T287"> </text:span><text:span text:style-name="T286">N°</text:span><text:span text:style-name="T288"> </text:span><text:span text:style-name="T289">37.609</text:span></text:p>
      <text:p text:style-name="P265"/>
      <text:p text:style-name="P266"><text:span text:style-name="T290">ALTERA A COMPOSIÇÃO DO FÓRUM MUNICIPAL PERMANENTE DE EDUCAÇÃO - FMPE DE CACHOEIRO DE ITAPEMIRIM, INSTITUÍDO PELA PORTARIA N° 1.060/2012, DE 19 DE DEZEMBRO DE 2012, E REESTRUTURADO PELO DECRETO Nº 35.162, DE 18 DE FEVEREIRO DE 2025, DÁ OUTRAS </text:span><text:span text:style-name="T291">PROVIDÊNCIAS.</text:span></text:p>
      <text:p text:style-name="P267"/>
      <text:p text:style-name="P268"><text:span text:style-name="T292">O </text:span><text:span text:style-name="T290">Prefeito do Município de Cachoeiro de Itapemirim</text:span><text:span text:style-name="T292">, Estado do Espírito Santo, no uso de suas atribuições legais, tendo em vista o</text:span><text:span text:style-name="T293"> </text:span><text:span text:style-name="T292">que consta do Processo Digital n° 61459/2026,</text:span></text:p>
      <text:p text:style-name="P269"/>
      <text:p text:style-name="P270"><text:span text:style-name="T291">RESOLVE:</text:span><text:span text:style-name="T291"/></text:p>
      <text:p text:style-name="P271"/>
      <text:p text:style-name="P272"><text:span text:style-name="T290">Art. 1º </text:span><text:span text:style-name="T292">Alterar a composição do </text:span><text:span text:style-name="T290">Fórum Municipal Permanente de Educação – FMPE </text:span><text:span text:style-name="T292">de Cachoeiro de Itapemirim, que passa a ser constituído conforme segue:</text:span></text:p>
      <text:p text:style-name="P273"/>
      <text:list text:style-name="WWNum2">
        <text:list-item>
          <text:p text:style-name="P274"><text:span text:style-name="T294">–</text:span><text:span text:style-name="T295"> </text:span><text:span text:style-name="T294">Secretaria</text:span><text:span text:style-name="T296"> </text:span><text:span text:style-name="T294">Municipal</text:span><text:span text:style-name="T297"> </text:span><text:span text:style-name="T294">de</text:span><text:span text:style-name="T297"> Educação:</text:span></text:p>
          <text:list>
            <text:list-item>
              <text:p text:style-name="P275"><text:span text:style-name="T298">Simone</text:span><text:span text:style-name="T299"> </text:span><text:span text:style-name="T298">de</text:span><text:span text:style-name="T300"> </text:span><text:span text:style-name="T298">Souza </text:span><text:span text:style-name="T299">Beiriz</text:span></text:p>
            </text:list-item>
          </text:list>
        </text:list-item>
      </text:list>
      <text:p text:style-name="P276"/>
      <text:list text:continue-numbering="true" text:style-name="WWNum2">
        <text:list-item>
          <text:p text:style-name="P277"><text:span text:style-name="T294">-</text:span><text:span text:style-name="T301"> </text:span><text:span text:style-name="T294">Conselho</text:span><text:span text:style-name="T296"> </text:span><text:span text:style-name="T294">Municipal</text:span><text:span text:style-name="T297"> </text:span><text:span text:style-name="T294">de</text:span><text:span text:style-name="T302"> </text:span><text:span text:style-name="T294">Educação</text:span><text:span text:style-name="T296"> </text:span><text:span text:style-name="T294">de</text:span><text:span text:style-name="T297"> </text:span><text:span text:style-name="T294">Cachoeiro</text:span><text:span text:style-name="T296"> </text:span><text:span text:style-name="T294">de</text:span><text:span text:style-name="T297"> </text:span><text:span text:style-name="T294">Itapemirim</text:span><text:span text:style-name="T297"> </text:span><text:span text:style-name="T294">–</text:span><text:span text:style-name="T297"> CME/CI:</text:span></text:p>
          <text:list>
            <text:list-item>
              <text:p text:style-name="P278"><text:span text:style-name="T294">Titular</text:span><text:span text:style-name="T295"> </text:span><text:span text:style-name="T294">–</text:span><text:span text:style-name="T302"> </text:span><text:span text:style-name="T298">Alexsander</text:span><text:span text:style-name="T303"> </text:span><text:span text:style-name="T298">Saluci</text:span><text:span text:style-name="T300"> </text:span><text:span text:style-name="T299">Esquincalha</text:span></text:p>
            </text:list-item>
            <text:list-item>
              <text:p text:style-name="P279"><text:span text:style-name="T294">Suplente</text:span><text:span text:style-name="T302"> </text:span><text:span text:style-name="T298">–</text:span><text:span text:style-name="T300"> </text:span><text:span text:style-name="T298">Marilandes</text:span><text:span text:style-name="T304"> </text:span><text:span text:style-name="T298">Scharra </text:span><text:span text:style-name="T299">Gomes</text:span></text:p>
            </text:list-item>
          </text:list>
        </text:list-item>
      </text:list>
      <text:p text:style-name="P273"/>
      <text:list text:continue-numbering="true" text:style-name="WWNum2">
        <text:list-item>
          <text:p text:style-name="P280"><text:span text:style-name="T294">-</text:span><text:span text:style-name="T301"> </text:span><text:span text:style-name="T294">Conselho</text:span><text:span text:style-name="T295"> </text:span><text:span text:style-name="T294">Municipal</text:span><text:span text:style-name="T297"> </text:span><text:span text:style-name="T294">de</text:span><text:span text:style-name="T297"> </text:span><text:span text:style-name="T294">Alimentação</text:span><text:span text:style-name="T295"> </text:span><text:span text:style-name="T294">Escolar</text:span><text:span text:style-name="T296"> </text:span><text:span text:style-name="T294">–</text:span><text:span text:style-name="T297"> CMAE:</text:span></text:p>
          <text:list>
            <text:list-item>
              <text:p text:style-name="P281"><text:span text:style-name="T294">Titular</text:span><text:span text:style-name="T296"> </text:span><text:span text:style-name="T294">–</text:span><text:span text:style-name="T302"> </text:span><text:span text:style-name="T298">Luciana</text:span><text:span text:style-name="T303"> </text:span><text:span text:style-name="T298">Aparecida</text:span><text:span text:style-name="T300"> </text:span><text:span text:style-name="T299">Raymundo</text:span></text:p>
            </text:list-item>
            <text:list-item>
              <text:p text:style-name="P282"><text:span text:style-name="T294">Suplente</text:span><text:span text:style-name="T297"> </text:span><text:span text:style-name="T298">-</text:span><text:span text:style-name="T300"> </text:span><text:span text:style-name="T298">Cleidilane</text:span><text:span text:style-name="T299"> </text:span><text:span text:style-name="T298">Jerônimo</text:span><text:span text:style-name="T299"> </text:span><text:span text:style-name="T298">de</text:span><text:span text:style-name="T299"> Oliveira</text:span></text:p>
            </text:list-item>
          </text:list>
        </text:list-item>
      </text:list>
      <text:p text:style-name="P276"/>
      <text:list text:continue-numbering="true" text:style-name="WWNum2">
        <text:list-item>
          <text:p text:style-name="P283"><text:span text:style-name="T294">- Conselho Municipal de Acompanhamento e Controle Social do Fundo de Manutenção e Desenvolvimento da Educação Básica e de Valorização dos Profissionais da Educação – FUNDEB:</text:span><text:span text:style-name="T294"/></text:p>
          <text:list>
            <text:list-item>
              <text:p text:style-name="P284"><text:span text:style-name="T294">Titular</text:span><text:span text:style-name="T297"> </text:span><text:span text:style-name="T298">-</text:span><text:span text:style-name="T300"> </text:span><text:span text:style-name="T298">João</text:span><text:span text:style-name="T299"> </text:span><text:span text:style-name="T298">Batista</text:span><text:span text:style-name="T300"> </text:span><text:span text:style-name="T298">de</text:span><text:span text:style-name="T305"> </text:span><text:span text:style-name="T299">Freitas</text:span></text:p>
            </text:list-item>
            <text:list-item>
              <text:p text:style-name="P285"><text:span text:style-name="T294">Suplente</text:span><text:span text:style-name="T302"> </text:span><text:span text:style-name="T294">–</text:span><text:span text:style-name="T297"> </text:span><text:span text:style-name="T298">Paula da</text:span><text:span text:style-name="T300"> </text:span><text:span text:style-name="T298">Silva</text:span><text:span text:style-name="T299"> </text:span><text:span text:style-name="T303">Tosta</text:span></text:p>
            </text:list-item>
          </text:list>
        </text:list-item>
      </text:list>
      <text:p text:style-name="P273"/>
      <text:list text:continue-numbering="true" text:style-name="WWNum2">
        <text:list-item>
          <text:p text:style-name="P286"><text:span text:style-name="T294">-</text:span><text:span text:style-name="T296"> </text:span><text:span text:style-name="T294">Câmara</text:span><text:span text:style-name="T297"> </text:span><text:span text:style-name="T294">Municipal</text:span><text:span text:style-name="T297"> </text:span><text:span text:style-name="T294">de</text:span><text:span text:style-name="T297"> </text:span><text:span text:style-name="T294">Cachoeiro</text:span><text:span text:style-name="T296"> </text:span><text:span text:style-name="T294">de</text:span><text:span text:style-name="T297"> Itapemirim</text:span></text:p>
          <text:list>
            <text:list-item>
              <text:p text:style-name="P287"><text:span text:style-name="T294">Titular</text:span><text:span text:style-name="T297"> </text:span><text:span text:style-name="T294">– </text:span><text:span text:style-name="T298">Keila</text:span><text:span text:style-name="T300"> </text:span><text:span text:style-name="T298">Cristina</text:span><text:span text:style-name="T300"> </text:span><text:span text:style-name="T298">Belo</text:span><text:span text:style-name="T303"> </text:span><text:span text:style-name="T298">da </text:span><text:span text:style-name="T303">Silva</text:span></text:p>
            </text:list-item>
            <text:list-item>
              <text:p text:style-name="P288"><text:span text:style-name="T294">Suplente</text:span><text:span text:style-name="T297"> </text:span><text:span text:style-name="T294">– </text:span><text:span text:style-name="T298">Luciana</text:span><text:span text:style-name="T300"> </text:span><text:span text:style-name="T298">Fernandes</text:span><text:span text:style-name="T299"> </text:span><text:span text:style-name="T298">da</text:span><text:span text:style-name="T300"> </text:span><text:span text:style-name="T298">Silva</text:span><text:span text:style-name="T300"> </text:span><text:span text:style-name="T303">Lima</text:span></text:p>
            </text:list-item>
          </text:list>
        </text:list-item>
        <text:list-item>
          <text:p text:style-name="P289"><text:span text:style-name="T294">-</text:span><text:span text:style-name="T306"> </text:span><text:span text:style-name="T294">Federação</text:span><text:span text:style-name="T306"> </text:span><text:span text:style-name="T294">das</text:span><text:span text:style-name="T306"> </text:span><text:span text:style-name="T294">Associações</text:span><text:span text:style-name="T306"> </text:span><text:span text:style-name="T294">de</text:span><text:span text:style-name="T306"> </text:span><text:span text:style-name="T294">Moradores</text:span><text:span text:style-name="T306"> </text:span><text:span text:style-name="T294">e</text:span><text:span text:style-name="T306"> </text:span><text:span text:style-name="T294">Movimentos</text:span><text:span text:style-name="T306"> </text:span><text:span text:style-name="T294">Populares</text:span><text:span text:style-name="T306"> </text:span><text:span text:style-name="T294">de Cachoeiro de Itapemirim – FAMMOPOCI:</text:span></text:p>
          <text:list>
            <text:list-item>
              <text:p text:style-name="P290"><text:span text:style-name="T294">Titular</text:span><text:span text:style-name="T296"> </text:span><text:span text:style-name="T298">-</text:span><text:span text:style-name="T303"> </text:span><text:span text:style-name="T298">Selma</text:span><text:span text:style-name="T303"> </text:span><text:span text:style-name="T298">Maria</text:span><text:span text:style-name="T300"> </text:span><text:span text:style-name="T298">Ferreira</text:span><text:span text:style-name="T303"> </text:span><text:span text:style-name="T298">da</text:span><text:span text:style-name="T303"> </text:span><text:span text:style-name="T298">Silva</text:span><text:span text:style-name="T300"> </text:span><text:span text:style-name="T299">Machado</text:span></text:p>
            </text:list-item>
            <text:list-item>
              <text:p text:style-name="P282"><text:span text:style-name="T294">Suplente</text:span><text:span text:style-name="T297"> </text:span><text:span text:style-name="T298">-</text:span><text:span text:style-name="T300"> </text:span><text:span text:style-name="T298">Fabiana</text:span><text:span text:style-name="T299"> </text:span><text:span text:style-name="T298">Costalonga</text:span><text:span text:style-name="T300"> </text:span><text:span text:style-name="T298">da</text:span><text:span text:style-name="T300"> </text:span><text:span text:style-name="T298">Silva</text:span><text:span text:style-name="T305"> </text:span><text:span text:style-name="T299">Ravera</text:span></text:p>
            </text:list-item>
          </text:list>
        </text:list-item>
      </text:list>
      <text:p text:style-name="P273"/>
      <text:list text:continue-numbering="true" text:style-name="WWNum2">
        <text:list-item>
          <text:p text:style-name="P291"><text:span text:style-name="T294">-</text:span><text:span text:style-name="T296"> </text:span><text:span text:style-name="T294">Comissão</text:span><text:span text:style-name="T295"> </text:span><text:span text:style-name="T294">de</text:span><text:span text:style-name="T297"> </text:span><text:span text:style-name="T294">Estudos</text:span><text:span text:style-name="T296"> </text:span><text:span text:style-name="T294">Afro-</text:span><text:span text:style-name="T297">Brasileiros:</text:span></text:p>
          <text:list>
            <text:list-item>
              <text:p text:style-name="P278"><text:span text:style-name="T294">Titular</text:span><text:span text:style-name="T297"> </text:span><text:span text:style-name="T294">– </text:span><text:span text:style-name="T298">Edivan</text:span><text:span text:style-name="T299"> </text:span><text:span text:style-name="T298">da</text:span><text:span text:style-name="T300"> </text:span><text:span text:style-name="T298">Silva</text:span><text:span text:style-name="T299"> Valeriano</text:span></text:p>
            </text:list-item>
            <text:list-item>
              <text:p text:style-name="P292"><text:span text:style-name="T294">Suplente</text:span><text:span text:style-name="T296"> </text:span><text:span text:style-name="T298">-</text:span><text:span text:style-name="T300"> </text:span><text:span text:style-name="T298">Suzana</text:span><text:span text:style-name="T305"> </text:span><text:span text:style-name="T298">Maria</text:span><text:span text:style-name="T299"> </text:span><text:span text:style-name="T298">das</text:span><text:span text:style-name="T299"> Neves</text:span></text:p>
            </text:list-item>
          </text:list>
        </text:list-item>
      </text:list>
      <text:p text:style-name="P273"/>
      <text:list text:continue-numbering="true" text:style-name="WWNum2">
        <text:list-item>
          <text:p text:style-name="P293"><text:span text:style-name="T294">-</text:span><text:span text:style-name="T301"> </text:span><text:span text:style-name="T294">Superintendência</text:span><text:span text:style-name="T296"> </text:span><text:span text:style-name="T294">Regional</text:span><text:span text:style-name="T296"> </text:span><text:span text:style-name="T294">de</text:span><text:span text:style-name="T297"> </text:span><text:span text:style-name="T294">Educação</text:span><text:span text:style-name="T295"> </text:span><text:span text:style-name="T294">de</text:span><text:span text:style-name="T302"> </text:span><text:span text:style-name="T294">Cachoeiro</text:span><text:span text:style-name="T295"> </text:span><text:span text:style-name="T294">de</text:span><text:span text:style-name="T302"> </text:span><text:span text:style-name="T297">Itapemirim:</text:span></text:p>
          <text:list>
            <text:list-item>
              <text:p text:style-name="P294"><text:span text:style-name="T294">Titular</text:span><text:span text:style-name="T296"> </text:span><text:span text:style-name="T294">–</text:span><text:span text:style-name="T302"> </text:span><text:span text:style-name="T298">Paulo</text:span><text:span text:style-name="T299"> </text:span><text:span text:style-name="T298">Sérgio</text:span><text:span text:style-name="T303"> </text:span><text:span text:style-name="T298">Lopes</text:span><text:span text:style-name="T303"> </text:span><text:span text:style-name="T298">de</text:span><text:span text:style-name="T299"> Oliveira</text:span></text:p>
            </text:list-item>
            <text:list-item>
              <text:p text:style-name="P295"><text:span text:style-name="T294">Suplente</text:span><text:span text:style-name="T302"> </text:span><text:span text:style-name="T294">–</text:span><text:span text:style-name="T302"> </text:span><text:span text:style-name="T298">Elba</text:span><text:span text:style-name="T299"> </text:span><text:span text:style-name="T298">Regina</text:span><text:span text:style-name="T299"> </text:span><text:span text:style-name="T298">de</text:span><text:span text:style-name="T299"> </text:span><text:span text:style-name="T298">Oliveira</text:span><text:span text:style-name="T299"> </text:span><text:span text:style-name="T303">Dias</text:span></text:p>
            </text:list-item>
          </text:list>
        </text:list-item>
      </text:list>
      <text:p text:style-name="P273"/>
      <text:list text:continue-numbering="true" text:style-name="WWNum2">
        <text:list-item>
          <text:p text:style-name="P296"><text:span text:style-name="T294">-</text:span><text:span text:style-name="T296"> </text:span><text:span text:style-name="T294">Universidade</text:span><text:span text:style-name="T302"> </text:span><text:span text:style-name="T294">Aberta</text:span><text:span text:style-name="T302"> </text:span><text:span text:style-name="T294">do</text:span><text:span text:style-name="T296"> </text:span><text:span text:style-name="T294">Brasil</text:span><text:span text:style-name="T296"> </text:span><text:span text:style-name="T294">–</text:span><text:span text:style-name="T297"> </text:span><text:span text:style-name="T294">Polo</text:span><text:span text:style-name="T297"> </text:span><text:span text:style-name="T294">UAB</text:span><text:span text:style-name="T297"> </text:span><text:span text:style-name="T294">Cachoeiro</text:span><text:span text:style-name="T296"> </text:span><text:span text:style-name="T294">de</text:span><text:span text:style-name="T302"> </text:span><text:span text:style-name="T297">Itapemirim:</text:span></text:p>
          <text:list>
            <text:list-item>
              <text:p text:style-name="P281"><text:span text:style-name="T294">Titular</text:span><text:span text:style-name="T296"> </text:span><text:span text:style-name="T294">–</text:span><text:span text:style-name="T302"> </text:span><text:span text:style-name="T298">Luciana</text:span><text:span text:style-name="T303"> </text:span><text:span text:style-name="T298">Rogerio</text:span><text:span text:style-name="T300"> </text:span><text:span text:style-name="T298">Souza</text:span><text:span text:style-name="T299"> </text:span><text:span text:style-name="T303">Maia</text:span></text:p>
            </text:list-item>
            <text:list-item>
              <text:p text:style-name="P297"><text:span text:style-name="T294">Suplente</text:span><text:span text:style-name="T302"> </text:span><text:span text:style-name="T298">-</text:span><text:span text:style-name="T300"> </text:span><text:span text:style-name="T298">Cláudio</text:span><text:span text:style-name="T299"> </text:span><text:span text:style-name="T298">Adão</text:span><text:span text:style-name="T300"> </text:span><text:span text:style-name="T298">Gama</text:span><text:span text:style-name="T299"> Gomes</text:span></text:p>
            </text:list-item>
          </text:list>
        </text:list-item>
      </text:list>
      <text:p text:style-name="P298"/>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99"/>
      <text:list text:continue-numbering="true" text:style-name="WWNum2">
        <text:list-item>
          <text:p text:style-name="P300"><draw:frame draw:style-name="fr6" draw:name="Image 128" text:anchor-type="char" svg:x="0.4937in" svg:y="-2.0102in" svg:width="7.7736in" svg:height="1.3681in" draw:z-index="331"><draw:image xlink:href="Pictures/10000000000009180000019B2F5AA03B.png" xlink:type="simple" xlink:show="embed" xlink:actuate="onLoad" draw:mime-type="image/png"/></draw:frame><text:span text:style-name="T307">-</text:span><text:span text:style-name="T308"> </text:span><text:span text:style-name="T309">Conselho</text:span><text:span text:style-name="T310"> </text:span><text:span text:style-name="T309">Municipal</text:span><text:span text:style-name="T311"> </text:span><text:span text:style-name="T309">dos</text:span><text:span text:style-name="T312"> </text:span><text:span text:style-name="T309">Direitos</text:span><text:span text:style-name="T313"> </text:span><text:span text:style-name="T309">da</text:span><text:span text:style-name="T313"> </text:span><text:span text:style-name="T309">Criança</text:span><text:span text:style-name="T314"> </text:span><text:span text:style-name="T309">e</text:span><text:span text:style-name="T311"> </text:span><text:span text:style-name="T309">do</text:span><text:span text:style-name="T315"> </text:span><text:span text:style-name="T309">Adolescente</text:span><text:span text:style-name="T316"> </text:span><text:span text:style-name="T307">-</text:span><text:span text:style-name="T317"> </text:span><text:span text:style-name="T311">CONSEMCA:</text:span></text:p>
          <text:list>
            <text:list-item>
              <text:p text:style-name="P301"><text:span text:style-name="T318">Titular</text:span><text:span text:style-name="T319"> </text:span><text:span text:style-name="T320">-</text:span><text:span text:style-name="T321"> </text:span><text:span text:style-name="T320">Maria</text:span><text:span text:style-name="T322"> </text:span><text:span text:style-name="T320">Antonia</text:span><text:span text:style-name="T323"> </text:span><text:span text:style-name="T320">dos</text:span><text:span text:style-name="T324"> </text:span><text:span text:style-name="T320">Santos</text:span><text:span text:style-name="T324"> </text:span><text:span text:style-name="T325">Passamai</text:span></text:p>
            </text:list-item>
            <text:list-item>
              <text:p text:style-name="P302"><text:span text:style-name="T318">Suplente</text:span><text:span text:style-name="T326"> </text:span><text:span text:style-name="T320">-</text:span><text:span text:style-name="T327"> </text:span><text:span text:style-name="T320">Maurício</text:span><text:span text:style-name="T328"> </text:span><text:span text:style-name="T320">Spoladore</text:span><text:span text:style-name="T329"> </text:span><text:span text:style-name="T325">Coelho</text:span></text:p>
            </text:list-item>
          </text:list>
        </text:list-item>
      </text:list>
      <text:p text:style-name="P303"/>
      <text:list text:continue-numbering="true" text:style-name="WWNum2">
        <text:list-item>
          <text:p text:style-name="P304"><text:span text:style-name="T320">-</text:span><text:span text:style-name="T330"> </text:span><text:span text:style-name="T318">Associação</text:span><text:span text:style-name="T331"> </text:span><text:span text:style-name="T318">de</text:span><text:span text:style-name="T319"> </text:span><text:span text:style-name="T318">Pais</text:span><text:span text:style-name="T332"> </text:span><text:span text:style-name="T318">e</text:span><text:span text:style-name="T333"> </text:span><text:span text:style-name="T318">Amigos</text:span><text:span text:style-name="T334"> </text:span><text:span text:style-name="T318">dos</text:span><text:span text:style-name="T335"> </text:span><text:span text:style-name="T318">Excepcionais</text:span><text:span text:style-name="T336"> </text:span><text:span text:style-name="T320">-</text:span><text:span text:style-name="T337"> </text:span><text:span text:style-name="T338">APAE:</text:span></text:p>
          <text:list>
            <text:list-item>
              <text:p text:style-name="P305"><text:span text:style-name="T318">Titular</text:span><text:span text:style-name="T339"> </text:span><text:span text:style-name="T320">-</text:span><text:span text:style-name="T329"> </text:span><text:span text:style-name="T320">Brunella</text:span><text:span text:style-name="T340"> </text:span><text:span text:style-name="T320">Athayde</text:span><text:span text:style-name="T341"> </text:span><text:span text:style-name="T325">Soares</text:span></text:p>
            </text:list-item>
            <text:list-item>
              <text:p text:style-name="P302"><text:span text:style-name="T309">Suplente</text:span><text:span text:style-name="T314"> </text:span><text:span text:style-name="T307">-</text:span><text:span text:style-name="T342"> </text:span><text:span text:style-name="T307">Mirian</text:span><text:span text:style-name="T343"> </text:span><text:span text:style-name="T344">Pereira</text:span></text:p>
            </text:list-item>
          </text:list>
        </text:list-item>
      </text:list>
      <text:p text:style-name="P303"/>
      <text:list text:continue-numbering="true" text:style-name="WWNum2">
        <text:list-item>
          <text:p text:style-name="P306"><text:span text:style-name="T307">-</text:span><text:span text:style-name="T345"> </text:span><text:span text:style-name="T309">Representante</text:span><text:span text:style-name="T346"> </text:span><text:span text:style-name="T309">de</text:span><text:span text:style-name="T347"> </text:span><text:span text:style-name="T309">Pais</text:span><text:span text:style-name="T311"> </text:span><text:span text:style-name="T309">de</text:span><text:span text:style-name="T348"> </text:span><text:span text:style-name="T311">Alunos:</text:span></text:p>
          <text:list>
            <text:list-item>
              <text:p text:style-name="P307"><text:span text:style-name="T318">Titular</text:span><text:span text:style-name="T319"> </text:span><text:span text:style-name="T320">-</text:span><text:span text:style-name="T349"> </text:span><text:span text:style-name="T320">Tânia</text:span><text:span text:style-name="T350"> </text:span><text:span text:style-name="T320">Valentina</text:span><text:span text:style-name="T341"> </text:span><text:span text:style-name="T320">de</text:span><text:span text:style-name="T351"> </text:span><text:span text:style-name="T320">Oliveira</text:span><text:span text:style-name="T352"> </text:span><text:span text:style-name="T325">Machado</text:span></text:p>
            </text:list-item>
            <text:list-item>
              <text:p text:style-name="P308"><text:span text:style-name="T309">Suplente</text:span><text:span text:style-name="T310"> </text:span><text:span text:style-name="T307">-</text:span><text:span text:style-name="T353"> </text:span><text:span text:style-name="T307">Daniela</text:span><text:span text:style-name="T354"> </text:span><text:span text:style-name="T344">Santos</text:span></text:p>
            </text:list-item>
          </text:list>
        </text:list-item>
      </text:list>
      <text:p text:style-name="P303"/>
      <text:list text:continue-numbering="true" text:style-name="WWNum2">
        <text:list-item>
          <text:p text:style-name="P309"><text:span text:style-name="T355">-</text:span><text:span text:style-name="T356"> </text:span><text:span text:style-name="T357">Instituto</text:span><text:span text:style-name="T358"> </text:span><text:span text:style-name="T357">Federal</text:span><text:span text:style-name="T359"> </text:span><text:span text:style-name="T357">do</text:span><text:span text:style-name="T360"> </text:span><text:span text:style-name="T357">Espírito</text:span><text:span text:style-name="T361"> </text:span><text:span text:style-name="T357">Santo</text:span><text:span text:style-name="T362"> </text:span><text:span text:style-name="T363">-</text:span><text:span text:style-name="T364"> </text:span><text:span text:style-name="T365">IFES:</text:span></text:p>
          <text:list>
            <text:list-item>
              <text:p text:style-name="P310"><text:span text:style-name="T318">Titular</text:span><text:span text:style-name="T366"> </text:span><text:span text:style-name="T320">-</text:span><text:span text:style-name="T367"> </text:span><text:span text:style-name="T320">Silvani</text:span><text:span text:style-name="T350"> </text:span><text:span text:style-name="T320">da</text:span><text:span text:style-name="T368"> </text:span><text:span text:style-name="T320">Silva</text:span><text:span text:style-name="T369"> </text:span><text:span text:style-name="T325">Wingler</text:span></text:p>
            </text:list-item>
            <text:list-item>
              <text:p text:style-name="P311"><text:span text:style-name="T318">Suplente</text:span><text:span text:style-name="T370"> </text:span><text:span text:style-name="T320">-</text:span><text:span text:style-name="T371"> </text:span><text:span text:style-name="T320">Priscila</text:span><text:span text:style-name="T350"> </text:span><text:span text:style-name="T320">dos</text:span><text:span text:style-name="T349"> </text:span><text:span text:style-name="T320">Santos</text:span><text:span text:style-name="T372"> </text:span><text:span text:style-name="T325">Moreira</text:span></text:p>
            </text:list-item>
          </text:list>
        </text:list-item>
      </text:list>
      <text:p text:style-name="P303"/>
      <text:list text:continue-numbering="true" text:style-name="WWNum2">
        <text:list-item>
          <text:p text:style-name="P312"><text:span text:style-name="T307">-</text:span><text:span text:style-name="T373"> </text:span><text:span text:style-name="T309">Sindicato</text:span><text:span text:style-name="T316"> </text:span><text:span text:style-name="T309">das</text:span><text:span text:style-name="T374"> </text:span><text:span text:style-name="T309">Empresas</text:span><text:span text:style-name="T347"> </text:span><text:span text:style-name="T309">Particulares</text:span><text:span text:style-name="T375"> </text:span><text:span text:style-name="T309">de Ensino</text:span><text:span text:style-name="T310"> </text:span><text:span text:style-name="T309">do</text:span><text:span text:style-name="T347"> </text:span><text:span text:style-name="T309">Estado</text:span><text:span text:style-name="T315"> </text:span><text:span text:style-name="T309">do</text:span><text:span text:style-name="T315"> </text:span><text:span text:style-name="T309">Espírito</text:span><text:span text:style-name="T347"> </text:span><text:span text:style-name="T309">Santo</text:span><text:span text:style-name="T376"> </text:span><text:span text:style-name="T377">-</text:span></text:p>
        </text:list-item>
      </text:list>
      <text:p text:style-name="P313"><text:span text:style-name="T378">SINEPE:</text:span><text:span text:style-name="T378"/></text:p>
      <text:list text:continue-numbering="true" text:style-name="WWNum2">
        <text:list-item>
          <text:list>
            <text:list-item>
              <text:p text:style-name="P301"><text:span text:style-name="T318">Titular</text:span><text:span text:style-name="T366"> </text:span><text:span text:style-name="T320">-</text:span><text:span text:style-name="T379"> </text:span><text:span text:style-name="T320">Beatriz</text:span><text:span text:style-name="T350"> </text:span><text:span text:style-name="T320">Saib</text:span><text:span text:style-name="T329"> </text:span><text:span text:style-name="T320">Chequer</text:span><text:span text:style-name="T369"> </text:span><text:span text:style-name="T380">Rizo</text:span></text:p>
            </text:list-item>
            <text:list-item>
              <text:p text:style-name="P302"><text:span text:style-name="T309">Suplente</text:span><text:span text:style-name="T381"> </text:span><text:span text:style-name="T307">-</text:span><text:span text:style-name="T382"> </text:span><text:span text:style-name="T307">Charline</text:span><text:span text:style-name="T383"> </text:span><text:span text:style-name="T307">Bravim</text:span><text:span text:style-name="T344"> Barrozo</text:span></text:p>
            </text:list-item>
          </text:list>
        </text:list-item>
      </text:list>
      <text:p text:style-name="P314"/>
      <text:list text:continue-numbering="true" text:style-name="WWNum2">
        <text:list-item>
          <text:p text:style-name="P315"><text:span text:style-name="T307">-</text:span><text:span text:style-name="T384"> </text:span><text:span text:style-name="T309">Ordem</text:span><text:span text:style-name="T385"> </text:span><text:span text:style-name="T309">dos</text:span><text:span text:style-name="T386"> </text:span><text:span text:style-name="T309">Advogados</text:span><text:span text:style-name="T387"> </text:span><text:span text:style-name="T309">do</text:span><text:span text:style-name="T387"> </text:span><text:span text:style-name="T309">Brasil</text:span><text:span text:style-name="T388"> </text:span><text:span text:style-name="T307">-</text:span><text:span text:style-name="T389"> </text:span><text:span text:style-name="T309">Subseção</text:span><text:span text:style-name="T388"> </text:span><text:span text:style-name="T309">Cachoeiro</text:span><text:span text:style-name="T390"> </text:span><text:span text:style-name="T309">de</text:span><text:span text:style-name="T385"> </text:span><text:span text:style-name="T309">Itapemirim</text:span><text:span text:style-name="T391"> </text:span><text:span text:style-name="T377">-</text:span></text:p>
        </text:list-item>
      </text:list>
      <text:p text:style-name="P316"><text:span text:style-name="T392">OAB/CI</text:span><text:span text:style-name="T392"/></text:p>
      <text:list text:continue-numbering="true" text:style-name="WWNum2">
        <text:list-item>
          <text:list>
            <text:list-item>
              <text:p text:style-name="P317"><text:span text:style-name="T318">Titular</text:span><text:span text:style-name="T331"> </text:span><text:span text:style-name="T320">-</text:span><text:span text:style-name="T393"> </text:span><text:span text:style-name="T320">Rachel</text:span><text:span text:style-name="T324"> </text:span><text:span text:style-name="T320">Pereira</text:span><text:span text:style-name="T394"> </text:span><text:span text:style-name="T320">Dias</text:span><text:span text:style-name="T351"> </text:span><text:span text:style-name="T325">Calegario</text:span></text:p>
            </text:list-item>
            <text:list-item>
              <text:p text:style-name="P311"><text:span text:style-name="T318">Suplente</text:span><text:span text:style-name="T395"> </text:span><text:span text:style-name="T320">-</text:span><text:span text:style-name="T396"> </text:span><text:span text:style-name="T320">Marcela</text:span><text:span text:style-name="T379"> </text:span><text:span text:style-name="T320">Machado</text:span><text:span text:style-name="T372"> </text:span><text:span text:style-name="T320">Ferri</text:span><text:span text:style-name="T397"> </text:span><text:span text:style-name="T325">Bernardes</text:span></text:p>
            </text:list-item>
          </text:list>
        </text:list-item>
      </text:list>
      <text:p text:style-name="P303"/>
      <text:list text:continue-numbering="true" text:style-name="WWNum2">
        <text:list-item>
          <text:p text:style-name="P318"><text:span text:style-name="T307">-</text:span><text:span text:style-name="T398"> </text:span><text:span text:style-name="T309">Movimento</text:span><text:span text:style-name="T375"> </text:span><text:span text:style-name="T309">dos</text:span><text:span text:style-name="T399"> </text:span><text:span text:style-name="T309">Empresários</text:span><text:span text:style-name="T376"> </text:span><text:span text:style-name="T309">do</text:span><text:span text:style-name="T400"> </text:span><text:span text:style-name="T309">Sul</text:span><text:span text:style-name="T313"> </text:span><text:span text:style-name="T309">do Espírito Santo</text:span><text:span text:style-name="T316"> </text:span><text:span text:style-name="T307">-</text:span><text:span text:style-name="T401"> </text:span><text:span text:style-name="T311">MESSES:</text:span></text:p>
          <text:list>
            <text:list-item>
              <text:p text:style-name="P301"><text:span text:style-name="T318">Titular</text:span><text:span text:style-name="T333"> </text:span><text:span text:style-name="T320">-</text:span><text:span text:style-name="T402"> </text:span><text:span text:style-name="T320">José</text:span><text:span text:style-name="T397"> </text:span><text:span text:style-name="T320">Bessa</text:span><text:span text:style-name="T329"> </text:span><text:span text:style-name="T325">Barros</text:span></text:p>
            </text:list-item>
            <text:list-item>
              <text:p text:style-name="P311"><text:span text:style-name="T318">Suplente</text:span><text:span text:style-name="T333"> </text:span><text:span text:style-name="T320">-</text:span><text:span text:style-name="T328"> </text:span><text:span text:style-name="T320">Fernanda</text:span><text:span text:style-name="T352"> </text:span><text:span text:style-name="T320">Ferreira</text:span><text:span text:style-name="T394"> </text:span><text:span text:style-name="T320">Villela</text:span><text:span text:style-name="T394"> </text:span><text:span text:style-name="T325">Vieira</text:span></text:p>
            </text:list-item>
          </text:list>
        </text:list-item>
      </text:list>
      <text:p text:style-name="P319"/>
      <text:list text:continue-numbering="true" text:style-name="WWNum2">
        <text:list-item>
          <text:p text:style-name="P320"><text:span text:style-name="T307">-</text:span><text:span text:style-name="T403"> </text:span><text:span text:style-name="T309">Secretaria</text:span><text:span text:style-name="T346"> </text:span><text:span text:style-name="T309">Municipal</text:span><text:span text:style-name="T348"> </text:span><text:span text:style-name="T309">de</text:span><text:span text:style-name="T314"> </text:span><text:span text:style-name="T309">Cultura</text:span><text:span text:style-name="T404"> </text:span><text:span text:style-name="T309">e Turismo</text:span><text:span text:style-name="T405"> </text:span><text:span text:style-name="T307">-</text:span><text:span text:style-name="T406"> </text:span><text:span text:style-name="T311">SEMCULT</text:span></text:p>
          <text:list>
            <text:list-item>
              <text:p text:style-name="P321"><text:span text:style-name="T318">Titular</text:span><text:span text:style-name="T407"> </text:span><text:span text:style-name="T320">-</text:span><text:span text:style-name="T368"> </text:span><text:span text:style-name="T320">Adriana</text:span><text:span text:style-name="T341"> </text:span><text:span text:style-name="T320">Gonçalves</text:span><text:span text:style-name="T379"> </text:span><text:span text:style-name="T325">Pinheiro</text:span></text:p>
            </text:list-item>
            <text:list-item>
              <text:p text:style-name="P322"><text:span text:style-name="T318">Suplente</text:span><text:span text:style-name="T408"> </text:span><text:span text:style-name="T320">-</text:span><text:span text:style-name="T409"> </text:span><text:span text:style-name="T320">Marcela</text:span><text:span text:style-name="T394"> </text:span><text:span text:style-name="T320">Amistá</text:span><text:span text:style-name="T394"> </text:span><text:span text:style-name="T320">Gomes</text:span><text:span text:style-name="T324"> </text:span><text:span text:style-name="T325">Magalhães</text:span></text:p>
            </text:list-item>
          </text:list>
        </text:list-item>
      </text:list>
      <text:p text:style-name="P303"/>
      <text:p text:style-name="P323"><text:span text:style-name="T410">Art.</text:span><text:span text:style-name="T411"> </text:span><text:span text:style-name="T410">2º</text:span><text:span text:style-name="T412"> </text:span><text:span text:style-name="T413">Para</text:span><text:span text:style-name="T414"> </text:span><text:span text:style-name="T413">a</text:span><text:span text:style-name="T415"> </text:span><text:span text:style-name="T413">implementação</text:span><text:span text:style-name="T416"> </text:span><text:span text:style-name="T413">e</text:span><text:span text:style-name="T417"> </text:span><text:span text:style-name="T413">acompanhamento</text:span><text:span text:style-name="T418"> </text:span><text:span text:style-name="T413">do</text:span><text:span text:style-name="T419"> </text:span><text:span text:style-name="T413">Plano</text:span><text:span text:style-name="T414"> </text:span><text:span text:style-name="T413">Municipal</text:span><text:span text:style-name="T415"> </text:span><text:span text:style-name="T413">de</text:span><text:span text:style-name="T419"> </text:span><text:span text:style-name="T413">Educação</text:span><text:span text:style-name="T420"> </text:span><text:span text:style-name="T413">-</text:span><text:span text:style-name="T421"> </text:span><text:span text:style-name="T413">PME no</text:span><text:span text:style-name="T421"> </text:span><text:span text:style-name="T413">âmbito</text:span><text:span text:style-name="T421"> </text:span><text:span text:style-name="T413">deste</text:span><text:span text:style-name="T421"> </text:span><text:span text:style-name="T413">Município,</text:span><text:span text:style-name="T421"> </text:span><text:span text:style-name="T413">as</text:span><text:span text:style-name="T421"> </text:span><text:span text:style-name="T413">atribuições</text:span><text:span text:style-name="T421"> </text:span><text:span text:style-name="T413">dos</text:span><text:span text:style-name="T421"> </text:span><text:span text:style-name="T413">representantes</text:span><text:span text:style-name="T421"> </text:span><text:span text:style-name="T413">que</text:span><text:span text:style-name="T421"> </text:span><text:span text:style-name="T413">compõem</text:span><text:span text:style-name="T421"> </text:span><text:span text:style-name="T413">o</text:span><text:span text:style-name="T421"> </text:span><text:span text:style-name="T413">FMPE</text:span><text:span text:style-name="T421"> </text:span><text:span text:style-name="T413">serão deliberadas em legislação específica.</text:span></text:p>
      <text:p text:style-name="P314"/>
      <text:p text:style-name="P324"><text:span text:style-name="T410">Art. 3º</text:span><text:span text:style-name="T422"> </text:span><text:span text:style-name="T413">Este decreto</text:span><text:span text:style-name="T415"> </text:span><text:span text:style-name="T413">entrará</text:span><text:span text:style-name="T423"> </text:span><text:span text:style-name="T413">em</text:span><text:span text:style-name="T424"> </text:span><text:span text:style-name="T413">vigor</text:span><text:span text:style-name="T425"> </text:span><text:span text:style-name="T413">na</text:span><text:span text:style-name="T426"> </text:span><text:span text:style-name="T413">data de sua</text:span><text:span text:style-name="T427"> </text:span><text:span text:style-name="T413">publicação,</text:span><text:span text:style-name="T428"> </text:span><text:span text:style-name="T413">revogadas</text:span><text:span text:style-name="T424"> </text:span><text:span text:style-name="T413">as disposições em</text:span><text:span text:style-name="T421"> </text:span><text:span text:style-name="T413">contrário,</text:span><text:span text:style-name="T429"> </text:span><text:span text:style-name="T413">em especial</text:span><text:span text:style-name="T429"> </text:span><text:span text:style-name="T413">o Decreto</text:span><text:span text:style-name="T416"> </text:span><text:span text:style-name="T413">n°</text:span><text:span text:style-name="T421"> </text:span><text:span text:style-name="T413">36.833,</text:span><text:span text:style-name="T429"> </text:span><text:span text:style-name="T413">de 27/02/2026.</text:span></text:p>
      <text:p text:style-name="P325"/>
      <text:p text:style-name="P326"><text:span text:style-name="T430">Cachoeiro</text:span><text:span text:style-name="T431"> </text:span><text:span text:style-name="T430">de</text:span><text:span text:style-name="T432"> </text:span><text:span text:style-name="T430">Itapemirim/ES,</text:span><text:span text:style-name="T433"> </text:span><text:span text:style-name="T430">14</text:span><text:span text:style-name="T432"> </text:span><text:span text:style-name="T430">de</text:span><text:span text:style-name="T431"> </text:span><text:span text:style-name="T430">agosto</text:span><text:span text:style-name="T434"> </text:span><text:span text:style-name="T430">de</text:span><text:span text:style-name="T435"> </text:span><text:span text:style-name="T436">2026.</text:span></text:p>
      <text:p text:style-name="P327"/>
      <text:p text:style-name="P328"/>
      <text:p text:style-name="P329"><text:span text:style-name="T410">THEODORICO</text:span><text:span text:style-name="T437"> </text:span><text:span text:style-name="T410">DE</text:span><text:span text:style-name="T438"> </text:span><text:span text:style-name="T410">ASSIS</text:span><text:span text:style-name="T439"> </text:span><text:span text:style-name="T440">FERRAÇO</text:span></text:p>
      <text:p text:style-name="P330"><text:span text:style-name="T441">Prefeito</text:span><text:span text:style-name="T442"> </text:span><text:span text:style-name="T378">Municipal</text:span></text:p>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text:soft-page-break/></text:p>
      <text:p text:style-name="P331"/>
      <text:p text:style-name="P331"/>
      <text:p text:style-name="P331"/>
      <text:p text:style-name="P331"/>
      <text:p text:style-name="P331"/>
      <text:p text:style-name="P331"/>
      <text:p text:style-name="P331"/>
      <text:p text:style-name="P331"/>
      <text:p text:style-name="P332"/>
      <text:p text:style-name="P333"><draw:frame draw:style-name="fr8" draw:name="Image 129" text:anchor-type="char" svg:x="3.7965in" svg:y="-0.2945in" svg:width="0.6945in" svg:height="0.6138in" draw:z-index="18"><draw:image xlink:href="Pictures/10000000000000D0000000B830B1DD11.jpg" xlink:type="simple" xlink:show="embed" xlink:actuate="onLoad" draw:mime-type="image/jpeg"/></draw:frame><text:span text:style-name="T443">D</text:span><text:span text:style-name="T444">.</text:span><text:span text:style-name="T443">O</text:span><text:span text:style-name="T444">.</text:span><text:span text:style-name="T445"> </text:span><text:span text:style-name="T210">PREFEITURA</text:span><text:span text:style-name="T446"> </text:span><text:span text:style-name="T210">MUNICIPAL</text:span><text:span text:style-name="T447"> </text:span><text:span text:style-name="T210">DE</text:span><text:span text:style-name="T448"> </text:span><text:span text:style-name="T213">CACHOEIRO</text:span><text:span text:style-name="T210"><text:tab/></text:span><text:span text:style-name="T214">12</text:span></text:p>
      <text:p text:style-name="P334"><draw:frame draw:style-name="fr6" draw:name="Image 148" text:anchor-type="char" svg:x="1.3654in" svg:y="0.3839in" svg:width="5.5382in" svg:height="0.0756in" draw:z-index="332"><draw:image xlink:href="Pictures/1000000000000611000000160832D1AE.png" xlink:type="simple" xlink:show="embed" xlink:actuate="onLoad" draw:mime-type="image/png"/></draw:frame><text:span text:style-name="T449">DECRETO</text:span><text:span text:style-name="T450"> </text:span><text:span text:style-name="T449">N°</text:span><text:span text:style-name="T450"> </text:span><text:span text:style-name="T451">37.610</text:span></text:p>
      <text:p text:style-name="P335"/>
      <text:p text:style-name="P336"><text:span text:style-name="T452">ALTERA DISPOSITIVO DO DECRETO N° 35.241, DE 11 DE MARÇO DE 2025, QUE DISPÕE SOBRE A COMISSÃO DE MONITORAMENTO, SISTEMATIZAÇÃO E MOBILIZAÇÃO DO FÓRUM MUNICIPAL PERMANENTE DE EDUCAÇÃO – FMPE, DE CACHOEIRO DE ITAPEMIRIM/ES.</text:span><text:span text:style-name="T452"/></text:p>
      <text:p text:style-name="P337"><text:span text:style-name="T453">O </text:span><text:span text:style-name="T452">Prefeito do Município de Cachoeiro de Itapemirim</text:span><text:span text:style-name="T453">, Estado do Espírito Santo, no uso de suas atribuições legais, tendo em vista o que consta do Processo Digital n° 61460/2026,</text:span></text:p>
      <text:p text:style-name="P338"><text:span text:style-name="T454">DECRETA:</text:span><text:span text:style-name="T454"/></text:p>
      <text:p text:style-name="P339"><text:span text:style-name="T452">Art. 1º </text:span><text:span text:style-name="T453">O artigo 2° do Decreto n° 35.241, de 11/03/2025, que trata da composição da </text:span><text:span text:style-name="T452">Comissão de Monitoramento, Sistematização e Mobilizaçã</text:span><text:span text:style-name="T453">o fica alterado e passa a vigorar conforme a seguir:</text:span></text:p>
      <text:p text:style-name="P340"><text:span text:style-name="T455">“</text:span><text:span text:style-name="T456">Art. 2° A Comissão de Monitoramento, Sistematização e Mobilização do FMPE</text:span><text:span text:style-name="T457"> </text:span><text:span text:style-name="T456">será</text:span><text:span text:style-name="T457"> </text:span><text:span text:style-name="T456">composta</text:span><text:span text:style-name="T457"> </text:span><text:span text:style-name="T456">pelos</text:span><text:span text:style-name="T457"> </text:span><text:span text:style-name="T456">servidores</text:span><text:span text:style-name="T457"> </text:span><text:span text:style-name="T456">da</text:span><text:span text:style-name="T457"> </text:span><text:span text:style-name="T456">Secretaria</text:span><text:span text:style-name="T457"> </text:span><text:span text:style-name="T456">Municipal</text:span><text:span text:style-name="T457"> </text:span><text:span text:style-name="T456">de Educação - SEME, ora designados, sob a coordenação do primeiro, sendo:</text:span></text:p>
      <text:p text:style-name="P341"/>
      <text:list text:style-name="WWNum3">
        <text:list-item>
          <text:p text:style-name="P342"><text:span text:style-name="T458">-</text:span><text:span text:style-name="T459"> </text:span><text:span text:style-name="T458">Diego</text:span><text:span text:style-name="T460"> </text:span><text:span text:style-name="T458">Buffolo</text:span><text:span text:style-name="T461"> </text:span><text:span text:style-name="T459">Portinho;</text:span></text:p>
        </text:list-item>
        <text:list-item>
          <text:p text:style-name="P343"><text:span text:style-name="T458">-</text:span><text:span text:style-name="T459"> </text:span><text:span text:style-name="T458">Leandro</text:span><text:span text:style-name="T459"> </text:span><text:span text:style-name="T458">Vieira</text:span><text:span text:style-name="T460"> </text:span><text:span text:style-name="T458">das </text:span><text:span text:style-name="T459">Neves;</text:span></text:p>
        </text:list-item>
        <text:list-item>
          <text:p text:style-name="P344"><text:span text:style-name="T458">-</text:span><text:span text:style-name="T460"> </text:span><text:span text:style-name="T458">Maria</text:span><text:span text:style-name="T460"> </text:span><text:span text:style-name="T458">Antônia</text:span><text:span text:style-name="T461"> </text:span><text:span text:style-name="T458">dos</text:span><text:span text:style-name="T460"> </text:span><text:span text:style-name="T458">Santos </text:span><text:span text:style-name="T459">Passamai</text:span></text:p>
        </text:list-item>
        <text:list-item>
          <text:p text:style-name="P345"><text:span text:style-name="T458">-</text:span><text:span text:style-name="T460"> </text:span><text:span text:style-name="T458">Marise</text:span><text:span text:style-name="T461"> </text:span><text:span text:style-name="T458">Diório</text:span><text:span text:style-name="T460"> </text:span><text:span text:style-name="T458">de</text:span><text:span text:style-name="T461"> </text:span><text:span text:style-name="T458">Lima</text:span><text:span text:style-name="T459"> Scherrer;</text:span></text:p>
        </text:list-item>
        <text:list-item>
          <text:p text:style-name="P346"><text:span text:style-name="T458">-</text:span><text:span text:style-name="T460"> </text:span><text:span text:style-name="T458">Patrícia</text:span><text:span text:style-name="T462"> </text:span><text:span text:style-name="T458">Gama</text:span><text:span text:style-name="T459"> </text:span><text:span text:style-name="T458">Temporim</text:span><text:span text:style-name="T462"> </text:span><text:span text:style-name="T459">Cansi;</text:span></text:p>
        </text:list-item>
        <text:list-item>
          <text:p text:style-name="P347"><text:span text:style-name="T458">-</text:span><text:span text:style-name="T460"> </text:span><text:span text:style-name="T458">Paula</text:span><text:span text:style-name="T459"> </text:span><text:span text:style-name="T458">Zilio</text:span><text:span text:style-name="T460"> </text:span><text:span text:style-name="T458">Cezario</text:span><text:span text:style-name="T459"> Cezar;</text:span></text:p>
        </text:list-item>
        <text:list-item>
          <text:p text:style-name="P348"><text:span text:style-name="T458">-</text:span><text:span text:style-name="T459"> </text:span><text:span text:style-name="T458">Paula</text:span><text:span text:style-name="T459"> </text:span><text:span text:style-name="T458">Schwan </text:span><text:span text:style-name="T459">Romanelli;</text:span></text:p>
        </text:list-item>
        <text:list-item>
          <text:p text:style-name="P349"><text:span text:style-name="T458">-</text:span><text:span text:style-name="T463"> </text:span><text:span text:style-name="T458">Paulo</text:span><text:span text:style-name="T460"> </text:span><text:span text:style-name="T458">Roberto</text:span><text:span text:style-name="T461"> </text:span><text:span text:style-name="T459">Arantes;</text:span></text:p>
        </text:list-item>
        <text:list-item>
          <text:p text:style-name="P347"><text:span text:style-name="T458">-</text:span><text:span text:style-name="T463"> </text:span><text:span text:style-name="T458">Suellen</text:span><text:span text:style-name="T460"> </text:span><text:span text:style-name="T458">Lopes </text:span><text:span text:style-name="T462">Izo;</text:span></text:p>
        </text:list-item>
        <text:list-item>
          <text:p text:style-name="P350"><text:span text:style-name="T458">-</text:span><text:span text:style-name="T461"> </text:span><text:span text:style-name="T458">Vagner</text:span><text:span text:style-name="T459"> </text:span><text:span text:style-name="T458">Leandro</text:span><text:span text:style-name="T459"> </text:span><text:span text:style-name="T458">dos </text:span><text:span text:style-name="T459">Santos.</text:span><text:span text:style-name="T464">”</text:span></text:p>
        </text:list-item>
      </text:list>
      <text:p text:style-name="P351"/>
      <text:p text:style-name="P352"><text:span text:style-name="T452">Art. 2° </text:span><text:span text:style-name="T453">Este Decreto entrará em vigor na data de sua publicação, revogadas as disposições em contrário, em especial o Decreto n° 36.896, de </text:span><text:span text:style-name="T465">13/03/2026.</text:span></text:p>
      <text:p text:style-name="P353"><text:span text:style-name="T453">Cachoeiro</text:span><text:span text:style-name="T466"> </text:span><text:span text:style-name="T453">de</text:span><text:span text:style-name="T467"> </text:span><text:span text:style-name="T453">Itapemirim/ES,</text:span><text:span text:style-name="T467"> </text:span><text:span text:style-name="T453">14</text:span><text:span text:style-name="T468"> </text:span><text:span text:style-name="T453">de</text:span><text:span text:style-name="T469"> </text:span><text:span text:style-name="T453">agosto</text:span><text:span text:style-name="T468"> </text:span><text:span text:style-name="T453">de</text:span><text:span text:style-name="T469"> </text:span><text:span text:style-name="T465">2026.</text:span></text:p>
      <text:p text:style-name="P354"/>
      <text:p text:style-name="P355"/>
      <text:p text:style-name="P356"><text:span text:style-name="T452">THEODORICO</text:span><text:span text:style-name="T470"> </text:span><text:span text:style-name="T452">DE</text:span><text:span text:style-name="T471"> </text:span><text:span text:style-name="T452">ASSIS</text:span><text:span text:style-name="T472"> </text:span><text:span text:style-name="T454">FERRAÇO</text:span></text:p>
      <text:p text:style-name="P357"><text:span text:style-name="T454">Prefeito</text:span><text:span text:style-name="T473"> </text:span><text:span text:style-name="T454">Municipal</text:span></text:p>
      <text:p text:style-name="P259"/>
      <text:p text:style-name="P358"><draw:frame draw:style-name="fr10" draw:name="Image 149" text:anchor-type="char" svg:x="1.4783in" svg:y="0.3472in" svg:width="5.2693in" svg:height="0.0366in" draw:z-index="145"><draw:image xlink:href="Pictures/10000000000006530000000B27844B23.png" xlink:type="simple" xlink:show="embed" xlink:actuate="onLoad" draw:mime-type="image/png"/></draw:frame></text:p>
      <text:p text:style-name="P359"/>
      <text:p text:style-name="P243"/>
      <text:p text:style-name="P360"/>
      <text:p text:style-name="P361"><text:span text:style-name="T474">DECRETO</text:span><text:span text:style-name="T475"> </text:span><text:span text:style-name="T474">N°</text:span><text:span text:style-name="T475"> </text:span><text:span text:style-name="T476">37.611</text:span></text:p>
      <text:p text:style-name="P362"><text:span text:style-name="T477">DESIGNA SERVIDORES PARA COMPOR A EQUIPE DE SUPORTE TÉCNICO DA COMISSÃO GESTORA DE ELABORAÇÃO, MONITORAMENTO E AVALIAÇÃO DA IMPLEMENTAÇÃO DO PLANO MUNICIPAL DE EDUCAÇÃO DE CACHOEIRO DE</text:span><text:span text:style-name="T478"> </text:span><text:span text:style-name="T477">ITAPEMIRIM-ES,</text:span><text:span text:style-name="T479"> </text:span><text:span text:style-name="T477">DE</text:span><text:span text:style-name="T478"> </text:span><text:span text:style-name="T477">QUE TRATA O</text:span><text:span text:style-name="T478"> </text:span><text:span text:style-name="T477">DECRETO Nº 37.213, DE 22 MAIO DE 2026, E DÁ OUTRAS </text:span><text:span text:style-name="T478">PROVIDÊNCIAS.</text:span></text:p>
      <text:p text:style-name="P363"/>
      <text:p text:style-name="P364"><text:span text:style-name="T480">O </text:span><text:span text:style-name="T477">Prefeito do Município de Cachoeiro de Itapemirim</text:span><text:span text:style-name="T480">, Estado do</text:span><text:span text:style-name="T481"> </text:span><text:span text:style-name="T480">Espírito</text:span><text:span text:style-name="T482"> </text:span><text:span text:style-name="T480">Santo,</text:span><text:span text:style-name="T481"> </text:span><text:span text:style-name="T480">no</text:span><text:span text:style-name="T482"> </text:span><text:span text:style-name="T480">uso</text:span><text:span text:style-name="T482"> </text:span><text:span text:style-name="T480">de</text:span><text:span text:style-name="T482"> </text:span><text:span text:style-name="T480">suas</text:span><text:span text:style-name="T483"> </text:span><text:span text:style-name="T480">atribuições</text:span><text:span text:style-name="T483"> </text:span><text:span text:style-name="T480">legais,</text:span><text:span text:style-name="T483"> </text:span><text:span text:style-name="T480">tendo</text:span><text:span text:style-name="T482"> </text:span><text:span text:style-name="T480">em</text:span><text:span text:style-name="T483"> </text:span><text:span text:style-name="T480">vista o que consta do Processo Digital nº 61462/2026,</text:span></text:p>
      <text:p text:style-name="P365"/>
      <text:p text:style-name="P366"><text:span text:style-name="T478">DECRETA</text:span><text:span text:style-name="T484">:</text:span></text:p>
      <text:p text:style-name="P367"><text:span text:style-name="T477">Art. 1º </text:span><text:span text:style-name="T480">Designar os servidores abaixo relacionados para compor a Equipe de Suporte Técnico da Comissão Gestora de Elaboração, Monitoramento e Avaliação da Implementação do Plano Municipal de Educação de Cachoeiro de Itapemirim, de acordo com o art. 3º do Decreto nº 37.213/2026:</text:span></text:p>
      <text:p text:style-name="P368"/>
      <text:list text:style-name="WWNum4">
        <text:list-item>
          <text:p text:style-name="P369"><text:span text:style-name="T485">–</text:span><text:span text:style-name="T486"> </text:span><text:span text:style-name="T485">Anderson</text:span><text:span text:style-name="T487"> </text:span><text:span text:style-name="T485">Peixoto</text:span><text:span text:style-name="T488"> </text:span><text:span text:style-name="T485">Bernabe</text:span><text:span text:style-name="T487"> </text:span><text:span text:style-name="T485">-</text:span><text:span text:style-name="T487"> </text:span><text:span text:style-name="T486">SEME</text:span></text:p>
        </text:list-item>
        <text:list-item>
          <text:p text:style-name="P370"><text:span text:style-name="T485">–</text:span><text:span text:style-name="T486"> </text:span><text:span text:style-name="T485">Aretuza</text:span><text:span text:style-name="T488"> </text:span><text:span text:style-name="T485">de</text:span><text:span text:style-name="T488"> </text:span><text:span text:style-name="T485">Almeida</text:span><text:span text:style-name="T487"> </text:span><text:span text:style-name="T485">Lima</text:span><text:span text:style-name="T488"> </text:span><text:span text:style-name="T485">-</text:span><text:span text:style-name="T486"> SEME</text:span></text:p>
        </text:list-item>
        <text:list-item>
          <text:p text:style-name="P371"><text:span text:style-name="T485">–</text:span><text:span text:style-name="T486"> </text:span><text:span text:style-name="T485">Diego</text:span><text:span text:style-name="T486"> </text:span><text:span text:style-name="T485">Buffolo</text:span><text:span text:style-name="T486"> </text:span><text:span text:style-name="T485">Portinho</text:span><text:span text:style-name="T487"> </text:span><text:span text:style-name="T485">–</text:span><text:span text:style-name="T488"> </text:span><text:span text:style-name="T486">SEME</text:span></text:p>
        </text:list-item>
        <text:list-item>
          <text:p text:style-name="P372"><text:span text:style-name="T489">-</text:span><text:span text:style-name="T490"> </text:span><text:span text:style-name="T485">Edson</text:span><text:span text:style-name="T491"> </text:span><text:span text:style-name="T485">da</text:span><text:span text:style-name="T486"> </text:span><text:span text:style-name="T485">Silva</text:span><text:span text:style-name="T492"> </text:span><text:span text:style-name="T485">Janoário</text:span><text:span text:style-name="T486"> </text:span><text:span text:style-name="T485">-</text:span><text:span text:style-name="T488"> </text:span><text:span text:style-name="T492">SEMGOV</text:span></text:p>
        </text:list-item>
        <text:list-item>
          <text:p text:style-name="P373"><text:span text:style-name="T485">–</text:span><text:span text:style-name="T486"> </text:span><text:span text:style-name="T485">Edivan</text:span><text:span text:style-name="T486"> </text:span><text:span text:style-name="T485">da</text:span><text:span text:style-name="T488"> </text:span><text:span text:style-name="T485">Silva</text:span><text:span text:style-name="T486"> </text:span><text:span text:style-name="T485">Valeriano</text:span><text:span text:style-name="T488"> </text:span><text:span text:style-name="T485">-</text:span><text:span text:style-name="T486"> SEME</text:span></text:p>
        </text:list-item>
        <text:list-item>
          <text:p text:style-name="P374"><text:span text:style-name="T485">–</text:span><text:span text:style-name="T487"> </text:span><text:span text:style-name="T485">Elisangela</text:span><text:span text:style-name="T486"> </text:span><text:span text:style-name="T485">dos</text:span><text:span text:style-name="T487"> </text:span><text:span text:style-name="T485">Anjos</text:span><text:span text:style-name="T488"> </text:span><text:span text:style-name="T485">Almeida</text:span><text:span text:style-name="T486"> </text:span><text:span text:style-name="T485">Benaquio</text:span><text:span text:style-name="T493"> </text:span><text:span text:style-name="T485">–</text:span><text:span text:style-name="T486"> SEME</text:span></text:p>
        </text:list-item>
        <text:list-item>
          <text:p text:style-name="P375"><text:span text:style-name="T485">–</text:span><text:span text:style-name="T487"> </text:span><text:span text:style-name="T485">Elizeu</text:span><text:span text:style-name="T492"> </text:span><text:span text:style-name="T485">Crisostomo</text:span><text:span text:style-name="T486"> </text:span><text:span text:style-name="T485">de</text:span><text:span text:style-name="T486"> </text:span><text:span text:style-name="T485">Vargas</text:span><text:span text:style-name="T486"> </text:span><text:span text:style-name="T485">–</text:span><text:span text:style-name="T486"> SEMFA</text:span></text:p>
        </text:list-item>
        <text:list-item>
          <text:p text:style-name="P376"><text:span text:style-name="T485">–</text:span><text:span text:style-name="T486"> </text:span><text:span text:style-name="T485">Fabiana</text:span><text:span text:style-name="T486"> </text:span><text:span text:style-name="T485">de</text:span><text:span text:style-name="T488"> </text:span><text:span text:style-name="T485">Oliveira</text:span><text:span text:style-name="T488"> </text:span><text:span text:style-name="T485">Bibiano</text:span><text:span text:style-name="T486"> </text:span><text:span text:style-name="T485">Dias</text:span><text:span text:style-name="T487"> </text:span><text:span text:style-name="T485">-</text:span><text:span text:style-name="T488"> </text:span><text:span text:style-name="T486">SEME</text:span></text:p>
        </text:list-item>
        <text:list-item>
          <text:p text:style-name="P377"><text:span text:style-name="T485">–</text:span><text:span text:style-name="T486"> </text:span><text:span text:style-name="T485">Gislene</text:span><text:span text:style-name="T488"> </text:span><text:span text:style-name="T485">Nara Dias</text:span><text:span text:style-name="T488"> </text:span><text:span text:style-name="T485">da</text:span><text:span text:style-name="T488"> </text:span><text:span text:style-name="T485">Silva</text:span><text:span text:style-name="T488"> </text:span><text:span text:style-name="T485">–</text:span><text:span text:style-name="T486"> SEMED</text:span></text:p>
        </text:list-item>
        <text:list-item>
          <text:p text:style-name="P378"><text:span text:style-name="T485">–</text:span><text:span text:style-name="T493"> </text:span><text:span text:style-name="T485">Izabela</text:span><text:span text:style-name="T487"> </text:span><text:span text:style-name="T485">Archanjo</text:span><text:span text:style-name="T486"> </text:span><text:span text:style-name="T485">Pereira</text:span><text:span text:style-name="T488"> </text:span><text:span text:style-name="T485">Paz</text:span><text:span text:style-name="T486"> </text:span><text:span text:style-name="T485">-</text:span><text:span text:style-name="T486"> SEME</text:span></text:p>
        </text:list-item>
        <text:list-item>
          <text:p text:style-name="P379"><text:span text:style-name="T485">–</text:span><text:span text:style-name="T487"> </text:span><text:span text:style-name="T485">Juliana</text:span><text:span text:style-name="T487"> </text:span><text:span text:style-name="T485">Freitas</text:span><text:span text:style-name="T493"> </text:span><text:span text:style-name="T485">Castelari</text:span><text:span text:style-name="T486"> </text:span><text:span text:style-name="T485">Fernandes</text:span><text:span text:style-name="T486"> </text:span><text:span text:style-name="T485">-</text:span><text:span text:style-name="T487"> </text:span><text:span text:style-name="T486">SEME</text:span></text:p>
        </text:list-item>
        <text:list-item>
          <text:p text:style-name="P380"><text:span text:style-name="T489">-</text:span><text:span text:style-name="T494"> </text:span><text:span text:style-name="T485">Keila</text:span><text:span text:style-name="T493"> </text:span><text:span text:style-name="T485">Pauline</text:span><text:span text:style-name="T486"> </text:span><text:span text:style-name="T485">Neves</text:span><text:span text:style-name="T488"> </text:span><text:span text:style-name="T485">Sunderhus</text:span><text:span text:style-name="T487"> </text:span><text:span text:style-name="T485">-</text:span><text:span text:style-name="T488"> </text:span><text:span text:style-name="T486">SEME</text:span></text:p>
        </text:list-item>
        <text:list-item>
          <text:p text:style-name="P381"><text:span text:style-name="T485">–</text:span><text:span text:style-name="T486"> </text:span><text:span text:style-name="T485">Leandro</text:span><text:span text:style-name="T486"> </text:span><text:span text:style-name="T485">Vieira</text:span><text:span text:style-name="T488"> </text:span><text:span text:style-name="T485">das</text:span><text:span text:style-name="T486"> </text:span><text:span text:style-name="T485">Neves</text:span><text:span text:style-name="T492"> </text:span><text:span text:style-name="T485">–</text:span><text:span text:style-name="T486"> SEME</text:span></text:p>
        </text:list-item>
        <text:list-item>
          <text:p text:style-name="P382"><text:span text:style-name="T489">-</text:span><text:span text:style-name="T490"> </text:span><text:span text:style-name="T485">Liége</text:span><text:span text:style-name="T486"> </text:span><text:span text:style-name="T485">de</text:span><text:span text:style-name="T487"> </text:span><text:span text:style-name="T485">Oliveira</text:span><text:span text:style-name="T488"> </text:span><text:span text:style-name="T485">Avelar</text:span><text:span text:style-name="T486"> </text:span><text:span text:style-name="T485">Pitanga</text:span><text:span text:style-name="T486"> </text:span><text:span text:style-name="T485">-</text:span><text:span text:style-name="T486"> SEME</text:span></text:p>
        </text:list-item>
        <text:list-item>
          <text:p text:style-name="P383"><text:span text:style-name="T489">-</text:span><text:span text:style-name="T490"> </text:span><text:span text:style-name="T485">Lisângela</text:span><text:span text:style-name="T486"> </text:span><text:span text:style-name="T485">Maria</text:span><text:span text:style-name="T486"> </text:span><text:span text:style-name="T485">da</text:span><text:span text:style-name="T488"> </text:span><text:span text:style-name="T485">Silva</text:span><text:span text:style-name="T486"> </text:span><text:span text:style-name="T485">Sampaio</text:span><text:span text:style-name="T486"> </text:span><text:span text:style-name="T485">-</text:span><text:span text:style-name="T486"> SEME</text:span></text:p>
        </text:list-item>
        <text:list-item>
          <text:p text:style-name="P384"><text:span text:style-name="T485">–</text:span><text:span text:style-name="T487"> </text:span><text:span text:style-name="T485">Luciana</text:span><text:span text:style-name="T495"> </text:span><text:span text:style-name="T485">Humberto</text:span><text:span text:style-name="T492"> </text:span><text:span text:style-name="T485">Costa</text:span><text:span text:style-name="T486"> </text:span><text:span text:style-name="T485">Arêas</text:span><text:span text:style-name="T487"> </text:span><text:span text:style-name="T485">-</text:span><text:span text:style-name="T486"> SEME</text:span></text:p>
        </text:list-item>
        <text:list-item>
          <text:p text:style-name="P385"><text:span text:style-name="T485">–</text:span><text:span text:style-name="T487"> </text:span><text:span text:style-name="T485">Luciana</text:span><text:span text:style-name="T486"> </text:span><text:span text:style-name="T485">Marta</text:span><text:span text:style-name="T488"> </text:span><text:span text:style-name="T485">Alves</text:span><text:span text:style-name="T492"> </text:span><text:span text:style-name="T485">Silva</text:span><text:span text:style-name="T486"> </text:span><text:span text:style-name="T485">–</text:span><text:span text:style-name="T486"> SEME</text:span></text:p>
        </text:list-item>
        <text:list-item>
          <text:p text:style-name="P386"><text:span text:style-name="T485">–</text:span><text:span text:style-name="T487"> </text:span><text:span text:style-name="T485">Marcela</text:span><text:span text:style-name="T487"> </text:span><text:span text:style-name="T485">Amistá</text:span><text:span text:style-name="T486"> </text:span><text:span text:style-name="T485">Gomes</text:span><text:span text:style-name="T486"> </text:span><text:span text:style-name="T485">Magalhães</text:span><text:span text:style-name="T487"> </text:span><text:span text:style-name="T485">–</text:span><text:span text:style-name="T486"> </text:span><text:span text:style-name="T492">SEMCULT</text:span></text:p>
        </text:list-item>
        <text:list-item>
          <text:p text:style-name="P387"><text:span text:style-name="T485">–</text:span><text:span text:style-name="T493"> </text:span><text:span text:style-name="T485">Marise</text:span><text:span text:style-name="T486"> </text:span><text:span text:style-name="T485">Diório</text:span><text:span text:style-name="T486"> </text:span><text:span text:style-name="T485">de</text:span><text:span text:style-name="T486"> </text:span><text:span text:style-name="T485">Lima</text:span><text:span text:style-name="T488"> </text:span><text:span text:style-name="T485">Scherrer</text:span><text:span text:style-name="T486"> </text:span><text:span text:style-name="T485">–</text:span><text:span text:style-name="T486"> SEME</text:span></text:p>
        </text:list-item>
        <text:list-item>
          <text:p text:style-name="P388"><text:span text:style-name="T485">–</text:span><text:span text:style-name="T487"> </text:span><text:span text:style-name="T485">Maria</text:span><text:span text:style-name="T486"> </text:span><text:span text:style-name="T485">Antônia</text:span><text:span text:style-name="T486"> </text:span><text:span text:style-name="T485">dos</text:span><text:span text:style-name="T486"> </text:span><text:span text:style-name="T485">Santos</text:span><text:span text:style-name="T488"> </text:span><text:span text:style-name="T485">Passamai</text:span><text:span text:style-name="T486"> </text:span><text:span text:style-name="T485">–</text:span><text:span text:style-name="T486"> SEME</text:span></text:p>
        </text:list-item>
        <text:list-item>
          <text:p text:style-name="P389"><text:span text:style-name="T489">-</text:span><text:span text:style-name="T496"> </text:span><text:span text:style-name="T485">Marília</text:span><text:span text:style-name="T487"> </text:span><text:span text:style-name="T485">Barboza</text:span><text:span text:style-name="T486"> </text:span><text:span text:style-name="T485">Fernandes</text:span><text:span text:style-name="T488"> </text:span><text:span text:style-name="T485">-</text:span><text:span text:style-name="T486"> SEME</text:span></text:p>
        </text:list-item>
        <text:list-item>
          <text:p text:style-name="P390"><text:span text:style-name="T485">–</text:span><text:span text:style-name="T486"> </text:span><text:span text:style-name="T485">Matheus</text:span><text:span text:style-name="T487"> </text:span><text:span text:style-name="T485">Bruneli</text:span><text:span text:style-name="T488"> </text:span><text:span text:style-name="T485">de</text:span><text:span text:style-name="T486"> </text:span><text:span text:style-name="T485">Souza</text:span><text:span text:style-name="T486"> </text:span><text:span text:style-name="T485">–</text:span><text:span text:style-name="T492"> </text:span><text:span text:style-name="T486">SEME</text:span></text:p>
        </text:list-item>
        <text:list-item>
          <text:p text:style-name="P391"><text:span text:style-name="T485">–</text:span><text:span text:style-name="T486"> </text:span><text:span text:style-name="T485">Nílio</text:span><text:span text:style-name="T486"> </text:span><text:span text:style-name="T485">Neves</text:span><text:span text:style-name="T491"> </text:span><text:span text:style-name="T485">Pinho</text:span><text:span text:style-name="T488"> </text:span><text:span text:style-name="T485">-</text:span><text:span text:style-name="T486"> SEME</text:span></text:p>
        </text:list-item>
        <text:list-item>
          <text:p text:style-name="P392"><text:span text:style-name="T485">–</text:span><text:span text:style-name="T488"> </text:span><text:span text:style-name="T485">Paola</text:span><text:span text:style-name="T486"> </text:span><text:span text:style-name="T485">Zanon</text:span><text:span text:style-name="T488"> </text:span><text:span text:style-name="T485">Pereira</text:span><text:span text:style-name="T488"> </text:span><text:span text:style-name="T485">–</text:span><text:span text:style-name="T486"> SEME</text:span></text:p>
        </text:list-item>
        <text:list-item>
          <text:p text:style-name="P393"><text:span text:style-name="T489">-</text:span><text:span text:style-name="T496"> </text:span><text:span text:style-name="T485">Pâmela</text:span><text:span text:style-name="T487"> </text:span><text:span text:style-name="T485">Angelo</text:span><text:span text:style-name="T486"> </text:span><text:span text:style-name="T485">Cardoso</text:span><text:span text:style-name="T488"> </text:span><text:span text:style-name="T485">-</text:span><text:span text:style-name="T486"> SEME</text:span></text:p>
        </text:list-item>
        <text:list-item>
          <text:p text:style-name="P392"><text:span text:style-name="T489">-</text:span><text:span text:style-name="T490"> </text:span><text:span text:style-name="T485">Patrícia</text:span><text:span text:style-name="T488"> </text:span><text:span text:style-name="T485">Chagas</text:span><text:span text:style-name="T486"> </text:span><text:span text:style-name="T485">-</text:span><text:span text:style-name="T492"> </text:span><text:span text:style-name="T486">SEME</text:span></text:p>
        </text:list-item>
        <text:list-item>
          <text:p text:style-name="P394"><text:span text:style-name="T485">–</text:span><text:span text:style-name="T486"> </text:span><text:span text:style-name="T485">Patrícia</text:span><text:span text:style-name="T486"> </text:span><text:span text:style-name="T485">Gama</text:span><text:span text:style-name="T488"> </text:span><text:span text:style-name="T485">Temporim</text:span><text:span text:style-name="T487"> </text:span><text:span text:style-name="T485">Cansi</text:span><text:span text:style-name="T488"> </text:span><text:span text:style-name="T485">-</text:span><text:span text:style-name="T486"> SEME</text:span></text:p>
        </text:list-item>
        <text:list-item>
          <text:p text:style-name="P395"><text:span text:style-name="T485">–</text:span><text:span text:style-name="T486"> </text:span><text:span text:style-name="T485">Paula</text:span><text:span text:style-name="T486"> </text:span><text:span text:style-name="T485">Schwan</text:span><text:span text:style-name="T486"> </text:span><text:span text:style-name="T485">Romanelli</text:span><text:span text:style-name="T486"> </text:span><text:span text:style-name="T485">–</text:span><text:span text:style-name="T486"> SEME</text:span></text:p>
        </text:list-item>
        <text:list-item>
          <text:p text:style-name="P396"><text:span text:style-name="T485">–</text:span><text:span text:style-name="T488"> </text:span><text:span text:style-name="T485">Paula</text:span><text:span text:style-name="T488"> </text:span><text:span text:style-name="T485">Zilio</text:span><text:span text:style-name="T486"> </text:span><text:span text:style-name="T485">Cezario</text:span><text:span text:style-name="T486"> </text:span><text:span text:style-name="T485">Cezar</text:span><text:span text:style-name="T491"> </text:span><text:span text:style-name="T485">–</text:span><text:span text:style-name="T486"> SEME</text:span></text:p>
        </text:list-item>
        <text:list-item>
          <text:p text:style-name="P397"><draw:frame draw:style-name="fr6" draw:name="Image 150" text:anchor-type="char" svg:x="1.7701in" svg:y="0.0965in" svg:width="4.8764in" svg:height="0.0366in" draw:z-index="334"><draw:image xlink:href="Pictures/10000000000005B70000000BF81D2343.png" xlink:type="simple" xlink:show="embed" xlink:actuate="onLoad" draw:mime-type="image/png"/></draw:frame><text:span text:style-name="T489">-</text:span><text:span text:style-name="T497"> </text:span><text:span text:style-name="T485">Paula</text:span><text:span text:style-name="T492"> </text:span><text:span text:style-name="T485">da</text:span><text:span text:style-name="T488"> </text:span><text:span text:style-name="T485">Silva</text:span><text:span text:style-name="T488"> </text:span><text:span text:style-name="T485">Tosta</text:span><text:span text:style-name="T491"> </text:span><text:span text:style-name="T485">-</text:span><text:span text:style-name="T488"> </text:span><text:span text:style-name="T486">SEME</text:span></text:p>
        </text:list-item>
      </text:list>
      <text:p text:style-name="P398"><draw:frame draw:style-name="fr10" draw:name="Image 155" text:anchor-type="char" svg:x="1.8638in" svg:y="1.6854in" svg:width="4.5063in" svg:height="0.2098in" draw:z-index="27"><draw:image xlink:href="Pictures/1000000100000368000000295126E5FC.png" xlink:type="simple" xlink:show="embed" xlink:actuate="onLoad" draw:mime-type="image/png"/></draw:frame><draw:frame draw:style-name="fr4" draw:name="Image34" text:anchor-type="char" svg:x="2.3965in" svg:y="0.0835in" svg:width="2.4937in" svg:height="1.45in" draw:z-index="245"><draw:image xlink:href="Pictures/10000001000001120000009FBC81F7B7.png" xlink:type="simple" xlink:show="embed" xlink:actuate="onLoad" draw:mime-type="image/png"/></draw:frame><draw:frame draw:style-name="fr4" draw:name="Image90" text:anchor-type="char" svg:x="2.7098in" svg:y="2.0339in" svg:width="2.4681in" svg:height="0.0909in" draw:z-index="248"><draw:image xlink:href="Pictures/100000010000010F0000000A0E1EC5BD.png" xlink:type="simple" xlink:show="embed" xlink:actuate="onLoad" draw:mime-type="image/png"/></draw:frame></text:p>
      <text:p text:style-name="P240"/>
      <text:p text:style-name="P399"/>
      <text:p text:style-name="P400"/>
      <text:p text:style-name="P401"><draw:frame draw:style-name="fr10" draw:name="Image 160" text:anchor-type="char" svg:x="3.0563in" svg:y="0.2016in" svg:width="1.7681in" svg:height="0.2035in" draw:z-index="139"><draw:image xlink:href="Pictures/100000010000015500000027D5304389.png" xlink:type="simple" xlink:show="embed" xlink:actuate="onLoad" draw:mime-type="image/png"/></draw:frame></text:p>
      <text:p text:style-name="P402"/>
      <text:p text:style-name="P403"/>
      <text:p text:style-name="P404"/>
      <text:p text:style-name="P405"><text:span text:style-name="T449">DECRETO</text:span><text:span text:style-name="T498"> </text:span><text:span text:style-name="T449">Nº</text:span><text:span text:style-name="T451"> 37.612</text:span></text:p>
      <text:p text:style-name="P406"/>
      <text:p text:style-name="P407"><text:span text:style-name="T218">DISPÕE SOBRE A NOMEAÇÃO DE PRESIDENTE E VICE-PRESIDENTE DO CONSELHO MUNICIPAL</text:span><text:span text:style-name="T499"> </text:span><text:span text:style-name="T218">DE EDUCAÇÃO DE CACHOEIRO DE ITAPEMIRIM – CME/CI E DÁ OUTRAS PROVIDÊNCIAS.</text:span></text:p>
      <text:p text:style-name="P408"><text:span text:style-name="T218">O Prefeito do Município de Cachoeiro de Itapemirim, Estado </text:span><text:span text:style-name="T225">do Espírito Santo, no uso de</text:span><text:span text:style-name="T232"> </text:span><text:span text:style-name="T225">suas</text:span><text:span text:style-name="T500"> </text:span><text:span text:style-name="T225">atribuições</text:span><text:span text:style-name="T229"> </text:span><text:span text:style-name="T225">legais,</text:span><text:span text:style-name="T500"> </text:span><text:span text:style-name="T225">tendo</text:span><text:span text:style-name="T229"> </text:span><text:span text:style-name="T225">em</text:span><text:span text:style-name="T281"> </text:span><text:span text:style-name="T225">vista</text:span><text:span text:style-name="T229"> </text:span><text:span text:style-name="T225">o</text:span><text:span text:style-name="T500"> </text:span><text:span text:style-name="T225">que</text:span><text:span text:style-name="T229"> </text:span><text:span text:style-name="T225">consta</text:span><text:span text:style-name="T501"> </text:span><text:span text:style-name="T225">do Processo Digital nº 61467/2026,</text:span></text:p>
      <text:p text:style-name="P409"/>
      <text:p text:style-name="P410"><text:span text:style-name="T219">RESOLVE:</text:span><text:span text:style-name="T219"/></text:p>
      <text:p text:style-name="P411"/>
      <text:p text:style-name="P412"><text:span text:style-name="T218">Art. 1º </text:span><text:span text:style-name="T225">Nomear o conselheiro </text:span><text:span text:style-name="T218">ALEXSANDER SALUCI ESQUINCALHA</text:span><text:span text:style-name="T225">, representante do Magistério Particular e </text:span><text:span text:style-name="T218">FARIDES VIEIRA LOUGON MOULIN </text:span><text:span text:style-name="T225">FLAUSINO, representante dos Dirigentes das Instituições de Ensino Público Municipal para as funções de </text:span><text:span text:style-name="T218">Presidente </text:span><text:span text:style-name="T225">e </text:span><text:span text:style-name="T218">Vice-Presidente</text:span><text:span text:style-name="T225">, respectivamente,</text:span><text:span text:style-name="T232"> </text:span><text:span text:style-name="T225">do Conselho Municipal de Educação de Cachoeiro de Itapemirim – CME/CI, dando continuidade ao quadriênio 2023-2027.</text:span></text:p>
      <text:p text:style-name="P413"><text:span text:style-name="T218">Art.</text:span><text:span text:style-name="T219"> </text:span><text:span text:style-name="T218">2º</text:span><text:span text:style-name="T499"> </text:span><text:span text:style-name="T225">Este Decreto entra</text:span><text:span text:style-name="T234"> </text:span><text:span text:style-name="T225">em</text:span><text:span text:style-name="T234"> </text:span><text:span text:style-name="T225">vigor na</text:span><text:span text:style-name="T502"> </text:span><text:span text:style-name="T225">data</text:span><text:span text:style-name="T234"> </text:span><text:span text:style-name="T225">de sua</text:span><text:span text:style-name="T234"> </text:span><text:span text:style-name="T225">publicação,</text:span><text:span text:style-name="T233"> </text:span><text:span text:style-name="T225">revogadas as disposições em contrário, em especial o Decreto nº 33.055 de 28 de junho de 2023, o Decreto nº 33.855 de 07 de março de 2024, Decreto nº 36.576 de 23 de dezembro de 2025 e o Decreto nº 37.280 de 10 de junho de 2026.</text:span></text:p>
      <text:p text:style-name="P230"/>
      <text:p text:style-name="P414"><text:span text:style-name="T225">Cachoeiro</text:span><text:span text:style-name="T253"> </text:span><text:span text:style-name="T225">de</text:span><text:span text:style-name="T227"> </text:span><text:span text:style-name="T225">Itapemirim/ES,</text:span><text:span text:style-name="T253"> </text:span><text:span text:style-name="T225">14</text:span><text:span text:style-name="T253"> </text:span><text:span text:style-name="T225">de</text:span><text:span text:style-name="T227"> </text:span><text:span text:style-name="T225">agosto</text:span><text:span text:style-name="T228"> </text:span><text:span text:style-name="T225">de</text:span><text:span text:style-name="T227"> </text:span><text:span text:style-name="T233">2026.</text:span></text:p>
      <text:p text:style-name="P240"/>
      <text:p text:style-name="P240"/>
      <text:p text:style-name="P415"/>
      <text:p text:style-name="P416"><text:span text:style-name="T218">THEODORICO</text:span><text:span text:style-name="T249"> </text:span><text:span text:style-name="T218">DE</text:span><text:span text:style-name="T503"> </text:span><text:span text:style-name="T218">ASSIS</text:span><text:span text:style-name="T504"> </text:span><text:span text:style-name="T219">FERRAÇO</text:span></text:p>
      <text:p text:style-name="P417"><text:span text:style-name="T219">Prefeito</text:span><text:span text:style-name="T218"> </text:span><text:span text:style-name="T219">Municipal</text:span></text:p>
      <text:p text:style-name="P418"/>
      <text:p text:style-name="P419"/>
      <text:p text:style-name="P420"/>
      <text:p text:style-name="P421"><text:span text:style-name="T449">DECRETO</text:span><text:span text:style-name="T450"> </text:span><text:span text:style-name="T449">N°</text:span><text:span text:style-name="T505"> </text:span><text:span text:style-name="T451">37.613</text:span></text:p>
      <text:p text:style-name="P422"/>
      <text:p text:style-name="P423"><text:span text:style-name="T506">DISPÕE SOBRE ALTERAÇÃO DO PLANO DE CONTRATAÇÃO ANUAL - PCA PARA O EXERCÍCIO</text:span><text:span text:style-name="T507"> </text:span><text:span text:style-name="T506">DE</text:span><text:span text:style-name="T508"> </text:span><text:span text:style-name="T506">2026,</text:span><text:span text:style-name="T509"> </text:span><text:span text:style-name="T506">APROVADO</text:span><text:span text:style-name="T507"> </text:span><text:span text:style-name="T506">ATRAVÉS</text:span><text:span text:style-name="T510"> </text:span><text:span text:style-name="T506">DO DECRETO N° 35.790, DE 10 DE JULHO DE 2025, NO ÂMBITO DO MUNICÍPIO DE CACHOEIRO DE ITAPEMIRIM.</text:span></text:p>
      <text:p text:style-name="P424"/>
      <text:p text:style-name="P425"><text:span text:style-name="T506">O PREFEITO DO MUNICÍPIO DE CACHOEIRO DE</text:span><text:span text:style-name="T511"> <text:s/></text:span><text:span text:style-name="T506">ITAPEMIRIM,</text:span><text:span text:style-name="T512"> <text:s/></text:span><text:span text:style-name="T506">ESTADO</text:span><text:span text:style-name="T513"> <text:s/></text:span><text:span text:style-name="T506">DO</text:span><text:span text:style-name="T512"> <text:s/></text:span><text:span text:style-name="T514">ESPÍRITO</text:span></text:p>
      <text:p text:style-name="P426"><text:span text:style-name="T506">SANTO</text:span><text:span text:style-name="T515">, no uso de suas atribuições legais que lhe são conferidas pelo artigo 69, inciso VI da Lei Orgânica Municipal, e tendo em vista o que consta do Processo Digital n° 61019/2026,</text:span></text:p>
      <text:p text:style-name="P427"/>
      <text:p text:style-name="P428"><text:span text:style-name="T514">DECRETA:</text:span><text:span text:style-name="T514"/></text:p>
      <text:p text:style-name="P429"/>
      <text:p text:style-name="P430"><text:span text:style-name="T506">Art. 1º </text:span><text:span text:style-name="T515">Fica alterado o </text:span><text:span text:style-name="T506">Plano de Contratação Anual – PCA </text:span><text:span text:style-name="T515">para o exercício de 2026, aprovado através do Decreto n° 35.790, de 10/07/2025, acrescentando para tanto, o que segue abaixo:</text:span></text:p>
      <text:p text:style-name="P431"/>
      <table:table table:name="Table7" table:style-name="Table7">
        <table:table-column table:style-name="Table7.A"/>
        <table:table-row table:style-name="Table7.1">
          <table:table-cell table:style-name="Table7.A1" office:value-type="string">
            <text:p text:style-name="P432"><text:span text:style-name="T271">PCA</text:span><text:span text:style-name="T274"> </text:span><text:span text:style-name="T271">SELIMP</text:span><text:span text:style-name="T274"> </text:span><text:span text:style-name="T271">N°</text:span><text:span text:style-name="T268"> 24/2026</text:span></text:p>
          </table:table-cell>
        </table:table-row>
        <table:table-row table:style-name="Table7.2">
          <table:table-cell table:style-name="Table7.A1" office:value-type="string">
            <text:p text:style-name="P432"><text:span text:style-name="T271">Órgão:</text:span><text:span text:style-name="T516"> </text:span><text:span text:style-name="T271">26</text:span><text:span text:style-name="T516"> </text:span><text:span text:style-name="T271">-</text:span><text:span text:style-name="T270"> </text:span><text:span text:style-name="T271">Secretaria</text:span><text:span text:style-name="T517"> </text:span><text:span text:style-name="T271">Municipal</text:span><text:span text:style-name="T517"> </text:span><text:span text:style-name="T271">de</text:span><text:span text:style-name="T274"> </text:span><text:span text:style-name="T271">Limpeza</text:span><text:span text:style-name="T270"> </text:span><text:span text:style-name="T268">Urbana</text:span></text:p>
          </table:table-cell>
        </table:table-row>
        <table:table-row table:style-name="Table7.1">
          <table:table-cell table:style-name="Table7.A1" office:value-type="string">
            <text:p text:style-name="P433"><text:span text:style-name="T271">Gestor:</text:span><text:span text:style-name="T272"> </text:span><text:span text:style-name="T271">Luciano</text:span><text:span text:style-name="T516"> </text:span><text:span text:style-name="T271">Baptista</text:span><text:span text:style-name="T270"> </text:span><text:span text:style-name="T271">Oliveira</text:span><text:span text:style-name="T518"> </text:span><text:span text:style-name="T268">Junior</text:span></text:p>
          </table:table-cell>
        </table:table-row>
        <table:table-row table:style-name="Table7.4">
          <table:table-cell table:style-name="Table7.A1" office:value-type="string">
            <text:p text:style-name="P434"><text:span text:style-name="T274">Elemento</text:span><text:span text:style-name="T268"> </text:span><text:span text:style-name="T274">de</text:span><text:span text:style-name="T519"> </text:span><text:span text:style-name="T274">Despesa:</text:span><text:span text:style-name="T268"> </text:span><text:span text:style-name="T274">4.4.90.52.42</text:span><text:span text:style-name="T268"> </text:span><text:span text:style-name="T274">–</text:span><text:span text:style-name="T519"> </text:span><text:span text:style-name="T274">MOBILIARIO</text:span><text:span text:style-name="T518"> </text:span><text:span text:style-name="T274">EM</text:span><text:span text:style-name="T518"> </text:span><text:span text:style-name="T274">GERAL</text:span></text:p>
          </table:table-cell>
        </table:table-row>
        <table:table-row table:style-name="Table7.5">
          <table:table-cell table:style-name="Table7.A1" office:value-type="string">
            <text:p text:style-name="P435"><text:span text:style-name="T271">Objeto:</text:span><text:span text:style-name="T520"> </text:span><text:span text:style-name="T271">“Aquisição</text:span><text:span text:style-name="T521"> </text:span><text:span text:style-name="T271">de</text:span><text:span text:style-name="T272"> </text:span><text:span text:style-name="T271">mobílias</text:span><text:span text:style-name="T270"> </text:span><text:span text:style-name="T271">em</text:span><text:span text:style-name="T521"> </text:span><text:span text:style-name="T268">geral”</text:span></text:p>
          </table:table-cell>
        </table:table-row>
        <table:table-row table:style-name="Table7.4">
          <table:table-cell table:style-name="Table7.A1" office:value-type="string">
            <text:p text:style-name="P436"><text:span text:style-name="T274">Valor:</text:span><text:span text:style-name="T518"> </text:span><text:span text:style-name="T274">R$</text:span><text:span text:style-name="T522"> </text:span><text:span text:style-name="T274">50.000,00</text:span><text:span text:style-name="T273"> </text:span><text:span text:style-name="T274">(cinquenta</text:span><text:span text:style-name="T523"> </text:span><text:span text:style-name="T274">mil</text:span><text:span text:style-name="T520"> </text:span><text:span text:style-name="T274">reais)</text:span></text:p>
          </table:table-cell>
        </table:table-row>
      </table:table>
      <text:p text:style-name="P437"/>
      <text:p text:style-name="P438"><text:span text:style-name="T506">Art.</text:span><text:span text:style-name="T524"> </text:span><text:span text:style-name="T506">2°</text:span><text:span text:style-name="T525"> </text:span><text:span text:style-name="T515">Este</text:span><text:span text:style-name="T526"> </text:span><text:span text:style-name="T515">Decreto</text:span><text:span text:style-name="T526"> </text:span><text:span text:style-name="T515">entra</text:span><text:span text:style-name="T527"> </text:span><text:span text:style-name="T515">em</text:span><text:span text:style-name="T528"> </text:span><text:span text:style-name="T515">vigor</text:span><text:span text:style-name="T526"> </text:span><text:span text:style-name="T515">na</text:span><text:span text:style-name="T529"> </text:span><text:span text:style-name="T515">data</text:span><text:span text:style-name="T526"> </text:span><text:span text:style-name="T515">de</text:span><text:span text:style-name="T527"> </text:span><text:span text:style-name="T515">sua</text:span><text:span text:style-name="T528"> publicação.</text:span></text:p>
      <text:p text:style-name="P354"/>
      <text:p text:style-name="P439"/>
      <text:p text:style-name="P440"><text:span text:style-name="T515">Cachoeiro</text:span><text:span text:style-name="T527"> </text:span><text:span text:style-name="T515">de</text:span><text:span text:style-name="T527"> </text:span><text:span text:style-name="T515">Itapemirim/ES,</text:span><text:span text:style-name="T530"> </text:span><text:span text:style-name="T515">14</text:span><text:span text:style-name="T527"> </text:span><text:span text:style-name="T515">de</text:span><text:span text:style-name="T527"> </text:span><text:span text:style-name="T515">agosto</text:span><text:span text:style-name="T526"> </text:span><text:span text:style-name="T515">de</text:span><text:span text:style-name="T529"> </text:span><text:span text:style-name="T528">2026.</text:span></text:p>
      <text:p text:style-name="P354"/>
      <text:p text:style-name="P354"/>
      <text:p text:style-name="P354"/>
      <text:p text:style-name="P441"/>
      <text:p text:style-name="P442"><text:span text:style-name="T506">THEODORICO</text:span><text:span text:style-name="T531"> </text:span><text:span text:style-name="T506">DE</text:span><text:span text:style-name="T509"> </text:span><text:span text:style-name="T506">ASSIS</text:span><text:span text:style-name="T524"> </text:span><text:span text:style-name="T514">FERRAÇO</text:span></text:p>
      <text:p text:style-name="P443"><text:span text:style-name="T506">Prefeito</text:span><text:span text:style-name="T507"> </text:span><text:span text:style-name="T514">Municipal</text:span></text:p>
      <text:p text:style-name="P444"/>
      <text:p text:style-name="P234"/>
      <text:p text:style-name="P234"/>
      <text:p text:style-name="P445"/>
      <text:h text:style-name="P446" text:outline-level="7"><text:span text:style-name="T215">DECRETO</text:span><text:span text:style-name="T216"> </text:span><text:span text:style-name="T215">Nº</text:span><text:span text:style-name="T217"> 37.614</text:span></text:h>
      <text:p text:style-name="P243"/>
      <text:p text:style-name="P447"/>
      <text:p text:style-name="P448"><text:span text:style-name="T532">O</text:span><text:span text:style-name="T218"><text:tab/></text:span><text:span text:style-name="T533">PREFEITO</text:span><text:span text:style-name="T218"><text:tab/></text:span><text:span text:style-name="T534">DO</text:span><text:span text:style-name="T218"><text:tab/></text:span><text:span text:style-name="T533">MUNICÍPIO</text:span><text:span text:style-name="T218"><text:tab/></text:span><text:span text:style-name="T534">DE </text:span><text:span text:style-name="T535">CACHOEIRO</text:span><text:span text:style-name="T536"> </text:span><text:span text:style-name="T535">DE</text:span><text:span text:style-name="T537"> </text:span><text:span text:style-name="T535">ITAPEMIRIM</text:span><text:span text:style-name="T538">,</text:span><text:span text:style-name="T539"> </text:span><text:span text:style-name="T538">Estado</text:span><text:span text:style-name="T540"> </text:span><text:span text:style-name="T541">do</text:span></text:p>
      <text:p text:style-name="P449"><text:span text:style-name="T538">Espírito Santo, no uso de suas atribuições </text:span><text:span text:style-name="T542">legais,</text:span></text:p>
      <text:p text:style-name="P240"/>
      <text:p text:style-name="P450"/>
      <text:p text:style-name="P451"><text:span text:style-name="T533">RESOLVE:</text:span><text:span text:style-name="T533"/></text:p>
      <text:p text:style-name="P243"/>
      <text:p text:style-name="P452"/>
      <text:p text:style-name="P453"><text:span text:style-name="T538">Exonera,</text:span><text:span text:style-name="T543"> </text:span><text:span text:style-name="T538">a</text:span><text:span text:style-name="T543"> </text:span><text:span text:style-name="T538">pedido,</text:span><text:span text:style-name="T543"> </text:span><text:span text:style-name="T538">do</text:span><text:span text:style-name="T540"> </text:span><text:span text:style-name="T538">cargo</text:span><text:span text:style-name="T540"> </text:span><text:span text:style-name="T538">de</text:span><text:span text:style-name="T540"> </text:span><text:span text:style-name="T535">Secretário</text:span><text:span text:style-name="T536"> </text:span><text:span text:style-name="T535">Executivo</text:span><text:span text:style-name="T536"> </text:span><text:span text:style-name="T535">de Relações Institucionais, Padrão AP, </text:span><text:span text:style-name="T538">o Sr. </text:span><text:span text:style-name="T535">MARCELO FÁVERO DE OLIVEIRA, </text:span><text:span text:style-name="T538">com lotação na Secretaria Municipal de Manutenção e Serviços - SEMMAT, </text:span><text:span text:style-name="T544">a partir de 17 de agosto de 2026.</text:span></text:p>
      <text:p text:style-name="P454"/>
      <text:p text:style-name="P455"/>
      <text:p text:style-name="P456"><text:span text:style-name="T542">Cachoeiro</text:span><text:span text:style-name="T541"> </text:span><text:span text:style-name="T542">de</text:span><text:span text:style-name="T545"> </text:span><text:span text:style-name="T542">Itapemirim/ES,</text:span><text:span text:style-name="T546"> </text:span><text:span text:style-name="T542">14</text:span><text:span text:style-name="T547"> </text:span><text:span text:style-name="T542">de</text:span><text:span text:style-name="T545"> </text:span><text:span text:style-name="T542">agosto</text:span><text:span text:style-name="T548"> </text:span><text:span text:style-name="T542">de</text:span><text:span text:style-name="T545"> 2026.</text:span></text:p>
      <text:p text:style-name="P240"/>
      <text:p text:style-name="P240"/>
      <text:p text:style-name="P240"/>
      <text:p text:style-name="P457"/>
      <text:p text:style-name="P456"><text:span text:style-name="T218">THEODORICO</text:span><text:span text:style-name="T549"> </text:span><text:span text:style-name="T218">DE</text:span><text:span text:style-name="T550"> </text:span><text:span text:style-name="T218">ASSIS</text:span><text:span text:style-name="T551"> </text:span><text:span text:style-name="T219">FERRAÇO</text:span></text:p>
      <text:p text:style-name="P458"><text:span text:style-name="T218">Prefeito</text:span><text:span text:style-name="T550"> </text:span><text:span text:style-name="T219">Municipal</text:span></text:p>
      <text:p text:style-name="P459"/>
      <text:p text:style-name="P460"/>
      <text:p text:style-name="P461"><draw:frame draw:style-name="fr3" draw:name="Image 161" text:anchor-type="as-char" svg:width="5.7807in" svg:height="0.0752in" draw:z-index="469"><draw:image xlink:href="Pictures/1000000000000583000000138D909599.png" xlink:type="simple" xlink:show="embed" xlink:actuate="onLoad" draw:mime-type="image/png"/></draw:frame></text:p>
      <text:h text:style-name="P462" text:outline-level="4"><text:span text:style-name="T215">DECRETO</text:span><text:span text:style-name="T552"> </text:span><text:span text:style-name="T215">Nº</text:span><text:span text:style-name="T552"> </text:span><text:span text:style-name="T217">37.615</text:span></text:h>
      <text:p text:style-name="P463"/>
      <text:p text:style-name="P464"><text:span text:style-name="T218">O Prefeito do Município de Cachoeiro de</text:span><text:span text:style-name="T553"> </text:span><text:span text:style-name="T218">Itapemirim</text:span><text:span text:style-name="T225">, Estado do Espírito Santo, no uso de suas atribuições legais e,</text:span></text:p>
      <text:p text:style-name="P465"><text:span text:style-name="T218">CONSIDERANDO</text:span><text:span text:style-name="T554"> </text:span><text:span text:style-name="T500">que</text:span><text:span text:style-name="T225"><text:tab/></text:span><text:span text:style-name="T227">o</text:span><text:span text:style-name="T225"><text:tab/></text:span><text:span text:style-name="T500">Sr.</text:span><text:span text:style-name="T225"><text:tab/></text:span><text:span text:style-name="T233">PAULO</text:span><text:span text:style-name="T225"><text:tab/></text:span><text:span text:style-name="T233">HENRIQUE</text:span></text:p>
      <text:p text:style-name="P466"><text:span text:style-name="T225">CARVALHO FACCIN,</text:span><text:span text:style-name="T232"> </text:span><text:span text:style-name="T225">dedicou</text:span><text:span text:style-name="T232"> </text:span><text:span text:style-name="T225">sua</text:span><text:span text:style-name="T232"> </text:span><text:span text:style-name="T225">vida</text:span><text:span text:style-name="T232"> </text:span><text:span text:style-name="T225">à</text:span><text:span text:style-name="T232"> </text:span><text:span text:style-name="T225">construção do</text:span><text:span text:style-name="T232"> </text:span><text:span text:style-name="T225">bem</text:span><text:span text:style-name="T232"> </text:span><text:span text:style-name="T225">comum,</text:span><text:span text:style-name="T232"> </text:span><text:span text:style-name="T225">tendo</text:span><text:span text:style-name="T232"> </text:span><text:span text:style-name="T225">marcado</text:span><text:span text:style-name="T232"> </text:span><text:span text:style-name="T225">de forma indelével sua passagem pela vida pública, com importantes e imprescindíveis</text:span><text:span text:style-name="T232"> </text:span><text:span text:style-name="T225">trabalhos</text:span><text:span text:style-name="T555"> </text:span><text:span text:style-name="T225">de</text:span><text:span text:style-name="T231"> </text:span><text:span text:style-name="T225">segurança</text:span><text:span text:style-name="T232"> </text:span><text:span text:style-name="T225">pública,</text:span><text:span text:style-name="T556"> </text:span><text:span text:style-name="T225">dedicados</text:span><text:span text:style-name="T231"> </text:span><text:span text:style-name="T225">à</text:span><text:span text:style-name="T556"> </text:span><text:span text:style-name="T225">população</text:span><text:span text:style-name="T555"> </text:span><text:span text:style-name="T225">de</text:span><text:span text:style-name="T555"> </text:span><text:span text:style-name="T225">Cachoeiro</text:span><text:span text:style-name="T231"> </text:span><text:span text:style-name="T225">de</text:span><text:span text:style-name="T231"> </text:span><text:span text:style-name="T225">Itapemirim/ES;</text:span></text:p>
      <text:p text:style-name="P467"><text:span text:style-name="T218">CONSIDERANDO</text:span><text:span text:style-name="T554"> </text:span><text:span text:style-name="T500">que</text:span><text:span text:style-name="T225"><text:tab/></text:span><text:span text:style-name="T227">o</text:span><text:span text:style-name="T225"><text:tab/></text:span><text:span text:style-name="T500">Sr.</text:span><text:span text:style-name="T225"><text:tab/></text:span><text:span text:style-name="T233">PAULO</text:span><text:span text:style-name="T225"><text:tab/></text:span><text:span text:style-name="T233">HENRIQUE</text:span></text:p>
      <text:p text:style-name="P468"><text:span text:style-name="T225">CARVALHO</text:span><text:span text:style-name="T557"> </text:span><text:span text:style-name="T225">FACCIN,</text:span><text:span text:style-name="T557"> </text:span><text:span text:style-name="T225">jovem</text:span><text:span text:style-name="T556"> </text:span><text:span text:style-name="T225">soldado</text:span><text:span text:style-name="T557"> </text:span><text:span text:style-name="T225">da</text:span><text:span text:style-name="T556"> </text:span><text:span text:style-name="T225">Polícia</text:span><text:span text:style-name="T558"> </text:span><text:span text:style-name="T225">Militar</text:span><text:span text:style-name="T556"> </text:span><text:span text:style-name="T225">do</text:span><text:span text:style-name="T557"> </text:span><text:span text:style-name="T225">Estado</text:span><text:span text:style-name="T557"> </text:span><text:span text:style-name="T225">do</text:span><text:span text:style-name="T556"> </text:span><text:span text:style-name="T225">Espírito</text:span><text:span text:style-name="T557"> </text:span><text:span text:style-name="T225">Santo,</text:span><text:span text:style-name="T559"> </text:span><text:span text:style-name="T225">lotado no 9º Batalhão da PM deste Município, perdeu sua vida no cumprimento do dever como militar,</text:span><text:span text:style-name="T232"> </text:span><text:span text:style-name="T225">destacando-se</text:span><text:span text:style-name="T232"> </text:span><text:span text:style-name="T225">como</text:span><text:span text:style-name="T232"> </text:span><text:span text:style-name="T225">um</text:span><text:span text:style-name="T232"> </text:span><text:span text:style-name="T225">exímio</text:span><text:span text:style-name="T232"> </text:span><text:span text:style-name="T225">profissional,</text:span><text:span text:style-name="T232"> </text:span><text:span text:style-name="T225">reconhecido</text:span><text:span text:style-name="T232"> </text:span><text:span text:style-name="T225">pela</text:span><text:span text:style-name="T232"> </text:span><text:span text:style-name="T225">sua</text:span><text:span text:style-name="T232"> </text:span><text:span text:style-name="T225">simplicidade, além de ser</text:span><text:span text:style-name="T556"> </text:span><text:span text:style-name="T225">pessoa humilde, com</text:span><text:span text:style-name="T231"> </text:span><text:span text:style-name="T225">enorme carisma, amizade e</text:span><text:span text:style-name="T556"> </text:span><text:span text:style-name="T225">companheirismo;</text:span></text:p>
      <text:p text:style-name="P469"><text:span text:style-name="T218">CONSIDERANDO </text:span><text:span text:style-name="T225">que, respeitado o espírito de cristandade da população de Cachoeiro de Itapemirim e a dor sentida por nossa gente simples e humilde com essa grande e irreparável perda;</text:span></text:p>
      <text:p text:style-name="P470"><text:span text:style-name="T218">CONSIDERANDO, </text:span><text:span text:style-name="T225">finalmente, que o Município deve</text:span><text:span text:style-name="T232"> </text:span><text:span text:style-name="T225">todas</text:span><text:span text:style-name="T232"> </text:span><text:span text:style-name="T225">as</text:span><text:span text:style-name="T232"> </text:span><text:span text:style-name="T225">homenagens</text:span><text:span text:style-name="T232"> </text:span><text:span text:style-name="T225">a</text:span><text:span text:style-name="T232"> </text:span><text:span text:style-name="T225">esse</text:span><text:span text:style-name="T232"> </text:span><text:span text:style-name="T225">ilustre</text:span><text:span text:style-name="T232"> </text:span><text:span text:style-name="T225">cidadão</text:span><text:span text:style-name="T232"> </text:span><text:span text:style-name="T225">que</text:span><text:span text:style-name="T232"> </text:span><text:span text:style-name="T225">exerceu</text:span><text:span text:style-name="T232"> </text:span><text:span text:style-name="T225">relevante</text:span><text:span text:style-name="T232"> </text:span><text:span text:style-name="T225">papel</text:span><text:span text:style-name="T232"> </text:span><text:span text:style-name="T225">para</text:span><text:span text:style-name="T232"> </text:span><text:span text:style-name="T225">a segurança de nossa cidade e do Estado do Espírito Santo,</text:span></text:p>
      <text:p text:style-name="P471"/>
      <text:p text:style-name="P472"><text:span text:style-name="T219">RESOLVE:</text:span><text:span text:style-name="T219"/></text:p>
      <text:p text:style-name="P473"/>
      <text:p text:style-name="P474"><text:span text:style-name="T218">Art.</text:span><text:span text:style-name="T560"> </text:span><text:span text:style-name="T218">1° </text:span><text:span text:style-name="T225">Decretar </text:span><text:span text:style-name="T561">luto</text:span><text:span text:style-name="T562"> </text:span><text:span text:style-name="T561">oficial </text:span><text:span text:style-name="T261">por</text:span><text:span text:style-name="T563"> </text:span><text:span text:style-name="T261">03</text:span><text:span text:style-name="T564"> </text:span><text:span text:style-name="T261">(três)</text:span><text:span text:style-name="T564"> </text:span><text:span text:style-name="T261">dias </text:span><text:span text:style-name="T225">no</text:span><text:span text:style-name="T231"> </text:span><text:span text:style-name="T225">Município</text:span><text:span text:style-name="T231"> </text:span><text:span text:style-name="T225">de</text:span><text:span text:style-name="T231"> </text:span><text:span text:style-name="T225">Cachoeiro de</text:span><text:span text:style-name="T232"> </text:span><text:span text:style-name="T225">Itapemirim,</text:span><text:span text:style-name="T232"> </text:span><text:span text:style-name="T225">pelo</text:span><text:span text:style-name="T232"> </text:span><text:span text:style-name="T225">falecimento</text:span><text:span text:style-name="T232"> </text:span><text:span text:style-name="T225">do </text:span><text:span text:style-name="T218">Sr.</text:span><text:span text:style-name="T565"> </text:span><text:span text:style-name="T218">PAULO</text:span><text:span text:style-name="T565"> </text:span><text:span text:style-name="T218">HENRIQUE</text:span><text:span text:style-name="T565"> </text:span><text:span text:style-name="T218">CARVALHO</text:span><text:span text:style-name="T565"> </text:span><text:span text:style-name="T218">FACCIN</text:span><text:span text:style-name="T225">,</text:span><text:span text:style-name="T232"> </text:span><text:span text:style-name="T225">que em vida, prestou</text:span><text:span text:style-name="T559"> </text:span><text:span text:style-name="T225">importantes serviços</text:span><text:span text:style-name="T230"> </text:span><text:span text:style-name="T225">de</text:span><text:span text:style-name="T559"> </text:span><text:span text:style-name="T225">segurança aos munícipes desta cidade.</text:span></text:p>
      <text:p text:style-name="P241"/>
      <text:p text:style-name="P475"><text:span text:style-name="T218">Art.</text:span><text:span text:style-name="T566"> </text:span><text:span text:style-name="T218">2°</text:span><text:span text:style-name="T567"> </text:span><text:span text:style-name="T225">Este</text:span><text:span text:style-name="T278"> </text:span><text:span text:style-name="T225">Decreto</text:span><text:span text:style-name="T568"> </text:span><text:span text:style-name="T225">entra</text:span><text:span text:style-name="T569"> </text:span><text:span text:style-name="T225">em</text:span><text:span text:style-name="T570"> </text:span><text:span text:style-name="T225">vigor</text:span><text:span text:style-name="T278"> </text:span><text:span text:style-name="T225">nesta</text:span><text:span text:style-name="T569"> </text:span><text:span text:style-name="T233">data.</text:span></text:p>
      <text:p text:style-name="P476"/>
      <text:p text:style-name="P477"><text:span text:style-name="T225">Cachoeiro</text:span><text:span text:style-name="T571"> </text:span><text:span text:style-name="T225">de</text:span><text:span text:style-name="T572"> </text:span><text:span text:style-name="T225">Itapemirim/ES,</text:span><text:span text:style-name="T573"> </text:span><text:span text:style-name="T225">16</text:span><text:span text:style-name="T570"> </text:span><text:span text:style-name="T225">de</text:span><text:span text:style-name="T571"> </text:span><text:span text:style-name="T225">agosto</text:span><text:span text:style-name="T570"> </text:span><text:span text:style-name="T225">de</text:span><text:span text:style-name="T572"> </text:span><text:span text:style-name="T281">2026.</text:span></text:p>
      <text:p text:style-name="P240"/>
      <text:p text:style-name="P240"/>
      <text:p text:style-name="P478"/>
      <text:p text:style-name="P479"><text:span text:style-name="T218">THEODORICO</text:span><text:span text:style-name="T574"> </text:span><text:span text:style-name="T218">DE</text:span><text:span text:style-name="T549"> </text:span><text:span text:style-name="T218">ASSIS</text:span><text:span text:style-name="T575"> </text:span><text:span text:style-name="T219">FERRAÇO</text:span></text:p>
      <text:p text:style-name="P480"><text:span text:style-name="T218">Prefeito</text:span><text:span text:style-name="T574"> </text:span><text:span text:style-name="T219">Municipal</text:span></text:p>
      <text:p text:style-name="P481"/>
      <text:h text:style-name="P482" text:outline-level="3"><text:span text:style-name="T84">SECRETARIA</text:span><text:span text:style-name="T85"> </text:span><text:span text:style-name="T84">MUNICIPAL</text:span><text:span text:style-name="T85"> </text:span><text:span text:style-name="T84">DE</text:span><text:span text:style-name="T85"> </text:span><text:span text:style-name="T86">ADMINISTRAÇÃO</text:span></text:h>
      <text:p text:style-name="P483"/>
      <text:p text:style-name="P483"/>
      <text:p text:style-name="P484"/>
      <text:p text:style-name="P485"><text:span text:style-name="T474">PORTARIA</text:span><text:span text:style-name="T576"> </text:span><text:span text:style-name="T474">Nº</text:span><text:span text:style-name="T576"> </text:span><text:span text:style-name="T476">1.698/2026</text:span></text:p>
      <text:p text:style-name="P486"><text:span text:style-name="T219">DESIGNA</text:span><text:span text:style-name="T218"><text:tab/></text:span><text:span text:style-name="T219">SERVIDOR</text:span><text:span text:style-name="T218"><text:tab/></text:span><text:span text:style-name="T577">PARA </text:span><text:span text:style-name="T218">ACOMPANHAMENTO E FISCALIZAÇÃO DA</text:span><text:span text:style-name="T504"> </text:span><text:span text:style-name="T218">EXECUÇÃO</text:span><text:span text:style-name="T504"> </text:span><text:span text:style-name="T218">DE</text:span><text:span text:style-name="T504"> </text:span><text:span text:style-name="T218">CONTRATO</text:span><text:span text:style-name="T504"> </text:span><text:span text:style-name="T218">FIRMADO NO MUNICÍPIO.</text:span></text:p>
      <text:p text:style-name="P487"><text:span text:style-name="T225">O</text:span><text:span text:style-name="T578"> <text:s/></text:span><text:span text:style-name="T218">SECRETÁRIO</text:span><text:span text:style-name="T579"> <text:s/></text:span><text:span text:style-name="T218">MUNICIPAL</text:span><text:span text:style-name="T580"> <text:s/></text:span><text:span text:style-name="T224">DE</text:span></text:p>
      <text:p text:style-name="P488"><text:span text:style-name="T218">SEGURANÇA E TRÂNSITO </text:span><text:span text:style-name="T225">de Cachoeiro de</text:span><text:span text:style-name="T227"> </text:span><text:span text:style-name="T225">Itapemirim,</text:span><text:span text:style-name="T227"> </text:span><text:span text:style-name="T225">Estado</text:span><text:span text:style-name="T227"> </text:span><text:span text:style-name="T225">do</text:span><text:span text:style-name="T227"> </text:span><text:span text:style-name="T225">Espírito</text:span><text:span text:style-name="T227"> </text:span><text:span text:style-name="T225">Santo,</text:span><text:span text:style-name="T227"> </text:span><text:span text:style-name="T225">no uso de suas atribuições delegadas através do</text:span><text:span text:style-name="T227"> </text:span><text:span text:style-name="T225">Decreto</text:span><text:span text:style-name="T227"> </text:span><text:span text:style-name="T225">nº</text:span><text:span text:style-name="T228"> </text:span><text:span text:style-name="T225">35.520/2025,</text:span><text:span text:style-name="T227"> </text:span><text:span text:style-name="T225">tendo</text:span><text:span text:style-name="T227"> </text:span><text:span text:style-name="T225">em</text:span><text:span text:style-name="T227"> </text:span><text:span text:style-name="T225">vista o</text:span><text:span text:style-name="T227"> </text:span><text:span text:style-name="T225">que</text:span><text:span text:style-name="T227"> </text:span><text:span text:style-name="T225">consta</text:span><text:span text:style-name="T227"> </text:span><text:span text:style-name="T225">no</text:span><text:span text:style-name="T227"> </text:span><text:span text:style-name="T225">processo</text:span><text:span text:style-name="T227"> </text:span><text:span text:style-name="T225">nº</text:span><text:span text:style-name="T248"> </text:span><text:span text:style-name="T218">52995/2026,</text:span></text:p>
      <text:p text:style-name="P489"><text:span text:style-name="T219">RESOLVE:</text:span><text:span text:style-name="T219"/></text:p>
      <text:p text:style-name="P490"><text:span text:style-name="T581">Art.</text:span><text:span text:style-name="T582"> </text:span><text:span text:style-name="T581">1º</text:span><text:span text:style-name="T583"> </text:span><text:span text:style-name="T584">Designar</text:span><text:span text:style-name="T585"> </text:span><text:span text:style-name="T584">o</text:span><text:span text:style-name="T586"> </text:span><text:span text:style-name="T584">servidor</text:span><text:span text:style-name="T587"> </text:span><text:span text:style-name="T588">NILSON</text:span></text:p>
      <text:p text:style-name="P491"><text:span text:style-name="T581">GARCIA RODRIGUES</text:span><text:span text:style-name="T584">, lotado na SEMSEG, para acompanhamento e fiscalização da execução dos serviços contantes no Contrato abaixo </text:span><text:span text:style-name="T589">mencionado.</text:span></text:p>
      <text:p text:style-name="P492"/>
      <table:table table:name="Table8" table:style-name="Table8">
        <table:table-column table:style-name="Table8.A"/>
        <table:table-column table:style-name="Table8.B"/>
        <table:table-column table:style-name="Table8.C"/>
        <table:table-column table:style-name="Table8.D"/>
        <table:table-row table:style-name="Table8.1">
          <table:table-cell table:style-name="Table8.A1" office:value-type="string">
            <text:p text:style-name="P493"><text:span text:style-name="T590">CONTRATO</text:span><text:span text:style-name="T590"/></text:p>
          </table:table-cell>
          <table:table-cell table:style-name="Table8.A1" office:value-type="string">
            <text:p text:style-name="P494"><text:span text:style-name="T590">CONTRATADA</text:span><text:span text:style-name="T590"/></text:p>
          </table:table-cell>
          <table:table-cell table:style-name="Table8.A1" office:value-type="string">
            <text:p text:style-name="P495"><text:span text:style-name="T590">OBJETO</text:span><text:span text:style-name="T590"/></text:p>
          </table:table-cell>
          <table:table-cell table:style-name="Table8.A1" office:value-type="string">
            <text:p text:style-name="P496"><text:span text:style-name="T591">PROC.</text:span><text:span text:style-name="T592"> </text:span><text:span text:style-name="T593">Nº.</text:span></text:p>
          </table:table-cell>
        </table:table-row>
        <table:table-row table:style-name="Table8.2">
          <table:table-cell table:style-name="Table8.A1" office:value-type="string">
            <text:p text:style-name="P497"/>
            <text:p text:style-name="P498"/>
            <text:p text:style-name="P499"><text:span text:style-name="T591">Nº</text:span><text:span text:style-name="T594"> </text:span><text:span text:style-name="T591">154/2026</text:span><text:span text:style-name="T595"> </text:span><text:span text:style-name="T590">17/06/2026</text:span></text:p>
          </table:table-cell>
          <table:table-cell table:style-name="Table8.A1" office:value-type="string">
            <text:p text:style-name="P497"/>
            <text:p text:style-name="P498"/>
            <text:p text:style-name="P500"><text:span text:style-name="T591">VITÓRIA PRIME RENTAL CAR</text:span><text:span text:style-name="T595"> </text:span><text:span text:style-name="T591">LOCAÇÃO</text:span><text:span text:style-name="T596"> </text:span><text:span text:style-name="T591">DE</text:span><text:span text:style-name="T596"> </text:span><text:span text:style-name="T591">AUTOMÓVEIS</text:span><text:span text:style-name="T596"> </text:span><text:span text:style-name="T591">LTDA</text:span></text:p>
          </table:table-cell>
          <table:table-cell table:style-name="Table8.A1" office:value-type="string">
            <text:p text:style-name="P497"/>
            <text:p text:style-name="P501"><text:span text:style-name="T597">Contratação de empresa especializada em</text:span><text:span text:style-name="T598"> </text:span><text:span text:style-name="T597">prestação</text:span><text:span text:style-name="T599"> </text:span><text:span text:style-name="T597">de</text:span><text:span text:style-name="T599"> </text:span><text:span text:style-name="T597">serviço</text:span><text:span text:style-name="T599"> </text:span><text:span text:style-name="T597">continuado</text:span><text:span text:style-name="T599"> </text:span><text:span text:style-name="T597">de</text:span><text:span text:style-name="T599"> </text:span><text:span text:style-name="T597">locação</text:span><text:span text:style-name="T599"> </text:span><text:span text:style-name="T597">de</text:span><text:span text:style-name="T598"> </text:span><text:span text:style-name="T597">Veículos de Pequeno e Médio Porte, nas</text:span><text:span text:style-name="T598"> </text:span><text:span text:style-name="T597">condições estabelecidas no Termo de</text:span><text:span text:style-name="T598"> </text:span><text:span text:style-name="T600">Referência</text:span></text:p>
          </table:table-cell>
          <table:table-cell table:style-name="Table8.A1" office:value-type="string">
            <text:p text:style-name="P497"/>
            <text:p text:style-name="P497"/>
            <text:p text:style-name="P502"/>
            <text:p text:style-name="P503"><text:span text:style-name="T590">37916/2026</text:span><text:span text:style-name="T590"/></text:p>
          </table:table-cell>
        </table:table-row>
      </table:table>
      <text:p text:style-name="P504"><text:span text:style-name="T218">Art.</text:span><text:span text:style-name="T224"> </text:span><text:span text:style-name="T218">2°</text:span><text:span text:style-name="T219"> </text:span><text:span text:style-name="T225">Caberá</text:span><text:span text:style-name="T500"> </text:span><text:span text:style-name="T225">ao</text:span><text:span text:style-name="T500"> </text:span><text:span text:style-name="T225">fiscal</text:span><text:span text:style-name="T500"> </text:span><text:span text:style-name="T225">do</text:span><text:span text:style-name="T500"> </text:span><text:span text:style-name="T225">contrato</text:span><text:span text:style-name="T500"> </text:span><text:span text:style-name="T225">e,</text:span><text:span text:style-name="T500"> </text:span><text:span text:style-name="T225">no</text:span><text:span text:style-name="T500"> </text:span><text:span text:style-name="T225">seu afastamento e seu impedimento legal, ao seu substituto, em especial:</text:span></text:p>
      <text:list text:style-name="WWNum5">
        <text:list-item>
          <text:p text:style-name="P505"><text:span text:style-name="T236">- Prestar apoio técnico e operacional ao gestor do contrato com informações pertinentes às suas competências;</text:span><text:span text:style-name="T236"/></text:p>
        </text:list-item>
        <text:list-item>
          <text:p text:style-name="P506"><text:span text:style-name="T236">- Anotar no histórico de gerenciamento do contrato todas as</text:span><text:span text:style-name="T601"> </text:span><text:span text:style-name="T236">ocorrências</text:span><text:span text:style-name="T601"> </text:span><text:span text:style-name="T236">relacionadas</text:span><text:span text:style-name="T601"> </text:span><text:span text:style-name="T236">à</text:span><text:span text:style-name="T601"> </text:span><text:span text:style-name="T236">execução</text:span><text:span text:style-name="T601"> </text:span><text:span text:style-name="T236">do</text:span><text:span text:style-name="T601"> </text:span><text:span text:style-name="T236">contrato,</text:span><text:span text:style-name="T601"> </text:span><text:span text:style-name="T236">com</text:span><text:span text:style-name="T601"> </text:span><text:span text:style-name="T236">a</text:span><text:span text:style-name="T601"> </text:span><text:span text:style-name="T236">descrição</text:span><text:span text:style-name="T601"> </text:span><text:span text:style-name="T236">do</text:span><text:span text:style-name="T601"> </text:span><text:span text:style-name="T236">que for necessário para a regularização das faltas ou dos defeitos observados;</text:span></text:p>
        </text:list-item>
        <text:list-item>
          <text:p text:style-name="P507"><text:span text:style-name="T236">- Emitir notificações para a correção de rotinas ou de qualquer inexatidão ou irregularidade constatada, com a definição de prazo para a correção;</text:span><text:span text:style-name="T236"/></text:p>
        </text:list-item>
        <text:list-item>
          <text:p text:style-name="P508"><text:span text:style-name="T236">- Informar ao gestor do contato, em tempo hábil, a situação que demandar decisão ou adoção de medidas que ultrapassem a sua competência, para que adote as medidas necessárias e saneadoras, se for o caso;</text:span><text:span text:style-name="T236"/></text:p>
        </text:list-item>
        <text:list-item>
          <text:p text:style-name="P509"><text:span text:style-name="T236">-</text:span><text:span text:style-name="T602"> </text:span><text:span text:style-name="T236">Comunicar</text:span><text:span text:style-name="T602"> </text:span><text:span text:style-name="T236">imediatamente</text:span><text:span text:style-name="T602"> </text:span><text:span text:style-name="T236">ao</text:span><text:span text:style-name="T603"> </text:span><text:span text:style-name="T236">gestor</text:span><text:span text:style-name="T602"> </text:span><text:span text:style-name="T236">do</text:span><text:span text:style-name="T602"> </text:span><text:span text:style-name="T604">contrato</text:span></text:p>
        </text:list-item>
      </text:list>
      <text:p text:style-name="P510"><text:span text:style-name="T225">quaisquer ocorrências que possam inviabilizar a execução do contrato nas datas estabelecidas;</text:span><text:span text:style-name="T225"/></text:p>
      <text:p text:style-name="P511"/>
      <text:p text:style-name="P240"/>
      <text:p text:style-name="P240"/>
      <text:p text:style-name="P240"/>
      <text:p text:style-name="P240"/>
      <text:p text:style-name="P240"/>
      <text:p text:style-name="P240"/>
      <text:p text:style-name="P240"/>
      <text:p text:style-name="P240"/>
      <text:p text:style-name="P240"/>
      <text:p text:style-name="P240"/>
      <text:p text:style-name="P240"/>
      <text:p text:style-name="P512"/>
      <text:list text:continue-numbering="true" text:style-name="WWNum5">
        <text:list-item>
          <text:p text:style-name="P513"><draw:frame draw:style-name="fr6" draw:name="Image 162" text:anchor-type="char" svg:x="0.4937in" svg:y="-1.8575in" svg:width="7.7736in" svg:height="1.3681in" draw:z-index="333"><draw:image xlink:href="Pictures/10000000000009180000019B2F5AA03B.png" xlink:type="simple" xlink:show="embed" xlink:actuate="onLoad" draw:mime-type="image/png"/></draw:frame><text:span text:style-name="T605">-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text:span><text:span text:style-name="T606"> </text:span><text:span text:style-name="T605">ao gestor de contrato para ratificação;</text:span></text:p>
        </text:list-item>
        <text:list-item>
          <text:p text:style-name="P514"><text:span text:style-name="T605">- Comunicar ao gestor do contrato, em tempo hábil, o término do contrato sob sua responsabilidade, com vistas </text:span><text:span text:style-name="T607">à </text:span><text:span text:style-name="T605">renovação tempestiva ou </text:span><text:span text:style-name="T607">à </text:span><text:span text:style-name="T605">prorrogação contratual;</text:span></text:p>
        </text:list-item>
        <text:list-item>
          <text:p text:style-name="P515"><text:span text:style-name="T608">-</text:span><text:span text:style-name="T609"> </text:span><text:span text:style-name="T608">Participar da atualização do</text:span><text:span text:style-name="T610"> </text:span><text:span text:style-name="T608">relatório de</text:span><text:span text:style-name="T609"> </text:span><text:span text:style-name="T608">riscos</text:span><text:span text:style-name="T611"> </text:span><text:span text:style-name="T608">durante a</text:span><text:span text:style-name="T609"> </text:span><text:span text:style-name="T608">fase</text:span><text:span text:style-name="T610"> </text:span><text:span text:style-name="T608">de</text:span><text:span text:style-name="T612"> </text:span><text:span text:style-name="T608">gestão</text:span><text:span text:style-name="T611"> </text:span><text:span text:style-name="T608">do</text:span><text:span text:style-name="T613"> </text:span><text:span text:style-name="T608">contrato,</text:span><text:span text:style-name="T614"> </text:span><text:span text:style-name="T608">em</text:span><text:span text:style-name="T615"> </text:span><text:span text:style-name="T608">conjunto</text:span><text:span text:style-name="T611"> </text:span><text:span text:style-name="T608">com</text:span><text:span text:style-name="T614"> </text:span><text:span text:style-name="T608">o</text:span><text:span text:style-name="T609"> </text:span><text:span text:style-name="T608">fiscal</text:span><text:span text:style-name="T616"> </text:span><text:span text:style-name="T608">administrativo</text:span><text:span text:style-name="T617"> </text:span><text:span text:style-name="T608">e</text:span><text:span text:style-name="T617"> </text:span><text:span text:style-name="T608">com o setorial, conforme o disposto no inciso VII</text:span><text:span text:style-name="T618"> </text:span><text:span text:style-name="T608">do art. 20;</text:span></text:p>
        </text:list-item>
        <text:list-item>
          <text:p text:style-name="P516"><text:span text:style-name="T619">-</text:span><text:span text:style-name="T620"> <text:s/></text:span><text:span text:style-name="T605">Auxiliar</text:span><text:span text:style-name="T621"> </text:span><text:span text:style-name="T605">o</text:span><text:span text:style-name="T622"> </text:span><text:span text:style-name="T605">gestor</text:span><text:span text:style-name="T623"> </text:span><text:span text:style-name="T605">do</text:span><text:span text:style-name="T624"> </text:span><text:span text:style-name="T605">contrato</text:span><text:span text:style-name="T623"> </text:span><text:span text:style-name="T605">com</text:span><text:span text:style-name="T625"> </text:span><text:span text:style-name="T605">as</text:span><text:span text:style-name="T622"> </text:span><text:span text:style-name="T626">informações</text:span></text:p>
        </text:list-item>
      </text:list>
      <text:p text:style-name="P517"><text:span text:style-name="T627">necessárias, na elaboração do documento comprobatório da avaliação realizada na fiscalização do cumprimento de obrigações assumidas pelo contratado,</text:span><text:span text:style-name="T628"> </text:span><text:span text:style-name="T627">conforme</text:span><text:span text:style-name="T628"> </text:span><text:span text:style-name="T627">o disposto</text:span><text:span text:style-name="T629"> </text:span><text:span text:style-name="T627">no inciso</text:span><text:span text:style-name="T630"> </text:span><text:span text:style-name="T627">VIII do art.</text:span><text:span text:style-name="T630"> </text:span><text:span text:style-name="T627">20; e</text:span></text:p>
      <text:list text:continue-numbering="true" text:style-name="WWNum5">
        <text:list-item>
          <text:p text:style-name="P518"><text:span text:style-name="T631">- </text:span><text:span text:style-name="T605">Realizar o recebimento provisório do objeto do contrato referido no art</text:span><text:span text:style-name="T632">. </text:span><text:span text:style-name="T605">24</text:span><text:span text:style-name="T632">.</text:span></text:p>
        </text:list-item>
      </text:list>
      <text:p text:style-name="P519"/>
      <text:p text:style-name="P520"><text:span text:style-name="T633">Art. 3º </text:span><text:span text:style-name="T627">O fiscal nomeado deverá providenciar cópia do contrato, do edital, do projeto básico ou do termo de referência, da proposta da empresa vencedora da licitação, sem prejuízo de outros documentos que entender necessários ao exercício da fiscalização.</text:span></text:p>
      <text:p text:style-name="P521"/>
      <text:p text:style-name="P522"><text:span text:style-name="T634">Art. 4° Em </text:span><text:span text:style-name="T635">caso de dúvidas, lacunas ou omissões, deverá ser observada a disciplina constante do Decreto Municipal </text:span><text:span text:style-name="T636">n° </text:span><text:span text:style-name="T635">33.881/2025, que regulamenta a atuação do agente de contratação,</text:span><text:span text:style-name="T637"> </text:span><text:span text:style-name="T635">da equipe de apoio, da comissão</text:span><text:span text:style-name="T637"> </text:span><text:span text:style-name="T635">de contratação, bem como dos gestores e fiscais de contratos, no âmbito da Administração Pública</text:span><text:span text:style-name="T637"> </text:span><text:span text:style-name="T635">Direta</text:span><text:span text:style-name="T637"> </text:span><text:span text:style-name="T635">e</text:span><text:span text:style-name="T637"> </text:span><text:span text:style-name="T635">Indireta</text:span><text:span text:style-name="T637"> </text:span><text:span text:style-name="T635">do</text:span><text:span text:style-name="T637"> </text:span><text:span text:style-name="T635">Município</text:span><text:span text:style-name="T637"> </text:span><text:span text:style-name="T635">de</text:span><text:span text:style-name="T637"> </text:span><text:span text:style-name="T635">Cachoeiro</text:span><text:span text:style-name="T637"> </text:span><text:span text:style-name="T635">de</text:span><text:span text:style-name="T637"> </text:span><text:span text:style-name="T635">Itapemirim, além de estabelecer</text:span><text:span text:style-name="T637"> </text:span><text:span text:style-name="T635">outras providências correlatas.</text:span></text:p>
      <text:p text:style-name="P523"/>
      <text:section text:style-name="Sect7" text:name="Section9">
        <text:p text:style-name="P524"/>
        <text:p text:style-name="P525"><text:span text:style-name="T638">contrário.</text:span><text:span text:style-name="T638"/></text:p>
        <text:p text:style-name="P526"><text:span text:style-name="T633">Art.</text:span><text:span text:style-name="T639"> </text:span><text:span text:style-name="T633">5°</text:span><text:span text:style-name="T640"> </text:span><text:span text:style-name="T627">Ficam</text:span><text:span text:style-name="T641"> </text:span><text:span text:style-name="T627">revogadas</text:span><text:span text:style-name="T641"> </text:span><text:span text:style-name="T627">as</text:span><text:span text:style-name="T629"> </text:span><text:span text:style-name="T627">disposições</text:span><text:span text:style-name="T642"> </text:span><text:span text:style-name="T643">em</text:span></text:p>
        <text:p text:style-name="P527"/>
        <text:p text:style-name="P527"/>
        <text:p text:style-name="P528"/>
        <text:p text:style-name="P529"><text:span text:style-name="T638">Cachoeiro</text:span><text:span text:style-name="T644"> </text:span><text:span text:style-name="T638">de</text:span><text:span text:style-name="T645"> </text:span><text:span text:style-name="T638">Itapemirim/ES,</text:span><text:span text:style-name="T645"> </text:span><text:span text:style-name="T638">12</text:span><text:span text:style-name="T645"> </text:span><text:span text:style-name="T638">de</text:span><text:span text:style-name="T646"> </text:span><text:span text:style-name="T638">agosto</text:span><text:span text:style-name="T647"> </text:span><text:span text:style-name="T638">de</text:span><text:span text:style-name="T647"> </text:span><text:span text:style-name="T638">2026.</text:span></text:p>
      </text:section>
      <text:section text:style-name="Sect1" text:name="Section10">
        <text:p text:style-name="P527"/>
        <text:p text:style-name="P527"/>
        <text:p text:style-name="P530"/>
        <text:p text:style-name="P531"><text:span text:style-name="T648">JOÃO</text:span><text:span text:style-name="T649"> </text:span><text:span text:style-name="T648">ANTONIO</text:span><text:span text:style-name="T650"> </text:span><text:span text:style-name="T651">DAROZ</text:span></text:p>
        <text:p text:style-name="P532"><text:span text:style-name="T652">Secretário</text:span><text:span text:style-name="T653"> </text:span><text:span text:style-name="T652">Municipal</text:span><text:span text:style-name="T654"> </text:span><text:span text:style-name="T652">de</text:span><text:span text:style-name="T655"> </text:span><text:span text:style-name="T652">Segurança</text:span><text:span text:style-name="T656"> </text:span><text:span text:style-name="T652">e</text:span><text:span text:style-name="T657"> </text:span><text:span text:style-name="T652">Trânsito</text:span><text:span text:style-name="T658"> </text:span><text:span text:style-name="T659">(Interino)</text:span></text:p>
        <text:p text:style-name="P533"><text:span text:style-name="T660">Decreto</text:span><text:span text:style-name="T661"> </text:span><text:span text:style-name="T660">nº</text:span><text:span text:style-name="T662"> </text:span><text:span text:style-name="T663">37.425/2026</text:span></text:p>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534"/>
        <text:p text:style-name="P535"><draw:frame draw:style-name="fr8" draw:name="Image 163" text:anchor-type="char" svg:x="3.7965in" svg:y="-0.2937in" svg:width="0.6945in" svg:height="0.6138in" draw:z-index="19"><draw:image xlink:href="Pictures/10000000000000D0000000B830B1DD11.jpg" xlink:type="simple" xlink:show="embed" xlink:actuate="onLoad" draw:mime-type="image/jpeg"/></draw:frame><text:span text:style-name="T210">D</text:span><text:span text:style-name="T664">.</text:span><text:span text:style-name="T210">O</text:span><text:span text:style-name="T664">.</text:span><text:span text:style-name="T665"> </text:span><text:span text:style-name="T210">PREFEITURA</text:span><text:span text:style-name="T446"> </text:span><text:span text:style-name="T210">MUNICIPAL</text:span><text:span text:style-name="T447"> </text:span><text:span text:style-name="T210">DE</text:span><text:span text:style-name="T448"> </text:span><text:span text:style-name="T213">CACHOEIRO</text:span><text:span text:style-name="T210"><text:tab/></text:span><text:span text:style-name="T214">20</text:span></text:p>
      </text:section>
      <text:p text:style-name="P536"><text:span text:style-name="T666">PORTARIA</text:span><text:span text:style-name="T667"> </text:span><text:span text:style-name="T666">Nº</text:span><text:span text:style-name="T667"> </text:span><text:span text:style-name="T666">1.704/2026</text:span></text:p>
      <text:p text:style-name="P537"/>
      <text:p text:style-name="P538"/>
      <text:p text:style-name="P539"><text:span text:style-name="T514">DESIGNA</text:span><text:span text:style-name="T452"><text:tab/></text:span><text:span text:style-name="T514">SERVIDORES</text:span><text:span text:style-name="T452"><text:tab/></text:span><text:span text:style-name="T524">PARA </text:span><text:span text:style-name="T514">ACOMPANHAMENTO</text:span><text:span text:style-name="T508"> </text:span><text:span text:style-name="T514">E</text:span><text:span text:style-name="T508"> </text:span><text:span text:style-name="T514">FISCALIZAÇÃO</text:span><text:span text:style-name="T508"> </text:span><text:span text:style-name="T514">DA </text:span><text:span text:style-name="T506">EXECUÇÃO DE ATAS DE REGISTRO DE PREÇOS FIRMADAS NO MUNICÍPIO.</text:span></text:p>
      <text:p text:style-name="P540"/>
      <text:p text:style-name="P541"><text:span text:style-name="T515">O</text:span><text:span text:style-name="T668"> </text:span><text:span text:style-name="T506">SECRETÁRIO</text:span><text:span text:style-name="T508"> </text:span><text:span text:style-name="T506">MUNICIPAL</text:span><text:span text:style-name="T507"> </text:span><text:span text:style-name="T506">DE</text:span><text:span text:style-name="T507"> </text:span><text:span text:style-name="T506">SAÚDE</text:span><text:span text:style-name="T531"> </text:span><text:span text:style-name="T527">de</text:span></text:p>
      <text:p text:style-name="P542"><text:span text:style-name="T515">Cachoeiro de Itapemirim, Estado do Espírito Santo, no uso de suas atribuições delegadas </text:span><text:span text:style-name="T528">através</text:span><text:span text:style-name="T669"> </text:span><text:span text:style-name="T528">do</text:span><text:span text:style-name="T530"> </text:span><text:span text:style-name="T528">Decreto</text:span><text:span text:style-name="T669"> </text:span><text:span text:style-name="T528">nº</text:span><text:span text:style-name="T669"> </text:span><text:span text:style-name="T528">36.940/2025,tendo</text:span><text:span text:style-name="T669"> </text:span><text:span text:style-name="T528">em </text:span><text:span text:style-name="T515">vista o que consta no processo n° </text:span><text:span text:style-name="T514">58523/2026</text:span><text:span text:style-name="T528">,</text:span></text:p>
      <text:p text:style-name="P543"/>
      <text:p text:style-name="P541"><text:span text:style-name="T514">RESOLVE:</text:span><text:span text:style-name="T514"/></text:p>
      <text:p text:style-name="P544"/>
      <text:p text:style-name="P545"><text:span text:style-name="T506">Art. 1º </text:span><text:span text:style-name="T515">Retificar o art.1º da </text:span><text:span text:style-name="T506">Portaria nº 1.683/2026</text:span><text:span text:style-name="T515">, referente a designação de servidores para atuarem na fiscalização</text:span><text:span text:style-name="T670"> </text:span><text:span text:style-name="T515">de</text:span><text:span text:style-name="T670"> </text:span><text:span text:style-name="T515">execução</text:span><text:span text:style-name="T670"> </text:span><text:span text:style-name="T515">das</text:span><text:span text:style-name="T670"> </text:span><text:span text:style-name="T515">Atas</text:span><text:span text:style-name="T670"> </text:span><text:span text:style-name="T515">de</text:span><text:span text:style-name="T670"> </text:span><text:span text:style-name="T515">Registro</text:span><text:span text:style-name="T670"> </text:span><text:span text:style-name="T515">de</text:span><text:span text:style-name="T670"> </text:span><text:span text:style-name="T515">Preços</text:span><text:span text:style-name="T670"> </text:span><text:span text:style-name="T515">nº</text:span><text:span text:style-name="T670"> </text:span><text:span text:style-name="T515">052</text:span><text:span text:style-name="T670"> </text:span><text:span text:style-name="T515">e</text:span><text:span text:style-name="T670"> </text:span><text:span text:style-name="T515">053/2026, quanto</text:span><text:span text:style-name="T671"> </text:span><text:span text:style-name="T672">aos</text:span><text:span text:style-name="T673"> </text:span><text:span text:style-name="T672">nomes</text:span><text:span text:style-name="T673"> </text:span><text:span text:style-name="T672">das</text:span><text:span text:style-name="T673"> </text:span><text:span text:style-name="T672">empresas, </text:span><text:span text:style-name="T515">passando</text:span><text:span text:style-name="T671"> </text:span><text:span text:style-name="T515">a</text:span><text:span text:style-name="T671"> </text:span><text:span text:style-name="T515">constar</text:span><text:span text:style-name="T671"> </text:span><text:span text:style-name="T515">da</text:span><text:span text:style-name="T671"> </text:span><text:span text:style-name="T515">seguinte</text:span><text:span text:style-name="T671"> </text:span><text:span text:style-name="T515">forma:</text:span></text:p>
      <text:p text:style-name="P354"/>
      <table:table table:name="Table9" table:style-name="Table9">
        <table:table-column table:style-name="Table9.A" table:number-columns-repeated="2"/>
        <table:table-row table:style-name="Table9.1">
          <table:table-cell table:style-name="Table9.A1" office:value-type="string">
            <text:p text:style-name="P546"><text:span text:style-name="T674">Onde</text:span><text:span text:style-name="T675"> </text:span><text:span text:style-name="T674">se </text:span><text:span text:style-name="T676">lê:</text:span></text:p>
          </table:table-cell>
          <table:table-cell table:style-name="Table9.A1" office:value-type="string">
            <text:p text:style-name="P547"><text:span text:style-name="T265">Leia-</text:span><text:span text:style-name="T676">se:</text:span></text:p>
          </table:table-cell>
        </table:table-row>
        <table:table-row table:style-name="Table9.2">
          <table:table-cell table:style-name="Table9.A1" office:value-type="string">
            <text:p text:style-name="P548"><text:span text:style-name="T271">Ata</text:span><text:span text:style-name="T516"> </text:span><text:span text:style-name="T271">de</text:span><text:span text:style-name="T516"> </text:span><text:span text:style-name="T271">Registro</text:span><text:span text:style-name="T516"> </text:span><text:span text:style-name="T271">de</text:span><text:span text:style-name="T516"> </text:span><text:span text:style-name="T271">Preços</text:span><text:span text:style-name="T516"> </text:span><text:span text:style-name="T271">nº</text:span><text:span text:style-name="T516"> </text:span><text:span text:style-name="T271">052/2026, empresa</text:span><text:span text:style-name="T273"> </text:span><text:span text:style-name="T271">W</text:span><text:span text:style-name="T273"> </text:span><text:span text:style-name="T271">Tedesco</text:span><text:span text:style-name="T518"> </text:span><text:span text:style-name="T271">Refrigeração</text:span><text:span text:style-name="T273"> </text:span><text:span text:style-name="T274">LTDA</text:span></text:p>
          </table:table-cell>
          <table:table-cell table:style-name="Table9.A1" office:value-type="string">
            <text:p text:style-name="P549"><text:span text:style-name="T271">Ata</text:span><text:span text:style-name="T521"> </text:span><text:span text:style-name="T271">de</text:span><text:span text:style-name="T521"> </text:span><text:span text:style-name="T271">Registro</text:span><text:span text:style-name="T521"> </text:span><text:span text:style-name="T271">de</text:span><text:span text:style-name="T521"> </text:span><text:span text:style-name="T271">Preços</text:span><text:span text:style-name="T521"> </text:span><text:span text:style-name="T271">nº</text:span><text:span text:style-name="T521"> </text:span><text:span text:style-name="T271">052/2026, empresa Coma Bem Comércio</text:span></text:p>
            <text:p text:style-name="P550"><text:span text:style-name="T271">e</text:span><text:span text:style-name="T270"> </text:span><text:span text:style-name="T271">Alimentação</text:span><text:span text:style-name="T270"> </text:span><text:span text:style-name="T274">Ltda</text:span></text:p>
          </table:table-cell>
        </table:table-row>
        <table:table-row table:style-name="Table9.3">
          <table:table-cell table:style-name="Table9.A1" office:value-type="string">
            <text:p text:style-name="P551"><text:span text:style-name="T271">Ata</text:span><text:span text:style-name="T516"> </text:span><text:span text:style-name="T271">de</text:span><text:span text:style-name="T516"> </text:span><text:span text:style-name="T271">Registro</text:span><text:span text:style-name="T516"> </text:span><text:span text:style-name="T271">de</text:span><text:span text:style-name="T516"> </text:span><text:span text:style-name="T271">Preços</text:span><text:span text:style-name="T516"> </text:span><text:span text:style-name="T271">nº</text:span><text:span text:style-name="T516"> </text:span><text:span text:style-name="T271">053/2026, empresa You Care Hospitalares LTDA</text:span></text:p>
          </table:table-cell>
          <table:table-cell table:style-name="Table9.A1" office:value-type="string">
            <text:p text:style-name="P552"><text:span text:style-name="T271">Ata</text:span><text:span text:style-name="T516"> </text:span><text:span text:style-name="T271">de</text:span><text:span text:style-name="T516"> </text:span><text:span text:style-name="T271">Registro</text:span><text:span text:style-name="T516"> </text:span><text:span text:style-name="T271">de</text:span><text:span text:style-name="T516"> </text:span><text:span text:style-name="T271">Preços</text:span><text:span text:style-name="T516"> </text:span><text:span text:style-name="T271">nº</text:span><text:span text:style-name="T516"> </text:span><text:span text:style-name="T271">053/2026, empresa MEO Alimentação Ltda</text:span></text:p>
          </table:table-cell>
        </table:table-row>
      </table:table>
      <text:p text:style-name="P553"/>
      <text:p text:style-name="P554"><text:span text:style-name="T677">Art. 2º </text:span><text:span text:style-name="T678">Esta portaria entra em vigor na data de sua publicação, revogadas as disposições em contrário</text:span><text:span text:style-name="T679">.</text:span></text:p>
      <text:p text:style-name="P555"/>
      <text:p text:style-name="P556"><text:span text:style-name="T678">Cachoeiro</text:span><text:span text:style-name="T680"> </text:span><text:span text:style-name="T678">de</text:span><text:span text:style-name="T680"> </text:span><text:span text:style-name="T678">Itapemirim/ES,</text:span><text:span text:style-name="T681"> </text:span><text:span text:style-name="T678">13</text:span><text:span text:style-name="T680"> </text:span><text:span text:style-name="T678">de</text:span><text:span text:style-name="T681"> </text:span><text:span text:style-name="T678">agosto</text:span><text:span text:style-name="T680"> </text:span><text:span text:style-name="T678">de</text:span><text:span text:style-name="T681"> </text:span><text:span text:style-name="T682">2026.</text:span></text:p>
      <text:p text:style-name="P557"/>
      <text:h text:style-name="P558" text:outline-level="8"><text:span text:style-name="T683">VILSON</text:span><text:span text:style-name="T684"> </text:span><text:span text:style-name="T683">CARLOS</text:span><text:span text:style-name="T684"> </text:span><text:span text:style-name="T683">GOMES</text:span><text:span text:style-name="T685"> </text:span><text:span text:style-name="T683">COELHO</text:span></text:h>
      <text:p text:style-name="P559"><text:span text:style-name="T686">Secretário</text:span><text:span text:style-name="T687"> </text:span><text:span text:style-name="T686">Municipal de Saúde</text:span><text:span text:style-name="T687"> </text:span><text:span text:style-name="T686">(Interino)</text:span></text:p>
      <text:p text:style-name="P560"/>
      <text:p text:style-name="P561"/>
      <text:p text:style-name="P561"/>
      <text:p text:style-name="P562"/>
      <text:p text:style-name="P563"><text:span text:style-name="T688">PORTARIA</text:span><text:span text:style-name="T689"> </text:span><text:span text:style-name="T688">Nº</text:span><text:span text:style-name="T689"> </text:span><text:span text:style-name="T690">1.705/2026</text:span></text:p>
      <text:p text:style-name="P564"/>
      <text:h text:style-name="P565" text:outline-level="8">DISPÕE SOBRE AUTORIZAÇÃO PARA <text:span text:style-name="T691">AUTOCONDUÇÃO.</text:span></text:h>
      <text:p text:style-name="P566"/>
      <text:p text:style-name="P567"><text:span text:style-name="T692">O</text:span><text:span text:style-name="T693"> <text:s/></text:span><text:span text:style-name="T694">SECRETÁRIO</text:span><text:span text:style-name="T695"> <text:s/></text:span><text:span text:style-name="T694">MUNICIPAL</text:span><text:span text:style-name="T696"> <text:s/></text:span><text:span text:style-name="T687">DE</text:span></text:p>
      <text:p text:style-name="P568"><text:span text:style-name="T677">TRANSPORTES </text:span><text:span text:style-name="T678">de Cachoeiro de Itapemirim, Estado do Espírito Santo, no uso de suas atribuições delegadas</text:span><text:span text:style-name="T697"> </text:span><text:span text:style-name="T678">através do Decreto nº 35.029/2025, </text:span><text:span text:style-name="T698">RESOLVE:</text:span></text:p>
      <text:p text:style-name="P564"/>
      <text:p text:style-name="P569"><text:span text:style-name="T694">Art. 1° </text:span><text:span text:style-name="T692">Conceder autorização para </text:span><text:span text:style-name="T694">AUTOCONDUÇÃO </text:span><text:span text:style-name="T692">ao servidor abaixo mencionado, </text:span><text:span text:style-name="T699">a partir da data da</text:span><text:span text:style-name="T700"> </text:span><text:span text:style-name="T699">publicação</text:span><text:span text:style-name="T700"> </text:span><text:span text:style-name="T699">até</text:span><text:span text:style-name="T700"> </text:span><text:span text:style-name="T699">31</text:span><text:span text:style-name="T700"> </text:span><text:span text:style-name="T699">de</text:span><text:span text:style-name="T700"> </text:span><text:span text:style-name="T699">dezembro</text:span><text:span text:style-name="T700"> </text:span><text:span text:style-name="T699">de</text:span><text:span text:style-name="T700"> </text:span><text:span text:style-name="T699">2026</text:span><text:span text:style-name="T692">,</text:span><text:span text:style-name="T701"> </text:span><text:span text:style-name="T692">nos</text:span><text:span text:style-name="T701"> </text:span><text:span text:style-name="T692">termos</text:span><text:span text:style-name="T701"> </text:span><text:span text:style-name="T692">do artigo 13, §§ 2º a 6º do Decreto nº. 22.289/2011.</text:span></text:p>
      <text:p text:style-name="P570"/>
      <table:table table:name="Table10" table:style-name="Table10">
        <table:table-column table:style-name="Table10.A"/>
        <table:table-column table:style-name="Table10.B"/>
        <table:table-column table:style-name="Table10.C"/>
        <table:table-row table:style-name="Table10.1">
          <table:table-cell table:style-name="Table10.A1" office:value-type="string">
            <text:p text:style-name="P571"><text:span text:style-name="T702">SERVIDOR</text:span><text:span text:style-name="T702"/></text:p>
          </table:table-cell>
          <table:table-cell table:style-name="Table10.A1" office:value-type="string">
            <text:p text:style-name="P572"><text:span text:style-name="T702">LOTAÇÃO</text:span><text:span text:style-name="T702"/></text:p>
          </table:table-cell>
          <table:table-cell table:style-name="Table10.A1" office:value-type="string">
            <text:p text:style-name="P572"><text:span text:style-name="T703">PROC.</text:span><text:span text:style-name="T704"> </text:span><text:span text:style-name="T705">Nº</text:span></text:p>
          </table:table-cell>
        </table:table-row>
        <table:table-row table:style-name="Table10.2">
          <table:table-cell table:style-name="Table10.A1" office:value-type="string">
            <text:p text:style-name="P573"/>
            <text:p text:style-name="P574"><text:span text:style-name="T702">ALOYSIO</text:span><text:span text:style-name="T703"> </text:span><text:span text:style-name="T702">MARTINS</text:span><text:span text:style-name="T703"> </text:span><text:span text:style-name="T702">PALITOT</text:span></text:p>
          </table:table-cell>
          <table:table-cell table:style-name="Table10.A1" office:value-type="string">
            <text:p text:style-name="P573"/>
            <text:p text:style-name="P575"><text:span text:style-name="T706">SEMFA</text:span><text:span text:style-name="T706"/></text:p>
          </table:table-cell>
          <table:table-cell table:style-name="Table10.A1" office:value-type="string">
            <text:p text:style-name="P573"/>
            <text:p text:style-name="P576"><text:span text:style-name="T702">59939/2026</text:span><text:span text:style-name="T702"/></text:p>
          </table:table-cell>
        </table:table-row>
      </table:table>
      <text:p text:style-name="P577"><text:span text:style-name="T677">Art. 2° </text:span><text:span text:style-name="T678">A Autocondução somente poderá ser exercida quando comprovada a indisponibilidade de motorista</text:span><text:span text:style-name="T697"> </text:span><text:span text:style-name="T678">para cumprir a função.</text:span></text:p>
      <text:p text:style-name="P578"/>
      <text:p text:style-name="P579"><text:span text:style-name="T694">Art.</text:span><text:span text:style-name="T707"> </text:span><text:span text:style-name="T694">3°</text:span><text:span text:style-name="T708"> </text:span><text:span text:style-name="T692">Esta</text:span><text:span text:style-name="T709"> </text:span><text:span text:style-name="T692">Portaria</text:span><text:span text:style-name="T710"> </text:span><text:span text:style-name="T692">entra</text:span><text:span text:style-name="T710"> </text:span><text:span text:style-name="T692">em</text:span><text:span text:style-name="T709"> </text:span><text:span text:style-name="T692">vigor</text:span><text:span text:style-name="T710"> </text:span><text:span text:style-name="T711">na</text:span></text:p>
      <text:p text:style-name="P580"><text:span text:style-name="T678">data</text:span><text:span text:style-name="T712"> </text:span><text:span text:style-name="T678">de</text:span><text:span text:style-name="T713"> </text:span><text:span text:style-name="T678">sua</text:span><text:span text:style-name="T713"> </text:span><text:span text:style-name="T682">publicação.</text:span></text:p>
      <text:p text:style-name="P581"/>
      <text:p text:style-name="P582"><text:span text:style-name="T678">Cachoeiro</text:span><text:span text:style-name="T712"> </text:span><text:span text:style-name="T678">de</text:span><text:span text:style-name="T713"> </text:span><text:span text:style-name="T678">Itapemirim/ES,</text:span><text:span text:style-name="T712"> </text:span><text:span text:style-name="T678">13</text:span><text:span text:style-name="T713"> </text:span><text:span text:style-name="T678">de</text:span><text:span text:style-name="T713"> </text:span><text:span text:style-name="T678">agosto</text:span><text:span text:style-name="T712"> </text:span><text:span text:style-name="T678">de</text:span><text:span text:style-name="T713"> </text:span><text:span text:style-name="T682">2026.</text:span></text:p>
      <text:p text:style-name="P583"/>
      <text:p text:style-name="P584"/>
      <text:h text:style-name="P585" text:outline-level="8">MAURO CESAR DE OLIVEIRA SÁ SECRETÁRIO MUNICIPAL DE TRANSPORTES</text:h>
      <text:p text:style-name="P586"/>
      <text:p text:style-name="P271"/>
      <text:p text:style-name="P271"/>
      <text:p text:style-name="P587"/>
      <text:p text:style-name="P588"><text:span text:style-name="T714">PORTARIA</text:span><text:span text:style-name="T715"> </text:span><text:span text:style-name="T714">Nº</text:span><text:span text:style-name="T716"> </text:span><text:span text:style-name="T717">1.708/2026</text:span></text:p>
      <text:p text:style-name="P589"/>
      <text:p text:style-name="P590"><text:span text:style-name="T718">DISPÕE SOBRE ALTERAÇÃO DE PERÍODO DE FÉRIAS DE SERVIDORES.</text:span><text:span text:style-name="T718"/></text:p>
      <text:p text:style-name="P591"/>
      <text:p text:style-name="P592"><text:span text:style-name="T292">O</text:span><text:span text:style-name="T719"> <text:s text:c="3"/></text:span><text:span text:style-name="T290">SECRETÁRIO</text:span><text:span text:style-name="T720"> <text:s text:c="3"/></text:span><text:span text:style-name="T290">MUNICIPAL</text:span><text:span text:style-name="T720"> <text:s text:c="3"/></text:span><text:span text:style-name="T721">DE</text:span></text:p>
      <text:p text:style-name="P593"><text:span text:style-name="T290">ADMINISTRAÇÃO </text:span><text:span text:style-name="T292">de Cachoeiro de Itapemirim, Estado</text:span><text:span text:style-name="T293"> </text:span><text:span text:style-name="T292">do</text:span><text:span text:style-name="T293"> </text:span><text:span text:style-name="T292">Espírito</text:span><text:span text:style-name="T293"> </text:span><text:span text:style-name="T292">Santo,</text:span><text:span text:style-name="T293"> </text:span><text:span text:style-name="T292">no</text:span><text:span text:style-name="T293"> </text:span><text:span text:style-name="T292">uso</text:span><text:span text:style-name="T293"> </text:span><text:span text:style-name="T292">de</text:span><text:span text:style-name="T293"> </text:span><text:span text:style-name="T292">suas atribuições delegadas através dos Decretos nºs. 18.275/2008 e 35.892/2025, </text:span><text:span text:style-name="T290">RESOLVE:</text:span></text:p>
      <text:p text:style-name="P271"/>
      <text:p text:style-name="P594"/>
      <text:p text:style-name="P595"><text:span text:style-name="T718">Art.</text:span><text:span text:style-name="T722"> </text:span><text:span text:style-name="T718">1º</text:span><text:span text:style-name="T722"> </text:span><text:span text:style-name="T723">Alterar</text:span><text:span text:style-name="T724"> </text:span><text:span text:style-name="T723">a</text:span><text:span text:style-name="T724"> </text:span><text:span text:style-name="T718">Portaria</text:span><text:span text:style-name="T722"> </text:span><text:span text:style-name="T718">nº</text:span><text:span text:style-name="T722"> </text:span><text:span text:style-name="T718">2.245/2025</text:span><text:span text:style-name="T723">,</text:span><text:span text:style-name="T724"> </text:span><text:span text:style-name="T723">no que se refere ao período de férias dos servidores mencionados na relação abaixo.</text:span></text:p>
      <text:p text:style-name="P273"/>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row table:style-name="Table11.1">
          <table:table-cell table:style-name="Table11.A1" table:number-rows-spanned="2" office:value-type="string">
            <text:p text:style-name="P497"/>
            <text:p text:style-name="P596"/>
            <text:p text:style-name="P597"><text:span text:style-name="T590">SERVIDORES</text:span><text:span text:style-name="T590"/></text:p>
          </table:table-cell>
          <table:table-cell table:style-name="Table11.A1" table:number-rows-spanned="2" office:value-type="string">
            <text:p text:style-name="P497"/>
            <text:p text:style-name="P596"/>
            <text:p text:style-name="P598"><text:span text:style-name="T590">CARGO</text:span><text:span text:style-name="T590"/></text:p>
          </table:table-cell>
          <table:table-cell table:style-name="Table11.A1" table:number-rows-spanned="2" office:value-type="string">
            <text:p text:style-name="P497"/>
            <text:p text:style-name="P596"/>
            <text:p text:style-name="P599"><text:span text:style-name="T590">LOTAÇÃO</text:span><text:span text:style-name="T590"/></text:p>
          </table:table-cell>
          <table:table-cell table:style-name="Table11.A1" office:value-type="string">
            <text:p text:style-name="P600"><text:span text:style-name="T591">ONDE</text:span><text:span text:style-name="T592"> </text:span><text:span text:style-name="T591">SE</text:span><text:span text:style-name="T590"> </text:span><text:span text:style-name="T593">LÊ</text:span></text:p>
          </table:table-cell>
          <table:table-cell table:style-name="Table11.A1" office:value-type="string">
            <text:p text:style-name="P601"><text:span text:style-name="T590">LEIA-</text:span><text:span text:style-name="T593">SE</text:span></text:p>
          </table:table-cell>
          <table:table-cell table:style-name="Table11.A1" table:number-rows-spanned="2" office:value-type="string">
            <text:p text:style-name="P497"/>
            <text:p text:style-name="P596"/>
            <text:p text:style-name="P602"><text:span text:style-name="T591">PROC.</text:span><text:span text:style-name="T725"> </text:span><text:span text:style-name="T593">Nº</text:span></text:p>
          </table:table-cell>
        </table:table-row>
        <table:table-row table:style-name="Table11.2">
          <table:covered-table-cell table:style-name="Table11.A2"/>
          <table:covered-table-cell table:style-name="Table11.A2"/>
          <table:covered-table-cell table:style-name="Table11.A2"/>
          <table:table-cell table:style-name="Table11.A1" office:value-type="string">
            <text:p text:style-name="P603"><text:span text:style-name="T591">PERÍODO</text:span><text:span text:style-name="T594"> </text:span><text:span text:style-name="T591">DE</text:span><text:span text:style-name="T595"> </text:span><text:span text:style-name="T590">FÉRIAS</text:span></text:p>
          </table:table-cell>
          <table:table-cell table:style-name="Table11.A1" office:value-type="string">
            <text:p text:style-name="P604"><text:span text:style-name="T591">PERÍODO</text:span><text:span text:style-name="T594"> </text:span><text:span text:style-name="T591">DE</text:span><text:span text:style-name="T595"> </text:span><text:span text:style-name="T590">FÉRIAS</text:span></text:p>
          </table:table-cell>
          <table:covered-table-cell table:style-name="Table11.A2"/>
        </table:table-row>
        <table:table-row table:style-name="Table11.3">
          <table:table-cell table:style-name="Table11.A1" office:value-type="string">
            <text:p text:style-name="P605"/>
            <text:p text:style-name="P606"><text:span text:style-name="T591">AUGUSTO</text:span><text:span text:style-name="T594"> </text:span><text:span text:style-name="T591">CESAR</text:span><text:span text:style-name="T595"> </text:span><text:span text:style-name="T591">SALES</text:span><text:span text:style-name="T594"> </text:span><text:span text:style-name="T591">RAMOS</text:span></text:p>
          </table:table-cell>
          <table:table-cell table:style-name="Table11.A1" office:value-type="string">
            <text:p text:style-name="P605"/>
            <text:p text:style-name="P607"><text:span text:style-name="T597">Técnico</text:span><text:span text:style-name="T726"> </text:span><text:span text:style-name="T597">de</text:span><text:span text:style-name="T726"> </text:span><text:span text:style-name="T597">Serviços</text:span><text:span text:style-name="T598"> </text:span><text:span text:style-name="T600">Administrativos</text:span></text:p>
          </table:table-cell>
          <table:table-cell table:style-name="Table11.A1" office:value-type="string">
            <text:p text:style-name="P608"/>
            <text:p text:style-name="P609"><text:span text:style-name="T600">SEMCULT</text:span><text:span text:style-name="T600"/></text:p>
          </table:table-cell>
          <table:table-cell table:style-name="Table11.A1" office:value-type="string">
            <text:p text:style-name="P605"/>
            <text:p text:style-name="P610"><text:span text:style-name="T600">01/12/2026</text:span><text:span text:style-name="T727"> </text:span><text:span text:style-name="T728">a</text:span></text:p>
            <text:p text:style-name="P611"><text:span text:style-name="T600">30/12/2026</text:span><text:span text:style-name="T600"/></text:p>
          </table:table-cell>
          <table:table-cell table:style-name="Table11.A1" office:value-type="string">
            <text:p text:style-name="P612"><text:span text:style-name="T729">01/12/2026</text:span><text:span text:style-name="T730"> </text:span><text:span text:style-name="T731">a</text:span></text:p>
            <text:p text:style-name="P613"><text:span text:style-name="T729">15/12/2026</text:span><text:span text:style-name="T730"> </text:span><text:span text:style-name="T731">e</text:span></text:p>
            <text:p text:style-name="P613"><text:span text:style-name="T729">04/01/2026</text:span><text:span text:style-name="T730"> </text:span><text:span text:style-name="T731">a</text:span></text:p>
            <text:p text:style-name="P614"><text:span text:style-name="T729">18/01/2026</text:span><text:span text:style-name="T729"/></text:p>
          </table:table-cell>
          <table:table-cell table:style-name="Table11.A1" office:value-type="string">
            <text:p text:style-name="P615"/>
            <text:p text:style-name="P616"><text:span text:style-name="T590">57699/2026</text:span><text:span text:style-name="T590"/></text:p>
          </table:table-cell>
        </table:table-row>
        <table:table-row table:style-name="Table11.4">
          <table:table-cell table:style-name="Table11.A1" office:value-type="string">
            <text:p text:style-name="P498"/>
            <text:p text:style-name="P617"><text:span text:style-name="T591">FERNANDA</text:span><text:span text:style-name="T594"> </text:span><text:span text:style-name="T591">RIBEIRO</text:span><text:span text:style-name="T595"> </text:span><text:span text:style-name="T591">CAMPOS</text:span><text:span text:style-name="T593"> </text:span><text:span text:style-name="T590">MICHALSKY</text:span></text:p>
          </table:table-cell>
          <table:table-cell table:style-name="Table11.A1" office:value-type="string">
            <text:p text:style-name="P497"/>
            <text:p text:style-name="P502"/>
            <text:p text:style-name="P618"><text:span text:style-name="T600">Procurador</text:span><text:span text:style-name="T600"/></text:p>
          </table:table-cell>
          <table:table-cell table:style-name="Table11.A1" office:value-type="string">
            <text:p text:style-name="P497"/>
            <text:p text:style-name="P502"/>
            <text:p text:style-name="P619"><text:span text:style-name="T732">PGM</text:span><text:span text:style-name="T732"/></text:p>
          </table:table-cell>
          <table:table-cell table:style-name="Table11.A1" office:value-type="string">
            <text:p text:style-name="P498"/>
            <text:p text:style-name="P620"><text:span text:style-name="T600">16/10/2026</text:span><text:span text:style-name="T727"> </text:span><text:span text:style-name="T728">a</text:span></text:p>
            <text:p text:style-name="P611"><text:span text:style-name="T600">30/10/2026</text:span><text:span text:style-name="T600"/></text:p>
          </table:table-cell>
          <table:table-cell table:style-name="Table11.A1" office:value-type="string">
            <text:p text:style-name="P498"/>
            <text:p text:style-name="P613"><text:span text:style-name="T600">18/01/2027</text:span><text:span text:style-name="T727"> </text:span><text:span text:style-name="T728">a</text:span></text:p>
            <text:p text:style-name="P614"><text:span text:style-name="T600">01/02/2027</text:span><text:span text:style-name="T600"/></text:p>
          </table:table-cell>
          <table:table-cell table:style-name="Table11.A1" office:value-type="string">
            <text:p text:style-name="P497"/>
            <text:p text:style-name="P502"/>
            <text:p text:style-name="P621"><text:span text:style-name="T590">59139/2026</text:span><text:span text:style-name="T590"/></text:p>
          </table:table-cell>
        </table:table-row>
        <table:table-row table:style-name="Table11.4">
          <table:table-cell table:style-name="Table11.A1" office:value-type="string">
            <text:p text:style-name="P498"/>
            <text:p text:style-name="P622"><text:span text:style-name="T591">JOAO</text:span><text:span text:style-name="T594"> </text:span><text:span text:style-name="T591">PEDRO</text:span><text:span text:style-name="T595"> </text:span><text:span text:style-name="T590">VIANA</text:span><text:span text:style-name="T596"> </text:span><text:span text:style-name="T590">MARCHIORI</text:span></text:p>
          </table:table-cell>
          <table:table-cell table:style-name="Table11.A1" office:value-type="string">
            <text:p text:style-name="P497"/>
            <text:p text:style-name="P502"/>
            <text:p text:style-name="P623"><text:span text:style-name="T597">Auxiliar</text:span><text:span text:style-name="T728"> </text:span><text:span text:style-name="T600">Administrativo</text:span></text:p>
          </table:table-cell>
          <table:table-cell table:style-name="Table11.A1" office:value-type="string">
            <text:p text:style-name="P497"/>
            <text:p text:style-name="P502"/>
            <text:p text:style-name="P624"><text:span text:style-name="T600">SEMAD</text:span><text:span text:style-name="T600"/></text:p>
          </table:table-cell>
          <table:table-cell table:style-name="Table11.A1" office:value-type="string">
            <text:p text:style-name="P498"/>
            <text:p text:style-name="P620"><text:span text:style-name="T600">14/12/2026</text:span><text:span text:style-name="T727"> </text:span><text:span text:style-name="T728">a</text:span></text:p>
            <text:p text:style-name="P611"><text:span text:style-name="T600">12/01/2027</text:span><text:span text:style-name="T600"/></text:p>
          </table:table-cell>
          <table:table-cell table:style-name="Table11.A1" office:value-type="string">
            <text:p text:style-name="P625"><text:span text:style-name="T600">14/09/2026</text:span><text:span text:style-name="T727"> </text:span><text:span text:style-name="T728">a</text:span></text:p>
            <text:p text:style-name="P626"><text:span text:style-name="T600">28/09/2026</text:span><text:span text:style-name="T727"> </text:span><text:span text:style-name="T728">e</text:span></text:p>
            <text:p text:style-name="P626"><text:span text:style-name="T600">04/01/2027</text:span><text:span text:style-name="T727"> </text:span><text:span text:style-name="T728">a</text:span></text:p>
            <text:p text:style-name="P614"><text:span text:style-name="T600">18/01/2027</text:span><text:span text:style-name="T600"/></text:p>
          </table:table-cell>
          <table:table-cell table:style-name="Table11.A1" office:value-type="string">
            <text:p text:style-name="P497"/>
            <text:p text:style-name="P502"/>
            <text:p text:style-name="P627"><text:span text:style-name="T590">55013/2026</text:span><text:span text:style-name="T590"/></text:p>
          </table:table-cell>
        </table:table-row>
        <table:table-row table:style-name="Table11.4">
          <table:table-cell table:style-name="Table11.A1" office:value-type="string">
            <text:p text:style-name="P498"/>
            <text:p text:style-name="P628"><text:span text:style-name="T591">MARIA</text:span><text:span text:style-name="T594"> </text:span><text:span text:style-name="T591">JULIA</text:span><text:span text:style-name="T595"> </text:span><text:span text:style-name="T591">PALHARES</text:span><text:span text:style-name="T594"> </text:span><text:span text:style-name="T591">SANTOS</text:span></text:p>
          </table:table-cell>
          <table:table-cell table:style-name="Table11.A1" office:value-type="string">
            <text:p text:style-name="P498"/>
            <text:p text:style-name="P629"><text:span text:style-name="T597">Subsecretário</text:span><text:span text:style-name="T727"> </text:span><text:span text:style-name="T597">de</text:span><text:span text:style-name="T598"> </text:span><text:span text:style-name="T600">Agricultura</text:span></text:p>
          </table:table-cell>
          <table:table-cell table:style-name="Table11.A1" office:value-type="string">
            <text:p text:style-name="P497"/>
            <text:p text:style-name="P502"/>
            <text:p text:style-name="P609"><text:span text:style-name="T600">SEMAG</text:span><text:span text:style-name="T600"/></text:p>
          </table:table-cell>
          <table:table-cell table:style-name="Table11.A1" office:value-type="string">
            <text:p text:style-name="P498"/>
            <text:p text:style-name="P620"><text:span text:style-name="T600">01/10/2026</text:span><text:span text:style-name="T727"> </text:span><text:span text:style-name="T728">a</text:span></text:p>
            <text:p text:style-name="P611"><text:span text:style-name="T600">30/10/2026</text:span><text:span text:style-name="T600"/></text:p>
          </table:table-cell>
          <table:table-cell table:style-name="Table11.A1" office:value-type="string">
            <text:p text:style-name="P498"/>
            <text:p text:style-name="P626"><text:span text:style-name="T600">03/11/2026</text:span><text:span text:style-name="T727"> </text:span><text:span text:style-name="T728">a</text:span></text:p>
            <text:p text:style-name="P614"><text:span text:style-name="T600">02/12/2026</text:span><text:span text:style-name="T600"/></text:p>
          </table:table-cell>
          <table:table-cell table:style-name="Table11.A1" office:value-type="string">
            <text:p text:style-name="P497"/>
            <text:p text:style-name="P502"/>
            <text:p text:style-name="P621"><text:span text:style-name="T590">58341/2026</text:span><text:span text:style-name="T590"/></text:p>
          </table:table-cell>
        </table:table-row>
        <table:table-row table:style-name="Table11.4">
          <table:table-cell table:style-name="Table11.A1" office:value-type="string">
            <text:p text:style-name="P498"/>
            <text:p text:style-name="P630"><text:span text:style-name="T590">VALESCA</text:span><text:span text:style-name="T596"> </text:span><text:span text:style-name="T590">OLIVEIRA</text:span><text:span text:style-name="T595"> </text:span><text:span text:style-name="T591">DOS</text:span><text:span text:style-name="T594"> </text:span><text:span text:style-name="T591">SANTOS</text:span></text:p>
          </table:table-cell>
          <table:table-cell table:style-name="Table11.A1" office:value-type="string">
            <text:p text:style-name="P498"/>
            <text:p text:style-name="P631"><text:span text:style-name="T597">Agente</text:span><text:span text:style-name="T726"> </text:span><text:span text:style-name="T597">de</text:span><text:span text:style-name="T726"> </text:span><text:span text:style-name="T597">Serviços</text:span><text:span text:style-name="T598"> </text:span><text:span text:style-name="T597">em</text:span><text:span text:style-name="T733"> </text:span><text:span text:style-name="T597">Educação</text:span></text:p>
          </table:table-cell>
          <table:table-cell table:style-name="Table11.A1" office:value-type="string">
            <text:p text:style-name="P497"/>
            <text:p text:style-name="P502"/>
            <text:p text:style-name="P609"><text:span text:style-name="T600">SEMGOV</text:span><text:span text:style-name="T600"/></text:p>
          </table:table-cell>
          <table:table-cell table:style-name="Table11.A1" office:value-type="string">
            <text:p text:style-name="P632"><text:span text:style-name="T600">04/05/2026</text:span><text:span text:style-name="T727"> </text:span><text:span text:style-name="T728">a</text:span></text:p>
            <text:p text:style-name="P620"><text:span text:style-name="T600">18/05/2026</text:span><text:span text:style-name="T727"> </text:span><text:span text:style-name="T728">e</text:span></text:p>
            <text:p text:style-name="P620"><text:span text:style-name="T600">14/09/2026</text:span><text:span text:style-name="T727"> </text:span><text:span text:style-name="T728">a</text:span></text:p>
            <text:p text:style-name="P611"><text:span text:style-name="T600">28/09/2026</text:span><text:span text:style-name="T600"/></text:p>
          </table:table-cell>
          <table:table-cell table:style-name="Table11.A1" office:value-type="string">
            <text:p text:style-name="P625"><text:span text:style-name="T600">04/05/2026</text:span><text:span text:style-name="T727"> </text:span><text:span text:style-name="T728">a</text:span></text:p>
            <text:p text:style-name="P626"><text:span text:style-name="T600">18/05/2026</text:span><text:span text:style-name="T727"> </text:span><text:span text:style-name="T728">e</text:span></text:p>
            <text:p text:style-name="P626"><text:span text:style-name="T600">03/11/2026</text:span><text:span text:style-name="T727"> </text:span><text:span text:style-name="T728">a</text:span></text:p>
            <text:p text:style-name="P614"><text:span text:style-name="T600">17/11/2026</text:span><text:span text:style-name="T600"/></text:p>
          </table:table-cell>
          <table:table-cell table:style-name="Table11.A1" office:value-type="string">
            <text:p text:style-name="P497"/>
            <text:p text:style-name="P502"/>
            <text:p text:style-name="P621"><text:span text:style-name="T590">58047/2026</text:span><text:span text:style-name="T590"/></text:p>
          </table:table-cell>
        </table:table-row>
      </table:table>
      <text:p text:style-name="P273"/>
      <text:p text:style-name="P633"/>
      <text:p text:style-name="P634"><text:span text:style-name="T718">Art.</text:span><text:span text:style-name="T734"> </text:span><text:span text:style-name="T718">2º</text:span><text:span text:style-name="T735"> </text:span><text:span text:style-name="T723">Esta</text:span><text:span text:style-name="T736"> </text:span><text:span text:style-name="T723">Portaria</text:span><text:span text:style-name="T736"> </text:span><text:span text:style-name="T723">entrará</text:span><text:span text:style-name="T736"> </text:span><text:span text:style-name="T723">em</text:span><text:span text:style-name="T736"> </text:span><text:span text:style-name="T723">vigor</text:span><text:span text:style-name="T736"> </text:span><text:span text:style-name="T723">na</text:span><text:span text:style-name="T736"> </text:span><text:span text:style-name="T723">data</text:span><text:span text:style-name="T736"> </text:span><text:span text:style-name="T737">de</text:span></text:p>
      <text:p text:style-name="P635"><text:span text:style-name="T723">sua </text:span><text:span text:style-name="T738">publicação.</text:span></text:p>
      <text:p text:style-name="P273"/>
      <text:p text:style-name="P636"/>
      <text:p text:style-name="P637"><text:span text:style-name="T723">Cachoeiro de</text:span><text:span text:style-name="T739"> </text:span><text:span text:style-name="T723">Itapemirim/ES,</text:span><text:span text:style-name="T739"> </text:span><text:span text:style-name="T723">13</text:span><text:span text:style-name="T739"> </text:span><text:span text:style-name="T723">de agosto</text:span><text:span text:style-name="T739"> </text:span><text:span text:style-name="T723">de</text:span><text:span text:style-name="T739"> </text:span><text:span text:style-name="T738">2026.</text:span></text:p>
      <text:p text:style-name="P273"/>
      <text:p text:style-name="P638"/>
      <text:p text:style-name="P639"><text:span text:style-name="T290">ROGÉRIO</text:span><text:span text:style-name="T740"> </text:span><text:span text:style-name="T290">DA</text:span><text:span text:style-name="T740"> </text:span><text:span text:style-name="T290">SILVA</text:span><text:span text:style-name="T741"> </text:span><text:span text:style-name="T291">ATHAYDE</text:span></text:p>
      <text:p text:style-name="P640"><text:span text:style-name="T290">Secretário</text:span><text:span text:style-name="T740"> </text:span><text:span text:style-name="T290">Municipal</text:span><text:span text:style-name="T741"> </text:span><text:span text:style-name="T290">de</text:span><text:span text:style-name="T740"> </text:span><text:span text:style-name="T291">Administração</text:span></text:p>
      <text:p text:style-name="P641"/>
      <text:p text:style-name="P561"/>
      <text:p text:style-name="P561"/>
      <text:p text:style-name="P642"/>
      <text:h text:style-name="P643" text:outline-level="9"><text:span text:style-name="T742">PORTARIA</text:span><text:span text:style-name="T743"> </text:span><text:span text:style-name="T742">Nº</text:span><text:span text:style-name="T744"> </text:span><text:span text:style-name="T745">1.713/2026</text:span></text:h>
      <text:p text:style-name="P644"/>
      <text:p text:style-name="P645"><text:span text:style-name="T746">DISPÕE SOBRE ALTERAÇÃO DE PERÍODO DE FÉRIAS DE SERVIDOR.</text:span><text:span text:style-name="T746"/></text:p>
      <text:p text:style-name="P564"/>
      <text:h text:style-name="P646" text:outline-level="8"><text:span text:style-name="T747">O</text:span><text:span text:style-name="T748"> <text:s/></text:span>SECRETÁRIO<text:span text:style-name="T749"> <text:s/></text:span>MUNICIPAL<text:span text:style-name="T749"> <text:s/></text:span><text:span text:style-name="T685">DE</text:span></text:h>
      <text:p text:style-name="P647"><text:span text:style-name="T677">ADMINISTRAÇÃO </text:span><text:span text:style-name="T678">de Cachoeiro de Itapemirim, Estado do Espírito Santo, no uso de suas atribuições delegadas através dos Decretos nºs. 18.275/2008 e 35.892/2025, </text:span><text:span text:style-name="T677">RESOLVE:</text:span></text:p>
      <text:p text:style-name="P648"/>
      <text:p text:style-name="P649"><text:span text:style-name="T746">Art. 1º </text:span><text:span text:style-name="T750">Alterar a </text:span><text:span text:style-name="T746">Portaria nº 890/2026</text:span><text:span text:style-name="T750">, no que se refere ao período de férias do servidor abaixo mencionado.</text:span></text:p>
      <text:p text:style-name="P650"/>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row table:style-name="Table12.1">
          <table:table-cell table:style-name="Table12.A1" table:number-rows-spanned="2" office:value-type="string">
            <text:p text:style-name="P497"/>
            <text:p text:style-name="P651"/>
            <text:p text:style-name="P652"><text:span text:style-name="T590">SERVIDOR</text:span><text:span text:style-name="T590"/></text:p>
          </table:table-cell>
          <table:table-cell table:style-name="Table12.A1" table:number-rows-spanned="2" office:value-type="string">
            <text:p text:style-name="P497"/>
            <text:p text:style-name="P651"/>
            <text:p text:style-name="P619"><text:span text:style-name="T590">CARGO</text:span><text:span text:style-name="T590"/></text:p>
          </table:table-cell>
          <table:table-cell table:style-name="Table12.A1" table:number-rows-spanned="2" office:value-type="string">
            <text:p text:style-name="P497"/>
            <text:p text:style-name="P651"/>
            <text:p text:style-name="P653"><text:span text:style-name="T590">LOTAÇÃO</text:span><text:span text:style-name="T590"/></text:p>
          </table:table-cell>
          <table:table-cell table:style-name="Table12.A1" office:value-type="string">
            <text:p text:style-name="P654"><text:span text:style-name="T591">ONDE</text:span><text:span text:style-name="T593"> </text:span><text:span text:style-name="T591">SE</text:span><text:span text:style-name="T593"> LÊ</text:span></text:p>
          </table:table-cell>
          <table:table-cell table:style-name="Table12.A1" office:value-type="string">
            <text:p text:style-name="P655"><text:span text:style-name="T590">LEIA-</text:span><text:span text:style-name="T593">SE</text:span></text:p>
          </table:table-cell>
          <table:table-cell table:style-name="Table12.A1" table:number-rows-spanned="2" office:value-type="string">
            <text:p text:style-name="P497"/>
            <text:p text:style-name="P651"/>
            <text:p text:style-name="P656"><text:span text:style-name="T591">PROC.</text:span><text:span text:style-name="T751"> </text:span><text:span text:style-name="T593">Nº</text:span></text:p>
          </table:table-cell>
        </table:table-row>
        <table:table-row table:style-name="Table12.2">
          <table:covered-table-cell table:style-name="Table12.A2"/>
          <table:covered-table-cell table:style-name="Table12.A2"/>
          <table:covered-table-cell table:style-name="Table12.A2"/>
          <table:table-cell table:style-name="Table12.A1" office:value-type="string">
            <text:p text:style-name="P657"><text:span text:style-name="T590">PERÍODO</text:span><text:span text:style-name="T596"> </text:span><text:span text:style-name="T590">DE</text:span><text:span text:style-name="T595"> </text:span><text:span text:style-name="T590">FÉRIAS</text:span></text:p>
          </table:table-cell>
          <table:table-cell table:style-name="Table12.A1" office:value-type="string">
            <text:p text:style-name="P658"><text:span text:style-name="T590">PERÍODO</text:span><text:span text:style-name="T596"> </text:span><text:span text:style-name="T590">DE</text:span><text:span text:style-name="T595"> </text:span><text:span text:style-name="T590">FÉRIAS</text:span></text:p>
          </table:table-cell>
          <table:covered-table-cell table:style-name="Table12.A2"/>
        </table:table-row>
        <table:table-row table:style-name="Table12.3">
          <table:table-cell table:style-name="Table12.A1" office:value-type="string">
            <text:p text:style-name="P659"/>
            <text:p text:style-name="P660"><text:span text:style-name="T590">DARIO</text:span><text:span text:style-name="T596"> </text:span><text:span text:style-name="T590">SILVEIRA</text:span><text:span text:style-name="T595"> </text:span><text:span text:style-name="T590">FILHO</text:span></text:p>
          </table:table-cell>
          <table:table-cell table:style-name="Table12.A1" office:value-type="string">
            <text:p text:style-name="P615"/>
            <text:p text:style-name="P661"><text:span text:style-name="T600">Motorista</text:span><text:span text:style-name="T600"/></text:p>
          </table:table-cell>
          <table:table-cell table:style-name="Table12.A1" office:value-type="string">
            <text:p text:style-name="P615"/>
            <text:p text:style-name="P662"><text:span text:style-name="T600">SEMAG</text:span><text:span text:style-name="T600"/></text:p>
          </table:table-cell>
          <table:table-cell table:style-name="Table12.A1" office:value-type="string">
            <text:p text:style-name="P659"/>
            <text:p text:style-name="P610"><text:span text:style-name="T600">01/03/2027</text:span><text:span text:style-name="T752"> </text:span><text:span text:style-name="T728">a</text:span></text:p>
            <text:p text:style-name="P663"><text:span text:style-name="T600">30/03/2027</text:span><text:span text:style-name="T600"/></text:p>
          </table:table-cell>
          <table:table-cell table:style-name="Table12.A1" office:value-type="string">
            <text:p text:style-name="P659"/>
            <text:p text:style-name="P664"><text:span text:style-name="T600">01/09/2026</text:span><text:span text:style-name="T752"> </text:span><text:span text:style-name="T728">a</text:span></text:p>
            <text:p text:style-name="P665"><text:span text:style-name="T600">30/09/2026</text:span><text:span text:style-name="T600"/></text:p>
          </table:table-cell>
          <table:table-cell table:style-name="Table12.A1" office:value-type="string">
            <text:p text:style-name="P615"/>
            <text:p text:style-name="P666"><text:span text:style-name="T590">58191/2026</text:span><text:span text:style-name="T590"/></text:p>
          </table:table-cell>
        </table:table-row>
      </table:table>
      <text:p text:style-name="P667"><text:span text:style-name="T753">Art.</text:span><text:span text:style-name="T754"> </text:span><text:span text:style-name="T753">2º</text:span><text:span text:style-name="T755"> </text:span><text:span text:style-name="T756">Esta</text:span><text:span text:style-name="T757"> </text:span><text:span text:style-name="T756">Portaria</text:span><text:span text:style-name="T757"> </text:span><text:span text:style-name="T756">entrará</text:span><text:span text:style-name="T757"> </text:span><text:span text:style-name="T756">em</text:span><text:span text:style-name="T757"> </text:span><text:span text:style-name="T756">vigor</text:span><text:span text:style-name="T757"> </text:span><text:span text:style-name="T758">na</text:span></text:p>
      <text:p text:style-name="P668"><text:span text:style-name="T756">data</text:span><text:span text:style-name="T759"> </text:span><text:span text:style-name="T756">de</text:span><text:span text:style-name="T759"> </text:span><text:span text:style-name="T756">sua</text:span><text:span text:style-name="T759"> </text:span><text:span text:style-name="T760">publicação.</text:span></text:p>
      <text:p text:style-name="P583"/>
      <text:p text:style-name="P578"/>
      <text:p text:style-name="P669"><text:span text:style-name="T756">Cachoeiro</text:span><text:span text:style-name="T761"> </text:span><text:span text:style-name="T756">de</text:span><text:span text:style-name="T762"> </text:span><text:span text:style-name="T756">Itapemirim/ES,</text:span><text:span text:style-name="T761"> </text:span><text:span text:style-name="T756">13</text:span><text:span text:style-name="T762"> </text:span><text:span text:style-name="T756">de</text:span><text:span text:style-name="T761"> </text:span><text:span text:style-name="T756">agosto</text:span><text:span text:style-name="T762"> </text:span><text:span text:style-name="T756">de</text:span><text:span text:style-name="T762"> </text:span><text:span text:style-name="T760">2026.</text:span></text:p>
      <text:p text:style-name="P583"/>
      <text:p text:style-name="P578"/>
      <text:h text:style-name="P670" text:outline-level="8">ROGÉRIO<text:span text:style-name="T691"> </text:span>DA<text:span text:style-name="T763"> </text:span>SILVA<text:span text:style-name="T763"> </text:span><text:span text:style-name="T691">ATHAYDE</text:span></text:h>
      <text:h text:style-name="P671" text:outline-level="9">Secretário<text:span text:style-name="T764"> </text:span>Municipal<text:span text:style-name="T764"> </text:span>de<text:span text:style-name="T691"> Administração</text:span></text:h>
      <text:p text:style-name="P672"/>
      <text:p text:style-name="P673"/>
      <text:section text:style-name="Sect8" text:name="Section11">
        <text:p text:style-name="P674"><text:span text:style-name="T765">PORTARIA</text:span><text:span text:style-name="T766"> </text:span><text:span text:style-name="T765">Nº</text:span><text:span text:style-name="T767"> </text:span><text:span text:style-name="T666">1.714/2026</text:span></text:p>
        <text:p text:style-name="P675"/>
        <text:p text:style-name="P676"/>
        <text:p text:style-name="P677"><text:span text:style-name="T506">ACRESCENTA SERVIDORES NA PORTARIA Nº 2.245/2025, QUE TRATA DA ESCALA DE FÉRIAS DOS SERVIDORES E EMPREGADOS PÚBLICOS MUNICIPAIS, A SEREM USUFRUÍDAS NO DECORRER DOS ANOS DE 2026 E 2027.</text:span><text:span text:style-name="T506"/></text:p>
        <text:p text:style-name="P678"/>
        <text:p text:style-name="P679"><text:span text:style-name="T515">O</text:span><text:span text:style-name="T768"> <text:s text:c="2"/></text:span><text:span text:style-name="T506">SECRETÁRIO</text:span><text:span text:style-name="T769"> <text:s text:c="2"/></text:span><text:span text:style-name="T506">MUNICIPAL</text:span><text:span text:style-name="T769"> <text:s text:c="2"/></text:span><text:span text:style-name="T770">DE</text:span></text:p>
        <text:p text:style-name="P680"><text:span text:style-name="T506">ADMINISTRAÇÃO </text:span><text:span text:style-name="T515">de Cachoeiro de</text:span><text:span text:style-name="T771"> </text:span><text:span text:style-name="T515">Itapemirim,</text:span><text:span text:style-name="T671"> </text:span><text:span text:style-name="T515">Estado</text:span><text:span text:style-name="T671"> </text:span><text:span text:style-name="T515">do</text:span><text:span text:style-name="T671"> </text:span><text:span text:style-name="T515">Espírito</text:span><text:span text:style-name="T671"> </text:span><text:span text:style-name="T515">Santo,</text:span><text:span text:style-name="T671"> </text:span><text:span text:style-name="T515">no</text:span><text:span text:style-name="T671"> </text:span><text:span text:style-name="T515">uso</text:span><text:span text:style-name="T671"> </text:span><text:span text:style-name="T515">de suas</text:span><text:span text:style-name="T668"> </text:span><text:span text:style-name="T515">atribuições</text:span><text:span text:style-name="T668"> </text:span><text:span text:style-name="T515">delegadas</text:span><text:span text:style-name="T772"> </text:span><text:span text:style-name="T515">através</text:span><text:span text:style-name="T772"> </text:span><text:span text:style-name="T515">dos</text:span><text:span text:style-name="T772"> </text:span><text:span text:style-name="T515">Decretos nºs. 18.275/2008 e 35.892/2025, resolve:</text:span></text:p>
        <text:p text:style-name="P681"/>
        <text:p text:style-name="P679"><text:span text:style-name="T506">Art.</text:span><text:span text:style-name="T773"> <text:s/></text:span><text:span text:style-name="T506">1º</text:span><text:span text:style-name="T774"> <text:s/></text:span><text:span text:style-name="T515">Acrescentar</text:span><text:span text:style-name="T775"> <text:s/></text:span><text:span text:style-name="T515">os</text:span><text:span text:style-name="T775"> <text:s/></text:span><text:span text:style-name="T515">servidores</text:span><text:span text:style-name="T776"> <text:s/></text:span><text:span text:style-name="T528">abaixo</text:span></text:p>
      </text:section>
      <text:section text:style-name="Sect1" text:name="Section12">
        <text:p text:style-name="P682"><text:span text:style-name="T515">mencionados ao anexo da Portaria nº 2.245/2025, que aprova as férias dos servidores e empregados públicos municipais da Prefeitura Municipal de Cachoeiro de Itapemirim, a serem gozadas no decorrer do ano de 2026 e</text:span><text:span text:style-name="T771"> </text:span><text:span text:style-name="T515">2027, nos termos do Artigo 70 da Lei nº 4009/94, com alteração dada pelas Leis n°s 7350/2015 e 7796/2019.</text:span></text:p>
        <text:p text:style-name="P354"/>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D"/>
          <table:table-column table:style-name="Table13.G"/>
          <table:table-column table:style-name="Table13.H"/>
          <table:table-row table:style-name="Table13.1">
            <table:table-cell table:style-name="Table13.A1" office:value-type="string">
              <text:p text:style-name="P683"/>
              <text:p text:style-name="P619"><text:span text:style-name="T725">Nome</text:span><text:span text:style-name="T725"/></text:p>
            </table:table-cell>
            <table:table-cell table:style-name="Table13.A1" office:value-type="string">
              <text:p text:style-name="P683"/>
              <text:p text:style-name="P684"><text:span text:style-name="T590">Admissão</text:span><text:span text:style-name="T590"/></text:p>
            </table:table-cell>
            <table:table-cell table:style-name="Table13.A1" office:value-type="string">
              <text:p text:style-name="P683"/>
              <text:p text:style-name="P685"><text:span text:style-name="T590">Cargo</text:span><text:span text:style-name="T590"/></text:p>
            </table:table-cell>
            <table:table-cell table:style-name="Table13.A1" office:value-type="string">
              <text:p text:style-name="P683"/>
              <text:p text:style-name="P686"><text:span text:style-name="T590">Vinculo</text:span><text:span text:style-name="T590"/></text:p>
            </table:table-cell>
            <table:table-cell table:style-name="Table13.A1" office:value-type="string">
              <text:p text:style-name="P683"/>
              <text:p text:style-name="P687"><text:span text:style-name="T590">Lotação</text:span><text:span text:style-name="T590"/></text:p>
            </table:table-cell>
            <table:table-cell table:style-name="Table13.A1" office:value-type="string">
              <text:p text:style-name="P688"><text:span text:style-name="T590">Período</text:span><text:span text:style-name="T595"> </text:span><text:span text:style-name="T590">aquisitivo</text:span></text:p>
            </table:table-cell>
            <table:table-cell table:style-name="Table13.A1" office:value-type="string">
              <text:p text:style-name="P689"><text:span text:style-name="T591">Período</text:span><text:span text:style-name="T594"> </text:span><text:span text:style-name="T591">de</text:span><text:span text:style-name="T595"> </text:span><text:span text:style-name="T590">férias</text:span></text:p>
            </table:table-cell>
            <table:table-cell table:style-name="Table13.A1" office:value-type="string">
              <text:p text:style-name="P683"/>
              <text:p text:style-name="P690"><text:span text:style-name="T590">Proc.</text:span><text:span text:style-name="T590"/></text:p>
            </table:table-cell>
          </table:table-row>
          <table:table-row table:style-name="Table13.2">
            <table:table-cell table:style-name="Table13.A1" office:value-type="string">
              <text:p text:style-name="P691"/>
              <text:p text:style-name="P692"><text:span text:style-name="T777">MARIA</text:span><text:span text:style-name="T778"> </text:span><text:span text:style-name="T777">DA</text:span><text:span text:style-name="T779"> </text:span><text:span text:style-name="T777">CONCEIÇÃO</text:span><text:span text:style-name="T778"> </text:span><text:span text:style-name="T777">PIMENTA</text:span></text:p>
            </table:table-cell>
            <table:table-cell table:style-name="Table13.A1" office:value-type="string">
              <text:p text:style-name="P693"/>
              <text:p text:style-name="P693"/>
              <text:p text:style-name="P694"><text:span text:style-name="T780">28/02/2012</text:span><text:span text:style-name="T780"/></text:p>
            </table:table-cell>
            <table:table-cell table:style-name="Table13.A1" office:value-type="string">
              <text:p text:style-name="P695"><text:span text:style-name="T781">Auxiliar de Serviços</text:span><text:span text:style-name="T782"> </text:span><text:span text:style-name="T781">de</text:span><text:span text:style-name="T783"> </text:span><text:span text:style-name="T781">Apoio</text:span><text:span text:style-name="T783"> </text:span><text:span text:style-name="T781">em</text:span><text:span text:style-name="T783"> </text:span><text:span text:style-name="T781">Unidade</text:span><text:span text:style-name="T782"> </text:span><text:span text:style-name="T781">de</text:span><text:span text:style-name="T784"> </text:span><text:span text:style-name="T781">Saúde</text:span></text:p>
            </table:table-cell>
            <table:table-cell table:style-name="Table13.A1" office:value-type="string">
              <text:p text:style-name="P693"/>
              <text:p text:style-name="P693"/>
              <text:p text:style-name="P696"><text:span text:style-name="T780">Efetivo</text:span><text:span text:style-name="T780"/></text:p>
            </table:table-cell>
            <table:table-cell table:style-name="Table13.A1" office:value-type="string">
              <text:p text:style-name="P693"/>
              <text:p text:style-name="P693"/>
              <text:p text:style-name="P697"><text:span text:style-name="T780">SEMUS</text:span><text:span text:style-name="T780"/></text:p>
            </table:table-cell>
            <table:table-cell table:style-name="Table13.A1" office:value-type="string">
              <text:p text:style-name="P691"/>
              <text:p text:style-name="P698"><text:span text:style-name="T781">28/02/2025</text:span><text:span text:style-name="T785"> </text:span><text:span text:style-name="T786">a</text:span></text:p>
              <text:p text:style-name="P699"><text:span text:style-name="T780">27/02/2026</text:span><text:span text:style-name="T780"/></text:p>
            </table:table-cell>
            <table:table-cell table:style-name="Table13.A1" office:value-type="string">
              <text:p text:style-name="P691"/>
              <text:p text:style-name="P700"><text:span text:style-name="T781">01/09/2026</text:span><text:span text:style-name="T785"> </text:span><text:span text:style-name="T786">a</text:span></text:p>
              <text:p text:style-name="P701"><text:span text:style-name="T780">30/09/2026</text:span><text:span text:style-name="T780"/></text:p>
            </table:table-cell>
            <table:table-cell table:style-name="Table13.A1" office:value-type="string">
              <text:p text:style-name="P693"/>
              <text:p text:style-name="P693"/>
              <text:p text:style-name="P702"><text:span text:style-name="T787">57975/2026</text:span><text:span text:style-name="T787"/></text:p>
            </table:table-cell>
          </table:table-row>
          <table:table-row table:style-name="Table13.3">
            <table:table-cell table:style-name="Table13.A1" office:value-type="string">
              <text:p text:style-name="P703"/>
              <text:p text:style-name="P704"><text:span text:style-name="T777">MARIANA</text:span><text:span text:style-name="T778"> </text:span><text:span text:style-name="T777">VIEIRA</text:span><text:span text:style-name="T779"> </text:span><text:span text:style-name="T777">DA</text:span><text:span text:style-name="T778"> </text:span><text:span text:style-name="T777">SILVA</text:span></text:p>
            </table:table-cell>
            <table:table-cell table:style-name="Table13.A1" office:value-type="string">
              <text:p text:style-name="P693"/>
              <text:p text:style-name="P705"/>
              <text:p text:style-name="P706"><text:span text:style-name="T780">30/07/2014</text:span><text:span text:style-name="T780"/></text:p>
            </table:table-cell>
            <table:table-cell table:style-name="Table13.A1" office:value-type="string">
              <text:p text:style-name="P703"/>
              <text:p text:style-name="P707"><text:span text:style-name="T781">Agente</text:span><text:span text:style-name="T788"> </text:span><text:span text:style-name="T781">de</text:span><text:span text:style-name="T788"> </text:span><text:span text:style-name="T781">Combate</text:span><text:span text:style-name="T788"> </text:span><text:span text:style-name="T781">as</text:span><text:span text:style-name="T782"> </text:span><text:span text:style-name="T780">Endemias</text:span></text:p>
            </table:table-cell>
            <table:table-cell table:style-name="Table13.A1" office:value-type="string">
              <text:p text:style-name="P693"/>
              <text:p text:style-name="P708"/>
              <text:p text:style-name="P709"><text:span text:style-name="T780">Estatutário</text:span><text:span text:style-name="T780"/></text:p>
            </table:table-cell>
            <table:table-cell table:style-name="Table13.A1" office:value-type="string">
              <text:p text:style-name="P693"/>
              <text:p text:style-name="P708"/>
              <text:p text:style-name="P710"><text:span text:style-name="T780">SEMUS</text:span><text:span text:style-name="T780"/></text:p>
            </table:table-cell>
            <table:table-cell table:style-name="Table13.A1" office:value-type="string">
              <text:p text:style-name="P711"/>
              <text:p text:style-name="P700"><text:span text:style-name="T781">30/07/2025</text:span><text:span text:style-name="T785"> </text:span><text:span text:style-name="T786">a</text:span></text:p>
              <text:p text:style-name="P712"><text:span text:style-name="T780">29/07/2026</text:span><text:span text:style-name="T780"/></text:p>
            </table:table-cell>
            <table:table-cell table:style-name="Table13.A1" office:value-type="string">
              <text:p text:style-name="P711"/>
              <text:p text:style-name="P700"><text:span text:style-name="T781">03/11/2026</text:span><text:span text:style-name="T785"> </text:span><text:span text:style-name="T786">a</text:span></text:p>
              <text:p text:style-name="P713"><text:span text:style-name="T780">02/12/2026</text:span><text:span text:style-name="T780"/></text:p>
            </table:table-cell>
            <table:table-cell table:style-name="Table13.A1" office:value-type="string">
              <text:p text:style-name="P693"/>
              <text:p text:style-name="P708"/>
              <text:p text:style-name="P702"><text:span text:style-name="T787">58536/2026</text:span><text:span text:style-name="T787"/></text:p>
            </table:table-cell>
          </table:table-row>
          <table:table-row table:style-name="Table13.4">
            <table:table-cell table:style-name="Table13.A1" office:value-type="string">
              <text:p text:style-name="P703"/>
              <text:p text:style-name="P714"><text:span text:style-name="T777">MIKAELLY</text:span><text:span text:style-name="T778"> </text:span><text:span text:style-name="T777">FACINI</text:span><text:span text:style-name="T779"> </text:span><text:span text:style-name="T787">BARROSO</text:span></text:p>
            </table:table-cell>
            <table:table-cell table:style-name="Table13.A1" office:value-type="string">
              <text:p text:style-name="P693"/>
              <text:p text:style-name="P705"/>
              <text:p text:style-name="P694"><text:span text:style-name="T780">07/10/2025</text:span><text:span text:style-name="T780"/></text:p>
            </table:table-cell>
            <table:table-cell table:style-name="Table13.A1" office:value-type="string">
              <text:p text:style-name="P703"/>
              <text:p text:style-name="P715"><text:span text:style-name="T781">Consultor</text:span><text:span text:style-name="T784"> </text:span><text:span text:style-name="T781">Interno</text:span><text:span text:style-name="T783"> </text:span><text:span text:style-name="T781">da</text:span><text:span text:style-name="T782"> </text:span><text:span text:style-name="T780">Procuradoria-Geral</text:span></text:p>
            </table:table-cell>
            <table:table-cell table:style-name="Table13.A1" office:value-type="string">
              <text:p text:style-name="P693"/>
              <text:p text:style-name="P705"/>
              <text:p text:style-name="P716"><text:span text:style-name="T780">Comissionado</text:span><text:span text:style-name="T780"/></text:p>
            </table:table-cell>
            <table:table-cell table:style-name="Table13.A1" office:value-type="string">
              <text:p text:style-name="P693"/>
              <text:p text:style-name="P705"/>
              <text:p text:style-name="P697"><text:span text:style-name="T789">PGM</text:span><text:span text:style-name="T789"/></text:p>
            </table:table-cell>
            <table:table-cell table:style-name="Table13.A1" office:value-type="string">
              <text:p text:style-name="P703"/>
              <text:p text:style-name="P698"><text:span text:style-name="T781">07/10/2025</text:span><text:span text:style-name="T785"> </text:span><text:span text:style-name="T786">a</text:span></text:p>
              <text:p text:style-name="P699"><text:span text:style-name="T780">06/10/2026</text:span><text:span text:style-name="T780"/></text:p>
            </table:table-cell>
            <table:table-cell table:style-name="Table13.A1" office:value-type="string">
              <text:p text:style-name="P717"><text:span text:style-name="T781">19/10/2026</text:span><text:span text:style-name="T785"> </text:span><text:span text:style-name="T786">a</text:span></text:p>
              <text:p text:style-name="P718"><text:span text:style-name="T781">02/11/2026</text:span><text:span text:style-name="T785"> </text:span><text:span text:style-name="T786">e</text:span></text:p>
              <text:p text:style-name="P719"><text:span text:style-name="T781">21/12/2026</text:span><text:span text:style-name="T785"> </text:span><text:span text:style-name="T786">a</text:span></text:p>
              <text:p text:style-name="P713"><text:span text:style-name="T780">04/01/2027</text:span><text:span text:style-name="T780"/></text:p>
            </table:table-cell>
            <table:table-cell table:style-name="Table13.A1" office:value-type="string">
              <text:p text:style-name="P693"/>
              <text:p text:style-name="P705"/>
              <text:p text:style-name="P702"><text:span text:style-name="T787">57311/2026</text:span><text:span text:style-name="T787"/></text:p>
            </table:table-cell>
          </table:table-row>
        </table:table>
        <text:p text:style-name="P720"/>
        <text:p text:style-name="P721"><text:span text:style-name="T506">Art.</text:span><text:span text:style-name="T790"> </text:span><text:span text:style-name="T506">2º</text:span><text:span text:style-name="T791"> </text:span><text:span text:style-name="T515">Esta</text:span><text:span text:style-name="T792"> </text:span><text:span text:style-name="T515">Portaria</text:span><text:span text:style-name="T793"> </text:span><text:span text:style-name="T515">entrará</text:span><text:span text:style-name="T792"> </text:span><text:span text:style-name="T515">em</text:span><text:span text:style-name="T793"> </text:span><text:span text:style-name="T515">vigor</text:span><text:span text:style-name="T792"> </text:span><text:span text:style-name="T515">na</text:span><text:span text:style-name="T793"> </text:span><text:span text:style-name="T529">data</text:span></text:p>
        <text:p text:style-name="P722"><text:span text:style-name="T515">de</text:span><text:span text:style-name="T529"> </text:span><text:span text:style-name="T515">sua</text:span><text:span text:style-name="T529"> </text:span><text:span text:style-name="T528">publicação.</text:span></text:p>
        <text:p text:style-name="P354"/>
        <text:p text:style-name="P723"/>
        <text:p text:style-name="P724"><text:span text:style-name="T515">Cachoeiro</text:span><text:span text:style-name="T772"> </text:span><text:span text:style-name="T515">de</text:span><text:span text:style-name="T772"> </text:span><text:span text:style-name="T515">Itapemirim/ES,</text:span><text:span text:style-name="T668"> </text:span><text:span text:style-name="T515">13</text:span><text:span text:style-name="T772"> </text:span><text:span text:style-name="T515">de</text:span><text:span text:style-name="T668"> </text:span><text:span text:style-name="T515">agosto</text:span><text:span text:style-name="T772"> </text:span><text:span text:style-name="T515">de</text:span><text:span text:style-name="T668"> </text:span><text:span text:style-name="T528">2026.</text:span></text:p>
        <text:p text:style-name="P354"/>
        <text:p text:style-name="P725"/>
        <text:p text:style-name="P726"><text:span text:style-name="T506">ROGÉRIO</text:span><text:span text:style-name="T507"> </text:span><text:span text:style-name="T506">DA</text:span><text:span text:style-name="T509"> </text:span><text:span text:style-name="T506">SILVA</text:span><text:span text:style-name="T509"> </text:span><text:span text:style-name="T514">ATHAYDE</text:span></text:p>
        <text:p text:style-name="P727"><text:span text:style-name="T506">Secretário</text:span><text:span text:style-name="T510"> </text:span><text:span text:style-name="T506">Municipal</text:span><text:span text:style-name="T508"> </text:span><text:span text:style-name="T506">de</text:span><text:span text:style-name="T508"> </text:span><text:span text:style-name="T514">Administração</text:span></text:p>
      </text:section>
      <text:p text:style-name="P728"/>
      <text:p text:style-name="P561"/>
      <text:p text:style-name="P729"/>
      <text:p text:style-name="P730"><text:span text:style-name="T688">PORTARIA</text:span><text:span text:style-name="T794"> </text:span><text:span text:style-name="T688">Nº</text:span><text:span text:style-name="T795"> </text:span><text:span text:style-name="T690">1.715/2026</text:span></text:p>
      <text:p text:style-name="P731"/>
      <table:table table:name="Table14" table:style-name="Table14">
        <table:table-column table:style-name="Table14.A"/>
        <table:table-column table:style-name="Table14.B"/>
        <table:table-column table:style-name="Table14.C"/>
        <table:table-row table:style-name="Table14.1">
          <table:table-cell table:style-name="Table14.A1" office:value-type="string">
            <text:p text:style-name="P732"><text:span text:style-name="T796">DISPÕE</text:span><text:span text:style-name="T797"><text:tab/></text:span><text:span text:style-name="T798">SOBRE</text:span></text:p>
          </table:table-cell>
          <table:table-cell table:style-name="Table14.A1" office:value-type="string">
            <text:p text:style-name="P733"><text:span text:style-name="T796">CONCESSÃO</text:span><text:span text:style-name="T796"/></text:p>
          </table:table-cell>
          <table:table-cell table:style-name="Table14.A1" office:value-type="string">
            <text:p text:style-name="P734"><text:span text:style-name="T799">DE</text:span><text:span text:style-name="T799"/></text:p>
          </table:table-cell>
        </table:table-row>
        <table:table-row table:style-name="Table14.1">
          <table:table-cell table:style-name="Table14.A1" office:value-type="string">
            <text:p text:style-name="P735"><text:span text:style-name="T796">LICENÇA</text:span><text:span text:style-name="T797"><text:tab/></text:span><text:span text:style-name="T798">PARA</text:span></text:p>
          </table:table-cell>
          <table:table-cell table:style-name="Table14.A1" office:value-type="string">
            <text:p text:style-name="P736"><text:span text:style-name="T796">TRATAMENTO</text:span><text:span text:style-name="T796"/></text:p>
          </table:table-cell>
          <table:table-cell table:style-name="Table14.A1" office:value-type="string">
            <text:p text:style-name="P737"><text:span text:style-name="T799">DE</text:span><text:span text:style-name="T799"/></text:p>
          </table:table-cell>
        </table:table-row>
        <table:table-row table:style-name="Table14.1">
          <table:table-cell table:style-name="Table14.A1" office:value-type="string">
            <text:p text:style-name="P738"><text:span text:style-name="T796">SAÚDE.</text:span><text:span text:style-name="T796"/></text:p>
          </table:table-cell>
          <table:table-cell table:style-name="Table14.A1" office:value-type="string">
            <text:p text:style-name="P739"/>
          </table:table-cell>
          <table:table-cell table:style-name="Table14.A1" office:value-type="string">
            <text:p text:style-name="P739"/>
          </table:table-cell>
        </table:table-row>
      </table:table>
      <text:h text:style-name="P740" text:outline-level="8"><text:span text:style-name="T800">O</text:span><text:span text:style-name="T747"><text:tab/></text:span><text:span text:style-name="T691">SECRETÁRIO</text:span><text:tab/><text:span text:style-name="T691">MUNICIPAL</text:span><text:tab/><text:span text:style-name="T685">DE</text:span></text:h>
      <text:p text:style-name="P741"><text:span text:style-name="T698">ADMINISTRAÇÃO</text:span><text:span text:style-name="T677"><text:tab/></text:span><text:span text:style-name="T801">de</text:span><text:span text:style-name="T678"><text:tab/></text:span><text:span text:style-name="T682">Cachoeiro</text:span><text:span text:style-name="T678"><text:tab/></text:span><text:span text:style-name="T801">de </text:span><text:span text:style-name="T678">Itapemirim, Estado do Espírito Santo, no </text:span><text:span text:style-name="T802">uso</text:span><text:span text:style-name="T678"><text:tab/></text:span><text:span text:style-name="T801">de</text:span><text:span text:style-name="T678"><text:tab/></text:span><text:span text:style-name="T802">suas</text:span><text:span text:style-name="T678"><text:tab/></text:span><text:span text:style-name="T682">atribuições</text:span><text:span text:style-name="T678"><text:tab/></text:span><text:span text:style-name="T682">delegadas </text:span><text:span text:style-name="T678">através</text:span><text:span text:style-name="T803"> </text:span><text:span text:style-name="T678">dos</text:span><text:span text:style-name="T803"> </text:span><text:span text:style-name="T678">Decretos</text:span><text:span text:style-name="T803"> </text:span><text:span text:style-name="T678">nºs.</text:span><text:span text:style-name="T803"> </text:span><text:span text:style-name="T678">18.275/2008</text:span><text:span text:style-name="T803"> </text:span><text:span text:style-name="T678">e 35.892/2025, </text:span><text:span text:style-name="T677">RESOLVE:</text:span></text:p>
      <text:p text:style-name="P742"><text:span text:style-name="T677">Art. 1º </text:span><text:span text:style-name="T678">Considerar autorizado a concessão de </text:span><text:span text:style-name="T679">LICENÇA PARA TRATAMENTO DE SAÚDE </text:span><text:span text:style-name="T678">aos servidores abaixo mencionados, conforme atestados médicos apresentados</text:span><text:span text:style-name="T803"> </text:span><text:span text:style-name="T678">e</text:span><text:span text:style-name="T803"> </text:span><text:span text:style-name="T678">anexos</text:span><text:span text:style-name="T803"> </text:span><text:span text:style-name="T678">aos</text:span><text:span text:style-name="T803"> </text:span><text:span text:style-name="T678">referidos</text:span><text:span text:style-name="T803"> </text:span><text:span text:style-name="T678">processos,</text:span><text:span text:style-name="T803"> </text:span><text:span text:style-name="T678">nos</text:span><text:span text:style-name="T803"> </text:span><text:span text:style-name="T678">termos</text:span><text:span text:style-name="T803"> </text:span><text:span text:style-name="T678">do</text:span><text:span text:style-name="T803"> </text:span><text:span text:style-name="T678">artigo 2º da Lei nº 7859/2020 e Decreto nº. 29.111/2019.</text:span></text:p>
      <text:p text:style-name="P743"/>
      <table:table table:name="Table15" table:style-name="Table15">
        <table:table-column table:style-name="Table15.A"/>
        <table:table-column table:style-name="Table15.B"/>
        <table:table-column table:style-name="Table15.C" table:number-columns-repeated="2"/>
        <table:table-column table:style-name="Table15.E"/>
        <table:table-column table:style-name="Table15.F"/>
        <table:table-row table:style-name="Table15.1">
          <table:table-cell table:style-name="Table15.A1" table:number-rows-spanned="2" office:value-type="string">
            <text:p text:style-name="P596"/>
            <text:p text:style-name="P744"><text:span text:style-name="T590">SERVIDORES</text:span><text:span text:style-name="T590"/></text:p>
          </table:table-cell>
          <table:table-cell table:style-name="Table15.A1" table:number-rows-spanned="2" office:value-type="string">
            <text:p text:style-name="P596"/>
            <text:p text:style-name="P745"><text:span text:style-name="T590">CARGO</text:span><text:span text:style-name="T590"/></text:p>
          </table:table-cell>
          <table:table-cell table:style-name="Table15.A1" table:number-rows-spanned="2" office:value-type="string">
            <text:p text:style-name="P596"/>
            <text:p text:style-name="P746"><text:span text:style-name="T590">LOTAÇÃO</text:span><text:span text:style-name="T590"/></text:p>
          </table:table-cell>
          <table:table-cell table:style-name="Table15.A1" table:number-columns-spanned="2" office:value-type="string">
            <text:p text:style-name="P747"><text:span text:style-name="T590">LICENÇA</text:span><text:span text:style-name="T590"/></text:p>
          </table:table-cell>
          <table:covered-table-cell/>
          <table:table-cell table:style-name="Table15.A1" table:number-rows-spanned="2" office:value-type="string">
            <text:p text:style-name="P596"/>
            <text:p text:style-name="P748"><text:span text:style-name="T590">PROC.</text:span><text:span text:style-name="T804"> </text:span><text:span text:style-name="T593">Nº</text:span></text:p>
          </table:table-cell>
        </table:table-row>
        <table:table-row table:style-name="Table15.2">
          <table:covered-table-cell table:style-name="Table15.A2"/>
          <table:covered-table-cell table:style-name="Table15.A2"/>
          <table:covered-table-cell table:style-name="Table15.A2"/>
          <table:table-cell table:style-name="Table15.A1" office:value-type="string">
            <text:p text:style-name="P749"><text:span text:style-name="T590">DURAÇÃO</text:span><text:span text:style-name="T590"/></text:p>
          </table:table-cell>
          <table:table-cell table:style-name="Table15.A1" office:value-type="string">
            <text:p text:style-name="P750"><text:span text:style-name="T590">INÍCIO</text:span><text:span text:style-name="T590"/></text:p>
          </table:table-cell>
          <table:covered-table-cell table:style-name="Table15.A2"/>
        </table:table-row>
        <table:table-row table:style-name="Table15.3">
          <table:table-cell table:style-name="Table15.A1" office:value-type="string">
            <text:p text:style-name="P751"/>
            <text:p text:style-name="P752"><text:span text:style-name="T590">FABIOLA</text:span><text:span text:style-name="T591"> </text:span><text:span text:style-name="T590">FERRI</text:span><text:span text:style-name="T805"> </text:span><text:span text:style-name="T725">GIRO</text:span></text:p>
          </table:table-cell>
          <table:table-cell table:style-name="Table15.A1" office:value-type="string">
            <text:p text:style-name="P751"/>
            <text:p text:style-name="P753"><text:span text:style-name="T597">PROF</text:span><text:span text:style-name="T806"> </text:span><text:span text:style-name="T597">PEB</text:span><text:span text:style-name="T806"> </text:span><text:span text:style-name="T728">B</text:span></text:p>
          </table:table-cell>
          <table:table-cell table:style-name="Table15.A1" office:value-type="string">
            <text:p text:style-name="P751"/>
            <text:p text:style-name="P754"><text:span text:style-name="T599">SEME</text:span><text:span text:style-name="T599"/></text:p>
          </table:table-cell>
          <table:table-cell table:style-name="Table15.A1" office:value-type="string">
            <text:p text:style-name="P751"/>
            <text:p text:style-name="P755"><text:span text:style-name="T597">30</text:span><text:span text:style-name="T732"> </text:span><text:span text:style-name="T599">DIAS</text:span></text:p>
          </table:table-cell>
          <table:table-cell table:style-name="Table15.A1" office:value-type="string">
            <text:p text:style-name="P751"/>
            <text:p text:style-name="P756"><text:span text:style-name="T600">31/07/2026</text:span><text:span text:style-name="T600"/></text:p>
          </table:table-cell>
          <table:table-cell table:style-name="Table15.A1" office:value-type="string">
            <text:p text:style-name="P751"/>
            <text:p text:style-name="P757"><text:span text:style-name="T590">58751/2026</text:span><text:span text:style-name="T590"/></text:p>
          </table:table-cell>
        </table:table-row>
        <table:table-row table:style-name="Table15.4">
          <table:table-cell table:style-name="Table15.A1" office:value-type="string">
            <text:p text:style-name="P758"/>
            <text:p text:style-name="P759"><text:span text:style-name="T590">FERNANDA</text:span><text:span text:style-name="T596"> </text:span><text:span text:style-name="T590">DAMACENA</text:span><text:span text:style-name="T595"> </text:span><text:span text:style-name="T590">SCHAYDER</text:span></text:p>
          </table:table-cell>
          <table:table-cell table:style-name="Table15.A1" office:value-type="string">
            <text:p text:style-name="P758"/>
            <text:p text:style-name="P760"><text:span text:style-name="T600">AGENTE</text:span><text:span text:style-name="T807"> </text:span><text:span text:style-name="T600">DE</text:span><text:span text:style-name="T807"> </text:span><text:span text:style-name="T600">APOIO</text:span><text:span text:style-name="T598"> </text:span><text:span text:style-name="T600">EDUCACIONAL</text:span></text:p>
          </table:table-cell>
          <table:table-cell table:style-name="Table15.A1" office:value-type="string">
            <text:p text:style-name="P751"/>
            <text:p text:style-name="P623"><text:span text:style-name="T599">SEME</text:span><text:span text:style-name="T599"/></text:p>
          </table:table-cell>
          <table:table-cell table:style-name="Table15.A1" office:value-type="string">
            <text:p text:style-name="P751"/>
            <text:p text:style-name="P761"><text:span text:style-name="T597">30</text:span><text:span text:style-name="T732"> </text:span><text:span text:style-name="T599">DIAS</text:span></text:p>
          </table:table-cell>
          <table:table-cell table:style-name="Table15.A1" office:value-type="string">
            <text:p text:style-name="P751"/>
            <text:p text:style-name="P762"><text:span text:style-name="T600">29/07/2026</text:span><text:span text:style-name="T600"/></text:p>
          </table:table-cell>
          <table:table-cell table:style-name="Table15.A1" office:value-type="string">
            <text:p text:style-name="P751"/>
            <text:p text:style-name="P763"><text:span text:style-name="T590">58904/2026</text:span><text:span text:style-name="T590"/></text:p>
          </table:table-cell>
        </table:table-row>
        <table:table-row table:style-name="Table15.3">
          <table:table-cell table:style-name="Table15.A1" office:value-type="string">
            <text:p text:style-name="P751"/>
            <text:p text:style-name="P752"><text:span text:style-name="T590">INES</text:span><text:span text:style-name="T592"> </text:span><text:span text:style-name="T590">SANTOLIN </text:span><text:span text:style-name="T593">FIM</text:span></text:p>
          </table:table-cell>
          <table:table-cell table:style-name="Table15.A1" office:value-type="string">
            <text:p text:style-name="P751"/>
            <text:p text:style-name="P764"><text:span text:style-name="T600">SECRETÁRIO</text:span><text:span text:style-name="T808"> </text:span><text:span text:style-name="T600">ESCOLAR</text:span></text:p>
          </table:table-cell>
          <table:table-cell table:style-name="Table15.A1" office:value-type="string">
            <text:p text:style-name="P751"/>
            <text:p text:style-name="P754"><text:span text:style-name="T599">SEME</text:span><text:span text:style-name="T599"/></text:p>
          </table:table-cell>
          <table:table-cell table:style-name="Table15.A1" office:value-type="string">
            <text:p text:style-name="P751"/>
            <text:p text:style-name="P755"><text:span text:style-name="T597">30</text:span><text:span text:style-name="T732"> </text:span><text:span text:style-name="T599">DIAS</text:span></text:p>
          </table:table-cell>
          <table:table-cell table:style-name="Table15.A1" office:value-type="string">
            <text:p text:style-name="P751"/>
            <text:p text:style-name="P756"><text:span text:style-name="T600">28/07/2026</text:span><text:span text:style-name="T600"/></text:p>
          </table:table-cell>
          <table:table-cell table:style-name="Table15.A1" office:value-type="string">
            <text:p text:style-name="P751"/>
            <text:p text:style-name="P757"><text:span text:style-name="T590">58051/2026</text:span><text:span text:style-name="T590"/></text:p>
          </table:table-cell>
        </table:table-row>
        <table:table-row table:style-name="Table15.4">
          <table:table-cell table:style-name="Table15.A1" office:value-type="string">
            <text:p text:style-name="P758"/>
            <text:p text:style-name="P765"><text:span text:style-name="T590">KATIA</text:span><text:span text:style-name="T596"> </text:span><text:span text:style-name="T590">SILVA</text:span><text:span text:style-name="T596"> </text:span><text:span text:style-name="T590">DE</text:span><text:span text:style-name="T595"> </text:span><text:span text:style-name="T590">OLIVEIRA</text:span></text:p>
          </table:table-cell>
          <table:table-cell table:style-name="Table15.A1" office:value-type="string">
            <text:p text:style-name="P758"/>
            <text:p text:style-name="P766"><text:span text:style-name="T600">AGENTE</text:span><text:span text:style-name="T598"> </text:span><text:span text:style-name="T600">ADMINISTRATIVO</text:span></text:p>
          </table:table-cell>
          <table:table-cell table:style-name="Table15.A1" office:value-type="string">
            <text:p text:style-name="P751"/>
            <text:p text:style-name="P598"><text:span text:style-name="T600">SEMUS</text:span><text:span text:style-name="T600"/></text:p>
          </table:table-cell>
          <table:table-cell table:style-name="Table15.A1" office:value-type="string">
            <text:p text:style-name="P751"/>
            <text:p text:style-name="P761"><text:span text:style-name="T597">30</text:span><text:span text:style-name="T732"> </text:span><text:span text:style-name="T599">DIAS</text:span></text:p>
          </table:table-cell>
          <table:table-cell table:style-name="Table15.A1" office:value-type="string">
            <text:p text:style-name="P751"/>
            <text:p text:style-name="P762"><text:span text:style-name="T600">05/08/2026</text:span><text:span text:style-name="T600"/></text:p>
          </table:table-cell>
          <table:table-cell table:style-name="Table15.A1" office:value-type="string">
            <text:p text:style-name="P751"/>
            <text:p text:style-name="P763"><text:span text:style-name="T590">59444/2026</text:span><text:span text:style-name="T590"/></text:p>
          </table:table-cell>
        </table:table-row>
      </table:table>
      <text:p text:style-name="P767"><text:span text:style-name="T694">Art.</text:span><text:span text:style-name="T809"> </text:span><text:span text:style-name="T694">2º</text:span><text:span text:style-name="T810"> </text:span><text:span text:style-name="T692">Esta</text:span><text:span text:style-name="T811"> </text:span><text:span text:style-name="T692">Portaria</text:span><text:span text:style-name="T812"> </text:span><text:span text:style-name="T692">entra</text:span><text:span text:style-name="T811"> </text:span><text:span text:style-name="T692">em</text:span><text:span text:style-name="T811"> </text:span><text:span text:style-name="T692">vigor</text:span><text:span text:style-name="T812"> </text:span><text:span text:style-name="T711">na</text:span></text:p>
      <text:p text:style-name="P768"><text:span text:style-name="T678">data</text:span><text:span text:style-name="T813"> </text:span><text:span text:style-name="T678">de</text:span><text:span text:style-name="T813"> </text:span><text:span text:style-name="T678">sua</text:span><text:span text:style-name="T813"> </text:span><text:span text:style-name="T682">publicação.</text:span></text:p>
      <text:p text:style-name="P769"/>
      <text:p text:style-name="P770"><text:span text:style-name="T678">Cachoeiro</text:span><text:span text:style-name="T680"> </text:span><text:span text:style-name="T678">de</text:span><text:span text:style-name="T681"> </text:span><text:span text:style-name="T678">Itapemirim/ES,</text:span><text:span text:style-name="T680"> </text:span><text:span text:style-name="T678">13</text:span><text:span text:style-name="T681"> </text:span><text:span text:style-name="T678">de</text:span><text:span text:style-name="T681"> </text:span><text:span text:style-name="T678">agosto</text:span><text:span text:style-name="T680"> </text:span><text:span text:style-name="T678">de</text:span><text:span text:style-name="T681"> </text:span><text:span text:style-name="T682">2026.</text:span></text:p>
      <text:p text:style-name="P769"/>
      <text:h text:style-name="P771" text:outline-level="8">ROGÉRIO<text:span text:style-name="T814"> </text:span>DA<text:span text:style-name="T815"> </text:span>SILVA<text:span text:style-name="T815"> </text:span><text:span text:style-name="T691">ATHAYDE</text:span></text:h>
      <text:p text:style-name="P772"><text:span text:style-name="T694">Secretário</text:span><text:span text:style-name="T816"> </text:span><text:span text:style-name="T694">Municipal</text:span><text:span text:style-name="T816"> </text:span><text:span text:style-name="T694">de</text:span><text:span text:style-name="T816"> </text:span><text:span text:style-name="T817">Administração</text:span></text:p>
      <text:p text:style-name="P773"/>
      <text:p text:style-name="P561"/>
      <text:p text:style-name="P561"/>
      <text:p text:style-name="P774"/>
      <text:p text:style-name="P775"><text:span text:style-name="T688">PORTARIA</text:span><text:span text:style-name="T794"> </text:span><text:span text:style-name="T688">Nº</text:span><text:span text:style-name="T795"> </text:span><text:span text:style-name="T690">1.718/2026</text:span></text:p>
      <text:h text:style-name="P776" text:outline-level="8">DISPÕE SOBRE AUTORIZAÇÃO PARA <text:span text:style-name="T691">AUTOCONDUÇÃO.</text:span></text:h>
      <text:p text:style-name="P777"><text:span text:style-name="T692">O</text:span><text:span text:style-name="T818"> <text:s/></text:span><text:span text:style-name="T694">SECRETÁRIO</text:span><text:span text:style-name="T819"> <text:s/></text:span><text:span text:style-name="T694">MUNICIPAL</text:span><text:span text:style-name="T819"> <text:s/></text:span><text:span text:style-name="T687">DE</text:span></text:p>
      <text:p text:style-name="P778"><text:span text:style-name="T677">TRANSPORTES </text:span><text:span text:style-name="T678">de Cachoeiro de Itapemirim, Estado do Espírito Santo, no uso de suas atribuições delegadas através do Decreto nº 35.029/2025, </text:span><text:span text:style-name="T698">RESOLVE:</text:span></text:p>
      <text:p text:style-name="P779"><text:span text:style-name="T694">Art. 1° </text:span><text:span text:style-name="T692">Conceder autorização para </text:span><text:span text:style-name="T694">AUTOCONDUÇÃO</text:span><text:span text:style-name="T820"> </text:span><text:span text:style-name="T692">ao</text:span><text:span text:style-name="T821"> </text:span><text:span text:style-name="T692">servidor</text:span><text:span text:style-name="T821"> </text:span><text:span text:style-name="T692">abaixo</text:span><text:span text:style-name="T821"> </text:span><text:span text:style-name="T692">mencionado,</text:span><text:span text:style-name="T822"> </text:span><text:span text:style-name="T699">a</text:span><text:span text:style-name="T823"> </text:span><text:span text:style-name="T699">partir</text:span><text:span text:style-name="T823"> </text:span><text:span text:style-name="T699">da</text:span><text:span text:style-name="T823"> </text:span><text:span text:style-name="T699">data da publicação até 31 de dezembro de 2026</text:span><text:span text:style-name="T692">, nos termos do artigo 13, §§ 2º a 6º do Decreto nº. 22.289/2011.</text:span></text:p>
      <text:p text:style-name="P780"/>
      <table:table table:name="Table16" table:style-name="Table16">
        <table:table-column table:style-name="Table16.A"/>
        <table:table-column table:style-name="Table16.B"/>
        <table:table-column table:style-name="Table16.C"/>
        <table:table-row table:style-name="Table16.1">
          <table:table-cell table:style-name="Table16.A1" office:value-type="string">
            <text:p text:style-name="P781"><text:span text:style-name="T265">SERVIDOR</text:span><text:span text:style-name="T265"/></text:p>
          </table:table-cell>
          <table:table-cell table:style-name="Table16.A1" office:value-type="string">
            <text:p text:style-name="P782"><text:span text:style-name="T265">LOTAÇÃO</text:span><text:span text:style-name="T265"/></text:p>
          </table:table-cell>
          <table:table-cell table:style-name="Table16.A1" office:value-type="string">
            <text:p text:style-name="P783"><text:span text:style-name="T674">PROC.</text:span><text:span text:style-name="T676"> Nº</text:span></text:p>
          </table:table-cell>
        </table:table-row>
        <table:table-row table:style-name="Table16.2">
          <table:table-cell table:style-name="Table16.A1" office:value-type="string">
            <text:p text:style-name="P784"/>
            <text:p text:style-name="P785"><text:span text:style-name="T674">ORLANDO</text:span><text:span text:style-name="T824"> </text:span><text:span text:style-name="T674">GONCALVES</text:span><text:span text:style-name="T824"> </text:span><text:span text:style-name="T674">GOMES</text:span><text:span text:style-name="T824"> </text:span><text:span text:style-name="T265">JUNIOR</text:span></text:p>
          </table:table-cell>
          <table:table-cell table:style-name="Table16.A1" office:value-type="string">
            <text:p text:style-name="P784"/>
            <text:p text:style-name="P618"><text:span text:style-name="T268">SEMDURB</text:span><text:span text:style-name="T268"/></text:p>
          </table:table-cell>
          <table:table-cell table:style-name="Table16.A1" office:value-type="string">
            <text:p text:style-name="P784"/>
            <text:p text:style-name="P786"><text:span text:style-name="T265">60208/2026</text:span><text:span text:style-name="T265"/></text:p>
          </table:table-cell>
        </table:table-row>
      </table:table>
      <text:p text:style-name="P787"><text:span text:style-name="T677">Art. 2° </text:span><text:span text:style-name="T678">A</text:span><text:span text:style-name="T803"> </text:span><text:span text:style-name="T678">Autocondução</text:span><text:span text:style-name="T803"> </text:span><text:span text:style-name="T678">somente</text:span><text:span text:style-name="T803"> </text:span><text:span text:style-name="T678">poderá ser exercida quando comprovada a indisponibilidade de motorista para cumprir a função.</text:span></text:p>
      <text:p text:style-name="P788"><text:span text:style-name="T694">Art.</text:span><text:span text:style-name="T825"> </text:span><text:span text:style-name="T694">3°</text:span><text:span text:style-name="T826"> </text:span><text:span text:style-name="T692">Esta</text:span><text:span text:style-name="T827"> </text:span><text:span text:style-name="T692">Portaria</text:span><text:span text:style-name="T828"> </text:span><text:span text:style-name="T692">entra</text:span><text:span text:style-name="T827"> </text:span><text:span text:style-name="T692">em</text:span><text:span text:style-name="T827"> </text:span><text:span text:style-name="T692">vigor</text:span><text:span text:style-name="T828"> </text:span><text:span text:style-name="T711">na</text:span></text:p>
      <text:p text:style-name="P789"><text:span text:style-name="T678">data</text:span><text:span text:style-name="T813"> </text:span><text:span text:style-name="T678">de</text:span><text:span text:style-name="T813"> </text:span><text:span text:style-name="T678">sua</text:span><text:span text:style-name="T813"> </text:span><text:span text:style-name="T682">publicação.</text:span></text:p>
      <text:p text:style-name="P790"/>
      <text:p text:style-name="P791"><text:span text:style-name="T678">Cachoeiro</text:span><text:span text:style-name="T680"> </text:span><text:span text:style-name="T678">de</text:span><text:span text:style-name="T680"> </text:span><text:span text:style-name="T678">Itapemirim/ES,</text:span><text:span text:style-name="T681"> </text:span><text:span text:style-name="T678">14</text:span><text:span text:style-name="T680"> </text:span><text:span text:style-name="T678">de</text:span><text:span text:style-name="T681"> </text:span><text:span text:style-name="T678">agosto</text:span><text:span text:style-name="T680"> </text:span><text:span text:style-name="T678">de</text:span><text:span text:style-name="T681"> </text:span><text:span text:style-name="T682">2026.</text:span></text:p>
      <text:p text:style-name="P792"/>
      <text:h text:style-name="P793" text:outline-level="8">MAURO CESAR DE OLIVEIRA SÁ SECRETÁRIO<text:span text:style-name="T829"> </text:span>MUNICIPAL<text:span text:style-name="T829"> </text:span>DE<text:span text:style-name="T830"> </text:span>TRANSPORTES</text:h>
      <text:p text:style-name="P794"/>
      <text:p text:style-name="P561"/>
      <text:p text:style-name="P795"/>
      <text:p text:style-name="P796"><text:span text:style-name="T688">PORTARIA</text:span><text:span text:style-name="T689"> </text:span><text:span text:style-name="T688">Nº</text:span><text:span text:style-name="T689"> </text:span><text:span text:style-name="T690">1.719/2026</text:span></text:p>
      <text:p text:style-name="P797"/>
      <text:h text:style-name="P798" text:outline-level="8">DISPÕE SOBRE CONCESSÃO DE PROMOÇÃO VERTICAL.</text:h>
      <text:p text:style-name="P566"/>
      <text:p text:style-name="P799"><text:span text:style-name="T692">O</text:span><text:span text:style-name="T831"> <text:s/></text:span><text:span text:style-name="T694">SECRETÁRIO</text:span><text:span text:style-name="T832"> <text:s/></text:span><text:span text:style-name="T694">MUNICIPAL</text:span><text:span text:style-name="T832"> <text:s/></text:span><text:span text:style-name="T687">DE</text:span></text:p>
      <text:p text:style-name="P800"><text:span text:style-name="T677">ADMINISTRAÇÃO </text:span><text:span text:style-name="T678">de Cachoeiro de Itapemirim, Estado do Espírito Santo, no uso de suas atribuições delegadas através dos Decretos nºs. 18.275/2008 e </text:span><text:span text:style-name="T682">35.892/2025,</text:span></text:p>
      <text:h text:style-name="P801" text:outline-level="8">RESOLVE:</text:h>
      <text:p text:style-name="P802"/>
      <text:p text:style-name="P803"><text:span text:style-name="T694">Art.</text:span><text:span text:style-name="T833"> </text:span><text:span text:style-name="T694">1º</text:span><text:span text:style-name="T833"> </text:span><text:span text:style-name="T692">Conceder</text:span><text:span text:style-name="T701"> </text:span><text:span text:style-name="T694">PROMOÇÃO VERTICAL </text:span><text:span text:style-name="T692">ao servidor abaixo mencionado, nos termos da Lei n° 7.756/2019 e Lei nº 8.250/2025.</text:span></text:p>
      <text:p text:style-name="P804"/>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column table:style-name="Table17.G"/>
        <table:table-row table:style-name="Table17.1">
          <table:table-cell table:style-name="Table17.A1" office:value-type="string">
            <text:p text:style-name="P805"/>
            <text:p text:style-name="P806"><text:span text:style-name="T725">NOME</text:span><text:span text:style-name="T725"/></text:p>
          </table:table-cell>
          <table:table-cell table:style-name="Table17.A1" office:value-type="string">
            <text:p text:style-name="P805"/>
            <text:p text:style-name="P807"><text:span text:style-name="T590">CARGO</text:span><text:span text:style-name="T590"/></text:p>
          </table:table-cell>
          <table:table-cell table:style-name="Table17.A1" office:value-type="string">
            <text:p text:style-name="P805"/>
            <text:p text:style-name="P808"><text:span text:style-name="T590">GRUPO</text:span><text:span text:style-name="T590"/></text:p>
          </table:table-cell>
          <table:table-cell table:style-name="Table17.A1" office:value-type="string">
            <text:p text:style-name="P809"/>
            <text:p text:style-name="P810"><text:span text:style-name="T725">NÍVEL</text:span><text:span text:style-name="T595"> </text:span><text:span text:style-name="T834">ATUAL</text:span></text:p>
          </table:table-cell>
          <table:table-cell table:style-name="Table17.A1" office:value-type="string">
            <text:p text:style-name="P811"><text:span text:style-name="T725">PROMOVID</text:span><text:span text:style-name="T595"> </text:span><text:span text:style-name="T591">O</text:span><text:span text:style-name="T594"> </text:span><text:span text:style-name="T591">PARA</text:span><text:span text:style-name="T595"> </text:span><text:span text:style-name="T590">NÍVEL</text:span></text:p>
          </table:table-cell>
          <table:table-cell table:style-name="Table17.A1" office:value-type="string">
            <text:p text:style-name="P805"/>
            <text:p text:style-name="P756"><text:span text:style-name="T591">A</text:span><text:span text:style-name="T834"> </text:span><text:span text:style-name="T591">PARTIR</text:span><text:span text:style-name="T834"> </text:span><text:span text:style-name="T593">DE</text:span></text:p>
          </table:table-cell>
          <table:table-cell table:style-name="Table17.A1" office:value-type="string">
            <text:p text:style-name="P805"/>
            <text:p text:style-name="P812"><text:span text:style-name="T591">PROC.</text:span><text:span text:style-name="T592"> </text:span><text:span text:style-name="T593">N°</text:span></text:p>
          </table:table-cell>
        </table:table-row>
        <table:table-row table:style-name="Table17.2">
          <table:table-cell table:style-name="Table17.A1" office:value-type="string">
            <text:p text:style-name="P608"/>
            <text:p text:style-name="P619"><text:span text:style-name="T591">DENIVAL</text:span><text:span text:style-name="T592"> </text:span><text:span text:style-name="T591">DOS</text:span><text:span text:style-name="T592"> </text:span><text:span text:style-name="T591">REIS</text:span><text:span text:style-name="T592"> </text:span><text:span text:style-name="T590">FERREIRA</text:span></text:p>
          </table:table-cell>
          <table:table-cell table:style-name="Table17.A1" office:value-type="string">
            <text:p text:style-name="P608"/>
            <text:p text:style-name="P813"><text:span text:style-name="T599">Gari</text:span><text:span text:style-name="T599"/></text:p>
          </table:table-cell>
          <table:table-cell table:style-name="Table17.A1" office:value-type="string">
            <text:p text:style-name="P608"/>
            <text:p text:style-name="P814"><text:span text:style-name="T732">GOA</text:span><text:span text:style-name="T732"/></text:p>
          </table:table-cell>
          <table:table-cell table:style-name="Table17.A1" office:value-type="string">
            <text:p text:style-name="P608"/>
            <text:p text:style-name="P762"><text:span text:style-name="T732">II</text:span><text:span text:style-name="T732"/></text:p>
          </table:table-cell>
          <table:table-cell table:style-name="Table17.A1" office:value-type="string">
            <text:p text:style-name="P608"/>
            <text:p text:style-name="P815"><text:span text:style-name="T593">III</text:span><text:span text:style-name="T593"/></text:p>
          </table:table-cell>
          <table:table-cell table:style-name="Table17.A1" office:value-type="string">
            <text:p text:style-name="P608"/>
            <text:p text:style-name="P816"><text:span text:style-name="T600">23/02/2026</text:span><text:span text:style-name="T600"/></text:p>
          </table:table-cell>
          <table:table-cell table:style-name="Table17.A1" office:value-type="string">
            <text:p text:style-name="P608"/>
            <text:p text:style-name="P817"><text:span text:style-name="T590">10689/2026</text:span><text:span text:style-name="T590"/></text:p>
          </table:table-cell>
        </table:table-row>
      </table:table>
      <text:p text:style-name="P818"/>
      <text:p text:style-name="P819"><text:span text:style-name="T694">Art.</text:span><text:span text:style-name="T835"> </text:span><text:span text:style-name="T694">2º</text:span><text:span text:style-name="T836"> </text:span><text:span text:style-name="T692">Esta</text:span><text:span text:style-name="T837"> </text:span><text:span text:style-name="T692">Portaria</text:span><text:span text:style-name="T837"> </text:span><text:span text:style-name="T692">entra</text:span><text:span text:style-name="T838"> </text:span><text:span text:style-name="T692">em</text:span><text:span text:style-name="T837"> </text:span><text:span text:style-name="T692">vigor</text:span><text:span text:style-name="T838"> </text:span><text:span text:style-name="T711">na</text:span></text:p>
      <text:p text:style-name="P820"><text:span text:style-name="T678">data</text:span><text:span text:style-name="T712"> </text:span><text:span text:style-name="T678">de</text:span><text:span text:style-name="T713"> </text:span><text:span text:style-name="T678">sua</text:span><text:span text:style-name="T713"> </text:span><text:span text:style-name="T682">publicação.</text:span></text:p>
      <text:p text:style-name="P821"><text:span text:style-name="T678">Cachoeiro</text:span><text:span text:style-name="T713"> </text:span><text:span text:style-name="T678">de</text:span><text:span text:style-name="T839"> </text:span><text:span text:style-name="T678">Itapemirim/ES,</text:span><text:span text:style-name="T713"> </text:span><text:span text:style-name="T678">14</text:span><text:span text:style-name="T839"> </text:span><text:span text:style-name="T678">de</text:span><text:span text:style-name="T713"> </text:span><text:span text:style-name="T678">agosto</text:span><text:span text:style-name="T839"> </text:span><text:span text:style-name="T678">de</text:span><text:span text:style-name="T839"> </text:span><text:span text:style-name="T682">2026.</text:span></text:p>
      <text:p text:style-name="P583"/>
      <text:p text:style-name="P583"/>
      <text:p text:style-name="P822"/>
      <text:h text:style-name="P823" text:outline-level="8">ROGÉRIO<text:span text:style-name="T840"> </text:span>DA<text:span text:style-name="T841"> </text:span>SILVA<text:span text:style-name="T840"> </text:span><text:span text:style-name="T691">ATHAYDE</text:span></text:h>
      <text:p text:style-name="P824"><text:span text:style-name="T694">Secretário</text:span><text:span text:style-name="T842"> </text:span><text:span text:style-name="T694">Municipal</text:span><text:span text:style-name="T842"> </text:span><text:span text:style-name="T694">de</text:span><text:span text:style-name="T843"> </text:span><text:span text:style-name="T817">Administração</text:span></text:p>
      <text:p text:style-name="P825"/>
      <text:p text:style-name="P561"/>
      <text:p text:style-name="P826"/>
      <text:p text:style-name="P827"><text:span text:style-name="T688">PORTARIA</text:span><text:span text:style-name="T844"> </text:span><text:span text:style-name="T688">Nº</text:span><text:span text:style-name="T844"> </text:span><text:span text:style-name="T690">1.720/2026</text:span></text:p>
      <text:p text:style-name="P566"/>
      <text:h text:style-name="P828" text:outline-level="8"><text:span text:style-name="T691">DISPÕE</text:span><text:tab/><text:span text:style-name="T691">SOBRE</text:span><text:tab/><text:span text:style-name="T691">INTERRUPÇÃO</text:span><text:tab/><text:span text:style-name="T684">DE </text:span>FÉRIAS DE SERVIDOR.</text:h>
      <text:p text:style-name="P802"/>
      <text:p text:style-name="P829"><text:span text:style-name="T692">O</text:span><text:span text:style-name="T845"> <text:s text:c="2"/></text:span><text:span text:style-name="T694">SECRETÁRIO</text:span><text:span text:style-name="T846"> <text:s text:c="2"/></text:span><text:span text:style-name="T694">MUNICIPAL</text:span><text:span text:style-name="T846"> <text:s text:c="2"/></text:span><text:span text:style-name="T687">DE</text:span></text:p>
      <text:p text:style-name="P830"><text:span text:style-name="T677">ADMINISTRAÇÃO </text:span><text:span text:style-name="T678">de Cachoeiro de Itapemirim, Estado do Espírito Santo, no</text:span><text:span text:style-name="T697"> </text:span><text:span text:style-name="T678">uso de suas atribuições delegadas através dos Decretos nºs. 18.275/2008 e 35.892/2025, tendo em vista o que consta no processo nº </text:span><text:span text:style-name="T677">58908/2026</text:span><text:span text:style-name="T678">,</text:span></text:p>
      <text:p text:style-name="P831"/>
      <text:h text:style-name="P832" text:outline-level="8">RESOLVE:</text:h>
      <text:p text:style-name="P566"/>
      <text:p text:style-name="P833"><text:span text:style-name="T677">Art. 1º </text:span><text:span text:style-name="T678">Autorizar a </text:span><text:span text:style-name="T679">Interrupção de férias </text:span><text:span text:style-name="T678">do servidor abaixo mencionado, nos termos do art. 74 da Lei nº 4.009, de 1994, conforme as informações constantes a seguir.</text:span></text:p>
      <text:p text:style-name="P450"/>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column table:style-name="Table18.G"/>
        <table:table-column table:style-name="Table18.H"/>
        <table:table-row table:style-name="Table18.1">
          <table:table-cell table:style-name="Table18.A1" office:value-type="string">
            <text:p text:style-name="P834"><text:span text:style-name="T725">Mat.</text:span><text:span text:style-name="T725"/></text:p>
          </table:table-cell>
          <table:table-cell table:style-name="Table18.A1" office:value-type="string">
            <text:p text:style-name="P835"><text:span text:style-name="T725">Nome</text:span><text:span text:style-name="T725"/></text:p>
          </table:table-cell>
          <table:table-cell table:style-name="Table18.A1" office:value-type="string">
            <text:p text:style-name="P836"><text:span text:style-name="T590">Admissão</text:span><text:span text:style-name="T590"/></text:p>
          </table:table-cell>
          <table:table-cell table:style-name="Table18.A1" office:value-type="string">
            <text:p text:style-name="P837"><text:span text:style-name="T590">Cargo</text:span><text:span text:style-name="T590"/></text:p>
          </table:table-cell>
          <table:table-cell table:style-name="Table18.A1" office:value-type="string">
            <text:p text:style-name="P838"><text:span text:style-name="T590">Vinculo</text:span><text:span text:style-name="T590"/></text:p>
          </table:table-cell>
          <table:table-cell table:style-name="Table18.A1" office:value-type="string">
            <text:p text:style-name="P839"><text:span text:style-name="T590">Lotação</text:span><text:span text:style-name="T590"/></text:p>
          </table:table-cell>
          <table:table-cell table:style-name="Table18.A1" office:value-type="string">
            <text:p text:style-name="P840"><text:span text:style-name="T591">Período</text:span><text:span text:style-name="T594"> </text:span><text:span text:style-name="T591">de</text:span><text:span text:style-name="T594"> </text:span><text:span text:style-name="T591">férias</text:span><text:span text:style-name="T595"> </text:span><text:span text:style-name="T590">Interrompido</text:span></text:p>
          </table:table-cell>
          <table:table-cell table:style-name="Table18.A1" office:value-type="string">
            <text:p text:style-name="P841"><text:span text:style-name="T591">Período</text:span><text:span text:style-name="T594"> </text:span><text:span text:style-name="T591">a</text:span><text:span text:style-name="T594"> </text:span><text:span text:style-name="T591">ser</text:span><text:span text:style-name="T595"> </text:span><text:span text:style-name="T590">usufruído</text:span></text:p>
          </table:table-cell>
        </table:table-row>
        <table:table-row table:style-name="Table18.2">
          <table:table-cell table:style-name="Table18.A1" office:value-type="string">
            <text:p text:style-name="P842"/>
            <text:p text:style-name="P843"><text:span text:style-name="T777">706965-</text:span><text:span text:style-name="T847">03</text:span></text:p>
          </table:table-cell>
          <table:table-cell table:style-name="Table18.A1" office:value-type="string">
            <text:p text:style-name="P844"/>
            <text:p text:style-name="P845"><text:span text:style-name="T777">MAURÍCIO</text:span><text:span text:style-name="T778"> </text:span><text:span text:style-name="T777">RIBEIRO</text:span><text:span text:style-name="T779"> </text:span><text:span text:style-name="T787">MACHADO</text:span></text:p>
          </table:table-cell>
          <table:table-cell table:style-name="Table18.A1" office:value-type="string">
            <text:p text:style-name="P842"/>
            <text:p text:style-name="P697"><text:span text:style-name="T780">10/06/2025</text:span><text:span text:style-name="T780"/></text:p>
          </table:table-cell>
          <table:table-cell table:style-name="Table18.A1" office:value-type="string">
            <text:p text:style-name="P844"/>
            <text:p text:style-name="P846"><text:span text:style-name="T780">Assessor</text:span><text:span text:style-name="T782"> </text:span><text:span text:style-name="T781">Operacional</text:span><text:span text:style-name="T784"> </text:span><text:span text:style-name="T781">I</text:span></text:p>
          </table:table-cell>
          <table:table-cell table:style-name="Table18.A1" office:value-type="string">
            <text:p text:style-name="P842"/>
            <text:p text:style-name="P847"><text:span text:style-name="T780">Comissionado</text:span><text:span text:style-name="T780"/></text:p>
          </table:table-cell>
          <table:table-cell table:style-name="Table18.A1" office:value-type="string">
            <text:p text:style-name="P842"/>
            <text:p text:style-name="P848"><text:span text:style-name="T780">SEMMAT</text:span><text:span text:style-name="T780"/></text:p>
          </table:table-cell>
          <table:table-cell table:style-name="Table18.A1" office:value-type="string">
            <text:p text:style-name="P844"/>
            <text:p text:style-name="P849"><text:span text:style-name="T781">20/07/2026</text:span><text:span text:style-name="T848"> </text:span><text:span text:style-name="T786">a</text:span></text:p>
            <text:p text:style-name="P850"><text:span text:style-name="T780">30/07/2026</text:span><text:span text:style-name="T780"/></text:p>
          </table:table-cell>
          <table:table-cell table:style-name="Table18.A1" office:value-type="string">
            <text:p text:style-name="P844"/>
            <text:p text:style-name="P851"><text:span text:style-name="T781">01/03/2027</text:span><text:span text:style-name="T785"> </text:span><text:span text:style-name="T786">a</text:span></text:p>
            <text:p text:style-name="P852"><text:span text:style-name="T780">11/03/2027</text:span><text:span text:style-name="T780"/></text:p>
          </table:table-cell>
        </table:table-row>
      </table:table>
      <text:p text:style-name="P853"><text:span text:style-name="T677">Art.</text:span><text:span text:style-name="T849"> </text:span><text:span text:style-name="T677">2º</text:span><text:span text:style-name="T850"> </text:span><text:span text:style-name="T678">Esta</text:span><text:span text:style-name="T851"> </text:span><text:span text:style-name="T678">Portaria</text:span><text:span text:style-name="T852"> </text:span><text:span text:style-name="T678">entra</text:span><text:span text:style-name="T852"> </text:span><text:span text:style-name="T678">em</text:span><text:span text:style-name="T851"> </text:span><text:span text:style-name="T678">vigor</text:span><text:span text:style-name="T852"> </text:span><text:span text:style-name="T678">na</text:span><text:span text:style-name="T852"> </text:span><text:span text:style-name="T802">data</text:span></text:p>
      <text:p text:style-name="P854"><text:span text:style-name="T678">de</text:span><text:span text:style-name="T803"> </text:span><text:span text:style-name="T678">sua</text:span><text:span text:style-name="T803"> </text:span><text:span text:style-name="T682">publicação.</text:span></text:p>
      <text:p text:style-name="P855"/>
      <text:p text:style-name="P856"><text:span text:style-name="T678">Cachoeiro</text:span><text:span text:style-name="T802"> </text:span><text:span text:style-name="T678">de</text:span><text:span text:style-name="T853"> </text:span><text:span text:style-name="T678">Itapemirim/ES,</text:span><text:span text:style-name="T802"> </text:span><text:span text:style-name="T678">14</text:span><text:span text:style-name="T853"> </text:span><text:span text:style-name="T678">de</text:span><text:span text:style-name="T802"> </text:span><text:span text:style-name="T678">agosto</text:span><text:span text:style-name="T853"> </text:span><text:span text:style-name="T678">de</text:span><text:span text:style-name="T853"> </text:span><text:span text:style-name="T682">2026.</text:span></text:p>
      <text:p text:style-name="P583"/>
      <text:p text:style-name="P857"/>
      <text:h text:style-name="P858" text:outline-level="8">ROGÉRIO<text:span text:style-name="T691"> </text:span>DA<text:span text:style-name="T763"> </text:span>SILVA<text:span text:style-name="T763"> </text:span><text:span text:style-name="T691">ATHAYDE</text:span></text:h>
      <text:h text:style-name="P859" text:outline-level="9">Secretário<text:span text:style-name="T764"> </text:span>Municipal<text:span text:style-name="T764"> </text:span>de<text:span text:style-name="T691"> Administração</text:span></text:h>
      <text:p text:style-name="P860"/>
      <text:p text:style-name="P537"/>
      <text:p text:style-name="P537"/>
      <text:p text:style-name="P537"/>
      <text:p text:style-name="P861"/>
      <text:p text:style-name="P862"><text:span text:style-name="T666">PORTARIA</text:span><text:span text:style-name="T667"> </text:span><text:span text:style-name="T666">Nº</text:span><text:span text:style-name="T667"> </text:span><text:span text:style-name="T666">1.721/2026</text:span></text:p>
      <text:p text:style-name="P863"/>
      <text:p text:style-name="P864"><text:span text:style-name="T854">TORNA SEM EFEITO PERÍODO DE FÉRIAS DE SERVIDORES.</text:span><text:span text:style-name="T854"/></text:p>
      <text:p text:style-name="P335"/>
      <text:p text:style-name="P865"><text:span text:style-name="T515">O</text:span><text:span text:style-name="T855"> <text:s text:c="2"/></text:span><text:span text:style-name="T506">SECRETÁRIO</text:span><text:span text:style-name="T856"> <text:s text:c="2"/></text:span><text:span text:style-name="T506">MUNICIPAL</text:span><text:span text:style-name="T856"> <text:s text:c="2"/></text:span><text:span text:style-name="T770">DE</text:span></text:p>
      <text:p text:style-name="P866"><text:span text:style-name="T506">ADMINISTRAÇÃO </text:span><text:span text:style-name="T515">de Cachoeiro de Itapemirim, Estado do Espírito Santo, no uso de suas atribuições delegadas através dos Decretos nºs. 18.275/2008 e 35.892/2025, </text:span><text:span text:style-name="T514">RESOLVE:</text:span></text:p>
      <text:p text:style-name="P867"/>
      <text:p text:style-name="P868"><text:span text:style-name="T854">Art.</text:span><text:span text:style-name="T857"> </text:span><text:span text:style-name="T854">1º</text:span><text:span text:style-name="T858"> </text:span><text:span text:style-name="T859">Tornar</text:span><text:span text:style-name="T860"> </text:span><text:span text:style-name="T859">sem</text:span><text:span text:style-name="T861"> </text:span><text:span text:style-name="T859">efeito</text:span><text:span text:style-name="T860"> </text:span><text:span text:style-name="T859">as</text:span><text:span text:style-name="T860"> </text:span><text:span text:style-name="T859">férias</text:span><text:span text:style-name="T861"> </text:span><text:span text:style-name="T862">concedidas</text:span></text:p>
      <text:p text:style-name="P869"><text:span text:style-name="T859">ao</text:span><text:span text:style-name="T863"> </text:span><text:span text:style-name="T859">servidor</text:span><text:span text:style-name="T863"> </text:span><text:span text:style-name="T859">abaixo</text:span><text:span text:style-name="T863"> </text:span><text:span text:style-name="T859">mencionado</text:span><text:span text:style-name="T863"> </text:span><text:span text:style-name="T859">através</text:span><text:span text:style-name="T863"> </text:span><text:span text:style-name="T859">da</text:span><text:span text:style-name="T864"> </text:span><text:span text:style-name="T854">Portaria</text:span><text:span text:style-name="T865"> </text:span><text:span text:style-name="T854">nº</text:span><text:span text:style-name="T865"> </text:span><text:span text:style-name="T854">2.245/2025,</text:span><text:span text:style-name="T866"> </text:span><text:span text:style-name="T859">no</text:span><text:span text:style-name="T863"> </text:span><text:span text:style-name="T859">que se refere ao segundo período de férias, anteriormente concedido de 13/07/2026 a 27/07/2026.</text:span></text:p>
      <text:p text:style-name="P254"/>
      <table:table table:name="Table19" table:style-name="Table19">
        <table:table-column table:style-name="Table19.A"/>
        <table:table-column table:style-name="Table19.B"/>
        <table:table-column table:style-name="Table19.C"/>
        <table:table-column table:style-name="Table19.D"/>
        <table:table-row table:style-name="Table19.1">
          <table:table-cell table:style-name="Table19.A1" office:value-type="string">
            <text:p text:style-name="P870"><text:span text:style-name="T590">SERVIDOR</text:span><text:span text:style-name="T590"/></text:p>
          </table:table-cell>
          <table:table-cell table:style-name="Table19.A1" office:value-type="string">
            <text:p text:style-name="P871"><text:span text:style-name="T590">CARGO</text:span><text:span text:style-name="T590"/></text:p>
          </table:table-cell>
          <table:table-cell table:style-name="Table19.A1" office:value-type="string">
            <text:p text:style-name="P870"><text:span text:style-name="T590">LOTAÇÃO</text:span><text:span text:style-name="T590"/></text:p>
          </table:table-cell>
          <table:table-cell table:style-name="Table19.A1" office:value-type="string">
            <text:p text:style-name="P872"><text:span text:style-name="T590">PROC.</text:span><text:span text:style-name="T804"> </text:span><text:span text:style-name="T593">Nº</text:span></text:p>
          </table:table-cell>
        </table:table-row>
        <table:table-row table:style-name="Table19.2">
          <table:table-cell table:style-name="Table19.A1" office:value-type="string">
            <text:p text:style-name="P873"><text:span text:style-name="T867">LISS</text:span><text:span text:style-name="T868"> </text:span><text:span text:style-name="T867">ALVES</text:span><text:span text:style-name="T869"> </text:span><text:span text:style-name="T867">VAILANTE</text:span></text:p>
          </table:table-cell>
          <table:table-cell table:style-name="Table19.A1" office:value-type="string">
            <text:p text:style-name="P874"><text:span text:style-name="T729">Técnico</text:span><text:span text:style-name="T870"> </text:span><text:span text:style-name="T729">de</text:span><text:span text:style-name="T870"> </text:span><text:span text:style-name="T729">Enfermagem</text:span></text:p>
          </table:table-cell>
          <table:table-cell table:style-name="Table19.A1" office:value-type="string">
            <text:p text:style-name="P875"><text:span text:style-name="T729">SEMUS</text:span><text:span text:style-name="T729"/></text:p>
          </table:table-cell>
          <table:table-cell table:style-name="Table19.A1" office:value-type="string">
            <text:p text:style-name="P876"><text:span text:style-name="T590">57974/2026</text:span><text:span text:style-name="T590"/></text:p>
          </table:table-cell>
        </table:table-row>
      </table:table>
      <text:p text:style-name="P877"/>
      <text:p text:style-name="P878"><text:span text:style-name="T854">Art.</text:span><text:span text:style-name="T871"> </text:span><text:span text:style-name="T854">2º</text:span><text:span text:style-name="T857"> </text:span><text:span text:style-name="T859">Tornar</text:span><text:span text:style-name="T864"> </text:span><text:span text:style-name="T859">sem</text:span><text:span text:style-name="T864"> </text:span><text:span text:style-name="T859">efeito</text:span><text:span text:style-name="T864"> </text:span><text:span text:style-name="T859">as</text:span><text:span text:style-name="T864"> </text:span><text:span text:style-name="T859">férias</text:span><text:span text:style-name="T864"> </text:span><text:span text:style-name="T859">concedidas ao</text:span><text:span text:style-name="T863"> </text:span><text:span text:style-name="T859">servidor</text:span><text:span text:style-name="T863"> </text:span><text:span text:style-name="T859">abaixo</text:span><text:span text:style-name="T863"> </text:span><text:span text:style-name="T859">mencionado</text:span><text:span text:style-name="T863"> </text:span><text:span text:style-name="T859">através</text:span><text:span text:style-name="T863"> </text:span><text:span text:style-name="T859">da</text:span><text:span text:style-name="T861"> </text:span><text:span text:style-name="T854">Portaria</text:span><text:span text:style-name="T872"> </text:span><text:span text:style-name="T854">nº</text:span><text:span text:style-name="T872"> </text:span><text:span text:style-name="T854">2.245/2026</text:span><text:span text:style-name="T859">,</text:span><text:span text:style-name="T863"> </text:span><text:span text:style-name="T859">no</text:span><text:span text:style-name="T863"> </text:span><text:span text:style-name="T859">que se refere ao segundo período de férias, anteriormente concedido de 18/08/2026 a 01/09/2026.</text:span></text:p>
      <text:p text:style-name="P879"/>
      <table:table table:name="Table20" table:style-name="Table20">
        <table:table-column table:style-name="Table20.A"/>
        <table:table-column table:style-name="Table20.B"/>
        <table:table-column table:style-name="Table20.C"/>
        <table:table-column table:style-name="Table20.D"/>
        <table:table-row table:style-name="Table20.1">
          <table:table-cell table:style-name="Table20.A1" office:value-type="string">
            <text:p text:style-name="P880"><text:span text:style-name="T590">SERVIDOR</text:span><text:span text:style-name="T590"/></text:p>
          </table:table-cell>
          <table:table-cell table:style-name="Table20.A1" office:value-type="string">
            <text:p text:style-name="P881"><text:span text:style-name="T590">CARGO</text:span><text:span text:style-name="T590"/></text:p>
          </table:table-cell>
          <table:table-cell table:style-name="Table20.A1" office:value-type="string">
            <text:p text:style-name="P880"><text:span text:style-name="T590">LOTAÇÃO</text:span><text:span text:style-name="T590"/></text:p>
          </table:table-cell>
          <table:table-cell table:style-name="Table20.A1" office:value-type="string">
            <text:p text:style-name="P882"><text:span text:style-name="T590">PROC.</text:span><text:span text:style-name="T804"> </text:span><text:span text:style-name="T593">Nº</text:span></text:p>
          </table:table-cell>
        </table:table-row>
        <table:table-row table:style-name="Table20.2">
          <table:table-cell table:style-name="Table20.A1" office:value-type="string">
            <text:p text:style-name="P883"><text:span text:style-name="T590">INES</text:span><text:span text:style-name="T592"> </text:span><text:span text:style-name="T590">SANTOLIN </text:span><text:span text:style-name="T593">FIM</text:span></text:p>
          </table:table-cell>
          <table:table-cell table:style-name="Table20.A1" office:value-type="string">
            <text:p text:style-name="P884"><text:span text:style-name="T729">Secretário</text:span><text:span text:style-name="T870"> </text:span><text:span text:style-name="T729">Escolar</text:span></text:p>
          </table:table-cell>
          <table:table-cell table:style-name="Table20.A1" office:value-type="string">
            <text:p text:style-name="P885"><text:span text:style-name="T873">SEME</text:span><text:span text:style-name="T873"/></text:p>
          </table:table-cell>
          <table:table-cell table:style-name="Table20.A1" office:value-type="string">
            <text:p text:style-name="P886"><text:span text:style-name="T590">58256/2026</text:span><text:span text:style-name="T590"/></text:p>
          </table:table-cell>
        </table:table-row>
      </table:table>
      <text:p text:style-name="P887"/>
      <text:p text:style-name="P888"><text:span text:style-name="T854">Art.</text:span><text:span text:style-name="T874"> </text:span><text:span text:style-name="T854">3º</text:span><text:span text:style-name="T875"> </text:span><text:span text:style-name="T859">Essa</text:span><text:span text:style-name="T876"> </text:span><text:span text:style-name="T859">Portaria</text:span><text:span text:style-name="T876"> </text:span><text:span text:style-name="T859">entrará</text:span><text:span text:style-name="T876"> </text:span><text:span text:style-name="T859">em</text:span><text:span text:style-name="T876"> </text:span><text:span text:style-name="T859">vigor</text:span><text:span text:style-name="T876"> </text:span><text:span text:style-name="T859">na</text:span><text:span text:style-name="T876"> </text:span><text:span text:style-name="T877">data</text:span></text:p>
      <text:p text:style-name="P889"><text:span text:style-name="T859">de</text:span><text:span text:style-name="T864"> </text:span><text:span text:style-name="T859">sua</text:span><text:span text:style-name="T860"> </text:span><text:span text:style-name="T862">publicação.</text:span></text:p>
      <text:p text:style-name="P354"/>
      <text:p text:style-name="P890"/>
      <text:p text:style-name="P891"><text:span text:style-name="T862">Cachoeiro</text:span><text:span text:style-name="T877"> </text:span><text:span text:style-name="T862">de</text:span><text:span text:style-name="T878"> </text:span><text:span text:style-name="T862">Itapemirim/ES,</text:span><text:span text:style-name="T877"> </text:span><text:span text:style-name="T862">14</text:span><text:span text:style-name="T878"> </text:span><text:span text:style-name="T862">de</text:span><text:span text:style-name="T877"> </text:span><text:span text:style-name="T862">agosto</text:span><text:span text:style-name="T878"> </text:span><text:span text:style-name="T862">de</text:span><text:span text:style-name="T877"> </text:span><text:span text:style-name="T862">2026.</text:span></text:p>
      <text:p text:style-name="P892"/>
      <text:p text:style-name="P893"><text:span text:style-name="T506">ROGÉRIO</text:span><text:span text:style-name="T879"> </text:span><text:span text:style-name="T506">DA</text:span><text:span text:style-name="T880"> </text:span><text:span text:style-name="T506">SILVA</text:span><text:span text:style-name="T880"> </text:span><text:span text:style-name="T514">ATHAYDE</text:span></text:p>
      <text:p text:style-name="P894"><text:span text:style-name="T452">Secretário</text:span><text:span text:style-name="T881"> </text:span><text:span text:style-name="T452">Municipal</text:span><text:span text:style-name="T881"> </text:span><text:span text:style-name="T452">de</text:span><text:span text:style-name="T882"> </text:span><text:span text:style-name="T454">Administração</text:span></text:p>
      <text:p text:style-name="P895"/>
      <text:p text:style-name="P243"/>
      <text:p text:style-name="P896"/>
      <text:p text:style-name="P897"><text:span text:style-name="T235">EXTRATO</text:span><text:span text:style-name="T883"> </text:span><text:span text:style-name="T235">DE</text:span><text:span text:style-name="T883"> </text:span><text:span text:style-name="T235">TERMO</text:span><text:span text:style-name="T884"> </text:span><text:span text:style-name="T885">ADITIVO</text:span></text:p>
      <text:p text:style-name="P898"/>
      <text:p text:style-name="P897"><text:span text:style-name="T235">ESPÉCIE:</text:span><text:span text:style-name="T886"> </text:span><text:span text:style-name="T236">1º</text:span><text:span text:style-name="T887"> </text:span><text:span text:style-name="T236">TERMO</text:span><text:span text:style-name="T888"> </text:span><text:span text:style-name="T236">ADITIVO</text:span><text:span text:style-name="T888"> </text:span><text:span text:style-name="T236">AO</text:span><text:span text:style-name="T889"> </text:span><text:span text:style-name="T236">CONTRATO</text:span><text:span text:style-name="T889"> </text:span><text:span text:style-name="T236">DE</text:span><text:span text:style-name="T889"> </text:span><text:span text:style-name="T236">LOCAÇÃO</text:span><text:span text:style-name="T889"> </text:span><text:span text:style-name="T236">DE</text:span><text:span text:style-name="T889"> </text:span><text:span text:style-name="T236">IMÓVEL</text:span><text:span text:style-name="T890"> </text:span><text:span text:style-name="T236">Nº</text:span><text:span text:style-name="T889"> </text:span><text:span text:style-name="T604">131/2025</text:span></text:p>
      <text:p text:style-name="P899"><text:span text:style-name="T235">LOCATÁRIO:</text:span><text:span text:style-name="T891"> </text:span><text:span text:style-name="T236">MUNICÍPIO</text:span><text:span text:style-name="T892"> </text:span><text:span text:style-name="T236">DE</text:span><text:span text:style-name="T892"> </text:span><text:span text:style-name="T236">CACHOEIRO</text:span><text:span text:style-name="T892"> </text:span><text:span text:style-name="T236">DE</text:span><text:span text:style-name="T892"> </text:span><text:span text:style-name="T236">ITAPEMIRIM,</text:span><text:span text:style-name="T892"> </text:span><text:span text:style-name="T236">atendendo</text:span><text:span text:style-name="T892"> </text:span><text:span text:style-name="T236">necessidades</text:span><text:span text:style-name="T892"> </text:span><text:span text:style-name="T236">da SECRETARIA MUNICIPAL DE ADMINISTRAÇÃO – SEMAD.</text:span></text:p>
      <text:p text:style-name="P897"><text:span text:style-name="T235">LOCADOR:</text:span><text:span text:style-name="T893"> </text:span><text:span text:style-name="T236">LEONARDO</text:span><text:span text:style-name="T894"> </text:span><text:span text:style-name="T236">ABILIO</text:span><text:span text:style-name="T887"> </text:span><text:span text:style-name="T604">ALMEIDA</text:span></text:p>
      <text:p text:style-name="P900"><text:span text:style-name="T235">OBJETO: </text:span><text:span text:style-name="T236">O presente Contrato tem por objeto a renovação da vigência do Contrato nº 131/2025, firmado em 13/08/2025, para dar continuidade a locação de imóvel localizado na Rua Paulina Simonato nº 37,</text:span><text:span text:style-name="T895"> </text:span><text:span text:style-name="T236">Bairro Agostinho Simonato,</text:span><text:span text:style-name="T895"> </text:span><text:span text:style-name="T236">Nesta Cidade,</text:span><text:span text:style-name="T895"> </text:span><text:span text:style-name="T236">matriculado no Cartório de Registro Geral</text:span><text:span text:style-name="T237"> </text:span><text:span text:style-name="T236">de</text:span><text:span text:style-name="T237"> </text:span><text:span text:style-name="T236">Imóveis,</text:span><text:span text:style-name="T237"> </text:span><text:span text:style-name="T236">sob</text:span><text:span text:style-name="T237"> </text:span><text:span text:style-name="T236">matrícula</text:span><text:span text:style-name="T237"> </text:span><text:span text:style-name="T236">23.906,</text:span><text:span text:style-name="T237"> </text:span><text:span text:style-name="T236">no</text:span><text:span text:style-name="T237"> </text:span><text:span text:style-name="T236">Livro</text:span><text:span text:style-name="T237"> </text:span><text:span text:style-name="T236">nº</text:span><text:span text:style-name="T237"> </text:span><text:span text:style-name="T236">2-EC,</text:span><text:span text:style-name="T237"> </text:span><text:span text:style-name="T236">Ficha</text:span><text:span text:style-name="T237"> </text:span><text:span text:style-name="T236">106,</text:span><text:span text:style-name="T237"> </text:span><text:span text:style-name="T236">para</text:span><text:span text:style-name="T237"> </text:span><text:span text:style-name="T236">sediar</text:span><text:span text:style-name="T237"> </text:span><text:span text:style-name="T236">o</text:span><text:span text:style-name="T896"> </text:span><text:span text:style-name="T236">Arquivo Público do Município de Cachoeiro de Itapemirim/ES, bem como o setor responsável pela sua </text:span><text:span text:style-name="T604">gerência.</text:span></text:p>
      <text:p text:style-name="P901"><text:span text:style-name="T235">DOTAÇÃO ORÇAMENTÁRIA: </text:span><text:span text:style-name="T236">Os recursos necessários ao pagamento das despesas decorrentes</text:span><text:span text:style-name="T237"> </text:span><text:span text:style-name="T236">do</text:span><text:span text:style-name="T237"> </text:span><text:span text:style-name="T236">objeto</text:span><text:span text:style-name="T237"> </text:span><text:span text:style-name="T236">deste</text:span><text:span text:style-name="T237"> </text:span><text:span text:style-name="T236">Termo</text:span><text:span text:style-name="T237"> </text:span><text:span text:style-name="T236">correrão</text:span><text:span text:style-name="T237"> </text:span><text:span text:style-name="T236">a</text:span><text:span text:style-name="T237"> </text:span><text:span text:style-name="T236">cargo</text:span><text:span text:style-name="T237"> </text:span><text:span text:style-name="T236">da</text:span><text:span text:style-name="T237"> </text:span><text:span text:style-name="T236">seguinte</text:span><text:span text:style-name="T237"> </text:span><text:span text:style-name="T236">dotação</text:span><text:span text:style-name="T237"> </text:span><text:span text:style-name="T236">orçamentária</text:span><text:span text:style-name="T237"> </text:span><text:span text:style-name="T236">e</text:span><text:span text:style-name="T237"> </text:span><text:span text:style-name="T236">elemento</text:span><text:span text:style-name="T237"> </text:span><text:span text:style-name="T236">de </text:span><text:span text:style-name="T604">despesa:</text:span></text:p>
      <text:p text:style-name="P897"><text:span text:style-name="T236">Órgão:</text:span><text:span text:style-name="T897"> </text:span><text:span text:style-name="T242">04</text:span></text:p>
      <text:p text:style-name="P902"><text:span text:style-name="T236">Unidade</text:span><text:span text:style-name="T898"> </text:span><text:span text:style-name="T236">Orçamentária:</text:span><text:span text:style-name="T898"> </text:span><text:span text:style-name="T242">01</text:span></text:p>
      <text:p text:style-name="P903"><text:span text:style-name="T236">Projeto/Atividade:</text:span><text:span text:style-name="T244"> </text:span><text:span text:style-name="T604">2.043</text:span></text:p>
      <text:p text:style-name="P902"><text:span text:style-name="T236">Despesa:</text:span><text:span text:style-name="T899"> </text:span><text:span text:style-name="T604">33903615000</text:span></text:p>
      <text:p text:style-name="P899"><text:span text:style-name="T236">Ficha/Fonte:</text:span><text:span text:style-name="T900"> </text:span><text:span text:style-name="T236">7999/150000000001</text:span><text:span text:style-name="T900"> </text:span><text:span text:style-name="T236">-</text:span><text:span text:style-name="T900"> </text:span><text:span text:style-name="T236">RECURSOS</text:span><text:span text:style-name="T900"> </text:span><text:span text:style-name="T236">NÃO</text:span><text:span text:style-name="T900"> </text:span><text:span text:style-name="T236">VINCULADOS</text:span><text:span text:style-name="T900"> </text:span><text:span text:style-name="T236">DE</text:span><text:span text:style-name="T900"> </text:span><text:span text:style-name="T236">IMPOSTOS</text:span><text:span text:style-name="T900"> </text:span><text:span text:style-name="T236">E TRANSFERÊNCIAS DE IMPOSTOS</text:span></text:p>
      <text:p text:style-name="P904"><text:span text:style-name="T235">VALOR:</text:span><text:span text:style-name="T901"> </text:span><text:span text:style-name="T236">fica</text:span><text:span text:style-name="T902"> </text:span><text:span text:style-name="T236">renovado</text:span><text:span text:style-name="T902"> </text:span><text:span text:style-name="T236">também</text:span><text:span text:style-name="T902"> </text:span><text:span text:style-name="T236">o</text:span><text:span text:style-name="T902"> </text:span><text:span text:style-name="T236">valor</text:span><text:span text:style-name="T902"> </text:span><text:span text:style-name="T236">mensal</text:span><text:span text:style-name="T902"> </text:span><text:span text:style-name="T236">de</text:span><text:span text:style-name="T902"> </text:span><text:span text:style-name="T236">R$</text:span><text:span text:style-name="T902"> </text:span><text:span text:style-name="T236">5.000,00</text:span><text:span text:style-name="T902"> </text:span><text:span text:style-name="T236">(cinco</text:span><text:span text:style-name="T902"> </text:span><text:span text:style-name="T236">mil</text:span><text:span text:style-name="T902"> </text:span><text:span text:style-name="T236">reais),</text:span><text:span text:style-name="T902"> </text:span><text:span text:style-name="T236">perfazendo</text:span><text:span text:style-name="T902"> </text:span><text:span text:style-name="T236">o valor global de R$ 60.000,00 (sessenta mil reais), pelo período de 12 (doze) meses.</text:span></text:p>
      <text:p text:style-name="P897"><text:span text:style-name="T235">PRAZO:</text:span><text:span text:style-name="T903"> </text:span><text:span text:style-name="T236">12</text:span><text:span text:style-name="T904"> </text:span><text:span text:style-name="T236">meses,</text:span><text:span text:style-name="T904"> </text:span><text:span text:style-name="T236">de</text:span><text:span text:style-name="T904"> </text:span><text:span text:style-name="T236">13/08/2026</text:span><text:span text:style-name="T904"> </text:span><text:span text:style-name="T236">a</text:span><text:span text:style-name="T904"> </text:span><text:span text:style-name="T604">13/08/2027.</text:span></text:p>
      <text:p text:style-name="P902"><text:span text:style-name="T235">DATA</text:span><text:span text:style-name="T905"> </text:span><text:span text:style-name="T235">DA</text:span><text:span text:style-name="T906"> </text:span><text:span text:style-name="T235">ASSINATURA:</text:span><text:span text:style-name="T885"> </text:span><text:span text:style-name="T604">13/08/2026</text:span></text:p>
      <text:p text:style-name="P900"><text:span text:style-name="T235">SIGNATÁRIOS:</text:span><text:span text:style-name="T907"> </text:span><text:span text:style-name="T236">Rogério</text:span><text:span text:style-name="T237"> </text:span><text:span text:style-name="T236">da</text:span><text:span text:style-name="T237"> </text:span><text:span text:style-name="T236">Silva Athayde</text:span><text:span text:style-name="T237"> </text:span><text:span text:style-name="T236">-</text:span><text:span text:style-name="T237"> </text:span><text:span text:style-name="T236">Secretário</text:span><text:span text:style-name="T237"> </text:span><text:span text:style-name="T236">Municipal</text:span><text:span text:style-name="T237"> </text:span><text:span text:style-name="T236">de Administração</text:span><text:span text:style-name="T237"> </text:span><text:span text:style-name="T236">e</text:span><text:span text:style-name="T237"> </text:span><text:span text:style-name="T236">Leonardo Abílio Almeida - Locador</text:span></text:p>
      <text:p text:style-name="P897"><text:span text:style-name="T235">PROCESSO:</text:span><text:span text:style-name="T893"> </text:span><text:span text:style-name="T604">36668/2025</text:span></text:p>
      <text:p text:style-name="P903"><text:span text:style-name="T235">ID</text:span><text:span text:style-name="T903"> </text:span><text:span text:style-name="T235">Cidades</text:span><text:span text:style-name="T903"> </text:span><text:span text:style-name="T235">Nº:</text:span><text:span text:style-name="T886"> </text:span><text:span text:style-name="T604">2025.016E0700001.10.0066</text:span></text:p>
      <text:p text:style-name="P527"/>
      <text:p text:style-name="P527"/>
      <text:p text:style-name="P527"/>
      <text:p text:style-name="P527"/>
      <text:p text:style-name="P527"/>
      <text:p text:style-name="P527"/>
      <text:p text:style-name="P527"/>
      <text:p text:style-name="P527"/>
      <text:p text:style-name="P527"/>
      <text:p text:style-name="P527"/>
      <text:p text:style-name="P905"/>
      <text:p text:style-name="P906"><text:span text:style-name="T235">EXTRATO</text:span><text:span text:style-name="T908"> </text:span><text:span text:style-name="T235">DE</text:span><text:span text:style-name="T908"> </text:span><text:span text:style-name="T235">TERMO</text:span><text:span text:style-name="T884"> </text:span><text:span text:style-name="T885">ADITIVO</text:span></text:p>
      <text:p text:style-name="P907"/>
      <text:p text:style-name="P908"><text:span text:style-name="T235">ESPÉCIE:</text:span><text:span text:style-name="T903"> </text:span><text:span text:style-name="T236">9º</text:span><text:span text:style-name="T887"> </text:span><text:span text:style-name="T236">TERMO</text:span><text:span text:style-name="T242"> </text:span><text:span text:style-name="T236">ADITIVO</text:span><text:span text:style-name="T242"> </text:span><text:span text:style-name="T236">AO</text:span><text:span text:style-name="T909"> </text:span><text:span text:style-name="T236">CONTRATO</text:span><text:span text:style-name="T910"> </text:span><text:span text:style-name="T236">Nº</text:span><text:span text:style-name="T909"> </text:span><text:span text:style-name="T604">020/2022</text:span></text:p>
      <text:p text:style-name="P909"><text:span text:style-name="T235">CONTRATANTE:</text:span><text:span text:style-name="T907"> <text:s/></text:span><text:span text:style-name="T236">MUNICÍPIO</text:span><text:span text:style-name="T237"> <text:s/></text:span><text:span text:style-name="T236">DE</text:span><text:span text:style-name="T237"> <text:s/></text:span><text:span text:style-name="T236">CACHOEIRO</text:span><text:span text:style-name="T237"> <text:s/></text:span><text:span text:style-name="T236">DE</text:span><text:span text:style-name="T237"> <text:s/></text:span><text:span text:style-name="T236">ITAPEMIRIM,</text:span><text:span text:style-name="T237"> <text:s/></text:span><text:span text:style-name="T236">por</text:span><text:span text:style-name="T237"> <text:s/></text:span><text:span text:style-name="T236">intermédio</text:span><text:span text:style-name="T237"> <text:s/></text:span><text:span text:style-name="T236">da SECRETARIA MUNICIPAL DE OBRAS - SEMO</text:span></text:p>
      <text:p text:style-name="P910"><text:span text:style-name="T235">CONTRATADA:</text:span><text:span text:style-name="T911"> </text:span><text:span text:style-name="T236">A.</text:span><text:span text:style-name="T912"> </text:span><text:span text:style-name="T236">L.</text:span><text:span text:style-name="T912"> </text:span><text:span text:style-name="T236">CONSTRUÇÕES</text:span><text:span text:style-name="T910"> </text:span><text:span text:style-name="T888">LTDA</text:span></text:p>
      <text:p text:style-name="P911"><text:span text:style-name="T235">OBJETO: </text:span><text:span text:style-name="T236">O presente Termo de Aditivo tem por objeto a prorrogação do prazo de vigência e execução das obras do contrato nº 020/2022, cujo objeto é a “Contratação de Empresa para Execução</text:span><text:span text:style-name="T237"> </text:span><text:span text:style-name="T236">da</text:span><text:span text:style-name="T237"> </text:span><text:span text:style-name="T236">Obra</text:span><text:span text:style-name="T237"> </text:span><text:span text:style-name="T236">de</text:span><text:span text:style-name="T237"> </text:span><text:span text:style-name="T236">Reforma</text:span><text:span text:style-name="T237"> </text:span><text:span text:style-name="T236">Adequação</text:span><text:span text:style-name="T237"> </text:span><text:span text:style-name="T236">e</text:span><text:span text:style-name="T237"> </text:span><text:span text:style-name="T236">Modernização</text:span><text:span text:style-name="T237"> </text:span><text:span text:style-name="T236">do</text:span><text:span text:style-name="T237"> </text:span><text:span text:style-name="T236">Centro</text:span><text:span text:style-name="T237"> </text:span><text:span text:style-name="T236">de</text:span><text:span text:style-name="T237"> </text:span><text:span text:style-name="T236">Operação Especialização da Guarda Municipal-COPE, Ilha da Luz- Cachoeiro de Itapemirim/ES”, com fundamento nos arts. 57, §1º, da Lei n° 8.666/1993.</text:span></text:p>
      <text:p text:style-name="P912"><text:span text:style-name="T235">PRAZO:</text:span><text:span text:style-name="T913"> </text:span><text:span text:style-name="T236">fica</text:span><text:span text:style-name="T245"> </text:span><text:span text:style-name="T236">prorrogado</text:span><text:span text:style-name="T245"> </text:span><text:span text:style-name="T236">por</text:span><text:span text:style-name="T245"> </text:span><text:span text:style-name="T236">90</text:span><text:span text:style-name="T245"> </text:span><text:span text:style-name="T236">(noventa)</text:span><text:span text:style-name="T245"> </text:span><text:span text:style-name="T236">dias</text:span><text:span text:style-name="T245"> </text:span><text:span text:style-name="T236">o</text:span><text:span text:style-name="T245"> </text:span><text:span text:style-name="T236">prazo</text:span><text:span text:style-name="T245"> </text:span><text:span text:style-name="T236">de</text:span><text:span text:style-name="T245"> </text:span><text:span text:style-name="T236">vigência,</text:span><text:span text:style-name="T245"> </text:span><text:span text:style-name="T236">passando</text:span><text:span text:style-name="T245"> </text:span><text:span text:style-name="T236">seu</text:span><text:span text:style-name="T245"> </text:span><text:span text:style-name="T236">termo</text:span><text:span text:style-name="T245"> </text:span><text:span text:style-name="T236">final</text:span><text:span text:style-name="T245"> </text:span><text:span text:style-name="T236">de 13 de novembro de2026 para11 de novembro de 2026.</text:span></text:p>
      <text:p text:style-name="P913"><text:span text:style-name="T236">Fica</text:span><text:span text:style-name="T914"> </text:span><text:span text:style-name="T236">prorrogado</text:span><text:span text:style-name="T914"> </text:span><text:span text:style-name="T236">por</text:span><text:span text:style-name="T914"> </text:span><text:span text:style-name="T236">90</text:span><text:span text:style-name="T914"> </text:span><text:span text:style-name="T236">(noventa)</text:span><text:span text:style-name="T914"> </text:span><text:span text:style-name="T236">dias</text:span><text:span text:style-name="T914"> </text:span><text:span text:style-name="T236">corridos</text:span><text:span text:style-name="T914"> </text:span><text:span text:style-name="T236">o</text:span><text:span text:style-name="T914"> </text:span><text:span text:style-name="T236">prazo</text:span><text:span text:style-name="T914"> </text:span><text:span text:style-name="T236">de</text:span><text:span text:style-name="T914"> </text:span><text:span text:style-name="T236">execução,</text:span><text:span text:style-name="T914"> </text:span><text:span text:style-name="T236">passando</text:span><text:span text:style-name="T914"> </text:span><text:span text:style-name="T236">seu</text:span><text:span text:style-name="T914"> </text:span><text:span text:style-name="T236">termo</text:span><text:span text:style-name="T914"> </text:span><text:span text:style-name="T236">final</text:span><text:span text:style-name="T914"> </text:span><text:span text:style-name="T236">de 18 de julho de 2026 para 16 de outubro de 2026.</text:span></text:p>
      <text:p text:style-name="P910"><text:span text:style-name="T235">DATA</text:span><text:span text:style-name="T906"> </text:span><text:span text:style-name="T235">DE</text:span><text:span text:style-name="T915"> </text:span><text:span text:style-name="T235">ASSINATURA:</text:span><text:span text:style-name="T884"> </text:span><text:span text:style-name="T604">12/08/2026</text:span></text:p>
      <text:p text:style-name="P914"><text:span text:style-name="T235">SIGNATÁRIOS: </text:span><text:span text:style-name="T236">Rodolfo Fernandes do Carmo - Secretário Municipal de Obras Interino e Cleide Cecilia Ghiotto Batista – Representante da A. L. Construções Eireli. -</text:span><text:span text:style-name="T237"> </text:span><text:span text:style-name="T236">Contratada</text:span></text:p>
      <text:p text:style-name="P910"><text:span text:style-name="T235">PROCESSO:</text:span><text:span text:style-name="T893"> </text:span><text:span text:style-name="T604">46021/2026</text:span></text:p>
      <text:p text:style-name="P915"/>
      <text:p text:style-name="P916"/>
      <text:p text:style-name="P917"><text:span text:style-name="T235">EXTRATO DE CONTRATO ESPÉCIE: </text:span><text:span text:style-name="T236">CONTRATO Nº 219/2026</text:span></text:p>
      <text:p text:style-name="P918"><text:span text:style-name="T235">CONTRATANTE:</text:span><text:span text:style-name="T907"> </text:span><text:span text:style-name="T236">MUNICÍPIO</text:span><text:span text:style-name="T237"> </text:span><text:span text:style-name="T236">DE</text:span><text:span text:style-name="T237"> </text:span><text:span text:style-name="T236">CACHOEIRO</text:span><text:span text:style-name="T237"> </text:span><text:span text:style-name="T236">DE</text:span><text:span text:style-name="T237"> </text:span><text:span text:style-name="T236">ITAPEMIRIM,</text:span><text:span text:style-name="T237"> </text:span><text:span text:style-name="T236">atendendo</text:span><text:span text:style-name="T237"> </text:span><text:span text:style-name="T236">necessidades</text:span><text:span text:style-name="T237"> </text:span><text:span text:style-name="T236">da SECRETARIA MUNICIPAL DE CULTURA E TURISMO – SEMCULT</text:span></text:p>
      <text:p text:style-name="P919"><text:span text:style-name="T916">CONTRATADO:</text:span><text:span text:style-name="T917"> </text:span><text:span text:style-name="T888">G</text:span><text:span text:style-name="T918"> </text:span><text:span text:style-name="T888">E</text:span><text:span text:style-name="T919"> </text:span><text:span text:style-name="T888">PRODUÇÕES</text:span><text:span text:style-name="T920"> </text:span><text:span text:style-name="T888">ARTÍSTICAS</text:span><text:span text:style-name="T921"> </text:span><text:span text:style-name="T888">LTDA.</text:span><text:span text:style-name="T918"> </text:span><text:span text:style-name="T888">-</text:span><text:span text:style-name="T921"> </text:span><text:span text:style-name="T242">ME</text:span></text:p>
      <text:p text:style-name="P920"><text:span text:style-name="T235">OBJETO:</text:span><text:span text:style-name="T907"> </text:span><text:span text:style-name="T236">Contratação</text:span><text:span text:style-name="T237"> </text:span><text:span text:style-name="T236">da</text:span><text:span text:style-name="T237"> </text:span><text:span text:style-name="T236">empresa</text:span><text:span text:style-name="T237"> </text:span><text:span text:style-name="T236">G</text:span><text:span text:style-name="T237"> </text:span><text:span text:style-name="T236">E</text:span><text:span text:style-name="T237"> </text:span><text:span text:style-name="T236">PRODUÇÕES</text:span><text:span text:style-name="T237"> </text:span><text:span text:style-name="T236">ARTÍSTICAS</text:span><text:span text:style-name="T237"> </text:span><text:span text:style-name="T236">LTDA.</text:span><text:span text:style-name="T237"> </text:span><text:span text:style-name="T236">-</text:span><text:span text:style-name="T237"> </text:span><text:span text:style-name="T236">ME</text:span><text:span text:style-name="T237"> </text:span><text:span text:style-name="T236">para</text:span><text:span text:style-name="T237"> </text:span><text:span text:style-name="T236">a realização do show do Cantor Ricardão do Forró, com apresentação de 1hora e 40 minutos de duração,</text:span><text:span text:style-name="T922"> </text:span><text:span text:style-name="T236">prevista</text:span><text:span text:style-name="T922"> </text:span><text:span text:style-name="T236">para</text:span><text:span text:style-name="T922"> </text:span><text:span text:style-name="T236">as</text:span><text:span text:style-name="T923"> </text:span><text:span text:style-name="T236">18:00hs do</text:span><text:span text:style-name="T923"> </text:span><text:span text:style-name="T236">dia</text:span><text:span text:style-name="T922"> </text:span><text:span text:style-name="T236">23/08/2026,</text:span><text:span text:style-name="T924"> </text:span><text:span text:style-name="T236">como</text:span><text:span text:style-name="T923"> </text:span><text:span text:style-name="T236">parte</text:span><text:span text:style-name="T923"> </text:span><text:span text:style-name="T236">da</text:span><text:span text:style-name="T922"> </text:span><text:span text:style-name="T236">programação</text:span><text:span text:style-name="T922"> </text:span><text:span text:style-name="T236">oficial da</text:span><text:span text:style-name="T923"> </text:span><text:span text:style-name="T236">4ª Festa Esportiva de Soturno, a ser realizado no Distrito de Cachoeiro de Itapemirim/ES, compreendendo cachê artístico, transporte aéreo e/ou terrestre, deslocamento local, hospedagem, alimentação,</text:span><text:span text:style-name="T237"> </text:span><text:span text:style-name="T236">camarins,</text:span><text:span text:style-name="T237"> </text:span><text:span text:style-name="T236">carregadores,</text:span><text:span text:style-name="T237"> </text:span><text:span text:style-name="T236">equipe</text:span><text:span text:style-name="T237"> </text:span><text:span text:style-name="T236">de</text:span><text:span text:style-name="T237"> </text:span><text:span text:style-name="T236">apoio,</text:span><text:span text:style-name="T237"> </text:span><text:span text:style-name="T236">produção</text:span><text:span text:style-name="T237"> </text:span><text:span text:style-name="T236">técnica,</text:span><text:span text:style-name="T237"> </text:span><text:span text:style-name="T236">tributos,</text:span><text:span text:style-name="T237"> </text:span><text:span text:style-name="T236">encargos fiscais e demais despesas necessárias à execução da apresentação.</text:span></text:p>
      <text:p text:style-name="P921"><text:span text:style-name="T235">VALOR:</text:span><text:span text:style-name="T925"> </text:span><text:span text:style-name="T236">R$</text:span><text:span text:style-name="T909"> </text:span><text:span text:style-name="T236">25.000,00</text:span><text:span text:style-name="T910"> </text:span><text:span text:style-name="T236">(vinte</text:span><text:span text:style-name="T909"> </text:span><text:span text:style-name="T236">e</text:span><text:span text:style-name="T910"> </text:span><text:span text:style-name="T236">cinco</text:span><text:span text:style-name="T910"> </text:span><text:span text:style-name="T236">mil</text:span><text:span text:style-name="T910"> </text:span><text:span text:style-name="T604">reais).</text:span></text:p>
      <text:p text:style-name="P922"><text:span text:style-name="T235">DOTAÇÃO ORÇAMENTÁRIA: </text:span><text:span text:style-name="T236">As despesas para o pagamento deste contrato correrão por conta</text:span><text:span text:style-name="T237"> </text:span><text:span text:style-name="T236">dos recursos da Dotação Orçamentária a seguir especificada:</text:span></text:p>
      <text:p text:style-name="P923"><text:span text:style-name="T236">Órgão:</text:span><text:span text:style-name="T904"> </text:span><text:span text:style-name="T242">12</text:span></text:p>
      <text:p text:style-name="P924"><text:span text:style-name="T236">Unidade</text:span><text:span text:style-name="T926"> </text:span><text:span text:style-name="T236">Orçamentária:</text:span><text:span text:style-name="T898"> </text:span><text:span text:style-name="T242">01</text:span></text:p>
      <text:p text:style-name="P925"><text:span text:style-name="T236">Projeto/Atividade:</text:span><text:span text:style-name="T914"> </text:span><text:span text:style-name="T888">2.124</text:span></text:p>
      <text:p text:style-name="P924"><text:span text:style-name="T236">Elemento</text:span><text:span text:style-name="T904"> </text:span><text:span text:style-name="T236">de</text:span><text:span text:style-name="T927"> </text:span><text:span text:style-name="T236">Despesa:</text:span><text:span text:style-name="T904"> </text:span><text:span text:style-name="T604">33903999000</text:span></text:p>
      <text:p text:style-name="P926"><text:span text:style-name="T236">Ficha/Fonte:</text:span><text:span text:style-name="T892"> </text:span><text:span text:style-name="T236">2529/150000000001</text:span><text:span text:style-name="T892"> </text:span><text:span text:style-name="T236">–</text:span><text:span text:style-name="T892"> </text:span><text:span text:style-name="T236">RECURSOS</text:span><text:span text:style-name="T892"> </text:span><text:span text:style-name="T236">NÃO</text:span><text:span text:style-name="T892"> </text:span><text:span text:style-name="T236">VINCULADOS</text:span><text:span text:style-name="T892"> </text:span><text:span text:style-name="T236">DE</text:span><text:span text:style-name="T892"> </text:span><text:span text:style-name="T236">IMPOSTOS</text:span><text:span text:style-name="T892"> </text:span><text:span text:style-name="T236">E</text:span><text:span text:style-name="T892"> </text:span><text:span text:style-name="T236">TRANSFERÊNCIAS DE IMPOSTOS</text:span></text:p>
      <text:p text:style-name="P923"><text:span text:style-name="T235">PRAZO:</text:span><text:span text:style-name="T886"> </text:span><text:span text:style-name="T236">31</text:span><text:span text:style-name="T889"> </text:span><text:span text:style-name="T236">de</text:span><text:span text:style-name="T889"> </text:span><text:span text:style-name="T236">dezembro</text:span><text:span text:style-name="T889"> </text:span><text:span text:style-name="T236">de</text:span><text:span text:style-name="T904"> </text:span><text:span text:style-name="T888">2026</text:span></text:p>
      <text:p text:style-name="P924"><text:span text:style-name="T235">DATA</text:span><text:span text:style-name="T905"> </text:span><text:span text:style-name="T235">DA</text:span><text:span text:style-name="T906"> </text:span><text:span text:style-name="T235">ASSINATURA:</text:span><text:span text:style-name="T928"> </text:span><text:span text:style-name="T604">12/08/2026</text:span></text:p>
      <text:p text:style-name="P927"><text:span text:style-name="T235">SIGNATÁRIOS: </text:span><text:span text:style-name="T236">Wanderson Amorim Dona - Secretário Municipal de Cultura e Turismo, Gabriel de Oliveira Nespoli - Sócio Administrador da Contratada.</text:span></text:p>
      <text:p text:style-name="P910"><text:span text:style-name="T235">PROCESSO:</text:span><text:span text:style-name="T929"> </text:span><text:span text:style-name="T604">54423/2026</text:span></text:p>
      <text:p text:style-name="P924"><text:span text:style-name="T930">I</text:span><text:span text:style-name="T235">D</text:span><text:span text:style-name="T886"> </text:span><text:span text:style-name="T235">CIDADES:</text:span><text:span text:style-name="T931"> </text:span><text:span text:style-name="T604">2026.016E0700001.10.0104</text:span></text:p>
      <text:p text:style-name="P928"/>
      <text:p text:style-name="P929"/>
      <text:p text:style-name="P930"><text:span text:style-name="T932">EXTRATO DE CONTRATO </text:span><text:span text:style-name="T933">ESPÉCIE:</text:span><text:span text:style-name="T934"> </text:span><text:span text:style-name="T935">CONTRATO</text:span><text:span text:style-name="T936"> </text:span><text:span text:style-name="T935">Nº</text:span><text:span text:style-name="T936"> </text:span><text:span text:style-name="T935">220/2026</text:span></text:p>
      <text:p text:style-name="P931"><text:span text:style-name="T932">CONTRATANTE:</text:span><text:span text:style-name="T937"> </text:span><text:span text:style-name="T938">MUNICÍPIO</text:span><text:span text:style-name="T939"> </text:span><text:span text:style-name="T938">DE</text:span><text:span text:style-name="T939"> </text:span><text:span text:style-name="T938">CACHOEIRO</text:span><text:span text:style-name="T939"> </text:span><text:span text:style-name="T938">DE</text:span><text:span text:style-name="T939"> </text:span><text:span text:style-name="T938">ITAPEMIRIM,</text:span><text:span text:style-name="T940"> </text:span><text:span text:style-name="T938">atendendo</text:span><text:span text:style-name="T939"> </text:span><text:span text:style-name="T938">necessidades</text:span><text:span text:style-name="T941"> </text:span><text:span text:style-name="T938">da SECRETARIA</text:span><text:span text:style-name="T942"> </text:span><text:span text:style-name="T938">MUNICIPAL</text:span><text:span text:style-name="T943"> </text:span><text:span text:style-name="T938">DE CULTURA</text:span><text:span text:style-name="T942"> </text:span><text:span text:style-name="T938">E</text:span><text:span text:style-name="T935"> </text:span><text:span text:style-name="T938">TURISMO – SEMCULT</text:span></text:p>
      <text:p text:style-name="P932"><text:span text:style-name="T916">CONTRATADO:</text:span><text:span text:style-name="T911"> </text:span><text:span text:style-name="T888">G</text:span><text:span text:style-name="T240"> </text:span><text:span text:style-name="T888">E</text:span><text:span text:style-name="T240"> </text:span><text:span text:style-name="T888">PRODUÇÕES</text:span><text:span text:style-name="T944"> </text:span><text:span text:style-name="T888">ARTÍSTICAS</text:span><text:span text:style-name="T240"> </text:span><text:span text:style-name="T888">LTDA.</text:span><text:span text:style-name="T242"> </text:span><text:span text:style-name="T888">-</text:span><text:span text:style-name="T240"> </text:span><text:span text:style-name="T242">ME</text:span></text:p>
      <text:p text:style-name="P933"><text:span text:style-name="T932">OBJETO: </text:span><text:span text:style-name="T938">Contratação da empresa G E PRODUÇÕES ARTÍSTICAS LTDA. - ME para a realização do show do Cantor Fabrício do Forró, com apresentação de 1hora e 40 minutos de duração, prevista para as 22:00hs do dia 22/08/2026, como parte da programação oficial da 4ª Festa Esportiva de Soturno, a ser realizado no Distrito de Cachoeiro de Itapemirim/ES, compreendendo</text:span><text:span text:style-name="T945"> </text:span><text:span text:style-name="T938">cachê</text:span><text:span text:style-name="T945"> </text:span><text:span text:style-name="T938">artístico,</text:span><text:span text:style-name="T946"> </text:span><text:span text:style-name="T938">transporte</text:span><text:span text:style-name="T945"> </text:span><text:span text:style-name="T938">aéreo</text:span><text:span text:style-name="T945"> </text:span><text:span text:style-name="T938">e/ou</text:span><text:span text:style-name="T945"> </text:span><text:span text:style-name="T938">terrestre,</text:span><text:span text:style-name="T946"> </text:span><text:span text:style-name="T938">deslocamento</text:span><text:span text:style-name="T945"> </text:span><text:span text:style-name="T938">local,</text:span><text:span text:style-name="T945"> </text:span><text:span text:style-name="T938">hospedagem, alimentação, camarins, carregadores, equipe de apoio, produção técnica, tributos, encargos fiscais e demais despesas necessárias à execução da apresentação.</text:span></text:p>
      <text:p text:style-name="P934"><text:span text:style-name="T933">VALOR:</text:span><text:span text:style-name="T947"> </text:span><text:span text:style-name="T935">R$</text:span><text:span text:style-name="T948"> </text:span><text:span text:style-name="T935">25.000,00</text:span><text:span text:style-name="T949"> </text:span><text:span text:style-name="T935">(vinte</text:span><text:span text:style-name="T948"> </text:span><text:span text:style-name="T935">e</text:span><text:span text:style-name="T949"> </text:span><text:span text:style-name="T935">cinco</text:span><text:span text:style-name="T948"> </text:span><text:span text:style-name="T935">mil</text:span><text:span text:style-name="T949"> </text:span><text:span text:style-name="T935">reais).</text:span></text:p>
      <text:p text:style-name="P935"><text:span text:style-name="T932">DOTAÇÃO</text:span><text:span text:style-name="T950"> </text:span><text:span text:style-name="T932">ORÇAMENTÁRIA:</text:span><text:span text:style-name="T947"> </text:span><text:span text:style-name="T938">As</text:span><text:span text:style-name="T949"> </text:span><text:span text:style-name="T938">despesas</text:span><text:span text:style-name="T949"> </text:span><text:span text:style-name="T938">para</text:span><text:span text:style-name="T949"> </text:span><text:span text:style-name="T938">o</text:span><text:span text:style-name="T949"> </text:span><text:span text:style-name="T938">pagamento</text:span><text:span text:style-name="T949"> </text:span><text:span text:style-name="T938">deste</text:span><text:span text:style-name="T949"> </text:span><text:span text:style-name="T938">contrato</text:span><text:span text:style-name="T949"> </text:span><text:span text:style-name="T938">correrão</text:span><text:span text:style-name="T949"> </text:span><text:span text:style-name="T938">por</text:span><text:span text:style-name="T949"> </text:span><text:span text:style-name="T938">conta dos</text:span><text:span text:style-name="T951"> </text:span><text:span text:style-name="T938">recursos</text:span><text:span text:style-name="T942"> </text:span><text:span text:style-name="T938">da</text:span><text:span text:style-name="T951"> </text:span><text:span text:style-name="T938">Dotação</text:span><text:span text:style-name="T942"> </text:span><text:span text:style-name="T938">Orçamentária</text:span><text:span text:style-name="T951"> </text:span><text:span text:style-name="T938">a</text:span><text:span text:style-name="T942"> </text:span><text:span text:style-name="T938">seguir</text:span><text:span text:style-name="T951"> </text:span><text:span text:style-name="T938">espe</text:span><text:span text:style-name="T952">0</text:span><text:span text:style-name="T938">c</text:span><text:span text:style-name="T952">6</text:span><text:span text:style-name="T938">ificada:</text:span></text:p>
      <text:p text:style-name="P936"><text:span text:style-name="T935">Órgão: </text:span><text:span text:style-name="T943">12</text:span></text:p>
      <text:p text:style-name="P937"><text:span text:style-name="T236">Unidade</text:span><text:span text:style-name="T244"> </text:span><text:span text:style-name="T236">Orçamentária:</text:span><text:span text:style-name="T244"> </text:span><text:span text:style-name="T242">01</text:span></text:p>
      <text:p text:style-name="P937"><text:span text:style-name="T236">Projeto/Atividade:</text:span><text:span text:style-name="T953"> </text:span><text:span text:style-name="T604">2.124</text:span></text:p>
      <text:p text:style-name="P936"><text:span text:style-name="T236">Elemento</text:span><text:span text:style-name="T914"> </text:span><text:span text:style-name="T236">de</text:span><text:span text:style-name="T914"> </text:span><text:span text:style-name="T236">Despesa:</text:span><text:span text:style-name="T914"> </text:span><text:span text:style-name="T604">33903999000</text:span></text:p>
      <text:p text:style-name="P938"><text:span text:style-name="T938">Ficha/Fonte:</text:span><text:span text:style-name="T954"> </text:span><text:span text:style-name="T938">2529/150000000001</text:span><text:span text:style-name="T954"> </text:span><text:span text:style-name="T938">–</text:span><text:span text:style-name="T954"> </text:span><text:span text:style-name="T938">RECURSOS</text:span><text:span text:style-name="T954"> </text:span><text:span text:style-name="T938">NÃO</text:span><text:span text:style-name="T954"> </text:span><text:span text:style-name="T938">VINCULADOS</text:span><text:span text:style-name="T954"> </text:span><text:span text:style-name="T938">DE</text:span><text:span text:style-name="T954"> </text:span><text:span text:style-name="T938">IMPOSTOS</text:span><text:span text:style-name="T954"> </text:span><text:span text:style-name="T938">E TRANSFERÊNCIAS DE IMPOSTOS</text:span></text:p>
      <text:p text:style-name="P932"><text:span text:style-name="T932">PRAZO:</text:span><text:span text:style-name="T955"> </text:span><text:span text:style-name="T938">31</text:span><text:span text:style-name="T945"> </text:span><text:span text:style-name="T938">de</text:span><text:span text:style-name="T945"> </text:span><text:span text:style-name="T938">dezembro</text:span><text:span text:style-name="T946"> </text:span><text:span text:style-name="T938">de</text:span><text:span text:style-name="T945"> </text:span><text:span text:style-name="T949">2026</text:span></text:p>
      <text:p text:style-name="P937"><text:span text:style-name="T235">DATA</text:span><text:span text:style-name="T884"> </text:span><text:span text:style-name="T235">DA</text:span><text:span text:style-name="T956"> </text:span><text:span text:style-name="T235">ASSINATURA:</text:span><text:span text:style-name="T925"> </text:span><text:span text:style-name="T604">12/08/2026</text:span></text:p>
      <text:p text:style-name="P939"><text:span text:style-name="T932">SIGNATÁRIOS:</text:span><text:span text:style-name="T955"> </text:span><text:span text:style-name="T938">Wanderson</text:span><text:span text:style-name="T945"> </text:span><text:span text:style-name="T938">Amorim</text:span><text:span text:style-name="T942"> </text:span><text:span text:style-name="T938">Dona</text:span><text:span text:style-name="T936"> </text:span><text:span text:style-name="T938">-</text:span><text:span text:style-name="T936"> </text:span><text:span text:style-name="T938">Secretário</text:span><text:span text:style-name="T936"> </text:span><text:span text:style-name="T938">Municipal</text:span><text:span text:style-name="T936"> </text:span><text:span text:style-name="T938">de</text:span><text:span text:style-name="T936"> </text:span><text:span text:style-name="T938">Cultura</text:span><text:span text:style-name="T936"> </text:span><text:span text:style-name="T938">e</text:span><text:span text:style-name="T946"> </text:span><text:span text:style-name="T938">Turismo,</text:span><text:span text:style-name="T936"> </text:span><text:span text:style-name="T938">Gabriel</text:span><text:span text:style-name="T936"> </text:span><text:span text:style-name="T938">de Oliveira Nespoli - Sócio Administrador da Contratada.</text:span></text:p>
      <text:p text:style-name="P932"><text:span text:style-name="T235">PROCESSO:</text:span><text:span text:style-name="T957"> </text:span><text:span text:style-name="T604">54419/2026</text:span></text:p>
      <text:p text:style-name="P937"><text:span text:style-name="T958">I</text:span><text:span text:style-name="T933">D</text:span><text:span text:style-name="T947"> </text:span><text:span text:style-name="T933">CIDADES:</text:span><text:span text:style-name="T947"> </text:span><text:span text:style-name="T935">2026.016E0700001.10.0103</text:span></text:p>
      <text:p text:style-name="P940"/>
      <text:h text:style-name="P941" text:outline-level="3"><text:span text:style-name="T84">AVISO</text:span><text:span text:style-name="T959"> </text:span><text:span text:style-name="T84">DE</text:span><text:span text:style-name="T86"> LICITAÇÃO</text:span></text:h>
      <text:p text:style-name="P942"><text:span text:style-name="T960">A Prefeitura de Cachoeiro de Itapemirim/ES, através da Comissão de Pregão, torna pública a realização do Pregão Eletrônico nº. 030/2026 – ID CidadES n°: 2026.016E0700001.01.0041 . Objeto: contratação de empresa</text:span><text:span text:style-name="T961"> </text:span><text:span text:style-name="T960">especializada</text:span><text:span text:style-name="T961"> </text:span><text:span text:style-name="T960">para</text:span><text:span text:style-name="T961"> </text:span><text:span text:style-name="T960">prestação</text:span><text:span text:style-name="T961"> </text:span><text:span text:style-name="T960">de</text:span><text:span text:style-name="T961"> </text:span><text:span text:style-name="T960">serviços</text:span><text:span text:style-name="T961"> </text:span><text:span text:style-name="T960">de</text:span><text:span text:style-name="T961"> </text:span><text:span text:style-name="T960">infraestrutura</text:span><text:span text:style-name="T961"> </text:span><text:span text:style-name="T960">elétrica</text:span><text:span text:style-name="T961"> </text:span><text:span text:style-name="T960">temporária,</text:span><text:span text:style-name="T961"> </text:span><text:span text:style-name="T960">compreendendo o</text:span><text:span text:style-name="T962"> </text:span><text:span text:style-name="T960">fornecimento</text:span><text:span text:style-name="T962"> </text:span><text:span text:style-name="T960">de</text:span><text:span text:style-name="T962"> </text:span><text:span text:style-name="T960">materiais,</text:span><text:span text:style-name="T962"> </text:span><text:span text:style-name="T960">instalação</text:span><text:span text:style-name="T962"> </text:span><text:span text:style-name="T960">do</text:span><text:span text:style-name="T962"> </text:span><text:span text:style-name="T960">serviço</text:span><text:span text:style-name="T962"> </text:span><text:span text:style-name="T960">provisório</text:span><text:span text:style-name="T962"> </text:span><text:span text:style-name="T960">de</text:span><text:span text:style-name="T962"> </text:span><text:span text:style-name="T960">energia</text:span><text:span text:style-name="T962"> </text:span><text:span text:style-name="T960">junto</text:span><text:span text:style-name="T962"> </text:span><text:span text:style-name="T960">a</text:span><text:span text:style-name="T962"> </text:span><text:span text:style-name="T960">concessionária</text:span><text:span text:style-name="T962"> </text:span><text:span text:style-name="T960">EDP</text:span><text:span text:style-name="T962"> </text:span><text:span text:style-name="T960">equi-</text:span><text:span text:style-name="T963">pamentos, mão de obra especializada, transporte, montagem, operação, manutenção, assistência técnica </text:span><text:span text:style-name="T960">em regime de plantão durante o evento em conjunto com caminhão cesta aérea, e desmontagem das instalações</text:span><text:span text:style-name="T964"> </text:span><text:span text:style-name="T960">elétricas</text:span><text:span text:style-name="T964"> </text:span><text:span text:style-name="T960">necessárias</text:span><text:span text:style-name="T964"> </text:span><text:span text:style-name="T960">à</text:span><text:span text:style-name="T964"> </text:span><text:span text:style-name="T960">realização</text:span><text:span text:style-name="T964"> </text:span><text:span text:style-name="T960">da</text:span><text:span text:style-name="T964"> </text:span><text:span text:style-name="T960">41ª</text:span><text:span text:style-name="T964"> </text:span><text:span text:style-name="T960">Feira</text:span><text:span text:style-name="T964"> </text:span><text:span text:style-name="T960">da</text:span><text:span text:style-name="T964"> </text:span><text:span text:style-name="T960">Bondade</text:span><text:span text:style-name="T964"> </text:span><text:span text:style-name="T960">de</text:span><text:span text:style-name="T964"> </text:span><text:span text:style-name="T960">Cachoeiro</text:span><text:span text:style-name="T964"> </text:span><text:span text:style-name="T960">de</text:span><text:span text:style-name="T964"> </text:span><text:span text:style-name="T960">Itapemirim</text:span><text:span text:style-name="T964"> </text:span><text:span text:style-name="T960">–</text:span><text:span text:style-name="T964"> </text:span><text:span text:style-name="T960">2026, que</text:span><text:span text:style-name="T962"> </text:span><text:span text:style-name="T960">ocorrerá</text:span><text:span text:style-name="T962"> </text:span><text:span text:style-name="T960">nos</text:span><text:span text:style-name="T962"> </text:span><text:span text:style-name="T960">dias</text:span><text:span text:style-name="T962"> </text:span><text:span text:style-name="T960">18,</text:span><text:span text:style-name="T962"> </text:span><text:span text:style-name="T960">19</text:span><text:span text:style-name="T962"> </text:span><text:span text:style-name="T960">e</text:span><text:span text:style-name="T962"> </text:span><text:span text:style-name="T960">20</text:span><text:span text:style-name="T962"> </text:span><text:span text:style-name="T960">de</text:span><text:span text:style-name="T962"> </text:span><text:span text:style-name="T960">setembro</text:span><text:span text:style-name="T962"> </text:span><text:span text:style-name="T960">de</text:span><text:span text:style-name="T962"> </text:span><text:span text:style-name="T960">2026,</text:span><text:span text:style-name="T962"> </text:span><text:span text:style-name="T960">no</text:span><text:span text:style-name="T962"> </text:span><text:span text:style-name="T960">Parque</text:span><text:span text:style-name="T962"> </text:span><text:span text:style-name="T960">de</text:span><text:span text:style-name="T962"> </text:span><text:span text:style-name="T960">Exposição</text:span><text:span text:style-name="T962"> </text:span><text:span text:style-name="T960">Carlos</text:span><text:span text:style-name="T962"> </text:span><text:span text:style-name="T960">Caiado</text:span><text:span text:style-name="T962"> </text:span><text:span text:style-name="T960">Barbosa,</text:span><text:span text:style-name="T962"> </text:span><text:span text:style-name="T960">no Município</text:span><text:span text:style-name="T965"> </text:span><text:span text:style-name="T960">de</text:span><text:span text:style-name="T965"> </text:span><text:span text:style-name="T960">Cachoeiro</text:span><text:span text:style-name="T965"> </text:span><text:span text:style-name="T960">de</text:span><text:span text:style-name="T965"> </text:span><text:span text:style-name="T960">Itapemirim/ES.</text:span><text:span text:style-name="T965"> </text:span><text:span text:style-name="T960">Início</text:span><text:span text:style-name="T965"> </text:span><text:span text:style-name="T960">do</text:span><text:span text:style-name="T965"> </text:span><text:span text:style-name="T960">acolhimento</text:span><text:span text:style-name="T965"> </text:span><text:span text:style-name="T960">das</text:span><text:span text:style-name="T965"> </text:span><text:span text:style-name="T960">propostas:</text:span><text:span text:style-name="T965"> </text:span><text:span text:style-name="T960">17/08/2026</text:span><text:span text:style-name="T965"> </text:span><text:span text:style-name="T960">às</text:span><text:span text:style-name="T965"> </text:span><text:span text:style-name="T960">14h.</text:span><text:span text:style-name="T965"> </text:span><text:span text:style-name="T960">Limite para</text:span><text:span text:style-name="T965"> </text:span><text:span text:style-name="T960">recebimento</text:span><text:span text:style-name="T965"> </text:span><text:span text:style-name="T960">de</text:span><text:span text:style-name="T965"> </text:span><text:span text:style-name="T960">propostas:</text:span><text:span text:style-name="T965"> </text:span><text:span text:style-name="T960">31/08/2026</text:span><text:span text:style-name="T965"> </text:span><text:span text:style-name="T960">às</text:span><text:span text:style-name="T965"> </text:span><text:span text:style-name="T960">12h59min</text:span><text:span text:style-name="T965"> </text:span><text:span text:style-name="T960">Sessão</text:span><text:span text:style-name="T965"> </text:span><text:span text:style-name="T960">de</text:span><text:span text:style-name="T965"> </text:span><text:span text:style-name="T960">disputa:</text:span><text:span text:style-name="T965"> </text:span><text:span text:style-name="T960">31/08/2026</text:span><text:span text:style-name="T965"> </text:span><text:span text:style-name="T960">às</text:span><text:span text:style-name="T965"> </text:span><text:span text:style-name="T960">13h.</text:span><text:span text:style-name="T965"> </text:span><text:span text:style-name="T960">Edital</text:span><text:span text:style-name="T965"> </text:span><text:span text:style-name="T960">dis-ponível nos sites </text:span><text:a xlink:type="simple" xlink:href="https://www.portaldecompraspublicas.com.br/" text:style-name="ListLabel_20_55" text:visited-style-name="ListLabel_20_55"><text:span text:style-name="T960">https://www.portaldecompraspublicas.com.br</text:span></text:a><text:span text:style-name="T960"> e cachoeiro.es.gov.br/licitacao.</text:span></text:p>
      <text:p text:style-name="P943"><text:span text:style-name="T960">Cachoeiro</text:span><text:span text:style-name="T966"> </text:span><text:span text:style-name="T960">de</text:span><text:span text:style-name="T963"> </text:span><text:span text:style-name="T960">Itapemirim/ES,</text:span><text:span text:style-name="T963"> 13/08/2026</text:span></text:p>
      <text:p text:style-name="P944"><text:span text:style-name="T967">Renata</text:span><text:span text:style-name="T968"> </text:span><text:span text:style-name="T967">Lopes</text:span><text:span text:style-name="T969"> </text:span><text:span text:style-name="T967">dos</text:span><text:span text:style-name="T969"> </text:span><text:span text:style-name="T967">Santos</text:span><text:span text:style-name="T969"> </text:span><text:span text:style-name="T970">Zagotto</text:span></text:p>
      <text:p text:style-name="P945"><text:span text:style-name="T970">Pregoeira</text:span><text:span text:style-name="T971"> </text:span><text:span text:style-name="T970">Oficial</text:span></text:p>
      <text:p text:style-name="P946"/>
      <text:p text:style-name="P947"/>
      <text:p text:style-name="P948"><text:span text:style-name="T967">SECRETARIA</text:span><text:span text:style-name="T972"> </text:span><text:span text:style-name="T967">MUNICIPAL</text:span><text:span text:style-name="T972"> </text:span><text:span text:style-name="T967">DE</text:span><text:span text:style-name="T972"> </text:span><text:span text:style-name="T967">CULTURA</text:span><text:span text:style-name="T972"> </text:span><text:span text:style-name="T967">E</text:span><text:span text:style-name="T972"> </text:span><text:span text:style-name="T970">TURISMO</text:span></text:p>
      <text:p text:style-name="P949"/>
      <text:p text:style-name="P949"/>
      <text:p text:style-name="P950"/>
      <text:p text:style-name="P951"><text:span text:style-name="T294">REPUBLICAÇÃO DOS EXTRATOS DE TERMOS DE EXECUÇÃO CULTURAL</text:span><text:span text:style-name="T306"> </text:span><text:span text:style-name="T294">EDITAL 09/2025 - LRB</text:span></text:p>
      <text:p text:style-name="P952"><text:span text:style-name="T298">Considerando</text:span><text:span text:style-name="T973"> </text:span><text:span text:style-name="T298">a</text:span><text:span text:style-name="T973"> </text:span><text:span text:style-name="T298">publicação</text:span><text:span text:style-name="T973"> </text:span><text:span text:style-name="T298">realizada</text:span><text:span text:style-name="T974"> </text:span><text:span text:style-name="T298">no</text:span><text:span text:style-name="T973"> </text:span><text:span text:style-name="T298">Diário</text:span><text:span text:style-name="T974"> </text:span><text:span text:style-name="T298">Oficial</text:span><text:span text:style-name="T973"> </text:span><text:span text:style-name="T298">de</text:span><text:span text:style-name="T974"> </text:span><text:span text:style-name="T298">nº</text:span><text:span text:style-name="T975"> </text:span><text:span text:style-name="T298">7630</text:span><text:span text:style-name="T973"> </text:span><text:span text:style-name="T298">de</text:span><text:span text:style-name="T974"> </text:span><text:span text:style-name="T298">27</text:span><text:span text:style-name="T974"> </text:span><text:span text:style-name="T298">de</text:span><text:span text:style-name="T973"> </text:span><text:span text:style-name="T298">junho</text:span><text:span text:style-name="T973"> </text:span><text:span text:style-name="T298">de</text:span><text:span text:style-name="T976"> </text:span><text:span text:style-name="T298">2026 ás páginas de nº 32 á 42, onde se lê no item objeto de todos os extratos na última</text:span><text:span text:style-name="T976"> </text:span><text:span text:style-name="T298">parte</text:span><text:span text:style-name="T977"> </text:span><text:span text:style-name="T298">da</text:span><text:span text:style-name="T977"> </text:span><text:span text:style-name="T298">frase</text:span><text:span text:style-name="T977"> </text:span><text:span text:style-name="T298">“....</text:span><text:span text:style-name="T977"> </text:span><text:span text:style-name="T298">contemplado</text:span><text:span text:style-name="T978"> </text:span><text:span text:style-name="T298">no</text:span><text:span text:style-name="T977"> </text:span><text:span text:style-name="T298">edital</text:span><text:span text:style-name="T977"> </text:span><text:span text:style-name="T298">09/2026”</text:span><text:span text:style-name="T974"> </text:span><text:span text:style-name="T298">Leia</text:span><text:span text:style-name="T979"> </text:span><text:span text:style-name="T298">-se</text:span><text:span text:style-name="T980"> <text:s/></text:span><text:span text:style-name="T298">contemplado</text:span><text:span text:style-name="T978"> </text:span><text:span text:style-name="T298">no</text:span><text:span text:style-name="T977"> </text:span><text:span text:style-name="T298">edital</text:span></text:p>
      <text:p text:style-name="P953"><text:span text:style-name="T298">09/2025.</text:span><text:span text:style-name="T981"> </text:span><text:span text:style-name="T298">Desta</text:span><text:span text:style-name="T982"> </text:span><text:span text:style-name="T298">forma</text:span><text:span text:style-name="T982"> </text:span><text:span text:style-name="T298">segue</text:span><text:span text:style-name="T983"> </text:span><text:span text:style-name="T298">todos</text:span><text:span text:style-name="T983"> </text:span><text:span text:style-name="T298">os</text:span><text:span text:style-name="T982"> </text:span><text:span text:style-name="T298">extratos</text:span><text:span text:style-name="T982"> </text:span><text:span text:style-name="T298">retificados</text:span><text:span text:style-name="T983"> </text:span><text:span text:style-name="T299">abaixo.</text:span></text:p>
      <text:p text:style-name="P954"><text:span text:style-name="T294">ESPÉCIE:</text:span><text:span text:style-name="T984"> </text:span><text:span text:style-name="T298">EXTRATO</text:span><text:span text:style-name="T985"> </text:span><text:span text:style-name="T298">DE</text:span><text:span text:style-name="T986"> </text:span><text:span text:style-name="T298">EXECUÇÃO</text:span><text:span text:style-name="T987"> </text:span><text:span text:style-name="T298">CULTURAL</text:span><text:span text:style-name="T986"> </text:span><text:span text:style-name="T297">01/2026</text:span></text:p>
      <text:p text:style-name="P955"><text:span text:style-name="T294">Partes: </text:span><text:span text:style-name="T298">O Município de Cachoeiro de Itapemirim, por intermédio da </text:span><text:span text:style-name="T294">SECRETARIA</text:span><text:span text:style-name="T306"> </text:span><text:span text:style-name="T294">MUNICIPAL DE CULTURA E TURISMO – SEMCULT e empresa Projeta Assessoria</text:span><text:span text:style-name="T306"> </text:span><text:span text:style-name="T294">Sociocultural e Ambiental LTDA, </text:span><text:span text:style-name="T298">representado neste ato pelo AGENTE CULTURAL,</text:span><text:span text:style-name="T976"> </text:span><text:span text:style-name="T298">Angélica Rigon Volpato</text:span><text:span text:style-name="T294">, </text:span><text:span text:style-name="T298">resolvem firmar o presente Termo de Execução Cultural</text:span></text:p>
      <text:p text:style-name="P956"><text:span text:style-name="T294">Objeto:</text:span><text:span text:style-name="T306"> </text:span><text:span text:style-name="T298">Este</text:span><text:span text:style-name="T976"> </text:span><text:span text:style-name="T298">Termo</text:span><text:span text:style-name="T976"> </text:span><text:span text:style-name="T298">de</text:span><text:span text:style-name="T976"> </text:span><text:span text:style-name="T298">Execução</text:span><text:span text:style-name="T976"> </text:span><text:span text:style-name="T298">Cultural</text:span><text:span text:style-name="T976"> </text:span><text:span text:style-name="T298">tem</text:span><text:span text:style-name="T976"> </text:span><text:span text:style-name="T298">por</text:span><text:span text:style-name="T976"> </text:span><text:span text:style-name="T298">objeto</text:span><text:span text:style-name="T976"> </text:span><text:span text:style-name="T298">a</text:span><text:span text:style-name="T976"> </text:span><text:span text:style-name="T298">concessão</text:span><text:span text:style-name="T976"> </text:span><text:span text:style-name="T298">de</text:span><text:span text:style-name="T976"> </text:span><text:span text:style-name="T298">apoio</text:span><text:span text:style-name="T976"> </text:span><text:span text:style-name="T298">financeiro ao projeto cultural OLHAR PERIFERIA, contemplado no edital 09/2025.</text:span></text:p>
      <text:p text:style-name="P957"><text:span text:style-name="T294">VALOR:</text:span><text:span text:style-name="T988"> </text:span><text:span text:style-name="T297">R$20.000,00</text:span></text:p>
      <text:p text:style-name="P958"><text:span text:style-name="T294">SIGNATÁRIOS:</text:span><text:span text:style-name="T989"> </text:span><text:span text:style-name="T298">Wanderson</text:span><text:span text:style-name="T990"> </text:span><text:span text:style-name="T298">Amorim</text:span><text:span text:style-name="T990"> </text:span><text:span text:style-name="T298">Dona</text:span><text:span text:style-name="T990"> </text:span><text:span text:style-name="T298">–</text:span><text:span text:style-name="T991"> </text:span><text:span text:style-name="T298">Secretário</text:span><text:span text:style-name="T990"> </text:span><text:span text:style-name="T298">Municipal</text:span><text:span text:style-name="T992"> </text:span><text:span text:style-name="T298">de</text:span><text:span text:style-name="T990"> </text:span><text:span text:style-name="T298">Cultura</text:span><text:span text:style-name="T991"> </text:span><text:span text:style-name="T298">e</text:span><text:span text:style-name="T990"> </text:span><text:span text:style-name="T298">Turismo</text:span><text:span text:style-name="T976"> </text:span><text:span text:style-name="T298">e</text:span><text:span text:style-name="T976"> </text:span><text:span text:style-name="T298">Angélica Rigon Volpato,</text:span><text:span text:style-name="T993"> </text:span><text:span text:style-name="T298">– Agente Cultural.</text:span></text:p>
      <text:p text:style-name="P959"><text:span text:style-name="T294">PROCESSO:</text:span><text:span text:style-name="T994"> </text:span><text:span text:style-name="T299">53947/2026</text:span></text:p>
      <text:p text:style-name="P960"/>
      <text:p text:style-name="P961"><text:span text:style-name="T294">ESPÉCIE:</text:span><text:span text:style-name="T984"> </text:span><text:span text:style-name="T298">EXTRATO</text:span><text:span text:style-name="T985"> </text:span><text:span text:style-name="T298">DE</text:span><text:span text:style-name="T986"> </text:span><text:span text:style-name="T298">EXECUÇÃO</text:span><text:span text:style-name="T987"> </text:span><text:span text:style-name="T298">CULTURAL</text:span><text:span text:style-name="T986"> </text:span><text:span text:style-name="T297">03/2026</text:span></text:p>
      <text:p text:style-name="P962"><text:span text:style-name="T294">Partes: </text:span><text:span text:style-name="T298">O Município de Cachoeiro de Itapemirim, por intermédio da </text:span><text:span text:style-name="T294">SECRETARIA</text:span><text:span text:style-name="T306"> </text:span><text:span text:style-name="T294">MUNICIPAL DE CULTURA E TURISMO – SEMCULT e </text:span><text:span text:style-name="T298">o AGENTE CULTURAL,</text:span></text:p>
      <text:p text:style-name="P963"><text:span text:style-name="T298">DANIEL</text:span><text:span text:style-name="T983"> </text:span><text:span text:style-name="T298">COSTA</text:span><text:span text:style-name="T983"> </text:span><text:span text:style-name="T298">CORRÊA</text:span><text:span text:style-name="T294">,</text:span><text:span text:style-name="T995"> </text:span><text:span text:style-name="T298">resolvem</text:span><text:span text:style-name="T986"> </text:span><text:span text:style-name="T298">firmar</text:span><text:span text:style-name="T983"> </text:span><text:span text:style-name="T298">o</text:span><text:span text:style-name="T983"> </text:span><text:span text:style-name="T298">presente</text:span><text:span text:style-name="T987"> </text:span><text:span text:style-name="T298">Termo</text:span><text:span text:style-name="T987"> </text:span><text:span text:style-name="T298">de</text:span><text:span text:style-name="T983"> </text:span><text:span text:style-name="T298">Execução</text:span><text:span text:style-name="T983"> </text:span><text:span text:style-name="T299">Cultural</text:span></text:p>
      <text:p text:style-name="P964"><text:span text:style-name="T294">Objeto:</text:span><text:span text:style-name="T306"> </text:span><text:span text:style-name="T298">Este</text:span><text:span text:style-name="T976"> </text:span><text:span text:style-name="T298">Termo</text:span><text:span text:style-name="T976"> </text:span><text:span text:style-name="T298">de</text:span><text:span text:style-name="T976"> </text:span><text:span text:style-name="T298">Execução</text:span><text:span text:style-name="T976"> </text:span><text:span text:style-name="T298">Cultural</text:span><text:span text:style-name="T976"> </text:span><text:span text:style-name="T298">tem</text:span><text:span text:style-name="T976"> </text:span><text:span text:style-name="T298">por</text:span><text:span text:style-name="T976"> </text:span><text:span text:style-name="T298">objeto</text:span><text:span text:style-name="T976"> </text:span><text:span text:style-name="T298">a</text:span><text:span text:style-name="T976"> </text:span><text:span text:style-name="T298">concessão</text:span><text:span text:style-name="T976"> </text:span><text:span text:style-name="T298">de</text:span><text:span text:style-name="T976"> </text:span><text:span text:style-name="T298">apoio</text:span><text:span text:style-name="T976"> </text:span><text:span text:style-name="T298">financeiro ao projeto cultural OMO ILÊ; CRIANÇAS DA CASA, contemplado no edital</text:span><text:span text:style-name="T976"> </text:span><text:span text:style-name="T299">09/2025.</text:span></text:p>
      <text:p text:style-name="P965"><text:span text:style-name="T294">VALOR:</text:span><text:span text:style-name="T988"> </text:span><text:span text:style-name="T297">R$20.000,00</text:span></text:p>
      <text:p text:style-name="P966"><text:span text:style-name="T294">SIGNATÁRIOS:</text:span><text:span text:style-name="T989"> </text:span><text:span text:style-name="T298">Wanderson</text:span><text:span text:style-name="T990"> </text:span><text:span text:style-name="T298">Amorim</text:span><text:span text:style-name="T990"> </text:span><text:span text:style-name="T298">Dona</text:span><text:span text:style-name="T990"> </text:span><text:span text:style-name="T298">–</text:span><text:span text:style-name="T991"> </text:span><text:span text:style-name="T298">Secretário</text:span><text:span text:style-name="T990"> </text:span><text:span text:style-name="T298">Municipal</text:span><text:span text:style-name="T992"> </text:span><text:span text:style-name="T298">de</text:span><text:span text:style-name="T990"> </text:span><text:span text:style-name="T298">Cultura</text:span><text:span text:style-name="T991"> </text:span><text:span text:style-name="T298">e</text:span><text:span text:style-name="T990"> </text:span><text:span text:style-name="T298">Turismo</text:span><text:span text:style-name="T976"> </text:span><text:span text:style-name="T298">e</text:span><text:span text:style-name="T976"> </text:span><text:span text:style-name="T298">DANIEL COSTA CORRÊA</text:span><text:span text:style-name="T294">,</text:span><text:span text:style-name="T996"> </text:span><text:span text:style-name="T298">– Agente Cultural.</text:span></text:p>
      <text:p text:style-name="P967"><text:span text:style-name="T294">PROCESSO:</text:span><text:span text:style-name="T994"> </text:span><text:span text:style-name="T299">53989/2026</text:span></text:p>
      <text:p text:style-name="P960"/>
      <text:p text:style-name="P968"><text:span text:style-name="T294">ESPÉCIE:</text:span><text:span text:style-name="T984"> </text:span><text:span text:style-name="T298">EXTRATO</text:span><text:span text:style-name="T985"> </text:span><text:span text:style-name="T298">DE</text:span><text:span text:style-name="T986"> </text:span><text:span text:style-name="T298">EXECUÇÃO</text:span><text:span text:style-name="T987"> </text:span><text:span text:style-name="T298">CULTURAL</text:span><text:span text:style-name="T986"> </text:span><text:span text:style-name="T297">02/2026</text:span></text:p>
      <text:p text:style-name="P969"><text:span text:style-name="T294">Partes: </text:span><text:span text:style-name="T298">O Município de Cachoeiro de Itapemirim, por intermédio da </text:span><text:span text:style-name="T294">SECRETARIA</text:span><text:span text:style-name="T306"> </text:span><text:span text:style-name="T294">MUNICIPAL DE CULTURA E TURISMO – SEMCULT e </text:span><text:span text:style-name="T298">o AGENTE CULTURAL, Wilson</text:span></text:p>
      <text:p text:style-name="P970"><text:span text:style-name="T298">Diniz</text:span><text:span text:style-name="T983"> </text:span><text:span text:style-name="T298">Cecon</text:span><text:span text:style-name="T294">,</text:span><text:span text:style-name="T997"> </text:span><text:span text:style-name="T298">resolvem</text:span><text:span text:style-name="T983"> </text:span><text:span text:style-name="T298">firmar</text:span><text:span text:style-name="T982"> </text:span><text:span text:style-name="T298">o</text:span><text:span text:style-name="T982"> </text:span><text:span text:style-name="T298">presente</text:span><text:span text:style-name="T987"> </text:span><text:span text:style-name="T298">Termo</text:span><text:span text:style-name="T998"> </text:span><text:span text:style-name="T298">de</text:span><text:span text:style-name="T987"> </text:span><text:span text:style-name="T298">Execução</text:span><text:span text:style-name="T998"> </text:span><text:span text:style-name="T299">Cultural</text:span></text:p>
      <text:p text:style-name="P971"><text:span text:style-name="T294">Objeto:</text:span><text:span text:style-name="T306"> </text:span><text:span text:style-name="T298">Este</text:span><text:span text:style-name="T976"> </text:span><text:span text:style-name="T298">Termo</text:span><text:span text:style-name="T976"> </text:span><text:span text:style-name="T298">de</text:span><text:span text:style-name="T976"> </text:span><text:span text:style-name="T298">Execução</text:span><text:span text:style-name="T976"> </text:span><text:span text:style-name="T298">Cultural</text:span><text:span text:style-name="T976"> </text:span><text:span text:style-name="T298">tem</text:span><text:span text:style-name="T976"> </text:span><text:span text:style-name="T298">por</text:span><text:span text:style-name="T976"> </text:span><text:span text:style-name="T298">objeto</text:span><text:span text:style-name="T976"> </text:span><text:span text:style-name="T298">a</text:span><text:span text:style-name="T976"> </text:span><text:span text:style-name="T298">concessão</text:span><text:span text:style-name="T976"> </text:span><text:span text:style-name="T298">de</text:span><text:span text:style-name="T976"> </text:span><text:span text:style-name="T298">apoio</text:span><text:span text:style-name="T976"> </text:span><text:span text:style-name="T298">financeiro ao projeto cultural PELAS RUAS COM OS SANTOS REIS - EDUCAÇÃO</text:span><text:span text:style-name="T976"> </text:span><text:span text:style-name="T298">PATRIMONIAL,</text:span><text:span text:style-name="T974"> <text:s/></text:span><text:span text:style-name="T298">MEMÓRIA</text:span><text:span text:style-name="T978"> <text:s/></text:span><text:span text:style-name="T298">E</text:span><text:span text:style-name="T978"> <text:s/></text:span><text:span text:style-name="T298">VALORIZAÇÃO</text:span><text:span text:style-name="T978"> <text:s/></text:span><text:span text:style-name="T298">DAS</text:span><text:span text:style-name="T978"> <text:s/></text:span><text:span text:style-name="T298">TRADIÇÕES</text:span><text:span text:style-name="T978"> <text:s/></text:span><text:span text:style-name="T299">POPULARES,</text:span></text:p>
      <text:p text:style-name="P972"><text:span text:style-name="T298">contemplado</text:span><text:span text:style-name="T982"> </text:span><text:span text:style-name="T298">no</text:span><text:span text:style-name="T983"> </text:span><text:span text:style-name="T298">edital</text:span><text:span text:style-name="T982"> </text:span><text:span text:style-name="T299">09/2025.</text:span></text:p>
      <text:p text:style-name="P973"><text:span text:style-name="T294">VALOR:</text:span><text:span text:style-name="T988"> </text:span><text:span text:style-name="T297">R$20.000,00</text:span></text:p>
      <text:p text:style-name="P974"><text:span text:style-name="T294">SIGNATÁRIOS:</text:span><text:span text:style-name="T989"> </text:span><text:span text:style-name="T298">Wanderson</text:span><text:span text:style-name="T990"> </text:span><text:span text:style-name="T298">Amorim</text:span><text:span text:style-name="T990"> </text:span><text:span text:style-name="T298">Dona</text:span><text:span text:style-name="T990"> </text:span><text:span text:style-name="T298">–</text:span><text:span text:style-name="T991"> </text:span><text:span text:style-name="T298">Secretário</text:span><text:span text:style-name="T990"> </text:span><text:span text:style-name="T298">Municipal</text:span><text:span text:style-name="T992"> </text:span><text:span text:style-name="T298">de</text:span><text:span text:style-name="T990"> </text:span><text:span text:style-name="T298">Cultura</text:span><text:span text:style-name="T991"> </text:span><text:span text:style-name="T298">e</text:span><text:span text:style-name="T990"> </text:span><text:span text:style-name="T298">Turismo</text:span><text:span text:style-name="T976"> </text:span><text:span text:style-name="T298">e</text:span><text:span text:style-name="T976"> </text:span><text:span text:style-name="T298">Wilson Diniz Cecon</text:span><text:span text:style-name="T294">,</text:span><text:span text:style-name="T996"> </text:span><text:span text:style-name="T298">– Agente Cultural.</text:span></text:p>
      <text:p text:style-name="P959"><text:span text:style-name="T294">PROCESSO:</text:span><text:span text:style-name="T994"> </text:span><text:span text:style-name="T299">53792/2026</text:span></text:p>
      <text:p text:style-name="P975"><text:span text:style-name="T999">Partes: </text:span><text:span text:style-name="T1000">O Município de Cachoeiro de ltapemirim</text:span><text:span text:style-name="T1001">,</text:span><text:span text:style-name="T1002"> </text:span><text:span text:style-name="T1000">por intermédio da </text:span><text:span text:style-name="T999">SECRETARIA</text:span><text:span text:style-name="T1003"> </text:span><text:span text:style-name="T999">MUNICIPAL DE</text:span><text:span text:style-name="T1004"> </text:span><text:span text:style-name="T999">CULTURA E</text:span><text:span text:style-name="T1005"> </text:span><text:span text:style-name="T999">TURISMO</text:span><text:span text:style-name="T1006"> </text:span><text:span text:style-name="T999">-</text:span><text:span text:style-name="T1003"> </text:span><text:span text:style-name="T999">SEMCULTe</text:span><text:span text:style-name="T1003"> </text:span><text:span text:style-name="T999">empresa MARIA LAURINDA</text:span></text:p>
      <text:p text:style-name="P976"><text:span text:style-name="T999">ADAO 8**305**75*, </text:span><text:span text:style-name="T1000">representado neste ato pelo AGENTE CULTURAL</text:span><text:span text:style-name="T1001">,</text:span><text:span text:style-name="T1007"> </text:span><text:span text:style-name="T1000">Maria Laurinda</text:span><text:span text:style-name="T1008"> </text:span><text:span text:style-name="T1000">Adão, resolvem firmar o presente Termo de Execução Cultural</text:span></text:p>
      <text:p text:style-name="P977"><text:span text:style-name="T999">Objeto</text:span><text:span text:style-name="T1009">: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 ao projeto cultural Rodas de caxambu nos quilombos, contemplado no edital</text:span><text:span text:style-name="T1008"> </text:span><text:span text:style-name="T1010">09/2025.</text:span></text:p>
      <text:p text:style-name="P978"><text:span text:style-name="T999">VALOR:</text:span><text:span text:style-name="T1011"> </text:span><text:span text:style-name="T1004">R$20.000,00</text:span></text:p>
      <text:p text:style-name="P979"><text:span text:style-name="T999">SIGNATÁRIOS:</text:span><text:span text:style-name="T1012"> </text:span><text:span text:style-name="T1013">Wanderson</text:span><text:span text:style-name="T1014"> </text:span><text:span text:style-name="T1000">Amorim</text:span><text:span text:style-name="T1015"> </text:span><text:span text:style-name="T1000">Dona -</text:span><text:span text:style-name="T1008"> </text:span><text:span text:style-name="T1000">Secretário</text:span><text:span text:style-name="T1016"> </text:span><text:span text:style-name="T1000">Municipal</text:span><text:span text:style-name="T1017"> </text:span><text:span text:style-name="T1000">de</text:span><text:span text:style-name="T1018"> </text:span><text:span text:style-name="T1000">Cultura</text:span><text:span text:style-name="T1015"> </text:span><text:span text:style-name="T1000">e</text:span><text:span text:style-name="T1019"> </text:span><text:span text:style-name="T1000">Turismo</text:span><text:span text:style-name="T1008"> </text:span><text:span text:style-name="T1000">e</text:span><text:span text:style-name="T1008"> </text:span><text:span text:style-name="T1000">Maria Laurinda </text:span><text:span text:style-name="T1013">Adão</text:span><text:span text:style-name="T1020"> </text:span><text:span text:style-name="T1000">-</text:span><text:span text:style-name="T1008"> </text:span><text:span text:style-name="T1013">Agente </text:span><text:span text:style-name="T1000">Cultural.</text:span></text:p>
      <text:p text:style-name="P980"><text:span text:style-name="T999">PROCESSO</text:span><text:span text:style-name="T1009">:</text:span><text:span text:style-name="T1021"> </text:span><text:span text:style-name="T1010">53979/2026</text:span></text:p>
      <text:p text:style-name="P327"/>
      <text:p text:style-name="P327"/>
      <text:p text:style-name="P981"/>
      <text:p text:style-name="P982"><text:span text:style-name="T999">ESPÉCIE:</text:span><text:span text:style-name="T1022"> </text:span><text:span text:style-name="T1000">EXTRATO</text:span><text:span text:style-name="T1023"> </text:span><text:span text:style-name="T1000">DE</text:span><text:span text:style-name="T1024"> </text:span><text:span text:style-name="T1000">EXECUÇÃO</text:span><text:span text:style-name="T1025"> </text:span><text:span text:style-name="T1000">CULTURAL</text:span><text:span text:style-name="T1026"> </text:span><text:span text:style-name="T1004">05/2026</text:span></text:p>
      <text:p text:style-name="P983"><text:span text:style-name="T999">Partes: </text:span><text:span text:style-name="T1000">O Município de Cachoeiro de ltapemirim</text:span><text:span text:style-name="T1001">,</text:span><text:span text:style-name="T1027"> </text:span><text:span text:style-name="T1000">por intermédio da </text:span><text:span text:style-name="T999">SECRETARIA</text:span><text:span text:style-name="T1003"> </text:span><text:span text:style-name="T999">MUNICIPAL DE</text:span><text:span text:style-name="T1005"> </text:span><text:span text:style-name="T999">CULTURA E TURISMO</text:span><text:span text:style-name="T1028"> </text:span><text:span text:style-name="T999">-</text:span><text:span text:style-name="T1003"> </text:span><text:span text:style-name="T999">SEMCULTe</text:span><text:span text:style-name="T1003"> </text:span><text:span text:style-name="T999">empresa LUAN TOFANO</text:span></text:p>
      <text:p text:style-name="P984"><text:span text:style-name="T999">ELIAS 1**60**5**1, </text:span><text:span text:style-name="T1000">representado neste ato pelo </text:span><text:span text:style-name="T1013">AGENTE </text:span><text:span text:style-name="T1000">CULTURAL</text:span><text:span text:style-name="T1001">,</text:span><text:span text:style-name="T1029"> </text:span><text:span text:style-name="T1000">Luan Tofano</text:span><text:span text:style-name="T1008"> </text:span><text:span text:style-name="T1000">Elias, resolvem firmar o presente Termo de Execução Cultural</text:span></text:p>
      <text:p text:style-name="P985"><text:span text:style-name="T999">Objeto</text:span><text:span text:style-name="T1030">: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 concessão</text:span><text:span text:style-name="T1008"> </text:span><text:span text:style-name="T1000">de</text:span><text:span text:style-name="T1008"> </text:span><text:span text:style-name="T1000">apoio</text:span><text:span text:style-name="T1008"> </text:span><text:span text:style-name="T1000">financeiro</text:span><text:span text:style-name="T1017"> </text:span><text:span text:style-name="T1000">ao projeto</text:span><text:span text:style-name="T1031"> </text:span><text:span text:style-name="T1000">cultural</text:span><text:span text:style-name="T1032"> </text:span><text:span text:style-name="T1000">Em cartaz:</text:span><text:span text:style-name="T1033"> </text:span><text:span text:style-name="T1013">A </text:span><text:span text:style-name="T1000">princesa</text:span><text:span text:style-name="T1017"> </text:span><text:span text:style-name="T1000">do Sul - Livro</text:span><text:span text:style-name="T1015"> </text:span><text:span text:style-name="T1000">de</text:span><text:span text:style-name="T1015"> </text:span><text:span text:style-name="T1000">Registro</text:span><text:span text:style-name="T1026"> </text:span><text:span text:style-name="T1000">fotográfico</text:span><text:span text:style-name="T1008"> </text:span><text:span text:style-name="T1000">e Histórico</text:span><text:span text:style-name="T1001">, </text:span><text:span text:style-name="T1000">contemplado no edital 09/2025.</text:span></text:p>
      <text:p text:style-name="P986"><text:span text:style-name="T999">VALOR:</text:span><text:span text:style-name="T1011"> </text:span><text:span text:style-name="T1004">R$20.000,00</text:span></text:p>
      <text:p text:style-name="P987"><text:span text:style-name="T999">SIGNATÁRIOS:</text:span><text:span text:style-name="T1012"> </text:span><text:span text:style-name="T1013">Wanderson</text:span><text:span text:style-name="T1014"> </text:span><text:span text:style-name="T1000">Amorim</text:span><text:span text:style-name="T1015"> </text:span><text:span text:style-name="T1000">Dona -</text:span><text:span text:style-name="T1008"> </text:span><text:span text:style-name="T1000">Secretário</text:span><text:span text:style-name="T1016"> </text:span><text:span text:style-name="T1000">Municipal</text:span><text:span text:style-name="T1017"> </text:span><text:span text:style-name="T1000">de</text:span><text:span text:style-name="T1018"> </text:span><text:span text:style-name="T1000">Cultura</text:span><text:span text:style-name="T1015"> </text:span><text:span text:style-name="T1000">e</text:span><text:span text:style-name="T1019"> </text:span><text:span text:style-name="T1000">Turismo</text:span><text:span text:style-name="T1008"> </text:span><text:span text:style-name="T1000">e</text:span><text:span text:style-name="T1008"> </text:span><text:span text:style-name="T1000">Luan Tofano Elias -Agente Cultural.</text:span></text:p>
      <text:p text:style-name="P988"><text:span text:style-name="T999">PROCESSO:</text:span><text:span text:style-name="T1034"> </text:span><text:span text:style-name="T1010">53794/2026</text:span></text:p>
      <text:p text:style-name="P327"/>
      <text:p text:style-name="P327"/>
      <text:p text:style-name="P989"/>
      <text:p text:style-name="P982"><text:span text:style-name="T999">ESPÉCIE:</text:span><text:span text:style-name="T1022"> </text:span><text:span text:style-name="T1000">EXTRATO</text:span><text:span text:style-name="T1023"> </text:span><text:span text:style-name="T1000">DE</text:span><text:span text:style-name="T1024"> </text:span><text:span text:style-name="T1000">EXECUÇÃO</text:span><text:span text:style-name="T1025"> </text:span><text:span text:style-name="T1000">CULTURAL</text:span><text:span text:style-name="T1026"> </text:span><text:span text:style-name="T1004">06/2026</text:span></text:p>
      <text:p text:style-name="P990"><text:span text:style-name="T999">Partes: </text:span><text:span text:style-name="T1000">O Município de Cachoeiro de ltapemirim</text:span><text:span text:style-name="T1035">, </text:span><text:span text:style-name="T1000">por intermédio da </text:span><text:span text:style-name="T999">SECRETARIA</text:span><text:span text:style-name="T1003"> </text:span><text:span text:style-name="T999">MUNICIPAL DE CULTURA E TURISMO</text:span><text:span text:style-name="T1028"> </text:span><text:span text:style-name="T999">-</text:span><text:span text:style-name="T1003"> </text:span><text:span text:style-name="T999">SEMCULTe</text:span><text:span text:style-name="T1003"> </text:span><text:span text:style-name="T1000">o </text:span><text:span text:style-name="T1013">AGENTE </text:span><text:span text:style-name="T1000">CULTURAL, Fábio</text:span></text:p>
      <text:p text:style-name="P991"><text:span text:style-name="T1000">Coelho, resolvem</text:span><text:span text:style-name="T1036"> </text:span><text:span text:style-name="T1000">firmar</text:span><text:span text:style-name="T1037"> </text:span><text:span text:style-name="T1000">o</text:span><text:span text:style-name="T1038"> </text:span><text:span text:style-name="T1000">presente</text:span><text:span text:style-name="T1019"> </text:span><text:span text:style-name="T1000">Termo</text:span><text:span text:style-name="T1025"> </text:span><text:span text:style-name="T1000">de</text:span><text:span text:style-name="T1038"> </text:span><text:span text:style-name="T1000">Execução</text:span><text:span text:style-name="T1032"> </text:span><text:span text:style-name="T1010">Cultural</text:span></text:p>
      <text:p text:style-name="P992"><text:span text:style-name="T999">Objeto</text:span><text:span text:style-name="T1030">: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 ao projeto cultural </text:span><text:span text:style-name="T1013">A </text:span><text:span text:style-name="T1000">FANTÁSTICA FÁBRICA DE PIOS</text:span><text:span text:style-name="T1001">,</text:span><text:span text:style-name="T1007"> </text:span><text:span text:style-name="T1000">contemplado no edital</text:span><text:span text:style-name="T1008"> </text:span><text:span text:style-name="T1010">09/2025.</text:span></text:p>
      <text:p text:style-name="P978"><text:span text:style-name="T999">VALOR:</text:span><text:span text:style-name="T1011"> </text:span><text:span text:style-name="T1004">R$20.000,00</text:span></text:p>
      <text:p text:style-name="P993"><text:span text:style-name="T999">SIGNATÁRIOS:</text:span><text:span text:style-name="T1012"> </text:span><text:span text:style-name="T1013">Wanderson</text:span><text:span text:style-name="T1014"> </text:span><text:span text:style-name="T1000">Amorim</text:span><text:span text:style-name="T1015"> </text:span><text:span text:style-name="T1000">Dona -</text:span><text:span text:style-name="T1008"> </text:span><text:span text:style-name="T1000">Secretário</text:span><text:span text:style-name="T1016"> </text:span><text:span text:style-name="T1000">Municipal</text:span><text:span text:style-name="T1017"> </text:span><text:span text:style-name="T1000">de</text:span><text:span text:style-name="T1018"> </text:span><text:span text:style-name="T1000">Cultura</text:span><text:span text:style-name="T1015"> </text:span><text:span text:style-name="T1000">e</text:span><text:span text:style-name="T1019"> </text:span><text:span text:style-name="T1000">Turismo</text:span><text:span text:style-name="T1008"> </text:span><text:span text:style-name="T1000">e</text:span><text:span text:style-name="T1008"> </text:span><text:span text:style-name="T1000">Fábio Coelho -</text:span><text:span text:style-name="T1008"> </text:span><text:span text:style-name="T1000">Agente Cultural.</text:span></text:p>
      <text:p text:style-name="P994"><text:span text:style-name="T999">PROCESSO</text:span><text:span text:style-name="T1009">:</text:span><text:span text:style-name="T1021"> </text:span><text:span text:style-name="T1010">53796/2026</text:span></text:p>
      <text:p text:style-name="P995"><text:span text:style-name="T999">Partes: </text:span><text:span text:style-name="T1000">O Município de Cachoeiro de ltapemirim, por intermédio da </text:span><text:span text:style-name="T999">SECRETARIA</text:span><text:span text:style-name="T1003"> </text:span><text:span text:style-name="T999">MUNICIPAL</text:span><text:span text:style-name="T1039"> </text:span><text:span text:style-name="T999">DE</text:span><text:span text:style-name="T1040"> </text:span><text:span text:style-name="T999">CULTURA</text:span><text:span text:style-name="T1041"> </text:span><text:span text:style-name="T999">E</text:span><text:span text:style-name="T1042"> </text:span><text:span text:style-name="T999">TURISMO-SEMCULT</text:span><text:span text:style-name="T1040"> </text:span><text:span text:style-name="T999">e</text:span><text:span text:style-name="T1043"> </text:span><text:span text:style-name="T999">empresa</text:span><text:span text:style-name="T1039"> </text:span><text:span text:style-name="T999">51.***.71*</text:span><text:span text:style-name="T1044"> </text:span><text:span text:style-name="T1004">DANDARA</text:span></text:p>
      <text:p text:style-name="P996"><text:span text:style-name="T999">DIAS DE OLIVEIRA, </text:span><text:span text:style-name="T1000">representado neste ato pelo AGENTE CULTURAL, Dandara Dias</text:span><text:span text:style-name="T1008"> </text:span><text:span text:style-name="T1000">de Oliveira, resolvem firmar o presente Termo de Execução Cultural</text:span></text:p>
      <text:p text:style-name="P997"><text:span text:style-name="T999">Objeto</text:span><text:span text:style-name="T1045">: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text:span><text:span text:style-name="T1033"> </text:span><text:span text:style-name="T1000">ao projeto</text:span><text:span text:style-name="T1016"> </text:span><text:span text:style-name="T1000">cultural Entre</text:span><text:span text:style-name="T1015"> </text:span><text:span text:style-name="T1000">a Cruz e o Quilombo:</text:span><text:span text:style-name="T1046"> </text:span><text:span text:style-name="T1000">memória</text:span><text:span text:style-name="T1047">, </text:span><text:span text:style-name="T1000">fé e resistência</text:span><text:span text:style-name="T1046"> </text:span><text:span text:style-name="T1000">negra</text:span><text:span text:style-name="T1008"> </text:span><text:span text:style-name="T1000">na Diocese de Cachoeiro de ltapemirim</text:span><text:span text:style-name="T1048">, </text:span><text:span text:style-name="T1000">contemplado</text:span><text:span text:style-name="T1008"> </text:span><text:span text:style-name="T1000">no edital 09/2025.</text:span></text:p>
      <text:p text:style-name="P998"><text:span text:style-name="T999">VALOR:</text:span><text:span text:style-name="T1049"> </text:span><text:span text:style-name="T1004">R$20.000,00</text:span></text:p>
      <text:p text:style-name="P999"><text:span text:style-name="T999">SIGNATÁRIOS:</text:span><text:span text:style-name="T1012"> </text:span><text:span text:style-name="T1000">Wanderson</text:span><text:span text:style-name="T1050">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Dandara Dias de Oliveira</text:span><text:span text:style-name="T1008"> </text:span><text:span text:style-name="T1000">-</text:span><text:span text:style-name="T1008"> </text:span><text:span text:style-name="T1000">Agente Cultural.</text:span></text:p>
      <text:p text:style-name="P1000"><text:span text:style-name="T999">PROCESSO:</text:span><text:span text:style-name="T1054"> </text:span><text:span text:style-name="T1010">53800/2026</text:span></text:p>
      <text:p text:style-name="P327"/>
      <text:p text:style-name="P327"/>
      <text:p text:style-name="P1001"/>
      <text:p text:style-name="P1002"><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08/2026</text:span></text:p>
      <text:p text:style-name="P1003"><text:span text:style-name="T999">Partes: </text:span><text:span text:style-name="T1000">O Município de Cachoeiro de ltapemirim, por intermédio da </text:span><text:span text:style-name="T999">SECRETARIA</text:span><text:span text:style-name="T1003"> </text:span><text:span text:style-name="T999">MUNICIPAL</text:span><text:span text:style-name="T1039"> </text:span><text:span text:style-name="T999">DE</text:span><text:span text:style-name="T1040"> </text:span><text:span text:style-name="T999">CULTURA</text:span><text:span text:style-name="T1041"> </text:span><text:span text:style-name="T999">E</text:span><text:span text:style-name="T1042"> </text:span><text:span text:style-name="T999">TURISMO-SEMCULT</text:span><text:span text:style-name="T1040"> </text:span><text:span text:style-name="T999">e</text:span><text:span text:style-name="T1043"> </text:span><text:span text:style-name="T999">empresa</text:span><text:span text:style-name="T1039"> </text:span><text:span text:style-name="T999">51.***.71*</text:span><text:span text:style-name="T1044"> </text:span><text:span text:style-name="T1004">DANDARA</text:span></text:p>
      <text:p text:style-name="P996"><text:span text:style-name="T999">DIAS DE OLIVEIRA, </text:span><text:span text:style-name="T1000">representado neste ato pelo AGENTE CULTURAL, Dandara Dias</text:span><text:span text:style-name="T1008"> </text:span><text:span text:style-name="T1000">de Oliveira, resolvem firmar o presente Termo de Execução Cultural</text:span></text:p>
      <text:p text:style-name="P1004"><text:span text:style-name="T999">Objeto</text:span><text:span text:style-name="T1045">: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text:span><text:span text:style-name="T1008"> </text:span><text:span text:style-name="T1000">ao</text:span><text:span text:style-name="T1008"> </text:span><text:span text:style-name="T1000">projeto</text:span><text:span text:style-name="T1008"> </text:span><text:span text:style-name="T1000">cultural</text:span><text:span text:style-name="T1008"> </text:span><text:span text:style-name="T1000">A</text:span><text:span text:style-name="T1008"> </text:span><text:span text:style-name="T1000">VOZ</text:span><text:span text:style-name="T1008"> </text:span><text:span text:style-name="T1000">DAS</text:span><text:span text:style-name="T1008"> </text:span><text:span text:style-name="T1000">RUAS</text:span><text:span text:style-name="T1008"> </text:span><text:span text:style-name="T1000">EM</text:span><text:span text:style-name="T1008"> </text:span><text:span text:style-name="T1000">TELA,</text:span><text:span text:style-name="T1008"> </text:span><text:span text:style-name="T1000">contemplado</text:span><text:span text:style-name="T1008"> </text:span><text:span text:style-name="T1000">no</text:span><text:span text:style-name="T1008"> </text:span><text:span text:style-name="T1000">edital</text:span><text:span text:style-name="T1008"> </text:span><text:span text:style-name="T1010">09/2025.</text:span></text:p>
      <text:p text:style-name="P1005"><text:span text:style-name="T999">VALOR:</text:span><text:span text:style-name="T1049"> </text:span><text:span text:style-name="T1004">R$20.000,00</text:span></text:p>
      <text:p text:style-name="P1006"><text:span text:style-name="T999">SIGNATÁRIOS:</text:span><text:span text:style-name="T1012"> </text:span><text:span text:style-name="T1000">Wanderson</text:span><text:span text:style-name="T1050">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Dandara Dias de Oliveira</text:span><text:span text:style-name="T1008"> </text:span><text:span text:style-name="T1000">-</text:span><text:span text:style-name="T1008"> </text:span><text:span text:style-name="T1000">Agente Cultural.</text:span></text:p>
      <text:p text:style-name="P1007"><text:span text:style-name="T999">PROCESSO:</text:span><text:span text:style-name="T1054"> </text:span><text:span text:style-name="T1010">53900/2026</text:span></text:p>
      <text:p text:style-name="P327"/>
      <text:p text:style-name="P327"/>
      <text:p text:style-name="P1008"/>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09/2026</text:span></text:p>
      <text:p text:style-name="P1003"><text:span text:style-name="T999">Partes: </text:span><text:span text:style-name="T1000">O Município de Cachoeiro de ltapemirim, por intermédio da </text:span><text:span text:style-name="T999">SECRETARIA</text:span><text:span text:style-name="T1003"> </text:span><text:span text:style-name="T999">MUNICIPAL</text:span><text:span text:style-name="T1039"> </text:span><text:span text:style-name="T999">DE</text:span><text:span text:style-name="T1040"> </text:span><text:span text:style-name="T999">CULTURA</text:span><text:span text:style-name="T1041"> </text:span><text:span text:style-name="T999">E</text:span><text:span text:style-name="T1042"> </text:span><text:span text:style-name="T999">TURISMO-SEMCULT</text:span><text:span text:style-name="T1040"> </text:span><text:span text:style-name="T999">e</text:span><text:span text:style-name="T1043"> </text:span><text:span text:style-name="T999">empresa</text:span><text:span text:style-name="T1039"> </text:span><text:span text:style-name="T999">51.***.71*</text:span><text:span text:style-name="T1044"> </text:span><text:span text:style-name="T1004">DANDARA</text:span></text:p>
      <text:p text:style-name="P1010"><text:span text:style-name="T999">DIAS DE OLIVEIRA, </text:span><text:span text:style-name="T1000">representado neste ato pelo AGENTE CULTURAL, Dandara Dias</text:span><text:span text:style-name="T1008"> </text:span><text:span text:style-name="T1000">de Oliveira, resolvem firmar o presente Termo de Execução Cultural</text:span></text:p>
      <text:p text:style-name="P1011"><text:span text:style-name="T999">Objeto</text:span><text:span text:style-name="T1045">: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text:span><text:span text:style-name="T1008"> </text:span><text:span text:style-name="T1000">ao projeto</text:span><text:span text:style-name="T1008"> </text:span><text:span text:style-name="T1000">cultural BENDITAS</text:span><text:span text:style-name="T1008"> </text:span><text:span text:style-name="T1000">VOZES</text:span><text:span text:style-name="T1008"> </text:span><text:span text:style-name="T1000">NEGRAS</text:span><text:span text:style-name="T1048">, </text:span><text:span text:style-name="T1000">contemplado</text:span><text:span text:style-name="T1008"> </text:span><text:span text:style-name="T1000">no edital</text:span><text:span text:style-name="T1008"> </text:span><text:span text:style-name="T1010">09/2025.</text:span></text:p>
      <text:p text:style-name="P1005"><text:span text:style-name="T999">VALOR:</text:span><text:span text:style-name="T1049"> </text:span><text:span text:style-name="T1004">R$20.000,00</text:span></text:p>
      <text:p text:style-name="P1012"><text:span text:style-name="T999">SIGNATÁRIOS:</text:span><text:span text:style-name="T1012"> </text:span><text:span text:style-name="T1000">Wanderson</text:span><text:span text:style-name="T1050">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Dandara Dias de Oliveira -</text:span><text:span text:style-name="T1008"> </text:span><text:span text:style-name="T1000">Agente Cultural.</text:span></text:p>
      <text:p text:style-name="P1007"><text:span text:style-name="T999">PROCESSO:</text:span><text:span text:style-name="T1054"> </text:span><text:span text:style-name="T1010">53966/2026</text:span></text:p>
      <text:p text:style-name="P1013"><text:span text:style-name="T999">Partes: </text:span><text:span text:style-name="T1000">O Município de Cachoeiro de ltapemirim</text:span><text:span text:style-name="T1056">, </text:span><text:span text:style-name="T1000">por intermédio da </text:span><text:span text:style-name="T999">SECRETARIA</text:span><text:span text:style-name="T1003"> </text:span><text:span text:style-name="T999">MUNICIPAL DE CULTURA</text:span><text:span text:style-name="T1057"> </text:span><text:span text:style-name="T999">E TURISMO -</text:span><text:span text:style-name="T1003"> </text:span><text:span text:style-name="T999">SEMCULTe</text:span><text:span text:style-name="T1003"> </text:span><text:span text:style-name="T1000">o AGENTE CULTURAL</text:span><text:span text:style-name="T1056">,</text:span><text:span text:style-name="T1058"> </text:span><text:span text:style-name="T1000">Thiago</text:span></text:p>
      <text:p text:style-name="P1014"><text:span text:style-name="T1000">Nicacio</text:span><text:span text:style-name="T1019"> </text:span><text:span text:style-name="T1000">de Oliveira</text:span><text:span text:style-name="T1032"> </text:span><text:span text:style-name="T1000">Sobrinho,</text:span><text:span text:style-name="T1032"> </text:span><text:span text:style-name="T1000">resolvem</text:span><text:span text:style-name="T1031"> </text:span><text:span text:style-name="T1000">firmar</text:span><text:span text:style-name="T1036"> </text:span><text:span text:style-name="T1000">o</text:span><text:span text:style-name="T1059"> </text:span><text:span text:style-name="T1000">presente</text:span><text:span text:style-name="T1026"> </text:span><text:span text:style-name="T1000">Termo</text:span><text:span text:style-name="T1037"> </text:span><text:span text:style-name="T1000">de</text:span><text:span text:style-name="T1038"> </text:span><text:span text:style-name="T1000">Execução</text:span><text:span text:style-name="T1015"> </text:span><text:span text:style-name="T1010">Cultural.</text:span></text:p>
      <text:p text:style-name="P1015"><text:span text:style-name="T999">Objeto</text:span><text:span text:style-name="T1060">:</text:span><text:span text:style-name="T1061">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62"> </text:span><text:span text:style-name="T1000">de</text:span><text:span text:style-name="T1008"> </text:span><text:span text:style-name="T1000">apoio</text:span><text:span text:style-name="T1008"> </text:span><text:span text:style-name="T1000">financeiro ao projeto cultural Comitiva Circo Gathi Show</text:span><text:span text:style-name="T1056">,</text:span><text:span text:style-name="T1058"> </text:span><text:span text:style-name="T1000">contemplado</text:span><text:span text:style-name="T1063"> </text:span><text:span text:style-name="T1000">no edital 09/2025.</text:span></text:p>
      <text:p text:style-name="P1007"><text:span text:style-name="T999">VALOR:</text:span><text:span text:style-name="T1049"> </text:span><text:span text:style-name="T1004">R$20.000,00</text:span></text:p>
      <text:p text:style-name="P1016"><text:span text:style-name="T999">SIGNATÁRIOS:</text:span><text:span text:style-name="T1064"> </text:span><text:span text:style-name="T1013">Wanderson</text:span><text:span text:style-name="T1065"> </text:span><text:span text:style-name="T1013">Amorim</text:span><text:span text:style-name="T1014"> </text:span><text:span text:style-name="T1000">Dona</text:span><text:span text:style-name="T1031"> </text:span><text:span text:style-name="T1000">-</text:span><text:span text:style-name="T1066"> </text:span><text:span text:style-name="T1000">Secretário</text:span><text:span text:style-name="T1052"> </text:span><text:span text:style-name="T1000">Municipal</text:span><text:span text:style-name="T1067"> </text:span><text:span text:style-name="T1000">de</text:span><text:span text:style-name="T1031"> </text:span><text:span text:style-name="T1000">Cultura</text:span><text:span text:style-name="T1067"> </text:span><text:span text:style-name="T1000">e</text:span><text:span text:style-name="T1015"> </text:span><text:span text:style-name="T1000">Turismo</text:span><text:span text:style-name="T1008"> </text:span><text:span text:style-name="T1000">e</text:span><text:span text:style-name="T1008"> </text:span><text:span text:style-name="T1000">Thiago Nicacio de Oliveira Sobrinho</text:span><text:span text:style-name="T1008"> </text:span><text:span text:style-name="T1000">-</text:span><text:span text:style-name="T1008"> </text:span><text:span text:style-name="T1013">Agente </text:span><text:span text:style-name="T1000">Cultural.</text:span></text:p>
      <text:p text:style-name="P1017"><text:span text:style-name="T999">PROCESSO:</text:span><text:span text:style-name="T1054"> </text:span><text:span text:style-name="T1010">53810/2026</text:span></text:p>
      <text:p text:style-name="P327"/>
      <text:p text:style-name="P327"/>
      <text:p text:style-name="P1008"/>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1/2026</text:span></text:p>
      <text:p text:style-name="P1018"><text:span text:style-name="T999">Partes: </text:span><text:span text:style-name="T1000">O Município de Cachoeiro de ltapemirim</text:span><text:span text:style-name="T1056">, </text:span><text:span text:style-name="T1000">por intermédio da </text:span><text:span text:style-name="T999">SECRETARIA</text:span><text:span text:style-name="T1003"> </text:span><text:span text:style-name="T999">MUNICIPAL DE CULTURA</text:span><text:span text:style-name="T1044"> </text:span><text:span text:style-name="T999">E TURISMO -</text:span><text:span text:style-name="T1003"> </text:span><text:span text:style-name="T999">SEMCULTe</text:span><text:span text:style-name="T1003"> </text:span><text:span text:style-name="T999">empresa Ana Claudia Souza</text:span><text:span text:style-name="T1003"> </text:span><text:span text:style-name="T999">Fonseca Ferreira, </text:span><text:span text:style-name="T1000">representado neste ato pelo </text:span><text:span text:style-name="T1013">AGENTE </text:span><text:span text:style-name="T1000">CULTURAL, </text:span><text:span text:style-name="T1013">Ana </text:span><text:span text:style-name="T1000">Claudia</text:span><text:span text:style-name="T1008"> </text:span><text:span text:style-name="T1000">Souza Fonseca Ferreira</text:span><text:span text:style-name="T1068">,</text:span><text:span text:style-name="T1069"> </text:span><text:span text:style-name="T1000">resolvem firmar o presente Termo de Execução Cultural</text:span></text:p>
      <text:p text:style-name="P1019"><text:span text:style-name="T999">Objeto</text:span><text:span text:style-name="T1070">: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13">concessão</text:span><text:span text:style-name="T1020"> </text:span><text:span text:style-name="T1000">de</text:span><text:span text:style-name="T1008"> </text:span><text:span text:style-name="T1000">apoio</text:span><text:span text:style-name="T1008"> </text:span><text:span text:style-name="T1000">financeiro ao projeto cultural Espetáculo de Bonecos - </text:span><text:span text:style-name="T1013">A </text:span><text:span text:style-name="T1000">Turma da Praia - Montagem e</text:span><text:span text:style-name="T1008"> </text:span><text:span text:style-name="T1000">Circulação, contemplado no edital 09/2025.</text:span></text:p>
      <text:p text:style-name="P998"><text:span text:style-name="T999">VALOR:</text:span><text:span text:style-name="T1049"> </text:span><text:span text:style-name="T1004">R$20.000,00</text:span></text:p>
      <text:p text:style-name="P999"><text:span text:style-name="T999">SIGNATÁRIOS:</text:span><text:span text:style-name="T1012"> </text:span><text:span text:style-name="T1013">Wanderson</text:span><text:span text:style-name="T1065">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Ana Claudia Souza Fonseca Ferreira</text:span><text:span text:style-name="T1008"> </text:span><text:span text:style-name="T1000">-</text:span><text:span text:style-name="T1008"> </text:span><text:span text:style-name="T1000">Agente Cultural.</text:span></text:p>
      <text:p text:style-name="P1000"><text:span text:style-name="T999">PROCESSO:</text:span><text:span text:style-name="T1054"> </text:span><text:span text:style-name="T1010">53812/2026</text:span></text:p>
      <text:p text:style-name="P327"/>
      <text:p text:style-name="P327"/>
      <text:p text:style-name="P1001"/>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2/2026</text:span></text:p>
      <text:p text:style-name="P1020"><text:span text:style-name="T999">Partes: </text:span><text:span text:style-name="T1000">O Município de Cachoeiro de ltapemirim</text:span><text:span text:style-name="T1056">, </text:span><text:span text:style-name="T1000">por intermédio da </text:span><text:span text:style-name="T999">SECRETARIA</text:span><text:span text:style-name="T1003"> </text:span><text:span text:style-name="T999">MUNICIPAL DE</text:span><text:span text:style-name="T1004"> </text:span><text:span text:style-name="T999">CULTURA</text:span><text:span text:style-name="T1054"> </text:span><text:span text:style-name="T999">E TURISMO -</text:span><text:span text:style-name="T1003"> </text:span><text:span text:style-name="T999">SEMCULT e empresa 24.***.8*5 LAVINIA</text:span></text:p>
      <text:p text:style-name="P1021"><text:span text:style-name="T999">RAMOS DA SILVA ABREU, </text:span><text:span text:style-name="T1000">representado neste ato pelo </text:span><text:span text:style-name="T1013">AGENTE </text:span><text:span text:style-name="T1000">CULTURAL, Lavinia</text:span><text:span text:style-name="T1008"> </text:span><text:span text:style-name="T1000">Ramos da Silva Abreu</text:span><text:span text:style-name="T1056">,</text:span><text:span text:style-name="T1071"> </text:span><text:span text:style-name="T1000">resolvem firmar o presente Termo de Execução Cultural</text:span></text:p>
      <text:p text:style-name="P1022"><text:span text:style-name="T999">Objeto</text:span><text:span text:style-name="T1070">: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13">concessão</text:span><text:span text:style-name="T1020"> </text:span><text:span text:style-name="T1000">de</text:span><text:span text:style-name="T1008"> </text:span><text:span text:style-name="T1000">apoio</text:span><text:span text:style-name="T1008"> </text:span><text:span text:style-name="T1000">financeiro ao projeto cultural Com Encanto se conta um </text:span><text:span text:style-name="T1013">Conto: </text:span><text:span text:style-name="T1000">Teatro de Bonecos e</text:span><text:span text:style-name="T1008"> </text:span><text:span text:style-name="T1000">Narrativas para as Infâncias, contemplado no edital 09/2025.</text:span></text:p>
      <text:p text:style-name="P998"><text:span text:style-name="T999">VALOR:</text:span><text:span text:style-name="T1049"> </text:span><text:span text:style-name="T1004">R$20.000,00</text:span></text:p>
      <text:p text:style-name="P999"><text:span text:style-name="T999">SIGNATÁRIOS:</text:span><text:span text:style-name="T1012"> </text:span><text:span text:style-name="T1013">Wanderson</text:span><text:span text:style-name="T1065">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Lavinia Ramos da Silva</text:span><text:span text:style-name="T1008"> </text:span><text:span text:style-name="T1013">Abreu</text:span><text:span text:style-name="T1020"> </text:span><text:span text:style-name="T1000">-Agente Cultural</text:span><text:span text:style-name="T1068">.</text:span></text:p>
      <text:p text:style-name="P1000"><text:span text:style-name="T999">PROCESSO:</text:span><text:span text:style-name="T1054"> </text:span><text:span text:style-name="T1010">53815/2026</text:span></text:p>
      <text:p text:style-name="P1023"><text:span text:style-name="T999">Partes: </text:span><text:span text:style-name="T1000">O Município de Cachoeiro de ltapemirim</text:span><text:span text:style-name="T1001">,</text:span><text:span text:style-name="T1072"> </text:span><text:span text:style-name="T1000">por intermédio da </text:span><text:span text:style-name="T999">SECRETARIA</text:span><text:span text:style-name="T1003"> </text:span><text:span text:style-name="T999">MUNICIPAL DE CULTURA</text:span><text:span text:style-name="T1073"> </text:span><text:span text:style-name="T999">E TURISMO -</text:span><text:span text:style-name="T1003"> </text:span><text:span text:style-name="T999">SEMCULTe</text:span><text:span text:style-name="T1003"> </text:span><text:span text:style-name="T1000">o AGENTE CULTURAL,</text:span></text:p>
      <text:p text:style-name="P1024"><text:span text:style-name="T1000">George Rodrigues (JORGE LUIZ RODRIGUES DA SILVA), resolvem firmar o presente</text:span><text:span text:style-name="T1008"> </text:span><text:span text:style-name="T1000">Termo de Execução Cultural</text:span></text:p>
      <text:p text:style-name="P1025"><text:span text:style-name="T999">Objeto:</text:span><text:span text:style-name="T1003">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 ao projeto cultural TRADIÇÃO, BRILHO E RESISTÊNCIA: OFICINA DE</text:span><text:span text:style-name="T1008"> </text:span><text:span text:style-name="T1074">ADEREÇARIA</text:span><text:span text:style-name="T1075"> </text:span><text:span text:style-name="T1000">DE CARNAVAL</text:span><text:span text:style-name="T1001">, </text:span><text:span text:style-name="T1000">contemplado</text:span><text:span text:style-name="T1008"> </text:span><text:span text:style-name="T1000">no edital 09/2025</text:span><text:span text:style-name="T1001">.</text:span></text:p>
      <text:p text:style-name="P1026"><text:span text:style-name="T999">VALOR:</text:span><text:span text:style-name="T1049"> </text:span><text:span text:style-name="T1004">R$20.000,00</text:span></text:p>
      <text:p text:style-name="P1027"><text:span text:style-name="T999">SIGNATÁRIOS:</text:span><text:span text:style-name="T1012"> </text:span><text:span text:style-name="T1074">Wanderson</text:span><text:span text:style-name="T1076">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JORGE LUIZ RODRIGUES</text:span><text:span text:style-name="T1008"> </text:span><text:span text:style-name="T1000">DA SILVA</text:span><text:span text:style-name="T1008"> </text:span><text:span text:style-name="T1000">-Agente Cultural.</text:span></text:p>
      <text:p text:style-name="P1028"><text:span text:style-name="T999">PROCESSO:</text:span><text:span text:style-name="T1054"> </text:span><text:span text:style-name="T1010">53975/2026</text:span></text:p>
      <text:p text:style-name="P327"/>
      <text:p text:style-name="P327"/>
      <text:p text:style-name="P1001"/>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4/2026</text:span></text:p>
      <text:p text:style-name="P1029"><text:span text:style-name="T999">Partes: </text:span><text:span text:style-name="T1000">O Município de Cachoeiro de ltapemirim, por intermédio da </text:span><text:span text:style-name="T999">SECRETARIA</text:span><text:span text:style-name="T1003"> </text:span><text:span text:style-name="T999">MUNICIPAL</text:span><text:span text:style-name="T1077"> </text:span><text:span text:style-name="T999">DE CULTURA</text:span><text:span text:style-name="T1003"> </text:span><text:span text:style-name="T999">E TURISMO-SEMCULT e empresa</text:span><text:span text:style-name="T1077"> </text:span><text:span text:style-name="T999">5*.1**.0*9</text:span><text:span text:style-name="T1078"> </text:span><text:span text:style-name="T999">GEOVANE</text:span></text:p>
      <text:p text:style-name="P1030"><text:span text:style-name="T999">ROBERTO</text:span><text:span text:style-name="T1079"> </text:span><text:span text:style-name="T999">SANTOS, </text:span><text:span text:style-name="T1000">representado neste ato</text:span><text:span text:style-name="T1080"> </text:span><text:span text:style-name="T1000">pelo AGENTE CULTURAL, GEOVANE</text:span><text:span text:style-name="T1008"> </text:span><text:span text:style-name="T1000">ROBERTO SANTOS, resolvem firmar o presente Termo de Execução Cultural</text:span></text:p>
      <text:p text:style-name="P1031"><text:span text:style-name="T999">Objeto:</text:span><text:span text:style-name="T1003">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 ao projeto cultural Bloco Carnavalesco Unidos da Periferia, contemplado no</text:span><text:span text:style-name="T1008"> </text:span><text:span text:style-name="T1000">edital</text:span><text:span text:style-name="T1081"> </text:span><text:span text:style-name="T1000">09/2025.</text:span></text:p>
      <text:p text:style-name="P1005"><text:span text:style-name="T999">VALOR:</text:span><text:span text:style-name="T1049"> </text:span><text:span text:style-name="T1004">R$20.000,00</text:span></text:p>
      <text:p text:style-name="P1006"><text:span text:style-name="T999">SIGNATÁRIOS:</text:span><text:span text:style-name="T1012"> </text:span><text:span text:style-name="T1074">Wanderson</text:span><text:span text:style-name="T1076"> </text:span><text:span text:style-name="T1074">Amorim</text:span><text:span text:style-name="T1082">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GEOVANE ROBERTO SANTOS</text:span><text:span text:style-name="T1008"> </text:span><text:span text:style-name="T1000">-Agente Cultural.</text:span></text:p>
      <text:p text:style-name="P1032"><text:span text:style-name="T999">PROCESSO:</text:span><text:span text:style-name="T1054"> </text:span><text:span text:style-name="T1010">53990/2026</text:span></text:p>
      <text:p text:style-name="P327"/>
      <text:p text:style-name="P327"/>
      <text:p text:style-name="P981"/>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5/2026</text:span></text:p>
      <text:p text:style-name="P1029"><text:span text:style-name="T999">Partes: </text:span><text:span text:style-name="T1000">O Município de Cachoeiro de ltapemirim, por intermédio da </text:span><text:span text:style-name="T999">SECRETARIA</text:span><text:span text:style-name="T1003"> </text:span><text:span text:style-name="T999">MUNICIPAL DE CULTURA</text:span><text:span text:style-name="T1073"> </text:span><text:span text:style-name="T999">E TURISMO -</text:span><text:span text:style-name="T1003"> </text:span><text:span text:style-name="T999">SEMCULTe</text:span><text:span text:style-name="T1003"> </text:span><text:span text:style-name="T1000">o AGENTE CULTURAL</text:span><text:span text:style-name="T1001">,</text:span></text:p>
      <text:p text:style-name="P1014"><text:span text:style-name="T1000">DANIEL</text:span><text:span text:style-name="T1025"> </text:span><text:span text:style-name="T1000">COSTA</text:span><text:span text:style-name="T1015"> </text:span><text:span text:style-name="T1000">CORRÊA,</text:span><text:span text:style-name="T1018"> </text:span><text:span text:style-name="T1000">resolvem</text:span><text:span text:style-name="T1031"> </text:span><text:span text:style-name="T1000">firmar</text:span><text:span text:style-name="T1036"> </text:span><text:span text:style-name="T1000">o</text:span><text:span text:style-name="T1059"> </text:span><text:span text:style-name="T1000">presente</text:span><text:span text:style-name="T1019"> </text:span><text:span text:style-name="T1000">Termo</text:span><text:span text:style-name="T1037"> </text:span><text:span text:style-name="T1000">de</text:span><text:span text:style-name="T1038"> </text:span><text:span text:style-name="T1000">Execução</text:span><text:span text:style-name="T1018"> </text:span><text:span text:style-name="T1010">Cultural</text:span></text:p>
      <text:p text:style-name="P997"><text:span text:style-name="T999">Objeto</text:span><text:span text:style-name="T1009">: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 ao projeto cultural ENCONTRO ESTADUAL DE OGÃS DO ES- </text:span><text:span text:style-name="T1083">1 </text:span><text:span text:style-name="T1000">EDIÇÃO,</text:span><text:span text:style-name="T1008"> </text:span><text:span text:style-name="T1074">contemplado </text:span><text:span text:style-name="T1000">no edital 09/2025.</text:span></text:p>
      <text:p text:style-name="P1005"><text:span text:style-name="T999">VALOR:</text:span><text:span text:style-name="T1049"> </text:span><text:span text:style-name="T1004">R$20.000,00</text:span></text:p>
      <text:p text:style-name="P1033"><text:span text:style-name="T999">SIGNATÁRIOS:</text:span><text:span text:style-name="T1012"> </text:span><text:span text:style-name="T1074">Wanderson</text:span><text:span text:style-name="T1076"> </text:span><text:span text:style-name="T1074">Amorim</text:span><text:span text:style-name="T1082">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DANIEL COSTA</text:span><text:span text:style-name="T1008"> </text:span><text:span text:style-name="T1000">CORRÊA-Agente</text:span><text:span text:style-name="T1008"> </text:span><text:span text:style-name="T1000">Cultural.</text:span></text:p>
      <text:p text:style-name="P1000"><text:span text:style-name="T999">PROCESSO:</text:span><text:span text:style-name="T1054"> </text:span><text:span text:style-name="T1010">53976/2026</text:span></text:p>
      <text:p text:style-name="P1034"><text:span text:style-name="T999">Partes: </text:span><text:span text:style-name="T1000">O Município de Cachoeiro de ltapemirim, por intermédio da </text:span><text:span text:style-name="T999">SECRETARIA</text:span><text:span text:style-name="T1003"> </text:span><text:span text:style-name="T999">MUNICIPAL DE CULTURA</text:span><text:span text:style-name="T1073"> </text:span><text:span text:style-name="T999">E TURISMO -</text:span><text:span text:style-name="T1003"> </text:span><text:span text:style-name="T999">SEMCULTe</text:span><text:span text:style-name="T1003"> </text:span><text:span text:style-name="T1000">o AGENTE CULTURAL</text:span><text:span text:style-name="T1084">,</text:span></text:p>
      <text:p text:style-name="P1035"><text:span text:style-name="T1013">Antoniel</text:span><text:span text:style-name="T1085"> </text:span><text:span text:style-name="T1000">de</text:span><text:span text:style-name="T1080"> </text:span><text:span text:style-name="T1000">Oliveira</text:span><text:span text:style-name="T1015"> </text:span><text:span text:style-name="T1000">Vicente,</text:span><text:span text:style-name="T1036"> </text:span><text:span text:style-name="T1000">resolvem</text:span><text:span text:style-name="T1036"> </text:span><text:span text:style-name="T1000">firmar</text:span><text:span text:style-name="T1055"> </text:span><text:span text:style-name="T1000">o</text:span><text:span text:style-name="T1038"> </text:span><text:span text:style-name="T1000">presente</text:span><text:span text:style-name="T1026"> </text:span><text:span text:style-name="T1000">Termo</text:span><text:span text:style-name="T1037"> </text:span><text:span text:style-name="T1000">de</text:span><text:span text:style-name="T1038"> </text:span><text:span text:style-name="T1000">Execução</text:span><text:span text:style-name="T1025"> </text:span><text:span text:style-name="T1010">Cultural</text:span></text:p>
      <text:p text:style-name="P1036"><text:span text:style-name="T999">Objeto</text:span><text:span text:style-name="T1086">: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00">concessão</text:span><text:span text:style-name="T1008"> </text:span><text:span text:style-name="T1000">de</text:span><text:span text:style-name="T1008"> </text:span><text:span text:style-name="T1000">apoio</text:span><text:span text:style-name="T1008"> </text:span><text:span text:style-name="T1000">financeiro</text:span><text:span text:style-name="T1008"> </text:span><text:span text:style-name="T1000">ao projeto cultural Gravação</text:span><text:span text:style-name="T1008"> </text:span><text:span text:style-name="T1000">do EP - Nova Safra, contemplado</text:span><text:span text:style-name="T1008"> </text:span><text:span text:style-name="T1000">no edital</text:span><text:span text:style-name="T1008"> </text:span><text:span text:style-name="T1010">09/2025.</text:span></text:p>
      <text:p text:style-name="P998"><text:span text:style-name="T999">VALOR:</text:span><text:span text:style-name="T1049"> </text:span><text:span text:style-name="T1004">R$20.000,00</text:span></text:p>
      <text:p text:style-name="P999"><text:span text:style-name="T999">SIGNATÁRIOS:</text:span><text:span text:style-name="T1012"> </text:span><text:span text:style-name="T1013">Wanderson</text:span><text:span text:style-name="T1065">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13">Antoniel </text:span><text:span text:style-name="T1000">de Oliveira </text:span><text:span text:style-name="T1013">Vicente</text:span><text:span text:style-name="T1020"> </text:span><text:span text:style-name="T1000">-</text:span><text:span text:style-name="T1008"> </text:span><text:span text:style-name="T1013">Agente </text:span><text:span text:style-name="T1000">Cultural.</text:span></text:p>
      <text:p text:style-name="P1000"><text:span text:style-name="T999">PROCESSO:</text:span><text:span text:style-name="T1054"> </text:span><text:span text:style-name="T1010">53824/2026</text:span></text:p>
      <text:p text:style-name="P327"/>
      <text:p text:style-name="P327"/>
      <text:p text:style-name="P1008"/>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7/2026</text:span></text:p>
      <text:p text:style-name="P1037"><text:span text:style-name="T999">Partes: </text:span><text:span text:style-name="T1000">O Município de Cachoeiro de ltapemirim</text:span><text:span text:style-name="T1084">, </text:span><text:span text:style-name="T1000">por intermédio da </text:span><text:span text:style-name="T999">SECRETARIA</text:span><text:span text:style-name="T1003"> </text:span><text:span text:style-name="T999">MUNICIPAL DE</text:span><text:span text:style-name="T1005"> </text:span><text:span text:style-name="T999">CULTURA</text:span><text:span text:style-name="T1079"> </text:span><text:span text:style-name="T999">E TURISMO -</text:span><text:span text:style-name="T1003"> </text:span><text:span text:style-name="T999">SEMCULTe</text:span><text:span text:style-name="T1003"> </text:span><text:span text:style-name="T999">empresa 36.**7.8** MARIA</text:span></text:p>
      <text:p text:style-name="P1038"><text:span text:style-name="T999">CLARA BARBOSA MARINS, </text:span><text:span text:style-name="T1000">representado</text:span><text:span text:style-name="T1087"> </text:span><text:span text:style-name="T1000">neste ato pelo </text:span><text:span text:style-name="T1013">AGENTE </text:span><text:span text:style-name="T1000">CULTURAL</text:span><text:span text:style-name="T1084">,</text:span><text:span text:style-name="T1088"> </text:span><text:span text:style-name="T1000">Maria</text:span><text:span text:style-name="T1008"> </text:span><text:span text:style-name="T1000">Clara Barbosa </text:span><text:span text:style-name="T1013">Marins, </text:span><text:span text:style-name="T1000">resolvem firmar o presente Termo de Execução Cultural</text:span></text:p>
      <text:p text:style-name="P1031"><text:span text:style-name="T999">Objeto:</text:span><text:span text:style-name="T1003"> </text:span><text:span text:style-name="T1000">Este</text:span><text:span text:style-name="T1008"> </text:span><text:span text:style-name="T1000">Termo</text:span><text:span text:style-name="T1008"> </text:span><text:span text:style-name="T1000">de</text:span><text:span text:style-name="T1008"> </text:span><text:span text:style-name="T1000">Execução</text:span><text:span text:style-name="T1008"> </text:span><text:span text:style-name="T1000">Cultural</text:span><text:span text:style-name="T1008"> </text:span><text:span text:style-name="T1000">tem</text:span><text:span text:style-name="T1008"> </text:span><text:span text:style-name="T1000">por</text:span><text:span text:style-name="T1008"> </text:span><text:span text:style-name="T1000">objeto</text:span><text:span text:style-name="T1008"> </text:span><text:span text:style-name="T1000">a</text:span><text:span text:style-name="T1008"> </text:span><text:span text:style-name="T1013">concessão</text:span><text:span text:style-name="T1020"> </text:span><text:span text:style-name="T1000">de</text:span><text:span text:style-name="T1008"> </text:span><text:span text:style-name="T1000">apoio</text:span><text:span text:style-name="T1008"> </text:span><text:span text:style-name="T1000">financeiro ao projeto cultural </text:span><text:span text:style-name="T1013">As </text:span><text:span text:style-name="T1000">Sete Notas do Cuidar: Musicalize-se!</text:span><text:span text:style-name="T1084">, </text:span><text:span text:style-name="T1000">contemplado no</text:span><text:span text:style-name="T1008"> </text:span><text:span text:style-name="T1000">edital</text:span><text:span text:style-name="T1081"> </text:span><text:span text:style-name="T1000">09/2025.</text:span></text:p>
      <text:p text:style-name="P1032"><text:span text:style-name="T999">VALOR:</text:span><text:span text:style-name="T1049"> </text:span><text:span text:style-name="T1004">R$20.000,00</text:span></text:p>
      <text:p text:style-name="P1027"><text:span text:style-name="T999">SIGNATÁRIOS:</text:span><text:span text:style-name="T1012"> </text:span><text:span text:style-name="T1013">Wanderson</text:span><text:span text:style-name="T1065">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00">Maria Clara Barbosa Marins</text:span><text:span text:style-name="T1008"> </text:span><text:span text:style-name="T1000">-</text:span><text:span text:style-name="T1008"> </text:span><text:span text:style-name="T1013">Agente </text:span><text:span text:style-name="T1000">Cultural.</text:span></text:p>
      <text:p text:style-name="P1007"><text:span text:style-name="T999">PROCESSO:</text:span><text:span text:style-name="T1054"> </text:span><text:span text:style-name="T1010">53980/2026</text:span></text:p>
      <text:p text:style-name="P327"/>
      <text:p text:style-name="P327"/>
      <text:p text:style-name="P1001"/>
      <text:p text:style-name="P1009"><text:span text:style-name="T999">ESPÉCIE:</text:span><text:span text:style-name="T1049"> </text:span><text:span text:style-name="T1000">EXTRATO</text:span><text:span text:style-name="T1055"> </text:span><text:span text:style-name="T1000">DE EXECUÇÃO</text:span><text:span text:style-name="T1026"> </text:span><text:span text:style-name="T1000">CULTURAL</text:span><text:span text:style-name="T1017"> </text:span><text:span text:style-name="T1004">18/2026</text:span></text:p>
      <text:p text:style-name="P1020"><text:span text:style-name="T999">Partes: </text:span><text:span text:style-name="T1000">O Município de Cachoeiro de ltapemirim</text:span><text:span text:style-name="T1084">,</text:span><text:span text:style-name="T1089"> </text:span><text:span text:style-name="T1000">por intermédio da </text:span><text:span text:style-name="T999">SECRETARIA</text:span><text:span text:style-name="T1003"> </text:span><text:span text:style-name="T999">MUNICIPAL DE CULTURA</text:span><text:span text:style-name="T1073"> </text:span><text:span text:style-name="T999">E TURISMO -</text:span><text:span text:style-name="T1003"> </text:span><text:span text:style-name="T999">SEMCULTe</text:span><text:span text:style-name="T1003"> </text:span><text:span text:style-name="T1000">o </text:span><text:span text:style-name="T1013">AGENTE </text:span><text:span text:style-name="T1000">CULTURAL</text:span><text:span text:style-name="T1084">,</text:span></text:p>
      <text:p text:style-name="P1039"><text:span text:style-name="T1013">Valdinei</text:span><text:span text:style-name="T1090"> </text:span><text:span text:style-name="T1000">da</text:span><text:span text:style-name="T1032"> </text:span><text:span text:style-name="T1000">Silva</text:span><text:span text:style-name="T1037"> </text:span><text:span text:style-name="T1000">Barbosa,</text:span><text:span text:style-name="T1032"> </text:span><text:span text:style-name="T1000">resolvem</text:span><text:span text:style-name="T1031"> </text:span><text:span text:style-name="T1000">firmar</text:span><text:span text:style-name="T1036"> </text:span><text:span text:style-name="T1000">o</text:span><text:span text:style-name="T1024"> </text:span><text:span text:style-name="T1000">presente</text:span><text:span text:style-name="T1019"> </text:span><text:span text:style-name="T1000">Termo</text:span><text:span text:style-name="T1037"> </text:span><text:span text:style-name="T1000">de</text:span><text:span text:style-name="T1038"> </text:span><text:span text:style-name="T1000">Execução</text:span><text:span text:style-name="T1018"> </text:span><text:span text:style-name="T1091">Cultural</text:span></text:p>
      <text:p text:style-name="P1040"><text:span text:style-name="T1092">Objeto</text:span><text:span text:style-name="T1093">: </text:span><text:span text:style-name="T1094">Este Termo de Execução Cultural tem por objeto a </text:span><text:span text:style-name="T1095">concessão </text:span><text:span text:style-name="T1094">de apoio financeiro</text:span><text:span text:style-name="T1096"> </text:span><text:span text:style-name="T1094">ao</text:span><text:span text:style-name="T1097"> </text:span><text:span text:style-name="T1094">projeto</text:span><text:span text:style-name="T1097"> </text:span><text:span text:style-name="T1094">cultural</text:span><text:span text:style-name="T1097"> </text:span><text:span text:style-name="T1094">Canto</text:span><text:span text:style-name="T1096"> </text:span><text:span text:style-name="T1094">em</text:span><text:span text:style-name="T1097"> </text:span><text:span text:style-name="T1094">todo</text:span><text:span text:style-name="T1097"> </text:span><text:span text:style-name="T1094">canto</text:span><text:span text:style-name="T1097"> </text:span><text:span text:style-name="T1094">-</text:span><text:span text:style-name="T1098"> </text:span><text:span text:style-name="T1094">coral</text:span><text:span text:style-name="T1096"> </text:span><text:span text:style-name="T1094">das</text:span><text:span text:style-name="T1097"> </text:span><text:span text:style-name="T1094">periferias</text:span><text:span text:style-name="T1099">,</text:span><text:span text:style-name="T1100"> </text:span><text:span text:style-name="T1094">contemplado no edital</text:span><text:span text:style-name="T1101"> </text:span><text:span text:style-name="T1094">09/2025.</text:span></text:p>
      <text:p text:style-name="P1007"><text:span text:style-name="T999">VALOR:</text:span><text:span text:style-name="T1049"> </text:span><text:span text:style-name="T1004">R$20.000,00</text:span></text:p>
      <text:p text:style-name="P1041"><text:span text:style-name="T999">SIGNATÁRIOS:</text:span><text:span text:style-name="T1012"> </text:span><text:span text:style-name="T1013">Wanderson</text:span><text:span text:style-name="T1065"> </text:span><text:span text:style-name="T1000">Amorim</text:span><text:span text:style-name="T1051"> </text:span><text:span text:style-name="T1000">Dona</text:span><text:span text:style-name="T1031"> </text:span><text:span text:style-name="T1000">-</text:span><text:span text:style-name="T1008"> </text:span><text:span text:style-name="T1000">Secretário</text:span><text:span text:style-name="T1052"> </text:span><text:span text:style-name="T1000">Municipal</text:span><text:span text:style-name="T1053"> </text:span><text:span text:style-name="T1000">de</text:span><text:span text:style-name="T1033"> </text:span><text:span text:style-name="T1000">Cultura</text:span><text:span text:style-name="T1053"> </text:span><text:span text:style-name="T1000">e</text:span><text:span text:style-name="T1018"> </text:span><text:span text:style-name="T1000">Turismo</text:span><text:span text:style-name="T1008"> </text:span><text:span text:style-name="T1000">e</text:span><text:span text:style-name="T1008"> </text:span><text:span text:style-name="T1013">Valdinei </text:span><text:span text:style-name="T1000">da Silva Barbosa</text:span><text:span text:style-name="T1008"> </text:span><text:span text:style-name="T1000">-</text:span><text:span text:style-name="T1008"> </text:span><text:span text:style-name="T1000">Agente Cultural</text:span><text:span text:style-name="T1084">.</text:span></text:p>
      <text:p text:style-name="P1000"><text:span text:style-name="T999">PROCESSO:</text:span><text:span text:style-name="T1054"> </text:span><text:span text:style-name="T1010">53826/2026</text:span></text:p>
      <text:p text:style-name="P1042"><text:span text:style-name="T1092">Partes:</text:span><text:span text:style-name="T1102"> </text:span><text:span text:style-name="T1094">O</text:span><text:span text:style-name="T1097"> </text:span><text:span text:style-name="T1094">Município</text:span><text:span text:style-name="T1097"> </text:span><text:span text:style-name="T1094">de</text:span><text:span text:style-name="T1097"> </text:span><text:span text:style-name="T1094">Cachoeiro</text:span><text:span text:style-name="T1096"> </text:span><text:span text:style-name="T1094">de</text:span><text:span text:style-name="T1097"> </text:span><text:span text:style-name="T1094">ltapemirim</text:span><text:span text:style-name="T1099">,</text:span><text:span text:style-name="T1103"> </text:span><text:span text:style-name="T1094">por</text:span><text:span text:style-name="T1097"> </text:span><text:span text:style-name="T1094">intermédio</text:span><text:span text:style-name="T1097"> </text:span><text:span text:style-name="T1094">da</text:span><text:span text:style-name="T1097"> </text:span><text:span text:style-name="T1092">SECRETARIA MUNICIPAL DE</text:span><text:span text:style-name="T1102"> </text:span><text:span text:style-name="T1092">CULTURA E</text:span><text:span text:style-name="T1104"> </text:span><text:span text:style-name="T1092">TURISMO</text:span><text:span text:style-name="T1105"> </text:span><text:span text:style-name="T1092">-</text:span><text:span text:style-name="T1106"> </text:span><text:span text:style-name="T1092">SEMCULTe</text:span><text:span text:style-name="T1107"> </text:span><text:span text:style-name="T1094">o</text:span><text:span text:style-name="T1108"> </text:span><text:span text:style-name="T1094">AGENTE CULTURAL</text:span><text:span text:style-name="T1099">,</text:span></text:p>
      <text:p text:style-name="P1043"><text:span text:style-name="T1109">Guilherme</text:span><text:span text:style-name="T1110"> </text:span><text:span text:style-name="T1109">Tófano,</text:span><text:span text:style-name="T1111"> </text:span><text:span text:style-name="T1109">resolvem</text:span><text:span text:style-name="T1112"> </text:span><text:span text:style-name="T1109">firmar</text:span><text:span text:style-name="T1113"> </text:span><text:span text:style-name="T1109">o</text:span><text:span text:style-name="T1108"> </text:span><text:span text:style-name="T1109">presente</text:span><text:span text:style-name="T1114"> </text:span><text:span text:style-name="T1109">Termo</text:span><text:span text:style-name="T1094"> </text:span><text:span text:style-name="T1109">de</text:span><text:span text:style-name="T1115"> </text:span><text:span text:style-name="T1109">Execução</text:span><text:span text:style-name="T1116"> </text:span><text:span text:style-name="T1109">Cultural</text:span></text:p>
      <text:p text:style-name="P1044"><text:span text:style-name="T1092">Objeto: </text:span><text:span text:style-name="T1094">Este Termo de Execução Cultural tem por objeto a </text:span><text:span text:style-name="T1095">concessão </text:span><text:span text:style-name="T1094">de apoio financeiro ao projeto cultural EP Quase </text:span><text:span text:style-name="T1095">Vivo </text:span><text:span text:style-name="T1094">- Disfarces de um Novo Mundo</text:span><text:span text:style-name="T1099">, </text:span><text:span text:style-name="T1094">contemplado no edital 09/2025.</text:span></text:p>
      <text:p text:style-name="P1045"><text:span text:style-name="T999">VALOR:</text:span><text:span text:style-name="T1049"> </text:span><text:span text:style-name="T1004">R$19.450,00</text:span></text:p>
      <text:p text:style-name="P1046"><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Guilherme Tófano</text:span><text:span text:style-name="T1008"> </text:span><text:span text:style-name="T1000">-</text:span><text:span text:style-name="T1008"> </text:span><text:span text:style-name="T1000">Agente Cultural.</text:span></text:p>
      <text:p text:style-name="P1047"><text:span text:style-name="T999">PROCESSO:</text:span><text:span text:style-name="T1039"> </text:span><text:span text:style-name="T1010">53981/2026</text:span></text:p>
      <text:p text:style-name="P327"/>
      <text:p text:style-name="P327"/>
      <text:p text:style-name="P327"/>
      <text:p text:style-name="P1048"/>
      <text:p text:style-name="P1049"><text:span text:style-name="T999">ESPÉCIE</text:span><text:span text:style-name="T1030">:</text:span><text:span text:style-name="T1120"> </text:span><text:span text:style-name="T1000">EXTRATO</text:span><text:span text:style-name="T1050"> </text:span><text:span text:style-name="T1000">DE</text:span><text:span text:style-name="T1025"> </text:span><text:span text:style-name="T1000">EXECUÇÃO</text:span><text:span text:style-name="T1121"> </text:span><text:span text:style-name="T1000">CULTURAL</text:span><text:span text:style-name="T1050"> </text:span><text:span text:style-name="T1004">20/2026</text:span></text:p>
      <text:p text:style-name="P1050"><text:span text:style-name="T999">Partes: </text:span><text:span text:style-name="T1000">O Município de Cachoeiro de ltapemirim</text:span><text:span text:style-name="T1084">,</text:span><text:span text:style-name="T1088"> </text:span><text:span text:style-name="T1000">por intermédio da </text:span><text:span text:style-name="T999">SECRETARIA</text:span><text:span text:style-name="T1003"> </text:span><text:span text:style-name="T999">MUNICIPAL</text:span><text:span text:style-name="T1039"> </text:span><text:span text:style-name="T999">DE CULTURA</text:span><text:span text:style-name="T1122"> </text:span><text:span text:style-name="T999">E TURISMO -</text:span><text:span text:style-name="T1003"> </text:span><text:span text:style-name="T999">SEMCULT e empresa</text:span><text:span text:style-name="T1123"> </text:span><text:span text:style-name="T999">JUPTER</text:span><text:span text:style-name="T1123"> </text:span><text:span text:style-name="T1000">-</text:span></text:p>
      <text:p text:style-name="P1051"><text:span text:style-name="T1092">ENTRETENIMENTO,</text:span><text:span text:style-name="T1102"> </text:span><text:span text:style-name="T1092">COMUNICAÇÃO E</text:span><text:span text:style-name="T1124"> </text:span><text:span text:style-name="T1092">CULTURA, </text:span><text:span text:style-name="T1094">representado neste</text:span><text:span text:style-name="T1108"> </text:span><text:span text:style-name="T1094">ato</text:span><text:span text:style-name="T1111"> </text:span><text:span text:style-name="T1094">pelo AGENTE</text:span><text:span text:style-name="T1125"> </text:span><text:span text:style-name="T1094">CULTURAL</text:span><text:span text:style-name="T1099">,</text:span><text:span text:style-name="T1126"> </text:span><text:span text:style-name="T1094">Julio</text:span><text:span text:style-name="T1097"> </text:span><text:span text:style-name="T1094">Cesar</text:span><text:span text:style-name="T1097"> </text:span><text:span text:style-name="T1094">Pires,</text:span><text:span text:style-name="T1097"> </text:span><text:span text:style-name="T1094">resolvem</text:span><text:span text:style-name="T1096"> </text:span><text:span text:style-name="T1094">firmar</text:span><text:span text:style-name="T1125"> </text:span><text:span text:style-name="T1094">o</text:span><text:span text:style-name="T1096"> </text:span><text:span text:style-name="T1094">presente</text:span><text:span text:style-name="T1097"> </text:span><text:span text:style-name="T1094">Termo</text:span><text:span text:style-name="T1097"> </text:span><text:span text:style-name="T1094">de</text:span><text:span text:style-name="T1097"> </text:span><text:span text:style-name="T1094">Execução </text:span><text:span text:style-name="T1109">Cultural</text:span></text:p>
      <text:p text:style-name="P1052"><text:span text:style-name="T1092">Objeto: </text:span><text:span text:style-name="T1094">Este Termo de Execução Cultural tem por objeto a concessão de apoio financeiro ao projeto cultural MP4 - Intervalo: Música, Formação e Território</text:span><text:span text:style-name="T1099">, </text:span><text:span text:style-name="T1094">contemplado no edital 09/2025.</text:span></text:p>
      <text:p text:style-name="P1053"><text:span text:style-name="T999">VALOR:</text:span><text:span text:style-name="T1049"> </text:span><text:span text:style-name="T1004">R$20.000,00</text:span></text:p>
      <text:p text:style-name="P1054"><text:span text:style-name="T999">SIGNATÁRIOS:</text:span><text:span text:style-name="T1077"> </text:span><text:span text:style-name="T1000">Wanderson</text:span><text:span text:style-name="T1117"> </text:span><text:span text:style-name="T1013">Amorim</text:span><text:span text:style-name="T1127">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Julio Cesar Pires -Agente Cultural.</text:span></text:p>
      <text:p text:style-name="P1047"><text:span text:style-name="T999">PROCESSO:</text:span><text:span text:style-name="T1039"> </text:span><text:span text:style-name="T1010">53981/2026</text:span></text:p>
      <text:p text:style-name="P327"/>
      <text:p text:style-name="P327"/>
      <text:p text:style-name="P1055"/>
      <text:p text:style-name="P1049"><text:span text:style-name="T999">ESPÉCIE</text:span><text:span text:style-name="T1086">:</text:span><text:span text:style-name="T1128"> </text:span><text:span text:style-name="T1000">EXTRATO</text:span><text:span text:style-name="T1050"> </text:span><text:span text:style-name="T1000">DE</text:span><text:span text:style-name="T1025"> </text:span><text:span text:style-name="T1000">EXECUÇÃO</text:span><text:span text:style-name="T1121"> </text:span><text:span text:style-name="T1000">CULTURAL</text:span><text:span text:style-name="T1050"> </text:span><text:span text:style-name="T1004">21/2026</text:span></text:p>
      <text:p text:style-name="P1056"><text:span text:style-name="T999">Partes: </text:span><text:span text:style-name="T1000">O Município de Cachoeiro de ltapemirim</text:span><text:span text:style-name="T1084">,</text:span><text:span text:style-name="T1088"> </text:span><text:span text:style-name="T1000">por intermédio da </text:span><text:span text:style-name="T999">SECRETARIA</text:span><text:span text:style-name="T1003"> </text:span><text:span text:style-name="T999">MUNICIPAL</text:span><text:span text:style-name="T1039"> </text:span><text:span text:style-name="T999">DE CULTURA</text:span><text:span text:style-name="T1122"> </text:span><text:span text:style-name="T999">E TURISMO -</text:span><text:span text:style-name="T1003"> </text:span><text:span text:style-name="T999">SEMCULTe</text:span><text:span text:style-name="T1003"> </text:span><text:span text:style-name="T999">empresa</text:span><text:span text:style-name="T1123"> </text:span><text:span text:style-name="T999">JUPTER</text:span><text:span text:style-name="T1123"> </text:span><text:span text:style-name="T1000">-</text:span></text:p>
      <text:p text:style-name="P1057"><text:span text:style-name="T1092">ENTRETENIMENTO,</text:span><text:span text:style-name="T1102"> </text:span><text:span text:style-name="T1092">COMUNICAÇÃO E</text:span><text:span text:style-name="T1124"> </text:span><text:span text:style-name="T1092">CULTURA, </text:span><text:span text:style-name="T1094">representado neste</text:span><text:span text:style-name="T1108"> </text:span><text:span text:style-name="T1094">ato</text:span><text:span text:style-name="T1111"> </text:span><text:span text:style-name="T1094">pelo AGENTE</text:span><text:span text:style-name="T1125"> </text:span><text:span text:style-name="T1094">CULTURAL</text:span><text:span text:style-name="T1099">,</text:span><text:span text:style-name="T1126"> </text:span><text:span text:style-name="T1094">Julio</text:span><text:span text:style-name="T1097"> </text:span><text:span text:style-name="T1094">Cesar</text:span><text:span text:style-name="T1097"> </text:span><text:span text:style-name="T1094">Pires</text:span><text:span text:style-name="T1099">,</text:span><text:span text:style-name="T1129"> </text:span><text:span text:style-name="T1094">resolvem</text:span><text:span text:style-name="T1097"> </text:span><text:span text:style-name="T1094">firmar</text:span><text:span text:style-name="T1097"> </text:span><text:span text:style-name="T1094">o</text:span><text:span text:style-name="T1097"> </text:span><text:span text:style-name="T1094">presente</text:span><text:span text:style-name="T1130"> </text:span><text:span text:style-name="T1094">Termo</text:span><text:span text:style-name="T1097"> </text:span><text:span text:style-name="T1094">de</text:span><text:span text:style-name="T1096"> </text:span><text:span text:style-name="T1094">Execução </text:span><text:span text:style-name="T1109">Cultural</text:span></text:p>
      <text:p text:style-name="P1058"><text:span text:style-name="T1092">Objeto: </text:span><text:span text:style-name="T1094">Este Termo de Execução Cultural tem por objeto a concessão de apoio financeiro</text:span><text:span text:style-name="T1096"> </text:span><text:span text:style-name="T1094">ao</text:span><text:span text:style-name="T1097"> </text:span><text:span text:style-name="T1094">projeto</text:span><text:span text:style-name="T1097"> </text:span><text:span text:style-name="T1094">cultural</text:span><text:span text:style-name="T1097"> </text:span><text:span text:style-name="T1094">Galerias</text:span><text:span text:style-name="T1096"> </text:span><text:span text:style-name="T1094">Possíveis</text:span><text:span text:style-name="T1097"> </text:span><text:span text:style-name="T1094">-</text:span><text:span text:style-name="T1131"> </text:span><text:span text:style-name="T1094">Intervenções</text:span><text:span text:style-name="T1115"> </text:span><text:span text:style-name="T1094">Urbanas</text:span><text:span text:style-name="T1125"> </text:span><text:span text:style-name="T1094">da</text:span><text:span text:style-name="T1097"> </text:span><text:span text:style-name="T1094">Mostra</text:span><text:span text:style-name="T1096"> </text:span><text:span text:style-name="T1094">Maria Verõnica da Pas</text:span><text:span text:style-name="T1099">,</text:span><text:span text:style-name="T1100"> </text:span><text:span text:style-name="T1094">contemplado no</text:span><text:span text:style-name="T1109"> </text:span><text:span text:style-name="T1094">edital</text:span><text:span text:style-name="T1111"> </text:span><text:span text:style-name="T1094">09/2025.</text:span></text:p>
      <text:p text:style-name="P1059"><text:span text:style-name="T999">VALOR:</text:span><text:span text:style-name="T1049"> </text:span><text:span text:style-name="T1004">R$20.000,00</text:span></text:p>
      <text:p text:style-name="P1060"><text:span text:style-name="T999">SIGNATÁRIOS:</text:span><text:span text:style-name="T1077"> </text:span><text:span text:style-name="T1013">Wanderson</text:span><text:span text:style-name="T1132"> </text:span><text:span text:style-name="T1013">Amorim</text:span><text:span text:style-name="T1127">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Julio Cesar Pires</text:span><text:span text:style-name="T1008"> </text:span><text:span text:style-name="T1000">-</text:span><text:span text:style-name="T1008"> </text:span><text:span text:style-name="T1000">Agente Cultural.</text:span></text:p>
      <text:p text:style-name="P1061"><text:span text:style-name="T999">PROCESSO:</text:span><text:span text:style-name="T1039"> </text:span><text:span text:style-name="T1010">53985/2026</text:span></text:p>
      <text:p text:style-name="P1062"><text:span text:style-name="T999">Partes: </text:span><text:span text:style-name="T1000">O Município de Cachoeiro de ltapemirim</text:span><text:span text:style-name="T1056">,</text:span><text:span text:style-name="T1133"> </text:span><text:span text:style-name="T1000">por intermédio da </text:span><text:span text:style-name="T999">SECRETARIA</text:span><text:span text:style-name="T1003"> </text:span><text:span text:style-name="T999">MUNICIPAL DE CULTURA</text:span><text:span text:style-name="T1044"> </text:span><text:span text:style-name="T999">E TURISMO -</text:span><text:span text:style-name="T1003"> </text:span><text:span text:style-name="T999">SEMCULTe</text:span><text:span text:style-name="T1003"> </text:span><text:span text:style-name="T999">empresa</text:span><text:span text:style-name="T1134"> </text:span><text:span text:style-name="T999">2*.3**.0*8</text:span><text:span text:style-name="T1135"> </text:span><text:span text:style-name="T999">VITOR</text:span></text:p>
      <text:p text:style-name="P1063"><text:span text:style-name="T1092">HUGO</text:span><text:span text:style-name="T1102"> </text:span><text:span text:style-name="T1092">SILVA</text:span><text:span text:style-name="T1136"> </text:span><text:span text:style-name="T1092">DE</text:span><text:span text:style-name="T1102"> </text:span><text:span text:style-name="T1092">OLIVEIRA,</text:span><text:span text:style-name="T1124"> </text:span><text:span text:style-name="T1094">representado</text:span><text:span text:style-name="T1130"> </text:span><text:span text:style-name="T1094">neste</text:span><text:span text:style-name="T1097"> </text:span><text:span text:style-name="T1094">ato</text:span><text:span text:style-name="T1096"> </text:span><text:span text:style-name="T1094">pelo</text:span><text:span text:style-name="T1097"> </text:span><text:span text:style-name="T1094">AGENTE</text:span><text:span text:style-name="T1125"> </text:span><text:span text:style-name="T1094">CULTURAL</text:span><text:span text:style-name="T1137">,</text:span><text:span text:style-name="T1138"> </text:span><text:span text:style-name="T1094">Vitor Hugo</text:span><text:span text:style-name="T1109"> </text:span><text:span text:style-name="T1094">Silva</text:span><text:span text:style-name="T1109"> </text:span><text:span text:style-name="T1094">de</text:span><text:span text:style-name="T1139"> </text:span><text:span text:style-name="T1094">Oliveira, resolvem firmar o</text:span><text:span text:style-name="T1115"> </text:span><text:span text:style-name="T1094">presente Termo</text:span><text:span text:style-name="T1111"> </text:span><text:span text:style-name="T1094">de</text:span><text:span text:style-name="T1101"> </text:span><text:span text:style-name="T1094">Execução Cultural</text:span></text:p>
      <text:p text:style-name="P1064"><text:span text:style-name="T1092">Objeto: </text:span><text:span text:style-name="T1094">Este Termo de Execução Cultural tem por objeto a concessão de apoio financeiro ao projeto cultural Crônica Musicada - EP Literário</text:span><text:span text:style-name="T1140">, </text:span><text:span text:style-name="T1094">contemplado no edital </text:span><text:span text:style-name="T1109">09/2025.</text:span></text:p>
      <text:p text:style-name="P1059"><text:span text:style-name="T999">VALOR:</text:span><text:span text:style-name="T1049"> </text:span><text:span text:style-name="T1004">R$20.000,00</text:span></text:p>
      <text:p text:style-name="P1065"><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Vilar Hugo Silva de Oliveira</text:span><text:span text:style-name="T1008"> </text:span><text:span text:style-name="T1000">-</text:span><text:span text:style-name="T1008"> </text:span><text:span text:style-name="T1000">Agente Cultural.</text:span></text:p>
      <text:p text:style-name="P1047"><text:span text:style-name="T999">PROCESSO:</text:span><text:span text:style-name="T1039"> </text:span><text:span text:style-name="T1010">53833/2026</text:span></text:p>
      <text:p text:style-name="P327"/>
      <text:p text:style-name="P327"/>
      <text:p text:style-name="P1055"/>
      <text:p text:style-name="P1049"><text:span text:style-name="T999">ESPÉCIE</text:span><text:span text:style-name="T1060">:</text:span><text:span text:style-name="T1141"> </text:span><text:span text:style-name="T1000">EXTRATO</text:span><text:span text:style-name="T1050"> </text:span><text:span text:style-name="T1000">DE</text:span><text:span text:style-name="T1025"> </text:span><text:span text:style-name="T1000">EXECUÇÃO</text:span><text:span text:style-name="T1121"> </text:span><text:span text:style-name="T1000">CULTURAL</text:span><text:span text:style-name="T1050"> </text:span><text:span text:style-name="T1004">23/2026</text:span></text:p>
      <text:p text:style-name="P1050"><text:span text:style-name="T1092">Partes:</text:span><text:span text:style-name="T1142"> </text:span><text:span text:style-name="T1094">O</text:span><text:span text:style-name="T1096"> </text:span><text:span text:style-name="T1094">Município de</text:span><text:span text:style-name="T1125"> </text:span><text:span text:style-name="T1094">Cachoeiro de</text:span><text:span text:style-name="T1111"> </text:span><text:span text:style-name="T1094">ltapemirim,</text:span><text:span text:style-name="T1109"> </text:span><text:span text:style-name="T1094">por</text:span><text:span text:style-name="T1139"> </text:span><text:span text:style-name="T1094">intermédio da</text:span><text:span text:style-name="T1109"> </text:span><text:span text:style-name="T1092">SECRETARIA MUNICIPAL DE</text:span><text:span text:style-name="T1105"> </text:span><text:span text:style-name="T1092">CULTURA</text:span><text:span text:style-name="T1143"> </text:span><text:span text:style-name="T1092">E</text:span><text:span text:style-name="T1144"> </text:span><text:span text:style-name="T1092">TURISMO-SEMCULT</text:span><text:span text:style-name="T1136"> </text:span><text:span text:style-name="T1092">e</text:span><text:span text:style-name="T1145"> </text:span><text:span text:style-name="T1092">empresa 57.**2.6**</text:span><text:span text:style-name="T1146"> </text:span><text:span text:style-name="T1092">PAULO</text:span></text:p>
      <text:p text:style-name="P1066"><text:span text:style-name="T999">MARCOS SILVA DE ABREU, </text:span><text:span text:style-name="T1000">representado neste ato pelo AGENTE CULTURAL</text:span><text:span text:style-name="T1056">,</text:span><text:span text:style-name="T1071"> </text:span><text:span text:style-name="T1000">PAULO MARCOS SILVA DE ABREU, resolvem firmar o presente Termo de Execução</text:span><text:span text:style-name="T1008"> </text:span><text:span text:style-name="T1010">Cultural</text:span></text:p>
      <text:p text:style-name="P1067"><text:span text:style-name="T1092">Objeto: </text:span><text:span text:style-name="T1094">Este Termo de Execução Cultural tem por objeto a concessão de apoio financeiro ao projeto cultural Artesanato Encena</text:span><text:span text:style-name="T1140">: </text:span><text:span text:style-name="T1094">mãos que transformam mundos</text:span><text:span text:style-name="T1140">, </text:span><text:span text:style-name="T1094">contemplado no edital 09/2025.</text:span></text:p>
      <text:p text:style-name="P1059"><text:span text:style-name="T999">VALOR:</text:span><text:span text:style-name="T1049"> </text:span><text:span text:style-name="T1004">R$20</text:span><text:span text:style-name="T1141">.</text:span><text:span text:style-name="T1004">000,00</text:span></text:p>
      <text:p text:style-name="P1065"><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PAULO MARCOS</text:span><text:span text:style-name="T1008"> </text:span><text:span text:style-name="T1000">SILVA</text:span><text:span text:style-name="T1008"> </text:span><text:span text:style-name="T1000">DE ABREU</text:span><text:span text:style-name="T1008"> </text:span><text:span text:style-name="T1000">-Agente Cultural.</text:span></text:p>
      <text:p text:style-name="P1047"><text:span text:style-name="T999">PROCESSO:</text:span><text:span text:style-name="T1039"> </text:span><text:span text:style-name="T1010">53834/2026</text:span></text:p>
      <text:p text:style-name="P327"/>
      <text:p text:style-name="P327"/>
      <text:p text:style-name="P1055"/>
      <text:p text:style-name="P1049"><text:span text:style-name="T999">ESPÉCIE</text:span><text:span text:style-name="T1060">:</text:span><text:span text:style-name="T1141"> </text:span><text:span text:style-name="T1000">EXTRATO</text:span><text:span text:style-name="T1050"> </text:span><text:span text:style-name="T1000">DE</text:span><text:span text:style-name="T1025"> </text:span><text:span text:style-name="T1000">EXECUÇÃO</text:span><text:span text:style-name="T1121"> </text:span><text:span text:style-name="T1000">CULTURAL</text:span><text:span text:style-name="T1050"> </text:span><text:span text:style-name="T1004">24/2026</text:span></text:p>
      <text:p text:style-name="P1068"><text:span text:style-name="T999">Partes: </text:span><text:span text:style-name="T1000">O Município de Cachoeiro de ltapemirim</text:span><text:span text:style-name="T1056">,</text:span><text:span text:style-name="T1133"> </text:span><text:span text:style-name="T1000">por intermédio da </text:span><text:span text:style-name="T999">SECRETARIA</text:span><text:span text:style-name="T1003"> </text:span><text:span text:style-name="T999">MUNICIPAL DE CULTURA E TURISMO -</text:span><text:span text:style-name="T1003"> </text:span><text:span text:style-name="T999">SEMCULT e empresa 53.**4.5** Andressa</text:span><text:span text:style-name="T1003"> </text:span><text:span text:style-name="T999">Luciano</text:span><text:span text:style-name="T1147"> </text:span><text:span text:style-name="T999">da</text:span><text:span text:style-name="T1078"> </text:span><text:span text:style-name="T999">Silva,</text:span><text:span text:style-name="T1078"> </text:span><text:span text:style-name="T1000">representado</text:span><text:span text:style-name="T1148"> </text:span><text:span text:style-name="T1000">neste</text:span><text:span text:style-name="T1016"> </text:span><text:span text:style-name="T1000">ato</text:span><text:span text:style-name="T1046"> </text:span><text:span text:style-name="T1000">pelo</text:span><text:span text:style-name="T1149"> </text:span><text:span text:style-name="T1000">AGENTE</text:span><text:span text:style-name="T1150"> </text:span><text:span text:style-name="T1000">CULTURAL</text:span><text:span text:style-name="T1056">, </text:span><text:span text:style-name="T1000">Andressa</text:span><text:span text:style-name="T1008"> </text:span><text:span text:style-name="T1000">Luciano da Silva, resolvem firmar o presente Termo de Execução Cultural</text:span></text:p>
      <text:p text:style-name="P1069"><text:span text:style-name="T1092">Objeto: </text:span><text:span text:style-name="T1094">Este Termo de Execução Cultural tem por objeto a concessão de apoio financeiro ao projeto cultural Ateliê AFROCRIARTE [Continuidade]</text:span><text:span text:style-name="T1140">, </text:span><text:span text:style-name="T1094">contemplado no edital</text:span><text:span text:style-name="T1097"> </text:span><text:span text:style-name="T1094">09/2025.</text:span></text:p>
      <text:p text:style-name="P1045"><text:span text:style-name="T999">VALOR:</text:span><text:span text:style-name="T1049"> </text:span><text:span text:style-name="T1004">R$20.000,00</text:span></text:p>
      <text:p text:style-name="P1070"><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Andressa Luciano da Silva</text:span><text:span text:style-name="T1008"> </text:span><text:span text:style-name="T1000">-</text:span><text:span text:style-name="T1008"> </text:span><text:span text:style-name="T1000">Agente Cultural.</text:span></text:p>
      <text:p text:style-name="P1071"><text:span text:style-name="T999">PROCESSO:</text:span><text:span text:style-name="T1039"> </text:span><text:span text:style-name="T1010">53983/2026</text:span></text:p>
      <text:p text:style-name="P1072"><text:span text:style-name="T1092">Partes: </text:span><text:span text:style-name="T1094">O Município de Cachoeiro de ltapemirim</text:span><text:span text:style-name="T1099">,</text:span><text:span text:style-name="T1151"> </text:span><text:span text:style-name="T1094">por intermédio da </text:span><text:span text:style-name="T1092">SECRETARIA MUNICIPAL</text:span><text:span text:style-name="T1152"> </text:span><text:span text:style-name="T1092">DE</text:span><text:span text:style-name="T1105"> </text:span><text:span text:style-name="T1092">CULTURA</text:span><text:span text:style-name="T1143"> </text:span><text:span text:style-name="T1092">E</text:span><text:span text:style-name="T1144"> </text:span><text:span text:style-name="T1092">TURISMO-SEMCULT</text:span><text:span text:style-name="T1136"> </text:span><text:span text:style-name="T1092">e</text:span><text:span text:style-name="T1145"> </text:span><text:span text:style-name="T1092">empresa</text:span><text:span text:style-name="T1153"> </text:span><text:span text:style-name="T1092">60.**3.1**</text:span><text:span text:style-name="T1146"> </text:span><text:span text:style-name="T1142">RENATA</text:span></text:p>
      <text:p text:style-name="P1073"><text:span text:style-name="T999">MADEIRA DESA SILVA, </text:span><text:span text:style-name="T1000">representado neste ato pelo AGENTE CULTURAL</text:span><text:span text:style-name="T1084">, </text:span><text:span text:style-name="T1000">Renata</text:span><text:span text:style-name="T1008"> </text:span><text:span text:style-name="T1000">Madeira de Sá Silva, resolvem firmar o presente</text:span><text:span text:style-name="T1154"> </text:span><text:span text:style-name="T1000">Termo de Execução Cultural</text:span></text:p>
      <text:p text:style-name="P1074"><text:span text:style-name="T1092">Objeto: </text:span><text:span text:style-name="T1094">Este Termo de Execução Cultural tem por objeto a concessão de apoio financeiro ao projeto cultural Exposição Àwórán: Festejos em Tela</text:span><text:span text:style-name="T1099">, </text:span><text:span text:style-name="T1094">contemplado no edital</text:span><text:span text:style-name="T1097"> </text:span><text:span text:style-name="T1094">09/2025.</text:span></text:p>
      <text:p text:style-name="P1059"><text:span text:style-name="T999">VALOR:</text:span><text:span text:style-name="T1049"> </text:span><text:span text:style-name="T1004">R$20.000,00</text:span></text:p>
      <text:p text:style-name="P1065"><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Renata Madeira de Sá Silva</text:span><text:span text:style-name="T1008"> </text:span><text:span text:style-name="T1000">-</text:span><text:span text:style-name="T1008"> </text:span><text:span text:style-name="T1000">Agente Cultural.</text:span></text:p>
      <text:p text:style-name="P1047"><text:span text:style-name="T999">PROCESSO:</text:span><text:span text:style-name="T1039"> </text:span><text:span text:style-name="T1010">53914/2026</text:span></text:p>
      <text:p text:style-name="P327"/>
      <text:p text:style-name="P327"/>
      <text:p text:style-name="P327"/>
      <text:p text:style-name="P1075"/>
      <text:p text:style-name="P1049"><text:span text:style-name="T999">ESPÉCIE:</text:span><text:span text:style-name="T1034"> </text:span><text:span text:style-name="T1000">EXTRATO</text:span><text:span text:style-name="T1015"> </text:span><text:span text:style-name="T1000">DE</text:span><text:span text:style-name="T1023"> </text:span><text:span text:style-name="T1000">EXECUÇÃO</text:span><text:span text:style-name="T1017"> </text:span><text:span text:style-name="T1000">CULTURAL</text:span><text:span text:style-name="T1118"> </text:span><text:span text:style-name="T1004">26/2026</text:span></text:p>
      <text:p text:style-name="P1076"><text:span text:style-name="T1000">Partes: O Município de Cachoeiro de ltapemirim</text:span><text:span text:style-name="T1084">, </text:span><text:span text:style-name="T1000">por intermédio da </text:span><text:span text:style-name="T999">SECRETARIA</text:span><text:span text:style-name="T1003"> </text:span><text:span text:style-name="T999">MUNICIPAL</text:span><text:span text:style-name="T1003"> </text:span><text:span text:style-name="T999">DE</text:span><text:span text:style-name="T1155"> </text:span><text:span text:style-name="T999">CULTURA</text:span><text:span text:style-name="T1003"> </text:span><text:span text:style-name="T999">E</text:span><text:span text:style-name="T1039"> </text:span><text:span text:style-name="T999">TURISMO</text:span><text:span text:style-name="T1122"> </text:span><text:span text:style-name="T999">-</text:span><text:span text:style-name="T1156"> </text:span><text:span text:style-name="T999">SEMCULT</text:span><text:span text:style-name="T1003"> </text:span><text:span text:style-name="T999">e</text:span><text:span text:style-name="T1122"> </text:span><text:span text:style-name="T999">empresa</text:span><text:span text:style-name="T1003"> </text:span><text:span text:style-name="T999">LUISA</text:span><text:span text:style-name="T1003"> </text:span><text:span text:style-name="T999">CAMPOS</text:span></text:p>
      <text:p text:style-name="P1077"><text:span text:style-name="T1092">PITANGA</text:span><text:span text:style-name="T1102"> </text:span><text:span text:style-name="T1092">DE</text:span><text:span text:style-name="T1105"> </text:span><text:span text:style-name="T1092">ALMEIDA15**79***57</text:span><text:span text:style-name="T1157">,</text:span><text:span text:style-name="T1158"> </text:span><text:span text:style-name="T1094">representado</text:span><text:span text:style-name="T1097"> </text:span><text:span text:style-name="T1094">neste</text:span><text:span text:style-name="T1096"> </text:span><text:span text:style-name="T1094">ato</text:span><text:span text:style-name="T1097"> </text:span><text:span text:style-name="T1094">pelo</text:span><text:span text:style-name="T1097"> </text:span><text:span text:style-name="T1094">AGENTE</text:span><text:span text:style-name="T1097"> </text:span><text:span text:style-name="T1094">CULTURAL</text:span><text:span text:style-name="T1099">, </text:span><text:span text:style-name="T1094">LUISA CAMPOS PITANGA DE ALMEIDA</text:span><text:span text:style-name="T1099">, </text:span><text:span text:style-name="T1094">resolvem firmar o presente Termo de Execução Cultural</text:span></text:p>
      <text:p text:style-name="P1078"><text:span text:style-name="T1094">Objeto</text:span><text:span text:style-name="T1099">: </text:span><text:span text:style-name="T1094">Este Termo de Execução Cultural tem por objeto a concessão de apoio financeiro ao projeto cultural Dança: A arte de se mover e pelo afeto</text:span><text:span text:style-name="T1099">, </text:span><text:span text:style-name="T1094">contemplado no edital</text:span><text:span text:style-name="T1097"> </text:span><text:span text:style-name="T1094">09/2025.</text:span></text:p>
      <text:p text:style-name="P1059"><text:span text:style-name="T999">VALOR:</text:span><text:span text:style-name="T1049"> </text:span><text:span text:style-name="T1004">R$20.000,00</text:span></text:p>
      <text:p text:style-name="P1079"><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LUISA</text:span><text:span text:style-name="T1159"> </text:span><text:span text:style-name="T1000">CAMPOS</text:span><text:span text:style-name="T1160"> </text:span><text:span text:style-name="T1000">PITANGA</text:span><text:span text:style-name="T1008"> </text:span><text:span text:style-name="T1000">DE ALMEIDA</text:span><text:span text:style-name="T1008"> </text:span><text:span text:style-name="T1000">-Agente Cultural.</text:span></text:p>
      <text:p text:style-name="P1047"><text:span text:style-name="T999">PROCESSO:</text:span><text:span text:style-name="T1039"> </text:span><text:span text:style-name="T1010">53926/2026</text:span></text:p>
      <text:p text:style-name="P327"/>
      <text:p text:style-name="P327"/>
      <text:p text:style-name="P327"/>
      <text:p text:style-name="P1075"/>
      <text:p text:style-name="P1049"><text:span text:style-name="T999">ESPÉCIE</text:span><text:span text:style-name="T1086">:</text:span><text:span text:style-name="T1128"> </text:span><text:span text:style-name="T1000">EXTRATO</text:span><text:span text:style-name="T1050"> </text:span><text:span text:style-name="T1000">DE</text:span><text:span text:style-name="T1025"> </text:span><text:span text:style-name="T1000">EXECUÇÃO</text:span><text:span text:style-name="T1121"> </text:span><text:span text:style-name="T1000">CULTURAL</text:span><text:span text:style-name="T1050"> </text:span><text:span text:style-name="T1004">27/2026</text:span></text:p>
      <text:p text:style-name="P1080"><text:span text:style-name="T1092">Partes: </text:span><text:span text:style-name="T1094">O Município de Cachoeiro de ltapemirim</text:span><text:span text:style-name="T1099">,</text:span><text:span text:style-name="T1161"> </text:span><text:span text:style-name="T1094">por intermédio da </text:span><text:span text:style-name="T1092">SECRETARIA MUNICIPAL</text:span><text:span text:style-name="T1162"> </text:span><text:span text:style-name="T1092">DE</text:span><text:span text:style-name="T1105"> </text:span><text:span text:style-name="T1092">CULTURA</text:span><text:span text:style-name="T1144"> </text:span><text:span text:style-name="T1092">E</text:span><text:span text:style-name="T1105"> </text:span><text:span text:style-name="T1092">TURISMO</text:span><text:span text:style-name="T1105"> </text:span><text:span text:style-name="T1092">-</text:span><text:span text:style-name="T1163"> </text:span><text:span text:style-name="T1092">SEMCULTe</text:span><text:span text:style-name="T1164"> </text:span><text:span text:style-name="T1094">o</text:span><text:span text:style-name="T1096"> </text:span><text:span text:style-name="T1094">AGENTE</text:span><text:span text:style-name="T1101"> </text:span><text:span text:style-name="T1094">CULTURAL</text:span><text:span text:style-name="T1099">,</text:span><text:span text:style-name="T1126"> </text:span><text:span text:style-name="T1094">Jose</text:span></text:p>
      <text:p text:style-name="P1081"><text:span text:style-name="T1000">Luiz</text:span><text:span text:style-name="T1023"> </text:span><text:span text:style-name="T1000">Eufrásia,</text:span><text:span text:style-name="T1017"> </text:span><text:span text:style-name="T1000">resolvem</text:span><text:span text:style-name="T1025"> </text:span><text:span text:style-name="T1000">firmar</text:span><text:span text:style-name="T1026"> </text:span><text:span text:style-name="T1000">o</text:span><text:span text:style-name="T1037"> </text:span><text:span text:style-name="T1000">presente</text:span><text:span text:style-name="T1055"> </text:span><text:span text:style-name="T1000">Termo</text:span><text:span text:style-name="T1019"> </text:span><text:span text:style-name="T1000">de</text:span><text:span text:style-name="T1165"> </text:span><text:span text:style-name="T1000">Execução</text:span><text:span text:style-name="T1017"> </text:span><text:span text:style-name="T1010">Cultural</text:span></text:p>
      <text:p text:style-name="P1082"><text:span text:style-name="T1092">Objeto: </text:span><text:span text:style-name="T1094">Este Termo de Execução Cultural tem por objeto a concessão de apoio financeiro ao</text:span><text:span text:style-name="T1115"> </text:span><text:span text:style-name="T1094">projeto</text:span><text:span text:style-name="T1111"> </text:span><text:span text:style-name="T1094">cultural</text:span><text:span text:style-name="T1113"> </text:span><text:span text:style-name="T1094">SÃO</text:span><text:span text:style-name="T1115"> </text:span><text:span text:style-name="T1094">SEBASTIÃO E</text:span><text:span text:style-name="T1130"> </text:span><text:span text:style-name="T1094">ZUMBI:</text:span><text:span text:style-name="T1109"> </text:span><text:span text:style-name="T1094">RESISTÊNCIA E</text:span><text:span text:style-name="T1096"> </text:span><text:span text:style-name="T1094">TRADIÇÃO DO GRUPO FLECHEIRO</text:span><text:span text:style-name="T1099">,</text:span><text:span text:style-name="T1100"> </text:span><text:span text:style-name="T1094">contemplado no</text:span><text:span text:style-name="T1113"> </text:span><text:span text:style-name="T1094">edital</text:span><text:span text:style-name="T1111"> </text:span><text:span text:style-name="T1094">09/2025.</text:span></text:p>
      <text:p text:style-name="P1083"><text:span text:style-name="T999">VALOR:</text:span><text:span text:style-name="T1049"> </text:span><text:span text:style-name="T1004">R$20.000,00</text:span></text:p>
      <text:p text:style-name="P1054"><text:span text:style-name="T999">SIGNATÁRIOS:</text:span><text:span text:style-name="T1077"> </text:span><text:span text:style-name="T1000">Wanderson</text:span><text:span text:style-name="T1117"> </text:span><text:span text:style-name="T1000">Amorim</text:span><text:span text:style-name="T1118"> </text:span><text:span text:style-name="T1000">Dona</text:span><text:span text:style-name="T1017"> </text:span><text:span text:style-name="T1000">-</text:span><text:span text:style-name="T1119"> </text:span><text:span text:style-name="T1000">Secretário</text:span><text:span text:style-name="T1052"> </text:span><text:span text:style-name="T1000">Municipal</text:span><text:span text:style-name="T1046"> </text:span><text:span text:style-name="T1000">de</text:span><text:span text:style-name="T1018"> </text:span><text:span text:style-name="T1000">Cultura</text:span><text:span text:style-name="T1052"> </text:span><text:span text:style-name="T1000">e</text:span><text:span text:style-name="T1050"> </text:span><text:span text:style-name="T1000">Turismo</text:span><text:span text:style-name="T1008"> </text:span><text:span text:style-name="T1000">e</text:span><text:span text:style-name="T1008"> </text:span><text:span text:style-name="T1000">Jose Luiz Eufrásia</text:span><text:span text:style-name="T1008"> </text:span><text:span text:style-name="T1000">-Agente Cultural.</text:span></text:p>
      <text:p text:style-name="P1084"/>
      <text:p text:style-name="P527"/>
      <text:p text:style-name="P1085"/>
      <text:p text:style-name="P1086"><text:span text:style-name="T1166">PROCESSO:</text:span><text:span text:style-name="T1167"> </text:span><text:span text:style-name="T1168">53936/2026</text:span></text:p>
      <text:p text:style-name="P527"/>
      <text:p text:style-name="P527"/>
      <text:p text:style-name="P527"/>
      <text:p text:style-name="P527"/>
      <text:p text:style-name="P527"/>
      <text:p text:style-name="P1087"/>
      <text:p text:style-name="P1088"><text:span text:style-name="T1169">ESPÉCIE:</text:span><text:span text:style-name="T1170"> </text:span><text:span text:style-name="T1168">EXTRATO</text:span><text:span text:style-name="T1171"> </text:span><text:span text:style-name="T1168">DE</text:span><text:span text:style-name="T1172"> </text:span><text:span text:style-name="T1168">EXECUÇÃO</text:span><text:span text:style-name="T1173"> </text:span><text:span text:style-name="T1168">CULTURAL</text:span><text:span text:style-name="T1174"> </text:span><text:span text:style-name="T1169">28/2026</text:span></text:p>
      <text:p text:style-name="P1089"><text:span text:style-name="T1171">Partes: O Município de Cachoeiro de ltapemirim</text:span><text:span text:style-name="T1175">, </text:span><text:span text:style-name="T1171">por intermédio da </text:span><text:span text:style-name="T1166">SECRETARIA MUNICIPAL DE</text:span><text:span text:style-name="T1176"> </text:span><text:span text:style-name="T1166">CULTURA</text:span><text:span text:style-name="T1177"> </text:span><text:span text:style-name="T1166">E</text:span><text:span text:style-name="T1178"> </text:span><text:span text:style-name="T1166">TURISMO</text:span><text:span text:style-name="T1176"> </text:span><text:span text:style-name="T1166">-</text:span><text:span text:style-name="T1179"> </text:span><text:span text:style-name="T1166">SEMCULT</text:span><text:span text:style-name="T1178"> </text:span><text:span text:style-name="T1166">e</text:span><text:span text:style-name="T1178"> </text:span><text:span text:style-name="T1166">empresa</text:span><text:span text:style-name="T1180"> </text:span><text:span text:style-name="T1166">49.***.9*0 RODIMAR</text:span></text:p>
      <text:p text:style-name="P1090"><text:span text:style-name="T1166">MONTEIRO VIEIRA, </text:span><text:span text:style-name="T1171">representado neste ato pelo AGENTE CULTURAL, RODIMAR MONTEIRO VIEIRA, resolvem firmar o presente Termo de Execução Cultural</text:span></text:p>
      <text:p text:style-name="P1091"><text:span text:style-name="T1171">Objeto: Este Termo de Execução Cultural tem por objeto a concessão de apoio financeiro ao projeto cultural A DONA DA CASA CHEGOU</text:span><text:span text:style-name="T1181">, </text:span><text:span text:style-name="T1171">contemplado no edital </text:span><text:span text:style-name="T1168">09/2025.</text:span></text:p>
      <text:p text:style-name="P1092"><text:span text:style-name="T1166">VALOR:</text:span><text:span text:style-name="T1182"> </text:span><text:span text:style-name="T1169">R$20.000,00</text:span></text:p>
      <text:p text:style-name="P1093"><text:span text:style-name="T1166">SIGNATÁRIOS:</text:span><text:span text:style-name="T1183"> </text:span><text:span text:style-name="T1171">Wanderson Amorim Dona -</text:span><text:span text:style-name="T1184"> </text:span><text:span text:style-name="T1171">Secretário Municipal de Cultura e</text:span><text:span text:style-name="T1185"> </text:span><text:span text:style-name="T1171">Turismo e</text:span><text:span text:style-name="T1186"> </text:span><text:span text:style-name="T1171">RODIMAR MONTEIRO VIEIRA -</text:span><text:span text:style-name="T1186"> </text:span><text:span text:style-name="T1171">Agente Cultural.</text:span></text:p>
      <text:p text:style-name="P1094"><text:span text:style-name="T1166">PROCESSO:</text:span><text:span text:style-name="T1167"> </text:span><text:span text:style-name="T1168">53940/2026</text:span></text:p>
      <text:p text:style-name="P527"/>
      <text:p text:style-name="P527"/>
      <text:p text:style-name="P1095"/>
      <text:p text:style-name="P1096"><text:span text:style-name="T1169">ESPÉCIE:</text:span><text:span text:style-name="T1170"> </text:span><text:span text:style-name="T1168">EXTRATO</text:span><text:span text:style-name="T1171"> </text:span><text:span text:style-name="T1168">DE</text:span><text:span text:style-name="T1172"> </text:span><text:span text:style-name="T1168">EXECUÇÃO</text:span><text:span text:style-name="T1173"> </text:span><text:span text:style-name="T1168">CULTURAL</text:span><text:span text:style-name="T1174"> </text:span><text:span text:style-name="T1169">29/2026</text:span></text:p>
      <text:p text:style-name="P1097"><text:span text:style-name="T1171">Partes: O Município de Cachoeiro de ltapemirim</text:span><text:span text:style-name="T1175">, </text:span><text:span text:style-name="T1171">por intermédio da </text:span><text:span text:style-name="T1166">SECRETARIA MUNICIPAL</text:span><text:span text:style-name="T1187"> </text:span><text:span text:style-name="T1166">DE</text:span><text:span text:style-name="T1187"> </text:span><text:span text:style-name="T1166">CULTURA</text:span><text:span text:style-name="T1188"> </text:span><text:span text:style-name="T1166">E</text:span><text:span text:style-name="T1187"> </text:span><text:span text:style-name="T1166">TURISMO</text:span><text:span text:style-name="T1187"> </text:span><text:span text:style-name="T1166">-</text:span><text:span text:style-name="T1189"> <text:s/></text:span><text:span text:style-name="T1166">SEMCULT</text:span><text:span text:style-name="T1187"> </text:span><text:span text:style-name="T1166">e</text:span><text:span text:style-name="T1187"> </text:span><text:span text:style-name="T1166">empresa</text:span><text:span text:style-name="T1187"> </text:span><text:span text:style-name="T1166">50.***.8*6</text:span></text:p>
      <text:p text:style-name="P1098"><text:span text:style-name="T1166">ANDERSON CARVALHO DARIO, </text:span><text:span text:style-name="T1171">representado neste ato pelo AGENTE CULTURAL, ANDERSON CARVALHO DARIO, resolvem firmar o presente Termo de Execução </text:span><text:span text:style-name="T1168">Cultural</text:span></text:p>
      <text:p text:style-name="P1099"><text:span text:style-name="T1171">Objeto: Este Termo de Execução Cultural tem por objeto a concessão de apoio financeiro ao projeto cultural Cine da encruza: Ocupa a rua!</text:span><text:span text:style-name="T1181">, </text:span><text:span text:style-name="T1171">contemplado no edital </text:span><text:span text:style-name="T1168">09/2025.</text:span></text:p>
      <text:p text:style-name="P1100"><text:span text:style-name="T1166">VALOR:</text:span><text:span text:style-name="T1182"> </text:span><text:span text:style-name="T1169">R$20.000,00</text:span></text:p>
      <text:p text:style-name="P1101"><text:span text:style-name="T1166">SIGNATÁRIOS:</text:span><text:span text:style-name="T1183"> </text:span><text:span text:style-name="T1171">Wanderson Amorim Dona -</text:span><text:span text:style-name="T1184"> </text:span><text:span text:style-name="T1171">Secretário Municipal de Cultura e</text:span><text:span text:style-name="T1185"> </text:span><text:span text:style-name="T1171">Turismo e</text:span><text:span text:style-name="T1186"> </text:span><text:span text:style-name="T1171">ANDERSON CARVALHO DARIO -</text:span><text:span text:style-name="T1186"> </text:span><text:span text:style-name="T1171">Agente Cultural.</text:span></text:p>
      <text:p text:style-name="P1094"><text:span text:style-name="T1166">PROCESSO:</text:span><text:span text:style-name="T1167"> </text:span><text:span text:style-name="T1168">53948/2026</text:span></text:p>
      <text:p text:style-name="P527"/>
      <text:p text:style-name="P527"/>
      <text:p text:style-name="P527"/>
      <text:p text:style-name="P1102"/>
      <text:p text:style-name="P1096"><text:span text:style-name="T1169">ESPÉCIE:</text:span><text:span text:style-name="T1170"> </text:span><text:span text:style-name="T1168">EXTRATO</text:span><text:span text:style-name="T1171"> </text:span><text:span text:style-name="T1168">DE</text:span><text:span text:style-name="T1172"> </text:span><text:span text:style-name="T1168">EXECUÇÃO</text:span><text:span text:style-name="T1173"> </text:span><text:span text:style-name="T1168">CULTURAL</text:span><text:span text:style-name="T1190"> </text:span><text:span text:style-name="T1169">30/2026</text:span></text:p>
      <text:p text:style-name="P1103"><text:span text:style-name="T1171">Partes: O Município de Cachoeiro de ltapemirim</text:span><text:span text:style-name="T1181">, </text:span><text:span text:style-name="T1171">por intermédio da </text:span><text:span text:style-name="T1166">SECRETARIA MUNICIPAL</text:span><text:span text:style-name="T1176"> </text:span><text:span text:style-name="T1166">DE</text:span><text:span text:style-name="T1191"> </text:span><text:span text:style-name="T1166">CULTURA</text:span><text:span text:style-name="T1192"> </text:span><text:span text:style-name="T1166">E</text:span><text:span text:style-name="T1193"> </text:span><text:span text:style-name="T1166">TURISMO</text:span><text:span text:style-name="T1191"> </text:span><text:span text:style-name="T1166">-</text:span><text:span text:style-name="T1194"> </text:span><text:span text:style-name="T1166">SEMCULT</text:span><text:span text:style-name="T1195"> </text:span><text:span text:style-name="T1166">e</text:span><text:span text:style-name="T1193"> </text:span><text:span text:style-name="T1166">empresa</text:span><text:span text:style-name="T1196"> </text:span><text:span text:style-name="T1166">LEONARDO DARIVA</text:span></text:p>
      <text:p text:style-name="P1104"><text:span text:style-name="T1166">VEIGA GOMES 16***33***9, </text:span><text:span text:style-name="T1171">representado neste ato pelo AGENTE CULTURAL, Avelã Dariva Veiga Gomes, resolvem firmar o</text:span><text:span text:style-name="T1168"> </text:span><text:span text:style-name="T1171">presente Termo de Execução Cultural</text:span></text:p>
      <text:p text:style-name="P1105"><text:span text:style-name="T1171">Objeto: Este Termo de Execução Cultural tem por objeto a concessão de apoio financeiro ao projeto cultural Clube de Leituras Dramatúrgicas - Transforma, contemplado no edital 09/2025.</text:span><text:span text:style-name="T1171"/></text:p>
      <text:p text:style-name="P1106"><text:span text:style-name="T1166">VALOR:</text:span><text:span text:style-name="T1182"> </text:span><text:span text:style-name="T1169">R$20.000,00</text:span></text:p>
      <text:p text:style-name="P1101"><text:span text:style-name="T1166">SIGNATÁRIOS:</text:span><text:span text:style-name="T1183"> </text:span><text:span text:style-name="T1171">Wanderson Amorim Dona -</text:span><text:span text:style-name="T1184"> </text:span><text:span text:style-name="T1171">Secretário Municipal de Cultura e</text:span><text:span text:style-name="T1185"> </text:span><text:span text:style-name="T1171">Turismo e</text:span><text:span text:style-name="T1186"> </text:span><text:span text:style-name="T1171">Avelã Dariva Veiga Gomes</text:span><text:span text:style-name="T1186"> </text:span><text:span text:style-name="T1171">-</text:span><text:span text:style-name="T1186"> </text:span><text:span text:style-name="T1171">Agente Cultural.</text:span></text:p>
      <text:p text:style-name="P1107"/>
      <text:p text:style-name="P1108"/>
      <text:p text:style-name="P1109"><draw:frame draw:style-name="fr3" draw:name="Image 230" text:anchor-type="as-char" svg:width="0.2827in" svg:height="0.0161in" draw:z-index="470"><draw:image xlink:href="Pictures/10000000000000580000000564BE26D0.png" xlink:type="simple" xlink:show="embed" xlink:actuate="onLoad" draw:mime-type="image/png"/></draw:frame></text:p>
      <text:p text:style-name="P1110"><text:span text:style-name="T999">PROCESSO:</text:span><text:span text:style-name="T1197"> </text:span><text:span text:style-name="T1198">53960/2026</text:span></text:p>
      <text:p text:style-name="P1111"/>
      <text:p text:style-name="P1111"/>
      <text:p text:style-name="P1111"/>
      <text:p text:style-name="P1111"/>
      <text:p text:style-name="P1112"/>
      <text:p text:style-name="P1110"><text:span text:style-name="T1004">ESPÉCIE:</text:span><text:span text:style-name="T1199"> </text:span><text:span text:style-name="T1198">EXTRATO</text:span><text:span text:style-name="T1200"> </text:span><text:span text:style-name="T1198">DE</text:span><text:span text:style-name="T1201"> </text:span><text:span text:style-name="T1198">EXECUÇÃO</text:span><text:span text:style-name="T1202"> </text:span><text:span text:style-name="T1198">CULTURAL</text:span><text:span text:style-name="T1203"> </text:span><text:span text:style-name="T1004">31/2026</text:span></text:p>
      <text:p text:style-name="P1113"><text:span text:style-name="T1204">Partes: O Município de Cachoeiro de ltapemirim, por intermédio da </text:span><text:span text:style-name="T999">SECRETARIA</text:span><text:span text:style-name="T1003"> </text:span><text:span text:style-name="T999">MUNICIPAL</text:span><text:span text:style-name="T1205"> </text:span><text:span text:style-name="T999">DE</text:span><text:span text:style-name="T1156"> </text:span><text:span text:style-name="T999">CULTURA</text:span><text:span text:style-name="T1003"> <text:s/></text:span><text:span text:style-name="T999">E</text:span><text:span text:style-name="T1205"> </text:span><text:span text:style-name="T999">TURISMO</text:span><text:span text:style-name="T1205"> </text:span><text:span text:style-name="T999">-</text:span><text:span text:style-name="T1206"> <text:s/></text:span><text:span text:style-name="T999">SEMCULT</text:span><text:span text:style-name="T1205"> </text:span><text:span text:style-name="T999">e</text:span><text:span text:style-name="T1205"> </text:span><text:span text:style-name="T999">empresa</text:span><text:span text:style-name="T1205"> </text:span><text:span text:style-name="T999">63.***.2*2</text:span></text:p>
      <text:p text:style-name="P1114"><text:span text:style-name="T999">ANDERSON DA SILVA FRAGA</text:span><text:span text:style-name="T1207">, </text:span><text:span text:style-name="T1204">representado neste ato pelo </text:span><text:span text:style-name="T1208">AGENTE </text:span><text:span text:style-name="T1204">CULTURAL</text:span><text:span text:style-name="T1209">, </text:span><text:span text:style-name="T1204">Anderson</text:span><text:span text:style-name="T1210"> </text:span><text:span text:style-name="T1204">da</text:span><text:span text:style-name="T1211"> </text:span><text:span text:style-name="T1204">Silva</text:span><text:span text:style-name="T1210"> </text:span><text:span text:style-name="T1204">Fraga</text:span><text:span text:style-name="T1209">,</text:span><text:span text:style-name="T1212"> </text:span><text:span text:style-name="T1204">resolvem</text:span><text:span text:style-name="T1201"> </text:span><text:span text:style-name="T1204">firmar</text:span><text:span text:style-name="T1201"> </text:span><text:span text:style-name="T1204">o</text:span><text:span text:style-name="T1213"> </text:span><text:span text:style-name="T1204">presente Termo</text:span><text:span text:style-name="T1211"> </text:span><text:span text:style-name="T1204">de</text:span><text:span text:style-name="T1214"> </text:span><text:span text:style-name="T1204">Execução</text:span><text:span text:style-name="T1200"> </text:span><text:span text:style-name="T1204">Cultural</text:span></text:p>
      <text:p text:style-name="P1115"><text:span text:style-name="T1204">Objeto: Este Termo de Execução Cultural tem por objeto a concessão de apoio financeiro ao projeto cultural Publicação Livro -</text:span><text:span text:style-name="T1215"> </text:span><text:span text:style-name="T1204">Mapinguari: O</text:span><text:span text:style-name="T1210"> </text:span><text:span text:style-name="T1204">Bicho que tem Boca na Barriga e</text:span><text:span text:style-name="T1210"> </text:span><text:span text:style-name="T1204">um</text:span><text:span text:style-name="T1198"> </text:span><text:span text:style-name="T1204">Olho</text:span><text:span text:style-name="T1198"> </text:span><text:span text:style-name="T1204">Só, contemplado</text:span><text:span text:style-name="T1216"> </text:span><text:span text:style-name="T1204">no</text:span><text:span text:style-name="T1200"> </text:span><text:span text:style-name="T1204">edital</text:span><text:span text:style-name="T1217"> </text:span><text:span text:style-name="T1204">09/2025</text:span><text:span text:style-name="T1209">.</text:span></text:p>
      <text:p text:style-name="P1116"><text:span text:style-name="T1092">VALOR:</text:span><text:span text:style-name="T1105"> </text:span><text:span text:style-name="T1142">R$20.000,00</text:span></text:p>
      <text:p text:style-name="P1117"><text:span text:style-name="T999">SIGNATÁRIOS: </text:span><text:span text:style-name="T1208">Wanderson </text:span><text:span text:style-name="T1204">Amorim Dona</text:span><text:span text:style-name="T1201"> </text:span><text:span text:style-name="T1204">-</text:span><text:span text:style-name="T1218"> </text:span><text:span text:style-name="T1204">Secretário Municipal</text:span><text:span text:style-name="T1198"> </text:span><text:span text:style-name="T1204">de</text:span><text:span text:style-name="T1210"> </text:span><text:span text:style-name="T1204">Cultura</text:span><text:span text:style-name="T1200"> </text:span><text:span text:style-name="T1204">e</text:span><text:span text:style-name="T1213"> </text:span><text:span text:style-name="T1204">Turismo e</text:span><text:span text:style-name="T1219"> </text:span><text:span text:style-name="T1208">Anderson </text:span><text:span text:style-name="T1204">da</text:span><text:span text:style-name="T1210"> </text:span><text:span text:style-name="T1204">Silva Fraga</text:span><text:span text:style-name="T1220"> </text:span><text:span text:style-name="T1204">-</text:span><text:span text:style-name="T1220"> </text:span><text:span text:style-name="T1208">Agente </text:span><text:span text:style-name="T1204">Cultural.</text:span></text:p>
      <text:p text:style-name="P1118"><text:span text:style-name="T999">PROCESSO:</text:span><text:span text:style-name="T1197"> </text:span><text:span text:style-name="T1198">53969/2026</text:span></text:p>
      <text:p text:style-name="P1111"/>
      <text:p text:style-name="P1111"/>
      <text:p text:style-name="P1119"/>
      <text:p text:style-name="P1120"><text:span text:style-name="T1004">ESPÉCIE:</text:span><text:span text:style-name="T1221"> </text:span><text:span text:style-name="T1198">EXTRATO</text:span><text:span text:style-name="T1222"> </text:span><text:span text:style-name="T1198">DE</text:span><text:span text:style-name="T1211"> </text:span><text:span text:style-name="T1198">EXECUÇÃO</text:span><text:span text:style-name="T1223"> </text:span><text:span text:style-name="T1198">CULTURAL</text:span><text:span text:style-name="T1224"> </text:span><text:span text:style-name="T1004">3212026</text:span></text:p>
      <text:p text:style-name="P1121"><text:span text:style-name="T999">Partes: </text:span><text:span text:style-name="T1204">O</text:span><text:span text:style-name="T1217"> </text:span><text:span text:style-name="T1204">Município de</text:span><text:span text:style-name="T1210"> </text:span><text:span text:style-name="T1204">Cachoeiro de ltapemirim</text:span><text:span text:style-name="T1209">,</text:span><text:span text:style-name="T1225"> </text:span><text:span text:style-name="T1204">por intermédio da </text:span><text:span text:style-name="T999">SECRETARIA</text:span><text:span text:style-name="T1003"> </text:span><text:span text:style-name="T999">MUNICIPAL</text:span><text:span text:style-name="T1134"> </text:span><text:span text:style-name="T999">DE CULTURA</text:span><text:span text:style-name="T1123"> </text:span><text:span text:style-name="T999">E TURISMO -</text:span><text:span text:style-name="T1003"> </text:span><text:span text:style-name="T999">SEMCULTe</text:span><text:span text:style-name="T1003"> </text:span><text:span text:style-name="T999">empresa</text:span><text:span text:style-name="T1134"> </text:span><text:span text:style-name="T999">59.***.8*8</text:span><text:span text:style-name="T1044"> </text:span><text:span text:style-name="T999">OLIVIA</text:span></text:p>
      <text:p text:style-name="P1122"><text:span text:style-name="T999">BATISTA</text:span><text:span text:style-name="T1226"> </text:span><text:span text:style-name="T999">DE</text:span><text:span text:style-name="T1227"> </text:span><text:span text:style-name="T999">AVELAR,</text:span><text:span text:style-name="T1005"> </text:span><text:span text:style-name="T1204">representado</text:span><text:span text:style-name="T1200"> </text:span><text:span text:style-name="T1204">neste</text:span><text:span text:style-name="T1213"> </text:span><text:span text:style-name="T1204">ato</text:span><text:span text:style-name="T1214"> </text:span><text:span text:style-name="T1204">pelo</text:span><text:span text:style-name="T1228"> </text:span><text:span text:style-name="T1208">AGENTE</text:span><text:span text:style-name="T1229"> </text:span><text:span text:style-name="T1204">CULTURAL</text:span><text:span text:style-name="T1209">,</text:span><text:span text:style-name="T1230"> </text:span><text:span text:style-name="T1204">Olivia Batista de</text:span><text:span text:style-name="T1231"> </text:span><text:span text:style-name="T1204">Avelar,</text:span><text:span text:style-name="T1210"> </text:span><text:span text:style-name="T1204">resolvem</text:span><text:span text:style-name="T1201"> </text:span><text:span text:style-name="T1204">firmar</text:span><text:span text:style-name="T1201"> </text:span><text:span text:style-name="T1204">o</text:span><text:span text:style-name="T1213"> </text:span><text:span text:style-name="T1204">presente Termo</text:span><text:span text:style-name="T1198"> </text:span><text:span text:style-name="T1204">de</text:span><text:span text:style-name="T1214"> </text:span><text:span text:style-name="T1204">Execução</text:span><text:span text:style-name="T1200"> </text:span><text:span text:style-name="T1204">Cultural</text:span></text:p>
      <text:p text:style-name="P1123"><text:span text:style-name="T999">Objeto:</text:span><text:span text:style-name="T1003"> </text:span><text:span text:style-name="T1204">Este</text:span><text:span text:style-name="T1232"> </text:span><text:span text:style-name="T1204">Termo</text:span><text:span text:style-name="T1220"> </text:span><text:span text:style-name="T1204">de</text:span><text:span text:style-name="T1232"> </text:span><text:span text:style-name="T1204">Execução</text:span><text:span text:style-name="T1220"> </text:span><text:span text:style-name="T1204">Cultural</text:span><text:span text:style-name="T1220"> </text:span><text:span text:style-name="T1204">tem</text:span><text:span text:style-name="T1232"> </text:span><text:span text:style-name="T1204">por</text:span><text:span text:style-name="T1233"> </text:span><text:span text:style-name="T1204">objeto</text:span><text:span text:style-name="T1233"> </text:span><text:span text:style-name="T1204">a</text:span><text:span text:style-name="T1232"> </text:span><text:span text:style-name="T1204">concessão</text:span><text:span text:style-name="T1220"> </text:span><text:span text:style-name="T1204">de</text:span><text:span text:style-name="T1234"> </text:span><text:span text:style-name="T1204">apoio financeiro</text:span><text:span text:style-name="T1214"> </text:span><text:span text:style-name="T1204">ao</text:span><text:span text:style-name="T1213"> </text:span><text:span text:style-name="T1204">projeto</text:span><text:span text:style-name="T1228"> </text:span><text:span text:style-name="T1204">cultural</text:span><text:span text:style-name="T1214"> </text:span><text:span text:style-name="T1204">Tarde</text:span><text:span text:style-name="T1201"> </text:span><text:span text:style-name="T1204">para</text:span><text:span text:style-name="T1231"> </text:span><text:span text:style-name="T1204">morrer</text:span><text:span text:style-name="T1210"> </text:span><text:span text:style-name="T1204">jovem,</text:span><text:span text:style-name="T1231"> </text:span><text:span text:style-name="T1204">contemplado no</text:span><text:span text:style-name="T1214"> </text:span><text:span text:style-name="T1204">edital</text:span><text:span text:style-name="T1213"> </text:span><text:span text:style-name="T1204">09/2025.</text:span></text:p>
      <text:p text:style-name="P1124"><text:span text:style-name="T1092">VALOR:</text:span><text:span text:style-name="T1104"> </text:span><text:span text:style-name="T1142">R$20.000,00</text:span></text:p>
      <text:p text:style-name="P1125"><text:span text:style-name="T999">SIGNATÁRIOS:</text:span><text:span text:style-name="T1022"> </text:span><text:span text:style-name="T1208">Wanderson</text:span><text:span text:style-name="T1235"> </text:span><text:span text:style-name="T1208">Amorim </text:span><text:span text:style-name="T1204">Dona</text:span><text:span text:style-name="T1201"> </text:span><text:span text:style-name="T1204">-</text:span><text:span text:style-name="T1236"> </text:span><text:span text:style-name="T1204">Secretário Municipal</text:span><text:span text:style-name="T1215"> </text:span><text:span text:style-name="T1204">de</text:span><text:span text:style-name="T1210"> </text:span><text:span text:style-name="T1204">Cultura</text:span><text:span text:style-name="T1200"> </text:span><text:span text:style-name="T1204">e</text:span><text:span text:style-name="T1211"> </text:span><text:span text:style-name="T1204">Turismo e</text:span><text:span text:style-name="T1220"> </text:span><text:span text:style-name="T1204">Olivia Batista de </text:span><text:span text:style-name="T1208">Avelar</text:span><text:span text:style-name="T1237"> </text:span><text:span text:style-name="T1204">-Agente Cultural.</text:span></text:p>
      <text:p text:style-name="P1126"><text:span text:style-name="T999">PROCESSO:</text:span><text:span text:style-name="T1197"> </text:span><text:span text:style-name="T1198">53970/2026</text:span></text:p>
      <text:p text:style-name="P1111"/>
      <text:p text:style-name="P1111"/>
      <text:p text:style-name="P1111"/>
      <text:p text:style-name="P1111"/>
      <text:p text:style-name="P1127"/>
      <text:p text:style-name="P1128"><text:span text:style-name="T1198">Cachoeiro</text:span><text:span text:style-name="T1238"> </text:span><text:span text:style-name="T1198">de</text:span><text:span text:style-name="T1200"> </text:span><text:span text:style-name="T1198">ltapemirim</text:span><text:span text:style-name="T1239">,</text:span><text:span text:style-name="T1240"> </text:span><text:span text:style-name="T1198">ES</text:span><text:span text:style-name="T1239">,</text:span><text:span text:style-name="T1241"> </text:span><text:span text:style-name="T1198">14</text:span><text:span text:style-name="T1204"> </text:span><text:span text:style-name="T1198">de agosto</text:span><text:span text:style-name="T1223"> </text:span><text:span text:style-name="T1198">de</text:span><text:span text:style-name="T1204"> </text:span><text:span text:style-name="T1210">2026</text:span></text:p>
      <text:p text:style-name="P1111"/>
      <text:p text:style-name="P1111"/>
      <text:p text:style-name="P1129"/>
      <text:p text:style-name="P1130"><text:span text:style-name="T1142">WANDERSON</text:span><text:span text:style-name="T1164"> </text:span><text:span text:style-name="T1142">AMORIM</text:span><text:span text:style-name="T1146"> </text:span><text:span text:style-name="T1144">DONA</text:span></text:p>
      <text:p text:style-name="P1131"><text:span text:style-name="T1242">Secretário</text:span><text:span text:style-name="T1243"> </text:span><text:span text:style-name="T1242">Municipal</text:span><text:span text:style-name="T1244"> </text:span><text:span text:style-name="T1242">de</text:span><text:span text:style-name="T1245"> </text:span><text:span text:style-name="T1242">Cultura</text:span><text:span text:style-name="T1246"> </text:span><text:span text:style-name="T1242">e</text:span><text:span text:style-name="T1246"> </text:span><text:span text:style-name="T1247">Turismo</text:span></text:p>
      <text:p text:style-name="P1132"/>
      <text:h text:style-name="P1133" text:outline-level="3"><text:span text:style-name="T84">SECRETARIA</text:span><text:span text:style-name="T85"> </text:span><text:span text:style-name="T84">MUNICIPAL</text:span><text:span text:style-name="T85"> </text:span><text:span text:style-name="T84">DE</text:span><text:span text:style-name="T85"> </text:span><text:span text:style-name="T86">EDUCAÇÃO</text:span></text:h>
      <text:p text:style-name="P1134"/>
      <text:p text:style-name="P1135"/>
      <text:h text:style-name="P1136" text:outline-level="9"><text:span text:style-name="T1248">Secretaria</text:span><text:span text:style-name="T1249"> </text:span><text:span text:style-name="T1248">Municipal</text:span><text:span text:style-name="T1250"> </text:span><text:span text:style-name="T1248">de</text:span><text:span text:style-name="T1250"> </text:span><text:span text:style-name="T1248">Educação</text:span><text:span text:style-name="T1250"> </text:span><text:span text:style-name="T1248">de</text:span><text:span text:style-name="T1249"> </text:span><text:span text:style-name="T1248">Cachoeiro</text:span><text:span text:style-name="T1250"> </text:span><text:span text:style-name="T1248">de</text:span><text:span text:style-name="T1249"> </text:span><text:span text:style-name="T1248">Itapemirim/ES Subsecretaria de Apoio e Planejamento Educacional – 2026</text:span></text:h>
      <text:p text:style-name="P1137"><text:span text:style-name="T1251">EDITAL</text:span><text:span text:style-name="T1252"> </text:span><text:span text:style-name="T1251">DE</text:span><text:span text:style-name="T1253"> </text:span><text:span text:style-name="T1251">CONVOCAÇÃO</text:span><text:span text:style-name="T1253"> </text:span><text:span text:style-name="T1251">DE</text:span><text:span text:style-name="T1254"> </text:span><text:span text:style-name="T1251">ASSEMBLEIA</text:span><text:span text:style-name="T1255"> </text:span><text:span text:style-name="T1251">GERAL</text:span></text:p>
      <text:p text:style-name="P1138"><text:span text:style-name="T1256">Conselhos</text:span><text:span text:style-name="T1257"> </text:span><text:span text:style-name="T1256">Comunitários</text:span><text:span text:style-name="T1257"> </text:span><text:span text:style-name="T1256">Escolares</text:span><text:span text:style-name="T1258"> </text:span><text:span text:style-name="T1256">das</text:span><text:span text:style-name="T1258"> </text:span><text:span text:style-name="T1256">Unidades</text:span><text:span text:style-name="T1258"> </text:span><text:span text:style-name="T1256">de</text:span><text:span text:style-name="T1257"> </text:span><text:span text:style-name="T1256">Ensino</text:span><text:span text:style-name="T1258"> </text:span><text:span text:style-name="T1256">da</text:span><text:span text:style-name="T1257"> </text:span><text:span text:style-name="T1256">Rede</text:span><text:span text:style-name="T1257"> </text:span><text:span text:style-name="T1256">Municipal</text:span><text:span text:style-name="T1259"> </text:span><text:span text:style-name="T1256">de</text:span><text:span text:style-name="T1258"> </text:span><text:span text:style-name="T1256">Cachoeiro</text:span><text:span text:style-name="T1259"> </text:span><text:span text:style-name="T1256">de Itapemirim – ES</text:span></text:p>
      <table:table table:name="Table21" table:style-name="Table21">
        <table:table-column table:style-name="Table21.A"/>
        <table:table-column table:style-name="Table21.B"/>
        <table:table-column table:style-name="Table21.C"/>
        <table:table-column table:style-name="Table21.D"/>
        <table:table-row table:style-name="Table21.1">
          <table:table-cell table:style-name="Table21.A1" office:value-type="string">
            <text:p text:style-name="P1139"><text:span text:style-name="T1260">Nº</text:span><text:span text:style-name="T1260"/></text:p>
          </table:table-cell>
          <table:table-cell table:style-name="Table21.A1" office:value-type="string">
            <text:p text:style-name="P1140"><text:span text:style-name="T1261">Conselho</text:span><text:span text:style-name="T1262"> </text:span><text:span text:style-name="T1261">Comunitário</text:span><text:span text:style-name="T1263"> </text:span><text:span text:style-name="T1261">Escolar</text:span></text:p>
          </table:table-cell>
          <table:table-cell table:style-name="Table21.A1" table:number-columns-spanned="2" office:value-type="string">
            <text:p text:style-name="P1141"><text:span text:style-name="T1261">Assembleia</text:span><text:span text:style-name="T1261"/></text:p>
          </table:table-cell>
          <table:covered-table-cell/>
        </table:table-row>
        <table:table-row table:style-name="Table21.2">
          <table:table-cell table:style-name="Table21.A1" office:value-type="string">
            <text:p text:style-name="P1142"><text:span text:style-name="T1264">01</text:span><text:span text:style-name="T1264"/></text:p>
          </table:table-cell>
          <table:table-cell table:style-name="Table21.A1" office:value-type="string">
            <text:p text:style-name="P1143"><text:span text:style-name="T1265">EMEB</text:span><text:span text:style-name="T1266"> </text:span><text:span text:style-name="T1265">“Profª</text:span><text:span text:style-name="T1267"> </text:span><text:span text:style-name="T1265">Juracy</text:span><text:span text:style-name="T1268"> </text:span><text:span text:style-name="T1269">Cruz”</text:span></text:p>
          </table:table-cell>
          <table:table-cell table:style-name="Table21.A1" office:value-type="string">
            <text:p text:style-name="P1144"><text:span text:style-name="T1270">02/09/26</text:span><text:span text:style-name="T1270"/></text:p>
          </table:table-cell>
          <table:table-cell table:style-name="Table21.A1" office:value-type="string">
            <text:p text:style-name="P1145"><text:span text:style-name="T1270">7h15min</text:span><text:span text:style-name="T1270"/></text:p>
          </table:table-cell>
        </table:table-row>
      </table:table>
      <text:p text:style-name="P1146"><text:span text:style-name="T271">Fonte:</text:span><text:span text:style-name="T516"> </text:span><text:span text:style-name="T271">SEME/Subsecretaria</text:span><text:span text:style-name="T274"> </text:span><text:span text:style-name="T271">de</text:span><text:span text:style-name="T518"> </text:span><text:span text:style-name="T271">Apoio</text:span><text:span text:style-name="T274"> </text:span><text:span text:style-name="T271">e</text:span><text:span text:style-name="T268"> </text:span><text:span text:style-name="T271">Planejamento</text:span><text:span text:style-name="T274"> </text:span><text:span text:style-name="T271">Educacional-SAPE/GACC</text:span><text:span text:style-name="T274"> </text:span><text:span text:style-name="T271">-</text:span><text:span text:style-name="T518"> </text:span><text:span text:style-name="T268">Agosto/2026.</text:span></text:p>
      <text:p text:style-name="P1147"/>
      <text:p text:style-name="P1147"/>
      <text:p text:style-name="P1147"/>
      <text:p text:style-name="P1147"/>
      <text:p text:style-name="P1147"/>
      <text:p text:style-name="P1147"/>
      <text:p text:style-name="P1148"/>
      <text:p text:style-name="P1149"><text:span text:style-name="T1271">SIMONE</text:span><text:span text:style-name="T1272"> </text:span><text:span text:style-name="T1271">DE</text:span><text:span text:style-name="T1273"> </text:span><text:span text:style-name="T1271">SOUZA</text:span><text:span text:style-name="T1274"> </text:span><text:span text:style-name="T1273">BEIRIZ</text:span></text:p>
      <text:p text:style-name="P1150"><text:span text:style-name="T1275">Secretária</text:span><text:span text:style-name="T1276"> </text:span><text:span text:style-name="T1275">Municipal</text:span><text:span text:style-name="T1277"> </text:span><text:span text:style-name="T1275">de</text:span><text:span text:style-name="T1277"> </text:span><text:span text:style-name="T1278">Educação</text:span></text:p>
      <text:p text:style-name="P1151"/>
      <text:p text:style-name="P1152"/>
      <text:p text:style-name="P1152"/>
      <text:p text:style-name="P1152"/>
      <text:p text:style-name="P1152"/>
      <text:p text:style-name="P1152"/>
      <text:p text:style-name="P1152"/>
      <text:p text:style-name="P1152"/>
      <text:p text:style-name="P1152"/>
      <text:p text:style-name="P1153"/>
      <text:h text:style-name="P1154" text:outline-level="3"><draw:frame draw:style-name="fr2" draw:name="Image21" text:anchor-type="char" svg:x="0.4925in" svg:y="-1.7925in" svg:width="7.7756in" svg:height="1.3874in" draw:z-index="349"><draw:image xlink:href="Pictures/100000010000035700000098BBBA89C4.png" xlink:type="simple" xlink:show="embed" xlink:actuate="onLoad" draw:mime-type="image/png"/></draw:frame><text:span text:style-name="T84">SECRETARIA</text:span><text:span text:style-name="T1279"> </text:span><text:span text:style-name="T84">MUNICIPAL</text:span><text:span text:style-name="T1280"> </text:span><text:span text:style-name="T84">DE</text:span><text:span text:style-name="T1280"> </text:span><text:span text:style-name="T84">MEIO</text:span><text:span text:style-name="T1280"> </text:span><text:span text:style-name="T86">AMBIENTE</text:span></text:h>
      <text:p text:style-name="P1134"/>
      <text:p text:style-name="P1155"/>
      <text:h text:style-name="P1156" text:outline-level="9"><text:span text:style-name="T1281">TERMO</text:span><text:span text:style-name="T1282"> </text:span><text:span text:style-name="T1281">APOSTILAMENTO PARA INCLUSÃO DE</text:span><text:span text:style-name="T1282"> </text:span><text:span text:style-name="T1281">DOTAÇÃO ORÇAMENTÁRIA AO</text:span><text:span text:style-name="T1283"> </text:span><text:span text:style-name="T1281">CONTRATO</text:span><text:span text:style-name="T1284"> </text:span><text:span text:style-name="T1281">Nº</text:span><text:span text:style-name="T1285"> </text:span><text:span text:style-name="T1281">129/2026</text:span></text:h>
      <text:p text:style-name="P1157"/>
      <text:p text:style-name="P1158"><text:span text:style-name="T1286">Contratante:</text:span><text:span text:style-name="T1287"> </text:span><text:span text:style-name="T1288">Município</text:span><text:span text:style-name="T1289"> </text:span><text:span text:style-name="T1288">de</text:span><text:span text:style-name="T1289"> </text:span><text:span text:style-name="T1288">Cachoeiro</text:span><text:span text:style-name="T1290"> </text:span><text:span text:style-name="T1288">de</text:span><text:span text:style-name="T1291"> </text:span><text:span text:style-name="T1292">Itapemirim</text:span></text:p>
      <text:p text:style-name="P1159"><text:span text:style-name="T1286">Contratada:</text:span><text:span text:style-name="T1293"> </text:span><text:span text:style-name="T1288">CONTEÚDO</text:span><text:span text:style-name="T1294"> </text:span><text:span text:style-name="T1288">GESTÃO</text:span><text:span text:style-name="T1295"> </text:span><text:span text:style-name="T1288">DE</text:span><text:span text:style-name="T1294"> </text:span><text:span text:style-name="T1288">MARCAS</text:span><text:span text:style-name="T1296"> </text:span><text:span text:style-name="T1288">LTDA.</text:span><text:span text:style-name="T1295"> </text:span><text:span text:style-name="T1288">-</text:span><text:span text:style-name="T1295"> </text:span><text:span text:style-name="T1297">EPP.</text:span></text:p>
      <text:p text:style-name="P1160"><text:span text:style-name="T1298">Objeto:</text:span><text:span text:style-name="T1299"> <text:s/></text:span><text:span text:style-name="T1281">Contratação</text:span><text:span text:style-name="T1300"> <text:s/></text:span><text:span text:style-name="T1281">de</text:span><text:span text:style-name="T1301"> <text:s/></text:span><text:span text:style-name="T1281">Serviços</text:span><text:span text:style-name="T1302"> <text:s/></text:span><text:span text:style-name="T1281">Gráﬁcos</text:span><text:span text:style-name="T1301"> <text:s/></text:span><text:span text:style-name="T1281">Editoriais</text:span><text:span text:style-name="T1302"> <text:s/></text:span><text:span text:style-name="T1281">–</text:span><text:span text:style-name="T1302"> <text:s/></text:span><text:span text:style-name="T1281">Confecção</text:span><text:span text:style-name="T1302"> <text:s/></text:span><text:span text:style-name="T1281">de</text:span><text:span text:style-name="T1302"> <text:s/></text:span><text:span text:style-name="T1281">Blocos</text:span><text:span text:style-name="T1301"> <text:s/></text:span><text:span text:style-name="T1303">de</text:span></text:p>
      <text:p text:style-name="P1160"><text:span text:style-name="T1304">Autuação/No�ﬁcação/Embargo.</text:span><text:span text:style-name="T1304"/></text:p>
      <text:p text:style-name="P1161"/>
      <text:h text:style-name="P1162" text:outline-level="9"><text:span text:style-name="T1281">Processo:</text:span><text:span text:style-name="T1285"> </text:span><text:span text:style-name="T1282">32819/2025</text:span></text:h>
      <text:p text:style-name="P1163"><text:span text:style-name="T1305">Com fundamento no art. 136 da Lei Federal nº 14.133/2021 e na Cláusula 16.4 do Contrato nº</text:span><text:span text:style-name="T1306"> </text:span><text:span text:style-name="T1305">129/2026, realiza-se o presente apos�lamento para que as despesas decorrentes da presente</text:span><text:span text:style-name="T1306"> </text:span><text:span text:style-name="T1305">execução do objeto contratual, no âmbito da Secretaria Municipal de Meio Ambiente - SEMMA,</text:span><text:span text:style-name="T1306"> </text:span><text:span text:style-name="T1305">corram</text:span><text:span text:style-name="T1307"> </text:span><text:span text:style-name="T1305">à</text:span><text:span text:style-name="T1307"> </text:span><text:span text:style-name="T1305">conta</text:span><text:span text:style-name="T1307"> </text:span><text:span text:style-name="T1305">da</text:span><text:span text:style-name="T1307"> </text:span><text:span text:style-name="T1305">seguinte</text:span><text:span text:style-name="T1308"> </text:span><text:span text:style-name="T1305">dotação</text:span><text:span text:style-name="T1304"> </text:span><text:span text:style-name="T1305">orçamentária,</text:span><text:span text:style-name="T1307"> </text:span><text:span text:style-name="T1305">sem</text:span><text:span text:style-name="T1307"> </text:span><text:span text:style-name="T1305">alteração</text:span><text:span text:style-name="T1304"> </text:span><text:span text:style-name="T1305">das</text:span><text:span text:style-name="T1304"> </text:span><text:span text:style-name="T1305">demais condições</text:span><text:span text:style-name="T1307"> </text:span><text:span text:style-name="T1305">pactuadas.</text:span></text:p>
      <text:p text:style-name="P1164"/>
      <text:p text:style-name="P1165"><text:span text:style-name="T1309">Orgão:</text:span><text:span text:style-name="T1310"> </text:span><text:span text:style-name="T1309">15</text:span><text:span text:style-name="T1311"> </text:span><text:span text:style-name="T1309">-</text:span><text:span text:style-name="T1311"> </text:span><text:span text:style-name="T1312">SECRETARIA</text:span><text:span text:style-name="T1313"> </text:span><text:span text:style-name="T1312">MUNICIPAL</text:span><text:span text:style-name="T1314"> </text:span><text:span text:style-name="T1312">DO</text:span><text:span text:style-name="T1313"> </text:span><text:span text:style-name="T1312">MEIO</text:span><text:span text:style-name="T1313"> </text:span><text:span text:style-name="T1315">AMBIENTE</text:span></text:p>
      <text:p text:style-name="P1159"><text:span text:style-name="T1309">Unidade</text:span><text:span text:style-name="T1316"> </text:span><text:span text:style-name="T1309">Orçamentária</text:span><text:span text:style-name="T1312">:</text:span><text:span text:style-name="T1317"> </text:span><text:span text:style-name="T1312">02</text:span><text:span text:style-name="T1318"> </text:span><text:span text:style-name="T1312">–</text:span><text:span text:style-name="T1317"> </text:span><text:span text:style-name="T1312">Fundo</text:span><text:span text:style-name="T1319"> </text:span><text:span text:style-name="T1312">Municipal</text:span><text:span text:style-name="T1317"> </text:span><text:span text:style-name="T1312">de</text:span><text:span text:style-name="T1315"> </text:span><text:span text:style-name="T1312">Meio</text:span><text:span text:style-name="T1319"> </text:span><text:span text:style-name="T1315">Ambiente</text:span></text:p>
      <text:p text:style-name="P1166"><text:span text:style-name="T1309">Função</text:span><text:span text:style-name="T1312">: 18 Gestão Ambiental</text:span><text:span text:style-name="T1320"> </text:span><text:span text:style-name="T1309">Subfunção</text:span><text:span text:style-name="T1312">:</text:span><text:span text:style-name="T1321"> </text:span><text:span text:style-name="T1312">122</text:span><text:span text:style-name="T1321"> </text:span><text:span text:style-name="T1312">–</text:span><text:span text:style-name="T1322"> </text:span><text:span text:style-name="T1312">Administração</text:span><text:span text:style-name="T1323"> </text:span><text:span text:style-name="T1312">Geral</text:span><text:span text:style-name="T1320"> </text:span><text:span text:style-name="T1309">Programa</text:span><text:span text:style-name="T1312">:</text:span><text:span text:style-name="T1323"> </text:span><text:span text:style-name="T1312">0403</text:span><text:span text:style-name="T1313"> </text:span><text:span text:style-name="T1312">-</text:span><text:span text:style-name="T1324"> </text:span><text:span text:style-name="T1312">Administração</text:span><text:span text:style-name="T1313"> </text:span><text:span text:style-name="T1315">Geral</text:span></text:p>
      <text:p text:style-name="P1167"><text:span text:style-name="T1325">Projeto/A�vidade</text:span><text:span text:style-name="T1326">:</text:span><text:span text:style-name="T1327"> </text:span><text:span text:style-name="T1326">2030</text:span><text:span text:style-name="T1328"> </text:span><text:span text:style-name="T1326">–</text:span><text:span text:style-name="T1327"> </text:span><text:span text:style-name="T1326">Gestão</text:span><text:span text:style-name="T1328"> </text:span><text:span text:style-name="T1326">do</text:span><text:span text:style-name="T1328"> </text:span><text:span text:style-name="T1326">Fundo</text:span><text:span text:style-name="T1329"> </text:span><text:span text:style-name="T1326">Municipal de</text:span><text:span text:style-name="T1328"> </text:span><text:span text:style-name="T1326">Meio</text:span><text:span text:style-name="T1327"> </text:span><text:span text:style-name="T1328">Ambiente</text:span></text:p>
      <text:p text:style-name="P1159"><text:span text:style-name="T1309">Elemento</text:span><text:span text:style-name="T1311"> </text:span><text:span text:style-name="T1309">de</text:span><text:span text:style-name="T1316"> </text:span><text:span text:style-name="T1309">Despesa</text:span><text:span text:style-name="T1312">:</text:span><text:span text:style-name="T1313"> </text:span><text:span text:style-name="T1312">33903955000-</text:span><text:span text:style-name="T1317"> </text:span><text:span text:style-name="T1312">Serviços</text:span><text:span text:style-name="T1315"> </text:span><text:span text:style-name="T1312">Gráﬁcos</text:span><text:span text:style-name="T1317"> </text:span><text:span text:style-name="T1315">Editoriais</text:span></text:p>
      <text:h text:style-name="P1168" text:outline-level="9"><text:span text:style-name="T1330">Fonte</text:span><text:span text:style-name="T1331"> </text:span><text:span text:style-name="T1330">de</text:span><text:span text:style-name="T1332"> </text:span><text:span text:style-name="T1330">Recurso</text:span><text:span text:style-name="T1333">:</text:span><text:span text:style-name="T1334"> </text:span><text:span text:style-name="T1333">175900000006</text:span><text:span text:style-name="T1334"> </text:span><text:span text:style-name="T1333">–</text:span><text:span text:style-name="T1335"> </text:span><text:span text:style-name="T1333">FMDA</text:span><text:span text:style-name="T1336"> </text:span><text:span text:style-name="T1333">–</text:span><text:span text:style-name="T1337"> </text:span><text:span text:style-name="T1333">Fundo</text:span><text:span text:style-name="T1338"> </text:span><text:span text:style-name="T1333">Municipal</text:span><text:span text:style-name="T1334"> </text:span><text:span text:style-name="T1333">Desenvolvimento</text:span><text:span text:style-name="T1334"> </text:span><text:span text:style-name="T1336">Ambiental</text:span></text:h>
      <text:p text:style-name="P1159"><text:span text:style-name="T1309">Ficha</text:span><text:span text:style-name="T1312">:</text:span><text:span text:style-name="T1318"> </text:span><text:span text:style-name="T1317">3131</text:span></text:p>
      <text:p text:style-name="P1169"/>
      <text:p text:style-name="P1169"/>
      <text:p text:style-name="P1169"/>
      <text:p text:style-name="P1170"/>
      <text:p text:style-name="P1171"><text:span text:style-name="T1333">Cachoeiro</text:span><text:span text:style-name="T1337"> </text:span><text:span text:style-name="T1333">de</text:span><text:span text:style-name="T1335"> </text:span><text:span text:style-name="T1333">Itapemirim/ES,</text:span><text:span text:style-name="T1335"> </text:span><text:span text:style-name="T1333">13</text:span><text:span text:style-name="T1336"> </text:span><text:span text:style-name="T1333">de</text:span><text:span text:style-name="T1334"> </text:span><text:span text:style-name="T1333">agosto</text:span><text:span text:style-name="T1335"> </text:span><text:span text:style-name="T1333">de</text:span><text:span text:style-name="T1338"> </text:span><text:span text:style-name="T1336">2026.</text:span></text:p>
      <text:p text:style-name="P1172"/>
      <text:p text:style-name="P1173"><text:span text:style-name="T1333">Thiago</text:span><text:span text:style-name="T1339"> </text:span><text:span text:style-name="T1333">Fiório</text:span><text:span text:style-name="T1336"> Longui</text:span></text:p>
      <text:p text:style-name="P1174"><text:span text:style-name="T1333">Secretário</text:span><text:span text:style-name="T1338"> </text:span><text:span text:style-name="T1333">Municipal</text:span><text:span text:style-name="T1338"> </text:span><text:span text:style-name="T1333">de</text:span><text:span text:style-name="T1337"> </text:span><text:span text:style-name="T1333">Meio</text:span><text:span text:style-name="T1335"> </text:span><text:span text:style-name="T1336">Ambiente</text:span></text:p>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5"/>
      <text:p text:style-name="P1176"/>
      <text:p text:style-name="P1177"><draw:frame draw:style-name="fr8" draw:name="Image 246" text:anchor-type="char" svg:x="3.7902in" svg:y="-0.2937in" svg:width="0.6866in" svg:height="0.6189in" draw:z-index="26"><draw:image xlink:href="Pictures/10000001000000840000007752069C51.png" xlink:type="simple" xlink:show="embed" xlink:actuate="onLoad" draw:mime-type="image/png"/></draw:frame><text:span text:style-name="T1340">D.O.</text:span><text:span text:style-name="T1341"> </text:span><text:span text:style-name="T1340">PREFEITURA</text:span><text:span text:style-name="T1342"> </text:span><text:span text:style-name="T1340">MUNICIPAL</text:span><text:span text:style-name="T1343"> </text:span><text:span text:style-name="T1340">DE</text:span><text:span text:style-name="T1344"> </text:span><text:span text:style-name="T1345">CACHOEIRO</text:span><text:span text:style-name="T1340"><text:tab/></text:span><text:span text:style-name="T214">47</text:span></text:p>
      <text:p text:style-name="P1178"/>
      <text:p text:style-name="P1179"/>
      <text:p text:style-name="P1179"/>
      <text:p text:style-name="P1180"/>
      <text:h text:style-name="P1181" text:outline-level="6">EXTRATO<text:span text:style-name="T684"> </text:span>DO<text:span text:style-name="T1346"> </text:span>TERMO<text:span text:style-name="T683"> </text:span>DE<text:span text:style-name="T684"> </text:span><text:span text:style-name="T691">APOSTILAMENTO</text:span></text:h>
      <text:p text:style-name="P1182"/>
      <text:p text:style-name="P1183"><text:span text:style-name="T1347">ESPÉCIE:</text:span><text:span text:style-name="T1348"> </text:span><text:span text:style-name="T1349">Apos�lamento</text:span><text:span text:style-name="T1350"> </text:span><text:span text:style-name="T1349">para</text:span><text:span text:style-name="T1351"> </text:span><text:span text:style-name="T1349">alteração</text:span><text:span text:style-name="T1352"> </text:span><text:span text:style-name="T1349">de</text:span><text:span text:style-name="T1353"> </text:span><text:span text:style-name="T1349">dotação</text:span><text:span text:style-name="T1351"> </text:span><text:span text:style-name="T1349">orçamentária</text:span><text:span text:style-name="T1353"> </text:span><text:span text:style-name="T1349">ao</text:span><text:span text:style-name="T1351"> </text:span><text:span text:style-name="T1349">Contrato</text:span><text:span text:style-name="T1354"> </text:span><text:span text:style-name="T1349">nº</text:span><text:span text:style-name="T1353"> </text:span><text:span text:style-name="T1349">129/2026.</text:span></text:p>
      <text:p text:style-name="P1184"><text:span text:style-name="T1355">CONTRATANTE: </text:span><text:span text:style-name="T1356">MUNICÍPIO</text:span><text:span text:style-name="T1357"> </text:span><text:span text:style-name="T1356">DE CACHOEIRO</text:span><text:span text:style-name="T1357"> </text:span><text:span text:style-name="T1356">DE</text:span><text:span text:style-name="T1357"> </text:span><text:span text:style-name="T1356">ITAPEMIRIM.</text:span></text:p>
      <text:p text:style-name="P1184"><text:span text:style-name="T1355">CONTRATADA:</text:span><text:span text:style-name="T1358"> </text:span><text:span text:style-name="T1359">CONTEÚDO</text:span><text:span text:style-name="T1360"> </text:span><text:span text:style-name="T1359">GESTÃO</text:span><text:span text:style-name="T1361"> </text:span><text:span text:style-name="T1359">DE</text:span><text:span text:style-name="T1362"> </text:span><text:span text:style-name="T1359">MARCAS</text:span><text:span text:style-name="T1363"> </text:span><text:span text:style-name="T1359">LTDA.</text:span><text:span text:style-name="T1360"> </text:span><text:span text:style-name="T1359">-</text:span><text:span text:style-name="T1362"> </text:span><text:span text:style-name="T1364">EPP.</text:span></text:p>
      <text:p text:style-name="P1184"><text:span text:style-name="T1365">OBJETO:</text:span><text:span text:style-name="T1366"> <text:s/></text:span><text:span text:style-name="T1367">Contratação</text:span><text:span text:style-name="T1368"> <text:s/></text:span><text:span text:style-name="T1367">de</text:span><text:span text:style-name="T1368"> <text:s/></text:span><text:span text:style-name="T1367">Serviços</text:span><text:span text:style-name="T1369"> <text:s/></text:span><text:span text:style-name="T1367">Gráﬁcos</text:span><text:span text:style-name="T1369"> <text:s/></text:span><text:span text:style-name="T1367">Editoriais</text:span><text:span text:style-name="T1369"> <text:s/></text:span><text:span text:style-name="T1367">–</text:span><text:span text:style-name="T1368"> <text:s/></text:span><text:span text:style-name="T1367">Confecção</text:span><text:span text:style-name="T1368"> <text:s/></text:span><text:span text:style-name="T1367">de</text:span><text:span text:style-name="T1368"> <text:s/></text:span><text:span text:style-name="T1367">Blocos</text:span><text:span text:style-name="T1368"> <text:s/></text:span><text:span text:style-name="T1362">de</text:span></text:p>
      <text:p text:style-name="P1184"><text:span text:style-name="T1370">Autuação/No�ﬁcação/Embargo.</text:span><text:span text:style-name="T1370"/></text:p>
      <text:h text:style-name="P1185" text:outline-level="6"><text:span text:style-name="T691">PROCESSO:</text:span><text:span text:style-name="T1371"> </text:span><text:span text:style-name="T691">32819/2025</text:span></text:h>
      <text:p text:style-name="P1186"><text:span text:style-name="T1372">Com fundamento no art. 136 da Lei Federal nº 14.133/2021 e na Cláusula 16.4 do </text:span><text:span text:style-name="T1373">Contrato nº 129/2026</text:span><text:span text:style-name="T1372">, realiza-se o presente apos�lamento </text:span><text:span text:style-name="T1373">para que as despesas decorrentes </text:span><text:span text:style-name="T1372">da presente execução do objeto contratual, no âmbito da Secretaria Municipal Meio Ambiente – SEMMA, corram</text:span><text:span text:style-name="T1374"> </text:span><text:span text:style-name="T1372">à</text:span><text:span text:style-name="T1374"> </text:span><text:span text:style-name="T1372">conta</text:span><text:span text:style-name="T1374"> </text:span><text:span text:style-name="T1372">da</text:span><text:span text:style-name="T1374"> </text:span><text:span text:style-name="T1372">seguinte</text:span><text:span text:style-name="T1375"> </text:span><text:span text:style-name="T1372">dotação</text:span><text:span text:style-name="T1374"> </text:span><text:span text:style-name="T1372">orçamentária,</text:span><text:span text:style-name="T1374"> </text:span><text:span text:style-name="T1372">sem</text:span><text:span text:style-name="T1374"> </text:span><text:span text:style-name="T1372">alteração</text:span><text:span text:style-name="T1376"> </text:span><text:span text:style-name="T1372">das</text:span><text:span text:style-name="T1376"> </text:span><text:span text:style-name="T1372">demais</text:span><text:span text:style-name="T1377"> </text:span><text:span text:style-name="T1372">condições</text:span><text:span text:style-name="T1378"> </text:span><text:span text:style-name="T1372">pactuadas.</text:span></text:p>
      <text:p text:style-name="P1187"><text:span text:style-name="T1356">Orgão:</text:span><text:span text:style-name="T1379"> </text:span><text:span text:style-name="T1356">15</text:span><text:span text:style-name="T1357"> </text:span><text:span text:style-name="T1356">- </text:span><text:span text:style-name="T1355">SECRETARIA</text:span><text:span text:style-name="T1365"> </text:span><text:span text:style-name="T1355">MUNICIPAL</text:span><text:span text:style-name="T1380"> </text:span><text:span text:style-name="T1355">DO</text:span><text:span text:style-name="T1365"> </text:span><text:span text:style-name="T1355">MEIO</text:span><text:span text:style-name="T1365"> </text:span><text:span text:style-name="T1355">AMBIENTE</text:span></text:p>
      <text:p text:style-name="P1188"><text:span text:style-name="T1381">Unidade</text:span><text:span text:style-name="T1382"> </text:span><text:span text:style-name="T1381">Orçamentária</text:span><text:span text:style-name="T1365">:</text:span><text:span text:style-name="T1383"> </text:span><text:span text:style-name="T1365">02</text:span><text:span text:style-name="T1384"> </text:span><text:span text:style-name="T1365">–</text:span><text:span text:style-name="T1358"> </text:span><text:span text:style-name="T1365">Fundo</text:span><text:span text:style-name="T1358"> </text:span><text:span text:style-name="T1365">Municipal</text:span><text:span text:style-name="T1358"> </text:span><text:span text:style-name="T1365">de</text:span><text:span text:style-name="T1358"> </text:span><text:span text:style-name="T1365">Meio</text:span><text:span text:style-name="T1385"> </text:span><text:span text:style-name="T1355">Ambiente</text:span></text:p>
      <text:p text:style-name="P1189"><text:span text:style-name="T1381">Função</text:span><text:span text:style-name="T1365">: 18 Gestão Ambiental </text:span><text:span text:style-name="T1356">Subfunção</text:span><text:span text:style-name="T1355">:</text:span><text:span text:style-name="T1386"> </text:span><text:span text:style-name="T1355">122</text:span><text:span text:style-name="T1386"> </text:span><text:span text:style-name="T1355">–</text:span><text:span text:style-name="T1386"> </text:span><text:span text:style-name="T1355">Administração Geral</text:span><text:span text:style-name="T1365"> </text:span><text:span text:style-name="T1356">Programa</text:span><text:span text:style-name="T1355">:</text:span><text:span text:style-name="T1387"> </text:span><text:span text:style-name="T1355">0403</text:span><text:span text:style-name="T1388"> </text:span><text:span text:style-name="T1355">-</text:span><text:span text:style-name="T1387"> </text:span><text:span text:style-name="T1355">Administração</text:span><text:span text:style-name="T1389"> </text:span><text:span text:style-name="T1390">Geral</text:span></text:p>
      <text:p text:style-name="P1184"><text:span text:style-name="T1372">Projeto/A�vidade</text:span><text:span text:style-name="T1373">:</text:span><text:span text:style-name="T1391"> </text:span><text:span text:style-name="T1373">2030</text:span><text:span text:style-name="T1392"> </text:span><text:span text:style-name="T1373">–</text:span><text:span text:style-name="T1391"> </text:span><text:span text:style-name="T1373">Gestão</text:span><text:span text:style-name="T1392"> </text:span><text:span text:style-name="T1373">do</text:span><text:span text:style-name="T1393"> </text:span><text:span text:style-name="T1373">Fundo</text:span><text:span text:style-name="T1392"> </text:span><text:span text:style-name="T1373">Municipal</text:span><text:span text:style-name="T1394"> </text:span><text:span text:style-name="T1373">de</text:span><text:span text:style-name="T1393"> </text:span><text:span text:style-name="T1373">Meio</text:span><text:span text:style-name="T1393"> </text:span><text:span text:style-name="T1347">Ambiente</text:span></text:p>
      <text:p text:style-name="P1188"><text:span text:style-name="T1356">Elemento</text:span><text:span text:style-name="T1395"> </text:span><text:span text:style-name="T1356">de</text:span><text:span text:style-name="T1396"> </text:span><text:span text:style-name="T1356">Despesa</text:span><text:span text:style-name="T1355">:</text:span><text:span text:style-name="T1389"> </text:span><text:span text:style-name="T1355">33903955000-</text:span><text:span text:style-name="T1397"> </text:span><text:span text:style-name="T1355">Serviços</text:span><text:span text:style-name="T1398"> </text:span><text:span text:style-name="T1355">Gráﬁcos</text:span><text:span text:style-name="T1397"> </text:span><text:span text:style-name="T1355">Editoriais</text:span></text:p>
      <text:h text:style-name="P1190" text:outline-level="7"><text:span text:style-name="T1399">Fonte</text:span><text:span text:style-name="T1400"> </text:span><text:span text:style-name="T1399">de</text:span><text:span text:style-name="T1400"> </text:span><text:span text:style-name="T1399">Recurso</text:span><text:span text:style-name="T691">:</text:span><text:span text:style-name="T1401"> </text:span><text:span text:style-name="T691">175900000006</text:span><text:span text:style-name="T1401"> </text:span><text:span text:style-name="T691">–</text:span><text:span text:style-name="T1371"> </text:span><text:span text:style-name="T691">FMDA</text:span><text:span text:style-name="T840"> </text:span><text:span text:style-name="T691">–</text:span><text:span text:style-name="T1401"> </text:span><text:span text:style-name="T691">Fundo</text:span><text:span text:style-name="T1371"> </text:span><text:span text:style-name="T691">Muncipal</text:span><text:span text:style-name="T1401"> </text:span><text:span text:style-name="T691">Desenvolvimento</text:span><text:span text:style-name="T1371"> </text:span><text:span text:style-name="T691">Ambiental</text:span></text:h>
      <text:p text:style-name="P1188"><text:span text:style-name="T1381">Ficha</text:span><text:span text:style-name="T1365">:</text:span><text:span text:style-name="T1384"> </text:span><text:span text:style-name="T1390">3131</text:span></text:p>
      <text:p text:style-name="P1191"><text:span text:style-name="T1356">Data</text:span><text:span text:style-name="T1381"> </text:span><text:span text:style-name="T1356">da</text:span><text:span text:style-name="T1402"> </text:span><text:span text:style-name="T1356">assinatura</text:span><text:span text:style-name="T1355">: 14/08/2026</text:span></text:p>
      <text:p text:style-name="P1188"><text:span text:style-name="T1355">SIGNATÁRIO:</text:span><text:span text:style-name="T1403"> </text:span><text:span text:style-name="T1404">Thiago</text:span><text:span text:style-name="T1405"> </text:span><text:span text:style-name="T1404">Fiório Longui</text:span><text:span text:style-name="T1406"> </text:span><text:span text:style-name="T1356">– Secretário</text:span><text:span text:style-name="T1407"> </text:span><text:span text:style-name="T1356">Municipal</text:span><text:span text:style-name="T1408"> </text:span><text:span text:style-name="T1356">de</text:span><text:span text:style-name="T1402"> </text:span><text:span text:style-name="T1356">Meio Ambiente.</text:span></text:p>
      <text:p text:style-name="P1192"/>
      <text:p text:style-name="P1193"/>
      <text:p text:style-name="P1194"><text:span text:style-name="T1381">Cachoeiro</text:span><text:span text:style-name="T1409"> </text:span><text:span text:style-name="T1381">de</text:span><text:span text:style-name="T1409"> </text:span><text:span text:style-name="T1381">Itapemirim/ES,</text:span><text:span text:style-name="T1382"> </text:span><text:span text:style-name="T1381">13</text:span><text:span text:style-name="T1410"> </text:span><text:span text:style-name="T1381">de</text:span><text:span text:style-name="T1409"> </text:span><text:span text:style-name="T1381">agosto</text:span><text:span text:style-name="T1382"> </text:span><text:span text:style-name="T1381">de</text:span><text:span text:style-name="T1382"> </text:span><text:span text:style-name="T1356">2026.</text:span></text:p>
      <text:p text:style-name="P1192"/>
      <text:p text:style-name="P1195"/>
      <text:p text:style-name="P1196"><text:span text:style-name="T1381">Thiago</text:span><text:span text:style-name="T1411"> </text:span><text:span text:style-name="T1381">Fiório</text:span><text:span text:style-name="T1410"> </text:span><text:span text:style-name="T1356">Longui</text:span></text:p>
      <text:p text:style-name="P1197"><text:span text:style-name="T1365">Secretário</text:span><text:span text:style-name="T1384"> </text:span><text:span text:style-name="T1365">Municipal</text:span><text:span text:style-name="T1358"> </text:span><text:span text:style-name="T1365">de</text:span><text:span text:style-name="T1384"> </text:span><text:span text:style-name="T1365">Meio</text:span><text:span text:style-name="T1358"> </text:span><text:span text:style-name="T1355">Ambiente</text:span></text:p>
      <text:p text:style-name="P1198"/>
      <text:p text:style-name="P1199"/>
      <text:p text:style-name="P1199"/>
      <text:p text:style-name="P1199"/>
      <text:p text:style-name="P1199"/>
      <text:p text:style-name="P1199"/>
      <text:p text:style-name="P1199"/>
      <text:p text:style-name="P1199"/>
      <text:p text:style-name="P1200"/>
      <text:h text:style-name="P1201" text:outline-level="3"><draw:frame draw:style-name="fr6" draw:name="Image 256" text:anchor-type="char" svg:x="0.4937in" svg:y="-1.7354in" svg:width="7.7736in" svg:height="1.3681in" draw:z-index="330"><draw:image xlink:href="Pictures/10000000000009180000019B2F5AA03B.png" xlink:type="simple" xlink:show="embed" xlink:actuate="onLoad" draw:mime-type="image/png"/></draw:frame><text:span text:style-name="T84">SECRETARIA</text:span><text:span text:style-name="T85"> </text:span><text:span text:style-name="T84">MUNICIPAL</text:span><text:span text:style-name="T85"> </text:span><text:span text:style-name="T84">DE</text:span><text:span text:style-name="T85"> </text:span><text:span text:style-name="T959">SAÚDE</text:span></text:h>
      <text:p text:style-name="P1134"/>
      <text:p text:style-name="P1202"/>
      <text:p text:style-name="P1203"><text:span text:style-name="T1412">RATIFICAÇÃO</text:span><text:span text:style-name="T1412"/></text:p>
      <text:p text:style-name="P1204"/>
      <text:p text:style-name="P1204"/>
      <text:p text:style-name="P1205"/>
      <text:p text:style-name="P1206"><text:span text:style-name="T1413">Em cumprimento ao art</text:span><text:span text:style-name="T1414">. </text:span><text:span text:style-name="T1413">72</text:span><text:span text:style-name="T1415">, </text:span><text:span text:style-name="T1413">parágrafo único</text:span><text:span text:style-name="T1414">, </text:span><text:span text:style-name="T1413">da Lei Federal n</text:span><text:span text:style-name="T1415">º </text:span><text:span text:style-name="T1413">14</text:span><text:span text:style-name="T1414">.</text:span><text:span text:style-name="T1413">133/2021</text:span><text:span text:style-name="T1415">, </text:span><text:span text:style-name="T1413">a Secretaria Municipal</text:span><text:span text:style-name="T1416"> </text:span><text:span text:style-name="T1413">de</text:span><text:span text:style-name="T1417"> </text:span><text:span text:style-name="T1413">Saúde</text:span><text:span text:style-name="T1418"> </text:span><text:span text:style-name="T1413">-</text:span><text:span text:style-name="T1419"> </text:span><text:span text:style-name="T1413">SEMUS</text:span><text:span text:style-name="T1415">,</text:span><text:span text:style-name="T1420"> </text:span><text:span text:style-name="T1413">no</text:span><text:span text:style-name="T1421"> </text:span><text:span text:style-name="T1413">uso</text:span><text:span text:style-name="T1422"> </text:span><text:span text:style-name="T1413">de</text:span><text:span text:style-name="T1416"> </text:span><text:span text:style-name="T1413">suas</text:span><text:span text:style-name="T1417"> </text:span><text:span text:style-name="T1413">atribuições legais</text:span><text:span text:style-name="T1415">,</text:span><text:span text:style-name="T1420"> </text:span><text:span text:style-name="T1413">torna público que</text:span><text:span text:style-name="T1414">,</text:span><text:span text:style-name="T1423"> </text:span><text:span text:style-name="T1413">nos autos do Processo</text:span><text:span text:style-name="T1424"> </text:span><text:span text:style-name="T1413">Administrativo</text:span><text:span text:style-name="T1416"> </text:span><text:span text:style-name="T1413">nº</text:span><text:span text:style-name="T1424"> </text:span><text:span text:style-name="T1413">53.802/2026</text:span><text:span text:style-name="T1415">,</text:span><text:span text:style-name="T1425"> </text:span><text:span text:style-name="T1426">RATIFICA</text:span><text:span text:style-name="T1427"> </text:span><text:span text:style-name="T1413">a</text:span><text:span text:style-name="T1428"> </text:span><text:span text:style-name="T1413">contratação direta da empresa </text:span><text:span text:style-name="T1426">EMC SOLUÇÕES</text:span><text:span text:style-name="T1429"> </text:span><text:span text:style-name="T1426">EM SAÚDE E SEGURANÇA</text:span><text:span text:style-name="T1429"> </text:span><text:span text:style-name="T1426">LTDA</text:span><text:span text:style-name="T1430"> </text:span><text:span text:style-name="T1415">, </text:span><text:span text:style-name="T1413">inscrito</text:span><text:span text:style-name="T1431"> </text:span><text:span text:style-name="T1413">no </text:span><text:span text:style-name="T1426">CNPJ nº 09.467.982/0001-09</text:span><text:span text:style-name="T1432">,</text:span></text:p>
      <text:p text:style-name="P1207"><text:span text:style-name="T1433">situado</text:span><text:span text:style-name="T1434"> </text:span><text:span text:style-name="T1433">na Av.</text:span><text:span text:style-name="T1435"> </text:span><text:span text:style-name="T1433">Cel Manoel</text:span><text:span text:style-name="T1436"> </text:span><text:span text:style-name="T1433">Nunes</text:span><text:span text:style-name="T1437">,</text:span><text:span text:style-name="T1438"> </text:span><text:span text:style-name="T1433">110</text:span><text:span text:style-name="T1439">, </text:span><text:span text:style-name="T1433">Bairro Jardim Tropical</text:span><text:span text:style-name="T1440"> </text:span><text:span text:style-name="T1441">, </text:span><text:span text:style-name="T1433">Serra-ES</text:span><text:span text:style-name="T1441">, </text:span><text:span text:style-name="T1433">CEP 29</text:span><text:span text:style-name="T1437">.</text:span><text:span text:style-name="T1433">162-010</text:span><text:span text:style-name="T1437">, </text:span><text:span text:style-name="T1433">no valor de </text:span><text:span text:style-name="T1442">R$ 44.100,00 (Quarenta e quatro mil e cem reais)</text:span><text:span text:style-name="T1443">. </text:span><text:span text:style-name="T1433">Essa contratação tem por objeto a</text:span><text:span text:style-name="T1444"> </text:span><text:span text:style-name="T1433">aquisição de</text:span><text:span text:style-name="T1444"> </text:span><text:span text:style-name="T1433">01</text:span><text:span text:style-name="T1445"> </text:span><text:span text:style-name="T1433">(uma</text:span><text:span text:style-name="T1437">)</text:span><text:span text:style-name="T1446"> </text:span><text:span text:style-name="T1433">ampola/tubo para</text:span><text:span text:style-name="T1444"> </text:span><text:span text:style-name="T1433">equipamento de</text:span><text:span text:style-name="T1447"> </text:span><text:span text:style-name="T1433">Raios X</text:span><text:span text:style-name="T1448"> </text:span><text:span text:style-name="T1433">Fixo</text:span><text:span text:style-name="T1444"> </text:span><text:span text:style-name="T1433">Digital</text:span><text:span text:style-name="T1449"> </text:span><text:span text:style-name="T1433">de</text:span><text:span text:style-name="T1444"> </text:span><text:span text:style-name="T1433">800 mA</text:span><text:span text:style-name="T1450"> </text:span><text:span text:style-name="T1433">e</text:span><text:span text:style-name="T1451"> </text:span><text:span text:style-name="T1433">150</text:span><text:span text:style-name="T1452"> </text:span><text:span text:style-name="T1433">kV</text:span><text:span text:style-name="T1437">,</text:span><text:span text:style-name="T1453"> </text:span><text:span text:style-name="T1433">instalada na</text:span><text:span text:style-name="T1444"> </text:span><text:span text:style-name="T1433">Unidade de</text:span><text:span text:style-name="T1449"> </text:span><text:span text:style-name="T1433">Pronto</text:span><text:span text:style-name="T1454"> </text:span><text:span text:style-name="T1433">Atendimento Paulo Pereira Gomes</text:span><text:span text:style-name="T1437">,</text:span><text:span text:style-name="T1453"> </text:span><text:span text:style-name="T1433">por</text:span><text:span text:style-name="T1455"> </text:span><text:span text:style-name="T1433">meio</text:span><text:span text:style-name="T1448"> </text:span><text:span text:style-name="T1433">de dispensa de licitação por inexigibilidade</text:span><text:span text:style-name="T1437">, </text:span><text:span text:style-name="T1433">com fundamento no art</text:span><text:span text:style-name="T1439">. </text:span><text:span text:style-name="T1433">74</text:span><text:span text:style-name="T1437">, </text:span><text:span text:style-name="T1433">inciso </text:span><text:span text:style-name="T1442">1</text:span><text:span text:style-name="T1443">, </text:span><text:span text:style-name="T1433">da Lei n</text:span><text:span text:style-name="T1437">º </text:span><text:span text:style-name="T1433">14</text:span><text:span text:style-name="T1441">.</text:span><text:span text:style-name="T1433">133/2021</text:span><text:span text:style-name="T1439">,</text:span><text:span text:style-name="T1456"> </text:span><text:span text:style-name="T1433">conforme as condições estabelecidas no Termo de Referência</text:span><text:span text:style-name="T1439">.</text:span></text:p>
      <text:p text:style-name="P1208"><text:span text:style-name="T1413">IDCidadES</text:span><text:span text:style-name="T1415">:</text:span><text:span text:style-name="T1457"> </text:span><text:span text:style-name="T1458">2026.016E0500001.10.0010</text:span></text:p>
      <text:p text:style-name="P1204"/>
      <text:p text:style-name="P1204"/>
      <text:p text:style-name="P1209"/>
      <text:p text:style-name="P1210"><text:span text:style-name="T1433">Cachoeiro</text:span><text:span text:style-name="T1452"> </text:span><text:span text:style-name="T1433">de</text:span><text:span text:style-name="T1455"> </text:span><text:span text:style-name="T1433">ltapemirim-ES</text:span><text:span text:style-name="T1437">,</text:span><text:span text:style-name="T1459"> </text:span><text:span text:style-name="T1433">14</text:span><text:span text:style-name="T1455"> </text:span><text:span text:style-name="T1433">de</text:span><text:span text:style-name="T1454"> </text:span><text:span text:style-name="T1433">agosto de</text:span><text:span text:style-name="T1445"> </text:span><text:span text:style-name="T1449">2026.</text:span></text:p>
      <text:p text:style-name="Text_20_body"/>
      <text:p text:style-name="Text_20_body"/>
      <text:p text:style-name="Text_20_body"/>
      <text:p text:style-name="P1211"/>
      <text:p text:style-name="P1212"><text:span text:style-name="T1449">VILSON</text:span><text:span text:style-name="T1460"> </text:span><text:span text:style-name="T1449">CARLOS</text:span><text:span text:style-name="T1448"> </text:span><text:span text:style-name="T1449">GOMES</text:span><text:span text:style-name="T1444"> </text:span><text:span text:style-name="T1449">COELHO</text:span></text:p>
      <text:p text:style-name="P1213"><text:span text:style-name="T1449">Secretário</text:span><text:span text:style-name="T1460"> </text:span><text:span text:style-name="T1449">Municipal</text:span><text:span text:style-name="T1461"> </text:span><text:span text:style-name="T1449">de</text:span><text:span text:style-name="T1445"> </text:span><text:span text:style-name="T1449">Saúde</text:span></text:p>
      <text:p text:style-name="P1214"><text:span text:style-name="T1462">(</text:span><text:span text:style-name="T1463">DECRETO</text:span><text:span text:style-name="T1464"> </text:span><text:span text:style-name="T1463">N</text:span><text:span text:style-name="T1462">º</text:span><text:span text:style-name="T1465"> </text:span><text:span text:style-name="T1462">3</text:span><text:span text:style-name="T1463">6</text:span><text:span text:style-name="T1462">.</text:span><text:span text:style-name="T1463">940</text:span><text:span text:style-name="T1462">)</text:span><text:span text:style-name="T1466"> </text:span><text:span text:style-name="T1462">-</text:span><text:span text:style-name="T1467"> </text:span><text:span text:style-name="T1463">Mal.</text:span><text:span text:style-name="T1468"> </text:span><text:span text:style-name="T1469">01491602</text:span></text:p>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215"/>
      <text:p text:style-name="P333"><draw:frame draw:style-name="fr8" draw:name="Image 257" text:anchor-type="char" svg:x="3.7965in" svg:y="-0.2945in" svg:width="0.6945in" svg:height="0.6138in" draw:z-index="34"><draw:image xlink:href="Pictures/10000000000000D0000000B830B1DD11.jpg" xlink:type="simple" xlink:show="embed" xlink:actuate="onLoad" draw:mime-type="image/jpeg"/></draw:frame><text:span text:style-name="T210">D</text:span><text:span text:style-name="T664">.</text:span><text:span text:style-name="T210">O</text:span><text:span text:style-name="T664">.</text:span><text:span text:style-name="T665"> </text:span><text:span text:style-name="T210">PREFEITURA</text:span><text:span text:style-name="T446"> </text:span><text:span text:style-name="T210">MUNICIPAL</text:span><text:span text:style-name="T447"> </text:span><text:span text:style-name="T210">DE</text:span><text:span text:style-name="T448"> </text:span><text:span text:style-name="T213">CACHOEIRO</text:span><text:span text:style-name="T210"><text:tab/></text:span><text:span text:style-name="T214">49</text:span></text:p>
      <text:h text:style-name="P1216" text:outline-level="3"><text:span text:style-name="T86">AGERSA</text:span><text:span text:style-name="T86"/></text:h>
      <text:p text:style-name="P483"/>
      <text:p text:style-name="P1217"/>
      <text:p text:style-name="P1218"><text:span text:style-name="T1470">PORTARIA</text:span><text:span text:style-name="T1471"> </text:span><text:span text:style-name="T1470">Nº</text:span><text:span text:style-name="T1472"> </text:span><text:span text:style-name="T1473">055/2026</text:span></text:p>
      <text:p text:style-name="P1219"/>
      <text:p text:style-name="P1220"><text:span text:style-name="T1474">DISPÕE</text:span><text:span text:style-name="T1475"> </text:span><text:span text:style-name="T1474">SOBRE</text:span><text:span text:style-name="T1475"> </text:span><text:span text:style-name="T1474">ENQUADRAMENTO</text:span><text:span text:style-name="T1476"> </text:span><text:span text:style-name="T1474">DE</text:span><text:span text:style-name="T1475"> </text:span><text:span text:style-name="T1474">SERVIDORES</text:span><text:span text:style-name="T1475"> </text:span><text:span text:style-name="T1474">PÚBLICOS</text:span><text:span text:style-name="T1475"> </text:span><text:span text:style-name="T1474">MUNICIPAIS</text:span><text:span text:style-name="T1475"> </text:span><text:span text:style-name="T1474">DA </text:span><text:span text:style-name="T1477">AGÊNCIA</text:span><text:span text:style-name="T1475"> </text:span><text:span text:style-name="T1477">MUNICIPAL</text:span><text:span text:style-name="T1475"> </text:span><text:span text:style-name="T1477">DOS SERVIÇOS PÚBLICOS DELEGADOS DE CACHOEIRO DE</text:span><text:span text:style-name="T1474"> ITAPEMIRIM –</text:span><text:span text:style-name="T1478"> </text:span><text:span text:style-name="T1474">AGERSA</text:span></text:p>
      <text:p text:style-name="P1221"><text:span text:style-name="T1479">A Diretora-Presidente da Agência Municipal de Regulação dos Serviços Públicos Delegados de Cachoeiro de Itapemirim – AGERSA, no uso das atribuições que lhe conferem a Lei Municipal nº 7.863/2020</text:span><text:span text:style-name="T1480"> </text:span><text:span text:style-name="T1479">e</text:span><text:span text:style-name="T1481"> </text:span><text:span text:style-name="T1479">o</text:span><text:span text:style-name="T1480"> </text:span><text:span text:style-name="T1479">Decreto</text:span><text:span text:style-name="T1480"> </text:span><text:span text:style-name="T1479">Municipal</text:span><text:span text:style-name="T1481"> </text:span><text:span text:style-name="T1479">nº</text:span><text:span text:style-name="T1480"> </text:span><text:span text:style-name="T1479">36.879/2026,</text:span><text:span text:style-name="T1482"> </text:span><text:span text:style-name="T1474">RESOLVE:</text:span></text:p>
      <text:p text:style-name="P1222"><text:span text:style-name="T1479">Aprovar o enquadramento dos servidores municipais integrantes do quadro de cargos efetivos da Agência</text:span><text:span text:style-name="T1483"> </text:span><text:span text:style-name="T1479">Municipal</text:span><text:span text:style-name="T1484"> </text:span><text:span text:style-name="T1479">dos</text:span><text:span text:style-name="T1483"> </text:span><text:span text:style-name="T1479">Serviços</text:span><text:span text:style-name="T1484"> </text:span><text:span text:style-name="T1479">Públicos</text:span><text:span text:style-name="T1483"> </text:span><text:span text:style-name="T1479">Delegados</text:span><text:span text:style-name="T1484"> </text:span><text:span text:style-name="T1479">de</text:span><text:span text:style-name="T1483"> </text:span><text:span text:style-name="T1479">Cachoeiro</text:span><text:span text:style-name="T1484"> </text:span><text:span text:style-name="T1479">de</text:span><text:span text:style-name="T1483"> </text:span><text:span text:style-name="T1479">Itapemirim</text:span><text:span text:style-name="T1484"> </text:span><text:span text:style-name="T1479">-</text:span><text:span text:style-name="T1483"> </text:span><text:span text:style-name="T1479">Agersa,</text:span><text:span text:style-name="T1484"> </text:span><text:span text:style-name="T1479">conforme</text:span><text:span text:style-name="T1483"> </text:span><text:span text:style-name="T1479">a Lei 7237 de 31 de julho de 2015.</text:span></text:p>
      <text:p text:style-name="P1223"/>
      <table:table table:name="Table22" table:style-name="Table22">
        <table:table-column table:style-name="Table22.A"/>
        <table:table-column table:style-name="Table22.B"/>
        <table:table-column table:style-name="Table22.C"/>
        <table:table-column table:style-name="Table22.D"/>
        <table:table-column table:style-name="Table22.E"/>
        <table:table-row table:style-name="Table22.1">
          <table:table-cell table:style-name="Table22.A1" office:value-type="string">
            <text:p text:style-name="P1224"><text:span text:style-name="T1485">NOME</text:span><text:span text:style-name="T1485"/></text:p>
          </table:table-cell>
          <table:table-cell table:style-name="Table22.A1" office:value-type="string">
            <text:p text:style-name="P1225"><text:span text:style-name="T1486">CARGO/</text:span><text:span text:style-name="T1487"> </text:span><text:span text:style-name="T1486">ENQUADRAMENTO</text:span></text:p>
          </table:table-cell>
          <table:table-cell table:style-name="Table22.A1" office:value-type="string">
            <text:p text:style-name="P1226"><text:span text:style-name="T1486">PROCESSO</text:span><text:span text:style-name="T1486"/></text:p>
          </table:table-cell>
          <table:table-cell table:style-name="Table22.A1" office:value-type="string">
            <text:p text:style-name="P1227"><text:span text:style-name="T1488">A</text:span><text:span text:style-name="T1489"> </text:span><text:span text:style-name="T1488">PARTIR</text:span><text:span text:style-name="T1490"> </text:span><text:span text:style-name="T1491">DE</text:span></text:p>
          </table:table-cell>
          <table:table-cell table:style-name="Table22.A1" office:value-type="string">
            <text:p text:style-name="P1228"><text:span text:style-name="T1486">PERCENTUAL</text:span><text:span text:style-name="T1486"/></text:p>
          </table:table-cell>
        </table:table-row>
        <table:table-row table:style-name="Table22.2">
          <table:table-cell table:style-name="Table22.A1" office:value-type="string">
            <text:p text:style-name="P1229"><text:span text:style-name="T1492">DAYSE</text:span><text:span text:style-name="T1493"> </text:span><text:span text:style-name="T1492">MODESTO</text:span><text:span text:style-name="T1494"> </text:span><text:span text:style-name="T1492">CORREA</text:span></text:p>
          </table:table-cell>
          <table:table-cell table:style-name="Table22.A1" office:value-type="string">
            <text:p text:style-name="P1230"><text:span text:style-name="T1495">CONTADORA/</text:span><text:span text:style-name="T1496"> </text:span><text:span text:style-name="T1492">SUPERIOR</text:span><text:span text:style-name="T1493"> </text:span><text:span text:style-name="T1492">PLENO</text:span><text:span text:style-name="T1493"> </text:span><text:span text:style-name="T1492">II</text:span></text:p>
          </table:table-cell>
          <table:table-cell table:style-name="Table22.A1" office:value-type="string">
            <text:p text:style-name="P1231"><text:span text:style-name="T1497">19.115/2026</text:span><text:span text:style-name="T1497"/></text:p>
          </table:table-cell>
          <table:table-cell table:style-name="Table22.A1" office:value-type="string">
            <text:p text:style-name="P1232"><text:span text:style-name="T1492">ABRIL/2026</text:span><text:span text:style-name="T1492"/></text:p>
          </table:table-cell>
          <table:table-cell table:style-name="Table22.A1" office:value-type="string">
            <text:p text:style-name="P1233"><text:span text:style-name="T1498">3,00</text:span><text:span text:style-name="T1499"> </text:span><text:span text:style-name="T1500">%</text:span></text:p>
          </table:table-cell>
        </table:table-row>
        <table:table-row table:style-name="Table22.3">
          <table:table-cell table:style-name="Table22.A1" office:value-type="string">
            <text:p text:style-name="P1234"/>
            <text:p text:style-name="P1235"><text:span text:style-name="T1501">WILSON</text:span><text:span text:style-name="T1502"> </text:span><text:span text:style-name="T1501">FERREIRA</text:span><text:span text:style-name="T1503"> </text:span><text:span text:style-name="T1504">GOMES</text:span><text:span text:style-name="T1505"> </text:span><text:span text:style-name="T1504">JUNIOR</text:span></text:p>
          </table:table-cell>
          <table:table-cell table:style-name="Table22.A1" office:value-type="string">
            <text:p text:style-name="P1236"><text:span text:style-name="T1492">AUXILIAR</text:span><text:span text:style-name="T1493"> </text:span><text:span text:style-name="T1492">DE</text:span><text:span text:style-name="T1494"> </text:span><text:span text:style-name="T1492">OUVIDORIA/</text:span></text:p>
            <text:p text:style-name="P1237"><text:span text:style-name="T1498">MÉDIO</text:span><text:span text:style-name="T1506"> </text:span><text:span text:style-name="T1498">JÚNIOR</text:span><text:span text:style-name="T1507"> </text:span><text:span text:style-name="T1508">II</text:span></text:p>
          </table:table-cell>
          <table:table-cell table:style-name="Table22.A1" office:value-type="string">
            <text:p text:style-name="P1231"><text:span text:style-name="T1492">42.970/2026</text:span><text:span text:style-name="T1492"/></text:p>
          </table:table-cell>
          <table:table-cell table:style-name="Table22.A1" office:value-type="string">
            <text:p text:style-name="P1238"><text:span text:style-name="T1492">MAIO/2026</text:span><text:span text:style-name="T1492"/></text:p>
          </table:table-cell>
          <table:table-cell table:style-name="Table22.A1" office:value-type="string">
            <text:p text:style-name="P1239"><text:span text:style-name="T1498">2,00</text:span><text:span text:style-name="T1499"> </text:span><text:span text:style-name="T1500">%</text:span></text:p>
          </table:table-cell>
        </table:table-row>
        <table:table-row table:style-name="Table22.2">
          <table:table-cell table:style-name="Table22.A1" office:value-type="string">
            <text:p text:style-name="P1240"><text:span text:style-name="T1495">EUGÊNIO</text:span><text:span text:style-name="T1509"> </text:span><text:span text:style-name="T1495">HOLZMEISTER</text:span><text:span text:style-name="T1496"> </text:span><text:span text:style-name="T1510">NETO</text:span></text:p>
          </table:table-cell>
          <table:table-cell table:style-name="Table22.A1" office:value-type="string">
            <text:p text:style-name="P1241"><text:span text:style-name="T1511">ENGENHEIRO</text:span><text:span text:style-name="T1512"> </text:span><text:span text:style-name="T1511">CIVIL/</text:span><text:span text:style-name="T1496"> </text:span><text:span text:style-name="T1492">SUPERIOR</text:span><text:span text:style-name="T1513"> </text:span><text:span text:style-name="T1492">JÚNIOR</text:span><text:span text:style-name="T1513"> </text:span><text:span text:style-name="T1508">II</text:span></text:p>
          </table:table-cell>
          <table:table-cell table:style-name="Table22.A1" office:value-type="string">
            <text:p text:style-name="P1242"><text:span text:style-name="T1497">27291/2026</text:span><text:span text:style-name="T1497"/></text:p>
          </table:table-cell>
          <table:table-cell table:style-name="Table22.A1" office:value-type="string">
            <text:p text:style-name="P1243"><text:span text:style-name="T1492">JUNHO/2026</text:span><text:span text:style-name="T1492"/></text:p>
          </table:table-cell>
          <table:table-cell table:style-name="Table22.A1" office:value-type="string">
            <text:p text:style-name="P1233"><text:span text:style-name="T1498">2,50</text:span><text:span text:style-name="T1499"> </text:span><text:span text:style-name="T1500">%</text:span></text:p>
          </table:table-cell>
        </table:table-row>
        <table:table-row table:style-name="Table22.5">
          <table:table-cell table:style-name="Table22.A1" office:value-type="string">
            <text:p text:style-name="P1244"><text:span text:style-name="T1498">CARLA</text:span><text:span text:style-name="T1507"> </text:span><text:span text:style-name="T1498">LAGE</text:span><text:span text:style-name="T1494"> </text:span><text:span text:style-name="T1492">DUARTE</text:span><text:span text:style-name="T1493"> </text:span><text:span text:style-name="T1492">DE</text:span><text:span text:style-name="T1493"> </text:span><text:span text:style-name="T1492">ALMEIDA</text:span></text:p>
          </table:table-cell>
          <table:table-cell table:style-name="Table22.A1" office:value-type="string">
            <text:p text:style-name="P1245"><text:span text:style-name="T1511">TÉCNICO</text:span><text:span text:style-name="T1514"> </text:span><text:span text:style-name="T1511">EM</text:span><text:span text:style-name="T1496"> </text:span><text:span text:style-name="T1511">REGULAÇÃO</text:span><text:span text:style-name="T1514"> </text:span><text:span text:style-name="T1511">DE</text:span><text:span text:style-name="T1496"> </text:span><text:span text:style-name="T1495">SANEAMENTO/</text:span><text:span text:style-name="T1509"> </text:span><text:span text:style-name="T1492">TÉCNICO</text:span><text:span text:style-name="T1494"> </text:span><text:span text:style-name="T1498">PLENO</text:span><text:span text:style-name="T1507"> </text:span><text:span text:style-name="T1498">III</text:span></text:p>
          </table:table-cell>
          <table:table-cell table:style-name="Table22.A1" office:value-type="string">
            <text:p text:style-name="P1246"><text:span text:style-name="T1504">57469</text:span><text:span text:style-name="T1515"> </text:span><text:span text:style-name="T1504">/</text:span><text:span text:style-name="T1515"> </text:span><text:span text:style-name="T1516">2026</text:span></text:p>
          </table:table-cell>
          <table:table-cell table:style-name="Table22.A1" office:value-type="string">
            <text:p text:style-name="P1247"><text:span text:style-name="T1492">AGOSTO/</text:span><text:span text:style-name="T1517"> </text:span><text:span text:style-name="T1499">2026</text:span></text:p>
          </table:table-cell>
          <table:table-cell table:style-name="Table22.A1" office:value-type="string">
            <text:p text:style-name="P1233"><text:span text:style-name="T1498">3,00</text:span><text:span text:style-name="T1499"> </text:span><text:span text:style-name="T1500">%</text:span></text:p>
          </table:table-cell>
        </table:table-row>
        <table:table-row table:style-name="Table22.6">
          <table:table-cell table:style-name="Table22.A1" office:value-type="string">
            <text:p text:style-name="P1224"><text:span text:style-name="T1492">ISAIAS</text:span><text:span text:style-name="T1513"> </text:span><text:span text:style-name="T1492">PEREIRA</text:span><text:span text:style-name="T1513"> </text:span><text:span text:style-name="T1492">SERACO</text:span></text:p>
          </table:table-cell>
          <table:table-cell table:style-name="Table22.A1" office:value-type="string">
            <text:p text:style-name="P1245"><text:span text:style-name="T1492">ESPECIALISTA</text:span><text:span text:style-name="T1493"> </text:span><text:span text:style-name="T1492">EM</text:span><text:span text:style-name="T1494"> </text:span><text:span text:style-name="T1498">REGULAÇÃO</text:span><text:span text:style-name="T1507"> </text:span><text:span text:style-name="T1498">DE</text:span><text:span text:style-name="T1494"> </text:span><text:span text:style-name="T1498">TRANSPORTE</text:span><text:span text:style-name="T1518"> </text:span><text:span text:style-name="T1498">/</text:span></text:p>
            <text:p text:style-name="P1237"><text:span text:style-name="T1492">SUPERIOR</text:span><text:span text:style-name="T1513"> </text:span><text:span text:style-name="T1492">JÚNIOR</text:span><text:span text:style-name="T1513"> </text:span><text:span text:style-name="T1508">II</text:span></text:p>
          </table:table-cell>
          <table:table-cell table:style-name="Table22.A1" office:value-type="string">
            <text:p text:style-name="P1242"><text:span text:style-name="T1492">60708/2026</text:span><text:span text:style-name="T1492"/></text:p>
          </table:table-cell>
          <table:table-cell table:style-name="Table22.A1" office:value-type="string">
            <text:p text:style-name="P1248"><text:span text:style-name="T1498">MAIO/</text:span><text:span text:style-name="T1507"> </text:span><text:span text:style-name="T1499">2026</text:span></text:p>
            <text:p text:style-name="P1249"><text:span text:style-name="T1486">(COM</text:span><text:span text:style-name="T1489"> </text:span><text:span text:style-name="T1486">EFEITOS</text:span><text:span text:style-name="T1487"> </text:span><text:span text:style-name="T1486">FINANCEIROS</text:span><text:span text:style-name="T1487"> </text:span><text:span text:style-name="T1488">A PARTIR DE</text:span><text:span text:style-name="T1487"> </text:span><text:span text:style-name="T1486">AGOST</text:span><text:span text:style-name="T1492">O</text:span><text:span text:style-name="T1486">/2026)</text:span></text:p>
          </table:table-cell>
          <table:table-cell table:style-name="Table22.A1" office:value-type="string">
            <text:p text:style-name="P1233"><text:span text:style-name="T1498">2,50</text:span><text:span text:style-name="T1499"> </text:span><text:span text:style-name="T1500">%</text:span></text:p>
          </table:table-cell>
        </table:table-row>
      </table:table>
      <text:p text:style-name="P1250"/>
      <text:p text:style-name="P1251"/>
      <text:p text:style-name="P1252"><text:span text:style-name="T1479">Art. 2º Publique-se para os devidos efeitos legais. </text:span><text:span text:style-name="T1481">Cachoeiro</text:span><text:span text:style-name="T1519"> </text:span><text:span text:style-name="T1481">de</text:span><text:span text:style-name="T1519"> </text:span><text:span text:style-name="T1481">Itapemirim/ES,</text:span><text:span text:style-name="T1519"> </text:span><text:span text:style-name="T1481">14</text:span><text:span text:style-name="T1519"> </text:span><text:span text:style-name="T1481">de</text:span><text:span text:style-name="T1520"> </text:span><text:span text:style-name="T1481">agosto</text:span><text:span text:style-name="T1519"> </text:span><text:span text:style-name="T1481">de</text:span><text:span text:style-name="T1520"> </text:span><text:span text:style-name="T1481">2026.</text:span></text:p>
      <text:p text:style-name="P1250"/>
      <text:p text:style-name="P1250"/>
      <text:p text:style-name="P1250"/>
      <text:p text:style-name="P1253"/>
      <text:p text:style-name="P1254"><text:span text:style-name="T1521">Tatiana</text:span><text:span text:style-name="T1522"> </text:span><text:span text:style-name="T1521">Aparecida</text:span><text:span text:style-name="T1523"> </text:span><text:span text:style-name="T1521">Pirovani</text:span><text:span text:style-name="T1522"> </text:span><text:span text:style-name="T1521">Rodrigues</text:span><text:span text:style-name="T1524"> </text:span><text:span text:style-name="T1525">Diretora-Presidente - AGERSA</text:span></text:p>
      <text:p text:style-name="P1255"/>
      <text:p text:style-name="P1256"/>
      <text:p text:style-name="P1256"/>
      <text:p text:style-name="P1256"/>
      <text:p text:style-name="P1256"/>
      <text:p text:style-name="P1256"/>
      <text:p text:style-name="P1256"/>
      <text:p text:style-name="P1256"/>
      <text:p text:style-name="P1256"/>
      <text:p text:style-name="P1257"/>
      <text:h text:style-name="P941" text:outline-level="3"><draw:frame draw:style-name="fr2" draw:name="Image20" text:anchor-type="char" svg:x="0.4925in" svg:y="-1.8165in" svg:width="7.7756in" svg:height="1.3874in" draw:z-index="348"><draw:image xlink:href="Pictures/100000010000035700000098BBBA89C4.png" xlink:type="simple" xlink:show="embed" xlink:actuate="onLoad" draw:mime-type="image/png"/></draw:frame><text:span text:style-name="T86">IPACI</text:span><text:span text:style-name="T86"/></text:h>
      <text:p text:style-name="P1258"/>
      <text:p text:style-name="P1259"/>
      <text:h text:style-name="P1260" text:outline-level="8"><text:span text:style-name="T1248">INSTITUTO DE PREVIDÊNCIA DO MUNICÍPIO DE CACHOEIRO DE ITAPEMIRIM </text:span><text:span text:style-name="T1526">CONVITE</text:span></text:h>
      <text:p text:style-name="P1261"><text:span text:style-name="T1527">O Instituto de Previdência do Município de Cachoeiro de Itapemirim/ES, convida todos os Servidores Efetivos, Aposentados e Pensionistas para o Seminário, </text:span><text:span text:style-name="T797">"Preparando o Futuro: Reflexos</text:span><text:span text:style-name="T1528"> </text:span><text:span text:style-name="T797">sobre</text:span><text:span text:style-name="T1528"> </text:span><text:span text:style-name="T797">Pré</text:span><text:span text:style-name="T1528"> </text:span><text:span text:style-name="T797">e</text:span><text:span text:style-name="T1528"> </text:span><text:span text:style-name="T797">Pós-Aposentadoria"</text:span><text:span text:style-name="T1527">,</text:span><text:span text:style-name="T1529"> </text:span><text:span text:style-name="T1527">com</text:span><text:span text:style-name="T1529"> </text:span><text:span text:style-name="T1527">palestras</text:span><text:span text:style-name="T1529"> </text:span><text:span text:style-name="T1527">voltadas</text:span><text:span text:style-name="T1529"> </text:span><text:span text:style-name="T1527">aos</text:span><text:span text:style-name="T1529"> </text:span><text:span text:style-name="T1527">segurados</text:span><text:span text:style-name="T1529"> </text:span><text:span text:style-name="T1527">do IPACI, no dia </text:span><text:span text:style-name="T797">20/08/2026</text:span><text:span text:style-name="T1527">, das </text:span><text:span text:style-name="T797">9h às 11h</text:span><text:span text:style-name="T1527">, no </text:span><text:span text:style-name="T797">Plenário da Câmara Municipal de Cachoeiro</text:span><text:span text:style-name="T1530"> </text:span><text:span text:style-name="T797">de Itapemirim – ES</text:span><text:span text:style-name="T1527">.</text:span></text:p>
      <text:p text:style-name="P1262"/>
      <text:p text:style-name="P1263"><text:span text:style-name="T1527">Na oportunidade, o IPACI promoverá uma </text:span><text:span text:style-name="T797">Ação Solidária</text:span><text:span text:style-name="T1527">, convidando os participantes a contribuírem, de forma voluntária, com a doação de</text:span><text:span text:style-name="T1531"> </text:span><text:span text:style-name="T797">1 kg de alimento não perecível</text:span><text:span text:style-name="T1527">.</text:span></text:p>
      <text:p text:style-name="P1264"/>
      <text:p text:style-name="P1265"><text:span text:style-name="T1527">A participação no evento </text:span><text:span text:style-name="T797">não requer inscrição prévia</text:span><text:span text:style-name="T1527">, bastando comparecer no local e</text:span><text:span text:style-name="T1529"> </text:span><text:span text:style-name="T1527">horário informados.</text:span></text:p>
      <text:p text:style-name="P1266"/>
      <text:p text:style-name="P1263"><text:span text:style-name="T1527">Ao final do evento, será disponibilizada </text:span><text:span text:style-name="T797">Declaração de Comparecimento </text:span><text:span text:style-name="T1527">aos participantes</text:span><text:span text:style-name="T1529"> </text:span><text:span text:style-name="T1527">que desejarem.</text:span></text:p>
      <text:p text:style-name="P1267"><draw:frame draw:style-name="fr10" draw:name="Image 273" text:anchor-type="char" svg:x="1.6472in" svg:y="0.0626in" svg:width="4.7835in" svg:height="3.2083in" draw:z-index="61"><draw:image xlink:href="Pictures/10000000000003340000022643D1511D.jpg" xlink:type="simple" xlink:show="embed" xlink:actuate="onLoad" draw:mime-type="image/jpeg"/></draw:frame></text:p>
      <text:p text:style-name="Text_20_body"/>
      <text:p text:style-name="Text_20_body"/>
      <text:p text:style-name="Text_20_body"/>
      <text:p text:style-name="P1268"/>
      <text:h text:style-name="P1269" text:outline-level="8"><text:span text:style-name="T1248">DANIELLY</text:span><text:span text:style-name="T1532"> </text:span><text:span text:style-name="T1248">BRANDÃO</text:span><text:span text:style-name="T1533"> </text:span><text:span text:style-name="T1526">TÁVORA</text:span></text:h>
      <text:h text:style-name="P1270" text:outline-level="9"><text:span text:style-name="T1248">Presidente</text:span><text:span text:style-name="T1534"> </text:span><text:span text:style-name="T1526">Executiva</text:span></text:h>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331"/>
      <text:p text:style-name="P1271"/>
      <text:p text:style-name="P1177"><draw:frame draw:style-name="fr8" draw:name="Image 274" text:anchor-type="char" svg:x="3.7902in" svg:y="-0.2945in" svg:width="0.6866in" svg:height="0.6189in" draw:z-index="42"><draw:image xlink:href="Pictures/10000001000000840000007752069C51.png" xlink:type="simple" xlink:show="embed" xlink:actuate="onLoad" draw:mime-type="image/png"/></draw:frame><text:span text:style-name="T1340">D.O.</text:span><text:span text:style-name="T1341"> </text:span><text:span text:style-name="T1340">PREFEITURA</text:span><text:span text:style-name="T1342"> </text:span><text:span text:style-name="T1340">MUNICIPAL</text:span><text:span text:style-name="T1343"> </text:span><text:span text:style-name="T1340">DE</text:span><text:span text:style-name="T1344"> </text:span><text:span text:style-name="T1345">CACHOEIRO</text:span><text:span text:style-name="T1340"><text:tab/></text:span><text:span text:style-name="T214">51</text:span></text:p>
      <text:p text:style-name="P1272"/>
      <text:p text:style-name="P1273"/>
      <text:p text:style-name="P1273"/>
      <text:p text:style-name="P1273"/>
      <text:p text:style-name="P1274"/>
      <text:p text:style-name="P1275"><draw:frame draw:style-name="fr6" draw:name="Image 291" text:anchor-type="char" svg:x="1.7992in" svg:y="-0.0811in" svg:width="1.2957in" svg:height="0.5465in" draw:z-index="323"><draw:image xlink:href="Pictures/10000000000001D7000000E43EA8608A.jpg" xlink:type="simple" xlink:show="embed" xlink:actuate="onLoad" draw:mime-type="image/jpeg"/></draw:frame><text:span text:style-name="T1535">Conselho</text:span><text:span text:style-name="T1536"> </text:span><text:span text:style-name="T1535">Deliberativo</text:span><text:span text:style-name="T1536"> </text:span><text:span text:style-name="T1535">-</text:span><text:span text:style-name="T1537"> </text:span><text:span text:style-name="T1538">IPACI</text:span></text:p>
      <text:p text:style-name="P1276"><text:span text:style-name="T1539">Ata</text:span><text:span text:style-name="T1540"> </text:span><text:span text:style-name="T1539">nº</text:span><text:span text:style-name="T1541"> </text:span><text:span text:style-name="T1535">029/2026</text:span></text:p>
      <text:p text:style-name="P1277"/>
      <text:p text:style-name="P1278"/>
      <text:p text:style-name="P1279">29ª<text:span text:style-name="T1542"> </text:span>ATA<text:span text:style-name="T1542"> </text:span>DE<text:span text:style-name="T1542"> </text:span>REUNIÃO<text:span text:style-name="T1542"> </text:span>DO<text:span text:style-name="T1371"> </text:span>CONSELHO<text:span text:style-name="T1371"> </text:span>DELIBERATIVO<text:span text:style-name="T1542"> </text:span>-<text:span text:style-name="T1542"> </text:span><text:span text:style-name="T691">ORDINÁRIA</text:span></text:p>
      <text:p text:style-name="P1266"/>
      <text:p text:style-name="P1280">Aos quatro dias do mês de agosto de dois mil e vinte e seis, reuniram-se os membros do Conselho Deliberativo do Instituto de Previdência do Município de Cachoeiro de Itapemirim – IPACI, inciando a reunião ordinária às<text:span text:style-name="T1543"> </text:span>9h nas dependências do Instituto<text:span text:style-name="T1544"> </text:span>de Previdência do Município de Cachoeiro de Itapemirim (IPACI). Registra-se a presença dos conselheiros titulares: Valquiria Salvador Bernabé, Dayse Modesto Correa, Elaine do Nascimento Kale, Sebastião Ricardo Carvalho Moreira, Luiz Carlos Bindaco,<text:span text:style-name="T1544"> </text:span>Marli<text:span text:style-name="T1544"> </text:span>Lima<text:span text:style-name="T1544"> </text:span>Spolodorio,<text:span text:style-name="T1544"> </text:span>Gilson<text:span text:style-name="T1544"> </text:span>Batista<text:span text:style-name="T1544"> </text:span>Soares,<text:span text:style-name="T1544"> </text:span>Daniela<text:span text:style-name="T1544"> </text:span>Vianna<text:span text:style-name="T1544"> </text:span>Silva Sartorato. Justifica a ausência a Conselheira Gilziane Faria Fonseca Martins participação em treinamento e Cassiana Maria Barcelos Ribeiro Polonini por por compromisso particular. A presente reunião extraordinária, possui a seguinte pauta:1) Conclusão<text:span text:style-name="T1545"> </text:span>da<text:span text:style-name="T1546"> </text:span>análise<text:span text:style-name="T1546"> </text:span>das<text:span text:style-name="T1546"> </text:span>minutas<text:span text:style-name="T1547"> </text:span>constantes<text:span text:style-name="T1546"> </text:span>no<text:span text:style-name="T1546"> </text:span>Processo<text:span text:style-name="T1545"> </text:span>nº<text:span text:style-name="T1545"> </text:span>83.146/2025,<text:span text:style-name="T1547"> </text:span>sendo ela: II – Minuta de Projeto de Lei Complementar, que dispõe sobre a alteração das regras do plano de benefícios, com vistas à adequação à Emenda Constitucional nº 103/2019. Registramos a presença do Sr. Pablo Lordes Dias, Procurador-Geral da Câmara Municipal. Concluído análise da Minuta apresentada. Foi iniciado a leitura do parecer conclusivo para deliberação final deste Conselho, sobre a matéria discutida. Ficam convocados os membros deste Conselho para próxima reunião extraordinária<text:span text:style-name="T1548"> </text:span>no<text:span text:style-name="T1547"> </text:span>dia 07 de<text:span text:style-name="T1547"> </text:span>agosto de<text:span text:style-name="T1549"> </text:span>2026,<text:span text:style-name="T1549"> </text:span>às 09 h para<text:span text:style-name="T1547"> </text:span>conclusão do<text:span text:style-name="T1549"> </text:span>Parecer.<text:span text:style-name="T1544"> </text:span>Encerra-se<text:span text:style-name="T1547"> </text:span>às 11:15, sendo lavrada a presente ata, que é assinada por mim e pelos demais<text:span text:style-name="T1548"> </text:span><text:span text:style-name="T691">membros.</text:span></text:p>
      <text:p text:style-name="Text_20_body"/>
      <text:p text:style-name="P1281"/>
      <text:p text:style-name="P1282">Valquiria Salvador Bernabé Presidente do Conselho Deliberativo (Representante IPACI)</text:p>
      <text:p text:style-name="Text_20_body"/>
      <text:p text:style-name="Text_20_body"/>
      <text:p text:style-name="P1283"/>
      <text:p text:style-name="P1284">Dayse<text:span text:style-name="T840"> </text:span>Modesto<text:span text:style-name="T840"> </text:span><text:span text:style-name="T691">Correa</text:span></text:p>
      <text:p text:style-name="P1285">Segunda Secretária do Conselho Deliberativo (Representante Eleito)</text:p>
      <text:p text:style-name="Text_20_body"/>
      <text:p text:style-name="Text_20_body"/>
      <text:p text:style-name="Text_20_body"/>
      <text:p text:style-name="P1286"/>
      <text:p text:style-name="P1287"><draw:frame draw:style-name="fr6" draw:name="Image 292" text:anchor-type="char" svg:x="6.2118in" svg:y="-0.0311in" svg:width="0.4189in" svg:height="0.3965in" draw:z-index="325"><draw:image xlink:href="Pictures/10000000000000B00000009900C5AC3D.jpg" xlink:type="simple" xlink:show="embed" xlink:actuate="onLoad" draw:mime-type="image/jpeg"/></draw:frame><draw:frame draw:style-name="fr8" draw:name="Image 293" text:anchor-type="char" svg:x="1.8665in" svg:y="0.1472in" svg:width="0.3693in" svg:height="0.3693in" draw:z-index="84"><draw:image xlink:href="Pictures/100000010000004700000047F8C6ABED.png" xlink:type="simple" xlink:show="embed" xlink:actuate="onLoad" draw:mime-type="image/png"/></draw:frame><text:span text:style-name="T1550">Rua </text:span><text:span text:style-name="T1551">Rui Barbosa – nº 24, Ap. 401/402/602 e 702, Ed. Santa Cecília, Centro – Cachoeiro de Itapemirim – ES<text:tab/></text:span><text:span text:style-name="T1552"> </text:span><text:span text:style-name="T1553">CEP:</text:span><text:span text:style-name="T1554"> </text:span><text:span text:style-name="T1553">29300-042</text:span><text:span text:style-name="T1555"> </text:span><text:span text:style-name="T1553">|</text:span><text:span text:style-name="T1555"> </text:span><text:span text:style-name="T1553">Tel.:</text:span><text:span text:style-name="T1554"> </text:span><text:span text:style-name="T1553">(28)</text:span><text:span text:style-name="T1554"> </text:span><text:span text:style-name="T1553">3199</text:span><text:span text:style-name="T1556">A</text:span><text:span text:style-name="T1553">-</text:span><text:span text:style-name="T1557">1</text:span><text:span text:style-name="T1558">u</text:span><text:span text:style-name="T1559">t</text:span><text:span text:style-name="T1560">2</text:span><text:span text:style-name="T1558">e</text:span><text:span text:style-name="T1561">n</text:span><text:span text:style-name="T1562">6</text:span><text:span text:style-name="T1558">ti</text:span><text:span text:style-name="T1563">c</text:span><text:span text:style-name="T1564">7</text:span><text:span text:style-name="T1558">a</text:span><text:span text:style-name="T1565">r</text:span><text:span text:style-name="T1566">|</text:span><text:span text:style-name="T1567">d</text:span><text:span text:style-name="T1568">c</text:span><text:span text:style-name="T1569">o</text:span><text:span text:style-name="T1570">o</text:span><text:span text:style-name="T1569">c</text:span><text:span text:style-name="T1571">u</text:span><text:span text:style-name="T1572">n</text:span><text:span text:style-name="T1571">m</text:span><text:span text:style-name="T1573">s</text:span><text:span text:style-name="T1574">e</text:span><text:span text:style-name="T1572">e</text:span><text:span text:style-name="T1569">n</text:span><text:span text:style-name="T1575">t</text:span><text:span text:style-name="T1576">l</text:span><text:span text:style-name="T1577">o</text:span><text:span text:style-name="T1576">h</text:span><text:span text:style-name="T1577">e</text:span><text:span text:style-name="T1578">o</text:span><text:span text:style-name="T1577">m</text:span><text:span text:style-name="T1576">d</text:span><text:span text:style-name="T1577">h</text:span><text:span text:style-name="T1579">e</text:span><text:span text:style-name="T1569">t</text:span><text:span text:style-name="T1580">t</text:span><text:span text:style-name="T1581">l</text:span><text:span text:style-name="T1575">p</text:span><text:span text:style-name="T1576">i</text:span><text:span text:style-name="T1582">s</text:span><text:span text:style-name="T1568">b</text:span><text:span text:style-name="T1569">:/</text:span><text:span text:style-name="T1582">/</text:span><text:span text:style-name="T1583">e</text:span><text:span text:style-name="T1584">p</text:span><text:span text:style-name="T1585">r</text:span><text:span text:style-name="T1569">r</text:span><text:span text:style-name="T1586">o</text:span><text:span text:style-name="T1587">a</text:span><text:span text:style-name="T1588">c</text:span><text:span text:style-name="T1589">t</text:span><text:span text:style-name="T1590">e</text:span><text:span text:style-name="T1591">i</text:span><text:span text:style-name="T1592">s</text:span><text:span text:style-name="T1578">v</text:span><text:span text:style-name="T1569">s</text:span><text:span text:style-name="T1593">o</text:span><text:span text:style-name="T1594">o</text:span><text:span text:style-name="T1595">s</text:span><text:span text:style-name="T1596">@</text:span><text:span text:style-name="T1569">.ca</text:span><text:span text:style-name="T1597">c</text:span><text:span text:style-name="T1598">i</text:span><text:span text:style-name="T1560">p</text:span><text:span text:style-name="T1569">h</text:span><text:span text:style-name="T1590">o</text:span><text:span text:style-name="T1599">a</text:span><text:span text:style-name="T1600">e</text:span><text:span text:style-name="T1601">c</text:span><text:span text:style-name="T1569">ir</text:span><text:span text:style-name="T1602">o</text:span><text:span text:style-name="T1598">i</text:span><text:span text:style-name="T1603">.</text:span><text:span text:style-name="T1569">.</text:span><text:span text:style-name="T1604">e</text:span><text:span text:style-name="T1594">e</text:span><text:span text:style-name="T1605">s</text:span><text:span text:style-name="T1599">s</text:span><text:span text:style-name="T1569">.</text:span><text:span text:style-name="T1606">g</text:span><text:span text:style-name="T1607">.</text:span><text:span text:style-name="T1608">o</text:span><text:span text:style-name="T1594">g</text:span><text:span text:style-name="T1605">v</text:span><text:span text:style-name="T1601">o</text:span><text:span text:style-name="T1569">.</text:span><text:span text:style-name="T1605">b</text:span><text:span text:style-name="T1601">v</text:span><text:span text:style-name="T1569">r/</text:span><text:span text:style-name="T1608">a</text:span><text:span text:style-name="T1598">.</text:span><text:span text:style-name="T1609">b</text:span><text:span text:style-name="T1569">u</text:span><text:span text:style-name="T1574">t</text:span><text:span text:style-name="T1573">r</text:span><text:span text:style-name="T1569">e</text:span><text:span text:style-name="T1610">n</text:span><text:span text:style-name="T1611">|</text:span><text:span text:style-name="T1569">ti</text:span><text:span text:style-name="T1585">i</text:span><text:span text:style-name="T1612">c</text:span><text:span text:style-name="T1567">i</text:span><text:span text:style-name="T1572">p</text:span><text:span text:style-name="T1569">d</text:span><text:span text:style-name="T1608">a</text:span><text:span text:style-name="T1613">a</text:span><text:span text:style-name="T1614">d</text:span><text:span text:style-name="T1603">c</text:span><text:span text:style-name="T1595">e</text:span><text:span text:style-name="T1598">i.</text:span><text:span text:style-name="T1615">e</text:span><text:span text:style-name="T1598">s.gov.br</text:span></text:p>
      <text:p text:style-name="P1288"><text:span text:style-name="T1616">com</text:span><text:span text:style-name="T1617"> </text:span><text:span text:style-name="T1616">o</text:span><text:span text:style-name="T1618"> </text:span><text:span text:style-name="T1616">identificador</text:span><text:span text:style-name="T1617"> </text:span><text:span text:style-name="T1616">31003900390036003200330039003A005000,</text:span><text:span text:style-name="T1618"> </text:span><text:span text:style-name="T1616">Documento</text:span><text:span text:style-name="T1617"> </text:span><text:span text:style-name="T1616">assinado</text:span><text:span text:style-name="T1618"> </text:span><text:span text:style-name="T1616">digitalmente</text:span><text:span text:style-name="T1618"> </text:span><text:span text:style-name="T1616">conforme</text:span><text:span text:style-name="T1617"> </text:span><text:span text:style-name="T1616">art.</text:span><text:span text:style-name="T1618"> </text:span><text:span text:style-name="T1616">4º,</text:span><text:span text:style-name="T1617"> </text:span><text:span text:style-name="T1616">II</text:span><text:span text:style-name="T1618"> </text:span><text:span text:style-name="T1616">da</text:span><text:span text:style-name="T1618"> </text:span><text:span text:style-name="T1616">Lei</text:span><text:span text:style-name="T1617"> </text:span><text:span text:style-name="T1619">14.063/2020.</text:span></text:p>
      <text:p text:style-name="P1289"/>
      <text:p text:style-name="Text_20_body"/>
      <text:p text:style-name="Text_20_body"/>
      <text:p text:style-name="Text_20_body"/>
      <text:p text:style-name="P1290"/>
      <text:p text:style-name="P1291">Elaine do Nascimento Kale Membro do Conselho Deliberativo</text:p>
      <text:p text:style-name="P1292"><text:span text:style-name="T1433">(Representante da AGERSA -</text:span><text:span text:style-name="T1620"> </text:span><text:span text:style-name="T1433">Agência Municipal de Regulação dos Serviços Públicos Delegados de Cachoeiro de ltapemirim)</text:span></text:p>
      <text:p text:style-name="Text_20_body"/>
      <text:p text:style-name="Text_20_body"/>
      <text:p text:style-name="P1293"/>
      <text:p text:style-name="P1294">Luiz Carlos Bindaco Membro do Conselho Deliberativo</text:p>
      <text:p text:style-name="P1295"><text:span text:style-name="T1433">(Representante</text:span><text:span text:style-name="T1448"> </text:span><text:span text:style-name="T1433">da</text:span><text:span text:style-name="T1621"> </text:span><text:span text:style-name="T1433">Secretaria</text:span><text:span text:style-name="T1622"> </text:span><text:span text:style-name="T1433">Municipal</text:span><text:span text:style-name="T1623"> </text:span><text:span text:style-name="T1433">de</text:span><text:span text:style-name="T1624"> </text:span><text:span text:style-name="T1449">Governo)</text:span></text:p>
      <text:p text:style-name="Text_20_body"/>
      <text:p text:style-name="Text_20_body"/>
      <text:p text:style-name="P1296"/>
      <text:p text:style-name="P1297"><text:span text:style-name="T1433">Sebastião Ricardo Carvalho Moreira Membro do Conselho Deliberativo (Representante</text:span><text:span text:style-name="T1444"> </text:span><text:span text:style-name="T1433">Eleito)</text:span></text:p>
      <text:p text:style-name="Text_20_body"/>
      <text:p text:style-name="Text_20_body"/>
      <text:p text:style-name="Text_20_body"/>
      <text:p text:style-name="P1298"/>
      <text:p text:style-name="P1299">Gilson Batista Soares Membro do Conselho Deliberativo</text:p>
      <text:p text:style-name="P1300"><text:span text:style-name="T1433">(Representante</text:span><text:span text:style-name="T1624"> </text:span><text:span text:style-name="T1433">da</text:span><text:span text:style-name="T1621"> </text:span><text:span text:style-name="T1433">Secretaria</text:span><text:span text:style-name="T1625"> </text:span><text:span text:style-name="T1433">Municipal</text:span><text:span text:style-name="T1626"> </text:span><text:span text:style-name="T1433">de</text:span><text:span text:style-name="T1627"> </text:span><text:span text:style-name="T1449">Administração)</text:span></text:p>
      <text:p text:style-name="Text_20_body"/>
      <text:p text:style-name="Text_20_body"/>
      <text:p text:style-name="P1301"/>
      <text:p text:style-name="P1302">Daniela Vianna Silva Sartorato Membro do Conselho Deliberativo</text:p>
      <text:p text:style-name="P1303"><text:span text:style-name="T1433">(Representante</text:span><text:span text:style-name="T1448"> </text:span><text:span text:style-name="T1433">da</text:span><text:span text:style-name="T1621"> </text:span><text:span text:style-name="T1433">Secretaria</text:span><text:span text:style-name="T1622"> </text:span><text:span text:style-name="T1433">Municipal</text:span><text:span text:style-name="T1623"> </text:span><text:span text:style-name="T1433">de</text:span><text:span text:style-name="T1624"> </text:span><text:span text:style-name="T1449">Fazenda)</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1304"/>
      <text:p text:style-name="P1305"><draw:frame draw:style-name="fr6" draw:name="Image 295" text:anchor-type="char" svg:x="6.2283in" svg:y="-0.0311in" svg:width="0.4252in" svg:height="0.3984in" draw:z-index="326"><draw:image xlink:href="Pictures/10000000000000B00000009889675FF8.jpg" xlink:type="simple" xlink:show="embed" xlink:actuate="onLoad" draw:mime-type="image/jpeg"/></draw:frame><draw:frame draw:style-name="fr6" draw:name="Image 296" text:anchor-type="char" svg:x="1.8098in" svg:y="0.139in" svg:width="0.4209in" svg:height="0.3807in" draw:z-index="327"><draw:image xlink:href="Pictures/100000000000007E0000007261BCC859.png" xlink:type="simple" xlink:show="embed" xlink:actuate="onLoad" draw:mime-type="image/png"/></draw:frame><draw:frame draw:style-name="fr11" draw:name="Image24" text:anchor-type="char" svg:x="2.5098in" svg:y="0.139in" svg:width="0.0161in" svg:height="0.0937in" draw:z-index="235"><draw:image xlink:href="Pictures/10000001000000010000000AF1B9B425.png" xlink:type="simple" xlink:show="embed" xlink:actuate="onLoad" draw:mime-type="image/png"/></draw:frame><text:span text:style-name="T1628">Rua </text:span><text:span text:style-name="T1629">Rui </text:span><text:span text:style-name="T1630">Barbosa </text:span><text:span text:style-name="T1631">-</text:span><text:span text:style-name="T1632"> </text:span><text:span text:style-name="T1629">nº </text:span><text:span text:style-name="T1630">24, </text:span><text:span text:style-name="T1629">Ap.401</text:span><text:span text:style-name="T1633">/</text:span><text:span text:style-name="T1630">402</text:span><text:span text:style-name="T1633">/</text:span><text:span text:style-name="T1630">602 e 702, Ed. Santa Cec</text:span><text:span text:style-name="T1634">íli</text:span><text:span text:style-name="T1630">a</text:span><text:span text:style-name="T1633">, </text:span><text:span text:style-name="T1630">Centro </text:span><text:span text:style-name="T1631">-</text:span><text:span text:style-name="T1632"> </text:span><text:span text:style-name="T1630">Cachoeiro </text:span><text:span text:style-name="T1629">de </text:span><text:span text:style-name="T1634">ltapemirim </text:span><text:span text:style-name="T1631">-</text:span><text:span text:style-name="T1632"> </text:span><text:span text:style-name="T1635">ES<text:tab/></text:span><text:span text:style-name="T1636"> </text:span><text:span text:style-name="T1637">0-042</text:span><text:span text:style-name="T1638"> </text:span><text:span text:style-name="T1637">Tel.:</text:span><text:span text:style-name="T1639"> </text:span><text:span text:style-name="T1640">(28)</text:span><text:span text:style-name="T1641"> </text:span><text:span text:style-name="T1640">3199AJ1�õlalcllMS6fuoo1!tlib&lt;!&gt;�õl@ipl!Ml&lt;i.ei;,go,vmlui�aGi.es.gov.br</text:span></text:p>
      <text:p text:style-name="P1306"><text:span text:style-name="T1642">com</text:span><text:span text:style-name="T1643"> </text:span><text:span text:style-name="T1644">o</text:span><text:span text:style-name="T1645"> </text:span><text:span text:style-name="T1642">identificador</text:span><text:span text:style-name="T1646"> </text:span><text:span text:style-name="T1642">31003900390036003200330039003A005000,</text:span><text:span text:style-name="T1647"> </text:span><text:span text:style-name="T1642">Documento</text:span><text:span text:style-name="T1648"> </text:span><text:span text:style-name="T1642">assinado</text:span><text:span text:style-name="T1648"> </text:span><text:span text:style-name="T1642">digitalmente</text:span><text:span text:style-name="T1649"> </text:span><text:span text:style-name="T1644">conforme</text:span><text:span text:style-name="T1650"> </text:span><text:span text:style-name="T1642">art.</text:span><text:span text:style-name="T1651"> </text:span><text:span text:style-name="T1642">4°,</text:span><text:span text:style-name="T1652"> </text:span><text:span text:style-name="T1653">li</text:span><text:span text:style-name="T1654"> </text:span><text:span text:style-name="T1642">da</text:span><text:span text:style-name="T1655"> </text:span><text:span text:style-name="T1642">Lei 14.063/2020.</text:span></text:p>
      <text:p text:style-name="P1307"/>
      <text:p text:style-name="P1308"/>
      <text:p text:style-name="P1308"/>
      <text:p text:style-name="P1309"/>
      <text:p text:style-name="P1310"><draw:frame draw:style-name="fr6" draw:name="Image 297" text:anchor-type="char" svg:x="1.7709in" svg:y="-0.0835in" svg:width="1.3126in" svg:height="0.5535in" draw:z-index="328"><draw:image xlink:href="Pictures/10000000000001D7000000E43EA8608A.jpg" xlink:type="simple" xlink:show="embed" xlink:actuate="onLoad" draw:mime-type="image/jpeg"/></draw:frame><text:span text:style-name="T1539">Conselho</text:span><text:span text:style-name="T1540"> </text:span><text:span text:style-name="T1539">Deliberativo</text:span><text:span text:style-name="T1538"> </text:span><text:span text:style-name="T1539">-</text:span><text:span text:style-name="T1538"> IPACI</text:span></text:p>
      <text:p text:style-name="P1311"/>
      <text:p text:style-name="P1312"><text:span text:style-name="T1539">Ata</text:span><text:span text:style-name="T1535"> </text:span><text:span text:style-name="T1539">nº</text:span><text:span text:style-name="T1656"> </text:span><text:span text:style-name="T1535">030/2026</text:span></text:p>
      <text:p text:style-name="P1277"/>
      <text:p text:style-name="P1313"/>
      <text:p text:style-name="P1314">30ª<text:span text:style-name="T1657"> </text:span>ATA<text:span text:style-name="T1658"> </text:span>DE<text:span text:style-name="T1658"> </text:span>REUNIÃO<text:span text:style-name="T1659"> </text:span>DO<text:span text:style-name="T1658"> </text:span>CONSELHO<text:span text:style-name="T1658"> </text:span>DELIBERATIVO<text:span text:style-name="T1657"> </text:span>-<text:span text:style-name="T1658"> </text:span><text:span text:style-name="T691">EXTRAORDINÁRIA</text:span></text:p>
      <text:p text:style-name="P1315"/>
      <text:p text:style-name="P1316">Aos<text:span text:style-name="T1660"> </text:span>sete<text:span text:style-name="T1661"> </text:span>dias<text:span text:style-name="T1662"> </text:span>do<text:span text:style-name="T1660"> </text:span>mês<text:span text:style-name="T1662"> </text:span>de<text:span text:style-name="T1661"> </text:span>agosto<text:span text:style-name="T1660"> </text:span>de<text:span text:style-name="T1663"> </text:span>dois<text:span text:style-name="T1662"> </text:span>mil<text:span text:style-name="T1661"> </text:span>e<text:span text:style-name="T1661"> </text:span>vinte<text:span text:style-name="T1661"> </text:span>e<text:span text:style-name="T1664"> </text:span>seis,<text:span text:style-name="T1662"> </text:span>reuniram-se<text:span text:style-name="T1660"> </text:span>os<text:span text:style-name="T1662"> </text:span>membros do Conselho Deliberativo do Instituto de Previdência do Município de Cachoeiro de Itapemirim<text:span text:style-name="T1665"> </text:span>–<text:span text:style-name="T1662"> </text:span>IPACI,<text:span text:style-name="T1661"> </text:span>inciando<text:span text:style-name="T1665"> </text:span>a<text:span text:style-name="T1662"> </text:span>reunião<text:span text:style-name="T1665"> </text:span>ordinária<text:span text:style-name="T1665"> </text:span>às<text:span text:style-name="T1549"> </text:span>9h<text:span text:style-name="T1661"> </text:span>nas<text:span text:style-name="T1665"> </text:span>dependências<text:span text:style-name="T1662"> </text:span>do<text:span text:style-name="T1662"> </text:span>Instituto de Previdência do Município de Cachoeiro de Itapemirim (IPACI). Registra-se a<text:span text:style-name="T1544"> </text:span>presença dos conselheiros titulares: Valquiria Salvador Bernabé, Dayse Modesto<text:span text:style-name="T1544"> </text:span>Correa, Elaine do Nascimento Kale, Sebastião Ricardo Carvalho Moreira, Luiz Carlos Bindaco,Gilson Batista Soares, Daniela Vianna Silva Sartorato e Cassiana Maria Barcelos Ribeiro Polonini. Justifica a ausência a Conselheira Gilziane Faria Fonseca Martins por participação em treinamento e Conselheira Marli Lima Spolodorio, por motivos pessoais. A presente reunião extraordinária, possui a seguinte pauta:1) Conclusão<text:span text:style-name="T1544"> </text:span>da<text:span text:style-name="T1544"> </text:span>análise<text:span text:style-name="T1544"> </text:span>das<text:span text:style-name="T1544"> </text:span>minutas<text:span text:style-name="T1544"> </text:span>constantes<text:span text:style-name="T1544"> </text:span>no<text:span text:style-name="T1544"> </text:span>Processo<text:span text:style-name="T1544"> </text:span>nº<text:span text:style-name="T1544"> </text:span>83.146/2025,<text:span text:style-name="T1544"> </text:span>sendo ela: II – Minuta de Projeto de Lei Complementar, que dispõe sobre a alteração das regras do plano de benefícios, com vistas à adequação à Emenda Constitucional nº 103/2019. Concluído análise das Minutas sendo: I – Minuta de Emenda à LOM; II – Minuta de Projeto de LC, III – Minuta de alteração da Lei nº 6.910/2013, majoração da alíquota<text:span text:style-name="T1666"> </text:span>patronal,<text:span text:style-name="T1666"> </text:span>foi<text:span text:style-name="T1666"> </text:span>lido<text:span text:style-name="T1666"> </text:span>e<text:span text:style-name="T1667"> </text:span><text:span text:style-name="T1668">aprovado</text:span><text:span text:style-name="T1669"> </text:span>por<text:span text:style-name="T1661"> </text:span>unanimidade<text:span text:style-name="T1543"> </text:span>o<text:span text:style-name="T1667"> </text:span><text:span text:style-name="T1668">Parecer</text:span><text:span text:style-name="T1670"> </text:span><text:span text:style-name="T1668">Conclusivo</text:span><text:span text:style-name="T1671"> </text:span>sobre a matéria discutida, observando o prosseguimento do processo às seguintes recomendações: a) Apresentação de manifestação formal do Chefe do Poder<text:span text:style-name="T1548"> </text:span>Executivo, responsável pelo Ente Federativo, indicando, de forma expressa a opção<text:span text:style-name="T1544"> </text:span>pelo modelo de reforma previdenciária a ser adotado e o cenário do estudo atuarial escolhido para implementação das medidas mitigatórias, presente nos autos; b) Apresentação dos documentos e estudos de impacto financeiro e orçamentário decorrentes da majoração da alíquota patronal; c) Realização de análise técnica minuciosa pela Procuradoria-Geral do Município, especialmente quanto à redação do dispositivo referente ao referendo das alterações promovidas pela Emenda Constitucional nº 103/2019, verificando sua compatibilidade com o modelo de reforma proposta que assegura a preservação dessas regras extintas pela EC como regras de transição<text:span text:style-name="T1664"> </text:span>na<text:span text:style-name="T1664"> </text:span>proposta<text:span text:style-name="T1664"> </text:span>da<text:span text:style-name="T1664"> </text:span>Lei<text:span text:style-name="T1672"> </text:span>Complementar;<text:span text:style-name="T1543"> </text:span>d) Análise<text:span text:style-name="T1664"> </text:span>dos<text:span text:style-name="T1543"> </text:span>§§<text:span text:style-name="T1672"> </text:span>3º,<text:span text:style-name="T1543"> </text:span>4º,<text:span text:style-name="T1543"> </text:span>5º,<text:span text:style-name="T1664"> </text:span>6º<text:span text:style-name="T1664"> </text:span>e<text:span text:style-name="T1664"> </text:span>7º<text:span text:style-name="T1664"> </text:span>do art.<text:span text:style-name="T1544"> </text:span>5º,<text:span text:style-name="T1544"> </text:span>todos<text:span text:style-name="T1544"> </text:span>da<text:span text:style-name="T1544"> </text:span>Lei<text:span text:style-name="T1544"> </text:span>Municipal<text:span text:style-name="T1544"> </text:span>nº<text:span text:style-name="T1544"> </text:span>6.910/2013<text:span text:style-name="T1544"> </text:span>para<text:span text:style-name="T1544"> </text:span>revisão<text:span text:style-name="T1544"> </text:span>integral<text:span text:style-name="T1544"> </text:span>e<text:span text:style-name="T1544"> </text:span>ajustes necessários na Lei 6910/2013, inclusive quanto a circunstância da perda da qualidade</text:p>
      <text:p text:style-name="P1317"/>
      <text:p text:style-name="P1318"><draw:frame draw:style-name="fr8" draw:name="Image 301" text:anchor-type="char" svg:x="1.839in" svg:y="0.148in" svg:width="0.3744in" svg:height="0.3736in" draw:z-index="99"><draw:image xlink:href="Pictures/100000010000004800000048BED6CAF9.png" xlink:type="simple" xlink:show="embed" xlink:actuate="onLoad" draw:mime-type="image/png"/></draw:frame><draw:frame draw:style-name="fr2" draw:name="Image18" text:anchor-type="char" svg:x="6.2374in" svg:y="-0.0335in" svg:width="0.4244in" svg:height="0.402in" draw:z-index="347"><draw:image xlink:href="Pictures/100000010000002E0000002C418B0B7A.png" xlink:type="simple" xlink:show="embed" xlink:actuate="onLoad" draw:mime-type="image/png"/></draw:frame><text:span text:style-name="T1673">Rua </text:span><text:span text:style-name="T1674">Rui Barbosa – nº 24, Ap. 401/402/602 e 702, Ed. Santa Cecília, Centro – Cachoeiro de Itapemirim – ES</text:span><text:span text:style-name="T1551"><text:tab/></text:span><text:span text:style-name="T1675"> </text:span><text:span text:style-name="T1676">CEP:</text:span><text:span text:style-name="T1677"> </text:span><text:span text:style-name="T1676">29300-042</text:span><text:span text:style-name="T1677"> </text:span><text:span text:style-name="T1676">|</text:span><text:span text:style-name="T1677"> </text:span><text:span text:style-name="T1676">Tel.:</text:span><text:span text:style-name="T1678"> </text:span><text:span text:style-name="T1676">(28)</text:span><text:span text:style-name="T1678"> </text:span><text:span text:style-name="T1676">3199</text:span><text:span text:style-name="T1679">A</text:span><text:span text:style-name="T1676">-</text:span><text:span text:style-name="T1680">1</text:span><text:span text:style-name="T1681">u</text:span><text:span text:style-name="T1682">t</text:span><text:span text:style-name="T1680">2</text:span><text:span text:style-name="T1681">e</text:span><text:span text:style-name="T1683">n</text:span><text:span text:style-name="T1684">6</text:span><text:span text:style-name="T1681">ti</text:span><text:span text:style-name="T1685">c</text:span><text:span text:style-name="T1686">7</text:span><text:span text:style-name="T1681">a</text:span><text:span text:style-name="T1687">r</text:span><text:span text:style-name="T1688">|</text:span><text:span text:style-name="T1689">d</text:span><text:span text:style-name="T1690">c</text:span><text:span text:style-name="T1691">o</text:span><text:span text:style-name="T1692">o</text:span><text:span text:style-name="T1691">c</text:span><text:span text:style-name="T1693">u</text:span><text:span text:style-name="T1694">n</text:span><text:span text:style-name="T1693">m</text:span><text:span text:style-name="T1695">s</text:span><text:span text:style-name="T1696">e</text:span><text:span text:style-name="T1694">e</text:span><text:span text:style-name="T1691">n</text:span><text:span text:style-name="T1697">t</text:span><text:span text:style-name="T1698">l</text:span><text:span text:style-name="T1699">o</text:span><text:span text:style-name="T1698">h</text:span><text:span text:style-name="T1699">e</text:span><text:span text:style-name="T1700">o</text:span><text:span text:style-name="T1699">m</text:span><text:span text:style-name="T1698">d</text:span><text:span text:style-name="T1699">h</text:span><text:span text:style-name="T1695">e</text:span><text:span text:style-name="T1691">t</text:span><text:span text:style-name="T1701">t</text:span><text:span text:style-name="T1702">l</text:span><text:span text:style-name="T1697">p</text:span><text:span text:style-name="T1703">i</text:span><text:span text:style-name="T1704">s</text:span><text:span text:style-name="T1690">b</text:span><text:span text:style-name="T1691">:/</text:span><text:span text:style-name="T1704">/</text:span><text:span text:style-name="T1705">e</text:span><text:span text:style-name="T1706">p</text:span><text:span text:style-name="T1705">r</text:span><text:span text:style-name="T1691">r</text:span><text:span text:style-name="T1707">o</text:span><text:span text:style-name="T1708">a</text:span><text:span text:style-name="T1709">c</text:span><text:span text:style-name="T1710">t</text:span><text:span text:style-name="T1711">e</text:span><text:span text:style-name="T1712">i</text:span><text:span text:style-name="T1699">s</text:span><text:span text:style-name="T1700">v</text:span><text:span text:style-name="T1691">s</text:span><text:span text:style-name="T1713">o</text:span><text:span text:style-name="T1714">o</text:span><text:span text:style-name="T1715">s</text:span><text:span text:style-name="T1716">@</text:span><text:span text:style-name="T1691">.ca</text:span><text:span text:style-name="T1717">c</text:span><text:span text:style-name="T1718">i</text:span><text:span text:style-name="T1680">p</text:span><text:span text:style-name="T1691">h</text:span><text:span text:style-name="T1683">o</text:span><text:span text:style-name="T1719">a</text:span><text:span text:style-name="T1720">e</text:span><text:span text:style-name="T1694">c</text:span><text:span text:style-name="T1691">ir</text:span><text:span text:style-name="T1721">o</text:span><text:span text:style-name="T1718">i</text:span><text:span text:style-name="T1722">.</text:span><text:span text:style-name="T1691">.</text:span><text:span text:style-name="T1723">e</text:span><text:span text:style-name="T1714">e</text:span><text:span text:style-name="T1693">s</text:span><text:span text:style-name="T1724">s</text:span><text:span text:style-name="T1691">.</text:span><text:span text:style-name="T1725">g</text:span><text:span text:style-name="T1726">.</text:span><text:span text:style-name="T1713">o</text:span><text:span text:style-name="T1727">g</text:span><text:span text:style-name="T1728">v</text:span><text:span text:style-name="T1729">o</text:span><text:span text:style-name="T1691">.</text:span><text:span text:style-name="T1728">b</text:span><text:span text:style-name="T1729">v</text:span><text:span text:style-name="T1691">r/</text:span><text:span text:style-name="T1713">a</text:span><text:span text:style-name="T1718">.</text:span><text:span text:style-name="T1730">b</text:span><text:span text:style-name="T1691">u</text:span><text:span text:style-name="T1696">t</text:span><text:span text:style-name="T1724">r</text:span><text:span text:style-name="T1691">e</text:span><text:span text:style-name="T1731">n</text:span><text:span text:style-name="T1732">|</text:span><text:span text:style-name="T1691">ti</text:span><text:span text:style-name="T1733">i</text:span><text:span text:style-name="T1734">c</text:span><text:span text:style-name="T1689">i</text:span><text:span text:style-name="T1694">p</text:span><text:span text:style-name="T1691">d</text:span><text:span text:style-name="T1713">a</text:span><text:span text:style-name="T1735">a</text:span><text:span text:style-name="T1736">d</text:span><text:span text:style-name="T1737">c</text:span><text:span text:style-name="T1715">e</text:span><text:span text:style-name="T1718">i.</text:span><text:span text:style-name="T1726">e</text:span><text:span text:style-name="T1718">s.gov.br</text:span></text:p>
      <text:p text:style-name="P1319"><text:span text:style-name="T1738">com</text:span><text:span text:style-name="T1739"> </text:span><text:span text:style-name="T1738">o</text:span><text:span text:style-name="T1740"> </text:span><text:span text:style-name="T1738">identificador</text:span><text:span text:style-name="T1740"> </text:span><text:span text:style-name="T1738">31003900390036003200340034003A005000,</text:span><text:span text:style-name="T1740"> </text:span><text:span text:style-name="T1738">Documento</text:span><text:span text:style-name="T1740"> </text:span><text:span text:style-name="T1738">assinado</text:span><text:span text:style-name="T1740"> </text:span><text:span text:style-name="T1738">digitalmente</text:span><text:span text:style-name="T1740"> </text:span><text:span text:style-name="T1738">conforme</text:span><text:span text:style-name="T1740"> </text:span><text:span text:style-name="T1738">art.</text:span><text:span text:style-name="T1740"> </text:span><text:span text:style-name="T1738">4º,</text:span><text:span text:style-name="T1740"> </text:span><text:span text:style-name="T1738">II</text:span><text:span text:style-name="T1740"> </text:span><text:span text:style-name="T1738">da</text:span><text:span text:style-name="T1740"> </text:span><text:span text:style-name="T1738">Lei</text:span><text:span text:style-name="T1740"> </text:span><text:span text:style-name="T1738">14.063/2020.</text:span></text:p>
      <text:p text:style-name="P1320"><text:span text:style-name="T1433">de segurado;</text:span><text:span text:style-name="T1620"> </text:span><text:span text:style-name="T1433">e) Análise</text:span><text:span text:style-name="T1620"> </text:span><text:span text:style-name="T1433">da</text:span><text:span text:style-name="T1620"> </text:span><text:span text:style-name="T1433">necessidade</text:span><text:span text:style-name="T1620"> </text:span><text:span text:style-name="T1433">da</text:span><text:span text:style-name="T1620"> </text:span><text:span text:style-name="T1433">revogação</text:span><text:span text:style-name="T1620"> </text:span><text:span text:style-name="T1433">do Inciso I do Art. 48 4009/1994. Ficam convocados os membros deste Conselho para próxima reunião extraordinária no dia 11 de agosto de 2026</text:span><text:span text:style-name="T1741">, </text:span><text:span text:style-name="T1742">às </text:span><text:span text:style-name="T1433">09 h com as seguintes pautas: 1) Apresentação Relatório conclusivo da análise das contribuições previdenciárias do processo nº 81314/2025 e 9572/2026; 2)Processo 48232/ 2026 - Apreciação do Relatorio de Ouvidoria 2025; 3) Processo 70928/24 - Parecer do Comitê 12/2025; 4) Processo </text:span><text:span text:style-name="T1742">78094/2025 </text:span><text:span text:style-name="T1433">-</text:span><text:span text:style-name="T1620"> </text:span><text:span text:style-name="T1433">Análise da execução do Plano de Ação 2026 </text:span><text:span text:style-name="T1742">(1° </text:span><text:span text:style-name="T1433">semestre). Encerra-se às 12:40, sendo lavrada a presente ata</text:span><text:span text:style-name="T1741">, </text:span><text:span text:style-name="T1433">que é assinada por mim e pelos demais membros.</text:span></text:p>
      <text:p text:style-name="Text_20_body"/>
      <text:p text:style-name="Text_20_body"/>
      <text:p text:style-name="Text_20_body"/>
      <text:p text:style-name="Text_20_body"/>
      <text:p text:style-name="P1321"/>
      <text:p text:style-name="P1322"><text:span text:style-name="T1433">Valquíria Salvador Bernabé Presidente do</text:span><text:span text:style-name="T1743"> </text:span><text:span text:style-name="T1433">Conselho Deliberativo (Representante IPACI)</text:span></text:p>
      <text:p text:style-name="Text_20_body"/>
      <text:p text:style-name="Text_20_body"/>
      <text:p text:style-name="Text_20_body"/>
      <text:p text:style-name="P1323"/>
      <text:p text:style-name="P1324"><text:span text:style-name="T1433">Dayse</text:span><text:span text:style-name="T1744"> </text:span><text:span text:style-name="T1433">Modesto</text:span><text:span text:style-name="T1621"> </text:span><text:span text:style-name="T1449">Correa</text:span></text:p>
      <text:p text:style-name="P1325"><text:span text:style-name="T1433">Segunda Secretária do</text:span><text:span text:style-name="T1452"> </text:span><text:span text:style-name="T1433">Conselho Deliberativo </text:span><text:span text:style-name="T1742">(Representante </text:span><text:span text:style-name="T1433">Eleito)</text:span></text:p>
      <text:p text:style-name="Text_20_body"/>
      <text:p text:style-name="Text_20_body"/>
      <text:p text:style-name="Text_20_body"/>
      <text:p text:style-name="Text_20_body"/>
      <text:p text:style-name="P1301"/>
      <text:p text:style-name="P1326"><text:span text:style-name="T1433">Elaine do Nascimento Kale Membro do</text:span><text:span text:style-name="T1448"> </text:span><text:span text:style-name="T1433">Conselho Deliberativo</text:span></text:p>
      <text:p text:style-name="P1327"><text:span text:style-name="T1742">(Representante </text:span><text:span text:style-name="T1433">da AGERSA -</text:span><text:span text:style-name="T1620"> </text:span><text:span text:style-name="T1433">Agência Municipal de Regulação dos Serviços Públicos Delegados de Cachoeiro de ltapemirim)</text:span></text:p>
      <text:p text:style-name="Text_20_body"/>
      <text:p text:style-name="Text_20_body"/>
      <text:p text:style-name="Text_20_body"/>
      <text:p text:style-name="Text_20_body"/>
      <text:p text:style-name="P1328"/>
      <text:p text:style-name="P1329"><text:span text:style-name="T1433">Luiz Carlos Bindaco Membro do</text:span><text:span text:style-name="T1448"> </text:span><text:span text:style-name="T1433">Conselho Deliberativo</text:span></text:p>
      <text:p text:style-name="P1330"><text:span text:style-name="T1742">(Representante</text:span><text:span text:style-name="T1745"> </text:span><text:span text:style-name="T1433">da</text:span><text:span text:style-name="T1746"> </text:span><text:span text:style-name="T1433">Secretaria</text:span><text:span text:style-name="T1625"> </text:span><text:span text:style-name="T1433">Municipal</text:span><text:span text:style-name="T1747"> </text:span><text:span text:style-name="T1433">de</text:span><text:span text:style-name="T1448"> </text:span><text:span text:style-name="T1449">Governo)</text:span></text:p>
      <text:p text:style-name="Text_20_body"/>
      <text:p text:style-name="P1331"/>
      <text:p text:style-name="P1332"><draw:frame draw:style-name="fr2" draw:name="Image17" text:anchor-type="char" svg:x="6.2134in" svg:y="-0.0228in" svg:width="0.422in" svg:height="0.3957in" draw:z-index="346"><draw:image xlink:href="Pictures/100000010000002E0000002B370AEE17.png" xlink:type="simple" xlink:show="embed" xlink:actuate="onLoad" draw:mime-type="image/png"/></draw:frame><draw:frame draw:style-name="fr11" draw:name="Image25" text:anchor-type="char" svg:x="1.8071in" svg:y="0.0417in" svg:width="0.3146in" svg:height="0.5929in" draw:z-index="236"><draw:image xlink:href="Pictures/1000000100000022000000413BE30E43.png" xlink:type="simple" xlink:show="embed" xlink:actuate="onLoad" draw:mime-type="image/png"/></draw:frame><text:span text:style-name="T1748">Rua</text:span><text:span text:style-name="T1749"> </text:span><text:span text:style-name="T1750">Rui</text:span><text:span text:style-name="T1751"> </text:span><text:span text:style-name="T1752">Barbosa</text:span><text:span text:style-name="T1753"> </text:span><text:span text:style-name="T1754">-</text:span><text:span text:style-name="T1755"> </text:span><text:span text:style-name="T1750">nº</text:span><text:span text:style-name="T1756"> </text:span><text:span text:style-name="T1757">24</text:span><text:span text:style-name="T1758">,</text:span><text:span text:style-name="T1759"> </text:span><text:span text:style-name="T1752">Ap.</text:span><text:span text:style-name="T1760"> </text:span><text:span text:style-name="T1761">401/402</text:span><text:span text:style-name="T1758">/</text:span><text:span text:style-name="T1757">602</text:span><text:span text:style-name="T1762"> </text:span><text:span text:style-name="T1752">e </text:span><text:span text:style-name="T1757">702,</text:span><text:span text:style-name="T1763"> </text:span><text:span text:style-name="T1752">Ed.</text:span><text:span text:style-name="T1764"> </text:span><text:span text:style-name="T1752">Santa</text:span><text:span text:style-name="T1765"> </text:span><text:span text:style-name="T1752">Cecília,</text:span><text:span text:style-name="T1766"> </text:span><text:span text:style-name="T1752">Centro-</text:span><text:span text:style-name="T1767"> </text:span><text:span text:style-name="T1752">Cachoeiro</text:span><text:span text:style-name="T1768"> </text:span><text:span text:style-name="T1750">de</text:span><text:span text:style-name="T1769"> </text:span><text:span text:style-name="T1770">ltapemirim</text:span><text:span text:style-name="T1771"> </text:span><text:span text:style-name="T1754">-</text:span><text:span text:style-name="T1772"> </text:span><text:span text:style-name="T1773">ES</text:span><text:span text:style-name="T1774"><text:tab/></text:span></text:p>
      <text:p text:style-name="P1333"><draw:frame draw:style-name="fr11" draw:name="Image22" text:anchor-type="char" svg:x="1.9472in" svg:y="0.0366in" svg:width="0.3043in" svg:height="0.0689in" draw:z-index="233"><draw:image xlink:href="Pictures/1000000100000021000000079A43DF39.png" xlink:type="simple" xlink:show="embed" xlink:actuate="onLoad" draw:mime-type="image/png"/></draw:frame><draw:frame draw:style-name="fr11" draw:name="Image23" text:anchor-type="char" svg:x="2.5217in" svg:y="0.0335in" svg:width="0.0161in" svg:height="0.0929in" draw:z-index="234"><draw:image xlink:href="Pictures/10000001000000010000000AF1B9B425.png" xlink:type="simple" xlink:show="embed" xlink:actuate="onLoad" draw:mime-type="image/png"/></draw:frame><text:span text:style-name="T1775">0-042</text:span><text:span text:style-name="T1776"> </text:span><text:span text:style-name="T1775">Tel.:</text:span><text:span text:style-name="T1777"> </text:span><text:span text:style-name="T1778">(28)</text:span><text:span text:style-name="T1779"> </text:span><text:span text:style-name="T1780">3199AJ</text:span><text:span text:style-name="T1781">1�i,,l&lt;eonselh©du,Jib,i,rwi,,,ól@</text:span><text:span text:style-name="T1780">ip,aa&lt;Í.e5e§&lt;Wabo</text:span><text:span text:style-name="T1781">l1;i</text:span><text:span text:style-name="T1780">paci.es.gov.br</text:span></text:p>
      <text:p text:style-name="P1334"><text:span text:style-name="T1782">com</text:span><text:span text:style-name="T1783"> </text:span><text:span text:style-name="T1782">o</text:span><text:span text:style-name="T1784"> </text:span><text:span text:style-name="T1782">identificador</text:span><text:span text:style-name="T1785"> </text:span><text:span text:style-name="T1782">31003900390036003200340034003A005000,</text:span><text:span text:style-name="T1786"> </text:span><text:span text:style-name="T1787">Documento</text:span><text:span text:style-name="T1788"> </text:span><text:span text:style-name="T1782">assinado</text:span><text:span text:style-name="T1789"> </text:span><text:span text:style-name="T1787">digitalmente</text:span><text:span text:style-name="T1790"> </text:span><text:span text:style-name="T1782">conforme</text:span><text:span text:style-name="T1791"> </text:span><text:span text:style-name="T1782">art.</text:span><text:span text:style-name="T1792"> </text:span><text:span text:style-name="T1787">4°</text:span><text:span text:style-name="T1793">,</text:span><text:span text:style-name="T1794"> </text:span><text:span text:style-name="T1795">li</text:span><text:span text:style-name="T1796"> </text:span><text:span text:style-name="T1782">da</text:span><text:span text:style-name="T1797"> </text:span><text:span text:style-name="T1782">Lei</text:span><text:span text:style-name="T1798"> </text:span><text:span text:style-name="T1799">14.063/2020.</text:span></text:p>
      <text:p text:style-name="P1335"><text:span text:style-name="T1800">.</text:span><text:span text:style-name="T1800"/></text:p>
      <text:p text:style-name="P1336"/>
      <text:p text:style-name="Text_20_body"/>
      <text:p text:style-name="Text_20_body"/>
      <text:p text:style-name="Text_20_body"/>
      <text:p text:style-name="Text_20_body"/>
      <text:p text:style-name="Text_20_body"/>
      <text:p text:style-name="Text_20_body"/>
      <text:p text:style-name="Text_20_body"/>
      <text:p text:style-name="P1337"/>
      <text:p text:style-name="P1338"><text:span text:style-name="T1801">Sebastião Ricardo</text:span><text:span text:style-name="T1802"> </text:span><text:span text:style-name="T1801">Carvalho Moreira Membro do Conselho Deliberativo (Representante Eleito)</text:span></text:p>
      <text:p text:style-name="Text_20_body"/>
      <text:p text:style-name="Text_20_body"/>
      <text:p text:style-name="Text_20_body"/>
      <text:p text:style-name="Text_20_body"/>
      <text:p text:style-name="P1296"/>
      <text:p text:style-name="P1339"><text:span text:style-name="T1801">Gilson Batista Soares Membro do</text:span><text:span text:style-name="T1802"> </text:span><text:span text:style-name="T1801">Conselho Deliberativo</text:span></text:p>
      <text:p text:style-name="P1340"><text:span text:style-name="T1801">(Representante</text:span><text:span text:style-name="T1803"> </text:span><text:span text:style-name="T1801">da</text:span><text:span text:style-name="T1804"> </text:span><text:span text:style-name="T1801">Secretaria</text:span><text:span text:style-name="T1805"> </text:span><text:span text:style-name="T1801">Municipal</text:span><text:span text:style-name="T1806"> </text:span><text:span text:style-name="T1801">de</text:span><text:span text:style-name="T1807"> </text:span><text:span text:style-name="T1808">Administração)</text:span></text:p>
      <text:p text:style-name="Text_20_body"/>
      <text:p text:style-name="Text_20_body"/>
      <text:p text:style-name="Text_20_body"/>
      <text:p text:style-name="Text_20_body"/>
      <text:p text:style-name="Text_20_body"/>
      <text:p text:style-name="P1301"/>
      <text:p text:style-name="P1341"><text:span text:style-name="T1801">Daniela Vianna Silva Sartorato Membro do</text:span><text:span text:style-name="T1802"> </text:span><text:span text:style-name="T1801">Conselho Deliberativo</text:span></text:p>
      <text:p text:style-name="P1342"><text:span text:style-name="T1801">(Representante</text:span><text:span text:style-name="T1803"> </text:span><text:span text:style-name="T1801">da</text:span><text:span text:style-name="T1808"> </text:span><text:span text:style-name="T1801">Secretaria</text:span><text:span text:style-name="T1805"> </text:span><text:span text:style-name="T1801">Municipal</text:span><text:span text:style-name="T1809"> </text:span><text:span text:style-name="T1801">de</text:span><text:span text:style-name="T1808"> Fazenda)</text:span></text:p>
      <text:p text:style-name="Text_20_body"/>
      <text:p text:style-name="Text_20_body"/>
      <text:p text:style-name="Text_20_body"/>
      <text:p text:style-name="Text_20_body"/>
      <text:p text:style-name="Text_20_body"/>
      <text:p text:style-name="Text_20_body"/>
      <text:p text:style-name="P1343"/>
      <text:p text:style-name="P1344">Cassiana Maria Barcelos Ribeiro Polonini Membro Suplente</text:p>
      <text:p text:style-name="P1345"><text:span text:style-name="T1801">(Representante</text:span><text:span text:style-name="T1810"> </text:span><text:span text:style-name="T1808">Eleito)</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1346"/>
      <text:p text:style-name="P1332"><draw:frame draw:style-name="fr2" draw:name="Image15" text:anchor-type="char" svg:x="6.2134in" svg:y="-0.0244in" svg:width="0.422in" svg:height="0.3957in" draw:z-index="345"><draw:image xlink:href="Pictures/100000010000002E0000002B370AEE17.png" xlink:type="simple" xlink:show="embed" xlink:actuate="onLoad" draw:mime-type="image/png"/></draw:frame><text:span text:style-name="T1811">Rua</text:span><text:span text:style-name="T1812"> </text:span><text:span text:style-name="T1813">Rui</text:span><text:span text:style-name="T1814"> </text:span><text:span text:style-name="T1815">Barbosa</text:span><text:span text:style-name="T1816"> </text:span><text:span text:style-name="T1817">-</text:span><text:span text:style-name="T1818"> </text:span><text:span text:style-name="T1813">nº</text:span><text:span text:style-name="T1819"> </text:span><text:span text:style-name="T1820">2</text:span><text:span text:style-name="T1821">4</text:span><text:span text:style-name="T1822">,</text:span><text:span text:style-name="T1823"> </text:span><text:span text:style-name="T1815">Ap.</text:span><text:span text:style-name="T1824"> </text:span><text:span text:style-name="T1821">40</text:span><text:span text:style-name="T1820">1/</text:span><text:span text:style-name="T1821">4</text:span><text:span text:style-name="T1820">0</text:span><text:span text:style-name="T1821">2</text:span><text:span text:style-name="T1822">/</text:span><text:span text:style-name="T1820">6</text:span><text:span text:style-name="T1821">0</text:span><text:span text:style-name="T1820">2</text:span><text:span text:style-name="T1825"> </text:span><text:span text:style-name="T1815">e </text:span><text:span text:style-name="T1820">702,</text:span><text:span text:style-name="T1826"> </text:span><text:span text:style-name="T1815">Ed.</text:span><text:span text:style-name="T1827"> </text:span><text:span text:style-name="T1815">Santa</text:span><text:span text:style-name="T1828"> </text:span><text:span text:style-name="T1815">Cecília,</text:span><text:span text:style-name="T1829"> </text:span><text:span text:style-name="T1815">Centro-</text:span><text:span text:style-name="T1830"> </text:span><text:span text:style-name="T1815">Cachoeiro</text:span><text:span text:style-name="T1831"> </text:span><text:span text:style-name="T1815">de</text:span><text:span text:style-name="T1832"> </text:span><text:span text:style-name="T1813">ltapemirim</text:span><text:span text:style-name="T1833"> </text:span><text:span text:style-name="T1817">-</text:span><text:span text:style-name="T1834"> </text:span><text:span text:style-name="T1835">ES</text:span><text:span text:style-name="T1836"><text:tab/></text:span></text:p>
      <text:p text:style-name="P1347"><draw:frame draw:style-name="fr11" draw:name="Image26" text:anchor-type="char" svg:x="2.5217in" svg:y="0.0335in" svg:width="0.0161in" svg:height="0.0929in" draw:z-index="237"><draw:image xlink:href="Pictures/10000001000000010000000AF1B9B425.png" xlink:type="simple" xlink:show="embed" xlink:actuate="onLoad" draw:mime-type="image/png"/></draw:frame><text:span text:style-name="T1837">0-04</text:span><text:span text:style-name="T1838">2</text:span><text:span text:style-name="T1839"> </text:span><text:span text:style-name="T1840">Tel.:</text:span><text:span text:style-name="T1841"> </text:span><text:span text:style-name="T1842">(28)</text:span><text:span text:style-name="T1843"> </text:span><text:span text:style-name="T1844">3199AJ1�i,,l&lt;tiM&amp;elh0duilib,uwisool@ip,aa,i.e;e§CWal1;ipaci.es.gov.br</text:span></text:p>
      <text:p text:style-name="P1348"><text:span text:style-name="T1845">com</text:span><text:span text:style-name="T1846"> </text:span><text:span text:style-name="T1845">o</text:span><text:span text:style-name="T1847"> </text:span><text:span text:style-name="T1845">identificador</text:span><text:span text:style-name="T1848"> </text:span><text:span text:style-name="T1845">31003900390036003200340034003A005000,</text:span><text:span text:style-name="T1849"> </text:span><text:span text:style-name="T1850">Documento</text:span><text:span text:style-name="T1851"> </text:span><text:span text:style-name="T1845">assinado</text:span><text:span text:style-name="T1852"> </text:span><text:span text:style-name="T1850">digitalmente</text:span><text:span text:style-name="T1853"> </text:span><text:span text:style-name="T1845">conforme</text:span><text:span text:style-name="T1852"> </text:span><text:span text:style-name="T1850">art.</text:span><text:span text:style-name="T1854"> </text:span><text:span text:style-name="T1850">4°</text:span><text:span text:style-name="T1855">,</text:span><text:span text:style-name="T1856"> </text:span><text:span text:style-name="T1857">li</text:span><text:span text:style-name="T1858"> </text:span><text:span text:style-name="T1845">da</text:span><text:span text:style-name="T1859"> </text:span><text:span text:style-name="T1845">Lei</text:span><text:span text:style-name="T1860"> </text:span><text:span text:style-name="T1861">14.063/2020</text:span><text:span text:style-name="T1862">.</text:span></text:p>
      <text:list text:style-name="WWNum6">
        <text:list-item>
          <text:p text:style-name="P1349"><text:span text:style-name="T1863">.</text:span><text:span text:style-name="T1863"/></text:p>
        </text:list-item>
      </text:list>
      <text:p text:style-name="P1350"/>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08"/>
      <text:p text:style-name="P1351"/>
      <text:p text:style-name="P1352"><draw:frame draw:style-name="fr6" draw:name="Image 332" text:anchor-type="char" svg:x="1.811in" svg:y="-0.0807in" svg:width="1.2898in" svg:height="0.5437in" draw:z-index="324"><draw:image xlink:href="Pictures/10000000000001D7000000E43EA8608A.jpg" xlink:type="simple" xlink:show="embed" xlink:actuate="onLoad" draw:mime-type="image/jpeg"/></draw:frame><draw:frame draw:style-name="fr2" draw:name="Image14" text:anchor-type="char" svg:x="0.4925in" svg:y="-1.9047in" svg:width="7.7756in" svg:height="1.3874in" draw:z-index="344"><draw:image xlink:href="Pictures/100000010000035700000098BBBA89C4.png" xlink:type="simple" xlink:show="embed" xlink:actuate="onLoad" draw:mime-type="image/png"/></draw:frame><text:span text:style-name="T1535">Conselho</text:span><text:span text:style-name="T1536"> </text:span><text:span text:style-name="T1535">Deliberativo</text:span><text:span text:style-name="T1536"> </text:span><text:span text:style-name="T1535">-</text:span><text:span text:style-name="T1864"> </text:span><text:span text:style-name="T1535">IPACI</text:span></text:p>
      <text:p text:style-name="P1353"><text:span text:style-name="T1539">Ata</text:span><text:span text:style-name="T1540"> </text:span><text:span text:style-name="T1539">nº</text:span><text:span text:style-name="T1536"> </text:span><text:span text:style-name="T1535">031/2026</text:span></text:p>
      <text:p text:style-name="P1277"/>
      <text:p text:style-name="P1354"/>
      <text:p text:style-name="P1355">31ª<text:span text:style-name="T1542"> </text:span>ATA<text:span text:style-name="T1371"> </text:span>DE<text:span text:style-name="T1371"> </text:span>REUNIÃO<text:span text:style-name="T1542"> </text:span>DO<text:span text:style-name="T1371"> </text:span>CONSELHO<text:span text:style-name="T1371"> </text:span>DELIBERATIVO<text:span text:style-name="T1542"> </text:span>-<text:span text:style-name="T1542"> </text:span><text:span text:style-name="T691">EXTRAORDINÁRIA</text:span></text:p>
      <text:p text:style-name="P1356"/>
      <text:p text:style-name="P1357">Aos onze dias do mês de agosto de<text:span text:style-name="T1662"> </text:span>dois mil e vinte e<text:span text:style-name="T1865"> </text:span>seis, reuniram-se os membros do Conselho Deliberativo do Instituto de Previdência do Município de Cachoeiro de Itapemirim – IPACI, inciando a reunião extraordinária às 9h nas dependências do Instituto de Previdência do Município de Cachoeiro de Itapemirim (IPACI). Registra-se a presença dos conselheiros titulares: Valquiria Salvador Bernabé, Dayse Modesto Correa, Elaine do Nascimento Kale, Sebastião Ricardo Carvalho Moreira, Luiz Carlos Bindaco, Gilson Batista Soares, Daniela Vianna Silva Sartorato e Gilziane Faria Fonseca Martins. Justifica a ausência a Conselheira Cassiana Maria Barcelos Ribeiro Polonini por conflito de agenda. A presente reunião extraordinária, possui a seguinte pauta:1) Apresentação Relatório conclusivo da análise das contribuições previdenciárias do processo nº 81314/2025 e 9572/2026; 2)Processo 48232/ 2026 – Apreciação do Relatorio de Ouvidoria 2025; 3) Processo 70928/24 - Parecer do<text:span text:style-name="T1548"> </text:span>Comitê 12/2025; 4) Processo 78094/2025 – Análise da execução do Plano de Ação 2026 (1º semestre). Em relação a pauta 1: as Conselheiras Relatoras submeteram o relatório à apreciação do Conselho Deliberativo, que aprovou com as seguintes recomendações: 1) Que o IPACI solicite aos Entes patrocinadores a partir da competência<text:span text:style-name="T1544"> </text:span>janeiro<text:span text:style-name="T1544"> </text:span>de<text:span text:style-name="T1544"> </text:span>2026,<text:span text:style-name="T1544"> </text:span>quadro resumo por<text:span text:style-name="T1544"> </text:span>competência<text:span text:style-name="T1544"> </text:span>e<text:span text:style-name="T1544"> </text:span>por<text:span text:style-name="T1544"> </text:span>Unidade Gestora, segregado por tipo de folha, contendo: quantitativo de servidores efetivos, a base de cálculo que deu origem as contribuições segurado e patronal, o valor das contribuições patronal e segurado, as respectivas guias que atestam os valores repassados e as justificativas pormenorizadas de eventuais diferenças, assinado pelo responsável pelas informações; 2) Que o IPACI, ateste por meio de documento a efetiva arrecadação dos valores devidos por competência, confrontado com os relatórios encaminhados pelos Entes; 3) Análise da conformidade documental dos<text:span text:style-name="T1544"> </text:span>itens 1 e 2, pelo Controle Interno do IPACI; 4) Solicitação de esclarecimentos e a adoção das providências cabíveis em relação a divergência apontada na alínea “b” do item 3 deste relatório. Em relação a pauta 2: foi distribuído o processo nº 48232/ 2026 para relatoria à conselheira Gilziane Faria Fonseca Martins, com prazo para apresentação dia 01 de setembro de 2026. Em relação a pauta 3: Aguardando os extratos<text:span text:style-name="T1866"> </text:span>solicitados<text:span text:style-name="T1866"> </text:span>no<text:span text:style-name="T1866"> </text:span>processo<text:span text:style-name="T1866"> </text:span>nº<text:span text:style-name="T1866"> </text:span>70928/24<text:span text:style-name="T1866"> </text:span>tramitado<text:span text:style-name="T1866"> </text:span>no<text:span text:style-name="T1866"> </text:span>dia<text:span text:style-name="T1866"> </text:span>03<text:span text:style-name="T1866"> </text:span>de<text:span text:style-name="T1866"> </text:span>julho<text:span text:style-name="T1866"> </text:span>de<text:span text:style-name="T1866"> </text:span>2026.</text:p>
      <text:p text:style-name="P1358"/>
      <text:p text:style-name="P1359"><draw:frame draw:style-name="fr8" draw:name="Image 336" text:anchor-type="char" svg:x="1.878in" svg:y="0.1465in" svg:width="0.3681in" svg:height="0.3681in" draw:z-index="150"><draw:image xlink:href="Pictures/100000010000004600000047F8079BC9.png" xlink:type="simple" xlink:show="embed" xlink:actuate="onLoad" draw:mime-type="image/png"/></draw:frame><draw:frame draw:style-name="fr2" draw:name="Image13" text:anchor-type="char" svg:x="6.2016in" svg:y="-0.0307in" svg:width="0.4173in" svg:height="0.3953in" draw:z-index="343"><draw:image xlink:href="Pictures/100000010000002D0000002B6D19668A.png" xlink:type="simple" xlink:show="embed" xlink:actuate="onLoad" draw:mime-type="image/png"/></draw:frame><text:span text:style-name="T1550">Rua </text:span><text:span text:style-name="T1551">Rui Barbosa – nº 24, Ap. 401/402/602 e 702, Ed. Santa Cecília, Centro – Cachoeiro de Itapemirim – ES<text:tab/></text:span><text:span text:style-name="T1552"> </text:span><text:span text:style-name="T1553">CEP:</text:span><text:span text:style-name="T1555"> </text:span><text:span text:style-name="T1553">29300-042</text:span><text:span text:style-name="T1555"> </text:span><text:span text:style-name="T1553">|</text:span><text:span text:style-name="T1555"> </text:span><text:span text:style-name="T1553">Tel.:</text:span><text:span text:style-name="T1555"> </text:span><text:span text:style-name="T1553">(28)</text:span><text:span text:style-name="T1554"> </text:span><text:span text:style-name="T1553">3199</text:span><text:span text:style-name="T1556">A</text:span><text:span text:style-name="T1553">-</text:span><text:span text:style-name="T1560">1</text:span><text:span text:style-name="T1558">u</text:span><text:span text:style-name="T1559">t</text:span><text:span text:style-name="T1560">2</text:span><text:span text:style-name="T1558">e</text:span><text:span text:style-name="T1590">n</text:span><text:span text:style-name="T1562">6</text:span><text:span text:style-name="T1558">ti</text:span><text:span text:style-name="T1563">c</text:span><text:span text:style-name="T1564">7</text:span><text:span text:style-name="T1558">a</text:span><text:span text:style-name="T1565">r</text:span><text:span text:style-name="T1566">|</text:span><text:span text:style-name="T1567">d</text:span><text:span text:style-name="T1867">c</text:span><text:span text:style-name="T1569">o</text:span><text:span text:style-name="T1570">o</text:span><text:span text:style-name="T1569">c</text:span><text:span text:style-name="T1571">u</text:span><text:span text:style-name="T1572">n</text:span><text:span text:style-name="T1571">m</text:span><text:span text:style-name="T1573">s</text:span><text:span text:style-name="T1574">e</text:span><text:span text:style-name="T1572">e</text:span><text:span text:style-name="T1569">n</text:span><text:span text:style-name="T1575">t</text:span><text:span text:style-name="T1576">l</text:span><text:span text:style-name="T1577">o</text:span><text:span text:style-name="T1576">h</text:span><text:span text:style-name="T1577">e</text:span><text:span text:style-name="T1578">o</text:span><text:span text:style-name="T1577">m</text:span><text:span text:style-name="T1576">d</text:span><text:span text:style-name="T1577">h</text:span><text:span text:style-name="T1579">e</text:span><text:span text:style-name="T1569">t</text:span><text:span text:style-name="T1580">t</text:span><text:span text:style-name="T1581">l</text:span><text:span text:style-name="T1575">p</text:span><text:span text:style-name="T1576">i</text:span><text:span text:style-name="T1582">s</text:span><text:span text:style-name="T1568">b</text:span><text:span text:style-name="T1569">:/</text:span><text:span text:style-name="T1582">/</text:span><text:span text:style-name="T1583">e</text:span><text:span text:style-name="T1584">p</text:span><text:span text:style-name="T1585">r</text:span><text:span text:style-name="T1569">r</text:span><text:span text:style-name="T1586">o</text:span><text:span text:style-name="T1587">a</text:span><text:span text:style-name="T1588">c</text:span><text:span text:style-name="T1589">t</text:span><text:span text:style-name="T1590">e</text:span><text:span text:style-name="T1591">i</text:span><text:span text:style-name="T1577">s</text:span><text:span text:style-name="T1578">v</text:span><text:span text:style-name="T1569">s</text:span><text:span text:style-name="T1593">o</text:span><text:span text:style-name="T1594">o</text:span><text:span text:style-name="T1595">s</text:span><text:span text:style-name="T1868">@</text:span><text:span text:style-name="T1569">.ca</text:span><text:span text:style-name="T1869">c</text:span><text:span text:style-name="T1598">i</text:span><text:span text:style-name="T1560">p</text:span><text:span text:style-name="T1569">h</text:span><text:span text:style-name="T1590">o</text:span><text:span text:style-name="T1599">a</text:span><text:span text:style-name="T1600">e</text:span><text:span text:style-name="T1572">c</text:span><text:span text:style-name="T1569">ir</text:span><text:span text:style-name="T1602">o</text:span><text:span text:style-name="T1598">i</text:span><text:span text:style-name="T1603">.</text:span><text:span text:style-name="T1569">.</text:span><text:span text:style-name="T1870">e</text:span><text:span text:style-name="T1594">e</text:span><text:span text:style-name="T1605">s</text:span><text:span text:style-name="T1573">s</text:span><text:span text:style-name="T1569">.</text:span><text:span text:style-name="T1606">g</text:span><text:span text:style-name="T1615">.</text:span><text:span text:style-name="T1608">o</text:span><text:span text:style-name="T1594">g</text:span><text:span text:style-name="T1605">v</text:span><text:span text:style-name="T1601">o</text:span><text:span text:style-name="T1569">.</text:span><text:span text:style-name="T1605">b</text:span><text:span text:style-name="T1601">v</text:span><text:span text:style-name="T1569">r/</text:span><text:span text:style-name="T1608">a</text:span><text:span text:style-name="T1598">.</text:span><text:span text:style-name="T1609">b</text:span><text:span text:style-name="T1569">u</text:span><text:span text:style-name="T1574">t</text:span><text:span text:style-name="T1573">r</text:span><text:span text:style-name="T1569">e</text:span><text:span text:style-name="T1610">n</text:span><text:span text:style-name="T1611">|</text:span><text:span text:style-name="T1569">ti</text:span><text:span text:style-name="T1585">i</text:span><text:span text:style-name="T1612">c</text:span><text:span text:style-name="T1567">i</text:span><text:span text:style-name="T1572">p</text:span><text:span text:style-name="T1569">d</text:span><text:span text:style-name="T1608">a</text:span><text:span text:style-name="T1613">a</text:span><text:span text:style-name="T1614">d</text:span><text:span text:style-name="T1603">c</text:span><text:span text:style-name="T1595">e</text:span><text:span text:style-name="T1598">i.</text:span><text:span text:style-name="T1615">e</text:span><text:span text:style-name="T1598">s.gov.br</text:span></text:p>
      <text:p text:style-name="P1360"><text:span text:style-name="T1616">com</text:span><text:span text:style-name="T1617"> </text:span><text:span text:style-name="T1616">o</text:span><text:span text:style-name="T1618"> </text:span><text:span text:style-name="T1616">identificador</text:span><text:span text:style-name="T1617"> </text:span><text:span text:style-name="T1616">31003900390037003500300033003A005000,</text:span><text:span text:style-name="T1618"> </text:span><text:span text:style-name="T1616">Documento</text:span><text:span text:style-name="T1617"> </text:span><text:span text:style-name="T1616">assinado</text:span><text:span text:style-name="T1618"> </text:span><text:span text:style-name="T1616">digitalmente</text:span><text:span text:style-name="T1618"> </text:span><text:span text:style-name="T1616">conforme</text:span><text:span text:style-name="T1617"> </text:span><text:span text:style-name="T1616">art.</text:span><text:span text:style-name="T1618"> </text:span><text:span text:style-name="T1616">4º,</text:span><text:span text:style-name="T1617"> </text:span><text:span text:style-name="T1616">II</text:span><text:span text:style-name="T1618"> </text:span><text:span text:style-name="T1616">da</text:span><text:span text:style-name="T1618"> </text:span><text:span text:style-name="T1616">Lei</text:span><text:span text:style-name="T1617"> </text:span><text:span text:style-name="T1619">14.063/2020.</text:span></text:p>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361"/>
      <text:p text:style-name="P1177"><draw:frame draw:style-name="fr8" draw:name="Image 337" text:anchor-type="char" svg:x="3.7902in" svg:y="-0.2945in" svg:width="0.6866in" svg:height="0.6189in" draw:z-index="102"><draw:image xlink:href="Pictures/10000001000000840000007752069C51.png" xlink:type="simple" xlink:show="embed" xlink:actuate="onLoad" draw:mime-type="image/png"/></draw:frame><text:span text:style-name="T1340">D.O.</text:span><text:span text:style-name="T1341"> </text:span><text:span text:style-name="T1340">PREFEITURA</text:span><text:span text:style-name="T1342"> </text:span><text:span text:style-name="T1340">MUNICIPAL</text:span><text:span text:style-name="T1343"> </text:span><text:span text:style-name="T1340">DE</text:span><text:span text:style-name="T1344"> </text:span><text:span text:style-name="T1345">CACHOEIRO</text:span><text:span text:style-name="T1340"><text:tab/></text:span><text:span text:style-name="T214">57</text:span></text:p>
      <text:p text:style-name="P1362"><text:span text:style-name="T1433">Em relação a pauta 4:</text:span><text:span text:style-name="T1620"> </text:span><text:span text:style-name="T1433">Foi distribuído</text:span><text:span text:style-name="T1871"> </text:span><text:span text:style-name="T1433">o Processo 78094/2025</text:span><text:span text:style-name="T1625"> </text:span><text:span text:style-name="T1433">-Análise da execução</text:span><text:span text:style-name="T1620"> </text:span><text:span text:style-name="T1433">do Plano de Ação 2026 (1º semestre) para relataria aos conselheiros Sebastião Ricardo Carvalho Moreira e Luiz Carlos Bindaco</text:span><text:span text:style-name="T1872">, </text:span><text:span text:style-name="T1433">com prazo até 01 de setembro de 2026. Ficam convocados os membros deste Conselho para próxima reunião extraordinária no dia 18 de agosto de 2026, às 09 h com as seguintes pautas: 1) Eleição da mesa diretora;</text:span><text:span text:style-name="T1873"> </text:span><text:span text:style-name="T1433">2) Análise</text:span><text:span text:style-name="T1874"> </text:span><text:span text:style-name="T1433">do processo</text:span><text:span text:style-name="T1625"> </text:span><text:span text:style-name="T1433">60548 / 2025</text:span><text:span text:style-name="T1435"> </text:span><text:span text:style-name="T1433">quanto</text:span><text:span text:style-name="T1874"> </text:span><text:span text:style-name="T1433">a elaboração da Instrução Normativa nos termos da ata 09/2026. Encerra-se às 11:25</text:span><text:span text:style-name="T1875">, </text:span><text:span text:style-name="T1433">sendo</text:span><text:span text:style-name="T1620"> </text:span><text:span text:style-name="T1433">lavrada a presente ata, que é assinada por mim e pelos demais membros.</text:span></text:p>
      <text:p text:style-name="Text_20_body"/>
      <text:p text:style-name="Text_20_body"/>
      <text:p text:style-name="Text_20_body"/>
      <text:p text:style-name="P1363"/>
      <text:p text:style-name="P1364"><text:span text:style-name="T1433">Valquíria Salvador Bernabé Presidente</text:span><text:span text:style-name="T1743"> </text:span><text:span text:style-name="T1433">do</text:span><text:span text:style-name="T1454"> </text:span><text:span text:style-name="T1433">Conselho</text:span><text:span text:style-name="T1449"> </text:span><text:span text:style-name="T1433">Deliberativo (Representante</text:span><text:span text:style-name="T1876"> </text:span><text:span text:style-name="T1433">IPACI)</text:span></text:p>
      <text:p text:style-name="Text_20_body"/>
      <text:p text:style-name="Text_20_body"/>
      <text:p text:style-name="Text_20_body"/>
      <text:p text:style-name="P1356"/>
      <text:p text:style-name="P1365"><text:span text:style-name="T1433">Dayse</text:span><text:span text:style-name="T1455"> </text:span><text:span text:style-name="T1433">Modesto</text:span><text:span text:style-name="T1877"> </text:span><text:span text:style-name="T1449">Correa</text:span></text:p>
      <text:p text:style-name="P1366"><text:span text:style-name="T1433">Segunda</text:span><text:span text:style-name="T1444"> </text:span><text:span text:style-name="T1433">Secretária do</text:span><text:span text:style-name="T1451"> </text:span><text:span text:style-name="T1433">Conselho</text:span><text:span text:style-name="T1455"> </text:span><text:span text:style-name="T1433">Deliberativo (Representante</text:span><text:span text:style-name="T1450"> </text:span><text:span text:style-name="T1433">Eleito)</text:span></text:p>
      <text:p text:style-name="Text_20_body"/>
      <text:p text:style-name="Text_20_body"/>
      <text:p text:style-name="Text_20_body"/>
      <text:p text:style-name="Text_20_body"/>
      <text:p text:style-name="Text_20_body"/>
      <text:p text:style-name="P1367"/>
      <text:p text:style-name="P1368"><text:span text:style-name="T1433">Elaine do Nascimento Kale Membro</text:span><text:span text:style-name="T1878"> </text:span><text:span text:style-name="T1433">do</text:span><text:span text:style-name="T1878"> </text:span><text:span text:style-name="T1433">Conselho</text:span><text:span text:style-name="T1449"> </text:span><text:span text:style-name="T1433">Deliberativo</text:span></text:p>
      <text:p text:style-name="P1369"><text:span text:style-name="T1433">(Representante</text:span><text:span text:style-name="T1876"> </text:span><text:span text:style-name="T1433">da</text:span><text:span text:style-name="T1449"> </text:span><text:span text:style-name="T1433">AGERSA -</text:span><text:span text:style-name="T1620"> </text:span><text:span text:style-name="T1433">Agência Municipal de</text:span><text:span text:style-name="T1449"> </text:span><text:span text:style-name="T1433">Regulação dos Serviços Públicos Delegados de Cachoeiro de ltapemirim)</text:span></text:p>
      <text:p text:style-name="Text_20_body"/>
      <text:p text:style-name="Text_20_body"/>
      <text:p text:style-name="Text_20_body"/>
      <text:p text:style-name="Text_20_body"/>
      <text:p text:style-name="Text_20_body"/>
      <text:p text:style-name="Text_20_body"/>
      <text:p text:style-name="P1323"/>
      <text:p text:style-name="P1370"><text:span text:style-name="T1433">Luiz Carlos Bindaco Membro</text:span><text:span text:style-name="T1878"> </text:span><text:span text:style-name="T1433">do</text:span><text:span text:style-name="T1878"> </text:span><text:span text:style-name="T1433">Conselho</text:span><text:span text:style-name="T1449"> </text:span><text:span text:style-name="T1433">Deliberativo</text:span></text:p>
      <text:p text:style-name="P1371"><text:span text:style-name="T1433">(Representante</text:span><text:span text:style-name="T1876"> </text:span><text:span text:style-name="T1433">da</text:span><text:span text:style-name="T1746"> </text:span><text:span text:style-name="T1433">Secretaria</text:span><text:span text:style-name="T1621"> </text:span><text:span text:style-name="T1433">Municipal</text:span><text:span text:style-name="T1744"> </text:span><text:span text:style-name="T1433">de</text:span><text:span text:style-name="T1455"> </text:span><text:span text:style-name="T1449">Governo)</text:span></text:p>
      <text:p text:style-name="Text_20_body"/>
      <text:p text:style-name="P1331"/>
      <text:p text:style-name="P1372"><draw:frame draw:style-name="fr6" draw:name="Image 349" text:anchor-type="char" svg:x="1.85in" svg:y="0.1374in" svg:width="0.4209in" svg:height="0.3807in" draw:z-index="335"><draw:image xlink:href="Pictures/100000000000007E000000725040E33C.png" xlink:type="simple" xlink:show="embed" xlink:actuate="onLoad" draw:mime-type="image/png"/></draw:frame><draw:frame draw:style-name="fr2" draw:name="Image12" text:anchor-type="char" svg:x="6.1925in" svg:y="-0.028in" svg:width="0.4181in" svg:height="0.3917in" draw:z-index="342"><draw:image xlink:href="Pictures/100000010000002D0000002B1E8391E0.png" xlink:type="simple" xlink:show="embed" xlink:actuate="onLoad" draw:mime-type="image/png"/></draw:frame><draw:frame draw:style-name="fr11" draw:name="Image27" text:anchor-type="char" svg:x="2.5374in" svg:y="0.1398in" svg:width="0.0161in" svg:height="0.0925in" draw:z-index="238"><draw:image xlink:href="Pictures/10000001000000010000000AF1B9B425.png" xlink:type="simple" xlink:show="embed" xlink:actuate="onLoad" draw:mime-type="image/png"/></draw:frame><text:span text:style-name="T1879">Rua </text:span><text:span text:style-name="T1880">Rui</text:span><text:span text:style-name="T1881"> </text:span><text:span text:style-name="T1882">Barbosa- nº 24,</text:span><text:span text:style-name="T1883"> </text:span><text:span text:style-name="T1882">Ap. 40</text:span><text:span text:style-name="T1880">1</text:span><text:span text:style-name="T1884">/</text:span><text:span text:style-name="T1882">402</text:span><text:span text:style-name="T1884">/</text:span><text:span text:style-name="T1882">602 e 702, </text:span><text:span text:style-name="T1885">Ed. </text:span><text:span text:style-name="T1882">Santa </text:span><text:span text:style-name="T1885">C</text:span><text:span text:style-name="T1882">ec</text:span><text:span text:style-name="T1880">íl</text:span><text:span text:style-name="T1882">i</text:span><text:span text:style-name="T1885">a, </text:span><text:span text:style-name="T1882">Centro-Cachoeiro de </text:span><text:span text:style-name="T1880">ltapemirim </text:span><text:span text:style-name="T1885">-</text:span><text:span text:style-name="T1886"> </text:span><text:span text:style-name="T1885">ES</text:span><text:span text:style-name="T1887"><text:tab/></text:span><text:span text:style-name="T1888"> </text:span><text:span text:style-name="T1889">0-042</text:span><text:span text:style-name="T1890"> </text:span><text:span text:style-name="T1889">Tel.: (28) 3199AJtiil6;,,l,_,run,e�ffltti&gt;&lt;o@;pn,aó.e60go,vabialt;i�aei.es.gov.br</text:span></text:p>
      <text:p text:style-name="P1373"><text:span text:style-name="T1891">com</text:span><text:span text:style-name="T1892"> </text:span><text:span text:style-name="T1891">o</text:span><text:span text:style-name="T1893"> </text:span><text:span text:style-name="T1891">identificador</text:span><text:span text:style-name="T1894"> </text:span><text:span text:style-name="T1891">31003900390037003500300033003A005000,</text:span><text:span text:style-name="T1895"> </text:span><text:span text:style-name="T1891">Documento</text:span><text:span text:style-name="T1896"> </text:span><text:span text:style-name="T1891">assinado</text:span><text:span text:style-name="T1897"> </text:span><text:span text:style-name="T1891">digitalmente</text:span><text:span text:style-name="T1898"> </text:span><text:span text:style-name="T1891">conforme</text:span><text:span text:style-name="T1899"> </text:span><text:span text:style-name="T1891">art.</text:span><text:span text:style-name="T1900"> </text:span><text:span text:style-name="T1891">4°,</text:span><text:span text:style-name="T1901"> </text:span><text:span text:style-name="T1902">li</text:span><text:span text:style-name="T1903"> </text:span><text:span text:style-name="T1891">da</text:span><text:span text:style-name="T1904"> </text:span><text:span text:style-name="T1905">Lei</text:span><text:span text:style-name="T1906"> </text:span><text:span text:style-name="T1907">14.063/2020.</text:span></text:p>
      <text:p text:style-name="P1374"/>
      <text:p text:style-name="P327"/>
      <text:p text:style-name="P327"/>
      <text:p text:style-name="P327"/>
      <text:p text:style-name="P327"/>
      <text:p text:style-name="P327"/>
      <text:p text:style-name="P327"/>
      <text:p text:style-name="P327"/>
      <text:p text:style-name="P327"/>
      <text:p text:style-name="P327"/>
      <text:p text:style-name="P327"/>
      <text:p text:style-name="P327"/>
      <text:p text:style-name="P327"/>
      <text:p text:style-name="P327"/>
      <text:p text:style-name="P327"/>
      <text:p text:style-name="P1375"/>
      <text:p text:style-name="P1376"><draw:frame draw:style-name="fr6" draw:name="Image 350" text:anchor-type="char" svg:x="1.7492in" svg:y="-0.0602in" svg:width="1.3217in" svg:height="0.5571in" draw:z-index="336"><draw:image xlink:href="Pictures/10000001000001DA000000E5AA1E029C.png" xlink:type="simple" xlink:show="embed" xlink:actuate="onLoad" draw:mime-type="image/png"/></draw:frame><draw:frame draw:style-name="fr6" draw:name="Image 351" text:anchor-type="char" svg:x="0.4937in" svg:y="-1.848in" svg:width="7.7736in" svg:height="1.3681in" draw:z-index="337"><draw:image xlink:href="Pictures/10000000000009180000019B2F5AA03B.png" xlink:type="simple" xlink:show="embed" xlink:actuate="onLoad" draw:mime-type="image/png"/></draw:frame><text:span text:style-name="T1908">C</text:span><text:span text:style-name="T1909">o</text:span><text:span text:style-name="T1910">n</text:span><text:span text:style-name="T1908">s</text:span><text:span text:style-name="T1909">e</text:span><text:span text:style-name="T1910">lh</text:span><text:span text:style-name="T1909">o</text:span><text:span text:style-name="T1911"> </text:span><text:span text:style-name="T1909">Deliberativo</text:span><text:span text:style-name="T1912"> </text:span><text:span text:style-name="T1910">-</text:span><text:span text:style-name="T1913"> </text:span><text:span text:style-name="T1910">I</text:span><text:span text:style-name="T1909">PA</text:span><text:span text:style-name="T1908">C</text:span><text:span text:style-name="T1910">I</text:span></text:p>
      <text:p text:style-name="P1377"><text:span text:style-name="T1908">A</text:span><text:span text:style-name="T1910">t</text:span><text:span text:style-name="T1909">a</text:span><text:span text:style-name="T1914"> </text:span><text:span text:style-name="T1910">n</text:span><text:span text:style-name="T1915">º</text:span><text:span text:style-name="T1916"> </text:span><text:span text:style-name="T1909">03</text:span><text:span text:style-name="T1917"> </text:span><text:span text:style-name="T1910">l</text:span><text:span text:style-name="T1918"> </text:span><text:span text:style-name="T1915">/</text:span><text:span text:style-name="T1909">2026</text:span></text:p>
      <text:p text:style-name="P1277"/>
      <text:p text:style-name="P1277"/>
      <text:p text:style-name="P1277"/>
      <text:p text:style-name="P1277"/>
      <text:p text:style-name="P1277"/>
      <text:p text:style-name="P1277"/>
      <text:p text:style-name="P1378"/>
      <text:p text:style-name="P1297"><text:span text:style-name="T1433">Sebastião Ricardo Carvalho Moreira Membro do Conselho Deliberativo (Representante</text:span><text:span text:style-name="T1450"> </text:span><text:span text:style-name="T1433">Eleito)</text:span></text:p>
      <text:p text:style-name="Text_20_body"/>
      <text:p text:style-name="Text_20_body"/>
      <text:p text:style-name="Text_20_body"/>
      <text:p text:style-name="Text_20_body"/>
      <text:p text:style-name="P1379"/>
      <text:p text:style-name="P1380">Gilson Batista Soares Membro do Conselho Deliberativo</text:p>
      <text:p text:style-name="P1381"><text:span text:style-name="T1433">(Representante</text:span><text:span text:style-name="T1746"> </text:span><text:span text:style-name="T1433">da</text:span><text:span text:style-name="T1919"> </text:span><text:span text:style-name="T1433">Secretaria</text:span><text:span text:style-name="T1920"> </text:span><text:span text:style-name="T1433">Municipal</text:span><text:span text:style-name="T1921"> </text:span><text:span text:style-name="T1433">de</text:span><text:span text:style-name="T1922"> </text:span><text:span text:style-name="T1449">Administração)</text:span></text:p>
      <text:p text:style-name="Text_20_body"/>
      <text:p text:style-name="Text_20_body"/>
      <text:p text:style-name="Text_20_body"/>
      <text:p text:style-name="Text_20_body"/>
      <text:p text:style-name="Text_20_body"/>
      <text:p text:style-name="Text_20_body"/>
      <text:p text:style-name="P1382"/>
      <text:p text:style-name="P1383">Daniela Vianna Silva Sartorato Membro do Conselho Deliberativo</text:p>
      <text:p text:style-name="P1384"><text:span text:style-name="T1433">(Representante</text:span><text:span text:style-name="T1455"> </text:span><text:span text:style-name="T1433">da</text:span><text:span text:style-name="T1919"> </text:span><text:span text:style-name="T1433">Secretaria</text:span><text:span text:style-name="T1923"> </text:span><text:span text:style-name="T1433">Municipal</text:span><text:span text:style-name="T1924"> </text:span><text:span text:style-name="T1433">de</text:span><text:span text:style-name="T1877"> </text:span><text:span text:style-name="T1449">Fazenda)</text:span></text:p>
      <text:p text:style-name="Text_20_body"/>
      <text:p text:style-name="Text_20_body"/>
      <text:p text:style-name="Text_20_body"/>
      <text:p text:style-name="Text_20_body"/>
      <text:p text:style-name="P1379"/>
      <text:p text:style-name="P1385"><text:span text:style-name="T1433">Gilziane Faria Fonseca Martins Corrêa Membro do Conselho Deliberativo </text:span><text:span text:style-name="T1925">(Representante </text:span><text:span text:style-name="T1433">da Câmara Municipal)</text:span></text:p>
      <text:p text:style-name="Text_20_body"/>
      <text:p text:style-name="Text_20_body"/>
      <text:p text:style-name="Text_20_body"/>
      <text:p text:style-name="Text_20_body"/>
      <text:p text:style-name="P1379"/>
      <text:p text:style-name="P1386">Marli Lima Spolodorio Membro do Conselho Deliberativo</text:p>
      <text:p text:style-name="P1387"><text:span text:style-name="T1925">(Representante</text:span><text:span text:style-name="T1926"> </text:span><text:span text:style-name="T1433">da</text:span><text:span text:style-name="T1920"> </text:span><text:span text:style-name="T1449">ASIPACI)</text:span></text:p>
      <text:p text:style-name="Text_20_body"/>
      <text:p text:style-name="Text_20_body"/>
      <text:p text:style-name="Text_20_body"/>
      <text:p text:style-name="Text_20_body"/>
      <text:p text:style-name="Text_20_body"/>
      <text:p text:style-name="Text_20_body"/>
      <text:p text:style-name="P1388"/>
      <text:p text:style-name="P1389"><draw:frame draw:style-name="fr6" draw:name="Image 356" text:anchor-type="char" svg:x="1.7965in" svg:y="0.1445in" svg:width="0.4339in" svg:height="0.3839in" draw:z-index="338"><draw:image xlink:href="Pictures/1000000000000082000000738BE4BEFA.png" xlink:type="simple" xlink:show="embed" xlink:actuate="onLoad" draw:mime-type="image/png"/></draw:frame><draw:frame draw:style-name="fr2" draw:name="Image11" text:anchor-type="char" svg:x="6.239in" svg:y="-0.0256in" svg:width="0.428in" svg:height="0.4008in" draw:z-index="340"><draw:image xlink:href="Pictures/100000010000002F0000002CD5E6569D.png" xlink:type="simple" xlink:show="embed" xlink:actuate="onLoad" draw:mime-type="image/png"/></draw:frame><draw:frame draw:style-name="fr11" draw:name="Image29" text:anchor-type="char" svg:x="2.502in" svg:y="0.1453in" svg:width="0.0161in" svg:height="0.0945in" draw:z-index="240"><draw:image xlink:href="Pictures/10000001000000010000000AF1B9B425.png" xlink:type="simple" xlink:show="embed" xlink:actuate="onLoad" draw:mime-type="image/png"/></draw:frame><text:span text:style-name="T1927">Rua </text:span><text:span text:style-name="T1928">Rui Barbosa </text:span><text:span text:style-name="T1929">-</text:span><text:span text:style-name="T1930"> </text:span><text:span text:style-name="T1928">nº 24, Ap</text:span><text:span text:style-name="T1931">.</text:span><text:span text:style-name="T1928">40</text:span><text:span text:style-name="T1931">1</text:span><text:span text:style-name="T1929">/</text:span><text:span text:style-name="T1928">402</text:span><text:span text:style-name="T1929">/</text:span><text:span text:style-name="T1928">602 e 702, Ed. Santa Cecília, </text:span><text:span text:style-name="T1932">Centro </text:span><text:span text:style-name="T1929">-</text:span><text:span text:style-name="T1930"> </text:span><text:span text:style-name="T1928">Cachoeiro de </text:span><text:span text:style-name="T1931">ltapemirim </text:span><text:span text:style-name="T1929">-</text:span><text:span text:style-name="T1930"> </text:span><text:span text:style-name="T1928">ES<text:tab/></text:span><text:span text:style-name="T1933"> </text:span><text:span text:style-name="T1934">0-042</text:span><text:span text:style-name="T1933"> </text:span><text:span text:style-name="T1934">Tel.:(28)3199AJ1.J6ool&lt;llcimelh0d1!llitn1&gt;ratiso@@ip,auó</text:span><text:span text:style-name="T1935"><text:tab/></text:span><text:span text:style-name="T1936">,@O'&lt;'abo,l1;ipaai.es.gov.br</text:span></text:p>
      <text:p text:style-name="P1390"><text:span text:style-name="T1937">com</text:span><text:span text:style-name="T1938"> </text:span><text:span text:style-name="T1937">o</text:span><text:span text:style-name="T1939"> </text:span><text:span text:style-name="T1937">identificador</text:span><text:span text:style-name="T1940"> </text:span><text:span text:style-name="T1937">31003900390037003500300033003A005000,</text:span><text:span text:style-name="T1941"> </text:span><text:span text:style-name="T1937">Documento</text:span><text:span text:style-name="T1942"> </text:span><text:span text:style-name="T1937">assinado</text:span><text:span text:style-name="T1943"> </text:span><text:span text:style-name="T1937">digitalmente</text:span><text:span text:style-name="T1942"> </text:span><text:span text:style-name="T1937">conforme</text:span><text:span text:style-name="T1941"> </text:span><text:span text:style-name="T1937">art.</text:span><text:span text:style-name="T1944"> </text:span><text:span text:style-name="T1937">4°,</text:span><text:span text:style-name="T1941"> </text:span><text:span text:style-name="T1945">li</text:span><text:span text:style-name="T1946"> </text:span><text:span text:style-name="T1937">da</text:span><text:span text:style-name="T1947"> </text:span><text:span text:style-name="T1937">Lei</text:span><text:span text:style-name="T1948"> </text:span><text:span text:style-name="T1949">14.063/2020</text:span></text:p>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147"/>
      <text:p text:style-name="P1391"/>
      <text:p text:style-name="P333"><draw:frame draw:style-name="fr8" draw:name="Image 357" text:anchor-type="char" svg:x="3.7965in" svg:y="-0.2937in" svg:width="0.6945in" svg:height="0.6138in" draw:z-index="154"><draw:image xlink:href="Pictures/10000000000000D0000000B830B1DD11.jpg" xlink:type="simple" xlink:show="embed" xlink:actuate="onLoad" draw:mime-type="image/jpeg"/></draw:frame><text:span text:style-name="T443">D</text:span><text:span text:style-name="T444">.</text:span><text:span text:style-name="T443">O</text:span><text:span text:style-name="T444">.</text:span><text:span text:style-name="T445"> </text:span><text:span text:style-name="T210">PREFEITURA</text:span><text:span text:style-name="T446"> </text:span><text:span text:style-name="T210">MUNICIPAL</text:span><text:span text:style-name="T447"> </text:span><text:span text:style-name="T210">DE</text:span><text:span text:style-name="T448"> </text:span><text:span text:style-name="T213">CACHOEIRO</text:span><text:span text:style-name="T210"><text:tab/></text:span><text:span text:style-name="T214">59</text:span></text:p>
      <text:h text:style-name="P1392" text:outline-level="2"><draw:frame draw:style-name="fr1" draw:name="Image30" text:anchor-type="char" svg:x="1.6953in" svg:y="0.6102in" svg:width="5.7862in" svg:height="0.3756in" draw:z-index="241"><draw:image xlink:href="Pictures/100000010000027C00000029289D4C12.png" xlink:type="simple" xlink:show="embed" xlink:actuate="onLoad" draw:mime-type="image/png"/></draw:frame><draw:frame draw:style-name="fr1" draw:name="Image31" text:anchor-type="char" svg:x="0in" svg:y="0in" svg:width="8.2681in" svg:height="11.6929in" draw:z-index="243"><draw:image xlink:href="Pictures/100000010000038D00000506293F99ED.png" xlink:type="simple" xlink:show="embed" xlink:actuate="onLoad" draw:mime-type="image/png"/></draw:frame><text:span text:style-name="T8">DIÁRIO</text:span><text:span text:style-name="T9"> </text:span><text:span text:style-name="T10">OFICIAL </text:span></text:h>
      <text:p text:style-name="P1393"><text:span text:style-name="T11">DO</text:span><text:span text:style-name="T12"> </text:span><text:span text:style-name="T13">MUNICÍPIO</text:span><text:span text:style-name="T14"> </text:span><text:span text:style-name="T15">DE </text:span></text:p>
      <text:p text:style-name="P1394"><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1395"/>
      <text:p text:style-name="P1396"><text:span text:style-name="T1950">CENTRO ADMINISTRATIVO HÉLIO CARLOS MANHÃES RUA BRAHIM ANTÔNIO SEDER, 96/102 - CENTRO CACHOEIRO</text:span><text:span text:style-name="T1951"> </text:span><text:span text:style-name="T1950">DE</text:span><text:span text:style-name="T1952"> </text:span><text:span text:style-name="T1950">ITAPEMIRIM CEP: 29300-060</text:span></text:p>
      <text:p text:style-name="P6"/>
      <text:p text:style-name="P1397"/>
      <text:p text:style-name="P1398"><draw:frame draw:style-name="fr11" draw:name="Image28" text:anchor-type="char" svg:x="0.7874in" svg:y="0.2654in" svg:width="6.6953in" svg:height="0.1in" draw:z-index="239"><draw:image xlink:href="Pictures/10000001000002E00000000BF0EE3540.png" xlink:type="simple" xlink:show="embed" xlink:actuate="onLoad" draw:mime-type="image/png"/></draw:frame><text:span text:style-name="T1953">CACHOEIRO.ES.GOV.BR</text:span><text:span text:style-name="T1953"/></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5pt" fo:language="pt" fo:country="PT" style:font-name-asian="Arial1" style:font-family-asian="Arial" style:font-family-generic-asian="system" style:font-pitch-asian="variable" style:font-size-asian="8.5pt" style:language-asian="en" style:country-asian="US" style:font-name-complex="Arial1" style:font-family-complex="Arial" style:font-family-generic-complex="system" style:font-pitch-complex="variable" style:font-size-complex="8.5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1.3972in" fo:margin-right="1.7472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top="0.0008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4" style:display-name="Heading 4" style:family="paragraph" style:parent-style-name="Standard" style:default-outline-level="5" style:list-style-name="" style:class="chapter">
      <style:paragraph-properties fo:margin-left="0.9366in"/>
      <style:text-properties style:font-name="Verdana" fo:font-family="Verdana" style:font-family-generic="swiss" style:font-pitch="variable" fo:font-size="9.5pt" fo:language="pt" fo:country="PT" style:text-underline-style="solid" style:text-underline-width="auto" style:text-underline-color="#000000" fo:font-weight="bold" style:font-name-asian="Verdana1" style:font-family-asian="Verdana" style:font-family-generic-asian="system" style:font-pitch-asian="variable" style:font-size-asian="9.5pt" style:language-asian="en" style:country-asian="US" style:font-weight-asian="bold" style:font-name-complex="Verdana1" style:font-family-complex="Verdana" style:font-family-generic-complex="system" style:font-pitch-complex="variable" style:font-size-complex="9.5pt" style:language-complex="ar" style:country-complex="SA" style:font-weight-complex="bold"/>
    </style:style>
    <style:style style:name="Heading_20_5" style:display-name="Heading 5" style:family="paragraph" style:parent-style-name="Standard" style:default-outline-level="6" style:list-style-name="" style:class="chapter">
      <style:text-properties style:font-name="Calibri1" fo:font-family="Calibri" style:font-family-generic="swiss" style:font-pitch="variable" fo:font-size="9pt" fo:language="pt" fo:country="PT" fo:font-weight="bold" style:font-name-asian="Calibri2" style:font-family-asian="Calibri" style:font-family-generic-asian="system" style:font-pitch-asian="variable" style:font-size-asian="9pt" style:language-asian="en" style:country-asian="US" style:font-weight-asian="bold" style:font-name-complex="Calibri2" style:font-family-complex="Calibri" style:font-family-generic-complex="system" style:font-pitch-complex="variable" style:font-size-complex="9pt" style:language-complex="ar" style:country-complex="SA" style:font-weight-complex="bold"/>
    </style:style>
    <style:style style:name="Heading_20_6" style:display-name="Heading 6" style:family="paragraph" style:parent-style-name="Standard" style:default-outline-level="7" style:list-style-name="" style:class="chapter">
      <style:text-properties style:font-name="Calibri1" fo:font-family="Calibri" style:font-family-generic="swiss" style:font-pitch="variable" fo:font-size="9pt" fo:language="pt" fo:country="PT" fo:font-weight="bold" style:font-name-asian="Calibri2" style:font-family-asian="Calibri" style:font-family-generic-asian="system" style:font-pitch-asian="variable" style:font-size-asian="9pt" style:language-asian="en" style:country-asian="US" style:font-weight-asian="bold" style:font-name-complex="Calibri2" style:font-family-complex="Calibri" style:font-family-generic-complex="system" style:font-pitch-complex="variable" style:font-size-complex="9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1.3972in"/>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1.6598in" fo:text-indent="-0.1528in" style:auto-text-indent="false"/>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Table_20_Paragraph" style:display-name="Table Paragraph" style:family="paragraph" style:parent-style-name="Standard">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Verdana" fo:font-family="Verdana" style:font-family-generic="swiss" style:font-pitch="variable" fo:font-size="8pt" fo:letter-spacing="normal" fo:language="pt" fo:country="PT" fo:font-style="normal" fo:font-weight="bold" style:font-name-asian="Verdana1" style:font-family-asian="Verdana" style:font-family-generic-asian="system" style:font-pitch-asian="variable" style:font-size-asian="8pt" style:language-asian="en" style:country-asian="US" style:font-style-asian="normal" style:font-weight-asian="bold" style:font-name-complex="Verdana1" style:font-family-complex="Verdana" style:font-family-generic-complex="system" style:font-pitch-complex="variable" style:font-size-complex="8pt" style:language-complex="ar" style:country-complex="SA" style:font-style-complex="normal" style:font-weight-complex="bold" style:text-scale="98%"/>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color="#050505" style:text-position="sub 58%" style:font-name="Calibri" fo:font-family="Calibri" style:font-family-generic="roman" style:font-pitch="variable" fo:font-size="7pt" fo:letter-spacing="normal" fo:language="pt" fo:country="PT" fo:font-style="normal" fo:font-weight="normal" style:font-name-asian="Times New Roman1" style:font-family-asian="'Times New Roman'" style:font-family-generic-asian="system" style:font-pitch-asian="variable" style:font-size-asian="7pt" style:language-asian="en" style:country-asian="US" style:font-style-asian="normal" style:font-weight-asian="normal" style:font-name-complex="Times New Roman1" style:font-family-complex="'Times New Roman'" style:font-family-generic-complex="system" style:font-pitch-complex="variable" style:font-size-complex="7pt" style:language-complex="ar" style:country-complex="SA" style:font-style-complex="normal" style:font-weight-complex="normal" style:text-scale="277%"/>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letter-spacing="normal" fo:language="pt" fo:country="PT" style:language-asian="en" style:country-asian="US" style:language-complex="ar" style:country-complex="SA" style:text-scale="99%"/>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style:font-name="Verdana" fo:font-family="Verdana" style:font-family-generic="swiss" style:font-pitch="variable" fo:font-size="6.5pt" fo:letter-spacing="normal" fo:language="pt" fo:country="PT" fo:font-style="normal" fo:font-weight="bold" style:font-name-asian="Verdana1" style:font-family-asian="Verdana" style:font-family-generic-asian="system" style:font-pitch-asian="variable" style:font-size-asian="6.5pt" style:language-asian="en" style:country-asian="US" style:font-style-asian="normal" style:font-weight-asian="bold" style:font-name-complex="Verdana1" style:font-family-complex="Verdana" style:font-family-generic-complex="system" style:font-pitch-complex="variable" style:font-size-complex="6.5pt" style:language-complex="ar" style:country-complex="SA" style:font-style-complex="normal" style:font-weight-complex="bold" style:text-scale="104%"/>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style:font-name="Verdana" fo:font-family="Verdana" style:font-family-generic="swiss" style:font-pitch="variable" fo:font-size="7pt" fo:letter-spacing="normal" fo:language="pt" fo:country="PT" fo:font-style="italic" fo:font-weight="normal" style:font-name-asian="Verdana1" style:font-family-asian="Verdana" style:font-family-generic-asian="system" style:font-pitch-asian="variable" style:font-size-asian="7pt" style:language-asian="en" style:country-asian="US" style:font-style-asian="italic" style:font-weight-asian="normal" style:font-name-complex="Verdana1" style:font-family-complex="Verdana" style:font-family-generic-complex="system" style:font-pitch-complex="variable" style:font-size-complex="7pt" style:language-complex="ar" style:country-complex="SA" style:font-style-complex="italic" style:font-weight-complex="normal" style:text-scale="100%"/>
    </style:style>
    <style:style style:name="ListLabel_20_38" style:display-name="ListLabel 38" style:family="text">
      <style:text-properties fo:language="pt" fo:country="PT" style:language-asian="en" style:country-asian="US" style:language-complex="ar" style:country-complex="SA"/>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letter-spacing="normal" fo:language="pt" fo:country="PT" style:language-asian="en" style:country-asian="US" style:language-complex="ar" style:country-complex="SA" style:text-scale="100%"/>
    </style:style>
    <style:style style:name="ListLabel_20_47" style:display-name="ListLabel 47" style:family="text">
      <style:text-properties fo:letter-spacing="-0.0008in" fo:language="pt" fo:country="PT" style:language-asian="en" style:country-asian="US" style:language-complex="ar" style:country-complex="SA" style:text-scale="105%"/>
    </style:style>
    <style:style style:name="ListLabel_20_48" style:display-name="ListLabel 48" style:family="text">
      <style:text-properties fo:language="pt" fo:country="PT" style:language-asian="en" style:country-asian="US" style:language-complex="ar" style:country-complex="SA"/>
    </style:style>
    <style:style style:name="ListLabel_20_49" style:display-name="ListLabel 49" style:family="text">
      <style:text-properties fo:language="pt" fo:country="PT" style:language-asian="en" style:country-asian="US" style:language-complex="ar" style:country-complex="SA"/>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fo:color="#231f20" style:font-name="Source Sans Pro" fo:font-family="'Source Sans Pro'" style:font-family-generic="swiss" style:font-pitch="variable" fo:font-size="11pt" style:font-size-asian="11pt"/>
    </style:style>
    <style:style style:name="Internet_20_link" style:display-name="Internet link" style:family="text">
      <style:text-properties fo:color="#000080" style:text-underline-style="solid" style:text-underline-width="auto" style:text-underline-color="font-color"/>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format="I">
        <style:list-level-properties text:list-level-position-and-space-mode="label-alignment">
          <style:list-level-label-alignment text:label-followed-by="listtab" fo:text-indent="-0.1236in" fo:margin-left="1.0429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1236in" fo:margin-left="1.7244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1236in" fo:margin-left="2.407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1236in" fo:margin-left="3.0909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1236in" fo:margin-left="3.7744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1236in" fo:margin-left="4.4575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1236in" fo:margin-left="5.140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1236in" fo:margin-left="5.824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1236in" fo:margin-left="6.5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0" style:num-suffix="•" text:bullet-char="•">
        <style:list-level-properties text:list-level-position-and-space-mode="label-alignment">
          <style:list-level-label-alignment text:label-followed-by="listtab" fo:text-indent="-0.3756in" fo:margin-left="1.748in"/>
        </style:list-level-properties>
        <style:text-properties fo:font-family="'Times New Roman'"/>
      </text:list-level-style-bullet>
      <text:list-level-style-bullet text:level="2" text:style-name="ListLabel_20_11" style:num-suffix="•" text:bullet-char="•">
        <style:list-level-properties text:list-level-position-and-space-mode="label-alignment">
          <style:list-level-label-alignment text:label-followed-by="listtab" fo:text-indent="-0.3756in" fo:margin-left="2.3618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3756in" fo:margin-left="2.9744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3756in" fo:margin-left="3.5866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3756in" fo:margin-left="4.1992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3756in" fo:margin-left="4.8118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3756in" fo:margin-left="5.4244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3756in" fo:margin-left="6.0366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3756in" fo:margin-left="6.649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9" style:num-format="I">
        <style:list-level-properties text:list-level-position-and-space-mode="label-alignment">
          <style:list-level-label-alignment text:label-followed-by="listtab" fo:text-indent="-0.0945in" fo:margin-left="1.6091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0945in" fo:margin-left="2.2366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0945in" fo:margin-left="2.8634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0945in" fo:margin-left="3.4898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0945in" fo:margin-left="4.1161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0945in" fo:margin-left="4.7425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0945in" fo:margin-left="5.3689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0945in" fo:margin-left="5.9953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0945in" fo:margin-left="6.621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format="I">
        <style:list-level-properties text:list-level-position-and-space-mode="label-alignment">
          <style:list-level-label-alignment text:label-followed-by="listtab" fo:text-indent="-0.0835in" fo:margin-left="2.0846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835in" fo:margin-left="2.6618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835in" fo:margin-left="3.2409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835in" fo:margin-left="3.8201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835in" fo:margin-left="4.3992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835in" fo:margin-left="4.978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835in" fo:margin-left="5.557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835in" fo:margin-left="6.1366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835in" fo:margin-left="6.716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37" style:num-format="I">
        <style:list-level-properties text:list-level-position-and-space-mode="label-alignment">
          <style:list-level-label-alignment text:label-followed-by="listtab" fo:text-indent="-0.0764in" fo:margin-left="2.5146in"/>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0764in" fo:margin-left="3.0492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0764in" fo:margin-left="3.5854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0764in" fo:margin-left="4.1217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0764in" fo:margin-left="4.657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0764in" fo:margin-left="5.1937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0764in" fo:margin-left="5.7299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0764in" fo:margin-left="6.2661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0764in" fo:margin-left="6.8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46" style:num-format="I">
        <style:list-level-properties text:list-level-position-and-space-mode="label-alignment">
          <style:list-level-label-alignment text:label-followed-by="listtab" fo:text-indent="-0.0862in" fo:margin-left="1.5909in"/>
        </style:list-level-properties>
      </text:list-level-style-number>
      <text:list-level-style-number text:level="2" text:style-name="ListLabel_20_47" style:num-suffix=")" style:num-format="a" style:num-letter-sync="true">
        <style:list-level-properties text:list-level-position-and-space-mode="label-alignment">
          <style:list-level-label-alignment text:label-followed-by="listtab" fo:text-indent="-0.1484in" fo:margin-left="1.661in"/>
        </style:list-level-properties>
      </text:list-level-style-number>
      <text:list-level-style-bullet text:level="3" text:style-name="ListLabel_20_48" style:num-suffix="•" text:bullet-char="•">
        <style:list-level-properties text:list-level-position-and-space-mode="label-alignment">
          <style:list-level-label-alignment text:label-followed-by="listtab" fo:text-indent="-0.1484in" fo:margin-left="1.666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1484in" fo:margin-left="2.4425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1484in" fo:margin-left="3.2181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1484in" fo:margin-left="3.9945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1484in" fo:margin-left="4.7701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1484in" fo:margin-left="5.5465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1484in" fo:margin-left="6.32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P9" style:family="paragraph" style:parent-style-name="Frame_20_contents">
      <style:paragraph-properties fo:margin-left="0.0138in" fo:margin-right="0in" fo:margin-top="0.0102in" fo:margin-bottom="0in" style:contextual-spacing="false" fo:text-align="left" style:justify-single-word="false" fo:text-indent="0in" style:auto-text-indent="false"/>
    </style:style>
    <style:style style:name="MP10"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11"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ffffff" style:font-name="Source Sans Pro Semibold" fo:font-size="11pt" fo:font-weight="bold" style:font-size-asian="11pt" style:font-weight-asian="bold"/>
    </style:style>
    <style:style style:name="MT8" style:family="text">
      <style:text-properties fo:color="#ffffff" style:font-name="Source Sans Pro Semibold" fo:font-size="11pt" fo:letter-spacing="0.0091in" fo:font-weight="bold" style:font-size-asian="11pt" style:font-weight-asian="bold"/>
    </style:style>
    <style:style style:name="MT9" style:family="text">
      <style:text-properties fo:color="#ffffff" style:font-name="Source Sans Pro Semibold" fo:font-size="11pt" fo:letter-spacing="0.0098in" fo:font-weight="bold" style:font-size-asian="11pt" style:font-weight-asian="bold"/>
    </style:style>
    <style:style style:name="MT10" style:family="text">
      <style:text-properties fo:color="#ffffff" style:font-name="Source Sans Pro Semibold" fo:font-size="11pt" fo:letter-spacing="-0.0016in" fo:font-weight="bold" style:font-size-asian="11pt" style:font-weight-asian="bold"/>
    </style:style>
    <style:style style:name="MT11" style:family="text">
      <style:text-properties fo:color="#ffffff" style:font-name="Source Sans Pro Semibold" fo:font-size="11pt" fo:letter-spacing="0.0299in" fo:font-weight="bold" style:font-size-asian="11pt" style:font-weight-asian="bold"/>
    </style:style>
    <style:style style:name="MT12" style:family="text">
      <style:text-properties fo:color="#ffffff" style:font-name="Source Sans Pro" fo:font-size="10pt" style:font-size-asian="10pt"/>
    </style:style>
    <style:style style:name="MT13" style:family="text">
      <style:text-properties fo:color="#ffffff" style:font-name="Source Sans Pro" fo:font-size="10pt" fo:letter-spacing="-0.0008in" style:font-size-asian="10pt"/>
    </style:style>
    <style:style style:name="MT14" style:family="text">
      <style:text-properties fo:color="#ffffff" style:font-name="Source Sans Pro" fo:font-size="10pt" fo:letter-spacing="-0.0028in" style:font-size-asian="10pt"/>
    </style:style>
    <style:style style:name="MT15" style:family="text">
      <style:text-properties fo:color="#40586f" style:font-name="Lato Black" fo:font-size="6pt" fo:letter-spacing="-0.0035in" fo:font-weight="bold" style:font-size-asian="6pt" style:font-weight-asian="bold"/>
    </style:style>
    <style:style style:name="MT16" style:family="text">
      <style:text-properties fo:color="#080808" fo:font-size="7pt" fo:font-weight="bold" style:font-size-asian="7pt" style:font-weight-asian="bold"/>
    </style:style>
    <style:style style:name="MT17" style:family="text">
      <style:text-properties fo:color="#080808" fo:font-size="7pt" fo:letter-spacing="0.0091in" fo:font-weight="bold" style:font-size-asian="7pt" style:font-weight-asian="bold"/>
    </style:style>
    <style:style style:name="MT18" style:family="text">
      <style:text-properties fo:color="#080808" fo:font-size="7pt" style:font-size-asian="7pt"/>
    </style:style>
    <style:style style:name="MT19" style:family="text">
      <style:text-properties fo:color="#080808" fo:font-size="7pt" fo:letter-spacing="0.0083in" style:font-size-asian="7pt"/>
    </style:style>
    <style:style style:name="MT20" style:family="text">
      <style:text-properties fo:color="#080808" fo:font-size="7pt" fo:letter-spacing="0.0102in" style:font-size-asian="7pt"/>
    </style:style>
    <style:style style:name="MT21" style:family="text">
      <style:text-properties fo:color="#080808" fo:font-size="7pt" fo:letter-spacing="0.011in" style:font-size-asian="7pt"/>
    </style:style>
    <style:style style:name="MT22" style:family="text">
      <style:text-properties fo:color="#080808" fo:font-size="7pt" fo:letter-spacing="-0.0016in" fo:font-weight="bold" style:font-size-asian="7pt" style:font-weight-asian="bold"/>
    </style:style>
    <style:style style:name="MT23" style:family="text">
      <style:text-properties fo:color="#425970" fo:font-size="6pt" fo:font-weight="bold" style:font-size-asian="6pt" style:font-weight-asian="bold"/>
    </style:style>
    <style:style style:name="MT24" style:family="text">
      <style:text-properties fo:color="#647789" fo:font-size="6pt" fo:font-weight="bold" style:font-size-asian="6pt" style:font-weight-asian="bold"/>
    </style:style>
    <style:style style:name="MT25" style:family="text">
      <style:text-properties fo:color="#647789" fo:font-size="6pt" fo:letter-spacing="-0.0063in" fo:font-weight="bold" style:font-size-asian="6pt" style:font-weight-asian="bold"/>
    </style:style>
    <style:style style:name="MT26" style:family="text">
      <style:text-properties fo:color="#425970" fo:font-size="6pt" fo:letter-spacing="-0.0008in" fo:font-weight="bold" style:font-size-asian="6pt" style:font-weight-asian="bold"/>
    </style:style>
    <style:style style:name="MT27" style:family="text">
      <style:text-properties fo:color="#425970" fo:font-size="6pt" fo:letter-spacing="0.0016in" fo:font-weight="bold" style:font-size-asian="6pt" style:font-weight-asian="bold"/>
    </style:style>
    <style:style style:name="MT28" style:family="text">
      <style:text-properties fo:color="#425970" fo:font-size="6pt" fo:letter-spacing="-0.0047in" fo:font-weight="bold" style:font-size-asian="6pt" style:font-weight-asian="bold"/>
    </style:style>
    <style:style style:name="MT29" style:family="text">
      <style:text-properties fo:color="#425970" fo:font-size="6pt" fo:letter-spacing="-0.0016in" fo:font-weight="bold" style:font-size-asian="6pt" style:font-weight-asian="bold"/>
    </style:style>
    <style:style style:name="MT30" style:family="text">
      <style:text-properties fo:color="#080808" fo:font-size="7pt" fo:letter-spacing="0.0047in" fo:font-weight="bold" style:font-size-asian="7pt" style:font-weight-asian="bold"/>
    </style:style>
    <style:style style:name="MT31" style:family="text">
      <style:text-properties fo:color="#080808" fo:font-size="7pt" fo:letter-spacing="0.002in" style:font-size-asian="7pt"/>
    </style:style>
    <style:style style:name="MT32" style:family="text">
      <style:text-properties fo:color="#080808" fo:font-size="7pt" fo:letter-spacing="0.0028in" style:font-size-asian="7pt"/>
    </style:style>
    <style:style style:name="MT33" style:family="text">
      <style:text-properties fo:color="#080808" fo:font-size="7pt" fo:letter-spacing="0.0071in" style:font-size-asian="7pt"/>
    </style:style>
    <style:style style:name="MT34" style:family="text">
      <style:text-properties fo:color="#080808" fo:font-size="7pt" fo:letter-spacing="0.0134in" style:font-size-asian="7pt"/>
    </style:style>
    <style:style style:name="MT35" style:family="text">
      <style:text-properties fo:color="#363636" fo:font-size="7pt" fo:font-weight="bold" style:font-size-asian="7pt" style:font-weight-asian="bold"/>
    </style:style>
    <style:style style:name="MT36" style:family="text">
      <style:text-properties fo:color="#363636" fo:font-size="7pt" fo:letter-spacing="-0.0016in" fo:font-weight="bold" style:font-size-asian="7pt" style:font-weight-asian="bold"/>
    </style:style>
    <style:style style:name="MT37" style:family="text">
      <style:text-properties fo:color="#080808" fo:font-size="7pt" fo:letter-spacing="0.0173in" style:font-size-asian="7pt"/>
    </style:style>
    <style:style style:name="MT38" style:family="text">
      <style:text-properties fo:color="#080808" fo:font-size="7pt" fo:letter-spacing="0.0055in" style:font-size-asian="7pt"/>
    </style:style>
    <style:style style:name="MT39" style:family="text">
      <style:text-properties fo:color="#080808" fo:font-size="7pt" fo:letter-spacing="0.0193in" style:font-size-asian="7pt"/>
    </style:style>
    <style:style style:name="MT40" style:family="text">
      <style:text-properties fo:color="#080808" fo:font-size="7pt" fo:letter-spacing="0.0146in" style:font-size-asian="7pt"/>
    </style:style>
    <style:style style:name="MT41" style:family="text">
      <style:text-properties fo:color="#080808" fo:font-size="7pt" fo:letter-spacing="0.0071in" fo:font-weight="bold" style:font-size-asian="7pt" style:font-weight-asian="bold"/>
    </style:style>
    <style:style style:name="MT42" style:family="text">
      <style:text-properties fo:color="#080808" fo:font-size="7pt" fo:letter-spacing="0.0161in" style:font-size-asian="7pt"/>
    </style:style>
    <style:style style:name="MT43" style:family="text">
      <style:text-properties fo:color="#080808" fo:font-size="7pt" fo:letter-spacing="0.0043in" style:font-size-asian="7pt"/>
    </style:style>
    <style:style style:name="MT44" style:family="text">
      <style:text-properties fo:color="#080808" fo:font-size="7pt" fo:letter-spacing="0.0181in" style:font-size-asian="7pt"/>
    </style:style>
    <style:style style:name="MT45" style:family="text">
      <style:text-properties fo:color="#333333" fo:font-size="7pt" fo:font-weight="bold" style:font-size-asian="7pt" style:font-weight-asian="bold"/>
    </style:style>
    <style:style style:name="MT46" style:family="text">
      <style:text-properties fo:color="#333333" fo:font-size="7pt" fo:letter-spacing="-0.0016in" fo:font-weight="bold" style:font-size-asian="7pt" style:font-weight-asian="bold"/>
    </style:style>
    <style:style style:name="MT47" style:family="text">
      <style:text-properties fo:color="#080808" fo:font-size="7pt" fo:letter-spacing="0.0189in" style:font-size-asian="7pt"/>
    </style:style>
    <style:style style:name="MT48" style:family="text">
      <style:text-properties fo:color="#262626" fo:font-size="6.5pt" style:font-size-asian="6.5pt" style:text-scale="90%"/>
    </style:style>
    <style:style style:name="MT49" style:family="text">
      <style:text-properties fo:color="#262626" fo:font-size="6.5pt" fo:letter-spacing="0.0035in" style:font-size-asian="6.5pt"/>
    </style:style>
    <style:style style:name="MT50" style:family="text">
      <style:text-properties fo:color="#030303" fo:font-size="6.5pt" style:font-size-asian="6.5pt" style:text-scale="90%"/>
    </style:style>
    <style:style style:name="MT51" style:family="text">
      <style:text-properties fo:color="#030303" fo:font-size="6.5pt" fo:letter-spacing="0.0008in" style:font-size-asian="6.5pt"/>
    </style:style>
    <style:style style:name="MT52" style:family="text">
      <style:text-properties fo:color="#030303" fo:font-size="6.5pt" fo:letter-spacing="-0.0016in" style:font-size-asian="6.5pt" style:text-scale="90%"/>
    </style:style>
    <style:style style:name="MT53" style:family="text">
      <style:text-properties fo:color="#3b3b3b" fo:font-size="6.5pt" fo:letter-spacing="-0.0016in" style:font-size-asian="6.5pt"/>
    </style:style>
    <style:style style:name="MT54" style:family="text">
      <style:text-properties fo:color="#3b3b3b" fo:font-size="6.5pt" fo:letter-spacing="-0.0098in" style:font-size-asian="6.5pt"/>
    </style:style>
    <style:style style:name="MT55" style:family="text">
      <style:text-properties fo:color="#030303" fo:font-size="6.5pt" fo:letter-spacing="-0.0016in" style:font-size-asian="6.5pt"/>
    </style:style>
    <style:style style:name="MT56" style:family="text">
      <style:text-properties fo:color="#4d4d4d" fo:font-size="6.5pt" fo:letter-spacing="-0.0016in" style:font-size-asian="6.5pt"/>
    </style:style>
    <style:style style:name="MT57" style:family="text">
      <style:text-properties fo:color="#4d4d4d" fo:font-size="6.5pt" fo:letter-spacing="-0.002in" style:font-size-asian="6.5pt"/>
    </style:style>
    <style:style style:name="MT58" style:family="text">
      <style:text-properties fo:color="#161616" fo:font-size="6.5pt" fo:letter-spacing="-0.0043in" style:font-size-asian="6.5pt"/>
    </style:style>
    <style:style style:name="MT59" style:family="text">
      <style:text-properties fo:color="#425970" fo:font-size="6pt" style:font-size-asian="6pt"/>
    </style:style>
    <style:style style:name="MT60" style:family="text">
      <style:text-properties fo:color="#647789" fo:font-size="6pt" style:font-size-asian="6pt"/>
    </style:style>
    <style:style style:name="MT61" style:family="text">
      <style:text-properties fo:color="#647789" fo:font-size="6pt" fo:letter-spacing="-0.0063in" style:font-size-asian="6pt"/>
    </style:style>
    <style:style style:name="MT62" style:family="text">
      <style:text-properties fo:color="#3f3f3f" style:font-name="Times New Roman" fo:font-size="6.5pt" style:font-size-asian="6.5pt"/>
    </style:style>
    <style:style style:name="MT63" style:family="text">
      <style:text-properties fo:color="#050505" style:font-name="Times New Roman" fo:font-size="6.5pt" style:font-size-asian="6.5pt"/>
    </style:style>
    <style:style style:name="MT64" style:family="text">
      <style:text-properties fo:color="#262626" style:font-name="Times New Roman" fo:font-size="6.5pt" style:font-size-asian="6.5pt"/>
    </style:style>
    <style:style style:name="MT65" style:family="text">
      <style:text-properties fo:color="#262626" style:font-name="Times New Roman" fo:font-size="6.5pt" fo:letter-spacing="-0.002in" style:font-size-asian="6.5pt"/>
    </style:style>
    <style:style style:name="MT66" style:family="text">
      <style:text-properties fo:color="#262626" style:font-name="Times New Roman" fo:font-size="6.5pt" fo:letter-spacing="-0.0035in" style:font-size-asian="6.5pt"/>
    </style:style>
    <style:style style:name="MT67" style:family="text">
      <style:text-properties fo:color="#050505" style:font-name="Times New Roman" fo:font-size="6.5pt" fo:letter-spacing="0.002in" style:font-size-asian="6.5pt"/>
    </style:style>
    <style:style style:name="MT68" style:family="text">
      <style:text-properties fo:color="#050505" style:font-name="Times New Roman" fo:font-size="6.5pt" fo:letter-spacing="-0.0016in" style:font-size-asian="6.5pt"/>
    </style:style>
    <style:style style:name="MT69" style:family="text">
      <style:text-properties fo:color="#3f3f3f" style:font-name="Times New Roman" fo:font-size="6.5pt" fo:letter-spacing="-0.0028in" style:font-size-asian="6.5pt"/>
    </style:style>
    <style:style style:name="MT70" style:family="text">
      <style:text-properties fo:color="#3f3f3f" style:font-name="Times New Roman" fo:font-size="6.5pt" fo:letter-spacing="-0.0008in" style:font-size-asian="6.5pt"/>
    </style:style>
    <style:style style:name="MT71" style:family="text">
      <style:text-properties fo:color="#262626" style:font-name="Times New Roman" fo:font-size="6.5pt" fo:letter-spacing="-0.0016in" style:font-size-asian="6.5pt"/>
    </style:style>
    <style:style style:name="MT72" style:family="text">
      <style:text-properties fo:color="#5d5d5d" style:font-name="Times New Roman" fo:font-size="6.5pt" fo:letter-spacing="-0.0016in" style:font-size-asian="6.5pt"/>
    </style:style>
    <style:style style:name="MT73" style:family="text">
      <style:text-properties fo:color="#3d3d3d" style:font-name="Times New Roman" fo:font-size="6.5pt" style:font-size-asian="6.5pt"/>
    </style:style>
    <style:style style:name="MT74" style:family="text">
      <style:text-properties fo:color="#030303" style:font-name="Times New Roman" fo:font-size="6.5pt" style:font-size-asian="6.5pt"/>
    </style:style>
    <style:style style:name="MT75" style:family="text">
      <style:text-properties fo:color="#282828" style:font-name="Times New Roman" fo:font-size="6.5pt" style:font-size-asian="6.5pt"/>
    </style:style>
    <style:style style:name="MT76" style:family="text">
      <style:text-properties fo:color="#282828" style:font-name="Times New Roman" fo:font-size="6.5pt" fo:letter-spacing="-0.002in" style:font-size-asian="6.5pt"/>
    </style:style>
    <style:style style:name="MT77" style:family="text">
      <style:text-properties fo:color="#111111" style:font-name="Times New Roman" fo:font-size="6.5pt" style:font-size-asian="6.5pt"/>
    </style:style>
    <style:style style:name="MT78" style:family="text">
      <style:text-properties fo:color="#282828" style:font-name="Times New Roman" fo:font-size="6.5pt" fo:letter-spacing="-0.0035in" style:font-size-asian="6.5pt"/>
    </style:style>
    <style:style style:name="MT79" style:family="text">
      <style:text-properties fo:color="#030303" style:font-name="Times New Roman" fo:font-size="6.5pt" fo:letter-spacing="0.002in" style:font-size-asian="6.5pt"/>
    </style:style>
    <style:style style:name="MT80" style:family="text">
      <style:text-properties fo:color="#030303" style:font-name="Times New Roman" fo:font-size="6.5pt" fo:letter-spacing="-0.0016in" style:font-size-asian="6.5pt"/>
    </style:style>
    <style:style style:name="MT81" style:family="text">
      <style:text-properties fo:color="#282828" style:font-name="Times New Roman" fo:font-size="6.5pt" fo:letter-spacing="-0.0028in" style:font-size-asian="6.5pt"/>
    </style:style>
    <style:style style:name="MT82" style:family="text">
      <style:text-properties fo:color="#3d3d3d" style:font-name="Times New Roman" fo:font-size="6.5pt" fo:letter-spacing="-0.0008in" style:font-size-asian="6.5pt"/>
    </style:style>
    <style:style style:name="MT83" style:family="text">
      <style:text-properties fo:color="#282828" style:font-name="Times New Roman" fo:font-size="6.5pt" fo:letter-spacing="-0.0016in" style:font-size-asian="6.5pt"/>
    </style:style>
    <style:style style:name="MT84" style:family="text">
      <style:text-properties fo:color="#5e5e5e" style:font-name="Times New Roman" fo:font-size="6.5pt" fo:letter-spacing="-0.0016in" style:font-size-asian="6.5pt"/>
    </style:style>
    <style:style style:name="MT85" style:family="text">
      <style:text-properties fo:color="#3b3b3b" style:font-name="Times New Roman" fo:font-size="6.5pt" style:font-size-asian="6.5pt"/>
    </style:style>
    <style:style style:name="MT86" style:family="text">
      <style:text-properties fo:color="#1f1f1f" style:font-name="Times New Roman" fo:font-size="6.5pt" style:font-size-asian="6.5pt"/>
    </style:style>
    <style:style style:name="MT87" style:family="text">
      <style:text-properties fo:color="#1f1f1f" style:font-name="Times New Roman" fo:font-size="6.5pt" fo:letter-spacing="-0.0028in" style:font-size-asian="6.5pt"/>
    </style:style>
    <style:style style:name="MT88" style:family="text">
      <style:text-properties fo:color="#1f1f1f" style:font-name="Times New Roman" fo:font-size="6.5pt" fo:letter-spacing="-0.002in" style:font-size-asian="6.5pt"/>
    </style:style>
    <style:style style:name="MT89" style:family="text">
      <style:text-properties fo:color="#030303" style:font-name="Times New Roman" fo:font-size="6.5pt" fo:letter-spacing="-0.0008in" style:font-size-asian="6.5pt"/>
    </style:style>
    <style:style style:name="MT90" style:family="text">
      <style:text-properties fo:color="#3b3b3b" style:font-name="Times New Roman" fo:font-size="6.5pt" fo:letter-spacing="-0.0016in" style:font-size-asian="6.5pt"/>
    </style:style>
    <style:style style:name="MT91" style:family="text">
      <style:text-properties fo:color="#3b3b3b" style:font-name="Times New Roman" fo:font-size="6.5pt" fo:letter-spacing="-0.0008in" style:font-size-asian="6.5pt"/>
    </style:style>
    <style:style style:name="MT92" style:family="text">
      <style:text-properties fo:color="#3b3b3b" style:font-name="Times New Roman" fo:font-size="6.5pt" fo:letter-spacing="0.0008in" style:font-size-asian="6.5pt"/>
    </style:style>
    <style:style style:name="MT93" style:family="text">
      <style:text-properties fo:color="#1f1f1f" style:font-name="Times New Roman" fo:font-size="6.5pt" fo:letter-spacing="-0.0016in" style:font-size-asian="6.5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9626in" fo:margin-left="0.3929in" fo:margin-right="0in" style:writing-mode="lr-tb" style:layout-grid-color="#c0c0c0" style:layout-grid-lines="21445"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1528in" fo:margin-left="0in" fo:margin-right="0in" fo:margin-bottom="2.1134in" style:dynamic-spacing="true"/>
      </style:header-style>
      <style:footer-style>
        <style:header-footer-properties fo:min-height="0.1346in" fo:margin-left="0in" fo:margin-right="0in" fo:margin-top="0.0953in" style:dynamic-spacing="true"/>
      </style:footer-style>
    </style:page-layout>
    <style:page-layout style:name="Mpm9">
      <style:page-layout-properties fo:page-width="8.2681in" fo:page-height="11.6929in" style:num-format="1" style:print-orientation="portrait" fo:margin-top="0in" fo:margin-bottom="0.9626in" fo:margin-left="0.3929in" fo:margin-right="0in" style:writing-mode="lr-tb" style:layout-grid-color="#c0c0c0" style:layout-grid-lines="2141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1665in" fo:margin-left="0in" fo:margin-right="0in" fo:margin-bottom="2.1272in" style:dynamic-spacing="true"/>
      </style:header-style>
      <style:footer-style>
        <style:header-footer-properties fo:min-height="0.1346in" fo:margin-left="0in" fo:margin-right="0in" fo:margin-top="0.0953in" style:dynamic-spacing="true"/>
      </style:footer-style>
    </style:page-layout>
    <style:page-layout style:name="Mpm10">
      <style:page-layout-properties fo:page-width="8.2681in" fo:page-height="11.6929in" style:num-format="1" style:print-orientation="portrait" fo:margin-top="0in" fo:margin-bottom="0.9626in" fo:margin-left="0.3929in" fo:margin-right="0in" style:writing-mode="lr-tb" style:layout-grid-color="#c0c0c0" style:layout-grid-lines="2133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1945in" fo:margin-left="0in" fo:margin-right="0in" fo:margin-bottom="2.1547in" style:dynamic-spacing="true"/>
      </style:header-style>
      <style:footer-style>
        <style:header-footer-properties fo:min-height="0.1346in" fo:margin-left="0in" fo:margin-right="0in" fo:margin-top="0.0953in" style:dynamic-spacing="true"/>
      </style:footer-style>
    </style:page-layout>
    <style:page-layout style:name="Mpm11">
      <style:page-layout-properties fo:page-width="8.2681in" fo:page-height="11.6929in" style:num-format="1" style:print-orientation="portrait" fo:margin-top="0in" fo:margin-bottom="0.9626in" fo:margin-left="0.3929in" fo:margin-right="0in" style:writing-mode="lr-tb" style:layout-grid-color="#c0c0c0" style:layout-grid-lines="2148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139in" fo:margin-left="0in" fo:margin-right="0in" fo:margin-bottom="2.0992in" style:dynamic-spacing="true"/>
      </style:header-style>
      <style:footer-style>
        <style:header-footer-properties fo:min-height="0.1346in" fo:margin-left="0in" fo:margin-right="0in" fo:margin-top="0.0953in" style:dynamic-spacing="true"/>
      </style:footer-style>
    </style:page-layout>
    <style:page-layout style:name="Mpm12">
      <style:page-layout-properties fo:page-width="8.2681in" fo:page-height="11.6929in" style:num-format="1" style:print-orientation="portrait" fo:margin-top="0in" fo:margin-bottom="0.9626in" fo:margin-left="0.3929in" fo:margin-right="0in" style:writing-mode="lr-tb" style:layout-grid-color="#c0c0c0" style:layout-grid-lines="2158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0972in" fo:margin-left="0in" fo:margin-right="0in" fo:margin-bottom="2.0575in" style:dynamic-spacing="true"/>
      </style:header-style>
      <style:footer-style>
        <style:header-footer-properties fo:min-height="0.1346in" fo:margin-left="0in" fo:margin-right="0in" fo:margin-top="0.0953in" style:dynamic-spacing="true"/>
      </style:footer-style>
    </style:page-layout>
    <style:page-layout style:name="Mpm13">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14">
      <style:page-layout-properties fo:page-width="8.2681in" fo:page-height="11.6929in" style:num-format="1" style:print-orientation="portrait" fo:margin-top="0in" fo:margin-bottom="0.9626in" fo:margin-left="0.3929in" fo:margin-right="0in" style:writing-mode="lr-tb" style:layout-grid-color="#c0c0c0" style:layout-grid-lines="2098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3335in" fo:margin-left="0in" fo:margin-right="0in" fo:margin-bottom="2.2937in" style:dynamic-spacing="true"/>
      </style:header-style>
      <style:footer-style>
        <style:header-footer-properties fo:min-height="0.1346in" fo:margin-left="0in" fo:margin-right="0in" fo:margin-top="0.0953in" style:dynamic-spacing="true"/>
      </style:footer-style>
    </style:page-layout>
    <style:page-layout style:name="Mpm15">
      <style:page-layout-properties fo:page-width="8.2681in" fo:page-height="11.6929in" style:num-format="1" style:print-orientation="portrait" fo:margin-top="0in" fo:margin-bottom="0.9626in" fo:margin-left="0.3929in" fo:margin-right="0in" style:writing-mode="lr-tb" style:layout-grid-color="#c0c0c0" style:layout-grid-lines="2091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361in" fo:margin-left="0in" fo:margin-right="0in" fo:margin-bottom="2.3217in" style:dynamic-spacing="true"/>
      </style:header-style>
      <style:footer-style>
        <style:header-footer-properties fo:min-height="0.1346in" fo:margin-left="0in" fo:margin-right="0in" fo:margin-top="0.0953in" style:dynamic-spacing="true"/>
      </style:footer-style>
    </style:page-layout>
    <style:page-layout style:name="Mpm16">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23"><draw:image xlink:href="Pictures/10000001000000840000007752069C51.png" xlink:type="simple" xlink:show="embed" xlink:actuate="onLoad" draw:mime-type="image/png"/></draw:frame><draw:frame draw:style-name="Mfr2" draw:name="Image3" text:anchor-type="char" svg:x="0.7736in" svg:y="10.8752in" svg:width="1.9181in" svg:height="0.128in" draw:z-index="264"><draw:image xlink:href="Pictures/10000001000000D20000000E9805DD49.png" xlink:type="simple" xlink:show="embed" xlink:actuate="onLoad" draw:mime-type="image/png"/></draw:frame><draw:frame draw:style-name="Mfr2" draw:name="Image7" text:anchor-type="char" svg:x="7.3681in" svg:y="10.8752in" svg:width="0.1291in" svg:height="0.128in" draw:z-index="262"><draw:image xlink:href="Pictures/100000010000000E0000000EFBC49A1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21" text:anchor-type="char" svg:x="7.3681in" svg:y="10.8752in" svg:width="0.1307in" svg:height="0.1283in"><draw:text-box><text:p text:style-name="MP4">02</text:p></draw:text-box></draw:frame><draw:frame draw:style-name="Mfr3" draw:name="Frame21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83" text:anchor-type="char" svg:x="0.7736in" svg:y="10.8752in" svg:width="1.9181in" svg:height="0.128in"><draw:image xlink:href="Pictures/10000001000000D20000000E9805DD49.png" xlink:type="simple" xlink:show="embed" xlink:actuate="onLoad" draw:mime-type="image/png"/></draw:frame><draw:frame draw:style-name="Mfr2" draw:name="Image185" text:anchor-type="char" svg:x="7.3681in" svg:y="10.8752in" svg:width="0.1291in" svg:height="0.128in"><draw:image xlink:href="Pictures/100000010000000E0000000EFBC49A1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25"><draw:image xlink:href="Pictures/10000001000000840000007752069C51.png" xlink:type="simple" xlink:show="embed" xlink:actuate="onLoad" draw:mime-type="image/png"/></draw:frame><draw:frame draw:style-name="Mfr2" draw:name="Image10" text:anchor-type="char" svg:x="0.7736in" svg:y="10.8752in" svg:width="1.9181in" svg:height="0.128in" draw:z-index="217"><draw:image xlink:href="Pictures/10000001000000D20000000E9805DD49.png" xlink:type="simple" xlink:show="embed" xlink:actuate="onLoad" draw:mime-type="image/png"/></draw:frame><draw:frame draw:style-name="Mfr2" draw:name="Image35" text:anchor-type="char" svg:x="7.3681in" svg:y="10.8752in" svg:width="0.1291in" svg:height="0.128in" draw:z-index="216"><draw:image xlink:href="Pictures/100000010000000E0000000EFBC49A1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7.3681in" svg:y="10.8752in" svg:width="0.1307in" svg:height="0.1283in"><draw:text-box><text:p text:style-name="MP4">04</text:p></draw:text-box></draw:frame><draw:frame draw:style-name="Mfr3" draw:name="Frame51" text:anchor-type="char" svg:x="7.3681in" svg:y="10.8752in" svg:width="0.1307in" svg:height="0.1283in"><draw:text-box><text:p text:style-name="MP4">04</text:p></draw:text-box></draw:frame><draw:frame draw:style-name="Mfr3" draw:name="Frame51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87" text:anchor-type="char" svg:x="0.7736in" svg:y="10.8752in" svg:width="1.9181in" svg:height="0.128in"><draw:image xlink:href="Pictures/10000001000000D20000000E9805DD49.png" xlink:type="simple" xlink:show="embed" xlink:actuate="onLoad" draw:mime-type="image/png"/></draw:frame><draw:frame draw:style-name="Mfr2" draw:name="Image188" text:anchor-type="char" svg:x="7.3681in" svg:y="10.8752in" svg:width="0.1291in" svg:height="0.128in"><draw:image xlink:href="Pictures/100000010000000E0000000EFBC49A13.png" xlink:type="simple" xlink:show="embed" xlink:actuate="onLoad" draw:mime-type="image/png"/></draw:frame></text:p>
      </style:footer-left>
    </style:master-page>
    <style:master-page style:name="Converted5" style:page-layout-name="Mpm2" draw:style-name="Mdp1">
      <style:footer>
        <text:p text:style-name="MP2"/>
      </style:footer>
      <style:footer-left>
        <text:p text:style-name="MP1"><draw:frame draw:style-name="Mfr1" draw:name="Image 62" text:anchor-type="char" svg:x="3.7902in" svg:y="10.5945in" svg:width="0.6866in" svg:height="0.6189in" draw:z-index="33"><draw:image xlink:href="Pictures/10000001000000840000007752069C51.png" xlink:type="simple" xlink:show="embed" xlink:actuate="onLoad" draw:mime-type="image/png"/></draw:frame><draw:frame draw:style-name="Mfr2" draw:name="Image36" text:anchor-type="char" svg:x="0.7736in" svg:y="10.8752in" svg:width="1.9181in" svg:height="0.128in" draw:z-index="225"><draw:image xlink:href="Pictures/10000001000000D20000000E9805DD49.png" xlink:type="simple" xlink:show="embed" xlink:actuate="onLoad" draw:mime-type="image/png"/></draw:frame><draw:frame draw:style-name="Mfr2" draw:name="Image37" text:anchor-type="char" svg:x="7.3252in" svg:y="10.8752in" svg:width="0.1291in" svg:height="0.128in" draw:z-index="224"><draw:image xlink:href="Pictures/100000010000000E0000000EFBC49A13.png" xlink:type="simple" xlink:show="embed" xlink:actuate="onLoad" draw:mime-type="image/png"/></draw:frame></text:p>
      </style:footer-left>
    </style:master-page>
    <style:master-page style:name="Converted6" style:page-layout-name="Mpm5" draw:style-name="Mdp1">
      <style:footer>
        <text:p text:style-name="MP2"/>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 text:anchor-type="char" svg:x="7.3252in" svg:y="10.8752in" svg:width="0.1307in" svg:height="0.1283in"><draw:text-box><text:p text:style-name="MP4">06</text:p></draw:text-box></draw:frame><draw:frame draw:style-name="Mfr3" draw:name="Frame91" text:anchor-type="char" svg:x="7.3252in" svg:y="10.8752in" svg:width="0.1307in" svg:height="0.1283in"><draw:text-box><text:p text:style-name="MP4">06</text:p></draw:text-box></draw:frame><draw:frame draw:style-name="Mfr3" draw:name="Frame1111" text:anchor-type="char" svg:x="7.3252in" svg:y="10.8752in" svg:width="0.1307in" svg:height="0.1283in"><draw:text-box><text:p text:style-name="MP4">06</text:p></draw:text-box></draw:frame><draw:frame draw:style-name="Mfr4" draw:name="Frame22" text:anchor-type="char" svg:x="7.3252in" svg:y="10.8752in" svg:width="0.1307in" svg:height="0.1283in"><draw:text-box><text:p text:style-name="MP4">06</text:p></draw:text-box></draw:frame><draw:frame draw:style-name="Mfr2" draw:name="Image190" text:anchor-type="char" svg:x="0.7736in" svg:y="10.8752in" svg:width="1.9181in" svg:height="0.128in"><draw:image xlink:href="Pictures/10000001000000D20000000E9805DD49.png" xlink:type="simple" xlink:show="embed" xlink:actuate="onLoad" draw:mime-type="image/png"/></draw:frame><draw:frame draw:style-name="Mfr2" draw:name="Image191"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7" style:page-layout-name="Mpm6" draw:style-name="Mdp1">
      <style:header>
        <text:p text:style-name="MP1"><draw:frame draw:style-name="Mfr4" draw:name="Frame2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6"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3"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3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3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3" text:anchor-type="char" svg:x="0.4925in" svg:y="0in" svg:width="7.7756in" svg:height="1.3874in"><draw:image xlink:href="Pictures/1000000100000357000000987348AE88.png" xlink:type="simple" xlink:show="embed" xlink:actuate="onLoad" draw:mime-type="image/png"/></draw:frame><draw:frame draw:style-name="Mfr2" draw:name="Image180" text:anchor-type="char" svg:x="1.6811in" svg:y="0.5965in" svg:width="1.5984in" svg:height="0.4035in"><draw:image xlink:href="Pictures/10000001000000AF0000002C50D151C0.png" xlink:type="simple" xlink:show="embed" xlink:actuate="onLoad" draw:mime-type="image/png"/></draw:frame><draw:frame draw:style-name="Mfr2" draw:name="Image181"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38" text:anchor-type="char" svg:x="0.4925in" svg:y="0in" svg:width="7.7756in" svg:height="1.3874in" draw:z-index="273"><draw:image xlink:href="Pictures/1000000100000357000000987348AE88.png" xlink:type="simple" xlink:show="embed" xlink:actuate="onLoad" draw:mime-type="image/png"/></draw:frame><draw:frame draw:style-name="Mfr2" draw:name="Image39" text:anchor-type="char" svg:x="1.6811in" svg:y="0.5965in" svg:width="1.5984in" svg:height="0.4035in" draw:z-index="272"><draw:image xlink:href="Pictures/10000001000000AF0000002C50D151C0.png" xlink:type="simple" xlink:show="embed" xlink:actuate="onLoad" draw:mime-type="image/png"/></draw:frame><draw:frame draw:style-name="Mfr2" draw:name="Image40" text:anchor-type="char" svg:x="5.5709in" svg:y="0.7409in" svg:width="1.9236in" svg:height="0.2028in" draw:z-index="268"><draw:image xlink:href="Pictures/10000001000000D300000016E301FF34.png" xlink:type="simple" xlink:show="embed" xlink:actuate="onLoad" draw:mime-type="image/png"/></draw:frame></text:p>
      </style:header-left>
      <style:footer>
        <text:p text:style-name="MP1"><draw:frame draw:style-name="Mfr1" draw:name="Image 95" text:anchor-type="char" svg:x="3.7902in" svg:y="10.5945in" svg:width="0.6866in" svg:height="0.6189in"><draw:image xlink:href="Pictures/10000001000000840000007752069C51.png" xlink:type="simple" xlink:show="embed" xlink:actuate="onLoad" draw:mime-type="image/png"/></draw:frame><draw:frame draw:style-name="Mfr4" draw:name="Frame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 text:anchor-type="char" svg:x="7.3252in" svg:y="10.8752in" svg:width="0.1307in" svg:height="0.1283in"><draw:text-box><text:p text:style-name="MP3"><text:span text:style-name="MT15">09</text:span><text:span text:style-name="MT15"/></text:p></draw:text-box></draw:frame><draw:frame draw:style-name="Mfr3" draw:name="Frame16" text:anchor-type="char" svg:x="7.3252in" svg:y="10.8752in" svg:width="0.1307in" svg:height="0.1283in"><draw:text-box><text:p text:style-name="MP4">09</text:p></draw:text-box></draw:frame><draw:frame draw:style-name="Mfr3" draw:name="Frame161" text:anchor-type="char" svg:x="7.3252in" svg:y="10.8752in" svg:width="0.1307in" svg:height="0.1283in"><draw:text-box><text:p text:style-name="MP4">09</text:p></draw:text-box></draw:frame><draw:frame draw:style-name="Mfr3" draw:name="Frame19" text:anchor-type="char" svg:x="7.3252in" svg:y="10.8752in" svg:width="0.1307in" svg:height="0.1283in"><draw:text-box><text:p text:style-name="MP4">09</text:p></draw:text-box></draw:frame><draw:frame draw:style-name="Mfr2" draw:name="Image47" text:anchor-type="char" svg:x="0.7736in" svg:y="10.8752in" svg:width="1.9181in" svg:height="0.128in"><draw:image xlink:href="Pictures/10000001000000D20000000E9805DD49.png" xlink:type="simple" xlink:show="embed" xlink:actuate="onLoad" draw:mime-type="image/png"/></draw:frame><draw:frame draw:style-name="Mfr2" draw:name="Image178" text:anchor-type="char" svg:x="7.3252in" svg:y="10.8752in" svg:width="0.1291in" svg:height="0.128in"><draw:image xlink:href="Pictures/100000010000000E0000000EFBC49A13.png" xlink:type="simple" xlink:show="embed" xlink:actuate="onLoad" draw:mime-type="image/png"/></draw:frame></text:p>
      </style:footer>
      <style:footer-left>
        <text:p text:style-name="MP1"><draw:frame draw:style-name="Mfr1" draw:name="Image 92" text:anchor-type="char" svg:x="3.7902in" svg:y="10.5945in" svg:width="0.6866in" svg:height="0.6189in" draw:z-index="43"><draw:image xlink:href="Pictures/10000001000000840000007752069C51.png" xlink:type="simple" xlink:show="embed" xlink:actuate="onLoad" draw:mime-type="image/png"/></draw:frame><draw:frame draw:style-name="Mfr2" draw:name="Image44" text:anchor-type="char" svg:x="0.7736in" svg:y="10.8752in" svg:width="1.9181in" svg:height="0.128in" draw:z-index="303"><draw:image xlink:href="Pictures/10000001000000D20000000E9805DD49.png" xlink:type="simple" xlink:show="embed" xlink:actuate="onLoad" draw:mime-type="image/png"/></draw:frame><draw:frame draw:style-name="Mfr2" draw:name="Image46" text:anchor-type="char" svg:x="7.3252in" svg:y="10.8752in" svg:width="0.1291in" svg:height="0.128in" draw:z-index="293"><draw:image xlink:href="Pictures/100000010000000E0000000EFBC49A13.png" xlink:type="simple" xlink:show="embed" xlink:actuate="onLoad" draw:mime-type="image/png"/></draw:frame></text:p>
      </style:footer-left>
    </style:master-page>
    <style:master-page style:name="Converted8" style:page-layout-name="Mpm6" draw:style-name="Mdp1">
      <style:header>
        <text:p text:style-name="MP1"><draw:frame draw:style-name="Mfr2" draw:name="Image193" text:anchor-type="char" svg:x="0.4925in" svg:y="0in" svg:width="7.7756in" svg:height="1.3874in" draw:z-index="424"><draw:image xlink:href="Pictures/1000000100000357000000987348AE88.png" xlink:type="simple" xlink:show="embed" xlink:actuate="onLoad" draw:mime-type="image/png"/></draw:frame><draw:frame draw:style-name="Mfr2" draw:name="Image195" text:anchor-type="char" svg:x="1.6811in" svg:y="0.5965in" svg:width="1.5984in" svg:height="0.4035in" draw:z-index="421"><draw:image xlink:href="Pictures/10000001000000AF0000002C50D151C0.png" xlink:type="simple" xlink:show="embed" xlink:actuate="onLoad" draw:mime-type="image/png"/></draw:frame><draw:frame draw:style-name="Mfr2" draw:name="Image197" text:anchor-type="char" svg:x="5.5709in" svg:y="0.7409in" svg:width="1.9236in" svg:height="0.2028in" draw:z-index="420"><draw:image xlink:href="Pictures/10000001000000D300000016E301FF34.png" xlink:type="simple" xlink:show="embed" xlink:actuate="onLoad" draw:mime-type="image/png"/></draw:frame></text:p>
      </style:header>
      <style:header-left>
        <text:p text:style-name="MP1"><draw:frame draw:style-name="Mfr3" draw:name="Frame2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7"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7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34"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198" text:anchor-type="char" svg:x="0.4925in" svg:y="0in" svg:width="7.7756in" svg:height="1.3874in"><draw:image xlink:href="Pictures/1000000100000357000000987348AE88.png" xlink:type="simple" xlink:show="embed" xlink:actuate="onLoad" draw:mime-type="image/png"/></draw:frame><draw:frame draw:style-name="Mfr2" draw:name="Image200" text:anchor-type="char" svg:x="1.6811in" svg:y="0.5965in" svg:width="1.5984in" svg:height="0.4035in"><draw:image xlink:href="Pictures/10000001000000AF0000002C50D151C0.png" xlink:type="simple" xlink:show="embed" xlink:actuate="onLoad" draw:mime-type="image/png"/></draw:frame><draw:frame draw:style-name="Mfr2" draw:name="Image201"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95 Copy 1" text:anchor-type="char" svg:x="3.7902in" svg:y="10.5945in" svg:width="0.6866in" svg:height="0.6189in" draw:z-index="315"><draw:image xlink:href="Pictures/10000001000000840000007752069C51.png" xlink:type="simple" xlink:show="embed" xlink:actuate="onLoad" draw:mime-type="image/png"/></draw:frame><draw:frame draw:style-name="Mfr2" draw:name="Image203" text:anchor-type="char" svg:x="0.7736in" svg:y="10.8752in" svg:width="1.9181in" svg:height="0.128in" draw:z-index="423"><draw:image xlink:href="Pictures/10000001000000D20000000E9805DD49.png" xlink:type="simple" xlink:show="embed" xlink:actuate="onLoad" draw:mime-type="image/png"/></draw:frame><draw:frame draw:style-name="Mfr2" draw:name="Image205" text:anchor-type="char" svg:x="7.3252in" svg:y="10.8752in" svg:width="0.1291in" svg:height="0.128in" draw:z-index="422"><draw:image xlink:href="Pictures/100000010000000E0000000EFBC49A13.png" xlink:type="simple" xlink:show="embed" xlink:actuate="onLoad" draw:mime-type="image/png"/></draw:frame></text:p>
      </style:footer>
      <style:footer-left>
        <text:p text:style-name="MP1"><draw:frame draw:style-name="Mfr1" draw:name="Image 92 Copy 1" text:anchor-type="char" svg:x="3.7902in" svg:y="10.5945in" svg:width="0.6866in" svg:height="0.6189in"><draw:image xlink:href="Pictures/10000001000000840000007752069C51.png" xlink:type="simple" xlink:show="embed" xlink:actuate="onLoad" draw:mime-type="image/png"/></draw:frame><draw:frame draw:style-name="Mfr3" draw:name="Frame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 text:anchor-type="char" svg:x="7.3252in" svg:y="10.8752in" svg:width="0.1307in" svg:height="0.1283in"><draw:text-box><text:p text:style-name="MP4">08</text:p></draw:text-box></draw:frame><draw:frame draw:style-name="Mfr3" draw:name="Frame381" text:anchor-type="char" svg:x="7.3252in" svg:y="10.8752in" svg:width="0.1307in" svg:height="0.1283in"><draw:text-box><text:p text:style-name="MP4">08</text:p></draw:text-box></draw:frame><draw:frame draw:style-name="Mfr3" draw:name="Frame3811" text:anchor-type="char" svg:x="7.3252in" svg:y="10.8752in" svg:width="0.1307in" svg:height="0.1283in"><draw:text-box><text:p text:style-name="MP4">08</text:p></draw:text-box></draw:frame><draw:frame draw:style-name="Mfr4" draw:name="Frame38111" text:anchor-type="char" svg:x="7.3252in" svg:y="10.8752in" svg:width="0.1307in" svg:height="0.1283in"><draw:text-box><text:p text:style-name="MP4">08</text:p></draw:text-box></draw:frame><draw:frame draw:style-name="Mfr2" draw:name="Image207" text:anchor-type="char" svg:x="0.7736in" svg:y="10.8752in" svg:width="1.9181in" svg:height="0.128in"><draw:image xlink:href="Pictures/10000001000000D20000000E9805DD49.png" xlink:type="simple" xlink:show="embed" xlink:actuate="onLoad" draw:mime-type="image/png"/></draw:frame><draw:frame draw:style-name="Mfr2" draw:name="Image208"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9" style:page-layout-name="Mpm6" draw:style-name="Mdp1">
      <style:header>
        <text:p text:style-name="MP1"><draw:frame draw:style-name="Mfr4" draw:name="Frame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4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40"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4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40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1" text:anchor-type="char" svg:x="0.4925in" svg:y="0in" svg:width="7.7756in" svg:height="1.3874in"><draw:image xlink:href="Pictures/1000000100000357000000987348AE88.png" xlink:type="simple" xlink:show="embed" xlink:actuate="onLoad" draw:mime-type="image/png"/></draw:frame><draw:frame draw:style-name="Mfr2" draw:name="Image175" text:anchor-type="char" svg:x="1.6811in" svg:y="0.5965in" svg:width="1.5984in" svg:height="0.4035in"><draw:image xlink:href="Pictures/10000001000000AF0000002C50D151C0.png" xlink:type="simple" xlink:show="embed" xlink:actuate="onLoad" draw:mime-type="image/png"/></draw:frame><draw:frame draw:style-name="Mfr2" draw:name="Image177"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48" text:anchor-type="char" svg:x="0.4925in" svg:y="0in" svg:width="7.7756in" svg:height="1.3874in" draw:z-index="284"><draw:image xlink:href="Pictures/1000000100000357000000987348AE88.png" xlink:type="simple" xlink:show="embed" xlink:actuate="onLoad" draw:mime-type="image/png"/></draw:frame><draw:frame draw:style-name="Mfr2" draw:name="Image49" text:anchor-type="char" svg:x="1.6811in" svg:y="0.5965in" svg:width="1.5984in" svg:height="0.4035in" draw:z-index="288"><draw:image xlink:href="Pictures/10000001000000AF0000002C50D151C0.png" xlink:type="simple" xlink:show="embed" xlink:actuate="onLoad" draw:mime-type="image/png"/></draw:frame><draw:frame draw:style-name="Mfr2" draw:name="Image50" text:anchor-type="char" svg:x="5.5709in" svg:y="0.7409in" svg:width="1.9236in" svg:height="0.2028in" draw:z-index="289"><draw:image xlink:href="Pictures/10000001000000D300000016E301FF34.png" xlink:type="simple" xlink:show="embed" xlink:actuate="onLoad" draw:mime-type="image/png"/></draw:frame></text:p>
      </style:header-left>
      <style:footer>
        <text:p text:style-name="MP1"><draw:frame draw:style-name="Mfr1" draw:name="Image 123" text:anchor-type="char" svg:x="3.7902in" svg:y="10.5945in" svg:width="0.6866in" svg:height="0.6189in"><draw:image xlink:href="Pictures/10000001000000840000007752069C51.png" xlink:type="simple" xlink:show="embed" xlink:actuate="onLoad" draw:mime-type="image/png"/></draw:frame><draw:frame draw:style-name="Mfr4" draw:name="Frame4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61" text:anchor-type="char" svg:x="7.2972in" svg:y="10.8752in" svg:width="0.2in" svg:height="0.1283in"><draw:text-box><text:p text:style-name="MP7"><text:page-number text:select-page="current">11</text:page-number></text:p></draw:text-box></draw:frame><draw:frame draw:style-name="Mfr3" draw:name="Frame43" text:anchor-type="char" svg:x="7.2972in" svg:y="10.8752in" svg:width="0.2in" svg:height="0.1283in"><draw:text-box><text:p text:style-name="MP7"><text:page-number text:select-page="current">11</text:page-number></text:p></draw:text-box></draw:frame><draw:frame draw:style-name="Mfr3" draw:name="Frame431" text:anchor-type="char" svg:x="7.2972in" svg:y="10.8752in" svg:width="0.2in" svg:height="0.1283in"><draw:text-box><text:p text:style-name="MP7"><text:page-number text:select-page="current">11</text:page-number></text:p></draw:text-box></draw:frame><draw:frame draw:style-name="Mfr3" draw:name="Frame47" text:anchor-type="char" svg:x="7.2972in" svg:y="10.8752in" svg:width="0.2in" svg:height="0.1283in"><draw:text-box><text:p text:style-name="MP7"><text:page-number text:select-page="current">11</text:page-number></text:p></draw:text-box></draw:frame><draw:frame draw:style-name="Mfr2" draw:name="Image54" text:anchor-type="char" svg:x="0.7736in" svg:y="10.8752in" svg:width="1.9181in" svg:height="0.128in"><draw:image xlink:href="Pictures/10000001000000D20000000E9805DD49.png" xlink:type="simple" xlink:show="embed" xlink:actuate="onLoad" draw:mime-type="image/png"/></draw:frame><draw:frame draw:style-name="Mfr2" draw:name="Image174"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20" text:anchor-type="char" svg:x="3.7902in" svg:y="10.5945in" svg:width="0.6866in" svg:height="0.6189in" draw:z-index="46"><draw:image xlink:href="Pictures/10000001000000840000007752069C51.png" xlink:type="simple" xlink:show="embed" xlink:actuate="onLoad" draw:mime-type="image/png"/></draw:frame><draw:frame draw:style-name="Mfr2" draw:name="Image52" text:anchor-type="char" svg:x="0.7736in" svg:y="10.8752in" svg:width="1.9181in" svg:height="0.128in" draw:z-index="291"><draw:image xlink:href="Pictures/10000001000000D20000000E9805DD49.png" xlink:type="simple" xlink:show="embed" xlink:actuate="onLoad" draw:mime-type="image/png"/></draw:frame><draw:frame draw:style-name="Mfr2" draw:name="Image53" text:anchor-type="char" svg:x="7.3252in" svg:y="10.8752in" svg:width="0.1291in" svg:height="0.128in" draw:z-index="298"><draw:image xlink:href="Pictures/100000010000000E0000000EFBC49A13.png" xlink:type="simple" xlink:show="embed" xlink:actuate="onLoad" draw:mime-type="image/png"/></draw:frame></text:p>
      </style:footer-left>
    </style:master-page>
    <style:master-page style:name="Converted10" style:page-layout-name="Mpm6" draw:style-name="Mdp1">
      <style:header>
        <text:p text:style-name="MP1"><draw:frame draw:style-name="Mfr2" draw:name="Image210" text:anchor-type="char" svg:x="0.4925in" svg:y="0in" svg:width="7.7756in" svg:height="1.3874in" draw:z-index="392"><draw:image xlink:href="Pictures/1000000100000357000000987348AE88.png" xlink:type="simple" xlink:show="embed" xlink:actuate="onLoad" draw:mime-type="image/png"/></draw:frame><draw:frame draw:style-name="Mfr2" draw:name="Image211" text:anchor-type="char" svg:x="1.6811in" svg:y="0.5965in" svg:width="1.5984in" svg:height="0.4035in" draw:z-index="389"><draw:image xlink:href="Pictures/10000001000000AF0000002C50D151C0.png" xlink:type="simple" xlink:show="embed" xlink:actuate="onLoad" draw:mime-type="image/png"/></draw:frame><draw:frame draw:style-name="Mfr2" draw:name="Image213" text:anchor-type="char" svg:x="5.5709in" svg:y="0.7409in" svg:width="1.9236in" svg:height="0.2028in" draw:z-index="388"><draw:image xlink:href="Pictures/10000001000000D300000016E301FF34.png" xlink:type="simple" xlink:show="embed" xlink:actuate="onLoad" draw:mime-type="image/png"/></draw:frame></text:p>
      </style:header>
      <style:header-left>
        <text:p text:style-name="MP1"><draw:frame draw:style-name="Mfr3" draw:name="Frame4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4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4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0"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5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53"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50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15" text:anchor-type="char" svg:x="0.4925in" svg:y="0in" svg:width="7.7756in" svg:height="1.3874in"><draw:image xlink:href="Pictures/1000000100000357000000987348AE88.png" xlink:type="simple" xlink:show="embed" xlink:actuate="onLoad" draw:mime-type="image/png"/></draw:frame><draw:frame draw:style-name="Mfr2" draw:name="Image217" text:anchor-type="char" svg:x="1.6811in" svg:y="0.5965in" svg:width="1.5984in" svg:height="0.4035in"><draw:image xlink:href="Pictures/10000001000000AF0000002C50D151C0.png" xlink:type="simple" xlink:show="embed" xlink:actuate="onLoad" draw:mime-type="image/png"/></draw:frame><draw:frame draw:style-name="Mfr2" draw:name="Image218"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23 Copy 1" text:anchor-type="char" svg:x="3.7902in" svg:y="10.5945in" svg:width="0.6866in" svg:height="0.6189in" draw:z-index="242"><draw:image xlink:href="Pictures/10000001000000840000007752069C51.png" xlink:type="simple" xlink:show="embed" xlink:actuate="onLoad" draw:mime-type="image/png"/></draw:frame><draw:frame draw:style-name="Mfr2" draw:name="Image220" text:anchor-type="char" svg:x="0.7736in" svg:y="10.8752in" svg:width="1.9181in" svg:height="0.128in" draw:z-index="391"><draw:image xlink:href="Pictures/10000001000000D20000000E9805DD49.png" xlink:type="simple" xlink:show="embed" xlink:actuate="onLoad" draw:mime-type="image/png"/></draw:frame><draw:frame draw:style-name="Mfr2" draw:name="Image221" text:anchor-type="char" svg:x="7.2972in" svg:y="10.8752in" svg:width="0.1984in" svg:height="0.128in" draw:z-index="390"><draw:image xlink:href="Pictures/10000001000000150000000E9A87705E.png" xlink:type="simple" xlink:show="embed" xlink:actuate="onLoad" draw:mime-type="image/png"/></draw:frame></text:p>
      </style:footer>
      <style:footer-left>
        <text:p text:style-name="MP1"><draw:frame draw:style-name="Mfr1" draw:name="Image 120 Copy 1" text:anchor-type="char" svg:x="3.7902in" svg:y="10.5945in" svg:width="0.6866in" svg:height="0.6189in"><draw:image xlink:href="Pictures/10000001000000840000007752069C51.png" xlink:type="simple" xlink:show="embed" xlink:actuate="onLoad" draw:mime-type="image/png"/></draw:frame><draw:frame draw:style-name="Mfr3" draw:name="Frame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7" text:anchor-type="char" svg:x="7.3252in" svg:y="10.8752in" svg:width="0.1307in" svg:height="0.1283in"><draw:text-box><text:p text:style-name="MP4">10</text:p></draw:text-box></draw:frame><draw:frame draw:style-name="Mfr3" draw:name="Frame571" text:anchor-type="char" svg:x="7.3252in" svg:y="10.8752in" svg:width="0.1307in" svg:height="0.1283in"><draw:text-box><text:p text:style-name="MP4">10</text:p></draw:text-box></draw:frame><draw:frame draw:style-name="Mfr3" draw:name="Frame5711" text:anchor-type="char" svg:x="7.3252in" svg:y="10.8752in" svg:width="0.1307in" svg:height="0.1283in"><draw:text-box><text:p text:style-name="MP4">10</text:p></draw:text-box></draw:frame><draw:frame draw:style-name="Mfr4" draw:name="Frame541" text:anchor-type="char" svg:x="7.3252in" svg:y="10.8752in" svg:width="0.1307in" svg:height="0.1283in"><draw:text-box><text:p text:style-name="MP4">10</text:p></draw:text-box></draw:frame><draw:frame draw:style-name="Mfr2" draw:name="Image225" text:anchor-type="char" svg:x="0.7736in" svg:y="10.8752in" svg:width="1.9181in" svg:height="0.128in"><draw:image xlink:href="Pictures/10000001000000D20000000E9805DD49.png" xlink:type="simple" xlink:show="embed" xlink:actuate="onLoad" draw:mime-type="image/png"/></draw:frame><draw:frame draw:style-name="Mfr2" draw:name="Image226"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11" style:page-layout-name="Mpm7" draw:style-name="Mdp1">
      <style:header>
        <text:p text:style-name="MP1"><draw:frame draw:style-name="Mfr4" draw:name="Frame551" text:anchor-type="char" svg:x="1.6811in" svg:y="0.5965in" svg:width="1.6in" svg:height="0.4043in" draw:z-index="86"><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56111" text:anchor-type="char" svg:x="5.5709in" svg:y="0.7409in" svg:width="1.9252in" svg:height="0.2035in" draw:z-index="92"><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28" text:anchor-type="char" svg:x="0.4925in" svg:y="0in" svg:width="7.7756in" svg:height="1.3874in" draw:z-index="463"><draw:image xlink:href="Pictures/1000000100000357000000987348AE88.png" xlink:type="simple" xlink:show="embed" xlink:actuate="onLoad" draw:mime-type="image/png"/></draw:frame><draw:frame draw:style-name="Mfr2" draw:name="Image229" text:anchor-type="char" svg:x="1.6811in" svg:y="0.5965in" svg:width="1.5984in" svg:height="0.4035in" draw:z-index="464"><draw:image xlink:href="Pictures/10000001000000AF0000002C50D151C0.png" xlink:type="simple" xlink:show="embed" xlink:actuate="onLoad" draw:mime-type="image/png"/></draw:frame><draw:frame draw:style-name="Mfr2" draw:name="Image231" text:anchor-type="char" svg:x="5.5709in" svg:y="0.7409in" svg:width="1.9236in" svg:height="0.2028in" draw:z-index="465"><draw:image xlink:href="Pictures/10000001000000D300000016E301FF34.png" xlink:type="simple" xlink:show="embed" xlink:actuate="onLoad" draw:mime-type="image/png"/></draw:frame></text:p>
      </style:header>
      <style:header-left>
        <text:p text:style-name="MP2"/>
      </style:header-left>
      <style:footer>
        <text:p text:style-name="MP1"><draw:frame draw:style-name="Mfr1" draw:name="Image 123 Copy 1 Copy 1" text:anchor-type="char" svg:x="3.7902in" svg:y="10.5945in" svg:width="0.6866in" svg:height="0.6189in" draw:z-index="136"><draw:image xlink:href="Pictures/10000001000000840000007752069C51.png" xlink:type="simple" xlink:show="embed" xlink:actuate="onLoad" draw:mime-type="image/png"/></draw:frame><draw:frame draw:style-name="Mfr4" draw:name="Frame57111" text:anchor-type="char" svg:x="0.7736in" svg:y="10.8752in" svg:width="1.9193in" svg:height="0.1283in" draw:z-index="1"><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81" text:anchor-type="char" svg:x="7.2972in" svg:y="10.8752in" svg:width="0.2in" svg:height="0.1283in" draw:z-index="78"><draw:text-box><text:p text:style-name="MP7"><text:page-number text:select-page="current">13</text:page-number></text:p></draw:text-box></draw:frame><draw:frame draw:style-name="Mfr2" draw:name="Image232" text:anchor-type="char" svg:x="0.7736in" svg:y="10.8752in" svg:width="1.9181in" svg:height="0.128in" draw:z-index="466"><draw:image xlink:href="Pictures/10000001000000D20000000E9805DD49.png" xlink:type="simple" xlink:show="embed" xlink:actuate="onLoad" draw:mime-type="image/png"/></draw:frame><draw:frame draw:style-name="Mfr2" draw:name="Image233" text:anchor-type="char" svg:x="7.2972in" svg:y="10.8752in" svg:width="0.1984in" svg:height="0.128in" draw:z-index="467"><draw:image xlink:href="Pictures/10000001000000150000000E9A87705E.png" xlink:type="simple" xlink:show="embed" xlink:actuate="onLoad" draw:mime-type="image/png"/></draw:frame></text:p>
      </style:footer>
      <style:footer-left>
        <text:p text:style-name="MP2"/>
      </style:footer-left>
    </style:master-page>
    <style:master-page style:name="Converted12" style:page-layout-name="Mpm6" draw:style-name="Mdp1">
      <style:header>
        <text:p text:style-name="MP1"><draw:frame draw:style-name="Mfr2" draw:name="Image55" text:anchor-type="char" svg:x="0.4925in" svg:y="0in" svg:width="7.7756in" svg:height="1.3874in" draw:z-index="299"><draw:image xlink:href="Pictures/1000000100000357000000987348AE88.png" xlink:type="simple" xlink:show="embed" xlink:actuate="onLoad" draw:mime-type="image/png"/></draw:frame><draw:frame draw:style-name="Mfr2" draw:name="Image56" text:anchor-type="char" svg:x="1.6811in" svg:y="0.5965in" svg:width="1.5984in" svg:height="0.4035in" draw:z-index="301"><draw:image xlink:href="Pictures/10000001000000AF0000002C50D151C0.png" xlink:type="simple" xlink:show="embed" xlink:actuate="onLoad" draw:mime-type="image/png"/></draw:frame><draw:frame draw:style-name="Mfr2" draw:name="Image57" text:anchor-type="char" svg:x="5.5709in" svg:y="0.7409in" svg:width="1.9236in" svg:height="0.2028in" draw:z-index="306"><draw:image xlink:href="Pictures/10000001000000D300000016E301FF34.png" xlink:type="simple" xlink:show="embed" xlink:actuate="onLoad" draw:mime-type="image/png"/></draw:frame></text:p>
      </style:header>
      <style:header-left>
        <text:p text:style-name="MP1"><draw:frame draw:style-name="Mfr4" draw:name="Frame6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3"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62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65"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63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65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8" text:anchor-type="char" svg:x="0.4925in" svg:y="0in" svg:width="7.7756in" svg:height="1.3874in"><draw:image xlink:href="Pictures/1000000100000357000000987348AE88.png" xlink:type="simple" xlink:show="embed" xlink:actuate="onLoad" draw:mime-type="image/png"/></draw:frame><draw:frame draw:style-name="Mfr2" draw:name="Image172" text:anchor-type="char" svg:x="0in" svg:y="0in" svg:width="1.5984in" svg:height="0.4035in"><draw:image xlink:href="Pictures/10000001000000AF0000002C50D151C0.png" xlink:type="simple" xlink:show="embed" xlink:actuate="onLoad" draw:mime-type="image/png"/></draw:frame><draw:frame draw:style-name="Mfr2" draw:name="Image173" text:anchor-type="char" svg:x="0in" svg:y="0in" svg:width="1.9236in" svg:height="0.2028in"><draw:image xlink:href="Pictures/10000001000000D300000016E301FF34.png" xlink:type="simple" xlink:show="embed" xlink:actuate="onLoad" draw:mime-type="image/png"/></draw:frame></text:p>
      </style:header-left>
      <style:footer>
        <text:p text:style-name="MP1"><draw:frame draw:style-name="Mfr1" draw:name="Image 142" text:anchor-type="char" svg:x="3.7902in" svg:y="10.5945in" svg:width="0.6866in" svg:height="0.6189in" draw:z-index="48"><draw:image xlink:href="Pictures/10000001000000840000007752069C51.png" xlink:type="simple" xlink:show="embed" xlink:actuate="onLoad" draw:mime-type="image/png"/></draw:frame><draw:frame draw:style-name="Mfr2" draw:name="Image59" text:anchor-type="char" svg:x="0.7736in" svg:y="10.8752in" svg:width="1.9181in" svg:height="0.128in" draw:z-index="308"><draw:image xlink:href="Pictures/10000001000000D20000000E9805DD49.png" xlink:type="simple" xlink:show="embed" xlink:actuate="onLoad" draw:mime-type="image/png"/></draw:frame><draw:frame draw:style-name="Mfr2" draw:name="Image60" text:anchor-type="char" svg:x="7.2972in" svg:y="10.8752in" svg:width="0.1984in" svg:height="0.128in" draw:z-index="311"><draw:image xlink:href="Pictures/10000001000000150000000E9A87705E.png" xlink:type="simple" xlink:show="embed" xlink:actuate="onLoad" draw:mime-type="image/png"/></draw:frame></text:p>
      </style:footer>
      <style:footer-left>
        <text:p text:style-name="MP1"><draw:frame draw:style-name="Mfr1" draw:name="Image 145" text:anchor-type="char" svg:x="3.7902in" svg:y="10.5945in" svg:width="0.6866in" svg:height="0.6189in"><draw:image xlink:href="Pictures/10000001000000840000007752069C51.png" xlink:type="simple" xlink:show="embed" xlink:actuate="onLoad" draw:mime-type="image/png"/></draw:frame><draw:frame draw:style-name="Mfr4" draw:name="Frame6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61" text:anchor-type="char" svg:x="7.2972in" svg:y="10.8752in" svg:width="0.2in" svg:height="0.1283in"><draw:text-box><text:p text:style-name="MP7"><text:page-number text:select-page="current">0</text:page-number></text:p></draw:text-box></draw:frame><draw:frame draw:style-name="Mfr3" draw:name="Frame66" text:anchor-type="char" svg:x="0in" svg:y="0in" svg:width="0.2in" svg:height="0.1291in"><draw:text-box><text:p text:style-name="MP7"><text:page-number text:select-page="current">0</text:page-number></text:p></draw:text-box></draw:frame><draw:frame draw:style-name="Mfr3" draw:name="Frame662" text:anchor-type="char" svg:x="7.2972in" svg:y="10.8752in" svg:width="0.2in" svg:height="0.1283in"><draw:text-box><text:p text:style-name="MP7"><text:page-number text:select-page="current">0</text:page-number></text:p></draw:text-box></draw:frame><draw:frame draw:style-name="Mfr3" draw:name="Frame69" text:anchor-type="char" svg:x="7.2972in" svg:y="10.8752in" svg:width="0.2in" svg:height="0.1283in"><draw:text-box><text:p text:style-name="MP7"><text:page-number text:select-page="current">0</text:page-number></text:p></draw:text-box></draw:frame><draw:frame draw:style-name="Mfr2" draw:name="Image61" text:anchor-type="char" svg:x="0.7736in" svg:y="10.8752in" svg:width="1.9181in" svg:height="0.128in"><draw:image xlink:href="Pictures/10000001000000D20000000E9805DD49.png" xlink:type="simple" xlink:show="embed" xlink:actuate="onLoad" draw:mime-type="image/png"/></draw:frame><draw:frame draw:style-name="Mfr2" draw:name="Image171" text:anchor-type="char" svg:x="0in" svg:y="0in" svg:width="0.1984in" svg:height="0.128in"><draw:image xlink:href="Pictures/10000001000000150000000E9A87705E.png" xlink:type="simple" xlink:show="embed" xlink:actuate="onLoad" draw:mime-type="image/png"/></draw:frame></text:p>
      </style:footer-left>
    </style:master-page>
    <style:master-page style:name="Converted13" style:page-layout-name="Mpm6" draw:style-name="Mdp1">
      <style:header>
        <text:p text:style-name="MP1"><draw:frame draw:style-name="Mfr3" draw:name="Frame67"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6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67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0"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7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6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34" text:anchor-type="char" svg:x="0in" svg:y="0in" svg:width="7.7756in" svg:height="1.3874in"><draw:image xlink:href="Pictures/1000000100000357000000987348AE88.png" xlink:type="simple" xlink:show="embed" xlink:actuate="onLoad" draw:mime-type="image/png"/></draw:frame><draw:frame draw:style-name="Mfr2" draw:name="Image235" text:anchor-type="char" svg:x="0in" svg:y="0in" svg:width="1.5984in" svg:height="0.4035in"><draw:image xlink:href="Pictures/10000001000000AF0000002C50D151C0.png" xlink:type="simple" xlink:show="embed" xlink:actuate="onLoad" draw:mime-type="image/png"/></draw:frame><draw:frame draw:style-name="Mfr2" draw:name="Image236" text:anchor-type="char" svg:x="0in" svg:y="0in" svg:width="1.9236in" svg:height="0.2028in"><draw:image xlink:href="Pictures/10000001000000D300000016E301FF34.png" xlink:type="simple" xlink:show="embed" xlink:actuate="onLoad" draw:mime-type="image/png"/></draw:frame></text:p>
      </style:header>
      <style:header-left>
        <text:p text:style-name="MP1"><draw:frame draw:style-name="Mfr2" draw:name="Image238" text:anchor-type="char" svg:x="0.4925in" svg:y="0in" svg:width="7.7756in" svg:height="1.3874in" draw:z-index="400"><draw:image xlink:href="Pictures/1000000100000357000000987348AE88.png" xlink:type="simple" xlink:show="embed" xlink:actuate="onLoad" draw:mime-type="image/png"/></draw:frame><draw:frame draw:style-name="Mfr2" draw:name="Image239" text:anchor-type="char" svg:x="1.6811in" svg:y="0.5965in" svg:width="1.5984in" svg:height="0.4035in" draw:z-index="401"><draw:image xlink:href="Pictures/10000001000000AF0000002C50D151C0.png" xlink:type="simple" xlink:show="embed" xlink:actuate="onLoad" draw:mime-type="image/png"/></draw:frame><draw:frame draw:style-name="Mfr2" draw:name="Image240" text:anchor-type="char" svg:x="5.5709in" svg:y="0.7409in" svg:width="1.9236in" svg:height="0.2028in" draw:z-index="402"><draw:image xlink:href="Pictures/10000001000000D300000016E301FF34.png" xlink:type="simple" xlink:show="embed" xlink:actuate="onLoad" draw:mime-type="image/png"/></draw:frame></text:p>
      </style:header-left>
      <style:footer>
        <text:p text:style-name="MP1"><draw:frame draw:style-name="Mfr1" draw:name="Image 142 Copy 1" text:anchor-type="char" svg:x="3.7902in" svg:y="10.5945in" svg:width="0.6866in" svg:height="0.6189in"><draw:image xlink:href="Pictures/10000001000000840000007752069C51.png" xlink:type="simple" xlink:show="embed" xlink:actuate="onLoad" draw:mime-type="image/png"/></draw:frame><draw:frame draw:style-name="Mfr3" draw:name="Frame73"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 text:anchor-type="char" svg:x="0in" svg:y="0in" svg:width="0.2in" svg:height="0.1291in"><draw:text-box><text:p text:style-name="MP7"><text:page-number text:select-page="current">0</text:page-number></text:p></draw:text-box></draw:frame><draw:frame draw:style-name="Mfr3" draw:name="Frame741" text:anchor-type="char" svg:x="7.2972in" svg:y="10.8752in" svg:width="0.2in" svg:height="0.1283in"><draw:text-box><text:p text:style-name="MP7"><text:page-number text:select-page="current">0</text:page-number></text:p></draw:text-box></draw:frame><draw:frame draw:style-name="Mfr4" draw:name="Frame721" text:anchor-type="char" svg:x="7.2972in" svg:y="10.8752in" svg:width="0.2in" svg:height="0.1283in"><draw:text-box><text:p text:style-name="MP7"><text:page-number text:select-page="current">0</text:page-number></text:p></draw:text-box></draw:frame><draw:frame draw:style-name="Mfr2" draw:name="Image241" text:anchor-type="char" svg:x="0in" svg:y="0in" svg:width="1.9181in" svg:height="0.128in"><draw:image xlink:href="Pictures/10000001000000D20000000E9805DD49.png" xlink:type="simple" xlink:show="embed" xlink:actuate="onLoad" draw:mime-type="image/png"/></draw:frame><draw:frame draw:style-name="Mfr2" draw:name="Image242" text:anchor-type="char" svg:x="0in" svg:y="0in" svg:width="0.1984in" svg:height="0.128in"><draw:image xlink:href="Pictures/10000001000000150000000E9A87705E.png" xlink:type="simple" xlink:show="embed" xlink:actuate="onLoad" draw:mime-type="image/png"/></draw:frame></text:p>
      </style:footer>
      <style:footer-left>
        <text:p text:style-name="MP1"><draw:frame draw:style-name="Mfr1" draw:name="Image 145 Copy 1" text:anchor-type="char" svg:x="3.7902in" svg:y="10.5945in" svg:width="0.6866in" svg:height="0.6189in" draw:z-index="226"><draw:image xlink:href="Pictures/10000001000000840000007752069C51.png" xlink:type="simple" xlink:show="embed" xlink:actuate="onLoad" draw:mime-type="image/png"/></draw:frame><draw:frame draw:style-name="Mfr2" draw:name="Image243" text:anchor-type="char" svg:x="0.7736in" svg:y="10.8752in" svg:width="1.9181in" svg:height="0.128in" draw:z-index="403"><draw:image xlink:href="Pictures/10000001000000D20000000E9805DD49.png" xlink:type="simple" xlink:show="embed" xlink:actuate="onLoad" draw:mime-type="image/png"/></draw:frame><draw:frame draw:style-name="Mfr2" draw:name="Image244" text:anchor-type="char" svg:x="7.2972in" svg:y="10.8752in" svg:width="0.1984in" svg:height="0.128in" draw:z-index="404"><draw:image xlink:href="Pictures/10000001000000150000000E9A87705E.png" xlink:type="simple" xlink:show="embed" xlink:actuate="onLoad" draw:mime-type="image/png"/></draw:frame></text:p>
      </style:footer-left>
    </style:master-page>
    <style:master-page style:name="Converted14" style:page-layout-name="Mpm6" draw:style-name="Mdp1">
      <style:header>
        <text:p text:style-name="MP1"><draw:frame draw:style-name="Mfr3" draw:name="Frame78" text:anchor-type="char" svg:x="1.6811in" svg:y="0.5965in" svg:width="1.6in" svg:height="0.4043in" draw:z-index="55"><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91" text:anchor-type="char" svg:x="5.5709in" svg:y="0.7409in" svg:width="1.9252in" svg:height="0.2035in" draw:z-index="49"><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45" text:anchor-type="char" svg:x="0.4925in" svg:y="0in" svg:width="7.7756in" svg:height="1.3874in" draw:z-index="405"><draw:image xlink:href="Pictures/1000000100000357000000987348AE88.png" xlink:type="simple" xlink:show="embed" xlink:actuate="onLoad" draw:mime-type="image/png"/></draw:frame><draw:frame draw:style-name="Mfr2" draw:name="Image247" text:anchor-type="char" svg:x="1.6811in" svg:y="0.5965in" svg:width="1.5984in" svg:height="0.4035in" draw:z-index="406"><draw:image xlink:href="Pictures/10000001000000AF0000002C50D151C0.png" xlink:type="simple" xlink:show="embed" xlink:actuate="onLoad" draw:mime-type="image/png"/></draw:frame><draw:frame draw:style-name="Mfr2" draw:name="Image248" text:anchor-type="char" svg:x="5.5709in" svg:y="0.7409in" svg:width="1.9236in" svg:height="0.2028in" draw:z-index="407"><draw:image xlink:href="Pictures/10000001000000D300000016E301FF34.png" xlink:type="simple" xlink:show="embed" xlink:actuate="onLoad" draw:mime-type="image/png"/></draw:frame></text:p>
      </style:header>
      <style:header-left>
        <text:p text:style-name="MP1"><draw:frame draw:style-name="Mfr3" draw:name="Frame80"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7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1"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8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7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49" text:anchor-type="char" svg:x="0in" svg:y="0in" svg:width="7.7756in" svg:height="1.3874in"><draw:image xlink:href="Pictures/1000000100000357000000987348AE88.png" xlink:type="simple" xlink:show="embed" xlink:actuate="onLoad" draw:mime-type="image/png"/></draw:frame><draw:frame draw:style-name="Mfr2" draw:name="Image250" text:anchor-type="char" svg:x="0in" svg:y="0in" svg:width="1.5984in" svg:height="0.4035in"><draw:image xlink:href="Pictures/10000001000000AF0000002C50D151C0.png" xlink:type="simple" xlink:show="embed" xlink:actuate="onLoad" draw:mime-type="image/png"/></draw:frame><draw:frame draw:style-name="Mfr2" draw:name="Image251" text:anchor-type="char" svg:x="0in" svg:y="0in" svg:width="1.9236in" svg:height="0.2028in"><draw:image xlink:href="Pictures/10000001000000D300000016E301FF34.png" xlink:type="simple" xlink:show="embed" xlink:actuate="onLoad" draw:mime-type="image/png"/></draw:frame></text:p>
      </style:header-left>
      <style:footer>
        <text:p text:style-name="MP1"><draw:frame draw:style-name="Mfr1" draw:name="Image 142 Copy 1 Copy 1" text:anchor-type="char" svg:x="3.7902in" svg:y="10.5945in" svg:width="0.6866in" svg:height="0.6189in" draw:z-index="66"><draw:image xlink:href="Pictures/10000001000000840000007752069C51.png" xlink:type="simple" xlink:show="embed" xlink:actuate="onLoad" draw:mime-type="image/png"/></draw:frame><draw:frame draw:style-name="Mfr3" draw:name="Frame821" text:anchor-type="char" svg:x="0.7736in" svg:y="10.8752in" svg:width="1.9193in" svg:height="0.1283in" draw:z-index="63"><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31" text:anchor-type="char" svg:x="7.2972in" svg:y="10.8752in" svg:width="0.2in" svg:height="0.1283in" draw:z-index="62"><draw:text-box><text:p text:style-name="MP7"><text:page-number text:select-page="current">15</text:page-number></text:p></draw:text-box></draw:frame><draw:frame draw:style-name="Mfr2" draw:name="Image252" text:anchor-type="char" svg:x="0.7736in" svg:y="10.8752in" svg:width="1.9181in" svg:height="0.128in" draw:z-index="408"><draw:image xlink:href="Pictures/10000001000000D20000000E9805DD49.png" xlink:type="simple" xlink:show="embed" xlink:actuate="onLoad" draw:mime-type="image/png"/></draw:frame><draw:frame draw:style-name="Mfr2" draw:name="Image254" text:anchor-type="char" svg:x="7.2972in" svg:y="10.8752in" svg:width="0.1984in" svg:height="0.128in" draw:z-index="409"><draw:image xlink:href="Pictures/10000001000000150000000E9A87705E.png" xlink:type="simple" xlink:show="embed" xlink:actuate="onLoad" draw:mime-type="image/png"/></draw:frame></text:p>
      </style:footer>
      <style:footer-left>
        <text:p text:style-name="MP1"><draw:frame draw:style-name="Mfr1" draw:name="Image 145 Copy 1 Copy 1" text:anchor-type="char" svg:x="3.7902in" svg:y="10.5945in" svg:width="0.6866in" svg:height="0.6189in"><draw:image xlink:href="Pictures/10000001000000840000007752069C51.png" xlink:type="simple" xlink:show="embed" xlink:actuate="onLoad" draw:mime-type="image/png"/></draw:frame><draw:frame draw:style-name="Mfr3" draw:name="Frame8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 text:anchor-type="char" svg:x="0in" svg:y="0in" svg:width="0.2in" svg:height="0.1291in"><draw:text-box><text:p text:style-name="MP7"><text:page-number text:select-page="current">0</text:page-number></text:p></draw:text-box></draw:frame><draw:frame draw:style-name="Mfr3" draw:name="Frame851" text:anchor-type="char" svg:x="7.2972in" svg:y="10.8752in" svg:width="0.2in" svg:height="0.1283in"><draw:text-box><text:p text:style-name="MP7"><text:page-number text:select-page="current">0</text:page-number></text:p></draw:text-box></draw:frame><draw:frame draw:style-name="Mfr4" draw:name="Frame8211" text:anchor-type="char" svg:x="7.2972in" svg:y="10.8752in" svg:width="0.2in" svg:height="0.1283in"><draw:text-box><text:p text:style-name="MP7"><text:page-number text:select-page="current">0</text:page-number></text:p></draw:text-box></draw:frame><draw:frame draw:style-name="Mfr2" draw:name="Image255" text:anchor-type="char" svg:x="0in" svg:y="0in" svg:width="1.9181in" svg:height="0.128in"><draw:image xlink:href="Pictures/10000001000000D20000000E9805DD49.png" xlink:type="simple" xlink:show="embed" xlink:actuate="onLoad" draw:mime-type="image/png"/></draw:frame><draw:frame draw:style-name="Mfr2" draw:name="Image258" text:anchor-type="char" svg:x="0in" svg:y="0in" svg:width="0.1984in" svg:height="0.128in"><draw:image xlink:href="Pictures/10000001000000150000000E9A87705E.png" xlink:type="simple" xlink:show="embed" xlink:actuate="onLoad" draw:mime-type="image/png"/></draw:frame></text:p>
      </style:footer-left>
    </style:master-page>
    <style:master-page style:name="Converted15" style:page-layout-name="Mpm6" draw:style-name="Mdp1">
      <style:header>
        <text:p text:style-name="MP1"><draw:frame draw:style-name="Mfr3" draw:name="Frame86"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83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7"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87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84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59" text:anchor-type="char" svg:x="0in" svg:y="0in" svg:width="7.7756in" svg:height="1.3874in"><draw:image xlink:href="Pictures/1000000100000357000000987348AE88.png" xlink:type="simple" xlink:show="embed" xlink:actuate="onLoad" draw:mime-type="image/png"/></draw:frame><draw:frame draw:style-name="Mfr2" draw:name="Image260" text:anchor-type="char" svg:x="0in" svg:y="0in" svg:width="1.5984in" svg:height="0.4035in"><draw:image xlink:href="Pictures/10000001000000AF0000002C50D151C0.png" xlink:type="simple" xlink:show="embed" xlink:actuate="onLoad" draw:mime-type="image/png"/></draw:frame><draw:frame draw:style-name="Mfr2" draw:name="Image261" text:anchor-type="char" svg:x="0in" svg:y="0in" svg:width="1.9236in" svg:height="0.2028in"><draw:image xlink:href="Pictures/10000001000000D300000016E301FF34.png" xlink:type="simple" xlink:show="embed" xlink:actuate="onLoad" draw:mime-type="image/png"/></draw:frame></text:p>
      </style:header>
      <style:header-left>
        <text:p text:style-name="MP1"><draw:frame draw:style-name="Mfr3" draw:name="Frame881" text:anchor-type="char" svg:x="1.6811in" svg:y="0.5965in" svg:width="1.6in" svg:height="0.4043in" draw:z-index="81"><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891" text:anchor-type="char" svg:x="5.5709in" svg:y="0.7409in" svg:width="1.9252in" svg:height="0.2035in" draw:z-index="69"><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62" text:anchor-type="char" svg:x="0.4925in" svg:y="0in" svg:width="7.7756in" svg:height="1.3874in" draw:z-index="410"><draw:image xlink:href="Pictures/1000000100000357000000987348AE88.png" xlink:type="simple" xlink:show="embed" xlink:actuate="onLoad" draw:mime-type="image/png"/></draw:frame><draw:frame draw:style-name="Mfr2" draw:name="Image263" text:anchor-type="char" svg:x="1.6811in" svg:y="0.5965in" svg:width="1.5984in" svg:height="0.4035in" draw:z-index="411"><draw:image xlink:href="Pictures/10000001000000AF0000002C50D151C0.png" xlink:type="simple" xlink:show="embed" xlink:actuate="onLoad" draw:mime-type="image/png"/></draw:frame><draw:frame draw:style-name="Mfr2" draw:name="Image265" text:anchor-type="char" svg:x="5.5709in" svg:y="0.7409in" svg:width="1.9236in" svg:height="0.2028in" draw:z-index="412"><draw:image xlink:href="Pictures/10000001000000D300000016E301FF34.png" xlink:type="simple" xlink:show="embed" xlink:actuate="onLoad" draw:mime-type="image/png"/></draw:frame></text:p>
      </style:header-left>
      <style:footer>
        <text:p text:style-name="MP1"><draw:frame draw:style-name="Mfr1" draw:name="Image 142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0"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2" text:anchor-type="char" svg:x="0in" svg:y="0in" svg:width="0.2in" svg:height="0.1291in"><draw:text-box><text:p text:style-name="MP7"><text:page-number text:select-page="current">0</text:page-number></text:p></draw:text-box></draw:frame><draw:frame draw:style-name="Mfr3" draw:name="Frame911" text:anchor-type="char" svg:x="7.2972in" svg:y="10.8752in" svg:width="0.2in" svg:height="0.1283in"><draw:text-box><text:p text:style-name="MP7"><text:page-number text:select-page="current">0</text:page-number></text:p></draw:text-box></draw:frame><draw:frame draw:style-name="Mfr4" draw:name="Frame8811" text:anchor-type="char" svg:x="7.2972in" svg:y="10.8752in" svg:width="0.2in" svg:height="0.1283in"><draw:text-box><text:p text:style-name="MP7"><text:page-number text:select-page="current">0</text:page-number></text:p></draw:text-box></draw:frame><draw:frame draw:style-name="Mfr2" draw:name="Image266" text:anchor-type="char" svg:x="0in" svg:y="0in" svg:width="1.9181in" svg:height="0.128in"><draw:image xlink:href="Pictures/10000001000000D20000000E9805DD49.png" xlink:type="simple" xlink:show="embed" xlink:actuate="onLoad" draw:mime-type="image/png"/></draw:frame><draw:frame draw:style-name="Mfr2" draw:name="Image267" text:anchor-type="char" svg:x="0in" svg:y="0in" svg:width="0.1984in" svg:height="0.128in"><draw:image xlink:href="Pictures/10000001000000150000000E9A87705E.png" xlink:type="simple" xlink:show="embed" xlink:actuate="onLoad" draw:mime-type="image/png"/></draw:frame></text:p>
      </style:footer>
      <style:footer-left>
        <text:p text:style-name="MP1"><draw:frame draw:style-name="Mfr1" draw:name="Image 145 Copy 1 Copy 1 Copy 1" text:anchor-type="char" svg:x="3.7902in" svg:y="10.5945in" svg:width="0.6866in" svg:height="0.6189in" draw:z-index="47"><draw:image xlink:href="Pictures/10000001000000840000007752069C51.png" xlink:type="simple" xlink:show="embed" xlink:actuate="onLoad" draw:mime-type="image/png"/></draw:frame><draw:frame draw:style-name="Mfr3" draw:name="Frame921" text:anchor-type="char" svg:x="0.7736in" svg:y="10.8752in" svg:width="1.9193in" svg:height="0.1283in" draw:z-index="246"><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31" text:anchor-type="char" svg:x="7.2972in" svg:y="10.8752in" svg:width="0.2in" svg:height="0.1283in" draw:z-index="227"><draw:text-box><text:p text:style-name="MP7"><text:page-number text:select-page="current">16</text:page-number></text:p></draw:text-box></draw:frame><draw:frame draw:style-name="Mfr2" draw:name="Image268" text:anchor-type="char" svg:x="0.7736in" svg:y="10.8752in" svg:width="1.9181in" svg:height="0.128in" draw:z-index="413"><draw:image xlink:href="Pictures/10000001000000D20000000E9805DD49.png" xlink:type="simple" xlink:show="embed" xlink:actuate="onLoad" draw:mime-type="image/png"/></draw:frame><draw:frame draw:style-name="Mfr2" draw:name="Image269" text:anchor-type="char" svg:x="7.2972in" svg:y="10.8752in" svg:width="0.1984in" svg:height="0.128in" draw:z-index="414"><draw:image xlink:href="Pictures/10000001000000150000000E9A87705E.png" xlink:type="simple" xlink:show="embed" xlink:actuate="onLoad" draw:mime-type="image/png"/></draw:frame></text:p>
      </style:footer-left>
    </style:master-page>
    <style:master-page style:name="Converted16" style:page-layout-name="Mpm6" draw:style-name="Mdp1">
      <style:header>
        <text:p text:style-name="MP1"><draw:frame draw:style-name="Mfr3" draw:name="Frame941" text:anchor-type="char" svg:x="1.6811in" svg:y="0.5965in" svg:width="1.6in" svg:height="0.4043in" draw:z-index="250"><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51" text:anchor-type="char" svg:x="5.5709in" svg:y="0.7409in" svg:width="1.9252in" svg:height="0.2035in" draw:z-index="247"><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70" text:anchor-type="char" svg:x="0.4925in" svg:y="0in" svg:width="7.7756in" svg:height="1.3874in" draw:z-index="415"><draw:image xlink:href="Pictures/1000000100000357000000987348AE88.png" xlink:type="simple" xlink:show="embed" xlink:actuate="onLoad" draw:mime-type="image/png"/></draw:frame><draw:frame draw:style-name="Mfr2" draw:name="Image271" text:anchor-type="char" svg:x="1.6811in" svg:y="0.5965in" svg:width="1.5984in" svg:height="0.4035in" draw:z-index="416"><draw:image xlink:href="Pictures/10000001000000AF0000002C50D151C0.png" xlink:type="simple" xlink:show="embed" xlink:actuate="onLoad" draw:mime-type="image/png"/></draw:frame><draw:frame draw:style-name="Mfr2" draw:name="Image272" text:anchor-type="char" svg:x="5.5709in" svg:y="0.7409in" svg:width="1.9236in" svg:height="0.2028in" draw:z-index="417"><draw:image xlink:href="Pictures/10000001000000D300000016E301FF34.png" xlink:type="simple" xlink:show="embed" xlink:actuate="onLoad" draw:mime-type="image/png"/></draw:frame></text:p>
      </style:header>
      <style:header-left>
        <text:p text:style-name="MP1"><draw:frame draw:style-name="Mfr3" draw:name="Frame97"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93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8"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97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94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75" text:anchor-type="char" svg:x="0in" svg:y="0in" svg:width="7.7756in" svg:height="1.3874in"><draw:image xlink:href="Pictures/1000000100000357000000987348AE88.png" xlink:type="simple" xlink:show="embed" xlink:actuate="onLoad" draw:mime-type="image/png"/></draw:frame><draw:frame draw:style-name="Mfr2" draw:name="Image276" text:anchor-type="char" svg:x="0in" svg:y="0in" svg:width="1.5984in" svg:height="0.4035in"><draw:image xlink:href="Pictures/10000001000000AF0000002C50D151C0.png" xlink:type="simple" xlink:show="embed" xlink:actuate="onLoad" draw:mime-type="image/png"/></draw:frame><draw:frame draw:style-name="Mfr2" draw:name="Image277" text:anchor-type="char" svg:x="0in" svg:y="0in" svg:width="1.9236in" svg:height="0.2028in"><draw:image xlink:href="Pictures/10000001000000D300000016E301FF34.png" xlink:type="simple" xlink:show="embed" xlink:actuate="onLoad" draw:mime-type="image/png"/></draw:frame></text:p>
      </style:header-left>
      <style:footer>
        <text:p text:style-name="MP1"><draw:frame draw:style-name="Mfr1" draw:name="Image 142 Copy 1 Copy 1 Copy 1 Copy 1" text:anchor-type="char" svg:x="3.7902in" svg:y="10.5945in" svg:width="0.6866in" svg:height="0.6189in" draw:z-index="259"><draw:image xlink:href="Pictures/10000001000000840000007752069C51.png" xlink:type="simple" xlink:show="embed" xlink:actuate="onLoad" draw:mime-type="image/png"/></draw:frame><draw:frame draw:style-name="Mfr3" draw:name="Frame981" text:anchor-type="char" svg:x="0.7736in" svg:y="10.8752in" svg:width="1.9193in" svg:height="0.1283in" draw:z-index="252"><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91" text:anchor-type="char" svg:x="7.2972in" svg:y="10.8752in" svg:width="0.2in" svg:height="0.1283in" draw:z-index="251"><draw:text-box><text:p text:style-name="MP7"><text:page-number text:select-page="current">17</text:page-number></text:p></draw:text-box></draw:frame><draw:frame draw:style-name="Mfr2" draw:name="Image278" text:anchor-type="char" svg:x="0.7736in" svg:y="10.8752in" svg:width="1.9181in" svg:height="0.128in" draw:z-index="418"><draw:image xlink:href="Pictures/10000001000000D20000000E9805DD49.png" xlink:type="simple" xlink:show="embed" xlink:actuate="onLoad" draw:mime-type="image/png"/></draw:frame><draw:frame draw:style-name="Mfr2" draw:name="Image279" text:anchor-type="char" svg:x="7.2972in" svg:y="10.8752in" svg:width="0.1984in" svg:height="0.128in" draw:z-index="419"><draw:image xlink:href="Pictures/10000001000000150000000E9A87705E.png" xlink:type="simple" xlink:show="embed" xlink:actuate="onLoad" draw:mime-type="image/png"/></draw:frame></text:p>
      </style:footer>
      <style:footer-left>
        <text:p text:style-name="MP1"><draw:frame draw:style-name="Mfr1" draw:name="Image 145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 text:anchor-type="char" svg:x="0in" svg:y="0in" svg:width="0.2in" svg:height="0.1291in"><draw:text-box><text:p text:style-name="MP7"><text:page-number text:select-page="current">0</text:page-number></text:p></draw:text-box></draw:frame><draw:frame draw:style-name="Mfr3" draw:name="Frame1011" text:anchor-type="char" svg:x="7.2972in" svg:y="10.8752in" svg:width="0.2in" svg:height="0.1283in"><draw:text-box><text:p text:style-name="MP7"><text:page-number text:select-page="current">0</text:page-number></text:p></draw:text-box></draw:frame><draw:frame draw:style-name="Mfr4" draw:name="Frame9811" text:anchor-type="char" svg:x="7.2972in" svg:y="10.8752in" svg:width="0.2in" svg:height="0.1283in"><draw:text-box><text:p text:style-name="MP7"><text:page-number text:select-page="current">0</text:page-number></text:p></draw:text-box></draw:frame><draw:frame draw:style-name="Mfr2" draw:name="Image280" text:anchor-type="char" svg:x="0in" svg:y="0in" svg:width="1.9181in" svg:height="0.128in"><draw:image xlink:href="Pictures/10000001000000D20000000E9805DD49.png" xlink:type="simple" xlink:show="embed" xlink:actuate="onLoad" draw:mime-type="image/png"/></draw:frame><draw:frame draw:style-name="Mfr2" draw:name="Image283" text:anchor-type="char" svg:x="0in" svg:y="0in" svg:width="0.1984in" svg:height="0.128in"><draw:image xlink:href="Pictures/10000001000000150000000E9A87705E.png" xlink:type="simple" xlink:show="embed" xlink:actuate="onLoad" draw:mime-type="image/png"/></draw:frame></text:p>
      </style:footer-left>
    </style:master-page>
    <style:master-page style:name="Converted17" style:page-layout-name="Mpm6" draw:style-name="Mdp1">
      <style:header>
        <text:p text:style-name="MP1"><draw:frame draw:style-name="Mfr3" draw:name="Frame103"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9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4"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03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00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84" text:anchor-type="char" svg:x="0in" svg:y="0in" svg:width="7.7756in" svg:height="1.3874in"><draw:image xlink:href="Pictures/1000000100000357000000987348AE88.png" xlink:type="simple" xlink:show="embed" xlink:actuate="onLoad" draw:mime-type="image/png"/></draw:frame><draw:frame draw:style-name="Mfr2" draw:name="Image286" text:anchor-type="char" svg:x="0in" svg:y="0in" svg:width="1.5984in" svg:height="0.4035in"><draw:image xlink:href="Pictures/10000001000000AF0000002C50D151C0.png" xlink:type="simple" xlink:show="embed" xlink:actuate="onLoad" draw:mime-type="image/png"/></draw:frame><draw:frame draw:style-name="Mfr2" draw:name="Image287" text:anchor-type="char" svg:x="0in" svg:y="0in" svg:width="1.9236in" svg:height="0.2028in"><draw:image xlink:href="Pictures/10000001000000D300000016E301FF34.png" xlink:type="simple" xlink:show="embed" xlink:actuate="onLoad" draw:mime-type="image/png"/></draw:frame></text:p>
      </style:header>
      <style:header-left>
        <text:p text:style-name="MP1"><draw:frame draw:style-name="Mfr3" draw:name="Frame1041" text:anchor-type="char" svg:x="1.6811in" svg:y="0.5965in" svg:width="1.6in" svg:height="0.4043in" draw:z-index="254"><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51" text:anchor-type="char" svg:x="5.5709in" svg:y="0.7409in" svg:width="1.9252in" svg:height="0.2035in" draw:z-index="253"><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289" text:anchor-type="char" svg:x="0.4925in" svg:y="0in" svg:width="7.7756in" svg:height="1.3874in" draw:z-index="425"><draw:image xlink:href="Pictures/1000000100000357000000987348AE88.png" xlink:type="simple" xlink:show="embed" xlink:actuate="onLoad" draw:mime-type="image/png"/></draw:frame><draw:frame draw:style-name="Mfr2" draw:name="Image290" text:anchor-type="char" svg:x="1.6811in" svg:y="0.5965in" svg:width="1.5984in" svg:height="0.4035in" draw:z-index="426"><draw:image xlink:href="Pictures/10000001000000AF0000002C50D151C0.png" xlink:type="simple" xlink:show="embed" xlink:actuate="onLoad" draw:mime-type="image/png"/></draw:frame><draw:frame draw:style-name="Mfr2" draw:name="Image294" text:anchor-type="char" svg:x="5.5709in" svg:y="0.7409in" svg:width="1.9236in" svg:height="0.2028in" draw:z-index="427"><draw:image xlink:href="Pictures/10000001000000D300000016E301FF34.png" xlink:type="simple" xlink:show="embed" xlink:actuate="onLoad" draw:mime-type="image/png"/></draw:frame></text:p>
      </style:header-left>
      <style:footer>
        <text:p text:style-name="MP1"><draw:frame draw:style-name="Mfr1" draw:name="Image 142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7"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 text:anchor-type="char" svg:x="0in" svg:y="0in" svg:width="0.2in" svg:height="0.1291in"><draw:text-box><text:p text:style-name="MP7"><text:page-number text:select-page="current">0</text:page-number></text:p></draw:text-box></draw:frame><draw:frame draw:style-name="Mfr3" draw:name="Frame1071" text:anchor-type="char" svg:x="7.2972in" svg:y="10.8752in" svg:width="0.2in" svg:height="0.1283in"><draw:text-box><text:p text:style-name="MP7"><text:page-number text:select-page="current">0</text:page-number></text:p></draw:text-box></draw:frame><draw:frame draw:style-name="Mfr4" draw:name="Frame10411" text:anchor-type="char" svg:x="7.2972in" svg:y="10.8752in" svg:width="0.2in" svg:height="0.1283in"><draw:text-box><text:p text:style-name="MP7"><text:page-number text:select-page="current">0</text:page-number></text:p></draw:text-box></draw:frame><draw:frame draw:style-name="Mfr2" draw:name="Image298" text:anchor-type="char" svg:x="0in" svg:y="0in" svg:width="1.9181in" svg:height="0.128in"><draw:image xlink:href="Pictures/10000001000000D20000000E9805DD49.png" xlink:type="simple" xlink:show="embed" xlink:actuate="onLoad" draw:mime-type="image/png"/></draw:frame><draw:frame draw:style-name="Mfr2" draw:name="Image299" text:anchor-type="char" svg:x="0in" svg:y="0in" svg:width="0.1984in" svg:height="0.128in"><draw:image xlink:href="Pictures/10000001000000150000000E9A87705E.png" xlink:type="simple" xlink:show="embed" xlink:actuate="onLoad" draw:mime-type="image/png"/></draw:frame></text:p>
      </style:footer>
      <style:footer-left>
        <text:p text:style-name="MP1"><draw:frame draw:style-name="Mfr1" draw:name="Image 145 Copy 1 Copy 1 Copy 1 Copy 1 Copy 1" text:anchor-type="char" svg:x="3.7902in" svg:y="10.5945in" svg:width="0.6866in" svg:height="0.6189in" draw:z-index="271"><draw:image xlink:href="Pictures/10000001000000840000007752069C51.png" xlink:type="simple" xlink:show="embed" xlink:actuate="onLoad" draw:mime-type="image/png"/></draw:frame><draw:frame draw:style-name="Mfr3" draw:name="Frame1081" text:anchor-type="char" svg:x="0.7736in" svg:y="10.8752in" svg:width="1.9193in" svg:height="0.1283in" draw:z-index="260"><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91" text:anchor-type="char" svg:x="7.2972in" svg:y="10.8752in" svg:width="0.2in" svg:height="0.1283in" draw:z-index="255"><draw:text-box><text:p text:style-name="MP7"><text:page-number text:select-page="current">18</text:page-number></text:p></draw:text-box></draw:frame><draw:frame draw:style-name="Mfr2" draw:name="Image300" text:anchor-type="char" svg:x="0.7736in" svg:y="10.8752in" svg:width="1.9181in" svg:height="0.128in" draw:z-index="428"><draw:image xlink:href="Pictures/10000001000000D20000000E9805DD49.png" xlink:type="simple" xlink:show="embed" xlink:actuate="onLoad" draw:mime-type="image/png"/></draw:frame><draw:frame draw:style-name="Mfr2" draw:name="Image304" text:anchor-type="char" svg:x="7.2972in" svg:y="10.8752in" svg:width="0.1984in" svg:height="0.128in" draw:z-index="434"><draw:image xlink:href="Pictures/10000001000000150000000E9A87705E.png" xlink:type="simple" xlink:show="embed" xlink:actuate="onLoad" draw:mime-type="image/png"/></draw:frame></text:p>
      </style:footer-left>
    </style:master-page>
    <style:master-page style:name="Converted18" style:page-layout-name="Mpm6" draw:style-name="Mdp1">
      <style:header>
        <text:p text:style-name="MP1"><draw:frame draw:style-name="Mfr3" draw:name="Frame1101" text:anchor-type="char" svg:x="1.6811in" svg:y="0.5965in" svg:width="1.6in" svg:height="0.4043in" draw:z-index="265"><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111" text:anchor-type="char" svg:x="5.5709in" svg:y="0.7409in" svg:width="1.9252in" svg:height="0.2035in" draw:z-index="261"><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05" text:anchor-type="char" svg:x="0.4925in" svg:y="0in" svg:width="7.7756in" svg:height="1.3874in" draw:z-index="435"><draw:image xlink:href="Pictures/1000000100000357000000987348AE88.png" xlink:type="simple" xlink:show="embed" xlink:actuate="onLoad" draw:mime-type="image/png"/></draw:frame><draw:frame draw:style-name="Mfr2" draw:name="Image308" text:anchor-type="char" svg:x="1.6811in" svg:y="0.5965in" svg:width="1.5984in" svg:height="0.4035in" draw:z-index="436"><draw:image xlink:href="Pictures/10000001000000AF0000002C50D151C0.png" xlink:type="simple" xlink:show="embed" xlink:actuate="onLoad" draw:mime-type="image/png"/></draw:frame><draw:frame draw:style-name="Mfr2" draw:name="Image309" text:anchor-type="char" svg:x="5.5709in" svg:y="0.7409in" svg:width="1.9236in" svg:height="0.2028in" draw:z-index="442"><draw:image xlink:href="Pictures/10000001000000D300000016E301FF34.png" xlink:type="simple" xlink:show="embed" xlink:actuate="onLoad" draw:mime-type="image/png"/></draw:frame></text:p>
      </style:header>
      <style:header-left>
        <text:p text:style-name="MP1"><draw:frame draw:style-name="Mfr3" draw:name="Frame114" text:anchor-type="char" svg:x="0in" svg:y="0in" svg:width="1.6in" svg:height="0.4047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0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5" text:anchor-type="char" svg:x="0in" svg:y="0in" svg:width="1.9252in" svg:height="0.2043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1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10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11" text:anchor-type="char" svg:x="0in" svg:y="0in" svg:width="7.7756in" svg:height="1.3874in"><draw:image xlink:href="Pictures/1000000100000357000000987348AE88.png" xlink:type="simple" xlink:show="embed" xlink:actuate="onLoad" draw:mime-type="image/png"/></draw:frame><draw:frame draw:style-name="Mfr2" draw:name="Image312" text:anchor-type="char" svg:x="0in" svg:y="0in" svg:width="1.5984in" svg:height="0.4035in"><draw:image xlink:href="Pictures/10000001000000AF0000002C50D151C0.png" xlink:type="simple" xlink:show="embed" xlink:actuate="onLoad" draw:mime-type="image/png"/></draw:frame><draw:frame draw:style-name="Mfr2" draw:name="Image314" text:anchor-type="char" svg:x="0in" svg:y="0in" svg:width="1.9236in" svg:height="0.2028in"><draw:image xlink:href="Pictures/10000001000000D300000016E301FF34.png" xlink:type="simple" xlink:show="embed" xlink:actuate="onLoad" draw:mime-type="image/png"/></draw:frame></text:p>
      </style:header-left>
      <style:footer>
        <text:p text:style-name="MP1"><draw:frame draw:style-name="Mfr1" draw:name="Image 142 Copy 1 Copy 1 Copy 1 Copy 1 Copy 1 Copy 1" text:anchor-type="char" svg:x="3.7902in" svg:y="10.5945in" svg:width="0.6866in" svg:height="0.6189in" draw:z-index="275"><draw:image xlink:href="Pictures/10000001000000840000007752069C51.png" xlink:type="simple" xlink:show="embed" xlink:actuate="onLoad" draw:mime-type="image/png"/></draw:frame><draw:frame draw:style-name="Mfr3" draw:name="Frame11411" text:anchor-type="char" svg:x="0.7736in" svg:y="10.8752in" svg:width="1.9193in" svg:height="0.1283in" draw:z-index="267"><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1" text:anchor-type="char" svg:x="7.2972in" svg:y="10.8752in" svg:width="0.2in" svg:height="0.1283in" draw:z-index="266"><draw:text-box><text:p text:style-name="MP7"><text:page-number text:select-page="current">19</text:page-number></text:p></draw:text-box></draw:frame><draw:frame draw:style-name="Mfr2" draw:name="Image315" text:anchor-type="char" svg:x="0.7736in" svg:y="10.8752in" svg:width="1.9181in" svg:height="0.128in" draw:z-index="443"><draw:image xlink:href="Pictures/10000001000000D20000000E9805DD49.png" xlink:type="simple" xlink:show="embed" xlink:actuate="onLoad" draw:mime-type="image/png"/></draw:frame><draw:frame draw:style-name="Mfr2" draw:name="Image316" text:anchor-type="char" svg:x="7.2972in" svg:y="10.8752in" svg:width="0.1984in" svg:height="0.128in" draw:z-index="444"><draw:image xlink:href="Pictures/10000001000000150000000E9A87705E.png" xlink:type="simple" xlink:show="embed" xlink:actuate="onLoad" draw:mime-type="image/png"/></draw:frame></text:p>
      </style:footer>
      <style:footer-left>
        <text:p text:style-name="MP1"><draw:frame draw:style-name="Mfr1" draw:name="Image 145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8"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9" text:anchor-type="char" svg:x="0in" svg:y="0in" svg:width="0.2in" svg:height="0.1291in"><draw:text-box><text:p text:style-name="MP7"><text:page-number text:select-page="current">0</text:page-number></text:p></draw:text-box></draw:frame><draw:frame draw:style-name="Mfr3" draw:name="Frame1181" text:anchor-type="char" svg:x="7.2972in" svg:y="10.8752in" svg:width="0.2in" svg:height="0.1283in"><draw:text-box><text:p text:style-name="MP7"><text:page-number text:select-page="current">0</text:page-number></text:p></draw:text-box></draw:frame><draw:frame draw:style-name="Mfr4" draw:name="Frame114111" text:anchor-type="char" svg:x="7.2972in" svg:y="10.8752in" svg:width="0.2in" svg:height="0.1283in"><draw:text-box><text:p text:style-name="MP7"><text:page-number text:select-page="current">0</text:page-number></text:p></draw:text-box></draw:frame><draw:frame draw:style-name="Mfr2" draw:name="Image317" text:anchor-type="char" svg:x="0in" svg:y="0in" svg:width="1.9181in" svg:height="0.128in"><draw:image xlink:href="Pictures/10000001000000D20000000E9805DD49.png" xlink:type="simple" xlink:show="embed" xlink:actuate="onLoad" draw:mime-type="image/png"/></draw:frame><draw:frame draw:style-name="Mfr2" draw:name="Image318" text:anchor-type="char" svg:x="0in" svg:y="0in" svg:width="0.1984in" svg:height="0.128in"><draw:image xlink:href="Pictures/10000001000000150000000E9A87705E.png" xlink:type="simple" xlink:show="embed" xlink:actuate="onLoad" draw:mime-type="image/png"/></draw:frame></text:p>
      </style:footer-left>
    </style:master-page>
    <style:master-page style:name="Converted19" style:page-layout-name="Mpm7" draw:style-name="Mdp1">
      <style:header>
        <text:p text:style-name="MP1"><draw:frame draw:style-name="Mfr3" draw:name="Frame12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1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15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2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16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19" text:anchor-type="char" svg:x="0.4925in" svg:y="0in" svg:width="7.7756in" svg:height="1.3874in"><draw:image xlink:href="Pictures/1000000100000357000000987348AE88.png" xlink:type="simple" xlink:show="embed" xlink:actuate="onLoad" draw:mime-type="image/png"/></draw:frame><draw:frame draw:style-name="Mfr2" draw:name="Image320" text:anchor-type="char" svg:x="1.6811in" svg:y="0.5965in" svg:width="1.5984in" svg:height="0.4035in"><draw:image xlink:href="Pictures/10000001000000AF0000002C50D151C0.png" xlink:type="simple" xlink:show="embed" xlink:actuate="onLoad" draw:mime-type="image/png"/></draw:frame><draw:frame draw:style-name="Mfr2" draw:name="Image321" text:anchor-type="char" svg:x="5.5709in" svg:y="0.7409in" svg:width="1.9236in" svg:height="0.2028in"><draw:image xlink:href="Pictures/10000001000000D300000016E301FF34.png" xlink:type="simple" xlink:show="embed" xlink:actuate="onLoad" draw:mime-type="image/png"/></draw:frame></text:p>
      </style:header>
      <style:header-left>
        <text:p text:style-name="MP2"/>
      </style:header-left>
      <style:footer>
        <text:p text:style-name="MP1"><draw:frame draw:style-name="Mfr1" draw:name="Image 142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 text:anchor-type="char" svg:x="7.2972in" svg:y="10.8752in" svg:width="0.2in" svg:height="0.1283in"><draw:text-box><text:p text:style-name="MP7"><text:page-number text:select-page="current">21</text:page-number></text:p></draw:text-box></draw:frame><draw:frame draw:style-name="Mfr3" draw:name="Frame1231" text:anchor-type="char" svg:x="7.2972in" svg:y="10.8752in" svg:width="0.2in" svg:height="0.1283in"><draw:text-box><text:p text:style-name="MP7"><text:page-number text:select-page="current">21</text:page-number></text:p></draw:text-box></draw:frame><draw:frame draw:style-name="Mfr4" draw:name="Frame11811" text:anchor-type="char" svg:x="7.2972in" svg:y="10.8752in" svg:width="0.2in" svg:height="0.1283in"><draw:text-box><text:p text:style-name="MP7"><text:page-number text:select-page="current">21</text:page-number></text:p></draw:text-box></draw:frame><draw:frame draw:style-name="Mfr2" draw:name="Image322" text:anchor-type="char" svg:x="0.7736in" svg:y="10.8752in" svg:width="1.9181in" svg:height="0.128in"><draw:image xlink:href="Pictures/10000001000000D20000000E9805DD49.png" xlink:type="simple" xlink:show="embed" xlink:actuate="onLoad" draw:mime-type="image/png"/></draw:frame><draw:frame draw:style-name="Mfr2" draw:name="Image323" text:anchor-type="char" svg:x="7.2972in" svg:y="10.8752in" svg:width="0.1984in" svg:height="0.128in"><draw:image xlink:href="Pictures/10000001000000150000000E9A87705E.png" xlink:type="simple" xlink:show="embed" xlink:actuate="onLoad" draw:mime-type="image/png"/></draw:frame></text:p>
      </style:footer>
      <style:footer-left>
        <text:p text:style-name="MP2"/>
      </style:footer-left>
    </style:master-page>
    <style:master-page style:name="Converted20" style:page-layout-name="Mpm6" draw:style-name="Mdp1">
      <style:header>
        <text:p text:style-name="MP1"><draw:frame draw:style-name="Mfr2" draw:name="Image63" text:anchor-type="char" svg:x="0.4925in" svg:y="0in" svg:width="7.7756in" svg:height="1.3874in" draw:z-index="312"><draw:image xlink:href="Pictures/1000000100000357000000987348AE88.png" xlink:type="simple" xlink:show="embed" xlink:actuate="onLoad" draw:mime-type="image/png"/></draw:frame><draw:frame draw:style-name="Mfr2" draw:name="Image64" text:anchor-type="char" svg:x="1.6811in" svg:y="0.5965in" svg:width="1.5984in" svg:height="0.4035in" draw:z-index="313"><draw:image xlink:href="Pictures/10000001000000AF0000002C50D151C0.png" xlink:type="simple" xlink:show="embed" xlink:actuate="onLoad" draw:mime-type="image/png"/></draw:frame><draw:frame draw:style-name="Mfr2" draw:name="Image66" text:anchor-type="char" svg:x="5.5709in" svg:y="0.7409in" svg:width="1.9236in" svg:height="0.2028in" draw:z-index="314"><draw:image xlink:href="Pictures/10000001000000D300000016E301FF34.png" xlink:type="simple" xlink:show="embed" xlink:actuate="onLoad" draw:mime-type="image/png"/></draw:frame></text:p>
      </style:header>
      <style:header-left>
        <text:p text:style-name="MP1"><draw:frame draw:style-name="Mfr4" draw:name="Frame12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2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22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26"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25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25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67" text:anchor-type="char" svg:x="0.4925in" svg:y="0in" svg:width="7.7756in" svg:height="1.3874in"><draw:image xlink:href="Pictures/1000000100000357000000987348AE88.png" xlink:type="simple" xlink:show="embed" xlink:actuate="onLoad" draw:mime-type="image/png"/></draw:frame><draw:frame draw:style-name="Mfr2" draw:name="Image169" text:anchor-type="char" svg:x="1.6811in" svg:y="0.5965in" svg:width="1.5984in" svg:height="0.4035in"><draw:image xlink:href="Pictures/10000001000000AF0000002C50D151C0.png" xlink:type="simple" xlink:show="embed" xlink:actuate="onLoad" draw:mime-type="image/png"/></draw:frame><draw:frame draw:style-name="Mfr2" draw:name="Image170"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76" text:anchor-type="char" svg:x="3.7902in" svg:y="10.5945in" svg:width="0.6866in" svg:height="0.6189in" draw:z-index="67"><draw:image xlink:href="Pictures/10000001000000840000007752069C51.png" xlink:type="simple" xlink:show="embed" xlink:actuate="onLoad" draw:mime-type="image/png"/></draw:frame><draw:frame draw:style-name="Mfr2" draw:name="Image68" text:anchor-type="char" svg:x="0.7736in" svg:y="10.8752in" svg:width="1.9181in" svg:height="0.128in" draw:z-index="316"><draw:image xlink:href="Pictures/10000001000000D20000000E9805DD49.png" xlink:type="simple" xlink:show="embed" xlink:actuate="onLoad" draw:mime-type="image/png"/></draw:frame><draw:frame draw:style-name="Mfr2" draw:name="Image69" text:anchor-type="char" svg:x="7.2972in" svg:y="10.8752in" svg:width="0.1984in" svg:height="0.128in" draw:z-index="317"><draw:image xlink:href="Pictures/10000001000000150000000E9A87705E.png" xlink:type="simple" xlink:show="embed" xlink:actuate="onLoad" draw:mime-type="image/png"/></draw:frame></text:p>
      </style:footer>
      <style:footer-left>
        <text:p text:style-name="MP1"><draw:frame draw:style-name="Mfr1" draw:name="Image 179" text:anchor-type="char" svg:x="3.7902in" svg:y="10.5945in" svg:width="0.6866in" svg:height="0.6189in"><draw:image xlink:href="Pictures/10000001000000840000007752069C51.png" xlink:type="simple" xlink:show="embed" xlink:actuate="onLoad" draw:mime-type="image/png"/></draw:frame><draw:frame draw:style-name="Mfr4" draw:name="Frame12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611" text:anchor-type="char" svg:x="7.2972in" svg:y="10.8752in" svg:width="0.2in" svg:height="0.1283in"><draw:text-box><text:p text:style-name="MP7"><text:page-number text:select-page="current">22</text:page-number></text:p></draw:text-box></draw:frame><draw:frame draw:style-name="Mfr3" draw:name="Frame129" text:anchor-type="char" svg:x="7.2972in" svg:y="10.8752in" svg:width="0.2in" svg:height="0.1283in"><draw:text-box><text:p text:style-name="MP7"><text:page-number text:select-page="current">22</text:page-number></text:p></draw:text-box></draw:frame><draw:frame draw:style-name="Mfr3" draw:name="Frame1271" text:anchor-type="char" svg:x="7.2972in" svg:y="10.8752in" svg:width="0.2in" svg:height="0.1283in"><draw:text-box><text:p text:style-name="MP7"><text:page-number text:select-page="current">22</text:page-number></text:p></draw:text-box></draw:frame><draw:frame draw:style-name="Mfr3" draw:name="Frame1291" text:anchor-type="char" svg:x="7.2972in" svg:y="10.8752in" svg:width="0.2in" svg:height="0.1283in"><draw:text-box><text:p text:style-name="MP7"><text:page-number text:select-page="current">22</text:page-number></text:p></draw:text-box></draw:frame><draw:frame draw:style-name="Mfr2" draw:name="Image167" text:anchor-type="char" svg:x="0.7736in" svg:y="10.8752in" svg:width="1.9181in" svg:height="0.128in"><draw:image xlink:href="Pictures/10000001000000D20000000E9805DD49.png" xlink:type="simple" xlink:show="embed" xlink:actuate="onLoad" draw:mime-type="image/png"/></draw:frame><draw:frame draw:style-name="Mfr2" draw:name="Image168"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1" style:page-layout-name="Mpm6" draw:style-name="Mdp1">
      <style:header>
        <text:p text:style-name="MP1"><draw:frame draw:style-name="Mfr3" draw:name="Frame13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27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3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31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2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24" text:anchor-type="char" svg:x="0.4925in" svg:y="0in" svg:width="7.7756in" svg:height="1.3874in"><draw:image xlink:href="Pictures/1000000100000357000000987348AE88.png" xlink:type="simple" xlink:show="embed" xlink:actuate="onLoad" draw:mime-type="image/png"/></draw:frame><draw:frame draw:style-name="Mfr2" draw:name="Image325" text:anchor-type="char" svg:x="1.6811in" svg:y="0.5965in" svg:width="1.5984in" svg:height="0.4035in"><draw:image xlink:href="Pictures/10000001000000AF0000002C50D151C0.png" xlink:type="simple" xlink:show="embed" xlink:actuate="onLoad" draw:mime-type="image/png"/></draw:frame><draw:frame draw:style-name="Mfr2" draw:name="Image326"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327" text:anchor-type="char" svg:x="0.4925in" svg:y="0in" svg:width="7.7756in" svg:height="1.3874in" draw:z-index="431"><draw:image xlink:href="Pictures/1000000100000357000000987348AE88.png" xlink:type="simple" xlink:show="embed" xlink:actuate="onLoad" draw:mime-type="image/png"/></draw:frame><draw:frame draw:style-name="Mfr2" draw:name="Image328" text:anchor-type="char" svg:x="1.6811in" svg:y="0.5965in" svg:width="1.5984in" svg:height="0.4035in" draw:z-index="430"><draw:image xlink:href="Pictures/10000001000000AF0000002C50D151C0.png" xlink:type="simple" xlink:show="embed" xlink:actuate="onLoad" draw:mime-type="image/png"/></draw:frame><draw:frame draw:style-name="Mfr2" draw:name="Image329" text:anchor-type="char" svg:x="5.5709in" svg:y="0.7409in" svg:width="1.9236in" svg:height="0.2028in" draw:z-index="429"><draw:image xlink:href="Pictures/10000001000000D300000016E301FF34.png" xlink:type="simple" xlink:show="embed" xlink:actuate="onLoad" draw:mime-type="image/png"/></draw:frame></text:p>
      </style:header-left>
      <style:footer>
        <text:p text:style-name="MP1"><draw:frame draw:style-name="Mfr1" draw:name="Image 176 Copy 1" text:anchor-type="char" svg:x="3.7902in" svg:y="10.5945in" svg:width="0.6866in" svg:height="0.6189in"><draw:image xlink:href="Pictures/10000001000000840000007752069C51.png" xlink:type="simple" xlink:show="embed" xlink:actuate="onLoad" draw:mime-type="image/png"/></draw:frame><draw:frame draw:style-name="Mfr3" draw:name="Frame1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 text:anchor-type="char" svg:x="7.2972in" svg:y="10.8752in" svg:width="0.2in" svg:height="0.1283in"><draw:text-box><text:p text:style-name="MP7"><text:page-number text:select-page="current">23</text:page-number></text:p></draw:text-box></draw:frame><draw:frame draw:style-name="Mfr3" draw:name="Frame1361" text:anchor-type="char" svg:x="7.2972in" svg:y="10.8752in" svg:width="0.2in" svg:height="0.1283in"><draw:text-box><text:p text:style-name="MP7"><text:page-number text:select-page="current">23</text:page-number></text:p></draw:text-box></draw:frame><draw:frame draw:style-name="Mfr3" draw:name="Frame13511" text:anchor-type="char" svg:x="7.2972in" svg:y="10.8752in" svg:width="0.2in" svg:height="0.1283in"><draw:text-box><text:p text:style-name="MP7"><text:page-number text:select-page="current">23</text:page-number></text:p></draw:text-box></draw:frame><draw:frame draw:style-name="Mfr4" draw:name="Frame13211" text:anchor-type="char" svg:x="7.2972in" svg:y="10.8752in" svg:width="0.2in" svg:height="0.1283in"><draw:text-box><text:p text:style-name="MP7"><text:page-number text:select-page="current">23</text:page-number></text:p></draw:text-box></draw:frame><draw:frame draw:style-name="Mfr2" draw:name="Image330" text:anchor-type="char" svg:x="0.7736in" svg:y="10.8752in" svg:width="1.9181in" svg:height="0.128in"><draw:image xlink:href="Pictures/10000001000000D20000000E9805DD49.png" xlink:type="simple" xlink:show="embed" xlink:actuate="onLoad" draw:mime-type="image/png"/></draw:frame><draw:frame draw:style-name="Mfr2" draw:name="Image331"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79 Copy 1" text:anchor-type="char" svg:x="3.7902in" svg:y="10.5945in" svg:width="0.6866in" svg:height="0.6189in" draw:z-index="269"><draw:image xlink:href="Pictures/10000001000000840000007752069C51.png" xlink:type="simple" xlink:show="embed" xlink:actuate="onLoad" draw:mime-type="image/png"/></draw:frame><draw:frame draw:style-name="Mfr2" draw:name="Image333" text:anchor-type="char" svg:x="0.7736in" svg:y="10.8752in" svg:width="1.9181in" svg:height="0.128in" draw:z-index="433"><draw:image xlink:href="Pictures/10000001000000D20000000E9805DD49.png" xlink:type="simple" xlink:show="embed" xlink:actuate="onLoad" draw:mime-type="image/png"/></draw:frame><draw:frame draw:style-name="Mfr2" draw:name="Image334" text:anchor-type="char" svg:x="7.2972in" svg:y="10.8752in" svg:width="0.1984in" svg:height="0.128in" draw:z-index="432"><draw:image xlink:href="Pictures/10000001000000150000000E9A87705E.png" xlink:type="simple" xlink:show="embed" xlink:actuate="onLoad" draw:mime-type="image/png"/></draw:frame></text:p>
      </style:footer-left>
    </style:master-page>
    <style:master-page style:name="Converted22" style:page-layout-name="Mpm6" draw:style-name="Mdp1">
      <style:header>
        <text:p text:style-name="MP1"><draw:frame draw:style-name="Mfr2" draw:name="Image335" text:anchor-type="char" svg:x="0.4925in" svg:y="0in" svg:width="7.7756in" svg:height="1.3874in" draw:z-index="439"><draw:image xlink:href="Pictures/1000000100000357000000987348AE88.png" xlink:type="simple" xlink:show="embed" xlink:actuate="onLoad" draw:mime-type="image/png"/></draw:frame><draw:frame draw:style-name="Mfr2" draw:name="Image340" text:anchor-type="char" svg:x="1.6811in" svg:y="0.5965in" svg:width="1.5984in" svg:height="0.4035in" draw:z-index="438"><draw:image xlink:href="Pictures/10000001000000AF0000002C50D151C0.png" xlink:type="simple" xlink:show="embed" xlink:actuate="onLoad" draw:mime-type="image/png"/></draw:frame><draw:frame draw:style-name="Mfr2" draw:name="Image341" text:anchor-type="char" svg:x="5.5709in" svg:y="0.7409in" svg:width="1.9236in" svg:height="0.2028in" draw:z-index="437"><draw:image xlink:href="Pictures/10000001000000D300000016E301FF34.png" xlink:type="simple" xlink:show="embed" xlink:actuate="onLoad" draw:mime-type="image/png"/></draw:frame></text:p>
      </style:header>
      <style:header-left>
        <text:p text:style-name="MP1"><draw:frame draw:style-name="Mfr3" draw:name="Frame1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3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4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41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3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43" text:anchor-type="char" svg:x="0.4925in" svg:y="0in" svg:width="7.7756in" svg:height="1.3874in"><draw:image xlink:href="Pictures/1000000100000357000000987348AE88.png" xlink:type="simple" xlink:show="embed" xlink:actuate="onLoad" draw:mime-type="image/png"/></draw:frame><draw:frame draw:style-name="Mfr2" draw:name="Image344" text:anchor-type="char" svg:x="1.6811in" svg:y="0.5965in" svg:width="1.5984in" svg:height="0.4035in"><draw:image xlink:href="Pictures/10000001000000AF0000002C50D151C0.png" xlink:type="simple" xlink:show="embed" xlink:actuate="onLoad" draw:mime-type="image/png"/></draw:frame><draw:frame draw:style-name="Mfr2" draw:name="Image34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76 Copy 1 Copy 1" text:anchor-type="char" svg:x="3.7902in" svg:y="10.5945in" svg:width="0.6866in" svg:height="0.6189in" draw:z-index="278"><draw:image xlink:href="Pictures/10000001000000840000007752069C51.png" xlink:type="simple" xlink:show="embed" xlink:actuate="onLoad" draw:mime-type="image/png"/></draw:frame><draw:frame draw:style-name="Mfr2" draw:name="Image346" text:anchor-type="char" svg:x="0.7736in" svg:y="10.8752in" svg:width="1.9181in" svg:height="0.128in" draw:z-index="441"><draw:image xlink:href="Pictures/10000001000000D20000000E9805DD49.png" xlink:type="simple" xlink:show="embed" xlink:actuate="onLoad" draw:mime-type="image/png"/></draw:frame><draw:frame draw:style-name="Mfr2" draw:name="Image347" text:anchor-type="char" svg:x="7.2972in" svg:y="10.8752in" svg:width="0.1984in" svg:height="0.128in" draw:z-index="440"><draw:image xlink:href="Pictures/10000001000000150000000E9A87705E.png" xlink:type="simple" xlink:show="embed" xlink:actuate="onLoad" draw:mime-type="image/png"/></draw:frame></text:p>
      </style:footer>
      <style:footer-left>
        <text:p text:style-name="MP1"><draw:frame draw:style-name="Mfr1" draw:name="Image 179 Copy 1 Copy 1" text:anchor-type="char" svg:x="3.7902in" svg:y="10.5945in" svg:width="0.6866in" svg:height="0.6189in"><draw:image xlink:href="Pictures/10000001000000840000007752069C51.png" xlink:type="simple" xlink:show="embed" xlink:actuate="onLoad" draw:mime-type="image/png"/></draw:frame><draw:frame draw:style-name="Mfr3" draw:name="Frame14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 text:anchor-type="char" svg:x="7.2972in" svg:y="10.8752in" svg:width="0.2in" svg:height="0.1283in"><draw:text-box><text:p text:style-name="MP7"><text:page-number text:select-page="current">24</text:page-number></text:p></draw:text-box></draw:frame><draw:frame draw:style-name="Mfr3" draw:name="Frame1461" text:anchor-type="char" svg:x="7.2972in" svg:y="10.8752in" svg:width="0.2in" svg:height="0.1283in"><draw:text-box><text:p text:style-name="MP7"><text:page-number text:select-page="current">24</text:page-number></text:p></draw:text-box></draw:frame><draw:frame draw:style-name="Mfr3" draw:name="Frame14511" text:anchor-type="char" svg:x="7.2972in" svg:y="10.8752in" svg:width="0.2in" svg:height="0.1283in"><draw:text-box><text:p text:style-name="MP7"><text:page-number text:select-page="current">24</text:page-number></text:p></draw:text-box></draw:frame><draw:frame draw:style-name="Mfr4" draw:name="Frame14211" text:anchor-type="char" svg:x="7.2972in" svg:y="10.8752in" svg:width="0.2in" svg:height="0.1283in"><draw:text-box><text:p text:style-name="MP7"><text:page-number text:select-page="current">24</text:page-number></text:p></draw:text-box></draw:frame><draw:frame draw:style-name="Mfr2" draw:name="Image348" text:anchor-type="char" svg:x="0.7736in" svg:y="10.8752in" svg:width="1.9181in" svg:height="0.128in"><draw:image xlink:href="Pictures/10000001000000D20000000E9805DD49.png" xlink:type="simple" xlink:show="embed" xlink:actuate="onLoad" draw:mime-type="image/png"/></draw:frame><draw:frame draw:style-name="Mfr2" draw:name="Image352"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3" style:page-layout-name="Mpm6" draw:style-name="Mdp1">
      <style:header>
        <text:p text:style-name="MP1"><draw:frame draw:style-name="Mfr3" draw:name="Frame14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6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4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48"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4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47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44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53" text:anchor-type="char" svg:x="0.4925in" svg:y="0in" svg:width="7.7756in" svg:height="1.3874in"><draw:image xlink:href="Pictures/1000000100000357000000987348AE88.png" xlink:type="simple" xlink:show="embed" xlink:actuate="onLoad" draw:mime-type="image/png"/></draw:frame><draw:frame draw:style-name="Mfr2" draw:name="Image354" text:anchor-type="char" svg:x="1.6811in" svg:y="0.5965in" svg:width="1.5984in" svg:height="0.4035in"><draw:image xlink:href="Pictures/10000001000000AF0000002C50D151C0.png" xlink:type="simple" xlink:show="embed" xlink:actuate="onLoad" draw:mime-type="image/png"/></draw:frame><draw:frame draw:style-name="Mfr2" draw:name="Image355"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358" text:anchor-type="char" svg:x="0.4925in" svg:y="0in" svg:width="7.7756in" svg:height="1.3874in" draw:z-index="447"><draw:image xlink:href="Pictures/1000000100000357000000987348AE88.png" xlink:type="simple" xlink:show="embed" xlink:actuate="onLoad" draw:mime-type="image/png"/></draw:frame><draw:frame draw:style-name="Mfr2" draw:name="Image359" text:anchor-type="char" svg:x="1.6811in" svg:y="0.5965in" svg:width="1.5984in" svg:height="0.4035in" draw:z-index="446"><draw:image xlink:href="Pictures/10000001000000AF0000002C50D151C0.png" xlink:type="simple" xlink:show="embed" xlink:actuate="onLoad" draw:mime-type="image/png"/></draw:frame><draw:frame draw:style-name="Mfr2" draw:name="Image360" text:anchor-type="char" svg:x="5.5709in" svg:y="0.7409in" svg:width="1.9236in" svg:height="0.2028in" draw:z-index="445"><draw:image xlink:href="Pictures/10000001000000D300000016E301FF34.png" xlink:type="simple" xlink:show="embed" xlink:actuate="onLoad" draw:mime-type="image/png"/></draw:frame></text:p>
      </style:header-left>
      <style:footer>
        <text:p text:style-name="MP1"><draw:frame draw:style-name="Mfr1" draw:name="Image 176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2" text:anchor-type="char" svg:x="7.2972in" svg:y="10.8752in" svg:width="0.2in" svg:height="0.1283in"><draw:text-box><text:p text:style-name="MP7"><text:page-number text:select-page="current">25</text:page-number></text:p></draw:text-box></draw:frame><draw:frame draw:style-name="Mfr3" draw:name="Frame1521" text:anchor-type="char" svg:x="7.2972in" svg:y="10.8752in" svg:width="0.2in" svg:height="0.1283in"><draw:text-box><text:p text:style-name="MP7"><text:page-number text:select-page="current">25</text:page-number></text:p></draw:text-box></draw:frame><draw:frame draw:style-name="Mfr3" draw:name="Frame15111" text:anchor-type="char" svg:x="7.2972in" svg:y="10.8752in" svg:width="0.2in" svg:height="0.1283in"><draw:text-box><text:p text:style-name="MP7"><text:page-number text:select-page="current">25</text:page-number></text:p></draw:text-box></draw:frame><draw:frame draw:style-name="Mfr4" draw:name="Frame14811" text:anchor-type="char" svg:x="7.2972in" svg:y="10.8752in" svg:width="0.2in" svg:height="0.1283in"><draw:text-box><text:p text:style-name="MP7"><text:page-number text:select-page="current">25</text:page-number></text:p></draw:text-box></draw:frame><draw:frame draw:style-name="Mfr2" draw:name="Image361" text:anchor-type="char" svg:x="0.7736in" svg:y="10.8752in" svg:width="1.9181in" svg:height="0.128in"><draw:image xlink:href="Pictures/10000001000000D20000000E9805DD49.png" xlink:type="simple" xlink:show="embed" xlink:actuate="onLoad" draw:mime-type="image/png"/></draw:frame><draw:frame draw:style-name="Mfr2" draw:name="Image362"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79 Copy 1 Copy 1 Copy 1" text:anchor-type="char" svg:x="3.7902in" svg:y="10.5945in" svg:width="0.6866in" svg:height="0.6189in" draw:z-index="285"><draw:image xlink:href="Pictures/10000001000000840000007752069C51.png" xlink:type="simple" xlink:show="embed" xlink:actuate="onLoad" draw:mime-type="image/png"/></draw:frame><draw:frame draw:style-name="Mfr2" draw:name="Image363" text:anchor-type="char" svg:x="0.7736in" svg:y="10.8752in" svg:width="1.9181in" svg:height="0.128in" draw:z-index="449"><draw:image xlink:href="Pictures/10000001000000D20000000E9805DD49.png" xlink:type="simple" xlink:show="embed" xlink:actuate="onLoad" draw:mime-type="image/png"/></draw:frame><draw:frame draw:style-name="Mfr2" draw:name="Image364" text:anchor-type="char" svg:x="7.2972in" svg:y="10.8752in" svg:width="0.1984in" svg:height="0.128in" draw:z-index="448"><draw:image xlink:href="Pictures/10000001000000150000000E9A87705E.png" xlink:type="simple" xlink:show="embed" xlink:actuate="onLoad" draw:mime-type="image/png"/></draw:frame></text:p>
      </style:footer-left>
    </style:master-page>
    <style:master-page style:name="Converted24" style:page-layout-name="Mpm6" draw:style-name="Mdp1">
      <style:header>
        <text:p text:style-name="MP1"><draw:frame draw:style-name="Mfr2" draw:name="Image365" text:anchor-type="char" svg:x="0.4925in" svg:y="0in" svg:width="7.7756in" svg:height="1.3874in" draw:z-index="455"><draw:image xlink:href="Pictures/1000000100000357000000987348AE88.png" xlink:type="simple" xlink:show="embed" xlink:actuate="onLoad" draw:mime-type="image/png"/></draw:frame><draw:frame draw:style-name="Mfr2" draw:name="Image366" text:anchor-type="char" svg:x="1.6811in" svg:y="0.5965in" svg:width="1.5984in" svg:height="0.4035in" draw:z-index="454"><draw:image xlink:href="Pictures/10000001000000AF0000002C50D151C0.png" xlink:type="simple" xlink:show="embed" xlink:actuate="onLoad" draw:mime-type="image/png"/></draw:frame><draw:frame draw:style-name="Mfr2" draw:name="Image367" text:anchor-type="char" svg:x="5.5709in" svg:y="0.7409in" svg:width="1.9236in" svg:height="0.2028in" draw:z-index="453"><draw:image xlink:href="Pictures/10000001000000D300000016E301FF34.png" xlink:type="simple" xlink:show="embed" xlink:actuate="onLoad" draw:mime-type="image/png"/></draw:frame></text:p>
      </style:header>
      <style:header-left>
        <text:p text:style-name="MP1"><draw:frame draw:style-name="Mfr3" draw:name="Frame15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5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8"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5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57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5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68" text:anchor-type="char" svg:x="0.4925in" svg:y="0in" svg:width="7.7756in" svg:height="1.3874in"><draw:image xlink:href="Pictures/1000000100000357000000987348AE88.png" xlink:type="simple" xlink:show="embed" xlink:actuate="onLoad" draw:mime-type="image/png"/></draw:frame><draw:frame draw:style-name="Mfr2" draw:name="Image369" text:anchor-type="char" svg:x="1.6811in" svg:y="0.5965in" svg:width="1.5984in" svg:height="0.4035in"><draw:image xlink:href="Pictures/10000001000000AF0000002C50D151C0.png" xlink:type="simple" xlink:show="embed" xlink:actuate="onLoad" draw:mime-type="image/png"/></draw:frame><draw:frame draw:style-name="Mfr2" draw:name="Image370"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76 Copy 1 Copy 1 Copy 1 Copy 1" text:anchor-type="char" svg:x="3.7902in" svg:y="10.5945in" svg:width="0.6866in" svg:height="0.6189in" draw:z-index="294"><draw:image xlink:href="Pictures/10000001000000840000007752069C51.png" xlink:type="simple" xlink:show="embed" xlink:actuate="onLoad" draw:mime-type="image/png"/></draw:frame><draw:frame draw:style-name="Mfr2" draw:name="Image371" text:anchor-type="char" svg:x="0.7736in" svg:y="10.8752in" svg:width="1.9181in" svg:height="0.128in" draw:z-index="457"><draw:image xlink:href="Pictures/10000001000000D20000000E9805DD49.png" xlink:type="simple" xlink:show="embed" xlink:actuate="onLoad" draw:mime-type="image/png"/></draw:frame><draw:frame draw:style-name="Mfr2" draw:name="Image372" text:anchor-type="char" svg:x="7.2972in" svg:y="10.8752in" svg:width="0.1984in" svg:height="0.128in" draw:z-index="456"><draw:image xlink:href="Pictures/10000001000000150000000E9A87705E.png" xlink:type="simple" xlink:show="embed" xlink:actuate="onLoad" draw:mime-type="image/png"/></draw:frame></text:p>
      </style:footer>
      <style:footer-left>
        <text:p text:style-name="MP1"><draw:frame draw:style-name="Mfr1" draw:name="Image 179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 text:anchor-type="char" svg:x="7.2972in" svg:y="10.8752in" svg:width="0.2in" svg:height="0.1283in"><draw:text-box><text:p text:style-name="MP7"><text:page-number text:select-page="current">26</text:page-number></text:p></draw:text-box></draw:frame><draw:frame draw:style-name="Mfr3" draw:name="Frame1621" text:anchor-type="char" svg:x="7.2972in" svg:y="10.8752in" svg:width="0.2in" svg:height="0.1283in"><draw:text-box><text:p text:style-name="MP7"><text:page-number text:select-page="current">26</text:page-number></text:p></draw:text-box></draw:frame><draw:frame draw:style-name="Mfr3" draw:name="Frame16111" text:anchor-type="char" svg:x="7.2972in" svg:y="10.8752in" svg:width="0.2in" svg:height="0.1283in"><draw:text-box><text:p text:style-name="MP7"><text:page-number text:select-page="current">26</text:page-number></text:p></draw:text-box></draw:frame><draw:frame draw:style-name="Mfr4" draw:name="Frame15811" text:anchor-type="char" svg:x="7.2972in" svg:y="10.8752in" svg:width="0.2in" svg:height="0.1283in"><draw:text-box><text:p text:style-name="MP7"><text:page-number text:select-page="current">26</text:page-number></text:p></draw:text-box></draw:frame><draw:frame draw:style-name="Mfr2" draw:name="Image373" text:anchor-type="char" svg:x="0.7736in" svg:y="10.8752in" svg:width="1.9181in" svg:height="0.128in"><draw:image xlink:href="Pictures/10000001000000D20000000E9805DD49.png" xlink:type="simple" xlink:show="embed" xlink:actuate="onLoad" draw:mime-type="image/png"/></draw:frame><draw:frame draw:style-name="Mfr2" draw:name="Image374"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5" style:page-layout-name="Mpm6" draw:style-name="Mdp1">
      <style:header>
        <text:p text:style-name="MP1"><draw:frame draw:style-name="Mfr3" draw:name="Frame16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5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65"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6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63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60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75" text:anchor-type="char" svg:x="0.4925in" svg:y="0in" svg:width="7.7756in" svg:height="1.3874in"><draw:image xlink:href="Pictures/1000000100000357000000987348AE88.png" xlink:type="simple" xlink:show="embed" xlink:actuate="onLoad" draw:mime-type="image/png"/></draw:frame><draw:frame draw:style-name="Mfr2" draw:name="Image376" text:anchor-type="char" svg:x="1.6811in" svg:y="0.5965in" svg:width="1.5984in" svg:height="0.4035in"><draw:image xlink:href="Pictures/10000001000000AF0000002C50D151C0.png" xlink:type="simple" xlink:show="embed" xlink:actuate="onLoad" draw:mime-type="image/png"/></draw:frame><draw:frame draw:style-name="Mfr2" draw:name="Image377"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378" text:anchor-type="char" svg:x="0.4925in" svg:y="0in" svg:width="7.7756in" svg:height="1.3874in" draw:z-index="460"><draw:image xlink:href="Pictures/1000000100000357000000987348AE88.png" xlink:type="simple" xlink:show="embed" xlink:actuate="onLoad" draw:mime-type="image/png"/></draw:frame><draw:frame draw:style-name="Mfr2" draw:name="Image379" text:anchor-type="char" svg:x="1.6811in" svg:y="0.5965in" svg:width="1.5984in" svg:height="0.4035in" draw:z-index="459"><draw:image xlink:href="Pictures/10000001000000AF0000002C50D151C0.png" xlink:type="simple" xlink:show="embed" xlink:actuate="onLoad" draw:mime-type="image/png"/></draw:frame><draw:frame draw:style-name="Mfr2" draw:name="Image380" text:anchor-type="char" svg:x="5.5709in" svg:y="0.7409in" svg:width="1.9236in" svg:height="0.2028in" draw:z-index="47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 text:anchor-type="char" svg:x="7.2972in" svg:y="10.8752in" svg:width="0.2in" svg:height="0.1283in"><draw:text-box><text:p text:style-name="MP8"><text:span text:style-name="MT15"><text:page-number text:select-page="current">27</text:page-number></text:span></text:p></draw:text-box></draw:frame><draw:frame draw:style-name="Mfr3" draw:name="Frame169" text:anchor-type="char" svg:x="7.2972in" svg:y="10.8752in" svg:width="0.2in" svg:height="0.1283in"><draw:text-box><text:p text:style-name="MP7"><text:page-number text:select-page="current">27</text:page-number></text:p></draw:text-box></draw:frame><draw:frame draw:style-name="Mfr3" draw:name="Frame1681" text:anchor-type="char" svg:x="7.2972in" svg:y="10.8752in" svg:width="0.2in" svg:height="0.1283in"><draw:text-box><text:p text:style-name="MP7"><text:page-number text:select-page="current">27</text:page-number></text:p></draw:text-box></draw:frame><draw:frame draw:style-name="Mfr3" draw:name="Frame16711" text:anchor-type="char" svg:x="7.2972in" svg:y="10.8752in" svg:width="0.2in" svg:height="0.1283in"><draw:text-box><text:p text:style-name="MP7"><text:page-number text:select-page="current">27</text:page-number></text:p></draw:text-box></draw:frame><draw:frame draw:style-name="Mfr4" draw:name="Frame16411" text:anchor-type="char" svg:x="7.2972in" svg:y="10.8752in" svg:width="0.2in" svg:height="0.1283in"><draw:text-box><text:p text:style-name="MP7"><text:page-number text:select-page="current">27</text:page-number></text:p></draw:text-box></draw:frame><draw:frame draw:style-name="Mfr2" draw:name="Image381" text:anchor-type="char" svg:x="0.7736in" svg:y="10.8752in" svg:width="1.9181in" svg:height="0.128in" draw:z-index="70"><draw:image xlink:href="Pictures/10000001000000D20000000E9805DD49.png" xlink:type="simple" xlink:show="embed" xlink:actuate="onLoad" draw:mime-type="image/png"/></draw:frame><draw:frame draw:style-name="Mfr2" draw:name="Image382" text:anchor-type="char" svg:x="7.2972in" svg:y="10.8752in" svg:width="0.1984in" svg:height="0.128in" draw:z-index="75"><draw:image xlink:href="Pictures/10000001000000150000000E9A87705E.png" xlink:type="simple" xlink:show="embed" xlink:actuate="onLoad" draw:mime-type="image/png"/></draw:frame></text:p>
      </style:footer>
      <style:footer-left>
        <text:p text:style-name="MP1"><draw:frame draw:style-name="Mfr1" draw:name="Image 179 Copy 1 Copy 1 Copy 1 Copy 1 Copy 1" text:anchor-type="char" svg:x="3.7902in" svg:y="10.5945in" svg:width="0.6866in" svg:height="0.6189in" draw:z-index="310"><draw:image xlink:href="Pictures/10000001000000840000007752069C51.png" xlink:type="simple" xlink:show="embed" xlink:actuate="onLoad" draw:mime-type="image/png"/></draw:frame><draw:frame draw:style-name="Mfr2" draw:name="Image383" text:anchor-type="char" svg:x="0.7736in" svg:y="10.8752in" svg:width="1.9181in" svg:height="0.128in" draw:z-index="472"><draw:image xlink:href="Pictures/10000001000000D20000000E9805DD49.png" xlink:type="simple" xlink:show="embed" xlink:actuate="onLoad" draw:mime-type="image/png"/></draw:frame><draw:frame draw:style-name="Mfr2" draw:name="Image384" text:anchor-type="char" svg:x="7.2972in" svg:y="10.8752in" svg:width="0.1984in" svg:height="0.128in" draw:z-index="473"><draw:image xlink:href="Pictures/10000001000000150000000E9A87705E.png" xlink:type="simple" xlink:show="embed" xlink:actuate="onLoad" draw:mime-type="image/png"/></draw:frame></text:p>
      </style:footer-left>
    </style:master-page>
    <style:master-page style:name="Converted26" style:page-layout-name="Mpm6" draw:style-name="Mdp1">
      <style:header>
        <text:p text:style-name="MP1"><draw:frame draw:style-name="Mfr2" draw:name="Image385" text:anchor-type="char" svg:x="0.4925in" svg:y="0in" svg:width="7.7756in" svg:height="1.3874in" draw:z-index="474"><draw:image xlink:href="Pictures/1000000100000357000000987348AE88.png" xlink:type="simple" xlink:show="embed" xlink:actuate="onLoad" draw:mime-type="image/png"/></draw:frame><draw:frame draw:style-name="Mfr2" draw:name="Image386" text:anchor-type="char" svg:x="1.6811in" svg:y="0.5965in" svg:width="1.5984in" svg:height="0.4035in" draw:z-index="475"><draw:image xlink:href="Pictures/10000001000000AF0000002C50D151C0.png" xlink:type="simple" xlink:show="embed" xlink:actuate="onLoad" draw:mime-type="image/png"/></draw:frame><draw:frame draw:style-name="Mfr2" draw:name="Image387" text:anchor-type="char" svg:x="5.5709in" svg:y="0.7409in" svg:width="1.9236in" svg:height="0.2028in" draw:z-index="476"><draw:image xlink:href="Pictures/10000001000000D300000016E301FF34.png" xlink:type="simple" xlink:show="embed" xlink:actuate="onLoad" draw:mime-type="image/png"/></draw:frame></text:p>
      </style:header>
      <style:header-left>
        <text:p text:style-name="MP1"><draw:frame draw:style-name="Mfr3" draw:name="Frame55"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6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58"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75"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7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73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7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88" text:anchor-type="char" svg:x="0.4925in" svg:y="0in" svg:width="7.7756in" svg:height="1.3874in" draw:z-index="90"><draw:image xlink:href="Pictures/1000000100000357000000987348AE88.png" xlink:type="simple" xlink:show="embed" xlink:actuate="onLoad" draw:mime-type="image/png"/></draw:frame><draw:frame draw:style-name="Mfr2" draw:name="Image389" text:anchor-type="char" svg:x="1.6811in" svg:y="0.5965in" svg:width="1.5984in" svg:height="0.4035in" draw:z-index="93"><draw:image xlink:href="Pictures/10000001000000AF0000002C50D151C0.png" xlink:type="simple" xlink:show="embed" xlink:actuate="onLoad" draw:mime-type="image/png"/></draw:frame><draw:frame draw:style-name="Mfr2" draw:name="Image390" text:anchor-type="char" svg:x="5.5709in" svg:y="0.7409in" svg:width="1.9236in" svg:height="0.2028in" draw:z-index="96"><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text:anchor-type="char" svg:x="3.7902in" svg:y="10.5945in" svg:width="0.6866in" svg:height="0.6189in" draw:z-index="309"><draw:image xlink:href="Pictures/10000001000000840000007752069C51.png" xlink:type="simple" xlink:show="embed" xlink:actuate="onLoad" draw:mime-type="image/png"/></draw:frame><draw:frame draw:style-name="Mfr2" draw:name="Image391" text:anchor-type="char" svg:x="0.7736in" svg:y="10.8752in" svg:width="1.9181in" svg:height="0.128in" draw:z-index="477"><draw:image xlink:href="Pictures/10000001000000D20000000E9805DD49.png" xlink:type="simple" xlink:show="embed" xlink:actuate="onLoad" draw:mime-type="image/png"/></draw:frame><draw:frame draw:style-name="Mfr2" draw:name="Image392" text:anchor-type="char" svg:x="7.2972in" svg:y="10.8752in" svg:width="0.1984in" svg:height="0.128in" draw:z-index="478"><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 text:anchor-type="char" svg:x="7.2972in" svg:y="10.8752in" svg:width="0.2in" svg:height="0.1283in"><draw:text-box><text:p text:style-name="MP8"><text:span text:style-name="MT15"><text:page-number text:select-page="current">28</text:page-number></text:span></text:p></draw:text-box></draw:frame><draw:frame draw:style-name="Mfr3" draw:name="Frame179" text:anchor-type="char" svg:x="7.2972in" svg:y="10.8752in" svg:width="0.2in" svg:height="0.1283in"><draw:text-box><text:p text:style-name="MP7"><text:page-number text:select-page="current">28</text:page-number></text:p></draw:text-box></draw:frame><draw:frame draw:style-name="Mfr3" draw:name="Frame1781" text:anchor-type="char" svg:x="7.2972in" svg:y="10.8752in" svg:width="0.2in" svg:height="0.1283in"><draw:text-box><text:p text:style-name="MP7"><text:page-number text:select-page="current">28</text:page-number></text:p></draw:text-box></draw:frame><draw:frame draw:style-name="Mfr3" draw:name="Frame17711" text:anchor-type="char" svg:x="7.2972in" svg:y="10.8752in" svg:width="0.2in" svg:height="0.1283in"><draw:text-box><text:p text:style-name="MP7"><text:page-number text:select-page="current">28</text:page-number></text:p></draw:text-box></draw:frame><draw:frame draw:style-name="Mfr4" draw:name="Frame17411" text:anchor-type="char" svg:x="7.2972in" svg:y="10.8752in" svg:width="0.2in" svg:height="0.1283in"><draw:text-box><text:p text:style-name="MP7"><text:page-number text:select-page="current">28</text:page-number></text:p></draw:text-box></draw:frame><draw:frame draw:style-name="Mfr2" draw:name="Image393" text:anchor-type="char" svg:x="0.7736in" svg:y="10.8752in" svg:width="1.9181in" svg:height="0.128in" draw:z-index="103"><draw:image xlink:href="Pictures/10000001000000D20000000E9805DD49.png" xlink:type="simple" xlink:show="embed" xlink:actuate="onLoad" draw:mime-type="image/png"/></draw:frame><draw:frame draw:style-name="Mfr2" draw:name="Image394" text:anchor-type="char" svg:x="7.2972in" svg:y="10.8752in" svg:width="0.1984in" svg:height="0.128in" draw:z-index="123"><draw:image xlink:href="Pictures/10000001000000150000000E9A87705E.png" xlink:type="simple" xlink:show="embed" xlink:actuate="onLoad" draw:mime-type="image/png"/></draw:frame></text:p>
      </style:footer-left>
    </style:master-page>
    <style:master-page style:name="Converted27" style:page-layout-name="Mpm6" draw:style-name="Mdp1">
      <style:header>
        <text:p text:style-name="MP1"><draw:frame draw:style-name="Mfr3" draw:name="Frame7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8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7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75"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8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79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76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395" text:anchor-type="char" svg:x="0.4925in" svg:y="0in" svg:width="7.7756in" svg:height="1.3874in" draw:z-index="124"><draw:image xlink:href="Pictures/1000000100000357000000987348AE88.png" xlink:type="simple" xlink:show="embed" xlink:actuate="onLoad" draw:mime-type="image/png"/></draw:frame><draw:frame draw:style-name="Mfr2" draw:name="Image396" text:anchor-type="char" svg:x="1.6811in" svg:y="0.5965in" svg:width="1.5984in" svg:height="0.4035in" draw:z-index="128"><draw:image xlink:href="Pictures/10000001000000AF0000002C50D151C0.png" xlink:type="simple" xlink:show="embed" xlink:actuate="onLoad" draw:mime-type="image/png"/></draw:frame><draw:frame draw:style-name="Mfr2" draw:name="Image397" text:anchor-type="char" svg:x="5.5709in" svg:y="0.7409in" svg:width="1.9236in" svg:height="0.2028in" draw:z-index="134"><draw:image xlink:href="Pictures/10000001000000D300000016E301FF34.png" xlink:type="simple" xlink:show="embed" xlink:actuate="onLoad" draw:mime-type="image/png"/></draw:frame></text:p>
      </style:header>
      <style:header-left>
        <text:p text:style-name="MP1"><draw:frame draw:style-name="Mfr2" draw:name="Image398" text:anchor-type="char" svg:x="0.4925in" svg:y="0in" svg:width="7.7756in" svg:height="1.3874in" draw:z-index="479"><draw:image xlink:href="Pictures/1000000100000357000000987348AE88.png" xlink:type="simple" xlink:show="embed" xlink:actuate="onLoad" draw:mime-type="image/png"/></draw:frame><draw:frame draw:style-name="Mfr2" draw:name="Image399" text:anchor-type="char" svg:x="1.6811in" svg:y="0.5965in" svg:width="1.5984in" svg:height="0.4035in" draw:z-index="480"><draw:image xlink:href="Pictures/10000001000000AF0000002C50D151C0.png" xlink:type="simple" xlink:show="embed" xlink:actuate="onLoad" draw:mime-type="image/png"/></draw:frame><draw:frame draw:style-name="Mfr2" draw:name="Image400" text:anchor-type="char" svg:x="5.5709in" svg:y="0.7409in" svg:width="1.9236in" svg:height="0.2028in" draw:z-index="48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2" text:anchor-type="char" svg:x="7.2972in" svg:y="10.8752in" svg:width="0.2in" svg:height="0.1283in"><draw:text-box><text:p text:style-name="MP8"><text:span text:style-name="MT15"><text:page-number text:select-page="current">29</text:page-number></text:span></text:p></draw:text-box></draw:frame><draw:frame draw:style-name="Mfr3" draw:name="Frame185" text:anchor-type="char" svg:x="7.2972in" svg:y="10.8752in" svg:width="0.2in" svg:height="0.1283in"><draw:text-box><text:p text:style-name="MP7"><text:page-number text:select-page="current">29</text:page-number></text:p></draw:text-box></draw:frame><draw:frame draw:style-name="Mfr3" draw:name="Frame1841" text:anchor-type="char" svg:x="7.2972in" svg:y="10.8752in" svg:width="0.2in" svg:height="0.1283in"><draw:text-box><text:p text:style-name="MP7"><text:page-number text:select-page="current">29</text:page-number></text:p></draw:text-box></draw:frame><draw:frame draw:style-name="Mfr3" draw:name="Frame18311" text:anchor-type="char" svg:x="7.2972in" svg:y="10.8752in" svg:width="0.2in" svg:height="0.1283in"><draw:text-box><text:p text:style-name="MP7"><text:page-number text:select-page="current">29</text:page-number></text:p></draw:text-box></draw:frame><draw:frame draw:style-name="Mfr4" draw:name="Frame18011" text:anchor-type="char" svg:x="7.2972in" svg:y="10.8752in" svg:width="0.2in" svg:height="0.1283in"><draw:text-box><text:p text:style-name="MP7"><text:page-number text:select-page="current">29</text:page-number></text:p></draw:text-box></draw:frame><draw:frame draw:style-name="Mfr2" draw:name="Image401" text:anchor-type="char" svg:x="0.7736in" svg:y="10.8752in" svg:width="1.9181in" svg:height="0.128in" draw:z-index="142"><draw:image xlink:href="Pictures/10000001000000D20000000E9805DD49.png" xlink:type="simple" xlink:show="embed" xlink:actuate="onLoad" draw:mime-type="image/png"/></draw:frame><draw:frame draw:style-name="Mfr2" draw:name="Image402" text:anchor-type="char" svg:x="7.2972in" svg:y="10.8752in" svg:width="0.1984in" svg:height="0.128in" draw:z-index="146"><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text:anchor-type="char" svg:x="3.7902in" svg:y="10.5945in" svg:width="0.6866in" svg:height="0.6189in" draw:z-index="307"><draw:image xlink:href="Pictures/10000001000000840000007752069C51.png" xlink:type="simple" xlink:show="embed" xlink:actuate="onLoad" draw:mime-type="image/png"/></draw:frame><draw:frame draw:style-name="Mfr2" draw:name="Image403" text:anchor-type="char" svg:x="0.7736in" svg:y="10.8752in" svg:width="1.9181in" svg:height="0.128in" draw:z-index="482"><draw:image xlink:href="Pictures/10000001000000D20000000E9805DD49.png" xlink:type="simple" xlink:show="embed" xlink:actuate="onLoad" draw:mime-type="image/png"/></draw:frame><draw:frame draw:style-name="Mfr2" draw:name="Image404" text:anchor-type="char" svg:x="7.2972in" svg:y="10.8752in" svg:width="0.1984in" svg:height="0.128in" draw:z-index="483"><draw:image xlink:href="Pictures/10000001000000150000000E9A87705E.png" xlink:type="simple" xlink:show="embed" xlink:actuate="onLoad" draw:mime-type="image/png"/></draw:frame></text:p>
      </style:footer-left>
    </style:master-page>
    <style:master-page style:name="Converted28" style:page-layout-name="Mpm6" draw:style-name="Mdp1">
      <style:header>
        <text:p text:style-name="MP1"><draw:frame draw:style-name="Mfr2" draw:name="Image405" text:anchor-type="char" svg:x="0.4925in" svg:y="0in" svg:width="7.7756in" svg:height="1.3874in" draw:z-index="484"><draw:image xlink:href="Pictures/1000000100000357000000987348AE88.png" xlink:type="simple" xlink:show="embed" xlink:actuate="onLoad" draw:mime-type="image/png"/></draw:frame><draw:frame draw:style-name="Mfr2" draw:name="Image406" text:anchor-type="char" svg:x="1.6811in" svg:y="0.5965in" svg:width="1.5984in" svg:height="0.4035in" draw:z-index="485"><draw:image xlink:href="Pictures/10000001000000AF0000002C50D151C0.png" xlink:type="simple" xlink:show="embed" xlink:actuate="onLoad" draw:mime-type="image/png"/></draw:frame><draw:frame draw:style-name="Mfr2" draw:name="Image407" text:anchor-type="char" svg:x="5.5709in" svg:y="0.7409in" svg:width="1.9236in" svg:height="0.2028in" draw:z-index="486"><draw:image xlink:href="Pictures/10000001000000D300000016E301FF34.png" xlink:type="simple" xlink:show="embed" xlink:actuate="onLoad" draw:mime-type="image/png"/></draw:frame></text:p>
      </style:header>
      <style:header-left>
        <text:p text:style-name="MP1"><draw:frame draw:style-name="Mfr3" draw:name="Frame9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8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95"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9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90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89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86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08" text:anchor-type="char" svg:x="0.4925in" svg:y="0in" svg:width="7.7756in" svg:height="1.3874in" draw:z-index="2"><draw:image xlink:href="Pictures/1000000100000357000000987348AE88.png" xlink:type="simple" xlink:show="embed" xlink:actuate="onLoad" draw:mime-type="image/png"/></draw:frame><draw:frame draw:style-name="Mfr2" draw:name="Image409" text:anchor-type="char" svg:x="1.6811in" svg:y="0.5965in" svg:width="1.5984in" svg:height="0.4035in" draw:z-index="4"><draw:image xlink:href="Pictures/10000001000000AF0000002C50D151C0.png" xlink:type="simple" xlink:show="embed" xlink:actuate="onLoad" draw:mime-type="image/png"/></draw:frame><draw:frame draw:style-name="Mfr2" draw:name="Image410" text:anchor-type="char" svg:x="5.5709in" svg:y="0.7409in" svg:width="1.9236in" svg:height="0.2028in" draw:z-index="5"><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text:anchor-type="char" svg:x="3.7902in" svg:y="10.5945in" svg:width="0.6866in" svg:height="0.6189in" draw:z-index="305"><draw:image xlink:href="Pictures/10000001000000840000007752069C51.png" xlink:type="simple" xlink:show="embed" xlink:actuate="onLoad" draw:mime-type="image/png"/></draw:frame><draw:frame draw:style-name="Mfr2" draw:name="Image411" text:anchor-type="char" svg:x="0.7736in" svg:y="10.8752in" svg:width="1.9181in" svg:height="0.128in" draw:z-index="487"><draw:image xlink:href="Pictures/10000001000000D20000000E9805DD49.png" xlink:type="simple" xlink:show="embed" xlink:actuate="onLoad" draw:mime-type="image/png"/></draw:frame><draw:frame draw:style-name="Mfr2" draw:name="Image412" text:anchor-type="char" svg:x="7.2972in" svg:y="10.8752in" svg:width="0.1984in" svg:height="0.128in" draw:z-index="488"><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5" text:anchor-type="char" svg:x="7.2972in" svg:y="10.8752in" svg:width="0.2in" svg:height="0.1283in"><draw:text-box><text:p text:style-name="MP8"><text:span text:style-name="MT15"><text:page-number text:select-page="current">30</text:page-number></text:span></text:p></draw:text-box></draw:frame><draw:frame draw:style-name="Mfr3" draw:name="Frame195" text:anchor-type="char" svg:x="7.2972in" svg:y="10.8752in" svg:width="0.2in" svg:height="0.1283in"><draw:text-box><text:p text:style-name="MP7"><text:page-number text:select-page="current">30</text:page-number></text:p></draw:text-box></draw:frame><draw:frame draw:style-name="Mfr3" draw:name="Frame1941" text:anchor-type="char" svg:x="7.2972in" svg:y="10.8752in" svg:width="0.2in" svg:height="0.1283in"><draw:text-box><text:p text:style-name="MP7"><text:page-number text:select-page="current">30</text:page-number></text:p></draw:text-box></draw:frame><draw:frame draw:style-name="Mfr3" draw:name="Frame19311" text:anchor-type="char" svg:x="7.2972in" svg:y="10.8752in" svg:width="0.2in" svg:height="0.1283in"><draw:text-box><text:p text:style-name="MP7"><text:page-number text:select-page="current">30</text:page-number></text:p></draw:text-box></draw:frame><draw:frame draw:style-name="Mfr4" draw:name="Frame19011" text:anchor-type="char" svg:x="7.2972in" svg:y="10.8752in" svg:width="0.2in" svg:height="0.1283in"><draw:text-box><text:p text:style-name="MP7"><text:page-number text:select-page="current">30</text:page-number></text:p></draw:text-box></draw:frame><draw:frame draw:style-name="Mfr2" draw:name="Image413" text:anchor-type="char" svg:x="0.7736in" svg:y="10.8752in" svg:width="1.9181in" svg:height="0.128in" draw:z-index="10"><draw:image xlink:href="Pictures/10000001000000D20000000E9805DD49.png" xlink:type="simple" xlink:show="embed" xlink:actuate="onLoad" draw:mime-type="image/png"/></draw:frame><draw:frame draw:style-name="Mfr2" draw:name="Image414" text:anchor-type="char" svg:x="7.2972in" svg:y="10.8752in" svg:width="0.1984in" svg:height="0.128in" draw:z-index="11"><draw:image xlink:href="Pictures/10000001000000150000000E9A87705E.png" xlink:type="simple" xlink:show="embed" xlink:actuate="onLoad" draw:mime-type="image/png"/></draw:frame></text:p>
      </style:footer-left>
    </style:master-page>
    <style:master-page style:name="Converted29" style:page-layout-name="Mpm6" draw:style-name="Mdp1">
      <style:header>
        <text:p text:style-name="MP1"><draw:frame draw:style-name="Mfr3" draw:name="Frame10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94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19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09"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97"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96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195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192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15" text:anchor-type="char" svg:x="0.4925in" svg:y="0in" svg:width="7.7756in" svg:height="1.3874in" draw:z-index="13"><draw:image xlink:href="Pictures/1000000100000357000000987348AE88.png" xlink:type="simple" xlink:show="embed" xlink:actuate="onLoad" draw:mime-type="image/png"/></draw:frame><draw:frame draw:style-name="Mfr2" draw:name="Image416" text:anchor-type="char" svg:x="1.6811in" svg:y="0.5965in" svg:width="1.5984in" svg:height="0.4035in" draw:z-index="14"><draw:image xlink:href="Pictures/10000001000000AF0000002C50D151C0.png" xlink:type="simple" xlink:show="embed" xlink:actuate="onLoad" draw:mime-type="image/png"/></draw:frame><draw:frame draw:style-name="Mfr2" draw:name="Image417" text:anchor-type="char" svg:x="5.5709in" svg:y="0.7409in" svg:width="1.9236in" svg:height="0.2028in" draw:z-index="15"><draw:image xlink:href="Pictures/10000001000000D300000016E301FF34.png" xlink:type="simple" xlink:show="embed" xlink:actuate="onLoad" draw:mime-type="image/png"/></draw:frame></text:p>
      </style:header>
      <style:header-left>
        <text:p text:style-name="MP1"><draw:frame draw:style-name="Mfr2" draw:name="Image418" text:anchor-type="char" svg:x="0.4925in" svg:y="0in" svg:width="7.7756in" svg:height="1.3874in" draw:z-index="489"><draw:image xlink:href="Pictures/1000000100000357000000987348AE88.png" xlink:type="simple" xlink:show="embed" xlink:actuate="onLoad" draw:mime-type="image/png"/></draw:frame><draw:frame draw:style-name="Mfr2" draw:name="Image419" text:anchor-type="char" svg:x="1.6811in" svg:y="0.5965in" svg:width="1.5984in" svg:height="0.4035in" draw:z-index="490"><draw:image xlink:href="Pictures/10000001000000AF0000002C50D151C0.png" xlink:type="simple" xlink:show="embed" xlink:actuate="onLoad" draw:mime-type="image/png"/></draw:frame><draw:frame draw:style-name="Mfr2" draw:name="Image420" text:anchor-type="char" svg:x="5.5709in" svg:y="0.7409in" svg:width="1.9236in" svg:height="0.2028in" draw:z-index="49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 text:anchor-type="char" svg:x="7.2972in" svg:y="10.8752in" svg:width="0.2in" svg:height="0.1283in"><draw:text-box><text:p text:style-name="MP8"><text:span text:style-name="MT15"><text:page-number text:select-page="current">31</text:page-number></text:span></text:p></draw:text-box></draw:frame><draw:frame draw:style-name="Mfr3" draw:name="Frame201" text:anchor-type="char" svg:x="7.2972in" svg:y="10.8752in" svg:width="0.2in" svg:height="0.1283in"><draw:text-box><text:p text:style-name="MP7"><text:page-number text:select-page="current">31</text:page-number></text:p></draw:text-box></draw:frame><draw:frame draw:style-name="Mfr3" draw:name="Frame2001" text:anchor-type="char" svg:x="7.2972in" svg:y="10.8752in" svg:width="0.2in" svg:height="0.1283in"><draw:text-box><text:p text:style-name="MP7"><text:page-number text:select-page="current">31</text:page-number></text:p></draw:text-box></draw:frame><draw:frame draw:style-name="Mfr3" draw:name="Frame19911" text:anchor-type="char" svg:x="7.2972in" svg:y="10.8752in" svg:width="0.2in" svg:height="0.1283in"><draw:text-box><text:p text:style-name="MP7"><text:page-number text:select-page="current">31</text:page-number></text:p></draw:text-box></draw:frame><draw:frame draw:style-name="Mfr4" draw:name="Frame19611" text:anchor-type="char" svg:x="7.2972in" svg:y="10.8752in" svg:width="0.2in" svg:height="0.1283in"><draw:text-box><text:p text:style-name="MP7"><text:page-number text:select-page="current">31</text:page-number></text:p></draw:text-box></draw:frame><draw:frame draw:style-name="Mfr2" draw:name="Image421" text:anchor-type="char" svg:x="0.7736in" svg:y="10.8752in" svg:width="1.9181in" svg:height="0.128in" draw:z-index="20"><draw:image xlink:href="Pictures/10000001000000D20000000E9805DD49.png" xlink:type="simple" xlink:show="embed" xlink:actuate="onLoad" draw:mime-type="image/png"/></draw:frame><draw:frame draw:style-name="Mfr2" draw:name="Image422" text:anchor-type="char" svg:x="7.2972in" svg:y="10.8752in" svg:width="0.1984in" svg:height="0.128in" draw:z-index="21"><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text:anchor-type="char" svg:x="3.7902in" svg:y="10.5945in" svg:width="0.6866in" svg:height="0.6189in" draw:z-index="302"><draw:image xlink:href="Pictures/10000001000000840000007752069C51.png" xlink:type="simple" xlink:show="embed" xlink:actuate="onLoad" draw:mime-type="image/png"/></draw:frame><draw:frame draw:style-name="Mfr2" draw:name="Image423" text:anchor-type="char" svg:x="0.7736in" svg:y="10.8752in" svg:width="1.9181in" svg:height="0.128in" draw:z-index="492"><draw:image xlink:href="Pictures/10000001000000D20000000E9805DD49.png" xlink:type="simple" xlink:show="embed" xlink:actuate="onLoad" draw:mime-type="image/png"/></draw:frame><draw:frame draw:style-name="Mfr2" draw:name="Image424" text:anchor-type="char" svg:x="7.2972in" svg:y="10.8752in" svg:width="0.1984in" svg:height="0.128in" draw:z-index="493"><draw:image xlink:href="Pictures/10000001000000150000000E9A87705E.png" xlink:type="simple" xlink:show="embed" xlink:actuate="onLoad" draw:mime-type="image/png"/></draw:frame></text:p>
      </style:footer-left>
    </style:master-page>
    <style:master-page style:name="Converted30" style:page-layout-name="Mpm6" draw:style-name="Mdp1">
      <style:header>
        <text:p text:style-name="MP1"><draw:frame draw:style-name="Mfr2" draw:name="Image425" text:anchor-type="char" svg:x="0.4925in" svg:y="0in" svg:width="7.7756in" svg:height="1.3874in" draw:z-index="494"><draw:image xlink:href="Pictures/1000000100000357000000987348AE88.png" xlink:type="simple" xlink:show="embed" xlink:actuate="onLoad" draw:mime-type="image/png"/></draw:frame><draw:frame draw:style-name="Mfr2" draw:name="Image426" text:anchor-type="char" svg:x="1.6811in" svg:y="0.5965in" svg:width="1.5984in" svg:height="0.4035in" draw:z-index="495"><draw:image xlink:href="Pictures/10000001000000AF0000002C50D151C0.png" xlink:type="simple" xlink:show="embed" xlink:actuate="onLoad" draw:mime-type="image/png"/></draw:frame><draw:frame draw:style-name="Mfr2" draw:name="Image427" text:anchor-type="char" svg:x="5.5709in" svg:y="0.7409in" svg:width="1.9236in" svg:height="0.2028in" draw:z-index="496"><draw:image xlink:href="Pictures/10000001000000D300000016E301FF34.png" xlink:type="simple" xlink:show="embed" xlink:actuate="onLoad" draw:mime-type="image/png"/></draw:frame></text:p>
      </style:header>
      <style:header-left>
        <text:p text:style-name="MP1"><draw:frame draw:style-name="Mfr3" draw:name="Frame13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4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39"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07"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06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05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20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28" text:anchor-type="char" svg:x="0.4925in" svg:y="0in" svg:width="7.7756in" svg:height="1.3874in" draw:z-index="29"><draw:image xlink:href="Pictures/1000000100000357000000987348AE88.png" xlink:type="simple" xlink:show="embed" xlink:actuate="onLoad" draw:mime-type="image/png"/></draw:frame><draw:frame draw:style-name="Mfr2" draw:name="Image429" text:anchor-type="char" svg:x="1.6811in" svg:y="0.5965in" svg:width="1.5984in" svg:height="0.4035in" draw:z-index="30"><draw:image xlink:href="Pictures/10000001000000AF0000002C50D151C0.png" xlink:type="simple" xlink:show="embed" xlink:actuate="onLoad" draw:mime-type="image/png"/></draw:frame><draw:frame draw:style-name="Mfr2" draw:name="Image430" text:anchor-type="char" svg:x="5.5709in" svg:y="0.7409in" svg:width="1.9236in" svg:height="0.2028in" draw:z-index="3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Copy 1" text:anchor-type="char" svg:x="3.7902in" svg:y="10.5945in" svg:width="0.6866in" svg:height="0.6189in" draw:z-index="300"><draw:image xlink:href="Pictures/10000001000000840000007752069C51.png" xlink:type="simple" xlink:show="embed" xlink:actuate="onLoad" draw:mime-type="image/png"/></draw:frame><draw:frame draw:style-name="Mfr2" draw:name="Image431" text:anchor-type="char" svg:x="0.7736in" svg:y="10.8752in" svg:width="1.9181in" svg:height="0.128in" draw:z-index="497"><draw:image xlink:href="Pictures/10000001000000D20000000E9805DD49.png" xlink:type="simple" xlink:show="embed" xlink:actuate="onLoad" draw:mime-type="image/png"/></draw:frame><draw:frame draw:style-name="Mfr2" draw:name="Image432" text:anchor-type="char" svg:x="7.2972in" svg:y="10.8752in" svg:width="0.1984in" svg:height="0.128in" draw:z-index="498"><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 text:anchor-type="char" svg:x="7.2972in" svg:y="10.8752in" svg:width="0.2in" svg:height="0.1283in"><draw:text-box><text:p text:style-name="MP8"><text:span text:style-name="MT15"><text:page-number text:select-page="current">32</text:page-number></text:span></text:p></draw:text-box></draw:frame><draw:frame draw:style-name="Mfr3" draw:name="Frame212" text:anchor-type="char" svg:x="7.2972in" svg:y="10.8752in" svg:width="0.2in" svg:height="0.1283in"><draw:text-box><text:p text:style-name="MP7"><text:page-number text:select-page="current">32</text:page-number></text:p></draw:text-box></draw:frame><draw:frame draw:style-name="Mfr3" draw:name="Frame2101" text:anchor-type="char" svg:x="7.2972in" svg:y="10.8752in" svg:width="0.2in" svg:height="0.1283in"><draw:text-box><text:p text:style-name="MP7"><text:page-number text:select-page="current">32</text:page-number></text:p></draw:text-box></draw:frame><draw:frame draw:style-name="Mfr3" draw:name="Frame20911" text:anchor-type="char" svg:x="7.2972in" svg:y="10.8752in" svg:width="0.2in" svg:height="0.1283in"><draw:text-box><text:p text:style-name="MP7"><text:page-number text:select-page="current">32</text:page-number></text:p></draw:text-box></draw:frame><draw:frame draw:style-name="Mfr4" draw:name="Frame20611" text:anchor-type="char" svg:x="7.2972in" svg:y="10.8752in" svg:width="0.2in" svg:height="0.1283in"><draw:text-box><text:p text:style-name="MP7"><text:page-number text:select-page="current">32</text:page-number></text:p></draw:text-box></draw:frame><draw:frame draw:style-name="Mfr2" draw:name="Image433" text:anchor-type="char" svg:x="0.7736in" svg:y="10.8752in" svg:width="1.9181in" svg:height="0.128in" draw:z-index="35"><draw:image xlink:href="Pictures/10000001000000D20000000E9805DD49.png" xlink:type="simple" xlink:show="embed" xlink:actuate="onLoad" draw:mime-type="image/png"/></draw:frame><draw:frame draw:style-name="Mfr2" draw:name="Image434" text:anchor-type="char" svg:x="7.2972in" svg:y="10.8752in" svg:width="0.1984in" svg:height="0.128in" draw:z-index="36"><draw:image xlink:href="Pictures/10000001000000150000000E9A87705E.png" xlink:type="simple" xlink:show="embed" xlink:actuate="onLoad" draw:mime-type="image/png"/></draw:frame></text:p>
      </style:footer-left>
    </style:master-page>
    <style:master-page style:name="Converted31" style:page-layout-name="Mpm6" draw:style-name="Mdp1">
      <style:header>
        <text:p text:style-name="MP1"><draw:frame draw:style-name="Mfr3" draw:name="Frame15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10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0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53"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14"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1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11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208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35" text:anchor-type="char" svg:x="0.4925in" svg:y="0in" svg:width="7.7756in" svg:height="1.3874in" draw:z-index="37"><draw:image xlink:href="Pictures/1000000100000357000000987348AE88.png" xlink:type="simple" xlink:show="embed" xlink:actuate="onLoad" draw:mime-type="image/png"/></draw:frame><draw:frame draw:style-name="Mfr2" draw:name="Image436" text:anchor-type="char" svg:x="1.6811in" svg:y="0.5965in" svg:width="1.5984in" svg:height="0.4035in" draw:z-index="39"><draw:image xlink:href="Pictures/10000001000000AF0000002C50D151C0.png" xlink:type="simple" xlink:show="embed" xlink:actuate="onLoad" draw:mime-type="image/png"/></draw:frame><draw:frame draw:style-name="Mfr2" draw:name="Image437" text:anchor-type="char" svg:x="5.5709in" svg:y="0.7409in" svg:width="1.9236in" svg:height="0.2028in" draw:z-index="40"><draw:image xlink:href="Pictures/10000001000000D300000016E301FF34.png" xlink:type="simple" xlink:show="embed" xlink:actuate="onLoad" draw:mime-type="image/png"/></draw:frame></text:p>
      </style:header>
      <style:header-left>
        <text:p text:style-name="MP1"><draw:frame draw:style-name="Mfr2" draw:name="Image438" text:anchor-type="char" svg:x="0.4925in" svg:y="0in" svg:width="7.7756in" svg:height="1.3874in" draw:z-index="499"><draw:image xlink:href="Pictures/1000000100000357000000987348AE88.png" xlink:type="simple" xlink:show="embed" xlink:actuate="onLoad" draw:mime-type="image/png"/></draw:frame><draw:frame draw:style-name="Mfr2" draw:name="Image439" text:anchor-type="char" svg:x="1.6811in" svg:y="0.5965in" svg:width="1.5984in" svg:height="0.4035in" draw:z-index="500"><draw:image xlink:href="Pictures/10000001000000AF0000002C50D151C0.png" xlink:type="simple" xlink:show="embed" xlink:actuate="onLoad" draw:mime-type="image/png"/></draw:frame><draw:frame draw:style-name="Mfr2" draw:name="Image440" text:anchor-type="char" svg:x="5.5709in" svg:y="0.7409in" svg:width="1.9236in" svg:height="0.2028in" draw:z-index="50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 text:anchor-type="char" svg:x="7.2972in" svg:y="10.8752in" svg:width="0.2in" svg:height="0.1283in"><draw:text-box><text:p text:style-name="MP8"><text:span text:style-name="MT15"><text:page-number text:select-page="current">33</text:page-number></text:span></text:p></draw:text-box></draw:frame><draw:frame draw:style-name="Mfr3" draw:name="Frame218" text:anchor-type="char" svg:x="7.2972in" svg:y="10.8752in" svg:width="0.2in" svg:height="0.1283in"><draw:text-box><text:p text:style-name="MP7"><text:page-number text:select-page="current">33</text:page-number></text:p></draw:text-box></draw:frame><draw:frame draw:style-name="Mfr3" draw:name="Frame2161" text:anchor-type="char" svg:x="7.2972in" svg:y="10.8752in" svg:width="0.2in" svg:height="0.1283in"><draw:text-box><text:p text:style-name="MP7"><text:page-number text:select-page="current">33</text:page-number></text:p></draw:text-box></draw:frame><draw:frame draw:style-name="Mfr3" draw:name="Frame21511" text:anchor-type="char" svg:x="7.2972in" svg:y="10.8752in" svg:width="0.2in" svg:height="0.1283in"><draw:text-box><text:p text:style-name="MP7"><text:page-number text:select-page="current">33</text:page-number></text:p></draw:text-box></draw:frame><draw:frame draw:style-name="Mfr4" draw:name="Frame21211" text:anchor-type="char" svg:x="7.2972in" svg:y="10.8752in" svg:width="0.2in" svg:height="0.1283in"><draw:text-box><text:p text:style-name="MP7"><text:page-number text:select-page="current">33</text:page-number></text:p></draw:text-box></draw:frame><draw:frame draw:style-name="Mfr2" draw:name="Image441" text:anchor-type="char" svg:x="0.7736in" svg:y="10.8752in" svg:width="1.9181in" svg:height="0.128in" draw:z-index="44"><draw:image xlink:href="Pictures/10000001000000D20000000E9805DD49.png" xlink:type="simple" xlink:show="embed" xlink:actuate="onLoad" draw:mime-type="image/png"/></draw:frame><draw:frame draw:style-name="Mfr2" draw:name="Image442" text:anchor-type="char" svg:x="7.2972in" svg:y="10.8752in" svg:width="0.1984in" svg:height="0.128in" draw:z-index="45"><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Copy 1 Copy 1" text:anchor-type="char" svg:x="3.7902in" svg:y="10.5945in" svg:width="0.6866in" svg:height="0.6189in" draw:z-index="295"><draw:image xlink:href="Pictures/10000001000000840000007752069C51.png" xlink:type="simple" xlink:show="embed" xlink:actuate="onLoad" draw:mime-type="image/png"/></draw:frame><draw:frame draw:style-name="Mfr2" draw:name="Image443" text:anchor-type="char" svg:x="0.7736in" svg:y="10.8752in" svg:width="1.9181in" svg:height="0.128in" draw:z-index="502"><draw:image xlink:href="Pictures/10000001000000D20000000E9805DD49.png" xlink:type="simple" xlink:show="embed" xlink:actuate="onLoad" draw:mime-type="image/png"/></draw:frame><draw:frame draw:style-name="Mfr2" draw:name="Image444" text:anchor-type="char" svg:x="7.2972in" svg:y="10.8752in" svg:width="0.1984in" svg:height="0.128in" draw:z-index="503"><draw:image xlink:href="Pictures/10000001000000150000000E9A87705E.png" xlink:type="simple" xlink:show="embed" xlink:actuate="onLoad" draw:mime-type="image/png"/></draw:frame></text:p>
      </style:footer-left>
    </style:master-page>
    <style:master-page style:name="Converted32" style:page-layout-name="Mpm6" draw:style-name="Mdp1">
      <style:header>
        <text:p text:style-name="MP1"><draw:frame draw:style-name="Mfr2" draw:name="Image445" text:anchor-type="char" svg:x="0.4925in" svg:y="0in" svg:width="7.7756in" svg:height="1.3874in" draw:z-index="504"><draw:image xlink:href="Pictures/1000000100000357000000987348AE88.png" xlink:type="simple" xlink:show="embed" xlink:actuate="onLoad" draw:mime-type="image/png"/></draw:frame><draw:frame draw:style-name="Mfr2" draw:name="Image446" text:anchor-type="char" svg:x="1.6811in" svg:y="0.5965in" svg:width="1.5984in" svg:height="0.4035in" draw:z-index="505"><draw:image xlink:href="Pictures/10000001000000AF0000002C50D151C0.png" xlink:type="simple" xlink:show="embed" xlink:actuate="onLoad" draw:mime-type="image/png"/></draw:frame><draw:frame draw:style-name="Mfr2" draw:name="Image447" text:anchor-type="char" svg:x="5.5709in" svg:y="0.7409in" svg:width="1.9236in" svg:height="0.2028in" draw:z-index="506"><draw:image xlink:href="Pictures/10000001000000D300000016E301FF34.png" xlink:type="simple" xlink:show="embed" xlink:actuate="onLoad" draw:mime-type="image/png"/></draw:frame></text:p>
      </style:header>
      <style:header-left>
        <text:p text:style-name="MP1"><draw:frame draw:style-name="Mfr3" draw:name="Frame1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1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7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24"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2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21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21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48" text:anchor-type="char" svg:x="0.4925in" svg:y="0in" svg:width="7.7756in" svg:height="1.3874in" draw:z-index="51"><draw:image xlink:href="Pictures/1000000100000357000000987348AE88.png" xlink:type="simple" xlink:show="embed" xlink:actuate="onLoad" draw:mime-type="image/png"/></draw:frame><draw:frame draw:style-name="Mfr2" draw:name="Image449" text:anchor-type="char" svg:x="1.6811in" svg:y="0.5965in" svg:width="1.5984in" svg:height="0.4035in" draw:z-index="52"><draw:image xlink:href="Pictures/10000001000000AF0000002C50D151C0.png" xlink:type="simple" xlink:show="embed" xlink:actuate="onLoad" draw:mime-type="image/png"/></draw:frame><draw:frame draw:style-name="Mfr2" draw:name="Image450" text:anchor-type="char" svg:x="5.5709in" svg:y="0.7409in" svg:width="1.9236in" svg:height="0.2028in" draw:z-index="53"><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Copy 1 Copy 1 Copy 1" text:anchor-type="char" svg:x="3.7902in" svg:y="10.5945in" svg:width="0.6866in" svg:height="0.6189in" draw:z-index="297"><draw:image xlink:href="Pictures/10000001000000840000007752069C51.png" xlink:type="simple" xlink:show="embed" xlink:actuate="onLoad" draw:mime-type="image/png"/></draw:frame><draw:frame draw:style-name="Mfr2" draw:name="Image451" text:anchor-type="char" svg:x="0.7736in" svg:y="10.8752in" svg:width="1.9181in" svg:height="0.128in" draw:z-index="507"><draw:image xlink:href="Pictures/10000001000000D20000000E9805DD49.png" xlink:type="simple" xlink:show="embed" xlink:actuate="onLoad" draw:mime-type="image/png"/></draw:frame><draw:frame draw:style-name="Mfr2" draw:name="Image452" text:anchor-type="char" svg:x="7.2972in" svg:y="10.8752in" svg:width="0.1984in" svg:height="0.128in" draw:z-index="508"><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 text:anchor-type="char" svg:x="7.2972in" svg:y="10.8752in" svg:width="0.2in" svg:height="0.1283in"><draw:text-box><text:p text:style-name="MP8"><text:span text:style-name="MT15"><text:page-number text:select-page="current">34</text:page-number></text:span></text:p></draw:text-box></draw:frame><draw:frame draw:style-name="Mfr3" draw:name="Frame228" text:anchor-type="char" svg:x="7.2972in" svg:y="10.8752in" svg:width="0.2in" svg:height="0.1283in"><draw:text-box><text:p text:style-name="MP7"><text:page-number text:select-page="current">34</text:page-number></text:p></draw:text-box></draw:frame><draw:frame draw:style-name="Mfr3" draw:name="Frame2261" text:anchor-type="char" svg:x="7.2972in" svg:y="10.8752in" svg:width="0.2in" svg:height="0.1283in"><draw:text-box><text:p text:style-name="MP7"><text:page-number text:select-page="current">34</text:page-number></text:p></draw:text-box></draw:frame><draw:frame draw:style-name="Mfr3" draw:name="Frame22511" text:anchor-type="char" svg:x="7.2972in" svg:y="10.8752in" svg:width="0.2in" svg:height="0.1283in"><draw:text-box><text:p text:style-name="MP7"><text:page-number text:select-page="current">34</text:page-number></text:p></draw:text-box></draw:frame><draw:frame draw:style-name="Mfr4" draw:name="Frame22211" text:anchor-type="char" svg:x="7.2972in" svg:y="10.8752in" svg:width="0.2in" svg:height="0.1283in"><draw:text-box><text:p text:style-name="MP7"><text:page-number text:select-page="current">34</text:page-number></text:p></draw:text-box></draw:frame><draw:frame draw:style-name="Mfr2" draw:name="Image453" text:anchor-type="char" svg:x="0.7736in" svg:y="10.8752in" svg:width="1.9181in" svg:height="0.128in" draw:z-index="56"><draw:image xlink:href="Pictures/10000001000000D20000000E9805DD49.png" xlink:type="simple" xlink:show="embed" xlink:actuate="onLoad" draw:mime-type="image/png"/></draw:frame><draw:frame draw:style-name="Mfr2" draw:name="Image454" text:anchor-type="char" svg:x="7.2972in" svg:y="10.8752in" svg:width="0.1984in" svg:height="0.128in" draw:z-index="57"><draw:image xlink:href="Pictures/10000001000000150000000E9A87705E.png" xlink:type="simple" xlink:show="embed" xlink:actuate="onLoad" draw:mime-type="image/png"/></draw:frame></text:p>
      </style:footer-left>
    </style:master-page>
    <style:master-page style:name="Converted33" style:page-layout-name="Mpm6" draw:style-name="Mdp1">
      <style:header>
        <text:p text:style-name="MP1"><draw:frame draw:style-name="Mfr3" draw:name="Frame18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26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2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186"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30"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2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27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224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55" text:anchor-type="char" svg:x="0.4925in" svg:y="0in" svg:width="7.7756in" svg:height="1.3874in" draw:z-index="58"><draw:image xlink:href="Pictures/1000000100000357000000987348AE88.png" xlink:type="simple" xlink:show="embed" xlink:actuate="onLoad" draw:mime-type="image/png"/></draw:frame><draw:frame draw:style-name="Mfr2" draw:name="Image456" text:anchor-type="char" svg:x="1.6811in" svg:y="0.5965in" svg:width="1.5984in" svg:height="0.4035in" draw:z-index="59"><draw:image xlink:href="Pictures/10000001000000AF0000002C50D151C0.png" xlink:type="simple" xlink:show="embed" xlink:actuate="onLoad" draw:mime-type="image/png"/></draw:frame><draw:frame draw:style-name="Mfr2" draw:name="Image457" text:anchor-type="char" svg:x="5.5709in" svg:y="0.7409in" svg:width="1.9236in" svg:height="0.2028in" draw:z-index="60"><draw:image xlink:href="Pictures/10000001000000D300000016E301FF34.png" xlink:type="simple" xlink:show="embed" xlink:actuate="onLoad" draw:mime-type="image/png"/></draw:frame></text:p>
      </style:header>
      <style:header-left>
        <text:p text:style-name="MP1"><draw:frame draw:style-name="Mfr2" draw:name="Image458" text:anchor-type="char" svg:x="0.4925in" svg:y="0in" svg:width="7.7756in" svg:height="1.3874in" draw:z-index="509"><draw:image xlink:href="Pictures/1000000100000357000000987348AE88.png" xlink:type="simple" xlink:show="embed" xlink:actuate="onLoad" draw:mime-type="image/png"/></draw:frame><draw:frame draw:style-name="Mfr2" draw:name="Image459" text:anchor-type="char" svg:x="1.6811in" svg:y="0.5965in" svg:width="1.5984in" svg:height="0.4035in" draw:z-index="510"><draw:image xlink:href="Pictures/10000001000000AF0000002C50D151C0.png" xlink:type="simple" xlink:show="embed" xlink:actuate="onLoad" draw:mime-type="image/png"/></draw:frame><draw:frame draw:style-name="Mfr2" draw:name="Image460" text:anchor-type="char" svg:x="5.5709in" svg:y="0.7409in" svg:width="1.9236in" svg:height="0.2028in" draw:z-index="511"><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2" text:anchor-type="char" svg:x="7.2972in" svg:y="10.8752in" svg:width="0.2in" svg:height="0.1283in"><draw:text-box><text:p text:style-name="MP8"><text:span text:style-name="MT15"><text:page-number text:select-page="current">35</text:page-number></text:span></text:p></draw:text-box></draw:frame><draw:frame draw:style-name="Mfr3" draw:name="Frame234" text:anchor-type="char" svg:x="7.2972in" svg:y="10.8752in" svg:width="0.2in" svg:height="0.1283in"><draw:text-box><text:p text:style-name="MP7"><text:page-number text:select-page="current">35</text:page-number></text:p></draw:text-box></draw:frame><draw:frame draw:style-name="Mfr3" draw:name="Frame2321" text:anchor-type="char" svg:x="7.2972in" svg:y="10.8752in" svg:width="0.2in" svg:height="0.1283in"><draw:text-box><text:p text:style-name="MP7"><text:page-number text:select-page="current">35</text:page-number></text:p></draw:text-box></draw:frame><draw:frame draw:style-name="Mfr3" draw:name="Frame23111" text:anchor-type="char" svg:x="7.2972in" svg:y="10.8752in" svg:width="0.2in" svg:height="0.1283in"><draw:text-box><text:p text:style-name="MP7"><text:page-number text:select-page="current">35</text:page-number></text:p></draw:text-box></draw:frame><draw:frame draw:style-name="Mfr4" draw:name="Frame22811" text:anchor-type="char" svg:x="7.2972in" svg:y="10.8752in" svg:width="0.2in" svg:height="0.1283in"><draw:text-box><text:p text:style-name="MP7"><text:page-number text:select-page="current">35</text:page-number></text:p></draw:text-box></draw:frame><draw:frame draw:style-name="Mfr2" draw:name="Image461" text:anchor-type="char" svg:x="0.7736in" svg:y="10.8752in" svg:width="1.9181in" svg:height="0.128in" draw:z-index="64"><draw:image xlink:href="Pictures/10000001000000D20000000E9805DD49.png" xlink:type="simple" xlink:show="embed" xlink:actuate="onLoad" draw:mime-type="image/png"/></draw:frame><draw:frame draw:style-name="Mfr2" draw:name="Image462" text:anchor-type="char" svg:x="7.2972in" svg:y="10.8752in" svg:width="0.1984in" svg:height="0.128in" draw:z-index="65"><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Copy 1 Copy 1 Copy 1 Copy 1" text:anchor-type="char" svg:x="3.7902in" svg:y="10.5945in" svg:width="0.6866in" svg:height="0.6189in" draw:z-index="296"><draw:image xlink:href="Pictures/10000001000000840000007752069C51.png" xlink:type="simple" xlink:show="embed" xlink:actuate="onLoad" draw:mime-type="image/png"/></draw:frame><draw:frame draw:style-name="Mfr2" draw:name="Image463" text:anchor-type="char" svg:x="0.7736in" svg:y="10.8752in" svg:width="1.9181in" svg:height="0.128in" draw:z-index="512"><draw:image xlink:href="Pictures/10000001000000D20000000E9805DD49.png" xlink:type="simple" xlink:show="embed" xlink:actuate="onLoad" draw:mime-type="image/png"/></draw:frame><draw:frame draw:style-name="Mfr2" draw:name="Image464" text:anchor-type="char" svg:x="7.2972in" svg:y="10.8752in" svg:width="0.1984in" svg:height="0.128in" draw:z-index="513"><draw:image xlink:href="Pictures/10000001000000150000000E9A87705E.png" xlink:type="simple" xlink:show="embed" xlink:actuate="onLoad" draw:mime-type="image/png"/></draw:frame></text:p>
      </style:footer-left>
    </style:master-page>
    <style:master-page style:name="Converted34" style:page-layout-name="Mpm6" draw:style-name="Mdp1">
      <style:header>
        <text:p text:style-name="MP1"><draw:frame draw:style-name="Mfr2" draw:name="Image465" text:anchor-type="char" svg:x="0.4925in" svg:y="0in" svg:width="7.7756in" svg:height="1.3874in" draw:z-index="514"><draw:image xlink:href="Pictures/1000000100000357000000987348AE88.png" xlink:type="simple" xlink:show="embed" xlink:actuate="onLoad" draw:mime-type="image/png"/></draw:frame><draw:frame draw:style-name="Mfr2" draw:name="Image466" text:anchor-type="char" svg:x="1.6811in" svg:y="0.5965in" svg:width="1.5984in" svg:height="0.4035in" draw:z-index="515"><draw:image xlink:href="Pictures/10000001000000AF0000002C50D151C0.png" xlink:type="simple" xlink:show="embed" xlink:actuate="onLoad" draw:mime-type="image/png"/></draw:frame><draw:frame draw:style-name="Mfr2" draw:name="Image467" text:anchor-type="char" svg:x="5.5709in" svg:y="0.7409in" svg:width="1.9236in" svg:height="0.2028in" draw:z-index="516"><draw:image xlink:href="Pictures/10000001000000D300000016E301FF34.png" xlink:type="simple" xlink:show="embed" xlink:actuate="onLoad" draw:mime-type="image/png"/></draw:frame></text:p>
      </style:header>
      <style:header-left>
        <text:p text:style-name="MP1"><draw:frame draw:style-name="Mfr3" draw:name="Frame20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9"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7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3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23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204"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40"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3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237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23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468" text:anchor-type="char" svg:x="0.4925in" svg:y="0in" svg:width="7.7756in" svg:height="1.3874in" draw:z-index="71"><draw:image xlink:href="Pictures/1000000100000357000000987348AE88.png" xlink:type="simple" xlink:show="embed" xlink:actuate="onLoad" draw:mime-type="image/png"/></draw:frame><draw:frame draw:style-name="Mfr2" draw:name="Image469" text:anchor-type="char" svg:x="1.6811in" svg:y="0.5965in" svg:width="1.5984in" svg:height="0.4035in" draw:z-index="72"><draw:image xlink:href="Pictures/10000001000000AF0000002C50D151C0.png" xlink:type="simple" xlink:show="embed" xlink:actuate="onLoad" draw:mime-type="image/png"/></draw:frame><draw:frame draw:style-name="Mfr2" draw:name="Image470" text:anchor-type="char" svg:x="5.5709in" svg:y="0.7409in" svg:width="1.9236in" svg:height="0.2028in" draw:z-index="73"><draw:image xlink:href="Pictures/10000001000000D300000016E301FF34.png" xlink:type="simple" xlink:show="embed" xlink:actuate="onLoad" draw:mime-type="image/png"/></draw:frame></text:p>
      </style:header-left>
      <style:footer>
        <text:p text:style-name="MP1"><draw:frame draw:style-name="Mfr1" draw:name="Image 176 Copy 1 Copy 1 Copy 1 Copy 1 Copy 1 Copy 1 Copy 1 Copy 1 Copy 1 Copy 1 Copy 1 Copy 1 Copy 1 Copy 1" text:anchor-type="char" svg:x="3.7902in" svg:y="10.5945in" svg:width="0.6866in" svg:height="0.6189in" draw:z-index="304"><draw:image xlink:href="Pictures/10000001000000840000007752069C51.png" xlink:type="simple" xlink:show="embed" xlink:actuate="onLoad" draw:mime-type="image/png"/></draw:frame><draw:frame draw:style-name="Mfr2" draw:name="Image471" text:anchor-type="char" svg:x="0.7736in" svg:y="10.8752in" svg:width="1.9181in" svg:height="0.128in" draw:z-index="517"><draw:image xlink:href="Pictures/10000001000000D20000000E9805DD49.png" xlink:type="simple" xlink:show="embed" xlink:actuate="onLoad" draw:mime-type="image/png"/></draw:frame><draw:frame draw:style-name="Mfr2" draw:name="Image472" text:anchor-type="char" svg:x="7.2972in" svg:y="10.8752in" svg:width="0.1984in" svg:height="0.128in" draw:z-index="518"><draw:image xlink:href="Pictures/10000001000000150000000E9A87705E.png" xlink:type="simple" xlink:show="embed" xlink:actuate="onLoad" draw:mime-type="image/png"/></draw:frame></text:p>
      </style:footer>
      <style:footer-left>
        <text:p text:style-name="MP1"><draw:frame draw:style-name="Mfr1" draw:name="Image 179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7.2972in" svg:y="10.8752in" svg:width="0.2in" svg:height="0.1283in"><draw:text-box><text:p text:style-name="MP8"><text:span text:style-name="MT15"><text:page-number text:select-page="current">36</text:page-number></text:span></text:p></draw:text-box></draw:frame><draw:frame draw:style-name="Mfr3" draw:name="Frame245" text:anchor-type="char" svg:x="7.2972in" svg:y="10.8752in" svg:width="0.2in" svg:height="0.1283in"><draw:text-box><text:p text:style-name="MP7"><text:page-number text:select-page="current">36</text:page-number></text:p></draw:text-box></draw:frame><draw:frame draw:style-name="Mfr3" draw:name="Frame2421" text:anchor-type="char" svg:x="7.2972in" svg:y="10.8752in" svg:width="0.2in" svg:height="0.1283in"><draw:text-box><text:p text:style-name="MP7"><text:page-number text:select-page="current">36</text:page-number></text:p></draw:text-box></draw:frame><draw:frame draw:style-name="Mfr3" draw:name="Frame24111" text:anchor-type="char" svg:x="7.2972in" svg:y="10.8752in" svg:width="0.2in" svg:height="0.1283in"><draw:text-box><text:p text:style-name="MP7"><text:page-number text:select-page="current">36</text:page-number></text:p></draw:text-box></draw:frame><draw:frame draw:style-name="Mfr4" draw:name="Frame23811" text:anchor-type="char" svg:x="7.2972in" svg:y="10.8752in" svg:width="0.2in" svg:height="0.1283in"><draw:text-box><text:p text:style-name="MP7"><text:page-number text:select-page="current">36</text:page-number></text:p></draw:text-box></draw:frame><draw:frame draw:style-name="Mfr2" draw:name="Image473" text:anchor-type="char" svg:x="0.7736in" svg:y="10.8752in" svg:width="1.9181in" svg:height="0.128in" draw:z-index="76"><draw:image xlink:href="Pictures/10000001000000D20000000E9805DD49.png" xlink:type="simple" xlink:show="embed" xlink:actuate="onLoad" draw:mime-type="image/png"/></draw:frame><draw:frame draw:style-name="Mfr2" draw:name="Image474" text:anchor-type="char" svg:x="7.2972in" svg:y="10.8752in" svg:width="0.1984in" svg:height="0.128in" draw:z-index="77"><draw:image xlink:href="Pictures/10000001000000150000000E9A87705E.png" xlink:type="simple" xlink:show="embed" xlink:actuate="onLoad" draw:mime-type="image/png"/></draw:frame></text:p>
      </style:footer-left>
    </style:master-page>
    <style:master-page style:name="Converted35" style:page-layout-name="Mpm8" draw:style-name="Mdp1">
      <style:header>
        <text:p text:style-name="MP1"><draw:frame draw:style-name="Mfr1" draw:name="Image 184" text:anchor-type="char" svg:x="0.4937in" svg:y="0in" svg:width="7.7736in" svg:height="1.3681in"><draw:image xlink:href="Pictures/10000000000009180000019B2F5AA03B.png" xlink:type="simple" xlink:show="embed" xlink:actuate="onLoad" draw:mime-type="image/png"/></draw:frame><draw:frame draw:style-name="Mfr4" draw:name="Frame24011" text:anchor-type="char" svg:x="2.1528in" svg:y="2.0571in" svg:width="2.6854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07/2026</text:span></text:p></draw:text-box></draw:frame><draw:frame draw:style-name="Mfr3" draw:name="Frame246" text:anchor-type="char" svg:x="2.1528in" svg:y="2.0571in" svg:width="2.6854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07/2026</text:span></text:p></draw:text-box></draw:frame><draw:frame draw:style-name="Mfr3" draw:name="Frame2431" text:anchor-type="char" svg:x="2.1528in" svg:y="2.0571in" svg:width="2.6854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07/2026</text:span></text:p></draw:text-box></draw:frame><draw:frame draw:style-name="Mfr3" draw:name="Frame24211" text:anchor-type="char" svg:x="2.1528in" svg:y="2.0571in" svg:width="2.6854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07/2026</text:span></text:p></draw:text-box></draw:frame><draw:frame draw:style-name="Mfr2" draw:name="Image166" text:anchor-type="char" svg:x="2.1528in" svg:y="2.0571in" svg:width="2.6839in" svg:height="0.1366in"><draw:image xlink:href="Pictures/10000001000001270000000F9855CE4B.png" xlink:type="simple" xlink:show="embed" xlink:actuate="onLoad" draw:mime-type="image/png"/></draw:frame></text:p>
      </style:header>
      <style:header-left>
        <text:p text:style-name="MP1"><draw:frame draw:style-name="Mfr1" draw:name="Image 182" text:anchor-type="char" svg:x="0.4937in" svg:y="0in" svg:width="7.7736in" svg:height="1.3681in" draw:z-index="87"><draw:image xlink:href="Pictures/10000000000009180000019B2F5AA03B.png" xlink:type="simple" xlink:show="embed" xlink:actuate="onLoad" draw:mime-type="image/png"/></draw:frame><draw:frame draw:style-name="Mfr2" draw:name="Image70" text:anchor-type="char" svg:x="2.1634in" svg:y="2.0402in" svg:width="2.6701in" svg:height="0.1366in" draw:z-index="318"><draw:image xlink:href="Pictures/10000001000001250000000F6152340E.png" xlink:type="simple" xlink:show="embed" xlink:actuate="onLoad" draw:mime-type="image/png"/></draw:frame></text:p>
      </style:header-left>
      <style:footer>
        <text:p text:style-name="MP1"><draw:frame draw:style-name="Mfr1" draw:name="Image 189" text:anchor-type="char" svg:x="3.7965in" svg:y="10.5917in" svg:width="0.6945in" svg:height="0.6138in"><draw:image xlink:href="Pictures/10000000000000D0000000B830B1DD11.jpg" xlink:type="simple" xlink:show="embed" xlink:actuate="onLoad" draw:mime-type="image/jpeg"/></draw:frame><draw:frame draw:style-name="Mfr4" draw:name="Frame243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47"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44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44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44111" text:anchor-type="char" svg:x="7.2972in" svg:y="10.8752in" svg:width="0.2in" svg:height="0.1283in"><draw:text-box><text:p text:style-name="MP7"><text:page-number text:select-page="current">37</text:page-number></text:p></draw:text-box></draw:frame><draw:frame draw:style-name="Mfr3" draw:name="Frame248" text:anchor-type="char" svg:x="7.2972in" svg:y="10.8752in" svg:width="0.2in" svg:height="0.1283in"><draw:text-box><text:p text:style-name="MP7"><text:page-number text:select-page="current">37</text:page-number></text:p></draw:text-box></draw:frame><draw:frame draw:style-name="Mfr3" draw:name="Frame2451" text:anchor-type="char" svg:x="7.2972in" svg:y="10.8752in" svg:width="0.2in" svg:height="0.1283in"><draw:text-box><text:p text:style-name="MP7"><text:page-number text:select-page="current">37</text:page-number></text:p></draw:text-box></draw:frame><draw:frame draw:style-name="Mfr3" draw:name="Frame24511" text:anchor-type="char" svg:x="7.2972in" svg:y="10.8752in" svg:width="0.2in" svg:height="0.1283in"><draw:text-box><text:p text:style-name="MP7"><text:page-number text:select-page="current">37</text:page-number></text:p></draw:text-box></draw:frame><draw:frame draw:style-name="Mfr2" draw:name="Image164" text:anchor-type="char" svg:x="0.7752in" svg:y="10.8756in" svg:width="1.9138in" svg:height="0.1217in"><draw:image xlink:href="Pictures/10000001000000D20000000D53C11442.png" xlink:type="simple" xlink:show="embed" xlink:actuate="onLoad" draw:mime-type="image/png"/></draw:frame><draw:frame draw:style-name="Mfr2" draw:name="Image165"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86" text:anchor-type="char" svg:x="3.7965in" svg:y="10.5917in" svg:width="0.6945in" svg:height="0.6138in" draw:z-index="7"><draw:image xlink:href="Pictures/10000000000000D0000000B830B1DD11.jpg" xlink:type="simple" xlink:show="embed" xlink:actuate="onLoad" draw:mime-type="image/jpeg"/></draw:frame><draw:frame draw:style-name="Mfr2" draw:name="Image71" text:anchor-type="char" svg:x="0.7752in" svg:y="10.8756in" svg:width="1.9138in" svg:height="0.1217in" draw:z-index="319"><draw:image xlink:href="Pictures/10000001000000D20000000D53C11442.png" xlink:type="simple" xlink:show="embed" xlink:actuate="onLoad" draw:mime-type="image/png"/></draw:frame><draw:frame draw:style-name="Mfr2" draw:name="Image72" text:anchor-type="char" svg:x="7.2972in" svg:y="10.8752in" svg:width="0.1984in" svg:height="0.128in" draw:z-index="320"><draw:image xlink:href="Pictures/10000001000000150000000E9A87705E.png" xlink:type="simple" xlink:show="embed" xlink:actuate="onLoad" draw:mime-type="image/png"/></draw:frame></text:p>
      </style:footer-left>
    </style:master-page>
    <style:master-page style:name="Converted36" style:page-layout-name="Mpm9" draw:style-name="Mdp1">
      <style:header>
        <text:p text:style-name="MP1"><draw:frame draw:style-name="Mfr1" draw:name="Image 184 Copy 1" text:anchor-type="char" svg:x="0.4937in" svg:y="0in" svg:width="7.7736in" svg:height="1.3681in" draw:z-index="276"><draw:image xlink:href="Pictures/10000000000009180000019B2F5AA03B.png" xlink:type="simple" xlink:show="embed" xlink:actuate="onLoad" draw:mime-type="image/png"/></draw:frame><draw:frame draw:style-name="Mfr2" draw:name="Image475" text:anchor-type="char" svg:x="2.1528in" svg:y="2.0571in" svg:width="2.6839in" svg:height="0.1366in" draw:z-index="519"><draw:image xlink:href="Pictures/10000001000001270000000F9855CE4B.png" xlink:type="simple" xlink:show="embed" xlink:actuate="onLoad" draw:mime-type="image/png"/></draw:frame></text:p>
      </style:header>
      <style:header-left>
        <text:p text:style-name="MP1"><draw:frame draw:style-name="Mfr1" draw:name="Image 182 Copy 1" text:anchor-type="char" svg:x="0.4937in" svg:y="0in" svg:width="7.7736in" svg:height="1.3681in"><draw:image xlink:href="Pictures/10000000000009180000019B2F5AA03B.png" xlink:type="simple" xlink:show="embed" xlink:actuate="onLoad" draw:mime-type="image/png"/></draw:frame><draw:frame draw:style-name="Mfr3" draw:name="Frame219" text:anchor-type="char" svg:x="2.1634in" svg:y="2.0402in" svg:width="2.6717in" svg:height="0.1374in"><draw:text-box><text:p text:style-name="MP9"><text:span text:style-name="MT16">ESPÉCIE:</text:span><text:span text:style-name="MT30"> </text:span><text:span text:style-name="MT18">EXTRATO</text:span><text:span text:style-name="MT31"> </text:span><text:span text:style-name="MT18">DE</text:span><text:span text:style-name="MT32"> </text:span><text:span text:style-name="MT18">EXECUÇÃO</text:span><text:span text:style-name="MT33"> </text:span><text:span text:style-name="MT18">CULTURAL</text:span><text:span text:style-name="MT34"> </text:span><text:span text:style-name="MT22">04/2026</text:span></text:p></draw:text-box></draw:frame><draw:frame draw:style-name="Mfr3" draw:name="Frame250" text:anchor-type="char" svg:x="2.1634in" svg:y="2.0402in" svg:width="2.6717in" svg:height="0.1374in"><draw:text-box><text:p text:style-name="MP9"><text:span text:style-name="MT16">ESPÉCIE:</text:span><text:span text:style-name="MT30"> </text:span><text:span text:style-name="MT18">EXTRATO</text:span><text:span text:style-name="MT31"> </text:span><text:span text:style-name="MT18">DE</text:span><text:span text:style-name="MT32"> </text:span><text:span text:style-name="MT18">EXECUÇÃO</text:span><text:span text:style-name="MT33"> </text:span><text:span text:style-name="MT18">CULTURAL</text:span><text:span text:style-name="MT34"> </text:span><text:span text:style-name="MT22">04/2026</text:span></text:p></draw:text-box></draw:frame><draw:frame draw:style-name="Mfr3" draw:name="Frame2471" text:anchor-type="char" svg:x="2.1634in" svg:y="2.0402in" svg:width="2.6717in" svg:height="0.1374in"><draw:text-box><text:p text:style-name="MP9"><text:span text:style-name="MT16">ESPÉCIE:</text:span><text:span text:style-name="MT30"> </text:span><text:span text:style-name="MT18">EXTRATO</text:span><text:span text:style-name="MT31"> </text:span><text:span text:style-name="MT18">DE</text:span><text:span text:style-name="MT32"> </text:span><text:span text:style-name="MT18">EXECUÇÃO</text:span><text:span text:style-name="MT33"> </text:span><text:span text:style-name="MT18">CULTURAL</text:span><text:span text:style-name="MT34"> </text:span><text:span text:style-name="MT22">04/2026</text:span></text:p></draw:text-box></draw:frame><draw:frame draw:style-name="Mfr3" draw:name="Frame2491" text:anchor-type="char" svg:x="2.1634in" svg:y="2.0402in" svg:width="2.6717in" svg:height="0.1374in"><draw:text-box><text:p text:style-name="MP9"><text:span text:style-name="MT16">ESPÉCIE:</text:span><text:span text:style-name="MT30"> </text:span><text:span text:style-name="MT18">EXTRATO</text:span><text:span text:style-name="MT31"> </text:span><text:span text:style-name="MT18">DE</text:span><text:span text:style-name="MT32"> </text:span><text:span text:style-name="MT18">EXECUÇÃO</text:span><text:span text:style-name="MT33"> </text:span><text:span text:style-name="MT18">CULTURAL</text:span><text:span text:style-name="MT34"> </text:span><text:span text:style-name="MT22">04/2026</text:span></text:p></draw:text-box></draw:frame><draw:frame draw:style-name="Mfr4" draw:name="Frame2461" text:anchor-type="char" svg:x="2.1634in" svg:y="2.0402in" svg:width="2.6717in" svg:height="0.1374in"><draw:text-box><text:p text:style-name="MP9"><text:span text:style-name="MT16">ESPÉCIE:</text:span><text:span text:style-name="MT30"> </text:span><text:span text:style-name="MT18">EXTRATO</text:span><text:span text:style-name="MT31"> </text:span><text:span text:style-name="MT18">DE</text:span><text:span text:style-name="MT32"> </text:span><text:span text:style-name="MT18">EXECUÇÃO</text:span><text:span text:style-name="MT33"> </text:span><text:span text:style-name="MT18">CULTURAL</text:span><text:span text:style-name="MT34"> </text:span><text:span text:style-name="MT22">04/2026</text:span></text:p></draw:text-box></draw:frame><draw:frame draw:style-name="Mfr2" draw:name="Image476" text:anchor-type="char" svg:x="2.1634in" svg:y="2.0402in" svg:width="2.6701in" svg:height="0.1366in" draw:z-index="79"><draw:image xlink:href="Pictures/10000001000001250000000F6152340E.png" xlink:type="simple" xlink:show="embed" xlink:actuate="onLoad" draw:mime-type="image/png"/></draw:frame></text:p>
      </style:header-left>
      <style:footer>
        <text:p text:style-name="MP1"><draw:frame draw:style-name="Mfr1" draw:name="Image 189 Copy 1" text:anchor-type="char" svg:x="3.7965in" svg:y="10.5917in" svg:width="0.6945in" svg:height="0.6138in" draw:z-index="280"><draw:image xlink:href="Pictures/10000000000000D0000000B830B1DD11.jpg" xlink:type="simple" xlink:show="embed" xlink:actuate="onLoad" draw:mime-type="image/jpeg"/></draw:frame><draw:frame draw:style-name="Mfr2" draw:name="Image477" text:anchor-type="char" svg:x="0.7752in" svg:y="10.8756in" svg:width="1.9138in" svg:height="0.1217in" draw:z-index="520"><draw:image xlink:href="Pictures/10000001000000D20000000D53C11442.png" xlink:type="simple" xlink:show="embed" xlink:actuate="onLoad" draw:mime-type="image/png"/></draw:frame><draw:frame draw:style-name="Mfr2" draw:name="Image478" text:anchor-type="char" svg:x="7.2972in" svg:y="10.8752in" svg:width="0.1984in" svg:height="0.128in" draw:z-index="521"><draw:image xlink:href="Pictures/10000001000000150000000E9A87705E.png" xlink:type="simple" xlink:show="embed" xlink:actuate="onLoad" draw:mime-type="image/png"/></draw:frame></text:p>
      </style:footer>
      <style:footer-left>
        <text:p text:style-name="MP1"><draw:frame draw:style-name="Mfr1" draw:name="Image 186 Copy 1" text:anchor-type="char" svg:x="3.7965in" svg:y="10.5917in" svg:width="0.6945in" svg:height="0.6138in"><draw:image xlink:href="Pictures/10000000000000D0000000B830B1DD11.jpg" xlink:type="simple" xlink:show="embed" xlink:actuate="onLoad" draw:mime-type="image/jpeg"/></draw:frame><draw:frame draw:style-name="Mfr3" draw:name="Frame222"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3"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2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49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25" text:anchor-type="char" svg:x="7.2972in" svg:y="10.8752in" svg:width="0.2in" svg:height="0.1283in"><draw:text-box><text:p text:style-name="MP8"><text:span text:style-name="MT15"><text:page-number text:select-page="current">38</text:page-number></text:span></text:p></draw:text-box></draw:frame><draw:frame draw:style-name="Mfr3" draw:name="Frame254" text:anchor-type="char" svg:x="7.2972in" svg:y="10.8752in" svg:width="0.2in" svg:height="0.1283in"><draw:text-box><text:p text:style-name="MP7"><text:page-number text:select-page="current">38</text:page-number></text:p></draw:text-box></draw:frame><draw:frame draw:style-name="Mfr3" draw:name="Frame2531" text:anchor-type="char" svg:x="7.2972in" svg:y="10.8752in" svg:width="0.2in" svg:height="0.1283in"><draw:text-box><text:p text:style-name="MP7"><text:page-number text:select-page="current">38</text:page-number></text:p></draw:text-box></draw:frame><draw:frame draw:style-name="Mfr3" draw:name="Frame25311" text:anchor-type="char" svg:x="7.2972in" svg:y="10.8752in" svg:width="0.2in" svg:height="0.1283in"><draw:text-box><text:p text:style-name="MP7"><text:page-number text:select-page="current">38</text:page-number></text:p></draw:text-box></draw:frame><draw:frame draw:style-name="Mfr4" draw:name="Frame2501" text:anchor-type="char" svg:x="7.2972in" svg:y="10.8752in" svg:width="0.2in" svg:height="0.1283in"><draw:text-box><text:p text:style-name="MP7"><text:page-number text:select-page="current">38</text:page-number></text:p></draw:text-box></draw:frame><draw:frame draw:style-name="Mfr2" draw:name="Image479" text:anchor-type="char" svg:x="0.7752in" svg:y="10.8756in" svg:width="1.9138in" svg:height="0.1217in" draw:z-index="82"><draw:image xlink:href="Pictures/10000001000000D20000000D53C11442.png" xlink:type="simple" xlink:show="embed" xlink:actuate="onLoad" draw:mime-type="image/png"/></draw:frame><draw:frame draw:style-name="Mfr2" draw:name="Image480" text:anchor-type="char" svg:x="7.2972in" svg:y="10.8752in" svg:width="0.1984in" svg:height="0.128in" draw:z-index="83"><draw:image xlink:href="Pictures/10000001000000150000000E9A87705E.png" xlink:type="simple" xlink:show="embed" xlink:actuate="onLoad" draw:mime-type="image/png"/></draw:frame></text:p>
      </style:footer-left>
    </style:master-page>
    <style:master-page style:name="Converted37" style:page-layout-name="Mpm9" draw:style-name="Mdp1">
      <style:header>
        <text:p text:style-name="MP1"><draw:frame draw:style-name="Mfr1" draw:name="Image 194" text:anchor-type="char" svg:x="0.4937in" svg:y="0in" svg:width="7.7736in" svg:height="1.3681in"><draw:image xlink:href="Pictures/10000000000009180000019B2F5AA03B.png" xlink:type="simple" xlink:show="embed" xlink:actuate="onLoad" draw:mime-type="image/png"/></draw:frame><draw:frame draw:style-name="Mfr4" draw:name="Frame25211" text:anchor-type="char" svg:x="2.1528in" svg:y="2.0807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3/2026</text:span></text:p></draw:text-box></draw:frame><draw:frame draw:style-name="Mfr3" draw:name="Frame255" text:anchor-type="char" svg:x="2.1528in" svg:y="2.0807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3/2026</text:span></text:p></draw:text-box></draw:frame><draw:frame draw:style-name="Mfr3" draw:name="Frame2541" text:anchor-type="char" svg:x="2.1528in" svg:y="2.0807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3/2026</text:span></text:p></draw:text-box></draw:frame><draw:frame draw:style-name="Mfr3" draw:name="Frame25411" text:anchor-type="char" svg:x="2.1528in" svg:y="2.0807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3/2026</text:span></text:p></draw:text-box></draw:frame><draw:frame draw:style-name="Mfr2" draw:name="Image159" text:anchor-type="char" svg:x="2.1528in" svg:y="2.0807in" svg:width="2.6835in" svg:height="0.1366in"><draw:image xlink:href="Pictures/10000001000001270000000F9855CE4B.png" xlink:type="simple" xlink:show="embed" xlink:actuate="onLoad" draw:mime-type="image/png"/></draw:frame></text:p>
      </style:header>
      <style:header-left>
        <text:p text:style-name="MP1"><draw:frame draw:style-name="Mfr1" draw:name="Image 192" text:anchor-type="char" svg:x="0.4937in" svg:y="0in" svg:width="7.7736in" svg:height="1.3681in" draw:z-index="28"><draw:image xlink:href="Pictures/10000000000009180000019B2F5AA03B.png" xlink:type="simple" xlink:show="embed" xlink:actuate="onLoad" draw:mime-type="image/png"/></draw:frame><draw:frame draw:style-name="Mfr2" draw:name="Image73" text:anchor-type="char" svg:x="2.1528in" svg:y="2.0508in" svg:width="2.6835in" svg:height="0.1366in" draw:z-index="321"><draw:image xlink:href="Pictures/10000001000001270000000F9855CE4B.png" xlink:type="simple" xlink:show="embed" xlink:actuate="onLoad" draw:mime-type="image/png"/></draw:frame></text:p>
      </style:header-left>
      <style:footer>
        <text:p text:style-name="MP1"><draw:frame draw:style-name="Mfr1" draw:name="Image 199" text:anchor-type="char" svg:x="3.7965in" svg:y="10.5917in" svg:width="0.6945in" svg:height="0.6138in"><draw:image xlink:href="Pictures/10000000000000D0000000B830B1DD11.jpg" xlink:type="simple" xlink:show="embed" xlink:actuate="onLoad" draw:mime-type="image/jpeg"/></draw:frame><draw:frame draw:style-name="Mfr4" draw:name="Frame255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52"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6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5611" text:anchor-type="char" svg:x="7.2972in" svg:y="10.8752in" svg:width="0.2in" svg:height="0.1283in"><draw:text-box><text:p text:style-name="MP7"><text:page-number text:select-page="current">39</text:page-number></text:p></draw:text-box></draw:frame><draw:frame draw:style-name="Mfr3" draw:name="Frame257" text:anchor-type="char" svg:x="7.2972in" svg:y="10.8752in" svg:width="0.2in" svg:height="0.1283in"><draw:text-box><text:p text:style-name="MP7"><text:page-number text:select-page="current">39</text:page-number></text:p></draw:text-box></draw:frame><draw:frame draw:style-name="Mfr3" draw:name="Frame2571" text:anchor-type="char" svg:x="7.2972in" svg:y="10.8752in" svg:width="0.2in" svg:height="0.1283in"><draw:text-box><text:p text:style-name="MP7"><text:page-number text:select-page="current">39</text:page-number></text:p></draw:text-box></draw:frame><draw:frame draw:style-name="Mfr3" draw:name="Frame25711" text:anchor-type="char" svg:x="7.2972in" svg:y="10.8752in" svg:width="0.2in" svg:height="0.1283in"><draw:text-box><text:p text:style-name="MP7"><text:page-number text:select-page="current">39</text:page-number></text:p></draw:text-box></draw:frame><draw:frame draw:style-name="Mfr2" draw:name="Image157" text:anchor-type="char" svg:x="0.7752in" svg:y="10.8756in" svg:width="1.9138in" svg:height="0.1217in"><draw:image xlink:href="Pictures/10000001000000D20000000D53C11442.png" xlink:type="simple" xlink:show="embed" xlink:actuate="onLoad" draw:mime-type="image/png"/></draw:frame><draw:frame draw:style-name="Mfr2" draw:name="Image158"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96" text:anchor-type="char" svg:x="3.7965in" svg:y="10.5917in" svg:width="0.6945in" svg:height="0.6138in" draw:z-index="50"><draw:image xlink:href="Pictures/10000000000000D0000000B830B1DD11.jpg" xlink:type="simple" xlink:show="embed" xlink:actuate="onLoad" draw:mime-type="image/jpeg"/></draw:frame><draw:frame draw:style-name="Mfr2" draw:name="Image74" text:anchor-type="char" svg:x="0.7752in" svg:y="10.8756in" svg:width="1.9138in" svg:height="0.1217in" draw:z-index="322"><draw:image xlink:href="Pictures/10000001000000D20000000D53C11442.png" xlink:type="simple" xlink:show="embed" xlink:actuate="onLoad" draw:mime-type="image/png"/></draw:frame><draw:frame draw:style-name="Mfr2" draw:name="Image75" text:anchor-type="char" svg:x="7.2972in" svg:y="10.8752in" svg:width="0.1984in" svg:height="0.128in" draw:z-index="355"><draw:image xlink:href="Pictures/10000001000000150000000E9A87705E.png" xlink:type="simple" xlink:show="embed" xlink:actuate="onLoad" draw:mime-type="image/png"/></draw:frame></text:p>
      </style:footer-left>
    </style:master-page>
    <style:master-page style:name="Converted38" style:page-layout-name="Mpm10" draw:style-name="Mdp1">
      <style:header>
        <text:p text:style-name="MP1"><draw:frame draw:style-name="Mfr1" draw:name="Image 194 Copy 1" text:anchor-type="char" svg:x="0.4937in" svg:y="0in" svg:width="7.7736in" svg:height="1.3681in" draw:z-index="277"><draw:image xlink:href="Pictures/10000000000009180000019B2F5AA03B.png" xlink:type="simple" xlink:show="embed" xlink:actuate="onLoad" draw:mime-type="image/png"/></draw:frame><draw:frame draw:style-name="Mfr2" draw:name="Image481" text:anchor-type="char" svg:x="2.1528in" svg:y="2.0807in" svg:width="2.6835in" svg:height="0.1366in" draw:z-index="522"><draw:image xlink:href="Pictures/10000001000001270000000F9855CE4B.png" xlink:type="simple" xlink:show="embed" xlink:actuate="onLoad" draw:mime-type="image/png"/></draw:frame></text:p>
      </style:header>
      <style:header-left>
        <text:p text:style-name="MP1"><draw:frame draw:style-name="Mfr1" draw:name="Image 192 Copy 1" text:anchor-type="char" svg:x="0.4937in" svg:y="0in" svg:width="7.7736in" svg:height="1.3681in"><draw:image xlink:href="Pictures/10000000000009180000019B2F5AA03B.png" xlink:type="simple" xlink:show="embed" xlink:actuate="onLoad" draw:mime-type="image/png"/></draw:frame><draw:frame draw:style-name="Mfr3" draw:name="Frame231" text:anchor-type="char" svg:x="2.1528in" svg:y="2.0508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0/2026</text:span></text:p></draw:text-box></draw:frame><draw:frame draw:style-name="Mfr3" draw:name="Frame259" text:anchor-type="char" svg:x="2.1528in" svg:y="2.0508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0/2026</text:span></text:p></draw:text-box></draw:frame><draw:frame draw:style-name="Mfr3" draw:name="Frame2591" text:anchor-type="char" svg:x="2.1528in" svg:y="2.0508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0/2026</text:span></text:p></draw:text-box></draw:frame><draw:frame draw:style-name="Mfr3" draw:name="Frame261" text:anchor-type="char" svg:x="2.1528in" svg:y="2.0508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0/2026</text:span></text:p></draw:text-box></draw:frame><draw:frame draw:style-name="Mfr4" draw:name="Frame2581" text:anchor-type="char" svg:x="2.1528in" svg:y="2.0508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0/2026</text:span></text:p></draw:text-box></draw:frame><draw:frame draw:style-name="Mfr2" draw:name="Image482" text:anchor-type="char" svg:x="2.1528in" svg:y="2.0508in" svg:width="2.6835in" svg:height="0.1366in" draw:z-index="85"><draw:image xlink:href="Pictures/10000001000001270000000F9855CE4B.png" xlink:type="simple" xlink:show="embed" xlink:actuate="onLoad" draw:mime-type="image/png"/></draw:frame></text:p>
      </style:header-left>
      <style:footer>
        <text:p text:style-name="MP1"><draw:frame draw:style-name="Mfr1" draw:name="Image 199 Copy 1" text:anchor-type="char" svg:x="3.7965in" svg:y="10.5917in" svg:width="0.6945in" svg:height="0.6138in" draw:z-index="281"><draw:image xlink:href="Pictures/10000000000000D0000000B830B1DD11.jpg" xlink:type="simple" xlink:show="embed" xlink:actuate="onLoad" draw:mime-type="image/jpeg"/></draw:frame><draw:frame draw:style-name="Mfr2" draw:name="Image483" text:anchor-type="char" svg:x="0.7752in" svg:y="10.8756in" svg:width="1.9138in" svg:height="0.1217in" draw:z-index="523"><draw:image xlink:href="Pictures/10000001000000D20000000D53C11442.png" xlink:type="simple" xlink:show="embed" xlink:actuate="onLoad" draw:mime-type="image/png"/></draw:frame><draw:frame draw:style-name="Mfr2" draw:name="Image484" text:anchor-type="char" svg:x="7.2972in" svg:y="10.8752in" svg:width="0.1984in" svg:height="0.128in" draw:z-index="524"><draw:image xlink:href="Pictures/10000001000000150000000E9A87705E.png" xlink:type="simple" xlink:show="embed" xlink:actuate="onLoad" draw:mime-type="image/png"/></draw:frame></text:p>
      </style:footer>
      <style:footer-left>
        <text:p text:style-name="MP1"><draw:frame draw:style-name="Mfr1" draw:name="Image 196 Copy 1" text:anchor-type="char" svg:x="3.7965in" svg:y="10.5917in" svg:width="0.6945in" svg:height="0.6138in"><draw:image xlink:href="Pictures/10000000000000D0000000B830B1DD11.jpg" xlink:type="simple" xlink:show="embed" xlink:actuate="onLoad" draw:mime-type="image/jpeg"/></draw:frame><draw:frame draw:style-name="Mfr3" draw:name="Frame23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3"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3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4"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6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37" text:anchor-type="char" svg:x="7.2972in" svg:y="10.8752in" svg:width="0.2in" svg:height="0.1283in"><draw:text-box><text:p text:style-name="MP8"><text:span text:style-name="MT15"><text:page-number text:select-page="current">40</text:page-number></text:span></text:p></draw:text-box></draw:frame><draw:frame draw:style-name="Mfr3" draw:name="Frame265" text:anchor-type="char" svg:x="7.2972in" svg:y="10.8752in" svg:width="0.2in" svg:height="0.1283in"><draw:text-box><text:p text:style-name="MP7"><text:page-number text:select-page="current">40</text:page-number></text:p></draw:text-box></draw:frame><draw:frame draw:style-name="Mfr3" draw:name="Frame2651" text:anchor-type="char" svg:x="7.2972in" svg:y="10.8752in" svg:width="0.2in" svg:height="0.1283in"><draw:text-box><text:p text:style-name="MP7"><text:page-number text:select-page="current">40</text:page-number></text:p></draw:text-box></draw:frame><draw:frame draw:style-name="Mfr3" draw:name="Frame26511" text:anchor-type="char" svg:x="7.2972in" svg:y="10.8752in" svg:width="0.2in" svg:height="0.1283in"><draw:text-box><text:p text:style-name="MP7"><text:page-number text:select-page="current">40</text:page-number></text:p></draw:text-box></draw:frame><draw:frame draw:style-name="Mfr4" draw:name="Frame2621" text:anchor-type="char" svg:x="7.2972in" svg:y="10.8752in" svg:width="0.2in" svg:height="0.1283in"><draw:text-box><text:p text:style-name="MP7"><text:page-number text:select-page="current">40</text:page-number></text:p></draw:text-box></draw:frame><draw:frame draw:style-name="Mfr2" draw:name="Image485" text:anchor-type="char" svg:x="0.7752in" svg:y="10.8756in" svg:width="1.9138in" svg:height="0.1217in" draw:z-index="88"><draw:image xlink:href="Pictures/10000001000000D20000000D53C11442.png" xlink:type="simple" xlink:show="embed" xlink:actuate="onLoad" draw:mime-type="image/png"/></draw:frame><draw:frame draw:style-name="Mfr2" draw:name="Image486" text:anchor-type="char" svg:x="7.2972in" svg:y="10.8752in" svg:width="0.1984in" svg:height="0.128in" draw:z-index="89"><draw:image xlink:href="Pictures/10000001000000150000000E9A87705E.png" xlink:type="simple" xlink:show="embed" xlink:actuate="onLoad" draw:mime-type="image/png"/></draw:frame></text:p>
      </style:footer-left>
    </style:master-page>
    <style:master-page style:name="Converted39" style:page-layout-name="Mpm11" draw:style-name="Mdp1">
      <style:header>
        <text:p text:style-name="MP1"><draw:frame draw:style-name="Mfr1" draw:name="Image 204" text:anchor-type="char" svg:x="0.4937in" svg:y="0in" svg:width="7.7736in" svg:height="1.3681in"><draw:image xlink:href="Pictures/10000000000009180000019B2F5AA03B.png" xlink:type="simple" xlink:show="embed" xlink:actuate="onLoad" draw:mime-type="image/png"/></draw:frame><draw:frame draw:style-name="Mfr4" draw:name="Frame2641" text:anchor-type="char" svg:x="2.1362in" svg:y="2.0236in" svg:width="2.7083in" svg:height="0.1374in"><draw:text-box><text:p text:style-name="MP9"><text:span text:style-name="MT16">ESPÉCIE</text:span><text:span text:style-name="MT35">:</text:span><text:span text:style-name="MT36"> </text:span><text:span text:style-name="MT18">EXTRATO</text:span><text:span text:style-name="MT37"> </text:span><text:span text:style-name="MT18">DE</text:span><text:span text:style-name="MT38"> </text:span><text:span text:style-name="MT18">EXECUÇÃO</text:span><text:span text:style-name="MT39"> </text:span><text:span text:style-name="MT18">CULTURAL</text:span><text:span text:style-name="MT40"> </text:span><text:span text:style-name="MT22">19/2026</text:span></text:p></draw:text-box></draw:frame><draw:frame draw:style-name="Mfr3" draw:name="Frame266" text:anchor-type="char" svg:x="2.1362in" svg:y="2.0236in" svg:width="2.7083in" svg:height="0.1374in"><draw:text-box><text:p text:style-name="MP9"><text:span text:style-name="MT16">ESPÉCIE</text:span><text:span text:style-name="MT35">:</text:span><text:span text:style-name="MT36"> </text:span><text:span text:style-name="MT18">EXTRATO</text:span><text:span text:style-name="MT37"> </text:span><text:span text:style-name="MT18">DE</text:span><text:span text:style-name="MT38"> </text:span><text:span text:style-name="MT18">EXECUÇÃO</text:span><text:span text:style-name="MT39"> </text:span><text:span text:style-name="MT18">CULTURAL</text:span><text:span text:style-name="MT40"> </text:span><text:span text:style-name="MT22">19/2026</text:span></text:p></draw:text-box></draw:frame><draw:frame draw:style-name="Mfr3" draw:name="Frame2661" text:anchor-type="char" svg:x="2.1362in" svg:y="2.0236in" svg:width="2.7083in" svg:height="0.1374in"><draw:text-box><text:p text:style-name="MP9"><text:span text:style-name="MT16">ESPÉCIE</text:span><text:span text:style-name="MT35">:</text:span><text:span text:style-name="MT36"> </text:span><text:span text:style-name="MT18">EXTRATO</text:span><text:span text:style-name="MT37"> </text:span><text:span text:style-name="MT18">DE</text:span><text:span text:style-name="MT38"> </text:span><text:span text:style-name="MT18">EXECUÇÃO</text:span><text:span text:style-name="MT39"> </text:span><text:span text:style-name="MT18">CULTURAL</text:span><text:span text:style-name="MT40"> </text:span><text:span text:style-name="MT22">19/2026</text:span></text:p></draw:text-box></draw:frame><draw:frame draw:style-name="Mfr3" draw:name="Frame26611" text:anchor-type="char" svg:x="2.1362in" svg:y="2.0236in" svg:width="2.7083in" svg:height="0.1374in"><draw:text-box><text:p text:style-name="MP9"><text:span text:style-name="MT16">ESPÉCIE</text:span><text:span text:style-name="MT35">:</text:span><text:span text:style-name="MT36"> </text:span><text:span text:style-name="MT18">EXTRATO</text:span><text:span text:style-name="MT37"> </text:span><text:span text:style-name="MT18">DE</text:span><text:span text:style-name="MT38"> </text:span><text:span text:style-name="MT18">EXECUÇÃO</text:span><text:span text:style-name="MT39"> </text:span><text:span text:style-name="MT18">CULTURAL</text:span><text:span text:style-name="MT40"> </text:span><text:span text:style-name="MT22">19/2026</text:span></text:p></draw:text-box></draw:frame><draw:frame draw:style-name="Mfr2" draw:name="Image156" text:anchor-type="char" svg:x="2.1362in" svg:y="2.0236in" svg:width="2.7071in" svg:height="0.1366in"><draw:image xlink:href="Pictures/10000001000001290000000FE7144D62.png" xlink:type="simple" xlink:show="embed" xlink:actuate="onLoad" draw:mime-type="image/png"/></draw:frame></text:p>
      </style:header>
      <style:header-left>
        <text:p text:style-name="MP1"><draw:frame draw:style-name="Mfr1" draw:name="Image 202" text:anchor-type="char" svg:x="0.4937in" svg:y="0in" svg:width="7.7736in" svg:height="1.3681in" draw:z-index="54"><draw:image xlink:href="Pictures/10000000000009180000019B2F5AA03B.png" xlink:type="simple" xlink:show="embed" xlink:actuate="onLoad" draw:mime-type="image/png"/></draw:frame><draw:frame draw:style-name="Mfr2" draw:name="Image76" text:anchor-type="char" svg:x="2.1528in" svg:y="2.0201in" svg:width="2.6835in" svg:height="0.1366in" draw:z-index="356"><draw:image xlink:href="Pictures/10000001000001270000000F9855CE4B.png" xlink:type="simple" xlink:show="embed" xlink:actuate="onLoad" draw:mime-type="image/png"/></draw:frame></text:p>
      </style:header-left>
      <style:footer>
        <text:p text:style-name="MP1"><draw:frame draw:style-name="Mfr1" draw:name="Image 209" text:anchor-type="char" svg:x="3.7965in" svg:y="10.5917in" svg:width="0.6945in" svg:height="0.6138in"><draw:image xlink:href="Pictures/10000000000000D0000000B830B1DD11.jpg" xlink:type="simple" xlink:show="embed" xlink:actuate="onLoad" draw:mime-type="image/jpeg"/></draw:frame><draw:frame draw:style-name="Mfr4" draw:name="Frame267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7"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72"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68"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681" text:anchor-type="char" svg:x="7.2972in" svg:y="10.8752in" svg:width="0.2in" svg:height="0.1283in"><draw:text-box><text:p text:style-name="MP7"><text:page-number text:select-page="current">41</text:page-number></text:p></draw:text-box></draw:frame><draw:frame draw:style-name="Mfr3" draw:name="Frame269" text:anchor-type="char" svg:x="7.2972in" svg:y="10.8752in" svg:width="0.2in" svg:height="0.1283in"><draw:text-box><text:p text:style-name="MP7"><text:page-number text:select-page="current">41</text:page-number></text:p></draw:text-box></draw:frame><draw:frame draw:style-name="Mfr3" draw:name="Frame2691" text:anchor-type="char" svg:x="7.2972in" svg:y="10.8752in" svg:width="0.2in" svg:height="0.1283in"><draw:text-box><text:p text:style-name="MP7"><text:page-number text:select-page="current">41</text:page-number></text:p></draw:text-box></draw:frame><draw:frame draw:style-name="Mfr3" draw:name="Frame26911" text:anchor-type="char" svg:x="7.2972in" svg:y="10.8752in" svg:width="0.2in" svg:height="0.1283in"><draw:text-box><text:p text:style-name="MP7"><text:page-number text:select-page="current">41</text:page-number></text:p></draw:text-box></draw:frame><draw:frame draw:style-name="Mfr2" draw:name="Image153" text:anchor-type="char" svg:x="0.7752in" svg:y="10.8756in" svg:width="1.9138in" svg:height="0.1217in"><draw:image xlink:href="Pictures/10000001000000D20000000D53C11442.png" xlink:type="simple" xlink:show="embed" xlink:actuate="onLoad" draw:mime-type="image/png"/></draw:frame><draw:frame draw:style-name="Mfr2" draw:name="Image154"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206" text:anchor-type="char" svg:x="3.7965in" svg:y="10.5917in" svg:width="0.6945in" svg:height="0.6138in" draw:z-index="68"><draw:image xlink:href="Pictures/10000000000000D0000000B830B1DD11.jpg" xlink:type="simple" xlink:show="embed" xlink:actuate="onLoad" draw:mime-type="image/jpeg"/></draw:frame><draw:frame draw:style-name="Mfr2" draw:name="Image77" text:anchor-type="char" svg:x="0.7752in" svg:y="10.8756in" svg:width="1.9138in" svg:height="0.1217in" draw:z-index="358"><draw:image xlink:href="Pictures/10000001000000D20000000D53C11442.png" xlink:type="simple" xlink:show="embed" xlink:actuate="onLoad" draw:mime-type="image/png"/></draw:frame><draw:frame draw:style-name="Mfr2" draw:name="Image80" text:anchor-type="char" svg:x="7.2972in" svg:y="10.8752in" svg:width="0.1984in" svg:height="0.128in" draw:z-index="359"><draw:image xlink:href="Pictures/10000001000000150000000E9A87705E.png" xlink:type="simple" xlink:show="embed" xlink:actuate="onLoad" draw:mime-type="image/png"/></draw:frame></text:p>
      </style:footer-left>
    </style:master-page>
    <style:master-page style:name="Converted40" style:page-layout-name="Mpm11" draw:style-name="Mdp1">
      <style:header>
        <text:p text:style-name="MP1"><draw:frame draw:style-name="Mfr1" draw:name="Image 204 Copy 1" text:anchor-type="char" svg:x="0.4937in" svg:y="0in" svg:width="7.7736in" svg:height="1.3681in" draw:z-index="283"><draw:image xlink:href="Pictures/10000000000009180000019B2F5AA03B.png" xlink:type="simple" xlink:show="embed" xlink:actuate="onLoad" draw:mime-type="image/png"/></draw:frame><draw:frame draw:style-name="Mfr2" draw:name="Image487" text:anchor-type="char" svg:x="2.1362in" svg:y="2.0236in" svg:width="2.7071in" svg:height="0.1366in" draw:z-index="525"><draw:image xlink:href="Pictures/10000001000001290000000FE7144D62.png" xlink:type="simple" xlink:show="embed" xlink:actuate="onLoad" draw:mime-type="image/png"/></draw:frame></text:p>
      </style:header>
      <style:header-left>
        <text:p text:style-name="MP1"><draw:frame draw:style-name="Mfr1" draw:name="Image 202 Copy 1" text:anchor-type="char" svg:x="0.4937in" svg:y="0in" svg:width="7.7736in" svg:height="1.3681in"><draw:image xlink:href="Pictures/10000000000009180000019B2F5AA03B.png" xlink:type="simple" xlink:show="embed" xlink:actuate="onLoad" draw:mime-type="image/png"/></draw:frame><draw:frame draw:style-name="Mfr3" draw:name="Frame242" text:anchor-type="char" svg:x="2.1528in" svg:y="2.0201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6/2026</text:span></text:p></draw:text-box></draw:frame><draw:frame draw:style-name="Mfr3" draw:name="Frame272" text:anchor-type="char" svg:x="2.1528in" svg:y="2.0201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6/2026</text:span></text:p></draw:text-box></draw:frame><draw:frame draw:style-name="Mfr3" draw:name="Frame2711" text:anchor-type="char" svg:x="2.1528in" svg:y="2.0201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6/2026</text:span></text:p></draw:text-box></draw:frame><draw:frame draw:style-name="Mfr3" draw:name="Frame273" text:anchor-type="char" svg:x="2.1528in" svg:y="2.0201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6/2026</text:span></text:p></draw:text-box></draw:frame><draw:frame draw:style-name="Mfr4" draw:name="Frame2701" text:anchor-type="char" svg:x="2.1528in" svg:y="2.0201in" svg:width="2.6846in" svg:height="0.1374in"><draw:text-box><text:p text:style-name="MP9"><text:span text:style-name="MT16">ESPÉCIE:</text:span><text:span text:style-name="MT17"> </text:span><text:span text:style-name="MT18">EXTRATO</text:span><text:span text:style-name="MT19"> </text:span><text:span text:style-name="MT18">DE EXECUÇÃO</text:span><text:span text:style-name="MT20"> </text:span><text:span text:style-name="MT18">CULTURAL</text:span><text:span text:style-name="MT21"> </text:span><text:span text:style-name="MT22">16/2026</text:span></text:p></draw:text-box></draw:frame><draw:frame draw:style-name="Mfr2" draw:name="Image488" text:anchor-type="char" svg:x="2.1528in" svg:y="2.0201in" svg:width="2.6835in" svg:height="0.1366in" draw:z-index="91"><draw:image xlink:href="Pictures/10000001000001270000000F9855CE4B.png" xlink:type="simple" xlink:show="embed" xlink:actuate="onLoad" draw:mime-type="image/png"/></draw:frame></text:p>
      </style:header-left>
      <style:footer>
        <text:p text:style-name="MP1"><draw:frame draw:style-name="Mfr1" draw:name="Image 209 Copy 1" text:anchor-type="char" svg:x="3.7965in" svg:y="10.5917in" svg:width="0.6945in" svg:height="0.6138in" draw:z-index="287"><draw:image xlink:href="Pictures/10000000000000D0000000B830B1DD11.jpg" xlink:type="simple" xlink:show="embed" xlink:actuate="onLoad" draw:mime-type="image/jpeg"/></draw:frame><draw:frame draw:style-name="Mfr2" draw:name="Image489" text:anchor-type="char" svg:x="0.7752in" svg:y="10.8756in" svg:width="1.9138in" svg:height="0.1217in" draw:z-index="526"><draw:image xlink:href="Pictures/10000001000000D20000000D53C11442.png" xlink:type="simple" xlink:show="embed" xlink:actuate="onLoad" draw:mime-type="image/png"/></draw:frame><draw:frame draw:style-name="Mfr2" draw:name="Image490" text:anchor-type="char" svg:x="7.2972in" svg:y="10.8752in" svg:width="0.1984in" svg:height="0.128in" draw:z-index="527"><draw:image xlink:href="Pictures/10000001000000150000000E9A87705E.png" xlink:type="simple" xlink:show="embed" xlink:actuate="onLoad" draw:mime-type="image/png"/></draw:frame></text:p>
      </style:footer>
      <style:footer-left>
        <text:p text:style-name="MP1"><draw:frame draw:style-name="Mfr1" draw:name="Image 206 Copy 1" text:anchor-type="char" svg:x="3.7965in" svg:y="10.5917in" svg:width="0.6945in" svg:height="0.6138in"><draw:image xlink:href="Pictures/10000000000000D0000000B830B1DD11.jpg" xlink:type="simple" xlink:show="embed" xlink:actuate="onLoad" draw:mime-type="image/jpeg"/></draw:frame><draw:frame draw:style-name="Mfr3" draw:name="Frame25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5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6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73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52" text:anchor-type="char" svg:x="7.2972in" svg:y="10.8752in" svg:width="0.2in" svg:height="0.1283in"><draw:text-box><text:p text:style-name="MP8"><text:span text:style-name="MT15"><text:page-number text:select-page="current">42</text:page-number></text:span></text:p></draw:text-box></draw:frame><draw:frame draw:style-name="Mfr3" draw:name="Frame277" text:anchor-type="char" svg:x="7.2972in" svg:y="10.8752in" svg:width="0.2in" svg:height="0.1283in"><draw:text-box><text:p text:style-name="MP7"><text:page-number text:select-page="current">42</text:page-number></text:p></draw:text-box></draw:frame><draw:frame draw:style-name="Mfr3" draw:name="Frame2771" text:anchor-type="char" svg:x="7.2972in" svg:y="10.8752in" svg:width="0.2in" svg:height="0.1283in"><draw:text-box><text:p text:style-name="MP7"><text:page-number text:select-page="current">42</text:page-number></text:p></draw:text-box></draw:frame><draw:frame draw:style-name="Mfr3" draw:name="Frame27711" text:anchor-type="char" svg:x="7.2972in" svg:y="10.8752in" svg:width="0.2in" svg:height="0.1283in"><draw:text-box><text:p text:style-name="MP7"><text:page-number text:select-page="current">42</text:page-number></text:p></draw:text-box></draw:frame><draw:frame draw:style-name="Mfr4" draw:name="Frame2741" text:anchor-type="char" svg:x="7.2972in" svg:y="10.8752in" svg:width="0.2in" svg:height="0.1283in"><draw:text-box><text:p text:style-name="MP7"><text:page-number text:select-page="current">42</text:page-number></text:p></draw:text-box></draw:frame><draw:frame draw:style-name="Mfr2" draw:name="Image491" text:anchor-type="char" svg:x="0.7752in" svg:y="10.8756in" svg:width="1.9138in" svg:height="0.1217in" draw:z-index="94"><draw:image xlink:href="Pictures/10000001000000D20000000D53C11442.png" xlink:type="simple" xlink:show="embed" xlink:actuate="onLoad" draw:mime-type="image/png"/></draw:frame><draw:frame draw:style-name="Mfr2" draw:name="Image492" text:anchor-type="char" svg:x="7.2972in" svg:y="10.8752in" svg:width="0.1984in" svg:height="0.128in" draw:z-index="95"><draw:image xlink:href="Pictures/10000001000000150000000E9A87705E.png" xlink:type="simple" xlink:show="embed" xlink:actuate="onLoad" draw:mime-type="image/png"/></draw:frame></text:p>
      </style:footer-left>
    </style:master-page>
    <style:master-page style:name="Converted41" style:page-layout-name="Mpm11" draw:style-name="Mdp1">
      <style:header>
        <text:p text:style-name="MP1"><draw:frame draw:style-name="Mfr1" draw:name="Image 214" text:anchor-type="char" svg:x="0.4937in" svg:y="0in" svg:width="7.7736in" svg:height="1.3681in"><draw:image xlink:href="Pictures/10000000000009180000019B2F5AA03B.png" xlink:type="simple" xlink:show="embed" xlink:actuate="onLoad" draw:mime-type="image/png"/></draw:frame><draw:frame draw:style-name="Mfr4" draw:name="Frame27611" text:anchor-type="char" svg:x="2.1362in" svg:y="1.9835in" svg:width="2.7071in" svg:height="0.1374in"><draw:text-box><text:p text:style-name="MP9"><text:span text:style-name="MT16">ESPÉCIE:</text:span><text:span text:style-name="MT41"> </text:span><text:span text:style-name="MT18">EXTRATO</text:span><text:span text:style-name="MT42"> </text:span><text:span text:style-name="MT18">DE</text:span><text:span text:style-name="MT43"> </text:span><text:span text:style-name="MT18">EXECUÇÃO</text:span><text:span text:style-name="MT44"> </text:span><text:span text:style-name="MT18">CULTURAL</text:span><text:span text:style-name="MT42"> </text:span><text:span text:style-name="MT22">25/2026</text:span></text:p></draw:text-box></draw:frame><draw:frame draw:style-name="Mfr3" draw:name="Frame278" text:anchor-type="char" svg:x="2.1362in" svg:y="1.9835in" svg:width="2.7071in" svg:height="0.1374in"><draw:text-box><text:p text:style-name="MP9"><text:span text:style-name="MT16">ESPÉCIE:</text:span><text:span text:style-name="MT41"> </text:span><text:span text:style-name="MT18">EXTRATO</text:span><text:span text:style-name="MT42"> </text:span><text:span text:style-name="MT18">DE</text:span><text:span text:style-name="MT43"> </text:span><text:span text:style-name="MT18">EXECUÇÃO</text:span><text:span text:style-name="MT44"> </text:span><text:span text:style-name="MT18">CULTURAL</text:span><text:span text:style-name="MT42"> </text:span><text:span text:style-name="MT22">25/2026</text:span></text:p></draw:text-box></draw:frame><draw:frame draw:style-name="Mfr3" draw:name="Frame2781" text:anchor-type="char" svg:x="2.1362in" svg:y="1.9835in" svg:width="2.7071in" svg:height="0.1374in"><draw:text-box><text:p text:style-name="MP9"><text:span text:style-name="MT16">ESPÉCIE:</text:span><text:span text:style-name="MT41"> </text:span><text:span text:style-name="MT18">EXTRATO</text:span><text:span text:style-name="MT42"> </text:span><text:span text:style-name="MT18">DE</text:span><text:span text:style-name="MT43"> </text:span><text:span text:style-name="MT18">EXECUÇÃO</text:span><text:span text:style-name="MT44"> </text:span><text:span text:style-name="MT18">CULTURAL</text:span><text:span text:style-name="MT42"> </text:span><text:span text:style-name="MT22">25/2026</text:span></text:p></draw:text-box></draw:frame><draw:frame draw:style-name="Mfr3" draw:name="Frame27811" text:anchor-type="char" svg:x="2.1362in" svg:y="1.9835in" svg:width="2.7071in" svg:height="0.1374in"><draw:text-box><text:p text:style-name="MP9"><text:span text:style-name="MT16">ESPÉCIE:</text:span><text:span text:style-name="MT41"> </text:span><text:span text:style-name="MT18">EXTRATO</text:span><text:span text:style-name="MT42"> </text:span><text:span text:style-name="MT18">DE</text:span><text:span text:style-name="MT43"> </text:span><text:span text:style-name="MT18">EXECUÇÃO</text:span><text:span text:style-name="MT44"> </text:span><text:span text:style-name="MT18">CULTURAL</text:span><text:span text:style-name="MT42"> </text:span><text:span text:style-name="MT22">25/2026</text:span></text:p></draw:text-box></draw:frame><draw:frame draw:style-name="Mfr2" draw:name="Image152" text:anchor-type="char" svg:x="2.1362in" svg:y="1.9835in" svg:width="2.7055in" svg:height="0.1366in"><draw:image xlink:href="Pictures/10000001000001290000000FE7144D62.png" xlink:type="simple" xlink:show="embed" xlink:actuate="onLoad" draw:mime-type="image/png"/></draw:frame></text:p>
      </style:header>
      <style:header-left>
        <text:p text:style-name="MP1"><draw:frame draw:style-name="Mfr1" draw:name="Image 212" text:anchor-type="char" svg:x="0.4937in" svg:y="0in" svg:width="7.7736in" svg:height="1.3681in" draw:z-index="80"><draw:image xlink:href="Pictures/10000000000009180000019B2F5AA03B.png" xlink:type="simple" xlink:show="embed" xlink:actuate="onLoad" draw:mime-type="image/png"/></draw:frame><draw:frame draw:style-name="Mfr2" draw:name="Image81" text:anchor-type="char" svg:x="2.1362in" svg:y="2.0236in" svg:width="2.7055in" svg:height="0.1366in" draw:z-index="360"><draw:image xlink:href="Pictures/10000001000001290000000FE7144D62.png" xlink:type="simple" xlink:show="embed" xlink:actuate="onLoad" draw:mime-type="image/png"/></draw:frame></text:p>
      </style:header-left>
      <style:footer>
        <text:p text:style-name="MP1"><draw:frame draw:style-name="Mfr1" draw:name="Image 219" text:anchor-type="char" svg:x="3.7965in" svg:y="10.5917in" svg:width="0.6945in" svg:height="0.6138in"><draw:image xlink:href="Pictures/10000000000000D0000000B830B1DD11.jpg" xlink:type="simple" xlink:show="embed" xlink:actuate="onLoad" draw:mime-type="image/jpeg"/></draw:frame><draw:frame draw:style-name="Mfr4" draw:name="Frame279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9"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92"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80"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801" text:anchor-type="char" svg:x="7.2972in" svg:y="10.8752in" svg:width="0.2in" svg:height="0.1283in"><draw:text-box><text:p text:style-name="MP7"><text:page-number text:select-page="current">43</text:page-number></text:p></draw:text-box></draw:frame><draw:frame draw:style-name="Mfr3" draw:name="Frame281" text:anchor-type="char" svg:x="7.2972in" svg:y="10.8752in" svg:width="0.2in" svg:height="0.1283in"><draw:text-box><text:p text:style-name="MP7"><text:page-number text:select-page="current">43</text:page-number></text:p></draw:text-box></draw:frame><draw:frame draw:style-name="Mfr3" draw:name="Frame2811" text:anchor-type="char" svg:x="7.2972in" svg:y="10.8752in" svg:width="0.2in" svg:height="0.1283in"><draw:text-box><text:p text:style-name="MP7"><text:page-number text:select-page="current">43</text:page-number></text:p></draw:text-box></draw:frame><draw:frame draw:style-name="Mfr3" draw:name="Frame28111" text:anchor-type="char" svg:x="7.2972in" svg:y="10.8752in" svg:width="0.2in" svg:height="0.1283in"><draw:text-box><text:p text:style-name="MP7"><text:page-number text:select-page="current">43</text:page-number></text:p></draw:text-box></draw:frame><draw:frame draw:style-name="Mfr2" draw:name="Image147" text:anchor-type="char" svg:x="0.7752in" svg:y="10.8756in" svg:width="1.9138in" svg:height="0.1217in"><draw:image xlink:href="Pictures/10000001000000D20000000D53C11442.png" xlink:type="simple" xlink:show="embed" xlink:actuate="onLoad" draw:mime-type="image/png"/></draw:frame><draw:frame draw:style-name="Mfr2" draw:name="Image151"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216" text:anchor-type="char" svg:x="3.7965in" svg:y="10.5917in" svg:width="0.6945in" svg:height="0.6138in" draw:z-index="6"><draw:image xlink:href="Pictures/10000000000000D0000000B830B1DD11.jpg" xlink:type="simple" xlink:show="embed" xlink:actuate="onLoad" draw:mime-type="image/jpeg"/></draw:frame><draw:frame draw:style-name="Mfr2" draw:name="Image82" text:anchor-type="char" svg:x="0.7752in" svg:y="10.8756in" svg:width="1.9138in" svg:height="0.1217in" draw:z-index="361"><draw:image xlink:href="Pictures/10000001000000D20000000D53C11442.png" xlink:type="simple" xlink:show="embed" xlink:actuate="onLoad" draw:mime-type="image/png"/></draw:frame><draw:frame draw:style-name="Mfr2" draw:name="Image83" text:anchor-type="char" svg:x="7.2972in" svg:y="10.8752in" svg:width="0.1984in" svg:height="0.128in" draw:z-index="362"><draw:image xlink:href="Pictures/10000001000000150000000E9A87705E.png" xlink:type="simple" xlink:show="embed" xlink:actuate="onLoad" draw:mime-type="image/png"/></draw:frame></text:p>
      </style:footer-left>
    </style:master-page>
    <style:master-page style:name="Converted42" style:page-layout-name="Mpm12" draw:style-name="Mdp1">
      <style:header>
        <text:p text:style-name="MP1"><draw:frame draw:style-name="Mfr1" draw:name="Image 214 Copy 1" text:anchor-type="char" svg:x="0.4937in" svg:y="0in" svg:width="7.7736in" svg:height="1.3681in" draw:z-index="286"><draw:image xlink:href="Pictures/10000000000009180000019B2F5AA03B.png" xlink:type="simple" xlink:show="embed" xlink:actuate="onLoad" draw:mime-type="image/png"/></draw:frame><draw:frame draw:style-name="Mfr2" draw:name="Image493" text:anchor-type="char" svg:x="2.1362in" svg:y="1.9835in" svg:width="2.7055in" svg:height="0.1366in" draw:z-index="528"><draw:image xlink:href="Pictures/10000001000001290000000FE7144D62.png" xlink:type="simple" xlink:show="embed" xlink:actuate="onLoad" draw:mime-type="image/png"/></draw:frame></text:p>
      </style:header>
      <style:header-left>
        <text:p text:style-name="MP1"><draw:frame draw:style-name="Mfr1" draw:name="Image 212 Copy 1" text:anchor-type="char" svg:x="0.4937in" svg:y="0in" svg:width="7.7736in" svg:height="1.3681in"><draw:image xlink:href="Pictures/10000000000009180000019B2F5AA03B.png" xlink:type="simple" xlink:show="embed" xlink:actuate="onLoad" draw:mime-type="image/png"/></draw:frame><draw:frame draw:style-name="Mfr3" draw:name="Frame260" text:anchor-type="char" svg:x="2.1362in" svg:y="2.0236in" svg:width="2.7071in" svg:height="0.1374in"><draw:text-box><text:p text:style-name="MP9"><text:span text:style-name="MT16">ESPÉCIE</text:span><text:span text:style-name="MT45">:</text:span><text:span text:style-name="MT46"> </text:span><text:span text:style-name="MT18">EXTRATO</text:span><text:span text:style-name="MT37"> </text:span><text:span text:style-name="MT18">DE</text:span><text:span text:style-name="MT38"> </text:span><text:span text:style-name="MT18">EXECUÇÃO</text:span><text:span text:style-name="MT47"> </text:span><text:span text:style-name="MT18">CULTURAL</text:span><text:span text:style-name="MT37"> </text:span><text:span text:style-name="MT22">22/2026</text:span></text:p></draw:text-box></draw:frame><draw:frame draw:style-name="Mfr3" draw:name="Frame283" text:anchor-type="char" svg:x="2.1362in" svg:y="2.0236in" svg:width="2.7071in" svg:height="0.1374in"><draw:text-box><text:p text:style-name="MP9"><text:span text:style-name="MT16">ESPÉCIE</text:span><text:span text:style-name="MT45">:</text:span><text:span text:style-name="MT46"> </text:span><text:span text:style-name="MT18">EXTRATO</text:span><text:span text:style-name="MT37"> </text:span><text:span text:style-name="MT18">DE</text:span><text:span text:style-name="MT38"> </text:span><text:span text:style-name="MT18">EXECUÇÃO</text:span><text:span text:style-name="MT47"> </text:span><text:span text:style-name="MT18">CULTURAL</text:span><text:span text:style-name="MT37"> </text:span><text:span text:style-name="MT22">22/2026</text:span></text:p></draw:text-box></draw:frame><draw:frame draw:style-name="Mfr3" draw:name="Frame2831" text:anchor-type="char" svg:x="2.1362in" svg:y="2.0236in" svg:width="2.7071in" svg:height="0.1374in"><draw:text-box><text:p text:style-name="MP9"><text:span text:style-name="MT16">ESPÉCIE</text:span><text:span text:style-name="MT45">:</text:span><text:span text:style-name="MT46"> </text:span><text:span text:style-name="MT18">EXTRATO</text:span><text:span text:style-name="MT37"> </text:span><text:span text:style-name="MT18">DE</text:span><text:span text:style-name="MT38"> </text:span><text:span text:style-name="MT18">EXECUÇÃO</text:span><text:span text:style-name="MT47"> </text:span><text:span text:style-name="MT18">CULTURAL</text:span><text:span text:style-name="MT37"> </text:span><text:span text:style-name="MT22">22/2026</text:span></text:p></draw:text-box></draw:frame><draw:frame draw:style-name="Mfr3" draw:name="Frame285" text:anchor-type="char" svg:x="2.1362in" svg:y="2.0236in" svg:width="2.7071in" svg:height="0.1374in"><draw:text-box><text:p text:style-name="MP9"><text:span text:style-name="MT16">ESPÉCIE</text:span><text:span text:style-name="MT45">:</text:span><text:span text:style-name="MT46"> </text:span><text:span text:style-name="MT18">EXTRATO</text:span><text:span text:style-name="MT37"> </text:span><text:span text:style-name="MT18">DE</text:span><text:span text:style-name="MT38"> </text:span><text:span text:style-name="MT18">EXECUÇÃO</text:span><text:span text:style-name="MT47"> </text:span><text:span text:style-name="MT18">CULTURAL</text:span><text:span text:style-name="MT37"> </text:span><text:span text:style-name="MT22">22/2026</text:span></text:p></draw:text-box></draw:frame><draw:frame draw:style-name="Mfr4" draw:name="Frame2821" text:anchor-type="char" svg:x="2.1362in" svg:y="2.0236in" svg:width="2.7071in" svg:height="0.1374in"><draw:text-box><text:p text:style-name="MP9"><text:span text:style-name="MT16">ESPÉCIE</text:span><text:span text:style-name="MT45">:</text:span><text:span text:style-name="MT46"> </text:span><text:span text:style-name="MT18">EXTRATO</text:span><text:span text:style-name="MT37"> </text:span><text:span text:style-name="MT18">DE</text:span><text:span text:style-name="MT38"> </text:span><text:span text:style-name="MT18">EXECUÇÃO</text:span><text:span text:style-name="MT47"> </text:span><text:span text:style-name="MT18">CULTURAL</text:span><text:span text:style-name="MT37"> </text:span><text:span text:style-name="MT22">22/2026</text:span></text:p></draw:text-box></draw:frame><draw:frame draw:style-name="Mfr2" draw:name="Image494" text:anchor-type="char" svg:x="2.1362in" svg:y="2.0236in" svg:width="2.7055in" svg:height="0.1366in" draw:z-index="97"><draw:image xlink:href="Pictures/10000001000001290000000FE7144D62.png" xlink:type="simple" xlink:show="embed" xlink:actuate="onLoad" draw:mime-type="image/png"/></draw:frame></text:p>
      </style:header-left>
      <style:footer>
        <text:p text:style-name="MP1"><draw:frame draw:style-name="Mfr1" draw:name="Image 219 Copy 1" text:anchor-type="char" svg:x="3.7965in" svg:y="10.5917in" svg:width="0.6945in" svg:height="0.6138in" draw:z-index="292"><draw:image xlink:href="Pictures/10000000000000D0000000B830B1DD11.jpg" xlink:type="simple" xlink:show="embed" xlink:actuate="onLoad" draw:mime-type="image/jpeg"/></draw:frame><draw:frame draw:style-name="Mfr2" draw:name="Image495" text:anchor-type="char" svg:x="0.7752in" svg:y="10.8756in" svg:width="1.9138in" svg:height="0.1217in" draw:z-index="529"><draw:image xlink:href="Pictures/10000001000000D20000000D53C11442.png" xlink:type="simple" xlink:show="embed" xlink:actuate="onLoad" draw:mime-type="image/png"/></draw:frame><draw:frame draw:style-name="Mfr2" draw:name="Image496" text:anchor-type="char" svg:x="7.2972in" svg:y="10.8752in" svg:width="0.1984in" svg:height="0.128in" draw:z-index="530"><draw:image xlink:href="Pictures/10000001000000150000000E9A87705E.png" xlink:type="simple" xlink:show="embed" xlink:actuate="onLoad" draw:mime-type="image/png"/></draw:frame></text:p>
      </style:footer>
      <style:footer-left>
        <text:p text:style-name="MP1"><draw:frame draw:style-name="Mfr1" draw:name="Image 216 Copy 1" text:anchor-type="char" svg:x="3.7965in" svg:y="10.5917in" svg:width="0.6945in" svg:height="0.6138in"><draw:image xlink:href="Pictures/10000000000000D0000000B830B1DD11.jpg" xlink:type="simple" xlink:show="embed" xlink:actuate="onLoad" draw:mime-type="image/jpeg"/></draw:frame><draw:frame draw:style-name="Mfr3" draw:name="Frame274"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87"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87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88"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85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75" text:anchor-type="char" svg:x="7.2972in" svg:y="10.8752in" svg:width="0.2in" svg:height="0.1283in"><draw:text-box><text:p text:style-name="MP8"><text:span text:style-name="MT15"><text:page-number text:select-page="current">44</text:page-number></text:span></text:p></draw:text-box></draw:frame><draw:frame draw:style-name="Mfr3" draw:name="Frame289" text:anchor-type="char" svg:x="7.2972in" svg:y="10.8752in" svg:width="0.2in" svg:height="0.1283in"><draw:text-box><text:p text:style-name="MP7"><text:page-number text:select-page="current">44</text:page-number></text:p></draw:text-box></draw:frame><draw:frame draw:style-name="Mfr3" draw:name="Frame2891" text:anchor-type="char" svg:x="7.2972in" svg:y="10.8752in" svg:width="0.2in" svg:height="0.1283in"><draw:text-box><text:p text:style-name="MP7"><text:page-number text:select-page="current">44</text:page-number></text:p></draw:text-box></draw:frame><draw:frame draw:style-name="Mfr3" draw:name="Frame28911" text:anchor-type="char" svg:x="7.2972in" svg:y="10.8752in" svg:width="0.2in" svg:height="0.1283in"><draw:text-box><text:p text:style-name="MP7"><text:page-number text:select-page="current">44</text:page-number></text:p></draw:text-box></draw:frame><draw:frame draw:style-name="Mfr4" draw:name="Frame2861" text:anchor-type="char" svg:x="7.2972in" svg:y="10.8752in" svg:width="0.2in" svg:height="0.1283in"><draw:text-box><text:p text:style-name="MP7"><text:page-number text:select-page="current">44</text:page-number></text:p></draw:text-box></draw:frame><draw:frame draw:style-name="Mfr2" draw:name="Image497" text:anchor-type="char" svg:x="0.7752in" svg:y="10.8756in" svg:width="1.9138in" svg:height="0.1217in" draw:z-index="100"><draw:image xlink:href="Pictures/10000001000000D20000000D53C11442.png" xlink:type="simple" xlink:show="embed" xlink:actuate="onLoad" draw:mime-type="image/png"/></draw:frame><draw:frame draw:style-name="Mfr2" draw:name="Image498" text:anchor-type="char" svg:x="7.2972in" svg:y="10.8752in" svg:width="0.1984in" svg:height="0.128in" draw:z-index="101"><draw:image xlink:href="Pictures/10000001000000150000000E9A87705E.png" xlink:type="simple" xlink:show="embed" xlink:actuate="onLoad" draw:mime-type="image/png"/></draw:frame></text:p>
      </style:footer-left>
    </style:master-page>
    <style:master-page style:name="Converted43" style:page-layout-name="Mpm13" draw:style-name="Mdp1">
      <style:header>
        <text:p text:style-name="MP1"><draw:frame draw:style-name="Mfr1" draw:name="Image 223"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222" text:anchor-type="char" svg:x="0.4937in" svg:y="0in" svg:width="7.7736in" svg:height="1.3681in" draw:z-index="16"><draw:image xlink:href="Pictures/10000000000009180000019B2F5AA03B.png" xlink:type="simple" xlink:show="embed" xlink:actuate="onLoad" draw:mime-type="image/png"/></draw:frame></text:p>
      </style:header-left>
      <style:footer>
        <text:p text:style-name="MP1"><draw:frame draw:style-name="Mfr1" draw:name="Image 227" text:anchor-type="char" svg:x="3.7965in" svg:y="10.5917in" svg:width="0.6945in" svg:height="0.6138in"><draw:image xlink:href="Pictures/10000000000000D0000000B830B1DD11.jpg" xlink:type="simple" xlink:show="embed" xlink:actuate="onLoad" draw:mime-type="image/jpeg"/></draw:frame><draw:frame draw:style-name="Mfr4" draw:name="Frame2891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0"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0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0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90111" text:anchor-type="char" svg:x="7.2972in" svg:y="10.8752in" svg:width="0.2in" svg:height="0.1283in"><draw:text-box><text:p text:style-name="MP7"><text:page-number text:select-page="current">45</text:page-number></text:p></draw:text-box></draw:frame><draw:frame draw:style-name="Mfr3" draw:name="Frame291" text:anchor-type="char" svg:x="7.2972in" svg:y="10.8752in" svg:width="0.2in" svg:height="0.1283in"><draw:text-box><text:p text:style-name="MP7"><text:page-number text:select-page="current">45</text:page-number></text:p></draw:text-box></draw:frame><draw:frame draw:style-name="Mfr3" draw:name="Frame2911" text:anchor-type="char" svg:x="7.2972in" svg:y="10.8752in" svg:width="0.2in" svg:height="0.1283in"><draw:text-box><text:p text:style-name="MP7"><text:page-number text:select-page="current">45</text:page-number></text:p></draw:text-box></draw:frame><draw:frame draw:style-name="Mfr3" draw:name="Frame29111" text:anchor-type="char" svg:x="7.2972in" svg:y="10.8752in" svg:width="0.2in" svg:height="0.1283in"><draw:text-box><text:p text:style-name="MP7"><text:page-number text:select-page="current">45</text:page-number></text:p></draw:text-box></draw:frame><draw:frame draw:style-name="Mfr2" draw:name="Image144" text:anchor-type="char" svg:x="0.7752in" svg:y="10.8756in" svg:width="1.9138in" svg:height="0.1217in"><draw:image xlink:href="Pictures/10000001000000D20000000D53C11442.png" xlink:type="simple" xlink:show="embed" xlink:actuate="onLoad" draw:mime-type="image/png"/></draw:frame><draw:frame draw:style-name="Mfr2" draw:name="Image146"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224" text:anchor-type="char" svg:x="3.7965in" svg:y="10.5917in" svg:width="0.6945in" svg:height="0.6138in" draw:z-index="17"><draw:image xlink:href="Pictures/10000000000000D0000000B830B1DD11.jpg" xlink:type="simple" xlink:show="embed" xlink:actuate="onLoad" draw:mime-type="image/jpeg"/></draw:frame><draw:frame draw:style-name="Mfr2" draw:name="Image84" text:anchor-type="char" svg:x="0.7752in" svg:y="10.8756in" svg:width="1.9138in" svg:height="0.1217in" draw:z-index="363"><draw:image xlink:href="Pictures/10000001000000D20000000D53C11442.png" xlink:type="simple" xlink:show="embed" xlink:actuate="onLoad" draw:mime-type="image/png"/></draw:frame><draw:frame draw:style-name="Mfr2" draw:name="Image85" text:anchor-type="char" svg:x="7.2972in" svg:y="10.8752in" svg:width="0.1984in" svg:height="0.128in" draw:z-index="365"><draw:image xlink:href="Pictures/10000001000000150000000E9A87705E.png" xlink:type="simple" xlink:show="embed" xlink:actuate="onLoad" draw:mime-type="image/png"/></draw:frame></text:p>
      </style:footer-left>
    </style:master-page>
    <style:master-page style:name="Converted44" style:page-layout-name="Mpm13" draw:style-name="Mdp1">
      <style:header>
        <text:p text:style-name="MP1"><draw:frame draw:style-name="Mfr1" draw:name="Image 223 Copy 1" text:anchor-type="char" svg:x="0.4937in" svg:y="0in" svg:width="7.7736in" svg:height="1.3681in" draw:z-index="279"><draw:image xlink:href="Pictures/10000000000009180000019B2F5AA03B.png" xlink:type="simple" xlink:show="embed" xlink:actuate="onLoad" draw:mime-type="image/png"/></draw:frame></text:p>
      </style:header>
      <style:header-left>
        <text:p text:style-name="MP1"><draw:frame draw:style-name="Mfr1" draw:name="Image 222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227 Copy 1" text:anchor-type="char" svg:x="3.7965in" svg:y="10.5917in" svg:width="0.6945in" svg:height="0.6138in" draw:z-index="290"><draw:image xlink:href="Pictures/10000000000000D0000000B830B1DD11.jpg" xlink:type="simple" xlink:show="embed" xlink:actuate="onLoad" draw:mime-type="image/jpeg"/></draw:frame><draw:frame draw:style-name="Mfr2" draw:name="Image499" text:anchor-type="char" svg:x="0.7752in" svg:y="10.8756in" svg:width="1.9138in" svg:height="0.1217in" draw:z-index="531"><draw:image xlink:href="Pictures/10000001000000D20000000D53C11442.png" xlink:type="simple" xlink:show="embed" xlink:actuate="onLoad" draw:mime-type="image/png"/></draw:frame><draw:frame draw:style-name="Mfr2" draw:name="Image500" text:anchor-type="char" svg:x="7.2972in" svg:y="10.8752in" svg:width="0.1984in" svg:height="0.128in" draw:z-index="532"><draw:image xlink:href="Pictures/10000001000000150000000E9A87705E.png" xlink:type="simple" xlink:show="embed" xlink:actuate="onLoad" draw:mime-type="image/png"/></draw:frame></text:p>
      </style:footer>
      <style:footer-left>
        <text:p text:style-name="MP1"><draw:frame draw:style-name="Mfr1" draw:name="Image 224 Copy 1" text:anchor-type="char" svg:x="3.7965in" svg:y="10.5917in" svg:width="0.6945in" svg:height="0.6138in"><draw:image xlink:href="Pictures/10000000000000D0000000B830B1DD11.jpg" xlink:type="simple" xlink:show="embed" xlink:actuate="onLoad" draw:mime-type="image/jpeg"/></draw:frame><draw:frame draw:style-name="Mfr3" draw:name="Frame28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4"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4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93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2" text:anchor-type="char" svg:x="7.2972in" svg:y="10.8752in" svg:width="0.2in" svg:height="0.1283in"><draw:text-box><text:p text:style-name="MP8"><text:span text:style-name="MT15"><text:page-number text:select-page="current">46</text:page-number></text:span></text:p></draw:text-box></draw:frame><draw:frame draw:style-name="Mfr3" draw:name="Frame295" text:anchor-type="char" svg:x="7.2972in" svg:y="10.8752in" svg:width="0.2in" svg:height="0.1283in"><draw:text-box><text:p text:style-name="MP7"><text:page-number text:select-page="current">46</text:page-number></text:p></draw:text-box></draw:frame><draw:frame draw:style-name="Mfr3" draw:name="Frame2951" text:anchor-type="char" svg:x="7.2972in" svg:y="10.8752in" svg:width="0.2in" svg:height="0.1283in"><draw:text-box><text:p text:style-name="MP7"><text:page-number text:select-page="current">46</text:page-number></text:p></draw:text-box></draw:frame><draw:frame draw:style-name="Mfr3" draw:name="Frame297" text:anchor-type="char" svg:x="7.2972in" svg:y="10.8752in" svg:width="0.2in" svg:height="0.1283in"><draw:text-box><text:p text:style-name="MP7"><text:page-number text:select-page="current">46</text:page-number></text:p></draw:text-box></draw:frame><draw:frame draw:style-name="Mfr4" draw:name="Frame29411" text:anchor-type="char" svg:x="7.2972in" svg:y="10.8752in" svg:width="0.2in" svg:height="0.1283in"><draw:text-box><text:p text:style-name="MP7"><text:page-number text:select-page="current">46</text:page-number></text:p></draw:text-box></draw:frame><draw:frame draw:style-name="Mfr2" draw:name="Image501" text:anchor-type="char" svg:x="0.7752in" svg:y="10.8756in" svg:width="1.9138in" svg:height="0.1217in" draw:z-index="104"><draw:image xlink:href="Pictures/10000001000000D20000000D53C11442.png" xlink:type="simple" xlink:show="embed" xlink:actuate="onLoad" draw:mime-type="image/png"/></draw:frame><draw:frame draw:style-name="Mfr2" draw:name="Image502" text:anchor-type="char" svg:x="7.2972in" svg:y="10.8752in" svg:width="0.1984in" svg:height="0.128in" draw:z-index="105"><draw:image xlink:href="Pictures/10000001000000150000000E9A87705E.png" xlink:type="simple" xlink:show="embed" xlink:actuate="onLoad" draw:mime-type="image/png"/></draw:frame></text:p>
      </style:footer-left>
    </style:master-page>
    <style:master-page style:name="Converted45" style:page-layout-name="Mpm6" draw:style-name="Mdp1">
      <style:header>
        <text:p text:style-name="MP1"><draw:frame draw:style-name="Mfr1" draw:name="Image 223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86" text:anchor-type="char" svg:x="0.4925in" svg:y="0in" svg:width="7.7756in" svg:height="1.3874in" draw:z-index="366"><draw:image xlink:href="Pictures/1000000100000357000000987348AE88.png" xlink:type="simple" xlink:show="embed" xlink:actuate="onLoad" draw:mime-type="image/png"/></draw:frame><draw:frame draw:style-name="Mfr2" draw:name="Image87" text:anchor-type="char" svg:x="1.6811in" svg:y="0.5965in" svg:width="1.5984in" svg:height="0.4035in" draw:z-index="367"><draw:image xlink:href="Pictures/10000001000000AF0000002C50D151C0.png" xlink:type="simple" xlink:show="embed" xlink:actuate="onLoad" draw:mime-type="image/png"/></draw:frame><draw:frame draw:style-name="Mfr2" draw:name="Image143" text:anchor-type="char" svg:x="5.5709in" svg:y="0.7409in" svg:width="1.9236in" svg:height="0.2028in" draw:z-index="399"><draw:image xlink:href="Pictures/10000001000000D300000016E301FF34.png" xlink:type="simple" xlink:show="embed" xlink:actuate="onLoad" draw:mime-type="image/png"/></draw:frame></text:p>
      </style:header-left>
      <style:footer>
        <text:p text:style-name="MP1"><draw:frame draw:style-name="Mfr1" draw:name="Image 227 Copy 1 Copy 1" text:anchor-type="char" svg:x="3.7965in" svg:y="10.5917in" svg:width="0.6945in" svg:height="0.6138in"><draw:image xlink:href="Pictures/10000000000000D0000000B830B1DD11.jpg" xlink:type="simple" xlink:show="embed" xlink:actuate="onLoad" draw:mime-type="image/jpeg"/></draw:frame><draw:frame draw:style-name="Mfr3" draw:name="Frame293"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9"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9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00"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299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298" text:anchor-type="char" svg:x="7.2972in" svg:y="10.8752in" svg:width="0.2in" svg:height="0.1283in"><draw:text-box><text:p text:style-name="MP8"><text:span text:style-name="MT15"><text:page-number text:select-page="current">47</text:page-number></text:span></text:p></draw:text-box></draw:frame><draw:frame draw:style-name="Mfr3" draw:name="Frame301" text:anchor-type="char" svg:x="7.2972in" svg:y="10.8752in" svg:width="0.2in" svg:height="0.1283in"><draw:text-box><text:p text:style-name="MP7"><text:page-number text:select-page="current">47</text:page-number></text:p></draw:text-box></draw:frame><draw:frame draw:style-name="Mfr3" draw:name="Frame3011" text:anchor-type="char" svg:x="7.2972in" svg:y="10.8752in" svg:width="0.2in" svg:height="0.1283in"><draw:text-box><text:p text:style-name="MP7"><text:page-number text:select-page="current">47</text:page-number></text:p></draw:text-box></draw:frame><draw:frame draw:style-name="Mfr3" draw:name="Frame30111" text:anchor-type="char" svg:x="7.2972in" svg:y="10.8752in" svg:width="0.2in" svg:height="0.1283in"><draw:text-box><text:p text:style-name="MP7"><text:page-number text:select-page="current">47</text:page-number></text:p></draw:text-box></draw:frame><draw:frame draw:style-name="Mfr4" draw:name="Frame3001" text:anchor-type="char" svg:x="7.2972in" svg:y="10.8752in" svg:width="0.2in" svg:height="0.1283in"><draw:text-box><text:p text:style-name="MP7"><text:page-number text:select-page="current">47</text:page-number></text:p></draw:text-box></draw:frame><draw:frame draw:style-name="Mfr2" draw:name="Image503" text:anchor-type="char" svg:x="0.7752in" svg:y="10.8756in" svg:width="1.9138in" svg:height="0.1217in" draw:z-index="106"><draw:image xlink:href="Pictures/10000001000000D20000000D53C11442.png" xlink:type="simple" xlink:show="embed" xlink:actuate="onLoad" draw:mime-type="image/png"/></draw:frame><draw:frame draw:style-name="Mfr2" draw:name="Image504" text:anchor-type="char" svg:x="7.2972in" svg:y="10.8752in" svg:width="0.1984in" svg:height="0.128in" draw:z-index="107"><draw:image xlink:href="Pictures/10000001000000150000000E9A87705E.png" xlink:type="simple" xlink:show="embed" xlink:actuate="onLoad" draw:mime-type="image/png"/></draw:frame></text:p>
      </style:footer>
      <style:footer-left>
        <text:p text:style-name="MP1"><draw:frame draw:style-name="Mfr1" draw:name="Image 237" text:anchor-type="char" svg:x="3.7902in" svg:y="10.5945in" svg:width="0.6866in" svg:height="0.6189in" draw:z-index="38"><draw:image xlink:href="Pictures/10000001000000840000007752069C51.png" xlink:type="simple" xlink:show="embed" xlink:actuate="onLoad" draw:mime-type="image/png"/></draw:frame><draw:frame draw:style-name="Mfr2" draw:name="Image88" text:anchor-type="char" svg:x="0.7736in" svg:y="10.8752in" svg:width="1.9181in" svg:height="0.128in" draw:z-index="368"><draw:image xlink:href="Pictures/10000001000000D20000000E9805DD49.png" xlink:type="simple" xlink:show="embed" xlink:actuate="onLoad" draw:mime-type="image/png"/></draw:frame><draw:frame draw:style-name="Mfr2" draw:name="Image141" text:anchor-type="char" svg:x="7.2972in" svg:y="10.8752in" svg:width="0.1984in" svg:height="0.128in" draw:z-index="398"><draw:image xlink:href="Pictures/10000001000000150000000E9A87705E.png" xlink:type="simple" xlink:show="embed" xlink:actuate="onLoad" draw:mime-type="image/png"/></draw:frame></text:p>
      </style:footer-left>
    </style:master-page>
    <style:master-page style:name="Converted46" style:page-layout-name="Mpm7" draw:style-name="Mdp1">
      <style:header>
        <text:p text:style-name="MP2"/>
      </style:header>
      <style:header-left>
        <text:p text:style-name="MP1"><draw:frame draw:style-name="Mfr3" draw:name="Frame30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3"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3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4"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01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5"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05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05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051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304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05" text:anchor-type="char" svg:x="0.4925in" svg:y="0in" svg:width="7.7756in" svg:height="1.3874in" draw:z-index="108"><draw:image xlink:href="Pictures/1000000100000357000000987348AE88.png" xlink:type="simple" xlink:show="embed" xlink:actuate="onLoad" draw:mime-type="image/png"/></draw:frame><draw:frame draw:style-name="Mfr2" draw:name="Image506" text:anchor-type="char" svg:x="1.6811in" svg:y="0.5965in" svg:width="1.5984in" svg:height="0.4035in" draw:z-index="109"><draw:image xlink:href="Pictures/10000001000000AF0000002C50D151C0.png" xlink:type="simple" xlink:show="embed" xlink:actuate="onLoad" draw:mime-type="image/png"/></draw:frame><draw:frame draw:style-name="Mfr2" draw:name="Image507" text:anchor-type="char" svg:x="5.5709in" svg:y="0.7409in" svg:width="1.9236in" svg:height="0.2028in" draw:z-index="110"><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237 Copy 1" text:anchor-type="char" svg:x="3.7902in" svg:y="10.5945in" svg:width="0.6866in" svg:height="0.6189in"><draw:image xlink:href="Pictures/10000001000000840000007752069C51.png" xlink:type="simple" xlink:show="embed" xlink:actuate="onLoad" draw:mime-type="image/png"/></draw:frame><draw:frame draw:style-name="Mfr3" draw:name="Frame3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7" text:anchor-type="char" svg:x="7.2972in" svg:y="10.8752in" svg:width="0.2in" svg:height="0.1283in"><draw:text-box><text:p text:style-name="MP8"><text:span text:style-name="MT15"><text:page-number text:select-page="current">48</text:page-number></text:span></text:p></draw:text-box></draw:frame><draw:frame draw:style-name="Mfr3" draw:name="Frame3071" text:anchor-type="char" svg:x="7.2972in" svg:y="10.8752in" svg:width="0.2in" svg:height="0.1283in"><draw:text-box><text:p text:style-name="MP7"><text:page-number text:select-page="current">48</text:page-number></text:p></draw:text-box></draw:frame><draw:frame draw:style-name="Mfr3" draw:name="Frame30711" text:anchor-type="char" svg:x="7.2972in" svg:y="10.8752in" svg:width="0.2in" svg:height="0.1283in"><draw:text-box><text:p text:style-name="MP7"><text:page-number text:select-page="current">48</text:page-number></text:p></draw:text-box></draw:frame><draw:frame draw:style-name="Mfr3" draw:name="Frame307111" text:anchor-type="char" svg:x="7.2972in" svg:y="10.8752in" svg:width="0.2in" svg:height="0.1283in"><draw:text-box><text:p text:style-name="MP7"><text:page-number text:select-page="current">48</text:page-number></text:p></draw:text-box></draw:frame><draw:frame draw:style-name="Mfr4" draw:name="Frame3061111" text:anchor-type="char" svg:x="7.2972in" svg:y="10.8752in" svg:width="0.2in" svg:height="0.1283in"><draw:text-box><text:p text:style-name="MP7"><text:page-number text:select-page="current">48</text:page-number></text:p></draw:text-box></draw:frame><draw:frame draw:style-name="Mfr2" draw:name="Image508" text:anchor-type="char" svg:x="0.7736in" svg:y="10.8752in" svg:width="1.9181in" svg:height="0.128in" draw:z-index="111"><draw:image xlink:href="Pictures/10000001000000D20000000E9805DD49.png" xlink:type="simple" xlink:show="embed" xlink:actuate="onLoad" draw:mime-type="image/png"/></draw:frame><draw:frame draw:style-name="Mfr2" draw:name="Image509" text:anchor-type="char" svg:x="7.2972in" svg:y="10.8752in" svg:width="0.1984in" svg:height="0.128in" draw:z-index="112"><draw:image xlink:href="Pictures/10000001000000150000000E9A87705E.png" xlink:type="simple" xlink:show="embed" xlink:actuate="onLoad" draw:mime-type="image/png"/></draw:frame></text:p>
      </style:footer-left>
    </style:master-page>
    <style:master-page style:name="Converted47" style:page-layout-name="Mpm6" draw:style-name="Mdp1">
      <style:header>
        <text:p text:style-name="MP2"/>
      </style:header>
      <style:header-left>
        <text:p text:style-name="MP1"><draw:frame draw:style-name="Mfr2" draw:name="Image89" text:anchor-type="char" svg:x="0.4925in" svg:y="0in" svg:width="7.7756in" svg:height="1.3874in" draw:z-index="369"><draw:image xlink:href="Pictures/1000000100000357000000987348AE88.png" xlink:type="simple" xlink:show="embed" xlink:actuate="onLoad" draw:mime-type="image/png"/></draw:frame><draw:frame draw:style-name="Mfr2" draw:name="Image104" text:anchor-type="char" svg:x="1.6811in" svg:y="0.5965in" svg:width="1.5984in" svg:height="0.4035in" draw:z-index="370"><draw:image xlink:href="Pictures/10000001000000AF0000002C50D151C0.png" xlink:type="simple" xlink:show="embed" xlink:actuate="onLoad" draw:mime-type="image/png"/></draw:frame><draw:frame draw:style-name="Mfr2" draw:name="Image140" text:anchor-type="char" svg:x="5.5709in" svg:y="0.7409in" svg:width="1.9236in" svg:height="0.2028in" draw:z-index="397"><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253" text:anchor-type="char" svg:x="3.7902in" svg:y="10.5945in" svg:width="0.6866in" svg:height="0.6189in" draw:z-index="161"><draw:image xlink:href="Pictures/10000001000000840000007752069C51.png" xlink:type="simple" xlink:show="embed" xlink:actuate="onLoad" draw:mime-type="image/png"/></draw:frame><draw:frame draw:style-name="Mfr2" draw:name="Image105" text:anchor-type="char" svg:x="0.7736in" svg:y="10.8752in" svg:width="1.9181in" svg:height="0.128in" draw:z-index="371"><draw:image xlink:href="Pictures/10000001000000D20000000E9805DD49.png" xlink:type="simple" xlink:show="embed" xlink:actuate="onLoad" draw:mime-type="image/png"/></draw:frame><draw:frame draw:style-name="Mfr2" draw:name="Image139" text:anchor-type="char" svg:x="7.2972in" svg:y="10.8752in" svg:width="0.1984in" svg:height="0.128in" draw:z-index="396"><draw:image xlink:href="Pictures/10000001000000150000000E9A87705E.png" xlink:type="simple" xlink:show="embed" xlink:actuate="onLoad" draw:mime-type="image/png"/></draw:frame></text:p>
      </style:footer-left>
    </style:master-page>
    <style:master-page style:name="Converted48" style:page-layout-name="Mpm7" draw:style-name="Mdp1">
      <style:header>
        <text:p text:style-name="MP2"/>
      </style:header>
      <style:header-left>
        <text:p text:style-name="MP1"><draw:frame draw:style-name="Mfr3" draw:name="Frame30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2"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2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11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09"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13"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13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13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312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10" text:anchor-type="char" svg:x="0.4925in" svg:y="0in" svg:width="7.7756in" svg:height="1.3874in" draw:z-index="113"><draw:image xlink:href="Pictures/1000000100000357000000987348AE88.png" xlink:type="simple" xlink:show="embed" xlink:actuate="onLoad" draw:mime-type="image/png"/></draw:frame><draw:frame draw:style-name="Mfr2" draw:name="Image511" text:anchor-type="char" svg:x="1.6811in" svg:y="0.5965in" svg:width="1.5984in" svg:height="0.4035in" draw:z-index="114"><draw:image xlink:href="Pictures/10000001000000AF0000002C50D151C0.png" xlink:type="simple" xlink:show="embed" xlink:actuate="onLoad" draw:mime-type="image/png"/></draw:frame><draw:frame draw:style-name="Mfr2" draw:name="Image512" text:anchor-type="char" svg:x="5.5709in" svg:y="0.7409in" svg:width="1.9236in" svg:height="0.2028in" draw:z-index="115"><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253 Copy 1" text:anchor-type="char" svg:x="3.7902in" svg:y="10.5945in" svg:width="0.6866in" svg:height="0.6189in"><draw:image xlink:href="Pictures/10000001000000840000007752069C51.png" xlink:type="simple" xlink:show="embed" xlink:actuate="onLoad" draw:mime-type="image/png"/></draw:frame><draw:frame draw:style-name="Mfr3" draw:name="Frame3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7.2972in" svg:y="10.8752in" svg:width="0.2in" svg:height="0.1283in"><draw:text-box><text:p text:style-name="MP8"><text:span text:style-name="MT15"><text:page-number text:select-page="current">50</text:page-number></text:span></text:p></draw:text-box></draw:frame><draw:frame draw:style-name="Mfr3" draw:name="Frame3151" text:anchor-type="char" svg:x="7.2972in" svg:y="10.8752in" svg:width="0.2in" svg:height="0.1283in"><draw:text-box><text:p text:style-name="MP7"><text:page-number text:select-page="current">50</text:page-number></text:p></draw:text-box></draw:frame><draw:frame draw:style-name="Mfr3" draw:name="Frame31511" text:anchor-type="char" svg:x="7.2972in" svg:y="10.8752in" svg:width="0.2in" svg:height="0.1283in"><draw:text-box><text:p text:style-name="MP7"><text:page-number text:select-page="current">50</text:page-number></text:p></draw:text-box></draw:frame><draw:frame draw:style-name="Mfr3" draw:name="Frame315111" text:anchor-type="char" svg:x="7.2972in" svg:y="10.8752in" svg:width="0.2in" svg:height="0.1283in"><draw:text-box><text:p text:style-name="MP7"><text:page-number text:select-page="current">50</text:page-number></text:p></draw:text-box></draw:frame><draw:frame draw:style-name="Mfr4" draw:name="Frame3141111" text:anchor-type="char" svg:x="7.2972in" svg:y="10.8752in" svg:width="0.2in" svg:height="0.1283in"><draw:text-box><text:p text:style-name="MP7"><text:page-number text:select-page="current">50</text:page-number></text:p></draw:text-box></draw:frame><draw:frame draw:style-name="Mfr2" draw:name="Image513" text:anchor-type="char" svg:x="0.7736in" svg:y="10.8752in" svg:width="1.9181in" svg:height="0.128in" draw:z-index="116"><draw:image xlink:href="Pictures/10000001000000D20000000E9805DD49.png" xlink:type="simple" xlink:show="embed" xlink:actuate="onLoad" draw:mime-type="image/png"/></draw:frame><draw:frame draw:style-name="Mfr2" draw:name="Image514" text:anchor-type="char" svg:x="7.2972in" svg:y="10.8752in" svg:width="0.1984in" svg:height="0.128in" draw:z-index="117"><draw:image xlink:href="Pictures/10000001000000150000000E9A87705E.png" xlink:type="simple" xlink:show="embed" xlink:actuate="onLoad" draw:mime-type="image/png"/></draw:frame></text:p>
      </style:footer-left>
    </style:master-page>
    <style:master-page style:name="Converted49" style:page-layout-name="Mpm6" draw:style-name="Mdp1">
      <style:header>
        <text:p text:style-name="MP2"/>
      </style:header>
      <style:header-left>
        <text:p text:style-name="MP1"><draw:frame draw:style-name="Mfr2" draw:name="Image106" text:anchor-type="char" svg:x="0.4925in" svg:y="0in" svg:width="7.7756in" svg:height="1.3874in" draw:z-index="372"><draw:image xlink:href="Pictures/1000000100000357000000987348AE88.png" xlink:type="simple" xlink:show="embed" xlink:actuate="onLoad" draw:mime-type="image/png"/></draw:frame><draw:frame draw:style-name="Mfr2" draw:name="Image108" text:anchor-type="char" svg:x="1.6811in" svg:y="0.5965in" svg:width="1.5984in" svg:height="0.4035in" draw:z-index="373"><draw:image xlink:href="Pictures/10000001000000AF0000002C50D151C0.png" xlink:type="simple" xlink:show="embed" xlink:actuate="onLoad" draw:mime-type="image/png"/></draw:frame><draw:frame draw:style-name="Mfr2" draw:name="Image138" text:anchor-type="char" svg:x="5.5709in" svg:y="0.7409in" svg:width="1.9236in" svg:height="0.2028in" draw:z-index="395"><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264" text:anchor-type="char" svg:x="3.7902in" svg:y="10.5945in" svg:width="0.6866in" svg:height="0.6189in" draw:z-index="163"><draw:image xlink:href="Pictures/10000001000000840000007752069C51.png" xlink:type="simple" xlink:show="embed" xlink:actuate="onLoad" draw:mime-type="image/png"/></draw:frame><draw:frame draw:style-name="Mfr2" draw:name="Image109" text:anchor-type="char" svg:x="0.7736in" svg:y="10.8752in" svg:width="1.9181in" svg:height="0.128in" draw:z-index="375"><draw:image xlink:href="Pictures/10000001000000D20000000E9805DD49.png" xlink:type="simple" xlink:show="embed" xlink:actuate="onLoad" draw:mime-type="image/png"/></draw:frame><draw:frame draw:style-name="Mfr2" draw:name="Image110" text:anchor-type="char" svg:x="7.2972in" svg:y="10.8752in" svg:width="0.1984in" svg:height="0.128in" draw:z-index="376"><draw:image xlink:href="Pictures/10000001000000150000000E9A87705E.png" xlink:type="simple" xlink:show="embed" xlink:actuate="onLoad" draw:mime-type="image/png"/></draw:frame></text:p>
      </style:footer-left>
    </style:master-page>
    <style:master-page style:name="Converted50" style:page-layout-name="Mpm7" draw:style-name="Mdp1">
      <style:header>
        <text:p text:style-name="MP2"/>
      </style:header>
      <style:header-left>
        <text:p text:style-name="MP1"><draw:frame draw:style-name="Mfr3" draw:name="Frame31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7"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0"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20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19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18"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18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2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2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322"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15" text:anchor-type="char" svg:x="0.4925in" svg:y="0in" svg:width="7.7756in" svg:height="1.3874in" draw:z-index="118"><draw:image xlink:href="Pictures/1000000100000357000000987348AE88.png" xlink:type="simple" xlink:show="embed" xlink:actuate="onLoad" draw:mime-type="image/png"/></draw:frame><draw:frame draw:style-name="Mfr2" draw:name="Image516" text:anchor-type="char" svg:x="1.6811in" svg:y="0.5965in" svg:width="1.5984in" svg:height="0.4035in" draw:z-index="119"><draw:image xlink:href="Pictures/10000001000000AF0000002C50D151C0.png" xlink:type="simple" xlink:show="embed" xlink:actuate="onLoad" draw:mime-type="image/png"/></draw:frame><draw:frame draw:style-name="Mfr2" draw:name="Image517" text:anchor-type="char" svg:x="5.5709in" svg:y="0.7409in" svg:width="1.9236in" svg:height="0.2028in" draw:z-index="120"><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264 Copy 1" text:anchor-type="char" svg:x="3.7902in" svg:y="10.5945in" svg:width="0.6866in" svg:height="0.6189in"><draw:image xlink:href="Pictures/10000001000000840000007752069C51.png" xlink:type="simple" xlink:show="embed" xlink:actuate="onLoad" draw:mime-type="image/png"/></draw:frame><draw:frame draw:style-name="Mfr3" draw:name="Frame3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4" text:anchor-type="char" svg:x="7.2972in" svg:y="10.8752in" svg:width="0.2in" svg:height="0.1283in"><draw:text-box><text:p text:style-name="MP8"><text:span text:style-name="MT15"><text:page-number text:select-page="current">52</text:page-number></text:span></text:p></draw:text-box></draw:frame><draw:frame draw:style-name="Mfr3" draw:name="Frame3241" text:anchor-type="char" svg:x="7.2972in" svg:y="10.8752in" svg:width="0.2in" svg:height="0.1283in"><draw:text-box><text:p text:style-name="MP7"><text:page-number text:select-page="current">52</text:page-number></text:p></draw:text-box></draw:frame><draw:frame draw:style-name="Mfr3" draw:name="Frame32411" text:anchor-type="char" svg:x="7.2972in" svg:y="10.8752in" svg:width="0.2in" svg:height="0.1283in"><draw:text-box><text:p text:style-name="MP7"><text:page-number text:select-page="current">52</text:page-number></text:p></draw:text-box></draw:frame><draw:frame draw:style-name="Mfr3" draw:name="Frame324111" text:anchor-type="char" svg:x="7.2972in" svg:y="10.8752in" svg:width="0.2in" svg:height="0.1283in"><draw:text-box><text:p text:style-name="MP7"><text:page-number text:select-page="current">52</text:page-number></text:p></draw:text-box></draw:frame><draw:frame draw:style-name="Mfr4" draw:name="Frame3241111" text:anchor-type="char" svg:x="7.2972in" svg:y="10.8752in" svg:width="0.2in" svg:height="0.1283in"><draw:text-box><text:p text:style-name="MP7"><text:page-number text:select-page="current">52</text:page-number></text:p></draw:text-box></draw:frame><draw:frame draw:style-name="Mfr2" draw:name="Image518" text:anchor-type="char" svg:x="0.7736in" svg:y="10.8752in" svg:width="1.9181in" svg:height="0.128in" draw:z-index="121"><draw:image xlink:href="Pictures/10000001000000D20000000E9805DD49.png" xlink:type="simple" xlink:show="embed" xlink:actuate="onLoad" draw:mime-type="image/png"/></draw:frame><draw:frame draw:style-name="Mfr2" draw:name="Image519" text:anchor-type="char" svg:x="7.2972in" svg:y="10.8752in" svg:width="0.1984in" svg:height="0.128in" draw:z-index="122"><draw:image xlink:href="Pictures/10000001000000150000000E9A87705E.png" xlink:type="simple" xlink:show="embed" xlink:actuate="onLoad" draw:mime-type="image/png"/></draw:frame></text:p>
      </style:footer-left>
    </style:master-page>
    <style:master-page style:name="Converted51" style:page-layout-name="Mpm6" draw:style-name="Mdp1">
      <style:header>
        <text:p text:style-name="MP1"><draw:frame draw:style-name="Mfr1" draw:name="Image 281" text:anchor-type="char" svg:x="0.4937in" svg:y="0in" svg:width="7.7736in" svg:height="1.3681in"><draw:image xlink:href="Pictures/10000000000009180000019B2F5AA03B.png" xlink:type="simple" xlink:show="embed" xlink:actuate="onLoad" draw:mime-type="image/png"/></draw:frame><draw:frame draw:style-name="Mfr1" draw:name="Image 282" text:anchor-type="char" svg:x="1.761in" svg:y="1.7866in" svg:width="1.3154in" svg:height="0.5543in"><draw:image xlink:href="Pictures/10000001000001DA000000E5AA1E029C.png" xlink:type="simple" xlink:show="embed" xlink:actuate="onLoad" draw:mime-type="image/png"/></draw:frame><draw:frame draw:style-name="Mfr4" draw:name="Frame327"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25"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25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251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4" draw:name="Frame328"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26"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26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261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2" draw:name="Image136" text:anchor-type="char" svg:x="5.3043in" svg:y="1.8429in" svg:width="1.1618in" svg:height="0.1291in"><draw:image xlink:href="Pictures/100000010000007F0000000EE645ACB9.png" xlink:type="simple" xlink:show="embed" xlink:actuate="onLoad" draw:mime-type="image/png"/></draw:frame><draw:frame draw:style-name="Mfr2" draw:name="Image137" text:anchor-type="char" svg:x="5.8429in" svg:y="2.05in" svg:width="0.6209in" svg:height="0.1291in"><draw:image xlink:href="Pictures/10000001000000440000000E0B2619C7.png" xlink:type="simple" xlink:show="embed" xlink:actuate="onLoad" draw:mime-type="image/png"/></draw:frame></text:p>
      </style:header>
      <style:header-left>
        <text:p text:style-name="MP1"><draw:frame draw:style-name="Mfr2" draw:name="Image111" text:anchor-type="char" svg:x="0.4925in" svg:y="0in" svg:width="7.7756in" svg:height="1.3874in" draw:z-index="377"><draw:image xlink:href="Pictures/1000000100000357000000987348AE88.png" xlink:type="simple" xlink:show="embed" xlink:actuate="onLoad" draw:mime-type="image/png"/></draw:frame><draw:frame draw:style-name="Mfr2" draw:name="Image112" text:anchor-type="char" svg:x="1.6811in" svg:y="0.5965in" svg:width="1.5984in" svg:height="0.4035in" draw:z-index="378"><draw:image xlink:href="Pictures/10000001000000AF0000002C50D151C0.png" xlink:type="simple" xlink:show="embed" xlink:actuate="onLoad" draw:mime-type="image/png"/></draw:frame><draw:frame draw:style-name="Mfr2" draw:name="Image113" text:anchor-type="char" svg:x="5.5709in" svg:y="0.7409in" svg:width="1.9236in" svg:height="0.2028in" draw:z-index="379"><draw:image xlink:href="Pictures/10000001000000D300000016E301FF34.png" xlink:type="simple" xlink:show="embed" xlink:actuate="onLoad" draw:mime-type="image/png"/></draw:frame></text:p>
      </style:header-left>
      <style:footer>
        <text:p text:style-name="MP1"><draw:frame draw:style-name="Mfr1" draw:name="Image 288" text:anchor-type="char" svg:x="3.7965in" svg:y="10.5917in" svg:width="0.6945in" svg:height="0.6138in"><draw:image xlink:href="Pictures/10000000000000D0000000B830B1DD11.jpg" xlink:type="simple" xlink:show="embed" xlink:actuate="onLoad" draw:mime-type="image/jpeg"/></draw:frame><draw:frame draw:style-name="Mfr4" draw:name="Frame33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29"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32"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32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3211" text:anchor-type="char" svg:x="7.2972in" svg:y="10.8752in" svg:width="0.2in" svg:height="0.1283in"><draw:text-box><text:p text:style-name="MP7"><text:page-number text:select-page="current">53</text:page-number></text:p></draw:text-box></draw:frame><draw:frame draw:style-name="Mfr3" draw:name="Frame330" text:anchor-type="char" svg:x="7.2972in" svg:y="10.8752in" svg:width="0.2in" svg:height="0.1283in"><draw:text-box><text:p text:style-name="MP7"><text:page-number text:select-page="current">53</text:page-number></text:p></draw:text-box></draw:frame><draw:frame draw:style-name="Mfr3" draw:name="Frame333" text:anchor-type="char" svg:x="7.2972in" svg:y="10.8752in" svg:width="0.2in" svg:height="0.1283in"><draw:text-box><text:p text:style-name="MP7"><text:page-number text:select-page="current">53</text:page-number></text:p></draw:text-box></draw:frame><draw:frame draw:style-name="Mfr3" draw:name="Frame3331" text:anchor-type="char" svg:x="7.2972in" svg:y="10.8752in" svg:width="0.2in" svg:height="0.1283in"><draw:text-box><text:p text:style-name="MP7"><text:page-number text:select-page="current">53</text:page-number></text:p></draw:text-box></draw:frame><draw:frame draw:style-name="Mfr2" draw:name="Image134" text:anchor-type="char" svg:x="0.7744in" svg:y="10.8756in" svg:width="1.9138in" svg:height="0.1217in"><draw:image xlink:href="Pictures/10000001000000D20000000D53C11442.png" xlink:type="simple" xlink:show="embed" xlink:actuate="onLoad" draw:mime-type="image/png"/></draw:frame><draw:frame draw:style-name="Mfr2" draw:name="Image135"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285" text:anchor-type="char" svg:x="3.7902in" svg:y="10.5945in" svg:width="0.6866in" svg:height="0.6189in" draw:z-index="165"><draw:image xlink:href="Pictures/10000001000000840000007752069C51.png" xlink:type="simple" xlink:show="embed" xlink:actuate="onLoad" draw:mime-type="image/png"/></draw:frame><draw:frame draw:style-name="Mfr2" draw:name="Image114" text:anchor-type="char" svg:x="0.7736in" svg:y="10.8752in" svg:width="1.9181in" svg:height="0.128in" draw:z-index="380"><draw:image xlink:href="Pictures/10000001000000D20000000E9805DD49.png" xlink:type="simple" xlink:show="embed" xlink:actuate="onLoad" draw:mime-type="image/png"/></draw:frame><draw:frame draw:style-name="Mfr2" draw:name="Image115" text:anchor-type="char" svg:x="7.2972in" svg:y="10.8752in" svg:width="0.1984in" svg:height="0.128in" draw:z-index="381"><draw:image xlink:href="Pictures/10000001000000150000000E9A87705E.png" xlink:type="simple" xlink:show="embed" xlink:actuate="onLoad" draw:mime-type="image/png"/></draw:frame></text:p>
      </style:footer-left>
    </style:master-page>
    <style:master-page style:name="Converted52" style:page-layout-name="Mpm14" draw:style-name="Mdp1">
      <style:header>
        <text:p text:style-name="MP1"><draw:frame draw:style-name="Mfr1" draw:name="Image 281 Copy 1" text:anchor-type="char" svg:x="0.4937in" svg:y="0in" svg:width="7.7736in" svg:height="1.3681in" draw:z-index="374"><draw:image xlink:href="Pictures/10000000000009180000019B2F5AA03B.png" xlink:type="simple" xlink:show="embed" xlink:actuate="onLoad" draw:mime-type="image/png"/></draw:frame><draw:frame draw:style-name="Mfr1" draw:name="Image 282 Copy 1" text:anchor-type="char" svg:x="1.761in" svg:y="1.7866in" svg:width="1.3154in" svg:height="0.5543in" draw:z-index="364"><draw:image xlink:href="Pictures/10000001000001DA000000E5AA1E029C.png" xlink:type="simple" xlink:show="embed" xlink:actuate="onLoad" draw:mime-type="image/png"/></draw:frame><draw:frame draw:style-name="Mfr2" draw:name="Image520" text:anchor-type="char" svg:x="5.3043in" svg:y="1.8429in" svg:width="1.1618in" svg:height="0.1291in" draw:z-index="533"><draw:image xlink:href="Pictures/100000010000007F0000000EE645ACB9.png" xlink:type="simple" xlink:show="embed" xlink:actuate="onLoad" draw:mime-type="image/png"/></draw:frame><draw:frame draw:style-name="Mfr2" draw:name="Image521" text:anchor-type="char" svg:x="5.8429in" svg:y="2.05in" svg:width="0.6209in" svg:height="0.1291in" draw:z-index="534"><draw:image xlink:href="Pictures/10000001000000440000000E0B2619C7.png" xlink:type="simple" xlink:show="embed" xlink:actuate="onLoad" draw:mime-type="image/png"/></draw:frame></text:p>
      </style:header>
      <style:header-left>
        <text:p text:style-name="MP1"><draw:frame draw:style-name="Mfr3" draw:name="Frame336"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6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8"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8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4" draw:name="Frame3351" text:anchor-type="char" svg:x="1.6811in" svg:y="0.5965in" svg:width="1.6in" svg:height="0.4043in"><draw:text-box><text:p text:style-name="MP5"><text:span text:style-name="MT7">ATOS</text:span><text:span text:style-name="MT8"> </text:span><text:span text:style-name="MT7">DO</text:span><text:span text:style-name="MT9"> </text:span><text:span text:style-name="MT10">PODER</text:span></text:p><text:p text:style-name="MP6"><text:span text:style-name="MT7">EXECUTIVO</text:span><text:span text:style-name="MT11"> </text:span><text:span text:style-name="MT10">MUNICIPAL</text:span></text:p></draw:text-box></draw:frame><draw:frame draw:style-name="Mfr3" draw:name="Frame337"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37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39"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3" draw:name="Frame339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4" draw:name="Frame33611" text:anchor-type="char" svg:x="5.5709in" svg:y="0.7409in" svg:width="1.9252in" svg:height="0.2035in"><draw:text-box><text:p text:style-name="MP3"><text:span text:style-name="MT12">DOM</text:span><text:span text:style-name="MT13"> </text:span><text:span text:style-name="MT12">7649</text:span><text:span text:style-name="MT13"> </text:span><text:span text:style-name="MT12">-</text:span><text:span text:style-name="MT13"> </text:span><text:span text:style-name="MT12">17 de</text:span><text:span text:style-name="MT13"> </text:span><text:span text:style-name="MT12">Agosto</text:span><text:span text:style-name="MT13"> </text:span><text:span text:style-name="MT12">de </text:span><text:span text:style-name="MT14">2026</text:span></text:p></draw:text-box></draw:frame><draw:frame draw:style-name="Mfr2" draw:name="Image522" text:anchor-type="char" svg:x="0.4925in" svg:y="0in" svg:width="7.7756in" svg:height="1.3874in" draw:z-index="125"><draw:image xlink:href="Pictures/1000000100000357000000987348AE88.png" xlink:type="simple" xlink:show="embed" xlink:actuate="onLoad" draw:mime-type="image/png"/></draw:frame><draw:frame draw:style-name="Mfr2" draw:name="Image523" text:anchor-type="char" svg:x="1.6811in" svg:y="0.5965in" svg:width="1.5984in" svg:height="0.4035in" draw:z-index="126"><draw:image xlink:href="Pictures/10000001000000AF0000002C50D151C0.png" xlink:type="simple" xlink:show="embed" xlink:actuate="onLoad" draw:mime-type="image/png"/></draw:frame><draw:frame draw:style-name="Mfr2" draw:name="Image524" text:anchor-type="char" svg:x="5.5709in" svg:y="0.7409in" svg:width="1.9236in" svg:height="0.2028in" draw:z-index="127"><draw:image xlink:href="Pictures/10000001000000D300000016E301FF34.png" xlink:type="simple" xlink:show="embed" xlink:actuate="onLoad" draw:mime-type="image/png"/></draw:frame></text:p>
      </style:header-left>
      <style:footer>
        <text:p text:style-name="MP1"><draw:frame draw:style-name="Mfr1" draw:name="Image 288 Copy 1" text:anchor-type="char" svg:x="3.7965in" svg:y="10.5917in" svg:width="0.6945in" svg:height="0.6138in" draw:z-index="341"><draw:image xlink:href="Pictures/10000000000000D0000000B830B1DD11.jpg" xlink:type="simple" xlink:show="embed" xlink:actuate="onLoad" draw:mime-type="image/jpeg"/></draw:frame><draw:frame draw:style-name="Mfr2" draw:name="Image525" text:anchor-type="char" svg:x="0.7744in" svg:y="10.8756in" svg:width="1.9138in" svg:height="0.1217in" draw:z-index="535"><draw:image xlink:href="Pictures/10000001000000D20000000D53C11442.png" xlink:type="simple" xlink:show="embed" xlink:actuate="onLoad" draw:mime-type="image/png"/></draw:frame><draw:frame draw:style-name="Mfr2" draw:name="Image526" text:anchor-type="char" svg:x="7.2972in" svg:y="10.8752in" svg:width="0.1984in" svg:height="0.128in" draw:z-index="536"><draw:image xlink:href="Pictures/10000001000000150000000E9A87705E.png" xlink:type="simple" xlink:show="embed" xlink:actuate="onLoad" draw:mime-type="image/png"/></draw:frame></text:p>
      </style:footer>
      <style:footer-left>
        <text:p text:style-name="MP1"><draw:frame draw:style-name="Mfr1" draw:name="Image 285 Copy 1" text:anchor-type="char" svg:x="3.7902in" svg:y="10.5945in" svg:width="0.6866in" svg:height="0.6189in"><draw:image xlink:href="Pictures/10000001000000840000007752069C51.png" xlink:type="simple" xlink:show="embed" xlink:actuate="onLoad" draw:mime-type="image/png"/></draw:frame><draw:frame draw:style-name="Mfr3" draw:name="Frame3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3" text:anchor-type="char" svg:x="7.2972in" svg:y="10.8752in" svg:width="0.2in" svg:height="0.1283in"><draw:text-box><text:p text:style-name="MP8"><text:span text:style-name="MT15"><text:page-number text:select-page="current">54</text:page-number></text:span></text:p></draw:text-box></draw:frame><draw:frame draw:style-name="Mfr3" draw:name="Frame3431" text:anchor-type="char" svg:x="7.2972in" svg:y="10.8752in" svg:width="0.2in" svg:height="0.1283in"><draw:text-box><text:p text:style-name="MP7"><text:page-number text:select-page="current">54</text:page-number></text:p></draw:text-box></draw:frame><draw:frame draw:style-name="Mfr3" draw:name="Frame34311" text:anchor-type="char" svg:x="7.2972in" svg:y="10.8752in" svg:width="0.2in" svg:height="0.1283in"><draw:text-box><text:p text:style-name="MP7"><text:page-number text:select-page="current">54</text:page-number></text:p></draw:text-box></draw:frame><draw:frame draw:style-name="Mfr3" draw:name="Frame343111" text:anchor-type="char" svg:x="7.2972in" svg:y="10.8752in" svg:width="0.2in" svg:height="0.1283in"><draw:text-box><text:p text:style-name="MP7"><text:page-number text:select-page="current">54</text:page-number></text:p></draw:text-box></draw:frame><draw:frame draw:style-name="Mfr4" draw:name="Frame3401" text:anchor-type="char" svg:x="7.2972in" svg:y="10.8752in" svg:width="0.2in" svg:height="0.1283in"><draw:text-box><text:p text:style-name="MP7"><text:page-number text:select-page="current">54</text:page-number></text:p></draw:text-box></draw:frame><draw:frame draw:style-name="Mfr2" draw:name="Image527" text:anchor-type="char" svg:x="0.7736in" svg:y="10.8752in" svg:width="1.9181in" svg:height="0.128in" draw:z-index="130"><draw:image xlink:href="Pictures/10000001000000D20000000E9805DD49.png" xlink:type="simple" xlink:show="embed" xlink:actuate="onLoad" draw:mime-type="image/png"/></draw:frame><draw:frame draw:style-name="Mfr2" draw:name="Image528" text:anchor-type="char" svg:x="7.2972in" svg:y="10.8752in" svg:width="0.1984in" svg:height="0.128in" draw:z-index="131"><draw:image xlink:href="Pictures/10000001000000150000000E9A87705E.png" xlink:type="simple" xlink:show="embed" xlink:actuate="onLoad" draw:mime-type="image/png"/></draw:frame></text:p>
      </style:footer-left>
    </style:master-page>
    <style:master-page style:name="Converted53" style:page-layout-name="Mpm6" draw:style-name="Mdp1">
      <style:header>
        <text:p text:style-name="MP1"><draw:frame draw:style-name="Mfr1" draw:name="Image 281 Copy 1 Copy 1" text:anchor-type="char" svg:x="0.4937in" svg:y="0in" svg:width="7.7736in" svg:height="1.3681in"><draw:image xlink:href="Pictures/10000000000009180000019B2F5AA03B.png" xlink:type="simple" xlink:show="embed" xlink:actuate="onLoad" draw:mime-type="image/png"/></draw:frame><draw:frame draw:style-name="Mfr1" draw:name="Image 282 Copy 1 Copy 1" text:anchor-type="char" svg:x="1.761in" svg:y="1.7866in" svg:width="1.3154in" svg:height="0.5543in"><draw:image xlink:href="Pictures/10000001000001DA000000E5AA1E029C.png" xlink:type="simple" xlink:show="embed" xlink:actuate="onLoad" draw:mime-type="image/png"/></draw:frame><draw:frame draw:style-name="Mfr3" draw:name="Frame344"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44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441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4411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4" draw:name="Frame3411" text:anchor-type="char" svg:x="5.3043in" svg:y="1.8429in" svg:width="1.1634in" svg:height="0.1299in"><draw:text-box><text:p text:style-name="MP10"><text:span text:style-name="MT48">Conselho</text:span><text:span text:style-name="MT49"> </text:span><text:span text:style-name="MT48">Deliberativo</text:span><text:span text:style-name="MT49"> </text:span><text:span text:style-name="MT50">-</text:span><text:span text:style-name="MT51"> </text:span><text:span text:style-name="MT52">IPACI</text:span></text:p></draw:text-box></draw:frame><draw:frame draw:style-name="Mfr3" draw:name="Frame345"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45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451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3" draw:name="Frame34511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4" draw:name="Frame3431111" text:anchor-type="char" svg:x="5.8429in" svg:y="2.05in" svg:width="0.622in" svg:height="0.1299in"><draw:text-box><text:p text:style-name="MP10"><text:span text:style-name="MT53">Ata</text:span><text:span text:style-name="MT54"> </text:span><text:span text:style-name="MT55">n</text:span><text:span text:style-name="MT56">º</text:span><text:span text:style-name="MT57"> </text:span><text:span text:style-name="MT58">029/2026</text:span></text:p></draw:text-box></draw:frame><draw:frame draw:style-name="Mfr2" draw:name="Image529" text:anchor-type="char" svg:x="5.3043in" svg:y="1.8429in" svg:width="1.1618in" svg:height="0.1291in" draw:z-index="132"><draw:image xlink:href="Pictures/100000010000007F0000000EE645ACB9.png" xlink:type="simple" xlink:show="embed" xlink:actuate="onLoad" draw:mime-type="image/png"/></draw:frame><draw:frame draw:style-name="Mfr2" draw:name="Image530" text:anchor-type="char" svg:x="5.8429in" svg:y="2.05in" svg:width="0.6209in" svg:height="0.1291in" draw:z-index="133"><draw:image xlink:href="Pictures/10000001000000440000000E0B2619C7.png" xlink:type="simple" xlink:show="embed" xlink:actuate="onLoad" draw:mime-type="image/png"/></draw:frame></text:p>
      </style:header>
      <style:header-left>
        <text:p text:style-name="MP1"><draw:frame draw:style-name="Mfr2" draw:name="Image531" text:anchor-type="char" svg:x="0.4925in" svg:y="0in" svg:width="7.7756in" svg:height="1.3874in" draw:z-index="537"><draw:image xlink:href="Pictures/1000000100000357000000987348AE88.png" xlink:type="simple" xlink:show="embed" xlink:actuate="onLoad" draw:mime-type="image/png"/></draw:frame><draw:frame draw:style-name="Mfr2" draw:name="Image532" text:anchor-type="char" svg:x="1.6811in" svg:y="0.5965in" svg:width="1.5984in" svg:height="0.4035in" draw:z-index="538"><draw:image xlink:href="Pictures/10000001000000AF0000002C50D151C0.png" xlink:type="simple" xlink:show="embed" xlink:actuate="onLoad" draw:mime-type="image/png"/></draw:frame><draw:frame draw:style-name="Mfr2" draw:name="Image533" text:anchor-type="char" svg:x="5.5709in" svg:y="0.7409in" svg:width="1.9236in" svg:height="0.2028in" draw:z-index="539"><draw:image xlink:href="Pictures/10000001000000D300000016E301FF34.png" xlink:type="simple" xlink:show="embed" xlink:actuate="onLoad" draw:mime-type="image/png"/></draw:frame></text:p>
      </style:header-left>
      <style:footer>
        <text:p text:style-name="MP1"><draw:frame draw:style-name="Mfr1" draw:name="Image 288 Copy 1 Copy 1" text:anchor-type="char" svg:x="3.7965in" svg:y="10.5917in" svg:width="0.6945in" svg:height="0.6138in"><draw:image xlink:href="Pictures/10000000000000D0000000B830B1DD11.jpg" xlink:type="simple" xlink:show="embed" xlink:actuate="onLoad" draw:mime-type="image/jpeg"/></draw:frame><draw:frame draw:style-name="Mfr3" draw:name="Frame348"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48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481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4811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46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49" text:anchor-type="char" svg:x="7.2972in" svg:y="10.8752in" svg:width="0.2in" svg:height="0.1283in"><draw:text-box><text:p text:style-name="MP8"><text:span text:style-name="MT15"><text:page-number text:select-page="current">55</text:page-number></text:span></text:p></draw:text-box></draw:frame><draw:frame draw:style-name="Mfr3" draw:name="Frame3491" text:anchor-type="char" svg:x="7.2972in" svg:y="10.8752in" svg:width="0.2in" svg:height="0.1283in"><draw:text-box><text:p text:style-name="MP7"><text:page-number text:select-page="current">55</text:page-number></text:p></draw:text-box></draw:frame><draw:frame draw:style-name="Mfr3" draw:name="Frame34911" text:anchor-type="char" svg:x="7.2972in" svg:y="10.8752in" svg:width="0.2in" svg:height="0.1283in"><draw:text-box><text:p text:style-name="MP7"><text:page-number text:select-page="current">55</text:page-number></text:p></draw:text-box></draw:frame><draw:frame draw:style-name="Mfr3" draw:name="Frame349111" text:anchor-type="char" svg:x="7.2972in" svg:y="10.8752in" svg:width="0.2in" svg:height="0.1283in"><draw:text-box><text:p text:style-name="MP7"><text:page-number text:select-page="current">55</text:page-number></text:p></draw:text-box></draw:frame><draw:frame draw:style-name="Mfr4" draw:name="Frame3471" text:anchor-type="char" svg:x="7.2972in" svg:y="10.8752in" svg:width="0.2in" svg:height="0.1283in"><draw:text-box><text:p text:style-name="MP7"><text:page-number text:select-page="current">55</text:page-number></text:p></draw:text-box></draw:frame><draw:frame draw:style-name="Mfr2" draw:name="Image534" text:anchor-type="char" svg:x="0.7744in" svg:y="10.8756in" svg:width="1.9138in" svg:height="0.1217in" draw:z-index="137"><draw:image xlink:href="Pictures/10000001000000D20000000D53C11442.png" xlink:type="simple" xlink:show="embed" xlink:actuate="onLoad" draw:mime-type="image/png"/></draw:frame><draw:frame draw:style-name="Mfr2" draw:name="Image535" text:anchor-type="char" svg:x="7.2972in" svg:y="10.8752in" svg:width="0.1984in" svg:height="0.128in" draw:z-index="138"><draw:image xlink:href="Pictures/10000001000000150000000E9A87705E.png" xlink:type="simple" xlink:show="embed" xlink:actuate="onLoad" draw:mime-type="image/png"/></draw:frame></text:p>
      </style:footer>
      <style:footer-left>
        <text:p text:style-name="MP1"><draw:frame draw:style-name="Mfr1" draw:name="Image 285 Copy 1 Copy 1" text:anchor-type="char" svg:x="3.7902in" svg:y="10.5945in" svg:width="0.6866in" svg:height="0.6189in" draw:z-index="357"><draw:image xlink:href="Pictures/10000001000000840000007752069C51.png" xlink:type="simple" xlink:show="embed" xlink:actuate="onLoad" draw:mime-type="image/png"/></draw:frame><draw:frame draw:style-name="Mfr2" draw:name="Image536" text:anchor-type="char" svg:x="0.7736in" svg:y="10.8752in" svg:width="1.9181in" svg:height="0.128in" draw:z-index="540"><draw:image xlink:href="Pictures/10000001000000D20000000E9805DD49.png" xlink:type="simple" xlink:show="embed" xlink:actuate="onLoad" draw:mime-type="image/png"/></draw:frame><draw:frame draw:style-name="Mfr2" draw:name="Image537" text:anchor-type="char" svg:x="7.2972in" svg:y="10.8752in" svg:width="0.1984in" svg:height="0.128in" draw:z-index="541"><draw:image xlink:href="Pictures/10000001000000150000000E9A87705E.png" xlink:type="simple" xlink:show="embed" xlink:actuate="onLoad" draw:mime-type="image/png"/></draw:frame></text:p>
      </style:footer-left>
    </style:master-page>
    <style:master-page style:name="Converted54" style:page-layout-name="Mpm14" draw:style-name="Mdp1">
      <style:header>
        <text:p text:style-name="MP1"><draw:frame draw:style-name="Mfr1" draw:name="Image 302" text:anchor-type="char" svg:x="0.4937in" svg:y="0in" svg:width="7.7736in" svg:height="1.3681in" draw:z-index="166"><draw:image xlink:href="Pictures/10000000000009180000019B2F5AA03B.png" xlink:type="simple" xlink:show="embed" xlink:actuate="onLoad" draw:mime-type="image/png"/></draw:frame><draw:frame draw:style-name="Mfr1" draw:name="Image 303" text:anchor-type="char" svg:x="1.7783in" svg:y="1.7866in" svg:width="1.3055in" svg:height="0.5508in" draw:z-index="167"><draw:image xlink:href="Pictures/10000001000001DA000000E5AA1E029C.png" xlink:type="simple" xlink:show="embed" xlink:actuate="onLoad" draw:mime-type="image/png"/></draw:frame><draw:frame draw:style-name="Mfr2" draw:name="Image116" text:anchor-type="char" svg:x="5.2953in" svg:y="1.8409in" svg:width="1.1484in" svg:height="0.1283in" draw:z-index="382"><draw:image xlink:href="Pictures/100000010000007E0000000EF29D6D19.png" xlink:type="simple" xlink:show="embed" xlink:actuate="onLoad" draw:mime-type="image/png"/></draw:frame><draw:frame draw:style-name="Mfr2" draw:name="Image117" text:anchor-type="char" svg:x="5.8319in" svg:y="2.048in" svg:width="0.6201in" svg:height="0.1283in" draw:z-index="383"><draw:image xlink:href="Pictures/10000001000000440000000E0B2619C7.png" xlink:type="simple" xlink:show="embed" xlink:actuate="onLoad" draw:mime-type="image/png"/></draw:frame></text:p>
      </style:header>
      <style:header-left>
        <text:p text:style-name="MP1"><draw:frame draw:style-name="Mfr1" draw:name="Image 306" text:anchor-type="char" svg:x="0.4937in" svg:y="0in" svg:width="7.7736in" svg:height="1.3681in"><draw:image xlink:href="Pictures/10000000000009180000019B2F5AA03B.png" xlink:type="simple" xlink:show="embed" xlink:actuate="onLoad" draw:mime-type="image/png"/></draw:frame><draw:frame draw:style-name="Mfr1" draw:name="Image 307" text:anchor-type="char" svg:x="1.7783in" svg:y="1.7866in" svg:width="1.3055in" svg:height="0.5508in"><draw:image xlink:href="Pictures/10000001000001DA000000E5AA1E029C.png" xlink:type="simple" xlink:show="embed" xlink:actuate="onLoad" draw:mime-type="image/png"/></draw:frame><draw:frame draw:style-name="Mfr4" draw:name="Frame354"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52"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55"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551"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4" draw:name="Frame3551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53"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56"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56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2" draw:name="Image132" text:anchor-type="char" svg:x="5.2953in" svg:y="1.8409in" svg:width="1.1484in" svg:height="0.1283in"><draw:image xlink:href="Pictures/100000010000007E0000000EF29D6D19.png" xlink:type="simple" xlink:show="embed" xlink:actuate="onLoad" draw:mime-type="image/png"/></draw:frame><draw:frame draw:style-name="Mfr2" draw:name="Image133" text:anchor-type="char" svg:x="5.8319in" svg:y="2.048in" svg:width="0.6201in" svg:height="0.1283in"><draw:image xlink:href="Pictures/10000001000000440000000E0B2619C7.png" xlink:type="simple" xlink:show="embed" xlink:actuate="onLoad" draw:mime-type="image/png"/></draw:frame></text:p>
      </style:header-left>
      <style:footer>
        <text:p text:style-name="MP1"><draw:frame draw:style-name="Mfr1" draw:name="Image 310" text:anchor-type="char" svg:x="3.7965in" svg:y="10.5917in" svg:width="0.6945in" svg:height="0.6138in" draw:z-index="171"><draw:image xlink:href="Pictures/10000000000000D0000000B830B1DD11.jpg" xlink:type="simple" xlink:show="embed" xlink:actuate="onLoad" draw:mime-type="image/jpeg"/></draw:frame><draw:frame draw:style-name="Mfr2" draw:name="Image118" text:anchor-type="char" svg:x="0.7752in" svg:y="10.8756in" svg:width="1.9138in" svg:height="0.1217in" draw:z-index="384"><draw:image xlink:href="Pictures/10000001000000D20000000D53C11442.png" xlink:type="simple" xlink:show="embed" xlink:actuate="onLoad" draw:mime-type="image/png"/></draw:frame><draw:frame draw:style-name="Mfr2" draw:name="Image119" text:anchor-type="char" svg:x="7.2972in" svg:y="10.8752in" svg:width="0.1984in" svg:height="0.128in" draw:z-index="385"><draw:image xlink:href="Pictures/10000001000000150000000E9A87705E.png" xlink:type="simple" xlink:show="embed" xlink:actuate="onLoad" draw:mime-type="image/png"/></draw:frame></text:p>
      </style:footer>
      <style:footer-left>
        <text:p text:style-name="MP1"><draw:frame draw:style-name="Mfr1" draw:name="Image 313" text:anchor-type="char" svg:x="3.7965in" svg:y="10.5917in" svg:width="0.6945in" svg:height="0.6138in"><draw:image xlink:href="Pictures/10000000000000D0000000B830B1DD11.jpg" xlink:type="simple" xlink:show="embed" xlink:actuate="onLoad" draw:mime-type="image/jpeg"/></draw:frame><draw:frame draw:style-name="Mfr4" draw:name="Frame358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59"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59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5911" text:anchor-type="char" svg:x="7.2972in" svg:y="10.8752in" svg:width="0.2in" svg:height="0.1283in"><draw:text-box><text:p text:style-name="MP7"><text:page-number text:select-page="current">56</text:page-number></text:p></draw:text-box></draw:frame><draw:frame draw:style-name="Mfr3" draw:name="Frame357" text:anchor-type="char" svg:x="7.2972in" svg:y="10.8752in" svg:width="0.2in" svg:height="0.1283in"><draw:text-box><text:p text:style-name="MP7"><text:page-number text:select-page="current">56</text:page-number></text:p></draw:text-box></draw:frame><draw:frame draw:style-name="Mfr3" draw:name="Frame360" text:anchor-type="char" svg:x="7.2972in" svg:y="10.8752in" svg:width="0.2in" svg:height="0.1283in"><draw:text-box><text:p text:style-name="MP7"><text:page-number text:select-page="current">56</text:page-number></text:p></draw:text-box></draw:frame><draw:frame draw:style-name="Mfr3" draw:name="Frame3601" text:anchor-type="char" svg:x="7.2972in" svg:y="10.8752in" svg:width="0.2in" svg:height="0.1283in"><draw:text-box><text:p text:style-name="MP7"><text:page-number text:select-page="current">56</text:page-number></text:p></draw:text-box></draw:frame><draw:frame draw:style-name="Mfr2" draw:name="Image130" text:anchor-type="char" svg:x="0.7752in" svg:y="10.8756in" svg:width="1.9138in" svg:height="0.1217in"><draw:image xlink:href="Pictures/10000001000000D20000000D53C11442.png" xlink:type="simple" xlink:show="embed" xlink:actuate="onLoad" draw:mime-type="image/png"/></draw:frame><draw:frame draw:style-name="Mfr2" draw:name="Image131"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55" style:page-layout-name="Mpm14" draw:style-name="Mdp1">
      <style:header>
        <text:p text:style-name="MP1"><draw:frame draw:style-name="Mfr1" draw:name="Image 302 Copy 1" text:anchor-type="char" svg:x="0.4937in" svg:y="0in" svg:width="7.7736in" svg:height="1.3681in"><draw:image xlink:href="Pictures/10000000000009180000019B2F5AA03B.png" xlink:type="simple" xlink:show="embed" xlink:actuate="onLoad" draw:mime-type="image/png"/></draw:frame><draw:frame draw:style-name="Mfr1" draw:name="Image 303 Copy 1" text:anchor-type="char" svg:x="1.7783in" svg:y="1.7866in" svg:width="1.3055in" svg:height="0.5508in"><draw:image xlink:href="Pictures/10000001000001DA000000E5AA1E029C.png" xlink:type="simple" xlink:show="embed" xlink:actuate="onLoad" draw:mime-type="image/png"/></draw:frame><draw:frame draw:style-name="Mfr3" draw:name="Frame358" text:anchor-type="char" svg:x="5.2953in" svg:y="1.8409in" svg:width="1.15in" svg:height="0.1291in"><draw:text-box><text:p text:style-name="MP11"><text:span text:style-name="MT73">Co</text:span><text:span text:style-name="MT74">n</text:span><text:span text:style-name="MT73">se</text:span><text:span text:style-name="MT74">lh</text:span><text:span text:style-name="MT75">o</text:span><text:span text:style-name="MT76"> </text:span><text:span text:style-name="MT77">D</text:span><text:span text:style-name="MT73">e</text:span><text:span text:style-name="MT74">li</text:span><text:span text:style-name="MT75">berat</text:span><text:span text:style-name="MT74">i</text:span><text:span text:style-name="MT75">vo</text:span><text:span text:style-name="MT78"> </text:span><text:span text:style-name="MT74">-</text:span><text:span text:style-name="MT79"> </text:span><text:span text:style-name="MT80">IPACI</text:span></text:p></draw:text-box></draw:frame><draw:frame draw:style-name="Mfr3" draw:name="Frame3582" text:anchor-type="char" svg:x="5.2953in" svg:y="1.8409in" svg:width="1.15in" svg:height="0.1291in"><draw:text-box><text:p text:style-name="MP11"><text:span text:style-name="MT73">Co</text:span><text:span text:style-name="MT74">n</text:span><text:span text:style-name="MT73">se</text:span><text:span text:style-name="MT74">lh</text:span><text:span text:style-name="MT75">o</text:span><text:span text:style-name="MT76"> </text:span><text:span text:style-name="MT77">D</text:span><text:span text:style-name="MT73">e</text:span><text:span text:style-name="MT74">li</text:span><text:span text:style-name="MT75">berat</text:span><text:span text:style-name="MT74">i</text:span><text:span text:style-name="MT75">vo</text:span><text:span text:style-name="MT78"> </text:span><text:span text:style-name="MT74">-</text:span><text:span text:style-name="MT79"> </text:span><text:span text:style-name="MT80">IPACI</text:span></text:p></draw:text-box></draw:frame><draw:frame draw:style-name="Mfr3" draw:name="Frame362" text:anchor-type="char" svg:x="5.2953in" svg:y="1.8409in" svg:width="1.15in" svg:height="0.1291in"><draw:text-box><text:p text:style-name="MP11"><text:span text:style-name="MT73">Co</text:span><text:span text:style-name="MT74">n</text:span><text:span text:style-name="MT73">se</text:span><text:span text:style-name="MT74">lh</text:span><text:span text:style-name="MT75">o</text:span><text:span text:style-name="MT76"> </text:span><text:span text:style-name="MT77">D</text:span><text:span text:style-name="MT73">e</text:span><text:span text:style-name="MT74">li</text:span><text:span text:style-name="MT75">berat</text:span><text:span text:style-name="MT74">i</text:span><text:span text:style-name="MT75">vo</text:span><text:span text:style-name="MT78"> </text:span><text:span text:style-name="MT74">-</text:span><text:span text:style-name="MT79"> </text:span><text:span text:style-name="MT80">IPACI</text:span></text:p></draw:text-box></draw:frame><draw:frame draw:style-name="Mfr3" draw:name="Frame36111" text:anchor-type="char" svg:x="5.2953in" svg:y="1.8409in" svg:width="1.15in" svg:height="0.1291in"><draw:text-box><text:p text:style-name="MP11"><text:span text:style-name="MT73">Co</text:span><text:span text:style-name="MT74">n</text:span><text:span text:style-name="MT73">se</text:span><text:span text:style-name="MT74">lh</text:span><text:span text:style-name="MT75">o</text:span><text:span text:style-name="MT76"> </text:span><text:span text:style-name="MT77">D</text:span><text:span text:style-name="MT73">e</text:span><text:span text:style-name="MT74">li</text:span><text:span text:style-name="MT75">berat</text:span><text:span text:style-name="MT74">i</text:span><text:span text:style-name="MT75">vo</text:span><text:span text:style-name="MT78"> </text:span><text:span text:style-name="MT74">-</text:span><text:span text:style-name="MT79"> </text:span><text:span text:style-name="MT80">IPACI</text:span></text:p></draw:text-box></draw:frame><draw:frame draw:style-name="Mfr4" draw:name="Frame36011" text:anchor-type="char" svg:x="5.2953in" svg:y="1.8409in" svg:width="1.15in" svg:height="0.1291in"><draw:text-box><text:p text:style-name="MP11"><text:span text:style-name="MT73">Co</text:span><text:span text:style-name="MT74">n</text:span><text:span text:style-name="MT73">se</text:span><text:span text:style-name="MT74">lh</text:span><text:span text:style-name="MT75">o</text:span><text:span text:style-name="MT76"> </text:span><text:span text:style-name="MT77">D</text:span><text:span text:style-name="MT73">e</text:span><text:span text:style-name="MT74">li</text:span><text:span text:style-name="MT75">berat</text:span><text:span text:style-name="MT74">i</text:span><text:span text:style-name="MT75">vo</text:span><text:span text:style-name="MT78"> </text:span><text:span text:style-name="MT74">-</text:span><text:span text:style-name="MT79"> </text:span><text:span text:style-name="MT80">IPACI</text:span></text:p></draw:text-box></draw:frame><draw:frame draw:style-name="Mfr3" draw:name="Frame363" text:anchor-type="char" svg:x="5.8319in" svg:y="2.048in" svg:width="0.6217in" svg:height="0.1291in"><draw:text-box><text:p text:style-name="MP11"><text:span text:style-name="MT75">Ata</text:span><text:span text:style-name="MT81"> </text:span><text:span text:style-name="MT74">n</text:span><text:span text:style-name="MT73">º</text:span><text:span text:style-name="MT82"> </text:span><text:span text:style-name="MT83">030</text:span><text:span text:style-name="MT84">/</text:span><text:span text:style-name="MT83">2026</text:span></text:p></draw:text-box></draw:frame><draw:frame draw:style-name="Mfr3" draw:name="Frame3631" text:anchor-type="char" svg:x="5.8319in" svg:y="2.048in" svg:width="0.6217in" svg:height="0.1291in"><draw:text-box><text:p text:style-name="MP11"><text:span text:style-name="MT75">Ata</text:span><text:span text:style-name="MT81"> </text:span><text:span text:style-name="MT74">n</text:span><text:span text:style-name="MT73">º</text:span><text:span text:style-name="MT82"> </text:span><text:span text:style-name="MT83">030</text:span><text:span text:style-name="MT84">/</text:span><text:span text:style-name="MT83">2026</text:span></text:p></draw:text-box></draw:frame><draw:frame draw:style-name="Mfr3" draw:name="Frame36311" text:anchor-type="char" svg:x="5.8319in" svg:y="2.048in" svg:width="0.6217in" svg:height="0.1291in"><draw:text-box><text:p text:style-name="MP11"><text:span text:style-name="MT75">Ata</text:span><text:span text:style-name="MT81"> </text:span><text:span text:style-name="MT74">n</text:span><text:span text:style-name="MT73">º</text:span><text:span text:style-name="MT82"> </text:span><text:span text:style-name="MT83">030</text:span><text:span text:style-name="MT84">/</text:span><text:span text:style-name="MT83">2026</text:span></text:p></draw:text-box></draw:frame><draw:frame draw:style-name="Mfr3" draw:name="Frame3621" text:anchor-type="char" svg:x="5.8319in" svg:y="2.048in" svg:width="0.6217in" svg:height="0.1291in"><draw:text-box><text:p text:style-name="MP11"><text:span text:style-name="MT75">Ata</text:span><text:span text:style-name="MT81"> </text:span><text:span text:style-name="MT74">n</text:span><text:span text:style-name="MT73">º</text:span><text:span text:style-name="MT82"> </text:span><text:span text:style-name="MT83">030</text:span><text:span text:style-name="MT84">/</text:span><text:span text:style-name="MT83">2026</text:span></text:p></draw:text-box></draw:frame><draw:frame draw:style-name="Mfr4" draw:name="Frame36211" text:anchor-type="char" svg:x="5.8319in" svg:y="2.048in" svg:width="0.6217in" svg:height="0.1291in"><draw:text-box><text:p text:style-name="MP11"><text:span text:style-name="MT75">Ata</text:span><text:span text:style-name="MT81"> </text:span><text:span text:style-name="MT74">n</text:span><text:span text:style-name="MT73">º</text:span><text:span text:style-name="MT82"> </text:span><text:span text:style-name="MT83">030</text:span><text:span text:style-name="MT84">/</text:span><text:span text:style-name="MT83">2026</text:span></text:p></draw:text-box></draw:frame><draw:frame draw:style-name="Mfr2" draw:name="Image538" text:anchor-type="char" svg:x="5.2953in" svg:y="1.8409in" svg:width="1.1484in" svg:height="0.1283in" draw:z-index="143"><draw:image xlink:href="Pictures/100000010000007E0000000EF29D6D19.png" xlink:type="simple" xlink:show="embed" xlink:actuate="onLoad" draw:mime-type="image/png"/></draw:frame><draw:frame draw:style-name="Mfr2" draw:name="Image539" text:anchor-type="char" svg:x="5.8319in" svg:y="2.048in" svg:width="0.6201in" svg:height="0.1283in" draw:z-index="144"><draw:image xlink:href="Pictures/10000001000000440000000E0B2619C7.png" xlink:type="simple" xlink:show="embed" xlink:actuate="onLoad" draw:mime-type="image/png"/></draw:frame></text:p>
      </style:header>
      <style:header-left>
        <text:p text:style-name="MP1"><draw:frame draw:style-name="Mfr1" draw:name="Image 306 Copy 1" text:anchor-type="char" svg:x="0.4937in" svg:y="0in" svg:width="7.7736in" svg:height="1.3681in" draw:z-index="282"><draw:image xlink:href="Pictures/10000000000009180000019B2F5AA03B.png" xlink:type="simple" xlink:show="embed" xlink:actuate="onLoad" draw:mime-type="image/png"/></draw:frame><draw:frame draw:style-name="Mfr1" draw:name="Image 307 Copy 1" text:anchor-type="char" svg:x="1.7783in" svg:y="1.7866in" svg:width="1.3055in" svg:height="0.5508in" draw:z-index="274"><draw:image xlink:href="Pictures/10000001000001DA000000E5AA1E029C.png" xlink:type="simple" xlink:show="embed" xlink:actuate="onLoad" draw:mime-type="image/png"/></draw:frame><draw:frame draw:style-name="Mfr2" draw:name="Image540" text:anchor-type="char" svg:x="5.2953in" svg:y="1.8409in" svg:width="1.1484in" svg:height="0.1283in" draw:z-index="542"><draw:image xlink:href="Pictures/100000010000007E0000000EF29D6D19.png" xlink:type="simple" xlink:show="embed" xlink:actuate="onLoad" draw:mime-type="image/png"/></draw:frame><draw:frame draw:style-name="Mfr2" draw:name="Image541" text:anchor-type="char" svg:x="5.8319in" svg:y="2.048in" svg:width="0.6201in" svg:height="0.1283in" draw:z-index="543"><draw:image xlink:href="Pictures/10000001000000440000000E0B2619C7.png" xlink:type="simple" xlink:show="embed" xlink:actuate="onLoad" draw:mime-type="image/png"/></draw:frame></text:p>
      </style:header-left>
      <style:footer>
        <text:p text:style-name="MP1"><draw:frame draw:style-name="Mfr1" draw:name="Image 310 Copy 1" text:anchor-type="char" svg:x="3.7965in" svg:y="10.5917in" svg:width="0.6945in" svg:height="0.6138in"><draw:image xlink:href="Pictures/10000000000000D0000000B830B1DD11.jpg" xlink:type="simple" xlink:show="embed" xlink:actuate="onLoad" draw:mime-type="image/jpeg"/></draw:frame><draw:frame draw:style-name="Mfr3" draw:name="Frame366"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66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66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65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65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67" text:anchor-type="char" svg:x="7.2972in" svg:y="10.8752in" svg:width="0.2in" svg:height="0.1283in"><draw:text-box><text:p text:style-name="MP8"><text:span text:style-name="MT15"><text:page-number text:select-page="current">57</text:page-number></text:span></text:p></draw:text-box></draw:frame><draw:frame draw:style-name="Mfr3" draw:name="Frame3671" text:anchor-type="char" svg:x="7.2972in" svg:y="10.8752in" svg:width="0.2in" svg:height="0.1283in"><draw:text-box><text:p text:style-name="MP7"><text:page-number text:select-page="current">57</text:page-number></text:p></draw:text-box></draw:frame><draw:frame draw:style-name="Mfr3" draw:name="Frame36711" text:anchor-type="char" svg:x="7.2972in" svg:y="10.8752in" svg:width="0.2in" svg:height="0.1283in"><draw:text-box><text:p text:style-name="MP7"><text:page-number text:select-page="current">57</text:page-number></text:p></draw:text-box></draw:frame><draw:frame draw:style-name="Mfr3" draw:name="Frame366111" text:anchor-type="char" svg:x="7.2972in" svg:y="10.8752in" svg:width="0.2in" svg:height="0.1283in"><draw:text-box><text:p text:style-name="MP7"><text:page-number text:select-page="current">57</text:page-number></text:p></draw:text-box></draw:frame><draw:frame draw:style-name="Mfr4" draw:name="Frame3661111" text:anchor-type="char" svg:x="7.2972in" svg:y="10.8752in" svg:width="0.2in" svg:height="0.1283in"><draw:text-box><text:p text:style-name="MP7"><text:page-number text:select-page="current">57</text:page-number></text:p></draw:text-box></draw:frame><draw:frame draw:style-name="Mfr2" draw:name="Image542" text:anchor-type="char" svg:x="0.7752in" svg:y="10.8756in" svg:width="1.9138in" svg:height="0.1217in" draw:z-index="147"><draw:image xlink:href="Pictures/10000001000000D20000000D53C11442.png" xlink:type="simple" xlink:show="embed" xlink:actuate="onLoad" draw:mime-type="image/png"/></draw:frame><draw:frame draw:style-name="Mfr2" draw:name="Image543" text:anchor-type="char" svg:x="7.2972in" svg:y="10.8752in" svg:width="0.1984in" svg:height="0.128in" draw:z-index="148"><draw:image xlink:href="Pictures/10000001000000150000000E9A87705E.png" xlink:type="simple" xlink:show="embed" xlink:actuate="onLoad" draw:mime-type="image/png"/></draw:frame></text:p>
      </style:footer>
      <style:footer-left>
        <text:p text:style-name="MP1"><draw:frame draw:style-name="Mfr1" draw:name="Image 313 Copy 1" text:anchor-type="char" svg:x="3.7965in" svg:y="10.5917in" svg:width="0.6945in" svg:height="0.6138in" draw:z-index="270"><draw:image xlink:href="Pictures/10000000000000D0000000B830B1DD11.jpg" xlink:type="simple" xlink:show="embed" xlink:actuate="onLoad" draw:mime-type="image/jpeg"/></draw:frame><draw:frame draw:style-name="Mfr2" draw:name="Image544" text:anchor-type="char" svg:x="0.7752in" svg:y="10.8756in" svg:width="1.9138in" svg:height="0.1217in" draw:z-index="544"><draw:image xlink:href="Pictures/10000001000000D20000000D53C11442.png" xlink:type="simple" xlink:show="embed" xlink:actuate="onLoad" draw:mime-type="image/png"/></draw:frame><draw:frame draw:style-name="Mfr2" draw:name="Image545" text:anchor-type="char" svg:x="7.2972in" svg:y="10.8752in" svg:width="0.1984in" svg:height="0.128in" draw:z-index="545"><draw:image xlink:href="Pictures/10000001000000150000000E9A87705E.png" xlink:type="simple" xlink:show="embed" xlink:actuate="onLoad" draw:mime-type="image/png"/></draw:frame></text:p>
      </style:footer-left>
    </style:master-page>
    <style:master-page style:name="Converted56" style:page-layout-name="Mpm7" draw:style-name="Mdp1">
      <style:header>
        <text:p text:style-name="MP2"/>
      </style:header>
      <style:header-left>
        <text:p text:style-name="MP1"><draw:frame draw:style-name="Mfr1" draw:name="Image 306 Copy 1 Copy 1" text:anchor-type="char" svg:x="0.4937in" svg:y="0in" svg:width="7.7736in" svg:height="1.3681in"><draw:image xlink:href="Pictures/10000000000009180000019B2F5AA03B.png" xlink:type="simple" xlink:show="embed" xlink:actuate="onLoad" draw:mime-type="image/png"/></draw:frame><draw:frame draw:style-name="Mfr1" draw:name="Image 307 Copy 1 Copy 1" text:anchor-type="char" svg:x="1.7783in" svg:y="1.7866in" svg:width="1.3055in" svg:height="0.5508in"><draw:image xlink:href="Pictures/10000001000001DA000000E5AA1E029C.png" xlink:type="simple" xlink:show="embed" xlink:actuate="onLoad" draw:mime-type="image/png"/></draw:frame><draw:frame draw:style-name="Mfr3" draw:name="Frame370"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701"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7011"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691"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4" draw:name="Frame36911" text:anchor-type="char" svg:x="5.2953in" svg:y="1.8409in" svg:width="1.15in" svg:height="0.1291in"><draw:text-box><text:p text:style-name="MP11"><text:span text:style-name="MT62">Co</text:span><text:span text:style-name="MT63">n</text:span><text:span text:style-name="MT62">se</text:span><text:span text:style-name="MT63">lh</text:span><text:span text:style-name="MT64">o</text:span><text:span text:style-name="MT65"> </text:span><text:span text:style-name="MT63">D</text:span><text:span text:style-name="MT62">e</text:span><text:span text:style-name="MT63">li</text:span><text:span text:style-name="MT64">berat</text:span><text:span text:style-name="MT63">i</text:span><text:span text:style-name="MT64">vo</text:span><text:span text:style-name="MT66"> </text:span><text:span text:style-name="MT63">-</text:span><text:span text:style-name="MT67"> </text:span><text:span text:style-name="MT68">IPACI</text:span></text:p></draw:text-box></draw:frame><draw:frame draw:style-name="Mfr3" draw:name="Frame37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71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711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3" draw:name="Frame370111"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4" draw:name="Frame373" text:anchor-type="char" svg:x="5.8319in" svg:y="2.048in" svg:width="0.6217in" svg:height="0.1291in"><draw:text-box><text:p text:style-name="MP11"><text:span text:style-name="MT62">Ata</text:span><text:span text:style-name="MT69"> </text:span><text:span text:style-name="MT63">n</text:span><text:span text:style-name="MT62">º</text:span><text:span text:style-name="MT70"> </text:span><text:span text:style-name="MT71">030</text:span><text:span text:style-name="MT72">/</text:span><text:span text:style-name="MT71">2026</text:span></text:p></draw:text-box></draw:frame><draw:frame draw:style-name="Mfr2" draw:name="Image546" text:anchor-type="char" svg:x="5.2953in" svg:y="1.8409in" svg:width="1.1484in" svg:height="0.1283in" draw:z-index="151"><draw:image xlink:href="Pictures/100000010000007E0000000EF29D6D19.png" xlink:type="simple" xlink:show="embed" xlink:actuate="onLoad" draw:mime-type="image/png"/></draw:frame><draw:frame draw:style-name="Mfr2" draw:name="Image547" text:anchor-type="char" svg:x="5.8319in" svg:y="2.048in" svg:width="0.6201in" svg:height="0.1283in" draw:z-index="152"><draw:image xlink:href="Pictures/10000001000000440000000E0B2619C7.png" xlink:type="simple" xlink:show="embed" xlink:actuate="onLoad" draw:mime-type="image/png"/></draw:frame></text:p>
      </style:header-left>
      <style:footer>
        <text:p text:style-name="MP2"/>
      </style:footer>
      <style:footer-left>
        <text:p text:style-name="MP1"><draw:frame draw:style-name="Mfr1" draw:name="Image 313 Copy 1 Copy 1" text:anchor-type="char" svg:x="3.7965in" svg:y="10.5917in" svg:width="0.6945in" svg:height="0.6138in"><draw:image xlink:href="Pictures/10000000000000D0000000B830B1DD11.jpg" xlink:type="simple" xlink:show="embed" xlink:actuate="onLoad" draw:mime-type="image/jpeg"/></draw:frame><draw:frame draw:style-name="Mfr3" draw:name="Frame372"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2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2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1111"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74" text:anchor-type="char" svg:x="0.7752in" svg:y="10.8756in" svg:width="1.9154in" svg:height="0.122in"><draw:text-box><text:p text:style-name="MP10"><text:span text:style-name="MT23">D</text:span><text:span text:style-name="MT24">.</text:span><text:span text:style-name="MT23">O</text:span><text:span text:style-name="MT24">.</text:span><text:span text:style-name="MT25">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5" text:anchor-type="char" svg:x="7.2972in" svg:y="10.8752in" svg:width="0.2in" svg:height="0.1283in"><draw:text-box><text:p text:style-name="MP8"><text:span text:style-name="MT15"><text:page-number text:select-page="current">58</text:page-number></text:span></text:p></draw:text-box></draw:frame><draw:frame draw:style-name="Mfr3" draw:name="Frame3751" text:anchor-type="char" svg:x="7.2972in" svg:y="10.8752in" svg:width="0.2in" svg:height="0.1283in"><draw:text-box><text:p text:style-name="MP7"><text:page-number text:select-page="current">58</text:page-number></text:p></draw:text-box></draw:frame><draw:frame draw:style-name="Mfr3" draw:name="Frame37511" text:anchor-type="char" svg:x="7.2972in" svg:y="10.8752in" svg:width="0.2in" svg:height="0.1283in"><draw:text-box><text:p text:style-name="MP7"><text:page-number text:select-page="current">58</text:page-number></text:p></draw:text-box></draw:frame><draw:frame draw:style-name="Mfr3" draw:name="Frame372111" text:anchor-type="char" svg:x="7.2972in" svg:y="10.8752in" svg:width="0.2in" svg:height="0.1283in"><draw:text-box><text:p text:style-name="MP7"><text:page-number text:select-page="current">58</text:page-number></text:p></draw:text-box></draw:frame><draw:frame draw:style-name="Mfr4" draw:name="Frame375111" text:anchor-type="char" svg:x="7.2972in" svg:y="10.8752in" svg:width="0.2in" svg:height="0.1283in"><draw:text-box><text:p text:style-name="MP7"><text:page-number text:select-page="current">58</text:page-number></text:p></draw:text-box></draw:frame><draw:frame draw:style-name="Mfr2" draw:name="Image548" text:anchor-type="char" svg:x="0.7752in" svg:y="10.8756in" svg:width="1.9138in" svg:height="0.1217in" draw:z-index="153"><draw:image xlink:href="Pictures/10000001000000D20000000D53C11442.png" xlink:type="simple" xlink:show="embed" xlink:actuate="onLoad" draw:mime-type="image/png"/></draw:frame><draw:frame draw:style-name="Mfr2" draw:name="Image549" text:anchor-type="char" svg:x="7.2972in" svg:y="10.8752in" svg:width="0.1984in" svg:height="0.128in" draw:z-index="155"><draw:image xlink:href="Pictures/10000001000000150000000E9A87705E.png" xlink:type="simple" xlink:show="embed" xlink:actuate="onLoad" draw:mime-type="image/png"/></draw:frame></text:p>
      </style:footer-left>
    </style:master-page>
    <style:master-page style:name="Converted57" style:page-layout-name="Mpm15" draw:style-name="Mdp1">
      <style:header>
        <text:p text:style-name="MP2"/>
      </style:header>
      <style:header-left>
        <text:p text:style-name="MP1"><draw:frame draw:style-name="Mfr1" draw:name="Image 338" text:anchor-type="char" svg:x="0.4937in" svg:y="0in" svg:width="7.7736in" svg:height="1.3681in" draw:z-index="175"><draw:image xlink:href="Pictures/10000000000009180000019B2F5AA03B.png" xlink:type="simple" xlink:show="embed" xlink:actuate="onLoad" draw:mime-type="image/png"/></draw:frame><draw:frame draw:style-name="Mfr1" draw:name="Image 339" text:anchor-type="char" svg:x="1.8016in" svg:y="1.8256in" svg:width="1.2929in" svg:height="0.5453in" draw:z-index="178"><draw:image xlink:href="Pictures/10000001000001DA000000E5AA1E029C.png" xlink:type="simple" xlink:show="embed" xlink:actuate="onLoad" draw:mime-type="image/png"/></draw:frame><draw:frame draw:style-name="Mfr2" draw:name="Image121" text:anchor-type="char" svg:x="5.2819in" svg:y="1.878in" svg:width="1.1528in" svg:height="0.1283in" draw:z-index="386"><draw:image xlink:href="Pictures/100000010000007E0000000EF29D6D19.png" xlink:type="simple" xlink:show="embed" xlink:actuate="onLoad" draw:mime-type="image/png"/></draw:frame><draw:frame draw:style-name="Mfr2" draw:name="Image125" text:anchor-type="char" svg:x="5.8126in" svg:y="2.0846in" svg:width="0.6138in" svg:height="0.1283in" draw:z-index="394"><draw:image xlink:href="Pictures/10000001000000430000000E48A46E94.png" xlink:type="simple" xlink:show="embed" xlink:actuate="onLoad" draw:mime-type="image/png"/></draw:frame></text:p>
      </style:header-left>
      <style:footer>
        <text:p text:style-name="MP2"/>
      </style:footer>
      <style:footer-left>
        <text:p text:style-name="MP1"><draw:frame draw:style-name="Mfr1" draw:name="Image 342" text:anchor-type="char" svg:x="3.7965in" svg:y="10.5917in" svg:width="0.6945in" svg:height="0.6138in" draw:z-index="179"><draw:image xlink:href="Pictures/10000000000000D0000000B830B1DD11.jpg" xlink:type="simple" xlink:show="embed" xlink:actuate="onLoad" draw:mime-type="image/jpeg"/></draw:frame><draw:frame draw:style-name="Mfr2" draw:name="Image122" text:anchor-type="char" svg:x="0.7744in" svg:y="10.8756in" svg:width="1.9138in" svg:height="0.1217in" draw:z-index="387"><draw:image xlink:href="Pictures/10000001000000D20000000D53C11442.png" xlink:type="simple" xlink:show="embed" xlink:actuate="onLoad" draw:mime-type="image/png"/></draw:frame><draw:frame draw:style-name="Mfr2" draw:name="Image124" text:anchor-type="char" svg:x="7.2972in" svg:y="10.8752in" svg:width="0.1984in" svg:height="0.128in" draw:z-index="393"><draw:image xlink:href="Pictures/10000001000000150000000E9A87705E.png" xlink:type="simple" xlink:show="embed" xlink:actuate="onLoad" draw:mime-type="image/png"/></draw:frame></text:p>
      </style:footer-left>
    </style:master-page>
    <style:master-page style:name="Converted58" style:page-layout-name="Mpm7" draw:style-name="Mdp1">
      <style:header>
        <text:p text:style-name="MP2"/>
      </style:header>
      <style:header-left>
        <text:p text:style-name="MP1"><draw:frame draw:style-name="Mfr1" draw:name="Image 338 Copy 1" text:anchor-type="char" svg:x="0.4937in" svg:y="0in" svg:width="7.7736in" svg:height="1.3681in"><draw:image xlink:href="Pictures/10000000000009180000019B2F5AA03B.png" xlink:type="simple" xlink:show="embed" xlink:actuate="onLoad" draw:mime-type="image/png"/></draw:frame><draw:frame draw:style-name="Mfr1" draw:name="Image 339 Copy 1" text:anchor-type="char" svg:x="1.8016in" svg:y="1.8256in" svg:width="1.2929in" svg:height="0.5453in"><draw:image xlink:href="Pictures/10000001000001DA000000E5AA1E029C.png" xlink:type="simple" xlink:show="embed" xlink:actuate="onLoad" draw:mime-type="image/png"/></draw:frame><draw:frame draw:style-name="Mfr3" draw:name="Frame376" text:anchor-type="char" svg:x="5.2819in" svg:y="1.878in" svg:width="1.1543in" svg:height="0.1291in"><draw:text-box><text:p text:style-name="MP11"><text:span text:style-name="MT85">C</text:span><text:span text:style-name="MT86">o</text:span><text:span text:style-name="MT74">n</text:span><text:span text:style-name="MT85">se</text:span><text:span text:style-name="MT74">lh</text:span><text:span text:style-name="MT86">o</text:span><text:span text:style-name="MT87"> </text:span><text:span text:style-name="MT86">Deliberativo</text:span><text:span text:style-name="MT88"> </text:span><text:span text:style-name="MT74">-</text:span><text:span text:style-name="MT89"> </text:span><text:span text:style-name="MT80">I</text:span><text:span text:style-name="MT90">PAC</text:span><text:span text:style-name="MT80">I</text:span></text:p></draw:text-box></draw:frame><draw:frame draw:style-name="Mfr3" draw:name="Frame3761" text:anchor-type="char" svg:x="5.2819in" svg:y="1.878in" svg:width="1.1543in" svg:height="0.1291in"><draw:text-box><text:p text:style-name="MP11"><text:span text:style-name="MT85">C</text:span><text:span text:style-name="MT86">o</text:span><text:span text:style-name="MT74">n</text:span><text:span text:style-name="MT85">se</text:span><text:span text:style-name="MT74">lh</text:span><text:span text:style-name="MT86">o</text:span><text:span text:style-name="MT87"> </text:span><text:span text:style-name="MT86">Deliberativo</text:span><text:span text:style-name="MT88"> </text:span><text:span text:style-name="MT74">-</text:span><text:span text:style-name="MT89"> </text:span><text:span text:style-name="MT80">I</text:span><text:span text:style-name="MT90">PAC</text:span><text:span text:style-name="MT80">I</text:span></text:p></draw:text-box></draw:frame><draw:frame draw:style-name="Mfr3" draw:name="Frame380" text:anchor-type="char" svg:x="5.2819in" svg:y="1.878in" svg:width="1.1543in" svg:height="0.1291in"><draw:text-box><text:p text:style-name="MP11"><text:span text:style-name="MT85">C</text:span><text:span text:style-name="MT86">o</text:span><text:span text:style-name="MT74">n</text:span><text:span text:style-name="MT85">se</text:span><text:span text:style-name="MT74">lh</text:span><text:span text:style-name="MT86">o</text:span><text:span text:style-name="MT87"> </text:span><text:span text:style-name="MT86">Deliberativo</text:span><text:span text:style-name="MT88"> </text:span><text:span text:style-name="MT74">-</text:span><text:span text:style-name="MT89"> </text:span><text:span text:style-name="MT80">I</text:span><text:span text:style-name="MT90">PAC</text:span><text:span text:style-name="MT80">I</text:span></text:p></draw:text-box></draw:frame><draw:frame draw:style-name="Mfr3" draw:name="Frame3801" text:anchor-type="char" svg:x="5.2819in" svg:y="1.878in" svg:width="1.1543in" svg:height="0.1291in"><draw:text-box><text:p text:style-name="MP11"><text:span text:style-name="MT85">C</text:span><text:span text:style-name="MT86">o</text:span><text:span text:style-name="MT74">n</text:span><text:span text:style-name="MT85">se</text:span><text:span text:style-name="MT74">lh</text:span><text:span text:style-name="MT86">o</text:span><text:span text:style-name="MT87"> </text:span><text:span text:style-name="MT86">Deliberativo</text:span><text:span text:style-name="MT88"> </text:span><text:span text:style-name="MT74">-</text:span><text:span text:style-name="MT89"> </text:span><text:span text:style-name="MT80">I</text:span><text:span text:style-name="MT90">PAC</text:span><text:span text:style-name="MT80">I</text:span></text:p></draw:text-box></draw:frame><draw:frame draw:style-name="Mfr4" draw:name="Frame381111" text:anchor-type="char" svg:x="5.2819in" svg:y="1.878in" svg:width="1.1543in" svg:height="0.1291in"><draw:text-box><text:p text:style-name="MP11"><text:span text:style-name="MT85">C</text:span><text:span text:style-name="MT86">o</text:span><text:span text:style-name="MT74">n</text:span><text:span text:style-name="MT85">se</text:span><text:span text:style-name="MT74">lh</text:span><text:span text:style-name="MT86">o</text:span><text:span text:style-name="MT87"> </text:span><text:span text:style-name="MT86">Deliberativo</text:span><text:span text:style-name="MT88"> </text:span><text:span text:style-name="MT74">-</text:span><text:span text:style-name="MT89"> </text:span><text:span text:style-name="MT80">I</text:span><text:span text:style-name="MT90">PAC</text:span><text:span text:style-name="MT80">I</text:span></text:p></draw:text-box></draw:frame><draw:frame draw:style-name="Mfr3" draw:name="Frame377" text:anchor-type="char" svg:x="5.8126in" svg:y="2.0846in" svg:width="0.6154in" svg:height="0.1291in"><draw:text-box><text:p text:style-name="MP11"><text:span text:style-name="MT85">Ata</text:span><text:span text:style-name="MT91"> </text:span><text:span text:style-name="MT74">n</text:span><text:span text:style-name="MT85">º</text:span><text:span text:style-name="MT92"> </text:span><text:span text:style-name="MT93">031/2026</text:span></text:p></draw:text-box></draw:frame><draw:frame draw:style-name="Mfr3" draw:name="Frame3771" text:anchor-type="char" svg:x="5.8126in" svg:y="2.0846in" svg:width="0.6154in" svg:height="0.1291in"><draw:text-box><text:p text:style-name="MP11"><text:span text:style-name="MT85">Ata</text:span><text:span text:style-name="MT91"> </text:span><text:span text:style-name="MT74">n</text:span><text:span text:style-name="MT85">º</text:span><text:span text:style-name="MT92"> </text:span><text:span text:style-name="MT93">031/2026</text:span></text:p></draw:text-box></draw:frame><draw:frame draw:style-name="Mfr3" draw:name="Frame382" text:anchor-type="char" svg:x="5.8126in" svg:y="2.0846in" svg:width="0.6154in" svg:height="0.1291in"><draw:text-box><text:p text:style-name="MP11"><text:span text:style-name="MT85">Ata</text:span><text:span text:style-name="MT91"> </text:span><text:span text:style-name="MT74">n</text:span><text:span text:style-name="MT85">º</text:span><text:span text:style-name="MT92"> </text:span><text:span text:style-name="MT93">031/2026</text:span></text:p></draw:text-box></draw:frame><draw:frame draw:style-name="Mfr3" draw:name="Frame3821" text:anchor-type="char" svg:x="5.8126in" svg:y="2.0846in" svg:width="0.6154in" svg:height="0.1291in"><draw:text-box><text:p text:style-name="MP11"><text:span text:style-name="MT85">Ata</text:span><text:span text:style-name="MT91"> </text:span><text:span text:style-name="MT74">n</text:span><text:span text:style-name="MT85">º</text:span><text:span text:style-name="MT92"> </text:span><text:span text:style-name="MT93">031/2026</text:span></text:p></draw:text-box></draw:frame><draw:frame draw:style-name="Mfr4" draw:name="Frame383" text:anchor-type="char" svg:x="5.8126in" svg:y="2.0846in" svg:width="0.6154in" svg:height="0.1291in"><draw:text-box><text:p text:style-name="MP11"><text:span text:style-name="MT85">Ata</text:span><text:span text:style-name="MT91"> </text:span><text:span text:style-name="MT74">n</text:span><text:span text:style-name="MT85">º</text:span><text:span text:style-name="MT92"> </text:span><text:span text:style-name="MT93">031/2026</text:span></text:p></draw:text-box></draw:frame><draw:frame draw:style-name="Mfr2" draw:name="Image550" text:anchor-type="char" svg:x="5.2819in" svg:y="1.878in" svg:width="1.1528in" svg:height="0.1283in" draw:z-index="157"><draw:image xlink:href="Pictures/100000010000007E0000000EF29D6D19.png" xlink:type="simple" xlink:show="embed" xlink:actuate="onLoad" draw:mime-type="image/png"/></draw:frame><draw:frame draw:style-name="Mfr2" draw:name="Image551" text:anchor-type="char" svg:x="5.8126in" svg:y="2.0846in" svg:width="0.6138in" svg:height="0.1283in" draw:z-index="158"><draw:image xlink:href="Pictures/10000001000000430000000E48A46E94.png" xlink:type="simple" xlink:show="embed" xlink:actuate="onLoad" draw:mime-type="image/png"/></draw:frame></text:p>
      </style:header-left>
      <style:footer>
        <text:p text:style-name="MP2"/>
      </style:footer>
      <style:footer-left>
        <text:p text:style-name="MP1"><draw:frame draw:style-name="Mfr1" draw:name="Image 342 Copy 1" text:anchor-type="char" svg:x="3.7965in" svg:y="10.5917in" svg:width="0.6945in" svg:height="0.6138in"><draw:image xlink:href="Pictures/10000000000000D0000000B830B1DD11.jpg" xlink:type="simple" xlink:show="embed" xlink:actuate="onLoad" draw:mime-type="image/jpeg"/></draw:frame><draw:frame draw:style-name="Mfr3" draw:name="Frame378"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8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84"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84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4" draw:name="Frame38411" text:anchor-type="char" svg:x="0.7744in" svg:y="10.8756in" svg:width="1.9154in" svg:height="0.122in"><draw:text-box><text:p text:style-name="MP10"><text:span text:style-name="MT59">D</text:span><text:span text:style-name="MT60">.</text:span><text:span text:style-name="MT59">O</text:span><text:span text:style-name="MT60">.</text:span><text:span text:style-name="MT61"> </text:span><text:span text:style-name="MT23">PREFEITURA</text:span><text:span text:style-name="MT26"> </text:span><text:span text:style-name="MT23">MUNICIPAL</text:span><text:span text:style-name="MT27"> </text:span><text:span text:style-name="MT23">DE</text:span><text:span text:style-name="MT28"> </text:span><text:span text:style-name="MT29">CACHOEIRO</text:span></text:p></draw:text-box></draw:frame><draw:frame draw:style-name="Mfr3" draw:name="Frame379" text:anchor-type="char" svg:x="7.2972in" svg:y="10.8752in" svg:width="0.2in" svg:height="0.1283in"><draw:text-box><text:p text:style-name="MP8"><text:span text:style-name="MT15"><text:page-number text:select-page="current">60</text:page-number></text:span></text:p></draw:text-box></draw:frame><draw:frame draw:style-name="Mfr3" draw:name="Frame3791" text:anchor-type="char" svg:x="7.2972in" svg:y="10.8752in" svg:width="0.2in" svg:height="0.1283in"><draw:text-box><text:p text:style-name="MP7"><text:page-number text:select-page="current">60</text:page-number></text:p></draw:text-box></draw:frame><draw:frame draw:style-name="Mfr3" draw:name="Frame385" text:anchor-type="char" svg:x="7.2972in" svg:y="10.8752in" svg:width="0.2in" svg:height="0.1283in"><draw:text-box><text:p text:style-name="MP7"><text:page-number text:select-page="current">60</text:page-number></text:p></draw:text-box></draw:frame><draw:frame draw:style-name="Mfr3" draw:name="Frame3851" text:anchor-type="char" svg:x="7.2972in" svg:y="10.8752in" svg:width="0.2in" svg:height="0.1283in"><draw:text-box><text:p text:style-name="MP7"><text:page-number text:select-page="current">60</text:page-number></text:p></draw:text-box></draw:frame><draw:frame draw:style-name="Mfr4" draw:name="Frame38511" text:anchor-type="char" svg:x="7.2972in" svg:y="10.8752in" svg:width="0.2in" svg:height="0.1283in"><draw:text-box><text:p text:style-name="MP7"><text:page-number text:select-page="current">60</text:page-number></text:p></draw:text-box></draw:frame><draw:frame draw:style-name="Mfr2" draw:name="Image552" text:anchor-type="char" svg:x="0.7744in" svg:y="10.8756in" svg:width="1.9138in" svg:height="0.1217in" draw:z-index="159"><draw:image xlink:href="Pictures/10000001000000D20000000D53C11442.png" xlink:type="simple" xlink:show="embed" xlink:actuate="onLoad" draw:mime-type="image/png"/></draw:frame><draw:frame draw:style-name="Mfr2" draw:name="Image553" text:anchor-type="char" svg:x="7.2972in" svg:y="10.8752in" svg:width="0.1984in" svg:height="0.128in" draw:z-index="160"><draw:image xlink:href="Pictures/10000001000000150000000E9A87705E.png" xlink:type="simple" xlink:show="embed" xlink:actuate="onLoad" draw:mime-type="image/png"/></draw:frame></text:p>
      </style:footer-left>
    </style:master-page>
    <style:master-page style:name="Converted59" style:page-layout-name="Mpm16" draw:style-name="Mdp1">
      <style:header>
        <text:p text:style-name="MP2"/>
      </style:header>
      <style:header-left>
        <text:p text:style-name="MP2"/>
      </style:header-left>
      <style:footer>
        <text:p text:style-name="MP2"/>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12:53</meta:creation-date>
    <dc:date>2026-09-01T16:48:14.667079795</dc:date>
    <meta:editing-duration>PT5S</meta:editing-duration>
    <meta:generator>LibreOffice/26.2.5.2$Linux_AARCH64 LibreOffice_project/620$Build-2</meta:generator>
    <meta:editing-cycles>5</meta:editing-cycles>
    <meta:document-statistic meta:table-count="22" meta:image-count="647" meta:object-count="0" meta:page-count="62" meta:paragraph-count="2285" meta:word-count="15702" meta:character-count="102517" meta:non-whitespace-character-count="88968"/>
    <meta:user-defined meta:name="AppVersion">12.0000</meta:user-defined>
    <meta:user-defined meta:name="Created" meta:value-type="date">2026-08-16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