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19000004628A933593.png" manifest:media-type="image/png"/>
  <manifest:file-entry manifest:full-path="Pictures/10000001000003190000046256AC5AF4.png" manifest:media-type="image/png"/>
  <manifest:file-entry manifest:full-path="Pictures/100000010000022B0000002474849A47.png" manifest:media-type="image/png"/>
  <manifest:file-entry manifest:full-path="Pictures/100000010000031900000462B29EC630.png" manifest:media-type="image/png"/>
  <manifest:file-entry manifest:full-path="Pictures/10000001000000890000007C1AA9694F.png" manifest:media-type="image/png"/>
  <manifest:file-entry manifest:full-path="Pictures/10000001000000C4000000902B12653D.png" manifest:media-type="image/png"/>
  <manifest:file-entry manifest:full-path="Pictures/100000010000027F0000008534431986.png" manifest:media-type="image/png"/>
  <manifest:file-entry manifest:full-path="Pictures/10000001000000DB00000014C8184B83.png" manifest:media-type="image/png"/>
  <manifest:file-entry manifest:full-path="Pictures/100000010000031900000462B93D9A9C.png" manifest:media-type="image/png"/>
  <manifest:file-entry manifest:full-path="Pictures/1000000100000282000003E47812FE38.png" manifest:media-type="image/png"/>
  <manifest:file-entry manifest:full-path="Pictures/1000000100000282000000017B0C9962.png" manifest:media-type="image/png"/>
  <manifest:file-entry manifest:full-path="Pictures/100000010000028200000025D5979FC0.png" manifest:media-type="image/png"/>
  <manifest:file-entry manifest:full-path="Pictures/100000010000031900000231828AFD9C.png" manifest:media-type="image/png"/>
  <manifest:file-entry manifest:full-path="Pictures/10000001000000840000007752069C51.png" manifest:media-type="image/png"/>
  <manifest:file-entry manifest:full-path="Pictures/10000001000000EB000000D463A43EBB.png" manifest:media-type="image/png"/>
  <manifest:file-entry manifest:full-path="Pictures/100000010000028200000009B6819ED2.png" manifest:media-type="image/png"/>
  <manifest:file-entry manifest:full-path="Pictures/100000010000027F000000857E66E3FC.png" manifest:media-type="image/png"/>
  <manifest:file-entry manifest:full-path="Pictures/100000010000027F000000853834306A.png" manifest:media-type="image/png"/>
  <manifest:file-entry manifest:full-path="Pictures/10000001000000890000007B65EB5E14.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office:font-face-decls>
  <office:automatic-styles>
    <style:style style:name="Table1" style:family="table">
      <style:table-properties style:width="4.0951in" fo:margin-left="1.2833in" fo:margin-top="0in" fo:margin-bottom="0in" table:align="left" style:writing-mode="page"/>
    </style:style>
    <style:style style:name="Table1.A" style:family="table-column">
      <style:table-column-properties style:column-width="0.6563in"/>
    </style:style>
    <style:style style:name="Table1.B" style:family="table-column">
      <style:table-column-properties style:column-width="0.7257in"/>
    </style:style>
    <style:style style:name="Table1.C" style:family="table-column">
      <style:table-column-properties style:column-width="0.6736in"/>
    </style:style>
    <style:style style:name="Table1.D" style:family="table-column">
      <style:table-column-properties style:column-width="1.4292in"/>
    </style:style>
    <style:style style:name="Table1.E" style:family="table-column">
      <style:table-column-properties style:column-width="0.6104in"/>
    </style:style>
    <style:style style:name="Table1.1" style:family="table-row">
      <style:table-row-properties style:min-row-height="0.1208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1222in" fo:keep-together="auto"/>
    </style:style>
    <style:style style:name="P1" style:family="paragraph" style:parent-style-name="Standard" style:master-page-name="Standard">
      <style:paragraph-properties fo:margin-left="2.328in" fo:margin-right="0in" fo:margin-top="0.0598in" fo:margin-bottom="0in" style:contextual-spacing="false" fo:text-align="left"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fo:font-size="20.5pt" style:font-size-asian="20.5pt"/>
    </style:style>
    <style:style style:name="P3" style:family="paragraph" style:parent-style-name="Heading_20_1">
      <style:paragraph-properties fo:margin-left="0.4055in" fo:margin-right="0.7555in"/>
    </style:style>
    <style:style style:name="P4" style:family="paragraph" style:parent-style-name="Heading_20_5">
      <style:paragraph-properties fo:margin-left="0.3862in" fo:margin-right="0.7555in" fo:margin-top="0.2193in" fo:margin-bottom="0in" style:contextual-spacing="false"/>
    </style:style>
    <style:style style:name="P5" style:family="paragraph" style:parent-style-name="Text_20_body" style:master-page-name="Converted1">
      <style:paragraph-properties style:page-number="auto"/>
    </style:style>
    <style:style style:name="P6" style:family="paragraph" style:parent-style-name="Text_20_body">
      <style:paragraph-properties fo:margin-top="0.1626in" fo:margin-bottom="0in" style:contextual-spacing="false"/>
    </style:style>
    <style:style style:name="P7" style:family="paragraph" style:parent-style-name="Standard">
      <style:paragraph-properties fo:margin-left="0.3937in" fo:margin-right="0in" fo:line-height="100%" fo:text-indent="0in" style:auto-text-indent="false"/>
    </style:style>
    <style:style style:name="P8" style:family="paragraph" style:parent-style-name="Text_20_body">
      <style:paragraph-properties fo:margin-top="0.0291in" fo:margin-bottom="0in" style:contextual-spacing="false"/>
    </style:style>
    <style:style style:name="P9" style:family="paragraph" style:parent-style-name="Heading_20_4">
      <style:paragraph-properties fo:margin-left="0.7484in" fo:margin-right="0in"/>
    </style:style>
    <style:style style:name="P10"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1" style:family="paragraph" style:parent-style-name="Heading_20_4">
      <style:paragraph-properties fo:margin-left="0in" fo:margin-right="0.4681in" fo:break-before="column"/>
    </style:style>
    <style:style style:name="P12"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3" style:family="paragraph" style:parent-style-name="Text_20_body">
      <style:text-properties fo:font-size="12pt" style:font-size-asian="12pt"/>
    </style:style>
    <style:style style:name="P14" style:family="paragraph" style:parent-style-name="Text_20_body">
      <style:paragraph-properties fo:margin-top="0.0063in" fo:margin-bottom="0in" style:contextual-spacing="false"/>
      <style:text-properties fo:font-size="12pt" style:font-size-asian="12pt"/>
    </style:style>
    <style:style style:name="P15" style:family="paragraph" style:parent-style-name="Heading_20_4">
      <style:paragraph-properties fo:margin-left="0.3807in" fo:margin-right="0.7555in" fo:margin-top="0in" fo:margin-bottom="0in" style:contextual-spacing="false"/>
    </style:style>
    <style:style style:name="P16"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7" style:family="paragraph" style:parent-style-name="Text_20_body">
      <style:paragraph-properties fo:margin-top="0.1681in" fo:margin-bottom="0in" style:contextual-spacing="false"/>
      <style:text-properties style:font-name="Source Sans Pro Semibold" fo:font-weight="bold" style:font-weight-asian="bold"/>
    </style:style>
    <style:style style:name="P18" style:family="paragraph" style:parent-style-name="Heading_20_7">
      <style:paragraph-properties fo:margin-left="0.9965in" fo:margin-right="0in"/>
    </style:style>
    <style:style style:name="P19" style:family="paragraph" style:parent-style-name="Text_20_body">
      <style:paragraph-properties fo:margin-left="0.9965in" fo:margin-right="0in" fo:line-height="0.1709in" fo:text-align="center" style:justify-single-word="false"/>
      <style:text-properties fo:color="#0f6bab" fo:letter-spacing="-0.0016in"/>
    </style:style>
    <style:style style:name="P20" style:family="paragraph" style:parent-style-name="Heading_20_7">
      <style:paragraph-properties fo:margin-left="0.9965in" fo:margin-right="0in" fo:margin-top="0.1583in" fo:margin-bottom="0in" style:contextual-spacing="false"/>
    </style:style>
    <style:style style:name="P21" style:family="paragraph" style:parent-style-name="Text_20_body">
      <style:paragraph-properties fo:margin-left="0.9965in" fo:margin-right="0in" fo:line-height="0.1709in" fo:text-align="center" style:justify-single-word="false"/>
    </style:style>
    <style:style style:name="P22" style:family="paragraph" style:parent-style-name="Heading_20_7">
      <style:paragraph-properties fo:margin-left="0in" fo:margin-right="0.672in" fo:break-before="column"/>
    </style:style>
    <style:style style:name="P23" style:family="paragraph" style:parent-style-name="Text_20_body">
      <style:paragraph-properties fo:margin-left="0in" fo:margin-right="0.672in" fo:line-height="0.1709in" fo:text-align="center" style:justify-single-word="false"/>
      <style:text-properties fo:color="#0f6bab" fo:letter-spacing="-0.0016in"/>
    </style:style>
    <style:style style:name="P24" style:family="paragraph" style:parent-style-name="Heading_20_7">
      <style:paragraph-properties fo:margin-left="0in" fo:margin-right="0.672in" fo:margin-top="0.1583in" fo:margin-bottom="0in" style:contextual-spacing="false"/>
    </style:style>
    <style:style style:name="P25" style:family="paragraph" style:parent-style-name="Text_20_body">
      <style:paragraph-properties fo:margin-left="0in" fo:margin-right="0.672in" fo:line-height="0.1709in" fo:text-align="center" style:justify-single-word="false"/>
    </style:style>
    <style:style style:name="P26" style:family="paragraph" style:parent-style-name="Text_20_body">
      <style:text-properties fo:font-size="6pt" style:font-size-asian="6pt"/>
    </style:style>
    <style:style style:name="P27"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28" style:family="paragraph" style:parent-style-name="Text_20_body" style:master-page-name="Converted2">
      <style:paragraph-properties fo:margin-top="0.2902in" fo:margin-bottom="0in" style:contextual-spacing="false" style:page-number="auto"/>
      <style:text-properties style:font-name="Lato Black" fo:font-size="19pt" fo:font-weight="bold" style:font-size-asian="19pt" style:font-weight-asian="bold"/>
    </style:style>
    <style:style style:name="P29" style:family="paragraph" style:parent-style-name="Heading_20_3">
      <style:paragraph-properties fo:margin-left="3.6717in" fo:margin-right="1.7382in" fo:margin-top="0.0008in" fo:margin-bottom="0in" style:contextual-spacing="false" fo:line-height="95%"/>
    </style:style>
    <style:style style:name="P30"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31" style:family="paragraph" style:parent-style-name="Text_20_body" style:master-page-name="Converted3">
      <style:paragraph-properties style:page-number="auto"/>
    </style:style>
    <style:style style:name="P32" style:family="paragraph" style:parent-style-name="Text_20_body">
      <style:paragraph-properties fo:margin-top="0.1598in" fo:margin-bottom="0in" style:contextual-spacing="false"/>
    </style:style>
    <style:style style:name="P33" style:family="paragraph" style:parent-style-name="Text_20_body">
      <style:paragraph-properties fo:margin-top="0.0063in" fo:margin-bottom="0in" style:contextual-spacing="false"/>
      <style:text-properties fo:font-size="9.5pt" style:font-size-asian="9.5pt"/>
    </style:style>
    <style:style style:name="P34" style:family="paragraph" style:parent-style-name="Heading_20_6">
      <style:paragraph-properties fo:margin-left="0.3937in" fo:margin-right="0in" fo:margin-top="0.0693in" fo:margin-bottom="0in" style:contextual-spacing="false"/>
    </style:style>
    <style:style style:name="P35" style:family="paragraph" style:parent-style-name="Text_20_body">
      <style:paragraph-properties fo:margin-left="0.3937in" fo:margin-right="0in" fo:line-height="0.1689in"/>
    </style:style>
    <style:style style:name="P36" style:family="paragraph" style:parent-style-name="Text_20_body">
      <style:paragraph-properties fo:margin-top="0.1366in" fo:margin-bottom="0in" style:contextual-spacing="false"/>
    </style:style>
    <style:style style:name="P37" style:family="paragraph" style:parent-style-name="Heading_20_6">
      <style:paragraph-properties fo:margin-left="0.3937in" fo:margin-right="0in"/>
    </style:style>
    <style:style style:name="P38" style:family="paragraph" style:parent-style-name="Text_20_body">
      <style:paragraph-properties fo:margin-top="0.1374in" fo:margin-bottom="0in" style:contextual-spacing="false"/>
    </style:style>
    <style:style style:name="P39" style:family="paragraph" style:parent-style-name="Heading_20_6">
      <style:paragraph-properties fo:margin-left="0.3937in" fo:margin-right="0in" fo:margin-top="0.0008in" fo:margin-bottom="0in" style:contextual-spacing="false"/>
    </style:style>
    <style:style style:name="P40" style:family="paragraph" style:parent-style-name="Text_20_body">
      <style:paragraph-properties fo:margin-left="0.3937in" fo:margin-right="0in" fo:margin-top="0.0008in" fo:margin-bottom="0in" style:contextual-spacing="false" fo:line-height="95%"/>
    </style:style>
    <style:style style:name="P41" style:family="paragraph" style:parent-style-name="Text_20_body">
      <style:paragraph-properties fo:margin-top="0.1535in" fo:margin-bottom="0in" style:contextual-spacing="false"/>
    </style:style>
    <style:style style:name="P42" style:family="paragraph" style:parent-style-name="Standard">
      <style:paragraph-properties fo:margin-left="0.3937in" fo:margin-right="0in" fo:margin-top="0.0008in" fo:margin-bottom="0in" style:contextual-spacing="false" fo:line-height="0.1709in" fo:text-align="left" style:justify-single-word="false" fo:text-indent="0in" style:auto-text-indent="false"/>
    </style:style>
    <style:style style:name="P43" style:family="paragraph" style:parent-style-name="Text_20_body">
      <style:paragraph-properties fo:margin-left="0.3937in" fo:margin-right="0in" fo:margin-top="0.0028in" fo:margin-bottom="0in" style:contextual-spacing="false" fo:line-height="95%"/>
    </style:style>
    <style:style style:name="P44" style:family="paragraph" style:parent-style-name="Text_20_body">
      <style:paragraph-properties fo:margin-top="0.1398in" fo:margin-bottom="0in" style:contextual-spacing="false"/>
    </style:style>
    <style:style style:name="P45" style:family="paragraph" style:parent-style-name="Text_20_body">
      <style:paragraph-properties fo:margin-left="0.3937in" fo:margin-right="0in" fo:margin-top="0.0016in" fo:margin-bottom="0in" style:contextual-spacing="false" fo:line-height="95%"/>
    </style:style>
    <style:style style:name="P46" style:family="paragraph" style:parent-style-name="Heading_20_6">
      <style:paragraph-properties fo:margin-top="0.0693in" fo:margin-bottom="0in" style:contextual-spacing="false" fo:break-before="column"/>
    </style:style>
    <style:style style:name="P47" style:family="paragraph" style:parent-style-name="Text_20_body">
      <style:paragraph-properties fo:margin-left="0.3654in" fo:margin-right="0in" fo:line-height="0.1689in"/>
    </style:style>
    <style:style style:name="P48" style:family="paragraph" style:parent-style-name="Text_20_body">
      <style:paragraph-properties fo:margin-left="0.3654in" fo:margin-right="0.6654in" fo:margin-top="0.0008in" fo:margin-bottom="0in" style:contextual-spacing="false" fo:line-height="95%"/>
    </style:style>
    <style:style style:name="P49" style:family="paragraph" style:parent-style-name="Text_20_body">
      <style:paragraph-properties fo:margin-top="0.1402in" fo:margin-bottom="0in" style:contextual-spacing="false"/>
    </style:style>
    <style:style style:name="P50" style:family="paragraph" style:parent-style-name="Text_20_body">
      <style:paragraph-properties fo:margin-left="0.3654in" fo:margin-right="0.6654in" fo:margin-top="0.002in" fo:margin-bottom="0in" style:contextual-spacing="false" fo:line-height="95%"/>
    </style:style>
    <style:style style:name="P51" style:family="paragraph" style:parent-style-name="Text_20_body">
      <style:paragraph-properties fo:margin-left="0.3654in" fo:margin-right="0in" fo:line-height="0.1693in"/>
    </style:style>
    <style:style style:name="P52" style:family="paragraph" style:parent-style-name="Heading_20_6">
      <style:paragraph-properties fo:margin-top="0.0008in" fo:margin-bottom="0in" style:contextual-spacing="false"/>
    </style:style>
    <style:style style:name="P53" style:family="paragraph" style:parent-style-name="Text_20_body">
      <style:paragraph-properties fo:margin-left="0.3654in" fo:margin-right="1.0543in" fo:margin-top="0.0008in" fo:margin-bottom="0in" style:contextual-spacing="false" fo:line-height="95%"/>
    </style:style>
    <style:style style:name="P54" style:family="paragraph" style:parent-style-name="Text_20_body">
      <style:paragraph-properties fo:margin-top="0.0744in" fo:margin-bottom="0in" style:contextual-spacing="false"/>
      <style:text-properties fo:font-size="6pt" style:font-size-asian="6pt"/>
    </style:style>
    <style:style style:name="P55" style:family="paragraph" style:parent-style-name="Standard">
      <style:paragraph-properties fo:margin-left="0.3937in" fo:margin-right="0in" fo:margin-top="0.0008in" fo:margin-bottom="0in" style:contextual-spacing="false" fo:text-align="left" style:justify-single-word="false" fo:text-indent="0in" style:auto-text-indent="false">
        <style:tab-stops>
          <style:tab-stop style:position="7.089in" style:type="right"/>
        </style:tab-stops>
      </style:paragraph-properties>
    </style:style>
    <style:style style:name="P56" style:family="paragraph" style:parent-style-name="Text_20_body" style:master-page-name="Converted4">
      <style:paragraph-properties style:page-number="auto"/>
      <style:text-properties style:font-name="Lato Black" fo:font-size="19pt" fo:font-weight="bold" style:font-size-asian="19pt" style:font-weight-asian="bold"/>
    </style:style>
    <style:style style:name="P57" style:family="paragraph" style:parent-style-name="Text_20_body">
      <style:text-properties style:font-name="Lato Black" fo:font-size="19pt" fo:font-weight="bold" style:font-size-asian="19pt" style:font-weight-asian="bold"/>
    </style:style>
    <style:style style:name="P58" style:family="paragraph" style:parent-style-name="Text_20_body">
      <style:paragraph-properties fo:margin-top="0.3063in" fo:margin-bottom="0in" style:contextual-spacing="false"/>
      <style:text-properties style:font-name="Lato Black" fo:font-size="19pt" fo:font-weight="bold" style:font-size-asian="19pt" style:font-weight-asian="bold"/>
    </style:style>
    <style:style style:name="P59" style:family="paragraph" style:parent-style-name="Heading_20_3">
      <style:paragraph-properties fo:margin-left="1.5945in" fo:margin-right="3.6575in" fo:line-height="95%"/>
    </style:style>
    <style:style style:name="P60"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61"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62" style:family="paragraph" style:parent-style-name="Text_20_body">
      <style:paragraph-properties fo:margin-top="0.0173in" fo:margin-bottom="0in" style:contextual-spacing="false"/>
      <style:text-properties fo:font-size="6pt" style:font-size-asian="6pt"/>
    </style:style>
    <style:style style:name="P63" style:family="paragraph" style:parent-style-name="Text_20_body" style:master-page-name="Converted5">
      <style:paragraph-properties style:page-number="auto"/>
      <style:text-properties style:font-name="Lato Black" fo:font-weight="bold" style:font-weight-asian="bold"/>
    </style:style>
    <style:style style:name="P64" style:family="paragraph" style:parent-style-name="Text_20_body">
      <style:text-properties style:font-name="Lato Black" fo:font-weight="bold" style:font-weight-asian="bold"/>
    </style:style>
    <style:style style:name="P65" style:family="paragraph" style:parent-style-name="Text_20_body">
      <style:paragraph-properties fo:margin-top="0.0165in" fo:margin-bottom="0in" style:contextual-spacing="false"/>
      <style:text-properties style:font-name="Lato Black" fo:font-weight="bold" style:font-weight-asian="bold"/>
    </style:style>
    <style:style style:name="P66" style:family="paragraph" style:parent-style-name="Text_20_body">
      <style:text-properties fo:font-size="6pt" fo:font-weight="bold" style:font-size-asian="6pt" style:font-weight-asian="bold"/>
    </style:style>
    <style:style style:name="P67" style:family="paragraph" style:parent-style-name="Heading_20_6">
      <style:paragraph-properties fo:margin-left="0.3638in" fo:margin-right="0.7555in" fo:margin-top="0.152in" fo:margin-bottom="0in" style:contextual-spacing="false" fo:line-height="100%" fo:text-align="center" style:justify-single-word="false"/>
    </style:style>
    <style:style style:name="P68" style:family="paragraph" style:parent-style-name="Text_20_body">
      <style:paragraph-properties fo:margin-top="0.0354in" fo:margin-bottom="0in" style:contextual-spacing="false"/>
      <style:text-properties fo:font-size="11pt" fo:font-weight="bold" style:font-size-asian="11pt" style:font-weight-asian="bold"/>
    </style:style>
    <style:style style:name="P69" style:family="paragraph" style:parent-style-name="Standard">
      <style:paragraph-properties fo:margin-left="2.2555in" fo:margin-right="0in" fo:margin-top="0in" fo:margin-bottom="0in" style:contextual-spacing="false" fo:text-align="left" style:justify-single-word="false" fo:text-indent="0in" style:auto-text-indent="false"/>
    </style:style>
    <style:style style:name="P70" style:family="paragraph" style:parent-style-name="Text_20_body">
      <style:paragraph-properties fo:margin-top="0.1008in" fo:margin-bottom="0in" style:contextual-spacing="false"/>
      <style:text-properties fo:font-size="11pt" fo:font-weight="bold" style:font-size-asian="11pt" style:font-weight-asian="bold"/>
    </style:style>
    <style:style style:name="P71" style:family="paragraph" style:parent-style-name="Standard">
      <style:paragraph-properties fo:margin-left="1.2827in" fo:margin-right="4.8783in" fo:margin-top="0in" fo:margin-bottom="0in" style:contextual-spacing="false" style:line-height-at-least="0.2291in" fo:text-align="left" style:justify-single-word="false" fo:text-indent="0in" style:auto-text-indent="false"/>
    </style:style>
    <style:style style:name="P72" style:family="paragraph" style:parent-style-name="Standard">
      <style:paragraph-properties fo:margin-left="1.2827in" fo:margin-right="1.7382in" fo:margin-top="0.0071in" fo:margin-bottom="0in" style:contextual-spacing="false" fo:line-height="104%" fo:text-align="left" style:justify-single-word="false" fo:text-indent="0in" style:auto-text-indent="false"/>
    </style:style>
    <style:style style:name="P73" style:family="paragraph" style:parent-style-name="Standard">
      <style:paragraph-properties fo:margin-left="1.2827in" fo:margin-right="0in" fo:margin-top="0in" fo:margin-bottom="0in" style:contextual-spacing="false" fo:line-height="0.111in" fo:text-align="left" style:justify-single-word="false" fo:text-indent="0in" style:auto-text-indent="false"/>
    </style:style>
    <style:style style:name="P74" style:family="paragraph" style:parent-style-name="Standard">
      <style:paragraph-properties fo:margin-left="1.2827in" fo:margin-right="2.1764in" fo:margin-top="0.0043in" fo:margin-bottom="0in" style:contextual-spacing="false" fo:line-height="104%" fo:text-align="justify" style:justify-single-word="false" fo:text-indent="0in" style:auto-text-indent="false"/>
    </style:style>
    <style:style style:name="P75" style:family="paragraph" style:parent-style-name="Table_20_Paragraph">
      <style:paragraph-properties fo:margin-left="1.161in" fo:margin-right="0in" fo:text-align="left" style:justify-single-word="false"/>
    </style:style>
    <style:style style:name="P76" style:family="paragraph" style:parent-style-name="Table_20_Paragraph">
      <style:paragraph-properties fo:margin-left="0.0063in" fo:margin-right="0.0161in"/>
    </style:style>
    <style:style style:name="P77" style:family="paragraph" style:parent-style-name="Table_20_Paragraph">
      <style:paragraph-properties fo:margin-left="0in" fo:margin-right="0.248in" fo:text-align="right" style:justify-single-word="false"/>
    </style:style>
    <style:style style:name="P78" style:family="paragraph" style:parent-style-name="Table_20_Paragraph">
      <style:paragraph-properties fo:margin-left="0.0047in" fo:margin-right="0.0154in"/>
    </style:style>
    <style:style style:name="P79" style:family="paragraph" style:parent-style-name="Table_20_Paragraph">
      <style:paragraph-properties fo:margin-left="0.0043in" fo:margin-right="0.0154in"/>
    </style:style>
    <style:style style:name="P80" style:family="paragraph" style:parent-style-name="Table_20_Paragraph">
      <style:paragraph-properties fo:margin-left="0.0043in" fo:margin-right="0.0008in"/>
    </style:style>
    <style:style style:name="P81" style:family="paragraph" style:parent-style-name="Table_20_Paragraph">
      <style:paragraph-properties fo:margin-left="0.0161in" fo:margin-right="0.0098in"/>
    </style:style>
    <style:style style:name="P82" style:family="paragraph" style:parent-style-name="Table_20_Paragraph">
      <style:paragraph-properties fo:margin-left="0in" fo:margin-right="0.2189in" fo:text-align="right" style:justify-single-word="false"/>
    </style:style>
    <style:style style:name="P83" style:family="paragraph" style:parent-style-name="Table_20_Paragraph">
      <style:paragraph-properties fo:margin-left="0.0154in" fo:margin-right="0.0102in"/>
    </style:style>
    <style:style style:name="P84" style:family="paragraph" style:parent-style-name="Table_20_Paragraph">
      <style:paragraph-properties fo:margin-left="0.0154in" fo:margin-right="0.011in"/>
    </style:style>
    <style:style style:name="P85" style:family="paragraph" style:parent-style-name="Table_20_Paragraph">
      <style:paragraph-properties fo:margin-left="0in" fo:margin-right="0.0354in" fo:text-align="right" style:justify-single-word="false"/>
    </style:style>
    <style:style style:name="P86" style:family="paragraph" style:parent-style-name="Standard">
      <style:paragraph-properties fo:margin-left="1.2827in" fo:margin-right="0in" fo:margin-top="0in" fo:margin-bottom="0in" style:contextual-spacing="false" fo:text-align="left" style:justify-single-word="false" fo:text-indent="0in" style:auto-text-indent="false"/>
    </style:style>
    <style:style style:name="P87" style:family="paragraph" style:parent-style-name="Standard">
      <style:paragraph-properties fo:margin-left="1.2827in" fo:margin-right="1.7382in" fo:margin-top="0.0075in" fo:margin-bottom="0in" style:contextual-spacing="false" fo:line-height="104%" fo:text-align="left" style:justify-single-word="false" fo:text-indent="0in" style:auto-text-indent="false"/>
    </style:style>
    <style:style style:name="P88" style:family="paragraph" style:parent-style-name="Standard">
      <style:paragraph-properties fo:margin-left="1.2827in" fo:margin-right="0in" fo:margin-top="0.0043in" fo:margin-bottom="0in" style:contextual-spacing="false" fo:text-align="left" style:justify-single-word="false" fo:text-indent="0in" style:auto-text-indent="false"/>
    </style:style>
    <style:style style:name="P89" style:family="paragraph" style:parent-style-name="Standard">
      <style:paragraph-properties fo:margin-left="1.2827in" fo:margin-right="2.1535in" fo:margin-top="0.0043in" fo:margin-bottom="0in" style:contextual-spacing="false" fo:line-height="104%" fo:text-align="left" style:justify-single-word="false" fo:text-indent="0in" style:auto-text-indent="false"/>
    </style:style>
    <style:style style:name="P90" style:family="paragraph" style:parent-style-name="Standard">
      <style:paragraph-properties fo:margin-left="1.2827in" fo:margin-right="0in" fo:margin-top="0.0035in" fo:margin-bottom="0in" style:contextual-spacing="false" fo:text-align="left" style:justify-single-word="false" fo:text-indent="0in" style:auto-text-indent="false"/>
    </style:style>
    <style:style style:name="P91" style:family="paragraph" style:parent-style-name="Text_20_body">
      <style:text-properties style:font-name="Arial" fo:font-size="6pt" style:font-size-asian="6pt"/>
    </style:style>
    <style:style style:name="P92" style:family="paragraph" style:parent-style-name="Text_20_body">
      <style:paragraph-properties fo:margin-top="0.0154in" fo:margin-bottom="0in" style:contextual-spacing="false"/>
      <style:text-properties style:font-name="Arial" fo:font-size="6pt" style:font-size-asian="6pt"/>
    </style:style>
    <style:style style:name="P93"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94" style:family="paragraph" style:parent-style-name="Heading_20_1" style:master-page-name="Converted6">
      <style:paragraph-properties fo:margin-top="0.0591in" fo:margin-bottom="0in" style:contextual-spacing="false" style:page-number="auto"/>
    </style:style>
    <style:style style:name="P95" style:family="paragraph" style:parent-style-name="Heading_20_5">
      <style:paragraph-properties fo:margin-top="0.2193in" fo:margin-bottom="0in" style:contextual-spacing="false" fo:line-height="0.1953in"/>
    </style:style>
    <style:style style:name="P96" style:family="paragraph" style:parent-style-name="Standard">
      <style:paragraph-properties fo:margin-left="0.389in" fo:margin-right="0.7555in" fo:margin-top="0in" fo:margin-bottom="0in" style:contextual-spacing="false" fo:line-height="0.1953in" fo:text-align="center" style:justify-single-word="false" fo:text-indent="0in" style:auto-text-indent="false"/>
    </style:style>
    <style:style style:name="P97" style:family="paragraph" style:parent-style-name="Text_20_body">
      <style:paragraph-properties fo:margin-top="0.0862in" fo:margin-bottom="0in" style:contextual-spacing="false"/>
    </style:style>
    <style:style style:name="P98" style:family="paragraph" style:parent-style-name="Text_20_body">
      <style:paragraph-properties fo:margin-left="0.3937in" fo:margin-right="5.8898in" fo:margin-top="0.0008in" fo:margin-bottom="0in" style:contextual-spacing="false" fo:line-height="111%"/>
    </style:style>
    <style:style style:name="P99" style:family="paragraph" style:parent-style-name="Text_20_body">
      <style:paragraph-properties fo:margin-top="0.1244in" fo:margin-bottom="0in" style:contextual-spacing="false"/>
    </style:style>
    <style:style style:name="P100" style:family="paragraph" style:parent-style-name="Text_20_body">
      <style:paragraph-properties fo:margin-left="0in" fo:margin-right="0.9083in" fo:margin-top="0.0008in" fo:margin-bottom="0in" style:contextual-spacing="false" fo:text-align="right" style:justify-single-word="false"/>
    </style:style>
    <style:style style:name="T1" style:family="text">
      <style:text-properties fo:color="#40586f" fo:font-size="8pt" fo:letter-spacing="0.0098in" style:font-size-asian="8pt"/>
    </style:style>
    <style:style style:name="T2" style:family="text">
      <style:text-properties fo:color="#40586f" fo:font-size="8pt" fo:letter-spacing="0.028in" style:font-size-asian="8pt"/>
    </style:style>
    <style:style style:name="T3" style:family="text">
      <style:text-properties fo:color="#40586f" fo:font-size="8pt" style:font-size-asian="8pt"/>
    </style:style>
    <style:style style:name="T4" style:family="text">
      <style:text-properties fo:color="#40586f" fo:font-size="8pt" fo:letter-spacing="0.0283in" style:font-size-asian="8pt"/>
    </style:style>
    <style:style style:name="T5" style:family="text">
      <style:text-properties fo:color="#40586f" fo:font-size="8pt" fo:letter-spacing="0.0071in" style:font-size-asian="8pt"/>
    </style:style>
    <style:style style:name="T6" style:family="text">
      <style:text-properties fo:color="#40586f" fo:font-size="8pt" fo:letter-spacing="0.0091in" style:font-size-asian="8pt"/>
    </style:style>
    <style:style style:name="T7" style:family="text">
      <style:text-properties fo:color="#40586f"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fo:letter-spacing="0.0083in"/>
    </style:style>
    <style:style style:name="T12" style:family="text">
      <style:text-properties fo:color="#40586f" fo:letter-spacing="0.0335in"/>
    </style:style>
    <style:style style:name="T13" style:family="text">
      <style:text-properties fo:color="#40586f" fo:letter-spacing="0.0146in"/>
    </style:style>
    <style:style style:name="T14" style:family="text">
      <style:text-properties fo:color="#40586f" fo:letter-spacing="0.0339in"/>
    </style:style>
    <style:style style:name="T15" style:family="text">
      <style:text-properties fo:color="#40586f" fo:letter-spacing="0.0047in"/>
    </style:style>
    <style:style style:name="T16" style:family="text">
      <style:text-properties fo:color="#231f20" style:font-name="Source Sans Pro"/>
    </style:style>
    <style:style style:name="T17" style:family="text">
      <style:text-properties fo:color="#231f20" style:font-name="Source Sans Pro" fo:letter-spacing="-0.0035in"/>
    </style:style>
    <style:style style:name="T18" style:family="text">
      <style:text-properties fo:color="#231f20" style:font-name="Source Sans Pro" fo:letter-spacing="-0.0028in"/>
    </style:style>
    <style:style style:name="T19" style:family="text">
      <style:text-properties fo:color="#231f20" style:font-name="Source Sans Pro" fo:letter-spacing="-0.0016in"/>
    </style:style>
    <style:style style:name="T20" style:family="text">
      <style:text-properties fo:color="#0f6bab" fo:font-size="12pt" fo:letter-spacing="-0.0016in" style:font-size-asian="12pt"/>
    </style:style>
    <style:style style:name="T21" style:family="text">
      <style:text-properties fo:color="#231f20" fo:letter-spacing="0.0134in" fo:font-weight="bold" style:font-weight-asian="bold"/>
    </style:style>
    <style:style style:name="T22" style:family="text">
      <style:text-properties fo:color="#231f20" fo:letter-spacing="0.0311in" fo:font-weight="bold" style:font-weight-asian="bold"/>
    </style:style>
    <style:style style:name="T23" style:family="text">
      <style:text-properties fo:color="#231f20" fo:letter-spacing="0.0138in" fo:font-weight="bold" style:font-weight-asian="bold"/>
    </style:style>
    <style:style style:name="T24" style:family="text">
      <style:text-properties fo:color="#231f20" fo:letter-spacing="0.0335in" fo:font-weight="bold" style:font-weight-asian="bold"/>
    </style:style>
    <style:style style:name="T25" style:family="text">
      <style:text-properties fo:color="#231f20" fo:letter-spacing="0.0083in" fo:font-weight="bold" style:font-weight-asian="bold"/>
    </style:style>
    <style:style style:name="T26" style:family="text">
      <style:text-properties fo:color="#231f20" fo:letter-spacing="0.0327in" fo:font-weight="bold" style:font-weight-asian="bold"/>
    </style:style>
    <style:style style:name="T27" style:family="text">
      <style:text-properties fo:color="#231f20" fo:letter-spacing="0.0146in" fo:font-weight="bold" style:font-weight-asian="bold"/>
    </style:style>
    <style:style style:name="T28" style:family="text">
      <style:text-properties fo:color="#231f20" fo:letter-spacing="0.0126in" fo:font-weight="bold" style:font-weight-asian="bold"/>
    </style:style>
    <style:style style:name="T29" style:family="text">
      <style:text-properties fo:color="#231f20"/>
    </style:style>
    <style:style style:name="T30" style:family="text">
      <style:text-properties fo:color="#231f20" fo:letter-spacing="-0.0055in"/>
    </style:style>
    <style:style style:name="T31" style:family="text">
      <style:text-properties fo:color="#231f20" fo:letter-spacing="-0.0047in"/>
    </style:style>
    <style:style style:name="T32" style:family="text">
      <style:text-properties fo:color="#231f20" fo:letter-spacing="-0.0016in"/>
    </style:style>
    <style:style style:name="T33" style:family="text">
      <style:text-properties fo:color="#231f20" fo:letter-spacing="-0.0028in"/>
    </style:style>
    <style:style style:name="T34" style:family="text">
      <style:text-properties fo:color="#231f20" fo:letter-spacing="-0.002in"/>
    </style:style>
    <style:style style:name="T35" style:family="text">
      <style:text-properties fo:color="#0f6bab"/>
    </style:style>
    <style:style style:name="T36" style:family="text">
      <style:text-properties fo:color="#0f6bab" fo:letter-spacing="-0.0016in"/>
    </style:style>
    <style:style style:name="T37" style:family="text">
      <style:text-properties fo:color="#231f20" fo:letter-spacing="-0.0035in"/>
    </style:style>
    <style:style style:name="T38" style:family="text">
      <style:text-properties fo:color="#40586f" style:font-name="Lato Black" fo:font-size="6pt" fo:font-weight="bold" style:font-size-asian="6pt" style:font-weight-asian="bold"/>
    </style:style>
    <style:style style:name="T39" style:family="text">
      <style:text-properties fo:color="#40586f" style:font-name="Lato Black" fo:font-size="6pt" fo:letter-spacing="0.0134in" fo:font-weight="bold" style:font-size-asian="6pt" style:font-weight-asian="bold"/>
    </style:style>
    <style:style style:name="T40" style:family="text">
      <style:text-properties fo:color="#40586f" style:font-name="Lato Black" fo:font-size="6pt" fo:letter-spacing="0.0083in" fo:font-weight="bold" style:font-size-asian="6pt" style:font-weight-asian="bold"/>
    </style:style>
    <style:style style:name="T41" style:family="text">
      <style:text-properties fo:color="#40586f" style:font-name="Lato Black" fo:font-size="6pt" fo:letter-spacing="0.0098in" fo:font-weight="bold" style:font-size-asian="6pt" style:font-weight-asian="bold"/>
    </style:style>
    <style:style style:name="T42" style:family="text">
      <style:text-properties fo:color="#40586f" style:font-name="Lato Black" fo:font-size="6pt" fo:letter-spacing="0.0138in" fo:font-weight="bold" style:font-size-asian="6pt" style:font-weight-asian="bold"/>
    </style:style>
    <style:style style:name="T43" style:family="text">
      <style:text-properties fo:color="#40586f" style:font-name="Lato Black" fo:font-size="6pt" fo:letter-spacing="-0.0016in" fo:font-weight="bold" style:font-size-asian="6pt" style:font-weight-asian="bold"/>
    </style:style>
    <style:style style:name="T44" style:family="text">
      <style:text-properties fo:color="#40586f" style:font-name="Lato Black" fo:font-size="6pt" fo:letter-spacing="-0.0035in" fo:font-weight="bold" style:font-size-asian="6pt" style:font-weight-asian="bold"/>
    </style:style>
    <style:style style:name="T45" style:family="text">
      <style:text-properties fo:color="#231f20" fo:letter-spacing="-0.0134in"/>
    </style:style>
    <style:style style:name="T46" style:family="text">
      <style:text-properties fo:color="#231f20" fo:font-size="12pt" style:font-size-asian="12pt"/>
    </style:style>
    <style:style style:name="T47" style:family="text">
      <style:text-properties fo:color="#231f20" fo:font-size="12pt" fo:letter-spacing="-0.0063in" style:font-size-asian="12pt"/>
    </style:style>
    <style:style style:name="T48" style:family="text">
      <style:text-properties fo:color="#231f20" fo:font-size="12pt" fo:letter-spacing="-0.0016in" style:font-size-asian="12pt"/>
    </style:style>
    <style:style style:name="T49" style:family="text">
      <style:text-properties fo:color="#25408f" fo:font-weight="bold" style:font-weight-asian="bold"/>
    </style:style>
    <style:style style:name="T50" style:family="text">
      <style:text-properties fo:color="#25408f" fo:letter-spacing="-0.0008in" fo:font-weight="bold" style:font-weight-asian="bold"/>
    </style:style>
    <style:style style:name="T51" style:family="text">
      <style:text-properties fo:color="#25408f" fo:letter-spacing="-0.0016in" fo:font-weight="bold" style:font-weight-asian="bold"/>
    </style:style>
    <style:style style:name="T52" style:family="text">
      <style:text-properties fo:color="#25408f" fo:letter-spacing="-0.0047in" fo:font-weight="bold" style:font-weight-asian="bold"/>
    </style:style>
    <style:style style:name="T53" style:family="text">
      <style:text-properties fo:color="#25408f" fo:letter-spacing="-0.0028in" fo:font-weight="bold" style:font-weight-asian="bold"/>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5408f" fo:letter-spacing="-0.002in" fo:font-weight="bold" style:font-weight-asian="bold"/>
    </style:style>
    <style:style style:name="T57" style:family="text">
      <style:text-properties fo:color="#25408f" style:font-name="Source Sans Pro Semibold" fo:font-size="10pt" fo:letter-spacing="-0.0016in" fo:font-weight="bold" style:font-size-asian="10pt" style:font-weight-asian="bold"/>
    </style:style>
    <style:style style:name="T58" style:family="text">
      <style:text-properties fo:color="#25408f" style:font-name="Source Sans Pro Semibold" fo:font-size="10pt" fo:letter-spacing="-0.0043in" fo:font-weight="bold" style:font-size-asian="10pt" style:font-weight-asian="bold"/>
    </style:style>
    <style:style style:name="T59" style:family="text">
      <style:text-properties fo:color="#25408f" fo:letter-spacing="-0.0083in" fo:font-weight="bold" style:font-weight-asian="bold"/>
    </style:style>
    <style:style style:name="T60" style:family="text">
      <style:text-properties fo:color="#25408f" fo:letter-spacing="-0.0071in" fo:font-weight="bold" style:font-weight-asian="bold"/>
    </style:style>
    <style:style style:name="T61" style:family="text">
      <style:text-properties fo:color="#231f20" fo:letter-spacing="0.0228in"/>
    </style:style>
    <style:style style:name="T62" style:family="text">
      <style:text-properties fo:color="#25408f" fo:letter-spacing="-0.0063in" fo:font-weight="bold" style:font-weight-asian="bold"/>
    </style:style>
    <style:style style:name="T63" style:family="text">
      <style:text-properties fo:color="#25408f" fo:letter-spacing="-0.0055in" fo:font-weight="bold" style:font-weight-asian="bold"/>
    </style:style>
    <style:style style:name="T64" style:family="text">
      <style:text-properties fo:color="#231f20" fo:letter-spacing="-0.0043in"/>
    </style:style>
    <style:style style:name="T65" style:family="text">
      <style:text-properties fo:color="#25408f" fo:letter-spacing="-0.007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2in" fo:font-weight="bold" style:font-weight-asian="bold"/>
    </style:style>
    <style:style style:name="T68" style:family="text">
      <style:text-properties fo:color="#231f20" fo:letter-spacing="-0.0118in"/>
    </style:style>
    <style:style style:name="T69" style:family="text">
      <style:text-properties fo:color="#231f20" fo:font-size="19pt" style:font-size-asian="19pt"/>
    </style:style>
    <style:style style:name="T70" style:family="text">
      <style:text-properties fo:color="#231f20" fo:font-size="19pt" fo:letter-spacing="-0.0138in" style:font-size-asian="19pt"/>
    </style:style>
    <style:style style:name="T71" style:family="text">
      <style:text-properties fo:color="#231f20" fo:font-size="19pt" fo:letter-spacing="-0.0134in" style:font-size-asian="19pt"/>
    </style:style>
    <style:style style:name="T72" style:family="text">
      <style:text-properties fo:color="#231f20" fo:font-size="12pt" fo:letter-spacing="-0.0075in" style:font-size-asian="12pt"/>
    </style:style>
    <style:style style:name="T73" style:family="text">
      <style:text-properties fo:color="#ffffff" style:font-name="Lato Black" fo:font-size="6pt" fo:font-weight="bold" style:font-size-asian="6pt" style:font-weight-asian="bold"/>
    </style:style>
    <style:style style:name="T74" style:family="text">
      <style:text-properties fo:color="#ffffff" style:font-name="Lato Black" fo:font-size="6pt" fo:letter-spacing="0.0134in" fo:font-weight="bold" style:font-size-asian="6pt" style:font-weight-asian="bold"/>
    </style:style>
    <style:style style:name="T75" style:family="text">
      <style:text-properties fo:color="#ffffff" style:font-name="Lato Black" fo:font-size="6pt" fo:letter-spacing="0.0083in" fo:font-weight="bold" style:font-size-asian="6pt" style:font-weight-asian="bold"/>
    </style:style>
    <style:style style:name="T76" style:family="text">
      <style:text-properties fo:color="#ffffff" style:font-name="Lato Black" fo:font-size="6pt" fo:letter-spacing="0.0098in" fo:font-weight="bold" style:font-size-asian="6pt" style:font-weight-asian="bold"/>
    </style:style>
    <style:style style:name="T77" style:family="text">
      <style:text-properties fo:color="#ffffff" style:font-name="Lato Black" fo:font-size="6pt" fo:letter-spacing="0.0138in" fo:font-weight="bold" style:font-size-asian="6pt" style:font-weight-asian="bold"/>
    </style:style>
    <style:style style:name="T78" style:family="text">
      <style:text-properties fo:color="#ffffff" style:font-name="Lato Black" fo:font-size="6pt" fo:letter-spacing="-0.0016in" fo:font-weight="bold" style:font-size-asian="6pt" style:font-weight-asian="bold"/>
    </style:style>
    <style:style style:name="T79" style:family="text">
      <style:text-properties fo:color="#ffffff" style:font-name="Lato Black" fo:font-size="6pt" fo:letter-spacing="-0.0035in" fo:font-weight="bold" style:font-size-asian="6pt" style:font-weight-asian="bold"/>
    </style:style>
    <style:style style:name="T80" style:family="text">
      <style:text-properties fo:color="#231f20" fo:letter-spacing="0.0417in"/>
    </style:style>
    <style:style style:name="T81" style:family="text">
      <style:text-properties fo:color="#231f20" style:font-name="Source Sans Pro" fo:letter-spacing="-0.002in"/>
    </style:style>
    <style:style style:name="T82" style:family="text">
      <style:text-properties fo:color="#231f20" fo:font-size="11pt" fo:font-weight="bold" style:font-size-asian="11pt" style:font-weight-asian="bold"/>
    </style:style>
    <style:style style:name="T83" style:family="text">
      <style:text-properties fo:color="#231f20" fo:font-size="11pt" fo:letter-spacing="-0.0047in" fo:font-weight="bold" style:font-size-asian="11pt" style:font-weight-asian="bold"/>
    </style:style>
    <style:style style:name="T84" style:family="text">
      <style:text-properties fo:color="#231f20" fo:font-size="11pt" fo:letter-spacing="-0.0016in" fo:font-weight="bold" style:font-size-asian="11pt" style:font-weight-asian="bold"/>
    </style:style>
    <style:style style:name="T85" style:family="text">
      <style:text-properties style:font-name="Arial" fo:font-size="7pt" fo:font-weight="bold" style:font-size-asian="7pt" style:font-weight-asian="bold" style:text-scale="105%"/>
    </style:style>
    <style:style style:name="T86" style:family="text">
      <style:text-properties style:font-name="Arial" fo:font-size="7pt" fo:letter-spacing="-0.0016in" fo:font-weight="bold" style:font-size-asian="7pt" style:font-weight-asian="bold" style:text-scale="105%"/>
    </style:style>
    <style:style style:name="T87" style:family="text">
      <style:text-properties style:font-name="Arial" fo:font-size="7pt" fo:letter-spacing="-0.0063in" fo:font-weight="bold" style:font-size-asian="7pt" style:font-weight-asian="bold" style:text-scale="105%"/>
    </style:style>
    <style:style style:name="T88" style:family="text">
      <style:text-properties style:font-name="Arial" fo:font-size="7pt" fo:letter-spacing="-0.0016in" style:font-size-asian="7pt" style:text-scale="105%"/>
    </style:style>
    <style:style style:name="T89" style:family="text">
      <style:text-properties style:font-name="Arial" fo:font-size="7pt" fo:letter-spacing="-0.0055in" style:font-size-asian="7pt" style:text-scale="105%"/>
    </style:style>
    <style:style style:name="T90" style:family="text">
      <style:text-properties style:font-name="Arial" fo:font-size="7pt" fo:letter-spacing="0.0075in" fo:font-weight="bold" style:font-size-asian="7pt" style:font-weight-asian="bold" style:text-scale="105%"/>
    </style:style>
    <style:style style:name="T91" style:family="text">
      <style:text-properties style:font-name="Arial" fo:font-size="7pt" style:font-size-asian="7pt" style:text-scale="105%"/>
    </style:style>
    <style:style style:name="T92" style:family="text">
      <style:text-properties style:font-name="Arial" fo:font-size="7pt" fo:letter-spacing="0.0075in" style:font-size-asian="7pt" style:text-scale="105%"/>
    </style:style>
    <style:style style:name="T93" style:family="text">
      <style:text-properties style:font-name="Arial" fo:font-size="7pt" fo:letter-spacing="0.0102in" style:font-size-asian="7pt" style:text-scale="105%"/>
    </style:style>
    <style:style style:name="T94" style:family="text">
      <style:text-properties style:font-name="Arial" fo:font-size="7pt" fo:letter-spacing="0.0091in" style:font-size-asian="7pt" style:text-scale="105%"/>
    </style:style>
    <style:style style:name="T95" style:family="text">
      <style:text-properties style:font-name="Arial" fo:font-size="7pt" fo:letter-spacing="-0.0063in" style:font-size-asian="7pt" style:text-scale="105%"/>
    </style:style>
    <style:style style:name="T96" style:family="text">
      <style:text-properties style:font-name="Arial" fo:font-size="7pt" fo:letter-spacing="-0.0047in" style:font-size-asian="7pt" style:text-scale="105%"/>
    </style:style>
    <style:style style:name="T97" style:family="text">
      <style:text-properties style:font-name="Arial" fo:font-size="7pt" fo:letter-spacing="-0.0008in" style:font-size-asian="7pt" style:text-scale="105%"/>
    </style:style>
    <style:style style:name="T98" style:family="text">
      <style:text-properties style:font-name="Arial" fo:font-size="7pt" fo:letter-spacing="-0.0028in" style:font-size-asian="7pt" style:text-scale="105%"/>
    </style:style>
    <style:style style:name="T99" style:family="text">
      <style:text-properties style:font-name="Arial" fo:font-size="7pt" fo:font-weight="bold" style:font-size-asian="7pt" style:font-weight-asian="bold"/>
    </style:style>
    <style:style style:name="T100" style:family="text">
      <style:text-properties style:font-name="Arial" fo:font-size="7pt" fo:letter-spacing="0.0063in" fo:font-weight="bold" style:font-size-asian="7pt" style:font-weight-asian="bold"/>
    </style:style>
    <style:style style:name="T101" style:family="text">
      <style:text-properties style:font-name="Arial" fo:font-size="7pt" style:font-size-asian="7pt"/>
    </style:style>
    <style:style style:name="T102" style:family="text">
      <style:text-properties style:font-name="Arial" fo:font-size="7pt" fo:letter-spacing="0.0063in" style:font-size-asian="7pt"/>
    </style:style>
    <style:style style:name="T103" style:family="text">
      <style:text-properties style:font-name="Arial" fo:font-size="7pt" fo:letter-spacing="0.0071in" style:font-size-asian="7pt"/>
    </style:style>
    <style:style style:name="T104" style:family="text">
      <style:text-properties style:font-name="Arial" fo:font-size="7pt" fo:letter-spacing="-0.0035in" style:font-size-asian="7pt"/>
    </style:style>
    <style:style style:name="T105" style:family="text">
      <style:text-properties fo:font-size="4.5pt" fo:font-weight="bold" style:font-size-asian="4.5pt" style:font-weight-asian="bold"/>
    </style:style>
    <style:style style:name="T106" style:family="text">
      <style:text-properties fo:font-size="4.5pt" fo:letter-spacing="0.0008in" fo:font-weight="bold" style:font-size-asian="4.5pt" style:font-weight-asian="bold"/>
    </style:style>
    <style:style style:name="T107" style:family="text">
      <style:text-properties fo:font-size="4.5pt" fo:letter-spacing="0.0016in" fo:font-weight="bold" style:font-size-asian="4.5pt" style:font-weight-asian="bold"/>
    </style:style>
    <style:style style:name="T108" style:family="text">
      <style:text-properties fo:font-size="4.5pt" fo:letter-spacing="-0.0016in" fo:font-weight="bold" style:font-size-asian="4.5pt" style:font-weight-asian="bold"/>
    </style:style>
    <style:style style:name="T109" style:family="text">
      <style:text-properties fo:font-size="4.5pt" fo:letter-spacing="-0.0028in" fo:font-weight="bold" style:font-size-asian="4.5pt" style:font-weight-asian="bold"/>
    </style:style>
    <style:style style:name="T110" style:family="text">
      <style:text-properties fo:font-size="4.5pt" fo:letter-spacing="-0.0016in" style:font-size-asian="4.5pt"/>
    </style:style>
    <style:style style:name="T111" style:family="text">
      <style:text-properties fo:font-size="4.5pt" style:font-size-asian="4.5pt"/>
    </style:style>
    <style:style style:name="T112" style:family="text">
      <style:text-properties fo:font-size="4.5pt" fo:letter-spacing="-0.0008in" style:font-size-asian="4.5pt"/>
    </style:style>
    <style:style style:name="T113" style:family="text">
      <style:text-properties fo:font-size="4.5pt" fo:letter-spacing="-0.0028in" style:font-size-asian="4.5pt"/>
    </style:style>
    <style:style style:name="T114" style:family="text">
      <style:text-properties fo:font-size="4.5pt" fo:letter-spacing="0.0016in" style:font-size-asian="4.5pt"/>
    </style:style>
    <style:style style:name="T115" style:family="text">
      <style:text-properties fo:font-size="4.5pt" fo:letter-spacing="0.0008in" style:font-size-asian="4.5pt"/>
    </style:style>
    <style:style style:name="T116" style:family="text">
      <style:text-properties fo:font-size="4.5pt" fo:letter-spacing="-0.0035in" fo:font-weight="bold" style:font-size-asian="4.5pt" style:font-weight-asian="bold"/>
    </style:style>
    <style:style style:name="T117" style:family="text">
      <style:text-properties style:font-name="Arial" fo:font-size="7pt" fo:letter-spacing="-0.0071in" style:font-size-asian="7pt" style:text-scale="105%"/>
    </style:style>
    <style:style style:name="T118" style:family="text">
      <style:text-properties style:font-name="Arial" fo:font-size="7pt" fo:letter-spacing="0.0102in" fo:font-weight="bold" style:font-size-asian="7pt" style:font-weight-asian="bold" style:text-scale="105%"/>
    </style:style>
    <style:style style:name="T119" style:family="text">
      <style:text-properties style:font-name="Arial" fo:font-size="7pt" fo:letter-spacing="0.011in" fo:font-weight="bold" style:font-size-asian="7pt" style:font-weight-asian="bold" style:text-scale="105%"/>
    </style:style>
    <style:style style:name="T120" style:family="text">
      <style:text-properties style:font-name="Arial" fo:font-size="7pt" fo:letter-spacing="0.0008in" style:font-size-asian="7pt" style:text-scale="105%"/>
    </style:style>
    <style:style style:name="T121" style:family="text">
      <style:text-properties style:font-name="Arial" fo:font-size="7pt" fo:letter-spacing="-0.0035in" style:font-size-asian="7pt" style:text-scale="105%"/>
    </style:style>
    <style:style style:name="T122" style:family="text">
      <style:text-properties style:font-name="Arial" fo:font-size="7pt" fo:letter-spacing="0.0126in" style:font-size-asian="7pt"/>
    </style:style>
    <style:style style:name="T123" style:family="text">
      <style:text-properties style:font-name="Arial" fo:font-size="7pt" fo:letter-spacing="0.0193in" style:font-size-asian="7pt"/>
    </style:style>
    <style:style style:name="T124" style:family="text">
      <style:text-properties style:font-name="Arial" fo:font-size="7pt" fo:letter-spacing="-0.0016in" style:font-size-asian="7pt"/>
    </style:style>
    <style:style style:name="T125" style:family="text">
      <style:text-properties style:font-name="Arial" fo:font-size="7pt" fo:letter-spacing="-0.002in" fo:font-weight="bold" style:font-size-asian="7pt" style:font-weight-asian="bold" style:text-scale="105%"/>
    </style:style>
    <style:style style:name="T126" style:family="text">
      <style:text-properties style:font-name="Arial" fo:font-size="7pt" fo:letter-spacing="-0.002in" style:font-size-asian="7pt" style:text-scale="105%"/>
    </style:style>
    <style:style style:name="T127" style:family="text">
      <style:text-properties style:font-name="Arial" fo:font-size="7pt" fo:letter-spacing="-0.002in" fo:font-weight="bold" style:font-size-asian="7pt" style:font-weight-asian="bold"/>
    </style:style>
    <style:style style:name="T128" style:family="text">
      <style:text-properties style:font-name="Arial" fo:font-size="7pt" fo:letter-spacing="-0.0055in" fo:font-weight="bold" style:font-size-asian="7pt" style:font-weight-asian="bold"/>
    </style:style>
    <style:style style:name="T129" style:family="text">
      <style:text-properties style:font-name="Arial" fo:font-size="7pt" fo:letter-spacing="0.0028in" fo:font-weight="bold" style:font-size-asian="7pt" style:font-weight-asian="bold"/>
    </style:style>
    <style:style style:name="T130" style:family="text">
      <style:text-properties style:font-name="Arial" fo:font-size="7pt" fo:letter-spacing="0.0161in" fo:font-weight="bold" style:font-size-asian="7pt" style:font-weight-asian="bold" style:text-scale="105%"/>
    </style:style>
    <style:style style:name="T131" style:family="text">
      <style:text-properties style:font-name="Arial" fo:font-size="7pt" fo:letter-spacing="0.0098in" style:font-size-asian="7pt" style:text-scale="105%"/>
    </style:style>
    <style:style style:name="T132" style:family="text">
      <style:text-properties style:font-name="Arial" fo:font-size="7pt" fo:letter-spacing="0.0146in" style:font-size-asian="7pt" style:text-scale="105%"/>
    </style:style>
    <style:style style:name="T133" style:family="text">
      <style:text-properties style:font-name="Arial" fo:font-size="7pt" fo:letter-spacing="0.0134in" style:font-size-asian="7pt" style:text-scale="105%"/>
    </style:style>
    <style:style style:name="T134" style:family="text">
      <style:text-properties style:font-name="Arial" fo:font-size="7pt" fo:letter-spacing="0.0134in" fo:font-weight="bold" style:font-size-asian="7pt" style:font-weight-asian="bold"/>
    </style:style>
    <style:style style:name="T135" style:family="text">
      <style:text-properties fo:color="#000009" style:font-name="Arial" fo:font-size="7pt" fo:letter-spacing="-0.0016in" fo:font-weight="bold" style:font-size-asian="7pt" style:font-weight-asian="bold" style:text-scale="105%"/>
    </style:style>
    <style:style style:name="T136" style:family="text">
      <style:text-properties style:font-name="Arial" fo:font-size="7pt" fo:letter-spacing="-0.0008in" fo:font-weight="bold" style:font-size-asian="7pt" style:font-weight-asian="bold" style:text-scale="105%"/>
    </style:style>
    <style:style style:name="T137" style:family="text">
      <style:text-properties fo:color="#40586f" fo:font-size="12pt" fo:letter-spacing="0.0146in" style:font-size-asian="12pt"/>
    </style:style>
    <style:style style:name="T138" style:family="text">
      <style:text-properties fo:color="#40586f" fo:font-size="12pt" fo:letter-spacing="0.0327in" style:font-size-asian="12pt"/>
    </style:style>
    <style:style style:name="T139" style:family="text">
      <style:text-properties fo:color="#40586f" fo:font-size="12pt" fo:letter-spacing="0.0083in" style:font-size-asian="12pt"/>
    </style:style>
    <style:style style:name="T140" style:family="text">
      <style:text-properties fo:color="#40586f" fo:font-size="12pt" fo:letter-spacing="0.0126in" style:font-size-asian="12pt"/>
    </style:style>
    <style:style style:name="T141" style:family="text">
      <style:text-properties fo:color="#ffffff"/>
    </style:style>
    <style:style style:name="T142" style:family="text">
      <style:text-properties fo:color="#ffffff" fo:letter-spacing="-0.0075in"/>
    </style:style>
    <style:style style:name="T143" style:family="text">
      <style:text-properties fo:color="#ffffff" fo:letter-spacing="-0.0071in"/>
    </style:style>
    <style:style style:name="T144" style:family="text">
      <style:text-properties fo:color="#ffffff" fo:letter-spacing="-0.0016in"/>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style:editable="false">
        <style:columns fo:column-count="2">
          <style:column style:rel-width="29600*" fo:start-indent="0in" fo:end-indent="0.0138in"/>
          <style:column style:rel-width="35935*"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9"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h text:style-name="P4" text:outline-level="6"><text:span text:style-name="T11"/><text:span text:style-name="T12"/><text:span text:style-name="T13"/><text:span text:style-name="T14"/><text:span text:style-name="T15"/></text:h>
      </text:section>
      <text:p text:style-name="P5"/>
      <text:p text:style-name="Text_20_body"/>
      <text:p text:style-name="P6"/>
      <text:p text:style-name="P7"><draw:frame draw:style-name="fr1" draw:name="Image1" text:anchor-type="char" svg:x="0.7874in" svg:y="0.6102in" svg:width="6.6953in" svg:height="10.3791in" draw:z-index="15"><draw:image xlink:href="Pictures/1000000100000282000003E47812FE38.png" xlink:type="simple" xlink:show="embed" xlink:actuate="onLoad" draw:mime-type="image/png"/></draw:frame><draw:frame draw:style-name="fr2" draw:name="Image13" text:anchor-type="char" svg:x="5.8201in" svg:y="-0.2874in" svg:width="2.0508in" svg:height="1.502in" draw:z-index="27"><draw:image xlink:href="Pictures/10000001000000C4000000902B12653D.png" xlink:type="simple" xlink:show="embed" xlink:actuate="onLoad" draw:mime-type="image/png"/></draw:frame><draw:frame draw:style-name="fr2" draw:name="Image14" text:anchor-type="char" svg:x="0.402in" svg:y="-0.2874in" svg:width="2.0508in" svg:height="1.502in" draw:z-index="28"><draw:image xlink:href="Pictures/10000001000000C4000000902B12653D.png" xlink:type="simple" xlink:show="embed" xlink:actuate="onLoad" draw:mime-type="image/png"/></draw:frame><draw:frame draw:style-name="fr3" draw:name="Image2" text:anchor-type="char" svg:x="3in" svg:y="0.4in" svg:width="2.2898in" svg:height="0.2098in" draw:z-index="16"><draw:image xlink:href="Pictures/10000001000000DB00000014C8184B83.png" xlink:type="simple" xlink:show="embed" xlink:actuate="onLoad" draw:mime-type="image/png"/></draw:frame><draw:frame draw:style-name="fr4" draw:name="Image 17" text:anchor-type="as-char" svg:width="0.7165in" svg:height="0.6457in" draw:z-index="5"><draw:image xlink:href="Pictures/10000001000000890000007C1AA9694F.png" xlink:type="simple" xlink:show="embed" xlink:actuate="onLoad" draw:mime-type="image/png"/></draw:frame></text:p>
      <text:p text:style-name="Text_20_body"/>
      <text:p text:style-name="Text_20_body"/>
      <text:p text:style-name="Text_20_body"/>
      <text:p text:style-name="Text_20_body"/>
      <text:p text:style-name="Text_20_body"/>
      <text:p text:style-name="Text_20_body"/>
      <text:p text:style-name="Text_20_body"/>
      <text:p text:style-name="P8"/>
      <text:section text:style-name="Sect2" text:name="Section1">
        <text:h text:style-name="P9" text:outline-level="5"><text:span text:style-name="T16">THEODORICO</text:span><text:span text:style-name="T17"> </text:span><text:span text:style-name="T16">DE</text:span><text:span text:style-name="T17"> </text:span><text:span text:style-name="T16">ASSIS</text:span><text:span text:style-name="T18"> </text:span><text:span text:style-name="T19">FERRAÇO</text:span></text:h>
        <text:p text:style-name="P10"><text:span text:style-name="T20">Prefeito</text:span><text:span text:style-name="T20"/></text:p>
        <text:h text:style-name="P11" text:outline-level="5"><text:span text:style-name="T16">JOSÉ</text:span><text:span text:style-name="T17"> </text:span><text:span text:style-name="T16">CARLOS</text:span><text:span text:style-name="T18"> </text:span><text:span text:style-name="T16">CORRÊA</text:span><text:span text:style-name="T17"> </text:span><text:span text:style-name="T16">CARDOSO</text:span><text:span text:style-name="T18"> </text:span><text:span text:style-name="T19">JÚNIOR</text:span></text:h>
        <text:p text:style-name="P12"><text:span text:style-name="T20">Vice-Prefeito</text:span><text:span text:style-name="T20"/></text:p>
      </text:section>
      <text:section text:style-name="Sect1" text:name="Section2">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4"/>
        <text:h text:style-name="P15" text:outline-level="5"><text:span text:style-name="T21">CÂMARA</text:span><text:span text:style-name="T22"> </text:span><text:span text:style-name="T23">MUNICIPAL</text:span><text:span text:style-name="T24"> </text:span><text:span text:style-name="T25">DE</text:span><text:span text:style-name="T26"> </text:span><text:span text:style-name="T27">CACHOEIRO</text:span><text:span text:style-name="T24"> </text:span><text:span text:style-name="T25">DE</text:span><text:span text:style-name="T24"> </text:span><text:span text:style-name="T28">ITAPEMIRIM </text:span></text:h>
        <text:p text:style-name="P16"><draw:frame draw:style-name="fr5" draw:name="Image11" text:anchor-type="char" svg:x="0.7945in" svg:y="0.0661in" svg:width="6.6929in" svg:height="0.0161in" draw:z-index="25"><draw:image xlink:href="Pictures/1000000100000282000000017B0C9962.png" xlink:type="simple" xlink:show="embed" xlink:actuate="onLoad" draw:mime-type="image/png"/></draw:frame></text:p>
        <text:p text:style-name="P17"/>
      </text:section>
      <text:section text:style-name="Sect3" text:name="Section3">
        <text:h text:style-name="P18" text:outline-level="8"><text:span text:style-name="T29">Alexandre</text:span><text:span text:style-name="T30"> </text:span><text:span text:style-name="T29">Valdo</text:span><text:span text:style-name="T31"> </text:span><text:span text:style-name="T32">Maitan</text:span></text:h>
        <text:p text:style-name="P19">Presidente</text:p>
        <text:h text:style-name="P20" text:outline-level="8"><text:span text:style-name="T29">Vitor</text:span><text:span text:style-name="T33"> </text:span><text:span text:style-name="T29">Azevedo</text:span><text:span text:style-name="T34"> </text:span><text:span text:style-name="T29">Fonseca</text:span><text:span text:style-name="T33"> </text:span><text:span text:style-name="T29">de</text:span><text:span text:style-name="T34"> </text:span><text:span text:style-name="T32">Andrade</text:span></text:h>
        <text:p text:style-name="P21"><text:span text:style-name="T35">1º </text:span><text:span text:style-name="T36">Secretário</text:span></text:p>
        <text:h text:style-name="P22" text:outline-level="8"><text:span text:style-name="T29">Fabrício</text:span><text:span text:style-name="T31"> </text:span><text:span text:style-name="T29">da</text:span><text:span text:style-name="T33"> </text:span><text:span text:style-name="T29">Silva</text:span><text:span text:style-name="T33"> </text:span><text:span text:style-name="T32">Martins</text:span></text:h>
        <text:p text:style-name="P23">Vice-Presidente</text:p>
        <text:h text:style-name="P24" text:outline-level="8"><text:span text:style-name="T29">Marcos</text:span><text:span text:style-name="T37"> </text:span><text:span text:style-name="T29">Salles</text:span><text:span text:style-name="T33"> </text:span><text:span text:style-name="T32">Coelho</text:span></text:h>
        <text:p text:style-name="P25"><text:span text:style-name="T35">2º </text:span><text:span text:style-name="T36">Secretário</text:span></text:p>
      </text:section>
      <text:section text:style-name="Sect1" text:name="Section4">
        <text:p text:style-name="P26"><draw:frame draw:style-name="fr1" draw:name="Image3" text:anchor-type="char" svg:x="0.0047in" svg:y="2.2626in" svg:width="8.2634in" svg:height="5.8508in" draw:z-index="17"><draw:image xlink:href="Pictures/100000010000031900000231828AFD9C.png" xlink:type="simple" xlink:show="embed" xlink:actuate="onLoad" draw:mime-type="image/png"/></draw:frame><draw:frame draw:style-name="fr6" draw:name="Image18" text:anchor-type="char" svg:x="1.6075in" svg:y="0in" svg:width="6.6602in" svg:height="1.3874in" draw:z-index="31"><draw:image xlink:href="Pictures/100000010000027F0000008534431986.png" xlink:type="simple" xlink:show="embed" xlink:actuate="onLoad" draw:mime-type="image/png"/></draw:frame></text:p>
        <text:p text:style-name="P26"/>
        <text:p text:style-name="P26"/>
        <text:p text:style-name="P26"/>
        <text:p text:style-name="P26"/>
        <text:p text:style-name="P26"/>
        <text:p text:style-name="P26"/>
        <text:p text:style-name="P26"/>
        <text:p text:style-name="P26"/>
        <text:p text:style-name="P26"/>
        <text:p text:style-name="P26"/>
        <text:p text:style-name="P26"/>
        <text:p text:style-name="P27"><draw:frame draw:style-name="fr7" draw:name="Image 30" text:anchor-type="char" svg:x="3.7902in" svg:y="-0.2945in" svg:width="0.6866in" svg:height="0.6189in" draw:z-index="1"><draw:image xlink:href="Pictures/10000001000000840000007752069C51.png" xlink:type="simple" xlink:show="embed" xlink:actuate="onLoad" draw:mime-type="image/png"/></draw:frame><text:span text:style-name="T38">D.O.</text:span><text:span text:style-name="T39"> </text:span><text:span text:style-name="T38">PREFEITURA</text:span><text:span text:style-name="T40"> </text:span><text:span text:style-name="T38">MUNICIPAL</text:span><text:span text:style-name="T41"> </text:span><text:span text:style-name="T38">DE</text:span><text:span text:style-name="T42"> </text:span><text:span text:style-name="T43">CACHOEIRO</text:span><text:span text:style-name="T38"><text:tab/></text:span><text:span text:style-name="T44">02</text:span></text:p>
      </text:section>
      <text:p text:style-name="P28"><draw:frame draw:style-name="fr1" draw:name="Image4" text:anchor-type="char" svg:x="0.7874in" svg:y="0.6102in" svg:width="6.6953in" svg:height="10.3791in" draw:z-index="19"><draw:image xlink:href="Pictures/1000000100000282000003E47812FE38.png" xlink:type="simple" xlink:show="embed" xlink:actuate="onLoad" draw:mime-type="image/png"/></draw:frame><draw:frame draw:style-name="fr1" draw:name="Image5" text:anchor-type="char" svg:x="0in" svg:y="0in" svg:width="8.2681in" svg:height="11.6929in" draw:z-index="20"><draw:image xlink:href="Pictures/100000010000031900000462B93D9A9C.png" xlink:type="simple" xlink:show="embed" xlink:actuate="onLoad" draw:mime-type="image/png"/></draw:frame></text:p>
      <text:h text:style-name="P29" text:outline-level="4"><draw:frame draw:style-name="fr8" draw:name="Image 40" text:anchor-type="char" svg:x="0.7874in" svg:y="-0.6138in" svg:width="1.2228in" svg:height="1.1008in" draw:z-index="14"><draw:image xlink:href="Pictures/10000001000000EB000000D463A43EBB.png" xlink:type="simple" xlink:show="embed" xlink:actuate="onLoad" draw:mime-type="image/png"/></draw:frame><text:span text:style-name="T29">(…) ESTOU CERCADO DE</text:span><text:span text:style-name="T45"> </text:span><text:span text:style-name="T29">LEMBRANÇAS</text:span><text:span text:style-name="T45"> </text:span><text:span text:style-name="T29">(…). SÃO DEZENAS (…) QUE DESFILAM SEM ORDEM</text:span><text:span text:style-name="T34"> </text:span><text:span text:style-name="T29">,</text:span><text:span text:style-name="T34"> </text:span><text:span text:style-name="T29">COMO</text:span><text:span text:style-name="T34"> </text:span><text:span text:style-name="T29">SE</text:span><text:span text:style-name="T34"> </text:span><text:span text:style-name="T29">EU SONHASSE (…).</text:span></text:h>
      <text:p text:style-name="P30"><text:span text:style-name="T46">Rubem</text:span><text:span text:style-name="T47"> </text:span><text:span text:style-name="T48">Braga</text:span></text:p>
      <text:p text:style-name="P31"/>
      <text:p text:style-name="Text_20_body"/>
      <text:p text:style-name="P32"/>
      <text:p text:style-name="P7"><draw:frame draw:style-name="fr4" draw:name="Image 41" text:anchor-type="as-char" svg:width="0.711in" svg:height="0.6402in" draw:z-index="3"><draw:image xlink:href="Pictures/10000001000000890000007B65EB5E14.png" xlink:type="simple" xlink:show="embed" xlink:actuate="onLoad" draw:mime-type="image/png"/></draw:frame></text:p>
      <text:p text:style-name="P33"/>
      <text:section text:style-name="Sect4" text:name="Section5">
        <text:h text:style-name="P34" text:outline-level="7"><draw:frame draw:style-name="fr2" draw:name="Image16" text:anchor-type="char" svg:x="1.6075in" svg:y="-1.5091in" svg:width="6.6602in" svg:height="1.3874in" draw:z-index="30"><draw:image xlink:href="Pictures/100000010000027F000000857E66E3FC.png" xlink:type="simple" xlink:show="embed" xlink:actuate="onLoad" draw:mime-type="image/png"/></draw:frame><text:span text:style-name="T49">ALMIR</text:span><text:span text:style-name="T50"> </text:span><text:span text:style-name="T49">DE SOUZA </text:span><text:span text:style-name="T51">SCHERRER</text:span></text:h>
        <text:p text:style-name="P35"><text:span text:style-name="T29">Secretário</text:span><text:span text:style-name="T37"> </text:span><text:span text:style-name="T29">Executivo</text:span><text:span text:style-name="T37"> </text:span><text:span text:style-name="T29">de</text:span><text:span text:style-name="T33"> </text:span><text:span text:style-name="T32">Comunicação</text:span></text:p>
        <text:p text:style-name="P36"/>
        <text:h text:style-name="P37" text:outline-level="7"><text:span text:style-name="T49">ASTOR</text:span><text:span text:style-name="T52"> </text:span><text:span text:style-name="T49">DILEM</text:span><text:span text:style-name="T53"> </text:span><text:span text:style-name="T49">DOS</text:span><text:span text:style-name="T53"> </text:span><text:span text:style-name="T49">SANTOS</text:span><text:span text:style-name="T53"> </text:span><text:span text:style-name="T51">JUNIOR</text:span></text:h>
        <text:p text:style-name="P35"><text:span text:style-name="T29">Secretário</text:span><text:span text:style-name="T33"> </text:span><text:span text:style-name="T29">Municipal</text:span><text:span text:style-name="T34"> </text:span><text:span text:style-name="T29">de</text:span><text:span text:style-name="T33"> </text:span><text:span text:style-name="T29">Manutenção</text:span><text:span text:style-name="T34"> </text:span><text:span text:style-name="T29">e</text:span><text:span text:style-name="T34"> </text:span><text:span text:style-name="T32">Serviços</text:span></text:p>
        <text:p text:style-name="P38"/>
        <text:h text:style-name="P37" text:outline-level="7"><text:span text:style-name="T49">CLAYTON</text:span><text:span text:style-name="T54"> </text:span><text:span text:style-name="T49">SIQUEIRA</text:span><text:span text:style-name="T54"> </text:span><text:span text:style-name="T49">DO</text:span><text:span text:style-name="T55"> </text:span><text:span text:style-name="T51">NASCIMENTO</text:span></text:h>
        <text:p text:style-name="P35"><text:span text:style-name="T29">Secretário</text:span><text:span text:style-name="T37"> </text:span><text:span text:style-name="T29">Municipal</text:span><text:span text:style-name="T33"> </text:span><text:span text:style-name="T29">de</text:span><text:span text:style-name="T37"> </text:span><text:span text:style-name="T29">Segurança</text:span><text:span text:style-name="T33"> </text:span><text:span text:style-name="T29">e</text:span><text:span text:style-name="T33"> </text:span><text:span text:style-name="T32">Trânsito</text:span></text:p>
        <text:p text:style-name="P36"/>
        <text:h text:style-name="P39" text:outline-level="7"><text:span text:style-name="T51">DANIELLY</text:span><text:span text:style-name="T49"> </text:span><text:span text:style-name="T51">BRANDÃO</text:span><text:span text:style-name="T49"> </text:span><text:span text:style-name="T51">TÁVORA</text:span></text:h>
        <text:p text:style-name="P35"><text:span text:style-name="T29">Presidente</text:span><text:span text:style-name="T37"> </text:span><text:span text:style-name="T29">Executiva</text:span><text:span text:style-name="T33"> </text:span><text:span text:style-name="T29">do</text:span><text:span text:style-name="T33"> Ipaci</text:span></text:p>
        <text:p text:style-name="P36"/>
        <text:h text:style-name="P37" text:outline-level="7"><text:span text:style-name="T49">EDER</text:span><text:span text:style-name="T55"> </text:span><text:span text:style-name="T49">BOTELHO</text:span><text:span text:style-name="T56"> </text:span><text:span text:style-name="T49">DA</text:span><text:span text:style-name="T51"> FONSECA</text:span></text:h>
        <text:p text:style-name="P40"><text:span text:style-name="T29">Secretário</text:span><text:span text:style-name="T34"> </text:span><text:span text:style-name="T29">Municipal</text:span><text:span text:style-name="T34"> </text:span><text:span text:style-name="T29">de</text:span><text:span text:style-name="T34"> </text:span><text:span text:style-name="T29">Desenvolvimento</text:span><text:span text:style-name="T34"> </text:span><text:span text:style-name="T29">Social</text:span><text:span text:style-name="T34"> </text:span><text:span text:style-name="T29">(Inte-</text:span><text:span text:style-name="T32">rino)</text:span></text:p>
        <text:p text:style-name="P41"/>
        <text:p text:style-name="P42"><text:span text:style-name="T57">EDNALVA</text:span><text:span text:style-name="T58"> </text:span><text:span text:style-name="T57">MARIN</text:span></text:p>
        <text:p text:style-name="P43"><text:span text:style-name="T29">Secretária</text:span><text:span text:style-name="T31"> </text:span><text:span text:style-name="T29">Municipal</text:span><text:span text:style-name="T31"> </text:span><text:span text:style-name="T29">de</text:span><text:span text:style-name="T31"> </text:span><text:span text:style-name="T29">Cidadania,</text:span><text:span text:style-name="T31"> </text:span><text:span text:style-name="T29">Trabalho</text:span><text:span text:style-name="T31"> </text:span><text:span text:style-name="T29">e</text:span><text:span text:style-name="T31"> </text:span><text:span text:style-name="T29">Direitos </text:span><text:span text:style-name="T32">Humanos</text:span></text:p>
        <text:p text:style-name="P44"/>
        <text:h text:style-name="P37" text:outline-level="7"><text:span text:style-name="T49">ELIZEU</text:span><text:span text:style-name="T53"> </text:span><text:span text:style-name="T49">CRISOSTOMO</text:span><text:span text:style-name="T53"> </text:span><text:span text:style-name="T49">DE</text:span><text:span text:style-name="T56"> </text:span><text:span text:style-name="T51">VARGAS</text:span></text:h>
        <text:p text:style-name="P35"><text:span text:style-name="T29">Secretário</text:span><text:span text:style-name="T33"> </text:span><text:span text:style-name="T29">Municipal</text:span><text:span text:style-name="T33"> </text:span><text:span text:style-name="T29">de</text:span><text:span text:style-name="T33"> </text:span><text:span text:style-name="T32">Fazenda</text:span></text:p>
        <text:p text:style-name="P36"/>
        <text:h text:style-name="P39" text:outline-level="7"><text:span text:style-name="T49">FABRÍCIO</text:span><text:span text:style-name="T54"> </text:span><text:span text:style-name="T49">FERREIRA</text:span><text:span text:style-name="T54"> </text:span><text:span text:style-name="T51">SOARES</text:span></text:h>
        <text:p text:style-name="P35"><text:span text:style-name="T29">Secretário</text:span><text:span text:style-name="T33"> </text:span><text:span text:style-name="T29">Municipal</text:span><text:span text:style-name="T33"> </text:span><text:span text:style-name="T29">de</text:span><text:span text:style-name="T33"> </text:span><text:span text:style-name="T32">Interior</text:span></text:p>
        <text:p text:style-name="P36"/>
        <text:h text:style-name="P37" text:outline-level="7"><text:span text:style-name="T49">FERNANDO</text:span><text:span text:style-name="T56"> </text:span><text:span text:style-name="T49">SANTOS</text:span><text:span text:style-name="T56"> </text:span><text:span text:style-name="T51">MOURA</text:span></text:h>
        <text:p text:style-name="P35"><text:span text:style-name="T29">Controlador</text:span><text:span text:style-name="T37"> </text:span><text:span text:style-name="T29">Geral</text:span><text:span text:style-name="T34"> </text:span><text:span text:style-name="T29">do</text:span><text:span text:style-name="T32"> Município</text:span></text:p>
        <text:p text:style-name="P36"/>
        <text:h text:style-name="P39" text:outline-level="7"><text:span text:style-name="T49">JOSÉ ARCANJO </text:span><text:span text:style-name="T51">NUNES</text:span></text:h>
        <text:p text:style-name="P35"><text:span text:style-name="T29">Secretário</text:span><text:span text:style-name="T33"> </text:span><text:span text:style-name="T29">Municipal</text:span><text:span text:style-name="T33"> </text:span><text:span text:style-name="T29">de</text:span><text:span text:style-name="T33"> </text:span><text:span text:style-name="T32">Agricultura</text:span></text:p>
        <text:p text:style-name="P36"/>
        <text:h text:style-name="P37" text:outline-level="7"><text:span text:style-name="T49">LUCIANO</text:span><text:span text:style-name="T59"> </text:span><text:span text:style-name="T49">BAPTISTA</text:span><text:span text:style-name="T60"> </text:span><text:span text:style-name="T49">OLIVEIRA</text:span><text:span text:style-name="T60"> </text:span><text:span text:style-name="T51">JUNIOR</text:span></text:h>
        <text:p text:style-name="P45"><text:span text:style-name="T29">Secretário Municipal de Desenvolvimento Urbano Secretário</text:span><text:span text:style-name="T61"> </text:span><text:span text:style-name="T29">Municipal</text:span><text:span text:style-name="T34"> </text:span><text:span text:style-name="T29">de</text:span><text:span text:style-name="T34"> </text:span><text:span text:style-name="T29">Limpeza</text:span><text:span text:style-name="T33"> </text:span><text:span text:style-name="T29">Urbana</text:span><text:span text:style-name="T34"> </text:span><text:span text:style-name="T32">(Interino)</text:span></text:p>
        <text:p text:style-name="P44"/>
        <text:h text:style-name="P37" text:outline-level="7"><text:span text:style-name="T49">LUIZ</text:span><text:span text:style-name="T62"> </text:span><text:span text:style-name="T49">CARLOS</text:span><text:span text:style-name="T63"> </text:span><text:span text:style-name="T49">ZANON</text:span><text:span text:style-name="T63"> </text:span><text:span text:style-name="T49">DA</text:span><text:span text:style-name="T63"> </text:span><text:span text:style-name="T49">SILVA</text:span><text:span text:style-name="T63"> </text:span><text:span text:style-name="T51">JUNIOR</text:span></text:h>
        <text:p text:style-name="P35"><text:span text:style-name="T29">Procurador</text:span><text:span text:style-name="T37"> </text:span><text:span text:style-name="T29">Geral</text:span><text:span text:style-name="T33"> </text:span><text:span text:style-name="T29">do</text:span><text:span text:style-name="T33"> </text:span><text:span text:style-name="T32">Município</text:span></text:p>
        <text:h text:style-name="P46" text:outline-level="7"><text:span text:style-name="T49">MARCELO</text:span><text:span text:style-name="T62"> </text:span><text:span text:style-name="T49">FÁVERO</text:span><text:span text:style-name="T52"> </text:span><text:span text:style-name="T49">DE</text:span><text:span text:style-name="T54"> </text:span><text:span text:style-name="T51">OLIVEIRA</text:span></text:h>
        <text:p text:style-name="P47"><text:span text:style-name="T29">Secretário</text:span><text:span text:style-name="T64"> </text:span><text:span text:style-name="T29">Executivo</text:span><text:span text:style-name="T37"> </text:span><text:span text:style-name="T29">de</text:span><text:span text:style-name="T64"> </text:span><text:span text:style-name="T29">Relações</text:span><text:span text:style-name="T37"> </text:span><text:span text:style-name="T32">Institucionais</text:span></text:p>
        <text:p text:style-name="P36"/>
        <text:h text:style-name="Heading_20_6" text:outline-level="7"><text:span text:style-name="T49">MAURO</text:span><text:span text:style-name="T53"> </text:span><text:span text:style-name="T49">CÉSAR</text:span><text:span text:style-name="T50"> </text:span><text:span text:style-name="T49">DE</text:span><text:span text:style-name="T51"> </text:span><text:span text:style-name="T49">OLIVEIRA</text:span><text:span text:style-name="T50"> </text:span><text:span text:style-name="T55">SÁ</text:span></text:h>
        <text:p text:style-name="P47"><text:span text:style-name="T29">Secretário</text:span><text:span text:style-name="T33"> </text:span><text:span text:style-name="T29">Municipal</text:span><text:span text:style-name="T33"> </text:span><text:span text:style-name="T29">de</text:span><text:span text:style-name="T33"> </text:span><text:span text:style-name="T32">Transportes</text:span></text:p>
        <text:p text:style-name="P38"/>
        <text:h text:style-name="Heading_20_6" text:outline-level="7"><text:span text:style-name="T49">RODOLPHO</text:span><text:span text:style-name="T65"> </text:span><text:span text:style-name="T49">SILVA</text:span><text:span text:style-name="T65"> </text:span><text:span text:style-name="T53">MAIA</text:span></text:h>
        <text:p text:style-name="P48"><text:span text:style-name="T29">Secretário Municipal de Esporte, Lazer e Qualidade de </text:span><text:span text:style-name="T33">Vida</text:span></text:p>
        <text:p text:style-name="P49"/>
        <text:h text:style-name="Heading_20_6" text:outline-level="7"><text:span text:style-name="T49">RODOLFO</text:span><text:span text:style-name="T56"> </text:span><text:span text:style-name="T49">FERNANDES</text:span><text:span text:style-name="T50"> </text:span><text:span text:style-name="T49">DO</text:span><text:span text:style-name="T50"> </text:span><text:span text:style-name="T51">CARMO</text:span></text:h>
        <text:p text:style-name="P48"><text:span text:style-name="T32">Secretário</text:span><text:span text:style-name="T34"> </text:span><text:span text:style-name="T32">Municipal</text:span><text:span text:style-name="T34"> </text:span><text:span text:style-name="T32">de</text:span><text:span text:style-name="T34"> </text:span><text:span text:style-name="T32">Governo</text:span><text:span text:style-name="T34"> </text:span><text:span text:style-name="T32">e</text:span><text:span text:style-name="T34"> </text:span><text:span text:style-name="T32">Planejamento</text:span><text:span text:style-name="T34"> </text:span><text:span text:style-name="T32">Estra-tégico</text:span></text:p>
        <text:p text:style-name="P50"><text:span text:style-name="T29">Secretário Municipal de Captação de Recursos (Interi-</text:span><text:span text:style-name="T33">no)</text:span></text:p>
        <text:p text:style-name="P51"><text:span text:style-name="T29">Secretário</text:span><text:span text:style-name="T37"> </text:span><text:span text:style-name="T29">Municipal</text:span><text:span text:style-name="T33"> </text:span><text:span text:style-name="T29">de</text:span><text:span text:style-name="T37"> </text:span><text:span text:style-name="T29">Obras</text:span><text:span text:style-name="T33"> </text:span><text:span text:style-name="T32">(Interino)</text:span></text:p>
        <text:p text:style-name="P36"/>
        <text:h text:style-name="Heading_20_6" text:outline-level="7"><text:span text:style-name="T49">ROGÉRIO</text:span><text:span text:style-name="T65"> </text:span><text:span text:style-name="T49">DA</text:span><text:span text:style-name="T63"> </text:span><text:span text:style-name="T49">SILVA</text:span><text:span text:style-name="T63"> </text:span><text:span text:style-name="T51">ATHAYDE</text:span></text:h>
        <text:p text:style-name="P47"><text:span text:style-name="T29">Secretário</text:span><text:span text:style-name="T33"> </text:span><text:span text:style-name="T29">Municipal</text:span><text:span text:style-name="T33"> </text:span><text:span text:style-name="T29">de</text:span><text:span text:style-name="T33"> </text:span><text:span text:style-name="T32">Administração</text:span></text:p>
        <text:p text:style-name="P36"/>
        <text:h text:style-name="P52" text:outline-level="7"><text:span text:style-name="T49">ROGÉRIO RIBEIRO DO </text:span><text:span text:style-name="T51">CARMO</text:span></text:h>
        <text:p text:style-name="P47"><text:span text:style-name="T29">Secretário</text:span><text:span text:style-name="T33"> </text:span><text:span text:style-name="T29">Municipal</text:span><text:span text:style-name="T33"> </text:span><text:span text:style-name="T29">de</text:span><text:span text:style-name="T33"> </text:span><text:span text:style-name="T29">Desenvolvimento</text:span><text:span text:style-name="T33"> </text:span><text:span text:style-name="T32">Econômico</text:span></text:p>
        <text:p text:style-name="P36"/>
        <text:h text:style-name="Heading_20_6" text:outline-level="7"><text:span text:style-name="T49">SIMONE</text:span><text:span text:style-name="T50"> </text:span><text:span text:style-name="T49">DE SOUZA </text:span><text:span text:style-name="T51">BEIRIZ</text:span></text:h>
        <text:p text:style-name="P47"><text:span text:style-name="T29">Secretária</text:span><text:span text:style-name="T33"> </text:span><text:span text:style-name="T29">Municipal</text:span><text:span text:style-name="T33"> </text:span><text:span text:style-name="T29">de</text:span><text:span text:style-name="T33"> </text:span><text:span text:style-name="T32">Educação</text:span></text:p>
        <text:p text:style-name="P36"/>
        <text:h text:style-name="P52" text:outline-level="7"><text:span text:style-name="T51">TATIANA</text:span><text:span text:style-name="T66"> </text:span><text:span text:style-name="T51">APARECIDA</text:span><text:span text:style-name="T67"> </text:span><text:span text:style-name="T51">PIROVANI</text:span><text:span text:style-name="T67"> </text:span><text:span text:style-name="T51">RODRIGUES</text:span></text:h>
        <text:p text:style-name="P47"><text:span text:style-name="T29">Diretora</text:span><text:span text:style-name="T64"> </text:span><text:span text:style-name="T29">Presidente</text:span><text:span text:style-name="T64"> </text:span><text:span text:style-name="T29">da</text:span><text:span text:style-name="T64"> </text:span><text:span text:style-name="T29">Agersa</text:span><text:span text:style-name="T37"> </text:span><text:span text:style-name="T32">(Interino)</text:span></text:p>
        <text:p text:style-name="P36"/>
        <text:h text:style-name="Heading_20_6" text:outline-level="7"><text:span text:style-name="T49">THIAGO</text:span><text:span text:style-name="T51"> </text:span><text:span text:style-name="T49">FIÓRIO</text:span><text:span text:style-name="T50"> </text:span><text:span text:style-name="T51">LONGUI</text:span></text:h>
        <text:p text:style-name="P47"><text:span text:style-name="T29">Secretário</text:span><text:span text:style-name="T37"> </text:span><text:span text:style-name="T29">Municipal</text:span><text:span text:style-name="T34"> </text:span><text:span text:style-name="T29">de</text:span><text:span text:style-name="T34"> </text:span><text:span text:style-name="T29">Meio</text:span><text:span text:style-name="T34"> </text:span><text:span text:style-name="T32">Ambiente</text:span></text:p>
        <text:p text:style-name="P36"/>
        <text:h text:style-name="P52" text:outline-level="7"><text:span text:style-name="T49">VILSON</text:span><text:span text:style-name="T52"> </text:span><text:span text:style-name="T49">CARLOS</text:span><text:span text:style-name="T53"> </text:span><text:span text:style-name="T49">GOMES</text:span><text:span text:style-name="T53"> </text:span><text:span text:style-name="T51">COELHO</text:span></text:h>
        <text:p text:style-name="P53"><text:span text:style-name="T29">Secretário</text:span><text:span text:style-name="T34"> </text:span><text:span text:style-name="T29">Municipal</text:span><text:span text:style-name="T34"> </text:span><text:span text:style-name="T29">de</text:span><text:span text:style-name="T34"> </text:span><text:span text:style-name="T29">Gestão</text:span><text:span text:style-name="T34"> </text:span><text:span text:style-name="T29">Especial Secretário</text:span><text:span text:style-name="T37"> </text:span><text:span text:style-name="T29">Municipal</text:span><text:span text:style-name="T34"> </text:span><text:span text:style-name="T29">de</text:span><text:span text:style-name="T34"> </text:span><text:span text:style-name="T29">Saúde</text:span><text:span text:style-name="T34"> </text:span><text:span text:style-name="T32">(Interino)</text:span></text:p>
        <text:p text:style-name="P44"/>
        <text:h text:style-name="P52" text:outline-level="7"><text:span text:style-name="T49">WANDERSON</text:span><text:span text:style-name="T51"> </text:span><text:span text:style-name="T49">AMORIM</text:span><text:span text:style-name="T51"> </text:span><text:span text:style-name="T53">DONA</text:span></text:h>
        <text:p text:style-name="P47"><text:span text:style-name="T29">Secretário</text:span><text:span text:style-name="T37"> </text:span><text:span text:style-name="T29">Municipal</text:span><text:span text:style-name="T33"> </text:span><text:span text:style-name="T29">de</text:span><text:span text:style-name="T37"> </text:span><text:span text:style-name="T29">Cultura</text:span><text:span text:style-name="T33"> </text:span><text:span text:style-name="T29">e</text:span><text:span text:style-name="T33"> </text:span><text:span text:style-name="T32">Turismo</text:span></text:p>
      </text:section>
      <text:section text:style-name="Sect1" text:name="Section6">
        <text:p text:style-name="P26"/>
        <text:p text:style-name="P26"/>
        <text:p text:style-name="P26"/>
        <text:p text:style-name="P26"/>
        <text:p text:style-name="P26"/>
        <text:p text:style-name="P26"/>
        <text:p text:style-name="P26"/>
        <text:p text:style-name="P26"/>
        <text:p text:style-name="P26"/>
        <text:p text:style-name="P54"/>
        <text:p text:style-name="P55"><draw:frame draw:style-name="fr7" draw:name="Image 49" text:anchor-type="char" svg:x="3.7902in" svg:y="-0.2937in" svg:width="0.6866in" svg:height="0.6189in" draw:z-index="6"><draw:image xlink:href="Pictures/10000001000000840000007752069C51.png" xlink:type="simple" xlink:show="embed" xlink:actuate="onLoad" draw:mime-type="image/png"/></draw:frame><text:soft-page-break/><text:span text:style-name="T38">D.O.</text:span><text:span text:style-name="T39"> </text:span><text:span text:style-name="T38">PREFEITURA</text:span><text:span text:style-name="T40"> </text:span><text:span text:style-name="T38">MUNICIPAL</text:span><text:span text:style-name="T41"> </text:span><text:span text:style-name="T38">DE</text:span><text:span text:style-name="T42"> </text:span><text:span text:style-name="T43">CACHOEIRO</text:span><text:span text:style-name="T38"><text:tab/></text:span><text:span text:style-name="T44">04</text:span></text:p>
      </text:section>
      <text:p text:style-name="P56"><draw:frame draw:style-name="fr1" draw:name="Image6" text:anchor-type="char" svg:x="1.6953in" svg:y="0.6102in" svg:width="5.7862in" svg:height="0.3756in" draw:z-index="21"><draw:image xlink:href="Pictures/100000010000022B0000002474849A47.png" xlink:type="simple" xlink:show="embed" xlink:actuate="onLoad" draw:mime-type="image/png"/></draw:frame><draw:frame draw:style-name="fr1" draw:name="Image7" text:anchor-type="char" svg:x="0.0008in" svg:y="0in" svg:width="8.2673in" svg:height="11.6929in" draw:z-index="22"><draw:image xlink:href="Pictures/10000001000003190000046256AC5AF4.png" xlink:type="simple" xlink:show="embed" xlink:actuate="onLoad" draw:mime-type="image/png"/></draw:frame></text:p>
      <text:p text:style-name="P57"/>
      <text:p text:style-name="P57"/>
      <text:p text:style-name="P58"/>
      <text:h text:style-name="P59" text:outline-level="4"><text:span text:style-name="T29">BATEI, LAVADEIRAS! SÃO</text:span><text:span text:style-name="T68"> </text:span><text:span text:style-name="T29">OUTRAS</text:span><text:span text:style-name="T68"> </text:span><text:span text:style-name="T29">AS</text:span><text:span text:style-name="T68"> </text:span><text:span text:style-name="T29">ÁGUAS, SÃO SEMPRE OUTRAS</text:span></text:h>
      <text:p text:style-name="P60"><text:span text:style-name="T69">ÁGUAS: O RIO É O MESMO. SÓ EU QUE SOU OUTRO, TÃO</text:span><text:span text:style-name="T70"> </text:span><text:span text:style-name="T69">OUTRO</text:span><text:span text:style-name="T71"> </text:span><text:span text:style-name="T69">DAQUELE</text:span><text:span text:style-name="T71"> </text:span><text:span text:style-name="T69">QUE OUTRORA VOS VIU</text:span></text:p>
      <text:p text:style-name="P61"><text:span text:style-name="T46">Newton</text:span><text:span text:style-name="T72"> </text:span><text:span text:style-name="T48">Braga</text:span></text:p>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62"/>
      <text:p text:style-name="P27"><text:span text:style-name="T73">D.O.</text:span><text:span text:style-name="T74"> </text:span><text:span text:style-name="T73">PREFEITURA</text:span><text:span text:style-name="T75"> </text:span><text:span text:style-name="T73">MUNICIPAL</text:span><text:span text:style-name="T76"> </text:span><text:span text:style-name="T73">DE</text:span><text:span text:style-name="T77"> </text:span><text:span text:style-name="T78">CACHOEIRO</text:span><text:span text:style-name="T73"><text:tab/></text:span><text:span text:style-name="T79">05</text:span></text:p>
      <text:p text:style-name="P63"/>
      <text:p text:style-name="P64"/>
      <text:p text:style-name="P64"/>
      <text:p text:style-name="P65"/>
      <text:p text:style-name="P7"><draw:frame draw:style-name="fr4" draw:name="Image 59" text:anchor-type="as-char" svg:width="0.711in" svg:height="0.6402in" draw:z-index="0"><draw:image xlink:href="Pictures/10000001000000890000007B65EB5E14.png" xlink:type="simple" xlink:show="embed" xlink:actuate="onLoad" draw:mime-type="image/png"/></draw:frame></text:p>
      <text:h text:style-name="Heading_20_2" text:outline-level="3"><draw:frame draw:style-name="fr2" draw:name="Image15" text:anchor-type="char" svg:x="1.6075in" svg:y="-1.3366in" svg:width="6.6602in" svg:height="1.3874in" draw:z-index="29"><draw:image xlink:href="Pictures/100000010000027F000000853834306A.png" xlink:type="simple" xlink:show="embed" xlink:actuate="onLoad" draw:mime-type="image/png"/></draw:frame><text:span text:style-name="T29">PODER</text:span><text:span text:style-name="T80"> </text:span><text:span text:style-name="T32">EXECUTIVO</text:span></text:h>
      <text:p text:style-name="P66"><draw:frame draw:style-name="fr5" draw:name="Image12" text:anchor-type="char" svg:x="0.7874in" svg:y="0.1217in" svg:width="6.6929in" svg:height="0.3874in" draw:z-index="26"><draw:image xlink:href="Pictures/100000010000028200000025D5979FC0.png" xlink:type="simple" xlink:show="embed" xlink:actuate="onLoad" draw:mime-type="image/png"/></draw:frame></text:p>
      <text:h text:style-name="P67" text:outline-level="7"><text:span text:style-name="T16">EDIÇÃO</text:span><text:span text:style-name="T81"> </text:span><text:span text:style-name="T19">EXTRA</text:span></text:h>
      <text:p text:style-name="P68"/>
      <text:p text:style-name="P69"><text:span text:style-name="T82">SECRETARIA</text:span><text:span text:style-name="T83"> </text:span><text:span text:style-name="T82">MUNICIPAL</text:span><text:span text:style-name="T83"> </text:span><text:span text:style-name="T82">DE</text:span><text:span text:style-name="T83"> </text:span><text:span text:style-name="T84">ADMINISTRAÇÃO</text:span></text:p>
      <text:p text:style-name="P70"/>
      <text:p text:style-name="P71"><text:span text:style-name="T85">EXTRATO DE CONTRATO </text:span><text:span text:style-name="T86">ESPÉCIE:</text:span><text:span text:style-name="T87"> </text:span><text:span text:style-name="T88">CONTRATO</text:span><text:span text:style-name="T89"> </text:span><text:span text:style-name="T88">Nº</text:span><text:span text:style-name="T89"> </text:span><text:span text:style-name="T88">217/2026</text:span></text:p>
      <text:p text:style-name="P72"><text:span text:style-name="T85">CONTRATANTE:</text:span><text:span text:style-name="T90"> </text:span><text:span text:style-name="T91">MUNICÍPIO</text:span><text:span text:style-name="T92"> </text:span><text:span text:style-name="T91">DE</text:span><text:span text:style-name="T92"> </text:span><text:span text:style-name="T91">CACHOEIRO</text:span><text:span text:style-name="T92"> </text:span><text:span text:style-name="T91">DE</text:span><text:span text:style-name="T92"> </text:span><text:span text:style-name="T91">ITAPEMIRIM,</text:span><text:span text:style-name="T93"> </text:span><text:span text:style-name="T91">atendendo</text:span><text:span text:style-name="T92"> </text:span><text:span text:style-name="T91">necessidades</text:span><text:span text:style-name="T94"> </text:span><text:span text:style-name="T91">da SECRETARIA</text:span><text:span text:style-name="T95"> </text:span><text:span text:style-name="T91">MUNICIPAL</text:span><text:span text:style-name="T96"> </text:span><text:span text:style-name="T91">DE</text:span><text:span text:style-name="T97"> </text:span><text:span text:style-name="T91">CULTURA</text:span><text:span text:style-name="T95"> </text:span><text:span text:style-name="T91">E</text:span><text:span text:style-name="T98"> </text:span><text:span text:style-name="T91">TURISMO</text:span><text:span text:style-name="T97"> </text:span><text:span text:style-name="T91">–</text:span><text:span text:style-name="T97"> </text:span><text:span text:style-name="T91">SEMCULT</text:span></text:p>
      <text:p text:style-name="P73"><text:span text:style-name="T99">CONTRATADO:</text:span><text:span text:style-name="T100"> </text:span><text:span text:style-name="T101">JORGE</text:span><text:span text:style-name="T102"> </text:span><text:span text:style-name="T101">ROBERTO</text:span><text:span text:style-name="T102"> </text:span><text:span text:style-name="T101">DE</text:span><text:span text:style-name="T103"> </text:span><text:span text:style-name="T101">MORAIS</text:span><text:span text:style-name="T102"> </text:span><text:span text:style-name="T101">JUNIOR</text:span><text:span text:style-name="T102"> </text:span><text:span text:style-name="T101">-</text:span><text:span text:style-name="T102"> </text:span><text:span text:style-name="T104">ME</text:span></text:p>
      <text:p text:style-name="P74"><text:span text:style-name="T85">OBJETO: </text:span><text:span text:style-name="T91">O presente contrato tem por objeto a Contratação Musical Trio - Jorge Roberto de Morais Júnior, visando participação no evento discriminado na planilha abaixo, nos termos do inciso IV do artigo 74 da Lei 14.133 de 01 de abril de 2021, conforme Edital 013/2024.</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table:number-columns-spanned="5" office:value-type="string">
            <text:p text:style-name="P75"><text:span text:style-name="T105">Contratação</text:span><text:span text:style-name="T106"> </text:span><text:span text:style-name="T105">Trio</text:span><text:span text:style-name="T106"> </text:span><text:span text:style-name="T105">-</text:span><text:span text:style-name="T107"> </text:span><text:span text:style-name="T105">JORGE</text:span><text:span text:style-name="T106"> </text:span><text:span text:style-name="T105">ROBERTO</text:span><text:span text:style-name="T106"> </text:span><text:span text:style-name="T105">DE</text:span><text:span text:style-name="T107"> </text:span><text:span text:style-name="T105">MORAIS</text:span><text:span text:style-name="T106"> </text:span><text:span text:style-name="T108">JÚNIOR</text:span></text:p>
          </table:table-cell>
          <table:covered-table-cell/>
          <table:covered-table-cell/>
          <table:covered-table-cell/>
          <table:covered-table-cell/>
        </table:table-row>
        <table:table-row table:style-name="Table1.2">
          <table:table-cell table:style-name="Table1.A1" office:value-type="string">
            <text:p text:style-name="P76"><text:span text:style-name="T109">Data</text:span><text:span text:style-name="T109"/></text:p>
          </table:table-cell>
          <table:table-cell table:style-name="Table1.A1" office:value-type="string">
            <text:p text:style-name="P77"><text:span text:style-name="T108">Evento</text:span><text:span text:style-name="T108"/></text:p>
          </table:table-cell>
          <table:table-cell table:style-name="Table1.A1" office:value-type="string">
            <text:p text:style-name="P78"><text:span text:style-name="T108">Horário</text:span><text:span text:style-name="T108"/></text:p>
          </table:table-cell>
          <table:table-cell table:style-name="Table1.A1" office:value-type="string">
            <text:p text:style-name="P79"><text:span text:style-name="T108">Local</text:span><text:span text:style-name="T108"/></text:p>
          </table:table-cell>
          <table:table-cell table:style-name="Table1.A1" office:value-type="string">
            <text:p text:style-name="P80"><text:span text:style-name="T108">Valor</text:span><text:span text:style-name="T108"/></text:p>
          </table:table-cell>
        </table:table-row>
        <table:table-row table:style-name="Table1.1">
          <table:table-cell table:style-name="Table1.A1" office:value-type="string">
            <text:p text:style-name="P81"><text:span text:style-name="T110">16/08/2026</text:span><text:span text:style-name="T110"/></text:p>
          </table:table-cell>
          <table:table-cell table:style-name="Table1.A1" office:value-type="string">
            <text:p text:style-name="P82"><text:span text:style-name="T111">Cachurrida</text:span><text:span text:style-name="T112"> </text:span><text:span text:style-name="T113">2026</text:span></text:p>
          </table:table-cell>
          <table:table-cell table:style-name="Table1.A1" office:value-type="string">
            <text:p text:style-name="P83"><text:span text:style-name="T111">07:00</text:span><text:span text:style-name="T114"> </text:span><text:span text:style-name="T111">às</text:span><text:span text:style-name="T114"> </text:span><text:span text:style-name="T110">10:00</text:span></text:p>
          </table:table-cell>
          <table:table-cell table:style-name="Table1.A1" office:value-type="string">
            <text:p text:style-name="P84"><text:span text:style-name="T111">Linha Vermelha – Próximo ao Museu </text:span><text:span text:style-name="T110">Ferroviário</text:span></text:p>
          </table:table-cell>
          <table:table-cell table:style-name="Table1.A1" office:value-type="string">
            <text:p text:style-name="Table_20_Paragraph"><text:span text:style-name="T111">R$</text:span><text:span text:style-name="T115"> </text:span><text:span text:style-name="T110">5.000,00</text:span></text:p>
          </table:table-cell>
        </table:table-row>
        <table:table-row table:style-name="Table1.2">
          <table:table-cell table:style-name="Table1.A1" table:number-columns-spanned="4" office:value-type="string">
            <text:p text:style-name="P85"><text:span text:style-name="T105">Valor</text:span><text:span text:style-name="T116"> </text:span><text:span text:style-name="T108">Total</text:span></text:p>
          </table:table-cell>
          <table:covered-table-cell/>
          <table:covered-table-cell/>
          <table:covered-table-cell/>
          <table:table-cell table:style-name="Table1.A1" office:value-type="string">
            <text:p text:style-name="Table_20_Paragraph"><text:span text:style-name="T105">R$</text:span><text:span text:style-name="T106"> </text:span><text:span text:style-name="T108">5.000,00</text:span></text:p>
          </table:table-cell>
        </table:table-row>
      </table:table>
      <text:p text:style-name="P86"><text:span text:style-name="T85">VALOR:</text:span><text:span text:style-name="T90"> </text:span><text:span text:style-name="T91">R$</text:span><text:span text:style-name="T117"> </text:span><text:span text:style-name="T91">5.000,00</text:span><text:span text:style-name="T117"> </text:span><text:span text:style-name="T91">(cinco</text:span><text:span text:style-name="T117"> </text:span><text:span text:style-name="T91">mil</text:span><text:span text:style-name="T117"> </text:span><text:span text:style-name="T88">reais)</text:span><text:span text:style-name="T86">.</text:span></text:p>
      <text:p text:style-name="P87"><text:span text:style-name="T85">DOTAÇÃO</text:span><text:span text:style-name="T118"> </text:span><text:span text:style-name="T85">ORÇAMENTÁRIA:</text:span><text:span text:style-name="T119"> </text:span><text:span text:style-name="T91">As</text:span><text:span text:style-name="T93"> </text:span><text:span text:style-name="T91">despesas</text:span><text:span text:style-name="T93"> </text:span><text:span text:style-name="T91">do</text:span><text:span text:style-name="T93"> </text:span><text:span text:style-name="T91">presente</text:span><text:span text:style-name="T93"> </text:span><text:span text:style-name="T91">contrato</text:span><text:span text:style-name="T93"> </text:span><text:span text:style-name="T91">correrão</text:span><text:span text:style-name="T93"> </text:span><text:span text:style-name="T91">com</text:span><text:span text:style-name="T93"> </text:span><text:span text:style-name="T91">Recursos</text:span><text:span text:style-name="T93"> </text:span><text:span text:style-name="T91">não Vinculados de Impostos e Transferência de Impostos, a saber:</text:span></text:p>
      <text:p text:style-name="P73"><text:span text:style-name="T88">Órgão:</text:span><text:span text:style-name="T120"> </text:span><text:span text:style-name="T121">12</text:span></text:p>
      <text:p text:style-name="P88"><text:span text:style-name="T101">Unidade</text:span><text:span text:style-name="T122"> </text:span><text:span text:style-name="T101">Orçamentária:</text:span><text:span text:style-name="T122"> </text:span><text:span text:style-name="T104">01</text:span></text:p>
      <text:p text:style-name="P88"><text:span text:style-name="T101">Projeto/Atividade:</text:span><text:span text:style-name="T123"> </text:span><text:span text:style-name="T124">2.124</text:span></text:p>
      <text:p text:style-name="P88"><text:span text:style-name="T88">Elemento</text:span><text:span text:style-name="T120"> </text:span><text:span text:style-name="T88">de</text:span><text:span text:style-name="T120"> </text:span><text:span text:style-name="T88">Despesa:</text:span><text:span text:style-name="T120"> </text:span><text:span text:style-name="T88">33903999000</text:span></text:p>
      <text:p text:style-name="P89"><text:span text:style-name="T91">Ficha/Fonte</text:span><text:span text:style-name="T96"> </text:span><text:span text:style-name="T91">de</text:span><text:span text:style-name="T96"> </text:span><text:span text:style-name="T91">Recurso:</text:span><text:span text:style-name="T96"> </text:span><text:span text:style-name="T91">2529/150000000001</text:span><text:span text:style-name="T96"> </text:span><text:span text:style-name="T91">-</text:span><text:span text:style-name="T96"> </text:span><text:span text:style-name="T91">RECURSOS</text:span><text:span text:style-name="T96"> </text:span><text:span text:style-name="T91">NÃO</text:span><text:span text:style-name="T96"> </text:span><text:span text:style-name="T91">VINCULADOS</text:span><text:span text:style-name="T96"> </text:span><text:span text:style-name="T91">DE</text:span><text:span text:style-name="T96"> </text:span><text:span text:style-name="T91">IMPOSTOS E TRANSFERÊNCIAS DE IMPOSTOS</text:span></text:p>
      <text:p text:style-name="P73"><text:span text:style-name="T86">PRAZO:</text:span><text:span text:style-name="T125"> </text:span><text:span text:style-name="T88">12</text:span><text:span text:style-name="T126"> </text:span><text:span text:style-name="T88">meses</text:span></text:p>
      <text:p text:style-name="P90"><text:span text:style-name="T99">DATA</text:span><text:span text:style-name="T127"> </text:span><text:span text:style-name="T99">DA</text:span><text:span text:style-name="T128"> </text:span><text:span text:style-name="T99">ASSINATURA:</text:span><text:span text:style-name="T129"> </text:span><text:span text:style-name="T124">13/08/2026</text:span></text:p>
      <text:p text:style-name="P89"><text:span text:style-name="T85">SIGNATÁRIOS:</text:span><text:span text:style-name="T130"> </text:span><text:span text:style-name="T91">Wanderson</text:span><text:span text:style-name="T131"> </text:span><text:span text:style-name="T91">Amorim</text:span><text:span text:style-name="T132"> </text:span><text:span text:style-name="T91">Dona</text:span><text:span text:style-name="T132"> </text:span><text:span text:style-name="T91">-</text:span><text:span text:style-name="T132"> </text:span><text:span text:style-name="T91">Secretário</text:span><text:span text:style-name="T132"> </text:span><text:span text:style-name="T91">Municipal</text:span><text:span text:style-name="T132"> </text:span><text:span text:style-name="T91">de</text:span><text:span text:style-name="T132"> </text:span><text:span text:style-name="T91">Cultura</text:span><text:span text:style-name="T132"> </text:span><text:span text:style-name="T91">e</text:span><text:span text:style-name="T133"> </text:span><text:span text:style-name="T91">Turismo</text:span><text:span text:style-name="T132"> </text:span><text:span text:style-name="T91">Jorge Roberto de Morais Junior - Proprietário da Contratada</text:span></text:p>
      <text:p text:style-name="P73"><text:span text:style-name="T99">PROCESSO:</text:span><text:span text:style-name="T134"> </text:span><text:span text:style-name="T124">57785/2026</text:span></text:p>
      <text:p text:style-name="P88"><text:span text:style-name="T135">I</text:span><text:span text:style-name="T86">D CIDADES:</text:span><text:span text:style-name="T136"> </text:span><text:span text:style-name="T88">2026.016E0700001.10.0108</text:span></text:p>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1"/>
      <text:p text:style-name="P92"/>
      <text:p text:style-name="P93"><draw:frame draw:style-name="fr7" draw:name="Image 67" text:anchor-type="char" svg:x="3.7902in" svg:y="-0.2945in" svg:width="0.6866in" svg:height="0.6189in" draw:z-index="8"><draw:image xlink:href="Pictures/10000001000000840000007752069C51.png" xlink:type="simple" xlink:show="embed" xlink:actuate="onLoad" draw:mime-type="image/png"/></draw:frame><text:span text:style-name="T38">D.O.</text:span><text:span text:style-name="T39"> </text:span><text:span text:style-name="T38">PREFEITURA</text:span><text:span text:style-name="T40"> </text:span><text:span text:style-name="T38">MUNICIPAL</text:span><text:span text:style-name="T41"> </text:span><text:span text:style-name="T38">DE</text:span><text:span text:style-name="T42"> </text:span><text:span text:style-name="T43">CACHOEIRO</text:span><text:span text:style-name="T38"><text:tab/></text:span><text:span text:style-name="T44">06</text:span></text:p>
      <text:h text:style-name="P94" text:outline-level="2"><draw:frame draw:style-name="fr1" draw:name="Image9" text:anchor-type="char" svg:x="1.6953in" svg:y="0.6102in" svg:width="5.7862in" svg:height="0.3756in" draw:z-index="23"><draw:image xlink:href="Pictures/100000010000022B0000002474849A47.png" xlink:type="simple" xlink:show="embed" xlink:actuate="onLoad" draw:mime-type="image/png"/></draw:frame><draw:frame draw:style-name="fr1" draw:name="Image10" text:anchor-type="char" svg:x="0in" svg:y="0in" svg:width="8.2681in" svg:height="11.6929in" draw:z-index="24"><draw:image xlink:href="Pictures/1000000100000319000004628A933593.png" xlink:type="simple" xlink:show="embed" xlink:actuate="onLoad" draw:mime-type="image/png"/></draw:frame><text:span text:style-name="T8">DIÁRIO</text:span><text:span text:style-name="T9"> </text:span><text:span text:style-name="T10">OFICIAL </text:span></text:h>
      <text:h text:style-name="P95" text:outline-level="6"><text:span text:style-name="T11">DO</text:span><text:span text:style-name="T12"> </text:span><text:span text:style-name="T13">MUNICÍPIO</text:span><text:span text:style-name="T14"> </text:span><text:span text:style-name="T15">DE </text:span></text:h>
      <text:p text:style-name="P96"><text:span text:style-name="T137">CACHOEIRO</text:span><text:span text:style-name="T138"> </text:span><text:span text:style-name="T139">DE</text:span><text:span text:style-name="T138"> </text:span><text:span text:style-name="T140">ITAPEMIRIM </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97"/>
      <text:p text:style-name="P98"><text:span text:style-name="T141">CENTRO ADMINISTRATIVO HÉLIO CARLOS MANHÃES RUA BRAHIM ANTÔNIO SEDER, 96/102 - CENTRO CACHOEIRO</text:span><text:span text:style-name="T142"> </text:span><text:span text:style-name="T141">DE</text:span><text:span text:style-name="T143"> </text:span><text:span text:style-name="T141">ITAPEMIRIM CEP: 29300-060</text:span></text:p>
      <text:p text:style-name="Text_20_body"/>
      <text:p text:style-name="P99"/>
      <text:p text:style-name="P100"><draw:frame draw:style-name="fr3" draw:name="Image8" text:anchor-type="char" svg:x="0.7874in" svg:y="0.2654in" svg:width="6.6953in" svg:height="0.1in" draw:z-index="18"><draw:image xlink:href="Pictures/100000010000028200000009B6819ED2.png" xlink:type="simple" xlink:show="embed" xlink:actuate="onLoad" draw:mime-type="image/png"/></draw:frame><text:span text:style-name="T144">CACHOEIRO.ES.GOV.BR</text:span></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page"/>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Source Sans Pro" fo:font-family="'Source Sans Pro'" style:font-family-generic="swiss" style:font-pitch="variable" fo:language="pt" fo:country="PT" style:font-name-asian="Source Sans Pro1" style:font-family-asian="'Source Sans Pro'" style:font-family-generic-asian="system" style:font-pitch-asian="variable" style:language-asian="en" style:country-asian="US" style:font-name-complex="Source Sans Pro1" style:font-family-complex="'Source Sans Pro'"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Source Sans Pro" fo:font-family="'Source Sans Pro'" style:font-family-generic="swiss" style:font-pitch="variable" fo:font-size="10pt" fo:language="pt" fo:country="PT" style:font-name-asian="Source Sans Pro1" style:font-family-asian="'Source Sans Pro'" style:font-family-generic-asian="system" style:font-pitch-asian="variable" style:font-size-asian="10pt" style:language-asian="en" style:country-asian="US" style:font-name-complex="Source Sans Pro1" style:font-family-complex="'Source Sans Pro'" style:font-family-generic-complex="system" style:font-pitch-complex="variable" style:font-size-complex="10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3953in" fo:margin-right="0.755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3646in" fo:margin-right="0.7555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389in" fo:margin-right="0.7555in" fo:text-align="center" style:justify-single-word="false"/>
      <style:text-properties style:font-name="Source Sans Pro" fo:font-family="'Source Sans Pro'" style:font-family-generic="swiss" style:font-pitch="variable" fo:font-size="12pt" fo:language="pt" fo:country="PT" style:font-name-asian="Source Sans Pro1" style:font-family-asian="'Source Sans Pro'" style:font-family-generic-asian="system" style:font-pitch-asian="variable" style:font-size-asian="12pt" style:language-asian="en" style:country-asian="US" style:font-name-complex="Source Sans Pro1" style:font-family-complex="'Source Sans Pro'" style:font-family-generic-complex="system" style:font-pitch-complex="variable" style:font-size-complex="12pt" style:language-complex="ar" style:country-complex="SA"/>
    </style:style>
    <style:style style:name="Heading_20_6" style:display-name="Heading 6" style:family="paragraph" style:parent-style-name="Standard" style:default-outline-level="7" style:list-style-name="" style:class="chapter">
      <style:paragraph-properties fo:margin-left="0.3654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top="0.0701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List_20_Paragraph" style:display-name="List Paragraph" style:family="paragraph" style:parent-style-name="Standard">
      <style:text-properties fo:language="pt" fo:country="PT" style:language-asian="en" style:country-asian="US" style:language-complex="ar" style:country-complex="SA"/>
    </style:style>
    <style:style style:name="Table_20_Paragraph" style:display-name="Table Paragraph" style:family="paragraph" style:parent-style-name="Standard">
      <style:paragraph-properties fo:margin-left="0.0043in" fo:margin-top="0.0217in" fo:margin-bottom="0in" style:contextual-spacing="false" fo:text-align="center" style:justify-single-word="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1945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0.778in" fo:margin-bottom="0.1945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layout-properties fo:page-width="8.2681in" fo:page-height="11.6929in" style:num-format="1" style:print-orientation="portrait" fo:margin-top="1.3335in" fo:margin-bottom="0.1945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8.2681in" fo:page-height="11.6929in" style:num-format="1" style:print-orientation="portrait" fo:margin-top="1.0693in" fo:margin-bottom="0.1945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3" draw:style-name="Mdp1"/>
    <style:master-page style:name="Converted3" style:page-layout-name="Mpm2" draw:style-name="Mdp1"/>
    <style:master-page style:name="Converted4" style:page-layout-name="Mpm4" draw:style-name="Mdp1"/>
    <style:master-page style:name="Converted5" style:page-layout-name="Mpm2" draw:style-name="Mdp1"/>
    <style:master-page style:name="Converted6" style:page-layout-name="Mpm5"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21:12:21</meta:creation-date>
    <dc:date>2026-09-01T20:35:42.644741775</dc:date>
    <meta:editing-duration>PT1S</meta:editing-duration>
    <meta:generator>LibreOffice/26.2.5.2$Linux_AARCH64 LibreOffice_project/620$Build-2</meta:generator>
    <meta:editing-cycles>2</meta:editing-cycles>
    <meta:document-statistic meta:table-count="1" meta:image-count="25" meta:object-count="0" meta:page-count="8" meta:paragraph-count="126" meta:word-count="623" meta:character-count="4383" meta:non-whitespace-character-count="3866"/>
    <meta:user-defined meta:name="AppVersion">12.0000</meta:user-defined>
    <meta:user-defined meta:name="Created" meta:value-type="date">2026-09-01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