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53B00000014D1F43CA3.png" manifest:media-type="image/png"/>
  <manifest:file-entry manifest:full-path="Pictures/10000000000009180000019B2F5AA03B.png" manifest:media-type="image/png"/>
  <manifest:file-entry manifest:full-path="Pictures/100000010000019A0000012CF46A0DA6.png" manifest:media-type="image/png"/>
  <manifest:file-entry manifest:full-path="Pictures/10000001000006750000092278079568.png" manifest:media-type="image/png"/>
  <manifest:file-entry manifest:full-path="Pictures/10000001000000890000007B65EB5E14.png" manifest:media-type="image/png"/>
  <manifest:file-entry manifest:full-path="Pictures/1000000100000613000001153857E5DA.png" manifest:media-type="image/png"/>
  <manifest:file-entry manifest:full-path="Pictures/100000010000018000000028EC1C6272.png" manifest:media-type="image/png"/>
  <manifest:file-entry manifest:full-path="Pictures/100000010000067400000492A90EB7A8.png" manifest:media-type="image/png"/>
  <manifest:file-entry manifest:full-path="Pictures/100000010000053A0000000167335D98.png" manifest:media-type="image/png"/>
  <manifest:file-entry manifest:full-path="Pictures/100000010000001900000019E9558BF9.png" manifest:media-type="image/png"/>
  <manifest:file-entry manifest:full-path="Pictures/1000000100000675000009229E13F47D.png" manifest:media-type="image/png"/>
  <manifest:file-entry manifest:full-path="Pictures/100000010000013F000000509651FD70.png" manifest:media-type="image/png"/>
  <manifest:file-entry manifest:full-path="Pictures/100000010000053B0000081B7E5ACCB3.png" manifest:media-type="image/png"/>
  <manifest:file-entry manifest:full-path="Pictures/100000010000002700000019D898E835.png" manifest:media-type="image/png"/>
  <manifest:file-entry manifest:full-path="Pictures/100000010000061300000115FB6770EA.png" manifest:media-type="image/png"/>
  <manifest:file-entry manifest:full-path="Pictures/100000010000053400000115E9DFC105.png" manifest:media-type="image/png"/>
  <manifest:file-entry manifest:full-path="Pictures/10000001000000840000007752069C51.png" manifest:media-type="image/png"/>
  <manifest:file-entry manifest:full-path="Pictures/10000001000005340000011599C03542.png" manifest:media-type="image/png"/>
  <manifest:file-entry manifest:full-path="Pictures/10000001000004850000004BA8DE727D.png" manifest:media-type="image/png"/>
  <manifest:file-entry manifest:full-path="Pictures/100000010000053A0000004D7FA8675E.png" manifest:media-type="image/png"/>
  <manifest:file-entry manifest:full-path="Pictures/10000001000000EB000000D463A43EBB.png" manifest:media-type="image/png"/>
  <manifest:file-entry manifest:full-path="Pictures/10000001000005340000011568EFA48A.png" manifest:media-type="image/png"/>
  <manifest:file-entry manifest:full-path="Pictures/100000010000067500000922C23721C0.png" manifest:media-type="image/png"/>
  <manifest:file-entry manifest:full-path="Pictures/10000000000006DD0000000C0BAA6CAD.png" manifest:media-type="image/png"/>
  <manifest:file-entry manifest:full-path="Pictures/100000010000017F0000001931F81BC8.png" manifest:media-type="image/png"/>
  <manifest:file-entry manifest:full-path="Pictures/10000000000000B20000000F0FAFB8C6.png" manifest:media-type="image/png"/>
  <manifest:file-entry manifest:full-path="Pictures/10000001000000890000007C1AA9694F.png" manifest:media-type="image/png"/>
  <manifest:file-entry manifest:full-path="Pictures/1000000100000675000009223B4C6F44.png" manifest:media-type="image/png"/>
  <manifest:file-entry manifest:full-path="Pictures/10000000000000D0000000B830B1DD11.jpg" manifest:media-type="image/jpeg"/>
  <manifest:file-entry manifest:full-path="Pictures/10000000000003340000022643D1511D.jpg" manifest:media-type="image/jpe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5.3354in" fo:margin-left="1.0333in" fo:margin-top="0in" fo:margin-bottom="0in" table:align="left" style:writing-mode="page"/>
    </style:style>
    <style:style style:name="Table1.A" style:family="table-column">
      <style:table-column-properties style:column-width="1.8021in"/>
    </style:style>
    <style:style style:name="Table1.B" style:family="table-column">
      <style:table-column-properties style:column-width="1.859in"/>
    </style:style>
    <style:style style:name="Table1.C" style:family="table-column">
      <style:table-column-properties style:column-width="0.5049in"/>
    </style:style>
    <style:style style:name="Table1.D" style:family="table-column">
      <style:table-column-properties style:column-width="0.5201in"/>
    </style:style>
    <style:style style:name="Table1.E" style:family="table-column">
      <style:table-column-properties style:column-width="0.6493in"/>
    </style:style>
    <style:style style:name="Table1.1" style:family="table-row">
      <style:table-row-properties style:min-row-height="0.159in" fo:keep-together="auto"/>
    </style:style>
    <style:style style:name="Table1.A1" style:family="table-cell">
      <style:table-cell-properties fo:padding-left="0.0035in" fo:padding-right="0.0035in" fo:padding-top="0in" fo:padding-bottom="0in" fo:border="0.5pt solid #000000"/>
    </style:style>
    <style:style style:name="Table1.2" style:family="table-row">
      <style:table-row-properties style:min-row-height="0.1903in" fo:keep-together="auto"/>
    </style:style>
    <style:style style:name="Table2" style:family="table">
      <style:table-properties style:width="5.3354in" fo:margin-left="1.0333in" fo:margin-top="0in" fo:margin-bottom="0in" table:align="left" style:writing-mode="page"/>
    </style:style>
    <style:style style:name="Table2.A" style:family="table-column">
      <style:table-column-properties style:column-width="1.8021in"/>
    </style:style>
    <style:style style:name="Table2.B" style:family="table-column">
      <style:table-column-properties style:column-width="1.859in"/>
    </style:style>
    <style:style style:name="Table2.C" style:family="table-column">
      <style:table-column-properties style:column-width="0.5049in"/>
    </style:style>
    <style:style style:name="Table2.D" style:family="table-column">
      <style:table-column-properties style:column-width="0.5201in"/>
    </style:style>
    <style:style style:name="Table2.E" style:family="table-column">
      <style:table-column-properties style:column-width="0.6493in"/>
    </style:style>
    <style:style style:name="Table2.1" style:family="table-row">
      <style:table-row-properties style:min-row-height="0.159in" fo:keep-together="auto"/>
    </style:style>
    <style:style style:name="Table2.A1" style:family="table-cell">
      <style:table-cell-properties fo:padding-left="0.0035in" fo:padding-right="0.0035in" fo:padding-top="0in" fo:padding-bottom="0in" fo:border="0.5pt solid #000000"/>
    </style:style>
    <style:style style:name="Table3" style:family="table">
      <style:table-properties style:width="4.4806in" fo:margin-left="1.5056in" fo:margin-top="0in" fo:margin-bottom="0in" table:align="left" style:writing-mode="page"/>
    </style:style>
    <style:style style:name="Table3.A" style:family="table-column">
      <style:table-column-properties style:column-width="0.8229in"/>
    </style:style>
    <style:style style:name="Table3.B" style:family="table-column">
      <style:table-column-properties style:column-width="0.4486in"/>
    </style:style>
    <style:style style:name="Table3.C" style:family="table-column">
      <style:table-column-properties style:column-width="0.7625in"/>
    </style:style>
    <style:style style:name="Table3.D" style:family="table-column">
      <style:table-column-properties style:column-width="0.5076in"/>
    </style:style>
    <style:style style:name="Table3.E" style:family="table-column">
      <style:table-column-properties style:column-width="0.3736in"/>
    </style:style>
    <style:style style:name="Table3.F" style:family="table-column">
      <style:table-column-properties style:column-width="0.509in"/>
    </style:style>
    <style:style style:name="Table3.H" style:family="table-column">
      <style:table-column-properties style:column-width="0.5486in"/>
    </style:style>
    <style:style style:name="Table3.1" style:family="table-row">
      <style:table-row-properties style:min-row-height="0.3in" fo:keep-together="auto"/>
    </style:style>
    <style:style style:name="Table3.A1" style:family="table-cell">
      <style:table-cell-properties fo:padding-left="0.0035in" fo:padding-right="0.0035in" fo:padding-top="0in" fo:padding-bottom="0in" fo:border="0.5pt solid #000000"/>
    </style:style>
    <style:style style:name="Table3.2" style:family="table-row">
      <style:table-row-properties style:min-row-height="0.3361in" fo:keep-together="auto"/>
    </style:style>
    <style:style style:name="Table4" style:family="table">
      <style:table-properties style:width="4.1569in" fo:margin-left="1.6715in" fo:margin-top="0in" fo:margin-bottom="0in" table:align="left" style:writing-mode="page"/>
    </style:style>
    <style:style style:name="Table4.A" style:family="table-column">
      <style:table-column-properties style:column-width="0.7181in"/>
    </style:style>
    <style:style style:name="Table4.B" style:family="table-column">
      <style:table-column-properties style:column-width="2.2444in"/>
    </style:style>
    <style:style style:name="Table4.C" style:family="table-column">
      <style:table-column-properties style:column-width="1.1944in"/>
    </style:style>
    <style:style style:name="Table4.1" style:family="table-row">
      <style:table-row-properties style:min-row-height="0.2882in" fo:keep-together="auto"/>
    </style:style>
    <style:style style:name="Table4.A1" style:family="table-cell">
      <style:table-cell-properties fo:padding-left="0.0014in" fo:padding-right="0.0014in" fo:padding-top="0in" fo:padding-bottom="0in" fo:border="0.25pt solid #000000"/>
    </style:style>
    <style:style style:name="Table4.C1" style:family="table-cell">
      <style:table-cell-properties fo:padding-left="0.0014in" fo:padding-right="0.0014in" fo:padding-top="0in" fo:padding-bottom="0in" fo:border-left="0.25pt solid #000000" fo:border-right="none" fo:border-top="0.25pt solid #000000" fo:border-bottom="0.25pt solid #000000"/>
    </style:style>
    <style:style style:name="Table4.2" style:family="table-row">
      <style:table-row-properties style:min-row-height="0.2306in" fo:keep-together="auto"/>
    </style:style>
    <style:style style:name="Table5" style:family="table">
      <style:table-properties style:width="4.4431in" fo:margin-left="1.4833in" fo:margin-top="0in" fo:margin-bottom="0in" table:align="left" style:writing-mode="page"/>
    </style:style>
    <style:style style:name="Table5.A" style:family="table-column">
      <style:table-column-properties style:column-width="2.1646in"/>
    </style:style>
    <style:style style:name="Table5.B" style:family="table-column">
      <style:table-column-properties style:column-width="0.4243in"/>
    </style:style>
    <style:style style:name="Table5.C" style:family="table-column">
      <style:table-column-properties style:column-width="1.116in"/>
    </style:style>
    <style:style style:name="Table5.D" style:family="table-column">
      <style:table-column-properties style:column-width="0.7382in"/>
    </style:style>
    <style:style style:name="Table5.1" style:family="table-row">
      <style:table-row-properties style:min-row-height="0.2215in" fo:keep-together="auto"/>
    </style:style>
    <style:style style:name="Table5.A1" style:family="table-cell">
      <style:table-cell-properties fo:padding-left="0.0014in" fo:padding-right="0.0014in" fo:padding-top="0in" fo:padding-bottom="0in" fo:border="0.25pt solid #000000"/>
    </style:style>
    <style:style style:name="Table5.2" style:family="table-row">
      <style:table-row-properties style:min-row-height="0.1938in" fo:keep-together="auto"/>
    </style:style>
    <style:style style:name="Table5.3" style:family="table-row">
      <style:table-row-properties style:min-row-height="0.1924in" fo:keep-together="auto"/>
    </style:style>
    <style:style style:name="Table5.4" style:family="table-row">
      <style:table-row-properties style:min-row-height="0.3049in" fo:keep-together="auto"/>
    </style:style>
    <style:style style:name="Table6" style:family="table">
      <style:table-properties style:width="4.309in" fo:margin-left="1.5528in" fo:margin-top="0in" fo:margin-bottom="0in" table:align="left" style:writing-mode="page"/>
    </style:style>
    <style:style style:name="Table6.A" style:family="table-column">
      <style:table-column-properties style:column-width="0.6924in"/>
    </style:style>
    <style:style style:name="Table6.B" style:family="table-column">
      <style:table-column-properties style:column-width="1.0375in"/>
    </style:style>
    <style:style style:name="Table6.C" style:family="table-column">
      <style:table-column-properties style:column-width="1.8861in"/>
    </style:style>
    <style:style style:name="Table6.D" style:family="table-column">
      <style:table-column-properties style:column-width="0.6931in"/>
    </style:style>
    <style:style style:name="Table6.1" style:family="table-row">
      <style:table-row-properties style:min-row-height="0.1826in" fo:keep-together="auto"/>
    </style:style>
    <style:style style:name="Table6.A1" style:family="table-cell">
      <style:table-cell-properties fo:padding-left="0.0035in" fo:padding-right="0.0035in" fo:padding-top="0in" fo:padding-bottom="0in" fo:border="0.5pt solid #000000"/>
    </style:style>
    <style:style style:name="Table6.2" style:family="table-row">
      <style:table-row-properties style:min-row-height="0.9736in" fo:keep-together="auto"/>
    </style:style>
    <style:style style:name="Table7" style:family="table">
      <style:table-properties style:width="4.5889in" fo:margin-left="1.5111in" fo:margin-top="0in" fo:margin-bottom="0in" table:align="left" style:writing-mode="page"/>
    </style:style>
    <style:style style:name="Table7.A" style:family="table-column">
      <style:table-column-properties style:column-width="0.3542in"/>
    </style:style>
    <style:style style:name="Table7.B" style:family="table-column">
      <style:table-column-properties style:column-width="1.0188in"/>
    </style:style>
    <style:style style:name="Table7.C" style:family="table-column">
      <style:table-column-properties style:column-width="0.559in"/>
    </style:style>
    <style:style style:name="Table7.D" style:family="table-column">
      <style:table-column-properties style:column-width="0.4778in"/>
    </style:style>
    <style:style style:name="Table7.E" style:family="table-column">
      <style:table-column-properties style:column-width="0.666in"/>
    </style:style>
    <style:style style:name="Table7.F" style:family="table-column">
      <style:table-column-properties style:column-width="0.4528in"/>
    </style:style>
    <style:style style:name="Table7.G" style:family="table-column">
      <style:table-column-properties style:column-width="0.2799in"/>
    </style:style>
    <style:style style:name="Table7.H" style:family="table-column">
      <style:table-column-properties style:column-width="0.3854in"/>
    </style:style>
    <style:style style:name="Table7.I" style:family="table-column">
      <style:table-column-properties style:column-width="0.3951in"/>
    </style:style>
    <style:style style:name="Table7.1" style:family="table-row">
      <style:table-row-properties style:min-row-height="0.2424in" fo:keep-together="auto"/>
    </style:style>
    <style:style style:name="Table7.A1" style:family="table-cell">
      <style:table-cell-properties fo:background-color="#a8a8a8" fo:padding-left="0.0035in" fo:padding-right="0.0035in" fo:padding-top="0in" fo:padding-bottom="0in" fo:border="0.5pt solid #000000">
        <style:background-image/>
      </style:table-cell-properties>
    </style:style>
    <style:style style:name="Table7.2" style:family="table-row">
      <style:table-row-properties style:min-row-height="0.3896in" fo:keep-together="auto"/>
    </style:style>
    <style:style style:name="Table7.A2" style:family="table-cell">
      <style:table-cell-properties fo:padding-left="0.0035in" fo:padding-right="0.0035in" fo:padding-top="0in" fo:padding-bottom="0in" fo:border="0.5pt solid #000000"/>
    </style:style>
    <style:style style:name="Table7.B2" style:family="table-cell">
      <style:table-cell-properties fo:padding-left="0.0035in" fo:padding-right="0.0035in" fo:padding-top="0in" fo:padding-bottom="0in" fo:border="0.5pt solid #000000"/>
    </style:style>
    <style:style style:name="Table7.C2" style:family="table-cell">
      <style:table-cell-properties fo:padding-left="0.0035in" fo:padding-right="0.0035in" fo:padding-top="0in" fo:padding-bottom="0in" fo:border="0.5pt solid #000000"/>
    </style:style>
    <style:style style:name="Table7.D2" style:family="table-cell">
      <style:table-cell-properties fo:padding-left="0.0035in" fo:padding-right="0.0035in" fo:padding-top="0in" fo:padding-bottom="0in" fo:border="0.5pt solid #000000"/>
    </style:style>
    <style:style style:name="Table7.E2" style:family="table-cell">
      <style:table-cell-properties fo:padding-left="0.0035in" fo:padding-right="0.0035in" fo:padding-top="0in" fo:padding-bottom="0in" fo:border="0.5pt solid #000000"/>
    </style:style>
    <style:style style:name="Table7.F2" style:family="table-cell">
      <style:table-cell-properties fo:padding-left="0.0035in" fo:padding-right="0.0035in" fo:padding-top="0in" fo:padding-bottom="0in" fo:border="0.5pt solid #000000"/>
    </style:style>
    <style:style style:name="Table7.G2" style:family="table-cell">
      <style:table-cell-properties fo:padding-left="0.0035in" fo:padding-right="0.0035in" fo:padding-top="0in" fo:padding-bottom="0in" fo:border="0.5pt solid #000000"/>
    </style:style>
    <style:style style:name="Table7.H2" style:family="table-cell">
      <style:table-cell-properties fo:padding-left="0.0035in" fo:padding-right="0.0035in" fo:padding-top="0in" fo:padding-bottom="0in" fo:border="0.5pt solid #000000"/>
    </style:style>
    <style:style style:name="Table7.I2" style:family="table-cell">
      <style:table-cell-properties fo:padding-left="0.0035in" fo:padding-right="0.0035in" fo:padding-top="0in" fo:padding-bottom="0in" fo:border="0.5pt solid #000000"/>
    </style:style>
    <style:style style:name="Table8" style:family="table">
      <style:table-properties style:width="4.2771in" fo:margin-left="1.6611in" fo:margin-top="0in" fo:margin-bottom="0in" table:align="left" style:writing-mode="page"/>
    </style:style>
    <style:style style:name="Table8.A" style:family="table-column">
      <style:table-column-properties style:column-width="0.8146in"/>
    </style:style>
    <style:style style:name="Table8.B" style:family="table-column">
      <style:table-column-properties style:column-width="1.1292in"/>
    </style:style>
    <style:style style:name="Table8.C" style:family="table-column">
      <style:table-column-properties style:column-width="1.6118in"/>
    </style:style>
    <style:style style:name="Table8.D" style:family="table-column">
      <style:table-column-properties style:column-width="0.7215in"/>
    </style:style>
    <style:style style:name="Table8.1" style:family="table-row">
      <style:table-row-properties style:min-row-height="0.2215in" fo:keep-together="auto"/>
    </style:style>
    <style:style style:name="Table8.A1" style:family="table-cell">
      <style:table-cell-properties fo:padding-left="0.0035in" fo:padding-right="0.0035in" fo:padding-top="0in" fo:padding-bottom="0in" fo:border="0.5pt solid #000000"/>
    </style:style>
    <style:style style:name="Table8.2" style:family="table-row">
      <style:table-row-properties style:min-row-height="1.1528in" fo:keep-together="auto"/>
    </style:style>
    <style:style style:name="Table9" style:family="table">
      <style:table-properties style:width="4.1806in" fo:margin-left="1.6347in" fo:margin-top="0in" fo:margin-bottom="0in" table:align="left" style:writing-mode="page"/>
    </style:style>
    <style:style style:name="Table9.A" style:family="table-column">
      <style:table-column-properties style:column-width="2.5424in"/>
    </style:style>
    <style:style style:name="Table9.B" style:family="table-column">
      <style:table-column-properties style:column-width="1.6382in"/>
    </style:style>
    <style:style style:name="Table9.1" style:family="table-row">
      <style:table-row-properties style:min-row-height="0.1486in" fo:keep-together="auto"/>
    </style:style>
    <style:style style:name="Table9.A1" style:family="table-cell">
      <style:table-cell-properties fo:padding-left="0.0035in" fo:padding-right="0.0035in" fo:padding-top="0in" fo:padding-bottom="0in" fo:border="0.5pt solid #000000"/>
    </style:style>
    <style:style style:name="Table9.2" style:family="table-row">
      <style:table-row-properties style:min-row-height="0.1479in" fo:keep-together="auto"/>
    </style:style>
    <style:style style:name="Table9.4" style:family="table-row">
      <style:table-row-properties style:min-row-height="0.3139in" fo:keep-together="auto"/>
    </style:style>
    <style:style style:name="Table9.6" style:family="table-row">
      <style:table-row-properties style:min-row-height="0.2167in" fo:keep-together="auto"/>
    </style:style>
    <style:style style:name="Table9.7" style:family="table-row">
      <style:table-row-properties style:min-row-height="0.2181in" fo:keep-together="auto"/>
    </style:style>
    <style:style style:name="Table10" style:family="table">
      <style:table-properties style:width="4.209in" fo:margin-left="1.5736in" fo:margin-top="0in" fo:margin-bottom="0in" table:align="left" style:writing-mode="page"/>
    </style:style>
    <style:style style:name="Table10.A" style:family="table-column">
      <style:table-column-properties style:column-width="1.2681in"/>
    </style:style>
    <style:style style:name="Table10.B" style:family="table-column">
      <style:table-column-properties style:column-width="0.7222in"/>
    </style:style>
    <style:style style:name="Table10.C" style:family="table-column">
      <style:table-column-properties style:column-width="0.5826in"/>
    </style:style>
    <style:style style:name="Table10.D" style:family="table-column">
      <style:table-column-properties style:column-width="0.4563in"/>
    </style:style>
    <style:style style:name="Table10.E" style:family="table-column">
      <style:table-column-properties style:column-width="0.5243in"/>
    </style:style>
    <style:style style:name="Table10.F" style:family="table-column">
      <style:table-column-properties style:column-width="0.6556in"/>
    </style:style>
    <style:style style:name="Table10.1" style:family="table-row">
      <style:table-row-properties style:min-row-height="0.1549in" fo:keep-together="auto"/>
    </style:style>
    <style:style style:name="Table10.A1" style:family="table-cell">
      <style:table-cell-properties fo:padding-left="0.0035in" fo:padding-right="0.0035in" fo:padding-top="0in" fo:padding-bottom="0in" fo:border="0.5pt solid #000000"/>
    </style:style>
    <style:style style:name="Table10.2" style:family="table-row">
      <style:table-row-properties style:min-row-height="0.2479in" fo:keep-together="auto"/>
    </style:style>
    <style:style style:name="Table11" style:family="table">
      <style:table-properties style:width="4.2201in" fo:margin-left="1.5583in" fo:margin-top="0in" fo:margin-bottom="0in" table:align="left" style:writing-mode="page"/>
    </style:style>
    <style:style style:name="Table11.A" style:family="table-column">
      <style:table-column-properties style:column-width="1.2271in"/>
    </style:style>
    <style:style style:name="Table11.B" style:family="table-column">
      <style:table-column-properties style:column-width="1.0799in"/>
    </style:style>
    <style:style style:name="Table11.C" style:family="table-column">
      <style:table-column-properties style:column-width="0.6132in"/>
    </style:style>
    <style:style style:name="Table11.D" style:family="table-column">
      <style:table-column-properties style:column-width="0.6694in"/>
    </style:style>
    <style:style style:name="Table11.E" style:family="table-column">
      <style:table-column-properties style:column-width="0.6306in"/>
    </style:style>
    <style:style style:name="Table11.1" style:family="table-row">
      <style:table-row-properties style:min-row-height="0.316in" fo:keep-together="auto"/>
    </style:style>
    <style:style style:name="Table11.A1" style:family="table-cell">
      <style:table-cell-properties fo:padding-left="0.0014in" fo:padding-right="0.0014in" fo:padding-top="0in" fo:padding-bottom="0in" fo:border="0.25pt solid #000000"/>
    </style:style>
    <style:style style:name="Table11.2" style:family="table-row">
      <style:table-row-properties style:min-row-height="0.2465in" fo:keep-together="auto"/>
    </style:style>
    <style:style style:name="Table12" style:family="table">
      <style:table-properties style:width="4.1208in" fo:margin-left="1.7215in" fo:margin-top="0in" fo:margin-bottom="0in" table:align="left" style:writing-mode="page"/>
    </style:style>
    <style:style style:name="Table12.A" style:family="table-column">
      <style:table-column-properties style:column-width="1.1986in"/>
    </style:style>
    <style:style style:name="Table12.B" style:family="table-column">
      <style:table-column-properties style:column-width="1.441in"/>
    </style:style>
    <style:style style:name="Table12.C" style:family="table-column">
      <style:table-column-properties style:column-width="1.4813in"/>
    </style:style>
    <style:style style:name="Table12.1" style:family="table-row">
      <style:table-row-properties style:min-row-height="0.2882in" fo:keep-together="auto"/>
    </style:style>
    <style:style style:name="Table12.A1" style:family="table-cell">
      <style:table-cell-properties fo:padding-left="0.0035in" fo:padding-right="0.0035in" fo:padding-top="0in" fo:padding-bottom="0in" fo:border="0.5pt solid #231f20"/>
    </style:style>
    <style:style style:name="Table12.2" style:family="table-row">
      <style:table-row-properties style:min-row-height="0.3368in" fo:keep-together="auto"/>
    </style:style>
    <style:style style:name="Table13" style:family="table">
      <style:table-properties style:width="4.0257in" fo:margin-left="1.7215in" fo:margin-top="0in" fo:margin-bottom="0in" table:align="left" style:writing-mode="page"/>
    </style:style>
    <style:style style:name="Table13.A" style:family="table-column">
      <style:table-column-properties style:column-width="0.9861in"/>
    </style:style>
    <style:style style:name="Table13.B" style:family="table-column">
      <style:table-column-properties style:column-width="1.6521in"/>
    </style:style>
    <style:style style:name="Table13.C" style:family="table-column">
      <style:table-column-properties style:column-width="1.3875in"/>
    </style:style>
    <style:style style:name="Table13.1" style:family="table-row">
      <style:table-row-properties style:min-row-height="0.2882in" fo:keep-together="auto"/>
    </style:style>
    <style:style style:name="Table13.A1" style:family="table-cell">
      <style:table-cell-properties fo:padding-left="0.0035in" fo:padding-right="0.0035in" fo:padding-top="0in" fo:padding-bottom="0in" fo:border="0.5pt solid #231f20"/>
    </style:style>
    <style:style style:name="Table13.2" style:family="table-row">
      <style:table-row-properties style:min-row-height="0.3368in" fo:keep-together="auto"/>
    </style:style>
    <style:style style:name="Table14" style:family="table">
      <style:table-properties style:width="4.1875in" fo:margin-left="1.5958in" fo:margin-top="0in" fo:margin-bottom="0in" table:align="left" style:writing-mode="page"/>
    </style:style>
    <style:style style:name="Table14.A" style:family="table-column">
      <style:table-column-properties style:column-width="1.0583in"/>
    </style:style>
    <style:style style:name="Table14.B" style:family="table-column">
      <style:table-column-properties style:column-width="1.8729in"/>
    </style:style>
    <style:style style:name="Table14.C" style:family="table-column">
      <style:table-column-properties style:column-width="1.2563in"/>
    </style:style>
    <style:style style:name="Table14.1" style:family="table-row">
      <style:table-row-properties style:min-row-height="0.3569in" fo:keep-together="auto"/>
    </style:style>
    <style:style style:name="Table14.A1" style:family="table-cell">
      <style:table-cell-properties fo:padding-left="0.0035in" fo:padding-right="0.0035in" fo:padding-top="0in" fo:padding-bottom="0in" fo:border="0.5pt solid #000000"/>
    </style:style>
    <style:style style:name="Table14.2" style:family="table-row">
      <style:table-row-properties style:min-row-height="0.2486in" fo:keep-together="auto"/>
    </style:style>
    <style:style style:name="Table14.C3" style:family="table-cell">
      <style:table-cell-properties fo:padding-left="0.0035in" fo:padding-right="0.0035in" fo:padding-top="0in" fo:padding-bottom="0in" fo:border-left="0.5pt solid #000000" fo:border-right="0.5pt solid #000000" fo:border-top="none" fo:border-bottom="0.5pt solid #000000"/>
    </style:style>
    <style:style style:name="Table14.5" style:family="table-row">
      <style:table-row-properties style:min-row-height="0.1507in" fo:keep-together="auto"/>
    </style:style>
    <style:style style:name="Table14.9" style:family="table-row">
      <style:table-row-properties style:min-row-height="0.3472in" fo:keep-together="auto"/>
    </style:style>
    <style:style style:name="Table15" style:family="table">
      <style:table-properties style:width="4.4181in" fo:margin-left="1.5389in" fo:margin-top="0in" fo:margin-bottom="0in" table:align="left" style:writing-mode="page"/>
    </style:style>
    <style:style style:name="Table15.A" style:family="table-column">
      <style:table-column-properties style:column-width="0.4493in"/>
    </style:style>
    <style:style style:name="Table15.B" style:family="table-column">
      <style:table-column-properties style:column-width="0.6896in"/>
    </style:style>
    <style:style style:name="Table15.C" style:family="table-column">
      <style:table-column-properties style:column-width="0.4771in"/>
    </style:style>
    <style:style style:name="Table15.D" style:family="table-column">
      <style:table-column-properties style:column-width="0.5007in"/>
    </style:style>
    <style:style style:name="Table15.E" style:family="table-column">
      <style:table-column-properties style:column-width="0.5847in"/>
    </style:style>
    <style:style style:name="Table15.F" style:family="table-column">
      <style:table-column-properties style:column-width="0.3632in"/>
    </style:style>
    <style:style style:name="Table15.G" style:family="table-column">
      <style:table-column-properties style:column-width="0.7243in"/>
    </style:style>
    <style:style style:name="Table15.H" style:family="table-column">
      <style:table-column-properties style:column-width="0.6292in"/>
    </style:style>
    <style:style style:name="Table15.1" style:family="table-row">
      <style:table-row-properties style:min-row-height="0.2139in" fo:keep-together="auto"/>
    </style:style>
    <style:style style:name="Table15.A1" style:family="table-cell">
      <style:table-cell-properties fo:padding-left="0.0035in" fo:padding-right="0.0035in" fo:padding-top="0in" fo:padding-bottom="0in" fo:border="0.5pt solid #000000"/>
    </style:style>
    <style:style style:name="Table15.2" style:family="table-row">
      <style:table-row-properties style:min-row-height="0.3306in" fo:keep-together="auto"/>
    </style:style>
    <style:style style:name="P1" style:family="paragraph" style:parent-style-name="Standard" style:master-page-name="Standard">
      <style:paragraph-properties fo:margin-left="2.328in" fo:margin-right="0in" fo:margin-top="0.0598in" fo:margin-bottom="0in" style:contextual-spacing="false" fo:text-align="left" style:justify-single-word="false" fo:text-indent="0in" style:auto-text-indent="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Standard">
      <style:paragraph-properties fo:margin-left="0in" fo:margin-right="0.3693in" fo:margin-top="0.2193in" fo:margin-bottom="0in" style:contextual-spacing="false" fo:line-height="0.1953in" fo:text-align="center" style:justify-single-word="false" fo:text-indent="0in" style:auto-text-indent="false"/>
    </style:style>
    <style:style style:name="P4" style:family="paragraph" style:parent-style-name="Standard">
      <style:paragraph-properties fo:margin-left="0in" fo:margin-right="0.3693in" fo:margin-top="0in" fo:margin-bottom="0in" style:contextual-spacing="false" fo:line-height="0.1953in" fo:text-align="center" style:justify-single-word="false" fo:text-indent="0in" style:auto-text-indent="false"/>
    </style:style>
    <style:style style:name="P5" style:family="paragraph" style:parent-style-name="Text_20_body" style:master-page-name="Converted1">
      <style:paragraph-properties style:page-number="auto"/>
      <style:text-properties style:font-name="Source Sans Pro" fo:font-size="10pt" style:font-size-asian="10pt"/>
    </style:style>
    <style:style style:name="P6" style:family="paragraph" style:parent-style-name="Text_20_body">
      <style:text-properties style:font-name="Source Sans Pro" fo:font-size="10pt" style:font-size-asian="10pt"/>
    </style:style>
    <style:style style:name="P7" style:family="paragraph" style:parent-style-name="Text_20_body">
      <style:paragraph-properties fo:margin-top="0.1626in" fo:margin-bottom="0in" style:contextual-spacing="false"/>
      <style:text-properties style:font-name="Source Sans Pro" fo:font-size="10pt" style:font-size-asian="10pt"/>
    </style:style>
    <style:style style:name="P8" style:family="paragraph" style:parent-style-name="Standard">
      <style:paragraph-properties fo:margin-left="0.3937in" fo:margin-right="0in" fo:line-height="100%" fo:text-indent="0in" style:auto-text-indent="false"/>
    </style:style>
    <style:style style:name="P9" style:family="paragraph" style:parent-style-name="Text_20_body">
      <style:paragraph-properties fo:margin-top="0.0291in" fo:margin-bottom="0in" style:contextual-spacing="false"/>
      <style:text-properties style:font-name="Source Sans Pro" fo:font-size="10pt" style:font-size-asian="10pt"/>
    </style:style>
    <style:style style:name="P10" style:family="paragraph" style:parent-style-name="Heading_20_4">
      <style:paragraph-properties fo:margin-left="0.7484in" fo:margin-right="0in"/>
    </style:style>
    <style:style style:name="P11"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2" style:family="paragraph" style:parent-style-name="Heading_20_4">
      <style:paragraph-properties fo:margin-left="0in" fo:margin-right="0.4681in" fo:break-before="column"/>
    </style:style>
    <style:style style:name="P13"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4" style:family="paragraph" style:parent-style-name="Text_20_body">
      <style:text-properties style:font-name="Source Sans Pro" fo:font-size="12pt" style:font-size-asian="12pt"/>
    </style:style>
    <style:style style:name="P15" style:family="paragraph" style:parent-style-name="Text_20_body">
      <style:paragraph-properties fo:margin-top="0.0063in" fo:margin-bottom="0in" style:contextual-spacing="false"/>
      <style:text-properties style:font-name="Source Sans Pro" fo:font-size="12pt" style:font-size-asian="12pt"/>
    </style:style>
    <style:style style:name="P16" style:family="paragraph" style:parent-style-name="Heading_20_4">
      <style:paragraph-properties fo:margin-left="-0.0008in" fo:margin-right="0.3744in" fo:margin-top="0in" fo:margin-bottom="0in" style:contextual-spacing="false"/>
    </style:style>
    <style:style style:name="P17"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8"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19" style:family="paragraph" style:parent-style-name="Heading_20_6">
      <style:paragraph-properties fo:margin-left="0.9965in" fo:margin-right="0in"/>
    </style:style>
    <style:style style:name="P20"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1" style:family="paragraph" style:parent-style-name="Heading_20_6">
      <style:paragraph-properties fo:margin-left="0.9965in" fo:margin-right="0in" fo:margin-top="0.1583in" fo:margin-bottom="0in" style:contextual-spacing="false"/>
    </style:style>
    <style:style style:name="P22" style:family="paragraph" style:parent-style-name="Heading_20_6">
      <style:paragraph-properties fo:margin-left="0in" fo:margin-right="0.672in" fo:break-before="column"/>
    </style:style>
    <style:style style:name="P23"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4" style:family="paragraph" style:parent-style-name="Heading_20_6">
      <style:paragraph-properties fo:margin-left="0in" fo:margin-right="0.672in" fo:margin-top="0.1583in" fo:margin-bottom="0in" style:contextual-spacing="false"/>
    </style:style>
    <style:style style:name="P25"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6" style:family="paragraph" style:parent-style-name="Heading_20_3">
      <style:paragraph-properties fo:margin-left="3.6717in" fo:margin-right="1.7382in" fo:line-height="95%"/>
    </style:style>
    <style:style style:name="P27"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8" style:family="paragraph" style:parent-style-name="Text_20_body" style:master-page-name="Converted3">
      <style:paragraph-properties style:page-number="auto"/>
      <style:text-properties style:font-name="Source Sans Pro" fo:font-size="10pt" style:font-size-asian="10pt"/>
    </style:style>
    <style:style style:name="P29" style:family="paragraph" style:parent-style-name="Text_20_body">
      <style:paragraph-properties fo:margin-top="0.1598in" fo:margin-bottom="0in" style:contextual-spacing="false"/>
      <style:text-properties style:font-name="Source Sans Pro" fo:font-size="10pt" style:font-size-asian="10pt"/>
    </style:style>
    <style:style style:name="P30" style:family="paragraph" style:parent-style-name="Text_20_body">
      <style:paragraph-properties fo:margin-top="0.0063in" fo:margin-bottom="0in" style:contextual-spacing="false"/>
      <style:text-properties style:font-name="Source Sans Pro" fo:font-size="9.5pt" style:font-size-asian="9.5pt"/>
    </style:style>
    <style:style style:name="P31" style:family="paragraph" style:parent-style-name="Heading_20_5">
      <style:paragraph-properties fo:margin-left="0.3937in" fo:margin-right="0in" fo:margin-top="0.0693in" fo:margin-bottom="0in" style:contextual-spacing="false"/>
    </style:style>
    <style:style style:name="P32"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3" style:family="paragraph" style:parent-style-name="Text_20_body">
      <style:paragraph-properties fo:margin-top="0.1366in" fo:margin-bottom="0in" style:contextual-spacing="false"/>
      <style:text-properties style:font-name="Source Sans Pro" fo:font-size="10pt" style:font-size-asian="10pt"/>
    </style:style>
    <style:style style:name="P34" style:family="paragraph" style:parent-style-name="Heading_20_5">
      <style:paragraph-properties fo:margin-left="0.3937in" fo:margin-right="0in"/>
    </style:style>
    <style:style style:name="P35" style:family="paragraph" style:parent-style-name="Text_20_body">
      <style:paragraph-properties fo:margin-top="0.1374in" fo:margin-bottom="0in" style:contextual-spacing="false"/>
      <style:text-properties style:font-name="Source Sans Pro" fo:font-size="10pt" style:font-size-asian="10pt"/>
    </style:style>
    <style:style style:name="P36" style:family="paragraph" style:parent-style-name="Heading_20_5">
      <style:paragraph-properties fo:margin-left="0.3937in" fo:margin-right="0in" fo:margin-top="0.0008in" fo:margin-bottom="0in" style:contextual-spacing="false"/>
    </style:style>
    <style:style style:name="P37"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8" style:family="paragraph" style:parent-style-name="Text_20_body">
      <style:paragraph-properties fo:margin-top="0.1535in" fo:margin-bottom="0in" style:contextual-spacing="false"/>
      <style:text-properties style:font-name="Source Sans Pro" fo:font-size="10pt" style:font-size-asian="10pt"/>
    </style:style>
    <style:style style:name="P39" style:family="paragraph" style:parent-style-name="Heading_20_6">
      <style:paragraph-properties fo:margin-left="0.3937in" fo:margin-right="0in" fo:margin-top="0.0008in" fo:margin-bottom="0in" style:contextual-spacing="false" fo:text-align="left" style:justify-single-word="false"/>
    </style:style>
    <style:style style:name="P40"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1" style:family="paragraph" style:parent-style-name="Text_20_body">
      <style:paragraph-properties fo:margin-top="0.1398in" fo:margin-bottom="0in" style:contextual-spacing="false"/>
      <style:text-properties style:font-name="Source Sans Pro" fo:font-size="10pt" style:font-size-asian="10pt"/>
    </style:style>
    <style:style style:name="P42" style:family="paragraph" style:parent-style-name="Standard">
      <style:paragraph-properties fo:margin-left="0.3937in" fo:margin-right="0in" fo:margin-top="0.0016in" fo:margin-bottom="0in" style:contextual-spacing="false" fo:line-height="95%" fo:text-align="left" style:justify-single-word="false" fo:text-indent="0in" style:auto-text-indent="false"/>
    </style:style>
    <style:style style:name="P43" style:family="paragraph" style:parent-style-name="Heading_20_5">
      <style:paragraph-properties fo:margin-left="0.3654in" fo:margin-right="0in" fo:margin-top="0.0693in" fo:margin-bottom="0in" style:contextual-spacing="false" fo:break-before="column"/>
    </style:style>
    <style:style style:name="P44"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5" style:family="paragraph" style:parent-style-name="Heading_20_5">
      <style:paragraph-properties fo:margin-left="0.3654in" fo:margin-right="0in"/>
    </style:style>
    <style:style style:name="P46" style:family="paragraph" style:parent-style-name="Standard">
      <style:paragraph-properties fo:margin-left="0.3654in" fo:margin-right="0.6654in" fo:margin-top="0.0008in" fo:margin-bottom="0in" style:contextual-spacing="false" fo:line-height="95%" fo:text-align="left" style:justify-single-word="false" fo:text-indent="0in" style:auto-text-indent="false"/>
    </style:style>
    <style:style style:name="P47" style:family="paragraph" style:parent-style-name="Text_20_body">
      <style:paragraph-properties fo:margin-top="0.1402in" fo:margin-bottom="0in" style:contextual-spacing="false"/>
      <style:text-properties style:font-name="Source Sans Pro" fo:font-size="10pt" style:font-size-asian="10pt"/>
    </style:style>
    <style:style style:name="P48" style:family="paragraph" style:parent-style-name="Standard">
      <style:paragraph-properties fo:margin-left="0.3654in" fo:margin-right="0.6654in" fo:margin-top="0.002in" fo:margin-bottom="0in" style:contextual-spacing="false" fo:line-height="95%" fo:text-align="left" style:justify-single-word="false" fo:text-indent="0in" style:auto-text-indent="false"/>
    </style:style>
    <style:style style:name="P49" style:family="paragraph" style:parent-style-name="Standard">
      <style:paragraph-properties fo:margin-left="0.3654in" fo:margin-right="0in" fo:margin-top="0in" fo:margin-bottom="0in" style:contextual-spacing="false" fo:line-height="0.1693in" fo:text-align="left" style:justify-single-word="false" fo:text-indent="0in" style:auto-text-indent="false"/>
    </style:style>
    <style:style style:name="P50" style:family="paragraph" style:parent-style-name="Heading_20_5">
      <style:paragraph-properties fo:margin-left="0.3654in" fo:margin-right="0in" fo:margin-top="0.0008in" fo:margin-bottom="0in" style:contextual-spacing="false"/>
    </style:style>
    <style:style style:name="P51" style:family="paragraph" style:parent-style-name="Standard">
      <style:paragraph-properties fo:margin-left="0.3654in" fo:margin-right="1.0543in" fo:margin-top="0.0008in" fo:margin-bottom="0in" style:contextual-spacing="false" fo:line-height="95%" fo:text-align="left" style:justify-single-word="false" fo:text-indent="0in" style:auto-text-indent="false"/>
    </style:style>
    <style:style style:name="P52" style:family="paragraph" style:parent-style-name="Text_20_body" style:master-page-name="Converted4">
      <style:paragraph-properties style:page-number="auto"/>
      <style:text-properties style:font-name="Source Sans Pro" fo:font-size="19pt" style:font-size-asian="19pt"/>
    </style:style>
    <style:style style:name="P53" style:family="paragraph" style:parent-style-name="Text_20_body">
      <style:text-properties style:font-name="Source Sans Pro" fo:font-size="19pt" style:font-size-asian="19pt"/>
    </style:style>
    <style:style style:name="P54" style:family="paragraph" style:parent-style-name="Text_20_body">
      <style:paragraph-properties fo:margin-top="0.2457in" fo:margin-bottom="0in" style:contextual-spacing="false"/>
      <style:text-properties style:font-name="Source Sans Pro" fo:font-size="19pt" style:font-size-asian="19pt"/>
    </style:style>
    <style:style style:name="P55" style:family="paragraph" style:parent-style-name="Heading_20_3">
      <style:paragraph-properties fo:margin-left="1.5945in" fo:margin-right="3.6575in" fo:line-height="95%"/>
    </style:style>
    <style:style style:name="P56" style:family="paragraph" style:parent-style-name="Standard">
      <style:paragraph-properties fo:margin-left="1.5945in" fo:margin-right="3.202in" fo:margin-top="0.0047in" fo:margin-bottom="0in" style:contextual-spacing="false" fo:line-height="95%" fo:text-align="left" style:justify-single-word="false" fo:text-indent="0in" style:auto-text-indent="false"/>
    </style:style>
    <style:style style:name="P57" style:family="paragraph" style:parent-style-name="Standard">
      <style:paragraph-properties fo:margin-left="0in" fo:margin-right="0.7555in" fo:margin-top="0.0854in" fo:margin-bottom="0in" style:contextual-spacing="false" fo:text-align="center" style:justify-single-word="false" fo:text-indent="0in" style:auto-text-indent="false"/>
    </style:style>
    <style:style style:name="P58" style:family="paragraph" style:parent-style-name="Text_20_body">
      <style:text-properties style:font-name="Source Sans Pro" fo:font-size="6pt" style:font-size-asian="6pt"/>
    </style:style>
    <style:style style:name="P59" style:family="paragraph" style:parent-style-name="Text_20_body">
      <style:paragraph-properties fo:margin-top="0.0181in" fo:margin-bottom="0in" style:contextual-spacing="false"/>
      <style:text-properties style:font-name="Source Sans Pro" fo:font-size="6pt" style:font-size-asian="6pt"/>
    </style:style>
    <style:style style:name="P60"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61"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62" style:family="paragraph" style:parent-style-name="Text_20_body">
      <style:text-properties style:font-name="Lato Black" fo:font-size="10pt" fo:font-weight="bold" style:font-size-asian="10pt" style:font-weight-asian="bold"/>
    </style:style>
    <style:style style:name="P63"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4" style:family="paragraph" style:parent-style-name="Text_20_body">
      <style:text-properties style:font-name="Source Sans Pro" fo:font-size="6pt" fo:font-weight="bold" style:font-size-asian="6pt" style:font-weight-asian="bold"/>
    </style:style>
    <style:style style:name="P65" style:family="paragraph" style:parent-style-name="Heading_20_5">
      <style:paragraph-properties fo:margin-left="2.4799in" fo:margin-right="0in" fo:margin-top="0.1756in" fo:margin-bottom="0in" style:contextual-spacing="false" fo:line-height="100%"/>
    </style:style>
    <style:style style:name="P66" style:family="paragraph" style:parent-style-name="Text_20_body">
      <style:paragraph-properties fo:margin-top="0.1638in" fo:margin-bottom="0in" style:contextual-spacing="false"/>
      <style:text-properties style:font-name="Source Sans Pro" fo:font-size="11pt" fo:font-weight="bold" style:font-size-asian="11pt" style:font-weight-asian="bold"/>
    </style:style>
    <style:style style:name="P67" style:family="paragraph" style:parent-style-name="Standard">
      <style:paragraph-properties fo:margin-left="1.5in" fo:margin-right="0in" fo:margin-top="0in" fo:margin-bottom="0in" style:contextual-spacing="false" fo:text-align="left" style:justify-single-word="false" fo:text-indent="0in" style:auto-text-indent="false"/>
    </style:style>
    <style:style style:name="P68" style:family="paragraph" style:parent-style-name="Text_20_body">
      <style:paragraph-properties fo:margin-top="0.0201in" fo:margin-bottom="0in" style:contextual-spacing="false"/>
      <style:text-properties fo:font-size="7.5pt" fo:font-weight="bold" style:font-size-asian="7.5pt" style:font-weight-asian="bold"/>
    </style:style>
    <style:style style:name="P69" style:family="paragraph" style:parent-style-name="Standard">
      <style:paragraph-properties fo:margin-left="3.148in" fo:margin-right="0in" fo:margin-top="0in" fo:margin-bottom="0in" style:contextual-spacing="false" fo:text-align="justify" style:justify-single-word="false" fo:text-indent="0in" style:auto-text-indent="false"/>
    </style:style>
    <style:style style:name="P70" style:family="paragraph" style:parent-style-name="Standard">
      <style:paragraph-properties fo:margin-left="3.148in" fo:margin-right="1.9756in" fo:margin-top="0.0028in" fo:margin-bottom="0in" style:contextual-spacing="false" fo:line-height="103%" fo:text-align="justify" style:justify-single-word="false" fo:text-indent="0in" style:auto-text-indent="false"/>
    </style:style>
    <style:style style:name="P71" style:family="paragraph" style:parent-style-name="Text_20_body">
      <style:paragraph-properties fo:margin-top="0.0016in" fo:margin-bottom="0in" style:contextual-spacing="false"/>
      <style:text-properties fo:font-size="7.5pt" style:font-size-asian="7.5pt"/>
    </style:style>
    <style:style style:name="P72" style:family="paragraph" style:parent-style-name="Standard">
      <style:paragraph-properties fo:margin-left="3.1472in" fo:margin-right="1.9744in" fo:margin-top="0in" fo:margin-bottom="0in" style:contextual-spacing="false" fo:line-height="103%" fo:text-align="justify" style:justify-single-word="false" fo:text-indent="0in" style:auto-text-indent="false"/>
    </style:style>
    <style:style style:name="P73" style:family="paragraph" style:parent-style-name="Standard">
      <style:paragraph-properties fo:margin-left="3.1472in" fo:margin-right="1.9752in" fo:margin-top="0.1256in" fo:margin-bottom="0in" style:contextual-spacing="false" fo:line-height="103%" fo:text-align="justify" style:justify-single-word="false" fo:text-indent="0in" style:auto-text-indent="false"/>
    </style:style>
    <style:style style:name="P74" style:family="paragraph" style:parent-style-name="Standard">
      <style:paragraph-properties fo:margin-left="0in" fo:margin-right="0.9902in" fo:margin-top="0in" fo:margin-bottom="0in" style:contextual-spacing="false" fo:text-align="center" style:justify-single-word="false" fo:text-indent="0in" style:auto-text-indent="false"/>
    </style:style>
    <style:style style:name="P75" style:family="paragraph" style:parent-style-name="Text_20_body">
      <style:paragraph-properties fo:margin-top="0.0055in" fo:margin-bottom="0in" style:contextual-spacing="false"/>
      <style:text-properties fo:font-size="7.5pt" fo:font-weight="bold" style:font-size-asian="7.5pt" style:font-weight-asian="bold"/>
    </style:style>
    <style:style style:name="P76" style:family="paragraph" style:parent-style-name="Standard">
      <style:paragraph-properties fo:margin-left="1.5575in" fo:margin-right="1.9764in" fo:margin-top="0in" fo:margin-bottom="0in" style:contextual-spacing="false" fo:line-height="102%" fo:text-align="justify" style:justify-single-word="false" fo:text-indent="0.5827in" style:auto-text-indent="false"/>
    </style:style>
    <style:style style:name="P77" style:family="paragraph" style:parent-style-name="Text_20_body">
      <style:paragraph-properties fo:margin-top="0.0071in" fo:margin-bottom="0in" style:contextual-spacing="false"/>
      <style:text-properties fo:font-size="7.5pt" style:font-size-asian="7.5pt"/>
    </style:style>
    <style:style style:name="P78" style:family="paragraph" style:parent-style-name="Standard">
      <style:paragraph-properties fo:margin-left="0in" fo:margin-right="0.928in" fo:margin-top="0in" fo:margin-bottom="0in" style:contextual-spacing="false" fo:text-align="center" style:justify-single-word="false" fo:text-indent="0in" style:auto-text-indent="false"/>
    </style:style>
    <style:style style:name="P79" style:family="paragraph" style:parent-style-name="Standard">
      <style:paragraph-properties fo:margin-left="0in" fo:margin-right="0.4165in" fo:margin-top="0in" fo:margin-bottom="0in" style:contextual-spacing="false" fo:text-align="center" style:justify-single-word="false" fo:text-indent="0in" style:auto-text-indent="false"/>
    </style:style>
    <style:style style:name="P80" style:family="paragraph" style:parent-style-name="Text_20_body">
      <style:text-properties fo:font-size="7.5pt" style:font-size-asian="7.5pt"/>
    </style:style>
    <style:style style:name="P81" style:family="paragraph" style:parent-style-name="Text_20_body">
      <style:paragraph-properties fo:margin-top="0.0118in" fo:margin-bottom="0in" style:contextual-spacing="false"/>
      <style:text-properties fo:font-size="7.5pt" style:font-size-asian="7.5pt"/>
    </style:style>
    <style:style style:name="P82" style:family="paragraph" style:parent-style-name="Standard">
      <style:paragraph-properties fo:margin-left="0in" fo:margin-right="0.4217in" fo:margin-top="0.0008in" fo:margin-bottom="0in" style:contextual-spacing="false" fo:text-align="center" style:justify-single-word="false" fo:text-indent="0in" style:auto-text-indent="false"/>
    </style:style>
    <style:style style:name="P83" style:family="paragraph" style:parent-style-name="Standard">
      <style:paragraph-properties fo:margin-left="0in" fo:margin-right="0.4193in" fo:margin-top="0.0028in" fo:margin-bottom="0in" style:contextual-spacing="false" fo:text-align="center" style:justify-single-word="false" fo:text-indent="0in" style:auto-text-indent="false"/>
    </style:style>
    <style:style style:name="P84" style:family="paragraph" style:parent-style-name="Text_20_body" style:master-page-name="Converted6">
      <style:paragraph-properties style:page-number="auto"/>
      <style:text-properties fo:font-size="9.5pt" fo:font-weight="bold" style:font-size-asian="9.5pt" style:font-weight-asian="bold"/>
    </style:style>
    <style:style style:name="P85" style:family="paragraph" style:parent-style-name="Text_20_body">
      <style:text-properties fo:font-size="9.5pt" fo:font-weight="bold" style:font-size-asian="9.5pt" style:font-weight-asian="bold"/>
    </style:style>
    <style:style style:name="P86" style:family="paragraph" style:parent-style-name="Text_20_body">
      <style:paragraph-properties fo:margin-top="0.0083in" fo:margin-bottom="0in" style:contextual-spacing="false"/>
      <style:text-properties fo:font-size="9.5pt" fo:font-weight="bold" style:font-size-asian="9.5pt" style:font-weight-asian="bold"/>
    </style:style>
    <style:style style:name="P87" style:family="paragraph" style:parent-style-name="Text_20_body">
      <style:text-properties fo:font-size="8pt" fo:font-weight="bold" style:font-size-asian="8pt" style:font-weight-asian="bold"/>
    </style:style>
    <style:style style:name="P88" style:family="paragraph" style:parent-style-name="Text_20_body">
      <style:paragraph-properties fo:margin-top="0.0083in" fo:margin-bottom="0in" style:contextual-spacing="false"/>
      <style:text-properties fo:font-size="8pt" fo:font-weight="bold" style:font-size-asian="8pt" style:font-weight-asian="bold"/>
    </style:style>
    <style:style style:name="P89" style:family="paragraph" style:parent-style-name="Standard">
      <style:paragraph-properties fo:margin-left="2.9728in" fo:margin-right="0in" fo:margin-top="0in" fo:margin-bottom="0in" style:contextual-spacing="false" fo:text-align="left" style:justify-single-word="false" fo:text-indent="0in" style:auto-text-indent="false"/>
    </style:style>
    <style:style style:name="P90" style:family="paragraph" style:parent-style-name="Standard">
      <style:paragraph-properties fo:margin-left="2.9728in" fo:margin-right="1.0756in" fo:margin-top="0.002in" fo:margin-bottom="0in" style:contextual-spacing="false" fo:line-height="102%" fo:text-align="left" style:justify-single-word="false" fo:text-indent="-0.0008in" style:auto-text-indent="false"/>
    </style:style>
    <style:style style:name="P91" style:family="paragraph" style:parent-style-name="Text_20_body">
      <style:paragraph-properties fo:margin-top="0.0035in" fo:margin-bottom="0in" style:contextual-spacing="false"/>
      <style:text-properties fo:font-size="8pt" style:font-size-asian="8pt"/>
    </style:style>
    <style:style style:name="P92" style:family="paragraph" style:parent-style-name="Text_20_body">
      <style:paragraph-properties fo:margin-top="0.0335in" fo:margin-bottom="0in" style:contextual-spacing="false"/>
      <style:text-properties fo:font-size="8pt" fo:font-weight="bold" style:font-size-asian="8pt" style:font-weight-asian="bold"/>
    </style:style>
    <style:style style:name="P93" style:family="paragraph" style:parent-style-name="Standard">
      <style:paragraph-properties fo:margin-left="1.0327in" fo:margin-right="1.5319in" fo:margin-top="0in" fo:margin-bottom="0.0402in" style:contextual-spacing="false" fo:line-height="102%" fo:text-align="justify" style:justify-single-word="false" fo:text-indent="0.6807in" style:auto-text-indent="false"/>
    </style:style>
    <style:style style:name="P94" style:family="paragraph" style:parent-style-name="Table_20_Paragraph">
      <style:paragraph-properties fo:margin-left="0.0035in" fo:margin-right="0in" fo:margin-top="0.0327in" fo:margin-bottom="0in" style:contextual-spacing="false"/>
    </style:style>
    <style:style style:name="P95" style:family="paragraph" style:parent-style-name="Table_20_Paragraph">
      <style:paragraph-properties fo:margin-left="0.4374in" fo:margin-right="0in" fo:margin-top="0.0327in" fo:margin-bottom="0in" style:contextual-spacing="false" fo:text-align="left" style:justify-single-word="false"/>
    </style:style>
    <style:style style:name="P96" style:family="paragraph" style:parent-style-name="Table_20_Paragraph">
      <style:paragraph-properties fo:margin-left="0.0118in" fo:margin-right="0.0055in" fo:margin-top="0.0327in" fo:margin-bottom="0in" style:contextual-spacing="false"/>
    </style:style>
    <style:style style:name="P97" style:family="paragraph" style:parent-style-name="Table_20_Paragraph">
      <style:paragraph-properties fo:margin-left="0.0134in" fo:margin-right="0.0075in" fo:margin-top="0.0327in" fo:margin-bottom="0in" style:contextual-spacing="false"/>
    </style:style>
    <style:style style:name="P98" style:family="paragraph" style:parent-style-name="Table_20_Paragraph">
      <style:paragraph-properties fo:margin-left="0.0154in" fo:margin-right="0.0098in" fo:margin-top="0.0327in" fo:margin-bottom="0in" style:contextual-spacing="false"/>
    </style:style>
    <style:style style:name="P99" style:family="paragraph" style:parent-style-name="Table_20_Paragraph">
      <style:paragraph-properties fo:margin-left="0.0783in" fo:margin-right="0in" fo:margin-top="0.0339in" fo:margin-bottom="0in" style:contextual-spacing="false" fo:text-align="left" style:justify-single-word="false"/>
    </style:style>
    <style:style style:name="P100" style:family="paragraph" style:parent-style-name="Table_20_Paragraph">
      <style:paragraph-properties fo:margin-left="0.0118in" fo:margin-right="0in" fo:margin-top="0.0339in" fo:margin-bottom="0in" style:contextual-spacing="false"/>
    </style:style>
    <style:style style:name="P101" style:family="paragraph" style:parent-style-name="Table_20_Paragraph">
      <style:paragraph-properties fo:margin-left="0.0134in" fo:margin-right="0in" fo:margin-top="0.0339in" fo:margin-bottom="0in" style:contextual-spacing="false"/>
    </style:style>
    <style:style style:name="P102" style:family="paragraph" style:parent-style-name="Table_20_Paragraph">
      <style:paragraph-properties fo:margin-left="0.0543in" fo:margin-right="0in" fo:line-height="0.0945in" fo:text-align="left" style:justify-single-word="false" fo:text-indent="0.2in" style:auto-text-indent="false"/>
    </style:style>
    <style:style style:name="P103" style:family="paragraph" style:parent-style-name="Text_20_body">
      <style:paragraph-properties fo:margin-top="0.0173in" fo:margin-bottom="0in" style:contextual-spacing="false"/>
      <style:text-properties fo:font-size="8pt" style:font-size-asian="8pt"/>
    </style:style>
    <style:style style:name="P104" style:family="paragraph" style:parent-style-name="Standard">
      <style:paragraph-properties fo:margin-left="1.0327in" fo:margin-right="1.5319in" fo:margin-top="0in" fo:margin-bottom="0in" style:contextual-spacing="false" fo:line-height="102%" fo:text-align="justify" style:justify-single-word="false" fo:text-indent="0.6807in" style:auto-text-indent="false"/>
    </style:style>
    <style:style style:name="P105" style:family="paragraph" style:parent-style-name="Text_20_body">
      <style:text-properties fo:font-size="4pt" style:font-size-asian="4pt"/>
    </style:style>
    <style:style style:name="P106" style:family="paragraph" style:parent-style-name="Table_20_Paragraph">
      <style:paragraph-properties fo:margin-left="0in" fo:margin-right="0.6583in" fo:margin-top="0.0339in" fo:margin-bottom="0in" style:contextual-spacing="false" fo:text-align="right" style:justify-single-word="false"/>
    </style:style>
    <style:style style:name="P107" style:family="paragraph" style:parent-style-name="Table_20_Paragraph">
      <style:paragraph-properties fo:margin-left="0.4374in" fo:margin-right="0in" fo:margin-top="0.0339in" fo:margin-bottom="0in" style:contextual-spacing="false" fo:text-align="left" style:justify-single-word="false"/>
    </style:style>
    <style:style style:name="P108" style:family="paragraph" style:parent-style-name="Table_20_Paragraph">
      <style:paragraph-properties fo:margin-left="0.0118in" fo:margin-right="0.0055in" fo:margin-top="0.0339in" fo:margin-bottom="0in" style:contextual-spacing="false"/>
    </style:style>
    <style:style style:name="P109" style:family="paragraph" style:parent-style-name="Table_20_Paragraph">
      <style:paragraph-properties fo:margin-left="0.0134in" fo:margin-right="0.0075in" fo:margin-top="0.0339in" fo:margin-bottom="0in" style:contextual-spacing="false"/>
    </style:style>
    <style:style style:name="P110" style:family="paragraph" style:parent-style-name="Table_20_Paragraph">
      <style:paragraph-properties fo:margin-left="0.0154in" fo:margin-right="0.0075in" fo:margin-top="0.0382in" fo:margin-bottom="0in" style:contextual-spacing="false"/>
    </style:style>
    <style:style style:name="P111" style:family="paragraph" style:parent-style-name="Table_20_Paragraph">
      <style:paragraph-properties fo:margin-left="0in" fo:margin-right="0.6602in" fo:margin-top="0.0173in" fo:margin-bottom="0in" style:contextual-spacing="false" fo:text-align="right" style:justify-single-word="false"/>
    </style:style>
    <style:style style:name="P112" style:family="paragraph" style:parent-style-name="Table_20_Paragraph">
      <style:paragraph-properties fo:margin-left="0.0783in" fo:margin-right="0in" fo:margin-top="0.0173in" fo:margin-bottom="0in" style:contextual-spacing="false" fo:text-align="left" style:justify-single-word="false"/>
    </style:style>
    <style:style style:name="P113" style:family="paragraph" style:parent-style-name="Table_20_Paragraph">
      <style:paragraph-properties fo:margin-left="0.0118in" fo:margin-right="0.0008in" fo:margin-top="0.0173in" fo:margin-bottom="0in" style:contextual-spacing="false"/>
    </style:style>
    <style:style style:name="P114" style:family="paragraph" style:parent-style-name="Table_20_Paragraph">
      <style:paragraph-properties fo:margin-left="0.0134in" fo:margin-right="0.0008in" fo:margin-top="0.0189in" fo:margin-bottom="0in" style:contextual-spacing="false"/>
    </style:style>
    <style:style style:name="P115" style:family="paragraph" style:parent-style-name="Table_20_Paragraph">
      <style:paragraph-properties fo:margin-left="0.0154in" fo:margin-right="0in" fo:margin-top="0.0189in" fo:margin-bottom="0in" style:contextual-spacing="false"/>
    </style:style>
    <style:style style:name="P116" style:family="paragraph" style:parent-style-name="Standard">
      <style:paragraph-properties fo:margin-left="1.7138in" fo:margin-right="0in" fo:margin-top="0in" fo:margin-bottom="0in" style:contextual-spacing="false" fo:text-align="left" style:justify-single-word="false" fo:text-indent="0in" style:auto-text-indent="false"/>
    </style:style>
    <style:style style:name="P117" style:family="paragraph" style:parent-style-name="Text_20_body">
      <style:text-properties fo:font-size="8pt" style:font-size-asian="8pt"/>
    </style:style>
    <style:style style:name="P118" style:family="paragraph" style:parent-style-name="Text_20_body">
      <style:paragraph-properties fo:margin-top="0.0083in" fo:margin-bottom="0in" style:contextual-spacing="false"/>
      <style:text-properties fo:font-size="8pt" style:font-size-asian="8pt"/>
    </style:style>
    <style:style style:name="P119" style:family="paragraph" style:parent-style-name="Standard">
      <style:paragraph-properties fo:margin-left="0in" fo:margin-right="0.6492in" fo:margin-top="0in" fo:margin-bottom="0in" style:contextual-spacing="false" fo:text-align="center" style:justify-single-word="false" fo:text-indent="0in" style:auto-text-indent="false"/>
    </style:style>
    <style:style style:name="P120" style:family="paragraph" style:parent-style-name="Text_20_body">
      <style:paragraph-properties fo:margin-top="0.0138in" fo:margin-bottom="0in" style:contextual-spacing="false"/>
      <style:text-properties fo:font-size="8pt" style:font-size-asian="8pt"/>
    </style:style>
    <style:style style:name="P121" style:family="paragraph" style:parent-style-name="Standard">
      <style:paragraph-properties fo:margin-left="0in" fo:margin-right="0.648in" fo:margin-top="0in" fo:margin-bottom="0in" style:contextual-spacing="false" fo:text-align="center" style:justify-single-word="false" fo:text-indent="0in" style:auto-text-indent="false"/>
    </style:style>
    <style:style style:name="P122" style:family="paragraph" style:parent-style-name="Standard">
      <style:paragraph-properties fo:margin-left="0in" fo:margin-right="0.65in" fo:margin-top="0.0035in" fo:margin-bottom="0in" style:contextual-spacing="false" fo:text-align="center" style:justify-single-word="false" fo:text-indent="0in" style:auto-text-indent="false"/>
    </style:style>
    <style:style style:name="P123" style:family="paragraph" style:parent-style-name="Text_20_body">
      <style:text-properties fo:font-size="10pt" fo:font-weight="bold" style:font-size-asian="10pt" style:font-weight-asian="bold"/>
    </style:style>
    <style:style style:name="P124" style:family="paragraph" style:parent-style-name="Text_20_body">
      <style:paragraph-properties fo:margin-top="0.0945in" fo:margin-bottom="0in" style:contextual-spacing="false"/>
      <style:text-properties fo:font-size="10pt" fo:font-weight="bold" style:font-size-asian="10pt" style:font-weight-asian="bold"/>
    </style:style>
    <style:style style:name="P125" style:family="paragraph" style:parent-style-name="Text_20_body" style:master-page-name="Converted7">
      <style:paragraph-properties fo:margin-top="0.1165in" fo:margin-bottom="0in" style:contextual-spacing="false" style:page-number="auto"/>
      <style:text-properties fo:font-size="11pt" fo:font-weight="bold" style:font-size-asian="11pt" style:font-weight-asian="bold"/>
    </style:style>
    <style:style style:name="P126" style:family="paragraph" style:parent-style-name="Heading_20_5">
      <style:paragraph-properties fo:margin-left="2.2555in" fo:margin-right="0in" fo:line-height="100%"/>
    </style:style>
    <style:style style:name="P127" style:family="paragraph" style:parent-style-name="Text_20_body">
      <style:paragraph-properties fo:margin-top="0.1583in" fo:margin-bottom="0in" style:contextual-spacing="false"/>
      <style:text-properties style:font-name="Source Sans Pro" fo:font-size="11pt" fo:font-weight="bold" style:font-size-asian="11pt" style:font-weight-asian="bold"/>
    </style:style>
    <style:style style:name="P128" style:family="paragraph" style:parent-style-name="Standard">
      <style:paragraph-properties fo:margin-left="1.5055in" fo:margin-right="0in" fo:margin-top="0.0008in" fo:margin-bottom="0in" style:contextual-spacing="false" fo:text-align="left" style:justify-single-word="false" fo:text-indent="0in" style:auto-text-indent="false"/>
    </style:style>
    <style:style style:name="P129" style:family="paragraph" style:parent-style-name="Text_20_body">
      <style:paragraph-properties fo:margin-top="0.0035in" fo:margin-bottom="0in" style:contextual-spacing="false"/>
      <style:text-properties fo:font-weight="bold" style:font-weight-asian="bold"/>
    </style:style>
    <style:style style:name="P130" style:family="paragraph" style:parent-style-name="Standard">
      <style:paragraph-properties fo:margin-left="3.202in" fo:margin-right="2.0709in" fo:margin-top="0.0008in" fo:margin-bottom="0in" style:contextual-spacing="false" fo:line-height="102%" fo:text-align="justify" style:justify-single-word="false" fo:text-indent="0in" style:auto-text-indent="false"/>
    </style:style>
    <style:style style:name="P131" style:family="paragraph" style:parent-style-name="Heading_20_9">
      <style:paragraph-properties fo:margin-left="3.202in" fo:margin-right="0in" fo:margin-top="0.1402in" fo:margin-bottom="0in" style:contextual-spacing="false" fo:text-align="justify" style:justify-single-word="false"/>
    </style:style>
    <style:style style:name="P132" style:family="paragraph" style:parent-style-name="Text_20_body">
      <style:paragraph-properties fo:margin-left="3.202in" fo:margin-right="1.9866in" fo:margin-top="0.002in" fo:margin-bottom="0in" style:contextual-spacing="false" fo:line-height="102%" fo:text-align="justify" style:justify-single-word="false"/>
    </style:style>
    <style:style style:name="P133" style:family="paragraph" style:parent-style-name="Text_20_body">
      <style:paragraph-properties fo:margin-left="1.5055in" fo:margin-right="1.961in" fo:margin-top="0.1425in" fo:margin-bottom="0in" style:contextual-spacing="false" fo:line-height="102%" fo:text-align="justify" style:justify-single-word="false" fo:text-indent="1.6957in" style:auto-text-indent="false"/>
    </style:style>
    <style:style style:name="P134" style:family="paragraph" style:parent-style-name="Text_20_body">
      <style:paragraph-properties fo:margin-top="0.0047in" fo:margin-bottom="0in" style:contextual-spacing="false"/>
      <style:text-properties fo:font-size="8pt" style:font-size-asian="8pt"/>
    </style:style>
    <style:style style:name="P135" style:family="paragraph" style:parent-style-name="Table_20_Paragraph">
      <style:paragraph-properties fo:margin-top="0.0228in" fo:margin-bottom="0in" style:contextual-spacing="false" fo:text-align="left" style:justify-single-word="false"/>
      <style:text-properties fo:font-size="5pt" style:font-size-asian="5pt"/>
    </style:style>
    <style:style style:name="P136" style:family="paragraph" style:parent-style-name="Table_20_Paragraph">
      <style:paragraph-properties fo:margin-left="0.0055in" fo:margin-right="0in"/>
    </style:style>
    <style:style style:name="P137" style:family="paragraph" style:parent-style-name="Table_20_Paragraph">
      <style:paragraph-properties fo:margin-left="0.0209in" fo:margin-right="0.0154in"/>
    </style:style>
    <style:style style:name="P138" style:family="paragraph" style:parent-style-name="Table_20_Paragraph">
      <style:paragraph-properties fo:margin-left="0.2783in" fo:margin-right="0in" fo:text-align="left" style:justify-single-word="false"/>
    </style:style>
    <style:style style:name="P139" style:family="paragraph" style:parent-style-name="Table_20_Paragraph">
      <style:paragraph-properties fo:margin-left="0.0209in" fo:margin-right="0.0138in"/>
    </style:style>
    <style:style style:name="P140" style:family="paragraph" style:parent-style-name="Table_20_Paragraph">
      <style:paragraph-properties fo:margin-left="0.0209in" fo:margin-right="0.0134in"/>
    </style:style>
    <style:style style:name="P141" style:family="paragraph" style:parent-style-name="Table_20_Paragraph">
      <style:paragraph-properties fo:margin-left="0.0634in" fo:margin-right="0.0311in" fo:margin-top="0.0654in" fo:margin-bottom="0in" style:contextual-spacing="false" fo:text-align="left" style:justify-single-word="false" fo:text-indent="0.0409in" style:auto-text-indent="false"/>
    </style:style>
    <style:style style:name="P142" style:family="paragraph" style:parent-style-name="Table_20_Paragraph">
      <style:paragraph-properties fo:margin-left="0.1437in" fo:margin-right="0.0311in" fo:margin-top="0.0654in" fo:margin-bottom="0in" style:contextual-spacing="false" fo:text-align="left" style:justify-single-word="false" fo:text-indent="-0.0992in" style:auto-text-indent="false"/>
    </style:style>
    <style:style style:name="P143" style:family="paragraph" style:parent-style-name="Table_20_Paragraph">
      <style:paragraph-properties fo:margin-left="0.0209in" fo:margin-right="0.011in"/>
    </style:style>
    <style:style style:name="P144" style:family="paragraph" style:parent-style-name="Table_20_Paragraph">
      <style:paragraph-properties fo:margin-top="0.0319in" fo:margin-bottom="0in" style:contextual-spacing="false" fo:text-align="left" style:justify-single-word="false"/>
      <style:text-properties fo:font-size="4pt" style:font-size-asian="4pt"/>
    </style:style>
    <style:style style:name="P145" style:family="paragraph" style:parent-style-name="Table_20_Paragraph">
      <style:paragraph-properties fo:margin-left="0.0484in" fo:margin-right="0in" fo:line-height="108%" fo:text-align="left" style:justify-single-word="false" fo:text-indent="0.0264in" style:auto-text-indent="false"/>
    </style:style>
    <style:style style:name="P146" style:family="paragraph" style:parent-style-name="Table_20_Paragraph">
      <style:paragraph-properties fo:text-align="left" style:justify-single-word="false"/>
      <style:text-properties fo:font-size="4pt" style:font-size-asian="4pt"/>
    </style:style>
    <style:style style:name="P147" style:family="paragraph" style:parent-style-name="Table_20_Paragraph">
      <style:paragraph-properties fo:margin-top="0.0008in" fo:margin-bottom="0in" style:contextual-spacing="false" fo:text-align="left" style:justify-single-word="false"/>
      <style:text-properties fo:font-size="4pt" style:font-size-asian="4pt"/>
    </style:style>
    <style:style style:name="P148" style:family="paragraph" style:parent-style-name="Table_20_Paragraph">
      <style:paragraph-properties fo:margin-left="0.0055in" fo:margin-right="0.0209in"/>
    </style:style>
    <style:style style:name="P149" style:family="paragraph" style:parent-style-name="Table_20_Paragraph">
      <style:paragraph-properties fo:margin-left="0.1783in" fo:margin-right="0.1925in" fo:line-height="108%" fo:text-align="left" style:justify-single-word="false" fo:text-indent="0.0311in" style:auto-text-indent="false"/>
    </style:style>
    <style:style style:name="P150" style:family="paragraph" style:parent-style-name="Table_20_Paragraph">
      <style:paragraph-properties fo:margin-left="0.0071in" fo:margin-right="0.0209in"/>
    </style:style>
    <style:style style:name="P151" style:family="paragraph" style:parent-style-name="Table_20_Paragraph">
      <style:paragraph-properties fo:margin-left="0in" fo:margin-right="0.0134in"/>
    </style:style>
    <style:style style:name="P152" style:family="paragraph" style:parent-style-name="Table_20_Paragraph">
      <style:paragraph-properties fo:margin-left="0.0362in" fo:margin-right="0in" fo:text-align="left" style:justify-single-word="false"/>
    </style:style>
    <style:style style:name="P153" style:family="paragraph" style:parent-style-name="Table_20_Paragraph">
      <style:paragraph-properties fo:margin-left="0.0646in" fo:margin-right="0in" fo:margin-top="0.0055in" fo:margin-bottom="0in" style:contextual-spacing="false" fo:text-align="left" style:justify-single-word="false"/>
    </style:style>
    <style:style style:name="P154" style:family="paragraph" style:parent-style-name="Table_20_Paragraph">
      <style:paragraph-properties fo:margin-left="0.0098in" fo:margin-right="0.0209in" fo:margin-top="0.0008in" fo:margin-bottom="0in" style:contextual-spacing="false"/>
    </style:style>
    <style:style style:name="P155" style:family="paragraph" style:parent-style-name="Text_20_body">
      <style:paragraph-properties fo:margin-left="3.202in" fo:margin-right="0in" fo:margin-top="0.1374in" fo:margin-bottom="0in" style:contextual-spacing="false"/>
    </style:style>
    <style:style style:name="P156" style:family="paragraph" style:parent-style-name="Text_20_body">
      <style:paragraph-properties fo:margin-left="1.5055in" fo:margin-right="0in" fo:margin-top="0.002in" fo:margin-bottom="0in" style:contextual-spacing="false"/>
    </style:style>
    <style:style style:name="P157" style:family="paragraph" style:parent-style-name="Text_20_body">
      <style:paragraph-properties fo:margin-top="0.1417in" fo:margin-bottom="0in" style:contextual-spacing="false"/>
    </style:style>
    <style:style style:name="P158" style:family="paragraph" style:parent-style-name="Text_20_body">
      <style:paragraph-properties fo:margin-left="0in" fo:margin-right="0.5665in" fo:text-align="center" style:justify-single-word="false"/>
    </style:style>
    <style:style style:name="P159" style:family="paragraph" style:parent-style-name="Text_20_body">
      <style:paragraph-properties fo:margin-top="0.0063in" fo:margin-bottom="0in" style:contextual-spacing="false"/>
    </style:style>
    <style:style style:name="P160" style:family="paragraph" style:parent-style-name="Heading_20_9">
      <style:paragraph-properties fo:margin-left="0in" fo:margin-right="0.5646in"/>
    </style:style>
    <style:style style:name="P161" style:family="paragraph" style:parent-style-name="Standard">
      <style:paragraph-properties fo:margin-left="0in" fo:margin-right="0.5654in" fo:margin-top="0.002in" fo:margin-bottom="0in" style:contextual-spacing="false" fo:text-align="center" style:justify-single-word="false" fo:text-indent="0in" style:auto-text-indent="false"/>
    </style:style>
    <style:style style:name="P162" style:family="paragraph" style:parent-style-name="Text_20_body" style:master-page-name="Converted8">
      <style:paragraph-properties style:page-number="auto"/>
      <style:text-properties fo:font-weight="bold" style:font-weight-asian="bold"/>
    </style:style>
    <style:style style:name="P163" style:family="paragraph" style:parent-style-name="Text_20_body">
      <style:text-properties fo:font-weight="bold" style:font-weight-asian="bold"/>
    </style:style>
    <style:style style:name="P164" style:family="paragraph" style:parent-style-name="Text_20_body">
      <style:paragraph-properties fo:margin-top="0.1409in" fo:margin-bottom="0in" style:contextual-spacing="false"/>
      <style:text-properties fo:font-weight="bold" style:font-weight-asian="bold"/>
    </style:style>
    <style:style style:name="P165" style:family="paragraph" style:parent-style-name="Standard">
      <style:paragraph-properties fo:margin-left="1.6646in" fo:margin-right="0in" fo:margin-top="0in" fo:margin-bottom="0in" style:contextual-spacing="false" fo:text-align="left" style:justify-single-word="false" fo:text-indent="0in" style:auto-text-indent="false"/>
    </style:style>
    <style:style style:name="P166" style:family="paragraph" style:parent-style-name="Heading_20_9">
      <style:paragraph-properties fo:margin-left="3.3366in" fo:margin-right="2.0209in" fo:margin-top="0.1425in" fo:margin-bottom="0in" style:contextual-spacing="false" fo:text-align="justify" style:justify-single-word="false"/>
    </style:style>
    <style:style style:name="P167" style:family="paragraph" style:parent-style-name="Standard">
      <style:paragraph-properties fo:margin-left="3.3366in" fo:margin-right="0in" fo:margin-top="0.1319in" fo:margin-bottom="0in" style:contextual-spacing="false" fo:line-height="0.1429in" fo:text-align="justify" style:justify-single-word="false" fo:text-indent="0in" style:auto-text-indent="false"/>
    </style:style>
    <style:style style:name="P168" style:family="paragraph" style:parent-style-name="Text_20_body">
      <style:paragraph-properties fo:margin-left="3.3362in" fo:margin-right="2.0217in" fo:text-align="justify" style:justify-single-word="false"/>
    </style:style>
    <style:style style:name="P169" style:family="paragraph" style:parent-style-name="Heading_20_9">
      <style:paragraph-properties fo:margin-left="0in" fo:margin-right="0.5701in" fo:margin-top="0.1382in" fo:margin-bottom="0in" style:contextual-spacing="false"/>
      <style:text-properties fo:letter-spacing="-0.0016in"/>
    </style:style>
    <style:style style:name="P170" style:family="paragraph" style:parent-style-name="Standard">
      <style:paragraph-properties fo:margin-left="1.6646in" fo:margin-right="2.022in" fo:margin-top="0.1425in" fo:margin-bottom="0in" style:contextual-spacing="false" fo:text-align="justify" style:justify-single-word="false" fo:text-indent="1.6626in" style:auto-text-indent="false"/>
    </style:style>
    <style:style style:name="P171" style:family="paragraph" style:parent-style-name="Table_20_Paragraph">
      <style:paragraph-properties fo:margin-left="0.1543in" fo:margin-right="0.1134in" fo:margin-top="0.0256in" fo:margin-bottom="0in" style:contextual-spacing="false" fo:text-align="left" style:justify-single-word="false" fo:text-indent="-0.0366in" style:auto-text-indent="false"/>
    </style:style>
    <style:style style:name="P172" style:family="paragraph" style:parent-style-name="Table_20_Paragraph">
      <style:paragraph-properties fo:margin-left="0.0016in" fo:margin-right="0in" fo:margin-top="0.0854in" fo:margin-bottom="0in" style:contextual-spacing="false"/>
    </style:style>
    <style:style style:name="P173" style:family="paragraph" style:parent-style-name="Table_20_Paragraph">
      <style:paragraph-properties fo:margin-left="0.0008in" fo:margin-right="0in" fo:margin-top="0.0854in" fo:margin-bottom="0in" style:contextual-spacing="false"/>
    </style:style>
    <style:style style:name="P174" style:family="paragraph" style:parent-style-name="Table_20_Paragraph">
      <style:paragraph-properties fo:margin-left="0.1665in" fo:margin-right="0in" fo:margin-top="0.0693in" fo:margin-bottom="0in" style:contextual-spacing="false" fo:text-align="left" style:justify-single-word="false"/>
    </style:style>
    <style:style style:name="P175" style:family="paragraph" style:parent-style-name="Table_20_Paragraph">
      <style:paragraph-properties fo:margin-left="0.0016in" fo:margin-right="0.0016in" fo:margin-top="0.0693in" fo:margin-bottom="0in" style:contextual-spacing="false"/>
    </style:style>
    <style:style style:name="P176" style:family="paragraph" style:parent-style-name="Table_20_Paragraph">
      <style:paragraph-properties fo:margin-left="0.0008in" fo:margin-right="0.0008in" fo:margin-top="0.0693in" fo:margin-bottom="0in" style:contextual-spacing="false"/>
    </style:style>
    <style:style style:name="P177" style:family="paragraph" style:parent-style-name="Standard">
      <style:paragraph-properties fo:margin-left="3.328in" fo:margin-right="0in" fo:margin-top="0.1319in" fo:margin-bottom="0in" style:contextual-spacing="false" fo:line-height="0.1429in" fo:text-align="left" style:justify-single-word="false" fo:text-indent="0in" style:auto-text-indent="false"/>
    </style:style>
    <style:style style:name="P178" style:family="paragraph" style:parent-style-name="Text_20_body">
      <style:paragraph-properties fo:margin-left="1.6646in" fo:margin-right="0in" fo:line-height="0.1429in"/>
    </style:style>
    <style:style style:name="P179" style:family="paragraph" style:parent-style-name="Text_20_body">
      <style:paragraph-properties fo:margin-left="0in" fo:margin-right="0.3598in" fo:text-align="center" style:justify-single-word="false"/>
    </style:style>
    <style:style style:name="P180" style:family="paragraph" style:parent-style-name="Text_20_body">
      <style:paragraph-properties fo:margin-top="0.1402in" fo:margin-bottom="0in" style:contextual-spacing="false"/>
    </style:style>
    <style:style style:name="P181" style:family="paragraph" style:parent-style-name="Heading_20_9">
      <style:paragraph-properties fo:margin-left="0in" fo:margin-right="0.3571in" fo:line-height="0.1429in"/>
    </style:style>
    <style:style style:name="P182" style:family="paragraph" style:parent-style-name="Standard">
      <style:paragraph-properties fo:margin-left="0in" fo:margin-right="0.3571in" fo:margin-top="0in" fo:margin-bottom="0in" style:contextual-spacing="false" fo:line-height="0.1429in" fo:text-align="center" style:justify-single-word="false" fo:text-indent="0in" style:auto-text-indent="false"/>
    </style:style>
    <style:style style:name="P183" style:family="paragraph" style:parent-style-name="Text_20_body" style:master-page-name="Converted9">
      <style:paragraph-properties style:page-number="10"/>
      <style:text-properties fo:font-size="7.5pt" fo:font-weight="bold" style:font-size-asian="7.5pt" style:font-weight-asian="bold"/>
    </style:style>
    <style:style style:name="P184" style:family="paragraph" style:parent-style-name="Text_20_body">
      <style:text-properties fo:font-size="7.5pt" fo:font-weight="bold" style:font-size-asian="7.5pt" style:font-weight-asian="bold"/>
    </style:style>
    <style:style style:name="P185" style:family="paragraph" style:parent-style-name="Text_20_body">
      <style:paragraph-properties fo:margin-top="0.0953in" fo:margin-bottom="0in" style:contextual-spacing="false"/>
      <style:text-properties fo:font-size="7.5pt" fo:font-weight="bold" style:font-size-asian="7.5pt" style:font-weight-asian="bold"/>
    </style:style>
    <style:style style:name="P186" style:family="paragraph" style:parent-style-name="Standard">
      <style:paragraph-properties fo:margin-left="1.4827in" fo:margin-right="0in" fo:margin-top="0.0008in" fo:margin-bottom="0in" style:contextual-spacing="false" fo:text-align="left" style:justify-single-word="false" fo:text-indent="0in" style:auto-text-indent="false"/>
    </style:style>
    <style:style style:name="P187" style:family="paragraph" style:parent-style-name="Standard">
      <style:paragraph-properties fo:margin-left="3.1701in" fo:margin-right="1.978in" fo:margin-top="0.1264in" fo:margin-bottom="0in" style:contextual-spacing="false" fo:text-align="justify" style:justify-single-word="false" fo:text-indent="0in" style:auto-text-indent="false"/>
    </style:style>
    <style:style style:name="P188" style:family="paragraph" style:parent-style-name="Standard">
      <style:paragraph-properties fo:margin-left="3.1701in" fo:margin-right="0in" fo:margin-top="0.1256in" fo:margin-bottom="0in" style:contextual-spacing="false" fo:line-height="0.1264in" fo:text-align="justify" style:justify-single-word="false" fo:text-indent="0in" style:auto-text-indent="false"/>
    </style:style>
    <style:style style:name="P189" style:family="paragraph" style:parent-style-name="Standard">
      <style:paragraph-properties fo:margin-left="3.1701in" fo:margin-right="1.978in" fo:margin-top="0in" fo:margin-bottom="0in" style:contextual-spacing="false" fo:text-align="justify" style:justify-single-word="false" fo:text-indent="0in" style:auto-text-indent="false"/>
    </style:style>
    <style:style style:name="P190" style:family="paragraph" style:parent-style-name="Standard">
      <style:paragraph-properties fo:margin-left="3.1701in" fo:margin-right="0in" fo:margin-top="0in" fo:margin-bottom="0in" style:contextual-spacing="false" fo:line-height="0.1256in" fo:text-align="justify" style:justify-single-word="false" fo:text-indent="0in" style:auto-text-indent="false"/>
    </style:style>
    <style:style style:name="P191" style:family="paragraph" style:parent-style-name="Standard">
      <style:paragraph-properties fo:margin-left="1.4827in" fo:margin-right="1.9811in" fo:margin-top="0in" fo:margin-bottom="0in" style:contextual-spacing="false" fo:text-align="justify" style:justify-single-word="false" fo:text-indent="0in" style:auto-text-indent="false"/>
    </style:style>
    <style:style style:name="P192" style:family="paragraph" style:parent-style-name="Text_20_body">
      <style:paragraph-properties fo:margin-top="0.0008in" fo:margin-bottom="0in" style:contextual-spacing="false"/>
    </style:style>
    <style:style style:name="P193" style:family="paragraph" style:parent-style-name="Table_20_Paragraph">
      <style:paragraph-properties fo:margin-left="0.0035in" fo:margin-right="0in" fo:margin-top="0.0689in" fo:margin-bottom="0in" style:contextual-spacing="false"/>
    </style:style>
    <style:style style:name="P194" style:family="paragraph" style:parent-style-name="Table_20_Paragraph">
      <style:paragraph-properties fo:margin-left="0.0035in" fo:margin-right="0.0016in" fo:margin-top="0.0689in" fo:margin-bottom="0in" style:contextual-spacing="false"/>
    </style:style>
    <style:style style:name="P195" style:family="paragraph" style:parent-style-name="Table_20_Paragraph">
      <style:paragraph-properties fo:margin-left="0.0043in" fo:margin-right="0.0008in" fo:margin-top="0.0689in" fo:margin-bottom="0in" style:contextual-spacing="false"/>
    </style:style>
    <style:style style:name="P196" style:family="paragraph" style:parent-style-name="Table_20_Paragraph">
      <style:paragraph-properties fo:margin-left="0.0035in" fo:margin-right="0.002in" fo:margin-top="0.0547in" fo:margin-bottom="0in" style:contextual-spacing="false"/>
    </style:style>
    <style:style style:name="P197" style:family="paragraph" style:parent-style-name="Table_20_Paragraph">
      <style:paragraph-properties fo:margin-left="0.0035in" fo:margin-right="0in" fo:margin-top="0.0547in" fo:margin-bottom="0in" style:contextual-spacing="false"/>
    </style:style>
    <style:style style:name="P198" style:family="paragraph" style:parent-style-name="Table_20_Paragraph">
      <style:paragraph-properties fo:margin-left="0.0043in" fo:margin-right="0.0008in" fo:margin-top="0.0547in" fo:margin-bottom="0in" style:contextual-spacing="false"/>
    </style:style>
    <style:style style:name="P199" style:family="paragraph" style:parent-style-name="Table_20_Paragraph">
      <style:paragraph-properties fo:margin-left="0.0035in" fo:margin-right="0.0016in" fo:margin-top="0.0547in" fo:margin-bottom="0in" style:contextual-spacing="false"/>
    </style:style>
    <style:style style:name="P200" style:family="paragraph" style:parent-style-name="Table_20_Paragraph">
      <style:paragraph-properties fo:margin-left="0.0035in" fo:margin-right="0.0008in" fo:margin-top="0.0535in" fo:margin-bottom="0in" style:contextual-spacing="false"/>
    </style:style>
    <style:style style:name="P201" style:family="paragraph" style:parent-style-name="Table_20_Paragraph">
      <style:paragraph-properties fo:margin-left="0.0035in" fo:margin-right="0in" fo:margin-top="0.0535in" fo:margin-bottom="0in" style:contextual-spacing="false"/>
    </style:style>
    <style:style style:name="P202" style:family="paragraph" style:parent-style-name="Table_20_Paragraph">
      <style:paragraph-properties fo:margin-left="0.0043in" fo:margin-right="0.0008in" fo:margin-top="0.0535in" fo:margin-bottom="0in" style:contextual-spacing="false"/>
    </style:style>
    <style:style style:name="P203" style:family="paragraph" style:parent-style-name="Table_20_Paragraph">
      <style:paragraph-properties fo:margin-left="0.0035in" fo:margin-right="0.0016in" fo:margin-top="0.0535in" fo:margin-bottom="0in" style:contextual-spacing="false"/>
    </style:style>
    <style:style style:name="P204" style:family="paragraph" style:parent-style-name="Table_20_Paragraph">
      <style:paragraph-properties fo:margin-top="0.0256in" fo:margin-bottom="0in" style:contextual-spacing="false" fo:text-align="left" style:justify-single-word="false"/>
      <style:text-properties fo:font-size="5pt" style:font-size-asian="5pt"/>
    </style:style>
    <style:style style:name="P205" style:family="paragraph" style:parent-style-name="Table_20_Paragraph">
      <style:paragraph-properties fo:margin-left="0.0035in" fo:margin-right="0.002in"/>
    </style:style>
    <style:style style:name="P206" style:family="paragraph" style:parent-style-name="Table_20_Paragraph">
      <style:paragraph-properties fo:margin-left="0.0035in" fo:margin-right="0in"/>
    </style:style>
    <style:style style:name="P207" style:family="paragraph" style:parent-style-name="Table_20_Paragraph">
      <style:paragraph-properties fo:margin-left="0.0043in" fo:margin-right="0.0008in" fo:margin-top="0.0256in" fo:margin-bottom="0in" style:contextual-spacing="false"/>
    </style:style>
    <style:style style:name="P208" style:family="paragraph" style:parent-style-name="Table_20_Paragraph">
      <style:paragraph-properties fo:margin-left="0.0043in" fo:margin-right="0.0008in"/>
    </style:style>
    <style:style style:name="P209" style:family="paragraph" style:parent-style-name="Table_20_Paragraph">
      <style:paragraph-properties fo:margin-left="0.0035in" fo:margin-right="0.0016in"/>
    </style:style>
    <style:style style:name="P210" style:family="paragraph" style:parent-style-name="Table_20_Paragraph">
      <style:paragraph-properties fo:margin-left="0.0035in" fo:margin-right="0.0028in" fo:margin-top="0.0547in" fo:margin-bottom="0in" style:contextual-spacing="false"/>
    </style:style>
    <style:style style:name="P211" style:family="paragraph" style:parent-style-name="Table_20_Paragraph">
      <style:paragraph-properties fo:margin-left="0.0035in" fo:margin-right="0.002in" fo:margin-top="0.0543in" fo:margin-bottom="0in" style:contextual-spacing="false"/>
    </style:style>
    <style:style style:name="P212" style:family="paragraph" style:parent-style-name="Table_20_Paragraph">
      <style:paragraph-properties fo:margin-left="0.0035in" fo:margin-right="0in" fo:margin-top="0.0543in" fo:margin-bottom="0in" style:contextual-spacing="false"/>
    </style:style>
    <style:style style:name="P213" style:family="paragraph" style:parent-style-name="Table_20_Paragraph">
      <style:paragraph-properties fo:margin-left="0.0043in" fo:margin-right="0.0008in" fo:margin-top="0.0543in" fo:margin-bottom="0in" style:contextual-spacing="false"/>
    </style:style>
    <style:style style:name="P214" style:family="paragraph" style:parent-style-name="Table_20_Paragraph">
      <style:paragraph-properties fo:margin-left="0.0035in" fo:margin-right="0.0016in" fo:margin-top="0.0543in" fo:margin-bottom="0in" style:contextual-spacing="false"/>
    </style:style>
    <style:style style:name="P215" style:family="paragraph" style:parent-style-name="Table_20_Paragraph">
      <style:paragraph-properties fo:margin-left="0.0035in" fo:margin-right="0in" fo:margin-top="0.0484in" fo:margin-bottom="0in" style:contextual-spacing="false"/>
    </style:style>
    <style:style style:name="P216" style:family="paragraph" style:parent-style-name="Table_20_Paragraph">
      <style:paragraph-properties fo:margin-left="0.0043in" fo:margin-right="0in" fo:margin-top="0.0535in" fo:margin-bottom="0in" style:contextual-spacing="false"/>
    </style:style>
    <style:style style:name="P217" style:family="paragraph" style:parent-style-name="Table_20_Paragraph">
      <style:paragraph-properties fo:margin-left="0.0043in" fo:margin-right="0in" fo:margin-top="0.0547in" fo:margin-bottom="0in" style:contextual-spacing="false"/>
    </style:style>
    <style:style style:name="P218" style:family="paragraph" style:parent-style-name="Standard">
      <style:paragraph-properties fo:margin-left="1.4827in" fo:margin-right="1.7382in" fo:margin-top="0.0008in" fo:margin-bottom="0in" style:contextual-spacing="false" fo:text-align="left" style:justify-single-word="false" fo:text-indent="1.6866in" style:auto-text-indent="false"/>
    </style:style>
    <style:style style:name="P219" style:family="paragraph" style:parent-style-name="Text_20_body">
      <style:paragraph-properties fo:margin-top="0.1256in" fo:margin-bottom="0in" style:contextual-spacing="false"/>
      <style:text-properties fo:font-size="7.5pt" style:font-size-asian="7.5pt"/>
    </style:style>
    <style:style style:name="P220" style:family="paragraph" style:parent-style-name="Standard">
      <style:paragraph-properties fo:margin-left="0in" fo:margin-right="0.4953in" fo:margin-top="0in" fo:margin-bottom="0in" style:contextual-spacing="false" fo:text-align="center" style:justify-single-word="false" fo:text-indent="0in" style:auto-text-indent="false"/>
    </style:style>
    <style:style style:name="P221" style:family="paragraph" style:parent-style-name="Standard">
      <style:paragraph-properties fo:margin-left="0in" fo:margin-right="0.4937in" fo:margin-top="0in" fo:margin-bottom="0in" style:contextual-spacing="false" fo:line-height="0.1264in" fo:text-align="center" style:justify-single-word="false" fo:text-indent="0in" style:auto-text-indent="false"/>
    </style:style>
    <style:style style:name="P222" style:family="paragraph" style:parent-style-name="Standard">
      <style:paragraph-properties fo:margin-left="0in" fo:margin-right="0.4953in" fo:margin-top="0in" fo:margin-bottom="0in" style:contextual-spacing="false" fo:line-height="0.1264in" fo:text-align="center" style:justify-single-word="false" fo:text-indent="0in" style:auto-text-indent="false"/>
    </style:style>
    <style:style style:name="P223" style:family="paragraph" style:parent-style-name="Text_20_body" style:master-page-name="Converted10">
      <style:paragraph-properties style:page-number="auto"/>
      <style:text-properties fo:font-size="10pt" fo:font-weight="bold" style:font-size-asian="10pt" style:font-weight-asian="bold"/>
    </style:style>
    <style:style style:name="P224" style:family="paragraph" style:parent-style-name="Text_20_body">
      <style:paragraph-properties fo:margin-top="0.1291in" fo:margin-bottom="0in" style:contextual-spacing="false"/>
      <style:text-properties fo:font-size="10pt" fo:font-weight="bold" style:font-size-asian="10pt" style:font-weight-asian="bold"/>
    </style:style>
    <style:style style:name="P225" style:family="paragraph" style:parent-style-name="Standard">
      <style:paragraph-properties fo:margin-left="1.5189in" fo:margin-right="0in" fo:margin-top="0.0736in" fo:margin-bottom="0in" style:contextual-spacing="false" fo:text-align="left" style:justify-single-word="false" fo:text-indent="0in" style:auto-text-indent="false"/>
    </style:style>
    <style:style style:name="P226" style:family="paragraph" style:parent-style-name="Text_20_body">
      <style:paragraph-properties fo:break-before="column"/>
      <style:text-properties fo:font-size="7.5pt" fo:font-weight="bold" style:font-size-asian="7.5pt" style:font-weight-asian="bold"/>
    </style:style>
    <style:style style:name="P227" style:family="paragraph" style:parent-style-name="Text_20_body">
      <style:paragraph-properties fo:margin-top="0.0839in" fo:margin-bottom="0in" style:contextual-spacing="false"/>
      <style:text-properties fo:font-size="7.5pt" fo:font-weight="bold" style:font-size-asian="7.5pt" style:font-weight-asian="bold"/>
    </style:style>
    <style:style style:name="P228" style:family="paragraph" style:parent-style-name="Standard">
      <style:paragraph-properties fo:margin-left="0.0465in" fo:margin-right="2.0374in" fo:margin-top="0in" fo:margin-bottom="0in" style:contextual-spacing="false" fo:line-height="104%" fo:text-align="justify" style:justify-single-word="false" fo:text-indent="0in" style:auto-text-indent="false">
        <style:tab-stops>
          <style:tab-stop style:position="1.1583in"/>
          <style:tab-stop style:position="2.3508in"/>
        </style:tab-stops>
      </style:paragraph-properties>
    </style:style>
    <style:style style:name="P229" style:family="paragraph" style:parent-style-name="Text_20_body">
      <style:paragraph-properties fo:margin-top="0.0063in" fo:margin-bottom="0in" style:contextual-spacing="false"/>
      <style:text-properties fo:font-size="7.5pt" fo:font-weight="bold" style:font-size-asian="7.5pt" style:font-weight-asian="bold"/>
    </style:style>
    <style:style style:name="P230" style:family="paragraph" style:parent-style-name="Standard">
      <style:paragraph-properties fo:margin-left="0.0465in" fo:margin-right="0in" fo:margin-top="0in" fo:margin-bottom="0in" style:contextual-spacing="false" fo:text-align="justify" style:justify-single-word="false" fo:text-indent="0in" style:auto-text-indent="false"/>
    </style:style>
    <style:style style:name="P231" style:family="paragraph" style:parent-style-name="Standard">
      <style:paragraph-properties fo:margin-left="0.0465in" fo:margin-right="2.0374in" fo:margin-top="0.0055in" fo:margin-bottom="0in" style:contextual-spacing="false" fo:line-height="104%" fo:text-align="justify" style:justify-single-word="false" fo:text-indent="-0.0008in" style:auto-text-indent="false"/>
    </style:style>
    <style:style style:name="P232" style:family="paragraph" style:parent-style-name="Text_20_body">
      <style:paragraph-properties fo:margin-top="0.0126in" fo:margin-bottom="0in" style:contextual-spacing="false"/>
      <style:text-properties fo:font-size="7.5pt" style:font-size-asian="7.5pt"/>
    </style:style>
    <style:style style:name="P233" style:family="paragraph" style:parent-style-name="Standard">
      <style:paragraph-properties fo:margin-left="1.5189in" fo:margin-right="2.0366in" fo:margin-top="0in" fo:margin-bottom="0in" style:contextual-spacing="false" fo:line-height="104%" fo:text-align="justify" style:justify-single-word="false" fo:text-indent="1.6791in" style:auto-text-indent="false"/>
    </style:style>
    <style:style style:name="P234" style:family="paragraph" style:parent-style-name="Text_20_body">
      <style:paragraph-properties fo:margin-top="0.0016in" fo:margin-bottom="0.0008in" style:contextual-spacing="false"/>
      <style:text-properties fo:font-size="7.5pt" style:font-size-asian="7.5pt"/>
    </style:style>
    <style:style style:name="P235" style:family="paragraph" style:parent-style-name="Table_20_Paragraph">
      <style:paragraph-properties fo:margin-left="0.1016in" fo:margin-right="0in" fo:margin-top="0.0453in" fo:margin-bottom="0in" style:contextual-spacing="false" fo:text-align="left" style:justify-single-word="false"/>
    </style:style>
    <style:style style:name="P236" style:family="paragraph" style:parent-style-name="Table_20_Paragraph">
      <style:paragraph-properties fo:margin-left="0.2138in" fo:margin-right="0in" fo:margin-top="0.0453in" fo:margin-bottom="0in" style:contextual-spacing="false" fo:text-align="left" style:justify-single-word="false"/>
    </style:style>
    <style:style style:name="P237" style:family="paragraph" style:parent-style-name="Table_20_Paragraph">
      <style:paragraph-properties fo:margin-left="0.0071in" fo:margin-right="0in" fo:margin-top="0.0453in" fo:margin-bottom="0in" style:contextual-spacing="false"/>
    </style:style>
    <style:style style:name="P238" style:family="paragraph" style:parent-style-name="Table_20_Paragraph">
      <style:paragraph-properties fo:margin-left="0.022in" fo:margin-right="0.0161in" fo:margin-top="0.0453in" fo:margin-bottom="0in" style:contextual-spacing="false"/>
    </style:style>
    <style:style style:name="P239" style:family="paragraph" style:parent-style-name="Table_20_Paragraph">
      <style:paragraph-properties fo:text-align="left" style:justify-single-word="false"/>
      <style:text-properties fo:font-size="5.5pt" style:font-size-asian="5.5pt"/>
    </style:style>
    <style:style style:name="P240" style:family="paragraph" style:parent-style-name="Table_20_Paragraph">
      <style:paragraph-properties fo:margin-top="0.0209in" fo:margin-bottom="0in" style:contextual-spacing="false" fo:text-align="left" style:justify-single-word="false"/>
      <style:text-properties fo:font-size="5.5pt" style:font-size-asian="5.5pt"/>
    </style:style>
    <style:style style:name="P241" style:family="paragraph" style:parent-style-name="Table_20_Paragraph">
      <style:paragraph-properties fo:margin-left="0.039in" fo:margin-right="0.0709in" fo:margin-top="0.0008in" fo:margin-bottom="0in" style:contextual-spacing="false" fo:line-height="104%" fo:text-align="left" style:justify-single-word="false" fo:text-indent="-0.0161in" style:auto-text-indent="false"/>
    </style:style>
    <style:style style:name="P242" style:family="paragraph" style:parent-style-name="Table_20_Paragraph">
      <style:paragraph-properties fo:margin-top="0.0173in" fo:margin-bottom="0in" style:contextual-spacing="false" fo:text-align="left" style:justify-single-word="false"/>
      <style:text-properties fo:font-size="5.5pt" style:font-size-asian="5.5pt"/>
    </style:style>
    <style:style style:name="P243" style:family="paragraph" style:parent-style-name="Table_20_Paragraph">
      <style:paragraph-properties fo:margin-left="0.0339in" fo:margin-right="0.0252in" fo:margin-top="0.0008in" fo:margin-bottom="0in" style:contextual-spacing="false" fo:line-height="104%"/>
    </style:style>
    <style:style style:name="P244" style:family="paragraph" style:parent-style-name="Table_20_Paragraph">
      <style:paragraph-properties fo:margin-left="0.052in" fo:margin-right="0.0181in" fo:line-height="0.0925in"/>
    </style:style>
    <style:style style:name="P245" style:family="paragraph" style:parent-style-name="Table_20_Paragraph">
      <style:paragraph-properties fo:margin-left="0.0681in" fo:margin-right="0.0618in" fo:margin-top="0.0555in" fo:margin-bottom="0in" style:contextual-spacing="false" fo:line-height="104%"/>
    </style:style>
    <style:style style:name="P246" style:family="paragraph" style:parent-style-name="Table_20_Paragraph">
      <style:paragraph-properties fo:margin-top="0.0354in" fo:margin-bottom="0in" style:contextual-spacing="false" fo:text-align="left" style:justify-single-word="false"/>
      <style:text-properties fo:font-size="5.5pt" style:font-size-asian="5.5pt"/>
    </style:style>
    <style:style style:name="P247" style:family="paragraph" style:parent-style-name="Table_20_Paragraph">
      <style:paragraph-properties fo:margin-left="0.0063in" fo:margin-right="0.022in"/>
    </style:style>
    <style:style style:name="P248" style:family="paragraph" style:parent-style-name="Standard">
      <style:paragraph-properties fo:margin-left="1.5189in" fo:margin-right="2.0417in" fo:margin-top="0in" fo:margin-bottom="0in" style:contextual-spacing="false" fo:line-height="104%" fo:text-align="justify" style:justify-single-word="false" fo:text-indent="1.6791in" style:auto-text-indent="false"/>
    </style:style>
    <style:style style:name="P249" style:family="paragraph" style:parent-style-name="List_20_Paragraph" style:list-style-name="WWNum1">
      <style:paragraph-properties fo:margin-left="1.5189in" fo:margin-right="2.0445in" fo:margin-top="0.0008in" fo:margin-bottom="0in" style:contextual-spacing="false" fo:line-height="104%" fo:text-align="justify" style:justify-single-word="false" fo:text-indent="0.8398in" style:auto-text-indent="false">
        <style:tab-stops>
          <style:tab-stop style:position="2.4591in"/>
        </style:tab-stops>
      </style:paragraph-properties>
    </style:style>
    <style:style style:name="P250" style:family="paragraph" style:parent-style-name="List_20_Paragraph" style:list-style-name="WWNum1">
      <style:paragraph-properties fo:margin-left="1.5189in" fo:margin-right="2.0453in" fo:margin-top="0.0598in" fo:margin-bottom="0in" style:contextual-spacing="false" fo:line-height="104%" fo:text-align="justify" style:justify-single-word="false" fo:text-indent="0.8398in" style:auto-text-indent="false">
        <style:tab-stops>
          <style:tab-stop style:position="2.4902in"/>
        </style:tab-stops>
      </style:paragraph-properties>
    </style:style>
    <style:style style:name="P251" style:family="paragraph" style:parent-style-name="List_20_Paragraph" style:list-style-name="WWNum1">
      <style:paragraph-properties fo:margin-left="1.5189in" fo:margin-right="2.0453in" fo:margin-top="0.0598in" fo:margin-bottom="0in" style:contextual-spacing="false" fo:line-height="104%" fo:text-align="justify" style:justify-single-word="false" fo:text-indent="0.8398in" style:auto-text-indent="false">
        <style:tab-stops>
          <style:tab-stop style:position="2.5701in"/>
        </style:tab-stops>
      </style:paragraph-properties>
    </style:style>
    <style:style style:name="P252" style:family="paragraph" style:parent-style-name="List_20_Paragraph" style:list-style-name="WWNum1">
      <style:paragraph-properties fo:margin-left="1.5189in" fo:margin-right="2.0409in" fo:margin-top="0.0598in" fo:margin-bottom="0in" style:contextual-spacing="false" fo:line-height="104%" fo:text-align="justify" style:justify-single-word="false" fo:text-indent="0.8398in" style:auto-text-indent="false">
        <style:tab-stops>
          <style:tab-stop style:position="2.5165in"/>
        </style:tab-stops>
      </style:paragraph-properties>
    </style:style>
    <style:style style:name="P253" style:family="paragraph" style:parent-style-name="List_20_Paragraph" style:list-style-name="WWNum1">
      <style:paragraph-properties fo:margin-left="1.5189in" fo:margin-right="2.0437in" fo:margin-top="0.0598in" fo:margin-bottom="0in" style:contextual-spacing="false" fo:line-height="104%" fo:text-align="justify" style:justify-single-word="false" fo:text-indent="0.8398in" style:auto-text-indent="false">
        <style:tab-stops>
          <style:tab-stop style:position="2.4756in"/>
        </style:tab-stops>
      </style:paragraph-properties>
    </style:style>
    <style:style style:name="P254" style:family="paragraph" style:parent-style-name="Text_20_body" style:master-page-name="Converted11">
      <style:paragraph-properties style:page-number="auto"/>
      <style:text-properties fo:font-size="8pt" style:font-size-asian="8pt"/>
    </style:style>
    <style:style style:name="P255" style:family="paragraph" style:parent-style-name="Text_20_body">
      <style:paragraph-properties fo:margin-top="0.0516in" fo:margin-bottom="0in" style:contextual-spacing="false"/>
      <style:text-properties fo:font-size="8pt" style:font-size-asian="8pt"/>
    </style:style>
    <style:style style:name="P256" style:family="paragraph" style:parent-style-name="List_20_Paragraph" style:list-style-name="WWNum1">
      <style:paragraph-properties fo:margin-left="1.5091in" fo:margin-right="1.9953in" fo:margin-top="0in" fo:margin-bottom="0in" style:contextual-spacing="false" fo:line-height="104%" fo:text-align="justify" style:justify-single-word="false" fo:text-indent="0.852in" style:auto-text-indent="false">
        <style:tab-stops>
          <style:tab-stop style:position="2.5807in"/>
        </style:tab-stops>
      </style:paragraph-properties>
    </style:style>
    <style:style style:name="P257" style:family="paragraph" style:parent-style-name="List_20_Paragraph" style:list-style-name="WWNum1">
      <style:paragraph-properties fo:margin-left="1.5083in" fo:margin-right="1.9953in" fo:margin-top="0.0665in" fo:margin-bottom="0in" style:contextual-spacing="false" fo:line-height="97%" fo:text-align="justify" style:justify-single-word="false" fo:text-indent="0.8528in" style:auto-text-indent="false">
        <style:tab-stops>
          <style:tab-stop style:position="2.5965in"/>
        </style:tab-stops>
      </style:paragraph-properties>
    </style:style>
    <style:style style:name="P258" style:family="paragraph" style:parent-style-name="List_20_Paragraph" style:list-style-name="WWNum1">
      <style:paragraph-properties fo:margin-left="1.5091in" fo:margin-right="1.998in" fo:margin-top="0.0618in" fo:margin-bottom="0in" style:contextual-spacing="false" fo:line-height="104%" fo:text-align="justify" style:justify-single-word="false" fo:text-indent="0.8516in" style:auto-text-indent="false">
        <style:tab-stops>
          <style:tab-stop style:position="2.6154in"/>
        </style:tab-stops>
      </style:paragraph-properties>
    </style:style>
    <style:style style:name="P259" style:family="paragraph" style:parent-style-name="List_20_Paragraph" style:list-style-name="WWNum1">
      <style:paragraph-properties fo:margin-left="1.5091in" fo:margin-right="1.9965in" fo:margin-top="0.0591in" fo:margin-bottom="0in" style:contextual-spacing="false" fo:line-height="105%" fo:text-align="justify" style:justify-single-word="false" fo:text-indent="0.8453in" style:auto-text-indent="false">
        <style:tab-stops>
          <style:tab-stop style:position="2.5799in"/>
        </style:tab-stops>
      </style:paragraph-properties>
    </style:style>
    <style:style style:name="P260" style:family="paragraph" style:parent-style-name="List_20_Paragraph" style:list-style-name="WWNum1">
      <style:paragraph-properties fo:margin-left="1.5091in" fo:margin-right="2.0028in" fo:margin-top="0.0571in" fo:margin-bottom="0in" style:contextual-spacing="false" fo:line-height="107%" fo:text-align="justify" style:justify-single-word="false" fo:text-indent="0.8547in" style:auto-text-indent="false">
        <style:tab-stops>
          <style:tab-stop style:position="2.5in"/>
        </style:tab-stops>
      </style:paragraph-properties>
    </style:style>
    <style:style style:name="P261" style:family="paragraph" style:parent-style-name="Text_20_body">
      <style:paragraph-properties fo:margin-top="0.1228in" fo:margin-bottom="0in" style:contextual-spacing="false"/>
      <style:text-properties style:font-name="Arial" fo:font-size="8pt" style:font-size-asian="8pt"/>
    </style:style>
    <style:style style:name="P262" style:family="paragraph" style:parent-style-name="Standard">
      <style:paragraph-properties fo:margin-left="1.5091in" fo:margin-right="1.9992in" fo:margin-top="0in" fo:margin-bottom="0in" style:contextual-spacing="false" fo:line-height="104%" fo:text-align="justify" style:justify-single-word="false" fo:text-indent="1.7008in" style:auto-text-indent="false"/>
    </style:style>
    <style:style style:name="P263" style:family="paragraph" style:parent-style-name="Text_20_body">
      <style:text-properties style:font-name="Arial" fo:font-size="8pt" style:font-size-asian="8pt"/>
    </style:style>
    <style:style style:name="P264" style:family="paragraph" style:parent-style-name="Text_20_body">
      <style:paragraph-properties fo:margin-top="0.0008in" fo:margin-bottom="0in" style:contextual-spacing="false"/>
      <style:text-properties style:font-name="Arial" fo:font-size="8pt" style:font-size-asian="8pt"/>
    </style:style>
    <style:style style:name="P265" style:family="paragraph" style:parent-style-name="Standard">
      <style:paragraph-properties fo:margin-left="1.5083in" fo:margin-right="1.9953in" fo:margin-top="0in" fo:margin-bottom="0in" style:contextual-spacing="false" fo:line-height="104%" fo:text-align="justify" style:justify-single-word="false" fo:text-indent="1.7008in" style:auto-text-indent="false"/>
    </style:style>
    <style:style style:name="P266" style:family="paragraph" style:parent-style-name="Text_20_body">
      <style:paragraph-properties fo:margin-top="0.002in" fo:margin-bottom="0in" style:contextual-spacing="false"/>
      <style:text-properties style:font-name="Arial" fo:font-size="8pt" style:font-size-asian="8pt"/>
    </style:style>
    <style:style style:name="P267" style:family="paragraph" style:parent-style-name="Standard">
      <style:paragraph-properties fo:margin-left="1.5098in" fo:margin-right="1.9917in" fo:margin-top="0in" fo:margin-bottom="0in" style:contextual-spacing="false" fo:line-height="104%" fo:text-align="justify" style:justify-single-word="false" fo:text-indent="1.6992in" style:auto-text-indent="false"/>
    </style:style>
    <style:style style:name="P268" style:family="paragraph" style:parent-style-name="Text_20_body">
      <style:paragraph-properties fo:margin-top="0.1272in" fo:margin-bottom="0in" style:contextual-spacing="false"/>
      <style:text-properties style:font-name="Arial" fo:font-size="8pt" style:font-size-asian="8pt"/>
    </style:style>
    <style:style style:name="P269" style:family="paragraph" style:parent-style-name="Standard">
      <style:paragraph-properties fo:margin-left="0in" fo:margin-right="0.489in" fo:margin-top="0in" fo:margin-bottom="0in" style:contextual-spacing="false" fo:text-align="center" style:justify-single-word="false" fo:text-indent="0in" style:auto-text-indent="false"/>
    </style:style>
    <style:style style:name="P270" style:family="paragraph" style:parent-style-name="Text_20_body">
      <style:paragraph-properties fo:margin-top="0.0173in" fo:margin-bottom="0in" style:contextual-spacing="false"/>
      <style:text-properties style:font-name="Arial" fo:font-size="8pt" style:font-size-asian="8pt"/>
    </style:style>
    <style:style style:name="P271" style:family="paragraph" style:parent-style-name="Standard">
      <style:paragraph-properties fo:margin-left="0in" fo:margin-right="0.4866in" fo:margin-top="0in" fo:margin-bottom="0in" style:contextual-spacing="false" fo:text-align="center" style:justify-single-word="false" fo:text-indent="0in" style:auto-text-indent="false"/>
    </style:style>
    <style:style style:name="P272" style:family="paragraph" style:parent-style-name="Standard">
      <style:paragraph-properties fo:margin-left="0in" fo:margin-right="0.489in" fo:margin-top="0.0055in" fo:margin-bottom="0in" style:contextual-spacing="false" fo:text-align="center" style:justify-single-word="false" fo:text-indent="0in" style:auto-text-indent="false"/>
    </style:style>
    <style:style style:name="P273" style:family="paragraph" style:parent-style-name="Text_20_body">
      <style:text-properties style:font-name="Arial" fo:font-size="6pt" fo:font-weight="bold" style:font-size-asian="6pt" style:font-weight-asian="bold"/>
    </style:style>
    <style:style style:name="P274" style:family="paragraph" style:parent-style-name="Text_20_body">
      <style:paragraph-properties fo:margin-top="0.0402in" fo:margin-bottom="0in" style:contextual-spacing="false"/>
      <style:text-properties style:font-name="Arial" fo:font-size="6pt" fo:font-weight="bold" style:font-size-asian="6pt" style:font-weight-asian="bold"/>
    </style:style>
    <style:style style:name="P275"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276" style:family="paragraph" style:parent-style-name="Standard" style:master-page-name="Converted12">
      <style:paragraph-properties fo:margin-left="1.5055in" fo:margin-right="0in" fo:margin-top="0.6472in" fo:margin-bottom="0in" style:contextual-spacing="false" fo:text-align="left" style:justify-single-word="false" fo:text-indent="0in" style:auto-text-indent="false" style:page-number="13"/>
    </style:style>
    <style:style style:name="P277" style:family="paragraph" style:parent-style-name="Text_20_body">
      <style:paragraph-properties fo:margin-top="0.0827in" fo:margin-bottom="0in" style:contextual-spacing="false"/>
      <style:text-properties fo:font-weight="bold" style:font-weight-asian="bold"/>
    </style:style>
    <style:style style:name="P278" style:family="paragraph" style:parent-style-name="Heading_20_9">
      <style:paragraph-properties fo:margin-left="3.3807in" fo:margin-right="1.8098in" fo:text-align="justify" style:justify-single-word="false"/>
    </style:style>
    <style:style style:name="P279" style:family="paragraph" style:parent-style-name="Text_20_body">
      <style:paragraph-properties fo:margin-top="0.002in" fo:margin-bottom="0in" style:contextual-spacing="false"/>
      <style:text-properties fo:font-weight="bold" style:font-weight-asian="bold"/>
    </style:style>
    <style:style style:name="P280" style:family="paragraph" style:parent-style-name="Standard">
      <style:paragraph-properties fo:margin-left="3.4083in" fo:margin-right="0in" fo:margin-top="0in" fo:margin-bottom="0in" style:contextual-spacing="false" fo:text-align="justify" style:justify-single-word="false" fo:text-indent="0in" style:auto-text-indent="false"/>
    </style:style>
    <style:style style:name="P281" style:family="paragraph" style:parent-style-name="Text_20_body">
      <style:paragraph-properties fo:margin-left="3.4083in" fo:margin-right="1.8091in" fo:margin-top="0.0008in" fo:margin-bottom="0in" style:contextual-spacing="false" fo:text-align="justify" style:justify-single-word="false"/>
    </style:style>
    <style:style style:name="P282" style:family="paragraph" style:parent-style-name="Heading_20_9">
      <style:paragraph-properties fo:margin-left="0in" fo:margin-right="0.402in" fo:margin-top="0.1402in" fo:margin-bottom="0in" style:contextual-spacing="false"/>
      <style:text-properties fo:letter-spacing="-0.0016in"/>
    </style:style>
    <style:style style:name="P283" style:family="paragraph" style:parent-style-name="Text_20_body">
      <style:paragraph-properties fo:margin-top="0.0008in" fo:margin-bottom="0in" style:contextual-spacing="false"/>
      <style:text-properties fo:font-weight="bold" style:font-weight-asian="bold"/>
    </style:style>
    <style:style style:name="P284" style:family="paragraph" style:parent-style-name="Standard">
      <style:paragraph-properties fo:margin-left="1.5055in" fo:margin-right="1.8071in" fo:margin-top="0.0008in" fo:margin-bottom="0in" style:contextual-spacing="false" fo:text-align="left" style:justify-single-word="false" fo:text-indent="1.6508in" style:auto-text-indent="false">
        <style:tab-stops>
          <style:tab-stop style:position="3.7492in"/>
          <style:tab-stop style:position="4.2516in"/>
          <style:tab-stop style:position="5.1547in"/>
        </style:tab-stops>
      </style:paragraph-properties>
    </style:style>
    <style:style style:name="P285" style:family="paragraph" style:parent-style-name="Text_20_body">
      <style:paragraph-properties fo:margin-top="0.0016in" fo:margin-bottom="0in" style:contextual-spacing="false"/>
      <style:text-properties fo:font-size="8pt" style:font-size-asian="8pt"/>
    </style:style>
    <style:style style:name="P286" style:family="paragraph" style:parent-style-name="Table_20_Paragraph">
      <style:paragraph-properties fo:margin-top="0.0154in" fo:margin-bottom="0in" style:contextual-spacing="false" fo:text-align="left" style:justify-single-word="false"/>
      <style:text-properties fo:font-size="4pt" style:font-size-asian="4pt"/>
    </style:style>
    <style:style style:name="P287" style:family="paragraph" style:parent-style-name="Table_20_Paragraph">
      <style:paragraph-properties fo:margin-left="0.0063in" fo:margin-right="0in"/>
    </style:style>
    <style:style style:name="P288" style:family="paragraph" style:parent-style-name="Table_20_Paragraph">
      <style:paragraph-properties fo:margin-top="0.0465in" fo:margin-bottom="0in" style:contextual-spacing="false" fo:text-align="left" style:justify-single-word="false"/>
      <style:text-properties fo:font-size="4pt" style:font-size-asian="4pt"/>
    </style:style>
    <style:style style:name="P289" style:family="paragraph" style:parent-style-name="Table_20_Paragraph">
      <style:paragraph-properties fo:margin-left="0.1839in" fo:margin-right="0in" fo:text-align="left" style:justify-single-word="false"/>
    </style:style>
    <style:style style:name="P290" style:family="paragraph" style:parent-style-name="Table_20_Paragraph">
      <style:paragraph-properties fo:margin-left="0.0047in" fo:margin-right="0in"/>
    </style:style>
    <style:style style:name="P291" style:family="paragraph" style:parent-style-name="Table_20_Paragraph">
      <style:paragraph-properties fo:margin-left="0.0244in" fo:margin-right="0.0193in"/>
    </style:style>
    <style:style style:name="P292" style:family="paragraph" style:parent-style-name="Table_20_Paragraph">
      <style:paragraph-properties fo:margin-left="0.0138in" fo:margin-right="0.0138in"/>
    </style:style>
    <style:style style:name="P293" style:family="paragraph" style:parent-style-name="Table_20_Paragraph">
      <style:paragraph-properties fo:margin-left="0.0071in" fo:margin-right="0.0016in"/>
    </style:style>
    <style:style style:name="P294" style:family="paragraph" style:parent-style-name="Table_20_Paragraph">
      <style:paragraph-properties fo:margin-top="0.0102in" fo:margin-bottom="0in" style:contextual-spacing="false" fo:text-align="left" style:justify-single-word="false"/>
      <style:text-properties fo:font-size="4pt" style:font-size-asian="4pt"/>
    </style:style>
    <style:style style:name="P295" style:family="paragraph" style:parent-style-name="Table_20_Paragraph">
      <style:paragraph-properties fo:margin-left="0.0917in" fo:margin-right="0.0134in" fo:line-height="107%" fo:text-align="left" style:justify-single-word="false" fo:text-indent="-0.0681in" style:auto-text-indent="false"/>
    </style:style>
    <style:style style:name="P296" style:family="paragraph" style:parent-style-name="Table_20_Paragraph">
      <style:paragraph-properties fo:margin-left="0.0075in" fo:margin-right="0.002in"/>
    </style:style>
    <style:style style:name="P297" style:family="paragraph" style:parent-style-name="Table_20_Paragraph">
      <style:paragraph-properties fo:margin-top="0.0598in" fo:margin-bottom="0in" style:contextual-spacing="false" fo:text-align="left" style:justify-single-word="false"/>
      <style:text-properties fo:font-size="4pt" style:font-size-asian="4pt"/>
    </style:style>
    <style:style style:name="P298" style:family="paragraph" style:parent-style-name="Table_20_Paragraph">
      <style:paragraph-properties fo:margin-left="0.0055in" fo:margin-right="0.0043in" fo:margin-top="0.0008in" fo:margin-bottom="0in" style:contextual-spacing="false"/>
    </style:style>
    <style:style style:name="P299" style:family="paragraph" style:parent-style-name="Table_20_Paragraph">
      <style:paragraph-properties fo:margin-top="0.0402in" fo:margin-bottom="0in" style:contextual-spacing="false" fo:text-align="left" style:justify-single-word="false"/>
      <style:text-properties fo:font-size="4pt" style:font-size-asian="4pt"/>
    </style:style>
    <style:style style:name="P300" style:family="paragraph" style:parent-style-name="Table_20_Paragraph">
      <style:paragraph-properties fo:margin-left="0.0063in" fo:margin-right="0.0016in"/>
    </style:style>
    <style:style style:name="P301" style:family="paragraph" style:parent-style-name="Table_20_Paragraph">
      <style:paragraph-properties fo:margin-top="0.0354in" fo:margin-bottom="0in" style:contextual-spacing="false" fo:text-align="left" style:justify-single-word="false"/>
      <style:text-properties fo:font-size="4pt" style:font-size-asian="4pt"/>
    </style:style>
    <style:style style:name="P302" style:family="paragraph" style:parent-style-name="Table_20_Paragraph">
      <style:paragraph-properties fo:margin-left="0.0492in" fo:margin-right="0.0382in" fo:margin-top="0.0008in" fo:margin-bottom="0in" style:contextual-spacing="false" fo:line-height="107%" fo:text-indent="0.0209in" style:auto-text-indent="false"/>
    </style:style>
    <style:style style:name="P303" style:family="paragraph" style:parent-style-name="Table_20_Paragraph">
      <style:paragraph-properties fo:margin-top="0.0602in" fo:margin-bottom="0in" style:contextual-spacing="false" fo:text-align="left" style:justify-single-word="false"/>
      <style:text-properties fo:font-size="4pt" style:font-size-asian="4pt"/>
    </style:style>
    <style:style style:name="P304" style:family="paragraph" style:parent-style-name="Table_20_Paragraph">
      <style:paragraph-properties fo:margin-left="0.0047in" fo:margin-right="0.002in"/>
    </style:style>
    <style:style style:name="P305" style:family="paragraph" style:parent-style-name="Table_20_Paragraph">
      <style:paragraph-properties fo:margin-left="0.0244in" fo:margin-right="0in"/>
    </style:style>
    <style:style style:name="P306" style:family="paragraph" style:parent-style-name="Table_20_Paragraph">
      <style:paragraph-properties fo:margin-left="0.0138in" fo:margin-right="0in"/>
    </style:style>
    <style:style style:name="P307" style:family="paragraph" style:parent-style-name="Table_20_Paragraph">
      <style:paragraph-properties fo:margin-left="0.0071in" fo:margin-right="0in"/>
    </style:style>
    <style:style style:name="P308" style:family="paragraph" style:parent-style-name="Table_20_Paragraph">
      <style:paragraph-properties fo:margin-left="0.0083in" fo:margin-right="0in"/>
    </style:style>
    <style:style style:name="P309" style:family="paragraph" style:parent-style-name="Table_20_Paragraph">
      <style:paragraph-properties fo:margin-left="0.0075in" fo:margin-right="0in"/>
    </style:style>
    <style:style style:name="P310" style:family="paragraph" style:parent-style-name="Text_20_body">
      <style:paragraph-properties fo:margin-left="1.5055in" fo:margin-right="1.7382in" fo:margin-top="0.1126in" fo:margin-bottom="0in" style:contextual-spacing="false" fo:text-indent="1.6508in" style:auto-text-indent="false"/>
    </style:style>
    <style:style style:name="P311" style:family="paragraph" style:parent-style-name="Text_20_body">
      <style:paragraph-properties fo:margin-top="0.002in" fo:margin-bottom="0in" style:contextual-spacing="false"/>
    </style:style>
    <style:style style:name="P312" style:family="paragraph" style:parent-style-name="Text_20_body">
      <style:paragraph-properties fo:margin-left="0in" fo:margin-right="0.6102in" fo:text-align="center" style:justify-single-word="false"/>
    </style:style>
    <style:style style:name="P313" style:family="paragraph" style:parent-style-name="Text_20_body">
      <style:paragraph-properties fo:margin-top="0.0028in" fo:margin-bottom="0in" style:contextual-spacing="false"/>
    </style:style>
    <style:style style:name="P314" style:family="paragraph" style:parent-style-name="Heading_20_9">
      <style:paragraph-properties fo:margin-left="0in" fo:margin-right="0.6098in"/>
    </style:style>
    <style:style style:name="P315" style:family="paragraph" style:parent-style-name="Standard">
      <style:paragraph-properties fo:margin-left="0in" fo:margin-right="0.6098in" fo:margin-top="0.0008in" fo:margin-bottom="0in" style:contextual-spacing="false" fo:text-align="center" style:justify-single-word="false" fo:text-indent="0in" style:auto-text-indent="false"/>
    </style:style>
    <style:style style:name="P316" style:family="paragraph" style:parent-style-name="Text_20_body" style:master-page-name="Converted13">
      <style:paragraph-properties style:page-number="auto"/>
      <style:text-properties fo:font-weight="bold" style:font-weight-asian="bold"/>
    </style:style>
    <style:style style:name="P317" style:family="paragraph" style:parent-style-name="Text_20_body">
      <style:paragraph-properties fo:margin-top="0.0425in" fo:margin-bottom="0in" style:contextual-spacing="false"/>
      <style:text-properties fo:font-weight="bold" style:font-weight-asian="bold"/>
    </style:style>
    <style:style style:name="P318" style:family="paragraph" style:parent-style-name="Standard">
      <style:paragraph-properties fo:margin-left="1.6555in" fo:margin-right="0in" fo:margin-top="0in" fo:margin-bottom="0in" style:contextual-spacing="false" fo:text-align="left" style:justify-single-word="false" fo:text-indent="0in" style:auto-text-indent="false"/>
    </style:style>
    <style:style style:name="P319" style:family="paragraph" style:parent-style-name="Text_20_body">
      <style:paragraph-properties fo:margin-top="0.0043in" fo:margin-bottom="0in" style:contextual-spacing="false"/>
      <style:text-properties fo:font-weight="bold" style:font-weight-asian="bold"/>
    </style:style>
    <style:style style:name="P320" style:family="paragraph" style:parent-style-name="Heading_20_9">
      <style:paragraph-properties fo:margin-left="3.3583in" fo:margin-right="1.9835in" fo:line-height="101%" fo:text-align="justify" style:justify-single-word="false"/>
    </style:style>
    <style:style style:name="P321" style:family="paragraph" style:parent-style-name="Standard">
      <style:paragraph-properties fo:margin-left="3.3492in" fo:margin-right="0in" fo:margin-top="0in" fo:margin-bottom="0in" style:contextual-spacing="false" fo:text-align="justify" style:justify-single-word="false" fo:text-indent="0in" style:auto-text-indent="false"/>
    </style:style>
    <style:style style:name="P322" style:family="paragraph" style:parent-style-name="Text_20_body">
      <style:paragraph-properties fo:margin-left="3.3492in" fo:margin-right="1.9846in" fo:margin-top="0.002in" fo:margin-bottom="0in" style:contextual-spacing="false" fo:line-height="101%" fo:text-align="justify" style:justify-single-word="false" fo:text-indent="-0.0008in" style:auto-text-indent="false"/>
    </style:style>
    <style:style style:name="P323" style:family="paragraph" style:parent-style-name="Standard">
      <style:paragraph-properties fo:margin-left="1.6736in" fo:margin-right="1.9839in" fo:margin-top="0in" fo:margin-bottom="0in" style:contextual-spacing="false" fo:line-height="101%" fo:text-align="justify" style:justify-single-word="false" fo:text-indent="1.6839in" style:auto-text-indent="false"/>
    </style:style>
    <style:style style:name="P324" style:family="paragraph" style:parent-style-name="Text_20_body">
      <style:paragraph-properties fo:margin-left="1.6736in" fo:margin-right="1.7382in" fo:margin-top="0.0016in" fo:margin-bottom="0in" style:contextual-spacing="false" fo:line-height="101%"/>
    </style:style>
    <style:style style:name="P325" style:family="paragraph" style:parent-style-name="Text_20_body">
      <style:paragraph-properties fo:margin-top="0.0016in" fo:margin-bottom="0in" style:contextual-spacing="false"/>
      <style:text-properties fo:font-size="8pt" fo:font-style="italic" fo:font-weight="bold" style:font-size-asian="8pt" style:font-style-asian="italic" style:font-weight-asian="bold"/>
    </style:style>
    <style:style style:name="P326" style:family="paragraph" style:parent-style-name="Table_20_Paragraph">
      <style:paragraph-properties fo:margin-left="0.1102in" fo:margin-right="0in" fo:margin-top="0.0264in" fo:margin-bottom="0in" style:contextual-spacing="false" fo:text-align="left" style:justify-single-word="false" fo:text-indent="0.0937in" style:auto-text-indent="false"/>
    </style:style>
    <style:style style:name="P327" style:family="paragraph" style:parent-style-name="Table_20_Paragraph">
      <style:paragraph-properties fo:margin-left="0.3543in" fo:margin-right="0in" fo:margin-top="0.0689in" fo:margin-bottom="0in" style:contextual-spacing="false" fo:text-align="left" style:justify-single-word="false"/>
    </style:style>
    <style:style style:name="P328" style:family="paragraph" style:parent-style-name="Table_20_Paragraph">
      <style:paragraph-properties fo:margin-left="0.0055in" fo:margin-right="0.0071in" fo:margin-top="0.0689in" fo:margin-bottom="0in" style:contextual-spacing="false"/>
    </style:style>
    <style:style style:name="P329" style:family="paragraph" style:parent-style-name="Table_20_Paragraph">
      <style:paragraph-properties fo:margin-left="0.0055in" fo:margin-right="0.0063in" fo:margin-top="0.0689in" fo:margin-bottom="0in" style:contextual-spacing="false"/>
    </style:style>
    <style:style style:name="P330" style:family="paragraph" style:parent-style-name="Table_20_Paragraph">
      <style:paragraph-properties fo:text-align="left" style:justify-single-word="false"/>
      <style:text-properties fo:font-size="5pt" fo:font-style="italic" fo:font-weight="bold" style:font-size-asian="5pt" style:font-style-asian="italic" style:font-weight-asian="bold"/>
    </style:style>
    <style:style style:name="P331" style:family="paragraph" style:parent-style-name="Table_20_Paragraph">
      <style:paragraph-properties fo:margin-top="0.0701in" fo:margin-bottom="0in" style:contextual-spacing="false" fo:text-align="left" style:justify-single-word="false"/>
      <style:text-properties fo:font-size="5pt" fo:font-style="italic" fo:font-weight="bold" style:font-size-asian="5pt" style:font-style-asian="italic" style:font-weight-asian="bold"/>
    </style:style>
    <style:style style:name="P332" style:family="paragraph" style:parent-style-name="Table_20_Paragraph">
      <style:paragraph-properties fo:margin-left="0.161in" fo:margin-right="0.1354in" fo:text-align="left" style:justify-single-word="false" fo:text-indent="-0.0146in" style:auto-text-indent="false"/>
    </style:style>
    <style:style style:name="P333" style:family="paragraph" style:parent-style-name="Table_20_Paragraph">
      <style:paragraph-properties fo:margin-top="0.0272in" fo:margin-bottom="0in" style:contextual-spacing="false" fo:text-align="left" style:justify-single-word="false"/>
      <style:text-properties fo:font-size="5pt" fo:font-style="italic" fo:font-weight="bold" style:font-size-asian="5pt" style:font-style-asian="italic" style:font-weight-asian="bold"/>
    </style:style>
    <style:style style:name="P334" style:family="paragraph" style:parent-style-name="Table_20_Paragraph">
      <style:paragraph-properties fo:margin-left="0.0717in" fo:margin-right="0.0634in" fo:text-indent="0.0228in" style:auto-text-indent="false"/>
    </style:style>
    <style:style style:name="P335" style:family="paragraph" style:parent-style-name="Table_20_Paragraph">
      <style:paragraph-properties fo:margin-left="0.0055in" fo:margin-right="0in" fo:margin-top="0.0016in" fo:margin-bottom="0in" style:contextual-spacing="false"/>
    </style:style>
    <style:style style:name="P336" style:family="paragraph" style:parent-style-name="Table_20_Paragraph">
      <style:paragraph-properties fo:margin-left="0.0071in" fo:margin-right="0.0016in" fo:margin-top="0.0264in" fo:margin-bottom="0in" style:contextual-spacing="false"/>
    </style:style>
    <style:style style:name="P337" style:family="paragraph" style:parent-style-name="Table_20_Paragraph">
      <style:paragraph-properties fo:margin-left="0.0374in" fo:margin-right="0.0319in" fo:margin-top="0.0008in" fo:margin-bottom="0in" style:contextual-spacing="false" fo:text-indent="0.0008in" style:auto-text-indent="false"/>
    </style:style>
    <style:style style:name="P338" style:family="paragraph" style:parent-style-name="Table_20_Paragraph">
      <style:paragraph-properties fo:margin-left="0.0071in" fo:margin-right="0.0016in" fo:margin-top="0.0016in" fo:margin-bottom="0in" style:contextual-spacing="false"/>
    </style:style>
    <style:style style:name="P339" style:family="paragraph" style:parent-style-name="Table_20_Paragraph">
      <style:paragraph-properties fo:margin-left="0.0063in" fo:margin-right="0.0008in" fo:margin-top="0.0008in" fo:margin-bottom="0in" style:contextual-spacing="false"/>
    </style:style>
    <style:style style:name="P340" style:family="paragraph" style:parent-style-name="Text_20_body">
      <style:paragraph-properties fo:margin-top="0.0752in" fo:margin-bottom="0in" style:contextual-spacing="false"/>
      <style:text-properties fo:font-style="italic" fo:font-weight="bold" style:font-style-asian="italic" style:font-weight-asian="bold"/>
    </style:style>
    <style:style style:name="P341" style:family="paragraph" style:parent-style-name="Standard">
      <style:paragraph-properties fo:margin-left="1.6736in" fo:margin-right="1.9866in" fo:margin-top="0in" fo:margin-bottom="0in" style:contextual-spacing="false" fo:line-height="101%" fo:text-align="justify" style:justify-single-word="false" fo:text-indent="1.6839in" style:auto-text-indent="false"/>
    </style:style>
    <style:style style:name="P342" style:family="paragraph" style:parent-style-name="Text_20_body">
      <style:paragraph-properties fo:margin-top="0.0035in" fo:margin-bottom="0in" style:contextual-spacing="false"/>
      <style:text-properties fo:font-style="italic" fo:font-weight="bold" style:font-style-asian="italic" style:font-weight-asian="bold"/>
    </style:style>
    <style:style style:name="P343" style:family="paragraph" style:parent-style-name="Text_20_body">
      <style:paragraph-properties fo:margin-left="0in" fo:margin-right="0.3307in" fo:text-align="center" style:justify-single-word="false"/>
    </style:style>
    <style:style style:name="P344" style:family="paragraph" style:parent-style-name="Text_20_body">
      <style:paragraph-properties fo:margin-top="0.0055in" fo:margin-bottom="0in" style:contextual-spacing="false"/>
    </style:style>
    <style:style style:name="P345" style:family="paragraph" style:parent-style-name="Heading_20_9">
      <style:paragraph-properties fo:margin-left="0in" fo:margin-right="0.3272in"/>
    </style:style>
    <style:style style:name="P346" style:family="paragraph" style:parent-style-name="Standard">
      <style:paragraph-properties fo:margin-left="0in" fo:margin-right="0.328in" fo:margin-top="0.002in" fo:margin-bottom="0in" style:contextual-spacing="false" fo:text-align="center" style:justify-single-word="false" fo:text-indent="0in" style:auto-text-indent="false"/>
    </style:style>
    <style:style style:name="P347" style:family="paragraph" style:parent-style-name="Text_20_body" style:master-page-name="Converted14">
      <style:paragraph-properties style:page-number="auto"/>
      <style:text-properties fo:font-size="7.5pt" fo:font-weight="bold" style:font-size-asian="7.5pt" style:font-weight-asian="bold"/>
    </style:style>
    <style:style style:name="P348" style:family="paragraph" style:parent-style-name="Text_20_body">
      <style:paragraph-properties fo:margin-top="0.1244in" fo:margin-bottom="0in" style:contextual-spacing="false"/>
      <style:text-properties fo:font-size="7.5pt" fo:font-weight="bold" style:font-size-asian="7.5pt" style:font-weight-asian="bold"/>
    </style:style>
    <style:style style:name="P349" style:family="paragraph" style:parent-style-name="Standard">
      <style:paragraph-properties fo:margin-left="1.6417in" fo:margin-right="0in" fo:margin-top="0in" fo:margin-bottom="0in" style:contextual-spacing="false" fo:text-align="left" style:justify-single-word="false" fo:text-indent="0in" style:auto-text-indent="false"/>
    </style:style>
    <style:style style:name="P350" style:family="paragraph" style:parent-style-name="Text_20_body">
      <style:paragraph-properties fo:margin-top="0.0102in" fo:margin-bottom="0in" style:contextual-spacing="false"/>
      <style:text-properties fo:font-size="7.5pt" fo:font-weight="bold" style:font-size-asian="7.5pt" style:font-weight-asian="bold"/>
    </style:style>
    <style:style style:name="P351" style:family="paragraph" style:parent-style-name="Standard">
      <style:paragraph-properties fo:margin-left="3.3028in" fo:margin-right="2.0598in" fo:margin-top="0in" fo:margin-bottom="0in" style:contextual-spacing="false" fo:line-height="104%" fo:text-align="justify" style:justify-single-word="false" fo:text-indent="0in" style:auto-text-indent="false">
        <style:tab-stops>
          <style:tab-stop style:position="4.2752in"/>
          <style:tab-stop style:position="5.4799in"/>
        </style:tab-stops>
      </style:paragraph-properties>
    </style:style>
    <style:style style:name="P352" style:family="paragraph" style:parent-style-name="Standard">
      <style:paragraph-properties fo:margin-left="3.3028in" fo:margin-right="0in" fo:margin-top="0in" fo:margin-bottom="0in" style:contextual-spacing="false" fo:text-align="justify" style:justify-single-word="false" fo:text-indent="0in" style:auto-text-indent="false"/>
    </style:style>
    <style:style style:name="P353" style:family="paragraph" style:parent-style-name="Standard">
      <style:paragraph-properties fo:margin-left="3.3028in" fo:margin-right="2.0591in" fo:margin-top="0.0055in" fo:margin-bottom="0in" style:contextual-spacing="false" fo:line-height="104%" fo:text-align="justify" style:justify-single-word="false" fo:text-indent="0in" style:auto-text-indent="false"/>
    </style:style>
    <style:style style:name="P354" style:family="paragraph" style:parent-style-name="Standard">
      <style:paragraph-properties fo:margin-left="3.2937in" fo:margin-right="0in" fo:margin-top="0.1264in" fo:margin-bottom="0in" style:contextual-spacing="false" fo:text-align="justify" style:justify-single-word="false" fo:text-indent="0in" style:auto-text-indent="false"/>
    </style:style>
    <style:style style:name="P355" style:family="paragraph" style:parent-style-name="Standard">
      <style:paragraph-properties fo:margin-left="1.6134in" fo:margin-right="2.0646in" fo:margin-top="0.0047in" fo:margin-bottom="0in" style:contextual-spacing="false" fo:line-height="104%" fo:text-align="justify" style:justify-single-word="false" fo:text-indent="0in" style:auto-text-indent="false"/>
    </style:style>
    <style:style style:name="P356" style:family="paragraph" style:parent-style-name="Text_20_body">
      <style:paragraph-properties fo:margin-top="0.0071in" fo:margin-bottom="0in" style:contextual-spacing="false"/>
      <style:text-properties fo:font-size="6.5pt" style:font-size-asian="6.5pt"/>
    </style:style>
    <style:style style:name="P357" style:family="paragraph" style:parent-style-name="Table_20_Paragraph">
      <style:paragraph-properties fo:margin-left="0.0327in" fo:margin-right="0.0264in" fo:margin-top="0.0283in" fo:margin-bottom="0in" style:contextual-spacing="false"/>
    </style:style>
    <style:style style:name="P358" style:family="paragraph" style:parent-style-name="Table_20_Paragraph">
      <style:paragraph-properties fo:margin-left="0.0071in" fo:margin-right="0.0008in" fo:margin-top="0.0283in" fo:margin-bottom="0in" style:contextual-spacing="false"/>
    </style:style>
    <style:style style:name="P359" style:family="paragraph" style:parent-style-name="Table_20_Paragraph">
      <style:paragraph-properties fo:margin-left="0.0327in" fo:margin-right="0in" fo:margin-top="0.0283in" fo:margin-bottom="0in" style:contextual-spacing="false"/>
    </style:style>
    <style:style style:name="P360" style:family="paragraph" style:parent-style-name="Table_20_Paragraph">
      <style:paragraph-properties fo:margin-left="0.0071in" fo:margin-right="0in" fo:margin-top="0.0283in" fo:margin-bottom="0in" style:contextual-spacing="false"/>
    </style:style>
    <style:style style:name="P361" style:family="paragraph" style:parent-style-name="Table_20_Paragraph">
      <style:paragraph-properties fo:margin-left="0.0327in" fo:margin-right="0.0272in" fo:margin-top="0.0283in" fo:margin-bottom="0in" style:contextual-spacing="false"/>
    </style:style>
    <style:style style:name="P362" style:family="paragraph" style:parent-style-name="Table_20_Paragraph">
      <style:paragraph-properties fo:margin-left="0.1437in" fo:margin-right="0.1154in" fo:margin-top="0.0283in" fo:margin-bottom="0in" style:contextual-spacing="false" fo:line-height="104%" fo:text-align="left" style:justify-single-word="false" fo:text-indent="0.0835in" style:auto-text-indent="false"/>
    </style:style>
    <style:style style:name="P363" style:family="paragraph" style:parent-style-name="Table_20_Paragraph">
      <style:paragraph-properties fo:margin-left="0.0071in" fo:margin-right="0in" fo:margin-top="0.0764in" fo:margin-bottom="0in" style:contextual-spacing="false"/>
    </style:style>
    <style:style style:name="P364" style:family="paragraph" style:parent-style-name="Table_20_Paragraph">
      <style:paragraph-properties fo:margin-left="0.9228in" fo:margin-right="0.1154in" fo:margin-top="0.0283in" fo:margin-bottom="0in" style:contextual-spacing="false" fo:line-height="104%" fo:text-align="left" style:justify-single-word="false" fo:text-indent="-0.5472in" style:auto-text-indent="false"/>
    </style:style>
    <style:style style:name="P365" style:family="paragraph" style:parent-style-name="Table_20_Paragraph">
      <style:paragraph-properties fo:margin-left="0.0071in" fo:margin-right="0.0008in" fo:margin-top="0.0764in" fo:margin-bottom="0in" style:contextual-spacing="false"/>
    </style:style>
    <style:style style:name="P366" style:family="paragraph" style:parent-style-name="Table_20_Paragraph">
      <style:paragraph-properties fo:margin-left="0.0327in" fo:margin-right="0.028in" fo:margin-top="0.0283in" fo:margin-bottom="0in" style:contextual-spacing="false"/>
    </style:style>
    <style:style style:name="P367" style:family="paragraph" style:parent-style-name="Table_20_Paragraph">
      <style:paragraph-properties fo:margin-left="0.0327in" fo:margin-right="0.0008in" fo:margin-top="0.0291in" fo:margin-bottom="0in" style:contextual-spacing="false"/>
    </style:style>
    <style:style style:name="P368" style:family="paragraph" style:parent-style-name="Table_20_Paragraph">
      <style:paragraph-properties fo:margin-left="0.0071in" fo:margin-right="0.0008in" fo:margin-top="0.0291in" fo:margin-bottom="0in" style:contextual-spacing="false"/>
    </style:style>
    <style:style style:name="P369" style:family="paragraph" style:parent-style-name="Text_20_body">
      <style:paragraph-properties fo:margin-top="0.0138in" fo:margin-bottom="0in" style:contextual-spacing="false"/>
      <style:text-properties fo:font-size="7.5pt" style:font-size-asian="7.5pt"/>
    </style:style>
    <style:style style:name="P370" style:family="paragraph" style:parent-style-name="Standard">
      <style:paragraph-properties fo:margin-left="1.6138in" fo:margin-right="2.0925in" fo:margin-top="0in" fo:margin-bottom="0in" style:contextual-spacing="false" fo:line-height="104%" fo:text-align="left" style:justify-single-word="false" fo:text-indent="1.6799in" style:auto-text-indent="false"/>
    </style:style>
    <style:style style:name="P371" style:family="paragraph" style:parent-style-name="Text_20_body">
      <style:text-properties fo:font-size="7.5pt" fo:font-style="italic" fo:font-weight="bold" style:font-size-asian="7.5pt" style:font-style-asian="italic" style:font-weight-asian="bold"/>
    </style:style>
    <style:style style:name="P372" style:family="paragraph" style:parent-style-name="Text_20_body">
      <style:paragraph-properties fo:margin-top="0.0102in" fo:margin-bottom="0in" style:contextual-spacing="false"/>
      <style:text-properties fo:font-size="7.5pt" fo:font-style="italic" fo:font-weight="bold" style:font-size-asian="7.5pt" style:font-style-asian="italic" style:font-weight-asian="bold"/>
    </style:style>
    <style:style style:name="P373" style:family="paragraph" style:parent-style-name="Standard">
      <style:paragraph-properties fo:margin-left="0in" fo:margin-right="0.448in" fo:margin-top="0.0008in" fo:margin-bottom="0in" style:contextual-spacing="false" fo:text-align="center" style:justify-single-word="false" fo:text-indent="0in" style:auto-text-indent="false"/>
    </style:style>
    <style:style style:name="P374" style:family="paragraph" style:parent-style-name="Text_20_body">
      <style:paragraph-properties fo:margin-top="0.0154in" fo:margin-bottom="0in" style:contextual-spacing="false"/>
      <style:text-properties fo:font-size="7.5pt" style:font-size-asian="7.5pt"/>
    </style:style>
    <style:style style:name="P375" style:family="paragraph" style:parent-style-name="Standard">
      <style:paragraph-properties fo:margin-left="0in" fo:margin-right="0.4484in" fo:margin-top="0in" fo:margin-bottom="0in" style:contextual-spacing="false" fo:text-align="center" style:justify-single-word="false" fo:text-indent="0in" style:auto-text-indent="false"/>
    </style:style>
    <style:style style:name="P376" style:family="paragraph" style:parent-style-name="Standard">
      <style:paragraph-properties fo:margin-left="0in" fo:margin-right="0.4602in" fo:margin-top="0.0055in" fo:margin-bottom="0in" style:contextual-spacing="false" fo:text-align="center" style:justify-single-word="false" fo:text-indent="0in" style:auto-text-indent="false"/>
    </style:style>
    <style:style style:name="P377" style:family="paragraph" style:parent-style-name="Text_20_body" style:master-page-name="Converted15">
      <style:paragraph-properties style:page-number="auto"/>
      <style:text-properties fo:font-size="8pt" fo:font-weight="bold" style:font-size-asian="8pt" style:font-weight-asian="bold"/>
    </style:style>
    <style:style style:name="P378" style:family="paragraph" style:parent-style-name="Text_20_body">
      <style:paragraph-properties fo:margin-top="0.1102in" fo:margin-bottom="0in" style:contextual-spacing="false"/>
      <style:text-properties fo:font-size="8pt" fo:font-weight="bold" style:font-size-asian="8pt" style:font-weight-asian="bold"/>
    </style:style>
    <style:style style:name="P379" style:family="paragraph" style:parent-style-name="Standard">
      <style:paragraph-properties fo:margin-left="1.589in" fo:margin-right="0in" fo:margin-top="0.0008in" fo:margin-bottom="0in" style:contextual-spacing="false" fo:text-align="left" style:justify-single-word="false" fo:text-indent="0in" style:auto-text-indent="false"/>
    </style:style>
    <style:style style:name="P380" style:family="paragraph" style:parent-style-name="Text_20_body">
      <style:paragraph-properties fo:margin-top="0.0126in" fo:margin-bottom="0in" style:contextual-spacing="false"/>
      <style:text-properties fo:font-size="8pt" fo:font-weight="bold" style:font-size-asian="8pt" style:font-weight-asian="bold"/>
    </style:style>
    <style:style style:name="P381" style:family="paragraph" style:parent-style-name="Standard">
      <style:paragraph-properties fo:margin-left="3.2366in" fo:margin-right="2.1661in" fo:margin-top="0in" fo:margin-bottom="0in" style:contextual-spacing="false" fo:line-height="105%" fo:text-align="left" style:justify-single-word="false" fo:text-indent="0in" style:auto-text-indent="false">
        <style:tab-stops>
          <style:tab-stop style:position="3.9256in"/>
          <style:tab-stop style:position="4.5492in"/>
          <style:tab-stop style:position="5.5307in"/>
        </style:tab-stops>
      </style:paragraph-properties>
    </style:style>
    <style:style style:name="P382" style:family="paragraph" style:parent-style-name="Text_20_body">
      <style:paragraph-properties fo:margin-top="0.0055in" fo:margin-bottom="0in" style:contextual-spacing="false"/>
      <style:text-properties fo:font-size="8pt" fo:font-weight="bold" style:font-size-asian="8pt" style:font-weight-asian="bold"/>
    </style:style>
    <style:style style:name="P383" style:family="paragraph" style:parent-style-name="Standard">
      <style:paragraph-properties fo:margin-left="3.2366in" fo:margin-right="0in" fo:margin-top="0in" fo:margin-bottom="0in" style:contextual-spacing="false" fo:text-align="left" style:justify-single-word="false" fo:text-indent="0in" style:auto-text-indent="false">
        <style:tab-stops>
          <style:tab-stop style:position="3.5291in"/>
          <style:tab-stop style:position="4.5673in"/>
          <style:tab-stop style:position="5.5307in"/>
        </style:tab-stops>
      </style:paragraph-properties>
    </style:style>
    <style:style style:name="P384" style:family="paragraph" style:parent-style-name="Standard">
      <style:paragraph-properties fo:margin-left="3.2366in" fo:margin-right="2.1646in" fo:margin-top="0.0063in" fo:margin-bottom="0in" style:contextual-spacing="false" fo:line-height="105%" fo:text-align="left" style:justify-single-word="false" fo:text-indent="0in" style:auto-text-indent="false">
        <style:tab-stops>
          <style:tab-stop style:position="3.6008in"/>
          <style:tab-stop style:position="3.9008in"/>
          <style:tab-stop style:position="4.3236in"/>
          <style:tab-stop style:position="4.5319in"/>
          <style:tab-stop style:position="4.8319in"/>
          <style:tab-stop style:position="5.1173in"/>
          <style:tab-stop style:position="5.5661in"/>
        </style:tab-stops>
      </style:paragraph-properties>
    </style:style>
    <style:style style:name="P385" style:family="paragraph" style:parent-style-name="Text_20_body">
      <style:paragraph-properties fo:margin-top="0.0047in" fo:margin-bottom="0in" style:contextual-spacing="false"/>
      <style:text-properties fo:font-size="8pt" fo:font-weight="bold" style:font-size-asian="8pt" style:font-weight-asian="bold"/>
    </style:style>
    <style:style style:name="P386" style:family="paragraph" style:parent-style-name="Standard">
      <style:paragraph-properties fo:margin-left="3.2366in" fo:margin-right="0in" fo:margin-top="0in" fo:margin-bottom="0in" style:contextual-spacing="false" fo:text-align="left" style:justify-single-word="false" fo:text-indent="0in" style:auto-text-indent="false"/>
    </style:style>
    <style:style style:name="P387" style:family="paragraph" style:parent-style-name="Standard">
      <style:paragraph-properties fo:margin-left="1.589in" fo:margin-right="2.1626in" fo:margin-top="0in" fo:margin-bottom="0in" style:contextual-spacing="false" fo:line-height="105%" fo:text-align="justify" style:justify-single-word="false" fo:text-indent="1.648in" style:auto-text-indent="false"/>
    </style:style>
    <style:style style:name="P388" style:family="paragraph" style:parent-style-name="Text_20_body">
      <style:paragraph-properties fo:margin-top="0.0043in" fo:margin-bottom="0in" style:contextual-spacing="false"/>
      <style:text-properties fo:font-size="8pt" style:font-size-asian="8pt"/>
    </style:style>
    <style:style style:name="P389" style:family="paragraph" style:parent-style-name="Standard">
      <style:paragraph-properties fo:margin-left="1.589in" fo:margin-right="2.1665in" fo:margin-top="0in" fo:margin-bottom="0in" style:contextual-spacing="false" fo:line-height="105%" fo:text-align="justify" style:justify-single-word="false" fo:text-indent="1.7028in" style:auto-text-indent="false"/>
    </style:style>
    <style:style style:name="P390" style:family="paragraph" style:parent-style-name="Text_20_body">
      <style:paragraph-properties fo:margin-top="0.0126in" fo:margin-bottom="0in" style:contextual-spacing="false"/>
      <style:text-properties fo:font-size="8pt" style:font-size-asian="8pt"/>
    </style:style>
    <style:style style:name="P391" style:family="paragraph" style:parent-style-name="Standard">
      <style:paragraph-properties fo:margin-left="0in" fo:margin-right="0.5772in" fo:margin-top="0in" fo:margin-bottom="0in" style:contextual-spacing="false" fo:text-align="center" style:justify-single-word="false" fo:text-indent="0in" style:auto-text-indent="false"/>
    </style:style>
    <style:style style:name="P392" style:family="paragraph" style:parent-style-name="Text_20_body">
      <style:paragraph-properties fo:margin-top="0.0189in" fo:margin-bottom="0in" style:contextual-spacing="false"/>
      <style:text-properties fo:font-size="8pt" style:font-size-asian="8pt"/>
    </style:style>
    <style:style style:name="P393" style:family="paragraph" style:parent-style-name="Standard">
      <style:paragraph-properties fo:margin-left="0in" fo:margin-right="0.5752in" fo:margin-top="0in" fo:margin-bottom="0in" style:contextual-spacing="false" fo:text-align="center" style:justify-single-word="false" fo:text-indent="0in" style:auto-text-indent="false"/>
    </style:style>
    <style:style style:name="P394" style:family="paragraph" style:parent-style-name="Standard">
      <style:paragraph-properties fo:margin-left="0in" fo:margin-right="0.5756in" fo:margin-top="0.0071in" fo:margin-bottom="0in" style:contextual-spacing="false" fo:text-align="center" style:justify-single-word="false" fo:text-indent="0in" style:auto-text-indent="false"/>
    </style:style>
    <style:style style:name="P395" style:family="paragraph" style:parent-style-name="Text_20_body" style:master-page-name="Converted16">
      <style:paragraph-properties style:page-number="auto"/>
      <style:text-properties fo:font-size="8pt" fo:font-weight="bold" style:font-size-asian="8pt" style:font-weight-asian="bold"/>
    </style:style>
    <style:style style:name="P396" style:family="paragraph" style:parent-style-name="Text_20_body">
      <style:paragraph-properties fo:margin-top="0.0472in" fo:margin-bottom="0in" style:contextual-spacing="false"/>
      <style:text-properties fo:font-size="8pt" fo:font-weight="bold" style:font-size-asian="8pt" style:font-weight-asian="bold"/>
    </style:style>
    <style:style style:name="P397" style:family="paragraph" style:parent-style-name="Standard">
      <style:paragraph-properties fo:margin-left="1.5736in" fo:margin-right="0in" fo:margin-top="0in" fo:margin-bottom="0in" style:contextual-spacing="false" fo:text-align="left" style:justify-single-word="false" fo:text-indent="0in" style:auto-text-indent="false"/>
    </style:style>
    <style:style style:name="P398" style:family="paragraph" style:parent-style-name="Text_20_body">
      <style:paragraph-properties fo:margin-top="0.0138in" fo:margin-bottom="0in" style:contextual-spacing="false"/>
      <style:text-properties fo:font-size="8pt" fo:font-weight="bold" style:font-size-asian="8pt" style:font-weight-asian="bold"/>
    </style:style>
    <style:style style:name="P399" style:family="paragraph" style:parent-style-name="Standard">
      <style:paragraph-properties fo:margin-left="3.252in" fo:margin-right="2.1717in" fo:margin-top="0in" fo:margin-bottom="0in" style:contextual-spacing="false" fo:line-height="105%" fo:text-align="justify" style:justify-single-word="false" fo:text-indent="0in" style:auto-text-indent="false"/>
    </style:style>
    <style:style style:name="P400" style:family="paragraph" style:parent-style-name="Text_20_body">
      <style:paragraph-properties fo:margin-top="0.0063in" fo:margin-bottom="0in" style:contextual-spacing="false"/>
      <style:text-properties fo:font-size="8pt" fo:font-weight="bold" style:font-size-asian="8pt" style:font-weight-asian="bold"/>
    </style:style>
    <style:style style:name="P401" style:family="paragraph" style:parent-style-name="Standard">
      <style:paragraph-properties fo:margin-left="3.2252in" fo:margin-right="0in" fo:margin-top="0in" fo:margin-bottom="0in" style:contextual-spacing="false" fo:text-align="justify" style:justify-single-word="false" fo:text-indent="0in" style:auto-text-indent="false"/>
    </style:style>
    <style:style style:name="P402" style:family="paragraph" style:parent-style-name="Standard">
      <style:paragraph-properties fo:margin-left="3.2252in" fo:margin-right="2.1709in" fo:margin-top="0.0071in" fo:margin-bottom="0in" style:contextual-spacing="false" fo:line-height="105%" fo:text-align="justify" style:justify-single-word="false" fo:text-indent="0in" style:auto-text-indent="false"/>
    </style:style>
    <style:style style:name="P403" style:family="paragraph" style:parent-style-name="Text_20_body">
      <style:paragraph-properties fo:margin-top="0.0071in" fo:margin-bottom="0in" style:contextual-spacing="false"/>
      <style:text-properties fo:font-size="8pt" fo:font-weight="bold" style:font-size-asian="8pt" style:font-weight-asian="bold"/>
    </style:style>
    <style:style style:name="P404" style:family="paragraph" style:parent-style-name="Standard">
      <style:paragraph-properties fo:margin-left="1.5736in" fo:margin-right="2.1693in" fo:margin-top="0in" fo:margin-bottom="0in" style:contextual-spacing="false" fo:line-height="105%" fo:text-align="justify" style:justify-single-word="false" fo:text-indent="1.6516in" style:auto-text-indent="false"/>
    </style:style>
    <style:style style:name="P405" style:family="paragraph" style:parent-style-name="Table_20_Paragraph">
      <style:paragraph-properties fo:margin-left="0.0071in" fo:margin-right="0.0256in" fo:margin-top="0.0417in" fo:margin-bottom="0in" style:contextual-spacing="false"/>
    </style:style>
    <style:style style:name="P406" style:family="paragraph" style:parent-style-name="Table_20_Paragraph">
      <style:paragraph-properties fo:margin-left="0.2134in" fo:margin-right="0in" fo:margin-top="0.0417in" fo:margin-bottom="0in" style:contextual-spacing="false" fo:text-align="left" style:justify-single-word="false"/>
    </style:style>
    <style:style style:name="P407" style:family="paragraph" style:parent-style-name="Table_20_Paragraph">
      <style:paragraph-properties fo:margin-left="0.0083in" fo:margin-right="0.0016in" fo:margin-top="0.0417in" fo:margin-bottom="0in" style:contextual-spacing="false"/>
    </style:style>
    <style:style style:name="P408" style:family="paragraph" style:parent-style-name="Table_20_Paragraph">
      <style:paragraph-properties fo:margin-left="0.3083in" fo:margin-right="0in" fo:margin-top="0.0417in" fo:margin-bottom="0in" style:contextual-spacing="false" fo:text-align="left" style:justify-single-word="false"/>
    </style:style>
    <style:style style:name="P409" style:family="paragraph" style:parent-style-name="Table_20_Paragraph">
      <style:paragraph-properties fo:margin-left="0.0075in" fo:margin-right="0.0264in" fo:margin-top="0.0417in" fo:margin-bottom="0in" style:contextual-spacing="false"/>
    </style:style>
    <style:style style:name="P410" style:family="paragraph" style:parent-style-name="Table_20_Paragraph">
      <style:paragraph-properties fo:margin-top="0.0126in" fo:margin-bottom="0in" style:contextual-spacing="false" fo:text-align="left" style:justify-single-word="false"/>
      <style:text-properties fo:font-size="4.5pt" style:font-size-asian="4.5pt"/>
    </style:style>
    <style:style style:name="P411" style:family="paragraph" style:parent-style-name="Table_20_Paragraph">
      <style:paragraph-properties fo:margin-left="0.0256in" fo:margin-right="0.0189in"/>
    </style:style>
    <style:style style:name="P412" style:family="paragraph" style:parent-style-name="Table_20_Paragraph">
      <style:paragraph-properties fo:margin-left="0.1681in" fo:margin-right="0in" fo:margin-top="0.0465in" fo:margin-bottom="0in" style:contextual-spacing="false" fo:line-height="109%" fo:text-align="left" style:justify-single-word="false" fo:text-indent="-0.0602in" style:auto-text-indent="false"/>
    </style:style>
    <style:style style:name="P413" style:family="paragraph" style:parent-style-name="Table_20_Paragraph">
      <style:paragraph-properties fo:margin-left="0.0862in" fo:margin-right="0in" fo:text-align="left" style:justify-single-word="false"/>
    </style:style>
    <style:style style:name="P414" style:family="paragraph" style:parent-style-name="Table_20_Paragraph">
      <style:paragraph-properties fo:margin-left="0.0591in" fo:margin-right="0in" fo:text-align="left" style:justify-single-word="false"/>
    </style:style>
    <style:style style:name="P415" style:family="paragraph" style:parent-style-name="Table_20_Paragraph">
      <style:paragraph-properties fo:margin-left="0.0264in" fo:margin-right="0.0189in"/>
    </style:style>
    <style:style style:name="P416" style:family="paragraph" style:parent-style-name="Text_20_body">
      <style:paragraph-properties fo:margin-top="0.0098in" fo:margin-bottom="0in" style:contextual-spacing="false"/>
      <style:text-properties fo:font-size="8pt" style:font-size-asian="8pt"/>
    </style:style>
    <style:style style:name="P417" style:family="paragraph" style:parent-style-name="Standard">
      <style:paragraph-properties fo:margin-left="1.5736in" fo:margin-right="2.1693in" fo:margin-top="0.0008in" fo:margin-bottom="0in" style:contextual-spacing="false" fo:line-height="105%" fo:text-align="justify" style:justify-single-word="false" fo:text-indent="1.6516in" style:auto-text-indent="false"/>
    </style:style>
    <style:style style:name="P418" style:family="paragraph" style:parent-style-name="Text_20_body">
      <style:paragraph-properties fo:margin-top="0.0075in" fo:margin-bottom="0in" style:contextual-spacing="false"/>
      <style:text-properties fo:font-size="8pt" style:font-size-asian="8pt"/>
    </style:style>
    <style:style style:name="P419" style:family="paragraph" style:parent-style-name="Standard">
      <style:paragraph-properties fo:margin-left="3.2252in" fo:margin-right="0in" fo:margin-top="0in" fo:margin-bottom="0in" style:contextual-spacing="false" fo:text-align="left" style:justify-single-word="false" fo:text-indent="0in" style:auto-text-indent="false"/>
    </style:style>
    <style:style style:name="P420" style:family="paragraph" style:parent-style-name="Standard">
      <style:paragraph-properties fo:margin-left="1.5736in" fo:margin-right="0in" fo:margin-top="0.0063in" fo:margin-bottom="0in" style:contextual-spacing="false" fo:text-align="left" style:justify-single-word="false" fo:text-indent="0in" style:auto-text-indent="false"/>
    </style:style>
    <style:style style:name="P421" style:family="paragraph" style:parent-style-name="Text_20_body">
      <style:paragraph-properties fo:margin-top="0.0201in" fo:margin-bottom="0in" style:contextual-spacing="false"/>
      <style:text-properties fo:font-size="8pt" style:font-size-asian="8pt"/>
    </style:style>
    <style:style style:name="P422" style:family="paragraph" style:parent-style-name="Standard">
      <style:paragraph-properties fo:margin-left="0in" fo:margin-right="0.5992in" fo:margin-top="0.0008in" fo:margin-bottom="0in" style:contextual-spacing="false" fo:text-align="center" style:justify-single-word="false" fo:text-indent="0in" style:auto-text-indent="false"/>
    </style:style>
    <style:style style:name="P423" style:family="paragraph" style:parent-style-name="Text_20_body">
      <style:paragraph-properties fo:margin-top="0.0193in" fo:margin-bottom="0in" style:contextual-spacing="false"/>
      <style:text-properties fo:font-size="8pt" style:font-size-asian="8pt"/>
    </style:style>
    <style:style style:name="P424" style:family="paragraph" style:parent-style-name="Standard">
      <style:paragraph-properties fo:margin-left="0in" fo:margin-right="0.5972in" fo:margin-top="0.0008in" fo:margin-bottom="0in" style:contextual-spacing="false" fo:text-align="center" style:justify-single-word="false" fo:text-indent="0in" style:auto-text-indent="false"/>
    </style:style>
    <style:style style:name="P425" style:family="paragraph" style:parent-style-name="Standard">
      <style:paragraph-properties fo:margin-left="0in" fo:margin-right="0.598in" fo:margin-top="0.0063in" fo:margin-bottom="0in" style:contextual-spacing="false" fo:text-align="center" style:justify-single-word="false" fo:text-indent="0in" style:auto-text-indent="false"/>
    </style:style>
    <style:style style:name="P426" style:family="paragraph" style:parent-style-name="Text_20_body" style:master-page-name="Converted17">
      <style:paragraph-properties style:page-number="auto"/>
      <style:text-properties fo:font-weight="bold" style:font-weight-asian="bold"/>
    </style:style>
    <style:style style:name="P427" style:family="paragraph" style:parent-style-name="Text_20_body">
      <style:paragraph-properties fo:margin-top="0.1091in" fo:margin-bottom="0in" style:contextual-spacing="false"/>
      <style:text-properties fo:font-weight="bold" style:font-weight-asian="bold"/>
    </style:style>
    <style:style style:name="P428" style:family="paragraph" style:parent-style-name="Standard">
      <style:paragraph-properties fo:margin-left="1.5846in" fo:margin-right="0in" fo:margin-top="0.0008in" fo:margin-bottom="0in" style:contextual-spacing="false" fo:text-align="left" style:justify-single-word="false" fo:text-indent="0in" style:auto-text-indent="false"/>
    </style:style>
    <style:style style:name="P429" style:family="paragraph" style:parent-style-name="Text_20_body">
      <style:paragraph-properties fo:margin-top="0.1429in" fo:margin-bottom="0in" style:contextual-spacing="false"/>
      <style:text-properties fo:font-weight="bold" style:font-weight-asian="bold"/>
    </style:style>
    <style:style style:name="P430" style:family="paragraph" style:parent-style-name="Standard">
      <style:paragraph-properties fo:margin-left="3.2547in" fo:margin-right="2.0772in" fo:margin-top="0in" fo:margin-bottom="0in" style:contextual-spacing="false" fo:text-align="justify" style:justify-single-word="false" fo:text-indent="0in" style:auto-text-indent="false"/>
    </style:style>
    <style:style style:name="P431" style:family="paragraph" style:parent-style-name="Heading_20_9">
      <style:paragraph-properties fo:margin-left="3.2547in" fo:margin-right="0in" fo:margin-top="0.1429in" fo:margin-bottom="0in" style:contextual-spacing="false" fo:text-align="justify" style:justify-single-word="false"/>
    </style:style>
    <style:style style:name="P432" style:family="paragraph" style:parent-style-name="Text_20_body">
      <style:paragraph-properties fo:margin-left="3.2555in" fo:margin-right="2.078in" fo:text-align="justify" style:justify-single-word="false" fo:text-indent="-0.0008in" style:auto-text-indent="false"/>
    </style:style>
    <style:style style:name="P433" style:family="paragraph" style:parent-style-name="Heading_20_9">
      <style:paragraph-properties fo:margin-left="0in" fo:margin-right="0.7118in" fo:margin-top="0.1425in" fo:margin-bottom="0in" style:contextual-spacing="false"/>
      <style:text-properties fo:letter-spacing="-0.0016in"/>
    </style:style>
    <style:style style:name="P434" style:family="paragraph" style:parent-style-name="Text_20_body">
      <style:paragraph-properties fo:margin-left="1.5854in" fo:margin-right="2.078in" fo:text-align="justify" style:justify-single-word="false" fo:text-indent="1.6693in" style:auto-text-indent="false"/>
    </style:style>
    <style:style style:name="P435" style:family="paragraph" style:parent-style-name="Text_20_body">
      <style:paragraph-properties fo:margin-top="0.0075in" fo:margin-bottom="0.0008in" style:contextual-spacing="false"/>
      <style:text-properties fo:font-size="8pt" style:font-size-asian="8pt"/>
    </style:style>
    <style:style style:name="P436" style:family="paragraph" style:parent-style-name="Table_20_Paragraph">
      <style:paragraph-properties fo:margin-top="0.0311in" fo:margin-bottom="0in" style:contextual-spacing="false" fo:text-align="left" style:justify-single-word="false"/>
      <style:text-properties fo:font-size="5pt" style:font-size-asian="5pt"/>
    </style:style>
    <style:style style:name="P437" style:family="paragraph" style:parent-style-name="Table_20_Paragraph">
      <style:paragraph-properties fo:margin-left="0.002in" fo:margin-right="0.0008in"/>
    </style:style>
    <style:style style:name="P438" style:family="paragraph" style:parent-style-name="Table_20_Paragraph">
      <style:paragraph-properties fo:margin-left="0.002in" fo:margin-right="0in"/>
    </style:style>
    <style:style style:name="P439" style:family="paragraph" style:parent-style-name="Table_20_Paragraph">
      <style:paragraph-properties fo:margin-left="0.148in" fo:margin-right="0in" fo:margin-top="0.0252in" fo:margin-bottom="0in" style:contextual-spacing="false" fo:text-align="left" style:justify-single-word="false" fo:text-indent="-0.0874in" style:auto-text-indent="false"/>
    </style:style>
    <style:style style:name="P440" style:family="paragraph" style:parent-style-name="Table_20_Paragraph">
      <style:paragraph-properties fo:margin-left="0.1583in" fo:margin-right="0.0835in" fo:margin-top="0.0252in" fo:margin-bottom="0in" style:contextual-spacing="false" fo:text-align="left" style:justify-single-word="false" fo:text-indent="-0.0689in" style:auto-text-indent="false"/>
    </style:style>
    <style:style style:name="P441" style:family="paragraph" style:parent-style-name="Table_20_Paragraph">
      <style:paragraph-properties fo:margin-left="0.002in" fo:margin-right="0in" fo:margin-top="0.0811in" fo:margin-bottom="0in" style:contextual-spacing="false"/>
    </style:style>
    <style:style style:name="P442" style:family="paragraph" style:parent-style-name="Table_20_Paragraph">
      <style:paragraph-properties fo:margin-left="0.002in" fo:margin-right="0.0008in" fo:margin-top="0.0811in" fo:margin-bottom="0in" style:contextual-spacing="false"/>
    </style:style>
    <style:style style:name="P443" style:family="paragraph" style:parent-style-name="Table_20_Paragraph">
      <style:paragraph-properties fo:margin-left="0.1547in" fo:margin-right="0in" fo:margin-top="0.0811in" fo:margin-bottom="0in" style:contextual-spacing="false" fo:text-align="left" style:justify-single-word="false"/>
    </style:style>
    <style:style style:name="P444" style:family="paragraph" style:parent-style-name="Table_20_Paragraph">
      <style:paragraph-properties fo:margin-left="0.0043in" fo:margin-right="0in" fo:margin-top="0.0811in" fo:margin-bottom="0in" style:contextual-spacing="false"/>
    </style:style>
    <style:style style:name="P445" style:family="paragraph" style:parent-style-name="Table_20_Paragraph">
      <style:paragraph-properties fo:margin-left="0.0047in" fo:margin-right="0in" fo:margin-top="0.0811in" fo:margin-bottom="0in" style:contextual-spacing="false"/>
    </style:style>
    <style:style style:name="P446" style:family="paragraph" style:parent-style-name="Table_20_Paragraph">
      <style:paragraph-properties fo:margin-left="0.1835in" fo:margin-right="0in" fo:margin-top="0.0811in" fo:margin-bottom="0in" style:contextual-spacing="false" fo:text-align="left" style:justify-single-word="false"/>
    </style:style>
    <style:style style:name="P447" style:family="paragraph" style:parent-style-name="Standard">
      <style:paragraph-properties fo:margin-left="3.352in" fo:margin-right="0in" fo:margin-top="0.1417in" fo:margin-bottom="0in" style:contextual-spacing="false" fo:text-align="left" style:justify-single-word="false" fo:text-indent="0in" style:auto-text-indent="false"/>
    </style:style>
    <style:style style:name="P448" style:family="paragraph" style:parent-style-name="Text_20_body">
      <style:paragraph-properties fo:margin-left="1.5846in" fo:margin-right="0in"/>
    </style:style>
    <style:style style:name="P449" style:family="paragraph" style:parent-style-name="Text_20_body">
      <style:paragraph-properties fo:margin-top="0.1429in" fo:margin-bottom="0in" style:contextual-spacing="false"/>
    </style:style>
    <style:style style:name="P450" style:family="paragraph" style:parent-style-name="Text_20_body">
      <style:paragraph-properties fo:margin-left="0in" fo:margin-right="0.4929in" fo:text-align="center" style:justify-single-word="false"/>
    </style:style>
    <style:style style:name="P451" style:family="paragraph" style:parent-style-name="Standard">
      <style:paragraph-properties fo:margin-left="0in" fo:margin-right="0.4909in" fo:margin-top="0in" fo:margin-bottom="0in" style:contextual-spacing="false" fo:text-align="center" style:justify-single-word="false" fo:text-indent="0in" style:auto-text-indent="false"/>
    </style:style>
    <style:style style:name="P452" style:family="paragraph" style:parent-style-name="Standard">
      <style:paragraph-properties fo:margin-left="0in" fo:margin-right="0.4917in" fo:margin-top="0in" fo:margin-bottom="0in" style:contextual-spacing="false" fo:text-align="center" style:justify-single-word="false" fo:text-indent="0in" style:auto-text-indent="false"/>
    </style:style>
    <style:style style:name="P453" style:family="paragraph" style:parent-style-name="Text_20_body" style:master-page-name="Converted18">
      <style:paragraph-properties style:page-number="auto"/>
      <style:text-properties fo:font-size="6.5pt" fo:font-weight="bold" style:font-size-asian="6.5pt" style:font-weight-asian="bold"/>
    </style:style>
    <style:style style:name="P454" style:family="paragraph" style:parent-style-name="Text_20_body">
      <style:text-properties fo:font-size="6.5pt" fo:font-weight="bold" style:font-size-asian="6.5pt" style:font-weight-asian="bold"/>
    </style:style>
    <style:style style:name="P455" style:family="paragraph" style:parent-style-name="Text_20_body">
      <style:paragraph-properties fo:margin-top="0.0209in" fo:margin-bottom="0in" style:contextual-spacing="false"/>
      <style:text-properties fo:font-size="6.5pt" fo:font-weight="bold" style:font-size-asian="6.5pt" style:font-weight-asian="bold"/>
    </style:style>
    <style:style style:name="P456" style:family="paragraph" style:parent-style-name="Standard">
      <style:paragraph-properties fo:margin-left="1.7201in" fo:margin-right="0in" fo:margin-top="0in" fo:margin-bottom="0in" style:contextual-spacing="false" fo:text-align="left" style:justify-single-word="false" fo:text-indent="0in" style:auto-text-indent="false"/>
    </style:style>
    <style:style style:name="P457" style:family="paragraph" style:parent-style-name="Text_20_body">
      <style:paragraph-properties fo:margin-top="0.0091in" fo:margin-bottom="0in" style:contextual-spacing="false"/>
      <style:text-properties fo:font-size="6.5pt" fo:font-weight="bold" style:font-size-asian="6.5pt" style:font-weight-asian="bold"/>
    </style:style>
    <style:style style:name="P458" style:family="paragraph" style:parent-style-name="Standard">
      <style:paragraph-properties fo:margin-left="3.328in" fo:margin-right="2.1543in" fo:margin-top="0.0008in" fo:margin-bottom="0in" style:contextual-spacing="false" fo:line-height="104%" fo:text-align="justify" style:justify-single-word="false" fo:text-indent="0in" style:auto-text-indent="false">
        <style:tab-stops>
          <style:tab-stop style:position="4.278in"/>
          <style:tab-stop style:position="5.4291in"/>
        </style:tab-stops>
      </style:paragraph-properties>
    </style:style>
    <style:style style:name="P459" style:family="paragraph" style:parent-style-name="Text_20_body">
      <style:paragraph-properties fo:margin-top="0.0043in" fo:margin-bottom="0in" style:contextual-spacing="false"/>
      <style:text-properties fo:font-size="6.5pt" fo:font-weight="bold" style:font-size-asian="6.5pt" style:font-weight-asian="bold"/>
    </style:style>
    <style:style style:name="P460" style:family="paragraph" style:parent-style-name="Standard">
      <style:paragraph-properties fo:margin-left="3.3457in" fo:margin-right="0in" fo:margin-top="0in" fo:margin-bottom="0in" style:contextual-spacing="false" fo:text-align="left" style:justify-single-word="false" fo:text-indent="0in" style:auto-text-indent="false"/>
    </style:style>
    <style:style style:name="P461" style:family="paragraph" style:parent-style-name="Standard">
      <style:paragraph-properties fo:margin-left="3.3457in" fo:margin-right="2.1543in" fo:margin-top="0.0043in" fo:margin-bottom="0in" style:contextual-spacing="false" fo:line-height="104%" fo:text-align="justify" style:justify-single-word="false" fo:text-indent="0in" style:auto-text-indent="false"/>
    </style:style>
    <style:style style:name="P462" style:family="paragraph" style:parent-style-name="Text_20_body">
      <style:paragraph-properties fo:margin-top="0.0055in" fo:margin-bottom="0in" style:contextual-spacing="false"/>
      <style:text-properties fo:font-size="6.5pt" style:font-size-asian="6.5pt"/>
    </style:style>
    <style:style style:name="P463" style:family="paragraph" style:parent-style-name="Standard">
      <style:paragraph-properties fo:margin-left="3.3457in" fo:margin-right="0in" fo:margin-top="0.0008in" fo:margin-bottom="0in" style:contextual-spacing="false" fo:text-align="left" style:justify-single-word="false" fo:text-indent="0in" style:auto-text-indent="false"/>
    </style:style>
    <style:style style:name="P464" style:family="paragraph" style:parent-style-name="Text_20_body">
      <style:paragraph-properties fo:margin-top="0.0083in" fo:margin-bottom="0in" style:contextual-spacing="false"/>
      <style:text-properties fo:font-size="6.5pt" fo:font-weight="bold" style:font-size-asian="6.5pt" style:font-weight-asian="bold"/>
    </style:style>
    <style:style style:name="P465" style:family="paragraph" style:parent-style-name="Standard">
      <style:paragraph-properties fo:margin-left="1.7209in" fo:margin-right="2.1543in" fo:margin-top="0in" fo:margin-bottom="0in" style:contextual-spacing="false" fo:line-height="104%" fo:text-align="justify" style:justify-single-word="false" fo:text-indent="1.6252in" style:auto-text-indent="false"/>
    </style:style>
    <style:style style:name="P466" style:family="paragraph" style:parent-style-name="Text_20_body">
      <style:paragraph-properties fo:margin-top="0.0075in" fo:margin-bottom="0in" style:contextual-spacing="false"/>
      <style:text-properties fo:font-size="7pt" style:font-size-asian="7pt"/>
    </style:style>
    <style:style style:name="P467" style:family="paragraph" style:parent-style-name="Table_20_Paragraph">
      <style:paragraph-properties fo:margin-left="0.1811in" fo:margin-right="0in" fo:margin-top="0.0665in" fo:margin-bottom="0in" style:contextual-spacing="false" fo:line-height="105%" fo:text-align="left" style:justify-single-word="false" fo:text-indent="0.0402in" style:auto-text-indent="false"/>
    </style:style>
    <style:style style:name="P468" style:family="paragraph" style:parent-style-name="Table_20_Paragraph">
      <style:paragraph-properties fo:margin-top="0.0299in" fo:margin-bottom="0in" style:contextual-spacing="false" fo:text-align="left" style:justify-single-word="false"/>
      <style:text-properties fo:font-size="4.5pt" style:font-size-asian="4.5pt"/>
    </style:style>
    <style:style style:name="P469" style:family="paragraph" style:parent-style-name="Table_20_Paragraph">
      <style:paragraph-properties fo:margin-left="0in" fo:margin-right="0.0063in"/>
    </style:style>
    <style:style style:name="P470" style:family="paragraph" style:parent-style-name="Table_20_Paragraph">
      <style:paragraph-properties fo:margin-top="0.0535in" fo:margin-bottom="0in" style:contextual-spacing="false" fo:text-align="left" style:justify-single-word="false"/>
      <style:text-properties fo:font-size="4.5pt" style:font-size-asian="4.5pt"/>
    </style:style>
    <style:style style:name="P471" style:family="paragraph" style:parent-style-name="Table_20_Paragraph">
      <style:paragraph-properties fo:margin-left="0.3618in" fo:margin-right="0in" fo:text-align="left" style:justify-single-word="false"/>
    </style:style>
    <style:style style:name="P472" style:family="paragraph" style:parent-style-name="Table_20_Paragraph">
      <style:paragraph-properties fo:margin-top="0.0134in" fo:margin-bottom="0in" style:contextual-spacing="false" fo:text-align="left" style:justify-single-word="false"/>
      <style:text-properties fo:font-size="4.5pt" style:font-size-asian="4.5pt"/>
    </style:style>
    <style:style style:name="P473" style:family="paragraph" style:parent-style-name="Table_20_Paragraph">
      <style:paragraph-properties fo:margin-left="0.5075in" fo:margin-right="0in" fo:line-height="105%" fo:text-align="left" style:justify-single-word="false" fo:text-indent="-0.2791in" style:auto-text-indent="false"/>
    </style:style>
    <style:style style:name="P474" style:family="paragraph" style:parent-style-name="Table_20_Paragraph">
      <style:paragraph-properties fo:margin-top="0.0528in" fo:margin-bottom="0in" style:contextual-spacing="false" fo:text-align="left" style:justify-single-word="false"/>
      <style:text-properties fo:font-size="4.5pt" style:font-size-asian="4.5pt"/>
    </style:style>
    <style:style style:name="P475" style:family="paragraph" style:parent-style-name="Table_20_Paragraph">
      <style:paragraph-properties fo:margin-left="0.0063in" fo:margin-right="0.0063in"/>
    </style:style>
    <style:style style:name="P476" style:family="paragraph" style:parent-style-name="Text_20_body">
      <style:paragraph-properties fo:margin-top="0.0299in" fo:margin-bottom="0in" style:contextual-spacing="false"/>
      <style:text-properties fo:font-size="6.5pt" style:font-size-asian="6.5pt"/>
    </style:style>
    <style:style style:name="P477" style:family="paragraph" style:parent-style-name="Standard">
      <style:paragraph-properties fo:margin-left="1.7374in" fo:margin-right="2.1555in" fo:margin-top="0in" fo:margin-bottom="0in" style:contextual-spacing="false" fo:line-height="104%" fo:text-align="justify" style:justify-single-word="false" fo:text-indent="1.5898in" style:auto-text-indent="false"/>
    </style:style>
    <style:style style:name="P478" style:family="paragraph" style:parent-style-name="Standard">
      <style:paragraph-properties fo:margin-left="1.7374in" fo:margin-right="2.1543in" fo:margin-top="0in" fo:margin-bottom="0in" style:contextual-spacing="false" fo:line-height="104%" fo:text-align="justify" style:justify-single-word="false" fo:text-indent="1.5902in" style:auto-text-indent="false"/>
    </style:style>
    <style:style style:name="P479" style:family="paragraph" style:parent-style-name="Text_20_body">
      <style:text-properties fo:font-size="6.5pt" style:font-size-asian="6.5pt"/>
    </style:style>
    <style:style style:name="P480" style:family="paragraph" style:parent-style-name="Text_20_body">
      <style:paragraph-properties fo:margin-top="0.0272in" fo:margin-bottom="0in" style:contextual-spacing="false"/>
      <style:text-properties fo:font-size="6.5pt" style:font-size-asian="6.5pt"/>
    </style:style>
    <style:style style:name="P481" style:family="paragraph" style:parent-style-name="Standard">
      <style:paragraph-properties fo:margin-left="0in" fo:margin-right="0.4228in" fo:margin-top="0in" fo:margin-bottom="0in" style:contextual-spacing="false" fo:text-align="center" style:justify-single-word="false" fo:text-indent="0in" style:auto-text-indent="false"/>
    </style:style>
    <style:style style:name="P482" style:family="paragraph" style:parent-style-name="Text_20_body">
      <style:paragraph-properties fo:margin-top="0.0181in" fo:margin-bottom="0in" style:contextual-spacing="false"/>
      <style:text-properties fo:font-size="6.5pt" style:font-size-asian="6.5pt"/>
    </style:style>
    <style:style style:name="P483" style:family="paragraph" style:parent-style-name="Standard">
      <style:paragraph-properties fo:margin-left="0in" fo:margin-right="0.402in" fo:margin-top="0in" fo:margin-bottom="0in" style:contextual-spacing="false" fo:text-align="center" style:justify-single-word="false" fo:text-indent="0in" style:auto-text-indent="false"/>
    </style:style>
    <style:style style:name="P484" style:family="paragraph" style:parent-style-name="Standard">
      <style:paragraph-properties fo:margin-left="0in" fo:margin-right="0.4362in" fo:margin-top="0.0043in" fo:margin-bottom="0in" style:contextual-spacing="false" fo:text-align="center" style:justify-single-word="false" fo:text-indent="0in" style:auto-text-indent="false"/>
    </style:style>
    <style:style style:name="P485" style:family="paragraph" style:parent-style-name="Text_20_body" style:master-page-name="Converted19">
      <style:paragraph-properties style:page-number="auto"/>
      <style:text-properties fo:font-size="10pt" fo:font-weight="bold" style:font-size-asian="10pt" style:font-weight-asian="bold"/>
    </style:style>
    <style:style style:name="P486" style:family="paragraph" style:parent-style-name="Text_20_body">
      <style:paragraph-properties fo:margin-top="0.048in" fo:margin-bottom="0in" style:contextual-spacing="false"/>
      <style:text-properties fo:font-size="10pt" fo:font-weight="bold" style:font-size-asian="10pt" style:font-weight-asian="bold"/>
    </style:style>
    <style:style style:name="P487" style:family="paragraph" style:parent-style-name="Standard">
      <style:paragraph-properties fo:margin-left="1.7201in" fo:margin-right="0in" fo:margin-top="0.0717in" fo:margin-bottom="0in" style:contextual-spacing="false" fo:text-align="left" style:justify-single-word="false" fo:text-indent="0in" style:auto-text-indent="false"/>
    </style:style>
    <style:style style:name="P488" style:family="paragraph" style:parent-style-name="Text_20_body">
      <style:paragraph-properties fo:break-before="column"/>
      <style:text-properties fo:font-size="7pt" fo:font-weight="bold" style:font-size-asian="7pt" style:font-weight-asian="bold"/>
    </style:style>
    <style:style style:name="P489" style:family="paragraph" style:parent-style-name="Text_20_body">
      <style:paragraph-properties fo:margin-top="0.0756in" fo:margin-bottom="0in" style:contextual-spacing="false"/>
      <style:text-properties fo:font-size="7pt" fo:font-weight="bold" style:font-size-asian="7pt" style:font-weight-asian="bold"/>
    </style:style>
    <style:style style:name="P490" style:family="paragraph" style:parent-style-name="Standard">
      <style:paragraph-properties fo:margin-left="0.1209in" fo:margin-right="2.1535in" fo:margin-top="0in" fo:margin-bottom="0in" style:contextual-spacing="false" fo:line-height="102%" fo:text-align="justify" style:justify-single-word="false" fo:text-indent="0in" style:auto-text-indent="false">
        <style:tab-stops>
          <style:tab-stop style:position="1.0591in"/>
          <style:tab-stop style:position="2.2071in"/>
        </style:tab-stops>
      </style:paragraph-properties>
    </style:style>
    <style:style style:name="P491" style:family="paragraph" style:parent-style-name="Standard">
      <style:paragraph-properties fo:margin-left="0.139in" fo:margin-right="0in" fo:margin-top="0.1165in" fo:margin-bottom="0in" style:contextual-spacing="false" fo:text-align="justify" style:justify-single-word="false" fo:text-indent="0in" style:auto-text-indent="false"/>
    </style:style>
    <style:style style:name="P492" style:family="paragraph" style:parent-style-name="Standard">
      <style:paragraph-properties fo:margin-left="0.139in" fo:margin-right="2.152in" fo:margin-top="0.0028in" fo:margin-bottom="0in" style:contextual-spacing="false" fo:line-height="101%" fo:text-align="justify" style:justify-single-word="false" fo:text-indent="0in" style:auto-text-indent="false"/>
    </style:style>
    <style:style style:name="P493" style:family="paragraph" style:parent-style-name="Text_20_body">
      <style:paragraph-properties fo:margin-top="0.0047in" fo:margin-bottom="0in" style:contextual-spacing="false"/>
      <style:text-properties fo:font-size="7pt" fo:font-weight="bold" style:font-size-asian="7pt" style:font-weight-asian="bold"/>
    </style:style>
    <style:style style:name="P494" style:family="paragraph" style:parent-style-name="Standard">
      <style:paragraph-properties fo:margin-left="0.139in" fo:margin-right="0in" fo:margin-top="0in" fo:margin-bottom="0in" style:contextual-spacing="false" fo:line-height="0.1173in" fo:text-align="justify" style:justify-single-word="false" fo:text-indent="0in" style:auto-text-indent="false"/>
    </style:style>
    <style:style style:name="P495" style:family="paragraph" style:parent-style-name="Standard">
      <style:paragraph-properties fo:margin-left="1.7209in" fo:margin-right="2.1528in" fo:margin-top="0.002in" fo:margin-bottom="0in" style:contextual-spacing="false" fo:line-height="102%" fo:text-align="justify" style:justify-single-word="false" fo:text-indent="0in" style:auto-text-indent="false"/>
    </style:style>
    <style:style style:name="P496" style:family="paragraph" style:parent-style-name="Table_20_Paragraph">
      <style:paragraph-properties fo:margin-left="0.0752in" fo:margin-right="0in" fo:margin-top="0.0665in" fo:margin-bottom="0in" style:contextual-spacing="false" fo:line-height="105%" fo:text-align="left" style:justify-single-word="false" fo:text-indent="0.0402in" style:auto-text-indent="false"/>
    </style:style>
    <style:style style:name="P497" style:family="paragraph" style:parent-style-name="Table_20_Paragraph">
      <style:paragraph-properties fo:margin-top="0.0311in" fo:margin-bottom="0in" style:contextual-spacing="false" fo:text-align="left" style:justify-single-word="false"/>
      <style:text-properties fo:font-size="4.5pt" style:font-size-asian="4.5pt"/>
    </style:style>
    <style:style style:name="P498" style:family="paragraph" style:parent-style-name="Table_20_Paragraph">
      <style:paragraph-properties fo:margin-left="0in" fo:margin-right="0.002in"/>
    </style:style>
    <style:style style:name="P499" style:family="paragraph" style:parent-style-name="Table_20_Paragraph">
      <style:paragraph-properties fo:margin-left="0.0043in" fo:margin-right="0.0091in"/>
    </style:style>
    <style:style style:name="P500" style:family="paragraph" style:parent-style-name="Table_20_Paragraph">
      <style:paragraph-properties fo:margin-left="0.0028in" fo:margin-right="0in"/>
    </style:style>
    <style:style style:name="P501" style:family="paragraph" style:parent-style-name="Table_20_Paragraph">
      <style:paragraph-properties fo:margin-left="0.3457in" fo:margin-right="0in" fo:margin-top="0.0484in" fo:margin-bottom="0in" style:contextual-spacing="false" fo:line-height="105%" fo:text-align="left" style:justify-single-word="false" fo:text-indent="-0.2937in" style:auto-text-indent="false"/>
    </style:style>
    <style:style style:name="P502" style:family="paragraph" style:parent-style-name="Table_20_Paragraph">
      <style:paragraph-properties fo:margin-top="0.0118in" fo:margin-bottom="0in" style:contextual-spacing="false" fo:text-align="left" style:justify-single-word="false"/>
      <style:text-properties fo:font-size="4.5pt" style:font-size-asian="4.5pt"/>
    </style:style>
    <style:style style:name="P503" style:family="paragraph" style:parent-style-name="Table_20_Paragraph">
      <style:paragraph-properties fo:margin-left="0.5563in" fo:margin-right="0.0102in" fo:line-height="105%" fo:text-align="left" style:justify-single-word="false" fo:text-indent="-0.411in" style:auto-text-indent="false"/>
    </style:style>
    <style:style style:name="P504" style:family="paragraph" style:parent-style-name="Table_20_Paragraph">
      <style:paragraph-properties fo:margin-left="0.5209in" fo:margin-right="0in" fo:line-height="105%" fo:text-align="left" style:justify-single-word="false" fo:text-indent="-0.3902in" style:auto-text-indent="false"/>
    </style:style>
    <style:style style:name="P505" style:family="paragraph" style:parent-style-name="Table_20_Paragraph">
      <style:paragraph-properties fo:margin-left="0.3398in" fo:margin-right="0.2528in" fo:line-height="105%" fo:text-align="left" style:justify-single-word="false" fo:text-indent="-0.0307in" style:auto-text-indent="false"/>
    </style:style>
    <style:style style:name="P506" style:family="paragraph" style:parent-style-name="Table_20_Paragraph">
      <style:paragraph-properties fo:margin-left="0.0075in" fo:margin-right="0.0047in"/>
    </style:style>
    <style:style style:name="P507" style:family="paragraph" style:parent-style-name="Table_20_Paragraph">
      <style:paragraph-properties fo:margin-left="0.1063in" fo:margin-right="0in" fo:line-height="105%" fo:text-align="left" style:justify-single-word="false" fo:text-indent="-0.0362in" style:auto-text-indent="false"/>
    </style:style>
    <style:style style:name="P508" style:family="paragraph" style:parent-style-name="Table_20_Paragraph">
      <style:paragraph-properties fo:margin-left="0.0091in" fo:margin-right="0.0047in"/>
    </style:style>
    <style:style style:name="P509" style:family="paragraph" style:parent-style-name="Text_20_body">
      <style:paragraph-properties fo:margin-top="0.022in" fo:margin-bottom="0in" style:contextual-spacing="false"/>
      <style:text-properties fo:font-size="7pt" style:font-size-asian="7pt"/>
    </style:style>
    <style:style style:name="P510" style:family="paragraph" style:parent-style-name="Standard">
      <style:paragraph-properties fo:margin-left="1.7374in" fo:margin-right="2.1528in" fo:margin-top="0in" fo:margin-bottom="0in" style:contextual-spacing="false" fo:line-height="102%" fo:text-align="justify" style:justify-single-word="false" fo:text-indent="1.5902in" style:auto-text-indent="false"/>
    </style:style>
    <style:style style:name="P511" style:family="paragraph" style:parent-style-name="Standard">
      <style:paragraph-properties fo:margin-left="1.7374in" fo:margin-right="2.1535in" fo:margin-top="0.1173in" fo:margin-bottom="0in" style:contextual-spacing="false" fo:line-height="102%" fo:text-align="justify" style:justify-single-word="false" fo:text-indent="1.5902in" style:auto-text-indent="false"/>
    </style:style>
    <style:style style:name="P512" style:family="paragraph" style:parent-style-name="Text_20_body">
      <style:paragraph-properties fo:margin-top="0.0016in" fo:margin-bottom="0in" style:contextual-spacing="false"/>
      <style:text-properties fo:font-size="7pt" style:font-size-asian="7pt"/>
    </style:style>
    <style:style style:name="P513" style:family="paragraph" style:parent-style-name="Standard">
      <style:paragraph-properties fo:margin-left="0in" fo:margin-right="0.4217in" fo:margin-top="0in" fo:margin-bottom="0in" style:contextual-spacing="false" fo:text-align="center" style:justify-single-word="false" fo:text-indent="0in" style:auto-text-indent="false"/>
    </style:style>
    <style:style style:name="P514" style:family="paragraph" style:parent-style-name="Text_20_body">
      <style:paragraph-properties fo:margin-top="0.0043in" fo:margin-bottom="0in" style:contextual-spacing="false"/>
      <style:text-properties fo:font-size="7pt" style:font-size-asian="7pt"/>
    </style:style>
    <style:style style:name="P515" style:family="paragraph" style:parent-style-name="Standard">
      <style:paragraph-properties fo:margin-left="0in" fo:margin-right="0.4016in" fo:margin-top="0in" fo:margin-bottom="0in" style:contextual-spacing="false" fo:text-align="center" style:justify-single-word="false" fo:text-indent="0in" style:auto-text-indent="false"/>
    </style:style>
    <style:style style:name="P516" style:family="paragraph" style:parent-style-name="Standard">
      <style:paragraph-properties fo:margin-left="0in" fo:margin-right="0.4319in" fo:margin-top="0.0016in" fo:margin-bottom="0in" style:contextual-spacing="false" fo:text-align="center" style:justify-single-word="false" fo:text-indent="0in" style:auto-text-indent="false"/>
    </style:style>
    <style:style style:name="P517" style:family="paragraph" style:parent-style-name="Text_20_body" style:master-page-name="Converted20">
      <style:paragraph-properties style:page-number="auto"/>
      <style:text-properties fo:font-size="10pt" fo:font-weight="bold" style:font-size-asian="10pt" style:font-weight-asian="bold"/>
    </style:style>
    <style:style style:name="P518" style:family="paragraph" style:parent-style-name="Text_20_body">
      <style:paragraph-properties fo:margin-top="0.1354in" fo:margin-bottom="0in" style:contextual-spacing="false"/>
      <style:text-properties fo:font-size="10pt" fo:font-weight="bold" style:font-size-asian="10pt" style:font-weight-asian="bold"/>
    </style:style>
    <style:style style:name="P519" style:family="paragraph" style:parent-style-name="Standard">
      <style:paragraph-properties fo:margin-left="1.6228in" fo:margin-right="0in" fo:margin-top="0.0717in" fo:margin-bottom="0in" style:contextual-spacing="false" fo:text-align="left" style:justify-single-word="false" fo:text-indent="0in" style:auto-text-indent="false"/>
    </style:style>
    <style:style style:name="P520" style:family="paragraph" style:parent-style-name="Text_20_body">
      <style:paragraph-properties fo:margin-top="0.0744in" fo:margin-bottom="0in" style:contextual-spacing="false"/>
      <style:text-properties fo:font-size="7pt" fo:font-weight="bold" style:font-size-asian="7pt" style:font-weight-asian="bold"/>
    </style:style>
    <style:style style:name="P521" style:family="paragraph" style:parent-style-name="Standard">
      <style:paragraph-properties fo:margin-left="0.1728in" fo:margin-right="2.0882in" fo:margin-top="0in" fo:margin-bottom="0in" style:contextual-spacing="false" fo:line-height="101%" fo:text-align="justify" style:justify-single-word="false" fo:text-indent="0in" style:auto-text-indent="false">
        <style:tab-stops>
          <style:tab-stop style:position="1.1689in"/>
          <style:tab-stop style:position="2.3752in"/>
        </style:tab-stops>
      </style:paragraph-properties>
    </style:style>
    <style:style style:name="P522" style:family="paragraph" style:parent-style-name="Text_20_body">
      <style:paragraph-properties fo:margin-top="0.0028in" fo:margin-bottom="0in" style:contextual-spacing="false"/>
      <style:text-properties fo:font-size="7pt" fo:font-weight="bold" style:font-size-asian="7pt" style:font-weight-asian="bold"/>
    </style:style>
    <style:style style:name="P523" style:family="paragraph" style:parent-style-name="Standard">
      <style:paragraph-properties fo:margin-left="0.1728in" fo:margin-right="0in" fo:margin-top="0in" fo:margin-bottom="0in" style:contextual-spacing="false" fo:text-align="justify" style:justify-single-word="false" fo:text-indent="0in" style:auto-text-indent="false"/>
    </style:style>
    <style:style style:name="P524" style:family="paragraph" style:parent-style-name="Standard">
      <style:paragraph-properties fo:margin-left="0.1728in" fo:margin-right="2.0874in" fo:margin-top="0.002in" fo:margin-bottom="0in" style:contextual-spacing="false" fo:line-height="101%" fo:text-align="justify" style:justify-single-word="false" fo:text-indent="0in" style:auto-text-indent="false"/>
    </style:style>
    <style:style style:name="P525" style:family="paragraph" style:parent-style-name="Standard">
      <style:paragraph-properties fo:margin-left="0.1638in" fo:margin-right="0in" fo:margin-top="0.1154in" fo:margin-bottom="0in" style:contextual-spacing="false" fo:text-align="justify" style:justify-single-word="false" fo:text-indent="0in" style:auto-text-indent="false"/>
    </style:style>
    <style:style style:name="P526" style:family="paragraph" style:parent-style-name="Standard">
      <style:paragraph-properties fo:margin-left="1.5953in" fo:margin-right="2.0957in" fo:margin-top="0.0016in" fo:margin-bottom="0in" style:contextual-spacing="false" fo:line-height="101%" fo:text-align="justify" style:justify-single-word="false" fo:text-indent="0in" style:auto-text-indent="false"/>
    </style:style>
    <style:style style:name="P527" style:family="paragraph" style:parent-style-name="Text_20_body">
      <style:paragraph-properties fo:margin-top="0.0028in" fo:margin-bottom="0in" style:contextual-spacing="false"/>
      <style:text-properties fo:font-size="7pt" style:font-size-asian="7pt"/>
    </style:style>
    <style:style style:name="P528" style:family="paragraph" style:parent-style-name="Standard">
      <style:paragraph-properties fo:margin-left="1.5953in" fo:margin-right="2.0925in" fo:margin-top="0in" fo:margin-bottom="0in" style:contextual-spacing="false" fo:line-height="101%" fo:text-align="left" style:justify-single-word="false" fo:text-indent="1.6756in" style:auto-text-indent="false"/>
    </style:style>
    <style:style style:name="P529" style:family="paragraph" style:parent-style-name="Standard">
      <style:paragraph-properties fo:margin-left="1.5953in" fo:margin-right="2.0898in" fo:margin-top="0.0008in" fo:margin-bottom="0in" style:contextual-spacing="false" fo:line-height="101%" fo:text-align="justify" style:justify-single-word="false" fo:text-indent="0in" style:auto-text-indent="false"/>
    </style:style>
    <style:style style:name="P530" style:family="paragraph" style:parent-style-name="Table_20_Paragraph">
      <style:paragraph-properties fo:margin-left="0.0075in" fo:margin-right="0in" fo:margin-top="0.0256in" fo:margin-bottom="0in" style:contextual-spacing="false"/>
    </style:style>
    <style:style style:name="P531" style:family="paragraph" style:parent-style-name="Table_20_Paragraph">
      <style:paragraph-properties fo:margin-left="0.0075in" fo:margin-right="0.0016in" fo:margin-top="0.0256in" fo:margin-bottom="0in" style:contextual-spacing="false"/>
    </style:style>
    <style:style style:name="P532" style:family="paragraph" style:parent-style-name="Table_20_Paragraph">
      <style:paragraph-properties fo:margin-left="0.0055in" fo:margin-right="0in" fo:margin-top="0.0665in" fo:margin-bottom="0in" style:contextual-spacing="false"/>
    </style:style>
    <style:style style:name="P533" style:family="paragraph" style:parent-style-name="Table_20_Paragraph">
      <style:paragraph-properties fo:margin-left="0.0047in" fo:margin-right="0in" fo:margin-top="0.0665in" fo:margin-bottom="0in" style:contextual-spacing="false"/>
    </style:style>
    <style:style style:name="P534" style:family="paragraph" style:parent-style-name="Table_20_Paragraph">
      <style:paragraph-properties fo:margin-left="0.0075in" fo:margin-right="0.0055in" fo:margin-top="0.0819in" fo:margin-bottom="0in" style:contextual-spacing="false"/>
    </style:style>
    <style:style style:name="P535" style:family="paragraph" style:parent-style-name="Table_20_Paragraph">
      <style:paragraph-properties fo:margin-left="0.5764in" fo:margin-right="0.178in" fo:margin-top="0.028in" fo:margin-bottom="0in" style:contextual-spacing="false" style:line-height-at-least="0.0972in" fo:text-align="left" style:justify-single-word="false" fo:text-indent="-0.1937in" style:auto-text-indent="false"/>
    </style:style>
    <style:style style:name="P536" style:family="paragraph" style:parent-style-name="Table_20_Paragraph">
      <style:paragraph-properties fo:text-align="left" style:justify-single-word="false"/>
      <style:text-properties fo:font-size="5pt" style:font-size-asian="5pt"/>
    </style:style>
    <style:style style:name="P537" style:family="paragraph" style:parent-style-name="Table_20_Paragraph">
      <style:paragraph-properties fo:margin-top="0.0764in" fo:margin-bottom="0in" style:contextual-spacing="false" fo:text-align="left" style:justify-single-word="false"/>
      <style:text-properties fo:font-size="5pt" style:font-size-asian="5pt"/>
    </style:style>
    <style:style style:name="P538" style:family="paragraph" style:parent-style-name="Table_20_Paragraph">
      <style:paragraph-properties fo:margin-left="0.2689in" fo:margin-right="0.2398in"/>
    </style:style>
    <style:style style:name="P539" style:family="paragraph" style:parent-style-name="Table_20_Paragraph">
      <style:paragraph-properties fo:margin-left="0.0752in" fo:margin-right="0.0681in"/>
    </style:style>
    <style:style style:name="P540" style:family="paragraph" style:parent-style-name="Table_20_Paragraph">
      <style:paragraph-properties fo:margin-left="0.0528in" fo:margin-right="0.0453in" fo:line-height="99%"/>
    </style:style>
    <style:style style:name="P541" style:family="paragraph" style:parent-style-name="Table_20_Paragraph">
      <style:paragraph-properties fo:margin-left="0.0583in" fo:margin-right="0.0528in" fo:text-indent="-0.0008in" style:auto-text-indent="false"/>
    </style:style>
    <style:style style:name="P542" style:family="paragraph" style:parent-style-name="Table_20_Paragraph">
      <style:paragraph-properties fo:margin-left="0.452in" fo:margin-right="0.178in" fo:margin-top="0.028in" fo:margin-bottom="0in" style:contextual-spacing="false" style:line-height-at-least="0.0972in" fo:text-align="left" style:justify-single-word="false" fo:text-indent="-0.0835in" style:auto-text-indent="false"/>
    </style:style>
    <style:style style:name="P543" style:family="paragraph" style:parent-style-name="Table_20_Paragraph">
      <style:paragraph-properties fo:margin-left="0.6701in" fo:margin-right="0.178in" fo:margin-top="0.028in" fo:margin-bottom="0in" style:contextual-spacing="false" style:line-height-at-least="0.0972in" fo:text-align="left" style:justify-single-word="false" fo:text-indent="-0.1374in" style:auto-text-indent="false"/>
    </style:style>
    <style:style style:name="P544" style:family="paragraph" style:parent-style-name="Table_20_Paragraph">
      <style:paragraph-properties fo:margin-left="0.0075in" fo:margin-right="0.0055in" fo:margin-top="0.0327in" fo:margin-bottom="0in" style:contextual-spacing="false"/>
    </style:style>
    <style:style style:name="P545" style:family="paragraph" style:parent-style-name="Table_20_Paragraph">
      <style:paragraph-properties fo:margin-left="0.6744in" fo:margin-right="0in" fo:margin-top="0.0402in" fo:margin-bottom="0in" style:contextual-spacing="false" fo:text-align="left" style:justify-single-word="false"/>
    </style:style>
    <style:style style:name="P546" style:family="paragraph" style:parent-style-name="Table_20_Paragraph">
      <style:paragraph-properties fo:margin-left="0.5992in" fo:margin-right="0in" fo:margin-top="0.0402in" fo:margin-bottom="0in" style:contextual-spacing="false" fo:text-align="left" style:justify-single-word="false"/>
    </style:style>
    <style:style style:name="P547" style:family="paragraph" style:parent-style-name="Table_20_Paragraph">
      <style:paragraph-properties fo:margin-left="0.239in" fo:margin-right="0in" fo:margin-top="0.0402in" fo:margin-bottom="0in" style:contextual-spacing="false" fo:text-align="left" style:justify-single-word="false"/>
    </style:style>
    <style:style style:name="P548" style:family="paragraph" style:parent-style-name="Table_20_Paragraph">
      <style:paragraph-properties fo:margin-left="0.3874in" fo:margin-right="0in" fo:margin-top="0.0402in" fo:margin-bottom="0in" style:contextual-spacing="false" fo:text-align="left" style:justify-single-word="false"/>
    </style:style>
    <style:style style:name="P549" style:family="paragraph" style:parent-style-name="Table_20_Paragraph">
      <style:paragraph-properties fo:margin-top="0.0472in" fo:margin-bottom="0in" style:contextual-spacing="false" fo:text-align="left" style:justify-single-word="false"/>
      <style:text-properties fo:font-size="5pt" style:font-size-asian="5pt"/>
    </style:style>
    <style:style style:name="P550" style:family="paragraph" style:parent-style-name="Table_20_Paragraph">
      <style:paragraph-properties fo:margin-left="0.0075in" fo:margin-right="0.0055in"/>
    </style:style>
    <style:style style:name="P551" style:family="paragraph" style:parent-style-name="Table_20_Paragraph">
      <style:paragraph-properties fo:margin-left="0.1992in" fo:margin-right="0.0256in" fo:margin-top="0.028in" fo:margin-bottom="0in" style:contextual-spacing="false" style:line-height-at-least="0.0972in"/>
    </style:style>
    <style:style style:name="P552" style:family="paragraph" style:parent-style-name="Table_20_Paragraph">
      <style:paragraph-properties fo:margin-left="0.2126in" fo:margin-right="0.0319in" fo:margin-top="0.028in" fo:margin-bottom="0in" style:contextual-spacing="false" style:line-height-at-least="0.0972in" fo:text-align="left" style:justify-single-word="false" fo:text-indent="0.1346in" style:auto-text-indent="false"/>
    </style:style>
    <style:style style:name="P553" style:family="paragraph" style:parent-style-name="Standard">
      <style:paragraph-properties fo:margin-left="1.5953in" fo:margin-right="2.1661in" fo:margin-top="0in" fo:margin-bottom="0in" style:contextual-spacing="false" fo:line-height="101%" fo:text-align="left" style:justify-single-word="false" fo:text-indent="1.6756in" style:auto-text-indent="false"/>
    </style:style>
    <style:style style:name="P554" style:family="paragraph" style:parent-style-name="Text_20_body">
      <style:text-properties fo:font-size="7pt" fo:font-style="italic" fo:font-weight="bold" style:font-size-asian="7pt" style:font-style-asian="italic" style:font-weight-asian="bold"/>
    </style:style>
    <style:style style:name="P555" style:family="paragraph" style:parent-style-name="Text_20_body">
      <style:paragraph-properties fo:margin-top="0.0043in" fo:margin-bottom="0in" style:contextual-spacing="false"/>
      <style:text-properties fo:font-size="7pt" fo:font-style="italic" fo:font-weight="bold" style:font-size-asian="7pt" style:font-style-asian="italic" style:font-weight-asian="bold"/>
    </style:style>
    <style:style style:name="P556" style:family="paragraph" style:parent-style-name="Standard">
      <style:paragraph-properties fo:margin-left="0in" fo:margin-right="0.4957in" fo:margin-top="0in" fo:margin-bottom="0in" style:contextual-spacing="false" fo:text-align="center" style:justify-single-word="false" fo:text-indent="0in" style:auto-text-indent="false"/>
    </style:style>
    <style:style style:name="P557" style:family="paragraph" style:parent-style-name="Text_20_body">
      <style:text-properties fo:font-size="7pt" style:font-size-asian="7pt"/>
    </style:style>
    <style:style style:name="P558" style:family="paragraph" style:parent-style-name="Standard">
      <style:paragraph-properties fo:margin-left="0in" fo:margin-right="0.4965in" fo:margin-top="0in" fo:margin-bottom="0in" style:contextual-spacing="false" fo:text-align="center" style:justify-single-word="false" fo:text-indent="0in" style:auto-text-indent="false"/>
    </style:style>
    <style:style style:name="P559" style:family="paragraph" style:parent-style-name="Standard">
      <style:paragraph-properties fo:margin-left="0in" fo:margin-right="0.5098in" fo:margin-top="0.002in" fo:margin-bottom="0in" style:contextual-spacing="false" fo:text-align="center" style:justify-single-word="false" fo:text-indent="0in" style:auto-text-indent="false"/>
    </style:style>
    <style:style style:name="P560" style:family="paragraph" style:parent-style-name="Text_20_body" style:master-page-name="Converted21">
      <style:paragraph-properties style:page-number="auto"/>
      <style:text-properties fo:font-weight="bold" style:font-weight-asian="bold"/>
    </style:style>
    <style:style style:name="P561" style:family="paragraph" style:parent-style-name="Standard">
      <style:paragraph-properties fo:margin-left="1.5382in" fo:margin-right="0in" fo:margin-top="0in" fo:margin-bottom="0in" style:contextual-spacing="false" fo:text-align="left" style:justify-single-word="false" fo:text-indent="0in" style:auto-text-indent="false"/>
    </style:style>
    <style:style style:name="P562" style:family="paragraph" style:parent-style-name="Heading_20_9">
      <style:paragraph-properties fo:margin-left="3.2098in" fo:margin-right="2.102in" fo:text-align="left" style:justify-single-word="false">
        <style:tab-stops>
          <style:tab-stop style:position="3.8736in"/>
          <style:tab-stop style:position="4.472in"/>
          <style:tab-stop style:position="5.5917in"/>
        </style:tab-stops>
      </style:paragraph-properties>
    </style:style>
    <style:style style:name="P563" style:family="paragraph" style:parent-style-name="Standard">
      <style:paragraph-properties fo:margin-left="3.2098in" fo:margin-right="0in" fo:margin-top="0in" fo:margin-bottom="0in" style:contextual-spacing="false" fo:text-align="justify" style:justify-single-word="false" fo:text-indent="0in" style:auto-text-indent="false"/>
    </style:style>
    <style:style style:name="P564" style:family="paragraph" style:parent-style-name="Text_20_body">
      <style:paragraph-properties fo:margin-left="3.2098in" fo:margin-right="2.0193in" fo:text-align="justify" style:justify-single-word="false"/>
    </style:style>
    <style:style style:name="P565" style:family="paragraph" style:parent-style-name="Heading_20_9">
      <style:paragraph-properties fo:margin-left="3.2098in" fo:margin-right="0in" fo:margin-top="0.1354in" fo:margin-bottom="0in" style:contextual-spacing="false" fo:text-align="left" style:justify-single-word="false"/>
      <style:text-properties fo:letter-spacing="-0.0016in"/>
    </style:style>
    <style:style style:name="P566" style:family="paragraph" style:parent-style-name="Text_20_body">
      <style:paragraph-properties fo:margin-left="1.539in" fo:margin-right="1.9909in" fo:text-align="justify" style:justify-single-word="false" fo:text-indent="1.6709in" style:auto-text-indent="false"/>
    </style:style>
    <style:style style:name="P567" style:family="paragraph" style:parent-style-name="Text_20_body">
      <style:paragraph-properties fo:margin-top="0.0008in" fo:margin-bottom="0in" style:contextual-spacing="false"/>
      <style:text-properties fo:font-size="8pt" style:font-size-asian="8pt"/>
    </style:style>
    <style:style style:name="P568" style:family="paragraph" style:parent-style-name="Table_20_Paragraph">
      <style:paragraph-properties fo:margin-left="0.0201in" fo:margin-right="0.0154in" fo:margin-top="0.0638in" fo:margin-bottom="0in" style:contextual-spacing="false"/>
    </style:style>
    <style:style style:name="P569" style:family="paragraph" style:parent-style-name="Table_20_Paragraph">
      <style:paragraph-properties fo:margin-left="0.2311in" fo:margin-right="0in" fo:margin-top="0.0638in" fo:margin-bottom="0in" style:contextual-spacing="false" fo:text-align="left" style:justify-single-word="false"/>
    </style:style>
    <style:style style:name="P570" style:family="paragraph" style:parent-style-name="Table_20_Paragraph">
      <style:paragraph-properties fo:margin-left="0.05in" fo:margin-right="0in" fo:margin-top="0.0638in" fo:margin-bottom="0in" style:contextual-spacing="false" fo:text-align="left" style:justify-single-word="false"/>
    </style:style>
    <style:style style:name="P571" style:family="paragraph" style:parent-style-name="Table_20_Paragraph">
      <style:paragraph-properties fo:margin-left="0.1465in" fo:margin-right="0in" fo:margin-top="0.0638in" fo:margin-bottom="0in" style:contextual-spacing="false" fo:text-align="left" style:justify-single-word="false"/>
    </style:style>
    <style:style style:name="P572" style:family="paragraph" style:parent-style-name="Table_20_Paragraph">
      <style:paragraph-properties fo:margin-left="0.0209in" fo:margin-right="0.0201in" fo:margin-top="0.0638in" fo:margin-bottom="0in" style:contextual-spacing="false"/>
    </style:style>
    <style:style style:name="P573" style:family="paragraph" style:parent-style-name="Table_20_Paragraph">
      <style:paragraph-properties fo:margin-top="0.0638in" fo:margin-bottom="0in" style:contextual-spacing="false"/>
    </style:style>
    <style:style style:name="P574" style:family="paragraph" style:parent-style-name="Table_20_Paragraph">
      <style:paragraph-properties fo:margin-left="0.098in" fo:margin-right="0.0236in" fo:margin-top="0.0252in" fo:margin-bottom="0in" style:contextual-spacing="false" fo:text-align="left" style:justify-single-word="false" fo:text-indent="-0.0693in" style:auto-text-indent="false"/>
    </style:style>
    <style:style style:name="P575" style:family="paragraph" style:parent-style-name="Table_20_Paragraph">
      <style:paragraph-properties fo:margin-left="0.1244in" fo:margin-right="0.0563in" fo:margin-top="0.0252in" fo:margin-bottom="0in" style:contextual-spacing="false" fo:text-align="left" style:justify-single-word="false" fo:text-indent="-0.0709in" style:auto-text-indent="false"/>
    </style:style>
    <style:style style:name="P576" style:family="paragraph" style:parent-style-name="Table_20_Paragraph">
      <style:paragraph-properties fo:margin-top="0.0382in" fo:margin-bottom="0in" style:contextual-spacing="false" fo:text-align="left" style:justify-single-word="false"/>
      <style:text-properties fo:font-size="5pt" style:font-size-asian="5pt"/>
    </style:style>
    <style:style style:name="P577" style:family="paragraph" style:parent-style-name="Table_20_Paragraph">
      <style:paragraph-properties fo:margin-left="0.0047in" fo:margin-right="0.0201in"/>
    </style:style>
    <style:style style:name="P578" style:family="paragraph" style:parent-style-name="Table_20_Paragraph">
      <style:paragraph-properties fo:margin-left="0.1047in" fo:margin-right="0.1165in" fo:margin-top="0.039in" fo:margin-bottom="0in" style:contextual-spacing="false" fo:text-align="left" style:justify-single-word="false" fo:text-indent="0.0854in" style:auto-text-indent="false"/>
    </style:style>
    <style:style style:name="P579" style:family="paragraph" style:parent-style-name="Table_20_Paragraph">
      <style:paragraph-properties fo:margin-left="0.0783in" fo:margin-right="0.0902in" fo:margin-top="0.0807in" fo:margin-bottom="0in" style:contextual-spacing="false" fo:text-align="left" style:justify-single-word="false" fo:text-indent="0.0902in" style:auto-text-indent="false"/>
    </style:style>
    <style:style style:name="P580" style:family="paragraph" style:parent-style-name="Table_20_Paragraph">
      <style:paragraph-properties fo:margin-left="0.0445in" fo:margin-right="0in" fo:margin-top="0.0807in" fo:margin-bottom="0in" style:contextual-spacing="false" fo:text-align="left" style:justify-single-word="false" fo:text-indent="0.0402in" style:auto-text-indent="false"/>
    </style:style>
    <style:style style:name="P581" style:family="paragraph" style:parent-style-name="Table_20_Paragraph">
      <style:paragraph-properties fo:margin-left="0.0008in" fo:margin-right="0.0209in"/>
    </style:style>
    <style:style style:name="P582" style:family="paragraph" style:parent-style-name="Table_20_Paragraph">
      <style:paragraph-properties fo:margin-left="0in" fo:margin-right="0.022in"/>
    </style:style>
    <style:style style:name="P583" style:family="paragraph" style:parent-style-name="Table_20_Paragraph">
      <style:paragraph-properties fo:margin-left="0.1071in" fo:margin-right="0in" fo:margin-top="0.0807in" fo:margin-bottom="0in" style:contextual-spacing="false" fo:line-height="0.0839in" fo:text-align="left" style:justify-single-word="false"/>
    </style:style>
    <style:style style:name="P584" style:family="paragraph" style:parent-style-name="Table_20_Paragraph">
      <style:paragraph-properties fo:margin-left="0.1429in" fo:margin-right="0in" fo:line-height="0.0839in" fo:text-align="left" style:justify-single-word="false"/>
    </style:style>
    <style:style style:name="P585" style:family="paragraph" style:parent-style-name="Table_20_Paragraph">
      <style:paragraph-properties fo:margin-left="0.0598in" fo:margin-right="0in" fo:margin-top="0.0807in" fo:margin-bottom="0in" style:contextual-spacing="false" fo:line-height="0.0839in" fo:text-align="left" style:justify-single-word="false"/>
    </style:style>
    <style:style style:name="P586" style:family="paragraph" style:parent-style-name="Table_20_Paragraph">
      <style:paragraph-properties fo:margin-left="0.0957in" fo:margin-right="0in" fo:line-height="0.0839in" fo:text-align="left" style:justify-single-word="false"/>
    </style:style>
    <style:style style:name="P587" style:family="paragraph" style:parent-style-name="Text_20_body">
      <style:paragraph-properties fo:margin-left="3.2098in" fo:margin-right="0in" fo:margin-top="0.1335in" fo:margin-bottom="0in" style:contextual-spacing="false"/>
    </style:style>
    <style:style style:name="P588" style:family="paragraph" style:parent-style-name="Text_20_body">
      <style:paragraph-properties fo:margin-left="1.5382in" fo:margin-right="0in"/>
    </style:style>
    <style:style style:name="P589" style:family="paragraph" style:parent-style-name="Text_20_body">
      <style:paragraph-properties fo:margin-top="0.1354in" fo:margin-bottom="0in" style:contextual-spacing="false"/>
    </style:style>
    <style:style style:name="P590" style:family="paragraph" style:parent-style-name="Heading_20_9">
      <style:paragraph-properties fo:margin-left="0in" fo:margin-right="0.5634in"/>
    </style:style>
    <style:style style:name="P591" style:family="paragraph" style:parent-style-name="Standard">
      <style:paragraph-properties fo:margin-left="0in" fo:margin-right="0.5634in" fo:margin-top="0in" fo:margin-bottom="0in" style:contextual-spacing="false" fo:text-align="center" style:justify-single-word="false" fo:text-indent="0in" style:auto-text-indent="false"/>
    </style:style>
    <style:style style:name="P592" style:family="paragraph" style:parent-style-name="Text_20_body" style:master-page-name="Converted22">
      <style:paragraph-properties style:page-number="auto"/>
      <style:text-properties fo:font-size="8pt" fo:font-weight="bold" style:font-size-asian="8pt" style:font-weight-asian="bold"/>
    </style:style>
    <style:style style:name="P593" style:family="paragraph" style:parent-style-name="Text_20_body">
      <style:paragraph-properties fo:margin-top="0.1228in" fo:margin-bottom="0in" style:contextual-spacing="false"/>
      <style:text-properties fo:font-size="8pt" fo:font-weight="bold" style:font-size-asian="8pt" style:font-weight-asian="bold"/>
    </style:style>
    <style:style style:name="P594" style:family="paragraph" style:parent-style-name="Standard">
      <style:paragraph-properties fo:margin-left="1.0091in" fo:margin-right="0in" fo:margin-top="0in" fo:margin-bottom="0in" style:contextual-spacing="false" fo:text-align="justify" style:justify-single-word="false" fo:text-indent="0in" style:auto-text-indent="false"/>
    </style:style>
    <style:style style:name="P595" style:family="paragraph" style:parent-style-name="Text_20_body">
      <style:paragraph-properties fo:margin-top="0.0071in" fo:margin-bottom="0in" style:contextual-spacing="false"/>
      <style:text-properties style:font-name="Arial" fo:font-size="8pt" fo:font-weight="bold" style:font-size-asian="8pt" style:font-weight-asian="bold"/>
    </style:style>
    <style:style style:name="P596" style:family="paragraph" style:parent-style-name="Standard">
      <style:paragraph-properties fo:margin-left="1.0091in" fo:margin-right="1.8646in" fo:margin-top="0.0035in" fo:margin-bottom="0in" style:contextual-spacing="false" fo:line-height="103%" fo:text-align="justify" style:justify-single-word="false" fo:text-indent="0in" style:auto-text-indent="false"/>
    </style:style>
    <style:style style:name="P597" style:family="paragraph" style:parent-style-name="Standard">
      <style:paragraph-properties fo:margin-left="1.0091in" fo:margin-right="0in" fo:margin-top="0in" fo:margin-bottom="0in" style:contextual-spacing="false" fo:line-height="0.1272in" fo:text-align="justify" style:justify-single-word="false" fo:text-indent="0in" style:auto-text-indent="false"/>
    </style:style>
    <style:style style:name="P598" style:family="paragraph" style:parent-style-name="Standard">
      <style:paragraph-properties fo:margin-left="1.0091in" fo:margin-right="1.8693in" fo:margin-top="0.0035in" fo:margin-bottom="0in" style:contextual-spacing="false" fo:line-height="103%" fo:text-align="justify" style:justify-single-word="false" fo:text-indent="0in" style:auto-text-indent="false"/>
    </style:style>
    <style:style style:name="P599" style:family="paragraph" style:parent-style-name="Standard">
      <style:paragraph-properties fo:margin-left="1.0091in" fo:margin-right="1.8681in" fo:margin-top="0in" fo:margin-bottom="0in" style:contextual-spacing="false" fo:line-height="103%" fo:text-align="justify" style:justify-single-word="false" fo:text-indent="0in" style:auto-text-indent="false"/>
    </style:style>
    <style:style style:name="P600" style:family="paragraph" style:parent-style-name="Standard">
      <style:paragraph-properties fo:margin-left="1.0091in" fo:margin-right="1.8661in" fo:margin-top="0in" fo:margin-bottom="0in" style:contextual-spacing="false" fo:line-height="103%" fo:text-align="justify" style:justify-single-word="false" fo:text-indent="0in" style:auto-text-indent="false"/>
    </style:style>
    <style:style style:name="P601" style:family="paragraph" style:parent-style-name="Standard">
      <style:paragraph-properties fo:margin-left="1.0091in" fo:margin-right="1.8689in" fo:margin-top="0in" fo:margin-bottom="0in" style:contextual-spacing="false" fo:line-height="103%" fo:text-align="justify" style:justify-single-word="false" fo:text-indent="0in" style:auto-text-indent="false"/>
    </style:style>
    <style:style style:name="P602" style:family="paragraph" style:parent-style-name="Standard">
      <style:paragraph-properties fo:margin-left="1.0091in" fo:margin-right="3.202in" fo:margin-top="0in" fo:margin-bottom="0in" style:contextual-spacing="false" fo:line-height="103%" fo:text-align="left" style:justify-single-word="false" fo:text-indent="0in" style:auto-text-indent="false"/>
    </style:style>
    <style:style style:name="P603" style:family="paragraph" style:parent-style-name="Standard">
      <style:paragraph-properties fo:margin-left="1.0091in" fo:margin-right="0in" fo:margin-top="0in" fo:margin-bottom="0in" style:contextual-spacing="false" fo:line-height="0.1272in" fo:text-align="left" style:justify-single-word="false" fo:text-indent="0in" style:auto-text-indent="false"/>
    </style:style>
    <style:style style:name="P604" style:family="paragraph" style:parent-style-name="Standard">
      <style:paragraph-properties fo:margin-left="1.0091in" fo:margin-right="2.322in" fo:margin-top="0.0028in" fo:margin-bottom="0in" style:contextual-spacing="false" fo:line-height="103%" fo:text-align="left" style:justify-single-word="false" fo:text-indent="0in" style:auto-text-indent="false"/>
    </style:style>
    <style:style style:name="P605" style:family="paragraph" style:parent-style-name="Standard">
      <style:paragraph-properties fo:margin-left="1.0091in" fo:margin-right="1.7382in" fo:margin-top="0.0035in" fo:margin-bottom="0in" style:contextual-spacing="false" fo:line-height="103%" fo:text-align="left" style:justify-single-word="false" fo:text-indent="0in" style:auto-text-indent="false"/>
    </style:style>
    <style:style style:name="P606" style:family="paragraph" style:parent-style-name="Text_20_body" style:master-page-name="Converted23">
      <style:paragraph-properties fo:margin-top="0.172in" fo:margin-bottom="0in" style:contextual-spacing="false" style:page-number="auto"/>
      <style:text-properties style:font-name="Arial" fo:font-size="11pt" style:font-size-asian="11pt"/>
    </style:style>
    <style:style style:name="P607" style:family="paragraph" style:parent-style-name="Heading_20_5">
      <style:paragraph-properties fo:margin-left="0in" fo:margin-right="0.3917in" fo:margin-top="0.0008in" fo:margin-bottom="0in" style:contextual-spacing="false" fo:line-height="100%" fo:text-align="center" style:justify-single-word="false"/>
    </style:style>
    <style:style style:name="P608" style:family="paragraph" style:parent-style-name="Standard">
      <style:paragraph-properties fo:margin-left="0.3937in" fo:margin-right="0.7854in" fo:margin-top="0.1819in" fo:margin-bottom="0in" style:contextual-spacing="false" fo:line-height="95%" fo:text-align="justify" style:justify-single-word="false" fo:text-indent="0in" style:auto-text-indent="false"/>
    </style:style>
    <style:style style:name="P609" style:family="paragraph" style:parent-style-name="Standard">
      <style:paragraph-properties fo:margin-left="0in" fo:margin-right="0.3917in" fo:margin-top="0.1807in" fo:margin-bottom="0in" style:contextual-spacing="false" fo:text-align="center" style:justify-single-word="false" fo:text-indent="0in" style:auto-text-indent="false"/>
    </style:style>
    <style:style style:name="P610" style:family="paragraph" style:parent-style-name="Heading_20_5">
      <style:paragraph-properties fo:margin-left="0in" fo:margin-right="0.3917in" fo:margin-top="0.1744in" fo:margin-bottom="0in" style:contextual-spacing="false" fo:line-height="0.1874in" fo:text-align="center" style:justify-single-word="false"/>
    </style:style>
    <style:style style:name="P611" style:family="paragraph" style:parent-style-name="Standard">
      <style:paragraph-properties fo:margin-left="0in" fo:margin-right="0.3917in" fo:margin-top="0in" fo:margin-bottom="0in" style:contextual-spacing="false" fo:line-height="0.1874in" fo:text-align="center" style:justify-single-word="false" fo:text-indent="0in" style:auto-text-indent="false"/>
    </style:style>
    <style:style style:name="P612" style:family="paragraph" style:parent-style-name="Text_20_body">
      <style:text-properties style:font-name="Source Sans Pro" fo:font-size="11pt" fo:font-weight="bold" style:font-size-asian="11pt" style:font-weight-asian="bold"/>
    </style:style>
    <style:style style:name="P613" style:family="paragraph" style:parent-style-name="Text_20_body">
      <style:paragraph-properties fo:margin-top="0.0957in" fo:margin-bottom="0in" style:contextual-spacing="false"/>
      <style:text-properties style:font-name="Source Sans Pro" fo:font-size="11pt" fo:font-weight="bold" style:font-size-asian="11pt" style:font-weight-asian="bold"/>
    </style:style>
    <style:style style:name="P614" style:family="paragraph" style:parent-style-name="Standard">
      <style:paragraph-properties fo:margin-left="0in" fo:margin-right="0.3917in" fo:margin-top="0.1811in" fo:margin-bottom="0in" style:contextual-spacing="false" fo:text-align="center" style:justify-single-word="false" fo:text-indent="0in" style:auto-text-indent="false"/>
    </style:style>
    <style:style style:name="P615" style:family="paragraph" style:parent-style-name="Standard">
      <style:paragraph-properties fo:margin-left="0in" fo:margin-right="0.3917in" fo:margin-top="0.1744in" fo:margin-bottom="0in" style:contextual-spacing="false" fo:line-height="0.1874in" fo:text-align="center" style:justify-single-word="false" fo:text-indent="0in" style:auto-text-indent="false"/>
    </style:style>
    <style:style style:name="P616" style:family="paragraph" style:parent-style-name="Standard">
      <style:paragraph-properties fo:margin-left="0in" fo:margin-right="0.3925in" fo:margin-top="0in" fo:margin-bottom="0in" style:contextual-spacing="false" fo:line-height="0.1874in" fo:text-align="center" style:justify-single-word="false" fo:text-indent="0in" style:auto-text-indent="false"/>
    </style:style>
    <style:style style:name="P617" style:family="paragraph" style:parent-style-name="Text_20_body" style:master-page-name="Converted24">
      <style:paragraph-properties style:page-number="auto"/>
      <style:text-properties style:font-name="Source Sans Pro" fo:font-size="11pt" fo:font-weight="bold" style:font-size-asian="11pt" style:font-weight-asian="bold"/>
    </style:style>
    <style:style style:name="P618" style:family="paragraph" style:parent-style-name="Text_20_body">
      <style:paragraph-properties fo:margin-top="0.0209in" fo:margin-bottom="0in" style:contextual-spacing="false"/>
      <style:text-properties style:font-name="Source Sans Pro" fo:font-size="11pt" fo:font-weight="bold" style:font-size-asian="11pt" style:font-weight-asian="bold"/>
    </style:style>
    <style:style style:name="P619" style:family="paragraph" style:parent-style-name="Heading_20_5">
      <style:paragraph-properties fo:margin-left="2.2756in" fo:margin-right="0in" fo:line-height="100%"/>
    </style:style>
    <style:style style:name="P620" style:family="paragraph" style:parent-style-name="Text_20_body">
      <style:text-properties style:font-name="Source Sans Pro" fo:font-size="7.5pt" fo:font-weight="bold" style:font-size-asian="7.5pt" style:font-weight-asian="bold"/>
    </style:style>
    <style:style style:name="P621" style:family="paragraph" style:parent-style-name="Text_20_body">
      <style:paragraph-properties fo:margin-top="0.0402in" fo:margin-bottom="0in" style:contextual-spacing="false"/>
      <style:text-properties style:font-name="Source Sans Pro" fo:font-size="7.5pt" fo:font-weight="bold" style:font-size-asian="7.5pt" style:font-weight-asian="bold"/>
    </style:style>
    <style:style style:name="P622" style:family="paragraph" style:parent-style-name="Standard">
      <style:paragraph-properties fo:margin-left="0in" fo:margin-right="0.3075in" fo:margin-top="0in" fo:margin-bottom="0in" style:contextual-spacing="false" fo:text-align="center" style:justify-single-word="false" fo:text-indent="0in" style:auto-text-indent="false"/>
    </style:style>
    <style:style style:name="P623" style:family="paragraph" style:parent-style-name="Text_20_body">
      <style:paragraph-properties fo:margin-top="0.1193in" fo:margin-bottom="0in" style:contextual-spacing="false"/>
      <style:text-properties style:font-name="Arial" fo:font-size="7.5pt" fo:font-weight="bold" style:font-size-asian="7.5pt" style:font-weight-asian="bold"/>
    </style:style>
    <style:style style:name="P624" style:family="paragraph" style:parent-style-name="Standard">
      <style:paragraph-properties fo:margin-left="1.5516in" fo:margin-right="1.9484in" fo:margin-top="0in" fo:margin-bottom="0in" style:contextual-spacing="false" fo:line-height="154%" fo:text-align="justify" style:justify-single-word="false" fo:text-indent="0in" style:auto-text-indent="false"/>
    </style:style>
    <style:style style:name="P625" style:family="paragraph" style:parent-style-name="Text_20_body">
      <style:text-properties style:font-name="Arial" fo:font-size="7pt" style:font-size-asian="7pt"/>
    </style:style>
    <style:style style:name="P626" style:family="paragraph" style:parent-style-name="Text_20_body">
      <style:paragraph-properties fo:margin-top="0.0075in" fo:margin-bottom="0in" style:contextual-spacing="false"/>
      <style:text-properties style:font-name="Arial" fo:font-size="7pt" style:font-size-asian="7pt"/>
    </style:style>
    <style:style style:name="P627" style:family="paragraph" style:parent-style-name="Standard">
      <style:paragraph-properties fo:margin-left="1.5516in" fo:margin-right="0in" fo:margin-top="0in" fo:margin-bottom="0in" style:contextual-spacing="false" fo:text-align="left" style:justify-single-word="false" fo:text-indent="0in" style:auto-text-indent="false"/>
    </style:style>
    <style:style style:name="P628" style:family="paragraph" style:parent-style-name="Text_20_body">
      <style:paragraph-properties fo:margin-top="0.0063in" fo:margin-bottom="0in" style:contextual-spacing="false"/>
      <style:text-properties style:font-name="Arial" fo:font-size="7pt" style:font-size-asian="7pt"/>
    </style:style>
    <style:style style:name="P629" style:family="paragraph" style:parent-style-name="Standard">
      <style:paragraph-properties fo:margin-left="1.5516in" fo:margin-right="0in" fo:margin-top="0.0008in" fo:margin-bottom="0in" style:contextual-spacing="false" fo:text-align="left" style:justify-single-word="false" fo:text-indent="0in" style:auto-text-indent="false"/>
    </style:style>
    <style:style style:name="P630" style:family="paragraph" style:parent-style-name="Standard">
      <style:paragraph-properties fo:margin-left="1.5516in" fo:margin-right="1.9516in" fo:margin-top="0in" fo:margin-bottom="0in" style:contextual-spacing="false" fo:line-height="154%" fo:text-align="justify" style:justify-single-word="false" fo:text-indent="0in" style:auto-text-indent="false"/>
    </style:style>
    <style:style style:name="P631" style:family="paragraph" style:parent-style-name="Text_20_body">
      <style:paragraph-properties fo:margin-top="0.0035in" fo:margin-bottom="0in" style:contextual-spacing="false"/>
      <style:text-properties style:font-name="Arial" fo:font-size="7pt" style:font-size-asian="7pt"/>
    </style:style>
    <style:style style:name="P632" style:family="paragraph" style:parent-style-name="Text_20_body">
      <style:paragraph-properties fo:margin-top="0.0638in" fo:margin-bottom="0in" style:contextual-spacing="false"/>
      <style:text-properties style:font-name="Arial" fo:font-size="7pt" style:font-size-asian="7pt"/>
    </style:style>
    <style:style style:name="P633" style:family="paragraph" style:parent-style-name="Standard">
      <style:paragraph-properties fo:margin-left="1.5516in" fo:margin-right="2.0925in" fo:margin-top="0in" fo:margin-bottom="0in" style:contextual-spacing="false" fo:line-height="154%" fo:text-align="left" style:justify-single-word="false" fo:text-indent="-0.0008in" style:auto-text-indent="false"/>
    </style:style>
    <style:style style:name="P634" style:family="paragraph" style:parent-style-name="Text_20_body">
      <style:paragraph-properties fo:margin-top="0.0043in" fo:margin-bottom="0in" style:contextual-spacing="false"/>
      <style:text-properties style:font-name="Arial" fo:font-size="7pt" style:font-size-asian="7pt"/>
    </style:style>
    <style:style style:name="P635" style:family="paragraph" style:parent-style-name="Text_20_body">
      <style:paragraph-properties fo:margin-top="0.0134in" fo:margin-bottom="0in" style:contextual-spacing="false"/>
      <style:text-properties style:font-name="Arial" fo:font-size="7pt" style:font-size-asian="7pt"/>
    </style:style>
    <style:style style:name="P636" style:family="paragraph" style:parent-style-name="Standard">
      <style:paragraph-properties fo:margin-left="3.6272in" fo:margin-right="0in" fo:margin-top="0in" fo:margin-bottom="0in" style:contextual-spacing="false" fo:text-align="left" style:justify-single-word="false" fo:text-indent="0in" style:auto-text-indent="false"/>
    </style:style>
    <style:style style:name="P637" style:family="paragraph" style:parent-style-name="Text_20_body">
      <style:paragraph-properties fo:margin-top="0.1in" fo:margin-bottom="0in" style:contextual-spacing="false"/>
      <style:text-properties style:font-name="Arial" fo:font-size="7pt" style:font-size-asian="7pt"/>
    </style:style>
    <style:style style:name="P638" style:family="paragraph" style:parent-style-name="Standard">
      <style:paragraph-properties fo:margin-left="0in" fo:margin-right="0.3929in" fo:margin-top="0in" fo:margin-bottom="0in" style:contextual-spacing="false" fo:text-align="center" style:justify-single-word="false" fo:text-indent="0in" style:auto-text-indent="false"/>
    </style:style>
    <style:style style:name="P639" style:family="paragraph" style:parent-style-name="Standard">
      <style:paragraph-properties fo:margin-left="2.6272in" fo:margin-right="3.0217in" fo:margin-top="0.0055in" fo:margin-bottom="0in" style:contextual-spacing="false" fo:line-height="105%" fo:text-align="center" style:justify-single-word="false" fo:text-indent="0in" style:auto-text-indent="false"/>
    </style:style>
    <style:style style:name="P640" style:family="paragraph" style:parent-style-name="Text_20_body" style:master-page-name="Converted25">
      <style:paragraph-properties fo:margin-top="0.172in" fo:margin-bottom="0in" style:contextual-spacing="false" style:page-number="auto"/>
      <style:text-properties style:font-name="Arial" fo:font-size="11pt" style:font-size-asian="11pt"/>
    </style:style>
    <style:style style:name="P641" style:family="paragraph" style:parent-style-name="Heading_20_5">
      <style:paragraph-properties fo:margin-left="2.5882in" fo:margin-right="0in" fo:margin-top="0.0008in" fo:margin-bottom="0in" style:contextual-spacing="false" fo:line-height="100%"/>
    </style:style>
    <style:style style:name="P642" style:family="paragraph" style:parent-style-name="Text_20_body">
      <style:paragraph-properties fo:margin-top="0.0126in" fo:margin-bottom="0in" style:contextual-spacing="false"/>
      <style:text-properties style:font-name="Source Sans Pro" fo:font-size="11pt" fo:font-weight="bold" style:font-size-asian="11pt" style:font-weight-asian="bold"/>
    </style:style>
    <style:style style:name="P643" style:family="paragraph" style:parent-style-name="Standard">
      <style:paragraph-properties fo:margin-left="0in" fo:margin-right="0.3917in" fo:margin-top="0in" fo:margin-bottom="0in" style:contextual-spacing="false" fo:text-align="center" style:justify-single-word="false" fo:text-indent="0in" style:auto-text-indent="false"/>
    </style:style>
    <style:style style:name="P644" style:family="paragraph" style:parent-style-name="Standard">
      <style:paragraph-properties fo:margin-left="0.0047in" fo:margin-right="0.3965in" fo:margin-top="0.1827in" fo:margin-bottom="0in" style:contextual-spacing="false" fo:line-height="95%" fo:text-align="center" style:justify-single-word="false" fo:text-indent="0in" style:auto-text-indent="false"/>
    </style:style>
    <style:style style:name="P645" style:family="paragraph" style:parent-style-name="Standard">
      <style:paragraph-properties fo:margin-left="2.2409in" fo:margin-right="2.6335in" fo:margin-top="0.1846in" fo:margin-bottom="0in" style:contextual-spacing="false" fo:line-height="95%" fo:text-align="center" style:justify-single-word="false" fo:text-indent="0in" style:auto-text-indent="false"/>
    </style:style>
    <style:style style:name="P646" style:family="paragraph" style:parent-style-name="Standard">
      <style:paragraph-properties fo:margin-left="0in" fo:margin-right="0.3917in" fo:margin-top="0in" fo:margin-bottom="0in" style:contextual-spacing="false" fo:line-height="0.1862in" fo:text-align="center" style:justify-single-word="false" fo:text-indent="0in" style:auto-text-indent="false"/>
    </style:style>
    <style:style style:name="P647" style:family="paragraph" style:parent-style-name="Standard">
      <style:paragraph-properties fo:margin-left="0.3937in" fo:margin-right="1.7382in" fo:margin-top="0.1752in" fo:margin-bottom="0in" style:contextual-spacing="false" fo:line-height="191%" fo:text-align="left" style:justify-single-word="false" fo:text-indent="0in" style:auto-text-indent="false"/>
    </style:style>
    <style:style style:name="P648" style:family="paragraph" style:parent-style-name="Standard">
      <style:paragraph-properties fo:margin-left="0.3937in" fo:margin-right="0in" fo:margin-top="0in" fo:margin-bottom="0in" style:contextual-spacing="false" fo:line-height="0.1917in" fo:text-align="left" style:justify-single-word="false" fo:text-indent="0in" style:auto-text-indent="false"/>
    </style:style>
    <style:style style:name="P649" style:family="paragraph" style:parent-style-name="Standard">
      <style:paragraph-properties fo:margin-left="0.3937in" fo:margin-right="0in" fo:margin-top="0.1744in" fo:margin-bottom="0in" style:contextual-spacing="false" fo:text-align="left" style:justify-single-word="false" fo:text-indent="0in" style:auto-text-indent="false"/>
    </style:style>
    <style:style style:name="P650" style:family="paragraph" style:parent-style-name="Standard">
      <style:paragraph-properties fo:margin-left="0.3937in" fo:margin-right="0.8252in" fo:margin-top="0.1752in" fo:margin-bottom="0in" style:contextual-spacing="false" fo:line-height="191%" fo:text-align="left" style:justify-single-word="false" fo:text-indent="0in" style:auto-text-indent="false"/>
    </style:style>
    <style:style style:name="P651" style:family="paragraph" style:parent-style-name="Standard">
      <style:paragraph-properties fo:margin-left="2.1429in" fo:margin-right="0in" fo:margin-top="0in" fo:margin-bottom="0in" style:contextual-spacing="false" fo:line-height="0.1917in" fo:text-align="left" style:justify-single-word="false" fo:text-indent="0in" style:auto-text-indent="false"/>
    </style:style>
    <style:style style:name="P652" style:family="paragraph" style:parent-style-name="Text_20_body" style:master-page-name="Converted26">
      <style:paragraph-properties fo:margin-top="0.1563in" fo:margin-bottom="0in" style:contextual-spacing="false" style:page-number="auto"/>
      <style:text-properties style:font-name="Source Sans Pro" fo:font-size="11pt" fo:font-weight="bold" style:font-size-asian="11pt" style:font-weight-asian="bold"/>
    </style:style>
    <style:style style:name="P653" style:family="paragraph" style:parent-style-name="Standard">
      <style:paragraph-properties fo:margin-left="0.0047in" fo:margin-right="0.3965in" fo:margin-top="0.1819in" fo:margin-bottom="0in" style:contextual-spacing="false" fo:line-height="95%" fo:text-align="center" style:justify-single-word="false" fo:text-indent="0in" style:auto-text-indent="false"/>
    </style:style>
    <style:style style:name="P654" style:family="paragraph" style:parent-style-name="Standard">
      <style:paragraph-properties fo:margin-left="2.4598in" fo:margin-right="2.8516in" fo:margin-top="0.1854in" fo:margin-bottom="0in" style:contextual-spacing="false" fo:line-height="95%" fo:text-align="center" style:justify-single-word="false" fo:text-indent="-0.0008in" style:auto-text-indent="false"/>
    </style:style>
    <style:style style:name="P655" style:family="paragraph" style:parent-style-name="Standard">
      <style:paragraph-properties fo:margin-left="0.0047in" fo:margin-right="0.3965in" fo:margin-top="0in" fo:margin-bottom="0in" style:contextual-spacing="false" fo:line-height="0.1819in" fo:text-align="center" style:justify-single-word="false" fo:text-indent="0in" style:auto-text-indent="false"/>
    </style:style>
    <style:style style:name="P656" style:family="paragraph" style:parent-style-name="Standard">
      <style:paragraph-properties fo:margin-left="0.3937in" fo:margin-right="3.202in" fo:margin-top="0in" fo:margin-bottom="0in" style:contextual-spacing="false" fo:line-height="191%" fo:text-align="left" style:justify-single-word="false" fo:text-indent="2.6307in" style:auto-text-indent="false"/>
    </style:style>
    <style:style style:name="P657" style:family="paragraph" style:parent-style-name="Standard">
      <style:paragraph-properties fo:margin-left="0.3937in" fo:margin-right="4.0398in" fo:margin-top="0in" fo:margin-bottom="0in" style:contextual-spacing="false" fo:line-height="191%" fo:text-align="left" style:justify-single-word="false" fo:text-indent="0in" style:auto-text-indent="false"/>
    </style:style>
    <style:style style:name="P658" style:family="paragraph" style:parent-style-name="Standard">
      <style:paragraph-properties fo:margin-left="0.3937in" fo:margin-right="0.8252in" fo:margin-top="0.1701in" fo:margin-bottom="0in" style:contextual-spacing="false" fo:line-height="191%" fo:text-align="left" style:justify-single-word="false" fo:text-indent="0in" style:auto-text-indent="false"/>
    </style:style>
    <style:style style:name="P659" style:family="paragraph" style:parent-style-name="Standard">
      <style:paragraph-properties fo:margin-left="2.3929in" fo:margin-right="2.7846in" fo:margin-top="0.1819in" fo:margin-bottom="0in" style:contextual-spacing="false" fo:line-height="95%" fo:text-align="center" style:justify-single-word="false" fo:text-indent="0in" style:auto-text-indent="false"/>
    </style:style>
    <style:style style:name="P660" style:family="paragraph" style:parent-style-name="Text_20_body" style:master-page-name="Converted27">
      <style:paragraph-properties style:page-number="auto"/>
      <style:text-properties style:font-name="Source Sans Pro" fo:font-size="11pt" fo:font-weight="bold" style:font-size-asian="11pt" style:font-weight-asian="bold"/>
    </style:style>
    <style:style style:name="P661" style:family="paragraph" style:parent-style-name="Text_20_body">
      <style:paragraph-properties fo:margin-top="0.0453in" fo:margin-bottom="0in" style:contextual-spacing="false"/>
      <style:text-properties style:font-name="Source Sans Pro" fo:font-size="11pt" fo:font-weight="bold" style:font-size-asian="11pt" style:font-weight-asian="bold"/>
    </style:style>
    <style:style style:name="P662" style:family="paragraph" style:parent-style-name="Heading_20_5">
      <style:paragraph-properties fo:margin-left="0in" fo:margin-right="0.3917in" fo:line-height="100%" fo:text-align="center" style:justify-single-word="false"/>
    </style:style>
    <style:style style:name="P663" style:family="paragraph" style:parent-style-name="Text_20_body">
      <style:paragraph-properties fo:margin-top="0.1071in" fo:margin-bottom="0in" style:contextual-spacing="false"/>
      <style:text-properties style:font-name="Source Sans Pro" fo:font-size="11pt" fo:font-weight="bold" style:font-size-asian="11pt" style:font-weight-asian="bold"/>
    </style:style>
    <style:style style:name="P664" style:family="paragraph" style:parent-style-name="Heading_20_6">
      <style:paragraph-properties fo:margin-left="0in" fo:margin-right="0.5075in" fo:margin-top="0in" fo:margin-bottom="0in" style:contextual-spacing="false" fo:line-height="100%"/>
    </style:style>
    <style:style style:name="P665" style:family="paragraph" style:parent-style-name="Text_20_body">
      <style:text-properties style:font-name="Times New Roman" fo:font-weight="bold" style:font-weight-asian="bold"/>
    </style:style>
    <style:style style:name="P666" style:family="paragraph" style:parent-style-name="Text_20_body">
      <style:paragraph-properties fo:margin-top="0.0098in" fo:margin-bottom="0in" style:contextual-spacing="false"/>
      <style:text-properties style:font-name="Times New Roman" fo:font-weight="bold" style:font-weight-asian="bold"/>
    </style:style>
    <style:style style:name="P667" style:family="paragraph" style:parent-style-name="Standard">
      <style:paragraph-properties fo:margin-left="3.3839in" fo:margin-right="1.9047in" fo:margin-top="0in" fo:margin-bottom="0in" style:contextual-spacing="false" fo:line-height="117%" fo:text-align="justify" style:justify-single-word="false" fo:text-indent="0in" style:auto-text-indent="false"/>
    </style:style>
    <style:style style:name="P668" style:family="paragraph" style:parent-style-name="Text_20_body">
      <style:paragraph-properties fo:margin-top="0.0646in" fo:margin-bottom="0in" style:contextual-spacing="false"/>
      <style:text-properties style:font-name="Times New Roman" fo:font-weight="bold" style:font-weight-asian="bold"/>
    </style:style>
    <style:style style:name="P669" style:family="paragraph" style:parent-style-name="Text_20_body">
      <style:paragraph-properties fo:margin-left="1.3965in" fo:margin-right="1.9071in" fo:line-height="102%" fo:text-align="justify" style:justify-single-word="false" fo:text-indent="0.7098in" style:auto-text-indent="false"/>
    </style:style>
    <style:style style:name="P670" style:family="paragraph" style:parent-style-name="Text_20_body">
      <style:paragraph-properties fo:margin-top="0.048in" fo:margin-bottom="0in" style:contextual-spacing="false"/>
      <style:text-properties style:font-name="Times New Roman"/>
    </style:style>
    <style:style style:name="P671" style:family="paragraph" style:parent-style-name="Text_20_body">
      <style:paragraph-properties fo:margin-left="1.3965in" fo:margin-right="1.9346in" fo:line-height="117%" fo:text-align="justify" style:justify-single-word="false" fo:text-indent="0.7098in" style:auto-text-indent="false"/>
    </style:style>
    <style:style style:name="P672" style:family="paragraph" style:parent-style-name="Text_20_body">
      <style:paragraph-properties fo:margin-left="2.5327in" fo:margin-right="1.9327in" fo:margin-top="0.0598in" fo:margin-bottom="0in" style:contextual-spacing="false" fo:line-height="117%" fo:text-align="justify" style:justify-single-word="false" fo:text-indent="-0.0008in" style:auto-text-indent="false"/>
    </style:style>
    <style:style style:name="P673" style:family="paragraph" style:parent-style-name="Text_20_body">
      <style:paragraph-properties fo:margin-left="2.5327in" fo:margin-right="1.9335in" fo:line-height="117%" fo:text-align="justify" style:justify-single-word="false"/>
    </style:style>
    <style:style style:name="P674" style:family="paragraph" style:parent-style-name="Text_20_body">
      <style:paragraph-properties fo:margin-left="1.3965in" fo:margin-right="1.9307in" fo:margin-top="0.0602in" fo:margin-bottom="0in" style:contextual-spacing="false" fo:line-height="117%" fo:text-align="justify" style:justify-single-word="false" fo:text-indent="0.7098in" style:auto-text-indent="false"/>
    </style:style>
    <style:style style:name="P675" style:family="paragraph" style:parent-style-name="Text_20_body">
      <style:text-properties style:font-name="Times New Roman"/>
    </style:style>
    <style:style style:name="P676" style:family="paragraph" style:parent-style-name="Text_20_body">
      <style:paragraph-properties fo:margin-top="0.0646in" fo:margin-bottom="0in" style:contextual-spacing="false"/>
      <style:text-properties style:font-name="Times New Roman"/>
    </style:style>
    <style:style style:name="P677" style:family="paragraph" style:parent-style-name="Text_20_body">
      <style:paragraph-properties fo:margin-left="2.1063in" fo:margin-right="0in"/>
    </style:style>
    <style:style style:name="P678" style:family="paragraph" style:parent-style-name="Text_20_body">
      <style:paragraph-properties fo:margin-top="0.0563in" fo:margin-bottom="0in" style:contextual-spacing="false"/>
      <style:text-properties style:font-name="Times New Roman"/>
    </style:style>
    <style:style style:name="P679" style:family="paragraph" style:parent-style-name="Heading_20_9">
      <style:paragraph-properties fo:margin-left="0in" fo:margin-right="0.5091in"/>
    </style:style>
    <style:style style:name="P680" style:family="paragraph" style:parent-style-name="Standard">
      <style:paragraph-properties fo:margin-left="0in" fo:margin-right="0.5083in" fo:margin-top="0.002in" fo:margin-bottom="0in" style:contextual-spacing="false" fo:text-align="center" style:justify-single-word="false" fo:text-indent="0in" style:auto-text-indent="false"/>
    </style:style>
    <style:style style:name="P681" style:family="paragraph" style:parent-style-name="Text_20_body" style:master-page-name="Converted28">
      <style:paragraph-properties style:page-number="auto"/>
      <style:text-properties style:font-name="Times New Roman" fo:font-weight="bold" style:font-weight-asian="bold"/>
    </style:style>
    <style:style style:name="P682" style:family="paragraph" style:parent-style-name="Text_20_body">
      <style:paragraph-properties fo:margin-top="0.1264in" fo:margin-bottom="0in" style:contextual-spacing="false"/>
      <style:text-properties style:font-name="Times New Roman" fo:font-weight="bold" style:font-weight-asian="bold"/>
    </style:style>
    <style:style style:name="P683" style:family="paragraph" style:parent-style-name="Text_20_body">
      <style:paragraph-properties fo:margin-left="2.1752in" fo:margin-right="2.6335in" fo:text-align="center" style:justify-single-word="false"/>
    </style:style>
    <style:style style:name="P684" style:family="paragraph" style:parent-style-name="Text_20_body">
      <style:paragraph-properties fo:margin-left="0in" fo:margin-right="0.4583in" fo:line-height="0.1339in" fo:text-align="center" style:justify-single-word="false"/>
    </style:style>
    <style:style style:name="P685" style:family="paragraph" style:parent-style-name="Text_20_body">
      <style:paragraph-properties fo:margin-left="1.35in" fo:margin-right="1.8134in" fo:margin-top="0.1339in" fo:margin-bottom="0in" style:contextual-spacing="false" fo:text-align="justify" style:justify-single-word="false"/>
    </style:style>
    <style:style style:name="P686" style:family="paragraph" style:parent-style-name="Text_20_body">
      <style:paragraph-properties fo:margin-left="1.35in" fo:margin-right="1.811in" fo:margin-top="0.1311in" fo:margin-bottom="0in" style:contextual-spacing="false" fo:text-align="justify" style:justify-single-word="false"/>
    </style:style>
    <style:style style:name="P687" style:family="paragraph" style:parent-style-name="Text_20_body">
      <style:paragraph-properties fo:margin-left="1.35in" fo:margin-right="1.8173in" fo:margin-top="0.1307in" fo:margin-bottom="0in" style:contextual-spacing="false" fo:text-align="justify" style:justify-single-word="false"/>
    </style:style>
    <style:style style:name="P688" style:family="paragraph" style:parent-style-name="Text_20_body">
      <style:paragraph-properties fo:margin-left="1.35in" fo:margin-right="1.8134in" fo:margin-top="0.1335in" fo:margin-bottom="0in" style:contextual-spacing="false" fo:text-align="justify" style:justify-single-word="false"/>
    </style:style>
    <style:style style:name="P689" style:family="paragraph" style:parent-style-name="Text_20_body">
      <style:paragraph-properties fo:margin-left="1.35in" fo:margin-right="1.7382in" fo:margin-top="0.1307in" fo:margin-bottom="0in" style:contextual-spacing="false"/>
    </style:style>
    <style:style style:name="P690" style:family="paragraph" style:parent-style-name="Text_20_body">
      <style:paragraph-properties fo:margin-left="1.35in" fo:margin-right="3.6575in" fo:margin-top="0.1335in" fo:margin-bottom="0in" style:contextual-spacing="false"/>
    </style:style>
    <style:style style:name="P691" style:family="paragraph" style:parent-style-name="Text_20_body">
      <style:paragraph-properties fo:margin-left="1.35in" fo:margin-right="0in" fo:line-height="0.1339in" fo:text-align="justify" style:justify-single-word="false"/>
    </style:style>
    <style:style style:name="P692" style:family="paragraph" style:parent-style-name="Text_20_body">
      <style:paragraph-properties fo:margin-left="1.35in" fo:margin-right="4.2984in" fo:text-align="justify" style:justify-single-word="false"/>
    </style:style>
    <style:style style:name="P693" style:family="paragraph" style:parent-style-name="Text_20_body">
      <style:paragraph-properties fo:margin-left="1.35in" fo:margin-right="1.8083in" fo:margin-top="0.1319in" fo:margin-bottom="0in" style:contextual-spacing="false" fo:text-align="justify" style:justify-single-word="false"/>
    </style:style>
    <style:style style:name="P694" style:family="paragraph" style:parent-style-name="Text_20_body">
      <style:paragraph-properties fo:margin-left="3.3508in" fo:margin-right="0in" fo:line-height="0.1339in"/>
    </style:style>
    <style:style style:name="P695" style:family="paragraph" style:parent-style-name="Text_20_body">
      <style:text-properties style:font-name="Arial"/>
    </style:style>
    <style:style style:name="P696" style:family="paragraph" style:parent-style-name="Text_20_body">
      <style:paragraph-properties fo:margin-top="0.1311in" fo:margin-bottom="0in" style:contextual-spacing="false"/>
      <style:text-properties style:font-name="Arial"/>
    </style:style>
    <style:style style:name="P697" style:family="paragraph" style:parent-style-name="Text_20_body">
      <style:paragraph-properties fo:margin-left="2.8264in" fo:margin-right="3.2854in" fo:margin-top="0.0008in" fo:margin-bottom="0in" style:contextual-spacing="false" fo:text-align="center" style:justify-single-word="false"/>
    </style:style>
    <style:style style:name="P698" style:family="paragraph" style:parent-style-name="Text_20_body">
      <style:paragraph-properties fo:margin-top="0in" fo:margin-bottom="0in" style:contextual-spacing="false"/>
      <style:text-properties style:font-name="Arial" fo:font-size="6pt" style:font-size-asian="6pt"/>
    </style:style>
    <style:style style:name="P699" style:family="paragraph" style:parent-style-name="Text_20_body" style:master-page-name="Converted29">
      <style:paragraph-properties style:page-number="auto"/>
      <style:text-properties style:font-name="Arial" fo:font-size="9pt" style:font-size-asian="9pt"/>
    </style:style>
    <style:style style:name="P700" style:family="paragraph" style:parent-style-name="Text_20_body">
      <style:text-properties style:font-name="Arial" fo:font-size="9pt" style:font-size-asian="9pt"/>
    </style:style>
    <style:style style:name="P701" style:family="paragraph" style:parent-style-name="Text_20_body">
      <style:paragraph-properties fo:margin-top="0.0508in" fo:margin-bottom="0in" style:contextual-spacing="false"/>
      <style:text-properties style:font-name="Arial" fo:font-size="9pt" style:font-size-asian="9pt"/>
    </style:style>
    <style:style style:name="P702" style:family="paragraph" style:parent-style-name="Heading_20_8">
      <style:paragraph-properties fo:margin-left="1.1016in" fo:margin-right="1.5972in" fo:line-height="206%"/>
    </style:style>
    <style:style style:name="P703" style:family="paragraph" style:parent-style-name="Standard">
      <style:paragraph-properties fo:margin-left="1.0583in" fo:margin-right="1.5508in" fo:margin-top="0in" fo:margin-bottom="0in" style:contextual-spacing="false" fo:line-height="102%" fo:text-align="justify" style:justify-single-word="false" fo:text-indent="0in" style:auto-text-indent="false"/>
    </style:style>
    <style:style style:name="P704" style:family="paragraph" style:parent-style-name="Text_20_body">
      <style:paragraph-properties fo:margin-top="0.0008in" fo:margin-bottom="0in" style:contextual-spacing="false"/>
      <style:text-properties style:font-name="Arial" fo:font-size="9pt" style:font-size-asian="9pt"/>
    </style:style>
    <style:style style:name="P705" style:family="paragraph" style:parent-style-name="Standard">
      <style:paragraph-properties fo:margin-left="1.0583in" fo:margin-right="1.5528in" fo:margin-top="0in" fo:margin-bottom="0in" style:contextual-spacing="false" fo:line-height="102%" fo:text-align="justify" style:justify-single-word="false" fo:text-indent="0in" style:auto-text-indent="false"/>
    </style:style>
    <style:style style:name="P706" style:family="paragraph" style:parent-style-name="Text_20_body">
      <style:paragraph-properties fo:margin-top="0.0035in" fo:margin-bottom="0in" style:contextual-spacing="false"/>
      <style:text-properties style:font-name="Arial" fo:font-size="9pt" style:font-size-asian="9pt"/>
    </style:style>
    <style:style style:name="P707" style:family="paragraph" style:parent-style-name="Standard">
      <style:paragraph-properties fo:margin-left="1.0583in" fo:margin-right="1.5543in" fo:margin-top="0in" fo:margin-bottom="0in" style:contextual-spacing="false" fo:line-height="102%" fo:text-align="justify" style:justify-single-word="false" fo:text-indent="0in" style:auto-text-indent="false"/>
    </style:style>
    <style:style style:name="P708" style:family="paragraph" style:parent-style-name="Standard">
      <style:paragraph-properties fo:margin-left="1.0583in" fo:margin-right="1.552in" fo:margin-top="0in" fo:margin-bottom="0in" style:contextual-spacing="false" fo:line-height="102%" fo:text-align="justify" style:justify-single-word="false" fo:text-indent="0in" style:auto-text-indent="false"/>
    </style:style>
    <style:style style:name="P709" style:family="paragraph" style:parent-style-name="Text_20_body">
      <style:paragraph-properties fo:margin-top="0.002in" fo:margin-bottom="0in" style:contextual-spacing="false"/>
      <style:text-properties style:font-name="Arial" fo:font-size="3pt" style:font-size-asian="3pt"/>
    </style:style>
    <style:style style:name="P710" style:family="paragraph" style:parent-style-name="Text_20_body">
      <style:paragraph-properties fo:margin-top="0.028in" fo:margin-bottom="0in" style:contextual-spacing="false"/>
      <style:text-properties style:font-name="Arial" fo:font-size="9pt" style:font-size-asian="9pt"/>
    </style:style>
    <style:style style:name="P711" style:family="paragraph" style:parent-style-name="Standard">
      <style:paragraph-properties fo:margin-left="0in" fo:margin-right="0.4925in" fo:margin-top="0in" fo:margin-bottom="0in" style:contextual-spacing="false" fo:text-align="center" style:justify-single-word="false" fo:text-indent="0in" style:auto-text-indent="false"/>
    </style:style>
    <style:style style:name="P712" style:family="paragraph" style:parent-style-name="Standard">
      <style:paragraph-properties fo:margin-left="0in" fo:margin-right="0.4929in" fo:margin-top="0.0028in" fo:margin-bottom="0in" style:contextual-spacing="false" fo:text-align="center" style:justify-single-word="false" fo:text-indent="0in" style:auto-text-indent="false"/>
    </style:style>
    <style:style style:name="P713" style:family="paragraph" style:parent-style-name="Text_20_body" style:master-page-name="Converted30">
      <style:paragraph-properties style:page-number="auto"/>
      <style:text-properties style:font-name="Arial" fo:font-size="11pt" fo:font-weight="bold" style:font-size-asian="11pt" style:font-weight-asian="bold"/>
    </style:style>
    <style:style style:name="P714" style:family="paragraph" style:parent-style-name="Text_20_body">
      <style:paragraph-properties fo:margin-top="0.0583in" fo:margin-bottom="0in" style:contextual-spacing="false"/>
      <style:text-properties style:font-name="Arial" fo:font-size="11pt" fo:font-weight="bold" style:font-size-asian="11pt" style:font-weight-asian="bold"/>
    </style:style>
    <style:style style:name="P715" style:family="paragraph" style:parent-style-name="Standard">
      <style:paragraph-properties fo:margin-left="0.3937in" fo:margin-right="0.7091in" fo:margin-top="0.1646in" fo:margin-bottom="0in" style:contextual-spacing="false" fo:line-height="95%" fo:text-align="left" style:justify-single-word="false" fo:text-indent="0in" style:auto-text-indent="false"/>
    </style:style>
    <style:style style:name="P716" style:family="paragraph" style:parent-style-name="Standard">
      <style:paragraph-properties fo:margin-left="0.3937in" fo:margin-right="0in" fo:margin-top="0in" fo:margin-bottom="0in" style:contextual-spacing="false" fo:line-height="0.1898in" fo:text-align="left" style:justify-single-word="false" fo:text-indent="0in" style:auto-text-indent="false"/>
    </style:style>
    <style:style style:name="P717" style:family="paragraph" style:parent-style-name="Text_20_body">
      <style:paragraph-properties fo:margin-top="0.1654in" fo:margin-bottom="0in" style:contextual-spacing="false"/>
      <style:text-properties style:font-name="Source Sans Pro" fo:font-size="11pt" style:font-size-asian="11pt"/>
    </style:style>
    <style:style style:name="P718" style:family="paragraph" style:parent-style-name="Standard">
      <style:paragraph-properties fo:margin-left="0.002in" fo:margin-right="0.3965in" fo:margin-top="0in" fo:margin-bottom="0in" style:contextual-spacing="false" fo:line-height="0.1874in" fo:text-align="center" style:justify-single-word="false" fo:text-indent="0in" style:auto-text-indent="false"/>
    </style:style>
    <style:style style:name="P719" style:family="paragraph" style:parent-style-name="Standard">
      <style:paragraph-properties fo:margin-left="0.3937in" fo:margin-right="0.7846in" fo:margin-top="0.0035in" fo:margin-bottom="0in" style:contextual-spacing="false" fo:line-height="95%" fo:text-align="justify" style:justify-single-word="false" fo:text-indent="0in" style:auto-text-indent="false"/>
    </style:style>
    <style:style style:name="P720" style:family="paragraph" style:parent-style-name="Standard">
      <style:paragraph-properties fo:margin-left="0.3937in" fo:margin-right="0.7862in" fo:margin-top="0.0028in" fo:margin-bottom="0in" style:contextual-spacing="false" fo:line-height="95%" fo:text-align="justify" style:justify-single-word="false" fo:text-indent="0in" style:auto-text-indent="false"/>
    </style:style>
    <style:style style:name="P721" style:family="paragraph" style:parent-style-name="Standard">
      <style:paragraph-properties fo:margin-left="0.3937in" fo:margin-right="0in" fo:margin-top="0in" fo:margin-bottom="0in" style:contextual-spacing="false" fo:line-height="0.1862in" fo:text-align="justify" style:justify-single-word="false" fo:text-indent="0in" style:auto-text-indent="false"/>
    </style:style>
    <style:style style:name="P722" style:family="paragraph" style:parent-style-name="Text_20_body">
      <style:paragraph-properties fo:margin-top="0.1661in" fo:margin-bottom="0in" style:contextual-spacing="false"/>
      <style:text-properties style:font-name="Source Sans Pro" fo:font-size="11pt" style:font-size-asian="11pt"/>
    </style:style>
    <style:style style:name="P723" style:family="paragraph" style:parent-style-name="Standard">
      <style:paragraph-properties fo:margin-left="0.3937in" fo:margin-right="0in" fo:margin-top="0in" fo:margin-bottom="0in" style:contextual-spacing="false" fo:line-height="0.1874in" fo:text-align="left" style:justify-single-word="false" fo:text-indent="0in" style:auto-text-indent="false"/>
    </style:style>
    <style:style style:name="P724" style:family="paragraph" style:parent-style-name="Standard">
      <style:paragraph-properties fo:margin-left="0.3937in" fo:margin-right="0.7091in" fo:margin-top="0.0028in" fo:margin-bottom="0in" style:contextual-spacing="false" fo:line-height="95%" fo:text-align="left" style:justify-single-word="false" fo:text-indent="0in" style:auto-text-indent="false"/>
    </style:style>
    <style:style style:name="P725" style:family="paragraph" style:parent-style-name="Standard">
      <style:paragraph-properties fo:margin-left="0.3937in" fo:margin-right="2.322in" fo:margin-top="0.0047in" fo:margin-bottom="0in" style:contextual-spacing="false" fo:line-height="95%" fo:text-align="left" style:justify-single-word="false" fo:text-indent="0in" style:auto-text-indent="false"/>
    </style:style>
    <style:style style:name="P726" style:family="paragraph" style:parent-style-name="Text_20_body">
      <style:paragraph-properties fo:margin-top="0.1689in" fo:margin-bottom="0in" style:contextual-spacing="false"/>
      <style:text-properties style:font-name="Source Sans Pro" fo:font-size="11pt" style:font-size-asian="11pt"/>
    </style:style>
    <style:style style:name="P727" style:family="paragraph" style:parent-style-name="Standard">
      <style:paragraph-properties fo:margin-left="0in" fo:margin-right="0.3965in" fo:margin-top="0in" fo:margin-bottom="0in" style:contextual-spacing="false" fo:line-height="0.1874in" fo:text-align="center" style:justify-single-word="false" fo:text-indent="0in" style:auto-text-indent="false"/>
    </style:style>
    <style:style style:name="P728" style:family="paragraph" style:parent-style-name="Standard">
      <style:paragraph-properties fo:margin-left="0.3937in" fo:margin-right="0.7091in" fo:margin-top="0.0035in" fo:margin-bottom="0in" style:contextual-spacing="false" fo:line-height="95%" fo:text-align="left" style:justify-single-word="false" fo:text-indent="0in" style:auto-text-indent="false"/>
    </style:style>
    <style:style style:name="P729" style:family="paragraph" style:parent-style-name="Standard">
      <style:paragraph-properties fo:margin-left="0.3937in" fo:margin-right="0in" fo:margin-top="0in" fo:margin-bottom="0in" style:contextual-spacing="false" fo:line-height="0.1909in" fo:text-align="left" style:justify-single-word="false" fo:text-indent="0in" style:auto-text-indent="false"/>
    </style:style>
    <style:style style:name="P730" style:family="paragraph" style:parent-style-name="Heading_20_1" style:master-page-name="Converted31">
      <style:paragraph-properties fo:margin-left="0in" fo:margin-right="0.3602in" fo:margin-top="0.0591in" fo:margin-bottom="0in" style:contextual-spacing="false" style:page-number="auto"/>
    </style:style>
    <style:style style:name="P731" style:family="paragraph" style:parent-style-name="Standard">
      <style:paragraph-properties fo:margin-left="0in" fo:margin-right="0.3665in" fo:margin-top="0.2193in" fo:margin-bottom="0in" style:contextual-spacing="false" fo:line-height="0.1953in" fo:text-align="center" style:justify-single-word="false" fo:text-indent="0in" style:auto-text-indent="false"/>
    </style:style>
    <style:style style:name="P732" style:family="paragraph" style:parent-style-name="Standard">
      <style:paragraph-properties fo:margin-left="0in" fo:margin-right="0.3665in" fo:margin-top="0in" fo:margin-bottom="0in" style:contextual-spacing="false" fo:line-height="0.1953in" fo:text-align="center" style:justify-single-word="false" fo:text-indent="0in" style:auto-text-indent="false"/>
    </style:style>
    <style:style style:name="P733" style:family="paragraph" style:parent-style-name="Text_20_body">
      <style:paragraph-properties fo:margin-top="0.0862in" fo:margin-bottom="0in" style:contextual-spacing="false"/>
      <style:text-properties style:font-name="Source Sans Pro" fo:font-size="10pt" style:font-size-asian="10pt"/>
    </style:style>
    <style:style style:name="P734"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735" style:family="paragraph" style:parent-style-name="Text_20_body">
      <style:paragraph-properties fo:margin-top="0.1244in" fo:margin-bottom="0in" style:contextual-spacing="false"/>
      <style:text-properties style:font-name="Source Sans Pro" fo:font-size="10pt" style:font-size-asian="10pt"/>
    </style:style>
    <style:style style:name="P736"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73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738"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739"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740"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741"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font-size="8pt" fo:letter-spacing="0.0098in" style:font-size-asian="8pt"/>
    </style:style>
    <style:style style:name="T2" style:family="text">
      <style:text-properties fo:color="#40586f" style:font-name="Source Sans Pro" fo:font-size="8pt" fo:letter-spacing="0.028in" style:font-size-asian="8pt"/>
    </style:style>
    <style:style style:name="T3" style:family="text">
      <style:text-properties fo:color="#40586f" style:font-name="Source Sans Pro" fo:font-size="8pt" style:font-size-asian="8pt"/>
    </style:style>
    <style:style style:name="T4" style:family="text">
      <style:text-properties fo:color="#40586f" style:font-name="Source Sans Pro" fo:font-size="8pt" fo:letter-spacing="0.0283in" style:font-size-asian="8pt"/>
    </style:style>
    <style:style style:name="T5" style:family="text">
      <style:text-properties fo:color="#40586f" style:font-name="Source Sans Pro" fo:font-size="8pt" fo:letter-spacing="0.0071in" style:font-size-asian="8pt"/>
    </style:style>
    <style:style style:name="T6" style:family="text">
      <style:text-properties fo:color="#40586f" style:font-name="Source Sans Pro" fo:font-size="8pt" fo:letter-spacing="0.0091in" style:font-size-asian="8pt"/>
    </style:style>
    <style:style style:name="T7" style:family="text">
      <style:text-properties fo:color="#40586f" style:font-name="Source Sans Pro" fo:font-size="8pt" fo:letter-spacing="0.0055in" style:font-size-asian="8pt"/>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style:style>
    <style:style style:name="T19" style:family="text">
      <style:text-properties fo:color="#231f20" style:font-name="Source Sans Pro" fo:letter-spacing="-0.0035in"/>
    </style:style>
    <style:style style:name="T20" style:family="text">
      <style:text-properties fo:color="#231f20" style:font-name="Source Sans Pro" fo:letter-spacing="-0.0028in"/>
    </style:style>
    <style:style style:name="T21" style:family="text">
      <style:text-properties fo:color="#231f20" style:font-name="Source Sans Pro" fo:letter-spacing="-0.0016in"/>
    </style:style>
    <style:style style:name="T22" style:family="text">
      <style:text-properties fo:color="#0f6bab" style:font-name="Source Sans Pro" fo:font-size="12pt" fo:letter-spacing="-0.0016in" style:font-size-asian="12pt"/>
    </style:style>
    <style:style style:name="T23" style:family="text">
      <style:text-properties fo:color="#231f20" fo:letter-spacing="0.0134in" fo:font-weight="bold" style:font-weight-asian="bold"/>
    </style:style>
    <style:style style:name="T24" style:family="text">
      <style:text-properties fo:color="#231f20" fo:letter-spacing="0.0311in" fo:font-weight="bold" style:font-weight-asian="bold"/>
    </style:style>
    <style:style style:name="T25" style:family="text">
      <style:text-properties fo:color="#231f20" fo:letter-spacing="0.0138in" fo:font-weight="bold" style:font-weight-asian="bold"/>
    </style:style>
    <style:style style:name="T26" style:family="text">
      <style:text-properties fo:color="#231f20" fo:letter-spacing="0.0335in" fo:font-weight="bold" style:font-weight-asian="bold"/>
    </style:style>
    <style:style style:name="T27" style:family="text">
      <style:text-properties fo:color="#231f20" fo:letter-spacing="0.0083in" fo:font-weight="bold" style:font-weight-asian="bold"/>
    </style:style>
    <style:style style:name="T28" style:family="text">
      <style:text-properties fo:color="#231f20" fo:letter-spacing="0.0327in" fo:font-weight="bold" style:font-weight-asian="bold"/>
    </style:style>
    <style:style style:name="T29" style:family="text">
      <style:text-properties fo:color="#231f20" fo:letter-spacing="0.0146in" fo:font-weight="bold" style:font-weight-asian="bold"/>
    </style:style>
    <style:style style:name="T30" style:family="text">
      <style:text-properties fo:color="#231f20" fo:letter-spacing="0.0126in" fo:font-weight="bold" style:font-weight-asian="bold"/>
    </style:style>
    <style:style style:name="T31" style:family="text">
      <style:text-properties fo:color="#231f20"/>
    </style:style>
    <style:style style:name="T32" style:family="text">
      <style:text-properties fo:color="#231f20" fo:letter-spacing="-0.0055in"/>
    </style:style>
    <style:style style:name="T33" style:family="text">
      <style:text-properties fo:color="#231f20" fo:letter-spacing="-0.0047in"/>
    </style:style>
    <style:style style:name="T34" style:family="text">
      <style:text-properties fo:color="#231f20" fo:letter-spacing="-0.0016in"/>
    </style:style>
    <style:style style:name="T35" style:family="text">
      <style:text-properties fo:color="#0f6bab" style:font-name="Source Sans Pro" fo:font-size="10pt" fo:letter-spacing="-0.0016in" style:font-size-asian="10pt"/>
    </style:style>
    <style:style style:name="T36" style:family="text">
      <style:text-properties fo:color="#231f20" fo:letter-spacing="-0.0028in"/>
    </style:style>
    <style:style style:name="T37" style:family="text">
      <style:text-properties fo:color="#231f20" fo:letter-spacing="-0.002in"/>
    </style:style>
    <style:style style:name="T38" style:family="text">
      <style:text-properties fo:color="#0f6bab" style:font-name="Source Sans Pro" fo:font-size="10pt" style:font-size-asian="10pt"/>
    </style:style>
    <style:style style:name="T39" style:family="text">
      <style:text-properties fo:color="#231f20" fo:letter-spacing="-0.0035in"/>
    </style:style>
    <style:style style:name="T40" style:family="text">
      <style:text-properties fo:color="#231f20" fo:letter-spacing="-0.0134in"/>
    </style:style>
    <style:style style:name="T41" style:family="text">
      <style:text-properties fo:color="#231f20" style:font-name="Source Sans Pro" fo:font-size="12pt" style:font-size-asian="12pt"/>
    </style:style>
    <style:style style:name="T42" style:family="text">
      <style:text-properties fo:color="#231f20" style:font-name="Source Sans Pro" fo:font-size="12pt" fo:letter-spacing="-0.0063in" style:font-size-asian="12pt"/>
    </style:style>
    <style:style style:name="T43" style:family="text">
      <style:text-properties fo:color="#231f20" style:font-name="Source Sans Pro" fo:font-size="12pt" fo:letter-spacing="-0.0016in" style:font-size-asian="12pt"/>
    </style:style>
    <style:style style:name="T44" style:family="text">
      <style:text-properties fo:color="#25408f" fo:font-weight="bold" style:font-weight-asian="bold"/>
    </style:style>
    <style:style style:name="T45" style:family="text">
      <style:text-properties fo:color="#25408f" fo:letter-spacing="-0.0008in" fo:font-weight="bold" style:font-weight-asian="bold"/>
    </style:style>
    <style:style style:name="T46" style:family="text">
      <style:text-properties fo:color="#25408f" fo:letter-spacing="-0.0016in" fo:font-weight="bold" style:font-weight-asian="bold"/>
    </style:style>
    <style:style style:name="T47" style:family="text">
      <style:text-properties fo:color="#231f20" style:font-name="Source Sans Pro" fo:font-size="10pt" style:font-size-asian="10pt"/>
    </style:style>
    <style:style style:name="T48" style:family="text">
      <style:text-properties fo:color="#231f20" style:font-name="Source Sans Pro" fo:font-size="10pt" fo:letter-spacing="-0.0035in" style:font-size-asian="10pt"/>
    </style:style>
    <style:style style:name="T49" style:family="text">
      <style:text-properties fo:color="#231f20" style:font-name="Source Sans Pro" fo:font-size="10pt" fo:letter-spacing="-0.0028in" style:font-size-asian="10pt"/>
    </style:style>
    <style:style style:name="T50" style:family="text">
      <style:text-properties fo:color="#231f20" style:font-name="Source Sans Pro" fo:font-size="10pt" fo:letter-spacing="-0.0016in" style:font-size-asian="10pt"/>
    </style:style>
    <style:style style:name="T51" style:family="text">
      <style:text-properties fo:color="#25408f" fo:letter-spacing="-0.0047in" fo:font-weight="bold" style:font-weight-asian="bold"/>
    </style:style>
    <style:style style:name="T52" style:family="text">
      <style:text-properties fo:color="#25408f" fo:letter-spacing="-0.0028in" fo:font-weight="bold" style:font-weight-asian="bold"/>
    </style:style>
    <style:style style:name="T53" style:family="text">
      <style:text-properties fo:color="#231f20" style:font-name="Source Sans Pro" fo:font-size="10pt" fo:letter-spacing="-0.002in" style:font-size-asian="10pt"/>
    </style:style>
    <style:style style:name="T54" style:family="text">
      <style:text-properties fo:color="#25408f" fo:letter-spacing="-0.0043in" fo:font-weight="bold" style:font-weight-asian="bold"/>
    </style:style>
    <style:style style:name="T55" style:family="text">
      <style:text-properties fo:color="#25408f" fo:letter-spacing="-0.0035in" fo:font-weight="bold" style:font-weight-asian="bold"/>
    </style:style>
    <style:style style:name="T56" style:family="text">
      <style:text-properties fo:color="#25408f" fo:letter-spacing="-0.002in" fo:font-weight="bold" style:font-weight-asian="bold"/>
    </style:style>
    <style:style style:name="T57" style:family="text">
      <style:text-properties fo:color="#25408f" style:font-name="Source Sans Pro Semibold" fo:letter-spacing="-0.0016in" fo:font-weight="bold" style:font-weight-asian="bold"/>
    </style:style>
    <style:style style:name="T58" style:family="text">
      <style:text-properties fo:color="#25408f" style:font-name="Source Sans Pro Semibold" fo:letter-spacing="-0.0043in" fo:font-weight="bold" style:font-weight-asian="bold"/>
    </style:style>
    <style:style style:name="T59" style:family="text">
      <style:text-properties fo:color="#231f20" style:font-name="Source Sans Pro" fo:font-size="10pt" fo:letter-spacing="-0.0047in" style:font-size-asian="10pt"/>
    </style:style>
    <style:style style:name="T60" style:family="text">
      <style:text-properties fo:color="#25408f" fo:letter-spacing="-0.0083in" fo:font-weight="bold" style:font-weight-asian="bold"/>
    </style:style>
    <style:style style:name="T61" style:family="text">
      <style:text-properties fo:color="#25408f" fo:letter-spacing="-0.0071in" fo:font-weight="bold" style:font-weight-asian="bold"/>
    </style:style>
    <style:style style:name="T62" style:family="text">
      <style:text-properties fo:color="#231f20" style:font-name="Source Sans Pro" fo:font-size="10pt" fo:letter-spacing="0.0228in" style:font-size-asian="10pt"/>
    </style:style>
    <style:style style:name="T63" style:family="text">
      <style:text-properties fo:color="#25408f" fo:letter-spacing="-0.0063in" fo:font-weight="bold" style:font-weight-asian="bold"/>
    </style:style>
    <style:style style:name="T64" style:family="text">
      <style:text-properties fo:color="#25408f" fo:letter-spacing="-0.0055in" fo:font-weight="bold" style:font-weight-asian="bold"/>
    </style:style>
    <style:style style:name="T65" style:family="text">
      <style:text-properties fo:color="#231f20" style:font-name="Source Sans Pro" fo:font-size="10pt" fo:letter-spacing="-0.0043in" style:font-size-asian="10pt"/>
    </style:style>
    <style:style style:name="T66" style:family="text">
      <style:text-properties fo:color="#25408f" fo:letter-spacing="-0.0075in" fo:font-weight="bold" style:font-weight-asian="bold"/>
    </style:style>
    <style:style style:name="T67" style:family="text">
      <style:text-properties fo:color="#25408f" fo:letter-spacing="0.0008in" fo:font-weight="bold" style:font-weight-asian="bold"/>
    </style:style>
    <style:style style:name="T68" style:family="text">
      <style:text-properties fo:color="#25408f" fo:letter-spacing="0.002in" fo:font-weight="bold" style:font-weight-asian="bold"/>
    </style:style>
    <style:style style:name="T69" style:family="text">
      <style:text-properties fo:color="#231f20" fo:letter-spacing="-0.0118in"/>
    </style:style>
    <style:style style:name="T70" style:family="text">
      <style:text-properties fo:color="#231f20" style:font-name="Source Sans Pro" fo:font-size="19pt" style:font-size-asian="19pt"/>
    </style:style>
    <style:style style:name="T71" style:family="text">
      <style:text-properties fo:color="#231f20" style:font-name="Source Sans Pro" fo:font-size="19pt" fo:letter-spacing="-0.0138in" style:font-size-asian="19pt"/>
    </style:style>
    <style:style style:name="T72" style:family="text">
      <style:text-properties fo:color="#231f20" style:font-name="Source Sans Pro" fo:font-size="19pt" fo:letter-spacing="-0.0134in" style:font-size-asian="19pt"/>
    </style:style>
    <style:style style:name="T73" style:family="text">
      <style:text-properties fo:color="#231f20" style:font-name="Source Sans Pro" fo:font-size="12pt" fo:letter-spacing="-0.0075in" style:font-size-asian="12pt"/>
    </style:style>
    <style:style style:name="T74" style:family="text">
      <style:text-properties fo:color="#ffffff" style:font-name="Lato Black" fo:font-size="6pt" fo:font-weight="bold" style:font-size-asian="6pt" style:font-weight-asian="bold"/>
    </style:style>
    <style:style style:name="T75" style:family="text">
      <style:text-properties fo:color="#ffffff" style:font-name="Lato Black" fo:font-size="6pt" fo:letter-spacing="0.0134in" fo:font-weight="bold" style:font-size-asian="6pt" style:font-weight-asian="bold"/>
    </style:style>
    <style:style style:name="T76" style:family="text">
      <style:text-properties fo:color="#ffffff" style:font-name="Lato Black" fo:font-size="6pt" fo:letter-spacing="0.0083in" fo:font-weight="bold" style:font-size-asian="6pt" style:font-weight-asian="bold"/>
    </style:style>
    <style:style style:name="T77" style:family="text">
      <style:text-properties fo:color="#ffffff" style:font-name="Lato Black" fo:font-size="6pt" fo:letter-spacing="0.0098in" fo:font-weight="bold" style:font-size-asian="6pt" style:font-weight-asian="bold"/>
    </style:style>
    <style:style style:name="T78" style:family="text">
      <style:text-properties fo:color="#ffffff" style:font-name="Lato Black" fo:font-size="6pt" fo:letter-spacing="0.0138in" fo:font-weight="bold" style:font-size-asian="6pt" style:font-weight-asian="bold"/>
    </style:style>
    <style:style style:name="T79" style:family="text">
      <style:text-properties fo:color="#ffffff" style:font-name="Lato Black" fo:font-size="6pt" fo:letter-spacing="-0.0016in" fo:font-weight="bold" style:font-size-asian="6pt" style:font-weight-asian="bold"/>
    </style:style>
    <style:style style:name="T80" style:family="text">
      <style:text-properties fo:color="#ffffff" style:font-name="Lato Black" fo:font-size="6pt" fo:letter-spacing="-0.0035in" fo:font-weight="bold" style:font-size-asian="6pt" style:font-weight-asian="bold"/>
    </style:style>
    <style:style style:name="T81" style:family="text">
      <style:text-properties fo:color="#231f20" fo:letter-spacing="0.0417in"/>
    </style:style>
    <style:style style:name="T82" style:family="text">
      <style:text-properties fo:color="#231f20" style:font-name="Source Sans Pro" fo:letter-spacing="-0.0047in"/>
    </style:style>
    <style:style style:name="T83" style:family="text">
      <style:text-properties fo:font-size="9pt" style:text-underline-style="solid" style:text-underline-width="auto" style:text-underline-color="font-color" fo:font-weight="bold" style:font-size-asian="9pt" style:font-weight-asian="bold"/>
    </style:style>
    <style:style style:name="T84" style:family="text">
      <style:text-properties fo:font-size="9pt" fo:letter-spacing="0.0075in" style:text-underline-style="solid" style:text-underline-width="auto" style:text-underline-color="font-color" fo:font-weight="bold" style:font-size-asian="9pt" style:font-weight-asian="bold"/>
    </style:style>
    <style:style style:name="T85" style:family="text">
      <style:text-properties fo:font-size="9pt" fo:letter-spacing="0.0071in" style:text-underline-style="solid" style:text-underline-width="auto" style:text-underline-color="font-color" fo:font-weight="bold" style:font-size-asian="9pt" style:font-weight-asian="bold"/>
    </style:style>
    <style:style style:name="T86" style:family="text">
      <style:text-properties fo:font-size="9pt" fo:letter-spacing="-0.0016in" style:text-underline-style="solid" style:text-underline-width="auto" style:text-underline-color="font-color" fo:font-weight="bold" style:font-size-asian="9pt" style:font-weight-asian="bold"/>
    </style:style>
    <style:style style:name="T87" style:family="text">
      <style:text-properties fo:font-size="7.5pt" fo:font-weight="bold" style:font-size-asian="7.5pt" style:font-weight-asian="bold"/>
    </style:style>
    <style:style style:name="T88" style:family="text">
      <style:text-properties fo:font-size="7.5pt" fo:letter-spacing="0.028in" fo:font-weight="bold" style:font-size-asian="7.5pt" style:font-weight-asian="bold"/>
    </style:style>
    <style:style style:name="T89" style:family="text">
      <style:text-properties fo:font-size="7.5pt" fo:letter-spacing="0.0283in" fo:font-weight="bold" style:font-size-asian="7.5pt" style:font-weight-asian="bold"/>
    </style:style>
    <style:style style:name="T90" style:family="text">
      <style:text-properties fo:font-size="7.5pt" fo:letter-spacing="0.0299in" fo:font-weight="bold" style:font-size-asian="7.5pt" style:font-weight-asian="bold"/>
    </style:style>
    <style:style style:name="T91" style:family="text">
      <style:text-properties fo:font-size="7.5pt" fo:letter-spacing="-0.0016in" fo:font-weight="bold" style:font-size-asian="7.5pt" style:font-weight-asian="bold"/>
    </style:style>
    <style:style style:name="T92" style:family="text">
      <style:text-properties fo:font-size="7.5pt" style:font-size-asian="7.5pt"/>
    </style:style>
    <style:style style:name="T93" style:family="text">
      <style:text-properties fo:font-size="7.5pt" fo:letter-spacing="0.028in" style:font-size-asian="7.5pt"/>
    </style:style>
    <style:style style:name="T94" style:family="text">
      <style:text-properties fo:font-size="7.5pt" fo:letter-spacing="0.0555in" style:font-size-asian="7.5pt"/>
    </style:style>
    <style:style style:name="T95" style:family="text">
      <style:text-properties fo:font-size="7.5pt" fo:font-style="italic" fo:font-weight="bold" style:font-size-asian="7.5pt" style:font-style-asian="italic" style:font-weight-asian="bold"/>
    </style:style>
    <style:style style:name="T96" style:family="text">
      <style:text-properties fo:font-size="7.5pt" fo:letter-spacing="0.028in" fo:font-style="italic" fo:font-weight="bold" style:font-size-asian="7.5pt" style:font-style-asian="italic" style:font-weight-asian="bold"/>
    </style:style>
    <style:style style:name="T97" style:family="text">
      <style:text-properties fo:font-size="7.5pt" fo:font-style="italic" style:font-size-asian="7.5pt" style:font-style-asian="italic"/>
    </style:style>
    <style:style style:name="T98" style:family="text">
      <style:text-properties fo:font-size="7.5pt" fo:letter-spacing="0.028in" fo:font-style="italic" style:font-size-asian="7.5pt" style:font-style-asian="italic"/>
    </style:style>
    <style:style style:name="T99" style:family="text">
      <style:text-properties fo:font-size="7.5pt" fo:letter-spacing="0.0071in" fo:font-weight="bold" style:font-size-asian="7.5pt" style:font-weight-asian="bold"/>
    </style:style>
    <style:style style:name="T100" style:family="text">
      <style:text-properties fo:font-size="7.5pt" fo:letter-spacing="0.0063in" fo:font-weight="bold" style:font-size-asian="7.5pt" style:font-weight-asian="bold"/>
    </style:style>
    <style:style style:name="T101" style:family="text">
      <style:text-properties fo:font-size="7.5pt" fo:letter-spacing="0.0063in" style:font-size-asian="7.5pt"/>
    </style:style>
    <style:style style:name="T102" style:family="text">
      <style:text-properties fo:font-size="7.5pt" fo:letter-spacing="0.0071in" style:font-size-asian="7.5pt"/>
    </style:style>
    <style:style style:name="T103" style:family="text">
      <style:text-properties fo:font-size="7.5pt" fo:letter-spacing="0.0075in" style:font-size-asian="7.5pt"/>
    </style:style>
    <style:style style:name="T104" style:family="text">
      <style:text-properties fo:font-size="7.5pt" fo:letter-spacing="-0.0016in" style:font-size-asian="7.5pt"/>
    </style:style>
    <style:style style:name="T105" style:family="text">
      <style:text-properties fo:font-size="7.5pt" fo:letter-spacing="0.0055in" style:font-size-asian="7.5pt"/>
    </style:style>
    <style:style style:name="T106" style:family="text">
      <style:text-properties fo:font-size="7.5pt" fo:letter-spacing="0.0098in" fo:font-weight="bold" style:font-size-asian="7.5pt" style:font-weight-asian="bold"/>
    </style:style>
    <style:style style:name="T107" style:family="text">
      <style:text-properties fo:font-size="7.5pt" fo:letter-spacing="0.0102in" fo:font-weight="bold" style:font-size-asian="7.5pt" style:font-weight-asian="bold"/>
    </style:style>
    <style:style style:name="T108" style:family="text">
      <style:text-properties style:text-underline-style="solid" style:text-underline-width="auto" style:text-underline-color="font-color" style:text-scale="105%"/>
    </style:style>
    <style:style style:name="T109" style:family="text">
      <style:text-properties fo:letter-spacing="-0.0118in" style:text-underline-style="solid" style:text-underline-width="auto" style:text-underline-color="font-color" style:text-scale="105%"/>
    </style:style>
    <style:style style:name="T110" style:family="text">
      <style:text-properties fo:letter-spacing="-0.011in" style:text-underline-style="solid" style:text-underline-width="auto" style:text-underline-color="font-color" style:text-scale="105%"/>
    </style:style>
    <style:style style:name="T111" style:family="text">
      <style:text-properties fo:letter-spacing="-0.0016in" style:text-underline-style="solid" style:text-underline-width="auto" style:text-underline-color="font-color" style:text-scale="105%"/>
    </style:style>
    <style:style style:name="T112" style:family="text">
      <style:text-properties fo:font-size="8pt" fo:font-weight="bold" style:font-size-asian="8pt" style:font-weight-asian="bold"/>
    </style:style>
    <style:style style:name="T113" style:family="text">
      <style:text-properties fo:font-size="8pt" fo:letter-spacing="0.0453in" fo:font-weight="bold" style:font-size-asian="8pt" style:font-weight-asian="bold" style:text-scale="150%"/>
    </style:style>
    <style:style style:name="T114" style:family="text">
      <style:text-properties fo:font-size="8pt" fo:letter-spacing="0.0465in" fo:font-weight="bold" style:font-size-asian="8pt" style:font-weight-asian="bold" style:text-scale="150%"/>
    </style:style>
    <style:style style:name="T115" style:family="text">
      <style:text-properties fo:font-size="8pt" fo:letter-spacing="0.0457in" fo:font-weight="bold" style:font-size-asian="8pt" style:font-weight-asian="bold" style:text-scale="150%"/>
    </style:style>
    <style:style style:name="T116" style:family="text">
      <style:text-properties fo:font-size="8pt" fo:letter-spacing="-0.0035in" fo:font-weight="bold" style:font-size-asian="8pt" style:font-weight-asian="bold"/>
    </style:style>
    <style:style style:name="T117" style:family="text">
      <style:text-properties fo:font-size="8pt" style:font-size-asian="8pt"/>
    </style:style>
    <style:style style:name="T118" style:family="text">
      <style:text-properties fo:font-size="8pt" fo:letter-spacing="0.0228in" style:font-size-asian="8pt"/>
    </style:style>
    <style:style style:name="T119" style:family="text">
      <style:text-properties fo:font-size="8pt" fo:letter-spacing="-0.0016in" fo:font-weight="bold" style:font-size-asian="8pt" style:font-weight-asian="bold"/>
    </style:style>
    <style:style style:name="T120" style:family="text">
      <style:text-properties fo:font-size="8pt" fo:font-style="italic" style:font-size-asian="8pt" style:font-style-asian="italic"/>
    </style:style>
    <style:style style:name="T121" style:family="text">
      <style:text-properties fo:font-size="5.5pt" fo:letter-spacing="-0.0016in" fo:font-weight="bold" style:font-size-asian="5.5pt" style:font-weight-asian="bold" style:text-scale="105%"/>
    </style:style>
    <style:style style:name="T122" style:family="text">
      <style:text-properties fo:font-size="5.5pt" fo:font-weight="bold" style:font-size-asian="5.5pt" style:font-weight-asian="bold" style:text-scale="105%"/>
    </style:style>
    <style:style style:name="T123" style:family="text">
      <style:text-properties fo:font-size="5.5pt" fo:letter-spacing="-0.0043in" fo:font-weight="bold" style:font-size-asian="5.5pt" style:font-weight-asian="bold" style:text-scale="105%"/>
    </style:style>
    <style:style style:name="T124" style:family="text">
      <style:text-properties fo:font-size="5.5pt" fo:letter-spacing="-0.0047in" fo:font-weight="bold" style:font-size-asian="5.5pt" style:font-weight-asian="bold" style:text-scale="105%"/>
    </style:style>
    <style:style style:name="T125" style:family="text">
      <style:text-properties fo:font-size="5.5pt" fo:letter-spacing="-0.0028in" fo:font-weight="bold" style:font-size-asian="5.5pt" style:font-weight-asian="bold" style:text-scale="105%"/>
    </style:style>
    <style:style style:name="T126" style:family="text">
      <style:text-properties fo:font-size="6.5pt" fo:font-weight="bold" style:font-size-asian="6.5pt" style:font-weight-asian="bold"/>
    </style:style>
    <style:style style:name="T127" style:family="text">
      <style:text-properties fo:font-size="6.5pt" fo:letter-spacing="-0.0008in" fo:font-weight="bold" style:font-size-asian="6.5pt" style:font-weight-asian="bold"/>
    </style:style>
    <style:style style:name="T128" style:family="text">
      <style:text-properties fo:font-size="6.5pt" fo:letter-spacing="-0.002in" fo:font-weight="bold" style:font-size-asian="6.5pt" style:font-weight-asian="bold"/>
    </style:style>
    <style:style style:name="T129" style:family="text">
      <style:text-properties fo:font-size="6.5pt" fo:letter-spacing="-0.0028in" fo:font-weight="bold" style:font-size-asian="6.5pt" style:font-weight-asian="bold"/>
    </style:style>
    <style:style style:name="T130" style:family="text">
      <style:text-properties fo:font-size="6.5pt" style:font-size-asian="6.5pt"/>
    </style:style>
    <style:style style:name="T131" style:family="text">
      <style:text-properties fo:font-size="6.5pt" fo:letter-spacing="-0.0016in" style:font-size-asian="6.5pt"/>
    </style:style>
    <style:style style:name="T132" style:family="text">
      <style:text-properties fo:font-size="6.5pt" fo:letter-spacing="-0.0047in" style:font-size-asian="6.5pt"/>
    </style:style>
    <style:style style:name="T133" style:family="text">
      <style:text-properties fo:font-size="6.5pt" fo:letter-spacing="-0.0071in" style:font-size-asian="6.5pt"/>
    </style:style>
    <style:style style:name="T134" style:family="text">
      <style:text-properties fo:font-size="6.5pt" fo:letter-spacing="-0.0043in" style:font-size-asian="6.5pt"/>
    </style:style>
    <style:style style:name="T135" style:family="text">
      <style:text-properties fo:font-size="8pt" fo:letter-spacing="0.0555in" style:font-size-asian="8pt"/>
    </style:style>
    <style:style style:name="T136" style:family="text">
      <style:text-properties fo:font-size="5pt" fo:font-weight="bold" style:font-size-asian="5pt" style:font-weight-asian="bold" style:text-scale="105%"/>
    </style:style>
    <style:style style:name="T137" style:family="text">
      <style:text-properties fo:font-size="5pt" fo:letter-spacing="-0.0008in" fo:font-weight="bold" style:font-size-asian="5pt" style:font-weight-asian="bold" style:text-scale="105%"/>
    </style:style>
    <style:style style:name="T138" style:family="text">
      <style:text-properties fo:font-size="5pt" fo:letter-spacing="0.0008in" fo:font-weight="bold" style:font-size-asian="5pt" style:font-weight-asian="bold" style:text-scale="105%"/>
    </style:style>
    <style:style style:name="T139" style:family="text">
      <style:text-properties fo:font-size="5pt" fo:letter-spacing="-0.0035in" fo:font-weight="bold" style:font-size-asian="5pt" style:font-weight-asian="bold" style:text-scale="105%"/>
    </style:style>
    <style:style style:name="T140" style:family="text">
      <style:text-properties fo:font-size="6.5pt" fo:letter-spacing="-0.0016in" fo:font-weight="bold" style:font-size-asian="6.5pt" style:font-weight-asian="bold"/>
    </style:style>
    <style:style style:name="T141" style:family="text">
      <style:text-properties fo:font-size="8pt" fo:letter-spacing="0.0035in" fo:font-weight="bold" style:font-size-asian="8pt" style:font-weight-asian="bold"/>
    </style:style>
    <style:style style:name="T142" style:family="text">
      <style:text-properties fo:font-size="8pt" fo:letter-spacing="0.0043in" fo:font-weight="bold" style:font-size-asian="8pt" style:font-weight-asian="bold"/>
    </style:style>
    <style:style style:name="T143" style:family="text">
      <style:text-properties fo:font-size="8pt" fo:letter-spacing="0.0043in" style:font-size-asian="8pt"/>
    </style:style>
    <style:style style:name="T144" style:family="text">
      <style:text-properties fo:font-size="8pt" fo:letter-spacing="0.0028in" style:font-size-asian="8pt"/>
    </style:style>
    <style:style style:name="T145" style:family="text">
      <style:text-properties fo:font-size="8pt" fo:letter-spacing="0.0055in" style:font-size-asian="8pt"/>
    </style:style>
    <style:style style:name="T146" style:family="text">
      <style:text-properties fo:font-size="8pt" fo:letter-spacing="-0.0016in" style:font-size-asian="8pt"/>
    </style:style>
    <style:style style:name="T147" style:family="text">
      <style:text-properties fo:font-size="8pt" fo:letter-spacing="0.0035in" style:font-size-asian="8pt"/>
    </style:style>
    <style:style style:name="T148" style:family="text">
      <style:text-properties fo:font-size="8pt" fo:letter-spacing="0.0047in" style:font-size-asian="8pt"/>
    </style:style>
    <style:style style:name="T149" style:family="text">
      <style:text-properties fo:font-size="8pt" fo:letter-spacing="0.002in" style:font-size-asian="8pt"/>
    </style:style>
    <style:style style:name="T150" style:family="text">
      <style:text-properties fo:font-size="8pt" fo:letter-spacing="0.0047in" fo:font-weight="bold" style:font-size-asian="8pt" style:font-weight-asian="bold"/>
    </style:style>
    <style:style style:name="T151" style:family="text">
      <style:text-properties fo:font-size="8pt" fo:letter-spacing="0.0055in" fo:font-weight="bold" style:font-size-asian="8pt" style:font-weight-asian="bold"/>
    </style:style>
    <style:style style:name="T152" style:family="text">
      <style:text-properties fo:font-size="8pt" fo:letter-spacing="0.0063in" fo:font-weight="bold" style:font-size-asian="8pt" style:font-weight-asian="bold"/>
    </style:style>
    <style:style style:name="T153" style:family="text">
      <style:text-properties fo:font-size="8.5pt" style:text-underline-style="solid" style:text-underline-width="auto" style:text-underline-color="font-color" fo:font-weight="bold" style:font-size-asian="8.5pt" style:font-weight-asian="bold"/>
    </style:style>
    <style:style style:name="T154" style:family="text">
      <style:text-properties fo:font-size="8.5pt" fo:letter-spacing="0.0016in" style:text-underline-style="solid" style:text-underline-width="auto" style:text-underline-color="font-color" fo:font-weight="bold" style:font-size-asian="8.5pt" style:font-weight-asian="bold"/>
    </style:style>
    <style:style style:name="T155" style:family="text">
      <style:text-properties fo:font-size="8.5pt" fo:letter-spacing="-0.0016in" style:text-underline-style="solid" style:text-underline-width="auto" style:text-underline-color="font-color" fo:font-weight="bold" style:font-size-asian="8.5pt" style:font-weight-asian="bold"/>
    </style:style>
    <style:style style:name="T156" style:family="text">
      <style:text-properties fo:font-size="8.5pt" fo:font-weight="bold" style:font-size-asian="8.5pt" style:font-weight-asian="bold"/>
    </style:style>
    <style:style style:name="T157" style:family="text">
      <style:text-properties fo:font-size="8.5pt" fo:letter-spacing="0.0555in" fo:font-weight="bold" style:font-size-asian="8.5pt" style:font-weight-asian="bold"/>
    </style:style>
    <style:style style:name="T158" style:family="text">
      <style:text-properties fo:font-size="8.5pt" fo:letter-spacing="0.028in" fo:font-weight="bold" style:font-size-asian="8.5pt" style:font-weight-asian="bold"/>
    </style:style>
    <style:style style:name="T159" style:family="text">
      <style:text-properties fo:font-weight="normal" style:font-weight-asian="normal"/>
    </style:style>
    <style:style style:name="T160" style:family="text">
      <style:text-properties fo:letter-spacing="0.0429in" fo:font-weight="normal" style:font-weight-asian="normal"/>
    </style:style>
    <style:style style:name="T161" style:family="text">
      <style:text-properties fo:letter-spacing="0.0445in"/>
    </style:style>
    <style:style style:name="T162" style:family="text">
      <style:text-properties fo:letter-spacing="-0.0035in"/>
    </style:style>
    <style:style style:name="T163" style:family="text">
      <style:text-properties fo:font-weight="bold" style:font-weight-asian="bold"/>
    </style:style>
    <style:style style:name="T164" style:family="text">
      <style:text-properties fo:letter-spacing="0.0555in"/>
    </style:style>
    <style:style style:name="T165" style:family="text">
      <style:text-properties fo:font-size="5pt" fo:letter-spacing="-0.0028in" fo:font-weight="bold" style:font-size-asian="5pt" style:font-weight-asian="bold"/>
    </style:style>
    <style:style style:name="T166" style:family="text">
      <style:text-properties fo:font-size="5pt" fo:letter-spacing="-0.0016in" fo:font-weight="bold" style:font-size-asian="5pt" style:font-weight-asian="bold"/>
    </style:style>
    <style:style style:name="T167" style:family="text">
      <style:text-properties fo:font-size="5pt" fo:letter-spacing="0.028in" fo:font-weight="bold" style:font-size-asian="5pt" style:font-weight-asian="bold"/>
    </style:style>
    <style:style style:name="T168" style:family="text">
      <style:text-properties fo:font-size="5pt" fo:font-weight="bold" style:font-size-asian="5pt" style:font-weight-asian="bold"/>
    </style:style>
    <style:style style:name="T169" style:family="text">
      <style:text-properties fo:font-size="5pt" fo:letter-spacing="-0.0063in" fo:font-weight="bold" style:font-size-asian="5pt" style:font-weight-asian="bold"/>
    </style:style>
    <style:style style:name="T170" style:family="text">
      <style:text-properties fo:font-size="4pt" fo:font-weight="bold" style:font-size-asian="4pt" style:font-weight-asian="bold" style:text-scale="105%"/>
    </style:style>
    <style:style style:name="T171" style:family="text">
      <style:text-properties fo:font-size="4pt" fo:letter-spacing="0.028in" fo:font-weight="bold" style:font-size-asian="4pt" style:font-weight-asian="bold" style:text-scale="105%"/>
    </style:style>
    <style:style style:name="T172" style:family="text">
      <style:text-properties fo:font-size="4pt" fo:letter-spacing="0.0028in" fo:font-weight="bold" style:font-size-asian="4pt" style:font-weight-asian="bold" style:text-scale="105%"/>
    </style:style>
    <style:style style:name="T173" style:family="text">
      <style:text-properties fo:font-size="4pt" fo:letter-spacing="-0.0016in" fo:font-weight="bold" style:font-size-asian="4pt" style:font-weight-asian="bold" style:text-scale="105%"/>
    </style:style>
    <style:style style:name="T174" style:family="text">
      <style:text-properties fo:font-size="4pt" fo:letter-spacing="-0.0016in" style:font-size-asian="4pt" style:text-scale="105%"/>
    </style:style>
    <style:style style:name="T175" style:family="text">
      <style:text-properties fo:font-size="4pt" style:font-size-asian="4pt" style:text-scale="105%"/>
    </style:style>
    <style:style style:name="T176" style:family="text">
      <style:text-properties fo:font-size="4pt" fo:letter-spacing="-0.0055in" style:font-size-asian="4pt" style:text-scale="105%"/>
    </style:style>
    <style:style style:name="T177" style:family="text">
      <style:text-properties fo:font-size="4pt" fo:letter-spacing="0.028in" style:font-size-asian="4pt" style:text-scale="105%"/>
    </style:style>
    <style:style style:name="T178" style:family="text">
      <style:text-properties fo:font-size="4pt" fo:letter-spacing="0.002in" style:font-size-asian="4pt" style:text-scale="105%"/>
    </style:style>
    <style:style style:name="T179" style:family="text">
      <style:text-properties fo:font-size="4pt" fo:letter-spacing="-0.0071in" style:font-size-asian="4pt" style:text-scale="105%"/>
    </style:style>
    <style:style style:name="T180" style:family="text">
      <style:text-properties fo:letter-spacing="0.0339in" fo:font-weight="bold" style:font-weight-asian="bold"/>
    </style:style>
    <style:style style:name="T181" style:family="text">
      <style:text-properties fo:letter-spacing="0.0354in" fo:font-weight="bold" style:font-weight-asian="bold"/>
    </style:style>
    <style:style style:name="T182" style:family="text">
      <style:text-properties fo:letter-spacing="0.0339in"/>
    </style:style>
    <style:style style:name="T183" style:family="text">
      <style:text-properties fo:letter-spacing="0.0346in"/>
    </style:style>
    <style:style style:name="T184" style:family="text">
      <style:text-properties fo:letter-spacing="0.0008in"/>
    </style:style>
    <style:style style:name="T185" style:family="text">
      <style:text-properties fo:letter-spacing="0.0016in"/>
    </style:style>
    <style:style style:name="T186" style:family="text">
      <style:text-properties fo:letter-spacing="-0.0016in"/>
    </style:style>
    <style:style style:name="T187" style:family="text">
      <style:text-properties fo:letter-spacing="0.0028in"/>
    </style:style>
    <style:style style:name="T188" style:family="text">
      <style:text-properties fo:letter-spacing="0.0035in"/>
    </style:style>
    <style:style style:name="T189" style:family="text">
      <style:text-properties fo:font-size="8.5pt" fo:letter-spacing="0.0028in" fo:font-weight="bold" style:font-size-asian="8.5pt" style:font-weight-asian="bold"/>
    </style:style>
    <style:style style:name="T190" style:family="text">
      <style:text-properties fo:font-size="8.5pt" fo:letter-spacing="0.0035in" fo:font-weight="bold" style:font-size-asian="8.5pt" style:font-weight-asian="bold"/>
    </style:style>
    <style:style style:name="T191" style:family="text">
      <style:text-properties fo:font-size="8.5pt" fo:letter-spacing="-0.0016in" fo:font-weight="bold" style:font-size-asian="8.5pt" style:font-weight-asian="bold"/>
    </style:style>
    <style:style style:name="T192" style:family="text">
      <style:text-properties fo:font-size="8.5pt" fo:letter-spacing="-0.0083in" style:text-underline-style="solid" style:text-underline-width="auto" style:text-underline-color="font-color" fo:font-weight="bold" style:font-size-asian="8.5pt" style:font-weight-asian="bold"/>
    </style:style>
    <style:style style:name="T193" style:family="text">
      <style:text-properties fo:font-size="8.5pt" fo:letter-spacing="-0.0075in" style:text-underline-style="solid" style:text-underline-width="auto" style:text-underline-color="font-color" fo:font-weight="bold" style:font-size-asian="8.5pt" style:font-weight-asian="bold"/>
    </style:style>
    <style:style style:name="T194" style:family="text">
      <style:text-properties fo:letter-spacing="-0.0071in"/>
    </style:style>
    <style:style style:name="T195" style:family="text">
      <style:text-properties fo:letter-spacing="-0.0063in"/>
    </style:style>
    <style:style style:name="T196" style:family="text">
      <style:text-properties fo:font-size="8.5pt" style:font-size-asian="8.5pt"/>
    </style:style>
    <style:style style:name="T197" style:family="text">
      <style:text-properties fo:font-size="8.5pt" fo:letter-spacing="0.0354in" style:font-size-asian="8.5pt" style:text-scale="150%"/>
    </style:style>
    <style:style style:name="T198" style:family="text">
      <style:text-properties fo:font-size="8.5pt" fo:letter-spacing="0.0374in" fo:font-weight="bold" style:font-size-asian="8.5pt" style:font-weight-asian="bold" style:text-scale="150%"/>
    </style:style>
    <style:style style:name="T199" style:family="text">
      <style:text-properties fo:font-size="8.5pt" fo:letter-spacing="-0.0035in" fo:font-weight="bold" style:font-size-asian="8.5pt" style:font-weight-asian="bold"/>
    </style:style>
    <style:style style:name="T200" style:family="text">
      <style:text-properties fo:letter-spacing="-0.0035in" fo:font-weight="bold" style:font-weight-asian="bold"/>
    </style:style>
    <style:style style:name="T201" style:family="text">
      <style:text-properties fo:letter-spacing="-0.0055in"/>
    </style:style>
    <style:style style:name="T202" style:family="text">
      <style:text-properties fo:letter-spacing="0.028in"/>
    </style:style>
    <style:style style:name="T203" style:family="text">
      <style:text-properties fo:letter-spacing="-0.0016in" fo:font-weight="bold" style:font-weight-asian="bold"/>
    </style:style>
    <style:style style:name="T204" style:family="text">
      <style:text-properties fo:font-size="8.5pt" fo:letter-spacing="-0.0028in" fo:font-weight="bold" style:font-size-asian="8.5pt" style:font-weight-asian="bold"/>
    </style:style>
    <style:style style:name="T205" style:family="text">
      <style:text-properties fo:font-size="8.5pt" fo:letter-spacing="-0.0035in" style:font-size-asian="8.5pt"/>
    </style:style>
    <style:style style:name="T206" style:family="text">
      <style:text-properties fo:font-size="8.5pt" fo:letter-spacing="-0.0016in" style:font-size-asian="8.5pt"/>
    </style:style>
    <style:style style:name="T207" style:family="text">
      <style:text-properties fo:font-size="8.5pt" fo:letter-spacing="-0.0047in" style:font-size-asian="8.5pt"/>
    </style:style>
    <style:style style:name="T208" style:family="text">
      <style:text-properties fo:font-size="7pt" fo:letter-spacing="-0.0016in" fo:font-weight="bold" style:font-size-asian="7pt" style:font-weight-asian="bold"/>
    </style:style>
    <style:style style:name="T209" style:family="text">
      <style:text-properties fo:font-size="7pt" fo:font-weight="bold" style:font-size-asian="7pt" style:font-weight-asian="bold"/>
    </style:style>
    <style:style style:name="T210" style:family="text">
      <style:text-properties fo:font-size="5.5pt" fo:letter-spacing="-0.0016in" style:font-size-asian="5.5pt"/>
    </style:style>
    <style:style style:name="T211" style:family="text">
      <style:text-properties fo:font-size="5.5pt" style:font-size-asian="5.5pt"/>
    </style:style>
    <style:style style:name="T212" style:family="text">
      <style:text-properties fo:font-size="5.5pt" fo:letter-spacing="0.002in" style:font-size-asian="5.5pt"/>
    </style:style>
    <style:style style:name="T213" style:family="text">
      <style:text-properties fo:font-size="5.5pt" fo:letter-spacing="-0.0028in" style:font-size-asian="5.5pt"/>
    </style:style>
    <style:style style:name="T214" style:family="text">
      <style:text-properties fo:font-size="5.5pt" fo:letter-spacing="-0.0008in" style:font-size-asian="5.5pt"/>
    </style:style>
    <style:style style:name="T215" style:family="text">
      <style:text-properties fo:font-size="5.5pt" fo:letter-spacing="-0.0035in" style:font-size-asian="5.5pt"/>
    </style:style>
    <style:style style:name="T216" style:family="text">
      <style:text-properties fo:font-size="8.5pt" fo:letter-spacing="0.0209in" fo:font-weight="bold" style:font-size-asian="8.5pt" style:font-weight-asian="bold"/>
    </style:style>
    <style:style style:name="T217" style:family="text">
      <style:text-properties fo:font-size="8.5pt" fo:letter-spacing="0.022in" fo:font-weight="bold" style:font-size-asian="8.5pt" style:font-weight-asian="bold"/>
    </style:style>
    <style:style style:name="T218" style:family="text">
      <style:text-properties fo:font-size="8.5pt" fo:letter-spacing="0.0209in" style:font-size-asian="8.5pt"/>
    </style:style>
    <style:style style:name="T219" style:family="text">
      <style:text-properties fo:font-size="8.5pt" fo:letter-spacing="0.0217in" style:font-size-asian="8.5pt"/>
    </style:style>
    <style:style style:name="T220" style:family="text">
      <style:text-properties fo:font-size="8.5pt" fo:letter-spacing="-0.0098in" fo:font-weight="bold" style:font-size-asian="8.5pt" style:font-weight-asian="bold"/>
    </style:style>
    <style:style style:name="T221" style:family="text">
      <style:text-properties fo:font-size="8.5pt" fo:letter-spacing="-0.0091in" fo:font-weight="bold" style:font-size-asian="8.5pt" style:font-weight-asian="bold"/>
    </style:style>
    <style:style style:name="T222" style:family="text">
      <style:text-properties fo:font-size="7.5pt" style:text-underline-style="solid" style:text-underline-width="auto" style:text-underline-color="font-color" fo:font-weight="bold" style:font-size-asian="7.5pt" style:font-weight-asian="bold"/>
    </style:style>
    <style:style style:name="T223" style:family="text">
      <style:text-properties fo:font-size="7.5pt" fo:letter-spacing="-0.0028in" style:text-underline-style="solid" style:text-underline-width="auto" style:text-underline-color="font-color" fo:font-weight="bold" style:font-size-asian="7.5pt" style:font-weight-asian="bold"/>
    </style:style>
    <style:style style:name="T224" style:family="text">
      <style:text-properties fo:font-size="7.5pt" fo:letter-spacing="-0.002in" style:text-underline-style="solid" style:text-underline-width="auto" style:text-underline-color="font-color" fo:font-weight="bold" style:font-size-asian="7.5pt" style:font-weight-asian="bold"/>
    </style:style>
    <style:style style:name="T225" style:family="text">
      <style:text-properties fo:font-size="7.5pt" fo:letter-spacing="-0.0016in" style:text-underline-style="solid" style:text-underline-width="auto" style:text-underline-color="font-color" fo:font-weight="bold" style:font-size-asian="7.5pt" style:font-weight-asian="bold"/>
    </style:style>
    <style:style style:name="T226" style:family="text">
      <style:text-properties fo:font-size="7.5pt" fo:letter-spacing="0.05in" style:font-size-asian="7.5pt"/>
    </style:style>
    <style:style style:name="T227" style:family="text">
      <style:text-properties fo:font-size="7.5pt" fo:letter-spacing="0.0516in" fo:font-weight="bold" style:font-size-asian="7.5pt" style:font-weight-asian="bold"/>
    </style:style>
    <style:style style:name="T228" style:family="text">
      <style:text-properties fo:font-size="7.5pt" fo:letter-spacing="-0.0035in" fo:font-weight="bold" style:font-size-asian="7.5pt" style:font-weight-asian="bold"/>
    </style:style>
    <style:style style:name="T229" style:family="text">
      <style:text-properties fo:font-size="7.5pt" fo:letter-spacing="0.0319in" fo:font-weight="bold" style:font-size-asian="7.5pt" style:font-weight-asian="bold"/>
    </style:style>
    <style:style style:name="T230" style:family="text">
      <style:text-properties fo:font-size="7.5pt" fo:letter-spacing="0.0291in" style:font-size-asian="7.5pt"/>
    </style:style>
    <style:style style:name="T231" style:family="text">
      <style:text-properties fo:font-size="7.5pt" fo:letter-spacing="0.0299in" style:font-size-asian="7.5pt"/>
    </style:style>
    <style:style style:name="T232" style:family="text">
      <style:text-properties fo:font-size="7.5pt" fo:letter-spacing="-0.0035in" style:font-size-asian="7.5pt"/>
    </style:style>
    <style:style style:name="T233" style:family="text">
      <style:text-properties fo:font-size="5pt" fo:letter-spacing="-0.0035in" fo:font-weight="bold" style:font-size-asian="5pt" style:font-weight-asian="bold"/>
    </style:style>
    <style:style style:name="T234" style:family="text">
      <style:text-properties fo:font-size="5pt" fo:letter-spacing="-0.002in" fo:font-weight="bold" style:font-size-asian="5pt" style:font-weight-asian="bold"/>
    </style:style>
    <style:style style:name="T235" style:family="text">
      <style:text-properties fo:font-size="5pt" fo:letter-spacing="-0.0028in" style:font-size-asian="5pt"/>
    </style:style>
    <style:style style:name="T236" style:family="text">
      <style:text-properties fo:font-size="5pt" fo:letter-spacing="-0.0016in" style:font-size-asian="5pt"/>
    </style:style>
    <style:style style:name="T237" style:family="text">
      <style:text-properties fo:font-size="5pt" fo:letter-spacing="-0.0043in" fo:font-weight="bold" style:font-size-asian="5pt" style:font-weight-asian="bold"/>
    </style:style>
    <style:style style:name="T238" style:family="text">
      <style:text-properties fo:font-size="5pt" style:font-size-asian="5pt"/>
    </style:style>
    <style:style style:name="T239" style:family="text">
      <style:text-properties fo:font-size="5pt" fo:letter-spacing="-0.0008in" style:font-size-asian="5pt"/>
    </style:style>
    <style:style style:name="T240" style:family="text">
      <style:text-properties fo:font-size="5pt" fo:letter-spacing="-0.0035in" style:font-size-asian="5pt"/>
    </style:style>
    <style:style style:name="T241" style:family="text">
      <style:text-properties fo:font-size="5pt" fo:letter-spacing="-0.002in" style:font-size-asian="5pt"/>
    </style:style>
    <style:style style:name="T242" style:family="text">
      <style:text-properties style:font-name="Arial" fo:font-size="6pt" fo:letter-spacing="-0.0016in" style:font-size-asian="6pt"/>
    </style:style>
    <style:style style:name="T243" style:family="text">
      <style:text-properties fo:font-size="7.5pt" fo:letter-spacing="-0.002in" fo:font-weight="bold" style:font-size-asian="7.5pt" style:font-weight-asian="bold"/>
    </style:style>
    <style:style style:name="T244" style:family="text">
      <style:text-properties fo:font-size="7.5pt" fo:letter-spacing="-0.002in" style:font-size-asian="7.5pt"/>
    </style:style>
    <style:style style:name="T245" style:family="text">
      <style:text-properties fo:font-size="7.5pt" fo:letter-spacing="-0.0028in" style:font-size-asian="7.5pt"/>
    </style:style>
    <style:style style:name="T246" style:family="text">
      <style:text-properties fo:font-size="7.5pt" fo:letter-spacing="-0.0028in" fo:font-weight="bold" style:font-size-asian="7.5pt" style:font-weight-asian="bold"/>
    </style:style>
    <style:style style:name="T247" style:family="text">
      <style:text-properties fo:font-size="7.5pt" style:text-underline-style="solid" style:text-underline-width="auto" style:text-underline-color="font-color" fo:font-weight="bold" style:font-size-asian="7.5pt" style:font-weight-asian="bold" style:text-scale="105%"/>
    </style:style>
    <style:style style:name="T248" style:family="text">
      <style:text-properties fo:font-size="7.5pt" fo:letter-spacing="-0.0075in" style:text-underline-style="solid" style:text-underline-width="auto" style:text-underline-color="font-color" fo:font-weight="bold" style:font-size-asian="7.5pt" style:font-weight-asian="bold" style:text-scale="105%"/>
    </style:style>
    <style:style style:name="T249" style:family="text">
      <style:text-properties fo:font-size="7.5pt" fo:letter-spacing="-0.0016in" style:text-underline-style="solid" style:text-underline-width="auto" style:text-underline-color="font-color" fo:font-weight="bold" style:font-size-asian="7.5pt" style:font-weight-asian="bold" style:text-scale="105%"/>
    </style:style>
    <style:style style:name="T250" style:family="text">
      <style:text-properties fo:font-size="7.5pt" fo:letter-spacing="-0.0016in" fo:font-weight="bold" style:font-size-asian="7.5pt" style:font-weight-asian="bold" style:text-scale="105%"/>
    </style:style>
    <style:style style:name="T251" style:family="text">
      <style:text-properties fo:font-size="7.5pt" fo:letter-spacing="-0.0028in" fo:font-weight="bold" style:font-size-asian="7.5pt" style:font-weight-asian="bold" style:text-scale="105%"/>
    </style:style>
    <style:style style:name="T252" style:family="text">
      <style:text-properties fo:font-size="7.5pt" fo:font-weight="bold" style:font-size-asian="7.5pt" style:font-weight-asian="bold" style:text-scale="105%"/>
    </style:style>
    <style:style style:name="T253" style:family="text">
      <style:text-properties fo:font-size="7.5pt" style:font-size-asian="7.5pt" style:text-scale="105%"/>
    </style:style>
    <style:style style:name="T254" style:family="text">
      <style:text-properties fo:font-size="7.5pt" fo:letter-spacing="0.0035in" style:font-size-asian="7.5pt" style:text-scale="105%"/>
    </style:style>
    <style:style style:name="T255" style:family="text">
      <style:text-properties fo:font-size="7.5pt" fo:letter-spacing="0.0043in" fo:font-weight="bold" style:font-size-asian="7.5pt" style:font-weight-asian="bold" style:text-scale="105%"/>
    </style:style>
    <style:style style:name="T256" style:family="text">
      <style:text-properties fo:font-size="7.5pt" fo:letter-spacing="0.0047in" fo:font-weight="bold" style:font-size-asian="7.5pt" style:font-weight-asian="bold" style:text-scale="105%"/>
    </style:style>
    <style:style style:name="T257" style:family="text">
      <style:text-properties fo:font-size="7.5pt" fo:letter-spacing="0.0075in" fo:font-weight="bold" style:font-size-asian="7.5pt" style:font-weight-asian="bold" style:text-scale="105%"/>
    </style:style>
    <style:style style:name="T258" style:family="text">
      <style:text-properties fo:font-size="7.5pt" fo:letter-spacing="-0.0071in" fo:font-weight="bold" style:font-size-asian="7.5pt" style:font-weight-asian="bold" style:text-scale="105%"/>
    </style:style>
    <style:style style:name="T259" style:family="text">
      <style:text-properties fo:font-size="7.5pt" fo:letter-spacing="-0.0016in" style:font-size-asian="7.5pt" style:text-scale="105%"/>
    </style:style>
    <style:style style:name="T260" style:family="text">
      <style:text-properties fo:font-size="5.5pt" fo:letter-spacing="-0.002in" fo:font-weight="bold" style:font-size-asian="5.5pt" style:font-weight-asian="bold" style:text-scale="105%"/>
    </style:style>
    <style:style style:name="T261" style:family="text">
      <style:text-properties fo:font-size="5.5pt" fo:letter-spacing="-0.0055in" fo:font-weight="bold" style:font-size-asian="5.5pt" style:font-weight-asian="bold" style:text-scale="105%"/>
    </style:style>
    <style:style style:name="T262" style:family="text">
      <style:text-properties fo:font-size="5.5pt" fo:letter-spacing="0.028in" fo:font-weight="bold" style:font-size-asian="5.5pt" style:font-weight-asian="bold" style:text-scale="105%"/>
    </style:style>
    <style:style style:name="T263" style:family="text">
      <style:text-properties fo:font-size="5.5pt" fo:letter-spacing="-0.0016in" style:font-size-asian="5.5pt" style:text-scale="105%"/>
    </style:style>
    <style:style style:name="T264" style:family="text">
      <style:text-properties fo:font-size="5.5pt" fo:letter-spacing="-0.0063in" style:font-size-asian="5.5pt" style:text-scale="105%"/>
    </style:style>
    <style:style style:name="T265" style:family="text">
      <style:text-properties fo:font-size="5.5pt" style:font-size-asian="5.5pt" style:text-scale="105%"/>
    </style:style>
    <style:style style:name="T266" style:family="text">
      <style:text-properties fo:font-size="5.5pt" fo:letter-spacing="-0.0047in" style:font-size-asian="5.5pt" style:text-scale="105%"/>
    </style:style>
    <style:style style:name="T267" style:family="text">
      <style:text-properties fo:font-size="5.5pt" fo:letter-spacing="-0.0071in" style:font-size-asian="5.5pt" style:text-scale="105%"/>
    </style:style>
    <style:style style:name="T268" style:family="text">
      <style:text-properties fo:font-size="5.5pt" fo:letter-spacing="-0.0075in" style:font-size-asian="5.5pt" style:text-scale="105%"/>
    </style:style>
    <style:style style:name="T269" style:family="text">
      <style:text-properties fo:font-size="5.5pt" fo:letter-spacing="-0.0043in" style:font-size-asian="5.5pt" style:text-scale="105%"/>
    </style:style>
    <style:style style:name="T270" style:family="text">
      <style:text-properties fo:font-size="5.5pt" fo:letter-spacing="-0.0035in" style:font-size-asian="5.5pt" style:text-scale="105%"/>
    </style:style>
    <style:style style:name="T271" style:family="text">
      <style:text-properties fo:font-size="7.5pt" fo:letter-spacing="-0.0047in" fo:font-weight="bold" style:font-size-asian="7.5pt" style:font-weight-asian="bold" style:text-scale="105%"/>
    </style:style>
    <style:style style:name="T272" style:family="text">
      <style:text-properties fo:font-size="7.5pt" fo:letter-spacing="-0.0043in" fo:font-weight="bold" style:font-size-asian="7.5pt" style:font-weight-asian="bold" style:text-scale="105%"/>
    </style:style>
    <style:style style:name="T273" style:family="text">
      <style:text-properties fo:font-size="7.5pt" fo:letter-spacing="-0.0047in" style:font-size-asian="7.5pt" style:text-scale="105%"/>
    </style:style>
    <style:style style:name="T274" style:family="text">
      <style:text-properties style:font-name="Verdana" fo:font-size="7.5pt" style:font-size-asian="7.5pt" style:text-scale="105%"/>
    </style:style>
    <style:style style:name="T275" style:family="text">
      <style:text-properties style:font-name="Verdana" fo:font-size="7.5pt" fo:letter-spacing="-0.002in" style:font-size-asian="7.5pt" style:text-scale="105%"/>
    </style:style>
    <style:style style:name="T276" style:family="text">
      <style:text-properties style:font-name="Verdana" fo:font-size="7.5pt" fo:letter-spacing="-0.0035in" style:font-size-asian="7.5pt" style:text-scale="105%"/>
    </style:style>
    <style:style style:name="T277" style:family="text">
      <style:text-properties style:font-name="Verdana" fo:font-size="7.5pt" fo:letter-spacing="-0.0016in" style:font-size-asian="7.5pt" style:text-scale="105%"/>
    </style:style>
    <style:style style:name="T278" style:family="text">
      <style:text-properties fo:color="#050505" fo:font-size="8pt" style:font-size-asian="8pt" style:text-scale="105%"/>
    </style:style>
    <style:style style:name="T279" style:family="text">
      <style:text-properties fo:color="#050505" fo:font-size="8pt" fo:letter-spacing="0.028in" style:font-size-asian="8pt" style:text-scale="105%"/>
    </style:style>
    <style:style style:name="T280" style:family="text">
      <style:text-properties fo:color="#050505" fo:font-size="8pt" style:font-size-asian="8pt" style:text-scale="110%"/>
    </style:style>
    <style:style style:name="T281" style:family="text">
      <style:text-properties fo:color="#050505" fo:font-size="8.5pt" style:font-size-asian="8.5pt" style:text-scale="110%"/>
    </style:style>
    <style:style style:name="T282" style:family="text">
      <style:text-properties fo:color="#050505" fo:font-size="8pt" fo:letter-spacing="0.028in" style:font-size-asian="8pt" style:text-scale="110%"/>
    </style:style>
    <style:style style:name="T283" style:family="text">
      <style:text-properties fo:color="#050505" fo:font-size="9pt" style:font-size-asian="9pt" style:text-scale="110%"/>
    </style:style>
    <style:style style:name="T284" style:family="text">
      <style:text-properties fo:color="#050505" fo:font-size="8pt" fo:letter-spacing="0.0555in" style:font-size-asian="8pt" style:text-scale="110%"/>
    </style:style>
    <style:style style:name="T285" style:family="text">
      <style:text-properties fo:color="#050505" fo:font-size="8pt" fo:letter-spacing="0.0236in" style:font-size-asian="8pt" style:text-scale="110%"/>
    </style:style>
    <style:style style:name="T286" style:family="text">
      <style:text-properties fo:color="#050505" fo:font-size="8pt" fo:letter-spacing="0.0244in" style:font-size-asian="8pt" style:text-scale="110%"/>
    </style:style>
    <style:style style:name="T287" style:family="text">
      <style:text-properties fo:color="#050505" style:font-name="Arial" fo:font-size="8pt" fo:font-weight="bold" style:font-size-asian="8pt" style:font-weight-asian="bold" style:text-scale="110%"/>
    </style:style>
    <style:style style:name="T288" style:family="text">
      <style:text-properties fo:color="#050505" style:font-name="Arial" fo:font-size="8pt" style:font-size-asian="8pt" style:text-scale="110%"/>
    </style:style>
    <style:style style:name="T289" style:family="text">
      <style:text-properties fo:color="#050505" style:font-name="Arial" fo:font-size="8pt" fo:letter-spacing="0.0236in" style:font-size-asian="8pt" style:text-scale="110%"/>
    </style:style>
    <style:style style:name="T290" style:family="text">
      <style:text-properties fo:color="#050505" style:font-name="Arial" fo:font-size="8pt" fo:letter-spacing="0.0228in" style:font-size-asian="8pt" style:text-scale="110%"/>
    </style:style>
    <style:style style:name="T291" style:family="text">
      <style:text-properties fo:color="#050505" style:font-name="Arial" fo:font-size="8pt" fo:letter-spacing="0.0154in" style:font-size-asian="8pt" style:text-scale="110%"/>
    </style:style>
    <style:style style:name="T292" style:family="text">
      <style:text-properties fo:color="#050505" style:font-name="Arial" fo:font-size="8pt" fo:letter-spacing="0.022in" style:font-size-asian="8pt" style:text-scale="110%"/>
    </style:style>
    <style:style style:name="T293" style:family="text">
      <style:text-properties fo:color="#050505" style:font-name="Arial" fo:font-size="8pt" fo:letter-spacing="0.0201in" style:font-size-asian="8pt" style:text-scale="110%"/>
    </style:style>
    <style:style style:name="T294" style:family="text">
      <style:text-properties fo:color="#050505" style:font-name="Arial" fo:font-size="8pt" fo:letter-spacing="0.0252in" style:font-size-asian="8pt" style:text-scale="110%"/>
    </style:style>
    <style:style style:name="T295" style:family="text">
      <style:text-properties fo:color="#050505" style:font-name="Arial" fo:font-size="8pt" fo:letter-spacing="0.0209in" style:font-size-asian="8pt" style:text-scale="110%"/>
    </style:style>
    <style:style style:name="T296" style:family="text">
      <style:text-properties fo:color="#050505" style:font-name="Arial" fo:font-size="8pt" fo:letter-spacing="0.0165in" style:font-size-asian="8pt" style:text-scale="110%"/>
    </style:style>
    <style:style style:name="T297" style:family="text">
      <style:text-properties fo:color="#050505" style:font-name="Arial" fo:font-size="8pt" fo:letter-spacing="0.0193in" style:font-size-asian="8pt" style:text-scale="110%"/>
    </style:style>
    <style:style style:name="T298" style:family="text">
      <style:text-properties fo:color="#050505" style:font-name="Arial" fo:font-size="8pt" fo:letter-spacing="0.028in" style:font-size-asian="8pt" style:text-scale="110%"/>
    </style:style>
    <style:style style:name="T299" style:family="text">
      <style:text-properties fo:color="#050505" style:font-name="Arial" fo:font-size="8pt" fo:font-weight="bold" style:font-size-asian="8pt" style:font-weight-asian="bold" style:text-scale="105%"/>
    </style:style>
    <style:style style:name="T300" style:family="text">
      <style:text-properties fo:color="#050505" style:font-name="Arial" fo:font-size="8pt" fo:letter-spacing="0.028in" fo:font-weight="bold" style:font-size-asian="8pt" style:font-weight-asian="bold" style:text-scale="105%"/>
    </style:style>
    <style:style style:name="T301" style:family="text">
      <style:text-properties fo:color="#050505" style:font-name="Arial" fo:font-size="8pt" style:font-size-asian="8pt" style:text-scale="105%"/>
    </style:style>
    <style:style style:name="T302" style:family="text">
      <style:text-properties fo:color="#050505" style:font-name="Arial" fo:font-size="8pt" fo:letter-spacing="0.028in" style:font-size-asian="8pt" style:text-scale="105%"/>
    </style:style>
    <style:style style:name="T303" style:family="text">
      <style:text-properties fo:color="#050505" style:font-name="Arial" fo:font-size="8pt" fo:letter-spacing="0.0252in" style:font-size-asian="8pt" style:text-scale="105%"/>
    </style:style>
    <style:style style:name="T304" style:family="text">
      <style:text-properties fo:color="#050505" style:font-name="Arial" fo:font-size="8pt" fo:letter-spacing="0.0236in" style:font-size-asian="8pt" style:text-scale="105%"/>
    </style:style>
    <style:style style:name="T305" style:family="text">
      <style:text-properties fo:color="#050505" style:font-name="Arial" fo:font-size="8pt" fo:letter-spacing="0.0272in" style:font-size-asian="8pt" style:text-scale="105%"/>
    </style:style>
    <style:style style:name="T306" style:family="text">
      <style:text-properties fo:color="#050505" style:font-name="Arial" fo:font-size="8pt" fo:letter-spacing="-0.0016in" style:font-size-asian="8pt" style:text-scale="115%"/>
    </style:style>
    <style:style style:name="T307" style:family="text">
      <style:text-properties fo:color="#050505" style:font-name="Arial" fo:font-size="8pt" fo:letter-spacing="0.0047in" style:font-size-asian="8pt" style:text-scale="115%"/>
    </style:style>
    <style:style style:name="T308" style:family="text">
      <style:text-properties fo:color="#050505" style:font-name="Arial" fo:font-size="8pt" fo:letter-spacing="-0.0055in" style:font-size-asian="8pt" style:text-scale="115%"/>
    </style:style>
    <style:style style:name="T309" style:family="text">
      <style:text-properties fo:color="#050505" style:font-name="Arial" fo:font-size="8pt" fo:letter-spacing="-0.0075in" style:font-size-asian="8pt" style:text-scale="115%"/>
    </style:style>
    <style:style style:name="T310" style:family="text">
      <style:text-properties fo:color="#050505" style:font-name="Arial" fo:font-size="8pt" fo:letter-spacing="-0.0028in" style:font-size-asian="8pt" style:text-scale="115%"/>
    </style:style>
    <style:style style:name="T311" style:family="text">
      <style:text-properties fo:color="#050505" style:font-name="Arial" fo:font-size="8pt" style:font-size-asian="8pt" style:text-scale="115%"/>
    </style:style>
    <style:style style:name="T312" style:family="text">
      <style:text-properties fo:color="#050505" style:font-name="Arial" fo:font-size="8pt" fo:letter-spacing="0.0154in" fo:font-weight="bold" style:font-size-asian="8pt" style:font-weight-asian="bold" style:text-scale="110%"/>
    </style:style>
    <style:style style:name="T313" style:family="text">
      <style:text-properties fo:color="#050505" style:font-name="Arial" fo:font-size="8pt" fo:letter-spacing="0.011in" fo:font-weight="bold" style:font-size-asian="8pt" style:font-weight-asian="bold" style:text-scale="110%"/>
    </style:style>
    <style:style style:name="T314" style:family="text">
      <style:text-properties fo:color="#050505" style:font-name="Arial" fo:font-size="8pt" fo:letter-spacing="-0.0028in" fo:font-weight="bold" style:font-size-asian="8pt" style:font-weight-asian="bold" style:text-scale="110%"/>
    </style:style>
    <style:style style:name="T315" style:family="text">
      <style:text-properties fo:color="#050505" style:font-name="Arial" fo:font-size="8pt" fo:font-weight="bold" style:font-size-asian="8pt" style:font-weight-asian="bold" style:text-scale="115%"/>
    </style:style>
    <style:style style:name="T316" style:family="text">
      <style:text-properties fo:color="#050505" style:font-name="Arial" fo:font-size="8pt" fo:letter-spacing="0.0047in" fo:font-weight="bold" style:font-size-asian="8pt" style:font-weight-asian="bold" style:text-scale="115%"/>
    </style:style>
    <style:style style:name="T317" style:family="text">
      <style:text-properties fo:color="#050505" style:font-name="Arial" fo:font-size="8pt" fo:letter-spacing="-0.0008in" fo:font-weight="bold" style:font-size-asian="8pt" style:font-weight-asian="bold" style:text-scale="115%"/>
    </style:style>
    <style:style style:name="T318" style:family="text">
      <style:text-properties fo:color="#050505" style:font-name="Arial" fo:font-size="8pt" fo:letter-spacing="0.002in" fo:font-weight="bold" style:font-size-asian="8pt" style:font-weight-asian="bold" style:text-scale="115%"/>
    </style:style>
    <style:style style:name="T319" style:family="text">
      <style:text-properties fo:color="#050505" style:font-name="Arial" fo:font-size="8pt" fo:letter-spacing="-0.0043in" fo:font-weight="bold" style:font-size-asian="8pt" style:font-weight-asian="bold" style:text-scale="115%"/>
    </style:style>
    <style:style style:name="T320" style:family="text">
      <style:text-properties fo:color="#050505" style:font-name="Arial" fo:font-size="8pt" fo:letter-spacing="-0.0016in" fo:font-weight="bold" style:font-size-asian="8pt" style:font-weight-asian="bold" style:text-scale="115%"/>
    </style:style>
    <style:style style:name="T321" style:family="text">
      <style:text-properties fo:color="#425970" style:text-position="8% 100%" style:font-name="Arial" fo:font-size="6pt" fo:font-weight="bold" style:font-size-asian="6pt" style:font-weight-asian="bold"/>
    </style:style>
    <style:style style:name="T322" style:family="text">
      <style:text-properties fo:color="#647789" style:text-position="8% 100%" style:font-name="Arial" fo:font-size="6pt" fo:font-weight="bold" style:font-size-asian="6pt" style:font-weight-asian="bold"/>
    </style:style>
    <style:style style:name="T323" style:family="text">
      <style:text-properties fo:color="#647789" style:text-position="8% 100%" style:font-name="Arial" fo:font-size="6pt" fo:letter-spacing="-0.0063in" fo:font-weight="bold" style:font-size-asian="6pt" style:font-weight-asian="bold"/>
    </style:style>
    <style:style style:name="T324" style:family="text">
      <style:text-properties fo:color="#425970" style:text-position="8% 100%" style:font-name="Arial" fo:font-size="6pt" fo:letter-spacing="-0.0008in" fo:font-weight="bold" style:font-size-asian="6pt" style:font-weight-asian="bold"/>
    </style:style>
    <style:style style:name="T325" style:family="text">
      <style:text-properties fo:color="#425970" style:text-position="8% 100%" style:font-name="Arial" fo:font-size="6pt" fo:letter-spacing="0.0016in" fo:font-weight="bold" style:font-size-asian="6pt" style:font-weight-asian="bold"/>
    </style:style>
    <style:style style:name="T326" style:family="text">
      <style:text-properties fo:color="#425970" style:text-position="8% 100%" style:font-name="Arial" fo:font-size="6pt" fo:letter-spacing="-0.0047in" fo:font-weight="bold" style:font-size-asian="6pt" style:font-weight-asian="bold"/>
    </style:style>
    <style:style style:name="T327" style:family="text">
      <style:text-properties fo:color="#425970" style:text-position="8% 100%" style:font-name="Arial" fo:font-size="6pt" fo:letter-spacing="-0.0016in" fo:font-weight="bold" style:font-size-asian="6pt" style:font-weight-asian="bold"/>
    </style:style>
    <style:style style:name="T328" style:family="text">
      <style:text-properties fo:color="#40586f" style:font-name="Lato Black" fo:font-size="6pt" fo:letter-spacing="-0.0035in" fo:font-weight="bold" style:font-size-asian="6pt" style:font-weight-asian="bold"/>
    </style:style>
    <style:style style:name="T329" style:family="text">
      <style:text-properties fo:font-size="8.5pt" fo:letter-spacing="-0.0035in" style:text-underline-style="solid" style:text-underline-width="auto" style:text-underline-color="font-color" fo:font-weight="bold" style:font-size-asian="8.5pt" style:font-weight-asian="bold"/>
    </style:style>
    <style:style style:name="T330" style:family="text">
      <style:text-properties fo:font-size="8.5pt" fo:letter-spacing="-0.0028in" style:text-underline-style="solid" style:text-underline-width="auto" style:text-underline-color="font-color" fo:font-weight="bold" style:font-size-asian="8.5pt" style:font-weight-asian="bold"/>
    </style:style>
    <style:style style:name="T331" style:family="text">
      <style:text-properties fo:font-size="8.5pt" fo:letter-spacing="0.0402in" style:font-size-asian="8.5pt"/>
    </style:style>
    <style:style style:name="T332" style:family="text">
      <style:text-properties fo:font-size="8.5pt" fo:letter-spacing="0.0417in" fo:font-weight="bold" style:font-size-asian="8.5pt" style:font-weight-asian="bold"/>
    </style:style>
    <style:style style:name="T333" style:family="text">
      <style:text-properties fo:font-size="8.5pt" fo:letter-spacing="0.0409in" fo:font-weight="bold" style:font-size-asian="8.5pt" style:font-weight-asian="bold"/>
    </style:style>
    <style:style style:name="T334" style:family="text">
      <style:text-properties fo:font-style="italic" fo:font-weight="bold" style:font-style-asian="italic" style:font-weight-asian="bold"/>
    </style:style>
    <style:style style:name="T335" style:family="text">
      <style:text-properties fo:font-size="8.5pt" fo:letter-spacing="-0.0043in" fo:font-weight="bold" style:font-size-asian="8.5pt" style:font-weight-asian="bold"/>
    </style:style>
    <style:style style:name="T336" style:family="text">
      <style:text-properties fo:font-size="4pt" fo:letter-spacing="-0.0028in" fo:font-weight="bold" style:font-size-asian="4pt" style:font-weight-asian="bold" style:text-scale="105%"/>
    </style:style>
    <style:style style:name="T337" style:family="text">
      <style:text-properties fo:font-size="4pt" fo:letter-spacing="-0.0055in" fo:font-weight="bold" style:font-size-asian="4pt" style:font-weight-asian="bold" style:text-scale="105%"/>
    </style:style>
    <style:style style:name="T338" style:family="text">
      <style:text-properties fo:font-size="4pt" fo:letter-spacing="-0.0035in" fo:font-weight="bold" style:font-size-asian="4pt" style:font-weight-asian="bold" style:text-scale="105%"/>
    </style:style>
    <style:style style:name="T339" style:family="text">
      <style:text-properties fo:font-size="4pt" fo:letter-spacing="-0.0035in" style:font-size-asian="4pt" style:text-scale="105%"/>
    </style:style>
    <style:style style:name="T340" style:family="text">
      <style:text-properties fo:font-size="4pt" fo:letter-spacing="0.0016in" fo:font-weight="bold" style:font-size-asian="4pt" style:font-weight-asian="bold" style:text-scale="105%"/>
    </style:style>
    <style:style style:name="T341" style:family="text">
      <style:text-properties fo:font-size="4pt" fo:letter-spacing="0.002in" fo:font-weight="bold" style:font-size-asian="4pt" style:font-weight-asian="bold" style:text-scale="105%"/>
    </style:style>
    <style:style style:name="T342" style:family="text">
      <style:text-properties fo:font-size="4pt" fo:letter-spacing="-0.0043in" style:font-size-asian="4pt" style:text-scale="105%"/>
    </style:style>
    <style:style style:name="T343" style:family="text">
      <style:text-properties fo:font-size="4pt" fo:letter-spacing="-0.0071in" fo:font-weight="bold" style:font-size-asian="4pt" style:font-weight-asian="bold" style:text-scale="105%"/>
    </style:style>
    <style:style style:name="T344" style:family="text">
      <style:text-properties fo:letter-spacing="-0.0028in"/>
    </style:style>
    <style:style style:name="T345" style:family="text">
      <style:text-properties fo:letter-spacing="-0.002in"/>
    </style:style>
    <style:style style:name="T346" style:family="text">
      <style:text-properties fo:letter-spacing="-0.0008in"/>
    </style:style>
    <style:style style:name="T347" style:family="text">
      <style:text-properties fo:font-size="8.5pt" fo:letter-spacing="0.0409in" style:font-size-asian="8.5pt" style:text-scale="150%"/>
    </style:style>
    <style:style style:name="T348" style:family="text">
      <style:text-properties fo:font-size="8.5pt" fo:letter-spacing="0.0429in" fo:font-weight="bold" style:font-size-asian="8.5pt" style:font-weight-asian="bold" style:text-scale="150%"/>
    </style:style>
    <style:style style:name="T349" style:family="text">
      <style:text-properties fo:font-size="8.5pt" fo:letter-spacing="0.0398in" fo:font-weight="bold" style:font-size-asian="8.5pt" style:font-weight-asian="bold" style:text-scale="150%"/>
    </style:style>
    <style:style style:name="T350" style:family="text">
      <style:text-properties fo:font-size="8.5pt" fo:letter-spacing="0.0417in" fo:font-weight="bold" style:font-size-asian="8.5pt" style:font-weight-asian="bold" style:text-scale="150%"/>
    </style:style>
    <style:style style:name="T351" style:family="text">
      <style:text-properties fo:font-size="8.5pt" fo:letter-spacing="0.0382in" style:font-size-asian="8.5pt" style:text-scale="150%"/>
    </style:style>
    <style:style style:name="T352" style:family="text">
      <style:text-properties fo:font-size="8.5pt" fo:letter-spacing="0.039in" style:font-size-asian="8.5pt" style:text-scale="150%"/>
    </style:style>
    <style:style style:name="T353" style:family="text">
      <style:text-properties fo:font-size="8.5pt" fo:letter-spacing="-0.0028in" style:font-size-asian="8.5pt"/>
    </style:style>
    <style:style style:name="T354" style:family="text">
      <style:text-properties fo:letter-spacing="0.0555in" style:text-scale="150%"/>
    </style:style>
    <style:style style:name="T355" style:family="text">
      <style:text-properties fo:font-size="5pt" fo:letter-spacing="-0.0047in" fo:font-weight="bold" style:font-size-asian="5pt" style:font-weight-asian="bold"/>
    </style:style>
    <style:style style:name="T356" style:family="text">
      <style:text-properties fo:font-size="5pt" fo:letter-spacing="-0.0063in" style:font-size-asian="5pt"/>
    </style:style>
    <style:style style:name="T357" style:family="text">
      <style:text-properties fo:font-size="5pt" fo:letter-spacing="0.028in" style:font-size-asian="5pt"/>
    </style:style>
    <style:style style:name="T358" style:family="text">
      <style:text-properties fo:font-size="5pt" fo:letter-spacing="-0.0043in" style:font-size-asian="5pt"/>
    </style:style>
    <style:style style:name="T359" style:family="text">
      <style:text-properties fo:font-size="8.5pt" fo:font-style="italic" fo:font-weight="bold" style:font-size-asian="8.5pt" style:font-style-asian="italic" style:font-weight-asian="bold"/>
    </style:style>
    <style:style style:name="T360" style:family="text">
      <style:text-properties fo:letter-spacing="0.002in"/>
    </style:style>
    <style:style style:name="T361" style:family="text">
      <style:text-properties fo:font-size="7.5pt" fo:letter-spacing="-0.0098in" fo:font-weight="bold" style:font-size-asian="7.5pt" style:font-weight-asian="bold" style:text-scale="105%"/>
    </style:style>
    <style:style style:name="T362" style:family="text">
      <style:text-properties fo:font-size="7.5pt" fo:letter-spacing="-0.0091in" fo:font-weight="bold" style:font-size-asian="7.5pt" style:font-weight-asian="bold" style:text-scale="105%"/>
    </style:style>
    <style:style style:name="T363" style:family="text">
      <style:text-properties fo:font-size="7.5pt" fo:letter-spacing="-0.0008in" style:font-size-asian="7.5pt" style:text-scale="105%"/>
    </style:style>
    <style:style style:name="T364" style:family="text">
      <style:text-properties fo:font-size="7.5pt" fo:letter-spacing="-0.0008in" fo:font-weight="bold" style:font-size-asian="7.5pt" style:font-weight-asian="bold" style:text-scale="105%"/>
    </style:style>
    <style:style style:name="T365" style:family="text">
      <style:text-properties fo:font-size="7.5pt" fo:letter-spacing="0.0008in" fo:font-weight="bold" style:font-size-asian="7.5pt" style:font-weight-asian="bold" style:text-scale="105%"/>
    </style:style>
    <style:style style:name="T366" style:family="text">
      <style:text-properties fo:font-size="7.5pt" fo:letter-spacing="-0.0035in" style:font-size-asian="7.5pt" style:text-scale="105%"/>
    </style:style>
    <style:style style:name="T367" style:family="text">
      <style:text-properties fo:font-size="7.5pt" fo:letter-spacing="-0.0091in" style:font-size-asian="7.5pt" style:text-scale="105%"/>
    </style:style>
    <style:style style:name="T368" style:family="text">
      <style:text-properties fo:font-size="7.5pt" fo:letter-spacing="-0.0083in" style:font-size-asian="7.5pt" style:text-scale="105%"/>
    </style:style>
    <style:style style:name="T369" style:family="text">
      <style:text-properties fo:font-size="7.5pt" fo:letter-spacing="0.0217in" fo:font-weight="bold" style:font-size-asian="7.5pt" style:font-weight-asian="bold" style:text-scale="105%"/>
    </style:style>
    <style:style style:name="T370" style:family="text">
      <style:text-properties fo:font-size="7.5pt" fo:letter-spacing="0.0217in" style:font-size-asian="7.5pt" style:text-scale="105%"/>
    </style:style>
    <style:style style:name="T371" style:family="text">
      <style:text-properties fo:font-size="7.5pt" fo:letter-spacing="0.0209in" style:font-size-asian="7.5pt" style:text-scale="105%"/>
    </style:style>
    <style:style style:name="T372" style:family="text">
      <style:text-properties fo:font-size="5.5pt" fo:font-weight="bold" style:font-size-asian="5.5pt" style:font-weight-asian="bold"/>
    </style:style>
    <style:style style:name="T373" style:family="text">
      <style:text-properties fo:font-size="5.5pt" fo:letter-spacing="0.0083in" fo:font-weight="bold" style:font-size-asian="5.5pt" style:font-weight-asian="bold"/>
    </style:style>
    <style:style style:name="T374" style:family="text">
      <style:text-properties fo:font-size="5.5pt" fo:letter-spacing="0.0091in" fo:font-weight="bold" style:font-size-asian="5.5pt" style:font-weight-asian="bold"/>
    </style:style>
    <style:style style:name="T375" style:family="text">
      <style:text-properties fo:font-size="5.5pt" fo:letter-spacing="-0.0016in" fo:font-weight="bold" style:font-size-asian="5.5pt" style:font-weight-asian="bold"/>
    </style:style>
    <style:style style:name="T376" style:family="text">
      <style:text-properties fo:font-size="5.5pt" fo:letter-spacing="-0.0008in" fo:font-weight="bold" style:font-size-asian="5.5pt" style:font-weight-asian="bold" style:text-scale="105%"/>
    </style:style>
    <style:style style:name="T377" style:family="text">
      <style:text-properties fo:font-size="5.5pt" fo:letter-spacing="-0.0071in" fo:font-weight="bold" style:font-size-asian="5.5pt" style:font-weight-asian="bold" style:text-scale="105%"/>
    </style:style>
    <style:style style:name="T378" style:family="text">
      <style:text-properties fo:font-size="5.5pt" fo:letter-spacing="0.0008in" fo:font-weight="bold" style:font-size-asian="5.5pt" style:font-weight-asian="bold" style:text-scale="105%"/>
    </style:style>
    <style:style style:name="T379" style:family="text">
      <style:text-properties fo:font-size="5.5pt" fo:letter-spacing="0.0075in" fo:font-weight="bold" style:font-size-asian="5.5pt" style:font-weight-asian="bold" style:text-scale="105%"/>
    </style:style>
    <style:style style:name="T380" style:family="text">
      <style:text-properties fo:font-size="5.5pt" fo:letter-spacing="0.0075in" fo:font-weight="bold" style:font-size-asian="5.5pt" style:font-weight-asian="bold"/>
    </style:style>
    <style:style style:name="T381" style:family="text">
      <style:text-properties fo:font-size="7.5pt" fo:font-style="italic" fo:font-weight="bold" style:font-size-asian="7.5pt" style:font-style-asian="italic" style:font-weight-asian="bold" style:text-scale="105%"/>
    </style:style>
    <style:style style:name="T382" style:family="text">
      <style:text-properties fo:font-size="7.5pt" fo:letter-spacing="-0.0063in" style:font-size-asian="7.5pt" style:text-scale="105%"/>
    </style:style>
    <style:style style:name="T383" style:family="text">
      <style:text-properties fo:font-size="7.5pt" fo:letter-spacing="-0.0055in" style:font-size-asian="7.5pt" style:text-scale="105%"/>
    </style:style>
    <style:style style:name="T384" style:family="text">
      <style:text-properties fo:font-size="7.5pt" fo:letter-spacing="0.0047in" fo:font-weight="bold" style:font-size-asian="7.5pt" style:font-weight-asian="bold"/>
    </style:style>
    <style:style style:name="T385" style:family="text">
      <style:text-properties fo:font-size="7.5pt" fo:letter-spacing="0.0055in" fo:font-weight="bold" style:font-size-asian="7.5pt" style:font-weight-asian="bold"/>
    </style:style>
    <style:style style:name="T386" style:family="text">
      <style:text-properties fo:font-size="7.5pt" fo:letter-spacing="0.002in" fo:font-weight="bold" style:font-size-asian="7.5pt" style:font-weight-asian="bold"/>
    </style:style>
    <style:style style:name="T387" style:family="text">
      <style:text-properties fo:font-size="7.5pt" fo:letter-spacing="0.0028in" fo:font-weight="bold" style:font-size-asian="7.5pt" style:font-weight-asian="bold"/>
    </style:style>
    <style:style style:name="T388" style:family="text">
      <style:text-properties fo:font-size="8pt" style:text-underline-style="solid" style:text-underline-width="auto" style:text-underline-color="font-color" fo:font-weight="bold" style:font-size-asian="8pt" style:font-weight-asian="bold" style:text-scale="105%"/>
    </style:style>
    <style:style style:name="T389" style:family="text">
      <style:text-properties fo:font-size="8pt" fo:letter-spacing="-0.0071in" style:text-underline-style="solid" style:text-underline-width="auto" style:text-underline-color="font-color" fo:font-weight="bold" style:font-size-asian="8pt" style:font-weight-asian="bold" style:text-scale="105%"/>
    </style:style>
    <style:style style:name="T390" style:family="text">
      <style:text-properties fo:font-size="8pt" fo:letter-spacing="-0.0016in" style:text-underline-style="solid" style:text-underline-width="auto" style:text-underline-color="font-color" fo:font-weight="bold" style:font-size-asian="8pt" style:font-weight-asian="bold" style:text-scale="105%"/>
    </style:style>
    <style:style style:name="T391" style:family="text">
      <style:text-properties fo:font-size="8pt" fo:letter-spacing="-0.0016in" fo:font-weight="bold" style:font-size-asian="8pt" style:font-weight-asian="bold" style:text-scale="105%"/>
    </style:style>
    <style:style style:name="T392" style:family="text">
      <style:text-properties fo:font-size="8pt" fo:letter-spacing="-0.0043in" fo:font-weight="bold" style:font-size-asian="8pt" style:font-weight-asian="bold" style:text-scale="105%"/>
    </style:style>
    <style:style style:name="T393" style:family="text">
      <style:text-properties fo:font-size="8pt" fo:font-weight="bold" style:font-size-asian="8pt" style:font-weight-asian="bold" style:text-scale="105%"/>
    </style:style>
    <style:style style:name="T394" style:family="text">
      <style:text-properties fo:font-size="8pt" fo:letter-spacing="-0.0071in" style:font-size-asian="8pt" style:text-scale="105%"/>
    </style:style>
    <style:style style:name="T395" style:family="text">
      <style:text-properties fo:font-size="8pt" fo:letter-spacing="-0.0035in" fo:font-weight="bold" style:font-size-asian="8pt" style:font-weight-asian="bold" style:text-scale="105%"/>
    </style:style>
    <style:style style:name="T396" style:family="text">
      <style:text-properties fo:font-size="8pt" fo:letter-spacing="-0.0043in" style:font-size-asian="8pt" style:text-scale="105%"/>
    </style:style>
    <style:style style:name="T397" style:family="text">
      <style:text-properties fo:font-size="8pt" fo:letter-spacing="-0.0016in" style:font-size-asian="8pt" style:text-scale="105%"/>
    </style:style>
    <style:style style:name="T398" style:family="text">
      <style:text-properties fo:font-size="8pt" style:font-size-asian="8pt" style:text-scale="105%"/>
    </style:style>
    <style:style style:name="T399" style:family="text">
      <style:text-properties fo:font-size="8pt" fo:letter-spacing="-0.0028in" style:font-size-asian="8pt" style:text-scale="105%"/>
    </style:style>
    <style:style style:name="T400" style:family="text">
      <style:text-properties fo:font-size="8pt" fo:letter-spacing="0.0555in" style:font-size-asian="8pt" style:text-scale="105%"/>
    </style:style>
    <style:style style:name="T401" style:family="text">
      <style:text-properties fo:font-size="8pt" fo:letter-spacing="0.028in" fo:font-weight="bold" style:font-size-asian="8pt" style:font-weight-asian="bold" style:text-scale="105%"/>
    </style:style>
    <style:style style:name="T402" style:family="text">
      <style:text-properties fo:font-size="8pt" fo:letter-spacing="0.028in" style:font-size-asian="8pt" style:text-scale="105%"/>
    </style:style>
    <style:style style:name="T403" style:family="text">
      <style:text-properties fo:font-size="8pt" fo:letter-spacing="-0.002in" style:font-size-asian="8pt" style:text-scale="105%"/>
    </style:style>
    <style:style style:name="T404" style:family="text">
      <style:text-properties fo:font-size="8pt" fo:letter-spacing="-0.0035in" style:font-size-asian="8pt" style:text-scale="105%"/>
    </style:style>
    <style:style style:name="T405" style:family="text">
      <style:text-properties fo:font-size="8pt" fo:font-style="italic" fo:font-weight="bold" style:font-size-asian="8pt" style:font-style-asian="italic" style:font-weight-asian="bold" style:text-scale="105%"/>
    </style:style>
    <style:style style:name="T406" style:family="text">
      <style:text-properties fo:font-size="8pt" fo:letter-spacing="-0.0016in" fo:font-style="italic" fo:font-weight="bold" style:font-size-asian="8pt" style:font-style-asian="italic" style:font-weight-asian="bold" style:text-scale="105%"/>
    </style:style>
    <style:style style:name="T407" style:family="text">
      <style:text-properties fo:font-size="8pt" fo:font-style="italic" style:font-size-asian="8pt" style:font-style-asian="italic" style:text-scale="105%"/>
    </style:style>
    <style:style style:name="T408" style:family="text">
      <style:text-properties fo:font-size="8pt" fo:letter-spacing="-0.002in" fo:font-style="italic" style:font-size-asian="8pt" style:font-style-asian="italic" style:text-scale="105%"/>
    </style:style>
    <style:style style:name="T409" style:family="text">
      <style:text-properties fo:font-size="8pt" fo:letter-spacing="-0.0055in" style:font-size-asian="8pt" style:text-scale="105%"/>
    </style:style>
    <style:style style:name="T410" style:family="text">
      <style:text-properties fo:font-size="8pt" fo:letter-spacing="-0.0063in" style:font-size-asian="8pt" style:text-scale="105%"/>
    </style:style>
    <style:style style:name="T411" style:family="text">
      <style:text-properties fo:font-size="8pt" fo:letter-spacing="-0.0047in" style:font-size-asian="8pt" style:text-scale="105%"/>
    </style:style>
    <style:style style:name="T412" style:family="text">
      <style:text-properties fo:font-size="8pt" fo:letter-spacing="-0.0063in" fo:font-weight="bold" style:font-size-asian="8pt" style:font-weight-asian="bold" style:text-scale="105%"/>
    </style:style>
    <style:style style:name="T413" style:family="text">
      <style:text-properties fo:font-size="8pt" fo:letter-spacing="-0.0055in" fo:font-weight="bold" style:font-size-asian="8pt" style:font-weight-asian="bold" style:text-scale="105%"/>
    </style:style>
    <style:style style:name="T414" style:family="text">
      <style:text-properties fo:font-size="8pt" fo:letter-spacing="-0.0083in" fo:font-weight="bold" style:font-size-asian="8pt" style:font-weight-asian="bold" style:text-scale="105%"/>
    </style:style>
    <style:style style:name="T415" style:family="text">
      <style:text-properties fo:font-size="8pt" fo:letter-spacing="0.0555in" fo:font-weight="bold" style:font-size-asian="8pt" style:font-weight-asian="bold" style:text-scale="150%"/>
    </style:style>
    <style:style style:name="T416" style:family="text">
      <style:text-properties fo:font-size="8pt" fo:letter-spacing="0.0374in" style:font-size-asian="8pt" style:text-scale="150%"/>
    </style:style>
    <style:style style:name="T417" style:family="text">
      <style:text-properties fo:font-size="8pt" fo:letter-spacing="0.039in" fo:font-weight="bold" style:font-size-asian="8pt" style:font-weight-asian="bold" style:text-scale="150%"/>
    </style:style>
    <style:style style:name="T418" style:family="text">
      <style:text-properties fo:font-size="4.5pt" fo:letter-spacing="-0.0016in" fo:font-weight="bold" style:font-size-asian="4.5pt" style:font-weight-asian="bold" style:text-scale="110%"/>
    </style:style>
    <style:style style:name="T419" style:family="text">
      <style:text-properties fo:font-size="4.5pt" fo:font-weight="bold" style:font-size-asian="4.5pt" style:font-weight-asian="bold" style:text-scale="110%"/>
    </style:style>
    <style:style style:name="T420" style:family="text">
      <style:text-properties fo:font-size="4.5pt" fo:letter-spacing="-0.0063in" fo:font-weight="bold" style:font-size-asian="4.5pt" style:font-weight-asian="bold" style:text-scale="110%"/>
    </style:style>
    <style:style style:name="T421" style:family="text">
      <style:text-properties fo:font-size="4.5pt" fo:letter-spacing="-0.0035in" fo:font-weight="bold" style:font-size-asian="4.5pt" style:font-weight-asian="bold" style:text-scale="110%"/>
    </style:style>
    <style:style style:name="T422" style:family="text">
      <style:text-properties fo:font-size="4.5pt" fo:letter-spacing="0.0016in" fo:font-weight="bold" style:font-size-asian="4.5pt" style:font-weight-asian="bold"/>
    </style:style>
    <style:style style:name="T423" style:family="text">
      <style:text-properties fo:font-size="4.5pt" fo:letter-spacing="0.0154in" fo:font-weight="bold" style:font-size-asian="4.5pt" style:font-weight-asian="bold"/>
    </style:style>
    <style:style style:name="T424" style:family="text">
      <style:text-properties fo:font-size="4.5pt" fo:letter-spacing="0.0161in" fo:font-weight="bold" style:font-size-asian="4.5pt" style:font-weight-asian="bold"/>
    </style:style>
    <style:style style:name="T425" style:family="text">
      <style:text-properties fo:font-size="4.5pt" fo:letter-spacing="-0.0016in" fo:font-weight="bold" style:font-size-asian="4.5pt" style:font-weight-asian="bold"/>
    </style:style>
    <style:style style:name="T426" style:family="text">
      <style:text-properties fo:font-size="4.5pt" fo:letter-spacing="-0.0016in" style:font-size-asian="4.5pt" style:text-scale="110%"/>
    </style:style>
    <style:style style:name="T427" style:family="text">
      <style:text-properties fo:font-size="4.5pt" fo:letter-spacing="-0.0047in" style:font-size-asian="4.5pt" style:text-scale="110%"/>
    </style:style>
    <style:style style:name="T428" style:family="text">
      <style:text-properties fo:font-size="4.5pt" fo:letter-spacing="0.028in" style:font-size-asian="4.5pt" style:text-scale="110%"/>
    </style:style>
    <style:style style:name="T429" style:family="text">
      <style:text-properties fo:font-size="4.5pt" style:font-size-asian="4.5pt" style:text-scale="110%"/>
    </style:style>
    <style:style style:name="T430" style:family="text">
      <style:text-properties fo:font-size="4.5pt" fo:letter-spacing="-0.0028in" style:font-size-asian="4.5pt" style:text-scale="110%"/>
    </style:style>
    <style:style style:name="T431" style:family="text">
      <style:text-properties fo:font-size="8pt" fo:letter-spacing="0.002in" fo:font-weight="bold" style:font-size-asian="8pt" style:font-weight-asian="bold" style:text-scale="105%"/>
    </style:style>
    <style:style style:name="T432" style:family="text">
      <style:text-properties fo:font-size="8pt" fo:letter-spacing="0.0008in" style:font-size-asian="8pt" style:text-scale="105%"/>
    </style:style>
    <style:style style:name="T433" style:family="text">
      <style:text-properties fo:font-size="8pt" fo:letter-spacing="0.0016in" style:font-size-asian="8pt" style:text-scale="105%"/>
    </style:style>
    <style:style style:name="T434" style:family="text">
      <style:text-properties fo:color="#000009" fo:font-size="8.5pt" style:text-underline-style="solid" style:text-underline-width="auto" style:text-underline-color="#000009" fo:font-weight="bold" style:font-size-asian="8.5pt" style:font-weight-asian="bold"/>
    </style:style>
    <style:style style:name="T435" style:family="text">
      <style:text-properties fo:color="#000009" fo:font-size="8.5pt" fo:letter-spacing="-0.0083in" style:text-underline-style="solid" style:text-underline-width="auto" style:text-underline-color="#000009" fo:font-weight="bold" style:font-size-asian="8.5pt" style:font-weight-asian="bold"/>
    </style:style>
    <style:style style:name="T436" style:family="text">
      <style:text-properties fo:color="#000009" fo:font-size="8.5pt" fo:letter-spacing="-0.0075in" style:text-underline-style="solid" style:text-underline-width="auto" style:text-underline-color="#000009" fo:font-weight="bold" style:font-size-asian="8.5pt" style:font-weight-asian="bold"/>
    </style:style>
    <style:style style:name="T437" style:family="text">
      <style:text-properties fo:color="#000009" fo:font-size="8.5pt" fo:letter-spacing="-0.0016in" style:text-underline-style="solid" style:text-underline-width="auto" style:text-underline-color="#000009" fo:font-weight="bold" style:font-size-asian="8.5pt" style:font-weight-asian="bold"/>
    </style:style>
    <style:style style:name="T438" style:family="text">
      <style:text-properties fo:color="#000009" fo:font-size="8.5pt" fo:font-weight="bold" style:font-size-asian="8.5pt" style:font-weight-asian="bold"/>
    </style:style>
    <style:style style:name="T439" style:family="text">
      <style:text-properties fo:letter-spacing="0.0402in" fo:font-weight="normal" style:font-weight-asian="normal" style:text-scale="150%"/>
    </style:style>
    <style:style style:name="T440" style:family="text">
      <style:text-properties fo:letter-spacing="0.0417in" style:text-scale="150%"/>
    </style:style>
    <style:style style:name="T441" style:family="text">
      <style:text-properties fo:letter-spacing="-0.0047in"/>
    </style:style>
    <style:style style:name="T442" style:family="text">
      <style:text-properties fo:color="#000009" fo:font-size="5pt" fo:letter-spacing="-0.0016in" fo:font-weight="bold" style:font-size-asian="5pt" style:font-weight-asian="bold"/>
    </style:style>
    <style:style style:name="T443" style:family="text">
      <style:text-properties fo:color="#000009" fo:font-size="5pt" fo:letter-spacing="-0.0047in" fo:font-weight="bold" style:font-size-asian="5pt" style:font-weight-asian="bold"/>
    </style:style>
    <style:style style:name="T444" style:family="text">
      <style:text-properties fo:color="#000009" fo:font-size="5pt" fo:letter-spacing="0.028in" fo:font-weight="bold" style:font-size-asian="5pt" style:font-weight-asian="bold"/>
    </style:style>
    <style:style style:name="T445" style:family="text">
      <style:text-properties fo:color="#000009" fo:font-size="5pt" fo:letter-spacing="-0.0035in" fo:font-weight="bold" style:font-size-asian="5pt" style:font-weight-asian="bold"/>
    </style:style>
    <style:style style:name="T446" style:family="text">
      <style:text-properties fo:font-size="5pt" fo:letter-spacing="-0.0008in" fo:font-weight="bold" style:font-size-asian="5pt" style:font-weight-asian="bold"/>
    </style:style>
    <style:style style:name="T447" style:family="text">
      <style:text-properties fo:color="#000009" fo:font-size="8.5pt" fo:letter-spacing="0.0083in" fo:font-weight="bold" style:font-size-asian="8.5pt" style:font-weight-asian="bold"/>
    </style:style>
    <style:style style:name="T448" style:family="text">
      <style:text-properties fo:color="#000009" fo:font-size="8.5pt" fo:letter-spacing="0.0102in" fo:font-weight="bold" style:font-size-asian="8.5pt" style:font-weight-asian="bold"/>
    </style:style>
    <style:style style:name="T449" style:family="text">
      <style:text-properties fo:color="#000009" fo:font-size="8.5pt" style:font-size-asian="8.5pt"/>
    </style:style>
    <style:style style:name="T450" style:family="text">
      <style:text-properties fo:color="#000009" fo:font-size="8.5pt" fo:letter-spacing="0.0091in" style:font-size-asian="8.5pt"/>
    </style:style>
    <style:style style:name="T451" style:family="text">
      <style:text-properties fo:color="#000009" fo:font-size="8.5pt" fo:letter-spacing="0.0083in" style:font-size-asian="8.5pt"/>
    </style:style>
    <style:style style:name="T452" style:family="text">
      <style:text-properties fo:color="#000009" fo:font-size="8.5pt" fo:letter-spacing="-0.0035in" style:font-size-asian="8.5pt"/>
    </style:style>
    <style:style style:name="T453" style:family="text">
      <style:text-properties fo:color="#000009"/>
    </style:style>
    <style:style style:name="T454" style:family="text">
      <style:text-properties fo:color="#000009" fo:letter-spacing="-0.0035in"/>
    </style:style>
    <style:style style:name="T455" style:family="text">
      <style:text-properties fo:color="#000009" fo:letter-spacing="-0.0016in"/>
    </style:style>
    <style:style style:name="T456" style:family="text">
      <style:text-properties fo:color="#000009" fo:letter-spacing="-0.0063in"/>
    </style:style>
    <style:style style:name="T457" style:family="text">
      <style:text-properties fo:color="#000009" fo:font-size="8.5pt" fo:letter-spacing="-0.0063in" fo:font-weight="bold" style:font-size-asian="8.5pt" style:font-weight-asian="bold"/>
    </style:style>
    <style:style style:name="T458" style:family="text">
      <style:text-properties fo:color="#000009" fo:font-size="8.5pt" fo:letter-spacing="-0.0055in" fo:font-weight="bold" style:font-size-asian="8.5pt" style:font-weight-asian="bold"/>
    </style:style>
    <style:style style:name="T459" style:family="text">
      <style:text-properties fo:color="#000009" fo:font-size="8.5pt" fo:letter-spacing="-0.0016in" fo:font-weight="bold" style:font-size-asian="8.5pt" style:font-weight-asian="bold"/>
    </style:style>
    <style:style style:name="T460" style:family="text">
      <style:text-properties fo:color="#000009" fo:font-size="8.5pt" fo:letter-spacing="-0.0075in" fo:font-weight="bold" style:font-size-asian="8.5pt" style:font-weight-asian="bold"/>
    </style:style>
    <style:style style:name="T461" style:family="text">
      <style:text-properties fo:color="#231f20" fo:font-size="6.5pt" style:text-underline-style="solid" style:text-underline-width="auto" style:text-underline-color="#231f20" fo:font-weight="bold" style:font-size-asian="6.5pt" style:font-weight-asian="bold" style:text-scale="105%"/>
    </style:style>
    <style:style style:name="T462" style:family="text">
      <style:text-properties fo:color="#231f20" fo:font-size="6.5pt" fo:letter-spacing="-0.0083in" style:text-underline-style="solid" style:text-underline-width="auto" style:text-underline-color="#231f20" fo:font-weight="bold" style:font-size-asian="6.5pt" style:font-weight-asian="bold" style:text-scale="105%"/>
    </style:style>
    <style:style style:name="T463" style:family="text">
      <style:text-properties fo:color="#231f20" fo:font-size="6.5pt" fo:letter-spacing="-0.0071in" style:text-underline-style="solid" style:text-underline-width="auto" style:text-underline-color="#231f20" fo:font-weight="bold" style:font-size-asian="6.5pt" style:font-weight-asian="bold" style:text-scale="105%"/>
    </style:style>
    <style:style style:name="T464" style:family="text">
      <style:text-properties fo:color="#231f20" fo:font-size="6.5pt" fo:letter-spacing="-0.0016in" style:text-underline-style="solid" style:text-underline-width="auto" style:text-underline-color="#231f20" fo:font-weight="bold" style:font-size-asian="6.5pt" style:font-weight-asian="bold" style:text-scale="105%"/>
    </style:style>
    <style:style style:name="T465" style:family="text">
      <style:text-properties fo:color="#231f20" fo:font-size="6.5pt" fo:letter-spacing="-0.0016in" fo:font-weight="bold" style:font-size-asian="6.5pt" style:font-weight-asian="bold" style:text-scale="105%"/>
    </style:style>
    <style:style style:name="T466" style:family="text">
      <style:text-properties fo:color="#231f20" fo:font-size="6.5pt" fo:font-weight="bold" style:font-size-asian="6.5pt" style:font-weight-asian="bold"/>
    </style:style>
    <style:style style:name="T467" style:family="text">
      <style:text-properties fo:color="#231f20" fo:font-size="6.5pt" fo:letter-spacing="-0.0028in" fo:font-weight="bold" style:font-size-asian="6.5pt" style:font-weight-asian="bold" style:text-scale="105%"/>
    </style:style>
    <style:style style:name="T468" style:family="text">
      <style:text-properties fo:color="#231f20" fo:font-size="6.5pt" fo:font-weight="bold" style:font-size-asian="6.5pt" style:font-weight-asian="bold" style:text-scale="105%"/>
    </style:style>
    <style:style style:name="T469" style:family="text">
      <style:text-properties fo:color="#231f20" fo:font-size="6.5pt" fo:letter-spacing="-0.0035in" fo:font-weight="bold" style:font-size-asian="6.5pt" style:font-weight-asian="bold" style:text-scale="105%"/>
    </style:style>
    <style:style style:name="T470" style:family="text">
      <style:text-properties fo:color="#231f20" fo:font-size="6.5pt" fo:letter-spacing="-0.0043in" fo:font-weight="bold" style:font-size-asian="6.5pt" style:font-weight-asian="bold" style:text-scale="105%"/>
    </style:style>
    <style:style style:name="T471" style:family="text">
      <style:text-properties fo:color="#231f20" fo:font-size="6.5pt" style:font-size-asian="6.5pt" style:text-scale="105%"/>
    </style:style>
    <style:style style:name="T472" style:family="text">
      <style:text-properties fo:color="#231f20" fo:font-size="6.5pt" fo:letter-spacing="-0.0055in" style:font-size-asian="6.5pt" style:text-scale="105%"/>
    </style:style>
    <style:style style:name="T473" style:family="text">
      <style:text-properties fo:color="#231f20" fo:font-size="6.5pt" fo:letter-spacing="-0.0055in" fo:font-weight="bold" style:font-size-asian="6.5pt" style:font-weight-asian="bold" style:text-scale="105%"/>
    </style:style>
    <style:style style:name="T474" style:family="text">
      <style:text-properties fo:color="#231f20" fo:font-size="6.5pt" fo:letter-spacing="-0.0047in" fo:font-weight="bold" style:font-size-asian="6.5pt" style:font-weight-asian="bold" style:text-scale="105%"/>
    </style:style>
    <style:style style:name="T475" style:family="text">
      <style:text-properties fo:color="#231f20" fo:font-size="6.5pt" fo:letter-spacing="-0.0035in" style:font-size-asian="6.5pt" style:text-scale="105%"/>
    </style:style>
    <style:style style:name="T476" style:family="text">
      <style:text-properties fo:color="#231f20" fo:font-size="6.5pt" fo:letter-spacing="-0.0016in" style:font-size-asian="6.5pt" style:text-scale="105%"/>
    </style:style>
    <style:style style:name="T477" style:family="text">
      <style:text-properties fo:color="#231f20" fo:font-size="6.5pt" fo:letter-spacing="-0.0008in" style:font-size-asian="6.5pt" style:text-scale="105%"/>
    </style:style>
    <style:style style:name="T478" style:family="text">
      <style:text-properties fo:color="#231f20" fo:font-size="6.5pt" fo:letter-spacing="-0.002in" style:font-size-asian="6.5pt" style:text-scale="105%"/>
    </style:style>
    <style:style style:name="T479" style:family="text">
      <style:text-properties fo:color="#434953" fo:font-size="6.5pt" style:font-size-asian="6.5pt" style:text-scale="105%"/>
    </style:style>
    <style:style style:name="T480" style:family="text">
      <style:text-properties fo:color="#231f20" fo:font-size="4.5pt" fo:font-weight="bold" style:font-size-asian="4.5pt" style:font-weight-asian="bold" style:text-scale="105%"/>
    </style:style>
    <style:style style:name="T481" style:family="text">
      <style:text-properties fo:color="#231f20" fo:font-size="4.5pt" fo:letter-spacing="0.028in" fo:font-weight="bold" style:font-size-asian="4.5pt" style:font-weight-asian="bold" style:text-scale="105%"/>
    </style:style>
    <style:style style:name="T482" style:family="text">
      <style:text-properties fo:color="#231f20" fo:font-size="4.5pt" fo:letter-spacing="-0.0063in" fo:font-weight="bold" style:font-size-asian="4.5pt" style:font-weight-asian="bold" style:text-scale="105%"/>
    </style:style>
    <style:style style:name="T483" style:family="text">
      <style:text-properties fo:color="#231f20" fo:font-size="4.5pt" fo:letter-spacing="-0.0055in" fo:font-weight="bold" style:font-size-asian="4.5pt" style:font-weight-asian="bold" style:text-scale="105%"/>
    </style:style>
    <style:style style:name="T484" style:family="text">
      <style:text-properties fo:color="#231f20" fo:font-size="4.5pt" fo:letter-spacing="-0.0016in" fo:font-weight="bold" style:font-size-asian="4.5pt" style:font-weight-asian="bold" style:text-scale="105%"/>
    </style:style>
    <style:style style:name="T485" style:family="text">
      <style:text-properties fo:color="#231f20" fo:font-size="4.5pt" fo:letter-spacing="0.0264in" fo:font-weight="bold" style:font-size-asian="4.5pt" style:font-weight-asian="bold" style:text-scale="105%"/>
    </style:style>
    <style:style style:name="T486" style:family="text">
      <style:text-properties fo:color="#231f20" fo:font-size="4.5pt" style:font-size-asian="4.5pt" style:text-scale="105%"/>
    </style:style>
    <style:style style:name="T487" style:family="text">
      <style:text-properties fo:color="#231f20" fo:font-size="4.5pt" fo:letter-spacing="-0.0063in" style:font-size-asian="4.5pt" style:text-scale="105%"/>
    </style:style>
    <style:style style:name="T488" style:family="text">
      <style:text-properties fo:color="#231f20" fo:font-size="4.5pt" fo:letter-spacing="-0.0055in" style:font-size-asian="4.5pt" style:text-scale="105%"/>
    </style:style>
    <style:style style:name="T489" style:family="text">
      <style:text-properties fo:color="#231f20" fo:font-size="4.5pt" fo:letter-spacing="0.028in" style:font-size-asian="4.5pt" style:text-scale="105%"/>
    </style:style>
    <style:style style:name="T490" style:family="text">
      <style:text-properties fo:color="#231f20" fo:font-size="4.5pt" fo:letter-spacing="-0.0016in" style:font-size-asian="4.5pt" style:text-scale="105%"/>
    </style:style>
    <style:style style:name="T491" style:family="text">
      <style:text-properties fo:color="#231f20" fo:font-size="4.5pt" fo:letter-spacing="-0.0035in" style:font-size-asian="4.5pt" style:text-scale="105%"/>
    </style:style>
    <style:style style:name="T492" style:family="text">
      <style:text-properties fo:color="#231f20" fo:font-size="4.5pt" fo:letter-spacing="-0.0028in" style:font-size-asian="4.5pt" style:text-scale="105%"/>
    </style:style>
    <style:style style:name="T493" style:family="text">
      <style:text-properties fo:color="#231f20" fo:font-size="6.5pt" fo:letter-spacing="-0.0047in" style:font-size-asian="6.5pt" style:text-scale="105%"/>
    </style:style>
    <style:style style:name="T494" style:family="text">
      <style:text-properties fo:color="#231f20" fo:font-size="6.5pt" fo:letter-spacing="-0.0063in" style:font-size-asian="6.5pt" style:text-scale="105%"/>
    </style:style>
    <style:style style:name="T495" style:family="text">
      <style:text-properties fo:color="#231f20" fo:font-size="6.5pt" fo:letter-spacing="-0.0071in" style:font-size-asian="6.5pt" style:text-scale="105%"/>
    </style:style>
    <style:style style:name="T496" style:family="text">
      <style:text-properties fo:color="#231f20" fo:font-size="6.5pt" fo:letter-spacing="-0.0071in" fo:font-weight="bold" style:font-size-asian="6.5pt" style:font-weight-asian="bold" style:text-scale="105%"/>
    </style:style>
    <style:style style:name="T497" style:family="text">
      <style:text-properties fo:color="#231f20" fo:font-size="6.5pt" fo:letter-spacing="0.0098in" fo:font-weight="bold" style:font-size-asian="6.5pt" style:font-weight-asian="bold"/>
    </style:style>
    <style:style style:name="T498" style:family="text">
      <style:text-properties fo:color="#231f20" fo:font-size="6.5pt" fo:letter-spacing="0.0134in" fo:font-weight="bold" style:font-size-asian="6.5pt" style:font-weight-asian="bold"/>
    </style:style>
    <style:style style:name="T499" style:family="text">
      <style:text-properties fo:color="#231f20" fo:font-size="6.5pt" fo:letter-spacing="-0.0016in" fo:font-weight="bold" style:font-size-asian="6.5pt" style:font-weight-asian="bold"/>
    </style:style>
    <style:style style:name="T500" style:family="text">
      <style:text-properties fo:color="#231f20" fo:font-size="7pt" style:text-underline-style="solid" style:text-underline-width="auto" style:text-underline-color="#231f20" fo:font-weight="bold" style:font-size-asian="7pt" style:font-weight-asian="bold"/>
    </style:style>
    <style:style style:name="T501" style:family="text">
      <style:text-properties fo:color="#231f20" fo:font-size="7pt" fo:letter-spacing="0.0028in" style:text-underline-style="solid" style:text-underline-width="auto" style:text-underline-color="#231f20" fo:font-weight="bold" style:font-size-asian="7pt" style:font-weight-asian="bold"/>
    </style:style>
    <style:style style:name="T502" style:family="text">
      <style:text-properties fo:color="#231f20" fo:font-size="7pt" fo:letter-spacing="0.0035in" style:text-underline-style="solid" style:text-underline-width="auto" style:text-underline-color="#231f20" fo:font-weight="bold" style:font-size-asian="7pt" style:font-weight-asian="bold"/>
    </style:style>
    <style:style style:name="T503" style:family="text">
      <style:text-properties fo:color="#231f20" fo:font-size="7pt" fo:letter-spacing="-0.0016in" style:text-underline-style="solid" style:text-underline-width="auto" style:text-underline-color="#231f20" fo:font-weight="bold" style:font-size-asian="7pt" style:font-weight-asian="bold"/>
    </style:style>
    <style:style style:name="T504" style:family="text">
      <style:text-properties fo:color="#231f20" fo:font-size="7pt" fo:letter-spacing="-0.0016in" fo:font-weight="bold" style:font-size-asian="7pt" style:font-weight-asian="bold"/>
    </style:style>
    <style:style style:name="T505" style:family="text">
      <style:text-properties fo:color="#231f20" fo:font-size="7pt" fo:font-weight="bold" style:font-size-asian="7pt" style:font-weight-asian="bold"/>
    </style:style>
    <style:style style:name="T506" style:family="text">
      <style:text-properties fo:color="#231f20" fo:font-size="7pt" fo:letter-spacing="-0.0028in" fo:font-weight="bold" style:font-size-asian="7pt" style:font-weight-asian="bold"/>
    </style:style>
    <style:style style:name="T507" style:family="text">
      <style:text-properties fo:color="#231f20" fo:font-size="7pt" style:font-size-asian="7pt"/>
    </style:style>
    <style:style style:name="T508" style:family="text">
      <style:text-properties fo:color="#231f20" fo:font-size="7pt" fo:letter-spacing="0.0189in" style:font-size-asian="7pt"/>
    </style:style>
    <style:style style:name="T509" style:family="text">
      <style:text-properties fo:color="#231f20" fo:font-size="7pt" fo:letter-spacing="0.0181in" fo:font-weight="bold" style:font-size-asian="7pt" style:font-weight-asian="bold"/>
    </style:style>
    <style:style style:name="T510" style:family="text">
      <style:text-properties fo:color="#231f20" fo:font-size="7pt" fo:letter-spacing="0.0189in" fo:font-weight="bold" style:font-size-asian="7pt" style:font-weight-asian="bold"/>
    </style:style>
    <style:style style:name="T511" style:family="text">
      <style:text-properties fo:color="#231f20" fo:font-size="7pt" fo:letter-spacing="0.028in" style:font-size-asian="7pt"/>
    </style:style>
    <style:style style:name="T512" style:family="text">
      <style:text-properties fo:color="#c8201e" fo:font-size="7pt" style:font-size-asian="7pt"/>
    </style:style>
    <style:style style:name="T513" style:family="text">
      <style:text-properties fo:color="#434953" fo:font-size="7pt" style:font-size-asian="7pt"/>
    </style:style>
    <style:style style:name="T514" style:family="text">
      <style:text-properties fo:color="#231f20" fo:font-size="7pt" fo:letter-spacing="0.0311in" fo:font-weight="bold" style:font-size-asian="7pt" style:font-weight-asian="bold"/>
    </style:style>
    <style:style style:name="T515" style:family="text">
      <style:text-properties fo:color="#231f20" fo:font-size="7pt" fo:letter-spacing="0.0319in" fo:font-weight="bold" style:font-size-asian="7pt" style:font-weight-asian="bold"/>
    </style:style>
    <style:style style:name="T516" style:family="text">
      <style:text-properties fo:color="#231f20" fo:font-size="7pt" fo:letter-spacing="0.0311in" style:font-size-asian="7pt"/>
    </style:style>
    <style:style style:name="T517" style:family="text">
      <style:text-properties fo:color="#231f20" fo:font-size="7pt" fo:letter-spacing="0.0319in" style:font-size-asian="7pt"/>
    </style:style>
    <style:style style:name="T518" style:family="text">
      <style:text-properties fo:color="#231f20" fo:font-size="4.5pt" fo:letter-spacing="-0.0047in" style:font-size-asian="4.5pt" style:text-scale="105%"/>
    </style:style>
    <style:style style:name="T519" style:family="text">
      <style:text-properties fo:color="#231f20" fo:font-size="4.5pt" fo:letter-spacing="-0.002in" style:font-size-asian="4.5pt" style:text-scale="105%"/>
    </style:style>
    <style:style style:name="T520" style:family="text">
      <style:text-properties fo:color="#231f20" fo:font-size="7pt" fo:letter-spacing="0.028in" fo:font-weight="bold" style:font-size-asian="7pt" style:font-weight-asian="bold"/>
    </style:style>
    <style:style style:name="T521" style:family="text">
      <style:text-properties fo:color="#231f20" fo:font-size="7pt" fo:letter-spacing="0.0035in" style:font-size-asian="7pt"/>
    </style:style>
    <style:style style:name="T522" style:family="text">
      <style:text-properties fo:color="#231f20" fo:font-size="7pt" fo:letter-spacing="0.002in" style:font-size-asian="7pt"/>
    </style:style>
    <style:style style:name="T523" style:family="text">
      <style:text-properties fo:color="#231f20" fo:font-size="7pt" fo:letter-spacing="0.0028in" style:font-size-asian="7pt"/>
    </style:style>
    <style:style style:name="T524" style:family="text">
      <style:text-properties fo:color="#231f20" fo:font-size="7pt" fo:letter-spacing="0.0043in" style:font-size-asian="7pt"/>
    </style:style>
    <style:style style:name="T525" style:family="text">
      <style:text-properties fo:color="#231f20" fo:font-size="7pt" fo:letter-spacing="-0.0028in" style:font-size-asian="7pt"/>
    </style:style>
    <style:style style:name="T526" style:family="text">
      <style:text-properties fo:color="#231f20" fo:font-size="7pt" fo:letter-spacing="0.0035in" fo:font-weight="bold" style:font-size-asian="7pt" style:font-weight-asian="bold"/>
    </style:style>
    <style:style style:name="T527" style:family="text">
      <style:text-properties fo:color="#231f20" fo:font-size="7pt" fo:letter-spacing="0.002in" fo:font-weight="bold" style:font-size-asian="7pt" style:font-weight-asian="bold"/>
    </style:style>
    <style:style style:name="T528" style:family="text">
      <style:text-properties fo:color="#231f20" fo:font-size="7pt" fo:letter-spacing="0.0043in" fo:font-weight="bold" style:font-size-asian="7pt" style:font-weight-asian="bold"/>
    </style:style>
    <style:style style:name="T529" style:family="text">
      <style:text-properties fo:font-size="7pt" style:text-underline-style="solid" style:text-underline-width="auto" style:text-underline-color="font-color" fo:font-weight="bold" style:font-size-asian="7pt" style:font-weight-asian="bold"/>
    </style:style>
    <style:style style:name="T530" style:family="text">
      <style:text-properties fo:font-size="7pt" fo:letter-spacing="0.0008in" style:text-underline-style="solid" style:text-underline-width="auto" style:text-underline-color="font-color" fo:font-weight="bold" style:font-size-asian="7pt" style:font-weight-asian="bold"/>
    </style:style>
    <style:style style:name="T531" style:family="text">
      <style:text-properties fo:font-size="7pt" fo:letter-spacing="-0.0016in" style:text-underline-style="solid" style:text-underline-width="auto" style:text-underline-color="font-color" fo:font-weight="bold" style:font-size-asian="7pt" style:font-weight-asian="bold"/>
    </style:style>
    <style:style style:name="T532" style:family="text">
      <style:text-properties fo:font-size="7pt" fo:letter-spacing="-0.0028in" fo:font-weight="bold" style:font-size-asian="7pt" style:font-weight-asian="bold"/>
    </style:style>
    <style:style style:name="T533" style:family="text">
      <style:text-properties fo:font-size="7pt" fo:letter-spacing="0.028in" fo:font-weight="bold" style:font-size-asian="7pt" style:font-weight-asian="bold"/>
    </style:style>
    <style:style style:name="T534" style:family="text">
      <style:text-properties fo:font-size="7pt" style:font-size-asian="7pt"/>
    </style:style>
    <style:style style:name="T535" style:family="text">
      <style:text-properties fo:font-size="7pt" fo:letter-spacing="0.052in" style:font-size-asian="7pt"/>
    </style:style>
    <style:style style:name="T536" style:family="text">
      <style:text-properties fo:font-size="7pt" fo:letter-spacing="0.052in" fo:font-weight="bold" style:font-size-asian="7pt" style:font-weight-asian="bold"/>
    </style:style>
    <style:style style:name="T537" style:family="text">
      <style:text-properties fo:font-size="7pt" fo:letter-spacing="0.0516in" fo:font-weight="bold" style:font-size-asian="7pt" style:font-weight-asian="bold"/>
    </style:style>
    <style:style style:name="T538" style:family="text">
      <style:text-properties fo:font-size="7pt" fo:letter-spacing="0.0535in" fo:font-weight="bold" style:font-size-asian="7pt" style:font-weight-asian="bold"/>
    </style:style>
    <style:style style:name="T539" style:family="text">
      <style:text-properties fo:font-size="7pt" fo:letter-spacing="-0.0035in" style:font-size-asian="7pt"/>
    </style:style>
    <style:style style:name="T540" style:family="text">
      <style:text-properties fo:font-size="7pt" fo:letter-spacing="0.028in" style:font-size-asian="7pt"/>
    </style:style>
    <style:style style:name="T541" style:family="text">
      <style:text-properties fo:font-size="7pt" fo:letter-spacing="0.0354in" fo:font-weight="bold" style:font-size-asian="7pt" style:font-weight-asian="bold"/>
    </style:style>
    <style:style style:name="T542" style:family="text">
      <style:text-properties fo:font-size="7pt" fo:letter-spacing="0.0366in" fo:font-weight="bold" style:font-size-asian="7pt" style:font-weight-asian="bold"/>
    </style:style>
    <style:style style:name="T543" style:family="text">
      <style:text-properties fo:font-size="7pt" fo:letter-spacing="0.0354in" style:font-size-asian="7pt"/>
    </style:style>
    <style:style style:name="T544" style:family="text">
      <style:text-properties fo:font-size="7pt" fo:letter-spacing="0.0362in" style:font-size-asian="7pt"/>
    </style:style>
    <style:style style:name="T545" style:family="text">
      <style:text-properties fo:font-size="7pt" fo:letter-spacing="0.022in" fo:font-weight="bold" style:font-size-asian="7pt" style:font-weight-asian="bold"/>
    </style:style>
    <style:style style:name="T546" style:family="text">
      <style:text-properties fo:font-size="7pt" fo:letter-spacing="0.0236in" fo:font-weight="bold" style:font-size-asian="7pt" style:font-weight-asian="bold"/>
    </style:style>
    <style:style style:name="T547" style:family="text">
      <style:text-properties fo:font-size="7pt" fo:letter-spacing="0.0217in" style:font-size-asian="7pt"/>
    </style:style>
    <style:style style:name="T548" style:family="text">
      <style:text-properties fo:font-size="7pt" fo:letter-spacing="0.022in" style:font-size-asian="7pt"/>
    </style:style>
    <style:style style:name="T549" style:family="text">
      <style:text-properties fo:font-size="7pt" fo:letter-spacing="0.0236in" style:font-size-asian="7pt"/>
    </style:style>
    <style:style style:name="T550" style:family="text">
      <style:text-properties fo:font-size="7pt" fo:letter-spacing="-0.0016in" style:font-size-asian="7pt"/>
    </style:style>
    <style:style style:name="T551" style:family="text">
      <style:text-properties fo:font-size="5pt" fo:letter-spacing="-0.0055in" fo:font-weight="bold" style:font-size-asian="5pt" style:font-weight-asian="bold"/>
    </style:style>
    <style:style style:name="T552" style:family="text">
      <style:text-properties fo:font-size="5pt" fo:letter-spacing="0.0028in" style:font-size-asian="5pt"/>
    </style:style>
    <style:style style:name="T553" style:family="text">
      <style:text-properties fo:font-size="5pt" fo:letter-spacing="-0.0055in" style:font-size-asian="5pt"/>
    </style:style>
    <style:style style:name="T554" style:family="text">
      <style:text-properties fo:font-size="5pt" fo:letter-spacing="-0.0047in" style:font-size-asian="5pt"/>
    </style:style>
    <style:style style:name="T555" style:family="text">
      <style:text-properties fo:font-size="5pt" fo:letter-spacing="0.0063in" fo:font-weight="bold" style:font-size-asian="5pt" style:font-weight-asian="bold"/>
    </style:style>
    <style:style style:name="T556" style:family="text">
      <style:text-properties fo:font-size="7pt" fo:letter-spacing="0.0555in" style:font-size-asian="7pt"/>
    </style:style>
    <style:style style:name="T557" style:family="text">
      <style:text-properties fo:font-size="7pt" fo:font-style="italic" fo:font-weight="bold" style:font-size-asian="7pt" style:font-style-asian="italic" style:font-weight-asian="bold"/>
    </style:style>
    <style:style style:name="T558" style:family="text">
      <style:text-properties fo:font-size="7pt" fo:letter-spacing="0.0008in" style:font-size-asian="7pt"/>
    </style:style>
    <style:style style:name="T559" style:family="text">
      <style:text-properties fo:font-size="7pt" fo:letter-spacing="-0.002in" fo:font-weight="bold" style:font-size-asian="7pt" style:font-weight-asian="bold"/>
    </style:style>
    <style:style style:name="T560" style:family="text">
      <style:text-properties fo:letter-spacing="-0.0043in"/>
    </style:style>
    <style:style style:name="T561" style:family="text">
      <style:text-properties fo:font-size="8.5pt" fo:letter-spacing="0.0382in" style:font-size-asian="8.5pt"/>
    </style:style>
    <style:style style:name="T562" style:family="text">
      <style:text-properties fo:font-size="8.5pt" fo:letter-spacing="0.039in" fo:font-weight="bold" style:font-size-asian="8.5pt" style:font-weight-asian="bold"/>
    </style:style>
    <style:style style:name="T563" style:family="text">
      <style:text-properties fo:font-size="8.5pt" fo:letter-spacing="0.0398in" fo:font-weight="bold" style:font-size-asian="8.5pt" style:font-weight-asian="bold"/>
    </style:style>
    <style:style style:name="T564" style:family="text">
      <style:text-properties fo:font-size="5pt" fo:letter-spacing="-0.0071in" style:font-size-asian="5pt"/>
    </style:style>
    <style:style style:name="T565" style:family="text">
      <style:text-properties fo:letter-spacing="0.0016in" fo:font-weight="bold" style:font-weight-asian="bold"/>
    </style:style>
    <style:style style:name="T566" style:family="text">
      <style:text-properties fo:letter-spacing="0.002in" fo:font-weight="bold" style:font-weight-asian="bold"/>
    </style:style>
    <style:style style:name="T567" style:family="text">
      <style:text-properties fo:font-size="8.5pt" fo:letter-spacing="-0.0075in" fo:font-weight="bold" style:font-size-asian="8.5pt" style:font-weight-asian="bold"/>
    </style:style>
    <style:style style:name="T568" style:family="text">
      <style:text-properties style:font-name="Arial" fo:font-size="8pt" fo:font-weight="bold" style:font-size-asian="8pt" style:font-weight-asian="bold"/>
    </style:style>
    <style:style style:name="T569" style:family="text">
      <style:text-properties style:font-name="Arial" fo:font-size="8pt" fo:letter-spacing="0.0016in" fo:font-weight="bold" style:font-size-asian="8pt" style:font-weight-asian="bold"/>
    </style:style>
    <style:style style:name="T570" style:family="text">
      <style:text-properties style:font-name="Arial" fo:font-size="8pt" fo:letter-spacing="-0.002in" fo:font-weight="bold" style:font-size-asian="8pt" style:font-weight-asian="bold"/>
    </style:style>
    <style:style style:name="T571" style:family="text">
      <style:text-properties style:font-name="Arial" fo:font-size="8pt" fo:letter-spacing="-0.0016in" fo:font-weight="bold" style:font-size-asian="8pt" style:font-weight-asian="bold"/>
    </style:style>
    <style:style style:name="T572" style:family="text">
      <style:text-properties style:font-name="Arial" fo:font-size="8pt" fo:letter-spacing="0.0043in" fo:font-weight="bold" style:font-size-asian="8pt" style:font-weight-asian="bold"/>
    </style:style>
    <style:style style:name="T573" style:family="text">
      <style:text-properties style:font-name="Arial" fo:font-size="8pt" style:font-size-asian="8pt"/>
    </style:style>
    <style:style style:name="T574" style:family="text">
      <style:text-properties style:font-name="Arial" fo:font-size="8pt" fo:letter-spacing="0.0016in" style:font-size-asian="8pt"/>
    </style:style>
    <style:style style:name="T575" style:family="text">
      <style:text-properties style:font-name="Arial" fo:font-size="8pt" fo:letter-spacing="-0.0035in" style:font-size-asian="8pt"/>
    </style:style>
    <style:style style:name="T576" style:family="text">
      <style:text-properties style:font-name="Arial" fo:font-size="8pt" fo:letter-spacing="0.0035in" style:font-size-asian="8pt"/>
    </style:style>
    <style:style style:name="T577" style:family="text">
      <style:text-properties style:font-name="Arial" fo:font-size="8pt" fo:letter-spacing="0.0028in" style:font-size-asian="8pt"/>
    </style:style>
    <style:style style:name="T578" style:family="text">
      <style:text-properties style:font-name="Arial" fo:font-size="8pt" fo:letter-spacing="-0.0016in" style:font-size-asian="8pt"/>
    </style:style>
    <style:style style:name="T579" style:family="text">
      <style:text-properties style:font-name="Arial" fo:font-size="8pt" fo:letter-spacing="0.028in" style:font-size-asian="8pt"/>
    </style:style>
    <style:style style:name="T580" style:family="text">
      <style:text-properties style:font-name="Arial" fo:font-size="8pt" fo:letter-spacing="0.0035in" fo:font-weight="bold" style:font-size-asian="8pt" style:font-weight-asian="bold"/>
    </style:style>
    <style:style style:name="T581" style:family="text">
      <style:text-properties style:font-name="Arial" fo:font-size="8pt" fo:letter-spacing="-0.0028in" style:font-size-asian="8pt"/>
    </style:style>
    <style:style style:name="T582" style:family="text">
      <style:text-properties style:font-name="Arial" fo:font-size="8pt" fo:letter-spacing="0.0138in" style:font-size-asian="8pt"/>
    </style:style>
    <style:style style:name="T583" style:family="text">
      <style:text-properties style:font-name="Arial" fo:font-size="8pt" fo:letter-spacing="0.028in" fo:font-weight="bold" style:font-size-asian="8pt" style:font-weight-asian="bold"/>
    </style:style>
    <style:style style:name="T584" style:family="text">
      <style:text-properties style:font-name="Arial" fo:font-size="8pt" fo:letter-spacing="0.002in" style:font-size-asian="8pt"/>
    </style:style>
    <style:style style:name="T585" style:family="text">
      <style:text-properties style:font-name="Arial" fo:font-size="8pt" fo:letter-spacing="-0.0047in" style:font-size-asian="8pt"/>
    </style:style>
    <style:style style:name="T586" style:family="text">
      <style:text-properties style:font-name="Arial" fo:font-size="8pt" fo:letter-spacing="0.0055in" style:font-size-asian="8pt"/>
    </style:style>
    <style:style style:name="T587" style:family="text">
      <style:text-properties style:font-name="Arial" fo:font-size="8pt" fo:letter-spacing="0.0063in" style:font-size-asian="8pt"/>
    </style:style>
    <style:style style:name="T588" style:family="text">
      <style:text-properties style:font-name="Arial" fo:font-size="8pt" fo:letter-spacing="0.0047in" style:font-size-asian="8pt"/>
    </style:style>
    <style:style style:name="T589" style:family="text">
      <style:text-properties style:font-name="Arial" fo:font-size="8pt" fo:letter-spacing="-0.0083in" fo:font-weight="bold" style:font-size-asian="8pt" style:font-weight-asian="bold"/>
    </style:style>
    <style:style style:name="T590" style:family="text">
      <style:text-properties style:font-name="Arial" fo:font-size="8pt" fo:letter-spacing="-0.0075in" fo:font-weight="bold" style:font-size-asian="8pt" style:font-weight-asian="bold"/>
    </style:style>
    <style:style style:name="T591" style:family="text">
      <style:text-properties style:font-name="Arial" fo:font-size="8pt" fo:letter-spacing="-0.0028in" fo:font-weight="bold" style:font-size-asian="8pt" style:font-weight-asian="bold"/>
    </style:style>
    <style:style style:name="T592" style:family="text">
      <style:text-properties style:font-name="Arial" fo:font-size="8pt" fo:letter-spacing="0.0228in" fo:font-weight="bold" style:font-size-asian="8pt" style:font-weight-asian="bold"/>
    </style:style>
    <style:style style:name="T593" style:family="text">
      <style:text-properties style:font-name="Arial" fo:font-size="8pt" fo:letter-spacing="0.0217in" style:font-size-asian="8pt"/>
    </style:style>
    <style:style style:name="T594" style:family="text">
      <style:text-properties style:font-name="Arial" fo:font-size="8pt" fo:letter-spacing="0.0063in" fo:font-weight="bold" style:font-size-asian="8pt" style:font-weight-asian="bold"/>
    </style:style>
    <style:style style:name="T595" style:family="text">
      <style:text-properties fo:color="#231f20" style:font-name="Source Sans Pro" fo:font-size="11pt" style:font-size-asian="11pt"/>
    </style:style>
    <style:style style:name="T596" style:family="text">
      <style:text-properties fo:color="#231f20" style:font-name="Source Sans Pro" fo:font-size="11pt" fo:letter-spacing="-0.0075in" style:font-size-asian="11pt"/>
    </style:style>
    <style:style style:name="T597" style:family="text">
      <style:text-properties fo:color="#231f20" style:font-name="Source Sans Pro" fo:font-size="11pt" fo:letter-spacing="-0.0063in" style:font-size-asian="11pt"/>
    </style:style>
    <style:style style:name="T598" style:family="text">
      <style:text-properties fo:color="#231f20" style:font-name="Source Sans Pro" fo:font-size="11pt" fo:letter-spacing="-0.002in" style:font-size-asian="11pt"/>
    </style:style>
    <style:style style:name="T599" style:family="text">
      <style:text-properties fo:color="#231f20" style:font-name="Source Sans Pro" fo:font-size="11pt" fo:letter-spacing="-0.0016in" style:font-size-asian="11pt"/>
    </style:style>
    <style:style style:name="T600" style:family="text">
      <style:text-properties fo:color="#231f20" style:font-name="Source Sans Pro" fo:letter-spacing="-0.0063in"/>
    </style:style>
    <style:style style:name="T601" style:family="text">
      <style:text-properties fo:color="#231f20" style:font-name="Source Sans Pro" fo:letter-spacing="-0.0055in"/>
    </style:style>
    <style:style style:name="T602" style:family="text">
      <style:text-properties fo:color="#231f20" style:font-name="Source Sans Pro" fo:font-size="11pt" fo:font-weight="bold" style:font-size-asian="11pt" style:font-weight-asian="bold"/>
    </style:style>
    <style:style style:name="T603" style:family="text">
      <style:text-properties fo:color="#231f20" style:font-name="Source Sans Pro" fo:font-size="11pt" fo:letter-spacing="-0.0035in" fo:font-weight="bold" style:font-size-asian="11pt" style:font-weight-asian="bold"/>
    </style:style>
    <style:style style:name="T604" style:family="text">
      <style:text-properties fo:color="#231f20" style:font-name="Source Sans Pro" fo:font-size="11pt" fo:letter-spacing="-0.002in" fo:font-weight="bold" style:font-size-asian="11pt" style:font-weight-asian="bold"/>
    </style:style>
    <style:style style:name="T605" style:family="text">
      <style:text-properties fo:color="#231f20" style:font-name="Source Sans Pro" fo:font-size="11pt" fo:letter-spacing="-0.0016in" fo:font-weight="bold" style:font-size-asian="11pt" style:font-weight-asian="bold"/>
    </style:style>
    <style:style style:name="T606" style:family="text">
      <style:text-properties fo:color="#231f20" style:font-name="Source Sans Pro" fo:font-size="11pt" fo:letter-spacing="-0.0043in" style:font-size-asian="11pt"/>
    </style:style>
    <style:style style:name="T607" style:family="text">
      <style:text-properties fo:color="#231f20" style:font-name="Source Sans Pro" fo:font-size="11pt" fo:letter-spacing="-0.0083in" style:font-size-asian="11pt"/>
    </style:style>
    <style:style style:name="T608" style:family="text">
      <style:text-properties fo:color="#231f20" style:font-name="Source Sans Pro" fo:font-size="11pt" fo:letter-spacing="-0.0043in" fo:font-weight="bold" style:font-size-asian="11pt" style:font-weight-asian="bold"/>
    </style:style>
    <style:style style:name="T609" style:family="text">
      <style:text-properties fo:color="#231f20" style:font-name="Source Sans Pro" fo:font-size="11pt" fo:letter-spacing="-0.0008in" fo:font-weight="bold" style:font-size-asian="11pt" style:font-weight-asian="bold"/>
    </style:style>
    <style:style style:name="T610" style:family="text">
      <style:text-properties fo:color="#231f20" style:font-name="Source Sans Pro" fo:letter-spacing="-0.0043in"/>
    </style:style>
    <style:style style:name="T611" style:family="text">
      <style:text-properties style:font-name="Arial" fo:font-size="7.5pt" fo:letter-spacing="-0.0016in" fo:font-weight="bold" style:font-size-asian="7.5pt" style:font-weight-asian="bold" style:text-scale="105%"/>
    </style:style>
    <style:style style:name="T612" style:family="text">
      <style:text-properties style:font-name="Arial" fo:font-size="7pt" style:font-size-asian="7pt"/>
    </style:style>
    <style:style style:name="T613" style:family="text">
      <style:text-properties style:font-name="Arial" fo:font-size="7pt" fo:letter-spacing="0.0138in" style:font-size-asian="7pt"/>
    </style:style>
    <style:style style:name="T614" style:family="text">
      <style:text-properties style:font-name="Arial" fo:font-size="7pt" fo:letter-spacing="0.0146in" style:font-size-asian="7pt"/>
    </style:style>
    <style:style style:name="T615" style:family="text">
      <style:text-properties style:font-name="Arial" fo:font-size="7pt" fo:letter-spacing="0.028in" style:font-size-asian="7pt"/>
    </style:style>
    <style:style style:name="T616" style:family="text">
      <style:text-properties style:font-name="Arial" fo:font-size="7pt" fo:font-weight="bold" style:font-size-asian="7pt" style:font-weight-asian="bold"/>
    </style:style>
    <style:style style:name="T617" style:family="text">
      <style:text-properties style:font-name="Arial" fo:font-size="7pt" fo:letter-spacing="0.0035in" fo:font-weight="bold" style:font-size-asian="7pt" style:font-weight-asian="bold"/>
    </style:style>
    <style:style style:name="T618" style:family="text">
      <style:text-properties style:font-name="Arial" fo:font-size="7pt" fo:letter-spacing="0.0043in" fo:font-weight="bold" style:font-size-asian="7pt" style:font-weight-asian="bold"/>
    </style:style>
    <style:style style:name="T619" style:family="text">
      <style:text-properties style:font-name="Arial" fo:font-size="7pt" fo:letter-spacing="0.0043in" style:font-size-asian="7pt"/>
    </style:style>
    <style:style style:name="T620" style:family="text">
      <style:text-properties style:font-name="Arial" fo:font-size="7pt" fo:letter-spacing="0.0035in" style:font-size-asian="7pt"/>
    </style:style>
    <style:style style:name="T621" style:family="text">
      <style:text-properties style:font-name="Arial" fo:font-size="7pt" fo:letter-spacing="-0.0071in" style:font-size-asian="7pt"/>
    </style:style>
    <style:style style:name="T622" style:family="text">
      <style:text-properties style:font-name="Arial" fo:font-size="7pt" fo:letter-spacing="0.011in" fo:font-weight="bold" style:font-size-asian="7pt" style:font-weight-asian="bold"/>
    </style:style>
    <style:style style:name="T623" style:family="text">
      <style:text-properties style:font-name="Arial" fo:font-size="7pt" fo:letter-spacing="-0.0016in" style:font-size-asian="7pt"/>
    </style:style>
    <style:style style:name="T624" style:family="text">
      <style:text-properties style:font-name="Arial" fo:font-size="7pt" fo:letter-spacing="0.0055in" fo:font-weight="bold" style:font-size-asian="7pt" style:font-weight-asian="bold"/>
    </style:style>
    <style:style style:name="T625" style:family="text">
      <style:text-properties style:font-name="Arial" fo:font-size="7pt" fo:letter-spacing="0.002in" fo:font-weight="bold" style:font-size-asian="7pt" style:font-weight-asian="bold"/>
    </style:style>
    <style:style style:name="T626" style:family="text">
      <style:text-properties style:font-name="Arial" fo:font-size="7pt" fo:letter-spacing="-0.0035in" style:font-size-asian="7pt"/>
    </style:style>
    <style:style style:name="T627" style:family="text">
      <style:text-properties style:font-name="Arial" fo:font-size="7pt" fo:letter-spacing="0.0028in" fo:font-weight="bold" style:font-size-asian="7pt" style:font-weight-asian="bold"/>
    </style:style>
    <style:style style:name="T628" style:family="text">
      <style:text-properties style:font-name="Arial" fo:font-size="7pt" fo:letter-spacing="0.0028in" style:font-size-asian="7pt"/>
    </style:style>
    <style:style style:name="T629" style:family="text">
      <style:text-properties style:font-name="Arial" fo:font-size="7pt" fo:letter-spacing="0.028in" fo:font-weight="bold" style:font-size-asian="7pt" style:font-weight-asian="bold"/>
    </style:style>
    <style:style style:name="T630" style:family="text">
      <style:text-properties style:font-name="Arial" fo:font-size="7pt" fo:font-style="italic" style:font-size-asian="7pt" style:font-style-asian="italic"/>
    </style:style>
    <style:style style:name="T631" style:family="text">
      <style:text-properties style:font-name="Arial" fo:font-size="7pt" fo:letter-spacing="0.028in" fo:font-style="italic" style:font-size-asian="7pt" style:font-style-asian="italic"/>
    </style:style>
    <style:style style:name="T632" style:family="text">
      <style:text-properties style:font-name="Arial" fo:font-size="7pt" fo:letter-spacing="0.0047in" style:font-size-asian="7pt"/>
    </style:style>
    <style:style style:name="T633" style:family="text">
      <style:text-properties style:font-name="Arial" fo:font-size="7pt" fo:letter-spacing="-0.0028in" style:font-size-asian="7pt"/>
    </style:style>
    <style:style style:name="T634" style:family="text">
      <style:text-properties style:font-name="Arial" fo:font-size="7pt" fo:letter-spacing="0.0339in" fo:font-weight="bold" style:font-size-asian="7pt" style:font-weight-asian="bold"/>
    </style:style>
    <style:style style:name="T635" style:family="text">
      <style:text-properties style:font-name="Arial" fo:font-size="7.5pt" fo:font-weight="bold" style:font-size-asian="7.5pt" style:font-weight-asian="bold" style:text-scale="105%"/>
    </style:style>
    <style:style style:name="T636" style:family="text">
      <style:text-properties style:font-name="Arial" fo:font-size="7.5pt" fo:letter-spacing="-0.0035in" fo:font-weight="bold" style:font-size-asian="7.5pt" style:font-weight-asian="bold" style:text-scale="105%"/>
    </style:style>
    <style:style style:name="T637" style:family="text">
      <style:text-properties style:font-name="Arial" fo:font-size="7.5pt" style:font-size-asian="7.5pt" style:text-scale="105%"/>
    </style:style>
    <style:style style:name="T638" style:family="text">
      <style:text-properties style:font-name="Arial" fo:font-size="7.5pt" fo:letter-spacing="-0.0075in" style:font-size-asian="7.5pt" style:text-scale="105%"/>
    </style:style>
    <style:style style:name="T639" style:family="text">
      <style:text-properties style:font-name="Arial" fo:font-size="7.5pt" fo:letter-spacing="-0.0071in" style:font-size-asian="7.5pt" style:text-scale="105%"/>
    </style:style>
    <style:style style:name="T640" style:family="text">
      <style:text-properties fo:color="#231f20" style:font-name="Source Sans Pro" fo:font-size="11pt" fo:letter-spacing="-0.0028in" fo:font-weight="bold" style:font-size-asian="11pt" style:font-weight-asian="bold"/>
    </style:style>
    <style:style style:name="T641" style:family="text">
      <style:text-properties fo:color="#231f20" style:font-name="Source Sans Pro" fo:font-size="11pt" fo:letter-spacing="0.0555in" style:font-size-asian="11pt"/>
    </style:style>
    <style:style style:name="T642" style:family="text">
      <style:text-properties fo:color="#231f20" style:font-name="Source Sans Pro" fo:font-size="11pt" fo:letter-spacing="-0.0035in" style:font-size-asian="11pt"/>
    </style:style>
    <style:style style:name="T643" style:family="text">
      <style:text-properties fo:color="#231f20" style:font-name="Source Sans Pro" fo:font-size="11pt" fo:letter-spacing="-0.0028in" style:font-size-asian="11pt"/>
    </style:style>
    <style:style style:name="T644" style:family="text">
      <style:text-properties fo:color="#231f20" style:font-name="Source Sans Pro" fo:font-size="11pt" fo:letter-spacing="-0.0008in" style:font-size-asian="11pt"/>
    </style:style>
    <style:style style:name="T645" style:family="text">
      <style:text-properties fo:color="#231f20" style:font-name="Source Sans Pro" fo:font-size="11pt" fo:letter-spacing="-0.0047in" style:font-size-asian="11pt"/>
    </style:style>
    <style:style style:name="T646" style:family="text">
      <style:text-properties fo:color="#231f20" style:font-name="Source Sans Pro" fo:font-size="11pt" fo:letter-spacing="0.028in" style:font-size-asian="11pt"/>
    </style:style>
    <style:style style:name="T647" style:family="text">
      <style:text-properties fo:color="#231f20" style:font-name="Source Sans Pro" fo:font-size="11pt" fo:letter-spacing="0.0134in" style:font-size-asian="11pt"/>
    </style:style>
    <style:style style:name="T648" style:family="text">
      <style:text-properties fo:color="#231f20" style:font-name="Source Sans Pro" fo:font-size="11pt" fo:letter-spacing="0.0138in" style:font-size-asian="11pt"/>
    </style:style>
    <style:style style:name="T649" style:family="text">
      <style:text-properties fo:color="#231f20" style:font-name="Source Sans Pro" fo:font-size="11pt" fo:letter-spacing="-0.0083in" fo:font-weight="bold" style:font-size-asian="11pt" style:font-weight-asian="bold"/>
    </style:style>
    <style:style style:name="T650" style:family="text">
      <style:text-properties fo:color="#231f20" style:font-name="Source Sans Pro" fo:font-size="11pt" fo:letter-spacing="-0.0075in" fo:font-weight="bold" style:font-size-asian="11pt" style:font-weight-asian="bold"/>
    </style:style>
    <style:style style:name="T651" style:family="text">
      <style:text-properties style:font-name="Times New Roman" style:text-underline-style="solid" style:text-underline-width="bold" style:text-underline-color="font-color"/>
    </style:style>
    <style:style style:name="T652" style:family="text">
      <style:text-properties style:font-name="Times New Roman" fo:letter-spacing="-0.002in" style:text-underline-style="solid" style:text-underline-width="bold" style:text-underline-color="font-color"/>
    </style:style>
    <style:style style:name="T653" style:family="text">
      <style:text-properties style:font-name="Times New Roman" fo:letter-spacing="-0.0016in" style:text-underline-style="solid" style:text-underline-width="bold" style:text-underline-color="font-color"/>
    </style:style>
    <style:style style:name="T654" style:family="text">
      <style:text-properties style:font-name="Times New Roman" fo:font-size="8.5pt" fo:font-weight="bold" style:font-size-asian="8.5pt" style:font-weight-asian="bold"/>
    </style:style>
    <style:style style:name="T655" style:family="text">
      <style:text-properties style:font-name="Times New Roman" fo:font-size="8.5pt" fo:letter-spacing="0.0555in" fo:font-weight="bold" style:font-size-asian="8.5pt" style:font-weight-asian="bold"/>
    </style:style>
    <style:style style:name="T656" style:family="text">
      <style:text-properties style:font-name="Times New Roman" fo:font-size="8.5pt" fo:letter-spacing="-0.0016in" fo:font-weight="bold" style:font-size-asian="8.5pt" style:font-weight-asian="bold"/>
    </style:style>
    <style:style style:name="T657" style:family="text">
      <style:text-properties style:font-name="Times New Roman" fo:font-weight="bold" style:font-weight-asian="bold"/>
    </style:style>
    <style:style style:name="T658" style:family="text">
      <style:text-properties style:font-name="Times New Roman"/>
    </style:style>
    <style:style style:name="T659" style:family="text">
      <style:text-properties style:font-name="Times New Roman" fo:letter-spacing="0.0256in"/>
    </style:style>
    <style:style style:name="T660" style:family="text">
      <style:text-properties style:font-name="Times New Roman" fo:font-size="5.5pt" style:font-size-asian="5.5pt"/>
    </style:style>
    <style:style style:name="T661" style:family="text">
      <style:text-properties style:font-name="Times New Roman" fo:letter-spacing="0.0146in"/>
    </style:style>
    <style:style style:name="T662" style:family="text">
      <style:text-properties style:font-name="Times New Roman" fo:letter-spacing="-0.0028in"/>
    </style:style>
    <style:style style:name="T663" style:family="text">
      <style:text-properties style:font-name="Times New Roman" fo:letter-spacing="0.0189in" fo:font-weight="bold" style:font-weight-asian="bold"/>
    </style:style>
    <style:style style:name="T664" style:family="text">
      <style:text-properties style:font-name="Times New Roman" fo:letter-spacing="0.0193in"/>
    </style:style>
    <style:style style:name="T665" style:family="text">
      <style:text-properties style:font-name="Times New Roman" fo:letter-spacing="0.0189in"/>
    </style:style>
    <style:style style:name="T666" style:family="text">
      <style:text-properties style:font-name="Times New Roman" fo:letter-spacing="0.022in"/>
    </style:style>
    <style:style style:name="T667" style:family="text">
      <style:text-properties style:font-name="Times New Roman" fo:letter-spacing="0.0016in"/>
    </style:style>
    <style:style style:name="T668" style:family="text">
      <style:text-properties style:font-name="Times New Roman" fo:letter-spacing="0.002in"/>
    </style:style>
    <style:style style:name="T669" style:family="text">
      <style:text-properties style:font-name="Times New Roman" fo:letter-spacing="-0.0016in"/>
    </style:style>
    <style:style style:name="T670" style:family="text">
      <style:text-properties style:font-name="Times New Roman" fo:letter-spacing="0.0028in"/>
    </style:style>
    <style:style style:name="T671" style:family="text">
      <style:text-properties style:font-name="Times New Roman" fo:font-size="8.5pt" fo:letter-spacing="0.002in" fo:font-weight="bold" style:font-size-asian="8.5pt" style:font-weight-asian="bold"/>
    </style:style>
    <style:style style:name="T672" style:family="text">
      <style:text-properties style:font-name="Arial"/>
    </style:style>
    <style:style style:name="T673" style:family="text">
      <style:text-properties style:font-name="Arial" style:text-scale="105%"/>
    </style:style>
    <style:style style:name="T674" style:family="text">
      <style:text-properties style:font-name="Arial" fo:letter-spacing="0.0071in" style:text-scale="105%"/>
    </style:style>
    <style:style style:name="T675" style:family="text">
      <style:text-properties style:font-name="Arial" fo:letter-spacing="-0.0016in" style:text-scale="105%"/>
    </style:style>
    <style:style style:name="T676" style:family="text">
      <style:text-properties style:font-name="Arial" fo:letter-spacing="-0.0016in"/>
    </style:style>
    <style:style style:name="T677" style:family="text">
      <style:text-properties style:font-name="Arial" fo:letter-spacing="-0.0047in"/>
    </style:style>
    <style:style style:name="T678" style:family="text">
      <style:text-properties style:font-name="Arial" fo:letter-spacing="-0.0055in"/>
    </style:style>
    <style:style style:name="T679" style:family="text">
      <style:text-properties style:font-name="Arial" fo:letter-spacing="-0.0063in"/>
    </style:style>
    <style:style style:name="T680" style:family="text">
      <style:text-properties style:font-name="Arial" fo:letter-spacing="0.0236in"/>
    </style:style>
    <style:style style:name="T681" style:family="text">
      <style:text-properties style:font-name="Arial" fo:letter-spacing="0.0244in"/>
    </style:style>
    <style:style style:name="T682" style:family="text">
      <style:text-properties style:font-name="Arial" fo:letter-spacing="-0.0016in" style:text-scale="110%"/>
    </style:style>
    <style:style style:name="T683" style:family="text">
      <style:text-properties style:font-name="Arial" fo:letter-spacing="-0.002in" style:text-scale="110%"/>
    </style:style>
    <style:style style:name="T684" style:family="text">
      <style:text-properties style:font-name="Arial" fo:letter-spacing="-0.0071in"/>
    </style:style>
    <style:style style:name="T685" style:family="text">
      <style:text-properties fo:color="#00007e" style:font-name="Arial" style:text-underline-style="solid" style:text-underline-width="auto" style:text-underline-color="#00007e"/>
    </style:style>
    <style:style style:name="T686" style:family="text">
      <style:text-properties fo:color="#00007e" style:font-name="Arial" style:text-underline-style="none"/>
    </style:style>
    <style:style style:name="T687" style:family="text">
      <style:text-properties style:font-name="Arial" style:text-underline-style="none"/>
    </style:style>
    <style:style style:name="T688" style:family="text">
      <style:text-properties style:font-name="Arial" fo:letter-spacing="-0.0016in" style:text-underline-style="none"/>
    </style:style>
    <style:style style:name="T689" style:family="text">
      <style:text-properties style:font-name="Arial" fo:letter-spacing="-0.0083in"/>
    </style:style>
    <style:style style:name="T690" style:family="text">
      <style:text-properties style:font-name="Arial" fo:letter-spacing="-0.0028in"/>
    </style:style>
    <style:style style:name="T691" style:family="text">
      <style:text-properties style:font-name="Arial" fo:font-size="9pt" style:font-size-asian="9pt"/>
    </style:style>
    <style:style style:name="T692" style:family="text">
      <style:text-properties style:font-name="Arial" fo:font-size="9pt" fo:font-weight="bold" style:font-size-asian="9pt" style:font-weight-asian="bold"/>
    </style:style>
    <style:style style:name="T693" style:family="text">
      <style:text-properties style:font-name="Arial" fo:font-size="9pt" fo:letter-spacing="0.0555in" style:font-size-asian="9pt"/>
    </style:style>
    <style:style style:name="T694" style:family="text">
      <style:text-properties style:font-name="Arial" fo:font-size="9pt" fo:letter-spacing="0.0016in" fo:font-weight="bold" style:font-size-asian="9pt" style:font-weight-asian="bold"/>
    </style:style>
    <style:style style:name="T695" style:family="text">
      <style:text-properties style:font-name="Arial" fo:font-size="9pt" fo:letter-spacing="0.0035in" fo:font-weight="bold" style:font-size-asian="9pt" style:font-weight-asian="bold"/>
    </style:style>
    <style:style style:name="T696" style:family="text">
      <style:text-properties style:font-name="Arial" fo:font-size="9pt" fo:letter-spacing="-0.0016in" fo:font-weight="bold" style:font-size-asian="9pt" style:font-weight-asian="bold"/>
    </style:style>
    <style:style style:name="T697" style:family="text">
      <style:text-properties style:font-name="Arial" fo:font-size="9pt" fo:letter-spacing="0.0091in" fo:font-weight="bold" style:font-size-asian="9pt" style:font-weight-asian="bold"/>
    </style:style>
    <style:style style:name="T698" style:family="text">
      <style:text-properties fo:color="#231f20" style:font-name="Source Sans Pro" fo:font-size="11pt" fo:letter-spacing="-0.0098in" style:font-size-asian="11pt"/>
    </style:style>
    <style:style style:name="T699" style:family="text">
      <style:text-properties fo:color="#231f20" style:font-name="Source Sans Pro" fo:font-size="11pt" fo:letter-spacing="0.0165in" style:font-size-asian="11pt"/>
    </style:style>
    <style:style style:name="T700" style:family="text">
      <style:text-properties fo:color="#231f20" style:font-name="Source Sans Pro" fo:font-size="11pt" fo:letter-spacing="0.0035in" style:font-size-asian="11pt"/>
    </style:style>
    <style:style style:name="T701" style:family="text">
      <style:text-properties fo:color="#231f20" style:font-name="Source Sans Pro" fo:font-size="11pt" fo:letter-spacing="0.0043in" style:font-size-asian="11pt"/>
    </style:style>
    <style:style style:name="T702" style:family="text">
      <style:text-properties fo:color="#231f20" style:font-name="Source Sans Pro" fo:font-size="11pt" fo:letter-spacing="0.0252in" style:font-size-asian="11pt"/>
    </style:style>
    <style:style style:name="T703" style:family="text">
      <style:text-properties fo:color="#231f20" style:font-name="Source Sans Pro" fo:font-size="11pt" fo:letter-spacing="-0.0071in" style:font-size-asian="11pt"/>
    </style:style>
    <style:style style:name="T704" style:family="text">
      <style:text-properties fo:color="#231f20" style:font-name="Source Sans Pro" fo:font-size="11pt" fo:letter-spacing="-0.0055in" style:font-size-asian="11pt"/>
    </style:style>
    <style:style style:name="T705" style:family="text">
      <style:text-properties fo:color="#231f20" style:font-name="Source Sans Pro" fo:font-size="11pt" fo:letter-spacing="0.0075in" style:font-size-asian="11pt"/>
    </style:style>
    <style:style style:name="T706" style:family="text">
      <style:text-properties fo:color="#231f20" style:font-name="Source Sans Pro" fo:font-size="11pt" fo:letter-spacing="0.0083in" style:font-size-asian="11pt"/>
    </style:style>
    <style:style style:name="T707" style:family="text">
      <style:text-properties fo:color="#231f20" style:font-name="Source Sans Pro" fo:font-size="11pt" fo:letter-spacing="0.0008in" style:font-size-asian="11pt"/>
    </style:style>
    <style:style style:name="T708" style:family="text">
      <style:text-properties fo:color="#231f20" style:font-name="Source Sans Pro" fo:font-size="11pt" fo:letter-spacing="0.0161in" style:font-size-asian="11pt"/>
    </style:style>
    <style:style style:name="T709" style:family="text">
      <style:text-properties fo:color="#231f20" style:font-name="Source Sans Pro" fo:font-size="11pt" fo:letter-spacing="0.0016in" style:font-size-asian="11pt"/>
    </style:style>
    <style:style style:name="T710" style:family="text">
      <style:text-properties fo:color="#231f20" style:font-name="Source Sans Pro" fo:font-size="11pt" fo:letter-spacing="0.0028in" style:font-size-asian="11pt"/>
    </style:style>
    <style:style style:name="T711" style:family="text">
      <style:text-properties fo:color="#ffffff" style:font-name="Source Sans Pro" fo:font-size="10pt" style:font-size-asian="10pt"/>
    </style:style>
    <style:style style:name="T712" style:family="text">
      <style:text-properties fo:color="#ffffff" style:font-name="Source Sans Pro" fo:font-size="10pt" fo:letter-spacing="-0.0075in" style:font-size-asian="10pt"/>
    </style:style>
    <style:style style:name="T713" style:family="text">
      <style:text-properties fo:color="#ffffff" style:font-name="Source Sans Pro" fo:font-size="10pt" fo:letter-spacing="-0.0071in" style:font-size-asian="10pt"/>
    </style:style>
    <style:style style:name="T714" style:family="text">
      <style:text-properties fo:color="#ffffff" style:font-name="Source Sans Pro" fo:font-size="10pt" fo:letter-spacing="-0.0016in" style:font-size-asian="10pt"/>
    </style:style>
    <style:style style:name="T715" style:family="text">
      <style:text-properties fo:color="#40586f" style:font-name="Lato Black" fo:font-size="6pt" fo:font-weight="bold" style:font-size-asian="6pt" style:font-weight-asian="bold"/>
    </style:style>
    <style:style style:name="T716" style:family="text">
      <style:text-properties fo:color="#40586f" style:font-name="Lato Black" fo:font-size="6pt" fo:letter-spacing="0.0134in" fo:font-weight="bold" style:font-size-asian="6pt" style:font-weight-asian="bold"/>
    </style:style>
    <style:style style:name="T717" style:family="text">
      <style:text-properties fo:color="#40586f" style:font-name="Lato Black" fo:font-size="6pt" fo:letter-spacing="0.0083in" fo:font-weight="bold" style:font-size-asian="6pt" style:font-weight-asian="bold"/>
    </style:style>
    <style:style style:name="T718" style:family="text">
      <style:text-properties fo:color="#40586f" style:font-name="Lato Black" fo:font-size="6pt" fo:letter-spacing="0.0098in" fo:font-weight="bold" style:font-size-asian="6pt" style:font-weight-asian="bold"/>
    </style:style>
    <style:style style:name="T719" style:family="text">
      <style:text-properties fo:color="#40586f" style:font-name="Lato Black" fo:font-size="6pt" fo:letter-spacing="0.0138in" fo:font-weight="bold" style:font-size-asian="6pt" style:font-weight-asian="bold"/>
    </style:style>
    <style:style style:name="T720" style:family="text">
      <style:text-properties fo:color="#40586f" style:font-name="Lato Black" fo:font-size="6pt" fo:letter-spacing="-0.0016in" fo:font-weight="bold" style:font-size-asian="6pt" style:font-weight-asian="bold"/>
    </style:style>
    <style:style style:name="T721" style:family="text">
      <style:text-properties fo:color="#ffffff" style:font-name="Source Sans Pro" fo:font-size="10pt" fo:letter-spacing="-0.0008in" style:font-size-asian="10pt"/>
    </style:style>
    <style:style style:name="T722" style:family="text">
      <style:text-properties fo:color="#ffffff" style:font-name="Source Sans Pro" fo:font-size="10pt" fo:letter-spacing="-0.0028in" style:font-size-asian="10pt"/>
    </style:style>
    <style:style style:name="T723" style:family="text">
      <style:text-properties fo:color="#ffffff" style:font-name="Source Sans Pro Semibold" fo:font-size="11pt" fo:font-weight="bold" style:font-size-asian="11pt" style:font-weight-asian="bold"/>
    </style:style>
    <style:style style:name="T724" style:family="text">
      <style:text-properties fo:color="#ffffff" style:font-name="Source Sans Pro Semibold" fo:font-size="11pt" fo:letter-spacing="0.0091in" fo:font-weight="bold" style:font-size-asian="11pt" style:font-weight-asian="bold"/>
    </style:style>
    <style:style style:name="T725" style:family="text">
      <style:text-properties fo:color="#ffffff" style:font-name="Source Sans Pro Semibold" fo:font-size="11pt" fo:letter-spacing="0.0098in" fo:font-weight="bold" style:font-size-asian="11pt" style:font-weight-asian="bold"/>
    </style:style>
    <style:style style:name="T726" style:family="text">
      <style:text-properties fo:color="#ffffff" style:font-name="Source Sans Pro Semibold" fo:font-size="11pt" fo:letter-spacing="-0.0016in" fo:font-weight="bold" style:font-size-asian="11pt" style:font-weight-asian="bold"/>
    </style:style>
    <style:style style:name="T727" style:family="text">
      <style:text-properties fo:color="#ffffff" style:font-name="Source Sans Pro Semibold" fo:font-size="11pt" fo:letter-spacing="0.0299in" fo:font-weight="bold" style:font-size-asian="11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9"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0"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1"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fr12"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26105*" fo:start-indent="0in" fo:end-indent="0.0138in"/>
          <style:column style:rel-width="39430*" fo:start-indent="0.0138in" fo:end-indent="0in"/>
        </style:columns>
      </style:section-properties>
    </style:style>
    <style:style style:name="Sect6" style:family="section">
      <style:section-properties style:editable="false">
        <style:columns fo:column-count="2">
          <style:column style:rel-width="26567*" fo:start-indent="0in" fo:end-indent="0.0138in"/>
          <style:column style:rel-width="38968*" fo:start-indent="0.0138in" fo:end-indent="0in"/>
        </style:columns>
      </style:section-properties>
    </style:style>
    <style:style style:name="Sect7" style:family="section">
      <style:section-properties style:editable="false">
        <style:columns fo:column-count="2">
          <style:column style:rel-width="25735*" fo:start-indent="0in" fo:end-indent="0.0138in"/>
          <style:column style:rel-width="39800*"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55"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Heading_20_1" text:outline-level="2"><text:span text:style-name="T8"/><text:span text:style-name="T9"/><text:span text:style-name="T10"/></text:h>
        <text:p text:style-name="P3"><text:span text:style-name="T11"/><text:span text:style-name="T12"/><text:span text:style-name="T13"/><text:span text:style-name="T14"/><text:span text:style-name="T15"/></text:p>
        <text:p text:style-name="P4"><text:span text:style-name="T13"/><text:span text:style-name="T16"/><text:span text:style-name="T11"/><text:span text:style-name="T16"/><text:span text:style-name="T17"/></text:p>
      </text:section>
      <text:p text:style-name="P5"/>
      <text:p text:style-name="P6"/>
      <text:p text:style-name="P7"/>
      <text:p text:style-name="P8"><draw:frame draw:style-name="fr3" draw:name="Image 19" text:anchor-type="as-char" svg:width="0.7165in" svg:height="0.6457in" draw:z-index="151"><draw:image xlink:href="Pictures/10000001000000890000007C1AA9694F.png" xlink:type="simple" xlink:show="embed" xlink:actuate="onLoad" draw:mime-type="image/png"/></draw:frame></text:p>
      <text:p text:style-name="P6"/>
      <draw:frame draw:style-name="fr1" draw:name="Image50" text:anchor-type="char" svg:x="0.7874in" svg:y="0.6102in" svg:width="6.6953in" svg:height="10.3791in" draw:z-index="284">
        <draw:image xlink:href="Pictures/100000010000053B0000081B7E5ACCB3.png" xlink:type="simple" xlink:show="embed" xlink:actuate="onLoad" draw:mime-type="image/png"/>
      </draw:frame>
      <draw:frame draw:style-name="fr2" draw:name="Image52" text:anchor-type="char" svg:x="5.8201in" svg:y="-0.2874in" svg:width="2.0508in" svg:height="1.502in" draw:z-index="286">
        <draw:image xlink:href="Pictures/100000010000019A0000012CF46A0DA6.png" xlink:type="simple" xlink:show="embed" xlink:actuate="onLoad" draw:mime-type="image/png"/>
      </draw:frame>
      <draw:frame draw:style-name="fr2" draw:name="Image54" text:anchor-type="char" svg:x="0.402in" svg:y="-0.2874in" svg:width="2.0508in" svg:height="1.502in" draw:z-index="287">
        <draw:image xlink:href="Pictures/100000010000019A0000012CF46A0DA6.png" xlink:type="simple" xlink:show="embed" xlink:actuate="onLoad" draw:mime-type="image/png"/>
      </draw:frame>
      <text:p text:style-name="P6"/>
      <text:p text:style-name="P6"/>
      <text:p text:style-name="P6"/>
      <text:p text:style-name="P6"/>
      <text:p text:style-name="P6"/>
      <text:p text:style-name="P6"/>
      <text:p text:style-name="P9"/>
      <text:section text:style-name="Sect2" text:name="Section1">
        <text:h text:style-name="P10" text:outline-level="5"><text:span text:style-name="T18">THEODORICO</text:span><text:span text:style-name="T19"> </text:span><text:span text:style-name="T18">DE</text:span><text:span text:style-name="T19"> </text:span><text:span text:style-name="T18">ASSIS</text:span><text:span text:style-name="T20"> </text:span><text:span text:style-name="T21">FERRAÇO</text:span></text:h>
        <text:p text:style-name="P11"><text:span text:style-name="T22">Prefeito</text:span><text:span text:style-name="T22"/></text:p>
        <text:h text:style-name="P12" text:outline-level="5"><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h>
        <text:p text:style-name="P13"><text:span text:style-name="T22">Vice-Prefeito</text:span><text:span text:style-name="T22"/></text:p>
      </text:section>
      <text:section text:style-name="Sect1" text:name="Section2">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5"/>
        <text:h text:style-name="P16" text:outline-level="5"><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h>
        <text:p text:style-name="P17"><draw:frame draw:style-name="fr4" draw:name="Image46" text:anchor-type="char" svg:x="0.7945in" svg:y="0.0661in" svg:width="6.6929in" svg:height="0.0161in" draw:z-index="281"><draw:image xlink:href="Pictures/100000010000053A0000000167335D98.png" xlink:type="simple" xlink:show="embed" xlink:actuate="onLoad" draw:mime-type="image/png"/></draw:frame></text:p>
        <text:p text:style-name="P18"/>
      </text:section>
      <text:section text:style-name="Sect3" text:name="Section3">
        <text:h text:style-name="P19" text:outline-level="7"><draw:frame draw:style-name="fr1" draw:name="Image2" text:anchor-type="char" svg:x="0.0047in" svg:y="2.2626in" svg:width="8.2634in" svg:height="5.8508in" draw:z-index="263"><draw:image xlink:href="Pictures/100000010000067400000492A90EB7A8.png" xlink:type="simple" xlink:show="embed" xlink:actuate="onLoad" draw:mime-type="image/png"/></draw:frame><draw:frame draw:style-name="fr5" draw:name="Image51" text:anchor-type="char" svg:x="1.6075in" svg:y="0in" svg:width="6.6602in" svg:height="1.3874in" draw:z-index="285"><draw:image xlink:href="Pictures/10000001000005340000011599C03542.png" xlink:type="simple" xlink:show="embed" xlink:actuate="onLoad" draw:mime-type="image/png"/></draw:frame><text:span text:style-name="T31">Alexandre</text:span><text:span text:style-name="T32"> </text:span><text:span text:style-name="T31">Valdo</text:span><text:span text:style-name="T33"> </text:span><text:span text:style-name="T34">Maitan</text:span></text:h>
        <text:p text:style-name="P20"><text:span text:style-name="T35">Presidente</text:span><text:span text:style-name="T35"/></text:p>
        <text:h text:style-name="P21" text:outline-level="7"><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h>
        <text:p text:style-name="P20"><text:span text:style-name="T38">1º </text:span><text:span text:style-name="T35">Secretário</text:span></text:p>
        <text:h text:style-name="P22" text:outline-level="7"><text:span text:style-name="T31">Fabrício</text:span><text:span text:style-name="T33"> </text:span><text:span text:style-name="T31">da</text:span><text:span text:style-name="T36"> </text:span><text:span text:style-name="T31">Silva</text:span><text:span text:style-name="T36"> </text:span><text:span text:style-name="T34">Martins</text:span></text:h>
        <text:p text:style-name="P23"><text:span text:style-name="T35">Vice-Presidente</text:span><text:span text:style-name="T35"/></text:p>
        <text:h text:style-name="P24" text:outline-level="7"><text:span text:style-name="T31">Marcos</text:span><text:span text:style-name="T39"> </text:span><text:span text:style-name="T31">Salles</text:span><text:span text:style-name="T36"> </text:span><text:span text:style-name="T34">Coelho</text:span></text:h>
        <text:p text:style-name="P23"><text:span text:style-name="T38">2º </text:span><text:span text:style-name="T35">Secretário</text:span></text:p>
      </text:section>
      <text:p text:style-name="P25"><draw:frame draw:style-name="fr1" draw:name="Image3" text:anchor-type="char" svg:x="0.7874in" svg:y="0.6102in" svg:width="6.6953in" svg:height="10.3791in" draw:z-index="265"><draw:image xlink:href="Pictures/100000010000053B0000081B7E5ACCB3.png" xlink:type="simple" xlink:show="embed" xlink:actuate="onLoad" draw:mime-type="image/png"/></draw:frame><draw:frame draw:style-name="fr1" draw:name="Image4" text:anchor-type="char" svg:x="0in" svg:y="0in" svg:width="8.2681in" svg:height="11.6929in" draw:z-index="266"><draw:image xlink:href="Pictures/1000000100000675000009223B4C6F44.png" xlink:type="simple" xlink:show="embed" xlink:actuate="onLoad" draw:mime-type="image/png"/></draw:frame></text:p>
      <text:h text:style-name="P26" text:outline-level="4"><draw:frame draw:style-name="fr6" draw:name="Image 41" text:anchor-type="char" svg:x="0.7874in" svg:y="-0.6138in" svg:width="1.2228in" svg:height="1.1008in" draw:z-index="91"><draw:image xlink:href="Pictures/10000001000000EB000000D463A43EBB.png" xlink:type="simple" xlink:show="embed" xlink:actuate="onLoad" draw:mime-type="image/png"/></draw:frame><text:span text:style-name="T31">(…) ESTOU CERCADO DE</text:span><text:span text:style-name="T40"> </text:span><text:span text:style-name="T31">LEMBRANÇAS</text:span><text:span text:style-name="T40"> </text:span><text:span text:style-name="T31">(…). SÃO DEZENAS (…) QUE DESFILAM SEM ORDEM</text:span><text:span text:style-name="T37"> </text:span><text:span text:style-name="T31">,</text:span><text:span text:style-name="T37"> </text:span><text:span text:style-name="T31">COMO</text:span><text:span text:style-name="T37"> </text:span><text:span text:style-name="T31">SE</text:span><text:span text:style-name="T37"> </text:span><text:span text:style-name="T31">EU SONHASSE (…).</text:span></text:h>
      <text:p text:style-name="P27"><text:span text:style-name="T41">Rubem</text:span><text:span text:style-name="T42"> </text:span><text:span text:style-name="T43">Braga</text:span></text:p>
      <text:p text:style-name="P28"/>
      <text:p text:style-name="P6"/>
      <text:p text:style-name="P29"/>
      <text:p text:style-name="P8"><draw:frame draw:style-name="fr3" draw:name="Image 45" text:anchor-type="as-char" svg:width="0.711in" svg:height="0.6402in" draw:z-index="8"><draw:image xlink:href="Pictures/10000001000000890000007B65EB5E14.png" xlink:type="simple" xlink:show="embed" xlink:actuate="onLoad" draw:mime-type="image/png"/></draw:frame></text:p>
      <text:p text:style-name="P30"/>
      <text:section text:style-name="Sect4" text:name="Section4">
        <text:h text:style-name="P31" text:outline-level="6"><draw:frame draw:style-name="fr2" draw:name="Image49" text:anchor-type="char" svg:x="1.6075in" svg:y="-1.5091in" svg:width="6.6602in" svg:height="1.3874in" draw:z-index="283"><draw:image xlink:href="Pictures/10000001000005340000011568EFA48A.png" xlink:type="simple" xlink:show="embed" xlink:actuate="onLoad" draw:mime-type="image/png"/></draw:frame><text:span text:style-name="T44">ALMIR</text:span><text:span text:style-name="T45"> </text:span><text:span text:style-name="T44">DE SOUZA </text:span><text:span text:style-name="T46">SCHERRER</text:span></text:h>
        <text:p text:style-name="P32"><text:span text:style-name="T47">Secretário</text:span><text:span text:style-name="T48"> </text:span><text:span text:style-name="T47">Executivo</text:span><text:span text:style-name="T48"> </text:span><text:span text:style-name="T47">de</text:span><text:span text:style-name="T49"> </text:span><text:span text:style-name="T50">Comunicação</text:span></text:p>
        <text:p text:style-name="P33"/>
        <text:h text:style-name="P34" text:outline-level="6"><text:span text:style-name="T44">ASTOR</text:span><text:span text:style-name="T51"> </text:span><text:span text:style-name="T44">DILEM</text:span><text:span text:style-name="T52"> </text:span><text:span text:style-name="T44">DOS</text:span><text:span text:style-name="T52"> </text:span><text:span text:style-name="T44">SANTOS</text:span><text:span text:style-name="T52"> </text:span><text:span text:style-name="T46">JUNIOR</text:span></text:h>
        <text:p text:style-name="P32"><text:span text:style-name="T47">Secretário</text:span><text:span text:style-name="T49"> </text:span><text:span text:style-name="T47">Municipal</text:span><text:span text:style-name="T53"> </text:span><text:span text:style-name="T47">de</text:span><text:span text:style-name="T49"> </text:span><text:span text:style-name="T47">Manutenção</text:span><text:span text:style-name="T53"> </text:span><text:span text:style-name="T47">e</text:span><text:span text:style-name="T53"> </text:span><text:span text:style-name="T50">Serviços</text:span></text:p>
        <text:p text:style-name="P35"/>
        <text:h text:style-name="P34" text:outline-level="6"><text:span text:style-name="T44">CLAYTON</text:span><text:span text:style-name="T54"> </text:span><text:span text:style-name="T44">SIQUEIRA</text:span><text:span text:style-name="T54"> </text:span><text:span text:style-name="T44">DO</text:span><text:span text:style-name="T55"> </text:span><text:span text:style-name="T46">NASCIMENTO</text:span></text:h>
        <text:p text:style-name="P32"><text:span text:style-name="T47">Secretário</text:span><text:span text:style-name="T48"> </text:span><text:span text:style-name="T47">Municipal</text:span><text:span text:style-name="T49"> </text:span><text:span text:style-name="T47">de</text:span><text:span text:style-name="T48"> </text:span><text:span text:style-name="T47">Segurança</text:span><text:span text:style-name="T49"> </text:span><text:span text:style-name="T47">e</text:span><text:span text:style-name="T49"> </text:span><text:span text:style-name="T50">Trânsito</text:span></text:p>
        <text:p text:style-name="P33"/>
        <text:h text:style-name="P36" text:outline-level="6"><text:span text:style-name="T46">DANIELLY</text:span><text:span text:style-name="T44"> </text:span><text:span text:style-name="T46">BRANDÃO</text:span><text:span text:style-name="T44"> </text:span><text:span text:style-name="T46">TÁVORA</text:span></text:h>
        <text:p text:style-name="P32"><text:span text:style-name="T47">Presidente</text:span><text:span text:style-name="T48"> </text:span><text:span text:style-name="T47">Executiva</text:span><text:span text:style-name="T49"> </text:span><text:span text:style-name="T47">do</text:span><text:span text:style-name="T49"> Ipaci</text:span></text:p>
        <text:p text:style-name="P33"/>
        <text:h text:style-name="P34" text:outline-level="6"><text:span text:style-name="T44">EDER</text:span><text:span text:style-name="T55"> </text:span><text:span text:style-name="T44">BOTELHO</text:span><text:span text:style-name="T56"> </text:span><text:span text:style-name="T44">DA</text:span><text:span text:style-name="T46"> FONSECA</text:span></text:h>
        <text:p text:style-name="P37"><text:span text:style-name="T47">Secretário</text:span><text:span text:style-name="T53"> </text:span><text:span text:style-name="T47">Municipal</text:span><text:span text:style-name="T53"> </text:span><text:span text:style-name="T47">de</text:span><text:span text:style-name="T53"> </text:span><text:span text:style-name="T47">Desenvolvimento</text:span><text:span text:style-name="T53"> </text:span><text:span text:style-name="T47">Social</text:span><text:span text:style-name="T53"> </text:span><text:span text:style-name="T47">(Inte-</text:span><text:span text:style-name="T50">rino)</text:span></text:p>
        <text:p text:style-name="P38"/>
        <text:h text:style-name="P39" text:outline-level="7"><text:span text:style-name="T57">EDNALVA</text:span><text:span text:style-name="T58"> </text:span><text:span text:style-name="T57">MARIN</text:span></text:h>
        <text:p text:style-name="P40"><text:span text:style-name="T47">Secretária</text:span><text:span text:style-name="T59"> </text:span><text:span text:style-name="T47">Municipal</text:span><text:span text:style-name="T59"> </text:span><text:span text:style-name="T47">de</text:span><text:span text:style-name="T59"> </text:span><text:span text:style-name="T47">Cidadania,</text:span><text:span text:style-name="T59"> </text:span><text:span text:style-name="T47">Trabalho</text:span><text:span text:style-name="T59"> </text:span><text:span text:style-name="T47">e</text:span><text:span text:style-name="T59"> </text:span><text:span text:style-name="T47">Direitos </text:span><text:span text:style-name="T50">Humanos</text:span></text:p>
        <text:p text:style-name="P41"/>
        <text:h text:style-name="P34" text:outline-level="6"><text:span text:style-name="T44">ELIZEU</text:span><text:span text:style-name="T52"> </text:span><text:span text:style-name="T44">CRISOSTOMO</text:span><text:span text:style-name="T52"> </text:span><text:span text:style-name="T44">DE</text:span><text:span text:style-name="T56"> </text:span><text:span text:style-name="T46">VARGAS</text:span></text:h>
        <text:p text:style-name="P32"><text:span text:style-name="T47">Secretário</text:span><text:span text:style-name="T49"> </text:span><text:span text:style-name="T47">Municipal</text:span><text:span text:style-name="T49"> </text:span><text:span text:style-name="T47">de</text:span><text:span text:style-name="T49"> </text:span><text:span text:style-name="T50">Fazenda</text:span></text:p>
        <text:p text:style-name="P33"/>
        <text:h text:style-name="P36" text:outline-level="6"><text:span text:style-name="T44">FABRÍCIO</text:span><text:span text:style-name="T54"> </text:span><text:span text:style-name="T44">FERREIRA</text:span><text:span text:style-name="T54"> </text:span><text:span text:style-name="T46">SOARES</text:span></text:h>
        <text:p text:style-name="P32"><text:span text:style-name="T47">Secretário</text:span><text:span text:style-name="T49"> </text:span><text:span text:style-name="T47">Municipal</text:span><text:span text:style-name="T49"> </text:span><text:span text:style-name="T47">de</text:span><text:span text:style-name="T49"> </text:span><text:span text:style-name="T50">Interior</text:span></text:p>
        <text:p text:style-name="P33"/>
        <text:h text:style-name="P34" text:outline-level="6"><text:span text:style-name="T44">FERNANDO</text:span><text:span text:style-name="T56"> </text:span><text:span text:style-name="T44">SANTOS</text:span><text:span text:style-name="T56"> </text:span><text:span text:style-name="T46">MOURA</text:span></text:h>
        <text:p text:style-name="P32"><text:span text:style-name="T47">Controlador</text:span><text:span text:style-name="T48"> </text:span><text:span text:style-name="T47">Geral</text:span><text:span text:style-name="T53"> </text:span><text:span text:style-name="T47">do</text:span><text:span text:style-name="T50"> Município</text:span></text:p>
        <text:p text:style-name="P33"/>
        <text:h text:style-name="P36" text:outline-level="6"><text:span text:style-name="T44">JOSÉ ARCANJO </text:span><text:span text:style-name="T46">NUNES</text:span></text:h>
        <text:p text:style-name="P32"><text:span text:style-name="T47">Secretário</text:span><text:span text:style-name="T49"> </text:span><text:span text:style-name="T47">Municipal</text:span><text:span text:style-name="T49"> </text:span><text:span text:style-name="T47">de</text:span><text:span text:style-name="T49"> </text:span><text:span text:style-name="T50">Agricultura</text:span></text:p>
        <text:p text:style-name="P33"/>
        <text:h text:style-name="P34" text:outline-level="6"><text:span text:style-name="T44">LUCIANO</text:span><text:span text:style-name="T60"> </text:span><text:span text:style-name="T44">BAPTISTA</text:span><text:span text:style-name="T61"> </text:span><text:span text:style-name="T44">OLIVEIRA</text:span><text:span text:style-name="T61"> </text:span><text:span text:style-name="T46">JUNIOR</text:span></text:h>
        <text:p text:style-name="P42"><text:span text:style-name="T47">Secretário Municipal de Desenvolvimento Urbano Secretário</text:span><text:span text:style-name="T62"> </text:span><text:span text:style-name="T47">Municipal</text:span><text:span text:style-name="T53"> </text:span><text:span text:style-name="T47">de</text:span><text:span text:style-name="T53"> </text:span><text:span text:style-name="T47">Limpeza</text:span><text:span text:style-name="T49"> </text:span><text:span text:style-name="T47">Urbana</text:span><text:span text:style-name="T53"> </text:span><text:span text:style-name="T50">(Interino)</text:span></text:p>
        <text:p text:style-name="P41"/>
        <text:h text:style-name="P34" text:outline-level="6"><text:span text:style-name="T44">LUIZ</text:span><text:span text:style-name="T63"> </text:span><text:span text:style-name="T44">CARLOS</text:span><text:span text:style-name="T64"> </text:span><text:span text:style-name="T44">ZANON</text:span><text:span text:style-name="T64"> </text:span><text:span text:style-name="T44">DA</text:span><text:span text:style-name="T64"> </text:span><text:span text:style-name="T44">SILVA</text:span><text:span text:style-name="T64"> </text:span><text:span text:style-name="T46">JUNIOR</text:span></text:h>
        <text:p text:style-name="P32"><text:span text:style-name="T47">Procurador</text:span><text:span text:style-name="T48"> </text:span><text:span text:style-name="T47">Geral</text:span><text:span text:style-name="T49"> </text:span><text:span text:style-name="T47">do</text:span><text:span text:style-name="T49"> </text:span><text:span text:style-name="T50">Município</text:span></text:p>
        <text:h text:style-name="P43" text:outline-level="6"><text:span text:style-name="T44">MARCELO</text:span><text:span text:style-name="T63"> </text:span><text:span text:style-name="T44">FÁVERO</text:span><text:span text:style-name="T51"> </text:span><text:span text:style-name="T44">DE</text:span><text:span text:style-name="T54"> </text:span><text:span text:style-name="T46">OLIVEIRA</text:span></text:h>
        <text:p text:style-name="P44"><text:span text:style-name="T47">Secretário</text:span><text:span text:style-name="T65"> </text:span><text:span text:style-name="T47">Executivo</text:span><text:span text:style-name="T48"> </text:span><text:span text:style-name="T47">de</text:span><text:span text:style-name="T65"> </text:span><text:span text:style-name="T47">Relações</text:span><text:span text:style-name="T48"> </text:span><text:span text:style-name="T50">Institucionais</text:span></text:p>
        <text:p text:style-name="P33"/>
        <text:h text:style-name="P45" text:outline-level="6"><text:span text:style-name="T44">MAURO</text:span><text:span text:style-name="T52"> </text:span><text:span text:style-name="T44">CÉSAR</text:span><text:span text:style-name="T45"> </text:span><text:span text:style-name="T44">DE</text:span><text:span text:style-name="T46"> </text:span><text:span text:style-name="T44">OLIVEIRA</text:span><text:span text:style-name="T45"> </text:span><text:span text:style-name="T55">SÁ</text:span></text:h>
        <text:p text:style-name="P44"><text:span text:style-name="T47">Secretário</text:span><text:span text:style-name="T49"> </text:span><text:span text:style-name="T47">Municipal</text:span><text:span text:style-name="T49"> </text:span><text:span text:style-name="T47">de</text:span><text:span text:style-name="T49"> </text:span><text:span text:style-name="T50">Transportes</text:span></text:p>
        <text:p text:style-name="P35"/>
        <text:h text:style-name="P45" text:outline-level="6"><text:span text:style-name="T44">RODOLPHO</text:span><text:span text:style-name="T66"> </text:span><text:span text:style-name="T44">SILVA</text:span><text:span text:style-name="T66"> </text:span><text:span text:style-name="T52">MAIA</text:span></text:h>
        <text:p text:style-name="P46"><text:span text:style-name="T47">Secretário Municipal de Esporte, Lazer e Qualidade de </text:span><text:span text:style-name="T49">Vida</text:span></text:p>
        <text:p text:style-name="P47"/>
        <text:h text:style-name="P45" text:outline-level="6"><text:span text:style-name="T44">RODOLFO</text:span><text:span text:style-name="T56"> </text:span><text:span text:style-name="T44">FERNANDES</text:span><text:span text:style-name="T45"> </text:span><text:span text:style-name="T44">DO</text:span><text:span text:style-name="T45"> </text:span><text:span text:style-name="T46">CARMO</text:span></text:h>
        <text:p text:style-name="P46"><text:span text:style-name="T50">Secretário</text:span><text:span text:style-name="T53"> </text:span><text:span text:style-name="T50">Municipal</text:span><text:span text:style-name="T53"> </text:span><text:span text:style-name="T50">de</text:span><text:span text:style-name="T53"> </text:span><text:span text:style-name="T50">Governo</text:span><text:span text:style-name="T53"> </text:span><text:span text:style-name="T50">e</text:span><text:span text:style-name="T53"> </text:span><text:span text:style-name="T50">Planejamento</text:span><text:span text:style-name="T53"> </text:span><text:span text:style-name="T50">Estra-tégico</text:span></text:p>
        <text:p text:style-name="P48"><text:span text:style-name="T47">Secretário Municipal de Captação de Recursos (Interi-</text:span><text:span text:style-name="T49">no)</text:span></text:p>
        <text:p text:style-name="P49"><text:span text:style-name="T47">Secretário</text:span><text:span text:style-name="T48"> </text:span><text:span text:style-name="T47">Municipal</text:span><text:span text:style-name="T49"> </text:span><text:span text:style-name="T47">de</text:span><text:span text:style-name="T48"> </text:span><text:span text:style-name="T47">Obras</text:span><text:span text:style-name="T49"> </text:span><text:span text:style-name="T50">(Interino)</text:span></text:p>
        <text:p text:style-name="P33"/>
        <text:h text:style-name="P45" text:outline-level="6"><text:span text:style-name="T44">ROGÉRIO</text:span><text:span text:style-name="T66"> </text:span><text:span text:style-name="T44">DA</text:span><text:span text:style-name="T64"> </text:span><text:span text:style-name="T44">SILVA</text:span><text:span text:style-name="T64"> </text:span><text:span text:style-name="T46">ATHAYDE</text:span></text:h>
        <text:p text:style-name="P44"><text:span text:style-name="T47">Secretário</text:span><text:span text:style-name="T49"> </text:span><text:span text:style-name="T47">Municipal</text:span><text:span text:style-name="T49"> </text:span><text:span text:style-name="T47">de</text:span><text:span text:style-name="T49"> </text:span><text:span text:style-name="T50">Administração</text:span></text:p>
        <text:p text:style-name="P33"/>
        <text:h text:style-name="P50" text:outline-level="6"><text:span text:style-name="T44">ROGÉRIO RIBEIRO DO </text:span><text:span text:style-name="T46">CARMO</text:span></text:h>
        <text:p text:style-name="P44"><text:span text:style-name="T47">Secretário</text:span><text:span text:style-name="T49"> </text:span><text:span text:style-name="T47">Municipal</text:span><text:span text:style-name="T49"> </text:span><text:span text:style-name="T47">de</text:span><text:span text:style-name="T49"> </text:span><text:span text:style-name="T47">Desenvolvimento</text:span><text:span text:style-name="T49"> </text:span><text:span text:style-name="T50">Econômico</text:span></text:p>
        <text:p text:style-name="P33"/>
        <text:h text:style-name="P45" text:outline-level="6"><text:span text:style-name="T44">SIMONE</text:span><text:span text:style-name="T45"> </text:span><text:span text:style-name="T44">DE SOUZA </text:span><text:span text:style-name="T46">BEIRIZ</text:span></text:h>
        <text:p text:style-name="P44"><text:span text:style-name="T47">Secretária</text:span><text:span text:style-name="T49"> </text:span><text:span text:style-name="T47">Municipal</text:span><text:span text:style-name="T49"> </text:span><text:span text:style-name="T47">de</text:span><text:span text:style-name="T49"> </text:span><text:span text:style-name="T50">Educação</text:span></text:p>
        <text:p text:style-name="P33"/>
        <text:h text:style-name="P50" text:outline-level="6"><text:span text:style-name="T46">TATIANA</text:span><text:span text:style-name="T67"> </text:span><text:span text:style-name="T46">APARECIDA</text:span><text:span text:style-name="T68"> </text:span><text:span text:style-name="T46">PIROVANI</text:span><text:span text:style-name="T68"> </text:span><text:span text:style-name="T46">RODRIGUES</text:span></text:h>
        <text:p text:style-name="P44"><text:span text:style-name="T47">Diretora</text:span><text:span text:style-name="T65"> </text:span><text:span text:style-name="T47">Presidente</text:span><text:span text:style-name="T65"> </text:span><text:span text:style-name="T47">da</text:span><text:span text:style-name="T65"> </text:span><text:span text:style-name="T47">Agersa</text:span><text:span text:style-name="T48"> </text:span><text:span text:style-name="T50">(Interino)</text:span></text:p>
        <text:p text:style-name="P33"/>
        <text:h text:style-name="P45" text:outline-level="6"><text:span text:style-name="T44">THIAGO</text:span><text:span text:style-name="T46"> </text:span><text:span text:style-name="T44">FIÓRIO</text:span><text:span text:style-name="T45"> </text:span><text:span text:style-name="T46">LONGUI</text:span></text:h>
        <text:p text:style-name="P44"><text:span text:style-name="T47">Secretário</text:span><text:span text:style-name="T48"> </text:span><text:span text:style-name="T47">Municipal</text:span><text:span text:style-name="T53"> </text:span><text:span text:style-name="T47">de</text:span><text:span text:style-name="T53"> </text:span><text:span text:style-name="T47">Meio</text:span><text:span text:style-name="T53"> </text:span><text:span text:style-name="T50">Ambiente</text:span></text:p>
        <text:p text:style-name="P33"/>
        <text:h text:style-name="P50" text:outline-level="6"><text:span text:style-name="T44">VILSON</text:span><text:span text:style-name="T51"> </text:span><text:span text:style-name="T44">CARLOS</text:span><text:span text:style-name="T52"> </text:span><text:span text:style-name="T44">GOMES</text:span><text:span text:style-name="T52"> </text:span><text:span text:style-name="T46">COELHO</text:span></text:h>
        <text:p text:style-name="P51"><text:span text:style-name="T47">Secretário</text:span><text:span text:style-name="T53"> </text:span><text:span text:style-name="T47">Municipal</text:span><text:span text:style-name="T53"> </text:span><text:span text:style-name="T47">de</text:span><text:span text:style-name="T53"> </text:span><text:span text:style-name="T47">Gestão</text:span><text:span text:style-name="T53"> </text:span><text:span text:style-name="T47">Especial Secretário</text:span><text:span text:style-name="T48"> </text:span><text:span text:style-name="T47">Municipal</text:span><text:span text:style-name="T53"> </text:span><text:span text:style-name="T47">de</text:span><text:span text:style-name="T53"> </text:span><text:span text:style-name="T47">Saúde</text:span><text:span text:style-name="T53"> </text:span><text:span text:style-name="T50">(Interino)</text:span></text:p>
        <text:p text:style-name="P41"/>
        <text:h text:style-name="P50" text:outline-level="6"><text:span text:style-name="T44">WANDERSON</text:span><text:span text:style-name="T46"> </text:span><text:span text:style-name="T44">AMORIM</text:span><text:span text:style-name="T46"> </text:span><text:span text:style-name="T52">DONA</text:span></text:h>
        <text:p text:style-name="P44"><text:span text:style-name="T47">Secretário</text:span><text:span text:style-name="T48"> </text:span><text:span text:style-name="T47">Municipal</text:span><text:span text:style-name="T49"> </text:span><text:span text:style-name="T47">de</text:span><text:span text:style-name="T48"> </text:span><text:span text:style-name="T47">Cultura</text:span><text:span text:style-name="T49"> </text:span><text:span text:style-name="T47">e</text:span><text:span text:style-name="T49"> </text:span><text:span text:style-name="T50">Turismo</text:span></text:p>
      </text:section>
      <text:p text:style-name="P52"><draw:frame draw:style-name="fr1" draw:name="Image6" text:anchor-type="char" svg:x="1.6953in" svg:y="0.6102in" svg:width="5.7862in" svg:height="0.3756in" draw:z-index="267"><draw:image xlink:href="Pictures/10000001000004850000004BA8DE727D.png" xlink:type="simple" xlink:show="embed" xlink:actuate="onLoad" draw:mime-type="image/png"/></draw:frame><draw:frame draw:style-name="fr1" draw:name="Image7" text:anchor-type="char" svg:x="0.0008in" svg:y="0in" svg:width="8.2673in" svg:height="11.6929in" draw:z-index="268"><draw:image xlink:href="Pictures/100000010000067500000922C23721C0.png" xlink:type="simple" xlink:show="embed" xlink:actuate="onLoad" draw:mime-type="image/png"/></draw:frame></text:p>
      <text:p text:style-name="P53"/>
      <text:p text:style-name="P53"/>
      <text:p text:style-name="P54"/>
      <text:h text:style-name="P55" text:outline-level="4"><text:span text:style-name="T31">BATEI, LAVADEIRAS! SÃO</text:span><text:span text:style-name="T69"> </text:span><text:span text:style-name="T31">OUTRAS</text:span><text:span text:style-name="T69"> </text:span><text:span text:style-name="T31">AS</text:span><text:span text:style-name="T69"> </text:span><text:span text:style-name="T31">ÁGUAS, SÃO SEMPRE OUTRAS</text:span></text:h>
      <text:p text:style-name="P56"><text:span text:style-name="T70">ÁGUAS: O RIO É O MESMO. SÓ EU QUE SOU OUTRO, TÃO</text:span><text:span text:style-name="T71"> </text:span><text:span text:style-name="T70">OUTRO</text:span><text:span text:style-name="T72"> </text:span><text:span text:style-name="T70">DAQUELE</text:span><text:span text:style-name="T72"> </text:span><text:span text:style-name="T70">QUE OUTRORA VOS VIU</text:span></text:p>
      <text:p text:style-name="P57"><text:span text:style-name="T41">Newton</text:span><text:span text:style-name="T73"> </text:span><text:span text:style-name="T43">Braga</text:span></text:p>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9"/>
      <text:p text:style-name="P60"><text:span text:style-name="T74">D.O.</text:span><text:span text:style-name="T75"> </text:span><text:span text:style-name="T74">PREFEITURA</text:span><text:span text:style-name="T76"> </text:span><text:span text:style-name="T74">MUNICIPAL</text:span><text:span text:style-name="T77"> </text:span><text:span text:style-name="T74">DE</text:span><text:span text:style-name="T78"> </text:span><text:span text:style-name="T79">CACHOEIRO</text:span><text:span text:style-name="T74"><text:tab/></text:span><text:span text:style-name="T80">05</text:span></text:p>
      <text:p text:style-name="P61"/>
      <text:p text:style-name="P62"/>
      <text:p text:style-name="P62"/>
      <text:p text:style-name="P63"/>
      <text:p text:style-name="P8"><draw:frame draw:style-name="fr3" draw:name="Image 68" text:anchor-type="as-char" svg:width="0.711in" svg:height="0.6402in" draw:z-index="10"><draw:image xlink:href="Pictures/10000001000000890000007B65EB5E14.png" xlink:type="simple" xlink:show="embed" xlink:actuate="onLoad" draw:mime-type="image/png"/></draw:frame></text:p>
      <text:h text:style-name="Heading_20_2" text:outline-level="3"><draw:frame draw:style-name="fr2" draw:name="Image10" text:anchor-type="char" svg:x="1.6075in" svg:y="-1.3366in" svg:width="6.6602in" svg:height="1.3874in" draw:z-index="269"><draw:image xlink:href="Pictures/100000010000053400000115E9DFC105.png" xlink:type="simple" xlink:show="embed" xlink:actuate="onLoad" draw:mime-type="image/png"/></draw:frame><text:span text:style-name="T31">PODER</text:span><text:span text:style-name="T81"> </text:span><text:span text:style-name="T34">EXECUTIVO</text:span></text:h>
      <text:p text:style-name="P64"><draw:frame draw:style-name="fr4" draw:name="Image47" text:anchor-type="char" svg:x="0.7874in" svg:y="0.1217in" svg:width="6.6929in" svg:height="0.3874in" draw:z-index="282"><draw:image xlink:href="Pictures/100000010000053A0000004D7FA8675E.png" xlink:type="simple" xlink:show="embed" xlink:actuate="onLoad" draw:mime-type="image/png"/></draw:frame></text:p>
      <text:h text:style-name="P65" text:outline-level="6"><text:span text:style-name="T18">SECRETARIA</text:span><text:span text:style-name="T82"> </text:span><text:span text:style-name="T18">MUNICIPAL</text:span><text:span text:style-name="T82"> </text:span><text:span text:style-name="T18">DE</text:span><text:span text:style-name="T82"> </text:span><text:span text:style-name="T21">GOVERNO</text:span></text:h>
      <text:p text:style-name="P66"/>
      <text:p text:style-name="P67"><text:span text:style-name="T83">DECRETO</text:span><text:span text:style-name="T84"> </text:span><text:span text:style-name="T83">Nº</text:span><text:span text:style-name="T85"> </text:span><text:span text:style-name="T86">37.598</text:span></text:p>
      <text:p text:style-name="P68"/>
      <text:p text:style-name="P69"><text:span text:style-name="T87">O</text:span><text:span text:style-name="T88"> </text:span><text:span text:style-name="T87">PREFEITO</text:span><text:span text:style-name="T89"> </text:span><text:span text:style-name="T87">DO</text:span><text:span text:style-name="T90"> </text:span><text:span text:style-name="T87">MUNICÍPIO</text:span><text:span text:style-name="T90"> </text:span><text:span text:style-name="T87">DE</text:span><text:span text:style-name="T90"> </text:span><text:span text:style-name="T91">CACHOEIRO</text:span></text:p>
      <text:p text:style-name="P70"><text:span text:style-name="T87">DE</text:span><text:span text:style-name="T88"> </text:span><text:span text:style-name="T87">ITAPEMIRIM</text:span><text:span text:style-name="T92">,</text:span><text:span text:style-name="T93"> </text:span><text:span text:style-name="T92">Estado</text:span><text:span text:style-name="T93"> </text:span><text:span text:style-name="T92">do</text:span><text:span text:style-name="T93"> </text:span><text:span text:style-name="T92">Espírito</text:span><text:span text:style-name="T93"> </text:span><text:span text:style-name="T92">Santo,</text:span><text:span text:style-name="T93"> </text:span><text:span text:style-name="T92">no uso de suas atribuições legais, tendo em vista o</text:span><text:span text:style-name="T94"> </text:span><text:span text:style-name="T92">que consta do Processo Digital n° 60081/2026,</text:span></text:p>
      <text:p text:style-name="P71"/>
      <text:p text:style-name="P72"><text:span text:style-name="T95">Considerando</text:span><text:span text:style-name="T96"> </text:span><text:span text:style-name="T92">que</text:span><text:span text:style-name="T93"> </text:span><text:span text:style-name="T92">a</text:span><text:span text:style-name="T93"> </text:span><text:span text:style-name="T97">Sra.</text:span><text:span text:style-name="T98"> </text:span><text:span text:style-name="T97">Aline</text:span><text:span text:style-name="T98"> </text:span><text:span text:style-name="T97">Galácio Quaresma</text:span><text:span text:style-name="T92">, nomeada para o exercício do cargo em comissão de </text:span><text:span text:style-name="T97">Gerente de Gestão de Servidor, </text:span><text:span text:style-name="T92">na SEMAD, usufruirá 15 (quinze) dias de férias, no período</text:span><text:span text:style-name="T93"> </text:span><text:span text:style-name="T92">de</text:span><text:span text:style-name="T93"> </text:span><text:span text:style-name="T92">19</text:span><text:span text:style-name="T93"> </text:span><text:span text:style-name="T92">de</text:span><text:span text:style-name="T93"> </text:span><text:span text:style-name="T92">agosto</text:span><text:span text:style-name="T93"> </text:span><text:span text:style-name="T92">de</text:span><text:span text:style-name="T93"> </text:span><text:span text:style-name="T92">2026</text:span><text:span text:style-name="T93"> </text:span><text:span text:style-name="T92">a</text:span><text:span text:style-name="T93"> </text:span><text:span text:style-name="T92">02</text:span><text:span text:style-name="T93"> </text:span><text:span text:style-name="T92">de setembro de 2026;</text:span></text:p>
      <text:p text:style-name="P73"><text:span text:style-name="T95">Considerando </text:span><text:span text:style-name="T92">que a vacância da </text:span><text:span text:style-name="T97">Gerência de Gestão de Servidor</text:span><text:span text:style-name="T92">, em virtude das suas atribuições, compromete o bom andamento dos trabalhos daquele setor,</text:span></text:p>
      <text:p text:style-name="P71"/>
      <text:p text:style-name="P74"><text:span text:style-name="T91">RESOLVE:</text:span><text:span text:style-name="T91"/></text:p>
      <text:p text:style-name="P75"/>
      <text:p text:style-name="P76"><text:span text:style-name="T87">Art. 1° </text:span><text:span text:style-name="T92">Designar a servidora </text:span><text:span text:style-name="T87">Daniela Contarini Stefanato, </text:span><text:span text:style-name="T92">para responder</text:span><text:span text:style-name="T93"> </text:span><text:span text:style-name="T92">pelo</text:span><text:span text:style-name="T93"> </text:span><text:span text:style-name="T92">cargo</text:span><text:span text:style-name="T93"> </text:span><text:span text:style-name="T92">em</text:span><text:span text:style-name="T93"> </text:span><text:span text:style-name="T92">comissão</text:span><text:span text:style-name="T93"> </text:span><text:span text:style-name="T92">de</text:span><text:span text:style-name="T93"> </text:span><text:span text:style-name="T95">Gerente</text:span><text:span text:style-name="T96"> </text:span><text:span text:style-name="T95">de</text:span><text:span text:style-name="T96"> </text:span><text:span text:style-name="T95">Gestão</text:span><text:span text:style-name="T96"> </text:span><text:span text:style-name="T95">de</text:span><text:span text:style-name="T96"> </text:span><text:span text:style-name="T95">Servidor, Padrão C 2, </text:span><text:span text:style-name="T92">na SEMAD, no período de 19 de agosto de 2026 a 02 de setembro</text:span><text:span text:style-name="T93"> </text:span><text:span text:style-name="T92">de</text:span><text:span text:style-name="T93"> </text:span><text:span text:style-name="T92">2026,</text:span><text:span text:style-name="T93"> </text:span><text:span text:style-name="T92">em</text:span><text:span text:style-name="T93"> </text:span><text:span text:style-name="T92">virtude</text:span><text:span text:style-name="T93"> </text:span><text:span text:style-name="T92">do</text:span><text:span text:style-name="T93"> </text:span><text:span text:style-name="T92">afastamento</text:span><text:span text:style-name="T93"> </text:span><text:span text:style-name="T92">da</text:span><text:span text:style-name="T93"> </text:span><text:span text:style-name="T92">Sra.</text:span><text:span text:style-name="T93"> </text:span><text:span text:style-name="T92">Aline</text:span><text:span text:style-name="T93"> </text:span><text:span text:style-name="T92">Galácio</text:span><text:span text:style-name="T93"> </text:span><text:span text:style-name="T92">Quaresma,</text:span><text:span text:style-name="T93"> </text:span><text:span text:style-name="T92">por motivo de férias, com ônus para o Município.</text:span></text:p>
      <text:p text:style-name="P77"/>
      <text:p text:style-name="P78"><text:span text:style-name="T87">Art.</text:span><text:span text:style-name="T99"> </text:span><text:span text:style-name="T87">2°</text:span><text:span text:style-name="T100"> </text:span><text:span text:style-name="T92">Revogam-se</text:span><text:span text:style-name="T101"> </text:span><text:span text:style-name="T92">as</text:span><text:span text:style-name="T102"> </text:span><text:span text:style-name="T92">disposições</text:span><text:span text:style-name="T103"> </text:span><text:span text:style-name="T92">em</text:span><text:span text:style-name="T103"> </text:span><text:span text:style-name="T104">contrário.</text:span></text:p>
      <text:p text:style-name="P77"/>
      <text:p text:style-name="P79"><text:span text:style-name="T92">Cachoeiro</text:span><text:span text:style-name="T101"> </text:span><text:span text:style-name="T92">de</text:span><text:span text:style-name="T103"> </text:span><text:span text:style-name="T92">Itapemirim/ES,</text:span><text:span text:style-name="T103"> </text:span><text:span text:style-name="T92">11</text:span><text:span text:style-name="T103"> </text:span><text:span text:style-name="T92">de</text:span><text:span text:style-name="T105"> </text:span><text:span text:style-name="T92">agosto</text:span><text:span text:style-name="T102"> </text:span><text:span text:style-name="T92">de</text:span><text:span text:style-name="T102"> </text:span><text:span text:style-name="T104">2026.</text:span></text:p>
      <text:p text:style-name="P80"/>
      <text:p text:style-name="P80"/>
      <text:p text:style-name="P81"/>
      <text:p text:style-name="P82"><text:span text:style-name="T87">THEODORICO</text:span><text:span text:style-name="T99"> </text:span><text:span text:style-name="T87">DE</text:span><text:span text:style-name="T106"> </text:span><text:span text:style-name="T87">ASSIS</text:span><text:span text:style-name="T99"> </text:span><text:span text:style-name="T91">FERRAÇO</text:span></text:p>
      <text:p text:style-name="P83"><text:span text:style-name="T87">Prefeito</text:span><text:span text:style-name="T107"> </text:span><text:span text:style-name="T91">Municipal</text:span></text:p>
      <text:p text:style-name="P84"/>
      <text:p text:style-name="P85"/>
      <text:p text:style-name="P86"/>
      <text:h text:style-name="Heading_20_7" text:outline-level="8"><text:span text:style-name="T108">DECRETO</text:span><text:span text:style-name="T109"> </text:span><text:span text:style-name="T108">Nº</text:span><text:span text:style-name="T110"> </text:span><text:span text:style-name="T111">37.599</text:span></text:h>
      <text:p text:style-name="P87"/>
      <text:p text:style-name="P88"/>
      <text:p text:style-name="P89"><text:span text:style-name="T112">O</text:span><text:span text:style-name="T113"> </text:span><text:span text:style-name="T112">PREFEITO</text:span><text:span text:style-name="T114"> </text:span><text:span text:style-name="T112">DO</text:span><text:span text:style-name="T115"> </text:span><text:span text:style-name="T112">MUNICÍPIO</text:span><text:span text:style-name="T114"> </text:span><text:span text:style-name="T112">DE</text:span><text:span text:style-name="T114"> </text:span><text:span text:style-name="T112">CACHOEIRO</text:span><text:span text:style-name="T113"> </text:span><text:span text:style-name="T116">DE</text:span></text:p>
      <text:p text:style-name="P90"><text:span text:style-name="T112">ITAPEMIRIM</text:span><text:span text:style-name="T117">,</text:span><text:span text:style-name="T118"> </text:span><text:span text:style-name="T117">Estado</text:span><text:span text:style-name="T118"> </text:span><text:span text:style-name="T117">do Espírito Santo, no uso de</text:span><text:span text:style-name="T118"> </text:span><text:span text:style-name="T117">suas atribuições legais,</text:span></text:p>
      <text:p text:style-name="P91"/>
      <text:p text:style-name="P89"><text:span text:style-name="T119">RESOLVE:</text:span><text:span text:style-name="T119"/></text:p>
      <text:p text:style-name="P92"/>
      <text:p text:style-name="P93"><text:span text:style-name="T112">Art. 1° </text:span><text:span text:style-name="T117">Exonerar, pedido, do respectivo cargo em comissão, o servidor abaixo mencionado, lotado na Secretaria Municipal de Transportes - SEMTRA, </text:span><text:span text:style-name="T120">em 12 de agosto de 2026</text:span><text:span text:style-name="T117">, conforme segue:</text:span></text:p>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office:value-type="string">
            <text:p text:style-name="P94"><text:span text:style-name="T121">SERVIDOR</text:span><text:span text:style-name="T121"/></text:p>
          </table:table-cell>
          <table:table-cell table:style-name="Table1.A1" office:value-type="string">
            <text:p text:style-name="P95"><text:span text:style-name="T122">CARGO</text:span><text:span text:style-name="T123"> </text:span><text:span text:style-name="T122">EM</text:span><text:span text:style-name="T124"> </text:span><text:span text:style-name="T121">COMISSÃO</text:span></text:p>
          </table:table-cell>
          <table:table-cell table:style-name="Table1.A1" office:value-type="string">
            <text:p text:style-name="P96"><text:span text:style-name="T121">PADRÃO</text:span><text:span text:style-name="T121"/></text:p>
          </table:table-cell>
          <table:table-cell table:style-name="Table1.A1" office:value-type="string">
            <text:p text:style-name="P97"><text:span text:style-name="T121">LOTAÇÃO</text:span><text:span text:style-name="T121"/></text:p>
          </table:table-cell>
          <table:table-cell table:style-name="Table1.A1" office:value-type="string">
            <text:p text:style-name="P98"><text:span text:style-name="T125">Data</text:span><text:span text:style-name="T125"/></text:p>
          </table:table-cell>
        </table:table-row>
        <table:table-row table:style-name="Table1.2">
          <table:table-cell table:style-name="Table1.A1" office:value-type="string">
            <text:p text:style-name="P99"><text:span text:style-name="T126">Geovan</text:span><text:span text:style-name="T127"> </text:span><text:span text:style-name="T126">Furtado</text:span><text:span text:style-name="T127"> </text:span><text:span text:style-name="T126">dos</text:span><text:span text:style-name="T128"> </text:span><text:span text:style-name="T129">Reis</text:span></text:p>
          </table:table-cell>
          <table:table-cell table:style-name="Table1.A1" office:value-type="string">
            <text:p text:style-name="P99"><text:span text:style-name="T130">Consultor </text:span><text:span text:style-name="T131">Interno</text:span></text:p>
          </table:table-cell>
          <table:table-cell table:style-name="Table1.A1" office:value-type="string">
            <text:p text:style-name="P100"><text:span text:style-name="T130">CE</text:span><text:span text:style-name="T132"> </text:span><text:span text:style-name="T133">5</text:span></text:p>
          </table:table-cell>
          <table:table-cell table:style-name="Table1.A1" office:value-type="string">
            <text:p text:style-name="P101"><text:span text:style-name="T131">SEMTRA</text:span><text:span text:style-name="T131"/></text:p>
          </table:table-cell>
          <table:table-cell table:style-name="Table1.A1" office:value-type="string">
            <text:p text:style-name="P102"><text:span text:style-name="T134">Em</text:span><text:span text:style-name="T131"> 12/08/2026</text:span></text:p>
          </table:table-cell>
        </table:table-row>
      </table:table>
      <text:p text:style-name="P103"/>
      <text:p text:style-name="P104"><text:span text:style-name="T112">Art. 2° </text:span><text:span text:style-name="T117">Nomear o servidor abaixo mencionado para exercer o respectivo cargo</text:span><text:span text:style-name="T135"> </text:span><text:span text:style-name="T117">em comissão, em conformidade com o padrão de remuneração citado, lotado na Secretaria Municipal de Limpeza Urbana - SELIMP, </text:span><text:span text:style-name="T120">a partir de 13 de agosto de 2026</text:span><text:span text:style-name="T117">, fixando-lhe o vencimento mensal estabelecido pela Lei Municipal n° 7940/22:</text:span></text:p>
      <text:p text:style-name="P105"/>
      <table:table table:name="Table2" table:style-name="Table2">
        <table:table-column table:style-name="Table2.A"/>
        <table:table-column table:style-name="Table2.B"/>
        <table:table-column table:style-name="Table2.C"/>
        <table:table-column table:style-name="Table2.D"/>
        <table:table-column table:style-name="Table2.E"/>
        <table:table-row table:style-name="Table2.1">
          <table:table-cell table:style-name="Table2.A1" office:value-type="string">
            <text:p text:style-name="P106"><text:span text:style-name="T121">SERVIDOR</text:span><text:span text:style-name="T121"/></text:p>
          </table:table-cell>
          <table:table-cell table:style-name="Table2.A1" office:value-type="string">
            <text:p text:style-name="P107"><text:span text:style-name="T122">CARGO</text:span><text:span text:style-name="T123"> </text:span><text:span text:style-name="T122">EM</text:span><text:span text:style-name="T124"> </text:span><text:span text:style-name="T121">COMISSÃO</text:span></text:p>
          </table:table-cell>
          <table:table-cell table:style-name="Table2.A1" office:value-type="string">
            <text:p text:style-name="P108"><text:span text:style-name="T121">PADRÃO</text:span><text:span text:style-name="T121"/></text:p>
          </table:table-cell>
          <table:table-cell table:style-name="Table2.A1" office:value-type="string">
            <text:p text:style-name="P109"><text:span text:style-name="T121">LOTAÇÃO</text:span><text:span text:style-name="T121"/></text:p>
          </table:table-cell>
          <table:table-cell table:style-name="Table2.A1" office:value-type="string">
            <text:p text:style-name="P110"><text:span text:style-name="T136">A</text:span><text:span text:style-name="T137"> </text:span><text:span text:style-name="T136">PARTIR</text:span><text:span text:style-name="T138"> </text:span><text:span text:style-name="T139">DE</text:span></text:p>
          </table:table-cell>
        </table:table-row>
        <table:table-row table:style-name="Table2.1">
          <table:table-cell table:style-name="Table2.A1" office:value-type="string">
            <text:p text:style-name="P111"><text:span text:style-name="T126">Luiz</text:span><text:span text:style-name="T140"> </text:span><text:span text:style-name="T126">Gonzaga</text:span><text:span text:style-name="T127"> </text:span><text:span text:style-name="T129">Gomes</text:span></text:p>
          </table:table-cell>
          <table:table-cell table:style-name="Table2.A1" office:value-type="string">
            <text:p text:style-name="P112"><text:span text:style-name="T130">Consultor </text:span><text:span text:style-name="T131">Interno</text:span></text:p>
          </table:table-cell>
          <table:table-cell table:style-name="Table2.A1" office:value-type="string">
            <text:p text:style-name="P113"><text:span text:style-name="T130">CE</text:span><text:span text:style-name="T132"> </text:span><text:span text:style-name="T133">5</text:span></text:p>
          </table:table-cell>
          <table:table-cell table:style-name="Table2.A1" office:value-type="string">
            <text:p text:style-name="P114"><text:span text:style-name="T131">SELIMP</text:span><text:span text:style-name="T131"/></text:p>
          </table:table-cell>
          <table:table-cell table:style-name="Table2.A1" office:value-type="string">
            <text:p text:style-name="P115"><text:span text:style-name="T131">13/08/2026</text:span><text:span text:style-name="T131"/></text:p>
          </table:table-cell>
        </table:table-row>
      </table:table>
      <text:p text:style-name="P91"/>
      <text:p text:style-name="P116"><text:span text:style-name="T112">Art.</text:span><text:span text:style-name="T141"> </text:span><text:span text:style-name="T112">3°</text:span><text:span text:style-name="T142"> </text:span><text:span text:style-name="T117">Revogam-se</text:span><text:span text:style-name="T143"> </text:span><text:span text:style-name="T117">as</text:span><text:span text:style-name="T144"> </text:span><text:span text:style-name="T117">disposições</text:span><text:span text:style-name="T145"> </text:span><text:span text:style-name="T117">em</text:span><text:span text:style-name="T143"> </text:span><text:span text:style-name="T146">contrário.</text:span></text:p>
      <text:p text:style-name="P117"/>
      <text:p text:style-name="P118"/>
      <text:p text:style-name="P119"><text:span text:style-name="T117">Cachoeiro</text:span><text:span text:style-name="T147"> </text:span><text:span text:style-name="T117">de</text:span><text:span text:style-name="T147"> </text:span><text:span text:style-name="T117">Itapemirim/ES,</text:span><text:span text:style-name="T148"> </text:span><text:span text:style-name="T117">12</text:span><text:span text:style-name="T143"> </text:span><text:span text:style-name="T117">de</text:span><text:span text:style-name="T147"> </text:span><text:span text:style-name="T117">agosto</text:span><text:span text:style-name="T145"> </text:span><text:span text:style-name="T117">de</text:span><text:span text:style-name="T149"> </text:span><text:span text:style-name="T146">2026.</text:span></text:p>
      <text:p text:style-name="P117"/>
      <text:p text:style-name="P117"/>
      <text:p text:style-name="P117"/>
      <text:p text:style-name="P120"/>
      <text:p text:style-name="P121"><text:span text:style-name="T112">THEODORICO</text:span><text:span text:style-name="T150"> </text:span><text:span text:style-name="T112">DE</text:span><text:span text:style-name="T151"> </text:span><text:span text:style-name="T112">ASSIS</text:span><text:span text:style-name="T152"> </text:span><text:span text:style-name="T119">FERRAÇO</text:span></text:p>
      <text:p text:style-name="P122"><text:span text:style-name="T112">Prefeito</text:span><text:span text:style-name="T142"> </text:span><text:span text:style-name="T119">Municipal</text:span></text:p>
      <text:p text:style-name="P123"/>
      <text:p text:style-name="P123"/>
      <text:p text:style-name="P123"/>
      <text:p text:style-name="P124"><draw:frame draw:style-name="fr7" draw:name="Image 88" text:anchor-type="char" svg:x="0.9839in" svg:y="0.2799in" svg:width="5.7083in" svg:height="0.039in" draw:z-index="89"><draw:image xlink:href="Pictures/10000000000006DD0000000C0BAA6CAD.png" xlink:type="simple" xlink:show="embed" xlink:actuate="onLoad" draw:mime-type="image/png"/></draw:frame></text:p>
      <text:p text:style-name="P125"/>
      <text:h text:style-name="P126" text:outline-level="6"><text:span text:style-name="T18">SECRETARIA</text:span><text:span text:style-name="T82"> </text:span><text:span text:style-name="T18">MUNICIPAL</text:span><text:span text:style-name="T82"> </text:span><text:span text:style-name="T18">DE</text:span><text:span text:style-name="T82"> </text:span><text:span text:style-name="T21">ADMINISTRAÇÃO</text:span></text:h>
      <text:p text:style-name="P127"/>
      <text:p text:style-name="P128"><text:span text:style-name="T153">PORTARIA</text:span><text:span text:style-name="T154"> </text:span><text:span text:style-name="T153">Nº</text:span><text:span text:style-name="T154"> </text:span><text:span text:style-name="T155">1.662/2026</text:span></text:p>
      <text:p text:style-name="P129"/>
      <text:p text:style-name="P130"><text:span text:style-name="T156">ACRESCENTA SERVIDOR NA</text:span><text:span text:style-name="T157"> </text:span><text:span text:style-name="T156">PORTARIA</text:span><text:span text:style-name="T158"> </text:span><text:span text:style-name="T156">Nº</text:span><text:span text:style-name="T158"> </text:span><text:span text:style-name="T156">2.245/2025,</text:span><text:span text:style-name="T158"> </text:span><text:span text:style-name="T156">QUE TRATA DA ESCALA DE FÉRIAS DOS SERVIDORES E EMPREGADOS PÚBLICOS MUNICIPAIS, A SEREM USUFRUÍDAS NO DECORRER DOS</text:span><text:span text:style-name="T158"> </text:span><text:span text:style-name="T156">ANOS DE 2026 E 2027.</text:span></text:p>
      <text:p text:style-name="P131"><text:span text:style-name="T159">O</text:span><text:span text:style-name="T160"> <text:s text:c="2"/></text:span>SECRETÁRIO<text:span text:style-name="T161"> <text:s text:c="2"/></text:span>MUNICIPAL<text:span text:style-name="T161"> <text:s text:c="2"/></text:span><text:span text:style-name="T162">DE</text:span></text:p>
      <text:p text:style-name="P132"><text:span text:style-name="T163">ADMINISTRAÇÃO </text:span>de Cachoeiro de Itapemirim, Estado do Espírito Santo, no<text:span text:style-name="T164"> </text:span>uso de suas atribuições delegadas através dos Decretos nºs. 18.275/2008 e 35.892/2025, resolve:</text:p>
      <text:p text:style-name="P133"><text:span text:style-name="T163">Art. 1º </text:span>Acrescentar o servidor abaixo mencionado ao anexo da Portaria nº 2.245/2025, que aprova as férias dos servidores e empregados públicos municipais da Prefeitura Municipal de Cachoeiro de Itapemirim, a serem gozadas no decorrer do ano de 2026 e 2027, nos termos do Artigo 70 da Lei nº 4009/94, com alteração dada pelas Leis n°s 7350/2015 e 7796/2019.</text:p>
      <text:p text:style-name="P134"/>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D"/>
        <table:table-column table:style-name="Table3.H"/>
        <table:table-row table:style-name="Table3.1">
          <table:table-cell table:style-name="Table3.A1" office:value-type="string">
            <text:p text:style-name="P135"/>
            <text:p text:style-name="P136"><text:span text:style-name="T165">Nome</text:span><text:span text:style-name="T165"/></text:p>
          </table:table-cell>
          <table:table-cell table:style-name="Table3.A1" office:value-type="string">
            <text:p text:style-name="P135"/>
            <text:p text:style-name="P137"><text:span text:style-name="T166">Admissão</text:span><text:span text:style-name="T166"/></text:p>
          </table:table-cell>
          <table:table-cell table:style-name="Table3.A1" office:value-type="string">
            <text:p text:style-name="P135"/>
            <text:p text:style-name="P138"><text:span text:style-name="T166">Cargo</text:span><text:span text:style-name="T166"/></text:p>
          </table:table-cell>
          <table:table-cell table:style-name="Table3.A1" office:value-type="string">
            <text:p text:style-name="P135"/>
            <text:p text:style-name="P139"><text:span text:style-name="T166">Vinculo</text:span><text:span text:style-name="T166"/></text:p>
          </table:table-cell>
          <table:table-cell table:style-name="Table3.A1" office:value-type="string">
            <text:p text:style-name="P135"/>
            <text:p text:style-name="P140"><text:span text:style-name="T166">Lotação</text:span><text:span text:style-name="T166"/></text:p>
          </table:table-cell>
          <table:table-cell table:style-name="Table3.A1" office:value-type="string">
            <text:p text:style-name="P141"><text:span text:style-name="T166">Período</text:span><text:span text:style-name="T167"> </text:span><text:span text:style-name="T166">aquisitivo</text:span></text:p>
          </table:table-cell>
          <table:table-cell table:style-name="Table3.A1" office:value-type="string">
            <text:p text:style-name="P142"><text:span text:style-name="T168">Período</text:span><text:span text:style-name="T169"> </text:span><text:span text:style-name="T168">de</text:span><text:span text:style-name="T167"> </text:span><text:span text:style-name="T166">férias</text:span></text:p>
          </table:table-cell>
          <table:table-cell table:style-name="Table3.A1" office:value-type="string">
            <text:p text:style-name="P135"/>
            <text:p text:style-name="P143"><text:span text:style-name="T166">Proc.</text:span><text:span text:style-name="T166"/></text:p>
          </table:table-cell>
        </table:table-row>
        <table:table-row table:style-name="Table3.2">
          <table:table-cell table:style-name="Table3.A1" office:value-type="string">
            <text:p text:style-name="P144"/>
            <text:p text:style-name="P145"><text:span text:style-name="T170">EVELLEM LEAL DOS</text:span><text:span text:style-name="T171"> </text:span><text:span text:style-name="T170">SANTOS</text:span><text:span text:style-name="T172"> </text:span><text:span text:style-name="T173">GONÇALVES</text:span></text:p>
          </table:table-cell>
          <table:table-cell table:style-name="Table3.A1" office:value-type="string">
            <text:p text:style-name="P146"/>
            <text:p text:style-name="P147"/>
            <text:p text:style-name="P148"><text:span text:style-name="T174">10/04/2025</text:span><text:span text:style-name="T174"/></text:p>
          </table:table-cell>
          <table:table-cell table:style-name="Table3.A1" office:value-type="string">
            <text:p text:style-name="P144"/>
            <text:p text:style-name="P149"><text:span text:style-name="T175">Técnico</text:span><text:span text:style-name="T176"> </text:span><text:span text:style-name="T175">de</text:span><text:span text:style-name="T177"> </text:span><text:span text:style-name="T174">Enfermagem</text:span></text:p>
          </table:table-cell>
          <table:table-cell table:style-name="Table3.A1" office:value-type="string">
            <text:p text:style-name="P146"/>
            <text:p text:style-name="P147"/>
            <text:p text:style-name="P150"><text:span text:style-name="T174">Efetivo</text:span><text:span text:style-name="T174"/></text:p>
          </table:table-cell>
          <table:table-cell table:style-name="Table3.A1" office:value-type="string">
            <text:p text:style-name="P146"/>
            <text:p text:style-name="P147"/>
            <text:p text:style-name="P151"><text:span text:style-name="T174">SEMUS</text:span><text:span text:style-name="T174"/></text:p>
          </table:table-cell>
          <table:table-cell table:style-name="Table3.A1" office:value-type="string">
            <text:p text:style-name="P144"/>
            <text:p text:style-name="P152"><text:span text:style-name="T175">10/04/2025</text:span><text:span text:style-name="T178"> </text:span><text:span text:style-name="T179">a</text:span></text:p>
            <text:p text:style-name="P153"><text:span text:style-name="T174">09/04/2026</text:span><text:span text:style-name="T174"/></text:p>
          </table:table-cell>
          <table:table-cell table:style-name="Table3.A1" office:value-type="string">
            <text:p text:style-name="P144"/>
            <text:p text:style-name="P152"><text:span text:style-name="T175">03/11/2026</text:span><text:span text:style-name="T178"> </text:span><text:span text:style-name="T179">a</text:span></text:p>
            <text:p text:style-name="P153"><text:span text:style-name="T174">02/12/2026</text:span><text:span text:style-name="T174"/></text:p>
          </table:table-cell>
          <table:table-cell table:style-name="Table3.A1" office:value-type="string">
            <text:p text:style-name="P146"/>
            <text:p text:style-name="P147"/>
            <text:p text:style-name="P154"><text:span text:style-name="T173">54640/2026</text:span><text:span text:style-name="T173"/></text:p>
          </table:table-cell>
        </table:table-row>
      </table:table>
      <text:p text:style-name="P155"><text:span text:style-name="T163">Art.</text:span><text:span text:style-name="T180"> </text:span><text:span text:style-name="T163">2º</text:span><text:span text:style-name="T181"> </text:span>Esta<text:span text:style-name="T182"> </text:span>Portaria<text:span text:style-name="T182"> </text:span>entrará<text:span text:style-name="T182"> </text:span>em<text:span text:style-name="T183"> </text:span>vigor<text:span text:style-name="T182"> </text:span><text:span text:style-name="T162">na</text:span></text:p>
      <text:p text:style-name="P156">data<text:span text:style-name="T184"> </text:span>de<text:span text:style-name="T185"> </text:span>sua<text:span text:style-name="T185"> </text:span><text:span text:style-name="T186">publicação.</text:span></text:p>
      <text:p text:style-name="P157"/>
      <text:p text:style-name="P158">Cachoeiro<text:span text:style-name="T185"> </text:span>de<text:span text:style-name="T185"> </text:span>Itapemirim/ES,<text:span text:style-name="T185"> </text:span>07<text:span text:style-name="T185"> </text:span>de<text:span text:style-name="T185"> </text:span>agosto<text:span text:style-name="T185"> </text:span>de<text:span text:style-name="T185"> </text:span><text:span text:style-name="T186">2026.</text:span></text:p>
      <text:p text:style-name="Text_20_body"/>
      <text:p text:style-name="P159"/>
      <text:p text:style-name="P160">ROGÉRIO<text:span text:style-name="T187"> </text:span>DA<text:span text:style-name="T188"> </text:span>SILVA<text:span text:style-name="T187"> </text:span><text:span text:style-name="T186">ATHAYDE</text:span></text:p>
      <text:p text:style-name="P161"><text:span text:style-name="T156">Secretário</text:span><text:span text:style-name="T189"> </text:span><text:span text:style-name="T156">Municipal</text:span><text:span text:style-name="T189"> </text:span><text:span text:style-name="T156">de</text:span><text:span text:style-name="T190"> </text:span><text:span text:style-name="T191">Administração</text:span></text:p>
      <text:p text:style-name="P162"/>
      <text:p text:style-name="P163"/>
      <text:p text:style-name="P164"/>
      <text:p text:style-name="P165"><text:span text:style-name="T153">PORTARIA</text:span><text:span text:style-name="T192"> </text:span><text:span text:style-name="T153">Nº</text:span><text:span text:style-name="T193"> </text:span><text:span text:style-name="T155">1.664/2026</text:span></text:p>
      <text:p text:style-name="P166">DESIGNA SERVIDOR PARA ACOMPANHAMENTO E FISCALIZAÇÃO DA EXECUÇÃO DE ATA DE REGISTRO DE<text:span text:style-name="T194"> </text:span>PREÇOS<text:span text:style-name="T194"> </text:span>FIRMADA<text:span text:style-name="T195"> </text:span>NO<text:span text:style-name="T194"> </text:span><text:span text:style-name="T186">MUNICÍPIO.</text:span></text:p>
      <text:p text:style-name="P167"><text:span text:style-name="T196">O</text:span><text:span text:style-name="T197"> <text:s text:c="3"/></text:span><text:span text:style-name="T156">PROCURADOR-GERAL</text:span><text:span text:style-name="T198"> <text:s text:c="3"/></text:span><text:span text:style-name="T199">DO</text:span></text:p>
      <text:p text:style-name="P168"><text:span text:style-name="T163">MUNICÍPIO</text:span><text:span text:style-name="T200"> </text:span>de<text:span text:style-name="T201"> </text:span>Cachoeiro<text:span text:style-name="T201"> </text:span>de<text:span text:style-name="T201"> </text:span>Itapemirim, Estado do Espírito Santo, no uso de suas atribuições legais, delegadas através do Decreto nº 37.098/2026, tendo em vista<text:span text:style-name="T202"> </text:span>o que consta no processo nº <text:span text:style-name="T203">59217/2026</text:span><text:span text:style-name="T186">,</text:span></text:p>
      <text:p text:style-name="P169">RESOLVE:</text:p>
      <text:p text:style-name="P170"><text:span text:style-name="T156">Art.</text:span><text:span text:style-name="T199"> </text:span><text:span text:style-name="T156">1º</text:span><text:span text:style-name="T204"> </text:span><text:span text:style-name="T196">Designar</text:span><text:span text:style-name="T205"> </text:span><text:span text:style-name="T196">a</text:span><text:span text:style-name="T205"> </text:span><text:span text:style-name="T196">servidora</text:span><text:span text:style-name="T206"> </text:span><text:span text:style-name="T156">GLEYCIANE SILVA DE AMORIM MATTOS, </text:span><text:span text:style-name="T196">lotada na PGM, para acompanhamento</text:span><text:span text:style-name="T207"> </text:span><text:span text:style-name="T196">e</text:span><text:span text:style-name="T207"> </text:span><text:span text:style-name="T196">fiscalização</text:span><text:span text:style-name="T207"> </text:span><text:span text:style-name="T196">da</text:span><text:span text:style-name="T207"> </text:span><text:span text:style-name="T196">execução</text:span><text:span text:style-name="T207"> </text:span><text:span text:style-name="T196">da</text:span><text:span text:style-name="T207"> </text:span><text:span text:style-name="T196">ATA</text:span><text:span text:style-name="T207"> </text:span><text:span text:style-name="T196">DE</text:span><text:span text:style-name="T207"> </text:span><text:span text:style-name="T196">REGISTRO</text:span><text:span text:style-name="T207"> </text:span><text:span text:style-name="T196">DE PREÇOS firmada no Município e descrita abaixo.</text:span></text:p>
      <text:p text:style-name="P134"/>
      <table:table table:name="Table4" table:style-name="Table4">
        <table:table-column table:style-name="Table4.A"/>
        <table:table-column table:style-name="Table4.B"/>
        <table:table-column table:style-name="Table4.C"/>
        <table:table-row table:style-name="Table4.1">
          <table:table-cell table:style-name="Table4.A1" office:value-type="string">
            <text:p text:style-name="P171"><text:span text:style-name="T208">NUMERO </text:span><text:span text:style-name="T209">DA ATA</text:span></text:p>
          </table:table-cell>
          <table:table-cell table:style-name="Table4.A1" office:value-type="string">
            <text:p text:style-name="P172"><text:span text:style-name="T208">OBJETO</text:span><text:span text:style-name="T208"/></text:p>
          </table:table-cell>
          <table:table-cell table:style-name="Table4.C1" office:value-type="string">
            <text:p text:style-name="P173"><text:span text:style-name="T208">EMPRESA</text:span><text:span text:style-name="T208"/></text:p>
          </table:table-cell>
        </table:table-row>
        <table:table-row table:style-name="Table4.2">
          <table:table-cell table:style-name="Table4.A1" office:value-type="string">
            <text:p text:style-name="P174"><text:span text:style-name="T210">032/2026</text:span><text:span text:style-name="T210"/></text:p>
          </table:table-cell>
          <table:table-cell table:style-name="Table4.A1" office:value-type="string">
            <text:p text:style-name="P175"><text:span text:style-name="T211">AQUISIÇÃO</text:span><text:span text:style-name="T212"> </text:span><text:span text:style-name="T211">DE</text:span><text:span text:style-name="T212"> </text:span><text:span text:style-name="T211">PÓ</text:span><text:span text:style-name="T212"> </text:span><text:span text:style-name="T211">DE</text:span><text:span text:style-name="T212"> </text:span><text:span text:style-name="T213">CAFÉ</text:span></text:p>
          </table:table-cell>
          <table:table-cell table:style-name="Table4.C1" office:value-type="string">
            <text:p text:style-name="P176"><text:span text:style-name="T211">M.M.GOMES</text:span><text:span text:style-name="T214"> </text:span><text:span text:style-name="T211">LTDA </text:span><text:span text:style-name="T215">ME</text:span></text:p>
          </table:table-cell>
        </table:table-row>
      </table:table>
      <text:p text:style-name="P177"><text:span text:style-name="T156">Art.</text:span><text:span text:style-name="T216"> </text:span><text:span text:style-name="T156">2º</text:span><text:span text:style-name="T217"> </text:span><text:span text:style-name="T196">Esta</text:span><text:span text:style-name="T218"> </text:span><text:span text:style-name="T196">portaria</text:span><text:span text:style-name="T218"> </text:span><text:span text:style-name="T196">entra</text:span><text:span text:style-name="T219"> </text:span><text:span text:style-name="T196">em</text:span><text:span text:style-name="T218"> </text:span><text:span text:style-name="T196">vigor</text:span><text:span text:style-name="T218"> </text:span><text:span text:style-name="T205">na</text:span></text:p>
      <text:p text:style-name="P178">data<text:span text:style-name="T162"> </text:span>de<text:span text:style-name="T162"> </text:span>sua<text:span text:style-name="T162"> </text:span><text:span text:style-name="T186">publicação,</text:span></text:p>
      <text:p text:style-name="P157"/>
      <text:p text:style-name="P179">Cachoeiro<text:span text:style-name="T194"> </text:span>de<text:span text:style-name="T194"> </text:span>Itapemirim/ES,<text:span text:style-name="T195"> </text:span>10<text:span text:style-name="T194"> </text:span>de<text:span text:style-name="T195"> </text:span>agosto<text:span text:style-name="T194"> </text:span>de<text:span text:style-name="T195"> </text:span><text:span text:style-name="T186">2026.</text:span></text:p>
      <text:p text:style-name="Text_20_body"/>
      <text:p text:style-name="P180"/>
      <text:p text:style-name="P181">LUIZ<text:span text:style-name="T194"> </text:span>CARLOS<text:span text:style-name="T194"> </text:span>ZANON<text:span text:style-name="T194"> </text:span>DA<text:span text:style-name="T195"> </text:span>SILVA<text:span text:style-name="T194"> </text:span><text:span text:style-name="T186">JUNIOR</text:span></text:p>
      <text:p text:style-name="P182"><text:span text:style-name="T156">Procurador-Geral</text:span><text:span text:style-name="T220"> </text:span><text:span text:style-name="T156">do</text:span><text:span text:style-name="T221"> </text:span><text:span text:style-name="T191">Município</text:span></text:p>
      <text:p text:style-name="P183"/>
      <text:p text:style-name="P184"/>
      <text:p text:style-name="P184"/>
      <text:p text:style-name="P185"/>
      <text:p text:style-name="P186"><text:span text:style-name="T222">PORTARIA</text:span><text:span text:style-name="T223"> </text:span><text:span text:style-name="T222">Nº</text:span><text:span text:style-name="T224"> </text:span><text:span text:style-name="T225">1.678/2026</text:span></text:p>
      <text:p text:style-name="P187"><text:span text:style-name="T87">DISPÕE SOBRE AFASTAMENTO PELA PRESTAÇÃO DE SERVIÇOS À JUSTIÇA </text:span><text:span text:style-name="T91">ELEITORAL.</text:span></text:p>
      <text:p text:style-name="P188"><text:span text:style-name="T92">O</text:span><text:span text:style-name="T226"> <text:s text:c="3"/></text:span><text:span text:style-name="T87">SECRETÁRIO</text:span><text:span text:style-name="T227"> <text:s text:c="3"/></text:span><text:span text:style-name="T87">MUNICIPAL</text:span><text:span text:style-name="T227"> <text:s text:c="3"/></text:span><text:span text:style-name="T228">DE</text:span></text:p>
      <text:p text:style-name="P189"><text:span text:style-name="T87">ADMINISTRAÇÃO </text:span><text:span text:style-name="T92">de Cachoeiro de Itapemirim, Estado do Espírito Santo, no uso de suas</text:span><text:span text:style-name="T93"> </text:span><text:span text:style-name="T92">atribuições delegadas através dos Decretos nºs. 18.275/2008 e 35.892/2025, RESOLVE:</text:span></text:p>
      <text:p text:style-name="P80"/>
      <text:p text:style-name="P190"><text:span text:style-name="T87">Art.</text:span><text:span text:style-name="T88"> </text:span><text:span text:style-name="T87">1º</text:span><text:span text:style-name="T229"> </text:span><text:span text:style-name="T92">Considerar</text:span><text:span text:style-name="T230"> </text:span><text:span text:style-name="T92">autorizado</text:span><text:span text:style-name="T231"> </text:span><text:span text:style-name="T92">o</text:span><text:span text:style-name="T230"> </text:span><text:span text:style-name="T92">afastamento</text:span><text:span text:style-name="T231"> </text:span><text:span text:style-name="T232">de</text:span></text:p>
      <text:p text:style-name="P191"><text:span text:style-name="T92">expediente aos servidores constantes na relação abaixo, tendo em vista a participação e prestação de serviços à Justiça Eleitoral, com base no art. 56, Inciso V, da Lei nº 4.009/94.</text:span><text:span text:style-name="T92"/></text:p>
      <text:p text:style-name="P192"/>
      <table:table table:name="Table5" table:style-name="Table5">
        <table:table-column table:style-name="Table5.A"/>
        <table:table-column table:style-name="Table5.B"/>
        <table:table-column table:style-name="Table5.C"/>
        <table:table-column table:style-name="Table5.D"/>
        <table:table-row table:style-name="Table5.1">
          <table:table-cell table:style-name="Table5.A1" office:value-type="string">
            <text:p text:style-name="P193"><text:span text:style-name="T166">SERVIDORES</text:span><text:span text:style-name="T166"/></text:p>
          </table:table-cell>
          <table:table-cell table:style-name="Table5.A1" office:value-type="string">
            <text:p text:style-name="P194"><text:span text:style-name="T166">LOTAÇÃO</text:span><text:span text:style-name="T166"/></text:p>
          </table:table-cell>
          <table:table-cell table:style-name="Table5.A1" office:value-type="string">
            <text:p text:style-name="P195"><text:span text:style-name="T166">PERÍODO</text:span><text:span text:style-name="T166"/></text:p>
          </table:table-cell>
          <table:table-cell table:style-name="Table5.A1" office:value-type="string">
            <text:p text:style-name="P194"><text:span text:style-name="T168">PROC.</text:span><text:span text:style-name="T165"> </text:span><text:span text:style-name="T233">Nº</text:span></text:p>
          </table:table-cell>
        </table:table-row>
        <table:table-row table:style-name="Table5.2">
          <table:table-cell table:style-name="Table5.A1" office:value-type="string">
            <text:p text:style-name="P196"><text:span text:style-name="T168">ANDREIA</text:span><text:span text:style-name="T234"> </text:span><text:span text:style-name="T168">DA</text:span><text:span text:style-name="T234"> </text:span><text:span text:style-name="T168">SILVA</text:span><text:span text:style-name="T234"> </text:span><text:span text:style-name="T166">DAMASCENO</text:span></text:p>
          </table:table-cell>
          <table:table-cell table:style-name="Table5.A1" office:value-type="string">
            <text:p text:style-name="P197"><text:span text:style-name="T235">SEME</text:span><text:span text:style-name="T235"/></text:p>
          </table:table-cell>
          <table:table-cell table:style-name="Table5.A1" office:value-type="string">
            <text:p text:style-name="P198"><text:span text:style-name="T236">10/08/2026</text:span><text:span text:style-name="T236"/></text:p>
          </table:table-cell>
          <table:table-cell table:style-name="Table5.A1" office:value-type="string">
            <text:p text:style-name="P199"><text:span text:style-name="T236">38207/2025</text:span><text:span text:style-name="T236"/></text:p>
          </table:table-cell>
        </table:table-row>
        <table:table-row table:style-name="Table5.3">
          <table:table-cell table:style-name="Table5.A1" office:value-type="string">
            <text:p text:style-name="P200"><text:span text:style-name="T168">DAIANA</text:span><text:span text:style-name="T237"> </text:span><text:span text:style-name="T168">LIMA</text:span><text:span text:style-name="T234"> </text:span><text:span text:style-name="T166">GOMES</text:span></text:p>
          </table:table-cell>
          <table:table-cell table:style-name="Table5.A1" office:value-type="string">
            <text:p text:style-name="P201"><text:span text:style-name="T235">SEME</text:span><text:span text:style-name="T235"/></text:p>
          </table:table-cell>
          <table:table-cell table:style-name="Table5.A1" office:value-type="string">
            <text:p text:style-name="P202"><text:span text:style-name="T238">10</text:span><text:span text:style-name="T239"> </text:span><text:span text:style-name="T238">e</text:span><text:span text:style-name="T239"> </text:span><text:span text:style-name="T236">31/08/2026</text:span></text:p>
          </table:table-cell>
          <table:table-cell table:style-name="Table5.A1" office:value-type="string">
            <text:p text:style-name="P203"><text:span text:style-name="T236">47217/2026</text:span><text:span text:style-name="T236"/></text:p>
          </table:table-cell>
        </table:table-row>
        <table:table-row table:style-name="Table5.4">
          <table:table-cell table:style-name="Table5.A1" office:value-type="string">
            <text:p text:style-name="P204"/>
            <text:p text:style-name="P205"><text:span text:style-name="T168">ELIANE</text:span><text:span text:style-name="T233"> </text:span><text:span text:style-name="T168">LIMA</text:span><text:span text:style-name="T166"> </text:span><text:span text:style-name="T168">DE</text:span><text:span text:style-name="T166"> </text:span><text:span text:style-name="T168">AGUIAR</text:span><text:span text:style-name="T166"> POMPERMAYER</text:span></text:p>
          </table:table-cell>
          <table:table-cell table:style-name="Table5.A1" office:value-type="string">
            <text:p text:style-name="P204"/>
            <text:p text:style-name="P206"><text:span text:style-name="T235">SEME</text:span><text:span text:style-name="T235"/></text:p>
          </table:table-cell>
          <table:table-cell table:style-name="Table5.A1" office:value-type="string">
            <text:p text:style-name="P207"><text:span text:style-name="T236">31/08/2026;</text:span><text:span text:style-name="T236"/></text:p>
            <text:p text:style-name="P208"><text:span text:style-name="T236">14/09/2026;</text:span><text:span text:style-name="T236"/></text:p>
            <text:p text:style-name="P208"><text:span text:style-name="T238">05</text:span><text:span text:style-name="T239"> </text:span><text:span text:style-name="T238">e</text:span><text:span text:style-name="T239"> </text:span><text:span text:style-name="T236">26/10/2026</text:span></text:p>
          </table:table-cell>
          <table:table-cell table:style-name="Table5.A1" office:value-type="string">
            <text:p text:style-name="P204"/>
            <text:p text:style-name="P209"><text:span text:style-name="T236">48015/2026</text:span><text:span text:style-name="T236"/></text:p>
          </table:table-cell>
        </table:table-row>
        <table:table-row table:style-name="Table5.2">
          <table:table-cell table:style-name="Table5.A1" office:value-type="string">
            <text:p text:style-name="P210"><text:span text:style-name="T168">ELISANGELA</text:span><text:span text:style-name="T165"> </text:span><text:span text:style-name="T168">DOS</text:span><text:span text:style-name="T234"> </text:span><text:span text:style-name="T168">ANJOS</text:span><text:span text:style-name="T234"> </text:span><text:span text:style-name="T168">ALMEIDA</text:span><text:span text:style-name="T234"> </text:span><text:span text:style-name="T166">BENAQUIO</text:span></text:p>
          </table:table-cell>
          <table:table-cell table:style-name="Table5.A1" office:value-type="string">
            <text:p text:style-name="P197"><text:span text:style-name="T235">SEME</text:span><text:span text:style-name="T235"/></text:p>
          </table:table-cell>
          <table:table-cell table:style-name="Table5.A1" office:value-type="string">
            <text:p text:style-name="P198"><text:span text:style-name="T236">31/07/2026</text:span><text:span text:style-name="T236"/></text:p>
          </table:table-cell>
          <table:table-cell table:style-name="Table5.A1" office:value-type="string">
            <text:p text:style-name="P199"><text:span text:style-name="T236">93361/2024</text:span><text:span text:style-name="T236"/></text:p>
          </table:table-cell>
        </table:table-row>
        <table:table-row table:style-name="Table5.3">
          <table:table-cell table:style-name="Table5.A1" office:value-type="string">
            <text:p text:style-name="P200"><text:span text:style-name="T168">FERNANDA</text:span><text:span text:style-name="T165"> </text:span><text:span text:style-name="T168">DE</text:span><text:span text:style-name="T234"> </text:span><text:span text:style-name="T168">SOUZA</text:span><text:span text:style-name="T234"> </text:span><text:span text:style-name="T168">MACHADO</text:span><text:span text:style-name="T234"> </text:span><text:span text:style-name="T166">GOMES</text:span></text:p>
          </table:table-cell>
          <table:table-cell table:style-name="Table5.A1" office:value-type="string">
            <text:p text:style-name="P201"><text:span text:style-name="T235">SEME</text:span><text:span text:style-name="T235"/></text:p>
          </table:table-cell>
          <table:table-cell table:style-name="Table5.A1" office:value-type="string">
            <text:p text:style-name="P202"><text:span text:style-name="T238">27/07/2026</text:span><text:span text:style-name="T240"> </text:span><text:span text:style-name="T238">e</text:span><text:span text:style-name="T241"> </text:span><text:span text:style-name="T236">11/09/2026</text:span></text:p>
          </table:table-cell>
          <table:table-cell table:style-name="Table5.A1" office:value-type="string">
            <text:p text:style-name="P203"><text:span text:style-name="T236">66018/2025</text:span><text:span text:style-name="T236"/></text:p>
          </table:table-cell>
        </table:table-row>
        <table:table-row table:style-name="Table5.2">
          <table:table-cell table:style-name="Table5.A1" office:value-type="string">
            <text:p text:style-name="P199"><text:span text:style-name="T168">GIRLANE</text:span><text:span text:style-name="T165"> </text:span><text:span text:style-name="T168">SANTOS</text:span><text:span text:style-name="T234"> </text:span><text:span text:style-name="T166">FERREIRA</text:span></text:p>
          </table:table-cell>
          <table:table-cell table:style-name="Table5.A1" office:value-type="string">
            <text:p text:style-name="P197"><text:span text:style-name="T235">SEME</text:span><text:span text:style-name="T235"/></text:p>
          </table:table-cell>
          <table:table-cell table:style-name="Table5.A1" office:value-type="string">
            <text:p text:style-name="P198"><text:span text:style-name="T236">10/08/2026</text:span><text:span text:style-name="T236"/></text:p>
          </table:table-cell>
          <table:table-cell table:style-name="Table5.A1" office:value-type="string">
            <text:p text:style-name="P199"><text:span text:style-name="T236">55521/2026</text:span><text:span text:style-name="T236"/></text:p>
          </table:table-cell>
        </table:table-row>
        <table:table-row table:style-name="Table5.3">
          <table:table-cell table:style-name="Table5.A1" office:value-type="string">
            <text:p text:style-name="P211"><text:span text:style-name="T168">JAQUELINE</text:span><text:span text:style-name="T234"> </text:span><text:span text:style-name="T168">RIGO</text:span><text:span text:style-name="T234"> </text:span><text:span text:style-name="T168">DE</text:span><text:span text:style-name="T166"> BACHER</text:span></text:p>
          </table:table-cell>
          <table:table-cell table:style-name="Table5.A1" office:value-type="string">
            <text:p text:style-name="P212"><text:span text:style-name="T235">SEME</text:span><text:span text:style-name="T235"/></text:p>
          </table:table-cell>
          <table:table-cell table:style-name="Table5.A1" office:value-type="string">
            <text:p text:style-name="P213"><text:span text:style-name="T236">14/08/2026</text:span><text:span text:style-name="T236"/></text:p>
          </table:table-cell>
          <table:table-cell table:style-name="Table5.A1" office:value-type="string">
            <text:p text:style-name="P214"><text:span text:style-name="T236">81546/2024</text:span><text:span text:style-name="T236"/></text:p>
          </table:table-cell>
        </table:table-row>
        <table:table-row table:style-name="Table5.2">
          <table:table-cell table:style-name="Table5.A1" office:value-type="string">
            <text:p text:style-name="P199"><text:span text:style-name="T168">LAYZ</text:span><text:span text:style-name="T165"> </text:span><text:span text:style-name="T168">APOLINÁRIO</text:span><text:span text:style-name="T165"> </text:span><text:span text:style-name="T166">TURINI</text:span></text:p>
          </table:table-cell>
          <table:table-cell table:style-name="Table5.A1" office:value-type="string">
            <text:p text:style-name="P197"><text:span text:style-name="T235">SEME</text:span><text:span text:style-name="T235"/></text:p>
          </table:table-cell>
          <table:table-cell table:style-name="Table5.A1" office:value-type="string">
            <text:p text:style-name="P198"><text:span text:style-name="T236">16/09/2026</text:span><text:span text:style-name="T236"/></text:p>
          </table:table-cell>
          <table:table-cell table:style-name="Table5.A1" office:value-type="string">
            <text:p text:style-name="P199"><text:span text:style-name="T236">55870/2026</text:span><text:span text:style-name="T236"/></text:p>
          </table:table-cell>
        </table:table-row>
        <table:table-row table:style-name="Table5.3">
          <table:table-cell table:style-name="Table5.A1" office:value-type="string">
            <text:p text:style-name="P214"><text:span text:style-name="T168">LORENA</text:span><text:span text:style-name="T165"> </text:span><text:span text:style-name="T168">FIALHO</text:span><text:span text:style-name="T234"> </text:span><text:span text:style-name="T166">SOUZA</text:span></text:p>
          </table:table-cell>
          <table:table-cell table:style-name="Table5.A1" office:value-type="string">
            <text:p text:style-name="P212"><text:span text:style-name="T235">SEME</text:span><text:span text:style-name="T235"/></text:p>
          </table:table-cell>
          <table:table-cell table:style-name="Table5.A1" office:value-type="string">
            <text:p text:style-name="P213"><text:span text:style-name="T238">24</text:span><text:span text:style-name="T239"> </text:span><text:span text:style-name="T238">e</text:span><text:span text:style-name="T239"> </text:span><text:span text:style-name="T236">24/08/2026</text:span></text:p>
          </table:table-cell>
          <table:table-cell table:style-name="Table5.A1" office:value-type="string">
            <text:p text:style-name="P214"><text:span text:style-name="T236">64392/2025</text:span><text:span text:style-name="T236"/></text:p>
          </table:table-cell>
        </table:table-row>
        <table:table-row table:style-name="Table5.2">
          <table:table-cell table:style-name="Table5.A1" office:value-type="string">
            <text:p text:style-name="P199"><text:span text:style-name="T168">LUCIANA</text:span><text:span text:style-name="T165"> </text:span><text:span text:style-name="T168">ALMEIDA</text:span><text:span text:style-name="T165"> </text:span><text:span text:style-name="T166">WINGLER</text:span></text:p>
          </table:table-cell>
          <table:table-cell table:style-name="Table5.A1" office:value-type="string">
            <text:p text:style-name="P197"><text:span text:style-name="T235">SEME</text:span><text:span text:style-name="T235"/></text:p>
          </table:table-cell>
          <table:table-cell table:style-name="Table5.A1" office:value-type="string">
            <text:p text:style-name="P198"><text:span text:style-name="T238">16</text:span><text:span text:style-name="T239"> </text:span><text:span text:style-name="T238">e</text:span><text:span text:style-name="T239"> </text:span><text:span text:style-name="T236">17/08/2026</text:span></text:p>
          </table:table-cell>
          <table:table-cell table:style-name="Table5.A1" office:value-type="string">
            <text:p text:style-name="P215"><text:span text:style-name="T242">48517/2025</text:span><text:span text:style-name="T242"/></text:p>
          </table:table-cell>
        </table:table-row>
        <table:table-row table:style-name="Table5.3">
          <table:table-cell table:style-name="Table5.A1" office:value-type="string">
            <text:p text:style-name="P203"><text:span text:style-name="T168">LUCIANA</text:span><text:span text:style-name="T165"> </text:span><text:span text:style-name="T168">DOS</text:span><text:span text:style-name="T166"> </text:span><text:span text:style-name="T168">SANTOS</text:span><text:span text:style-name="T165"> </text:span><text:span text:style-name="T168">CAETANO</text:span><text:span text:style-name="T166"> </text:span><text:span text:style-name="T168">DA</text:span><text:span text:style-name="T234"> </text:span><text:span text:style-name="T165">SILVA</text:span></text:p>
          </table:table-cell>
          <table:table-cell table:style-name="Table5.A1" office:value-type="string">
            <text:p text:style-name="P201"><text:span text:style-name="T235">SEME</text:span><text:span text:style-name="T235"/></text:p>
          </table:table-cell>
          <table:table-cell table:style-name="Table5.A1" office:value-type="string">
            <text:p text:style-name="P216"><text:span text:style-name="T236">24/08/2026</text:span><text:span text:style-name="T236"/></text:p>
          </table:table-cell>
          <table:table-cell table:style-name="Table5.A1" office:value-type="string">
            <text:p text:style-name="P203"><text:span text:style-name="T236">15388/2025</text:span><text:span text:style-name="T236"/></text:p>
          </table:table-cell>
        </table:table-row>
        <table:table-row table:style-name="Table5.2">
          <table:table-cell table:style-name="Table5.A1" office:value-type="string">
            <text:p text:style-name="P199"><text:span text:style-name="T168">LUCIANA</text:span><text:span text:style-name="T165"> </text:span><text:span text:style-name="T168">ROGERIO</text:span><text:span text:style-name="T234"> </text:span><text:span text:style-name="T168">SOUZA</text:span><text:span text:style-name="T234"> </text:span><text:span text:style-name="T165">MAIA</text:span></text:p>
          </table:table-cell>
          <table:table-cell table:style-name="Table5.A1" office:value-type="string">
            <text:p text:style-name="P197"><text:span text:style-name="T235">SEME</text:span><text:span text:style-name="T235"/></text:p>
          </table:table-cell>
          <table:table-cell table:style-name="Table5.A1" office:value-type="string">
            <text:p text:style-name="P217"><text:span text:style-name="T236">31/07/2026</text:span><text:span text:style-name="T236"/></text:p>
          </table:table-cell>
          <table:table-cell table:style-name="Table5.A1" office:value-type="string">
            <text:p text:style-name="P199"><text:span text:style-name="T236">59437/2024</text:span><text:span text:style-name="T236"/></text:p>
          </table:table-cell>
        </table:table-row>
        <table:table-row table:style-name="Table5.3">
          <table:table-cell table:style-name="Table5.A1" office:value-type="string">
            <text:p text:style-name="P200"><text:span text:style-name="T168">PATRICIA</text:span><text:span text:style-name="T234"> </text:span><text:span text:style-name="T168">DE</text:span><text:span text:style-name="T234"> </text:span><text:span text:style-name="T168">SOUSA</text:span><text:span text:style-name="T166"> </text:span><text:span text:style-name="T165">SILVA</text:span></text:p>
          </table:table-cell>
          <table:table-cell table:style-name="Table5.A1" office:value-type="string">
            <text:p text:style-name="P201"><text:span text:style-name="T235">SEME</text:span><text:span text:style-name="T235"/></text:p>
          </table:table-cell>
          <table:table-cell table:style-name="Table5.A1" office:value-type="string">
            <text:p text:style-name="P216"><text:span text:style-name="T236">24/07/2026</text:span><text:span text:style-name="T236"/></text:p>
          </table:table-cell>
          <table:table-cell table:style-name="Table5.A1" office:value-type="string">
            <text:p text:style-name="P203"><text:span text:style-name="T236">57487/2025</text:span><text:span text:style-name="T236"/></text:p>
          </table:table-cell>
        </table:table-row>
        <table:table-row table:style-name="Table5.2">
          <table:table-cell table:style-name="Table5.A1" office:value-type="string">
            <text:p text:style-name="P196"><text:span text:style-name="T168">RUBIA</text:span><text:span text:style-name="T233"> </text:span><text:span text:style-name="T168">APARECIDA</text:span><text:span text:style-name="T165"> </text:span><text:span text:style-name="T168">BARRETO</text:span><text:span text:style-name="T234"> </text:span><text:span text:style-name="T233">FEU</text:span></text:p>
          </table:table-cell>
          <table:table-cell table:style-name="Table5.A1" office:value-type="string">
            <text:p text:style-name="P197"><text:span text:style-name="T235">SEME</text:span><text:span text:style-name="T235"/></text:p>
          </table:table-cell>
          <table:table-cell table:style-name="Table5.A1" office:value-type="string">
            <text:p text:style-name="P217"><text:span text:style-name="T236">14/08/2026</text:span><text:span text:style-name="T236"/></text:p>
          </table:table-cell>
          <table:table-cell table:style-name="Table5.A1" office:value-type="string">
            <text:p text:style-name="P199"><text:span text:style-name="T236">37393/2026</text:span><text:span text:style-name="T236"/></text:p>
          </table:table-cell>
        </table:table-row>
      </table:table>
      <text:p text:style-name="P81"/>
      <text:p text:style-name="P218"><text:span text:style-name="T87">Art.</text:span><text:span text:style-name="T228"> </text:span><text:span text:style-name="T87">2º</text:span><text:span text:style-name="T243"> </text:span><text:span text:style-name="T92">Esta</text:span><text:span text:style-name="T244"> </text:span><text:span text:style-name="T92">Portaria</text:span><text:span text:style-name="T232"> </text:span><text:span text:style-name="T92">entra</text:span><text:span text:style-name="T244"> </text:span><text:span text:style-name="T92">em</text:span><text:span text:style-name="T232"> </text:span><text:span text:style-name="T92">vigor</text:span><text:span text:style-name="T244"> </text:span><text:span text:style-name="T92">na</text:span><text:span text:style-name="T232"> </text:span><text:span text:style-name="T92">data</text:span><text:span text:style-name="T244"> </text:span><text:span text:style-name="T92">de</text:span><text:span text:style-name="T245"> </text:span><text:span text:style-name="T92">sua publicação, revogadas as disposições em contrário.</text:span></text:p>
      <text:p text:style-name="P219"/>
      <text:p text:style-name="P220"><text:span text:style-name="T92">Cachoeiro</text:span><text:span text:style-name="T244"> </text:span><text:span text:style-name="T92">de</text:span><text:span text:style-name="T245"> </text:span><text:span text:style-name="T92">Itapemirim/ES,</text:span><text:span text:style-name="T244"> </text:span><text:span text:style-name="T92">11</text:span><text:span text:style-name="T244"> </text:span><text:span text:style-name="T92">de</text:span><text:span text:style-name="T244"> </text:span><text:span text:style-name="T92">agosto</text:span><text:span text:style-name="T244"> </text:span><text:span text:style-name="T92">de</text:span><text:span text:style-name="T244"> </text:span><text:span text:style-name="T245">2026.</text:span></text:p>
      <text:p text:style-name="P80"/>
      <text:p text:style-name="P80"/>
      <text:p text:style-name="P221"><text:span text:style-name="T87">ROGÉRIO</text:span><text:span text:style-name="T246"> </text:span><text:span text:style-name="T87">DA</text:span><text:span text:style-name="T243"> </text:span><text:span text:style-name="T87">SILVA</text:span><text:span text:style-name="T243"> </text:span><text:span text:style-name="T91">ATHAYDE</text:span></text:p>
      <text:p text:style-name="P222"><text:span text:style-name="T87">Secretário</text:span><text:span text:style-name="T228"> </text:span><text:span text:style-name="T87">Municipal</text:span><text:span text:style-name="T243"> </text:span><text:span text:style-name="T87">de</text:span><text:span text:style-name="T246"> </text:span><text:span text:style-name="T91">Administração</text:span></text:p>
      <text:p text:style-name="P223"/>
      <text:p text:style-name="P224"/>
      <text:section text:style-name="Sect5" text:name="Section5">
        <text:p text:style-name="P225"><text:span text:style-name="T247">PORTARIA</text:span><text:span text:style-name="T248"> </text:span><text:span text:style-name="T247">Nº</text:span><text:span text:style-name="T248"> </text:span><text:span text:style-name="T249">1.680/2026</text:span></text:p>
        <text:p text:style-name="P226"/>
        <text:p text:style-name="P227"/>
        <text:p text:style-name="P228"><text:span text:style-name="T250">DESIGNA</text:span><text:span text:style-name="T87"><text:tab/></text:span><text:span text:style-name="T250">SERVIDOR</text:span><text:span text:style-name="T87"><text:tab/></text:span><text:span text:style-name="T251">PARA </text:span><text:span text:style-name="T252">ACOMPANHAMENTO E FISCALIZAÇÃO DA EXECUÇÃO DE CONTRATO FIRMADO NO </text:span><text:span text:style-name="T250">MUNICÍPIO.</text:span></text:p>
        <text:p text:style-name="P229"/>
        <text:p text:style-name="P230"><text:span text:style-name="T253">O</text:span><text:span text:style-name="T254"> </text:span><text:span text:style-name="T252">SECRETÁRIO</text:span><text:span text:style-name="T255"> </text:span><text:span text:style-name="T252">MUNICIPAL</text:span><text:span text:style-name="T256"> </text:span><text:span text:style-name="T252">DE</text:span><text:span text:style-name="T255"> </text:span><text:span text:style-name="T252">CULTURA</text:span><text:span text:style-name="T257"> </text:span><text:span text:style-name="T258">E</text:span></text:p>
        <text:p text:style-name="P231"><text:span text:style-name="T252">TURISMO </text:span><text:span text:style-name="T253">de Cachoeiro de Itapemirim, Estado do Espírito Santo, no uso de suas atribuições delegadas através do Decreto nº 37.110/2026, </text:span><text:span text:style-name="T259">resolve:</text:span></text:p>
      </text:section>
      <text:section text:style-name="Sect1" text:name="Section6">
        <text:p text:style-name="P232"/>
        <text:p text:style-name="P233"><text:span text:style-name="T252">Art. 1º </text:span><text:span text:style-name="T253">Designar o servidor </text:span><text:span text:style-name="T252">GUTIERRE PEREIRA DE ARUDA</text:span><text:span text:style-name="T253">, lotado na SEMCULT, para acompanhamento e fiscalização da execução dos serviços constantes no Contrato abaixo.</text:span></text:p>
        <text:p text:style-name="P234"/>
        <table:table table:name="Table6" table:style-name="Table6">
          <table:table-column table:style-name="Table6.A"/>
          <table:table-column table:style-name="Table6.B"/>
          <table:table-column table:style-name="Table6.C"/>
          <table:table-column table:style-name="Table6.D"/>
          <table:table-row table:style-name="Table6.1">
            <table:table-cell table:style-name="Table6.A1" office:value-type="string">
              <text:p text:style-name="P235"><text:span text:style-name="T121">CONTRATO</text:span><text:span text:style-name="T121"/></text:p>
            </table:table-cell>
            <table:table-cell table:style-name="Table6.A1" office:value-type="string">
              <text:p text:style-name="P236"><text:span text:style-name="T121">CONTRATADA</text:span><text:span text:style-name="T121"/></text:p>
            </table:table-cell>
            <table:table-cell table:style-name="Table6.A1" office:value-type="string">
              <text:p text:style-name="P237"><text:span text:style-name="T121">OBJETO</text:span><text:span text:style-name="T121"/></text:p>
            </table:table-cell>
            <table:table-cell table:style-name="Table6.A1" office:value-type="string">
              <text:p text:style-name="P238"><text:span text:style-name="T121">PROC.</text:span><text:span text:style-name="T260"> </text:span><text:span text:style-name="T124">Nº</text:span></text:p>
            </table:table-cell>
          </table:table-row>
          <table:table-row table:style-name="Table6.2">
            <table:table-cell table:style-name="Table6.A1" office:value-type="string">
              <text:p text:style-name="P239"/>
              <text:p text:style-name="P239"/>
              <text:p text:style-name="P239"/>
              <text:p text:style-name="P240"/>
              <text:p text:style-name="P241"><text:span text:style-name="T121">Nº</text:span><text:span text:style-name="T261"> </text:span><text:span text:style-name="T121">213/2026</text:span><text:span text:style-name="T262"> </text:span><text:span text:style-name="T121">31/07/2026</text:span></text:p>
            </table:table-cell>
            <table:table-cell table:style-name="Table6.A1" office:value-type="string">
              <text:p text:style-name="P239"/>
              <text:p text:style-name="P239"/>
              <text:p text:style-name="P242"/>
              <text:p text:style-name="P243"><text:span text:style-name="T263">ACOMPANY</text:span><text:span text:style-name="T264"> </text:span><text:span text:style-name="T263">COMERCIO</text:span><text:span text:style-name="T265"> DE</text:span><text:span text:style-name="T263"> </text:span><text:span text:style-name="T265">EQUIPAMENTOS </text:span><text:span text:style-name="T263">ELETRÔNICOS</text:span></text:p>
              <text:p text:style-name="P244"><text:span text:style-name="T265">LTDA.</text:span><text:span text:style-name="T266"> </text:span><text:span text:style-name="T265">-</text:span><text:span text:style-name="T266"> ME</text:span></text:p>
            </table:table-cell>
            <table:table-cell table:style-name="Table6.A1" office:value-type="string">
              <text:p text:style-name="P245"><text:span text:style-name="T265">Aquisição</text:span><text:span text:style-name="T267"> </text:span><text:span text:style-name="T265">de</text:span><text:span text:style-name="T267"> </text:span><text:span text:style-name="T265">19</text:span><text:span text:style-name="T267"> </text:span><text:span text:style-name="T265">(dezenove)</text:span><text:span text:style-name="T267"> </text:span><text:span text:style-name="T265">licenças</text:span><text:span text:style-name="T267"> </text:span><text:span text:style-name="T265">de</text:span><text:span text:style-name="T267"> </text:span><text:span text:style-name="T265">uso de sistema operacional, no mínimo Microsoft</text:span><text:span text:style-name="T268"> </text:span><text:span text:style-name="T265">Windows</text:span><text:span text:style-name="T267"> </text:span><text:span text:style-name="T265">11</text:span><text:span text:style-name="T267"> </text:span><text:span text:style-name="T265">Pro</text:span><text:span text:style-name="T267"> </text:span><text:span text:style-name="T265">ou</text:span><text:span text:style-name="T267"> </text:span><text:span text:style-name="T265">versão/edição superior</text:span><text:span text:style-name="T267"> </text:span><text:span text:style-name="T265">compatível,</text:span><text:span text:style-name="T267"> </text:span><text:span text:style-name="T265">em</text:span><text:span text:style-name="T267"> </text:span><text:span text:style-name="T265">formato</text:span><text:span text:style-name="T267"> </text:span><text:span text:style-name="T265">eletrônico (ESD),</text:span><text:span text:style-name="T269"> </text:span><text:span text:style-name="T265">compatível</text:span><text:span text:style-name="T269"> </text:span><text:span text:style-name="T265">com</text:span><text:span text:style-name="T269"> </text:span><text:span text:style-name="T265">arquitetura</text:span><text:span text:style-name="T269"> </text:span><text:span text:style-name="T265">64</text:span><text:span text:style-name="T269"> </text:span><text:span text:style-name="T265">bits, destinadas</text:span><text:span text:style-name="T264"> </text:span><text:span text:style-name="T265">à</text:span><text:span text:style-name="T264"> </text:span><text:span text:style-name="T265">instalação</text:span><text:span text:style-name="T264"> </text:span><text:span text:style-name="T265">e</text:span><text:span text:style-name="T264"> </text:span><text:span text:style-name="T265">regularização</text:span><text:span text:style-name="T264"> </text:span><text:span text:style-name="T265">dos </text:span><text:span text:style-name="T263">sistemas operacionais nos equipamentos de</text:span><text:span text:style-name="T265"> informática pertencentes à Secretaria Municipal</text:span><text:span text:style-name="T270"> </text:span><text:span text:style-name="T265">de</text:span><text:span text:style-name="T270"> </text:span><text:span text:style-name="T265">Cultura</text:span><text:span text:style-name="T270"> </text:span><text:span text:style-name="T265">e</text:span><text:span text:style-name="T270"> </text:span><text:span text:style-name="T265">Turismo</text:span><text:span text:style-name="T270"> </text:span><text:span text:style-name="T265">–</text:span><text:span text:style-name="T270"> </text:span><text:span text:style-name="T265">SEMCULT</text:span></text:p>
            </table:table-cell>
            <table:table-cell table:style-name="Table6.A1" office:value-type="string">
              <text:p text:style-name="P239"/>
              <text:p text:style-name="P239"/>
              <text:p text:style-name="P239"/>
              <text:p text:style-name="P246"/>
              <text:p text:style-name="P247"><text:span text:style-name="T121">18194/2026</text:span><text:span text:style-name="T121"/></text:p>
            </table:table-cell>
          </table:table-row>
        </table:table>
        <text:p text:style-name="P77"/>
        <text:p text:style-name="P248"><text:span text:style-name="T252">Art.</text:span><text:span text:style-name="T271"> </text:span><text:span text:style-name="T252">2°</text:span><text:span text:style-name="T272"> </text:span><text:span text:style-name="T253">Caberá</text:span><text:span text:style-name="T273"> </text:span><text:span text:style-name="T253">ao</text:span><text:span text:style-name="T273"> </text:span><text:span text:style-name="T253">fiscal</text:span><text:span text:style-name="T273"> </text:span><text:span text:style-name="T253">do</text:span><text:span text:style-name="T273"> </text:span><text:span text:style-name="T253">contrato</text:span><text:span text:style-name="T273"> </text:span><text:span text:style-name="T253">e,</text:span><text:span text:style-name="T273"> </text:span><text:span text:style-name="T253">nos</text:span><text:span text:style-name="T273"> </text:span><text:span text:style-name="T253">seus afastamentos e seus impedimentos legais, ao seu substituto, em especial:</text:span></text:p>
        <text:list text:style-name="WWNum1">
          <text:list-item>
            <text:p text:style-name="P249"><text:span text:style-name="T274">- Prestar apoio técnico e operacional ao gestor do contrato com informações pertinentes às suas competências;</text:span><text:span text:style-name="T274"/></text:p>
          </text:list-item>
          <text:list-item>
            <text:p text:style-name="P250"><text:span text:style-name="T274">-</text:span><text:span text:style-name="T275"> </text:span><text:span text:style-name="T274">Anotar</text:span><text:span text:style-name="T275"> </text:span><text:span text:style-name="T274">no</text:span><text:span text:style-name="T275"> </text:span><text:span text:style-name="T274">histórico</text:span><text:span text:style-name="T275"> </text:span><text:span text:style-name="T274">de</text:span><text:span text:style-name="T275"> </text:span><text:span text:style-name="T274">gerenciamento</text:span><text:span text:style-name="T275"> </text:span><text:span text:style-name="T274">do</text:span><text:span text:style-name="T275"> </text:span><text:span text:style-name="T274">contrato</text:span><text:span text:style-name="T275"> </text:span><text:span text:style-name="T274">todas</text:span><text:span text:style-name="T275"> </text:span><text:span text:style-name="T274">as ocorrências relacionadas à execução do contrato, com a descrição do que for necessário para a regularização das faltas ou dos defeitos observados;</text:span></text:p>
          </text:list-item>
          <text:list-item>
            <text:p text:style-name="P251"><text:span text:style-name="T274">- Emitir notificações para a correção de rotinas ou de qualquer inexatidão ou irregularidade constatada, com a definição de prazo para a correção;</text:span><text:span text:style-name="T274"/></text:p>
          </text:list-item>
          <text:list-item>
            <text:p text:style-name="P252"><text:span text:style-name="T274">-</text:span><text:span text:style-name="T276"> </text:span><text:span text:style-name="T274">Informar</text:span><text:span text:style-name="T276"> </text:span><text:span text:style-name="T274">ao</text:span><text:span text:style-name="T276"> </text:span><text:span text:style-name="T274">gestor</text:span><text:span text:style-name="T276"> </text:span><text:span text:style-name="T274">do</text:span><text:span text:style-name="T276"> </text:span><text:span text:style-name="T274">contato,</text:span><text:span text:style-name="T276"> </text:span><text:span text:style-name="T274">em</text:span><text:span text:style-name="T276"> </text:span><text:span text:style-name="T274">tempo</text:span><text:span text:style-name="T276"> </text:span><text:span text:style-name="T274">hábil,</text:span><text:span text:style-name="T276"> </text:span><text:span text:style-name="T274">a</text:span><text:span text:style-name="T276"> </text:span><text:span text:style-name="T274">situação que demandar decisão ou adoção de medidas que ultrapassem a sua competência, para que adote as medidas necessárias e saneadoras, se for o </text:span><text:span text:style-name="T277">caso;</text:span></text:p>
          </text:list-item>
          <text:list-item>
            <text:p text:style-name="P253"><text:span text:style-name="T274">-</text:span><text:span text:style-name="T277"> </text:span><text:span text:style-name="T274">Comunicar</text:span><text:span text:style-name="T277"> </text:span><text:span text:style-name="T274">imediatamente</text:span><text:span text:style-name="T277"> </text:span><text:span text:style-name="T274">ao</text:span><text:span text:style-name="T277"> </text:span><text:span text:style-name="T274">gestor</text:span><text:span text:style-name="T277"> </text:span><text:span text:style-name="T274">do</text:span><text:span text:style-name="T277"> </text:span><text:span text:style-name="T274">contrato</text:span><text:span text:style-name="T277"> </text:span><text:span text:style-name="T274">quaisquer ocorrências que possam inviabilizar a execução do contrato nas datas </text:span><text:span text:style-name="T277">estabelecidas;</text:span></text:p>
          </text:list-item>
        </text:list>
      </text:section>
      <text:p text:style-name="P254"/>
      <text:p text:style-name="P117"/>
      <text:p text:style-name="P117"/>
      <text:p text:style-name="P117"/>
      <text:p text:style-name="P117"/>
      <text:p text:style-name="P117"/>
      <text:p text:style-name="P117"/>
      <text:p text:style-name="P117"/>
      <text:p text:style-name="P117"/>
      <text:p text:style-name="P117"/>
      <text:p text:style-name="P117"/>
      <text:p text:style-name="P117"/>
      <text:p text:style-name="P117"/>
      <text:p text:style-name="P255"/>
      <text:list text:continue-numbering="true" text:style-name="WWNum1">
        <text:list-item>
          <text:p text:style-name="P256"><draw:frame draw:style-name="fr6" draw:name="Image 119" text:anchor-type="char" svg:x="0.4937in" svg:y="-1.9543in" svg:width="7.7736in" svg:height="1.3681in" draw:z-index="28"><draw:image xlink:href="Pictures/10000000000009180000019B2F5AA03B.png" xlink:type="simple" xlink:show="embed" xlink:actuate="onLoad" draw:mime-type="image/png"/></draw:frame><text:span text:style-name="T278">-</text:span><text:span text:style-name="T279"> </text:span><text:span text:style-name="T278">Fiscalizar</text:span><text:span text:style-name="T279"> </text:span><text:span text:style-name="T278">a</text:span><text:span text:style-name="T279"> </text:span><text:span text:style-name="T278">execução</text:span><text:span text:style-name="T279"> </text:span><text:span text:style-name="T278">do</text:span><text:span text:style-name="T279"> </text:span><text:span text:style-name="T278">contrato</text:span><text:span text:style-name="T279"> </text:span><text:span text:style-name="T278">para</text:span><text:span text:style-name="T279"> </text:span><text:span text:style-name="T278">que</text:span><text:span text:style-name="T279"> </text:span><text:span text:style-name="T278">sejam cumpridas as condições estabelecidas, de modo a assegurar os melhores resultados para a administração, com a conferência das notas fiscais e das documentações exigidas para o pagamento e, após o ateste, que certifica o recebimento</text:span><text:span text:style-name="T279"> </text:span><text:span text:style-name="T278">provisório,</text:span><text:span text:style-name="T279"> </text:span><text:span text:style-name="T278">encaminhar</text:span><text:span text:style-name="T279"> </text:span><text:span text:style-name="T278">ao</text:span><text:span text:style-name="T279"> </text:span><text:span text:style-name="T278">gestor</text:span><text:span text:style-name="T279"> </text:span><text:span text:style-name="T278">de</text:span><text:span text:style-name="T279"> </text:span><text:span text:style-name="T278">contrato</text:span><text:span text:style-name="T279"> </text:span><text:span text:style-name="T278">para</text:span><text:span text:style-name="T279"> </text:span><text:span text:style-name="T278">ratificação;</text:span></text:p>
        </text:list-item>
        <text:list-item>
          <text:p text:style-name="P257"><text:span text:style-name="T280">- Comunicar ao gestor do contrato, em tempo hábil, o término do contrato sob sua responsabilidade, com vistas </text:span><text:span text:style-name="T281">à </text:span><text:span text:style-name="T280">renovação tempestiva</text:span><text:span text:style-name="T282"> </text:span><text:span text:style-name="T280">ou </text:span><text:span text:style-name="T283">à </text:span><text:span text:style-name="T280">prorrogação contratual;</text:span></text:p>
        </text:list-item>
        <text:list-item>
          <text:p text:style-name="P258"><text:span text:style-name="T280">- Participar da atualização do relatório de riscos durante a fase de gestão do contrato, em conjunto com o fiscal administrativo e com o setorial, conforme o disposto no inciso VII</text:span><text:span text:style-name="T282"> </text:span><text:span text:style-name="T280">do art. 20;</text:span></text:p>
        </text:list-item>
        <text:list-item>
          <text:p text:style-name="P259"><text:span text:style-name="T280">- Auxiliar o gestor do contrato com as informações necessárias, na elaboração do documento comprobatório da avaliação</text:span><text:span text:style-name="T284"> </text:span><text:span text:style-name="T280">realizada na fiscalização do cumprimento de obrigações assumidas pelo contratado,</text:span><text:span text:style-name="T285"> </text:span><text:span text:style-name="T280">conforme</text:span><text:span text:style-name="T282"> </text:span><text:span text:style-name="T280">o disposto</text:span><text:span text:style-name="T282"> </text:span><text:span text:style-name="T280">no inciso</text:span><text:span text:style-name="T286"> </text:span><text:span text:style-name="T280">VIII do art. 20; e</text:span></text:p>
        </text:list-item>
        <text:list-item>
          <text:p text:style-name="P260"><text:span text:style-name="T280">- Realizar o recebimento provisório do objeto do contrato referido no art. 24.</text:span><text:span text:style-name="T280"/></text:p>
        </text:list-item>
      </text:list>
      <text:p text:style-name="P261"/>
      <text:p text:style-name="P262"><text:span text:style-name="T287">Art. 3º </text:span><text:span text:style-name="T288">O fiscal nomeado deverá providenciar cópia do contrato, do edital, do projeto básico ou do termo de referência, da proposta da empresa vencedora da licitação, sem prejuízo de outros documentos que entender necessários ao exercício da fiscalização.</text:span></text:p>
      <text:p text:style-name="P263"/>
      <text:p text:style-name="P264"/>
      <text:p text:style-name="P265"><text:span text:style-name="T287">Art. 4º </text:span><text:span text:style-name="T288">Em caso de dúvidas, lacunas ou omIssoes,</text:span><text:span text:style-name="T289"> </text:span><text:span text:style-name="T288">deverá</text:span><text:span text:style-name="T290"> </text:span><text:span text:style-name="T288">ser</text:span><text:span text:style-name="T291"> </text:span><text:span text:style-name="T288">observada</text:span><text:span text:style-name="T292"> </text:span><text:span text:style-name="T288">a</text:span><text:span text:style-name="T293"> </text:span><text:span text:style-name="T288">disciplina</text:span><text:span text:style-name="T294"> </text:span><text:span text:style-name="T288">constante</text:span><text:span text:style-name="T295"> </text:span><text:span text:style-name="T288">do</text:span><text:span text:style-name="T296"> </text:span><text:span text:style-name="T288">Decreto</text:span><text:span text:style-name="T297"> </text:span><text:span text:style-name="T288">Municipal n° 33.881/2025, que regulamenta a atuação do agente de contratação, da equipe</text:span><text:span text:style-name="T298"> </text:span><text:span text:style-name="T288">de</text:span><text:span text:style-name="T298"> </text:span><text:span text:style-name="T288">apoio,</text:span><text:span text:style-name="T298"> </text:span><text:span text:style-name="T288">da</text:span><text:span text:style-name="T298"> </text:span><text:span text:style-name="T288">comissão</text:span><text:span text:style-name="T298"> </text:span><text:span text:style-name="T288">de</text:span><text:span text:style-name="T298"> </text:span><text:span text:style-name="T288">contratação,</text:span><text:span text:style-name="T298"> </text:span><text:span text:style-name="T288">bem</text:span><text:span text:style-name="T298"> </text:span><text:span text:style-name="T288">como</text:span><text:span text:style-name="T298"> </text:span><text:span text:style-name="T288">dos</text:span><text:span text:style-name="T298"> </text:span><text:span text:style-name="T288">gestores</text:span><text:span text:style-name="T298"> </text:span><text:span text:style-name="T288">e fiscais de contratos, no âmbito da Administração Pública Direta e Indireta do Município</text:span><text:span text:style-name="T298"> </text:span><text:span text:style-name="T288">de</text:span><text:span text:style-name="T298"> </text:span><text:span text:style-name="T288">Cachoeiro</text:span><text:span text:style-name="T298"> </text:span><text:span text:style-name="T288">de</text:span><text:span text:style-name="T298"> </text:span><text:span text:style-name="T288">Itapemirim,</text:span><text:span text:style-name="T298"> </text:span><text:span text:style-name="T288">além</text:span><text:span text:style-name="T298"> </text:span><text:span text:style-name="T288">de</text:span><text:span text:style-name="T298"> </text:span><text:span text:style-name="T288">estabelecer</text:span><text:span text:style-name="T298"> </text:span><text:span text:style-name="T288">outras providências correlatas.</text:span></text:p>
      <text:p text:style-name="P263"/>
      <text:p text:style-name="P266"/>
      <text:p text:style-name="P267"><text:span text:style-name="T299">Art. 5°</text:span><text:span text:style-name="T300"> </text:span><text:span text:style-name="T301">Esta</text:span><text:span text:style-name="T302"> </text:span><text:span text:style-name="T301">portaria</text:span><text:span text:style-name="T302"> </text:span><text:span text:style-name="T301">entra</text:span><text:span text:style-name="T303"> </text:span><text:span text:style-name="T301">em</text:span><text:span text:style-name="T304"> </text:span><text:span text:style-name="T301">vigor</text:span><text:span text:style-name="T302"> </text:span><text:span text:style-name="T301">na</text:span><text:span text:style-name="T302"> </text:span><text:span text:style-name="T301">data</text:span><text:span text:style-name="T303"> </text:span><text:span text:style-name="T301">de sua</text:span><text:span text:style-name="T302"> </text:span><text:span text:style-name="T301">publicação</text:span><text:span text:style-name="T302"> </text:span><text:span text:style-name="T301">e</text:span><text:span text:style-name="T305"> </text:span><text:span text:style-name="T301">ficam</text:span><text:span text:style-name="T302"> </text:span><text:span text:style-name="T301">revogadas</text:span><text:span text:style-name="T302"> </text:span><text:span text:style-name="T301">as</text:span><text:span text:style-name="T305"> </text:span><text:span text:style-name="T301">disposições</text:span><text:span text:style-name="T302"> </text:span><text:span text:style-name="T301">em</text:span><text:span text:style-name="T302"> </text:span><text:span text:style-name="T301">contrário.</text:span></text:p>
      <text:p text:style-name="P268"/>
      <text:p text:style-name="P269"><text:span text:style-name="T306">Cachoeiro</text:span><text:span text:style-name="T307"> </text:span><text:span text:style-name="T306">de</text:span><text:span text:style-name="T308"> </text:span><text:span text:style-name="T306">Itapemirim/ES,</text:span><text:span text:style-name="T309"> </text:span><text:span text:style-name="T306">11</text:span><text:span text:style-name="T309"> </text:span><text:span text:style-name="T306">de</text:span><text:span text:style-name="T310"> </text:span><text:span text:style-name="T306">agosto</text:span><text:span text:style-name="T311"> </text:span><text:span text:style-name="T306">de</text:span><text:span text:style-name="T311"> </text:span><text:span text:style-name="T306">2026.</text:span></text:p>
      <text:p text:style-name="P263"/>
      <text:p text:style-name="P270"/>
      <text:p text:style-name="P271"><text:span text:style-name="T287">WANDERSON</text:span><text:span text:style-name="T312"> </text:span><text:span text:style-name="T287">AMORIM</text:span><text:span text:style-name="T313"> </text:span><text:span text:style-name="T314">DONA</text:span></text:p>
      <text:p text:style-name="P272"><text:span text:style-name="T315">Secretário</text:span><text:span text:style-name="T316"> </text:span><text:span text:style-name="T315">Municipal</text:span><text:span text:style-name="T317"> </text:span><text:span text:style-name="T315">de Cultura</text:span><text:span text:style-name="T318"> </text:span><text:span text:style-name="T315">e</text:span><text:span text:style-name="T319"> </text:span><text:span text:style-name="T320">Turismo</text:span></text:p>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3"/>
      <text:p text:style-name="P274"/>
      <text:p text:style-name="P275"><draw:frame draw:style-name="fr8" draw:name="Image 120" text:anchor-type="char" svg:x="3.7965in" svg:y="-0.2945in" svg:width="0.6945in" svg:height="0.6138in" draw:z-index="35"><draw:image xlink:href="Pictures/10000000000000D0000000B830B1DD11.jpg" xlink:type="simple" xlink:show="embed" xlink:actuate="onLoad" draw:mime-type="image/jpeg"/></draw:frame><text:span text:style-name="T321">D</text:span><text:span text:style-name="T322">.</text:span><text:span text:style-name="T321">O</text:span><text:span text:style-name="T322">.</text:span><text:span text:style-name="T323"> </text:span><text:span text:style-name="T321">PREFEITURA</text:span><text:span text:style-name="T324"> </text:span><text:span text:style-name="T321">MUNICIPAL</text:span><text:span text:style-name="T325"> </text:span><text:span text:style-name="T321">DE</text:span><text:span text:style-name="T326"> </text:span><text:span text:style-name="T327">CACHOEIRO</text:span><text:span text:style-name="T321"><text:tab/></text:span><text:span text:style-name="T328">12</text:span></text:p>
      <text:p text:style-name="P276"><text:span text:style-name="T153">PORTARIA</text:span><text:span text:style-name="T329"> </text:span><text:span text:style-name="T153">Nº</text:span><text:span text:style-name="T330"> </text:span><text:span text:style-name="T155">1.681/2026</text:span></text:p>
      <text:p text:style-name="P277"/>
      <text:p text:style-name="P278">DISPÕE SOBRE CONCESSÃO DE PROGRESSÃO HORIZONTAL.</text:p>
      <text:p text:style-name="P279"/>
      <text:p text:style-name="P280"><text:span text:style-name="T196">O</text:span><text:span text:style-name="T331"> <text:s text:c="2"/></text:span><text:span text:style-name="T156">SECRETÁRIO</text:span><text:span text:style-name="T332"> <text:s text:c="2"/></text:span><text:span text:style-name="T156">MUNICIPAL</text:span><text:span text:style-name="T333"> <text:s text:c="2"/></text:span><text:span text:style-name="T199">DE</text:span></text:p>
      <text:p text:style-name="P281"><text:span text:style-name="T163">ADMINISTRAÇÃO </text:span>de Cachoeiro de Itapemirim, Estado do Espírito Santo, no<text:span text:style-name="T202"> </text:span>uso de suas atribuições delegadas através dos Decretos nºs. 18.275/2008 e 35.892/2025,tendo em vista o que consta no processo nº <text:span text:style-name="T334">55668/2026,</text:span></text:p>
      <text:p text:style-name="P282">RESOLVE:</text:p>
      <text:p text:style-name="P283"/>
      <text:p text:style-name="P284"><text:span text:style-name="T204">Art.</text:span><text:span text:style-name="T156"><text:tab/></text:span><text:span text:style-name="T335">1º</text:span><text:span text:style-name="T156"><text:tab/></text:span><text:span text:style-name="T206">Conceder</text:span><text:span text:style-name="T196"><text:tab/></text:span><text:span text:style-name="T191">PROGRESSÃO </text:span><text:span text:style-name="T156">HORIZONTAL </text:span><text:span text:style-name="T196">ao servidor abaixo, nos termos da Lei nº 7.756/2019.</text:span></text:p>
      <text:p text:style-name="P285"/>
      <table:table table:name="Table7" table:style-name="Table7">
        <table:table-column table:style-name="Table7.A"/>
        <table:table-column table:style-name="Table7.B"/>
        <table:table-column table:style-name="Table7.C"/>
        <table:table-column table:style-name="Table7.D"/>
        <table:table-column table:style-name="Table7.E"/>
        <table:table-column table:style-name="Table7.F"/>
        <table:table-column table:style-name="Table7.G"/>
        <table:table-column table:style-name="Table7.H"/>
        <table:table-column table:style-name="Table7.I"/>
        <table:table-row table:style-name="Table7.1">
          <table:table-cell table:style-name="Table7.A1" office:value-type="string">
            <text:p text:style-name="P146"/>
            <text:p text:style-name="P286"/>
            <text:p text:style-name="P136"><text:span text:style-name="T336">Mat.</text:span><text:span text:style-name="T336"/></text:p>
          </table:table-cell>
          <table:table-cell table:style-name="Table7.A1" office:value-type="string">
            <text:p text:style-name="P146"/>
            <text:p text:style-name="P286"/>
            <text:p text:style-name="P287"><text:span text:style-name="T336">Nome</text:span><text:span text:style-name="T336"/></text:p>
          </table:table-cell>
          <table:table-cell table:style-name="Table7.A1" office:value-type="string">
            <text:p text:style-name="P288"/>
            <text:p text:style-name="P289"><text:span text:style-name="T336">Cargo</text:span><text:span text:style-name="T336"/></text:p>
          </table:table-cell>
          <table:table-cell table:style-name="Table7.A1" office:value-type="string">
            <text:p text:style-name="P288"/>
            <text:p text:style-name="P290"><text:span text:style-name="T173">Lotação</text:span><text:span text:style-name="T173"/></text:p>
          </table:table-cell>
          <table:table-cell table:style-name="Table7.A1" office:value-type="string">
            <text:p text:style-name="P288"/>
            <text:p text:style-name="P291"><text:span text:style-name="T173">Admissão</text:span><text:span text:style-name="T173"/></text:p>
          </table:table-cell>
          <table:table-cell table:style-name="Table7.A1" office:value-type="string">
            <text:p text:style-name="P288"/>
            <text:p text:style-name="P292"><text:span text:style-name="T173">Biênio</text:span><text:span text:style-name="T173"/></text:p>
          </table:table-cell>
          <table:table-cell table:style-name="Table7.A1" office:value-type="string">
            <text:p text:style-name="P288"/>
            <text:p text:style-name="P293"><text:span text:style-name="T336">Ref.</text:span><text:span text:style-name="T336"/></text:p>
          </table:table-cell>
          <table:table-cell table:style-name="Table7.A1" office:value-type="string">
            <text:p text:style-name="P294"/>
            <text:p text:style-name="P295"><text:span text:style-name="T336">Promovido</text:span><text:span text:style-name="T171"> </text:span><text:span text:style-name="T170">a</text:span><text:span text:style-name="T337"> </text:span><text:span text:style-name="T170">letra</text:span></text:p>
          </table:table-cell>
          <table:table-cell table:style-name="Table7.A1" office:value-type="string">
            <text:p text:style-name="P288"/>
            <text:p text:style-name="P296"><text:span text:style-name="T338">Jus</text:span><text:span text:style-name="T338"/></text:p>
          </table:table-cell>
        </table:table-row>
        <table:table-row table:style-name="Table7.2">
          <table:table-cell table:style-name="Table7.A2" office:value-type="string">
            <text:p text:style-name="P146"/>
            <text:p text:style-name="P297"/>
            <text:p text:style-name="P298"><text:span text:style-name="T339">010432-02</text:span><text:span text:style-name="T339"/></text:p>
          </table:table-cell>
          <table:table-cell table:style-name="Table7.B2" office:value-type="string">
            <text:p text:style-name="P146"/>
            <text:p text:style-name="P299"/>
            <text:p text:style-name="P300"><text:span text:style-name="T173">MARCELO</text:span><text:span text:style-name="T340"> </text:span><text:span text:style-name="T173">PENEDO</text:span><text:span text:style-name="T341"> </text:span><text:span text:style-name="T336">FILHO</text:span></text:p>
          </table:table-cell>
          <table:table-cell table:style-name="Table7.C2" office:value-type="string">
            <text:p text:style-name="P301"/>
            <text:p text:style-name="P302"><text:span text:style-name="T174">CIRURGIÃO</text:span><text:span text:style-name="T177"> </text:span><text:span text:style-name="T174">DENTISTA</text:span><text:span text:style-name="T177"> </text:span><text:span text:style-name="T174">CLINICO</text:span><text:span text:style-name="T342"> </text:span><text:span text:style-name="T174">GERAL</text:span></text:p>
          </table:table-cell>
          <table:table-cell table:style-name="Table7.D2" office:value-type="string">
            <text:p text:style-name="P146"/>
            <text:p text:style-name="P303"/>
            <text:p text:style-name="P304"><text:span text:style-name="T174">SEMUS</text:span><text:span text:style-name="T174"/></text:p>
          </table:table-cell>
          <table:table-cell table:style-name="Table7.E2" office:value-type="string">
            <text:p text:style-name="P146"/>
            <text:p text:style-name="P303"/>
            <text:p text:style-name="P305"><text:span text:style-name="T174">15/06/1998</text:span><text:span text:style-name="T174"/></text:p>
          </table:table-cell>
          <table:table-cell table:style-name="Table7.F2" office:value-type="string">
            <text:p text:style-name="P146"/>
            <text:p text:style-name="P303"/>
            <text:p text:style-name="P306"><text:span text:style-name="T174">2024/2026</text:span><text:span text:style-name="T174"/></text:p>
          </table:table-cell>
          <table:table-cell table:style-name="Table7.G2" office:value-type="string">
            <text:p text:style-name="P146"/>
            <text:p text:style-name="P303"/>
            <text:p text:style-name="P307"><text:span text:style-name="T179">P</text:span><text:span text:style-name="T179"/></text:p>
          </table:table-cell>
          <table:table-cell table:style-name="Table7.H2" office:value-type="string">
            <text:p text:style-name="P146"/>
            <text:p text:style-name="P303"/>
            <text:p text:style-name="P308"><text:span text:style-name="T343">Q</text:span><text:span text:style-name="T343"/></text:p>
          </table:table-cell>
          <table:table-cell table:style-name="Table7.I2" office:value-type="string">
            <text:p text:style-name="P146"/>
            <text:p text:style-name="P303"/>
            <text:p text:style-name="P309"><text:span text:style-name="T174">15/06/2026</text:span><text:span text:style-name="T174"/></text:p>
          </table:table-cell>
        </table:table-row>
      </table:table>
      <text:p text:style-name="P310"><text:span text:style-name="T163">Art. 2º </text:span>Esta Portaria entra em vigor na data de sua publicação, revogadas as disposições em contrário.</text:p>
      <text:p text:style-name="Text_20_body"/>
      <text:p text:style-name="P311"/>
      <text:p text:style-name="P312">Cachoeiro<text:span text:style-name="T344"> </text:span>de<text:span text:style-name="T344"> </text:span>Itapemirim/ES,<text:span text:style-name="T344"> </text:span>11<text:span text:style-name="T345"> </text:span>de<text:span text:style-name="T344"> </text:span>agosto<text:span text:style-name="T345"> </text:span>de<text:span text:style-name="T345"> </text:span><text:span text:style-name="T186">2026.</text:span></text:p>
      <text:p text:style-name="Text_20_body"/>
      <text:p text:style-name="Text_20_body"/>
      <text:p text:style-name="P313"/>
      <text:p text:style-name="P314">ROGÉRIO<text:span text:style-name="T186"> </text:span>DA<text:span text:style-name="T346"> </text:span>SILVA<text:span text:style-name="T346"> </text:span><text:span text:style-name="T186">ATHAYDE</text:span></text:p>
      <text:p text:style-name="P315"><text:span text:style-name="T156">Secretário</text:span><text:span text:style-name="T204"> </text:span><text:span text:style-name="T156">Municipal</text:span><text:span text:style-name="T204"> </text:span><text:span text:style-name="T156">de</text:span><text:span text:style-name="T191"> Administração</text:span></text:p>
      <text:p text:style-name="P316"/>
      <text:p text:style-name="P163"/>
      <text:p text:style-name="P163"/>
      <text:p text:style-name="P317"/>
      <text:p text:style-name="P318"><text:span text:style-name="T153">PORTARIA</text:span><text:span text:style-name="T154"> </text:span><text:span text:style-name="T153">Nº</text:span><text:span text:style-name="T154"> </text:span><text:span text:style-name="T155">1.682/2026</text:span></text:p>
      <text:p text:style-name="P319"/>
      <text:p text:style-name="P320">DESIGNA SERVIDOR PARA ACOMPANHAMENTO E FISCALIZAÇÃO DA EXECUÇÃO DE TERMO DE COLABORAÇÃO FIRMADO NO <text:span text:style-name="T186">MUNICÍPIO.</text:span></text:p>
      <text:p text:style-name="P319"/>
      <text:p text:style-name="P321"><text:span text:style-name="T196">O</text:span><text:span text:style-name="T347"> <text:s/></text:span><text:span text:style-name="T156">SECRETÁRIO</text:span><text:span text:style-name="T348"> <text:s/></text:span><text:span text:style-name="T156">MUNICIPAL</text:span><text:span text:style-name="T348"> <text:s/></text:span><text:span text:style-name="T199">DE</text:span></text:p>
      <text:p text:style-name="P322"><text:span text:style-name="T163">AGRICULTURA </text:span>de Cachoeiro de Itapemirim, Estado do Espírito Santo, no uso de suas atribuições delegadas através do Decreto nº 35.410/2025, tendo em vista o que consta no processo nº <text:span text:style-name="T163">60.318/2026</text:span>, <text:span text:style-name="T163">RESOLVE:</text:span></text:p>
      <text:p text:style-name="P319"/>
      <text:p text:style-name="P323"><text:span text:style-name="T156">Art. 1º </text:span><text:span text:style-name="T196">Designar a servidora </text:span><text:span text:style-name="T156">SILVANA ZAMPIROLLE</text:span><text:span text:style-name="T349"> </text:span><text:span text:style-name="T156">MAIFREDO</text:span><text:span text:style-name="T349"> </text:span><text:span text:style-name="T156">CORDEIRO,</text:span><text:span text:style-name="T350"> </text:span><text:span text:style-name="T196">lotada</text:span><text:span text:style-name="T351"> </text:span><text:span text:style-name="T196">na</text:span><text:span text:style-name="T352"> </text:span><text:span text:style-name="T196">SEMAG,</text:span><text:span text:style-name="T351"> </text:span><text:span text:style-name="T353">para</text:span></text:p>
      <text:p text:style-name="P324">acompanhamento<text:span text:style-name="T354"> </text:span>e<text:span text:style-name="T354"> </text:span>fiscalização<text:span text:style-name="T354"> </text:span>da<text:span text:style-name="T354"> </text:span>execução<text:span text:style-name="T354"> </text:span>do<text:span text:style-name="T354"> </text:span>TERMO<text:span text:style-name="T354"> </text:span>DE COLABORAÇÃO descrito abaixo, a partir de <text:span text:style-name="T334">1º de julho de 2026.</text:span></text:p>
      <text:p text:style-name="P325"/>
      <table:table table:name="Table8" table:style-name="Table8">
        <table:table-column table:style-name="Table8.A"/>
        <table:table-column table:style-name="Table8.B"/>
        <table:table-column table:style-name="Table8.C"/>
        <table:table-column table:style-name="Table8.D"/>
        <table:table-row table:style-name="Table8.1">
          <table:table-cell table:style-name="Table8.A1" office:value-type="string">
            <text:p text:style-name="P326"><text:span text:style-name="T168">TERMO</text:span><text:span text:style-name="T355"> </text:span><text:span text:style-name="T168">DE</text:span><text:span text:style-name="T167"> </text:span><text:span text:style-name="T166">COLABORAÇÃO</text:span></text:p>
          </table:table-cell>
          <table:table-cell table:style-name="Table8.A1" office:value-type="string">
            <text:p text:style-name="P327"><text:span text:style-name="T166">PARCEIRO</text:span><text:span text:style-name="T166"/></text:p>
          </table:table-cell>
          <table:table-cell table:style-name="Table8.A1" office:value-type="string">
            <text:p text:style-name="P328"><text:span text:style-name="T166">OBJETO</text:span><text:span text:style-name="T166"/></text:p>
          </table:table-cell>
          <table:table-cell table:style-name="Table8.A1" office:value-type="string">
            <text:p text:style-name="P329"><text:span text:style-name="T168">PROC.</text:span><text:span text:style-name="T234"> </text:span><text:span text:style-name="T233">Nº</text:span></text:p>
          </table:table-cell>
        </table:table-row>
        <table:table-row table:style-name="Table8.2">
          <table:table-cell table:style-name="Table8.A1" office:value-type="string">
            <text:p text:style-name="P330"/>
            <text:p text:style-name="P330"/>
            <text:p text:style-name="P330"/>
            <text:p text:style-name="P330"/>
            <text:p text:style-name="P331"/>
            <text:p text:style-name="P332"><text:span text:style-name="T168">Nº</text:span><text:span text:style-name="T169"> </text:span><text:span text:style-name="T168">009/2025</text:span><text:span text:style-name="T167"> </text:span><text:span text:style-name="T166">22/08/2025</text:span></text:p>
          </table:table-cell>
          <table:table-cell table:style-name="Table8.A1" office:value-type="string">
            <text:p text:style-name="P330"/>
            <text:p text:style-name="P330"/>
            <text:p text:style-name="P330"/>
            <text:p text:style-name="P333"/>
            <text:p text:style-name="P334"><text:span text:style-name="T168">OSC COOPERATIVA DA</text:span><text:span text:style-name="T167"> </text:span><text:span text:style-name="T168">AGRICULTURA</text:span><text:span text:style-name="T169"> </text:span><text:span text:style-name="T168">FAMILIAR</text:span><text:span text:style-name="T167"> </text:span><text:span text:style-name="T168">DE CACHOEIRO DE</text:span><text:span text:style-name="T167"> </text:span><text:span text:style-name="T168">ITAPEMIRIM</text:span><text:span text:style-name="T169"> </text:span><text:span text:style-name="T168">–</text:span></text:p>
            <text:p text:style-name="P335"><text:span text:style-name="T168">CAF</text:span><text:span text:style-name="T166"> CACHOEIRO</text:span></text:p>
          </table:table-cell>
          <table:table-cell table:style-name="Table8.A1" office:value-type="string">
            <text:p text:style-name="P336"><text:span text:style-name="T238">Credenciamento</text:span><text:span text:style-name="T356"> </text:span><text:span text:style-name="T238">da</text:span><text:span text:style-name="T356"> </text:span><text:span text:style-name="T238">ORGANIZAÇÃO</text:span><text:span text:style-name="T356"> </text:span><text:span text:style-name="T238">DA</text:span><text:span text:style-name="T357"> </text:span><text:span text:style-name="T238">SOCIEDADE CIVIL - OSC para</text:span></text:p>
            <text:p text:style-name="P337"><text:span text:style-name="T238">operacionalização do Tíquete Feira para os</text:span><text:span text:style-name="T357"> </text:span><text:span text:style-name="T238">servidores</text:span><text:span text:style-name="T356"> </text:span><text:span text:style-name="T238">municipais</text:span><text:span text:style-name="T356"> </text:span><text:span text:style-name="T238">efetivos,</text:span><text:span text:style-name="T356"> </text:span><text:span text:style-name="T238">empregados</text:span><text:span text:style-name="T357"> </text:span><text:span text:style-name="T238">públicos e contratado temporários da</text:span><text:span text:style-name="T357"> </text:span><text:span text:style-name="T238">Administração Direita e Indireta da</text:span><text:span text:style-name="T357"> </text:span><text:span text:style-name="T238">Administração Pública Municipal em</text:span><text:span text:style-name="T357"> </text:span><text:span text:style-name="T238">atendimento ao que dispõe a Lei n°</text:span><text:span text:style-name="T357"> </text:span><text:span text:style-name="T238">6.333/2009, alterada pelas Leis n°</text:span><text:span text:style-name="T357"> </text:span><text:span text:style-name="T238">7.055/2014, nº 7.454/16 e nº 7.479/17 e</text:span></text:p>
            <text:p text:style-name="P338"><text:span text:style-name="T238">o</text:span><text:span text:style-name="T358"> </text:span><text:span text:style-name="T238">Decreto</text:span><text:span text:style-name="T358"> </text:span><text:span text:style-name="T238">n°</text:span><text:span text:style-name="T358"> </text:span><text:span text:style-name="T238">24.948/2014</text:span><text:span text:style-name="T358"> </text:span><text:span text:style-name="T238">e</text:span><text:span text:style-name="T358"> </text:span><text:span text:style-name="T238">Decreto</text:span><text:span text:style-name="T358"> </text:span><text:span text:style-name="T238">nº</text:span><text:span text:style-name="T357"> </text:span><text:span text:style-name="T238">34.966/2025, que institui o respectivo</text:span><text:span text:style-name="T357"> </text:span><text:span text:style-name="T236">benefício</text:span></text:p>
          </table:table-cell>
          <table:table-cell table:style-name="Table8.A1" office:value-type="string">
            <text:p text:style-name="P330"/>
            <text:p text:style-name="P330"/>
            <text:p text:style-name="P330"/>
            <text:p text:style-name="P330"/>
            <text:p text:style-name="P330"/>
            <text:p text:style-name="P333"/>
            <text:p text:style-name="P339"><text:span text:style-name="T166">49618/2025</text:span><text:span text:style-name="T166"/></text:p>
          </table:table-cell>
        </table:table-row>
      </table:table>
      <text:p text:style-name="P340"/>
      <text:p text:style-name="P341"><text:span text:style-name="T156">Art. 2º </text:span><text:span text:style-name="T196">Esta portaria entra em vigor na data de sua publicação, revogadas as disposições em contrário, em especial </text:span><text:span text:style-name="T359">a Portaria nº 1.727/2025.</text:span></text:p>
      <text:p text:style-name="P342"/>
      <text:p text:style-name="P343">Cachoeiro<text:span text:style-name="T184"> </text:span>de<text:span text:style-name="T185"> </text:span>Itapemirim/ES,<text:span text:style-name="T184"> </text:span>11<text:span text:style-name="T185"> </text:span>de<text:span text:style-name="T185"> </text:span>agosto<text:span text:style-name="T184"> </text:span>de<text:span text:style-name="T185"> </text:span><text:span text:style-name="T186">2026.</text:span></text:p>
      <text:p text:style-name="Text_20_body"/>
      <text:p text:style-name="P344"/>
      <text:p text:style-name="P345">JOSÉ<text:span text:style-name="T360"> </text:span>ARCANJO<text:span text:style-name="T187"> </text:span><text:span text:style-name="T344">NUNES</text:span></text:p>
      <text:p text:style-name="P346"><text:span text:style-name="T156">Secretário</text:span><text:span text:style-name="T189"> </text:span><text:span text:style-name="T156">Municipal</text:span><text:span text:style-name="T189"> </text:span><text:span text:style-name="T156">de</text:span><text:span text:style-name="T190"> </text:span><text:span text:style-name="T191">Agricultura</text:span></text:p>
      <text:p text:style-name="P347"/>
      <text:p text:style-name="P184"/>
      <text:p text:style-name="P184"/>
      <text:p text:style-name="P348"/>
      <text:p text:style-name="P349"><text:span text:style-name="T247">PORTARIA</text:span><text:span text:style-name="T248"> </text:span><text:span text:style-name="T247">Nº</text:span><text:span text:style-name="T248"> </text:span><text:span text:style-name="T249">1.683/2026</text:span></text:p>
      <text:p text:style-name="P350"/>
      <text:p text:style-name="P351"><text:span text:style-name="T250">DESIGNA</text:span><text:span text:style-name="T87"><text:tab/></text:span><text:span text:style-name="T250">SERVIDORES</text:span><text:span text:style-name="T87"><text:tab/></text:span><text:span text:style-name="T251">PARA </text:span><text:span text:style-name="T252">ACOMPANHAMENTO</text:span><text:span text:style-name="T361"> </text:span><text:span text:style-name="T252">E</text:span><text:span text:style-name="T362"> </text:span><text:span text:style-name="T252">FISCALIZAÇÃO</text:span><text:span text:style-name="T361"> </text:span><text:span text:style-name="T252">DA EXECUÇÃO DE ATAS DE REGISTRO DE PREÇOS FIRMADAS NO MUNICÍPIO.</text:span></text:p>
      <text:p text:style-name="P229"/>
      <text:p text:style-name="P352"><text:span text:style-name="T253">O</text:span><text:span text:style-name="T363"> </text:span><text:span text:style-name="T252">SECRETÁRIO</text:span><text:span text:style-name="T250"> </text:span><text:span text:style-name="T252">MUNICIPAL</text:span><text:span text:style-name="T364"> </text:span><text:span text:style-name="T252">DE</text:span><text:span text:style-name="T364"> </text:span><text:span text:style-name="T252">SAÚDE</text:span><text:span text:style-name="T365"> </text:span><text:span text:style-name="T366">de</text:span></text:p>
      <text:p text:style-name="P353"><text:span text:style-name="T253">Cachoeiro de Itapemirim, Estado do Espírito Santo, no uso de suas atribuições delegadas através</text:span><text:span text:style-name="T367"> </text:span><text:span text:style-name="T253">do</text:span><text:span text:style-name="T368"> </text:span><text:span text:style-name="T253">Decreto</text:span><text:span text:style-name="T367"> </text:span><text:span text:style-name="T253">nº</text:span><text:span text:style-name="T367"> </text:span><text:span text:style-name="T253">36.940/2025,tendo</text:span><text:span text:style-name="T367"> </text:span><text:span text:style-name="T253">em vista o que consta no processo n° </text:span><text:span text:style-name="T252">58523/2026</text:span><text:span text:style-name="T253">, </text:span><text:span text:style-name="T252">RESOLVE:</text:span></text:p>
      <text:p text:style-name="P354"><text:span text:style-name="T252">Art.</text:span><text:span text:style-name="T369"> <text:s/></text:span><text:span text:style-name="T252">1º</text:span><text:span text:style-name="T369"> <text:s/></text:span><text:span text:style-name="T253">Designar</text:span><text:span text:style-name="T370"> <text:s/></text:span><text:span text:style-name="T253">os</text:span><text:span text:style-name="T371"> <text:s/></text:span><text:span text:style-name="T253">servidores</text:span><text:span text:style-name="T371"> <text:s/></text:span><text:span text:style-name="T259">abaixo</text:span></text:p>
      <text:p text:style-name="P355"><text:span text:style-name="T253">mencionados e lotados na SEMUS, para atuarem como Gestor, Fiscal Técnico, Fiscal Administrativo e substitutos, na execução das Atas de Registro de Preços nº 052/2026, empresa W Tedesco Refrigeração LTDA e Ata de Registro de Preços nº 053/2026, empresa You Care Hospitalares LTDA, referente a aquisição de marmitex, ficando a designação da seguinte </text:span><text:span text:style-name="T259">forma:</text:span></text:p>
      <text:p text:style-name="P356"/>
      <table:table table:name="Table9" table:style-name="Table9">
        <table:table-column table:style-name="Table9.A"/>
        <table:table-column table:style-name="Table9.B"/>
        <table:table-row table:style-name="Table9.1">
          <table:table-cell table:style-name="Table9.A1" office:value-type="string">
            <text:p text:style-name="P357"><text:span text:style-name="T121">SERVIDORES</text:span><text:span text:style-name="T121"/></text:p>
          </table:table-cell>
          <table:table-cell table:style-name="Table9.A1" office:value-type="string">
            <text:p text:style-name="P358"><text:span text:style-name="T121">INDICAÇÃO</text:span><text:span text:style-name="T121"/></text:p>
          </table:table-cell>
        </table:table-row>
        <table:table-row table:style-name="Table9.2">
          <table:table-cell table:style-name="Table9.A1" office:value-type="string">
            <text:p text:style-name="P359"><text:span text:style-name="T372">BRUNO</text:span><text:span text:style-name="T373"> </text:span><text:span text:style-name="T372">SANTOS</text:span><text:span text:style-name="T374"> </text:span><text:span text:style-name="T375">JORDAIM</text:span></text:p>
          </table:table-cell>
          <table:table-cell table:style-name="Table9.A1" office:value-type="string">
            <text:p text:style-name="P360"><text:span text:style-name="T121">Gestor</text:span><text:span text:style-name="T121"/></text:p>
          </table:table-cell>
        </table:table-row>
        <table:table-row table:style-name="Table9.1">
          <table:table-cell table:style-name="Table9.A1" office:value-type="string">
            <text:p text:style-name="P361"><text:span text:style-name="T121">ELAINE RAINHA MENDES DO</text:span><text:span text:style-name="T376"> </text:span><text:span text:style-name="T121">AMARAL</text:span></text:p>
          </table:table-cell>
          <table:table-cell table:style-name="Table9.A1" office:value-type="string">
            <text:p text:style-name="P360"><text:span text:style-name="T121">Gestor</text:span><text:span text:style-name="T122"> </text:span><text:span text:style-name="T121">substituto</text:span></text:p>
          </table:table-cell>
        </table:table-row>
        <table:table-row table:style-name="Table9.4">
          <table:table-cell table:style-name="Table9.A1" office:value-type="string">
            <text:p text:style-name="P362"><text:span text:style-name="T122">HORMINDA GONÇALVES NETA GRIFO REZENDE</text:span><text:span text:style-name="T262"> </text:span><text:span text:style-name="T122">FABIO</text:span><text:span text:style-name="T377"> </text:span><text:span text:style-name="T122">GAVA</text:span><text:span text:style-name="T377"> </text:span><text:span text:style-name="T122">DA</text:span><text:span text:style-name="T377"> </text:span><text:span text:style-name="T122">SILVA</text:span><text:span text:style-name="T377"> </text:span><text:span text:style-name="T122">E</text:span><text:span text:style-name="T377"> </text:span><text:span text:style-name="T122">SHEILA</text:span><text:span text:style-name="T377"> </text:span><text:span text:style-name="T122">ANDRÉ</text:span><text:span text:style-name="T377"> </text:span><text:span text:style-name="T122">OLIVEIRA</text:span></text:p>
          </table:table-cell>
          <table:table-cell table:style-name="Table9.A1" office:value-type="string">
            <text:p text:style-name="P363"><text:span text:style-name="T121">Fiscais</text:span><text:span text:style-name="T378"> </text:span><text:span text:style-name="T121">técnicos</text:span></text:p>
          </table:table-cell>
        </table:table-row>
        <table:table-row table:style-name="Table9.4">
          <table:table-cell table:style-name="Table9.A1" office:value-type="string">
            <text:p text:style-name="P364"><text:span text:style-name="T122">LARISSA</text:span><text:span text:style-name="T377"> </text:span><text:span text:style-name="T122">BRAGA</text:span><text:span text:style-name="T377"> </text:span><text:span text:style-name="T122">BERTULOSO</text:span><text:span text:style-name="T377"> </text:span><text:span text:style-name="T122">MOULIN</text:span><text:span text:style-name="T379"> </text:span><text:span text:style-name="T122">E</text:span><text:span text:style-name="T262"> </text:span><text:span text:style-name="T122">GEISA</text:span><text:span text:style-name="T260"> </text:span><text:span text:style-name="T122">RIBEIRO</text:span></text:p>
          </table:table-cell>
          <table:table-cell table:style-name="Table9.A1" office:value-type="string">
            <text:p text:style-name="P365"><text:span text:style-name="T372">Fiscais</text:span><text:span text:style-name="T380"> </text:span><text:span text:style-name="T372">técnicos</text:span><text:span text:style-name="T373"> </text:span><text:span text:style-name="T375">substitutos</text:span></text:p>
          </table:table-cell>
        </table:table-row>
        <table:table-row table:style-name="Table9.6">
          <table:table-cell table:style-name="Table9.A1" office:value-type="string">
            <text:p text:style-name="P366"><text:span text:style-name="T372">EVANDRA</text:span><text:span text:style-name="T374"> </text:span><text:span text:style-name="T372">VERÔNICA</text:span><text:span text:style-name="T374"> </text:span><text:span text:style-name="T372">DIAS</text:span><text:span text:style-name="T374"> </text:span><text:span text:style-name="T372">DUNGA</text:span><text:span text:style-name="T374"> </text:span><text:span text:style-name="T375">ESTEVÃO</text:span></text:p>
          </table:table-cell>
          <table:table-cell table:style-name="Table9.A1" office:value-type="string">
            <text:p text:style-name="P358"><text:span text:style-name="T121">Fiscal</text:span><text:span text:style-name="T376"> </text:span><text:span text:style-name="T121">administrativo</text:span></text:p>
          </table:table-cell>
        </table:table-row>
        <table:table-row table:style-name="Table9.7">
          <table:table-cell table:style-name="Table9.A1" office:value-type="string">
            <text:p text:style-name="P367"><text:span text:style-name="T121">ANDREIA</text:span><text:span text:style-name="T260"> </text:span><text:span text:style-name="T121">VIEIRA DA SILVA</text:span><text:span text:style-name="T260"> </text:span><text:span text:style-name="T121">SECCHIN</text:span></text:p>
          </table:table-cell>
          <table:table-cell table:style-name="Table9.A1" office:value-type="string">
            <text:p text:style-name="P368"><text:span text:style-name="T372">Fiscal</text:span><text:span text:style-name="T380"> </text:span><text:span text:style-name="T372">administrativo</text:span><text:span text:style-name="T380"> </text:span><text:span text:style-name="T375">substituto</text:span></text:p>
          </table:table-cell>
        </table:table-row>
      </table:table>
      <text:p text:style-name="P369"/>
      <text:p text:style-name="P370"><text:span text:style-name="T252">Art. 2º </text:span><text:span text:style-name="T253">Esta portaria entra em vigor na data de sua publicação, revogadas as disposições em contrário</text:span><text:span text:style-name="T381">.</text:span></text:p>
      <text:p text:style-name="P371"/>
      <text:p text:style-name="P372"/>
      <text:p text:style-name="P373"><text:span text:style-name="T253">Cachoeiro</text:span><text:span text:style-name="T382"> </text:span><text:span text:style-name="T253">de</text:span><text:span text:style-name="T382"> </text:span><text:span text:style-name="T253">Itapemirim/ES,</text:span><text:span text:style-name="T383"> </text:span><text:span text:style-name="T253">11</text:span><text:span text:style-name="T382"> </text:span><text:span text:style-name="T253">de</text:span><text:span text:style-name="T383"> </text:span><text:span text:style-name="T253">agosto</text:span><text:span text:style-name="T382"> </text:span><text:span text:style-name="T253">de</text:span><text:span text:style-name="T383"> </text:span><text:span text:style-name="T259">2026.</text:span></text:p>
      <text:p text:style-name="P80"/>
      <text:p text:style-name="P374"/>
      <text:p text:style-name="P375"><text:span text:style-name="T87">VILSON</text:span><text:span text:style-name="T384"> </text:span><text:span text:style-name="T87">CARLOS</text:span><text:span text:style-name="T385"> </text:span><text:span text:style-name="T87">GOMES</text:span><text:span text:style-name="T385"> </text:span><text:span text:style-name="T91">COELHO</text:span></text:p>
      <text:p text:style-name="P376"><text:span text:style-name="T87">Secretário</text:span><text:span text:style-name="T386"> </text:span><text:span text:style-name="T87">Municipal</text:span><text:span text:style-name="T386"> </text:span><text:span text:style-name="T87">de</text:span><text:span text:style-name="T387"> </text:span><text:span text:style-name="T87">Saúde</text:span><text:span text:style-name="T386"> </text:span><text:span text:style-name="T91">(Interino)</text:span></text:p>
      <text:p text:style-name="P377"/>
      <text:p text:style-name="P87"/>
      <text:p text:style-name="P87"/>
      <text:p text:style-name="P378"/>
      <text:p text:style-name="P379"><text:span text:style-name="T388">PORTARIA</text:span><text:span text:style-name="T389"> </text:span><text:span text:style-name="T388">Nº</text:span><text:span text:style-name="T389"> </text:span><text:span text:style-name="T390">1.686/2026</text:span></text:p>
      <text:p text:style-name="P380"/>
      <text:p text:style-name="P381"><text:span text:style-name="T391">DISPÕE</text:span><text:span text:style-name="T112"><text:tab/></text:span><text:span text:style-name="T391">SOBRE</text:span><text:span text:style-name="T112"><text:tab/></text:span><text:span text:style-name="T391">CONCESSÃO</text:span><text:span text:style-name="T112"><text:tab/></text:span><text:span text:style-name="T392">DE </text:span><text:span text:style-name="T393">BENEFÍCIO AUXILIO-DOENÇA.</text:span></text:p>
      <text:p text:style-name="P382"/>
      <text:p text:style-name="P383"><text:span text:style-name="T394">O</text:span><text:span text:style-name="T117"><text:tab/></text:span><text:span text:style-name="T391">SECRETÁRIO</text:span><text:span text:style-name="T112"><text:tab/></text:span><text:span text:style-name="T391">MUNICIPAL</text:span><text:span text:style-name="T112"><text:tab/></text:span><text:span text:style-name="T395">DE</text:span></text:p>
      <text:p text:style-name="P384"><text:span text:style-name="T391">ADMINISTRAÇÃO</text:span><text:span text:style-name="T112"><text:tab/></text:span><text:span text:style-name="T396">de</text:span><text:span text:style-name="T117"><text:tab/></text:span><text:span text:style-name="T397">Cachoeiro</text:span><text:span text:style-name="T117"><text:tab/></text:span><text:span text:style-name="T396">de </text:span><text:span text:style-name="T398">Itapemirim, Estado do Espírito Santo, no </text:span><text:span text:style-name="T399">uso</text:span><text:span text:style-name="T117"><text:tab/></text:span><text:span text:style-name="T396">de</text:span><text:span text:style-name="T117"><text:tab/></text:span><text:span text:style-name="T399">suas</text:span><text:span text:style-name="T117"><text:tab/></text:span><text:span text:style-name="T397">atribuições</text:span><text:span text:style-name="T117"><text:tab/></text:span><text:span text:style-name="T397">delegadas </text:span><text:span text:style-name="T398">através dos Decretos nºs. 18.275/2008 e 35.892/2025,</text:span><text:span text:style-name="T400"> </text:span><text:span text:style-name="T398">tendo</text:span><text:span text:style-name="T400"> </text:span><text:span text:style-name="T398">em</text:span><text:span text:style-name="T400"> </text:span><text:span text:style-name="T398">vista</text:span><text:span text:style-name="T400"> </text:span><text:span text:style-name="T398">o</text:span><text:span text:style-name="T400"> </text:span><text:span text:style-name="T398">que consta no processo nº </text:span><text:span text:style-name="T393">44673/2026,</text:span></text:p>
      <text:p text:style-name="P385"/>
      <text:p text:style-name="P386"><text:span text:style-name="T391">RESOLVE:</text:span><text:span text:style-name="T391"/></text:p>
      <text:p text:style-name="P380"/>
      <text:p text:style-name="P387"><text:span text:style-name="T393">Art.</text:span><text:span text:style-name="T401"> <text:s/></text:span><text:span text:style-name="T393">1º</text:span><text:span text:style-name="T401"> <text:s/></text:span><text:span text:style-name="T398">Conceder</text:span><text:span text:style-name="T402"> <text:s/></text:span><text:span text:style-name="T393">benefício</text:span><text:span text:style-name="T401"> </text:span><text:span text:style-name="T393">auxílio-doença </text:span><text:span text:style-name="T398">ao servidor </text:span><text:span text:style-name="T393">VALCI MARQUES DE AZEVEDO</text:span><text:span text:style-name="T398">, Motorista,</text:span><text:span text:style-name="T403"> </text:span><text:span text:style-name="T398">lotado</text:span><text:span text:style-name="T403"> </text:span><text:span text:style-name="T398">na</text:span><text:span text:style-name="T399"> </text:span><text:span text:style-name="T398">SEMCULT,</text:span><text:span text:style-name="T404"> </text:span><text:span text:style-name="T398">no</text:span><text:span text:style-name="T403"> </text:span><text:span text:style-name="T398">período</text:span><text:span text:style-name="T404"> </text:span><text:span text:style-name="T398">de</text:span><text:span text:style-name="T399"> </text:span><text:span text:style-name="T398">89(oitenta</text:span><text:span text:style-name="T397"> </text:span><text:span text:style-name="T398">e</text:span><text:span text:style-name="T399"> </text:span><text:span text:style-name="T398">nove)</text:span><text:span text:style-name="T399"> </text:span><text:span text:style-name="T398">dias, a</text:span><text:span text:style-name="T403"> </text:span><text:span text:style-name="T398">partir</text:span><text:span text:style-name="T403"> </text:span><text:span text:style-name="T398">de</text:span><text:span text:style-name="T397"> </text:span><text:span text:style-name="T405">03</text:span><text:span text:style-name="T406"> </text:span><text:span text:style-name="T405">de</text:span><text:span text:style-name="T406"> </text:span><text:span text:style-name="T405">junho</text:span><text:span text:style-name="T406"> </text:span><text:span text:style-name="T405">de</text:span><text:span text:style-name="T406"> </text:span><text:span text:style-name="T405">2026</text:span><text:span text:style-name="T407">,</text:span><text:span text:style-name="T408"> </text:span><text:span text:style-name="T398">de</text:span><text:span text:style-name="T403"> </text:span><text:span text:style-name="T398">acordo</text:span><text:span text:style-name="T397"> </text:span><text:span text:style-name="T398">com perícia</text:span><text:span text:style-name="T403"> </text:span><text:span text:style-name="T398">de</text:span><text:span text:style-name="T403"> </text:span><text:span text:style-name="T398">atestado deferido pela MEDTRAB Medicina e Segurança do Trabalho (Grupo Innovar), anexo ao referido processo, nos termos do artigo 2º da Lei nº 7859/2020 e Decreto nº. 29.111/2019.</text:span></text:p>
      <text:p text:style-name="P388"/>
      <text:p text:style-name="P389"><text:span text:style-name="T393">Art. 2º </text:span><text:span text:style-name="T398">Esta Portaria entra em vigor na data de sua publicação, revogadas as disposições em contrário.</text:span></text:p>
      <text:p text:style-name="P117"/>
      <text:p text:style-name="P390"/>
      <text:p text:style-name="P391"><text:span text:style-name="T398">Cachoeiro</text:span><text:span text:style-name="T409"> </text:span><text:span text:style-name="T398">de</text:span><text:span text:style-name="T410"> </text:span><text:span text:style-name="T398">Itapemirim/ES,</text:span><text:span text:style-name="T410"> </text:span><text:span text:style-name="T398">12</text:span><text:span text:style-name="T411"> </text:span><text:span text:style-name="T398">de</text:span><text:span text:style-name="T394"> </text:span><text:span text:style-name="T398">agosto</text:span><text:span text:style-name="T409"> </text:span><text:span text:style-name="T398">de</text:span><text:span text:style-name="T410"> </text:span><text:span text:style-name="T397">2026.</text:span></text:p>
      <text:p text:style-name="P117"/>
      <text:p text:style-name="P392"/>
      <text:p text:style-name="P393"><text:span text:style-name="T393">ROGÉRIO</text:span><text:span text:style-name="T412"> </text:span><text:span text:style-name="T393">DA</text:span><text:span text:style-name="T412"> </text:span><text:span text:style-name="T393">SILVA</text:span><text:span text:style-name="T413"> </text:span><text:span text:style-name="T391">ATHAYDE</text:span></text:p>
      <text:p text:style-name="P394"><text:span text:style-name="T393">Secretário</text:span><text:span text:style-name="T414"> </text:span><text:span text:style-name="T393">Municipal</text:span><text:span text:style-name="T414"> </text:span><text:span text:style-name="T393">de</text:span><text:span text:style-name="T414"> </text:span><text:span text:style-name="T391">Administração</text:span></text:p>
      <text:p text:style-name="P395"/>
      <text:p text:style-name="P87"/>
      <text:p text:style-name="P87"/>
      <text:p text:style-name="P87"/>
      <text:p text:style-name="P396"/>
      <text:p text:style-name="P397"><text:span text:style-name="T388">PORTARIA</text:span><text:span text:style-name="T389"> </text:span><text:span text:style-name="T388">Nº</text:span><text:span text:style-name="T389"> </text:span><text:span text:style-name="T390">1.687/2026</text:span></text:p>
      <text:p text:style-name="P398"/>
      <text:p text:style-name="P399"><text:span text:style-name="T393">DISPÕE SOBRE CONCESSÃO DE LICENÇA</text:span><text:span text:style-name="T415"> <text:s/></text:span><text:span text:style-name="T393">PARA</text:span><text:span text:style-name="T415"> <text:s/></text:span><text:span text:style-name="T393">TRATAMENTO DE</text:span><text:span text:style-name="T401"> <text:s/></text:span><text:span text:style-name="T393">SAÚDE</text:span><text:span text:style-name="T401"> <text:s/></text:span><text:span text:style-name="T393">E</text:span><text:span text:style-name="T401"> <text:s/></text:span><text:span text:style-name="T393">BENEFÍCIO </text:span><text:span text:style-name="T391">AUXÍLIO-DOENÇA.</text:span></text:p>
      <text:p text:style-name="P400"/>
      <text:p text:style-name="P401"><text:span text:style-name="T398">O</text:span><text:span text:style-name="T416"> <text:s/></text:span><text:span text:style-name="T393">SECRETÁRIO</text:span><text:span text:style-name="T417"> <text:s/></text:span><text:span text:style-name="T393">MUNICIPAL</text:span><text:span text:style-name="T417"> <text:s/></text:span><text:span text:style-name="T395">DE</text:span></text:p>
      <text:p text:style-name="P402"><text:span text:style-name="T393">ADMINISTRAÇÃO </text:span><text:span text:style-name="T398">de Cachoeiro de Itapemirim, Estado do Espírito Santo, no uso de suas atribuições delegadas</text:span><text:span text:style-name="T400"> </text:span><text:span text:style-name="T398">através dos Decretos nºs. 18.275/2008 e 35.892/2025, </text:span><text:span text:style-name="T393">RESOLVE:</text:span></text:p>
      <text:p text:style-name="P403"/>
      <text:p text:style-name="P404"><text:span text:style-name="T393">Art. 1º </text:span><text:span text:style-name="T398">Considerar autorizado a concessão de </text:span><text:span text:style-name="T393">licença para tratamento de saúde </text:span><text:span text:style-name="T398">ao servidor</text:span><text:span text:style-name="T402"> </text:span><text:span text:style-name="T398">abaixo mencionado, conforme atestado médico apresentado e anexo ao referido processo, nos termos do artigo 2º da Lei nº 7859/2020 e Decreto nº. 29.111/2019.</text:span></text:p>
      <text:p text:style-name="P285"/>
      <table:table table:name="Table10" table:style-name="Table10">
        <table:table-column table:style-name="Table10.A"/>
        <table:table-column table:style-name="Table10.B"/>
        <table:table-column table:style-name="Table10.C"/>
        <table:table-column table:style-name="Table10.D"/>
        <table:table-column table:style-name="Table10.E"/>
        <table:table-column table:style-name="Table10.F"/>
        <table:table-row table:style-name="Table10.1">
          <table:table-cell table:style-name="Table10.A1" office:value-type="string">
            <text:p text:style-name="P405"><text:span text:style-name="T418">SERVIDOR</text:span><text:span text:style-name="T418"/></text:p>
          </table:table-cell>
          <table:table-cell table:style-name="Table10.A1" office:value-type="string">
            <text:p text:style-name="P406"><text:span text:style-name="T418">CARGO</text:span><text:span text:style-name="T418"/></text:p>
          </table:table-cell>
          <table:table-cell table:style-name="Table10.A1" office:value-type="string">
            <text:p text:style-name="P407"><text:span text:style-name="T418">LOTAÇÃO</text:span><text:span text:style-name="T418"/></text:p>
          </table:table-cell>
          <table:table-cell table:style-name="Table10.A1" table:number-columns-spanned="2" office:value-type="string">
            <text:p text:style-name="P408"><text:span text:style-name="T418">LICENÇA</text:span><text:span text:style-name="T418"/></text:p>
          </table:table-cell>
          <table:covered-table-cell/>
          <table:table-cell table:style-name="Table10.A1" office:value-type="string">
            <text:p text:style-name="P409"><text:span text:style-name="T419">PROC.</text:span><text:span text:style-name="T420"> </text:span><text:span text:style-name="T421">Nº</text:span></text:p>
          </table:table-cell>
        </table:table-row>
        <table:table-row table:style-name="Table10.2">
          <table:table-cell table:style-name="Table10.A1" office:value-type="string">
            <text:p text:style-name="P410"/>
            <text:p text:style-name="P411"><text:span text:style-name="T422">ROBSON</text:span><text:span text:style-name="T423"> </text:span><text:span text:style-name="T422">MARQUES</text:span><text:span text:style-name="T424"> </text:span><text:span text:style-name="T425">CORREA</text:span></text:p>
          </table:table-cell>
          <table:table-cell table:style-name="Table10.A1" office:value-type="string">
            <text:p text:style-name="P412"><text:span text:style-name="T426">GUARDA</text:span><text:span text:style-name="T427"> </text:span><text:span text:style-name="T426">CIVIL</text:span><text:span text:style-name="T428"> </text:span><text:span text:style-name="T426">MUNICIPAL</text:span></text:p>
          </table:table-cell>
          <table:table-cell table:style-name="Table10.A1" office:value-type="string">
            <text:p text:style-name="P410"/>
            <text:p text:style-name="P308"><text:span text:style-name="T426">SEMSEG</text:span><text:span text:style-name="T426"/></text:p>
          </table:table-cell>
          <table:table-cell table:style-name="Table10.A1" office:value-type="string">
            <text:p text:style-name="P410"/>
            <text:p text:style-name="P413"><text:span text:style-name="T429">30</text:span><text:span text:style-name="T430"> DIAS</text:span></text:p>
          </table:table-cell>
          <table:table-cell table:style-name="Table10.A1" office:value-type="string">
            <text:p text:style-name="P410"/>
            <text:p text:style-name="P414"><text:span text:style-name="T426">31/07/2026</text:span><text:span text:style-name="T426"/></text:p>
          </table:table-cell>
          <table:table-cell table:style-name="Table10.A1" office:value-type="string">
            <text:p text:style-name="P410"/>
            <text:p text:style-name="P415"><text:span text:style-name="T418">57112/2026</text:span><text:span text:style-name="T418"/></text:p>
          </table:table-cell>
        </table:table-row>
      </table:table>
      <text:p text:style-name="P416"/>
      <text:p text:style-name="P417"><text:span text:style-name="T393">Art.</text:span><text:span text:style-name="T401"> <text:s/></text:span><text:span text:style-name="T393">2º</text:span><text:span text:style-name="T401"> <text:s/></text:span><text:span text:style-name="T398">Conceder</text:span><text:span text:style-name="T402"> <text:s/></text:span><text:span text:style-name="T393">benefício</text:span><text:span text:style-name="T401"> </text:span><text:span text:style-name="T393">auxílio-doença </text:span><text:span text:style-name="T398">ao referido servidor, no período de 28 (vinte e oito) dias, a partir de </text:span><text:span text:style-name="T405">30 de agosto de 2026</text:span><text:span text:style-name="T407">, </text:span><text:span text:style-name="T398">de acordo com perícia de atestado deferido pela MEDTRAB Medicina e Segurança do Trabalho (Grupo Innovar).</text:span></text:p>
      <text:p text:style-name="P418"/>
      <text:p text:style-name="P419"><text:span text:style-name="T393">Art. 3°</text:span><text:span text:style-name="T431"> </text:span><text:span text:style-name="T398">Esta Portaria</text:span><text:span text:style-name="T432"> </text:span><text:span text:style-name="T398">entrará</text:span><text:span text:style-name="T433"> </text:span><text:span text:style-name="T398">em</text:span><text:span text:style-name="T433"> </text:span><text:span text:style-name="T398">vigor</text:span><text:span text:style-name="T432"> </text:span><text:span text:style-name="T404">na</text:span></text:p>
      <text:p text:style-name="P420"><text:span text:style-name="T398">data</text:span><text:span text:style-name="T399"> </text:span><text:span text:style-name="T398">de</text:span><text:span text:style-name="T396"> </text:span><text:span text:style-name="T398">sua</text:span><text:span text:style-name="T399"> </text:span><text:span text:style-name="T397">publicação.</text:span></text:p>
      <text:p text:style-name="P117"/>
      <text:p text:style-name="P421"/>
      <text:p text:style-name="P422"><text:span text:style-name="T398">Cachoeiro</text:span><text:span text:style-name="T409"> </text:span><text:span text:style-name="T398">de</text:span><text:span text:style-name="T410"> </text:span><text:span text:style-name="T398">Itapemirim/ES,</text:span><text:span text:style-name="T410"> </text:span><text:span text:style-name="T398">12</text:span><text:span text:style-name="T411"> </text:span><text:span text:style-name="T398">de</text:span><text:span text:style-name="T394"> </text:span><text:span text:style-name="T398">agosto</text:span><text:span text:style-name="T409"> </text:span><text:span text:style-name="T398">de</text:span><text:span text:style-name="T409"> </text:span><text:span text:style-name="T397">2026.</text:span></text:p>
      <text:p text:style-name="P117"/>
      <text:p text:style-name="P423"/>
      <text:p text:style-name="P424"><text:span text:style-name="T393">ROGÉRIO</text:span><text:span text:style-name="T412"> </text:span><text:span text:style-name="T393">DA</text:span><text:span text:style-name="T412"> </text:span><text:span text:style-name="T393">SILVA</text:span><text:span text:style-name="T413"> </text:span><text:span text:style-name="T391">ATHAYDE</text:span></text:p>
      <text:p text:style-name="P425"><text:span text:style-name="T393">Secretário</text:span><text:span text:style-name="T414"> </text:span><text:span text:style-name="T393">Municipal</text:span><text:span text:style-name="T414"> </text:span><text:span text:style-name="T393">de</text:span><text:span text:style-name="T414"> </text:span><text:span text:style-name="T391">Administração</text:span></text:p>
      <text:p text:style-name="P426"/>
      <text:p text:style-name="P163"/>
      <text:p text:style-name="P427"/>
      <text:p text:style-name="P428"><text:span text:style-name="T434">PORTARIA</text:span><text:span text:style-name="T435"> </text:span><text:span text:style-name="T434">Nº</text:span><text:span text:style-name="T436"> </text:span><text:span text:style-name="T437">1.689/2026</text:span></text:p>
      <text:p text:style-name="P429"/>
      <text:p text:style-name="P430"><text:span text:style-name="T438">DISPÕE SOBRE TRANSFERÊNCIA DE LOTAÇÃO DE SERVIDORES.</text:span><text:span text:style-name="T438"/></text:p>
      <text:p text:style-name="P431"><text:span text:style-name="T159">O</text:span><text:span text:style-name="T439"> <text:s/></text:span>SECRETÁRIO<text:span text:style-name="T440"> <text:s/></text:span>MUNICIPAL<text:span text:style-name="T440"> <text:s/></text:span><text:span text:style-name="T162">DE</text:span></text:p>
      <text:p text:style-name="P432"><text:span text:style-name="T163">ADMINISTRAÇÃO </text:span>de Cachoeiro de Itapemirim, Estado do Espírito Santo, no uso de suas atribuições delegadas através dos Decretos nºs. 18.275/2008 e 35.892/2025,<text:span text:style-name="T441"> </text:span>tendo<text:span text:style-name="T441"> </text:span>em<text:span text:style-name="T441"> </text:span>vista<text:span text:style-name="T441"> </text:span>o<text:span text:style-name="T441"> </text:span>que<text:span text:style-name="T441"> </text:span>consta nos processos nºs <text:span text:style-name="T163">50525/2026 e </text:span><text:span text:style-name="T203">60.191/2026,</text:span></text:p>
      <text:p text:style-name="P433">RESOLVE:</text:p>
      <text:p text:style-name="P163"/>
      <text:p text:style-name="P434"><text:span text:style-name="T163">Art. 1º TRANSFERIR </text:span>a lotação dos servidores abaixo mencionados, tendo em vista o que consta nos processos citados.</text:p>
      <text:p text:style-name="P435"/>
      <table:table table:name="Table11" table:style-name="Table11">
        <table:table-column table:style-name="Table11.A"/>
        <table:table-column table:style-name="Table11.B"/>
        <table:table-column table:style-name="Table11.C"/>
        <table:table-column table:style-name="Table11.D"/>
        <table:table-column table:style-name="Table11.E"/>
        <table:table-row table:style-name="Table11.1">
          <table:table-cell table:style-name="Table11.A1" office:value-type="string">
            <text:p text:style-name="P436"/>
            <text:p text:style-name="P437"><text:span text:style-name="T442">SERVIDORES</text:span><text:span text:style-name="T442"/></text:p>
          </table:table-cell>
          <table:table-cell table:style-name="Table11.A1" office:value-type="string">
            <text:p text:style-name="P436"/>
            <text:p text:style-name="P438"><text:span text:style-name="T442">CARGO</text:span><text:span text:style-name="T442"/></text:p>
          </table:table-cell>
          <table:table-cell table:style-name="Table11.A1" office:value-type="string">
            <text:p text:style-name="P439"><text:span text:style-name="T442">LOTAÇÃO</text:span><text:span text:style-name="T443"> </text:span><text:span text:style-name="T442">DE</text:span><text:span text:style-name="T444"> </text:span><text:span text:style-name="T442">ORIGEM</text:span></text:p>
          </table:table-cell>
          <table:table-cell table:style-name="Table11.A1" office:value-type="string">
            <text:p text:style-name="P440"><text:span text:style-name="T442">LOTAÇÃO</text:span><text:span text:style-name="T443"> </text:span><text:span text:style-name="T442">DE</text:span><text:span text:style-name="T444"> </text:span><text:span text:style-name="T442">DESTINO</text:span></text:p>
          </table:table-cell>
          <table:table-cell table:style-name="Table11.A1" office:value-type="string">
            <text:p text:style-name="P436"/>
            <text:p text:style-name="P290"><text:span text:style-name="T442">A PARTIR </text:span><text:span text:style-name="T445">DE</text:span></text:p>
          </table:table-cell>
        </table:table-row>
        <table:table-row table:style-name="Table11.2">
          <table:table-cell table:style-name="Table11.A1" office:value-type="string">
            <text:p text:style-name="P441"><text:span text:style-name="T166">MARIA</text:span><text:span text:style-name="T446"> </text:span><text:span text:style-name="T166">SILVANA</text:span><text:span text:style-name="T168"> </text:span><text:span text:style-name="T166">DARDENGO</text:span></text:p>
          </table:table-cell>
          <table:table-cell table:style-name="Table11.A1" office:value-type="string">
            <text:p text:style-name="P442"><text:span text:style-name="T236">Auxiliar</text:span><text:span text:style-name="T238"> </text:span><text:span text:style-name="T236">de</text:span><text:span text:style-name="T238"> </text:span><text:span text:style-name="T236">Saúde</text:span><text:span text:style-name="T238"> </text:span><text:span text:style-name="T235">Bucal</text:span></text:p>
          </table:table-cell>
          <table:table-cell table:style-name="Table11.A1" office:value-type="string">
            <text:p text:style-name="P443"><text:span text:style-name="T236">SEMGOV</text:span><text:span text:style-name="T236"/></text:p>
          </table:table-cell>
          <table:table-cell table:style-name="Table11.A1" office:value-type="string">
            <text:p text:style-name="P444"><text:span text:style-name="T166">SEMUS</text:span><text:span text:style-name="T166"/></text:p>
          </table:table-cell>
          <table:table-cell table:style-name="Table11.A1" office:value-type="string">
            <text:p text:style-name="P445"><text:span text:style-name="T236">10/08/2026</text:span><text:span text:style-name="T236"/></text:p>
          </table:table-cell>
        </table:table-row>
        <table:table-row table:style-name="Table11.2">
          <table:table-cell table:style-name="Table11.A1" office:value-type="string">
            <text:p text:style-name="P442"><text:span text:style-name="T166">MATEUS</text:span><text:span text:style-name="T234"> </text:span><text:span text:style-name="T166">SOARES DA </text:span><text:span text:style-name="T165">COSTA</text:span></text:p>
          </table:table-cell>
          <table:table-cell table:style-name="Table11.A1" office:value-type="string">
            <text:p text:style-name="P441"><text:span text:style-name="T236">Auxiliar</text:span><text:span text:style-name="T238"> </text:span><text:span text:style-name="T236">Administrativo</text:span></text:p>
          </table:table-cell>
          <table:table-cell table:style-name="Table11.A1" office:value-type="string">
            <text:p text:style-name="P446"><text:span text:style-name="T236">SEMUS</text:span><text:span text:style-name="T236"/></text:p>
          </table:table-cell>
          <table:table-cell table:style-name="Table11.A1" office:value-type="string">
            <text:p text:style-name="P444"><text:span text:style-name="T233">PGM</text:span><text:span text:style-name="T233"/></text:p>
          </table:table-cell>
          <table:table-cell table:style-name="Table11.A1" office:value-type="string">
            <text:p text:style-name="P445"><text:span text:style-name="T236">14/08/2026</text:span><text:span text:style-name="T236"/></text:p>
          </table:table-cell>
        </table:table-row>
      </table:table>
      <text:p text:style-name="P447"><text:span text:style-name="T438">Art.</text:span><text:span text:style-name="T447"> </text:span><text:span text:style-name="T438">2º</text:span><text:span text:style-name="T448"> </text:span><text:span text:style-name="T449">Esta</text:span><text:span text:style-name="T450"> </text:span><text:span text:style-name="T449">Portaria</text:span><text:span text:style-name="T451"> </text:span><text:span text:style-name="T449">entra</text:span><text:span text:style-name="T451"> </text:span><text:span text:style-name="T449">em</text:span><text:span text:style-name="T450"> </text:span><text:span text:style-name="T449">vigor</text:span><text:span text:style-name="T451"> </text:span><text:span text:style-name="T452">na</text:span></text:p>
      <text:p text:style-name="P448"><text:span text:style-name="T453">data</text:span><text:span text:style-name="T454"> </text:span><text:span text:style-name="T453">de</text:span><text:span text:style-name="T454"> </text:span><text:span text:style-name="T453">sua</text:span><text:span text:style-name="T454"> </text:span><text:span text:style-name="T455">publicação.</text:span></text:p>
      <text:p text:style-name="P449"/>
      <text:p text:style-name="P450"><text:span text:style-name="T453">Cachoeiro</text:span><text:span text:style-name="T456"> </text:span><text:span text:style-name="T453">de</text:span><text:span text:style-name="T456"> </text:span><text:span text:style-name="T453">Itapemirim/ES,</text:span><text:span text:style-name="T456"> </text:span><text:span text:style-name="T453">12</text:span><text:span text:style-name="T456"> </text:span><text:span text:style-name="T453">de</text:span><text:span text:style-name="T456"> </text:span><text:span text:style-name="T453">agosto</text:span><text:span text:style-name="T456"> </text:span><text:span text:style-name="T453">de</text:span><text:span text:style-name="T456"> </text:span><text:span text:style-name="T455">2026.</text:span></text:p>
      <text:p text:style-name="P449"/>
      <text:p text:style-name="P451"><text:span text:style-name="T438">ROGÉRIO</text:span><text:span text:style-name="T457"> </text:span><text:span text:style-name="T438">DA</text:span><text:span text:style-name="T458"> </text:span><text:span text:style-name="T438">SILVA</text:span><text:span text:style-name="T458"> </text:span><text:span text:style-name="T459">ATHAYDE</text:span></text:p>
      <text:p text:style-name="P452"><text:span text:style-name="T438">Secretário</text:span><text:span text:style-name="T460"> </text:span><text:span text:style-name="T438">Municipal</text:span><text:span text:style-name="T460"> </text:span><text:span text:style-name="T438">de</text:span><text:span text:style-name="T460"> </text:span><text:span text:style-name="T459">Administração</text:span></text:p>
      <text:p text:style-name="P453"/>
      <text:p text:style-name="P454"/>
      <text:p text:style-name="P454"/>
      <text:p text:style-name="P455"/>
      <text:p text:style-name="P456"><text:span text:style-name="T461">PORTARIA</text:span><text:span text:style-name="T462"> </text:span><text:span text:style-name="T461">N°</text:span><text:span text:style-name="T463"> </text:span><text:span text:style-name="T464">1.690/2026</text:span></text:p>
      <text:p text:style-name="P457"/>
      <text:p text:style-name="P458"><text:span text:style-name="T465">DESIGNA</text:span><text:span text:style-name="T466"><text:tab/></text:span><text:span text:style-name="T465">SERVIDORES</text:span><text:span text:style-name="T466"><text:tab/></text:span><text:span text:style-name="T467">PARA </text:span><text:span text:style-name="T468">ACOMPANHAMENTO E FISCALIZAÇÃO DA EXECUÇÃO</text:span><text:span text:style-name="T467"> </text:span><text:span text:style-name="T468">DE</text:span><text:span text:style-name="T469"> </text:span><text:span text:style-name="T468">ATA</text:span><text:span text:style-name="T470"> </text:span><text:span text:style-name="T468">DE</text:span><text:span text:style-name="T469"> </text:span><text:span text:style-name="T468">REGISTRO</text:span><text:span text:style-name="T469"> </text:span><text:span text:style-name="T468">DE</text:span><text:span text:style-name="T469"> </text:span><text:span text:style-name="T468">PREÇOS FIRMADA NO MUNICÍPIO.</text:span></text:p>
      <text:p text:style-name="P459"/>
      <text:p text:style-name="P460"><text:span text:style-name="T471">A</text:span><text:span text:style-name="T472"> </text:span><text:span text:style-name="T468">SECRETÁRIA</text:span><text:span text:style-name="T473"> </text:span><text:span text:style-name="T468">MUNICIPAL</text:span><text:span text:style-name="T474"> </text:span><text:span text:style-name="T468">DE</text:span><text:span text:style-name="T469"> </text:span><text:span text:style-name="T468">EDUCAÇÃO</text:span><text:span text:style-name="T467"> </text:span><text:span text:style-name="T475">de</text:span></text:p>
      <text:p text:style-name="P461"><text:span text:style-name="T471">Cachoeiro de Itapemirim, Estado do Espírito Santo, no uso de suas atribuições delegadas através do Decreto nº 37.552/2026, tendo em vista</text:span><text:span text:style-name="T476"> </text:span><text:span text:style-name="T471">o</text:span><text:span text:style-name="T477"> </text:span><text:span text:style-name="T471">que</text:span><text:span text:style-name="T477"> </text:span><text:span text:style-name="T471">consta no</text:span><text:span text:style-name="T478"> </text:span><text:span text:style-name="T471">processo</text:span><text:span text:style-name="T478"> </text:span><text:span text:style-name="T471">nº</text:span><text:span text:style-name="T476"> </text:span><text:span text:style-name="T468">60438/2026</text:span><text:span text:style-name="T479">,</text:span></text:p>
      <text:p text:style-name="P462"/>
      <text:p text:style-name="P463"><text:span text:style-name="T465">RESOLVE:</text:span><text:span text:style-name="T465"/></text:p>
      <text:p text:style-name="P464"/>
      <text:p text:style-name="P465"><text:span text:style-name="T468">Art. 1º </text:span><text:span text:style-name="T471">Designar o servidor </text:span><text:span text:style-name="T468">DIEGO DE PAULA AGUIAR </text:span><text:span text:style-name="T471">, lotado na SEME, para acompanhamento e fiscalização da execução da ATA DE REGISTRO DE PREÇOS firmada no Município e descrita abaixo.</text:span></text:p>
      <text:p text:style-name="P466"/>
      <table:table table:name="Table12" table:style-name="Table12">
        <table:table-column table:style-name="Table12.A"/>
        <table:table-column table:style-name="Table12.B"/>
        <table:table-column table:style-name="Table12.C"/>
        <table:table-row table:style-name="Table12.1">
          <table:table-cell table:style-name="Table12.A1" office:value-type="string">
            <text:p text:style-name="P467"><text:span text:style-name="T480">NÚMERO DA ATA DE</text:span><text:span text:style-name="T481"> </text:span><text:span text:style-name="T480">REGISTRO</text:span><text:span text:style-name="T482"> </text:span><text:span text:style-name="T480">DE</text:span><text:span text:style-name="T483"> </text:span><text:span text:style-name="T480">PREÇOS</text:span></text:p>
          </table:table-cell>
          <table:table-cell table:style-name="Table12.A1" office:value-type="string">
            <text:p text:style-name="P468"/>
            <text:p text:style-name="P469"><text:span text:style-name="T484">OBJETO</text:span><text:span text:style-name="T484"/></text:p>
          </table:table-cell>
          <table:table-cell table:style-name="Table12.A1" office:value-type="string">
            <text:p text:style-name="P468"/>
            <text:p text:style-name="P469"><text:span text:style-name="T484">EMPRESA</text:span><text:span text:style-name="T484"/></text:p>
          </table:table-cell>
        </table:table-row>
        <table:table-row table:style-name="Table12.2">
          <table:table-cell table:style-name="Table12.A1" office:value-type="string">
            <text:p text:style-name="P470"/>
            <text:p text:style-name="P471"><text:span text:style-name="T480">Nº</text:span><text:span text:style-name="T485"> </text:span><text:span text:style-name="T484">43/2026</text:span></text:p>
          </table:table-cell>
          <table:table-cell table:style-name="Table12.A1" office:value-type="string">
            <text:p text:style-name="P472"/>
            <text:p text:style-name="P473"><text:span text:style-name="T486">AQUISIÇÃO</text:span><text:span text:style-name="T487"> </text:span><text:span text:style-name="T486">DE</text:span><text:span text:style-name="T488"> </text:span><text:span text:style-name="T486">MATERIAL</text:span><text:span text:style-name="T488"> </text:span><text:span text:style-name="T486">DE</text:span><text:span text:style-name="T489"> </text:span><text:span text:style-name="T490">EXPEDIENTE</text:span></text:p>
          </table:table-cell>
          <table:table-cell table:style-name="Table12.A1" office:value-type="string">
            <text:p text:style-name="P474"/>
            <text:p text:style-name="P475"><text:span text:style-name="T486">ZILMA</text:span><text:span text:style-name="T491"> </text:span><text:span text:style-name="T486">MOREIRA</text:span><text:span text:style-name="T492"> </text:span><text:span text:style-name="T486">MARQUES</text:span><text:span text:style-name="T491"> </text:span><text:span text:style-name="T486">CRISTO-</text:span><text:span text:style-name="T491"> ME</text:span></text:p>
          </table:table-cell>
        </table:table-row>
      </table:table>
      <text:p text:style-name="P476"/>
      <text:p text:style-name="P477"><text:span text:style-name="T468">Art. 2° </text:span><text:span text:style-name="T471">Designar a servidora </text:span><text:span text:style-name="T468">BARBARA WANGESTEL</text:span><text:span text:style-name="T473"> </text:span><text:span text:style-name="T468">MARTINS</text:span><text:span text:style-name="T473"> </text:span><text:span text:style-name="T468">DE</text:span><text:span text:style-name="T473"> </text:span><text:span text:style-name="T468">OLIVEIRA</text:span><text:span text:style-name="T473"> </text:span><text:span text:style-name="T471">como</text:span><text:span text:style-name="T493"> </text:span><text:span text:style-name="T471">substituta</text:span><text:span text:style-name="T472"> </text:span><text:span text:style-name="T471">no</text:span><text:span text:style-name="T494"> </text:span><text:span text:style-name="T471">acompanhamento</text:span><text:span text:style-name="T493"> </text:span><text:span text:style-name="T471">e</text:span><text:span text:style-name="T494"> </text:span><text:span text:style-name="T471">na fiscalização da referida Ata de Registro de Preços, no caso de impedimento do titular designado no art. 1º.</text:span></text:p>
      <text:p text:style-name="P462"/>
      <text:p text:style-name="P478"><text:span text:style-name="T468">Art. 3º </text:span><text:span text:style-name="T471">Esta portaria entra em vigor na data de sua publicação, revogadas as disposições em contrário.</text:span></text:p>
      <text:p text:style-name="P479"/>
      <text:p text:style-name="P480"/>
      <text:p text:style-name="P481"><text:span text:style-name="T471">Cachoeiro</text:span><text:span text:style-name="T495"> </text:span><text:span text:style-name="T471">de</text:span><text:span text:style-name="T494"> </text:span><text:span text:style-name="T471">Itapemirim/ES,</text:span><text:span text:style-name="T494"> </text:span><text:span text:style-name="T471">12</text:span><text:span text:style-name="T494"> </text:span><text:span text:style-name="T471">de</text:span><text:span text:style-name="T494"> </text:span><text:span text:style-name="T471">agosto</text:span><text:span text:style-name="T494"> </text:span><text:span text:style-name="T471">de</text:span><text:span text:style-name="T472"> </text:span><text:span text:style-name="T476">2026.</text:span></text:p>
      <text:p text:style-name="P479"/>
      <text:p text:style-name="P479"/>
      <text:p text:style-name="P482"/>
      <text:p text:style-name="P483"><text:span text:style-name="T468">SIMONE</text:span><text:span text:style-name="T496"> </text:span><text:span text:style-name="T468">DE</text:span><text:span text:style-name="T473"> </text:span><text:span text:style-name="T468">SOUZA</text:span><text:span text:style-name="T496"> </text:span><text:span text:style-name="T465">BEIRIZ</text:span></text:p>
      <text:p text:style-name="P484"><text:span text:style-name="T466">Secretária</text:span><text:span text:style-name="T497"> </text:span><text:span text:style-name="T466">Municipal</text:span><text:span text:style-name="T498"> </text:span><text:span text:style-name="T466">de</text:span><text:span text:style-name="T497"> </text:span><text:span text:style-name="T499">Educação</text:span></text:p>
      <text:p text:style-name="P485"/>
      <text:p text:style-name="P486"/>
      <text:section text:style-name="Sect6" text:name="Section7">
        <text:p text:style-name="P487"><text:span text:style-name="T500">PORTARIA</text:span><text:span text:style-name="T501"> </text:span><text:span text:style-name="T500">N°</text:span><text:span text:style-name="T502"> </text:span><text:span text:style-name="T503">1.691/2026</text:span></text:p>
        <text:p text:style-name="P488"/>
        <text:p text:style-name="P489"/>
        <text:p text:style-name="P490"><text:span text:style-name="T504">DESIGNA</text:span><text:span text:style-name="T505"><text:tab/></text:span><text:span text:style-name="T504">SERVIDORES</text:span><text:span text:style-name="T505"><text:tab/></text:span><text:span text:style-name="T506">PARA </text:span><text:span text:style-name="T505">ACOMPANHAMENTO E FISCALIZAÇÃO DA EXECUÇÃO DE ATAS DE REGISTRO DE PREÇOS FIRMADAS NO MUNICÍPIO.</text:span></text:p>
        <text:p text:style-name="P491"><text:span text:style-name="T507">A</text:span><text:span text:style-name="T508"> </text:span><text:span text:style-name="T505">SECRETÁRIA</text:span><text:span text:style-name="T509"> </text:span><text:span text:style-name="T505">MUNICIPAL</text:span><text:span text:style-name="T510"> </text:span><text:span text:style-name="T505">DE</text:span><text:span text:style-name="T510"> </text:span><text:span text:style-name="T504">EDUCAÇÃO</text:span></text:p>
        <text:p text:style-name="P492"><text:span text:style-name="T507">de Cachoeiro de Itapemirim, Estado do Espírito Santo, no uso de suas atribuições delegadas através do Decreto nº</text:span><text:span text:style-name="T511"> </text:span><text:span text:style-name="T507">37.552/2026</text:span><text:span text:style-name="T512">, </text:span><text:span text:style-name="T507">tendo em vista o que consta no processo nº </text:span><text:span text:style-name="T505">60003/2026</text:span><text:span text:style-name="T513">, </text:span><text:span text:style-name="T505">RESOLVE:</text:span></text:p>
        <text:p text:style-name="P493"/>
        <text:p text:style-name="P494"><text:span text:style-name="T505">Art.</text:span><text:span text:style-name="T514"> <text:s/></text:span><text:span text:style-name="T505">1º</text:span><text:span text:style-name="T515"> <text:s/></text:span><text:span text:style-name="T507">Designar</text:span><text:span text:style-name="T516"> <text:s/></text:span><text:span text:style-name="T507">o</text:span><text:span text:style-name="T516"> <text:s/></text:span><text:span text:style-name="T507">servidor</text:span><text:span text:style-name="T517"> <text:s/></text:span><text:span text:style-name="T504">ALDECIR</text:span></text:p>
      </text:section>
      <text:section text:style-name="Sect1" text:name="Section8">
        <text:p text:style-name="P495"><text:span text:style-name="T505">PEREIRA DOS SANTOS</text:span><text:span text:style-name="T507">, lotado na SEME, para acompanhamento e fiscalização da execução das ATAS DE REGISTRO DE PREÇOS firmadas no Município e descritas abaixo.</text:span></text:p>
        <text:p text:style-name="P466"/>
        <table:table table:name="Table13" table:style-name="Table13">
          <table:table-column table:style-name="Table13.A"/>
          <table:table-column table:style-name="Table13.B"/>
          <table:table-column table:style-name="Table13.C"/>
          <table:table-row table:style-name="Table13.1">
            <table:table-cell table:style-name="Table13.A1" office:value-type="string">
              <text:p text:style-name="P496"><text:span text:style-name="T480">NÚMERO DA ATA DE</text:span><text:span text:style-name="T481"> </text:span><text:span text:style-name="T480">REGISTRO</text:span><text:span text:style-name="T482"> </text:span><text:span text:style-name="T480">DE</text:span><text:span text:style-name="T483"> </text:span><text:span text:style-name="T480">PREÇOS</text:span></text:p>
            </table:table-cell>
            <table:table-cell table:style-name="Table13.A1" office:value-type="string">
              <text:p text:style-name="P497"/>
              <text:p text:style-name="P498"><text:span text:style-name="T484">OBJETO</text:span><text:span text:style-name="T484"/></text:p>
            </table:table-cell>
            <table:table-cell table:style-name="Table13.A1" office:value-type="string">
              <text:p text:style-name="P497"/>
              <text:p text:style-name="P499"><text:span text:style-name="T484">EMPRESA</text:span><text:span text:style-name="T484"/></text:p>
            </table:table-cell>
          </table:table-row>
          <table:table-row table:style-name="Table13.2">
            <table:table-cell table:style-name="Table13.A1" office:value-type="string">
              <text:p text:style-name="P470"/>
              <text:p text:style-name="P500"><text:span text:style-name="T480">Nº</text:span><text:span text:style-name="T484"> 66/2025</text:span></text:p>
            </table:table-cell>
            <table:table-cell table:style-name="Table13.A1" office:value-type="string">
              <text:p text:style-name="P501"><text:span text:style-name="T486">AQUISIÇÃO</text:span><text:span text:style-name="T518"> </text:span><text:span text:style-name="T486">DE</text:span><text:span text:style-name="T518"> </text:span><text:span text:style-name="T486">MATERIAIS</text:span><text:span text:style-name="T518"> </text:span><text:span text:style-name="T486">ELÉTRICOS,</text:span><text:span text:style-name="T488"> </text:span><text:span text:style-name="T486">EPI’S,</text:span><text:span text:style-name="T489"> </text:span><text:span text:style-name="T486">UTENSÍLIOS DOMÉSTICOS E</text:span><text:span text:style-name="T489"> </text:span><text:span text:style-name="T486">EQUIPAMENTOS</text:span><text:span text:style-name="T487"> </text:span><text:span text:style-name="T486">DIVERSOS</text:span></text:p>
            </table:table-cell>
            <table:table-cell table:style-name="Table13.A1" office:value-type="string">
              <text:p text:style-name="P502"/>
              <text:p text:style-name="P503"><text:span text:style-name="T486">G</text:span><text:span text:style-name="T487"> </text:span><text:span text:style-name="T486">N</text:span><text:span text:style-name="T488"> </text:span><text:span text:style-name="T486">MATERIAL</text:span><text:span text:style-name="T488"> </text:span><text:span text:style-name="T486">DE</text:span><text:span text:style-name="T487"> </text:span><text:span text:style-name="T486">CONSTRUÇÃO</text:span><text:span text:style-name="T489"> </text:span><text:span text:style-name="T486">LTDA</text:span><text:span text:style-name="T487"> </text:span><text:span text:style-name="T486">ME</text:span></text:p>
            </table:table-cell>
          </table:table-row>
          <table:table-row table:style-name="Table13.2">
            <table:table-cell table:style-name="Table13.A1" office:value-type="string">
              <text:p text:style-name="P470"/>
              <text:p text:style-name="P500"><text:span text:style-name="T480">Nº</text:span><text:span text:style-name="T484"> 67/2025</text:span></text:p>
            </table:table-cell>
            <table:table-cell table:style-name="Table13.A1" office:value-type="string">
              <text:p text:style-name="P501"><text:span text:style-name="T486">AQUISIÇÃO</text:span><text:span text:style-name="T518"> </text:span><text:span text:style-name="T486">DE</text:span><text:span text:style-name="T518"> </text:span><text:span text:style-name="T486">MATERIAIS</text:span><text:span text:style-name="T518"> </text:span><text:span text:style-name="T486">ELÉTRICOS,</text:span><text:span text:style-name="T488"> </text:span><text:span text:style-name="T486">EPI’S,</text:span><text:span text:style-name="T489"> </text:span><text:span text:style-name="T486">UTENSÍLIOS DOMÉSTICOS E</text:span><text:span text:style-name="T489"> </text:span><text:span text:style-name="T486">EQUIPAMENTOS</text:span><text:span text:style-name="T487"> </text:span><text:span text:style-name="T486">DIVERSOS</text:span></text:p>
            </table:table-cell>
            <table:table-cell table:style-name="Table13.A1" office:value-type="string">
              <text:p text:style-name="P502"/>
              <text:p text:style-name="P504"><text:span text:style-name="T486">EFETE</text:span><text:span text:style-name="T487"> </text:span><text:span text:style-name="T486">SOLUÇÕES</text:span><text:span text:style-name="T488"> </text:span><text:span text:style-name="T486">EMPRESARIAIS</text:span><text:span text:style-name="T489"> </text:span><text:span text:style-name="T486">LTDA.</text:span><text:span text:style-name="T487"> </text:span><text:span text:style-name="T486">EPP</text:span></text:p>
            </table:table-cell>
          </table:table-row>
          <table:table-row table:style-name="Table13.2">
            <table:table-cell table:style-name="Table13.A1" office:value-type="string">
              <text:p text:style-name="P474"/>
              <text:p text:style-name="P500"><text:span text:style-name="T480">Nº</text:span><text:span text:style-name="T484"> 68/2025</text:span></text:p>
            </table:table-cell>
            <table:table-cell table:style-name="Table13.A1" office:value-type="string">
              <text:p text:style-name="P501"><text:span text:style-name="T486">AQUISIÇÃO</text:span><text:span text:style-name="T518"> </text:span><text:span text:style-name="T486">DE</text:span><text:span text:style-name="T518"> </text:span><text:span text:style-name="T486">MATERIAIS</text:span><text:span text:style-name="T518"> </text:span><text:span text:style-name="T486">ELÉTRICOS,</text:span><text:span text:style-name="T488"> </text:span><text:span text:style-name="T486">EPI’S,</text:span><text:span text:style-name="T489"> </text:span><text:span text:style-name="T486">UTENSÍLIOS DOMÉSTICOS E</text:span><text:span text:style-name="T489"> </text:span><text:span text:style-name="T486">EQUIPAMENTOS</text:span><text:span text:style-name="T487"> </text:span><text:span text:style-name="T486">DIVERSOS</text:span></text:p>
            </table:table-cell>
            <table:table-cell table:style-name="Table13.A1" office:value-type="string">
              <text:p text:style-name="P502"/>
              <text:p text:style-name="P505"><text:span text:style-name="T486">R</text:span><text:span text:style-name="T487"> </text:span><text:span text:style-name="T486">A</text:span><text:span text:style-name="T488"> </text:span><text:span text:style-name="T486">B</text:span><text:span text:style-name="T488"> </text:span><text:span text:style-name="T486">SILVA</text:span><text:span text:style-name="T487"> </text:span><text:span text:style-name="T486">MATERIAL</text:span><text:span text:style-name="T489"> </text:span><text:span text:style-name="T486">DE CONSTRUÇÃO ME</text:span></text:p>
            </table:table-cell>
          </table:table-row>
          <table:table-row table:style-name="Table13.2">
            <table:table-cell table:style-name="Table13.A1" office:value-type="string">
              <text:p text:style-name="P470"/>
              <text:p text:style-name="P500"><text:span text:style-name="T480">Nº</text:span><text:span text:style-name="T484"> 69/2025</text:span></text:p>
            </table:table-cell>
            <table:table-cell table:style-name="Table13.A1" office:value-type="string">
              <text:p text:style-name="P501"><text:span text:style-name="T486">AQUISIÇÃO</text:span><text:span text:style-name="T518"> </text:span><text:span text:style-name="T486">DE</text:span><text:span text:style-name="T518"> </text:span><text:span text:style-name="T486">MATERIAIS</text:span><text:span text:style-name="T518"> </text:span><text:span text:style-name="T486">ELÉTRICOS,</text:span><text:span text:style-name="T488"> </text:span><text:span text:style-name="T486">EPI’S,</text:span><text:span text:style-name="T489"> </text:span><text:span text:style-name="T486">UTENSÍLIOS DOMÉSTICOS E</text:span><text:span text:style-name="T489"> </text:span><text:span text:style-name="T486">EQUIPAMENTOS</text:span><text:span text:style-name="T487"> </text:span><text:span text:style-name="T486">DIVERSOS</text:span></text:p>
            </table:table-cell>
            <table:table-cell table:style-name="Table13.A1" office:value-type="string">
              <text:p text:style-name="P474"/>
              <text:p text:style-name="P506"><text:span text:style-name="T486">T</text:span><text:span text:style-name="T519"> </text:span><text:span text:style-name="T486">O</text:span><text:span text:style-name="T490"> </text:span><text:span text:style-name="T486">SOUZA -</text:span><text:span text:style-name="T490"> </text:span><text:span text:style-name="T491">ME</text:span></text:p>
            </table:table-cell>
          </table:table-row>
          <table:table-row table:style-name="Table13.2">
            <table:table-cell table:style-name="Table13.A1" office:value-type="string">
              <text:p text:style-name="P470"/>
              <text:p text:style-name="P500"><text:span text:style-name="T480">Nº</text:span><text:span text:style-name="T484"> 72/2025</text:span></text:p>
            </table:table-cell>
            <table:table-cell table:style-name="Table13.A1" office:value-type="string">
              <text:p text:style-name="P501"><text:span text:style-name="T486">AQUISIÇÃO</text:span><text:span text:style-name="T518"> </text:span><text:span text:style-name="T486">DE</text:span><text:span text:style-name="T518"> </text:span><text:span text:style-name="T486">MATERIAIS</text:span><text:span text:style-name="T518"> </text:span><text:span text:style-name="T486">ELÉTRICOS,</text:span><text:span text:style-name="T488"> </text:span><text:span text:style-name="T486">EPI’S,</text:span><text:span text:style-name="T489"> </text:span><text:span text:style-name="T486">UTENSÍLIOS DOMÉSTICOS E</text:span><text:span text:style-name="T489"> </text:span><text:span text:style-name="T486">EQUIPAMENTOS</text:span><text:span text:style-name="T487"> </text:span><text:span text:style-name="T486">DIVERSOS</text:span></text:p>
            </table:table-cell>
            <table:table-cell table:style-name="Table13.A1" office:value-type="string">
              <text:p text:style-name="P502"/>
              <text:p text:style-name="P507"><text:span text:style-name="T486">MEGA</text:span><text:span text:style-name="T487"> </text:span><text:span text:style-name="T486">DISTRIBUIDORA</text:span><text:span text:style-name="T488"> </text:span><text:span text:style-name="T486">DE</text:span><text:span text:style-name="T488"> </text:span><text:span text:style-name="T486">MATERIAL</text:span><text:span text:style-name="T489"> </text:span><text:span text:style-name="T486">HIDRÁULICO E ELÉTRICO LTDA-ME</text:span></text:p>
            </table:table-cell>
          </table:table-row>
          <table:table-row table:style-name="Table13.2">
            <table:table-cell table:style-name="Table13.A1" office:value-type="string">
              <text:p text:style-name="P470"/>
              <text:p text:style-name="P500"><text:span text:style-name="T480">Nº</text:span><text:span text:style-name="T484"> 73/2025</text:span></text:p>
            </table:table-cell>
            <table:table-cell table:style-name="Table13.A1" office:value-type="string">
              <text:p text:style-name="P501"><text:span text:style-name="T486">AQUISIÇÃO</text:span><text:span text:style-name="T518"> </text:span><text:span text:style-name="T486">DE</text:span><text:span text:style-name="T518"> </text:span><text:span text:style-name="T486">MATERIAIS</text:span><text:span text:style-name="T518"> </text:span><text:span text:style-name="T486">ELÉTRICOS,</text:span><text:span text:style-name="T488"> </text:span><text:span text:style-name="T486">EPI’S,</text:span><text:span text:style-name="T489"> </text:span><text:span text:style-name="T486">UTENSÍLIOS DOMÉSTICOS E</text:span><text:span text:style-name="T489"> </text:span><text:span text:style-name="T486">EQUIPAMENTOS</text:span><text:span text:style-name="T487"> </text:span><text:span text:style-name="T486">DIVERSOS</text:span></text:p>
            </table:table-cell>
            <table:table-cell table:style-name="Table13.A1" office:value-type="string">
              <text:p text:style-name="P474"/>
              <text:p text:style-name="P508"><text:span text:style-name="T486">B2</text:span><text:span text:style-name="T492"> </text:span><text:span text:style-name="T486">COMERCIAL</text:span><text:span text:style-name="T492"> </text:span><text:span text:style-name="T486">LTDA</text:span><text:span text:style-name="T490"> </text:span><text:span text:style-name="T486">-</text:span><text:span text:style-name="T519"> </text:span><text:span text:style-name="T491">ME</text:span></text:p>
            </table:table-cell>
          </table:table-row>
        </table:table>
        <text:p text:style-name="P509"/>
        <text:p text:style-name="P510"><text:span text:style-name="T505">Art. 2° </text:span><text:span text:style-name="T507">Designar a servidora </text:span><text:span text:style-name="T505">TATIANA</text:span><text:span text:style-name="T520"> </text:span><text:span text:style-name="T505">DUARTE PINHEIRO FERRAZ </text:span><text:span text:style-name="T507">como substituta no acompanhamento e na fiscalização</text:span><text:span text:style-name="T511"> </text:span><text:span text:style-name="T507">das</text:span><text:span text:style-name="T511"> </text:span><text:span text:style-name="T507">referidas</text:span><text:span text:style-name="T511"> </text:span><text:span text:style-name="T507">Atas</text:span><text:span text:style-name="T511"> </text:span><text:span text:style-name="T507">de</text:span><text:span text:style-name="T511"> </text:span><text:span text:style-name="T507">Registro</text:span><text:span text:style-name="T511"> </text:span><text:span text:style-name="T507">de</text:span><text:span text:style-name="T511"> </text:span><text:span text:style-name="T507">Preços,</text:span><text:span text:style-name="T511"> </text:span><text:span text:style-name="T507">nos</text:span><text:span text:style-name="T511"> </text:span><text:span text:style-name="T507">casos</text:span><text:span text:style-name="T511"> </text:span><text:span text:style-name="T507">de impedimento do titular designado no art. 1º.</text:span></text:p>
        <text:p text:style-name="P511"><text:span text:style-name="T505">Art. 3º </text:span><text:span text:style-name="T507">Esta portaria entra em vigor na data de sua publicação, revogadas as disposições em contrário.</text:span></text:p>
        <text:p text:style-name="P512"/>
        <text:p text:style-name="P513"><text:span text:style-name="T507">Cachoeiro</text:span><text:span text:style-name="T521"> </text:span><text:span text:style-name="T507">de</text:span><text:span text:style-name="T522"> </text:span><text:span text:style-name="T507">Itapemirim/ES,</text:span><text:span text:style-name="T523"> </text:span><text:span text:style-name="T507">12</text:span><text:span text:style-name="T523"> </text:span><text:span text:style-name="T507">de</text:span><text:span text:style-name="T524"> </text:span><text:span text:style-name="T507">agosto</text:span><text:span text:style-name="T521"> </text:span><text:span text:style-name="T507">de</text:span><text:span text:style-name="T522"> </text:span><text:span text:style-name="T525">2026.</text:span></text:p>
        <text:p text:style-name="P514"/>
        <text:p text:style-name="P515"><text:span text:style-name="T505">SIMONE</text:span><text:span text:style-name="T526"> </text:span><text:span text:style-name="T505">DE</text:span><text:span text:style-name="T526"> </text:span><text:span text:style-name="T505">SOUZA</text:span><text:span text:style-name="T527"> </text:span><text:span text:style-name="T504">BEIRIZ</text:span></text:p>
        <text:p text:style-name="P516"><text:span text:style-name="T505">Secretária</text:span><text:span text:style-name="T526"> </text:span><text:span text:style-name="T505">Municipal</text:span><text:span text:style-name="T528"> </text:span><text:span text:style-name="T505">de</text:span><text:span text:style-name="T528"> </text:span><text:span text:style-name="T504">Educação</text:span></text:p>
      </text:section>
      <text:p text:style-name="P517"/>
      <text:p text:style-name="P518"/>
      <text:section text:style-name="Sect7" text:name="Section9">
        <text:p text:style-name="P519"><text:span text:style-name="T529">PORTARIA</text:span><text:span text:style-name="T530"> </text:span><text:span text:style-name="T529">Nº</text:span><text:span text:style-name="T530"> </text:span><text:span text:style-name="T531">1.692/2026</text:span></text:p>
        <text:p text:style-name="P488"/>
        <text:p text:style-name="P520"/>
        <text:p text:style-name="P521"><text:span text:style-name="T208">DESIGNA</text:span><text:span text:style-name="T209"><text:tab/></text:span><text:span text:style-name="T208">SERVIDORES</text:span><text:span text:style-name="T209"><text:tab/></text:span><text:span text:style-name="T532">PARA </text:span><text:span text:style-name="T209">ACOMPANHAMENTO E FISCALIZAÇÃO DA EXECUÇÃO DE ATAS DE REGISTRO DE</text:span><text:span text:style-name="T533"> </text:span><text:span text:style-name="T209">PREÇOS FIRMADAS NO MUNICÍPIO.</text:span></text:p>
        <text:p text:style-name="P522"/>
        <text:p text:style-name="P523"><text:span text:style-name="T534">O</text:span><text:span text:style-name="T535"> </text:span><text:span text:style-name="T209">SECRETÁRIO</text:span><text:span text:style-name="T536"> </text:span><text:span text:style-name="T209">MUNICIPAL</text:span><text:span text:style-name="T537"> </text:span><text:span text:style-name="T209">DE</text:span><text:span text:style-name="T536"> </text:span><text:span text:style-name="T209">SAÚDE</text:span><text:span text:style-name="T538"> </text:span><text:span text:style-name="T539">de</text:span></text:p>
        <text:p text:style-name="P524"><text:span text:style-name="T534">Cachoeiro de Itapemirim, Estado do Espírito</text:span><text:span text:style-name="T540"> </text:span><text:span text:style-name="T534">Santo, no uso de suas atribuições delegadas através do Decreto nº 36.940/2025,tendo em</text:span><text:span text:style-name="T540"> </text:span><text:span text:style-name="T534">vista o que consta no processo n°</text:span><text:span text:style-name="T540"> </text:span><text:span text:style-name="T209">6578/2026</text:span><text:span text:style-name="T534">, </text:span><text:span text:style-name="T208">RESOLVE:</text:span></text:p>
        <text:p text:style-name="P525"><text:span text:style-name="T209">Art.</text:span><text:span text:style-name="T541"> <text:s/></text:span><text:span text:style-name="T209">1º</text:span><text:span text:style-name="T542"> <text:s/></text:span><text:span text:style-name="T534">Designar</text:span><text:span text:style-name="T543"> <text:s/></text:span><text:span text:style-name="T534">a</text:span><text:span text:style-name="T543"> <text:s/></text:span><text:span text:style-name="T534">servidora</text:span><text:span text:style-name="T544"> <text:s/></text:span><text:span text:style-name="T208">ROBERTA</text:span></text:p>
      </text:section>
      <text:section text:style-name="Sect1" text:name="Section10">
        <text:p text:style-name="P526"><text:span text:style-name="T209">CARVALHO STHEL</text:span><text:span text:style-name="T534">, lotada na SEMUS, para atuar como gestora na execução das ATAS DE REGISTRO DE PREÇOS firmadas no Município e descritas abaixo.</text:span></text:p>
        <text:p text:style-name="P527"/>
        <text:p text:style-name="P528"><text:span text:style-name="T209">Art. 2º </text:span><text:span text:style-name="T534">Designar as servidoras </text:span><text:span text:style-name="T209">CIRLENE ROCHA DE</text:span><text:span text:style-name="T545"> <text:s/></text:span><text:span text:style-name="T209">SOUZA</text:span><text:span text:style-name="T545"> <text:s/></text:span><text:span text:style-name="T209">FONTOURA</text:span><text:span text:style-name="T546"> <text:s/></text:span><text:span text:style-name="T534">(fiscal</text:span><text:span text:style-name="T547"> <text:s/></text:span><text:span text:style-name="T534">técnico)</text:span><text:span text:style-name="T548"> <text:s/></text:span><text:span text:style-name="T534">e</text:span><text:span text:style-name="T549"> <text:s/></text:span><text:span text:style-name="T209">ERICA</text:span><text:span text:style-name="T545"> <text:s/></text:span><text:span text:style-name="T209">MARCOLAN</text:span><text:span text:style-name="T545"> <text:s/></text:span><text:span text:style-name="T208">CURCIO</text:span></text:p>
        <text:p text:style-name="P529"><text:span text:style-name="T534">(fiscal administrativo), lotadas na SEMUS, para acompanhamento e fiscalização da execução das ATAS DE REGISTRO DE PREÇOS firmadas no Município e descritas </text:span><text:span text:style-name="T550">abaixo.</text:span></text:p>
        <text:p text:style-name="P512"/>
        <table:table table:name="Table14" table:style-name="Table14">
          <table:table-column table:style-name="Table14.A"/>
          <table:table-column table:style-name="Table14.B"/>
          <table:table-column table:style-name="Table14.C"/>
          <table:table-row table:style-name="Table14.1">
            <table:table-cell table:style-name="Table14.A1" office:value-type="string">
              <text:p text:style-name="P530"><text:span text:style-name="T168">NÚMERO</text:span><text:span text:style-name="T169"> </text:span><text:span text:style-name="T168">DAS</text:span><text:span text:style-name="T169"> </text:span><text:span text:style-name="T168">ATAS</text:span><text:span text:style-name="T551"> </text:span><text:span text:style-name="T168">DE</text:span><text:span text:style-name="T167"> </text:span><text:span text:style-name="T166">REGISTRO</text:span></text:p>
              <text:p text:style-name="P531"><text:span text:style-name="T168">DE</text:span><text:span text:style-name="T165"> </text:span><text:span text:style-name="T166">PREÇOS</text:span></text:p>
            </table:table-cell>
            <table:table-cell table:style-name="Table14.A1" office:value-type="string">
              <text:p text:style-name="P532"><text:span text:style-name="T166">EMPRESA</text:span><text:span text:style-name="T166"/></text:p>
            </table:table-cell>
            <table:table-cell table:style-name="Table14.A1" office:value-type="string">
              <text:p text:style-name="P533"><text:span text:style-name="T166">OBJETO</text:span><text:span text:style-name="T166"/></text:p>
            </table:table-cell>
          </table:table-row>
          <table:table-row table:style-name="Table14.2">
            <table:table-cell table:style-name="Table14.A1" office:value-type="string">
              <text:p text:style-name="P534"><text:span text:style-name="T358">ATA</text:span><text:span text:style-name="T552"> </text:span><text:span text:style-name="T358">055/2026</text:span><text:span text:style-name="T552"> </text:span><text:span text:style-name="T358">FMS</text:span></text:p>
            </table:table-cell>
            <table:table-cell table:style-name="Table14.A1" office:value-type="string">
              <text:p text:style-name="P535"><text:span text:style-name="T165">BERITH</text:span><text:span text:style-name="T169"> </text:span><text:span text:style-name="T165">COMÉRCIO</text:span><text:span text:style-name="T237"> </text:span><text:span text:style-name="T165">DE</text:span><text:span text:style-name="T237"> </text:span><text:span text:style-name="T165">PRODUTOS</text:span><text:span text:style-name="T167"> </text:span><text:span text:style-name="T168">ODONTOLÓGICOS</text:span><text:span text:style-name="T169"> </text:span><text:span text:style-name="T168">LTDA</text:span></text:p>
            </table:table-cell>
            <table:table-cell table:style-name="Table14.A1" table:number-rows-spanned="9" office:value-type="string">
              <text:p text:style-name="P536"/>
              <text:p text:style-name="P536"/>
              <text:p text:style-name="P536"/>
              <text:p text:style-name="P536"/>
              <text:p text:style-name="P537"/>
              <text:p text:style-name="P538"><text:span text:style-name="T235">Aquisição</text:span><text:span text:style-name="T358"> </text:span><text:span text:style-name="T235">de</text:span><text:span text:style-name="T358"> </text:span><text:span text:style-name="T235">materiais</text:span><text:span text:style-name="T357"> </text:span><text:span text:style-name="T238">odontológicos</text:span><text:span text:style-name="T356"> </text:span><text:span text:style-name="T238">de</text:span><text:span text:style-name="T356"> </text:span><text:span text:style-name="T238">uso</text:span></text:p>
              <text:p text:style-name="P539"><text:span text:style-name="T238">comum</text:span><text:span text:style-name="T236"> </text:span><text:span text:style-name="T238">para</text:span><text:span text:style-name="T241"> </text:span><text:span text:style-name="T238">atendimento</text:span><text:span text:style-name="T236"> </text:span><text:span text:style-name="T238">das</text:span><text:span text:style-name="T357"> </text:span><text:span text:style-name="T235">Unidades</text:span><text:span text:style-name="T553"> </text:span><text:span text:style-name="T235">Básicas</text:span><text:span text:style-name="T358"> </text:span><text:span text:style-name="T235">de</text:span><text:span text:style-name="T358"> </text:span><text:span text:style-name="T235">Saúde,</text:span><text:span text:style-name="T358"> </text:span><text:span text:style-name="T235">Casa</text:span><text:span text:style-name="T357"> </text:span><text:span text:style-name="T238">Rosa,</text:span><text:span text:style-name="T239"> </text:span><text:span text:style-name="T238">Centro</text:span><text:span text:style-name="T239"> </text:span><text:span text:style-name="T238">Municipal</text:span><text:span text:style-name="T239"> </text:span><text:span text:style-name="T238">de</text:span><text:span text:style-name="T357"> </text:span><text:span text:style-name="T235">Saúde,</text:span><text:span text:style-name="T236"> </text:span><text:span text:style-name="T235">Centro</text:span><text:span text:style-name="T239"> </text:span><text:span text:style-name="T235">de</text:span><text:span text:style-name="T239"> </text:span><text:span text:style-name="T235">Especialidades</text:span></text:p>
              <text:p text:style-name="P540"><text:span text:style-name="T235">Odontológicas</text:span><text:span text:style-name="T358"> </text:span><text:span text:style-name="T235">–</text:span><text:span text:style-name="T358"> </text:span><text:span text:style-name="T235">CEO</text:span><text:span text:style-name="T358"> </text:span><text:span text:style-name="T235">III</text:span><text:span text:style-name="T358"> </text:span><text:span text:style-name="T235">e</text:span><text:span text:style-name="T358"> </text:span><text:span text:style-name="T235">Plantão</text:span><text:span text:style-name="T357"> </text:span><text:span text:style-name="T238">do Pronto Atendimento</text:span></text:p>
              <text:p text:style-name="P541"><text:span text:style-name="T238">Paulo</text:span><text:span text:style-name="T554"> </text:span><text:span text:style-name="T238">Pereira</text:span><text:span text:style-name="T553"> </text:span><text:span text:style-name="T238">Gomes,</text:span><text:span text:style-name="T554"> </text:span><text:span text:style-name="T238">visando</text:span><text:span text:style-name="T357"> </text:span><text:span text:style-name="T238">assegurar</text:span><text:span text:style-name="T235"> </text:span><text:span text:style-name="T238">a</text:span><text:span text:style-name="T240"> </text:span><text:span text:style-name="T238">continuidade</text:span><text:span text:style-name="T235"> </text:span><text:span text:style-name="T238">da</text:span><text:span text:style-name="T357"> </text:span><text:span text:style-name="T238">assistência</text:span><text:span text:style-name="T236"> </text:span><text:span text:style-name="T238">em</text:span><text:span text:style-name="T239"> </text:span><text:span text:style-name="T238">saúde</text:span><text:span text:style-name="T239"> </text:span><text:span text:style-name="T238">bucal</text:span><text:span text:style-name="T357"> </text:span><text:span text:style-name="T235">prestada</text:span><text:span text:style-name="T554"> </text:span><text:span text:style-name="T235">à</text:span><text:span text:style-name="T554"> </text:span><text:span text:style-name="T235">população</text:span><text:span text:style-name="T358"> </text:span><text:span text:style-name="T235">do</text:span><text:span text:style-name="T358"> </text:span><text:span text:style-name="T235">Município</text:span></text:p>
            </table:table-cell>
          </table:table-row>
          <table:table-row table:style-name="Table14.2">
            <table:table-cell table:style-name="Table14.A1" office:value-type="string">
              <text:p text:style-name="P534"><text:span text:style-name="T358">ATA</text:span><text:span text:style-name="T552"> </text:span><text:span text:style-name="T358">056/2026</text:span><text:span text:style-name="T552"> </text:span><text:span text:style-name="T358">FMS</text:span></text:p>
            </table:table-cell>
            <table:table-cell table:style-name="Table14.A1" office:value-type="string">
              <text:p text:style-name="P542"><text:span text:style-name="T165">CENTRAL</text:span><text:span text:style-name="T237"> </text:span><text:span text:style-name="T165">LIFE</text:span><text:span text:style-name="T237"> </text:span><text:span text:style-name="T165">DISTRIBUIDORA</text:span><text:span text:style-name="T237"> </text:span><text:span text:style-name="T165">DE</text:span><text:span text:style-name="T167"> </text:span><text:span text:style-name="T168">PRODUTOS PARA SAÚDE LTDA</text:span></text:p>
            </table:table-cell>
            <table:covered-table-cell table:style-name="Table14.C3"/>
          </table:table-row>
          <table:table-row table:style-name="Table14.2">
            <table:table-cell table:style-name="Table14.A1" office:value-type="string">
              <text:p text:style-name="P534"><text:span text:style-name="T358">ATA</text:span><text:span text:style-name="T552"> </text:span><text:span text:style-name="T358">057/2026</text:span><text:span text:style-name="T552"> </text:span><text:span text:style-name="T358">FMS</text:span></text:p>
            </table:table-cell>
            <table:table-cell table:style-name="Table14.A1" office:value-type="string">
              <text:p text:style-name="P543"><text:span text:style-name="T165">DENTAL</text:span><text:span text:style-name="T551"> </text:span><text:span text:style-name="T165">MARC</text:span><text:span text:style-name="T237"> </text:span><text:span text:style-name="T165">PRODUTOS</text:span><text:span text:style-name="T167"> </text:span><text:span text:style-name="T168">PARA SAÚDE LTDA</text:span></text:p>
            </table:table-cell>
            <table:covered-table-cell table:style-name="Table14.C3"/>
          </table:table-row>
          <table:table-row table:style-name="Table14.5">
            <table:table-cell table:style-name="Table14.A1" office:value-type="string">
              <text:p text:style-name="P544"><text:span text:style-name="T358">ATA</text:span><text:span text:style-name="T552"> </text:span><text:span text:style-name="T358">058/2026</text:span><text:span text:style-name="T552"> </text:span><text:span text:style-name="T358">FMS</text:span></text:p>
            </table:table-cell>
            <table:table-cell table:style-name="Table14.A1" office:value-type="string">
              <text:p text:style-name="P545"><text:span text:style-name="T233">DIABÉTICOS</text:span><text:span text:style-name="T555"> </text:span><text:span text:style-name="T165">LTDA</text:span></text:p>
            </table:table-cell>
            <table:covered-table-cell table:style-name="Table14.C3"/>
          </table:table-row>
          <table:table-row table:style-name="Table14.5">
            <table:table-cell table:style-name="Table14.A1" office:value-type="string">
              <text:p text:style-name="P544"><text:span text:style-name="T358">ATA</text:span><text:span text:style-name="T552"> </text:span><text:span text:style-name="T358">059/2026</text:span><text:span text:style-name="T552"> </text:span><text:span text:style-name="T358">FMS</text:span></text:p>
            </table:table-cell>
            <table:table-cell table:style-name="Table14.A1" office:value-type="string">
              <text:p text:style-name="P546"><text:span text:style-name="T165">DUARTE</text:span><text:span text:style-name="T166"> </text:span><text:span text:style-name="T165">DENTAL</text:span><text:span text:style-name="T166"> </text:span><text:span text:style-name="T165">LTDA</text:span></text:p>
            </table:table-cell>
            <table:covered-table-cell table:style-name="Table14.C3"/>
          </table:table-row>
          <table:table-row table:style-name="Table14.5">
            <table:table-cell table:style-name="Table14.A1" office:value-type="string">
              <text:p text:style-name="P544"><text:span text:style-name="T358">ATA</text:span><text:span text:style-name="T552"> </text:span><text:span text:style-name="T358">060/2026</text:span><text:span text:style-name="T552"> </text:span><text:span text:style-name="T358">FMS</text:span></text:p>
            </table:table-cell>
            <table:table-cell table:style-name="Table14.A1" office:value-type="string">
              <text:p text:style-name="P547"><text:span text:style-name="T165">K2</text:span><text:span text:style-name="T446"> </text:span><text:span text:style-name="T165">INDÚSTRIA,</text:span><text:span text:style-name="T446"> </text:span><text:span text:style-name="T165">COMÉRCIO,</text:span><text:span text:style-name="T446"> </text:span><text:span text:style-name="T165">IMPORTAÇÃO</text:span></text:p>
            </table:table-cell>
            <table:covered-table-cell table:style-name="Table14.C3"/>
          </table:table-row>
          <table:table-row table:style-name="Table14.5">
            <table:table-cell table:style-name="Table14.A1" office:value-type="string">
              <text:p text:style-name="P544"><text:span text:style-name="T358">ATA</text:span><text:span text:style-name="T552"> </text:span><text:span text:style-name="T358">061/2026</text:span><text:span text:style-name="T552"> </text:span><text:span text:style-name="T358">FMS</text:span></text:p>
            </table:table-cell>
            <table:table-cell table:style-name="Table14.A1" office:value-type="string">
              <text:p text:style-name="P548"><text:span text:style-name="T168">L.</text:span><text:span text:style-name="T551"> </text:span><text:span text:style-name="T168">A.</text:span><text:span text:style-name="T237"> </text:span><text:span text:style-name="T168">DALLA</text:span><text:span text:style-name="T237"> </text:span><text:span text:style-name="T168">PORTA</text:span><text:span text:style-name="T237"> </text:span><text:span text:style-name="T168">JUNIOR</text:span><text:span text:style-name="T237"> </text:span><text:span text:style-name="T165">LTDA</text:span></text:p>
            </table:table-cell>
            <table:covered-table-cell table:style-name="Table14.C3"/>
          </table:table-row>
          <table:table-row table:style-name="Table14.9">
            <table:table-cell table:style-name="Table14.A1" office:value-type="string">
              <text:p text:style-name="P549"/>
              <text:p text:style-name="P550"><text:span text:style-name="T358">ATA</text:span><text:span text:style-name="T552"> </text:span><text:span text:style-name="T358">062/2026</text:span><text:span text:style-name="T552"> </text:span><text:span text:style-name="T358">FMS</text:span></text:p>
            </table:table-cell>
            <table:table-cell table:style-name="Table14.A1" office:value-type="string">
              <text:p text:style-name="P551"><text:span text:style-name="T168">MEGA DENTAL IMPORTAÇÃO,</text:span><text:span text:style-name="T167"> </text:span><text:span text:style-name="T168">EXPORTAÇÃO</text:span><text:span text:style-name="T169"> </text:span><text:span text:style-name="T168">E</text:span><text:span text:style-name="T169"> </text:span><text:span text:style-name="T168">COMÉRCIO</text:span><text:span text:style-name="T551"> </text:span><text:span text:style-name="T168">DE</text:span><text:span text:style-name="T169"> </text:span><text:span text:style-name="T168">PRODUTOS</text:span><text:span text:style-name="T167"> </text:span><text:span text:style-name="T168">ODONTOLÓGICOS</text:span><text:span text:style-name="T169"> </text:span><text:span text:style-name="T168">LTDA</text:span></text:p>
            </table:table-cell>
            <table:covered-table-cell table:style-name="Table14.C3"/>
          </table:table-row>
          <table:table-row table:style-name="Table14.2">
            <table:table-cell table:style-name="Table14.A1" office:value-type="string">
              <text:p text:style-name="P534"><text:span text:style-name="T358">ATA</text:span><text:span text:style-name="T552"> </text:span><text:span text:style-name="T358">063/2026</text:span><text:span text:style-name="T552"> </text:span><text:span text:style-name="T358">FMS</text:span></text:p>
            </table:table-cell>
            <table:table-cell table:style-name="Table14.A1" office:value-type="string">
              <text:p text:style-name="P552"><text:span text:style-name="T168">T.D. &amp; V. COMÉRCIO DE PRODUTOS</text:span><text:span text:style-name="T167"> </text:span><text:span text:style-name="T168">ODONTOLÓGICOS</text:span><text:span text:style-name="T169"> </text:span><text:span text:style-name="T168">E</text:span><text:span text:style-name="T169"> </text:span><text:span text:style-name="T168">HOSPITALARES</text:span><text:span text:style-name="T551"> </text:span><text:span text:style-name="T168">LTDA</text:span></text:p>
            </table:table-cell>
            <table:covered-table-cell table:style-name="Table14.C3"/>
          </table:table-row>
        </table:table>
        <text:p text:style-name="P514"/>
        <text:p text:style-name="P553"><text:span text:style-name="T209">Art. 3º </text:span><text:span text:style-name="T534">Esta portaria entra em vigor na data de</text:span><text:span text:style-name="T556"> </text:span><text:span text:style-name="T534">sua publicação, revogadas as disposições em contrário</text:span><text:span text:style-name="T557">.</text:span></text:p>
        <text:p text:style-name="P554"/>
        <text:p text:style-name="P555"/>
        <text:p text:style-name="P556"><text:span text:style-name="T534">Cachoeiro de</text:span><text:span text:style-name="T558"> </text:span><text:span text:style-name="T534">Itapemirim/ES,</text:span><text:span text:style-name="T558"> </text:span><text:span text:style-name="T534">12</text:span><text:span text:style-name="T558"> </text:span><text:span text:style-name="T534">de agosto</text:span><text:span text:style-name="T558"> </text:span><text:span text:style-name="T534">de</text:span><text:span text:style-name="T558"> </text:span><text:span text:style-name="T550">2026.</text:span></text:p>
        <text:p text:style-name="P557"/>
        <text:p text:style-name="P514"/>
        <text:p text:style-name="P558"><text:span text:style-name="T208">VILSON CARLOS GOMES COELHO</text:span><text:span text:style-name="T208"/></text:p>
        <text:p text:style-name="P559"><text:span text:style-name="T208">Secretário</text:span><text:span text:style-name="T559"> </text:span><text:span text:style-name="T208">Municipal</text:span><text:span text:style-name="T559"> </text:span><text:span text:style-name="T208">de</text:span><text:span text:style-name="T532"> </text:span><text:span text:style-name="T208">Saúde</text:span><text:span text:style-name="T532"> </text:span><text:span text:style-name="T208">(Interino)</text:span></text:p>
      </text:section>
      <text:p text:style-name="P560"/>
      <text:p text:style-name="P163"/>
      <text:p text:style-name="P163"/>
      <text:p text:style-name="P319"/>
      <text:p text:style-name="P561"><text:span text:style-name="T153">PORTARIA</text:span><text:span text:style-name="T192"> </text:span><text:span text:style-name="T153">Nº</text:span><text:span text:style-name="T193"> </text:span><text:span text:style-name="T155">1.693/2026</text:span></text:p>
      <text:p text:style-name="P163"/>
      <text:p text:style-name="P562"><text:span text:style-name="T186">DISPÕE</text:span><text:tab/><text:span text:style-name="T186">SOBRE</text:span><text:tab/><text:span text:style-name="T186">INTERRUPÇÃO</text:span><text:tab/><text:span text:style-name="T560">DE </text:span>FÉRIAS DE SERVIDOR.</text:p>
      <text:p text:style-name="P163"/>
      <text:p text:style-name="P563"><text:span text:style-name="T196">O</text:span><text:span text:style-name="T561"> <text:s text:c="2"/></text:span><text:span text:style-name="T156">SECRETÁRIO</text:span><text:span text:style-name="T562"> <text:s text:c="2"/></text:span><text:span text:style-name="T156">MUNICIPAL</text:span><text:span text:style-name="T563"> <text:s text:c="2"/></text:span><text:span text:style-name="T199">DE</text:span></text:p>
      <text:p text:style-name="P564"><text:span text:style-name="T163">ADMINISTRAÇÃO </text:span>de Cachoeiro de Itapemirim, Estado do Espírito Santo, no<text:span text:style-name="T202"> </text:span>uso de suas atribuições delegadas através dos Decretos nºs. 18.275/2008 e 35.892/2025, tendo em vista o que consta no processo nº <text:span text:style-name="T163">60466/2026</text:span>,</text:p>
      <text:p text:style-name="P565">RESOLVE:</text:p>
      <text:p text:style-name="P163"/>
      <text:p text:style-name="P566"><text:span text:style-name="T163">Art. 1º </text:span>Autorizar a <text:span text:style-name="T334">Interrupção de férias </text:span>do servidor abaixo mencionado, nos termos do art. 74 da Lei Municipal nº 4.009, de 1994, conforme as informações constantes a seguir.</text:p>
      <text:p text:style-name="P567"/>
      <table:table table:name="Table15" table:style-name="Table15">
        <table:table-column table:style-name="Table15.A"/>
        <table:table-column table:style-name="Table15.B"/>
        <table:table-column table:style-name="Table15.C"/>
        <table:table-column table:style-name="Table15.D"/>
        <table:table-column table:style-name="Table15.E"/>
        <table:table-column table:style-name="Table15.F"/>
        <table:table-column table:style-name="Table15.G"/>
        <table:table-column table:style-name="Table15.H"/>
        <table:table-row table:style-name="Table15.1">
          <table:table-cell table:style-name="Table15.A1" office:value-type="string">
            <text:p text:style-name="P568"><text:span text:style-name="T165">Mat.</text:span><text:span text:style-name="T165"/></text:p>
          </table:table-cell>
          <table:table-cell table:style-name="Table15.A1" office:value-type="string">
            <text:p text:style-name="P569"><text:span text:style-name="T165">Nome</text:span><text:span text:style-name="T165"/></text:p>
          </table:table-cell>
          <table:table-cell table:style-name="Table15.A1" office:value-type="string">
            <text:p text:style-name="P570"><text:span text:style-name="T166">Admissão</text:span><text:span text:style-name="T166"/></text:p>
          </table:table-cell>
          <table:table-cell table:style-name="Table15.A1" office:value-type="string">
            <text:p text:style-name="P571"><text:span text:style-name="T166">Cargo</text:span><text:span text:style-name="T166"/></text:p>
          </table:table-cell>
          <table:table-cell table:style-name="Table15.A1" office:value-type="string">
            <text:p text:style-name="P572"><text:span text:style-name="T166">Vinculo</text:span><text:span text:style-name="T166"/></text:p>
          </table:table-cell>
          <table:table-cell table:style-name="Table15.A1" office:value-type="string">
            <text:p text:style-name="P573"><text:span text:style-name="T166">Lotação</text:span><text:span text:style-name="T166"/></text:p>
          </table:table-cell>
          <table:table-cell table:style-name="Table15.A1" office:value-type="string">
            <text:p text:style-name="P574"><text:span text:style-name="T168">Período</text:span><text:span text:style-name="T169"> </text:span><text:span text:style-name="T168">de</text:span><text:span text:style-name="T169"> </text:span><text:span text:style-name="T168">férias</text:span><text:span text:style-name="T167"> </text:span><text:span text:style-name="T166">Interrompido</text:span></text:p>
          </table:table-cell>
          <table:table-cell table:style-name="Table15.A1" office:value-type="string">
            <text:p text:style-name="P575"><text:span text:style-name="T168">Período</text:span><text:span text:style-name="T169"> </text:span><text:span text:style-name="T168">a</text:span><text:span text:style-name="T169"> </text:span><text:span text:style-name="T168">ser</text:span><text:span text:style-name="T167"> </text:span><text:span text:style-name="T166">usufruído</text:span></text:p>
          </table:table-cell>
        </table:table-row>
        <table:table-row table:style-name="Table15.2">
          <table:table-cell table:style-name="Table15.A1" office:value-type="string">
            <text:p text:style-name="P576"/>
            <text:p text:style-name="P577"><text:span text:style-name="T166">001886</text:span><text:span text:style-name="T166"/></text:p>
          </table:table-cell>
          <table:table-cell table:style-name="Table15.A1" office:value-type="string">
            <text:p text:style-name="P578"><text:span text:style-name="T166">MAGDA</text:span><text:span text:style-name="T167"> </text:span><text:span text:style-name="T166">APARECIDA</text:span><text:span text:style-name="T167"> </text:span><text:span text:style-name="T166">GASPARINI</text:span></text:p>
          </table:table-cell>
          <table:table-cell table:style-name="Table15.A1" office:value-type="string">
            <text:p text:style-name="P579"><text:span text:style-name="T235">1º/</text:span><text:span text:style-name="T357"> </text:span><text:span text:style-name="T236">08/2025</text:span></text:p>
          </table:table-cell>
          <table:table-cell table:style-name="Table15.A1" office:value-type="string">
            <text:p text:style-name="P580"><text:span text:style-name="T236">Assessor</text:span><text:span text:style-name="T357"> </text:span><text:span text:style-name="T236">Executivo</text:span><text:span text:style-name="T554"> </text:span><text:span text:style-name="T236">I</text:span></text:p>
          </table:table-cell>
          <table:table-cell table:style-name="Table15.A1" office:value-type="string">
            <text:p text:style-name="P576"/>
            <text:p text:style-name="P581"><text:span text:style-name="T236">Comissionado</text:span><text:span text:style-name="T236"/></text:p>
          </table:table-cell>
          <table:table-cell table:style-name="Table15.A1" office:value-type="string">
            <text:p text:style-name="P576"/>
            <text:p text:style-name="P582"><text:span text:style-name="T236">SEMAD</text:span><text:span text:style-name="T236"/></text:p>
          </table:table-cell>
          <table:table-cell table:style-name="Table15.A1" office:value-type="string">
            <text:p text:style-name="P583"><text:span text:style-name="T236">03/08/2026</text:span><text:span text:style-name="T552"> </text:span><text:span text:style-name="T564">a</text:span></text:p>
            <text:p text:style-name="P584"><text:span text:style-name="T236">1º/09/2026</text:span><text:span text:style-name="T236"/></text:p>
          </table:table-cell>
          <table:table-cell table:style-name="Table15.A1" office:value-type="string">
            <text:p text:style-name="P585"><text:span text:style-name="T236">02/11/2026</text:span><text:span text:style-name="T552"> </text:span><text:span text:style-name="T564">a</text:span></text:p>
            <text:p text:style-name="P586"><text:span text:style-name="T236">1º/12/2026</text:span><text:span text:style-name="T236"/></text:p>
          </table:table-cell>
        </table:table-row>
      </table:table>
      <text:p text:style-name="P587"><text:span text:style-name="T163">Art.</text:span><text:span text:style-name="T565"> </text:span><text:span text:style-name="T163">2º</text:span><text:span text:style-name="T566"> </text:span>Esta<text:span text:style-name="T185"> </text:span>Portaria<text:span text:style-name="T185"> </text:span>entra<text:span text:style-name="T185"> </text:span>em<text:span text:style-name="T185"> </text:span>vigor<text:span text:style-name="T185"> </text:span>na<text:span text:style-name="T185"> </text:span><text:span text:style-name="T344">data</text:span></text:p>
      <text:p text:style-name="P588">de<text:span text:style-name="T162"> </text:span>sua<text:span text:style-name="T162"> </text:span><text:span text:style-name="T186">publicação.</text:span></text:p>
      <text:p text:style-name="P589"/>
      <text:p text:style-name="P158">Cachoeiro<text:span text:style-name="T194"> </text:span>de<text:span text:style-name="T194"> </text:span>Itapemirim/ES,<text:span text:style-name="T195"> </text:span>12<text:span text:style-name="T194"> </text:span>de<text:span text:style-name="T195"> </text:span>agosto<text:span text:style-name="T194"> </text:span>de<text:span text:style-name="T195"> </text:span><text:span text:style-name="T186">2026.</text:span></text:p>
      <text:p text:style-name="P449"/>
      <text:p text:style-name="P590">ROGÉRIO<text:span text:style-name="T195"> </text:span>DA<text:span text:style-name="T201"> </text:span>SILVA<text:span text:style-name="T201"> </text:span><text:span text:style-name="T186">ATHAYDE</text:span></text:p>
      <text:p text:style-name="P591"><text:span text:style-name="T156">Secretário</text:span><text:span text:style-name="T567"> </text:span><text:span text:style-name="T156">Municipal</text:span><text:span text:style-name="T567"> </text:span><text:span text:style-name="T156">de</text:span><text:span text:style-name="T567"> </text:span><text:span text:style-name="T191">Administração</text:span></text:p>
      <text:p text:style-name="P592"/>
      <text:p text:style-name="P87"/>
      <text:p text:style-name="P593"/>
      <text:p text:style-name="P594"><text:span text:style-name="T568">EXTRATO</text:span><text:span text:style-name="T569"> </text:span><text:span text:style-name="T568">DE</text:span><text:span text:style-name="T569"> </text:span><text:span text:style-name="T568">TERMO</text:span><text:span text:style-name="T570"> </text:span><text:span text:style-name="T571">ADITIVO</text:span></text:p>
      <text:p text:style-name="P595"/>
      <text:p text:style-name="P594"><text:span text:style-name="T568">ESPÉCIE:</text:span><text:span text:style-name="T572"> </text:span><text:span text:style-name="T573">1º</text:span><text:span text:style-name="T574"> </text:span><text:span text:style-name="T573">TERMO</text:span><text:span text:style-name="T575"> </text:span><text:span text:style-name="T573">ADITIVO</text:span><text:span text:style-name="T575"> </text:span><text:span text:style-name="T573">AO</text:span><text:span text:style-name="T576"> </text:span><text:span text:style-name="T573">CONTRATO</text:span><text:span text:style-name="T577"> </text:span><text:span text:style-name="T573">Nº</text:span><text:span text:style-name="T576"> </text:span><text:span text:style-name="T578">060/2026</text:span></text:p>
      <text:p text:style-name="P596"><text:span text:style-name="T568">CONTRATANTE: </text:span><text:span text:style-name="T573">MUNICÍPIO DE CACHOEIRO DE ITAPEMIRIM, atendendo necessidades da SECRETARIA MUNICIPAL DE OBRAS</text:span><text:span text:style-name="T579"> </text:span><text:span text:style-name="T573">- SEMO</text:span></text:p>
      <text:p text:style-name="P597"><text:span text:style-name="T568">CONTRATADA:</text:span><text:span text:style-name="T580"> </text:span><text:span text:style-name="T573">DVL</text:span><text:span text:style-name="T578"> </text:span><text:span text:style-name="T573">CONSTRUÇÕES</text:span><text:span text:style-name="T577"> </text:span><text:span text:style-name="T573">E</text:span><text:span text:style-name="T576"> </text:span><text:span text:style-name="T573">SERVIÇOS</text:span><text:span text:style-name="T577"> </text:span><text:span text:style-name="T581">LTDA</text:span></text:p>
      <text:p text:style-name="P598"><text:span text:style-name="T568">OBJETO: </text:span><text:span text:style-name="T573">O PRESENTE TERMO DE ADITIVO TEM POR OBJETO A ALTERAÇÃO DO QUANTITATIVO DO OBJETO, COM O ACRÉSCIMO DE QUANTITATIVOS, COM ACRÉSCIMO E INSERÇÃO DE ITENS DA PLANILHA BÁSICA DAS OBRAS DO CONTRATO N.º 060/2026, CUJO OBJETO</text:span><text:span text:style-name="T579"> </text:span><text:span text:style-name="T573">É A “CONTRATAÇÃO</text:span><text:span text:style-name="T579"> </text:span><text:span text:style-name="T573">DE</text:span><text:span text:style-name="T579"> </text:span><text:span text:style-name="T573">EMPRESA PARA CONSTRUÇÃO</text:span><text:span text:style-name="T579"> </text:span><text:span text:style-name="T573">DE</text:span><text:span text:style-name="T579"> </text:span><text:span text:style-name="T573">MURO</text:span><text:span text:style-name="T579"> </text:span><text:span text:style-name="T573">DE CONTENÇÃO</text:span><text:span text:style-name="T579"> </text:span><text:span text:style-name="T573">NO</text:span><text:span text:style-name="T579"> </text:span><text:span text:style-name="T573">BECO</text:span><text:span text:style-name="T579"> </text:span><text:span text:style-name="T573">PÚBLICO</text:span><text:span text:style-name="T579"> </text:span><text:span text:style-name="T573">ANTÔNIO</text:span><text:span text:style-name="T579"> </text:span><text:span text:style-name="T573">SOUZA,</text:span><text:span text:style-name="T579"> </text:span><text:span text:style-name="T573">NO</text:span><text:span text:style-name="T579"> </text:span><text:span text:style-name="T573">BAIRRO</text:span><text:span text:style-name="T579"> </text:span><text:span text:style-name="T573">ALTO</text:span><text:span text:style-name="T579"> </text:span><text:span text:style-name="T573">AMARELO, MUNICÍPIO</text:span><text:span text:style-name="T582"> </text:span><text:span text:style-name="T573">DE</text:span><text:span text:style-name="T582"> </text:span><text:span text:style-name="T573">CACHOEIRO</text:span><text:span text:style-name="T582"> </text:span><text:span text:style-name="T573">DE</text:span><text:span text:style-name="T582"> </text:span><text:span text:style-name="T573">ITAPEMIRIM/ES”,</text:span><text:span text:style-name="T582"> </text:span><text:span text:style-name="T573">COM</text:span><text:span text:style-name="T582"> </text:span><text:span text:style-name="T573">FUNDAMENTO</text:span><text:span text:style-name="T582"> </text:span><text:span text:style-name="T573">NO ART.</text:span><text:span text:style-name="T582"> </text:span><text:span text:style-name="T573">124,</text:span><text:span text:style-name="T582"> </text:span><text:span text:style-name="T573">INCISO I, “B”, DA LEI 14.133/2021.</text:span></text:p>
      <text:p text:style-name="P599"><text:span text:style-name="T568">DA VIGÊNCIA E EXECUÇÃO: </text:span><text:span text:style-name="T573">prorrogar por 90 (noventa) dias corridos o prazo de vigência e </text:span><text:span text:style-name="T578">execução.</text:span></text:p>
      <text:p text:style-name="P600"><text:span text:style-name="T568">VALOR: </text:span><text:span text:style-name="T573">R$ 93.776,92 (noventa e três mil, setecentos e setenta e seis reais e noventa e dois centavos), o que representa um acréscimo de 23,55% (vinte e três vírgula cinquenta e cinco por cento) do valor do contrato.</text:span></text:p>
      <text:p text:style-name="P601"><text:span text:style-name="T568">DOTAÇÃO</text:span><text:span text:style-name="T583"> </text:span><text:span text:style-name="T568">ORÇAMENTÁRIA:</text:span><text:span text:style-name="T583"> </text:span><text:span text:style-name="T573">As</text:span><text:span text:style-name="T579"> </text:span><text:span text:style-name="T573">despesas</text:span><text:span text:style-name="T579"> </text:span><text:span text:style-name="T573">decorrentes</text:span><text:span text:style-name="T579"> </text:span><text:span text:style-name="T573">do</text:span><text:span text:style-name="T579"> </text:span><text:span text:style-name="T573">presente</text:span><text:span text:style-name="T579"> </text:span><text:span text:style-name="T573">Termo,</text:span><text:span text:style-name="T579"> </text:span><text:span text:style-name="T573">correm</text:span><text:span text:style-name="T579"> </text:span><text:span text:style-name="T573">com recursos, conforme segue:</text:span></text:p>
      <text:p text:style-name="P597"><text:span text:style-name="T573">Órgão:</text:span><text:span text:style-name="T574"> </text:span><text:span text:style-name="T573">19</text:span><text:span text:style-name="T584"> </text:span><text:span text:style-name="T573">–</text:span><text:span text:style-name="T584"> </text:span><text:span text:style-name="T573">SECRETARIA</text:span><text:span text:style-name="T585"> </text:span><text:span text:style-name="T573">MUNICIPAL</text:span><text:span text:style-name="T581"> </text:span><text:span text:style-name="T573">DE</text:span><text:span text:style-name="T574"> </text:span><text:span text:style-name="T578">OBRAS</text:span></text:p>
      <text:p text:style-name="P602"><text:span text:style-name="T573">Unidade Orçamentária: 01 – SECRETARIA MUNICIPAL DE OBRAS Ficha: 5294</text:span><text:span text:style-name="T573"/></text:p>
      <text:p text:style-name="P603"><text:span text:style-name="T573">Elemento</text:span><text:span text:style-name="T586"> </text:span><text:span text:style-name="T573">de</text:span><text:span text:style-name="T586"> </text:span><text:span text:style-name="T573">Despesa:</text:span><text:span text:style-name="T586"> </text:span><text:span text:style-name="T573">44905191000</text:span><text:span text:style-name="T586"> </text:span><text:span text:style-name="T573">-</text:span><text:span text:style-name="T587"> </text:span><text:span text:style-name="T573">OBRAS</text:span><text:span text:style-name="T588"> </text:span><text:span text:style-name="T573">EM</text:span><text:span text:style-name="T578"> ANDAMENTO</text:span></text:p>
      <text:p text:style-name="P604"><text:span text:style-name="T573">Projeto/Atividade: 1.073 - CONSTRUÇÃO DE MUROS DE CONTENÇÃO E ENCOSTAS Fonte de Recurso: 175900000021 – FUND APOIO DESENV MUNIC - FADMCI</text:span><text:span text:style-name="T573"/></text:p>
      <text:p text:style-name="P603"><text:span text:style-name="T568">DATA</text:span><text:span text:style-name="T589"> </text:span><text:span text:style-name="T568">DA</text:span><text:span text:style-name="T590"> </text:span><text:span text:style-name="T568">ASSINATURA:</text:span><text:span text:style-name="T591"> </text:span><text:span text:style-name="T578">11/08/2026</text:span></text:p>
      <text:p text:style-name="P605"><text:span text:style-name="T568">SIGNATÁRIOS:</text:span><text:span text:style-name="T592"> </text:span><text:span text:style-name="T573">Rodolfo</text:span><text:span text:style-name="T593"> </text:span><text:span text:style-name="T573">Fernandes</text:span><text:span text:style-name="T593"> </text:span><text:span text:style-name="T573">do</text:span><text:span text:style-name="T593"> </text:span><text:span text:style-name="T573">Carmo</text:span><text:span text:style-name="T593"> </text:span><text:span text:style-name="T573">-</text:span><text:span text:style-name="T593"> </text:span><text:span text:style-name="T573">Secretário</text:span><text:span text:style-name="T593"> </text:span><text:span text:style-name="T573">Municipal</text:span><text:span text:style-name="T593"> </text:span><text:span text:style-name="T573">de</text:span><text:span text:style-name="T593"> </text:span><text:span text:style-name="T573">Obras</text:span><text:span text:style-name="T593"> </text:span><text:span text:style-name="T573">Interino</text:span><text:span text:style-name="T593"> </text:span><text:span text:style-name="T573">e</text:span><text:span text:style-name="T593"> </text:span><text:span text:style-name="T573">Lucas Lopes Menicucci – Sócio da empresa contratada.</text:span></text:p>
      <text:p text:style-name="P603"><text:span text:style-name="T568">PROCESSO:</text:span><text:span text:style-name="T594"> </text:span><text:span text:style-name="T573">N°</text:span><text:span text:style-name="T588"> </text:span><text:span text:style-name="T578">47563/2026</text:span></text:p>
      <text:p text:style-name="P606"/>
      <text:h text:style-name="P607" text:outline-level="6"><text:span text:style-name="T18">AVISO</text:span><text:span text:style-name="T20"> </text:span><text:span text:style-name="T18">DE</text:span><text:span text:style-name="T21"> SUSPENSÃO</text:span></text:h>
      <text:p text:style-name="P608"><text:span text:style-name="T595">A Prefeitura de Cachoeiro de Itapemirim/ES, através da Comissão de Contratação, torna pública a SUS-PENSÃO SINE DIE da Concorrência nº 011/2026 - ID CidadES nº 2026.016E0700001.01.0039 – Objeto: Con-tratação</text:span><text:span text:style-name="T596"> </text:span><text:span text:style-name="T595">de</text:span><text:span text:style-name="T596"> </text:span><text:span text:style-name="T595">empresa</text:span><text:span text:style-name="T596"> </text:span><text:span text:style-name="T595">especializada</text:span><text:span text:style-name="T596"> </text:span><text:span text:style-name="T595">para</text:span><text:span text:style-name="T596"> </text:span><text:span text:style-name="T595">elaboração</text:span><text:span text:style-name="T596"> </text:span><text:span text:style-name="T595">de</text:span><text:span text:style-name="T596"> </text:span><text:span text:style-name="T595">projeto</text:span><text:span text:style-name="T596"> </text:span><text:span text:style-name="T595">executivo</text:span><text:span text:style-name="T596"> </text:span><text:span text:style-name="T595">visando</text:span><text:span text:style-name="T596"> </text:span><text:span text:style-name="T595">o</text:span><text:span text:style-name="T596"> </text:span><text:span text:style-name="T595">restauro</text:span><text:span text:style-name="T596"> </text:span><text:span text:style-name="T595">dos</text:span><text:span text:style-name="T596"> </text:span><text:span text:style-name="T595">seguintes bens</text:span><text:span text:style-name="T597"> </text:span><text:span text:style-name="T595">tombados:</text:span><text:span text:style-name="T597"> </text:span><text:span text:style-name="T595">Praça</text:span><text:span text:style-name="T597"> </text:span><text:span text:style-name="T595">Jerônimo</text:span><text:span text:style-name="T597"> </text:span><text:span text:style-name="T595">Monteiro,</text:span><text:span text:style-name="T597"> </text:span><text:span text:style-name="T595">Casa</text:span><text:span text:style-name="T597"> </text:span><text:span text:style-name="T595">de</text:span><text:span text:style-name="T597"> </text:span><text:span text:style-name="T595">Cultura</text:span><text:span text:style-name="T597"> </text:span><text:span text:style-name="T595">Casa</text:span><text:span text:style-name="T597"> </text:span><text:span text:style-name="T595">dos</text:span><text:span text:style-name="T597"> </text:span><text:span text:style-name="T595">Braga,</text:span><text:span text:style-name="T597"> </text:span><text:span text:style-name="T595">Esplanada</text:span><text:span text:style-name="T597"> </text:span><text:span text:style-name="T595">do</text:span><text:span text:style-name="T597"> </text:span><text:span text:style-name="T595">Museu</text:span><text:span text:style-name="T597"> </text:span><text:span text:style-name="T595">Ferroviá-rio Domingos Lage e Casa do Artesão (Casa Amarela) no município de Cachoeiro de Itapemirim ES.</text:span></text:p>
      <text:p text:style-name="P609"><text:span text:style-name="T595">Cachoeiro</text:span><text:span text:style-name="T598"> </text:span><text:span text:style-name="T595">de</text:span><text:span text:style-name="T599"> </text:span><text:span text:style-name="T595">Itapemirim/ES,</text:span><text:span text:style-name="T599"> 10/08/2026.</text:span></text:p>
      <text:h text:style-name="P610" text:outline-level="6"><text:span text:style-name="T18">KÁTIA</text:span><text:span text:style-name="T600"> </text:span><text:span text:style-name="T18">APARECIDA</text:span><text:span text:style-name="T601"> </text:span><text:span text:style-name="T18">BOTELHO</text:span><text:span text:style-name="T600"> </text:span><text:span text:style-name="T18">MORAES</text:span><text:span text:style-name="T601"> </text:span><text:span text:style-name="T21">NASCIMENTO</text:span></text:h>
      <text:p text:style-name="P611"><text:span text:style-name="T602">Presidente</text:span><text:span text:style-name="T603"> </text:span><text:span text:style-name="T602">da</text:span><text:span text:style-name="T604"> </text:span><text:span text:style-name="T605">Comissão</text:span></text:p>
      <text:p text:style-name="P612"/>
      <text:p text:style-name="P612"/>
      <text:p text:style-name="P612"/>
      <text:p text:style-name="P612"/>
      <text:p text:style-name="P612"/>
      <text:p text:style-name="P612"/>
      <text:p text:style-name="P612"/>
      <text:p text:style-name="P612"/>
      <text:p text:style-name="P613"/>
      <text:h text:style-name="P607" text:outline-level="6"><text:span text:style-name="T18">AVISO</text:span><text:span text:style-name="T20"> </text:span><text:span text:style-name="T18">DE</text:span><text:span text:style-name="T21"> LICITAÇÃO</text:span></text:h>
      <text:p text:style-name="P608"><text:span text:style-name="T595">A</text:span><text:span text:style-name="T597"> </text:span><text:span text:style-name="T595">Prefeitura</text:span><text:span text:style-name="T597"> </text:span><text:span text:style-name="T595">de</text:span><text:span text:style-name="T597"> </text:span><text:span text:style-name="T595">Cachoeiro</text:span><text:span text:style-name="T597"> </text:span><text:span text:style-name="T595">de</text:span><text:span text:style-name="T597"> </text:span><text:span text:style-name="T595">Itapemirim/ES,</text:span><text:span text:style-name="T597"> </text:span><text:span text:style-name="T595">através</text:span><text:span text:style-name="T597"> </text:span><text:span text:style-name="T595">da</text:span><text:span text:style-name="T597"> </text:span><text:span text:style-name="T595">Comissão</text:span><text:span text:style-name="T597"> </text:span><text:span text:style-name="T595">de</text:span><text:span text:style-name="T597"> </text:span><text:span text:style-name="T595">Pregão,</text:span><text:span text:style-name="T597"> </text:span><text:span text:style-name="T595">torna</text:span><text:span text:style-name="T597"> </text:span><text:span text:style-name="T595">pública</text:span><text:span text:style-name="T597"> </text:span><text:span text:style-name="T595">a</text:span><text:span text:style-name="T597"> </text:span><text:span text:style-name="T595">realização</text:span><text:span text:style-name="T597"> </text:span><text:span text:style-name="T595">do Pregão Eletrônico nº 029/2026 – ID CidadES n°: 2026.016E0700001.01.0040. Objeto: Aquisição de Gêneros de</text:span><text:span text:style-name="T606"> </text:span><text:span text:style-name="T595">Alimentação</text:span><text:span text:style-name="T606"> </text:span><text:span text:style-name="T595">(cereais</text:span><text:span text:style-name="T606"> </text:span><text:span text:style-name="T595">e</text:span><text:span text:style-name="T606"> </text:span><text:span text:style-name="T595">afins)</text:span><text:span text:style-name="T606"> </text:span><text:span text:style-name="T595">mediante</text:span><text:span text:style-name="T606"> </text:span><text:span text:style-name="T595">o</text:span><text:span text:style-name="T606"> </text:span><text:span text:style-name="T595">Sistema</text:span><text:span text:style-name="T606"> </text:span><text:span text:style-name="T595">de</text:span><text:span text:style-name="T606"> </text:span><text:span text:style-name="T595">Registro</text:span><text:span text:style-name="T606"> </text:span><text:span text:style-name="T595">de</text:span><text:span text:style-name="T606"> </text:span><text:span text:style-name="T595">Preços,</text:span><text:span text:style-name="T606"> </text:span><text:span text:style-name="T595">com</text:span><text:span text:style-name="T606"> </text:span><text:span text:style-name="T595">itens(s)</text:span><text:span text:style-name="T606"> </text:span><text:span text:style-name="T595">reservado(s)</text:span><text:span text:style-name="T606"> </text:span><text:span text:style-name="T595">para microempresas e empresas de pequeno porte. Início do acolhimento das propostas: 13/08/2026 às 14h. Limite</text:span><text:span text:style-name="T607"> </text:span><text:span text:style-name="T595">para</text:span><text:span text:style-name="T596"> </text:span><text:span text:style-name="T595">recebimento</text:span><text:span text:style-name="T596"> </text:span><text:span text:style-name="T595">de</text:span><text:span text:style-name="T596"> </text:span><text:span text:style-name="T595">propostas:</text:span><text:span text:style-name="T596"> </text:span><text:span text:style-name="T595">28/08/2026</text:span><text:span text:style-name="T596"> </text:span><text:span text:style-name="T595">às</text:span><text:span text:style-name="T596"> </text:span><text:span text:style-name="T595">8h59min.</text:span><text:span text:style-name="T596"> </text:span><text:span text:style-name="T595">Sessão</text:span><text:span text:style-name="T596"> </text:span><text:span text:style-name="T595">de</text:span><text:span text:style-name="T607"> </text:span><text:span text:style-name="T595">disputa:</text:span><text:span text:style-name="T596"> </text:span><text:span text:style-name="T595">28/08/2026</text:span><text:span text:style-name="T596"> </text:span><text:span text:style-name="T595">às</text:span><text:span text:style-name="T596"> </text:span><text:span text:style-name="T595">9h.</text:span><text:span text:style-name="T596"> </text:span><text:span text:style-name="T595">Edital disponível nos sites </text:span><text:a xlink:type="simple" xlink:href="https://www.portaldecompraspublicas.com.br/" text:style-name="ListLabel_20_10" text:visited-style-name="ListLabel_20_10"><text:span text:style-name="T595">https://www.portaldecompraspublicas.com.br</text:span></text:a><text:span text:style-name="T595"> e cachoeiro.es.gov.br/licitacao.</text:span></text:p>
      <text:p text:style-name="P614"><text:span text:style-name="T595">Cachoeiro</text:span><text:span text:style-name="T598"> </text:span><text:span text:style-name="T595">de</text:span><text:span text:style-name="T599"> </text:span><text:span text:style-name="T595">Itapemirim/ES,</text:span><text:span text:style-name="T599"> 12/08/2026</text:span></text:p>
      <text:p text:style-name="P615"><text:span text:style-name="T602">Andréia</text:span><text:span text:style-name="T608"> </text:span><text:span text:style-name="T602">Feu</text:span><text:span text:style-name="T604"> </text:span><text:span text:style-name="T602">Quaresma</text:span><text:span text:style-name="T604"> </text:span><text:span text:style-name="T605">Pacheco</text:span></text:p>
      <text:p text:style-name="P616"><text:span text:style-name="T605">Pregoeira</text:span><text:span text:style-name="T609"> </text:span><text:span text:style-name="T605">Oficial</text:span></text:p>
      <text:p text:style-name="P617"/>
      <text:p text:style-name="P618"/>
      <text:h text:style-name="P619" text:outline-level="6"><text:span text:style-name="T18">SECRETARIA</text:span><text:span text:style-name="T610"> </text:span><text:span text:style-name="T18">MUNICIPAL</text:span><text:span text:style-name="T19"> </text:span><text:span text:style-name="T18">DE</text:span><text:span text:style-name="T19"> </text:span><text:span text:style-name="T18">MEIO</text:span><text:span text:style-name="T19"> </text:span><text:span text:style-name="T21">AMBIENTE</text:span></text:h>
      <text:p text:style-name="P620"/>
      <text:p text:style-name="P620"/>
      <text:p text:style-name="P621"/>
      <text:p text:style-name="P622"><text:span text:style-name="T611">COMUNICADO</text:span><text:span text:style-name="T611"/></text:p>
      <text:p text:style-name="P623"/>
      <text:p text:style-name="P624"><text:span text:style-name="T612">A</text:span><text:span text:style-name="T613"> </text:span><text:span text:style-name="T612">Secretaria</text:span><text:span text:style-name="T614"> </text:span><text:span text:style-name="T612">Municipal de Meio Ambiente – SEMMA torna público o Auto de Infração, da Gerência</text:span><text:span text:style-name="T615"> </text:span><text:span text:style-name="T612">de Fiscalização Ambiental, abaixo relacionado, em conformidade com o Artigo 23, §2º do Decreto</text:span><text:span text:style-name="T615"> </text:span><text:span text:style-name="T612">Municipal 26.083/2016.</text:span></text:p>
      <text:p text:style-name="P625"/>
      <text:p text:style-name="P626"/>
      <text:p text:style-name="P627"><text:span text:style-name="T616">Auto</text:span><text:span text:style-name="T617"> </text:span><text:span text:style-name="T616">de</text:span><text:span text:style-name="T618"> </text:span><text:span text:style-name="T616">Infração:</text:span><text:span text:style-name="T617"> </text:span><text:span text:style-name="T612">Nº</text:span><text:span text:style-name="T619"> </text:span><text:span text:style-name="T612">00155</text:span><text:span text:style-name="T619"> </text:span><text:span text:style-name="T612">Série</text:span><text:span text:style-name="T620"> </text:span><text:span text:style-name="T621">C</text:span></text:p>
      <text:p text:style-name="P628"/>
      <text:p text:style-name="P627"><text:span text:style-name="T616">Penalidade:</text:span><text:span text:style-name="T622"> </text:span><text:span text:style-name="T623">Multa</text:span></text:p>
      <text:p text:style-name="P628"/>
      <text:p text:style-name="P627"><text:span text:style-name="T616">Data:</text:span><text:span text:style-name="T624"> </text:span><text:span text:style-name="T623">07/08/2026</text:span></text:p>
      <text:p text:style-name="P628"/>
      <text:p text:style-name="P629"><text:span text:style-name="T616">Pessoa</text:span><text:span text:style-name="T625"> </text:span><text:span text:style-name="T616">Jurídica:</text:span><text:span text:style-name="T617"> </text:span><text:span text:style-name="T612">EDP</text:span><text:span text:style-name="T619"> </text:span><text:span text:style-name="T612">–</text:span><text:span text:style-name="T620"> </text:span><text:span text:style-name="T612">Espírito</text:span><text:span text:style-name="T620"> </text:span><text:span text:style-name="T612">Santo</text:span><text:span text:style-name="T619"> </text:span><text:span text:style-name="T612">Distribuição</text:span><text:span text:style-name="T620"> </text:span><text:span text:style-name="T612">de</text:span><text:span text:style-name="T620"> </text:span><text:span text:style-name="T612">Energia</text:span><text:span text:style-name="T619"> </text:span><text:span text:style-name="T626">S.A</text:span></text:p>
      <text:p text:style-name="P628"/>
      <text:p text:style-name="P627"><text:span text:style-name="T616">CNPJ:</text:span><text:span text:style-name="T622"> </text:span><text:span text:style-name="T612">28.152.650/0001-</text:span><text:span text:style-name="T626">50</text:span></text:p>
      <text:p text:style-name="P628"/>
      <text:p text:style-name="P627"><text:span text:style-name="T616">Endereço:</text:span><text:span text:style-name="T627"> </text:span><text:span text:style-name="T612">Rua</text:span><text:span text:style-name="T620"> </text:span><text:span text:style-name="T612">Novaes</text:span><text:span text:style-name="T620"> </text:span><text:span text:style-name="T612">de</text:span><text:span text:style-name="T620"> </text:span><text:span text:style-name="T612">Melo,</text:span><text:span text:style-name="T620"> </text:span><text:span text:style-name="T612">114</text:span><text:span text:style-name="T628"> </text:span><text:span text:style-name="T612">–</text:span><text:span text:style-name="T620"> </text:span><text:span text:style-name="T612">Bairro</text:span><text:span text:style-name="T620"> </text:span><text:span text:style-name="T612">Independência</text:span><text:span text:style-name="T620"> </text:span><text:span text:style-name="T612">–</text:span><text:span text:style-name="T620"> </text:span><text:span text:style-name="T612">Cachoeiro</text:span><text:span text:style-name="T628"> </text:span><text:span text:style-name="T612">de</text:span><text:span text:style-name="T620"> </text:span><text:span text:style-name="T623">Itapemirim/ES</text:span></text:p>
      <text:p text:style-name="P628"/>
      <text:p text:style-name="P630"><text:span text:style-name="T616">Descrição:</text:span><text:span text:style-name="T629"> </text:span><text:span text:style-name="T612">Suprimir</text:span><text:span text:style-name="T615"> </text:span><text:span text:style-name="T612">uma</text:span><text:span text:style-name="T615"> </text:span><text:span text:style-name="T612">árvore</text:span><text:span text:style-name="T615"> </text:span><text:span text:style-name="T612">da</text:span><text:span text:style-name="T615"> </text:span><text:span text:style-name="T612">espécie</text:span><text:span text:style-name="T615"> </text:span><text:span text:style-name="T612">Ipê</text:span><text:span text:style-name="T615"> </text:span><text:span text:style-name="T612">Rosa</text:span><text:span text:style-name="T615"> </text:span><text:span text:style-name="T612">(</text:span><text:span text:style-name="T630">Handroanthus</text:span><text:span text:style-name="T631"> </text:span><text:span text:style-name="T630">heptaphyllus</text:span><text:span text:style-name="T612">),</text:span><text:span text:style-name="T615"> </text:span><text:span text:style-name="T612">em</text:span><text:span text:style-name="T615"> </text:span><text:span text:style-name="T612">área</text:span><text:span text:style-name="T615"> </text:span><text:span text:style-name="T612">urbana do município, sem autorização da Secretaria Municipal de Meio Ambiente – SEMMA.</text:span></text:p>
      <text:p text:style-name="P631"/>
      <text:p text:style-name="P629"><text:span text:style-name="T616">Penalidade:</text:span><text:span text:style-name="T618"> </text:span><text:span text:style-name="T612">multa</text:span><text:span text:style-name="T632"> </text:span><text:span text:style-name="T612">de</text:span><text:span text:style-name="T632"> </text:span><text:span text:style-name="T612">50</text:span><text:span text:style-name="T619"> </text:span><text:span text:style-name="T633">UFCI</text:span></text:p>
      <text:p text:style-name="P628"/>
      <text:p text:style-name="P627"><text:span text:style-name="T616">Valor</text:span><text:span text:style-name="T627"> </text:span><text:span text:style-name="T616">da</text:span><text:span text:style-name="T627"> </text:span><text:span text:style-name="T616">multa:</text:span><text:span text:style-name="T625"> </text:span><text:span text:style-name="T612">R$</text:span><text:span text:style-name="T628"> </text:span><text:span text:style-name="T612">1.363,50</text:span><text:span text:style-name="T628"> </text:span><text:span text:style-name="T612">(UFCI</text:span><text:span text:style-name="T628"> </text:span><text:span text:style-name="T612">=</text:span><text:span text:style-name="T628"> </text:span><text:span text:style-name="T612">R$</text:span><text:span text:style-name="T628"> </text:span><text:span text:style-name="T623">27,27)</text:span></text:p>
      <text:p text:style-name="P628"/>
      <text:p text:style-name="P627"><text:span text:style-name="T616">Dispositivo</text:span><text:span text:style-name="T617"> </text:span><text:span text:style-name="T616">Legal:</text:span><text:span text:style-name="T634"> </text:span><text:span text:style-name="T612">Artigo</text:span><text:span text:style-name="T619"> </text:span><text:span text:style-name="T612">21,</text:span><text:span text:style-name="T620"> </text:span><text:span text:style-name="T612">inciso</text:span><text:span text:style-name="T619"> </text:span><text:span text:style-name="T612">XIV</text:span><text:span text:style-name="T619"> </text:span><text:span text:style-name="T612">do</text:span><text:span text:style-name="T619"> </text:span><text:span text:style-name="T612">Decreto</text:span><text:span text:style-name="T619"> </text:span><text:span text:style-name="T612">Municipal</text:span><text:span text:style-name="T620"> </text:span><text:span text:style-name="T623">26.083/2016</text:span></text:p>
      <text:p text:style-name="P632"/>
      <text:p text:style-name="P633"><text:span text:style-name="T616">Local da infração: </text:span><text:span text:style-name="T612">Bairro Campo Leopoldina</text:span><text:span text:style-name="T615"> </text:span><text:span text:style-name="T612">- Coordenadas Geográficas (ponto médio) UTM</text:span><text:span text:style-name="T615"> </text:span><text:span text:style-name="T612">24K 27.8603 mE – 7692289 mS – Rua Francisco Rubim, em frente ao Número 111 – Campo</text:span><text:span text:style-name="T615"> </text:span><text:span text:style-name="T623">Leopoldina.</text:span></text:p>
      <text:p text:style-name="P634"/>
      <text:p text:style-name="P627"><text:span text:style-name="T616">Auditora</text:span><text:span text:style-name="T617"> </text:span><text:span text:style-name="T616">Fiscal</text:span><text:span text:style-name="T618"> </text:span><text:span text:style-name="T616">de</text:span><text:span text:style-name="T618"> </text:span><text:span text:style-name="T616">Meio</text:span><text:span text:style-name="T617"> </text:span><text:span text:style-name="T616">Ambiente:</text:span><text:span text:style-name="T634"> </text:span><text:span text:style-name="T612">Adriana</text:span><text:span text:style-name="T619"> </text:span><text:span text:style-name="T612">Machado</text:span><text:span text:style-name="T619"> </text:span><text:span text:style-name="T612">Agostini</text:span><text:span text:style-name="T619"> </text:span><text:span text:style-name="T612">-</text:span><text:span text:style-name="T620"> </text:span><text:span text:style-name="T612">Matrícula</text:span><text:span text:style-name="T619"> </text:span><text:span text:style-name="T623">37678</text:span></text:p>
      <text:p text:style-name="P625"/>
      <text:p text:style-name="P625"/>
      <text:p text:style-name="P635"/>
      <text:p text:style-name="P636"><text:span text:style-name="T612">Cachoeiro</text:span><text:span text:style-name="T619"> </text:span><text:span text:style-name="T612">de</text:span><text:span text:style-name="T619"> </text:span><text:span text:style-name="T612">Itapemirim/ES,</text:span><text:span text:style-name="T619"> </text:span><text:span text:style-name="T612">07</text:span><text:span text:style-name="T619"> </text:span><text:span text:style-name="T612">de</text:span><text:span text:style-name="T619"> </text:span><text:span text:style-name="T612">agosto</text:span><text:span text:style-name="T620"> </text:span><text:span text:style-name="T612">de</text:span><text:span text:style-name="T619"> </text:span><text:span text:style-name="T623">2026.</text:span></text:p>
      <text:p text:style-name="P625"/>
      <text:p text:style-name="P637"/>
      <text:p text:style-name="P638"><text:span text:style-name="T635">Thiago</text:span><text:span text:style-name="T636"> </text:span><text:span text:style-name="T635">Fiório</text:span><text:span text:style-name="T636"> </text:span><text:span text:style-name="T611">Longui</text:span></text:p>
      <text:p text:style-name="P639"><text:span text:style-name="T637">Secretário</text:span><text:span text:style-name="T638"> </text:span><text:span text:style-name="T637">Municipal</text:span><text:span text:style-name="T638"> </text:span><text:span text:style-name="T637">de</text:span><text:span text:style-name="T639"> </text:span><text:span text:style-name="T637">Meio</text:span><text:span text:style-name="T638"> </text:span><text:span text:style-name="T637">Ambiente Decreto 36.938/2026</text:span></text:p>
      <text:p text:style-name="P640"/>
      <text:h text:style-name="P641" text:outline-level="6"><text:span text:style-name="T18">SECRETARIA</text:span><text:span text:style-name="T82"> </text:span><text:span text:style-name="T18">MUNICIPAL</text:span><text:span text:style-name="T82"> </text:span><text:span text:style-name="T18">DE</text:span><text:span text:style-name="T82"> </text:span><text:span text:style-name="T20">SAÚDE</text:span></text:h>
      <text:p text:style-name="P642"/>
      <text:p text:style-name="P643"><text:span text:style-name="T602">Aviso</text:span><text:span text:style-name="T640"> </text:span><text:span text:style-name="T602">de</text:span><text:span text:style-name="T605"> Licitação</text:span></text:p>
      <text:p text:style-name="P644"><text:span text:style-name="T595">O Município de Cachoeiro de Itapemirim-ES, através do Agente de Contratação do Fundo Municipal de</text:span><text:span text:style-name="T641"> </text:span><text:span text:style-name="T595">Saúde/Secretaria Municipal de Saúde, torna pública a realização do certame licitatório, conforme segue:</text:span></text:p>
      <text:p text:style-name="P645"><text:span text:style-name="T595">Pregão Eletrônico nº. 12/2026 - SRP ID(CIDADES):</text:span><text:span text:style-name="T607"> </text:span><text:span text:style-name="T595">2026.016E0500001.01.0013</text:span></text:p>
      <text:p text:style-name="P646"><text:span text:style-name="T595">(lotes</text:span><text:span text:style-name="T642"> </text:span><text:span text:style-name="T595">destinados</text:span><text:span text:style-name="T642"> </text:span><text:span text:style-name="T595">à</text:span><text:span text:style-name="T643"> </text:span><text:span text:style-name="T595">participação</text:span><text:span text:style-name="T642"> </text:span><text:span text:style-name="T595">exclusiva</text:span><text:span text:style-name="T642"> </text:span><text:span text:style-name="T595">entre</text:span><text:span text:style-name="T643"> </text:span><text:span text:style-name="T599">ME/EPP)</text:span></text:p>
      <text:p text:style-name="P647"><text:span text:style-name="T595">Objeto:</text:span><text:span text:style-name="T606"> </text:span><text:span text:style-name="T595">Aquisição</text:span><text:span text:style-name="T606"> </text:span><text:span text:style-name="T595">de</text:span><text:span text:style-name="T606"> </text:span><text:span text:style-name="T595">Uniformes</text:span><text:span text:style-name="T606"> </text:span><text:span text:style-name="T595">(ACE</text:span><text:span text:style-name="T606"> </text:span><text:span text:style-name="T595">e</text:span><text:span text:style-name="T606"> </text:span><text:span text:style-name="T595">ACS),</text:span><text:span text:style-name="T606"> </text:span><text:span text:style-name="T595">Calçado</text:span><text:span text:style-name="T606"> </text:span><text:span text:style-name="T595">Ocupacional</text:span><text:span text:style-name="T606"> </text:span><text:span text:style-name="T595">(ACE)</text:span><text:span text:style-name="T606"> </text:span><text:span text:style-name="T595">e</text:span><text:span text:style-name="T606"> </text:span><text:span text:style-name="T595">Mochilas</text:span><text:span text:style-name="T606"> </text:span><text:span text:style-name="T595">(ACS). Início do Envio de Propostas: 9h do dia 14/08/2026</text:span></text:p>
      <text:p text:style-name="P648"><text:span text:style-name="T595">Fim</text:span><text:span text:style-name="T644"> </text:span><text:span text:style-name="T595">do</text:span><text:span text:style-name="T644"> </text:span><text:span text:style-name="T595">Envio</text:span><text:span text:style-name="T644"> </text:span><text:span text:style-name="T595">de</text:span><text:span text:style-name="T644"> </text:span><text:span text:style-name="T595">Propostas:</text:span><text:span text:style-name="T644"> </text:span><text:span text:style-name="T595">9h</text:span><text:span text:style-name="T644"> </text:span><text:span text:style-name="T595">do</text:span><text:span text:style-name="T644"> </text:span><text:span text:style-name="T595">dia </text:span><text:span text:style-name="T599">27/08/2026</text:span></text:p>
      <text:p text:style-name="P649"><text:span text:style-name="T595">Abertura</text:span><text:span text:style-name="T643"> </text:span><text:span text:style-name="T595">das</text:span><text:span text:style-name="T599"> </text:span><text:span text:style-name="T595">Propostas</text:span><text:span text:style-name="T644"> </text:span><text:span text:style-name="T595">e</text:span><text:span text:style-name="T599"> </text:span><text:span text:style-name="T595">Início</text:span><text:span text:style-name="T599"> </text:span><text:span text:style-name="T595">da</text:span><text:span text:style-name="T644"> </text:span><text:span text:style-name="T595">Sessão</text:span><text:span text:style-name="T599"> </text:span><text:span text:style-name="T595">Pública:</text:span><text:span text:style-name="T599"> </text:span><text:span text:style-name="T595">9h01min</text:span><text:span text:style-name="T644"> </text:span><text:span text:style-name="T595">do</text:span><text:span text:style-name="T599"> </text:span><text:span text:style-name="T595">dia</text:span><text:span text:style-name="T644"> </text:span><text:span text:style-name="T599">27/08/2026</text:span></text:p>
      <text:p text:style-name="P650"><text:span text:style-name="T599">O procedimento licitatório será realizado no endereço eletrônico </text:span><text:a xlink:type="simple" xlink:href="http://www.portaldecompraspublicas.com.br/" text:style-name="ListLabel_20_11" text:visited-style-name="ListLabel_20_11"><text:span text:style-name="T599">www.portaldecompraspublicas.com.br.</text:span></text:a><text:span text:style-name="T599"> </text:span><text:span text:style-name="T595">O</text:span><text:span text:style-name="T597"> </text:span><text:span text:style-name="T595">Edital</text:span><text:span text:style-name="T645"> </text:span><text:span text:style-name="T595">poderá</text:span><text:span text:style-name="T645"> </text:span><text:span text:style-name="T595">ser</text:span><text:span text:style-name="T645"> </text:span><text:span text:style-name="T595">retirado</text:span><text:span text:style-name="T645"> </text:span><text:span text:style-name="T595">nos</text:span><text:span text:style-name="T645"> </text:span><text:span text:style-name="T595">sites</text:span><text:span text:style-name="T645"> </text:span><text:a xlink:type="simple" xlink:href="http://www.cachoeiro.es.gov.br/" text:style-name="ListLabel_20_12" text:visited-style-name="ListLabel_20_12"><text:span text:style-name="T595">www.cachoeiro.es.gov.br</text:span></text:a><text:span text:style-name="T645"> </text:span><text:span text:style-name="T595">e</text:span><text:span text:style-name="T606"> </text:span><text:a xlink:type="simple" xlink:href="http://www.portaldecompraspublicas.com.br/" text:style-name="ListLabel_20_13" text:visited-style-name="ListLabel_20_13"><text:span text:style-name="T599">www.portaldecompraspublicas.com.br.</text:span></text:a></text:p>
      <text:p text:style-name="P651"><text:span text:style-name="T595">Cachoeiro</text:span><text:span text:style-name="T599"> </text:span><text:span text:style-name="T595">de</text:span><text:span text:style-name="T599"> </text:span><text:span text:style-name="T595">Itapemirim/ES,</text:span><text:span text:style-name="T599"> </text:span><text:span text:style-name="T595">12</text:span><text:span text:style-name="T599"> </text:span><text:span text:style-name="T595">de</text:span><text:span text:style-name="T599"> </text:span><text:span text:style-name="T595">agosto</text:span><text:span text:style-name="T599"> </text:span><text:span text:style-name="T595">de</text:span><text:span text:style-name="T599"> </text:span><text:span text:style-name="T643">2026</text:span></text:p>
      <text:p text:style-name="P615"><text:span text:style-name="T602">Odair</text:span><text:span text:style-name="T609"> </text:span><text:span text:style-name="T602">José</text:span><text:span text:style-name="T609"> </text:span><text:span text:style-name="T603">Pin</text:span></text:p>
      <text:p text:style-name="P611"><text:span text:style-name="T602">Agente</text:span><text:span text:style-name="T640"> </text:span><text:span text:style-name="T602">de</text:span><text:span text:style-name="T604"> </text:span><text:span text:style-name="T605">Contratação/Pregoeiro</text:span></text:p>
      <text:p text:style-name="P652"/>
      <text:p text:style-name="P643"><text:span text:style-name="T602">Aviso</text:span><text:span text:style-name="T640"> </text:span><text:span text:style-name="T602">de</text:span><text:span text:style-name="T605"> Licitação</text:span></text:p>
      <text:p text:style-name="P653"><text:span text:style-name="T595">O Município de Cachoeiro de Itapemirim-ES, através do Agente de Contratação do Fundo Municipal de</text:span><text:span text:style-name="T641"> </text:span><text:span text:style-name="T595">Saúde/Secretaria Municipal de Saúde, torna pública a realização do certame licitatório, conforme segue:</text:span></text:p>
      <text:p text:style-name="P654"><text:span text:style-name="T595">Pregão Eletrônico nº. 15/2026</text:span><text:span text:style-name="T646"> </text:span><text:span text:style-name="T595">- SRP ID(CIDADES):</text:span><text:span text:style-name="T607"> </text:span><text:span text:style-name="T595">2026.016E0500001.01.0012</text:span></text:p>
      <text:p text:style-name="P655"><text:span text:style-name="T595">(lotes</text:span><text:span text:style-name="T647"> </text:span><text:span text:style-name="T595">destinados</text:span><text:span text:style-name="T648"> </text:span><text:span text:style-name="T595">à</text:span><text:span text:style-name="T648"> </text:span><text:span text:style-name="T595">participação</text:span><text:span text:style-name="T648"> </text:span><text:span text:style-name="T595">exclusiva</text:span><text:span text:style-name="T647"> </text:span><text:span text:style-name="T595">entre</text:span><text:span text:style-name="T648"> </text:span><text:span text:style-name="T595">ME/EPP</text:span><text:span text:style-name="T648"> </text:span><text:span text:style-name="T595">e</text:span><text:span text:style-name="T648"> </text:span><text:span text:style-name="T595">lotes</text:span><text:span text:style-name="T647"> </text:span><text:span text:style-name="T595">destinados</text:span><text:span text:style-name="T648"> </text:span><text:span text:style-name="T595">à</text:span><text:span text:style-name="T648"> </text:span><text:span text:style-name="T595">ampla</text:span><text:span text:style-name="T648"> </text:span><text:span text:style-name="T595">participação</text:span><text:span text:style-name="T648"> </text:span><text:span text:style-name="T599">entre</text:span></text:p>
      <text:p text:style-name="P656"><text:span text:style-name="T595">todos</text:span><text:span text:style-name="T607"> </text:span><text:span text:style-name="T595">os</text:span><text:span text:style-name="T596"> </text:span><text:span text:style-name="T595">interessados) Objeto: Aquisição de Materiais Odontológicos.</text:span></text:p>
      <text:p text:style-name="P657"><text:span text:style-name="T595">Início</text:span><text:span text:style-name="T642"> </text:span><text:span text:style-name="T595">do</text:span><text:span text:style-name="T642"> </text:span><text:span text:style-name="T595">Envio</text:span><text:span text:style-name="T642"> </text:span><text:span text:style-name="T595">de</text:span><text:span text:style-name="T642"> </text:span><text:span text:style-name="T595">Propostas:</text:span><text:span text:style-name="T642"> </text:span><text:span text:style-name="T595">9h</text:span><text:span text:style-name="T642"> </text:span><text:span text:style-name="T595">do</text:span><text:span text:style-name="T642"> </text:span><text:span text:style-name="T595">dia</text:span><text:span text:style-name="T642"> </text:span><text:span text:style-name="T595">14/08/2026. Fim do Envio de Propostas: 9h do dia 26/08/2026.</text:span></text:p>
      <text:p text:style-name="P648"><text:span text:style-name="T595">Abertura</text:span><text:span text:style-name="T643"> </text:span><text:span text:style-name="T595">das</text:span><text:span text:style-name="T599"> </text:span><text:span text:style-name="T595">Propostas</text:span><text:span text:style-name="T644"> </text:span><text:span text:style-name="T595">e</text:span><text:span text:style-name="T599"> </text:span><text:span text:style-name="T595">Início</text:span><text:span text:style-name="T599"> </text:span><text:span text:style-name="T595">da</text:span><text:span text:style-name="T644"> </text:span><text:span text:style-name="T595">Sessão</text:span><text:span text:style-name="T599"> </text:span><text:span text:style-name="T595">Pública:</text:span><text:span text:style-name="T599"> </text:span><text:span text:style-name="T595">9h01min</text:span><text:span text:style-name="T644"> </text:span><text:span text:style-name="T595">do</text:span><text:span text:style-name="T599"> </text:span><text:span text:style-name="T595">dia</text:span><text:span text:style-name="T644"> </text:span><text:span text:style-name="T599">26/08/2026.</text:span></text:p>
      <text:p text:style-name="P658"><text:span text:style-name="T599">O procedimento licitatório será realizado no endereço eletrônico </text:span><text:a xlink:type="simple" xlink:href="http://www.portaldecompraspublicas.com.br/" text:style-name="ListLabel_20_14" text:visited-style-name="ListLabel_20_14"><text:span text:style-name="T599">www.portaldecompraspublicas.com.br.</text:span></text:a><text:span text:style-name="T599"> </text:span><text:span text:style-name="T595">O</text:span><text:span text:style-name="T597"> </text:span><text:span text:style-name="T595">Edital</text:span><text:span text:style-name="T645"> </text:span><text:span text:style-name="T595">poderá</text:span><text:span text:style-name="T645"> </text:span><text:span text:style-name="T595">ser</text:span><text:span text:style-name="T645"> </text:span><text:span text:style-name="T595">retirado</text:span><text:span text:style-name="T645"> </text:span><text:span text:style-name="T595">nos</text:span><text:span text:style-name="T645"> </text:span><text:span text:style-name="T595">sites</text:span><text:span text:style-name="T645"> </text:span><text:a xlink:type="simple" xlink:href="http://www.cachoeiro.es.gov.br/" text:style-name="ListLabel_20_15" text:visited-style-name="ListLabel_20_15"><text:span text:style-name="T595">www.cachoeiro.es.gov.br</text:span></text:a><text:span text:style-name="T645"> </text:span><text:span text:style-name="T595">e</text:span><text:span text:style-name="T606"> </text:span><text:a xlink:type="simple" xlink:href="http://www.portaldecompraspublicas.com.br/" text:style-name="ListLabel_20_16" text:visited-style-name="ListLabel_20_16"><text:span text:style-name="T599">www.portaldecompraspublicas.com.br.</text:span></text:a></text:p>
      <text:p text:style-name="P651"><text:span text:style-name="T595">Cachoeiro</text:span><text:span text:style-name="T599"> </text:span><text:span text:style-name="T595">de</text:span><text:span text:style-name="T599"> </text:span><text:span text:style-name="T595">Itapemirim/ES,</text:span><text:span text:style-name="T599"> </text:span><text:span text:style-name="T595">12</text:span><text:span text:style-name="T599"> </text:span><text:span text:style-name="T595">de</text:span><text:span text:style-name="T599"> </text:span><text:span text:style-name="T595">agosto</text:span><text:span text:style-name="T599"> </text:span><text:span text:style-name="T595">de</text:span><text:span text:style-name="T599"> </text:span><text:span text:style-name="T643">2026</text:span></text:p>
      <text:p text:style-name="P659"><text:span text:style-name="T602">Beatriz</text:span><text:span text:style-name="T649"> </text:span><text:span text:style-name="T602">de</text:span><text:span text:style-name="T650"> </text:span><text:span text:style-name="T602">Oliveira</text:span><text:span text:style-name="T649"> </text:span><text:span text:style-name="T602">Brandão</text:span><text:span text:style-name="T650"> </text:span><text:span text:style-name="T602">Lopes Agente</text:span><text:span text:style-name="T608"> </text:span><text:span text:style-name="T602">de</text:span><text:span text:style-name="T608"> </text:span><text:span text:style-name="T602">Contratação/Pregoeira</text:span></text:p>
      <text:p text:style-name="P660"/>
      <text:p text:style-name="P661"/>
      <text:h text:style-name="P662" text:outline-level="6"><text:span text:style-name="T21">IPACI</text:span><text:span text:style-name="T21"/></text:h>
      <text:p text:style-name="P612"/>
      <text:p text:style-name="P663"/>
      <text:h text:style-name="P664" text:outline-level="7"><text:span text:style-name="T651">PORTARIA</text:span><text:span text:style-name="T652"> </text:span><text:span text:style-name="T651">Nº</text:span><text:span text:style-name="T652"> </text:span><text:span text:style-name="T653">238/2026</text:span></text:h>
      <text:p text:style-name="P665"/>
      <text:p text:style-name="P665"/>
      <text:p text:style-name="P666"/>
      <text:p text:style-name="P667"><text:span text:style-name="T654">RETIFICA O ART. 1º DA PORTARIA Nº 136,</text:span><text:span text:style-name="T655"> </text:span><text:span text:style-name="T654">DE 24 DE AGOSTO DE 2021, QUE TRATA DA CONCESSÃO DE APOSENTADORIA VOLUNTÁRIA POR IDADE E TEMPO DE CONTRIBUIÇÃO, COM PROVENTOS </text:span><text:span text:style-name="T656">INTEGRAIS.</text:span></text:p>
      <text:p text:style-name="P665"/>
      <text:p text:style-name="P668"/>
      <text:p text:style-name="P669"><text:span text:style-name="T657">A PRESIDENTE EXECUTIVA DO IPACI – </text:span><text:span text:style-name="T658">Instituto de Previdência do Município de Cachoeiro de Itapemirim, Estado do Espírito Santo, no uso de suas atribuições delegadas através da Lei nº 7.030/2014 e do Decreto nº</text:span><text:span text:style-name="T659"> </text:span><text:span text:style-name="T658">34.905/2025, tendo em vista o que consta no processo nº 18396/2026, resolve:</text:span></text:p>
      <text:p text:style-name="P670"/>
      <text:p text:style-name="P671"><text:span text:style-name="T657">Art. 1º – </text:span><text:span text:style-name="T658">Retificar o Art. 1º da Portaria nº 136, de 24/08/2021, passando doravante a constar a seguinte redação:</text:span></text:p>
      <text:p text:style-name="P672"><text:span text:style-name="T660">“</text:span><text:span text:style-name="T658">Art.1º Conceder aposentadoria voluntária por idade e tempo de contribuição, com proventos integrais, a servidora pública municipal TÂNEA CRISTINA SARDINHA CYPRIANO, ocupante do cargo de PROFESSOR</text:span><text:span text:style-name="T661"> </text:span><text:span text:style-name="T658">PEB-D</text:span><text:span text:style-name="T661"> </text:span><text:span text:style-name="T658">V</text:span><text:span text:style-name="T661"> </text:span><text:span text:style-name="T658">–</text:span><text:span text:style-name="T661"> </text:span><text:span text:style-name="T658">ESPECIALIZAÇÃO,</text:span><text:span text:style-name="T661"> </text:span><text:span text:style-name="T658">NÍVEL</text:span><text:span text:style-name="T661"> </text:span><text:span text:style-name="T658">III,</text:span><text:span text:style-name="T661"> </text:span><text:span text:style-name="T662">LETRA</text:span></text:p>
      <text:p text:style-name="P673"><text:span text:style-name="T658">R, 40h, lotada na Secretaria Municipal de Educação, nos termos do artigo 6º, incisos I, II, III e IV da EC nº 41/2003 e artigo 7º da EC 41/2003 c/c artigo 79, incisos I, II, III e IV da Lei Municipal nº 6.910/2013, conforme cálculo constante no processo de protocolo nº 222599, de 21/07/2021, a partir de 31 de agosto de 2021.”</text:span><text:span text:style-name="T658"/></text:p>
      <text:p text:style-name="P674"><text:span text:style-name="T657">Art.</text:span><text:span text:style-name="T663"> </text:span><text:span text:style-name="T657">2º</text:span><text:span text:style-name="T663"> </text:span><text:span text:style-name="T658">–</text:span><text:span text:style-name="T664"> </text:span><text:span text:style-name="T658">Esta</text:span><text:span text:style-name="T664"> </text:span><text:span text:style-name="T658">Portaria</text:span><text:span text:style-name="T665"> </text:span><text:span text:style-name="T658">entra</text:span><text:span text:style-name="T665"> </text:span><text:span text:style-name="T658">em</text:span><text:span text:style-name="T665"> </text:span><text:span text:style-name="T658">vigor</text:span><text:span text:style-name="T665"> </text:span><text:span text:style-name="T658">nesta</text:span><text:span text:style-name="T664"> </text:span><text:span text:style-name="T658">data,</text:span><text:span text:style-name="T665"> </text:span><text:span text:style-name="T658">com</text:span><text:span text:style-name="T664"> </text:span><text:span text:style-name="T658">efeitos</text:span><text:span text:style-name="T664"> </text:span><text:span text:style-name="T658">retroativos</text:span><text:span text:style-name="T666"> </text:span><text:span text:style-name="T658">na data de 31 de agosto de 2021, revogadas as disposições em contrário.</text:span></text:p>
      <text:p text:style-name="P675"/>
      <text:p text:style-name="P676"/>
      <text:p text:style-name="P677"><text:span text:style-name="T658">Cachoeiro</text:span><text:span text:style-name="T667"> </text:span><text:span text:style-name="T658">de</text:span><text:span text:style-name="T667"> </text:span><text:span text:style-name="T658">Itapemirim</text:span><text:span text:style-name="T667"> </text:span><text:span text:style-name="T658">–</text:span><text:span text:style-name="T667"> </text:span><text:span text:style-name="T658">ES,</text:span><text:span text:style-name="T668"> </text:span><text:span text:style-name="T658">12</text:span><text:span text:style-name="T667"> </text:span><text:span text:style-name="T658">de</text:span><text:span text:style-name="T667"> </text:span><text:span text:style-name="T658">Agosto</text:span><text:span text:style-name="T667"> </text:span><text:span text:style-name="T658">de</text:span><text:span text:style-name="T668"> </text:span><text:span text:style-name="T669">2026.</text:span></text:p>
      <text:p text:style-name="P675"/>
      <text:p text:style-name="P675"/>
      <text:p text:style-name="P678"/>
      <text:p text:style-name="P679"><text:span text:style-name="T658">DANIELLY</text:span><text:span text:style-name="T668"> </text:span><text:span text:style-name="T658">BRANDÃO</text:span><text:span text:style-name="T670"> </text:span><text:span text:style-name="T669">TÁVORA</text:span></text:p>
      <text:p text:style-name="P680"><text:span text:style-name="T654">Presidente</text:span><text:span text:style-name="T671"> </text:span><text:span text:style-name="T656">Executiva</text:span></text:p>
      <text:p text:style-name="P681"/>
      <text:p text:style-name="P665"/>
      <text:p text:style-name="P682"/>
      <text:p text:style-name="P683"><text:span text:style-name="T672">Aviso de Contratação Direta nº 008/2026 (RETIFICADO) ID (CIDADES): 2026.016E0800001.09.0006</text:span><text:span text:style-name="T672"/></text:p>
      <text:p text:style-name="P684"><text:span text:style-name="T673">Processo:</text:span><text:span text:style-name="T674"> </text:span><text:span text:style-name="T675">38430/2026</text:span></text:p>
      <text:p text:style-name="P685"><text:span text:style-name="T672">Tendo em vista que foi constatada e sanada inconsistência relacionada ao porte das empresas participantes do objeto do presente processo administrativo, o Instituto de Previdência do Município de Cachoeiro de Itapemirim – ES procede à Republicação do Aviso de Dispensa nº 008/2026 retificado, a fim de estipular novo prazo para o envio de propostas adicionais.</text:span><text:span text:style-name="T672"/></text:p>
      <text:p text:style-name="P686"><text:span text:style-name="T672">O Instituto de Previdência do Município de Cachoeiro de Itapemirim – ES, sediado a Rua Rui Barbosa, 24, 401/402, Ed. Santa Cecília, Centro – Cachoeiro de Itapemirim – ES, manifesta interesse em obter propostas adicionais mais vantajosa, por meio de processo de Dispensa de Licitação 008/2026 mediante coleta de propostas adicionais, conforme disposto no Decreto Municipal nº 34.649/2024, especialmente em seu art. 6º, inciso IV, e subsidiariamente nos termos do art. 75, II da Lei nº 14.133/2021.</text:span><text:span text:style-name="T672"/></text:p>
      <text:p text:style-name="P687"><text:span text:style-name="T672">O aviso de contratação direta e seus anexos estarão disponíveis no site </text:span><text:a xlink:type="simple" xlink:href="https://www.ipaci.es.gov.br/aviso-de-contratacao-direta/" text:style-name="ListLabel_20_17" text:visited-style-name="ListLabel_20_17"><text:span text:style-name="T676">https://www.ipaci.es.gov.br/aviso-de-contratacao-direta/</text:span></text:a></text:p>
      <text:p text:style-name="P688"><text:span text:style-name="T672">OBJETO: Contratação de 19 (dezenove) inscrições para a aplicação de prova, no nível: intermediário</text:span><text:span text:style-name="T677"> </text:span><text:span text:style-name="T672">e</text:span><text:span text:style-name="T678"> </text:span><text:span text:style-name="T672">avançado,</text:span><text:span text:style-name="T677"> </text:span><text:span text:style-name="T672">modalidade</text:span><text:span text:style-name="T678"> </text:span><text:span text:style-name="T672">online,</text:span><text:span text:style-name="T679"> </text:span><text:span text:style-name="T672">de</text:span><text:span text:style-name="T678"> </text:span><text:span text:style-name="T672">certificação</text:span><text:span text:style-name="T678"> </text:span><text:span text:style-name="T672">profissional</text:span><text:span text:style-name="T678"> </text:span><text:span text:style-name="T672">dos</text:span><text:span text:style-name="T677"> </text:span><text:span text:style-name="T672">dirigentes</text:span><text:span text:style-name="T677"> </text:span><text:span text:style-name="T672">do RPPS, membros titulares e suplentes dos Conselhos: Deliberativo e Fiscal, responsável pela gestão dos recursos e membros do Comitê de Investimentos do Instituto de Previdência do Município de Cachoeiro de Itapemirim (IPACI), conforme especificações no Termo de Referência.</text:span></text:p>
      <text:p text:style-name="P689"><text:span text:style-name="T672">Os</text:span><text:span text:style-name="T680"> </text:span><text:span text:style-name="T672">interessados</text:span><text:span text:style-name="T681"> </text:span><text:span text:style-name="T672">deverão</text:span><text:span text:style-name="T680"> </text:span><text:span text:style-name="T672">encaminhar</text:span><text:span text:style-name="T681"> </text:span><text:span text:style-name="T672">proposta</text:span><text:span text:style-name="T680"> </text:span><text:span text:style-name="T672">de</text:span><text:span text:style-name="T680"> </text:span><text:span text:style-name="T672">preço</text:span><text:span text:style-name="T680"> </text:span><text:span text:style-name="T672">para</text:span><text:span text:style-name="T680"> </text:span><text:span text:style-name="T672">o e-mail: </text:span><text:a xlink:type="simple" xlink:href="mailto:licitacao@ipaci.es.gov.br" text:style-name="ListLabel_20_18" text:visited-style-name="ListLabel_20_18"><text:span text:style-name="T682">licitacao@ipaci.es.gov.br</text:span></text:a><text:span text:style-name="T682"> até</text:span><text:span text:style-name="T683"> </text:span><text:span text:style-name="T682">as 09h</text:span><text:span text:style-name="T683"> </text:span><text:span text:style-name="T682">do</text:span><text:span text:style-name="T683"> </text:span><text:span text:style-name="T682">dia</text:span><text:span text:style-name="T683"> </text:span><text:span text:style-name="T682">18/08/2026.</text:span></text:p>
      <text:p text:style-name="P690"><text:span text:style-name="T672">Critério</text:span><text:span text:style-name="T679"> </text:span><text:span text:style-name="T672">de</text:span><text:span text:style-name="T679"> </text:span><text:span text:style-name="T672">Julgamento:</text:span><text:span text:style-name="T684"> </text:span><text:span text:style-name="T672">Menor</text:span><text:span text:style-name="T679"> </text:span><text:span text:style-name="T672">preço</text:span><text:span text:style-name="T679"> </text:span><text:span text:style-name="T672">global</text:span><text:span text:style-name="T679"> </text:span><text:span text:style-name="T672">por</text:span><text:span text:style-name="T677"> </text:span><text:span text:style-name="T672">lote. Exclusivo ME/EPP: Não.</text:span></text:p>
      <text:p text:style-name="P685"><text:span text:style-name="T672">Integram este Aviso de Contratação Direta, para todos os fins e efeitos, os seguintes </text:span><text:span text:style-name="T676">anexos:</text:span></text:p>
      <text:p text:style-name="P691"><text:span text:style-name="T672">ANEXO</text:span><text:span text:style-name="T678"> </text:span><text:span text:style-name="T672">I</text:span><text:span text:style-name="T678"> </text:span><text:span text:style-name="T672">–</text:span><text:span text:style-name="T679"> </text:span><text:span text:style-name="T672">Termo</text:span><text:span text:style-name="T678"> </text:span><text:span text:style-name="T672">de</text:span><text:span text:style-name="T679"> </text:span><text:span text:style-name="T676">Referência</text:span></text:p>
      <text:p text:style-name="P692"><text:span text:style-name="T672">ANEXO</text:span><text:span text:style-name="T679"> </text:span><text:span text:style-name="T672">II</text:span><text:span text:style-name="T684"> </text:span><text:span text:style-name="T672">–</text:span><text:span text:style-name="T679"> </text:span><text:span text:style-name="T672">Modelo</text:span><text:span text:style-name="T679"> </text:span><text:span text:style-name="T672">de</text:span><text:span text:style-name="T679"> </text:span><text:span text:style-name="T672">Termo</text:span><text:span text:style-name="T679"> </text:span><text:span text:style-name="T672">Declaratório ANEXO</text:span><text:span text:style-name="T677"> </text:span><text:span text:style-name="T672">III</text:span><text:span text:style-name="T679"> </text:span><text:span text:style-name="T672">–</text:span><text:span text:style-name="T678"> </text:span><text:span text:style-name="T672">Modelo</text:span><text:span text:style-name="T678"> </text:span><text:span text:style-name="T672">de</text:span><text:span text:style-name="T677"> </text:span><text:span text:style-name="T672">Proposta</text:span><text:span text:style-name="T678"> </text:span><text:span text:style-name="T672">de</text:span><text:span text:style-name="T678"> </text:span><text:span text:style-name="T672">Preço ANEXO IV – Minuta de Contrato</text:span></text:p>
      <text:p text:style-name="P693"><text:span text:style-name="T672">Melhores informações poderão ser obtidas pelos e-mails: </text:span><text:a xlink:type="simple" xlink:href="mailto:licitacao@ipaci.es.gov.br" text:style-name="ListLabel_20_19" text:visited-style-name="ListLabel_20_19"><text:span text:style-name="T685">licitacao@ipaci.es.gov.br</text:span></text:a><text:span text:style-name="T686"> </text:span><text:span text:style-name="T687">e </text:span><text:a xlink:type="simple" xlink:href="mailto:administrativo@ipaci.es.gov.br" text:style-name="ListLabel_20_20" text:visited-style-name="ListLabel_20_20"><text:span text:style-name="T685">administrativo@ipaci.es.gov.br</text:span></text:a><text:span text:style-name="T686"> </text:span><text:span text:style-name="T687">ou pelo site </text:span><text:a xlink:type="simple" xlink:href="https://www.ipaci.es.gov.br/aviso-de-" text:style-name="ListLabel_20_21" text:visited-style-name="ListLabel_20_21"><text:span text:style-name="T687">https://www.ipaci.es.gov.br/aviso-de-</text:span></text:a><text:span text:style-name="T688">contratacao-direta/</text:span></text:p>
      <text:p text:style-name="P694"><text:span text:style-name="T672">Cachoeiro</text:span><text:span text:style-name="T689"> </text:span><text:span text:style-name="T672">de</text:span><text:span text:style-name="T684"> </text:span><text:span text:style-name="T672">Itapemirim-ES,</text:span><text:span text:style-name="T677"> </text:span><text:span text:style-name="T672">12</text:span><text:span text:style-name="T678"> </text:span><text:span text:style-name="T672">de</text:span><text:span text:style-name="T689"> </text:span><text:span text:style-name="T672">Agosto</text:span><text:span text:style-name="T677"> </text:span><text:span text:style-name="T672">de</text:span><text:span text:style-name="T678"> </text:span><text:span text:style-name="T690">2026.</text:span></text:p>
      <text:p text:style-name="P695"/>
      <text:p text:style-name="P695"/>
      <text:p text:style-name="P696"/>
      <text:p text:style-name="P697"><text:span text:style-name="T672">Leonardo</text:span><text:span text:style-name="T689"> </text:span><text:span text:style-name="T672">de</text:span><text:span text:style-name="T689"> </text:span><text:span text:style-name="T672">Almeida</text:span><text:span text:style-name="T689"> </text:span><text:span text:style-name="T672">Alves Agente de Contratação</text:span></text:p>
      <text:p text:style-name="P698"><draw:frame draw:style-name="fr7" draw:name="Image 139" text:anchor-type="char" svg:x="6.4591in" svg:y="0.1126in" svg:width="0.4181in" svg:height="0.0327in" draw:z-index="42"><draw:image xlink:href="Pictures/10000000000000B20000000F0FAFB8C6.png" xlink:type="simple" xlink:show="embed" xlink:actuate="onLoad" draw:mime-type="image/png"/></draw:frame></text:p>
      <text:p text:style-name="P699"/>
      <text:p text:style-name="P700"/>
      <text:p text:style-name="P701"/>
      <text:h text:style-name="P702" text:outline-level="9">INSTITUTO DE PREVIDÊNCIA DO MUNICÍPIO DE CACHOEIRO DE ITAPEMIRIM <text:span text:style-name="T186">CONVITE</text:span></text:h>
      <text:p text:style-name="P703"><text:span text:style-name="T691">O Instituto de Previdência do Município de Cachoeiro de Itapemirim/ES, convida todos os Servidores Efetivos, Aposentados e Pensionistas para o Seminário, </text:span><text:span text:style-name="T692">"Preparando o Futuro: Reflexos sobre Pré e Pós-Aposentadoria"</text:span><text:span text:style-name="T691">, com palestras voltadas aos segurados do</text:span><text:span text:style-name="T693"> </text:span><text:span text:style-name="T691">IPACI, no dia </text:span><text:span text:style-name="T692">20/08/2026</text:span><text:span text:style-name="T691">, das </text:span><text:span text:style-name="T692">9h às 11h</text:span><text:span text:style-name="T691">, no </text:span><text:span text:style-name="T692">Plenário da Câmara Municipal de Cachoeiro de Itapemirim – ES</text:span><text:span text:style-name="T691">.</text:span></text:p>
      <text:p text:style-name="P704"/>
      <text:p text:style-name="P705"><text:span text:style-name="T691">Na oportunidade, o IPACI promoverá uma </text:span><text:span text:style-name="T692">Ação Solidária</text:span><text:span text:style-name="T691">, convidando os participantes a contribuírem, de forma voluntária, com a doação de </text:span><text:span text:style-name="T692">1 kg de alimento não perecível</text:span><text:span text:style-name="T691">.</text:span></text:p>
      <text:p text:style-name="P706"/>
      <text:p text:style-name="P707"><text:span text:style-name="T691">A participação no evento </text:span><text:span text:style-name="T692">não requer inscrição prévia</text:span><text:span text:style-name="T691">, bastando comparecer no local e horário informados.</text:span></text:p>
      <text:p text:style-name="P706"/>
      <text:p text:style-name="P708"><text:span text:style-name="T691">Ao final do evento, será disponibilizada </text:span><text:span text:style-name="T692">Declaração de Comparecimento </text:span><text:span text:style-name="T691">aos participantes que desejarem.</text:span></text:p>
      <text:p text:style-name="P709"><draw:frame draw:style-name="fr7" draw:name="Image 140" text:anchor-type="char" svg:x="1.5217in" svg:y="0.0673in" svg:width="5.0398in" svg:height="3.3807in" draw:z-index="70"><draw:image xlink:href="Pictures/10000000000003340000022643D1511D.jpg" xlink:type="simple" xlink:show="embed" xlink:actuate="onLoad" draw:mime-type="image/jpeg"/></draw:frame></text:p>
      <text:p text:style-name="P700"/>
      <text:p text:style-name="P700"/>
      <text:p text:style-name="P700"/>
      <text:p text:style-name="P710"/>
      <text:p text:style-name="P711"><text:span text:style-name="T692">DANIELLY</text:span><text:span text:style-name="T694"> </text:span><text:span text:style-name="T692">BRANDÃO</text:span><text:span text:style-name="T695"> </text:span><text:span text:style-name="T696">TÁVORA</text:span></text:p>
      <text:p text:style-name="P712"><text:span text:style-name="T692">Presidente</text:span><text:span text:style-name="T697"> </text:span><text:span text:style-name="T696">Executiva</text:span></text:p>
      <text:p text:style-name="P713"/>
      <text:p text:style-name="P714"/>
      <text:h text:style-name="P662" text:outline-level="6"><text:span text:style-name="T18">PUBLICAÇÕES</text:span><text:span text:style-name="T601"> </text:span><text:span text:style-name="T18">DE</text:span><text:span text:style-name="T610"> </text:span><text:span text:style-name="T21">TERCEIROS</text:span></text:h>
      <text:p text:style-name="P715"><text:span text:style-name="T599">CAXUMIRIM</text:span><text:span text:style-name="T698"> </text:span><text:span text:style-name="T599">LTDA,</text:span><text:span text:style-name="T607"> </text:span><text:span text:style-name="T599">CNPJ</text:span><text:span text:style-name="T699"> </text:span><text:span text:style-name="T599">21.960.963/0001-07,</text:span><text:span text:style-name="T607"> </text:span><text:span text:style-name="T599">torna</text:span><text:span text:style-name="T607"> </text:span><text:span text:style-name="T599">público</text:span><text:span text:style-name="T607"> </text:span><text:span text:style-name="T599">que</text:span><text:span text:style-name="T607"> </text:span><text:span text:style-name="T599">OBTEVE</text:span><text:span text:style-name="T607"> </text:span><text:span text:style-name="T599">da</text:span><text:span text:style-name="T607"> </text:span><text:span text:style-name="T599">Secretaria</text:span><text:span text:style-name="T607"> </text:span><text:span text:style-name="T599">Municipal</text:span><text:span text:style-name="T607"> </text:span><text:span text:style-name="T599">de</text:span><text:span text:style-name="T607"> </text:span><text:span text:style-name="T599">Meio</text:span><text:span text:style-name="T607"> </text:span><text:span text:style-name="T599">Am-</text:span><text:span text:style-name="T595">biente</text:span><text:span text:style-name="T596"> </text:span><text:span text:style-name="T595">SEMMA,</text:span><text:span text:style-name="T596"> </text:span><text:span text:style-name="T595">RENOVAÇÃO</text:span><text:span text:style-name="T596"> </text:span><text:span text:style-name="T595">da</text:span><text:span text:style-name="T596"> </text:span><text:span text:style-name="T595">Licença</text:span><text:span text:style-name="T596"> </text:span><text:span text:style-name="T595">de</text:span><text:span text:style-name="T596"> </text:span><text:span text:style-name="T595">Operação</text:span><text:span text:style-name="T596"> </text:span><text:span text:style-name="T595">–</text:span><text:span text:style-name="T596"> </text:span><text:span text:style-name="T595">LO</text:span><text:span text:style-name="T596"> </text:span><text:span text:style-name="T595">Nº</text:span><text:span text:style-name="T596"> </text:span><text:span text:style-name="T595">079/2016,</text:span><text:span text:style-name="T596"> </text:span><text:span text:style-name="T595">por</text:span><text:span text:style-name="T596"> </text:span><text:span text:style-name="T595">meio</text:span><text:span text:style-name="T596"> </text:span><text:span text:style-name="T595">do</text:span><text:span text:style-name="T596"> </text:span><text:span text:style-name="T595">processo</text:span><text:span text:style-name="T596"> </text:span><text:span text:style-name="T595">nº</text:span><text:span text:style-name="T596"> </text:span><text:span text:style-name="T595">1435/2020, com validade até 27/05/2026, para a atividade 5.07 – Reparação, retífica,</text:span><text:span text:style-name="T643"> </text:span><text:span text:style-name="T595">lanternagem</text:span><text:span text:style-name="T643"> </text:span><text:span text:style-name="T595">e/</text:span><text:span text:style-name="T643"> </text:span><text:span text:style-name="T595">ou</text:span><text:span text:style-name="T643"> </text:span><text:span text:style-name="T595">manutenção de</text:span><text:span text:style-name="T607"> </text:span><text:span text:style-name="T595">máquinas,</text:span><text:span text:style-name="T596"> </text:span><text:span text:style-name="T595">aparelhos</text:span><text:span text:style-name="T596"> </text:span><text:span text:style-name="T595">e</text:span><text:span text:style-name="T596"> </text:span><text:span text:style-name="T595">equipamentos</text:span><text:span text:style-name="T596"> </text:span><text:span text:style-name="T595">mecânicos</text:span><text:span text:style-name="T596"> </text:span><text:span text:style-name="T595">diversos,</text:span><text:span text:style-name="T596"> </text:span><text:span text:style-name="T595">inclusive</text:span><text:span text:style-name="T596"> </text:span><text:span text:style-name="T595">motores</text:span><text:span text:style-name="T596"> </text:span><text:span text:style-name="T595">automotivos,</text:span><text:span text:style-name="T607"> </text:span><text:span text:style-name="T595">sem</text:span><text:span text:style-name="T596"> </text:span><text:span text:style-name="T595">pintura por aspersão, incluindo oficinas</text:span><text:span text:style-name="T645"> </text:span><text:span text:style-name="T595">mecânicas, localizada na Rua Jose Rosa Machado, Nº 160, Bairro Nossa Senhora de Fatima, em Cachoeiro de Itapemirim/ES.</text:span></text:p>
      <text:p text:style-name="P716"><text:span text:style-name="T595">Protocolo:</text:span><text:span text:style-name="T596"> </text:span><text:span text:style-name="T599">3992026FAT</text:span></text:p>
      <text:p text:style-name="P717"/>
      <text:p text:style-name="P718"><text:span text:style-name="T595">TDS</text:span><text:span text:style-name="T700"> </text:span><text:span text:style-name="T595">COMPANY</text:span><text:span text:style-name="T701"> </text:span><text:span text:style-name="T595">E</text:span><text:span text:style-name="T701"> </text:span><text:span text:style-name="T595">INDUSTRIA</text:span><text:span text:style-name="T701"> </text:span><text:span text:style-name="T595">QUIMICA</text:span><text:span text:style-name="T701"> </text:span><text:span text:style-name="T595">EIRELI,</text:span><text:span text:style-name="T701"> </text:span><text:span text:style-name="T595">CNPJ</text:span><text:span text:style-name="T701"> </text:span><text:span text:style-name="T595">32.616.080/0001-09,</text:span><text:span text:style-name="T701"> </text:span><text:span text:style-name="T595">torna</text:span><text:span text:style-name="T701"> </text:span><text:span text:style-name="T595">público</text:span><text:span text:style-name="T701"> </text:span><text:span text:style-name="T595">que</text:span><text:span text:style-name="T701"> </text:span><text:span text:style-name="T595">OBTEVE</text:span><text:span text:style-name="T701"> </text:span><text:span text:style-name="T595">da</text:span><text:span text:style-name="T701"> </text:span><text:span text:style-name="T642">se-</text:span></text:p>
      <text:p text:style-name="P719"><text:span text:style-name="T595">cretaria</text:span><text:span text:style-name="T642"> </text:span><text:span text:style-name="T595">municipal</text:span><text:span text:style-name="T642"> </text:span><text:span text:style-name="T595">de</text:span><text:span text:style-name="T642"> </text:span><text:span text:style-name="T595">meio</text:span><text:span text:style-name="T642"> </text:span><text:span text:style-name="T595">ambiente</text:span><text:span text:style-name="T642"> </text:span><text:span text:style-name="T595">–</text:span><text:span text:style-name="T642"> </text:span><text:span text:style-name="T595">semma,</text:span><text:span text:style-name="T642"> </text:span><text:span text:style-name="T595">a</text:span><text:span text:style-name="T642"> </text:span><text:span text:style-name="T595">licença</text:span><text:span text:style-name="T642"> </text:span><text:span text:style-name="T595">de</text:span><text:span text:style-name="T642"> </text:span><text:span text:style-name="T595">operação,</text:span><text:span text:style-name="T642"> </text:span><text:span text:style-name="T595">n°</text:span><text:span text:style-name="T642"> </text:span><text:span text:style-name="T595">049/2022,</text:span><text:span text:style-name="T702"> </text:span><text:span text:style-name="T595">por</text:span><text:span text:style-name="T642"> </text:span><text:span text:style-name="T595">meio</text:span><text:span text:style-name="T642"> </text:span><text:span text:style-name="T595">do</text:span><text:span text:style-name="T642"> </text:span><text:span text:style-name="T595">processo 30235/2024, com validade até 25/08/2024, para a atividade 11.01 – fabricação de resinas, fios</text:span><text:span text:style-name="T599"> </text:span><text:span text:style-name="T595">artificiais</text:span><text:span text:style-name="T597"> </text:span><text:span text:style-name="T595">e sintéticos</text:span><text:span text:style-name="T703"> </text:span><text:span text:style-name="T595">e</text:span><text:span text:style-name="T645"> </text:span><text:span text:style-name="T595">de</text:span><text:span text:style-name="T645"> </text:span><text:span text:style-name="T595">borracha</text:span><text:span text:style-name="T645"> </text:span><text:span text:style-name="T595">e</text:span><text:span text:style-name="T645"> </text:span><text:span text:style-name="T595">látex</text:span><text:span text:style-name="T704"> </text:span><text:span text:style-name="T595">sintéticos,</text:span><text:span text:style-name="T645"> </text:span><text:span text:style-name="T595">atividade</text:span><text:span text:style-name="T645"> </text:span><text:span text:style-name="T595">11.02</text:span><text:span text:style-name="T645"> </text:span><text:span text:style-name="T595">–</text:span><text:span text:style-name="T645"> </text:span><text:span text:style-name="T595">fabricação</text:span><text:span text:style-name="T704"> </text:span><text:span text:style-name="T595">de</text:span><text:span text:style-name="T645"> </text:span><text:span text:style-name="T595">corantes</text:span><text:span text:style-name="T645"> </text:span><text:span text:style-name="T595">e</text:span><text:span text:style-name="T645"> </text:span><text:span text:style-name="T595">pigmentos,</text:span><text:span text:style-name="T645"> </text:span><text:span text:style-name="T599">atividade</text:span></text:p>
      <text:p text:style-name="P720"><text:span text:style-name="T595">11.05 fabricação de sabão, detergentes e glicerina, localizada na rodovia Gumercino moura nunes, n° 1, Vilage da luz, em Cachoeiro de Itapemirim/ES.</text:span><text:span text:style-name="T595"/></text:p>
      <text:p text:style-name="P721"><text:span text:style-name="T595">Protocolo: </text:span><text:span text:style-name="T599">4102026FAT</text:span></text:p>
      <text:p text:style-name="P722"/>
      <text:p text:style-name="P723"><text:span text:style-name="T595">J.</text:span><text:span text:style-name="T705"> </text:span><text:span text:style-name="T595">R.</text:span><text:span text:style-name="T705"> </text:span><text:span text:style-name="T595">D.</text:span><text:span text:style-name="T706"> </text:span><text:span text:style-name="T595">MATOS</text:span><text:span text:style-name="T705"> </text:span><text:span text:style-name="T595">MANUTENÇÕES</text:span><text:span text:style-name="T706"> </text:span><text:span text:style-name="T595">–</text:span><text:span text:style-name="T705"> </text:span><text:span text:style-name="T595">ME,</text:span><text:span text:style-name="T705"> </text:span><text:span text:style-name="T595">CNPJ:</text:span><text:span text:style-name="T706"> </text:span><text:span text:style-name="T595">39.839.711/0001-90,</text:span><text:span text:style-name="T705"> </text:span><text:span text:style-name="T595">torna</text:span><text:span text:style-name="T706"> </text:span><text:span text:style-name="T595">público</text:span><text:span text:style-name="T705"> </text:span><text:span text:style-name="T595">que</text:span><text:span text:style-name="T706"> </text:span><text:span text:style-name="T595">RE-QUEREU</text:span><text:span text:style-name="T707"> </text:span><text:span text:style-name="T642">da</text:span></text:p>
      <text:p text:style-name="P724"><text:span text:style-name="T595">Secretaria Municipal de Meio Ambiente - SEMMA a LICENÇA DE OPERAÇÃO RENOVADA – LO Nº 001/2022, por</text:span><text:span text:style-name="T708"> </text:span><text:span text:style-name="T595">meio</text:span><text:span text:style-name="T708"> </text:span><text:span text:style-name="T595">do</text:span><text:span text:style-name="T708"> </text:span><text:span text:style-name="T595">Processo</text:span><text:span text:style-name="T708"> </text:span><text:span text:style-name="T595">n°</text:span><text:span text:style-name="T708"> </text:span><text:span text:style-name="T595">55727/2026,</text:span><text:span text:style-name="T708"> </text:span><text:span text:style-name="T595">para</text:span><text:span text:style-name="T708"> </text:span><text:span text:style-name="T595">a</text:span><text:span text:style-name="T708"> </text:span><text:span text:style-name="T595">atividade:</text:span><text:span text:style-name="T708"> </text:span><text:span text:style-name="T595">5.05</text:span><text:span text:style-name="T708"> </text:span><text:span text:style-name="T595">-</text:span><text:span text:style-name="T708"> </text:span><text:span text:style-name="T595">Fabricação</text:span><text:span text:style-name="T708"> </text:span><text:span text:style-name="T595">e/ou</text:span><text:span text:style-name="T708"> </text:span><text:span text:style-name="T595">manutenção</text:span><text:span text:style-name="T708"> </text:span><text:span text:style-name="T595">de estruturas</text:span><text:span text:style-name="T607"> </text:span><text:span text:style-name="T595">metalicas</text:span><text:span text:style-name="T596"> </text:span><text:span text:style-name="T595">e/ou</text:span><text:span text:style-name="T596"> </text:span><text:span text:style-name="T595">artefatos</text:span><text:span text:style-name="T596"> </text:span><text:span text:style-name="T595">de</text:span><text:span text:style-name="T596"> </text:span><text:span text:style-name="T595">metais</text:span><text:span text:style-name="T596"> </text:span><text:span text:style-name="T595">ou</text:span><text:span text:style-name="T596"> </text:span><text:span text:style-name="T595">ligas</text:span><text:span text:style-name="T596"> </text:span><text:span text:style-name="T595">terrosa,</text:span><text:span text:style-name="T596"> </text:span><text:span text:style-name="T595">laminados,</text:span><text:span text:style-name="T607"> </text:span><text:span text:style-name="T595">extrudados,</text:span><text:span text:style-name="T596"> </text:span><text:span text:style-name="T595">trefilados,</text:span><text:span text:style-name="T597"> </text:span><text:span text:style-name="T595">inclusive móveis,</text:span><text:span text:style-name="T598"> </text:span><text:span text:style-name="T595">máquinas,</text:span><text:span text:style-name="T598"> </text:span><text:span text:style-name="T595">aparelhos,</text:span><text:span text:style-name="T598"> </text:span><text:span text:style-name="T595">peças,</text:span><text:span text:style-name="T598"> </text:span><text:span text:style-name="T595">acessórios,</text:span><text:span text:style-name="T598"> </text:span><text:span text:style-name="T595">tanques,</text:span><text:span text:style-name="T598"> </text:span><text:span text:style-name="T595">reservatórios</text:span><text:span text:style-name="T598"> </text:span><text:span text:style-name="T595">e</text:span><text:span text:style-name="T598"> </text:span><text:span text:style-name="T595">outros</text:span><text:span text:style-name="T598"> </text:span><text:span text:style-name="T595">recipientes</text:span><text:span text:style-name="T598"> </text:span><text:span text:style-name="T595">metálicos</text:span><text:span text:style-name="T598"> </text:span><text:span text:style-name="T595">de caldeira, sem tratamento superficial</text:span><text:span text:style-name="T597"> </text:span><text:span text:style-name="T595">químico ou termoquímico, localizada na Rua Vanderley Barbosa, n°</text:span></text:p>
      <text:p text:style-name="P725"><text:span text:style-name="T595">48.</text:span><text:span text:style-name="T645"> </text:span><text:span text:style-name="T595">Bairro:</text:span><text:span text:style-name="T645"> </text:span><text:span text:style-name="T595">Vargem</text:span><text:span text:style-name="T645"> </text:span><text:span text:style-name="T595">Grande</text:span><text:span text:style-name="T645"> </text:span><text:span text:style-name="T595">de</text:span><text:span text:style-name="T645"> </text:span><text:span text:style-name="T595">Soturno,</text:span><text:span text:style-name="T645"> </text:span><text:span text:style-name="T595">em</text:span><text:span text:style-name="T645"> </text:span><text:span text:style-name="T595">Cachoeiro</text:span><text:span text:style-name="T645"> </text:span><text:span text:style-name="T595">de</text:span><text:span text:style-name="T645"> </text:span><text:span text:style-name="T595">Itapemirim/ES. Protocolo: 3842026FAT</text:span></text:p>
      <text:p text:style-name="P726"/>
      <text:p text:style-name="P727"><text:span text:style-name="T595">COMAL</text:span><text:span text:style-name="T709"> </text:span><text:span text:style-name="T595">COMERCIAL</text:span><text:span text:style-name="T710"> </text:span><text:span text:style-name="T595">DE</text:span><text:span text:style-name="T710"> </text:span><text:span text:style-name="T595">ACUMULADORES</text:span><text:span text:style-name="T710"> </text:span><text:span text:style-name="T595">E</text:span><text:span text:style-name="T710"> </text:span><text:span text:style-name="T595">COMPONENTES</text:span><text:span text:style-name="T644"> </text:span><text:span text:style-name="T595">LTDA,</text:span><text:span text:style-name="T710"> </text:span><text:span text:style-name="T595">CNPJ</text:span><text:span text:style-name="T710"> </text:span><text:span text:style-name="T595">31.486.061/0002-15,</text:span><text:span text:style-name="T710"> </text:span><text:span text:style-name="T595">torna</text:span><text:span text:style-name="T700"> </text:span><text:span text:style-name="T599">público</text:span></text:p>
      <text:p text:style-name="P728"><text:span text:style-name="T595">que OBTEVE da Secretaria Municipal de Meio Ambiente - SEMMA, a Licença de Operação Corretiva - LO N° 020/2026, por meio do processo nº 2923/2026, com validade até 18/03/2028, para atividade 20.02 - Tria-gem,</text:span><text:span text:style-name="T646"> </text:span><text:span text:style-name="T595">lavagem,</text:span><text:span text:style-name="T646"> </text:span><text:span text:style-name="T595">processamento,</text:span><text:span text:style-name="T646"> </text:span><text:span text:style-name="T595">beneficiamento e/ou armazenamento temporário d e resíduos sólidos reutilizáveis e/ou recicláveis perigosos Classe I ou contaminados com resíduos perigosos (incluindo ferro velho), respeitado o ente responsável pelo licenciamento da Central de Tratamento de Resíduos quando associado a uma, localizada na Rua Fioravante Cypriano, N° 384, Bairro Central Parque, em Cachoeiro de Itapemirim - ES.</text:span></text:p>
      <text:p text:style-name="P729"><text:span text:style-name="T595">Protocolo:</text:span><text:span text:style-name="T596"> </text:span><text:span text:style-name="T599">3932026FAT</text:span></text:p>
      <text:h text:style-name="P730" text:outline-level="2"><draw:frame draw:style-name="fr1" draw:name="Image33" text:anchor-type="char" svg:x="1.6953in" svg:y="0.6102in" svg:width="5.7862in" svg:height="0.3756in" draw:z-index="271"><draw:image xlink:href="Pictures/10000001000004850000004BA8DE727D.png" xlink:type="simple" xlink:show="embed" xlink:actuate="onLoad" draw:mime-type="image/png"/></draw:frame><draw:frame draw:style-name="fr1" draw:name="Image34" text:anchor-type="char" svg:x="0in" svg:y="0in" svg:width="8.2681in" svg:height="11.6929in" draw:z-index="272"><draw:image xlink:href="Pictures/1000000100000675000009229E13F47D.png" xlink:type="simple" xlink:show="embed" xlink:actuate="onLoad" draw:mime-type="image/png"/></draw:frame><text:span text:style-name="T8">DIÁRIO</text:span><text:span text:style-name="T9"> </text:span><text:span text:style-name="T10">OFICIAL </text:span></text:h>
      <text:p text:style-name="P731"><text:span text:style-name="T11">DO</text:span><text:span text:style-name="T12"> </text:span><text:span text:style-name="T13">MUNICÍPIO</text:span><text:span text:style-name="T14"> </text:span><text:span text:style-name="T15">DE </text:span></text:p>
      <text:p text:style-name="P732"><text:span text:style-name="T13">CACHOEIRO</text:span><text:span text:style-name="T16"> </text:span><text:span text:style-name="T11">DE</text:span><text:span text:style-name="T16"> </text:span><text:span text:style-name="T17">ITAPEMIRIM </text:span></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733"/>
      <text:p text:style-name="P734"><text:span text:style-name="T711">CENTRO ADMINISTRATIVO HÉLIO CARLOS MANHÃES RUA BRAHIM ANTÔNIO SEDER, 96/102 - CENTRO CACHOEIRO</text:span><text:span text:style-name="T712"> </text:span><text:span text:style-name="T711">DE</text:span><text:span text:style-name="T713"> </text:span><text:span text:style-name="T711">ITAPEMIRIM CEP: 29300-060</text:span></text:p>
      <text:p text:style-name="P6"/>
      <text:p text:style-name="P735"/>
      <text:p text:style-name="P736"><draw:frame draw:style-name="fr9" draw:name="Image25" text:anchor-type="char" svg:x="0.7874in" svg:y="0.2654in" svg:width="6.6953in" svg:height="0.1in" draw:z-index="270"><draw:image xlink:href="Pictures/100000010000053B00000014D1F43CA3.png" xlink:type="simple" xlink:show="embed" xlink:actuate="onLoad" draw:mime-type="image/png"/></draw:frame><text:span text:style-name="T714">CACHOEIRO.ES.GOV.BR</text:span><text:span text:style-name="T714"/></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Verdana" fo:font-family="Verdana" style:font-family-generic="swiss" style:font-pitch="variable" fo:font-size="8.5pt" fo:language="pt" fo:country="PT" style:font-name-asian="Verdana1" style:font-family-asian="Verdana" style:font-family-generic-asian="system" style:font-pitch-asian="variable" style:font-size-asian="8.5pt" style:language-asian="en" style:country-asian="US" style:font-name-complex="Verdana1" style:font-family-complex="Verdana" style:font-family-generic-complex="system" style:font-pitch-complex="variable" style:font-size-complex="8.5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right="0.35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right="0.3909in" fo:margin-top="0.2736in" fo:margin-bottom="0in" style:contextual-spacing="false" fo:text-align="center" style:justify-single-word="false"/>
      <style:text-properties style:font-name="Source Sans Pro" fo:font-family="'Source Sans Pro'" style:font-family-generic="swiss" style:font-pitch="variable" fo:font-size="20pt" fo:language="pt" fo:country="PT" fo:font-weight="bold" style:font-name-asian="Source Sans Pro1" style:font-family-asian="'Source Sans Pro'" style:font-family-generic-asian="system" style:font-pitch-asian="variable" style:font-size-asian="20pt" style:language-asian="en" style:country-asian="US" style:font-weight-asian="bold" style:font-name-complex="Source Sans Pro1" style:font-family-complex="'Source Sans Pro'" style:font-family-generic-complex="system" style:font-pitch-complex="variable" style:font-size-complex="20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1.5945in" fo:margin-right="1.7382in"/>
      <style:text-properties style:font-name="Source Sans Pro" fo:font-family="'Source Sans Pro'" style:font-family-generic="swiss" style:font-pitch="variable" fo:font-size="19pt" fo:language="pt" fo:country="PT" style:font-name-asian="Source Sans Pro1" style:font-family-asian="'Source Sans Pro'" style:font-family-generic-asian="system" style:font-pitch-asian="variable" style:font-size-asian="19pt" style:language-asian="en" style:country-asian="US" style:font-name-complex="Source Sans Pro1" style:font-family-complex="'Source Sans Pro'" style:font-family-generic-complex="system" style:font-pitch-complex="variable" style:font-size-complex="19pt" style:language-complex="ar" style:country-complex="SA"/>
    </style:style>
    <style:style style:name="Heading_20_4" style:display-name="Heading 4" style:family="paragraph" style:parent-style-name="Standard" style:default-outline-level="5" style:list-style-name="" style:class="chapter">
      <style:paragraph-properties fo:margin-left="-0.0008in" fo:margin-top="0.0693in" fo:margin-bottom="0in" style:contextual-spacing="false" fo:text-align="center" style:justify-single-word="false"/>
      <style:text-properties style:font-name="Source Sans Pro Semibold" fo:font-family="'Source Sans Pro Semibold'" style:font-family-generic="swiss" style:font-pitch="variable" fo:font-size="12pt" fo:language="pt" fo:country="PT" fo:font-weight="bold" style:font-name-asian="Source Sans Pro Semibold1" style:font-family-asian="'Source Sans Pro Semibold'" style:font-family-generic-asian="system" style:font-pitch-asian="variable" style:font-size-asian="12pt" style:language-asian="en" style:country-asian="US" style:font-weight-asian="bold" style:font-name-complex="Source Sans Pro Semibold1" style:font-family-complex="'Source Sans Pro Semibold'" style:font-family-generic-complex="system" style:font-pitch-complex="variable" style:font-size-complex="12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left="0.0138in" fo:line-height="0.1862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margin-top="0.0701in" fo:margin-bottom="0in" style:contextual-spacing="false" fo:line-height="0.1709in" fo:text-align="center" style:justify-single-word="false"/>
      <style:text-properties style:font-name="Source Sans Pro" fo:font-family="'Source Sans Pro'" style:font-family-generic="swiss" style:font-pitch="variable" fo:font-size="10pt" fo:language="pt" fo:country="PT" fo:font-weight="bold" style:font-name-asian="Source Sans Pro1" style:font-family-asian="'Source Sans Pro'" style:font-family-generic-asian="system" style:font-pitch-asian="variable" style:font-size-asian="10pt" style:language-asian="en" style:country-asian="US" style:font-weight-asian="bold" style:font-name-complex="Source Sans Pro1" style:font-family-complex="'Source Sans Pro'" style:font-family-generic-complex="system" style:font-pitch-complex="variable" style:font-size-complex="10pt" style:language-complex="ar" style:country-complex="SA" style:font-weight-complex="bold"/>
    </style:style>
    <style:style style:name="Heading_20_7" style:display-name="Heading 7" style:family="paragraph" style:parent-style-name="Standard" style:default-outline-level="8" style:list-style-name="" style:class="chapter">
      <style:paragraph-properties fo:margin-left="1.0335in"/>
      <style:text-properties style:font-name="Verdana" fo:font-family="Verdana" style:font-family-generic="swiss" style:font-pitch="variable" fo:font-size="9.5pt" fo:language="pt" fo:country="PT" style:text-underline-style="solid" style:text-underline-width="auto" style:text-underline-color="#000000" fo:font-weight="bold" style:font-name-asian="Verdana1" style:font-family-asian="Verdana" style:font-family-generic-asian="system" style:font-pitch-asian="variable" style:font-size-asian="9.5pt" style:language-asian="en" style:country-asian="US" style:font-weight-asian="bold" style:font-name-complex="Verdana1" style:font-family-complex="Verdana" style:font-family-generic-complex="system" style:font-pitch-complex="variable" style:font-size-complex="9.5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text-align="center" style:justify-single-word="false"/>
      <style:text-properties style:font-name="Arial" fo:font-family="Arial" style:font-family-generic="swiss" style:font-pitch="variable" fo:font-size="9pt" fo:language="pt" fo:country="PT" fo:font-weight="bold" style:font-name-asian="Arial1" style:font-family-asian="Arial" style:font-family-generic-asian="system" style:font-pitch-asian="variable" style:font-size-asian="9pt" style:language-asian="en" style:country-asian="US" style:font-weight-asian="bold" style:font-name-complex="Arial1" style:font-family-complex="Arial" style:font-family-generic-complex="system" style:font-pitch-complex="variable" style:font-size-complex="9pt" style:language-complex="ar" style:country-complex="SA" style:font-weight-complex="bold"/>
    </style:style>
    <style:style style:name="Heading_20_9" style:display-name="Heading 9" style:family="paragraph" style:parent-style-name="Standard" style:default-outline-level="" style:class="chapter">
      <style:paragraph-properties fo:text-align="center"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List_20_Paragraph" style:display-name="List Paragraph" style:family="paragraph" style:parent-style-name="Standard">
      <style:paragraph-properties fo:margin-left="1.5189in" fo:margin-right="1.9953in" fo:margin-top="0.0598in" fo:margin-bottom="0in" style:contextual-spacing="false" fo:text-align="justify" style:justify-single-word="false" fo:text-indent="0.8398in" style:auto-text-indent="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Table_20_Paragraph" style:display-name="Table Paragraph" style:family="paragraph" style:parent-style-name="Standard">
      <style:paragraph-properties fo:text-align="center" style:justify-single-word="false"/>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fo:letter-spacing="normal" fo:language="pt" fo:country="PT" style:language-asian="en" style:country-asian="US" style:language-complex="ar" style:country-complex="SA" style:text-scale="104%"/>
    </style:style>
    <style:style style:name="ListLabel_20_2" style:display-name="ListLabel 2" style:family="text">
      <style:text-properties fo:language="pt" fo:country="PT" style:language-asian="en" style:country-asian="US" style:language-complex="ar" style:country-complex="SA"/>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fo:color="#231f20" style:font-name="Source Sans Pro" fo:font-family="'Source Sans Pro'" style:font-family-generic="swiss" style:font-pitch="variable" fo:font-size="11pt" style:font-size-asian="11pt"/>
    </style:style>
    <style:style style:name="Internet_20_link" style:display-name="Internet link" style:family="text">
      <style:text-properties fo:color="#000080" style:text-underline-style="solid" style:text-underline-width="auto" style:text-underline-color="font-color"/>
    </style:style>
    <style:style style:name="ListLabel_20_11" style:display-name="ListLabel 11" style:family="text">
      <style:text-properties fo:color="#231f20" style:font-name="Source Sans Pro" fo:font-family="'Source Sans Pro'" style:font-family-generic="swiss" style:font-pitch="variable" fo:font-size="11pt" fo:letter-spacing="-0.0016in" style:font-size-asian="11pt"/>
    </style:style>
    <style:style style:name="ListLabel_20_12" style:display-name="ListLabel 12" style:family="text">
      <style:text-properties fo:color="#231f20" style:font-name="Source Sans Pro" fo:font-family="'Source Sans Pro'" style:font-family-generic="swiss" style:font-pitch="variable" fo:font-size="11pt" style:font-size-asian="11pt"/>
    </style:style>
    <style:style style:name="ListLabel_20_13" style:display-name="ListLabel 13" style:family="text">
      <style:text-properties fo:color="#231f20" style:font-name="Source Sans Pro" fo:font-family="'Source Sans Pro'" style:font-family-generic="swiss" style:font-pitch="variable" fo:font-size="11pt" fo:letter-spacing="-0.0016in" style:font-size-asian="11pt"/>
    </style:style>
    <style:style style:name="ListLabel_20_14" style:display-name="ListLabel 14" style:family="text">
      <style:text-properties fo:color="#231f20" style:font-name="Source Sans Pro" fo:font-family="'Source Sans Pro'" style:font-family-generic="swiss" style:font-pitch="variable" fo:font-size="11pt" fo:letter-spacing="-0.0016in" style:font-size-asian="11pt"/>
    </style:style>
    <style:style style:name="ListLabel_20_15" style:display-name="ListLabel 15" style:family="text">
      <style:text-properties fo:color="#231f20" style:font-name="Source Sans Pro" fo:font-family="'Source Sans Pro'" style:font-family-generic="swiss" style:font-pitch="variable" fo:font-size="11pt" style:font-size-asian="11pt"/>
    </style:style>
    <style:style style:name="ListLabel_20_16" style:display-name="ListLabel 16" style:family="text">
      <style:text-properties fo:color="#231f20" style:font-name="Source Sans Pro" fo:font-family="'Source Sans Pro'" style:font-family-generic="swiss" style:font-pitch="variable" fo:font-size="11pt" fo:letter-spacing="-0.0016in" style:font-size-asian="11pt"/>
    </style:style>
    <style:style style:name="ListLabel_20_17" style:display-name="ListLabel 17" style:family="text">
      <style:text-properties style:font-name="Arial" fo:font-family="Arial" style:font-family-generic="swiss" style:font-pitch="variable" fo:letter-spacing="-0.0016in"/>
    </style:style>
    <style:style style:name="ListLabel_20_18" style:display-name="ListLabel 18" style:family="text">
      <style:text-properties style:font-name="Arial" fo:font-family="Arial" style:font-family-generic="swiss" style:font-pitch="variable" fo:letter-spacing="-0.0016in" style:text-scale="110%"/>
    </style:style>
    <style:style style:name="ListLabel_20_19" style:display-name="ListLabel 19" style:family="text">
      <style:text-properties fo:color="#00007e" style:font-name="Arial" fo:font-family="Arial" style:font-family-generic="swiss" style:font-pitch="variable" style:text-underline-style="solid" style:text-underline-width="auto" style:text-underline-color="#00007e"/>
    </style:style>
    <style:style style:name="ListLabel_20_20" style:display-name="ListLabel 20" style:family="text">
      <style:text-properties fo:color="#00007e" style:font-name="Arial" fo:font-family="Arial" style:font-family-generic="swiss" style:font-pitch="variable" style:text-underline-style="solid" style:text-underline-width="auto" style:text-underline-color="#00007e"/>
    </style:style>
    <style:style style:name="ListLabel_20_21" style:display-name="ListLabel 21" style:family="text">
      <style:text-properties style:font-name="Arial" fo:font-family="Arial" style:font-family-generic="swiss" style:font-pitch="variable" style:text-underline-style="non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format="I">
        <style:list-level-properties text:list-level-position-and-space-mode="label-alignment">
          <style:list-level-label-alignment text:label-followed-by="listtab" fo:text-indent="-0.102in" fo:margin-left="1.5189in"/>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102in" fo:margin-left="2.1492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102in" fo:margin-left="2.7854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102in" fo:margin-left="3.4217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102in" fo:margin-left="4.057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102in" fo:margin-left="4.6937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102in" fo:margin-left="5.3299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102in" fo:margin-left="5.9661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102in" fo:margin-left="6.60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8"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0586f" style:font-name="Lato Black" fo:font-size="6pt" fo:letter-spacing="-0.0035in" fo:font-weight="bold" style:font-size-asian="6pt" style:font-weight-asian="bold"/>
    </style:style>
    <style:style style:name="MT8" style:family="text">
      <style:text-properties fo:color="#ffffff" style:font-name="Source Sans Pro Semibold" fo:font-size="11pt" fo:font-weight="bold" style:font-size-asian="11pt" style:font-weight-asian="bold"/>
    </style:style>
    <style:style style:name="MT9" style:family="text">
      <style:text-properties fo:color="#ffffff" style:font-name="Source Sans Pro Semibold" fo:font-size="11pt" fo:letter-spacing="0.0091in" fo:font-weight="bold" style:font-size-asian="11pt" style:font-weight-asian="bold"/>
    </style:style>
    <style:style style:name="MT10" style:family="text">
      <style:text-properties fo:color="#ffffff" style:font-name="Source Sans Pro Semibold" fo:font-size="11pt" fo:letter-spacing="0.0098in" fo:font-weight="bold" style:font-size-asian="11pt" style:font-weight-asian="bold"/>
    </style:style>
    <style:style style:name="MT11" style:family="text">
      <style:text-properties fo:color="#ffffff" style:font-name="Source Sans Pro Semibold" fo:font-size="11pt" fo:letter-spacing="-0.0016in" fo:font-weight="bold" style:font-size-asian="11pt" style:font-weight-asian="bold"/>
    </style:style>
    <style:style style:name="MT12" style:family="text">
      <style:text-properties fo:color="#ffffff" style:font-name="Source Sans Pro Semibold" fo:font-size="11pt" fo:letter-spacing="0.0299in" fo:font-weight="bold" style:font-size-asian="11pt" style:font-weight-asian="bold"/>
    </style:style>
    <style:style style:name="MT13" style:family="text">
      <style:text-properties fo:color="#ffffff" style:font-name="Source Sans Pro" fo:font-size="10pt" style:font-size-asian="10pt"/>
    </style:style>
    <style:style style:name="MT14" style:family="text">
      <style:text-properties fo:color="#ffffff" style:font-name="Source Sans Pro" fo:font-size="10pt" fo:letter-spacing="-0.0008in" style:font-size-asian="10pt"/>
    </style:style>
    <style:style style:name="MT15" style:family="text">
      <style:text-properties fo:color="#ffffff" style:font-name="Source Sans Pro" fo:font-size="10pt" fo:letter-spacing="-0.0028in" style:font-size-asian="10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1.0972in" fo:margin-left="0in" fo:margin-right="0in" fo:margin-top="1.0575in" style:dynamic-spacing="true"/>
      </style:footer-style>
    </style:page-layout>
    <style:page-layout style:name="Mpm6">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7">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8">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64"><draw:image xlink:href="Pictures/10000001000000840000007752069C51.png" xlink:type="simple" xlink:show="embed" xlink:actuate="onLoad" draw:mime-type="image/png"/></draw:frame><draw:frame draw:style-name="Mfr2" draw:name="Image1" text:anchor-type="char" svg:x="0.7736in" svg:y="10.8752in" svg:width="1.9181in" svg:height="0.128in" draw:z-index="221"><draw:image xlink:href="Pictures/100000010000017F0000001931F81BC8.png" xlink:type="simple" xlink:show="embed" xlink:actuate="onLoad" draw:mime-type="image/png"/></draw:frame><draw:frame draw:style-name="Mfr2" draw:name="Image5" text:anchor-type="char" svg:x="7.3681in" svg:y="10.8752in" svg:width="0.1291in" svg:height="0.128in" draw:z-index="217"><draw:image xlink:href="Pictures/100000010000001900000019E9558BF9.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3"><text:span text:style-name="MT7">02</text:span></text:p></draw:text-box></draw:frame><draw:frame draw:style-name="Mfr3" draw:name="Frame21"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66" text:anchor-type="char" svg:x="0.7736in" svg:y="10.8752in" svg:width="1.9181in" svg:height="0.128in" draw:z-index="115"><draw:image xlink:href="Pictures/100000010000017F0000001931F81BC8.png" xlink:type="simple" xlink:show="embed" xlink:actuate="onLoad" draw:mime-type="image/png"/></draw:frame><draw:frame draw:style-name="Mfr2" draw:name="Image67" text:anchor-type="char" svg:x="7.3681in" svg:y="10.8752in" svg:width="0.1291in" svg:height="0.128in" draw:z-index="118"><draw:image xlink:href="Pictures/100000010000001900000019E9558BF9.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5"><draw:image xlink:href="Pictures/10000001000000840000007752069C51.png" xlink:type="simple" xlink:show="embed" xlink:actuate="onLoad" draw:mime-type="image/png"/></draw:frame><draw:frame draw:style-name="Mfr2" draw:name="Image8" text:anchor-type="char" svg:x="0.7736in" svg:y="10.8752in" svg:width="1.9181in" svg:height="0.128in" draw:z-index="208"><draw:image xlink:href="Pictures/100000010000017F0000001931F81BC8.png" xlink:type="simple" xlink:show="embed" xlink:actuate="onLoad" draw:mime-type="image/png"/></draw:frame><draw:frame draw:style-name="Mfr2" draw:name="Image9" text:anchor-type="char" svg:x="7.3681in" svg:y="10.8752in" svg:width="0.1291in" svg:height="0.128in" draw:z-index="206"><draw:image xlink:href="Pictures/100000010000001900000019E9558BF9.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 text:anchor-type="char" svg:x="7.3681in" svg:y="10.8752in" svg:width="0.1307in" svg:height="0.1283in"><draw:text-box><text:p text:style-name="MP3"><text:span text:style-name="MT7">04</text:span></text:p></draw:text-box></draw:frame><draw:frame draw:style-name="Mfr3" draw:name="Frame41"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69" text:anchor-type="char" svg:x="0.7736in" svg:y="10.8752in" svg:width="1.9181in" svg:height="0.128in" draw:z-index="123"><draw:image xlink:href="Pictures/100000010000017F0000001931F81BC8.png" xlink:type="simple" xlink:show="embed" xlink:actuate="onLoad" draw:mime-type="image/png"/></draw:frame><draw:frame draw:style-name="Mfr2" draw:name="Image70" text:anchor-type="char" svg:x="7.3681in" svg:y="10.8752in" svg:width="0.1291in" svg:height="0.128in" draw:z-index="124"><draw:image xlink:href="Pictures/100000010000001900000019E9558BF9.png" xlink:type="simple" xlink:show="embed" xlink:actuate="onLoad" draw:mime-type="image/png"/></draw:frame></text:p>
      </style:footer-left>
    </style:master-page>
    <style:master-page style:name="Converted5" style:page-layout-name="Mpm2" draw:style-name="Mdp1">
      <style:footer>
        <text:p text:style-name="MP1"><draw:frame draw:style-name="Mfr1" draw:name="Image 65" text:anchor-type="char" svg:x="3.7902in" svg:y="10.5945in" svg:width="0.6866in" svg:height="0.6189in"><draw:image xlink:href="Pictures/10000001000000840000007752069C51.png" xlink:type="simple" xlink:show="embed" xlink:actuate="onLoad" draw:mime-type="image/png"/></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1" text:anchor-type="char" svg:x="7.3252in" svg:y="10.8752in" svg:width="0.1307in" svg:height="0.1283in"><draw:text-box><text:p text:style-name="MP3"><text:span text:style-name="MT7">07</text:span><text:span text:style-name="MT7"/></text:p></draw:text-box></draw:frame><draw:frame draw:style-name="Mfr3" draw:name="Frame5" text:anchor-type="char" svg:x="7.3252in" svg:y="10.8752in" svg:width="0.1307in" svg:height="0.1283in"><draw:text-box><text:p text:style-name="MP3"><text:span text:style-name="MT7">07</text:span></text:p></draw:text-box></draw:frame><draw:frame draw:style-name="Mfr3" draw:name="Frame51" text:anchor-type="char" svg:x="7.3252in" svg:y="10.8752in" svg:width="0.1307in" svg:height="0.1283in"><draw:text-box><text:p text:style-name="MP4">07</text:p></draw:text-box></draw:frame><draw:frame draw:style-name="Mfr2" draw:name="Image13" text:anchor-type="char" svg:x="0.7736in" svg:y="10.8752in" svg:width="1.9181in" svg:height="0.128in"><draw:image xlink:href="Pictures/100000010000017F0000001931F81BC8.png" xlink:type="simple" xlink:show="embed" xlink:actuate="onLoad" draw:mime-type="image/png"/></draw:frame><draw:frame draw:style-name="Mfr2" draw:name="Image64" text:anchor-type="char" svg:x="7.3252in" svg:y="10.8752in" svg:width="0.1291in" svg:height="0.128in" draw:z-index="114"><draw:image xlink:href="Pictures/100000010000001900000019E9558BF9.png" xlink:type="simple" xlink:show="embed" xlink:actuate="onLoad" draw:mime-type="image/png"/></draw:frame></text:p>
      </style:footer>
      <style:footer-left>
        <text:p text:style-name="MP1"><draw:frame draw:style-name="Mfr1" draw:name="Image 62" text:anchor-type="char" svg:x="3.7902in" svg:y="10.5945in" svg:width="0.6866in" svg:height="0.6189in" draw:z-index="73"><draw:image xlink:href="Pictures/10000001000000840000007752069C51.png" xlink:type="simple" xlink:show="embed" xlink:actuate="onLoad" draw:mime-type="image/png"/></draw:frame><draw:frame draw:style-name="Mfr2" draw:name="Image11" text:anchor-type="char" svg:x="0.7736in" svg:y="10.8752in" svg:width="1.9181in" svg:height="0.128in" draw:z-index="222"><draw:image xlink:href="Pictures/100000010000017F0000001931F81BC8.png" xlink:type="simple" xlink:show="embed" xlink:actuate="onLoad" draw:mime-type="image/png"/></draw:frame><draw:frame draw:style-name="Mfr2" draw:name="Image12" text:anchor-type="char" svg:x="7.3252in" svg:y="10.8752in" svg:width="0.1291in" svg:height="0.128in" draw:z-index="219"><draw:image xlink:href="Pictures/100000010000001900000019E9558BF9.png" xlink:type="simple" xlink:show="embed" xlink:actuate="onLoad" draw:mime-type="image/png"/></draw:frame></text:p>
      </style:footer-left>
    </style:master-page>
    <style:master-page style:name="Converted6" style:page-layout-name="Mpm5" draw:style-name="Mdp1">
      <style:header>
        <text:p text:style-name="MP1"><draw:frame draw:style-name="Mfr2" draw:name="Image14" text:anchor-type="char" svg:x="0.4925in" svg:y="0in" svg:width="7.7756in" svg:height="1.3874in" draw:z-index="230"><draw:image xlink:href="Pictures/100000010000061300000115FB6770EA.png" xlink:type="simple" xlink:show="embed" xlink:actuate="onLoad" draw:mime-type="image/png"/></draw:frame><draw:frame draw:style-name="Mfr2" draw:name="Image15" text:anchor-type="char" svg:x="1.6811in" svg:y="0.5965in" svg:width="1.5984in" svg:height="0.4035in" draw:z-index="228"><draw:image xlink:href="Pictures/100000010000013F000000509651FD70.png" xlink:type="simple" xlink:show="embed" xlink:actuate="onLoad" draw:mime-type="image/png"/></draw:frame><draw:frame draw:style-name="Mfr2" draw:name="Image17" text:anchor-type="char" svg:x="5.5709in" svg:y="0.7409in" svg:width="1.9236in" svg:height="0.2028in" draw:z-index="227"><draw:image xlink:href="Pictures/100000010000018000000028EC1C6272.png" xlink:type="simple" xlink:show="embed" xlink:actuate="onLoad" draw:mime-type="image/png"/></draw:frame></text:p>
      </style:header>
      <style:header-left>
        <text:p text:style-name="MP1"><draw:frame draw:style-name="Mfr4" draw:name="Frame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9"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9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60" text:anchor-type="char" svg:x="0.4925in" svg:y="0in" svg:width="7.7756in" svg:height="1.3874in" draw:z-index="72"><draw:image xlink:href="Pictures/1000000100000613000001153857E5DA.png" xlink:type="simple" xlink:show="embed" xlink:actuate="onLoad" draw:mime-type="image/png"/></draw:frame><draw:frame draw:style-name="Mfr2" draw:name="Image61" text:anchor-type="char" svg:x="1.6811in" svg:y="0.5965in" svg:width="1.5984in" svg:height="0.4035in" draw:z-index="78"><draw:image xlink:href="Pictures/100000010000013F000000509651FD70.png" xlink:type="simple" xlink:show="embed" xlink:actuate="onLoad" draw:mime-type="image/png"/></draw:frame><draw:frame draw:style-name="Mfr2" draw:name="Image63" text:anchor-type="char" svg:x="5.5709in" svg:y="0.7409in" svg:width="1.9236in" svg:height="0.2028in" draw:z-index="92"><draw:image xlink:href="Pictures/100000010000018000000028EC1C6272.png" xlink:type="simple" xlink:show="embed" xlink:actuate="onLoad" draw:mime-type="image/png"/></draw:frame></text:p>
      </style:header-left>
      <style:footer>
        <text:p text:style-name="MP1"><draw:frame draw:style-name="Mfr1" draw:name="Image 65 Copy 1" text:anchor-type="char" svg:x="3.7902in" svg:y="10.5945in" svg:width="0.6866in" svg:height="0.6189in" draw:z-index="179"><draw:image xlink:href="Pictures/10000001000000840000007752069C51.png" xlink:type="simple" xlink:show="embed" xlink:actuate="onLoad" draw:mime-type="image/png"/></draw:frame><draw:frame draw:style-name="Mfr2" draw:name="Image71" text:anchor-type="char" svg:x="0.7736in" svg:y="10.8752in" svg:width="1.9181in" svg:height="0.128in" draw:z-index="294"><draw:image xlink:href="Pictures/100000010000017F0000001931F81BC8.png" xlink:type="simple" xlink:show="embed" xlink:actuate="onLoad" draw:mime-type="image/png"/></draw:frame><draw:frame draw:style-name="Mfr2" draw:name="Image72" text:anchor-type="char" svg:x="7.3252in" svg:y="10.8752in" svg:width="0.1291in" svg:height="0.128in" draw:z-index="295"><draw:image xlink:href="Pictures/100000010000001900000019E9558BF9.png" xlink:type="simple" xlink:show="embed" xlink:actuate="onLoad" draw:mime-type="image/png"/></draw:frame></text:p>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 text:anchor-type="char" svg:x="7.3252in" svg:y="10.8752in" svg:width="0.1307in" svg:height="0.1283in"><draw:text-box><text:p text:style-name="MP3"><text:span text:style-name="MT7">06</text:span></text:p></draw:text-box></draw:frame><draw:frame draw:style-name="Mfr3" draw:name="Frame131" text:anchor-type="char" svg:x="7.3252in" svg:y="10.8752in" svg:width="0.1307in" svg:height="0.1283in"><draw:text-box><text:p text:style-name="MP4">06</text:p></draw:text-box></draw:frame><draw:frame draw:style-name="Mfr4" draw:name="Frame29" text:anchor-type="char" svg:x="7.3252in" svg:y="10.8752in" svg:width="0.1307in" svg:height="0.1283in"><draw:text-box><text:p text:style-name="MP4">06</text:p></draw:text-box></draw:frame><draw:frame draw:style-name="Mfr2" draw:name="Image73" text:anchor-type="char" svg:x="0.7736in" svg:y="10.8752in" svg:width="1.9181in" svg:height="0.128in" draw:z-index="134"><draw:image xlink:href="Pictures/100000010000017F0000001931F81BC8.png" xlink:type="simple" xlink:show="embed" xlink:actuate="onLoad" draw:mime-type="image/png"/></draw:frame><draw:frame draw:style-name="Mfr2" draw:name="Image74" text:anchor-type="char" svg:x="7.3252in" svg:y="10.8752in" svg:width="0.1291in" svg:height="0.128in" draw:z-index="149"><draw:image xlink:href="Pictures/100000010000001900000019E9558BF9.png" xlink:type="simple" xlink:show="embed" xlink:actuate="onLoad" draw:mime-type="image/png"/></draw:frame></text:p>
      </style:footer-left>
    </style:master-page>
    <style:master-page style:name="Converted7" style:page-layout-name="Mpm6" draw:style-name="Mdp1">
      <style:header>
        <text:p text:style-name="MP1"><draw:frame draw:style-name="Mfr3" draw:name="Frame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7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35"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75" text:anchor-type="char" svg:x="0.4925in" svg:y="0in" svg:width="7.7756in" svg:height="1.3874in" draw:z-index="0"><draw:image xlink:href="Pictures/1000000100000613000001153857E5DA.png" xlink:type="simple" xlink:show="embed" xlink:actuate="onLoad" draw:mime-type="image/png"/></draw:frame><draw:frame draw:style-name="Mfr2" draw:name="Image76" text:anchor-type="char" svg:x="1.6811in" svg:y="0.5965in" svg:width="1.5984in" svg:height="0.4035in" draw:z-index="1"><draw:image xlink:href="Pictures/100000010000013F000000509651FD70.png" xlink:type="simple" xlink:show="embed" xlink:actuate="onLoad" draw:mime-type="image/png"/></draw:frame><draw:frame draw:style-name="Mfr2" draw:name="Image77" text:anchor-type="char" svg:x="5.5709in" svg:y="0.7409in" svg:width="1.9236in" svg:height="0.2028in" draw:z-index="2"><draw:image xlink:href="Pictures/100000010000018000000028EC1C6272.png" xlink:type="simple" xlink:show="embed" xlink:actuate="onLoad" draw:mime-type="image/png"/></draw:frame></text:p>
      </style:header>
      <style:header-left>
        <text:p text:style-name="MP1"><draw:frame draw:style-name="Mfr2" draw:name="Image78" text:anchor-type="char" svg:x="0.4925in" svg:y="0in" svg:width="7.7756in" svg:height="1.3874in" draw:z-index="296"><draw:image xlink:href="Pictures/1000000100000613000001153857E5DA.png" xlink:type="simple" xlink:show="embed" xlink:actuate="onLoad" draw:mime-type="image/png"/></draw:frame><draw:frame draw:style-name="Mfr2" draw:name="Image79" text:anchor-type="char" svg:x="1.6811in" svg:y="0.5965in" svg:width="1.5984in" svg:height="0.4035in" draw:z-index="297"><draw:image xlink:href="Pictures/100000010000013F000000509651FD70.png" xlink:type="simple" xlink:show="embed" xlink:actuate="onLoad" draw:mime-type="image/png"/></draw:frame><draw:frame draw:style-name="Mfr2" draw:name="Image80" text:anchor-type="char" svg:x="5.5709in" svg:y="0.7409in" svg:width="1.9236in" svg:height="0.2028in" draw:z-index="298"><draw:image xlink:href="Pictures/100000010000018000000028EC1C6272.png" xlink:type="simple" xlink:show="embed" xlink:actuate="onLoad" draw:mime-type="image/png"/></draw:frame></text:p>
      </style:header-left>
      <style:footer>
        <text:p text:style-name="MP1"><draw:frame draw:style-name="Mfr1" draw:name="Image 92" text:anchor-type="char" svg:x="3.7902in" svg:y="10.5945in" svg:width="0.6866in" svg:height="0.6189in"><draw:image xlink:href="Pictures/10000001000000840000007752069C51.png" xlink:type="simple" xlink:show="embed" xlink:actuate="onLoad" draw:mime-type="image/png"/></draw:frame><draw:frame draw:style-name="Mfr4" draw:name="Frame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 text:anchor-type="char" svg:x="7.3252in" svg:y="10.8752in" svg:width="0.1307in" svg:height="0.1283in"><draw:text-box><text:p text:style-name="MP3"><text:span text:style-name="MT7">09</text:span><text:span text:style-name="MT7"/></text:p></draw:text-box></draw:frame><draw:frame draw:style-name="Mfr3" draw:name="Frame26" text:anchor-type="char" svg:x="7.3252in" svg:y="10.8752in" svg:width="0.1307in" svg:height="0.1283in"><draw:text-box><text:p text:style-name="MP3"><text:span text:style-name="MT7">09</text:span></text:p></draw:text-box></draw:frame><draw:frame draw:style-name="Mfr3" draw:name="Frame231" text:anchor-type="char" svg:x="7.3252in" svg:y="10.8752in" svg:width="0.1307in" svg:height="0.1283in"><draw:text-box><text:p text:style-name="MP4">09</text:p></draw:text-box></draw:frame><draw:frame draw:style-name="Mfr2" draw:name="Image58" text:anchor-type="char" svg:x="0.7736in" svg:y="10.8752in" svg:width="1.9181in" svg:height="0.128in" draw:z-index="40"><draw:image xlink:href="Pictures/100000010000017F0000001931F81BC8.png" xlink:type="simple" xlink:show="embed" xlink:actuate="onLoad" draw:mime-type="image/png"/></draw:frame><draw:frame draw:style-name="Mfr2" draw:name="Image59" text:anchor-type="char" svg:x="7.3252in" svg:y="10.8752in" svg:width="0.1291in" svg:height="0.128in" draw:z-index="71"><draw:image xlink:href="Pictures/100000010000001900000019E9558BF9.png" xlink:type="simple" xlink:show="embed" xlink:actuate="onLoad" draw:mime-type="image/png"/></draw:frame></text:p>
      </style:footer>
      <style:footer-left>
        <text:p text:style-name="MP1"><draw:frame draw:style-name="Mfr1" draw:name="Image 89" text:anchor-type="char" svg:x="3.7902in" svg:y="10.5945in" svg:width="0.6866in" svg:height="0.6189in" draw:z-index="7"><draw:image xlink:href="Pictures/10000001000000840000007752069C51.png" xlink:type="simple" xlink:show="embed" xlink:actuate="onLoad" draw:mime-type="image/png"/></draw:frame><draw:frame draw:style-name="Mfr2" draw:name="Image18" text:anchor-type="char" svg:x="0.7736in" svg:y="10.8752in" svg:width="1.9181in" svg:height="0.128in" draw:z-index="289"><draw:image xlink:href="Pictures/100000010000017F0000001931F81BC8.png" xlink:type="simple" xlink:show="embed" xlink:actuate="onLoad" draw:mime-type="image/png"/></draw:frame><draw:frame draw:style-name="Mfr2" draw:name="Image20" text:anchor-type="char" svg:x="7.3252in" svg:y="10.8752in" svg:width="0.1291in" svg:height="0.128in" draw:z-index="279"><draw:image xlink:href="Pictures/100000010000001900000019E9558BF9.png" xlink:type="simple" xlink:show="embed" xlink:actuate="onLoad" draw:mime-type="image/png"/></draw:frame></text:p>
      </style:footer-left>
    </style:master-page>
    <style:master-page style:name="Converted8" style:page-layout-name="Mpm5" draw:style-name="Mdp1">
      <style:header>
        <text:p text:style-name="MP1"><draw:frame draw:style-name="Mfr2" draw:name="Image21" text:anchor-type="char" svg:x="0.4925in" svg:y="0in" svg:width="7.7756in" svg:height="1.3874in" draw:z-index="290"><draw:image xlink:href="Pictures/100000010000061300000115FB6770EA.png" xlink:type="simple" xlink:show="embed" xlink:actuate="onLoad" draw:mime-type="image/png"/></draw:frame><draw:frame draw:style-name="Mfr2" draw:name="Image22" text:anchor-type="char" svg:x="1.6811in" svg:y="0.5965in" svg:width="1.5984in" svg:height="0.4035in" draw:z-index="291"><draw:image xlink:href="Pictures/100000010000013F000000509651FD70.png" xlink:type="simple" xlink:show="embed" xlink:actuate="onLoad" draw:mime-type="image/png"/></draw:frame><draw:frame draw:style-name="Mfr2" draw:name="Image23" text:anchor-type="char" svg:x="5.5709in" svg:y="0.7409in" svg:width="1.9236in" svg:height="0.2028in" draw:z-index="292"><draw:image xlink:href="Pictures/100000010000018000000028EC1C6272.png" xlink:type="simple" xlink:show="embed" xlink:actuate="onLoad" draw:mime-type="image/png"/></draw:frame></text:p>
      </style:header>
      <style:header-left>
        <text:p text:style-name="MP1"><draw:frame draw:style-name="Mfr4" draw:name="Frame4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30"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27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24" text:anchor-type="char" svg:x="0.4925in" svg:y="0in" svg:width="7.7756in" svg:height="1.3874in"><draw:image xlink:href="Pictures/100000010000061300000115FB6770EA.png" xlink:type="simple" xlink:show="embed" xlink:actuate="onLoad" draw:mime-type="image/png"/></draw:frame><draw:frame draw:style-name="Mfr2" draw:name="Image56" text:anchor-type="char" svg:x="1.6811in" svg:y="0.5965in" svg:width="1.5984in" svg:height="0.4035in" draw:z-index="26"><draw:image xlink:href="Pictures/100000010000013F000000509651FD70.png" xlink:type="simple" xlink:show="embed" xlink:actuate="onLoad" draw:mime-type="image/png"/></draw:frame><draw:frame draw:style-name="Mfr2" draw:name="Image57" text:anchor-type="char" svg:x="5.5709in" svg:y="0.7409in" svg:width="1.9236in" svg:height="0.2028in" draw:z-index="27"><draw:image xlink:href="Pictures/100000010000018000000028EC1C6272.png" xlink:type="simple" xlink:show="embed" xlink:actuate="onLoad" draw:mime-type="image/png"/></draw:frame></text:p>
      </style:header-left>
      <style:footer>
        <text:p text:style-name="MP1"><draw:frame draw:style-name="Mfr1" draw:name="Image 92 Copy 1" text:anchor-type="char" svg:x="3.7902in" svg:y="10.5945in" svg:width="0.6866in" svg:height="0.6189in" draw:z-index="237"><draw:image xlink:href="Pictures/10000001000000840000007752069C51.png" xlink:type="simple" xlink:show="embed" xlink:actuate="onLoad" draw:mime-type="image/png"/></draw:frame><draw:frame draw:style-name="Mfr2" draw:name="Image81" text:anchor-type="char" svg:x="0.7736in" svg:y="10.8752in" svg:width="1.9181in" svg:height="0.128in" draw:z-index="299"><draw:image xlink:href="Pictures/100000010000017F0000001931F81BC8.png" xlink:type="simple" xlink:show="embed" xlink:actuate="onLoad" draw:mime-type="image/png"/></draw:frame><draw:frame draw:style-name="Mfr2" draw:name="Image82" text:anchor-type="char" svg:x="7.3252in" svg:y="10.8752in" svg:width="0.1291in" svg:height="0.128in" draw:z-index="300"><draw:image xlink:href="Pictures/100000010000001900000019E9558BF9.png" xlink:type="simple" xlink:show="embed" xlink:actuate="onLoad" draw:mime-type="image/png"/></draw:frame></text:p>
      </style:footer>
      <style:footer-left>
        <text:p text:style-name="MP1"><draw:frame draw:style-name="Mfr1" draw:name="Image 89 Copy 1" text:anchor-type="char" svg:x="3.7902in" svg:y="10.5945in" svg:width="0.6866in" svg:height="0.6189in"><draw:image xlink:href="Pictures/10000001000000840000007752069C51.png" xlink:type="simple" xlink:show="embed" xlink:actuate="onLoad" draw:mime-type="image/png"/></draw:frame><draw:frame draw:style-name="Mfr3" draw:name="Frame3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 text:anchor-type="char" svg:x="7.3252in" svg:y="10.8752in" svg:width="0.1307in" svg:height="0.1283in"><draw:text-box><text:p text:style-name="MP3"><text:span text:style-name="MT7">08</text:span></text:p></draw:text-box></draw:frame><draw:frame draw:style-name="Mfr3" draw:name="Frame371" text:anchor-type="char" svg:x="7.3252in" svg:y="10.8752in" svg:width="0.1307in" svg:height="0.1283in"><draw:text-box><text:p text:style-name="MP4">08</text:p></draw:text-box></draw:frame><draw:frame draw:style-name="Mfr4" draw:name="Frame45" text:anchor-type="char" svg:x="7.3252in" svg:y="10.8752in" svg:width="0.1307in" svg:height="0.1283in"><draw:text-box><text:p text:style-name="MP4">08</text:p></draw:text-box></draw:frame><draw:frame draw:style-name="Mfr2" draw:name="Image83" text:anchor-type="char" svg:x="0.7736in" svg:y="10.8752in" svg:width="1.9181in" svg:height="0.128in" draw:z-index="14"><draw:image xlink:href="Pictures/100000010000017F0000001931F81BC8.png" xlink:type="simple" xlink:show="embed" xlink:actuate="onLoad" draw:mime-type="image/png"/></draw:frame><draw:frame draw:style-name="Mfr2" draw:name="Image84" text:anchor-type="char" svg:x="7.3252in" svg:y="10.8752in" svg:width="0.1291in" svg:height="0.128in" draw:z-index="15"><draw:image xlink:href="Pictures/100000010000001900000019E9558BF9.png" xlink:type="simple" xlink:show="embed" xlink:actuate="onLoad" draw:mime-type="image/png"/></draw:frame></text:p>
      </style:footer-left>
    </style:master-page>
    <style:master-page style:name="Converted9" style:page-layout-name="Mpm6" draw:style-name="Mdp1">
      <style:header>
        <text:p text:style-name="MP1"><draw:frame draw:style-name="Mfr3" draw:name="Frame4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3"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39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5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85" text:anchor-type="char" svg:x="0.4925in" svg:y="0in" svg:width="7.7756in" svg:height="1.3874in" draw:z-index="21"><draw:image xlink:href="Pictures/1000000100000613000001153857E5DA.png" xlink:type="simple" xlink:show="embed" xlink:actuate="onLoad" draw:mime-type="image/png"/></draw:frame><draw:frame draw:style-name="Mfr2" draw:name="Image86" text:anchor-type="char" svg:x="1.6811in" svg:y="0.5965in" svg:width="1.5984in" svg:height="0.4035in" draw:z-index="22"><draw:image xlink:href="Pictures/100000010000013F000000509651FD70.png" xlink:type="simple" xlink:show="embed" xlink:actuate="onLoad" draw:mime-type="image/png"/></draw:frame><draw:frame draw:style-name="Mfr2" draw:name="Image87" text:anchor-type="char" svg:x="5.5709in" svg:y="0.7409in" svg:width="1.9236in" svg:height="0.2028in" draw:z-index="23"><draw:image xlink:href="Pictures/100000010000018000000028EC1C6272.png" xlink:type="simple" xlink:show="embed" xlink:actuate="onLoad" draw:mime-type="image/png"/></draw:frame></text:p>
      </style:header>
      <style:header-left>
        <text:p text:style-name="MP1"><draw:frame draw:style-name="Mfr2" draw:name="Image90" text:anchor-type="char" svg:x="0.4925in" svg:y="0in" svg:width="7.7756in" svg:height="1.3874in" draw:z-index="301"><draw:image xlink:href="Pictures/1000000100000613000001153857E5DA.png" xlink:type="simple" xlink:show="embed" xlink:actuate="onLoad" draw:mime-type="image/png"/></draw:frame><draw:frame draw:style-name="Mfr2" draw:name="Image91" text:anchor-type="char" svg:x="1.6811in" svg:y="0.5965in" svg:width="1.5984in" svg:height="0.4035in" draw:z-index="302"><draw:image xlink:href="Pictures/100000010000013F000000509651FD70.png" xlink:type="simple" xlink:show="embed" xlink:actuate="onLoad" draw:mime-type="image/png"/></draw:frame><draw:frame draw:style-name="Mfr2" draw:name="Image93" text:anchor-type="char" svg:x="5.5709in" svg:y="0.7409in" svg:width="1.9236in" svg:height="0.2028in" draw:z-index="303"><draw:image xlink:href="Pictures/100000010000018000000028EC1C6272.png" xlink:type="simple" xlink:show="embed" xlink:actuate="onLoad" draw:mime-type="image/png"/></draw:frame></text:p>
      </style:header-left>
      <style:footer>
        <text:p text:style-name="MP1"><draw:frame draw:style-name="Mfr1" draw:name="Image 110" text:anchor-type="char" svg:x="3.7902in" svg:y="10.5945in" svg:width="0.6866in" svg:height="0.6189in"><draw:image xlink:href="Pictures/10000001000000840000007752069C51.png" xlink:type="simple" xlink:show="embed" xlink:actuate="onLoad" draw:mime-type="image/png"/></draw:frame><draw:frame draw:style-name="Mfr4" draw:name="Frame4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91" text:anchor-type="char" svg:x="7.2972in" svg:y="10.8752in" svg:width="0.2in" svg:height="0.1283in"><draw:text-box><text:p text:style-name="MP7"><text:page-number text:select-page="current">11</text:page-number></text:p></draw:text-box></draw:frame><draw:frame draw:style-name="Mfr3" draw:name="Frame52" text:anchor-type="char" svg:x="7.2972in" svg:y="10.8752in" svg:width="0.2in" svg:height="0.1283in"><draw:text-box><text:p text:style-name="MP8"><text:span text:style-name="MT7"><text:page-number text:select-page="current">11</text:page-number></text:span></text:p></draw:text-box></draw:frame><draw:frame draw:style-name="Mfr3" draw:name="Frame471" text:anchor-type="char" svg:x="7.2972in" svg:y="10.8752in" svg:width="0.2in" svg:height="0.1283in"><draw:text-box><text:p text:style-name="MP7"><text:page-number text:select-page="current">11</text:page-number></text:p></draw:text-box></draw:frame><draw:frame draw:style-name="Mfr2" draw:name="Image48" text:anchor-type="char" svg:x="0.7736in" svg:y="10.8752in" svg:width="1.9181in" svg:height="0.128in"><draw:image xlink:href="Pictures/100000010000017F0000001931F81BC8.png" xlink:type="simple" xlink:show="embed" xlink:actuate="onLoad" draw:mime-type="image/png"/></draw:frame><draw:frame draw:style-name="Mfr2" draw:name="Image5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107" text:anchor-type="char" svg:x="3.7902in" svg:y="10.5945in" svg:width="0.6866in" svg:height="0.6189in" draw:z-index="125"><draw:image xlink:href="Pictures/10000001000000840000007752069C51.png" xlink:type="simple" xlink:show="embed" xlink:actuate="onLoad" draw:mime-type="image/png"/></draw:frame><draw:frame draw:style-name="Mfr2" draw:name="Image26" text:anchor-type="char" svg:x="0.7736in" svg:y="10.8752in" svg:width="1.9181in" svg:height="0.128in" draw:z-index="273"><draw:image xlink:href="Pictures/100000010000017F0000001931F81BC8.png" xlink:type="simple" xlink:show="embed" xlink:actuate="onLoad" draw:mime-type="image/png"/></draw:frame><draw:frame draw:style-name="Mfr2" draw:name="Image27" text:anchor-type="char" svg:x="7.3252in" svg:y="10.8752in" svg:width="0.1291in" svg:height="0.128in" draw:z-index="274"><draw:image xlink:href="Pictures/100000010000001900000019E9558BF9.png" xlink:type="simple" xlink:show="embed" xlink:actuate="onLoad" draw:mime-type="image/png"/></draw:frame></text:p>
      </style:footer-left>
    </style:master-page>
    <style:master-page style:name="Converted10" style:page-layout-name="Mpm5" draw:style-name="Mdp1">
      <style:header>
        <text:p text:style-name="MP1"><draw:frame draw:style-name="Mfr2" draw:name="Image28" text:anchor-type="char" svg:x="0.4925in" svg:y="0in" svg:width="7.7756in" svg:height="1.3874in" draw:z-index="262"><draw:image xlink:href="Pictures/100000010000061300000115FB6770EA.png" xlink:type="simple" xlink:show="embed" xlink:actuate="onLoad" draw:mime-type="image/png"/></draw:frame><draw:frame draw:style-name="Mfr2" draw:name="Image29" text:anchor-type="char" svg:x="1.6811in" svg:y="0.5965in" svg:width="1.5984in" svg:height="0.4035in" draw:z-index="261"><draw:image xlink:href="Pictures/100000010000013F000000509651FD70.png" xlink:type="simple" xlink:show="embed" xlink:actuate="onLoad" draw:mime-type="image/png"/></draw:frame><draw:frame draw:style-name="Mfr2" draw:name="Image44" text:anchor-type="char" svg:x="5.5709in" svg:y="0.7409in" svg:width="1.9236in" svg:height="0.2028in" draw:z-index="259"><draw:image xlink:href="Pictures/100000010000018000000028EC1C6272.png" xlink:type="simple" xlink:show="embed" xlink:actuate="onLoad" draw:mime-type="image/png"/></draw:frame></text:p>
      </style:header>
      <style:header-left>
        <text:p text:style-name="MP1"><draw:frame draw:style-name="Mfr3" draw:name="Frame5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4"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54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57"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94" text:anchor-type="char" svg:x="0.4925in" svg:y="0in" svg:width="7.7756in" svg:height="1.3874in" draw:z-index="29"><draw:image xlink:href="Pictures/1000000100000613000001153857E5DA.png" xlink:type="simple" xlink:show="embed" xlink:actuate="onLoad" draw:mime-type="image/png"/></draw:frame><draw:frame draw:style-name="Mfr2" draw:name="Image95" text:anchor-type="char" svg:x="1.6811in" svg:y="0.5965in" svg:width="1.5984in" svg:height="0.4035in" draw:z-index="30"><draw:image xlink:href="Pictures/100000010000013F000000509651FD70.png" xlink:type="simple" xlink:show="embed" xlink:actuate="onLoad" draw:mime-type="image/png"/></draw:frame><draw:frame draw:style-name="Mfr2" draw:name="Image96" text:anchor-type="char" svg:x="5.5709in" svg:y="0.7409in" svg:width="1.9236in" svg:height="0.2028in" draw:z-index="34"><draw:image xlink:href="Pictures/100000010000018000000028EC1C6272.png" xlink:type="simple" xlink:show="embed" xlink:actuate="onLoad" draw:mime-type="image/png"/></draw:frame></text:p>
      </style:header-left>
      <style:footer>
        <text:p text:style-name="MP1"><draw:frame draw:style-name="Mfr1" draw:name="Image 110 Copy 1" text:anchor-type="char" svg:x="3.7902in" svg:y="10.5945in" svg:width="0.6866in" svg:height="0.6189in" draw:z-index="193"><draw:image xlink:href="Pictures/10000001000000840000007752069C51.png" xlink:type="simple" xlink:show="embed" xlink:actuate="onLoad" draw:mime-type="image/png"/></draw:frame><draw:frame draw:style-name="Mfr2" draw:name="Image97" text:anchor-type="char" svg:x="0.7736in" svg:y="10.8752in" svg:width="1.9181in" svg:height="0.128in" draw:z-index="304"><draw:image xlink:href="Pictures/100000010000017F0000001931F81BC8.png" xlink:type="simple" xlink:show="embed" xlink:actuate="onLoad" draw:mime-type="image/png"/></draw:frame><draw:frame draw:style-name="Mfr2" draw:name="Image98" text:anchor-type="char" svg:x="7.2972in" svg:y="10.8752in" svg:width="0.1984in" svg:height="0.128in" draw:z-index="305"><draw:image xlink:href="Pictures/100000010000002700000019D898E835.png" xlink:type="simple" xlink:show="embed" xlink:actuate="onLoad" draw:mime-type="image/png"/></draw:frame></text:p>
      </style:footer>
      <style:footer-left>
        <text:p text:style-name="MP1"><draw:frame draw:style-name="Mfr1" draw:name="Image 107 Copy 1" text:anchor-type="char" svg:x="3.7902in" svg:y="10.5945in" svg:width="0.6866in" svg:height="0.6189in"><draw:image xlink:href="Pictures/10000001000000840000007752069C51.png" xlink:type="simple" xlink:show="embed" xlink:actuate="onLoad" draw:mime-type="image/png"/></draw:frame><draw:frame draw:style-name="Mfr3" draw:name="Frame5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2" text:anchor-type="char" svg:x="7.3252in" svg:y="10.8752in" svg:width="0.1307in" svg:height="0.1283in"><draw:text-box><text:p text:style-name="MP3"><text:span text:style-name="MT7">10</text:span></text:p></draw:text-box></draw:frame><draw:frame draw:style-name="Mfr3" draw:name="Frame611" text:anchor-type="char" svg:x="7.3252in" svg:y="10.8752in" svg:width="0.1307in" svg:height="0.1283in"><draw:text-box><text:p text:style-name="MP4">10</text:p></draw:text-box></draw:frame><draw:frame draw:style-name="Mfr4" draw:name="Frame6111" text:anchor-type="char" svg:x="7.3252in" svg:y="10.8752in" svg:width="0.1307in" svg:height="0.1283in"><draw:text-box><text:p text:style-name="MP4">10</text:p></draw:text-box></draw:frame><draw:frame draw:style-name="Mfr2" draw:name="Image99" text:anchor-type="char" svg:x="0.7736in" svg:y="10.8752in" svg:width="1.9181in" svg:height="0.128in" draw:z-index="43"><draw:image xlink:href="Pictures/100000010000017F0000001931F81BC8.png" xlink:type="simple" xlink:show="embed" xlink:actuate="onLoad" draw:mime-type="image/png"/></draw:frame><draw:frame draw:style-name="Mfr2" draw:name="Image100" text:anchor-type="char" svg:x="7.3252in" svg:y="10.8752in" svg:width="0.1291in" svg:height="0.128in" draw:z-index="44"><draw:image xlink:href="Pictures/100000010000001900000019E9558BF9.png" xlink:type="simple" xlink:show="embed" xlink:actuate="onLoad" draw:mime-type="image/png"/></draw:frame></text:p>
      </style:footer-left>
    </style:master-page>
    <style:master-page style:name="Converted11" style:page-layout-name="Mpm7" draw:style-name="Mdp1">
      <style:header>
        <text:p text:style-name="MP1"><draw:frame draw:style-name="Mfr3" draw:name="Frame6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4"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63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63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101" text:anchor-type="char" svg:x="0.4925in" svg:y="0in" svg:width="7.7756in" svg:height="1.3874in" draw:z-index="47"><draw:image xlink:href="Pictures/1000000100000613000001153857E5DA.png" xlink:type="simple" xlink:show="embed" xlink:actuate="onLoad" draw:mime-type="image/png"/></draw:frame><draw:frame draw:style-name="Mfr2" draw:name="Image102" text:anchor-type="char" svg:x="1.6811in" svg:y="0.5965in" svg:width="1.5984in" svg:height="0.4035in" draw:z-index="48"><draw:image xlink:href="Pictures/100000010000013F000000509651FD70.png" xlink:type="simple" xlink:show="embed" xlink:actuate="onLoad" draw:mime-type="image/png"/></draw:frame><draw:frame draw:style-name="Mfr2" draw:name="Image103" text:anchor-type="char" svg:x="5.5709in" svg:y="0.7409in" svg:width="1.9236in" svg:height="0.2028in" draw:z-index="49"><draw:image xlink:href="Pictures/100000010000018000000028EC1C6272.png" xlink:type="simple" xlink:show="embed" xlink:actuate="onLoad" draw:mime-type="image/png"/></draw:frame></text:p>
      </style:header>
      <style:header-left>
        <text:p text:style-name="MP2"/>
      </style:header-left>
      <style:footer>
        <text:p text:style-name="MP1"><draw:frame draw:style-name="Mfr1" draw:name="Image 110 Copy 1 Copy 1" text:anchor-type="char" svg:x="3.7902in" svg:y="10.5945in" svg:width="0.6866in" svg:height="0.6189in"><draw:image xlink:href="Pictures/10000001000000840000007752069C51.png" xlink:type="simple" xlink:show="embed" xlink:actuate="onLoad" draw:mime-type="image/png"/></draw:frame><draw:frame draw:style-name="Mfr3" draw:name="Frame6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6" text:anchor-type="char" svg:x="7.2972in" svg:y="10.8752in" svg:width="0.2in" svg:height="0.1283in"><draw:text-box><text:p text:style-name="MP8"><text:span text:style-name="MT7"><text:page-number text:select-page="current">13</text:page-number></text:span></text:p></draw:text-box></draw:frame><draw:frame draw:style-name="Mfr3" draw:name="Frame651" text:anchor-type="char" svg:x="7.2972in" svg:y="10.8752in" svg:width="0.2in" svg:height="0.1283in"><draw:text-box><text:p text:style-name="MP7"><text:page-number text:select-page="current">13</text:page-number></text:p></draw:text-box></draw:frame><draw:frame draw:style-name="Mfr4" draw:name="Frame6511" text:anchor-type="char" svg:x="7.2972in" svg:y="10.8752in" svg:width="0.2in" svg:height="0.1283in"><draw:text-box><text:p text:style-name="MP7"><text:page-number text:select-page="current">13</text:page-number></text:p></draw:text-box></draw:frame><draw:frame draw:style-name="Mfr2" draw:name="Image104" text:anchor-type="char" svg:x="0.7736in" svg:y="10.8752in" svg:width="1.9181in" svg:height="0.128in" draw:z-index="50"><draw:image xlink:href="Pictures/100000010000017F0000001931F81BC8.png" xlink:type="simple" xlink:show="embed" xlink:actuate="onLoad" draw:mime-type="image/png"/></draw:frame><draw:frame draw:style-name="Mfr2" draw:name="Image105" text:anchor-type="char" svg:x="7.2972in" svg:y="10.8752in" svg:width="0.1984in" svg:height="0.128in" draw:z-index="51"><draw:image xlink:href="Pictures/100000010000002700000019D898E835.png" xlink:type="simple" xlink:show="embed" xlink:actuate="onLoad" draw:mime-type="image/png"/></draw:frame></text:p>
      </style:footer>
      <style:footer-left>
        <text:p text:style-name="MP2"/>
      </style:footer-left>
    </style:master-page>
    <style:master-page style:name="Converted12" style:page-layout-name="Mpm6" draw:style-name="Mdp1">
      <style:header>
        <text:p text:style-name="MP1"><draw:frame draw:style-name="Mfr2" draw:name="Image30" text:anchor-type="char" svg:x="0.4925in" svg:y="0in" svg:width="7.7756in" svg:height="1.3874in" draw:z-index="275"><draw:image xlink:href="Pictures/100000010000061300000115FB6770EA.png" xlink:type="simple" xlink:show="embed" xlink:actuate="onLoad" draw:mime-type="image/png"/></draw:frame><draw:frame draw:style-name="Mfr2" draw:name="Image31" text:anchor-type="char" svg:x="1.6811in" svg:y="0.5965in" svg:width="1.5984in" svg:height="0.4035in" draw:z-index="276"><draw:image xlink:href="Pictures/100000010000013F000000509651FD70.png" xlink:type="simple" xlink:show="embed" xlink:actuate="onLoad" draw:mime-type="image/png"/></draw:frame><draw:frame draw:style-name="Mfr2" draw:name="Image32" text:anchor-type="char" svg:x="5.5709in" svg:y="0.7409in" svg:width="1.9236in" svg:height="0.2028in" draw:z-index="277"><draw:image xlink:href="Pictures/100000010000018000000028EC1C6272.png" xlink:type="simple" xlink:show="embed" xlink:actuate="onLoad" draw:mime-type="image/png"/></draw:frame></text:p>
      </style:header>
      <style:header-left>
        <text:p text:style-name="MP1"><draw:frame draw:style-name="Mfr4" draw:name="Frame6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9"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67"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35" text:anchor-type="char" svg:x="0.4925in" svg:y="0in" svg:width="7.7756in" svg:height="1.3874in"><draw:image xlink:href="Pictures/1000000100000613000001153857E5DA.png" xlink:type="simple" xlink:show="embed" xlink:actuate="onLoad" draw:mime-type="image/png"/></draw:frame><draw:frame draw:style-name="Mfr2" draw:name="Image40" text:anchor-type="char" svg:x="1.6811in" svg:y="0.5965in" svg:width="1.5984in" svg:height="0.4035in"><draw:image xlink:href="Pictures/100000010000013F000000509651FD70.png" xlink:type="simple" xlink:show="embed" xlink:actuate="onLoad" draw:mime-type="image/png"/></draw:frame><draw:frame draw:style-name="Mfr2" draw:name="Image43"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33" text:anchor-type="char" svg:x="3.7902in" svg:y="10.5945in" svg:width="0.6866in" svg:height="0.6189in" draw:z-index="95"><draw:image xlink:href="Pictures/10000001000000840000007752069C51.png" xlink:type="simple" xlink:show="embed" xlink:actuate="onLoad" draw:mime-type="image/png"/></draw:frame><draw:frame draw:style-name="Mfr2" draw:name="Image36" text:anchor-type="char" svg:x="0.7736in" svg:y="10.8752in" svg:width="1.9181in" svg:height="0.128in" draw:z-index="278"><draw:image xlink:href="Pictures/100000010000017F0000001931F81BC8.png" xlink:type="simple" xlink:show="embed" xlink:actuate="onLoad" draw:mime-type="image/png"/></draw:frame><draw:frame draw:style-name="Mfr2" draw:name="Image37" text:anchor-type="char" svg:x="7.2972in" svg:y="10.8752in" svg:width="0.1984in" svg:height="0.128in" draw:z-index="280"><draw:image xlink:href="Pictures/100000010000002700000019D898E835.png" xlink:type="simple" xlink:show="embed" xlink:actuate="onLoad" draw:mime-type="image/png"/></draw:frame></text:p>
      </style:footer>
      <style:footer-left>
        <text:p text:style-name="MP1"><draw:frame draw:style-name="Mfr1" draw:name="Image 136" text:anchor-type="char" svg:x="3.7902in" svg:y="10.5945in" svg:width="0.6866in" svg:height="0.6189in"><draw:image xlink:href="Pictures/10000001000000840000007752069C51.png" xlink:type="simple" xlink:show="embed" xlink:actuate="onLoad" draw:mime-type="image/png"/></draw:frame><draw:frame draw:style-name="Mfr4" draw:name="Frame7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31" text:anchor-type="char" svg:x="7.2972in" svg:y="10.8752in" svg:width="0.2in" svg:height="0.1283in"><draw:text-box><text:p text:style-name="MP7"><text:page-number text:select-page="current">14</text:page-number></text:p></draw:text-box></draw:frame><draw:frame draw:style-name="Mfr3" draw:name="Frame74" text:anchor-type="char" svg:x="7.2972in" svg:y="10.8752in" svg:width="0.2in" svg:height="0.1283in"><draw:text-box><text:p text:style-name="MP7"><text:page-number text:select-page="current">14</text:page-number></text:p></draw:text-box></draw:frame><draw:frame draw:style-name="Mfr2" draw:name="Image38" text:anchor-type="char" svg:x="0.7736in" svg:y="10.8752in" svg:width="1.9181in" svg:height="0.128in"><draw:image xlink:href="Pictures/100000010000017F0000001931F81BC8.png" xlink:type="simple" xlink:show="embed" xlink:actuate="onLoad" draw:mime-type="image/png"/></draw:frame><draw:frame draw:style-name="Mfr2" draw:name="Image39"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13" style:page-layout-name="Mpm6" draw:style-name="Mdp1">
      <style:header>
        <text:p text:style-name="MP1"><draw:frame draw:style-name="Mfr3" draw:name="Frame7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76"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75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106" text:anchor-type="char" svg:x="0.4925in" svg:y="0in" svg:width="7.7756in" svg:height="1.3874in" draw:z-index="55"><draw:image xlink:href="Pictures/1000000100000613000001153857E5DA.png" xlink:type="simple" xlink:show="embed" xlink:actuate="onLoad" draw:mime-type="image/png"/></draw:frame><draw:frame draw:style-name="Mfr2" draw:name="Image108" text:anchor-type="char" svg:x="1.6811in" svg:y="0.5965in" svg:width="1.5984in" svg:height="0.4035in" draw:z-index="56"><draw:image xlink:href="Pictures/100000010000013F000000509651FD70.png" xlink:type="simple" xlink:show="embed" xlink:actuate="onLoad" draw:mime-type="image/png"/></draw:frame><draw:frame draw:style-name="Mfr2" draw:name="Image109" text:anchor-type="char" svg:x="5.5709in" svg:y="0.7409in" svg:width="1.9236in" svg:height="0.2028in" draw:z-index="62"><draw:image xlink:href="Pictures/100000010000018000000028EC1C6272.png" xlink:type="simple" xlink:show="embed" xlink:actuate="onLoad" draw:mime-type="image/png"/></draw:frame></text:p>
      </style:header>
      <style:header-left>
        <text:p text:style-name="MP1"><draw:frame draw:style-name="Mfr2" draw:name="Image111" text:anchor-type="char" svg:x="0.4925in" svg:y="0in" svg:width="7.7756in" svg:height="1.3874in" draw:z-index="306"><draw:image xlink:href="Pictures/1000000100000613000001153857E5DA.png" xlink:type="simple" xlink:show="embed" xlink:actuate="onLoad" draw:mime-type="image/png"/></draw:frame><draw:frame draw:style-name="Mfr2" draw:name="Image112" text:anchor-type="char" svg:x="1.6811in" svg:y="0.5965in" svg:width="1.5984in" svg:height="0.4035in" draw:z-index="307"><draw:image xlink:href="Pictures/100000010000013F000000509651FD70.png" xlink:type="simple" xlink:show="embed" xlink:actuate="onLoad" draw:mime-type="image/png"/></draw:frame><draw:frame draw:style-name="Mfr2" draw:name="Image113" text:anchor-type="char" svg:x="5.5709in" svg:y="0.7409in" svg:width="1.9236in" svg:height="0.2028in" draw:z-index="308"><draw:image xlink:href="Pictures/100000010000018000000028EC1C6272.png" xlink:type="simple" xlink:show="embed" xlink:actuate="onLoad" draw:mime-type="image/png"/></draw:frame></text:p>
      </style:header-left>
      <style:footer>
        <text:p text:style-name="MP1"><draw:frame draw:style-name="Mfr1" draw:name="Image 133 Copy 1" text:anchor-type="char" svg:x="3.7902in" svg:y="10.5945in" svg:width="0.6866in" svg:height="0.6189in"><draw:image xlink:href="Pictures/10000001000000840000007752069C51.png" xlink:type="simple" xlink:show="embed" xlink:actuate="onLoad" draw:mime-type="image/png"/></draw:frame><draw:frame draw:style-name="Mfr3" draw:name="Frame7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0" text:anchor-type="char" svg:x="7.2972in" svg:y="10.8752in" svg:width="0.2in" svg:height="0.1283in"><draw:text-box><text:p text:style-name="MP8"><text:span text:style-name="MT7"><text:page-number text:select-page="current">15</text:page-number></text:span></text:p></draw:text-box></draw:frame><draw:frame draw:style-name="Mfr3" draw:name="Frame801" text:anchor-type="char" svg:x="7.2972in" svg:y="10.8752in" svg:width="0.2in" svg:height="0.1283in"><draw:text-box><text:p text:style-name="MP7"><text:page-number text:select-page="current">15</text:page-number></text:p></draw:text-box></draw:frame><draw:frame draw:style-name="Mfr4" draw:name="Frame7911" text:anchor-type="char" svg:x="7.2972in" svg:y="10.8752in" svg:width="0.2in" svg:height="0.1283in"><draw:text-box><text:p text:style-name="MP7"><text:page-number text:select-page="current">15</text:page-number></text:p></draw:text-box></draw:frame><draw:frame draw:style-name="Mfr2" draw:name="Image114" text:anchor-type="char" svg:x="0.7736in" svg:y="10.8752in" svg:width="1.9181in" svg:height="0.128in" draw:z-index="68"><draw:image xlink:href="Pictures/100000010000017F0000001931F81BC8.png" xlink:type="simple" xlink:show="embed" xlink:actuate="onLoad" draw:mime-type="image/png"/></draw:frame><draw:frame draw:style-name="Mfr2" draw:name="Image115" text:anchor-type="char" svg:x="7.2972in" svg:y="10.8752in" svg:width="0.1984in" svg:height="0.128in" draw:z-index="69"><draw:image xlink:href="Pictures/100000010000002700000019D898E835.png" xlink:type="simple" xlink:show="embed" xlink:actuate="onLoad" draw:mime-type="image/png"/></draw:frame></text:p>
      </style:footer>
      <style:footer-left>
        <text:p text:style-name="MP1"><draw:frame draw:style-name="Mfr1" draw:name="Image 136 Copy 1" text:anchor-type="char" svg:x="3.7902in" svg:y="10.5945in" svg:width="0.6866in" svg:height="0.6189in" draw:z-index="218"><draw:image xlink:href="Pictures/10000001000000840000007752069C51.png" xlink:type="simple" xlink:show="embed" xlink:actuate="onLoad" draw:mime-type="image/png"/></draw:frame><draw:frame draw:style-name="Mfr2" draw:name="Image116" text:anchor-type="char" svg:x="0.7736in" svg:y="10.8752in" svg:width="1.9181in" svg:height="0.128in" draw:z-index="309"><draw:image xlink:href="Pictures/100000010000017F0000001931F81BC8.png" xlink:type="simple" xlink:show="embed" xlink:actuate="onLoad" draw:mime-type="image/png"/></draw:frame><draw:frame draw:style-name="Mfr2" draw:name="Image117" text:anchor-type="char" svg:x="7.2972in" svg:y="10.8752in" svg:width="0.1984in" svg:height="0.128in" draw:z-index="310"><draw:image xlink:href="Pictures/100000010000002700000019D898E835.png" xlink:type="simple" xlink:show="embed" xlink:actuate="onLoad" draw:mime-type="image/png"/></draw:frame></text:p>
      </style:footer-left>
    </style:master-page>
    <style:master-page style:name="Converted14" style:page-layout-name="Mpm6" draw:style-name="Mdp1">
      <style:header>
        <text:p text:style-name="MP1"><draw:frame draw:style-name="Mfr2" draw:name="Image118" text:anchor-type="char" svg:x="0.4925in" svg:y="0in" svg:width="7.7756in" svg:height="1.3874in" draw:z-index="311"><draw:image xlink:href="Pictures/1000000100000613000001153857E5DA.png" xlink:type="simple" xlink:show="embed" xlink:actuate="onLoad" draw:mime-type="image/png"/></draw:frame><draw:frame draw:style-name="Mfr2" draw:name="Image121" text:anchor-type="char" svg:x="1.6811in" svg:y="0.5965in" svg:width="1.5984in" svg:height="0.4035in" draw:z-index="312"><draw:image xlink:href="Pictures/100000010000013F000000509651FD70.png" xlink:type="simple" xlink:show="embed" xlink:actuate="onLoad" draw:mime-type="image/png"/></draw:frame><draw:frame draw:style-name="Mfr2" draw:name="Image122" text:anchor-type="char" svg:x="5.5709in" svg:y="0.7409in" svg:width="1.9236in" svg:height="0.2028in" draw:z-index="313"><draw:image xlink:href="Pictures/100000010000018000000028EC1C6272.png" xlink:type="simple" xlink:show="embed" xlink:actuate="onLoad" draw:mime-type="image/png"/></draw:frame></text:p>
      </style:header>
      <style:header-left>
        <text:p text:style-name="MP1"><draw:frame draw:style-name="Mfr3" draw:name="Frame8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6"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86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85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123" text:anchor-type="char" svg:x="0.4925in" svg:y="0in" svg:width="7.7756in" svg:height="1.3874in" draw:z-index="85"><draw:image xlink:href="Pictures/1000000100000613000001153857E5DA.png" xlink:type="simple" xlink:show="embed" xlink:actuate="onLoad" draw:mime-type="image/png"/></draw:frame><draw:frame draw:style-name="Mfr2" draw:name="Image124" text:anchor-type="char" svg:x="1.6811in" svg:y="0.5965in" svg:width="1.5984in" svg:height="0.4035in" draw:z-index="86"><draw:image xlink:href="Pictures/100000010000013F000000509651FD70.png" xlink:type="simple" xlink:show="embed" xlink:actuate="onLoad" draw:mime-type="image/png"/></draw:frame><draw:frame draw:style-name="Mfr2" draw:name="Image125" text:anchor-type="char" svg:x="5.5709in" svg:y="0.7409in" svg:width="1.9236in" svg:height="0.2028in" draw:z-index="88"><draw:image xlink:href="Pictures/100000010000018000000028EC1C6272.png" xlink:type="simple" xlink:show="embed" xlink:actuate="onLoad" draw:mime-type="image/png"/></draw:frame></text:p>
      </style:header-left>
      <style:footer>
        <text:p text:style-name="MP1"><draw:frame draw:style-name="Mfr1" draw:name="Image 133 Copy 1 Copy 1" text:anchor-type="char" svg:x="3.7902in" svg:y="10.5945in" svg:width="0.6866in" svg:height="0.6189in" draw:z-index="214"><draw:image xlink:href="Pictures/10000001000000840000007752069C51.png" xlink:type="simple" xlink:show="embed" xlink:actuate="onLoad" draw:mime-type="image/png"/></draw:frame><draw:frame draw:style-name="Mfr2" draw:name="Image126" text:anchor-type="char" svg:x="0.7736in" svg:y="10.8752in" svg:width="1.9181in" svg:height="0.128in" draw:z-index="314"><draw:image xlink:href="Pictures/100000010000017F0000001931F81BC8.png" xlink:type="simple" xlink:show="embed" xlink:actuate="onLoad" draw:mime-type="image/png"/></draw:frame><draw:frame draw:style-name="Mfr2" draw:name="Image127" text:anchor-type="char" svg:x="7.2972in" svg:y="10.8752in" svg:width="0.1984in" svg:height="0.128in" draw:z-index="315"><draw:image xlink:href="Pictures/100000010000002700000019D898E835.png" xlink:type="simple" xlink:show="embed" xlink:actuate="onLoad" draw:mime-type="image/png"/></draw:frame></text:p>
      </style:footer>
      <style:footer-left>
        <text:p text:style-name="MP1"><draw:frame draw:style-name="Mfr1" draw:name="Image 136 Copy 1 Copy 1" text:anchor-type="char" svg:x="3.7902in" svg:y="10.5945in" svg:width="0.6866in" svg:height="0.6189in"><draw:image xlink:href="Pictures/10000001000000840000007752069C51.png" xlink:type="simple" xlink:show="embed" xlink:actuate="onLoad" draw:mime-type="image/png"/></draw:frame><draw:frame draw:style-name="Mfr3" draw:name="Frame8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0" text:anchor-type="char" svg:x="7.2972in" svg:y="10.8752in" svg:width="0.2in" svg:height="0.1283in"><draw:text-box><text:p text:style-name="MP8"><text:span text:style-name="MT7"><text:page-number text:select-page="current">16</text:page-number></text:span></text:p></draw:text-box></draw:frame><draw:frame draw:style-name="Mfr3" draw:name="Frame901" text:anchor-type="char" svg:x="7.2972in" svg:y="10.8752in" svg:width="0.2in" svg:height="0.1283in"><draw:text-box><text:p text:style-name="MP7"><text:page-number text:select-page="current">16</text:page-number></text:p></draw:text-box></draw:frame><draw:frame draw:style-name="Mfr4" draw:name="Frame8911" text:anchor-type="char" svg:x="7.2972in" svg:y="10.8752in" svg:width="0.2in" svg:height="0.1283in"><draw:text-box><text:p text:style-name="MP7"><text:page-number text:select-page="current">16</text:page-number></text:p></draw:text-box></draw:frame><draw:frame draw:style-name="Mfr2" draw:name="Image128" text:anchor-type="char" svg:x="0.7736in" svg:y="10.8752in" svg:width="1.9181in" svg:height="0.128in" draw:z-index="98"><draw:image xlink:href="Pictures/100000010000017F0000001931F81BC8.png" xlink:type="simple" xlink:show="embed" xlink:actuate="onLoad" draw:mime-type="image/png"/></draw:frame><draw:frame draw:style-name="Mfr2" draw:name="Image129" text:anchor-type="char" svg:x="7.2972in" svg:y="10.8752in" svg:width="0.1984in" svg:height="0.128in" draw:z-index="100"><draw:image xlink:href="Pictures/100000010000002700000019D898E835.png" xlink:type="simple" xlink:show="embed" xlink:actuate="onLoad" draw:mime-type="image/png"/></draw:frame></text:p>
      </style:footer-left>
    </style:master-page>
    <style:master-page style:name="Converted15" style:page-layout-name="Mpm6" draw:style-name="Mdp1">
      <style:header>
        <text:p text:style-name="MP1"><draw:frame draw:style-name="Mfr3" draw:name="Frame9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9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3"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92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91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130" text:anchor-type="char" svg:x="0.4925in" svg:y="0in" svg:width="7.7756in" svg:height="1.3874in" draw:z-index="104"><draw:image xlink:href="Pictures/1000000100000613000001153857E5DA.png" xlink:type="simple" xlink:show="embed" xlink:actuate="onLoad" draw:mime-type="image/png"/></draw:frame><draw:frame draw:style-name="Mfr2" draw:name="Image131" text:anchor-type="char" svg:x="1.6811in" svg:y="0.5965in" svg:width="1.5984in" svg:height="0.4035in" draw:z-index="105"><draw:image xlink:href="Pictures/100000010000013F000000509651FD70.png" xlink:type="simple" xlink:show="embed" xlink:actuate="onLoad" draw:mime-type="image/png"/></draw:frame><draw:frame draw:style-name="Mfr2" draw:name="Image132" text:anchor-type="char" svg:x="5.5709in" svg:y="0.7409in" svg:width="1.9236in" svg:height="0.2028in" draw:z-index="109"><draw:image xlink:href="Pictures/100000010000018000000028EC1C6272.png" xlink:type="simple" xlink:show="embed" xlink:actuate="onLoad" draw:mime-type="image/png"/></draw:frame></text:p>
      </style:header>
      <style:header-left>
        <text:p text:style-name="MP1"><draw:frame draw:style-name="Mfr2" draw:name="Image134" text:anchor-type="char" svg:x="0.4925in" svg:y="0in" svg:width="7.7756in" svg:height="1.3874in" draw:z-index="316"><draw:image xlink:href="Pictures/1000000100000613000001153857E5DA.png" xlink:type="simple" xlink:show="embed" xlink:actuate="onLoad" draw:mime-type="image/png"/></draw:frame><draw:frame draw:style-name="Mfr2" draw:name="Image135" text:anchor-type="char" svg:x="1.6811in" svg:y="0.5965in" svg:width="1.5984in" svg:height="0.4035in" draw:z-index="317"><draw:image xlink:href="Pictures/100000010000013F000000509651FD70.png" xlink:type="simple" xlink:show="embed" xlink:actuate="onLoad" draw:mime-type="image/png"/></draw:frame><draw:frame draw:style-name="Mfr2" draw:name="Image137" text:anchor-type="char" svg:x="5.5709in" svg:y="0.7409in" svg:width="1.9236in" svg:height="0.2028in" draw:z-index="318"><draw:image xlink:href="Pictures/100000010000018000000028EC1C6272.png" xlink:type="simple" xlink:show="embed" xlink:actuate="onLoad" draw:mime-type="image/png"/></draw:frame></text:p>
      </style:header-left>
      <style:footer>
        <text:p text:style-name="MP1"><draw:frame draw:style-name="Mfr1" draw:name="Image 133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7" text:anchor-type="char" svg:x="7.2972in" svg:y="10.8752in" svg:width="0.2in" svg:height="0.1283in"><draw:text-box><text:p text:style-name="MP8"><text:span text:style-name="MT7"><text:page-number text:select-page="current">17</text:page-number></text:span></text:p></draw:text-box></draw:frame><draw:frame draw:style-name="Mfr3" draw:name="Frame961" text:anchor-type="char" svg:x="7.2972in" svg:y="10.8752in" svg:width="0.2in" svg:height="0.1283in"><draw:text-box><text:p text:style-name="MP7"><text:page-number text:select-page="current">17</text:page-number></text:p></draw:text-box></draw:frame><draw:frame draw:style-name="Mfr4" draw:name="Frame9511" text:anchor-type="char" svg:x="7.2972in" svg:y="10.8752in" svg:width="0.2in" svg:height="0.1283in"><draw:text-box><text:p text:style-name="MP7"><text:page-number text:select-page="current">17</text:page-number></text:p></draw:text-box></draw:frame><draw:frame draw:style-name="Mfr2" draw:name="Image138" text:anchor-type="char" svg:x="0.7736in" svg:y="10.8752in" svg:width="1.9181in" svg:height="0.128in" draw:z-index="121"><draw:image xlink:href="Pictures/100000010000017F0000001931F81BC8.png" xlink:type="simple" xlink:show="embed" xlink:actuate="onLoad" draw:mime-type="image/png"/></draw:frame><draw:frame draw:style-name="Mfr2" draw:name="Image141" text:anchor-type="char" svg:x="7.2972in" svg:y="10.8752in" svg:width="0.1984in" svg:height="0.128in" draw:z-index="122"><draw:image xlink:href="Pictures/100000010000002700000019D898E835.png" xlink:type="simple" xlink:show="embed" xlink:actuate="onLoad" draw:mime-type="image/png"/></draw:frame></text:p>
      </style:footer>
      <style:footer-left>
        <text:p text:style-name="MP1"><draw:frame draw:style-name="Mfr1" draw:name="Image 136 Copy 1 Copy 1 Copy 1" text:anchor-type="char" svg:x="3.7902in" svg:y="10.5945in" svg:width="0.6866in" svg:height="0.6189in" draw:z-index="215"><draw:image xlink:href="Pictures/10000001000000840000007752069C51.png" xlink:type="simple" xlink:show="embed" xlink:actuate="onLoad" draw:mime-type="image/png"/></draw:frame><draw:frame draw:style-name="Mfr2" draw:name="Image142" text:anchor-type="char" svg:x="0.7736in" svg:y="10.8752in" svg:width="1.9181in" svg:height="0.128in" draw:z-index="319"><draw:image xlink:href="Pictures/100000010000017F0000001931F81BC8.png" xlink:type="simple" xlink:show="embed" xlink:actuate="onLoad" draw:mime-type="image/png"/></draw:frame><draw:frame draw:style-name="Mfr2" draw:name="Image143" text:anchor-type="char" svg:x="7.2972in" svg:y="10.8752in" svg:width="0.1984in" svg:height="0.128in" draw:z-index="320"><draw:image xlink:href="Pictures/100000010000002700000019D898E835.png" xlink:type="simple" xlink:show="embed" xlink:actuate="onLoad" draw:mime-type="image/png"/></draw:frame></text:p>
      </style:footer-left>
    </style:master-page>
    <style:master-page style:name="Converted16" style:page-layout-name="Mpm6" draw:style-name="Mdp1">
      <style:header>
        <text:p text:style-name="MP1"><draw:frame draw:style-name="Mfr2" draw:name="Image144" text:anchor-type="char" svg:x="0.4925in" svg:y="0in" svg:width="7.7756in" svg:height="1.3874in" draw:z-index="321"><draw:image xlink:href="Pictures/1000000100000613000001153857E5DA.png" xlink:type="simple" xlink:show="embed" xlink:actuate="onLoad" draw:mime-type="image/png"/></draw:frame><draw:frame draw:style-name="Mfr2" draw:name="Image145" text:anchor-type="char" svg:x="1.6811in" svg:y="0.5965in" svg:width="1.5984in" svg:height="0.4035in" draw:z-index="322"><draw:image xlink:href="Pictures/100000010000013F000000509651FD70.png" xlink:type="simple" xlink:show="embed" xlink:actuate="onLoad" draw:mime-type="image/png"/></draw:frame><draw:frame draw:style-name="Mfr2" draw:name="Image146" text:anchor-type="char" svg:x="5.5709in" svg:y="0.7409in" svg:width="1.9236in" svg:height="0.2028in" draw:z-index="323"><draw:image xlink:href="Pictures/100000010000018000000028EC1C6272.png" xlink:type="simple" xlink:show="embed" xlink:actuate="onLoad" draw:mime-type="image/png"/></draw:frame></text:p>
      </style:header>
      <style:header-left>
        <text:p text:style-name="MP1"><draw:frame draw:style-name="Mfr3" draw:name="Frame10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3"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02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01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147" text:anchor-type="char" svg:x="0.4925in" svg:y="0in" svg:width="7.7756in" svg:height="1.3874in" draw:z-index="142"><draw:image xlink:href="Pictures/1000000100000613000001153857E5DA.png" xlink:type="simple" xlink:show="embed" xlink:actuate="onLoad" draw:mime-type="image/png"/></draw:frame><draw:frame draw:style-name="Mfr2" draw:name="Image148" text:anchor-type="char" svg:x="1.6811in" svg:y="0.5965in" svg:width="1.5984in" svg:height="0.4035in" draw:z-index="143"><draw:image xlink:href="Pictures/100000010000013F000000509651FD70.png" xlink:type="simple" xlink:show="embed" xlink:actuate="onLoad" draw:mime-type="image/png"/></draw:frame><draw:frame draw:style-name="Mfr2" draw:name="Image149" text:anchor-type="char" svg:x="5.5709in" svg:y="0.7409in" svg:width="1.9236in" svg:height="0.2028in" draw:z-index="148"><draw:image xlink:href="Pictures/100000010000018000000028EC1C6272.png" xlink:type="simple" xlink:show="embed" xlink:actuate="onLoad" draw:mime-type="image/png"/></draw:frame></text:p>
      </style:header-left>
      <style:footer>
        <text:p text:style-name="MP1"><draw:frame draw:style-name="Mfr1" draw:name="Image 133 Copy 1 Copy 1 Copy 1 Copy 1" text:anchor-type="char" svg:x="3.7902in" svg:y="10.5945in" svg:width="0.6866in" svg:height="0.6189in" draw:z-index="232"><draw:image xlink:href="Pictures/10000001000000840000007752069C51.png" xlink:type="simple" xlink:show="embed" xlink:actuate="onLoad" draw:mime-type="image/png"/></draw:frame><draw:frame draw:style-name="Mfr2" draw:name="Image150" text:anchor-type="char" svg:x="0.7736in" svg:y="10.8752in" svg:width="1.9181in" svg:height="0.128in" draw:z-index="324"><draw:image xlink:href="Pictures/100000010000017F0000001931F81BC8.png" xlink:type="simple" xlink:show="embed" xlink:actuate="onLoad" draw:mime-type="image/png"/></draw:frame><draw:frame draw:style-name="Mfr2" draw:name="Image151" text:anchor-type="char" svg:x="7.2972in" svg:y="10.8752in" svg:width="0.1984in" svg:height="0.128in" draw:z-index="325"><draw:image xlink:href="Pictures/100000010000002700000019D898E835.png" xlink:type="simple" xlink:show="embed" xlink:actuate="onLoad" draw:mime-type="image/png"/></draw:frame></text:p>
      </style:footer>
      <style:footer-left>
        <text:p text:style-name="MP1"><draw:frame draw:style-name="Mfr1" draw:name="Image 136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7" text:anchor-type="char" svg:x="7.2972in" svg:y="10.8752in" svg:width="0.2in" svg:height="0.1283in"><draw:text-box><text:p text:style-name="MP8"><text:span text:style-name="MT7"><text:page-number text:select-page="current">18</text:page-number></text:span></text:p></draw:text-box></draw:frame><draw:frame draw:style-name="Mfr3" draw:name="Frame1061" text:anchor-type="char" svg:x="7.2972in" svg:y="10.8752in" svg:width="0.2in" svg:height="0.1283in"><draw:text-box><text:p text:style-name="MP7"><text:page-number text:select-page="current">18</text:page-number></text:p></draw:text-box></draw:frame><draw:frame draw:style-name="Mfr4" draw:name="Frame10511" text:anchor-type="char" svg:x="7.2972in" svg:y="10.8752in" svg:width="0.2in" svg:height="0.1283in"><draw:text-box><text:p text:style-name="MP7"><text:page-number text:select-page="current">18</text:page-number></text:p></draw:text-box></draw:frame><draw:frame draw:style-name="Mfr2" draw:name="Image152" text:anchor-type="char" svg:x="0.7736in" svg:y="10.8752in" svg:width="1.9181in" svg:height="0.128in" draw:z-index="152"><draw:image xlink:href="Pictures/100000010000017F0000001931F81BC8.png" xlink:type="simple" xlink:show="embed" xlink:actuate="onLoad" draw:mime-type="image/png"/></draw:frame><draw:frame draw:style-name="Mfr2" draw:name="Image153" text:anchor-type="char" svg:x="7.2972in" svg:y="10.8752in" svg:width="0.1984in" svg:height="0.128in" draw:z-index="153"><draw:image xlink:href="Pictures/100000010000002700000019D898E835.png" xlink:type="simple" xlink:show="embed" xlink:actuate="onLoad" draw:mime-type="image/png"/></draw:frame></text:p>
      </style:footer-left>
    </style:master-page>
    <style:master-page style:name="Converted17" style:page-layout-name="Mpm6" draw:style-name="Mdp1">
      <style:header>
        <text:p text:style-name="MP1"><draw:frame draw:style-name="Mfr3" draw:name="Frame10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9"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08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07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154" text:anchor-type="char" svg:x="0.4925in" svg:y="0in" svg:width="7.7756in" svg:height="1.3874in" draw:z-index="154"><draw:image xlink:href="Pictures/1000000100000613000001153857E5DA.png" xlink:type="simple" xlink:show="embed" xlink:actuate="onLoad" draw:mime-type="image/png"/></draw:frame><draw:frame draw:style-name="Mfr2" draw:name="Image155" text:anchor-type="char" svg:x="1.6811in" svg:y="0.5965in" svg:width="1.5984in" svg:height="0.4035in" draw:z-index="161"><draw:image xlink:href="Pictures/100000010000013F000000509651FD70.png" xlink:type="simple" xlink:show="embed" xlink:actuate="onLoad" draw:mime-type="image/png"/></draw:frame><draw:frame draw:style-name="Mfr2" draw:name="Image156" text:anchor-type="char" svg:x="5.5709in" svg:y="0.7409in" svg:width="1.9236in" svg:height="0.2028in" draw:z-index="162"><draw:image xlink:href="Pictures/100000010000018000000028EC1C6272.png" xlink:type="simple" xlink:show="embed" xlink:actuate="onLoad" draw:mime-type="image/png"/></draw:frame></text:p>
      </style:header>
      <style:header-left>
        <text:p text:style-name="MP1"><draw:frame draw:style-name="Mfr2" draw:name="Image157" text:anchor-type="char" svg:x="0.4925in" svg:y="0in" svg:width="7.7756in" svg:height="1.3874in" draw:z-index="326"><draw:image xlink:href="Pictures/1000000100000613000001153857E5DA.png" xlink:type="simple" xlink:show="embed" xlink:actuate="onLoad" draw:mime-type="image/png"/></draw:frame><draw:frame draw:style-name="Mfr2" draw:name="Image158" text:anchor-type="char" svg:x="1.6811in" svg:y="0.5965in" svg:width="1.5984in" svg:height="0.4035in" draw:z-index="327"><draw:image xlink:href="Pictures/100000010000013F000000509651FD70.png" xlink:type="simple" xlink:show="embed" xlink:actuate="onLoad" draw:mime-type="image/png"/></draw:frame><draw:frame draw:style-name="Mfr2" draw:name="Image159" text:anchor-type="char" svg:x="5.5709in" svg:y="0.7409in" svg:width="1.9236in" svg:height="0.2028in" draw:z-index="328"><draw:image xlink:href="Pictures/100000010000018000000028EC1C6272.png" xlink:type="simple" xlink:show="embed" xlink:actuate="onLoad" draw:mime-type="image/png"/></draw:frame></text:p>
      </style:header-left>
      <style:footer>
        <text:p text:style-name="MP1"><draw:frame draw:style-name="Mfr1" draw:name="Image 133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3" text:anchor-type="char" svg:x="7.2972in" svg:y="10.8752in" svg:width="0.2in" svg:height="0.1283in"><draw:text-box><text:p text:style-name="MP8"><text:span text:style-name="MT7"><text:page-number text:select-page="current">19</text:page-number></text:span></text:p></draw:text-box></draw:frame><draw:frame draw:style-name="Mfr3" draw:name="Frame1121" text:anchor-type="char" svg:x="7.2972in" svg:y="10.8752in" svg:width="0.2in" svg:height="0.1283in"><draw:text-box><text:p text:style-name="MP7"><text:page-number text:select-page="current">19</text:page-number></text:p></draw:text-box></draw:frame><draw:frame draw:style-name="Mfr4" draw:name="Frame11111" text:anchor-type="char" svg:x="7.2972in" svg:y="10.8752in" svg:width="0.2in" svg:height="0.1283in"><draw:text-box><text:p text:style-name="MP7"><text:page-number text:select-page="current">19</text:page-number></text:p></draw:text-box></draw:frame><draw:frame draw:style-name="Mfr2" draw:name="Image160" text:anchor-type="char" svg:x="0.7736in" svg:y="10.8752in" svg:width="1.9181in" svg:height="0.128in" draw:z-index="3"><draw:image xlink:href="Pictures/100000010000017F0000001931F81BC8.png" xlink:type="simple" xlink:show="embed" xlink:actuate="onLoad" draw:mime-type="image/png"/></draw:frame><draw:frame draw:style-name="Mfr2" draw:name="Image161" text:anchor-type="char" svg:x="7.2972in" svg:y="10.8752in" svg:width="0.1984in" svg:height="0.128in" draw:z-index="4"><draw:image xlink:href="Pictures/100000010000002700000019D898E835.png" xlink:type="simple" xlink:show="embed" xlink:actuate="onLoad" draw:mime-type="image/png"/></draw:frame></text:p>
      </style:footer>
      <style:footer-left>
        <text:p text:style-name="MP1"><draw:frame draw:style-name="Mfr1" draw:name="Image 136 Copy 1 Copy 1 Copy 1 Copy 1 Copy 1" text:anchor-type="char" svg:x="3.7902in" svg:y="10.5945in" svg:width="0.6866in" svg:height="0.6189in" draw:z-index="238"><draw:image xlink:href="Pictures/10000001000000840000007752069C51.png" xlink:type="simple" xlink:show="embed" xlink:actuate="onLoad" draw:mime-type="image/png"/></draw:frame><draw:frame draw:style-name="Mfr2" draw:name="Image162" text:anchor-type="char" svg:x="0.7736in" svg:y="10.8752in" svg:width="1.9181in" svg:height="0.128in" draw:z-index="329"><draw:image xlink:href="Pictures/100000010000017F0000001931F81BC8.png" xlink:type="simple" xlink:show="embed" xlink:actuate="onLoad" draw:mime-type="image/png"/></draw:frame><draw:frame draw:style-name="Mfr2" draw:name="Image163" text:anchor-type="char" svg:x="7.2972in" svg:y="10.8752in" svg:width="0.1984in" svg:height="0.128in" draw:z-index="330"><draw:image xlink:href="Pictures/100000010000002700000019D898E835.png" xlink:type="simple" xlink:show="embed" xlink:actuate="onLoad" draw:mime-type="image/png"/></draw:frame></text:p>
      </style:footer-left>
    </style:master-page>
    <style:master-page style:name="Converted18" style:page-layout-name="Mpm6" draw:style-name="Mdp1">
      <style:header>
        <text:p text:style-name="MP1"><draw:frame draw:style-name="Mfr2" draw:name="Image164" text:anchor-type="char" svg:x="0.4925in" svg:y="0in" svg:width="7.7756in" svg:height="1.3874in" draw:z-index="331"><draw:image xlink:href="Pictures/1000000100000613000001153857E5DA.png" xlink:type="simple" xlink:show="embed" xlink:actuate="onLoad" draw:mime-type="image/png"/></draw:frame><draw:frame draw:style-name="Mfr2" draw:name="Image165" text:anchor-type="char" svg:x="1.6811in" svg:y="0.5965in" svg:width="1.5984in" svg:height="0.4035in" draw:z-index="332"><draw:image xlink:href="Pictures/100000010000013F000000509651FD70.png" xlink:type="simple" xlink:show="embed" xlink:actuate="onLoad" draw:mime-type="image/png"/></draw:frame><draw:frame draw:style-name="Mfr2" draw:name="Image166" text:anchor-type="char" svg:x="5.5709in" svg:y="0.7409in" svg:width="1.9236in" svg:height="0.2028in" draw:z-index="333"><draw:image xlink:href="Pictures/100000010000018000000028EC1C6272.png" xlink:type="simple" xlink:show="embed" xlink:actuate="onLoad" draw:mime-type="image/png"/></draw:frame></text:p>
      </style:header>
      <style:header-left>
        <text:p text:style-name="MP1"><draw:frame draw:style-name="Mfr3" draw:name="Frame11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9"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18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17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167" text:anchor-type="char" svg:x="0.4925in" svg:y="0in" svg:width="7.7756in" svg:height="1.3874in" draw:z-index="11"><draw:image xlink:href="Pictures/1000000100000613000001153857E5DA.png" xlink:type="simple" xlink:show="embed" xlink:actuate="onLoad" draw:mime-type="image/png"/></draw:frame><draw:frame draw:style-name="Mfr2" draw:name="Image168" text:anchor-type="char" svg:x="1.6811in" svg:y="0.5965in" svg:width="1.5984in" svg:height="0.4035in" draw:z-index="12"><draw:image xlink:href="Pictures/100000010000013F000000509651FD70.png" xlink:type="simple" xlink:show="embed" xlink:actuate="onLoad" draw:mime-type="image/png"/></draw:frame><draw:frame draw:style-name="Mfr2" draw:name="Image169" text:anchor-type="char" svg:x="5.5709in" svg:y="0.7409in" svg:width="1.9236in" svg:height="0.2028in" draw:z-index="13"><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text:anchor-type="char" svg:x="3.7902in" svg:y="10.5945in" svg:width="0.6866in" svg:height="0.6189in" draw:z-index="244"><draw:image xlink:href="Pictures/10000001000000840000007752069C51.png" xlink:type="simple" xlink:show="embed" xlink:actuate="onLoad" draw:mime-type="image/png"/></draw:frame><draw:frame draw:style-name="Mfr2" draw:name="Image170" text:anchor-type="char" svg:x="0.7736in" svg:y="10.8752in" svg:width="1.9181in" svg:height="0.128in" draw:z-index="334"><draw:image xlink:href="Pictures/100000010000017F0000001931F81BC8.png" xlink:type="simple" xlink:show="embed" xlink:actuate="onLoad" draw:mime-type="image/png"/></draw:frame><draw:frame draw:style-name="Mfr2" draw:name="Image171" text:anchor-type="char" svg:x="7.2972in" svg:y="10.8752in" svg:width="0.1984in" svg:height="0.128in" draw:z-index="335"><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4" text:anchor-type="char" svg:x="7.2972in" svg:y="10.8752in" svg:width="0.2in" svg:height="0.1283in"><draw:text-box><text:p text:style-name="MP8"><text:span text:style-name="MT7"><text:page-number text:select-page="current">20</text:page-number></text:span></text:p></draw:text-box></draw:frame><draw:frame draw:style-name="Mfr3" draw:name="Frame1221" text:anchor-type="char" svg:x="7.2972in" svg:y="10.8752in" svg:width="0.2in" svg:height="0.1283in"><draw:text-box><text:p text:style-name="MP7"><text:page-number text:select-page="current">20</text:page-number></text:p></draw:text-box></draw:frame><draw:frame draw:style-name="Mfr4" draw:name="Frame12111" text:anchor-type="char" svg:x="7.2972in" svg:y="10.8752in" svg:width="0.2in" svg:height="0.1283in"><draw:text-box><text:p text:style-name="MP7"><text:page-number text:select-page="current">20</text:page-number></text:p></draw:text-box></draw:frame><draw:frame draw:style-name="Mfr2" draw:name="Image172" text:anchor-type="char" svg:x="0.7736in" svg:y="10.8752in" svg:width="1.9181in" svg:height="0.128in" draw:z-index="16"><draw:image xlink:href="Pictures/100000010000017F0000001931F81BC8.png" xlink:type="simple" xlink:show="embed" xlink:actuate="onLoad" draw:mime-type="image/png"/></draw:frame><draw:frame draw:style-name="Mfr2" draw:name="Image173" text:anchor-type="char" svg:x="7.2972in" svg:y="10.8752in" svg:width="0.1984in" svg:height="0.128in" draw:z-index="17"><draw:image xlink:href="Pictures/100000010000002700000019D898E835.png" xlink:type="simple" xlink:show="embed" xlink:actuate="onLoad" draw:mime-type="image/png"/></draw:frame></text:p>
      </style:footer-left>
    </style:master-page>
    <style:master-page style:name="Converted19" style:page-layout-name="Mpm6" draw:style-name="Mdp1">
      <style:header>
        <text:p text:style-name="MP1"><draw:frame draw:style-name="Mfr3" draw:name="Frame12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6"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24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23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174" text:anchor-type="char" svg:x="0.4925in" svg:y="0in" svg:width="7.7756in" svg:height="1.3874in" draw:z-index="18"><draw:image xlink:href="Pictures/1000000100000613000001153857E5DA.png" xlink:type="simple" xlink:show="embed" xlink:actuate="onLoad" draw:mime-type="image/png"/></draw:frame><draw:frame draw:style-name="Mfr2" draw:name="Image175" text:anchor-type="char" svg:x="1.6811in" svg:y="0.5965in" svg:width="1.5984in" svg:height="0.4035in" draw:z-index="19"><draw:image xlink:href="Pictures/100000010000013F000000509651FD70.png" xlink:type="simple" xlink:show="embed" xlink:actuate="onLoad" draw:mime-type="image/png"/></draw:frame><draw:frame draw:style-name="Mfr2" draw:name="Image176" text:anchor-type="char" svg:x="5.5709in" svg:y="0.7409in" svg:width="1.9236in" svg:height="0.2028in" draw:z-index="20"><draw:image xlink:href="Pictures/100000010000018000000028EC1C6272.png" xlink:type="simple" xlink:show="embed" xlink:actuate="onLoad" draw:mime-type="image/png"/></draw:frame></text:p>
      </style:header>
      <style:header-left>
        <text:p text:style-name="MP1"><draw:frame draw:style-name="Mfr2" draw:name="Image177" text:anchor-type="char" svg:x="0.4925in" svg:y="0in" svg:width="7.7756in" svg:height="1.3874in" draw:z-index="336"><draw:image xlink:href="Pictures/1000000100000613000001153857E5DA.png" xlink:type="simple" xlink:show="embed" xlink:actuate="onLoad" draw:mime-type="image/png"/></draw:frame><draw:frame draw:style-name="Mfr2" draw:name="Image178" text:anchor-type="char" svg:x="1.6811in" svg:y="0.5965in" svg:width="1.5984in" svg:height="0.4035in" draw:z-index="337"><draw:image xlink:href="Pictures/100000010000013F000000509651FD70.png" xlink:type="simple" xlink:show="embed" xlink:actuate="onLoad" draw:mime-type="image/png"/></draw:frame><draw:frame draw:style-name="Mfr2" draw:name="Image179" text:anchor-type="char" svg:x="5.5709in" svg:y="0.7409in" svg:width="1.9236in" svg:height="0.2028in" draw:z-index="338"><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0" text:anchor-type="char" svg:x="7.2972in" svg:y="10.8752in" svg:width="0.2in" svg:height="0.1283in"><draw:text-box><text:p text:style-name="MP8"><text:span text:style-name="MT7"><text:page-number text:select-page="current">21</text:page-number></text:span></text:p></draw:text-box></draw:frame><draw:frame draw:style-name="Mfr3" draw:name="Frame1281" text:anchor-type="char" svg:x="7.2972in" svg:y="10.8752in" svg:width="0.2in" svg:height="0.1283in"><draw:text-box><text:p text:style-name="MP7"><text:page-number text:select-page="current">21</text:page-number></text:p></draw:text-box></draw:frame><draw:frame draw:style-name="Mfr4" draw:name="Frame12711" text:anchor-type="char" svg:x="7.2972in" svg:y="10.8752in" svg:width="0.2in" svg:height="0.1283in"><draw:text-box><text:p text:style-name="MP7"><text:page-number text:select-page="current">21</text:page-number></text:p></draw:text-box></draw:frame><draw:frame draw:style-name="Mfr2" draw:name="Image180" text:anchor-type="char" svg:x="0.7736in" svg:y="10.8752in" svg:width="1.9181in" svg:height="0.128in" draw:z-index="24"><draw:image xlink:href="Pictures/100000010000017F0000001931F81BC8.png" xlink:type="simple" xlink:show="embed" xlink:actuate="onLoad" draw:mime-type="image/png"/></draw:frame><draw:frame draw:style-name="Mfr2" draw:name="Image181" text:anchor-type="char" svg:x="7.2972in" svg:y="10.8752in" svg:width="0.1984in" svg:height="0.128in" draw:z-index="25"><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text:anchor-type="char" svg:x="3.7902in" svg:y="10.5945in" svg:width="0.6866in" svg:height="0.6189in" draw:z-index="242"><draw:image xlink:href="Pictures/10000001000000840000007752069C51.png" xlink:type="simple" xlink:show="embed" xlink:actuate="onLoad" draw:mime-type="image/png"/></draw:frame><draw:frame draw:style-name="Mfr2" draw:name="Image182" text:anchor-type="char" svg:x="0.7736in" svg:y="10.8752in" svg:width="1.9181in" svg:height="0.128in" draw:z-index="339"><draw:image xlink:href="Pictures/100000010000017F0000001931F81BC8.png" xlink:type="simple" xlink:show="embed" xlink:actuate="onLoad" draw:mime-type="image/png"/></draw:frame><draw:frame draw:style-name="Mfr2" draw:name="Image183" text:anchor-type="char" svg:x="7.2972in" svg:y="10.8752in" svg:width="0.1984in" svg:height="0.128in" draw:z-index="340"><draw:image xlink:href="Pictures/100000010000002700000019D898E835.png" xlink:type="simple" xlink:show="embed" xlink:actuate="onLoad" draw:mime-type="image/png"/></draw:frame></text:p>
      </style:footer-left>
    </style:master-page>
    <style:master-page style:name="Converted20" style:page-layout-name="Mpm6" draw:style-name="Mdp1">
      <style:header>
        <text:p text:style-name="MP1"><draw:frame draw:style-name="Mfr2" draw:name="Image184" text:anchor-type="char" svg:x="0.4925in" svg:y="0in" svg:width="7.7756in" svg:height="1.3874in" draw:z-index="341"><draw:image xlink:href="Pictures/1000000100000613000001153857E5DA.png" xlink:type="simple" xlink:show="embed" xlink:actuate="onLoad" draw:mime-type="image/png"/></draw:frame><draw:frame draw:style-name="Mfr2" draw:name="Image185" text:anchor-type="char" svg:x="1.6811in" svg:y="0.5965in" svg:width="1.5984in" svg:height="0.4035in" draw:z-index="342"><draw:image xlink:href="Pictures/100000010000013F000000509651FD70.png" xlink:type="simple" xlink:show="embed" xlink:actuate="onLoad" draw:mime-type="image/png"/></draw:frame><draw:frame draw:style-name="Mfr2" draw:name="Image186" text:anchor-type="char" svg:x="5.5709in" svg:y="0.7409in" svg:width="1.9236in" svg:height="0.2028in" draw:z-index="343"><draw:image xlink:href="Pictures/100000010000018000000028EC1C6272.png" xlink:type="simple" xlink:show="embed" xlink:actuate="onLoad" draw:mime-type="image/png"/></draw:frame></text:p>
      </style:header>
      <style:header-left>
        <text:p text:style-name="MP1"><draw:frame draw:style-name="Mfr3" draw:name="Frame13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7"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34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33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187" text:anchor-type="char" svg:x="0.4925in" svg:y="0in" svg:width="7.7756in" svg:height="1.3874in" draw:z-index="31"><draw:image xlink:href="Pictures/1000000100000613000001153857E5DA.png" xlink:type="simple" xlink:show="embed" xlink:actuate="onLoad" draw:mime-type="image/png"/></draw:frame><draw:frame draw:style-name="Mfr2" draw:name="Image188" text:anchor-type="char" svg:x="1.6811in" svg:y="0.5965in" svg:width="1.5984in" svg:height="0.4035in" draw:z-index="32"><draw:image xlink:href="Pictures/100000010000013F000000509651FD70.png" xlink:type="simple" xlink:show="embed" xlink:actuate="onLoad" draw:mime-type="image/png"/></draw:frame><draw:frame draw:style-name="Mfr2" draw:name="Image189" text:anchor-type="char" svg:x="5.5709in" svg:y="0.7409in" svg:width="1.9236in" svg:height="0.2028in" draw:z-index="33"><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Copy 1" text:anchor-type="char" svg:x="3.7902in" svg:y="10.5945in" svg:width="0.6866in" svg:height="0.6189in" draw:z-index="241"><draw:image xlink:href="Pictures/10000001000000840000007752069C51.png" xlink:type="simple" xlink:show="embed" xlink:actuate="onLoad" draw:mime-type="image/png"/></draw:frame><draw:frame draw:style-name="Mfr2" draw:name="Image190" text:anchor-type="char" svg:x="0.7736in" svg:y="10.8752in" svg:width="1.9181in" svg:height="0.128in" draw:z-index="344"><draw:image xlink:href="Pictures/100000010000017F0000001931F81BC8.png" xlink:type="simple" xlink:show="embed" xlink:actuate="onLoad" draw:mime-type="image/png"/></draw:frame><draw:frame draw:style-name="Mfr2" draw:name="Image191" text:anchor-type="char" svg:x="7.2972in" svg:y="10.8752in" svg:width="0.1984in" svg:height="0.128in" draw:z-index="345"><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1" text:anchor-type="char" svg:x="7.2972in" svg:y="10.8752in" svg:width="0.2in" svg:height="0.1283in"><draw:text-box><text:p text:style-name="MP8"><text:span text:style-name="MT7"><text:page-number text:select-page="current">22</text:page-number></text:span></text:p></draw:text-box></draw:frame><draw:frame draw:style-name="Mfr3" draw:name="Frame1381" text:anchor-type="char" svg:x="7.2972in" svg:y="10.8752in" svg:width="0.2in" svg:height="0.1283in"><draw:text-box><text:p text:style-name="MP7"><text:page-number text:select-page="current">22</text:page-number></text:p></draw:text-box></draw:frame><draw:frame draw:style-name="Mfr4" draw:name="Frame13711" text:anchor-type="char" svg:x="7.2972in" svg:y="10.8752in" svg:width="0.2in" svg:height="0.1283in"><draw:text-box><text:p text:style-name="MP7"><text:page-number text:select-page="current">22</text:page-number></text:p></draw:text-box></draw:frame><draw:frame draw:style-name="Mfr2" draw:name="Image192" text:anchor-type="char" svg:x="0.7736in" svg:y="10.8752in" svg:width="1.9181in" svg:height="0.128in" draw:z-index="36"><draw:image xlink:href="Pictures/100000010000017F0000001931F81BC8.png" xlink:type="simple" xlink:show="embed" xlink:actuate="onLoad" draw:mime-type="image/png"/></draw:frame><draw:frame draw:style-name="Mfr2" draw:name="Image193" text:anchor-type="char" svg:x="7.2972in" svg:y="10.8752in" svg:width="0.1984in" svg:height="0.128in" draw:z-index="37"><draw:image xlink:href="Pictures/100000010000002700000019D898E835.png" xlink:type="simple" xlink:show="embed" xlink:actuate="onLoad" draw:mime-type="image/png"/></draw:frame></text:p>
      </style:footer-left>
    </style:master-page>
    <style:master-page style:name="Converted21" style:page-layout-name="Mpm6" draw:style-name="Mdp1">
      <style:header>
        <text:p text:style-name="MP1"><draw:frame draw:style-name="Mfr3" draw:name="Frame14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3"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40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39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194" text:anchor-type="char" svg:x="0.4925in" svg:y="0in" svg:width="7.7756in" svg:height="1.3874in" draw:z-index="38"><draw:image xlink:href="Pictures/1000000100000613000001153857E5DA.png" xlink:type="simple" xlink:show="embed" xlink:actuate="onLoad" draw:mime-type="image/png"/></draw:frame><draw:frame draw:style-name="Mfr2" draw:name="Image195" text:anchor-type="char" svg:x="1.6811in" svg:y="0.5965in" svg:width="1.5984in" svg:height="0.4035in" draw:z-index="39"><draw:image xlink:href="Pictures/100000010000013F000000509651FD70.png" xlink:type="simple" xlink:show="embed" xlink:actuate="onLoad" draw:mime-type="image/png"/></draw:frame><draw:frame draw:style-name="Mfr2" draw:name="Image196" text:anchor-type="char" svg:x="5.5709in" svg:y="0.7409in" svg:width="1.9236in" svg:height="0.2028in" draw:z-index="41"><draw:image xlink:href="Pictures/100000010000018000000028EC1C6272.png" xlink:type="simple" xlink:show="embed" xlink:actuate="onLoad" draw:mime-type="image/png"/></draw:frame></text:p>
      </style:header>
      <style:header-left>
        <text:p text:style-name="MP1"><draw:frame draw:style-name="Mfr2" draw:name="Image197" text:anchor-type="char" svg:x="0.4925in" svg:y="0in" svg:width="7.7756in" svg:height="1.3874in" draw:z-index="346"><draw:image xlink:href="Pictures/1000000100000613000001153857E5DA.png" xlink:type="simple" xlink:show="embed" xlink:actuate="onLoad" draw:mime-type="image/png"/></draw:frame><draw:frame draw:style-name="Mfr2" draw:name="Image198" text:anchor-type="char" svg:x="1.6811in" svg:y="0.5965in" svg:width="1.5984in" svg:height="0.4035in" draw:z-index="347"><draw:image xlink:href="Pictures/100000010000013F000000509651FD70.png" xlink:type="simple" xlink:show="embed" xlink:actuate="onLoad" draw:mime-type="image/png"/></draw:frame><draw:frame draw:style-name="Mfr2" draw:name="Image199" text:anchor-type="char" svg:x="5.5709in" svg:y="0.7409in" svg:width="1.9236in" svg:height="0.2028in" draw:z-index="348"><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7" text:anchor-type="char" svg:x="7.2972in" svg:y="10.8752in" svg:width="0.2in" svg:height="0.1283in"><draw:text-box><text:p text:style-name="MP8"><text:span text:style-name="MT7"><text:page-number text:select-page="current">23</text:page-number></text:span></text:p></draw:text-box></draw:frame><draw:frame draw:style-name="Mfr3" draw:name="Frame1441" text:anchor-type="char" svg:x="7.2972in" svg:y="10.8752in" svg:width="0.2in" svg:height="0.1283in"><draw:text-box><text:p text:style-name="MP7"><text:page-number text:select-page="current">23</text:page-number></text:p></draw:text-box></draw:frame><draw:frame draw:style-name="Mfr4" draw:name="Frame14311" text:anchor-type="char" svg:x="7.2972in" svg:y="10.8752in" svg:width="0.2in" svg:height="0.1283in"><draw:text-box><text:p text:style-name="MP7"><text:page-number text:select-page="current">23</text:page-number></text:p></draw:text-box></draw:frame><draw:frame draw:style-name="Mfr2" draw:name="Image200" text:anchor-type="char" svg:x="0.7736in" svg:y="10.8752in" svg:width="1.9181in" svg:height="0.128in" draw:z-index="45"><draw:image xlink:href="Pictures/100000010000017F0000001931F81BC8.png" xlink:type="simple" xlink:show="embed" xlink:actuate="onLoad" draw:mime-type="image/png"/></draw:frame><draw:frame draw:style-name="Mfr2" draw:name="Image201" text:anchor-type="char" svg:x="7.2972in" svg:y="10.8752in" svg:width="0.1984in" svg:height="0.128in" draw:z-index="46"><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Copy 1 Copy 1" text:anchor-type="char" svg:x="3.7902in" svg:y="10.5945in" svg:width="0.6866in" svg:height="0.6189in" draw:z-index="243"><draw:image xlink:href="Pictures/10000001000000840000007752069C51.png" xlink:type="simple" xlink:show="embed" xlink:actuate="onLoad" draw:mime-type="image/png"/></draw:frame><draw:frame draw:style-name="Mfr2" draw:name="Image202" text:anchor-type="char" svg:x="0.7736in" svg:y="10.8752in" svg:width="1.9181in" svg:height="0.128in" draw:z-index="349"><draw:image xlink:href="Pictures/100000010000017F0000001931F81BC8.png" xlink:type="simple" xlink:show="embed" xlink:actuate="onLoad" draw:mime-type="image/png"/></draw:frame><draw:frame draw:style-name="Mfr2" draw:name="Image203" text:anchor-type="char" svg:x="7.2972in" svg:y="10.8752in" svg:width="0.1984in" svg:height="0.128in" draw:z-index="350"><draw:image xlink:href="Pictures/100000010000002700000019D898E835.png" xlink:type="simple" xlink:show="embed" xlink:actuate="onLoad" draw:mime-type="image/png"/></draw:frame></text:p>
      </style:footer-left>
    </style:master-page>
    <style:master-page style:name="Converted22" style:page-layout-name="Mpm6" draw:style-name="Mdp1">
      <style:header>
        <text:p text:style-name="MP1"><draw:frame draw:style-name="Mfr2" draw:name="Image204" text:anchor-type="char" svg:x="0.4925in" svg:y="0in" svg:width="7.7756in" svg:height="1.3874in" draw:z-index="351"><draw:image xlink:href="Pictures/1000000100000613000001153857E5DA.png" xlink:type="simple" xlink:show="embed" xlink:actuate="onLoad" draw:mime-type="image/png"/></draw:frame><draw:frame draw:style-name="Mfr2" draw:name="Image205" text:anchor-type="char" svg:x="1.6811in" svg:y="0.5965in" svg:width="1.5984in" svg:height="0.4035in" draw:z-index="352"><draw:image xlink:href="Pictures/100000010000013F000000509651FD70.png" xlink:type="simple" xlink:show="embed" xlink:actuate="onLoad" draw:mime-type="image/png"/></draw:frame><draw:frame draw:style-name="Mfr2" draw:name="Image206" text:anchor-type="char" svg:x="5.5709in" svg:y="0.7409in" svg:width="1.9236in" svg:height="0.2028in" draw:z-index="353"><draw:image xlink:href="Pictures/100000010000018000000028EC1C6272.png" xlink:type="simple" xlink:show="embed" xlink:actuate="onLoad" draw:mime-type="image/png"/></draw:frame></text:p>
      </style:header>
      <style:header-left>
        <text:p text:style-name="MP1"><draw:frame draw:style-name="Mfr3" draw:name="Frame15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3"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50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49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207" text:anchor-type="char" svg:x="0.4925in" svg:y="0in" svg:width="7.7756in" svg:height="1.3874in" draw:z-index="52"><draw:image xlink:href="Pictures/1000000100000613000001153857E5DA.png" xlink:type="simple" xlink:show="embed" xlink:actuate="onLoad" draw:mime-type="image/png"/></draw:frame><draw:frame draw:style-name="Mfr2" draw:name="Image208" text:anchor-type="char" svg:x="1.6811in" svg:y="0.5965in" svg:width="1.5984in" svg:height="0.4035in" draw:z-index="53"><draw:image xlink:href="Pictures/100000010000013F000000509651FD70.png" xlink:type="simple" xlink:show="embed" xlink:actuate="onLoad" draw:mime-type="image/png"/></draw:frame><draw:frame draw:style-name="Mfr2" draw:name="Image209" text:anchor-type="char" svg:x="5.5709in" svg:y="0.7409in" svg:width="1.9236in" svg:height="0.2028in" draw:z-index="54"><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Copy 1 Copy 1 Copy 1" text:anchor-type="char" svg:x="3.7902in" svg:y="10.5945in" svg:width="0.6866in" svg:height="0.6189in" draw:z-index="247"><draw:image xlink:href="Pictures/10000001000000840000007752069C51.png" xlink:type="simple" xlink:show="embed" xlink:actuate="onLoad" draw:mime-type="image/png"/></draw:frame><draw:frame draw:style-name="Mfr2" draw:name="Image210" text:anchor-type="char" svg:x="0.7736in" svg:y="10.8752in" svg:width="1.9181in" svg:height="0.128in" draw:z-index="354"><draw:image xlink:href="Pictures/100000010000017F0000001931F81BC8.png" xlink:type="simple" xlink:show="embed" xlink:actuate="onLoad" draw:mime-type="image/png"/></draw:frame><draw:frame draw:style-name="Mfr2" draw:name="Image211" text:anchor-type="char" svg:x="7.2972in" svg:y="10.8752in" svg:width="0.1984in" svg:height="0.128in" draw:z-index="355"><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7" text:anchor-type="char" svg:x="7.2972in" svg:y="10.8752in" svg:width="0.2in" svg:height="0.1283in"><draw:text-box><text:p text:style-name="MP8"><text:span text:style-name="MT7"><text:page-number text:select-page="current">24</text:page-number></text:span></text:p></draw:text-box></draw:frame><draw:frame draw:style-name="Mfr3" draw:name="Frame1541" text:anchor-type="char" svg:x="7.2972in" svg:y="10.8752in" svg:width="0.2in" svg:height="0.1283in"><draw:text-box><text:p text:style-name="MP7"><text:page-number text:select-page="current">24</text:page-number></text:p></draw:text-box></draw:frame><draw:frame draw:style-name="Mfr4" draw:name="Frame15311" text:anchor-type="char" svg:x="7.2972in" svg:y="10.8752in" svg:width="0.2in" svg:height="0.1283in"><draw:text-box><text:p text:style-name="MP7"><text:page-number text:select-page="current">24</text:page-number></text:p></draw:text-box></draw:frame><draw:frame draw:style-name="Mfr2" draw:name="Image212" text:anchor-type="char" svg:x="0.7736in" svg:y="10.8752in" svg:width="1.9181in" svg:height="0.128in" draw:z-index="57"><draw:image xlink:href="Pictures/100000010000017F0000001931F81BC8.png" xlink:type="simple" xlink:show="embed" xlink:actuate="onLoad" draw:mime-type="image/png"/></draw:frame><draw:frame draw:style-name="Mfr2" draw:name="Image213" text:anchor-type="char" svg:x="7.2972in" svg:y="10.8752in" svg:width="0.1984in" svg:height="0.128in" draw:z-index="58"><draw:image xlink:href="Pictures/100000010000002700000019D898E835.png" xlink:type="simple" xlink:show="embed" xlink:actuate="onLoad" draw:mime-type="image/png"/></draw:frame></text:p>
      </style:footer-left>
    </style:master-page>
    <style:master-page style:name="Converted23" style:page-layout-name="Mpm6" draw:style-name="Mdp1">
      <style:header>
        <text:p text:style-name="MP1"><draw:frame draw:style-name="Mfr3" draw:name="Frame15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9"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56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55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214" text:anchor-type="char" svg:x="0.4925in" svg:y="0in" svg:width="7.7756in" svg:height="1.3874in" draw:z-index="59"><draw:image xlink:href="Pictures/1000000100000613000001153857E5DA.png" xlink:type="simple" xlink:show="embed" xlink:actuate="onLoad" draw:mime-type="image/png"/></draw:frame><draw:frame draw:style-name="Mfr2" draw:name="Image215" text:anchor-type="char" svg:x="1.6811in" svg:y="0.5965in" svg:width="1.5984in" svg:height="0.4035in" draw:z-index="60"><draw:image xlink:href="Pictures/100000010000013F000000509651FD70.png" xlink:type="simple" xlink:show="embed" xlink:actuate="onLoad" draw:mime-type="image/png"/></draw:frame><draw:frame draw:style-name="Mfr2" draw:name="Image216" text:anchor-type="char" svg:x="5.5709in" svg:y="0.7409in" svg:width="1.9236in" svg:height="0.2028in" draw:z-index="61"><draw:image xlink:href="Pictures/100000010000018000000028EC1C6272.png" xlink:type="simple" xlink:show="embed" xlink:actuate="onLoad" draw:mime-type="image/png"/></draw:frame></text:p>
      </style:header>
      <style:header-left>
        <text:p text:style-name="MP1"><draw:frame draw:style-name="Mfr2" draw:name="Image217" text:anchor-type="char" svg:x="0.4925in" svg:y="0in" svg:width="7.7756in" svg:height="1.3874in" draw:z-index="356"><draw:image xlink:href="Pictures/1000000100000613000001153857E5DA.png" xlink:type="simple" xlink:show="embed" xlink:actuate="onLoad" draw:mime-type="image/png"/></draw:frame><draw:frame draw:style-name="Mfr2" draw:name="Image218" text:anchor-type="char" svg:x="1.6811in" svg:y="0.5965in" svg:width="1.5984in" svg:height="0.4035in" draw:z-index="357"><draw:image xlink:href="Pictures/100000010000013F000000509651FD70.png" xlink:type="simple" xlink:show="embed" xlink:actuate="onLoad" draw:mime-type="image/png"/></draw:frame><draw:frame draw:style-name="Mfr2" draw:name="Image219" text:anchor-type="char" svg:x="5.5709in" svg:y="0.7409in" svg:width="1.9236in" svg:height="0.2028in" draw:z-index="358"><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4" text:anchor-type="char" svg:x="7.2972in" svg:y="10.8752in" svg:width="0.2in" svg:height="0.1283in"><draw:text-box><text:p text:style-name="MP8"><text:span text:style-name="MT7"><text:page-number text:select-page="current">25</text:page-number></text:span></text:p></draw:text-box></draw:frame><draw:frame draw:style-name="Mfr3" draw:name="Frame1601" text:anchor-type="char" svg:x="7.2972in" svg:y="10.8752in" svg:width="0.2in" svg:height="0.1283in"><draw:text-box><text:p text:style-name="MP7"><text:page-number text:select-page="current">25</text:page-number></text:p></draw:text-box></draw:frame><draw:frame draw:style-name="Mfr4" draw:name="Frame15911" text:anchor-type="char" svg:x="7.2972in" svg:y="10.8752in" svg:width="0.2in" svg:height="0.1283in"><draw:text-box><text:p text:style-name="MP7"><text:page-number text:select-page="current">25</text:page-number></text:p></draw:text-box></draw:frame><draw:frame draw:style-name="Mfr2" draw:name="Image220" text:anchor-type="char" svg:x="0.7736in" svg:y="10.8752in" svg:width="1.9181in" svg:height="0.128in" draw:z-index="65"><draw:image xlink:href="Pictures/100000010000017F0000001931F81BC8.png" xlink:type="simple" xlink:show="embed" xlink:actuate="onLoad" draw:mime-type="image/png"/></draw:frame><draw:frame draw:style-name="Mfr2" draw:name="Image221" text:anchor-type="char" svg:x="7.2972in" svg:y="10.8752in" svg:width="0.1984in" svg:height="0.128in" draw:z-index="66"><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Copy 1 Copy 1 Copy 1 Copy 1" text:anchor-type="char" svg:x="3.7902in" svg:y="10.5945in" svg:width="0.6866in" svg:height="0.6189in" draw:z-index="246"><draw:image xlink:href="Pictures/10000001000000840000007752069C51.png" xlink:type="simple" xlink:show="embed" xlink:actuate="onLoad" draw:mime-type="image/png"/></draw:frame><draw:frame draw:style-name="Mfr2" draw:name="Image222" text:anchor-type="char" svg:x="0.7736in" svg:y="10.8752in" svg:width="1.9181in" svg:height="0.128in" draw:z-index="359"><draw:image xlink:href="Pictures/100000010000017F0000001931F81BC8.png" xlink:type="simple" xlink:show="embed" xlink:actuate="onLoad" draw:mime-type="image/png"/></draw:frame><draw:frame draw:style-name="Mfr2" draw:name="Image223" text:anchor-type="char" svg:x="7.2972in" svg:y="10.8752in" svg:width="0.1984in" svg:height="0.128in" draw:z-index="360"><draw:image xlink:href="Pictures/100000010000002700000019D898E835.png" xlink:type="simple" xlink:show="embed" xlink:actuate="onLoad" draw:mime-type="image/png"/></draw:frame></text:p>
      </style:footer-left>
    </style:master-page>
    <style:master-page style:name="Converted24" style:page-layout-name="Mpm6" draw:style-name="Mdp1">
      <style:header>
        <text:p text:style-name="MP1"><draw:frame draw:style-name="Mfr2" draw:name="Image224" text:anchor-type="char" svg:x="0.4925in" svg:y="0in" svg:width="7.7756in" svg:height="1.3874in" draw:z-index="361"><draw:image xlink:href="Pictures/1000000100000613000001153857E5DA.png" xlink:type="simple" xlink:show="embed" xlink:actuate="onLoad" draw:mime-type="image/png"/></draw:frame><draw:frame draw:style-name="Mfr2" draw:name="Image225" text:anchor-type="char" svg:x="1.6811in" svg:y="0.5965in" svg:width="1.5984in" svg:height="0.4035in" draw:z-index="362"><draw:image xlink:href="Pictures/100000010000013F000000509651FD70.png" xlink:type="simple" xlink:show="embed" xlink:actuate="onLoad" draw:mime-type="image/png"/></draw:frame><draw:frame draw:style-name="Mfr2" draw:name="Image226" text:anchor-type="char" svg:x="5.5709in" svg:y="0.7409in" svg:width="1.9236in" svg:height="0.2028in" draw:z-index="363"><draw:image xlink:href="Pictures/100000010000018000000028EC1C6272.png" xlink:type="simple" xlink:show="embed" xlink:actuate="onLoad" draw:mime-type="image/png"/></draw:frame></text:p>
      </style:header>
      <style:header-left>
        <text:p text:style-name="MP1"><draw:frame draw:style-name="Mfr3" draw:name="Frame16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6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0"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66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65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227" text:anchor-type="char" svg:x="0.4925in" svg:y="0in" svg:width="7.7756in" svg:height="1.3874in" draw:z-index="74"><draw:image xlink:href="Pictures/1000000100000613000001153857E5DA.png" xlink:type="simple" xlink:show="embed" xlink:actuate="onLoad" draw:mime-type="image/png"/></draw:frame><draw:frame draw:style-name="Mfr2" draw:name="Image228" text:anchor-type="char" svg:x="1.6811in" svg:y="0.5965in" svg:width="1.5984in" svg:height="0.4035in" draw:z-index="75"><draw:image xlink:href="Pictures/100000010000013F000000509651FD70.png" xlink:type="simple" xlink:show="embed" xlink:actuate="onLoad" draw:mime-type="image/png"/></draw:frame><draw:frame draw:style-name="Mfr2" draw:name="Image229" text:anchor-type="char" svg:x="5.5709in" svg:y="0.7409in" svg:width="1.9236in" svg:height="0.2028in" draw:z-index="76"><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Copy 1 Copy 1 Copy 1 Copy 1 Copy 1" text:anchor-type="char" svg:x="3.7902in" svg:y="10.5945in" svg:width="0.6866in" svg:height="0.6189in" draw:z-index="255"><draw:image xlink:href="Pictures/10000001000000840000007752069C51.png" xlink:type="simple" xlink:show="embed" xlink:actuate="onLoad" draw:mime-type="image/png"/></draw:frame><draw:frame draw:style-name="Mfr2" draw:name="Image230" text:anchor-type="char" svg:x="0.7736in" svg:y="10.8752in" svg:width="1.9181in" svg:height="0.128in" draw:z-index="364"><draw:image xlink:href="Pictures/100000010000017F0000001931F81BC8.png" xlink:type="simple" xlink:show="embed" xlink:actuate="onLoad" draw:mime-type="image/png"/></draw:frame><draw:frame draw:style-name="Mfr2" draw:name="Image231" text:anchor-type="char" svg:x="7.2972in" svg:y="10.8752in" svg:width="0.1984in" svg:height="0.128in" draw:z-index="365"><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7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5" text:anchor-type="char" svg:x="7.2972in" svg:y="10.8752in" svg:width="0.2in" svg:height="0.1283in"><draw:text-box><text:p text:style-name="MP8"><text:span text:style-name="MT7"><text:page-number text:select-page="current">26</text:page-number></text:span></text:p></draw:text-box></draw:frame><draw:frame draw:style-name="Mfr3" draw:name="Frame1701" text:anchor-type="char" svg:x="7.2972in" svg:y="10.8752in" svg:width="0.2in" svg:height="0.1283in"><draw:text-box><text:p text:style-name="MP7"><text:page-number text:select-page="current">26</text:page-number></text:p></draw:text-box></draw:frame><draw:frame draw:style-name="Mfr4" draw:name="Frame16911" text:anchor-type="char" svg:x="7.2972in" svg:y="10.8752in" svg:width="0.2in" svg:height="0.1283in"><draw:text-box><text:p text:style-name="MP7"><text:page-number text:select-page="current">26</text:page-number></text:p></draw:text-box></draw:frame><draw:frame draw:style-name="Mfr2" draw:name="Image232" text:anchor-type="char" svg:x="0.7736in" svg:y="10.8752in" svg:width="1.9181in" svg:height="0.128in" draw:z-index="79"><draw:image xlink:href="Pictures/100000010000017F0000001931F81BC8.png" xlink:type="simple" xlink:show="embed" xlink:actuate="onLoad" draw:mime-type="image/png"/></draw:frame><draw:frame draw:style-name="Mfr2" draw:name="Image233" text:anchor-type="char" svg:x="7.2972in" svg:y="10.8752in" svg:width="0.1984in" svg:height="0.128in" draw:z-index="80"><draw:image xlink:href="Pictures/100000010000002700000019D898E835.png" xlink:type="simple" xlink:show="embed" xlink:actuate="onLoad" draw:mime-type="image/png"/></draw:frame></text:p>
      </style:footer-left>
    </style:master-page>
    <style:master-page style:name="Converted25" style:page-layout-name="Mpm6" draw:style-name="Mdp1">
      <style:header>
        <text:p text:style-name="MP1"><draw:frame draw:style-name="Mfr3" draw:name="Frame17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7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7"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72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71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234" text:anchor-type="char" svg:x="0.4925in" svg:y="0in" svg:width="7.7756in" svg:height="1.3874in" draw:z-index="81"><draw:image xlink:href="Pictures/1000000100000613000001153857E5DA.png" xlink:type="simple" xlink:show="embed" xlink:actuate="onLoad" draw:mime-type="image/png"/></draw:frame><draw:frame draw:style-name="Mfr2" draw:name="Image235" text:anchor-type="char" svg:x="1.6811in" svg:y="0.5965in" svg:width="1.5984in" svg:height="0.4035in" draw:z-index="82"><draw:image xlink:href="Pictures/100000010000013F000000509651FD70.png" xlink:type="simple" xlink:show="embed" xlink:actuate="onLoad" draw:mime-type="image/png"/></draw:frame><draw:frame draw:style-name="Mfr2" draw:name="Image236" text:anchor-type="char" svg:x="5.5709in" svg:y="0.7409in" svg:width="1.9236in" svg:height="0.2028in" draw:z-index="83"><draw:image xlink:href="Pictures/100000010000018000000028EC1C6272.png" xlink:type="simple" xlink:show="embed" xlink:actuate="onLoad" draw:mime-type="image/png"/></draw:frame></text:p>
      </style:header>
      <style:header-left>
        <text:p text:style-name="MP1"><draw:frame draw:style-name="Mfr2" draw:name="Image237" text:anchor-type="char" svg:x="0.4925in" svg:y="0in" svg:width="7.7756in" svg:height="1.3874in" draw:z-index="366"><draw:image xlink:href="Pictures/1000000100000613000001153857E5DA.png" xlink:type="simple" xlink:show="embed" xlink:actuate="onLoad" draw:mime-type="image/png"/></draw:frame><draw:frame draw:style-name="Mfr2" draw:name="Image238" text:anchor-type="char" svg:x="1.6811in" svg:y="0.5965in" svg:width="1.5984in" svg:height="0.4035in" draw:z-index="367"><draw:image xlink:href="Pictures/100000010000013F000000509651FD70.png" xlink:type="simple" xlink:show="embed" xlink:actuate="onLoad" draw:mime-type="image/png"/></draw:frame><draw:frame draw:style-name="Mfr2" draw:name="Image239" text:anchor-type="char" svg:x="5.5709in" svg:y="0.7409in" svg:width="1.9236in" svg:height="0.2028in" draw:z-index="368"><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8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1" text:anchor-type="char" svg:x="7.2972in" svg:y="10.8752in" svg:width="0.2in" svg:height="0.1283in"><draw:text-box><text:p text:style-name="MP8"><text:span text:style-name="MT7"><text:page-number text:select-page="current">27</text:page-number></text:span></text:p></draw:text-box></draw:frame><draw:frame draw:style-name="Mfr3" draw:name="Frame1761" text:anchor-type="char" svg:x="7.2972in" svg:y="10.8752in" svg:width="0.2in" svg:height="0.1283in"><draw:text-box><text:p text:style-name="MP7"><text:page-number text:select-page="current">27</text:page-number></text:p></draw:text-box></draw:frame><draw:frame draw:style-name="Mfr4" draw:name="Frame17511" text:anchor-type="char" svg:x="7.2972in" svg:y="10.8752in" svg:width="0.2in" svg:height="0.1283in"><draw:text-box><text:p text:style-name="MP7"><text:page-number text:select-page="current">27</text:page-number></text:p></draw:text-box></draw:frame><draw:frame draw:style-name="Mfr2" draw:name="Image240" text:anchor-type="char" svg:x="0.7736in" svg:y="10.8752in" svg:width="1.9181in" svg:height="0.128in" draw:z-index="87"><draw:image xlink:href="Pictures/100000010000017F0000001931F81BC8.png" xlink:type="simple" xlink:show="embed" xlink:actuate="onLoad" draw:mime-type="image/png"/></draw:frame><draw:frame draw:style-name="Mfr2" draw:name="Image241" text:anchor-type="char" svg:x="7.2972in" svg:y="10.8752in" svg:width="0.1984in" svg:height="0.128in" draw:z-index="90"><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Copy 1 Copy 1 Copy 1 Copy 1 Copy 1 Copy 1" text:anchor-type="char" svg:x="3.7902in" svg:y="10.5945in" svg:width="0.6866in" svg:height="0.6189in" draw:z-index="250"><draw:image xlink:href="Pictures/10000001000000840000007752069C51.png" xlink:type="simple" xlink:show="embed" xlink:actuate="onLoad" draw:mime-type="image/png"/></draw:frame><draw:frame draw:style-name="Mfr2" draw:name="Image242" text:anchor-type="char" svg:x="0.7736in" svg:y="10.8752in" svg:width="1.9181in" svg:height="0.128in" draw:z-index="369"><draw:image xlink:href="Pictures/100000010000017F0000001931F81BC8.png" xlink:type="simple" xlink:show="embed" xlink:actuate="onLoad" draw:mime-type="image/png"/></draw:frame><draw:frame draw:style-name="Mfr2" draw:name="Image243" text:anchor-type="char" svg:x="7.2972in" svg:y="10.8752in" svg:width="0.1984in" svg:height="0.128in" draw:z-index="370"><draw:image xlink:href="Pictures/100000010000002700000019D898E835.png" xlink:type="simple" xlink:show="embed" xlink:actuate="onLoad" draw:mime-type="image/png"/></draw:frame></text:p>
      </style:footer-left>
    </style:master-page>
    <style:master-page style:name="Converted26" style:page-layout-name="Mpm6" draw:style-name="Mdp1">
      <style:header>
        <text:p text:style-name="MP1"><draw:frame draw:style-name="Mfr2" draw:name="Image244" text:anchor-type="char" svg:x="0.4925in" svg:y="0in" svg:width="7.7756in" svg:height="1.3874in" draw:z-index="371"><draw:image xlink:href="Pictures/1000000100000613000001153857E5DA.png" xlink:type="simple" xlink:show="embed" xlink:actuate="onLoad" draw:mime-type="image/png"/></draw:frame><draw:frame draw:style-name="Mfr2" draw:name="Image245" text:anchor-type="char" svg:x="1.6811in" svg:y="0.5965in" svg:width="1.5984in" svg:height="0.4035in" draw:z-index="372"><draw:image xlink:href="Pictures/100000010000013F000000509651FD70.png" xlink:type="simple" xlink:show="embed" xlink:actuate="onLoad" draw:mime-type="image/png"/></draw:frame><draw:frame draw:style-name="Mfr2" draw:name="Image246" text:anchor-type="char" svg:x="5.5709in" svg:y="0.7409in" svg:width="1.9236in" svg:height="0.2028in" draw:z-index="373"><draw:image xlink:href="Pictures/100000010000018000000028EC1C6272.png" xlink:type="simple" xlink:show="embed" xlink:actuate="onLoad" draw:mime-type="image/png"/></draw:frame></text:p>
      </style:header>
      <style:header-left>
        <text:p text:style-name="MP1"><draw:frame draw:style-name="Mfr3" draw:name="Frame18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7"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82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81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247" text:anchor-type="char" svg:x="0.4925in" svg:y="0in" svg:width="7.7756in" svg:height="1.3874in" draw:z-index="101"><draw:image xlink:href="Pictures/1000000100000613000001153857E5DA.png" xlink:type="simple" xlink:show="embed" xlink:actuate="onLoad" draw:mime-type="image/png"/></draw:frame><draw:frame draw:style-name="Mfr2" draw:name="Image248" text:anchor-type="char" svg:x="1.6811in" svg:y="0.5965in" svg:width="1.5984in" svg:height="0.4035in" draw:z-index="102"><draw:image xlink:href="Pictures/100000010000013F000000509651FD70.png" xlink:type="simple" xlink:show="embed" xlink:actuate="onLoad" draw:mime-type="image/png"/></draw:frame><draw:frame draw:style-name="Mfr2" draw:name="Image249" text:anchor-type="char" svg:x="5.5709in" svg:y="0.7409in" svg:width="1.9236in" svg:height="0.2028in" draw:z-index="103"><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Copy 1 Copy 1 Copy 1 Copy 1 Copy 1 Copy 1 Copy 1" text:anchor-type="char" svg:x="3.7902in" svg:y="10.5945in" svg:width="0.6866in" svg:height="0.6189in" draw:z-index="254"><draw:image xlink:href="Pictures/10000001000000840000007752069C51.png" xlink:type="simple" xlink:show="embed" xlink:actuate="onLoad" draw:mime-type="image/png"/></draw:frame><draw:frame draw:style-name="Mfr2" draw:name="Image250" text:anchor-type="char" svg:x="0.7736in" svg:y="10.8752in" svg:width="1.9181in" svg:height="0.128in" draw:z-index="374"><draw:image xlink:href="Pictures/100000010000017F0000001931F81BC8.png" xlink:type="simple" xlink:show="embed" xlink:actuate="onLoad" draw:mime-type="image/png"/></draw:frame><draw:frame draw:style-name="Mfr2" draw:name="Image251" text:anchor-type="char" svg:x="7.2972in" svg:y="10.8752in" svg:width="0.1984in" svg:height="0.128in" draw:z-index="375"><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1" text:anchor-type="char" svg:x="7.2972in" svg:y="10.8752in" svg:width="0.2in" svg:height="0.1283in"><draw:text-box><text:p text:style-name="MP8"><text:span text:style-name="MT7"><text:page-number text:select-page="current">28</text:page-number></text:span></text:p></draw:text-box></draw:frame><draw:frame draw:style-name="Mfr3" draw:name="Frame1861" text:anchor-type="char" svg:x="7.2972in" svg:y="10.8752in" svg:width="0.2in" svg:height="0.1283in"><draw:text-box><text:p text:style-name="MP7"><text:page-number text:select-page="current">28</text:page-number></text:p></draw:text-box></draw:frame><draw:frame draw:style-name="Mfr4" draw:name="Frame18511" text:anchor-type="char" svg:x="7.2972in" svg:y="10.8752in" svg:width="0.2in" svg:height="0.1283in"><draw:text-box><text:p text:style-name="MP7"><text:page-number text:select-page="current">28</text:page-number></text:p></draw:text-box></draw:frame><draw:frame draw:style-name="Mfr2" draw:name="Image252" text:anchor-type="char" svg:x="0.7736in" svg:y="10.8752in" svg:width="1.9181in" svg:height="0.128in" draw:z-index="106"><draw:image xlink:href="Pictures/100000010000017F0000001931F81BC8.png" xlink:type="simple" xlink:show="embed" xlink:actuate="onLoad" draw:mime-type="image/png"/></draw:frame><draw:frame draw:style-name="Mfr2" draw:name="Image253" text:anchor-type="char" svg:x="7.2972in" svg:y="10.8752in" svg:width="0.1984in" svg:height="0.128in" draw:z-index="107"><draw:image xlink:href="Pictures/100000010000002700000019D898E835.png" xlink:type="simple" xlink:show="embed" xlink:actuate="onLoad" draw:mime-type="image/png"/></draw:frame></text:p>
      </style:footer-left>
    </style:master-page>
    <style:master-page style:name="Converted27" style:page-layout-name="Mpm6" draw:style-name="Mdp1">
      <style:header>
        <text:p text:style-name="MP1"><draw:frame draw:style-name="Mfr3" draw:name="Frame19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3"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88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87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254" text:anchor-type="char" svg:x="0.4925in" svg:y="0in" svg:width="7.7756in" svg:height="1.3874in" draw:z-index="108"><draw:image xlink:href="Pictures/1000000100000613000001153857E5DA.png" xlink:type="simple" xlink:show="embed" xlink:actuate="onLoad" draw:mime-type="image/png"/></draw:frame><draw:frame draw:style-name="Mfr2" draw:name="Image255" text:anchor-type="char" svg:x="1.6811in" svg:y="0.5965in" svg:width="1.5984in" svg:height="0.4035in" draw:z-index="110"><draw:image xlink:href="Pictures/100000010000013F000000509651FD70.png" xlink:type="simple" xlink:show="embed" xlink:actuate="onLoad" draw:mime-type="image/png"/></draw:frame><draw:frame draw:style-name="Mfr2" draw:name="Image256" text:anchor-type="char" svg:x="5.5709in" svg:y="0.7409in" svg:width="1.9236in" svg:height="0.2028in" draw:z-index="111"><draw:image xlink:href="Pictures/100000010000018000000028EC1C6272.png" xlink:type="simple" xlink:show="embed" xlink:actuate="onLoad" draw:mime-type="image/png"/></draw:frame></text:p>
      </style:header>
      <style:header-left>
        <text:p text:style-name="MP1"><draw:frame draw:style-name="Mfr2" draw:name="Image257" text:anchor-type="char" svg:x="0.4925in" svg:y="0in" svg:width="7.7756in" svg:height="1.3874in" draw:z-index="376"><draw:image xlink:href="Pictures/1000000100000613000001153857E5DA.png" xlink:type="simple" xlink:show="embed" xlink:actuate="onLoad" draw:mime-type="image/png"/></draw:frame><draw:frame draw:style-name="Mfr2" draw:name="Image258" text:anchor-type="char" svg:x="1.6811in" svg:y="0.5965in" svg:width="1.5984in" svg:height="0.4035in" draw:z-index="377"><draw:image xlink:href="Pictures/100000010000013F000000509651FD70.png" xlink:type="simple" xlink:show="embed" xlink:actuate="onLoad" draw:mime-type="image/png"/></draw:frame><draw:frame draw:style-name="Mfr2" draw:name="Image259" text:anchor-type="char" svg:x="5.5709in" svg:y="0.7409in" svg:width="1.9236in" svg:height="0.2028in" draw:z-index="378"><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7" text:anchor-type="char" svg:x="7.2972in" svg:y="10.8752in" svg:width="0.2in" svg:height="0.1283in"><draw:text-box><text:p text:style-name="MP8"><text:span text:style-name="MT7"><text:page-number text:select-page="current">29</text:page-number></text:span></text:p></draw:text-box></draw:frame><draw:frame draw:style-name="Mfr3" draw:name="Frame1921" text:anchor-type="char" svg:x="7.2972in" svg:y="10.8752in" svg:width="0.2in" svg:height="0.1283in"><draw:text-box><text:p text:style-name="MP7"><text:page-number text:select-page="current">29</text:page-number></text:p></draw:text-box></draw:frame><draw:frame draw:style-name="Mfr4" draw:name="Frame19111" text:anchor-type="char" svg:x="7.2972in" svg:y="10.8752in" svg:width="0.2in" svg:height="0.1283in"><draw:text-box><text:p text:style-name="MP7"><text:page-number text:select-page="current">29</text:page-number></text:p></draw:text-box></draw:frame><draw:frame draw:style-name="Mfr2" draw:name="Image260" text:anchor-type="char" svg:x="0.7736in" svg:y="10.8752in" svg:width="1.9181in" svg:height="0.128in" draw:z-index="117"><draw:image xlink:href="Pictures/100000010000017F0000001931F81BC8.png" xlink:type="simple" xlink:show="embed" xlink:actuate="onLoad" draw:mime-type="image/png"/></draw:frame><draw:frame draw:style-name="Mfr2" draw:name="Image261" text:anchor-type="char" svg:x="7.2972in" svg:y="10.8752in" svg:width="0.1984in" svg:height="0.128in" draw:z-index="119"><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Copy 1 Copy 1 Copy 1 Copy 1 Copy 1 Copy 1 Copy 1 Copy 1" text:anchor-type="char" svg:x="3.7902in" svg:y="10.5945in" svg:width="0.6866in" svg:height="0.6189in" draw:z-index="256"><draw:image xlink:href="Pictures/10000001000000840000007752069C51.png" xlink:type="simple" xlink:show="embed" xlink:actuate="onLoad" draw:mime-type="image/png"/></draw:frame><draw:frame draw:style-name="Mfr2" draw:name="Image262" text:anchor-type="char" svg:x="0.7736in" svg:y="10.8752in" svg:width="1.9181in" svg:height="0.128in" draw:z-index="379"><draw:image xlink:href="Pictures/100000010000017F0000001931F81BC8.png" xlink:type="simple" xlink:show="embed" xlink:actuate="onLoad" draw:mime-type="image/png"/></draw:frame><draw:frame draw:style-name="Mfr2" draw:name="Image263" text:anchor-type="char" svg:x="7.2972in" svg:y="10.8752in" svg:width="0.1984in" svg:height="0.128in" draw:z-index="380"><draw:image xlink:href="Pictures/100000010000002700000019D898E835.png" xlink:type="simple" xlink:show="embed" xlink:actuate="onLoad" draw:mime-type="image/png"/></draw:frame></text:p>
      </style:footer-left>
    </style:master-page>
    <style:master-page style:name="Converted28" style:page-layout-name="Mpm6" draw:style-name="Mdp1">
      <style:header>
        <text:p text:style-name="MP1"><draw:frame draw:style-name="Mfr2" draw:name="Image264" text:anchor-type="char" svg:x="0.4925in" svg:y="0in" svg:width="7.7756in" svg:height="1.3874in" draw:z-index="381"><draw:image xlink:href="Pictures/1000000100000613000001153857E5DA.png" xlink:type="simple" xlink:show="embed" xlink:actuate="onLoad" draw:mime-type="image/png"/></draw:frame><draw:frame draw:style-name="Mfr2" draw:name="Image265" text:anchor-type="char" svg:x="1.6811in" svg:y="0.5965in" svg:width="1.5984in" svg:height="0.4035in" draw:z-index="382"><draw:image xlink:href="Pictures/100000010000013F000000509651FD70.png" xlink:type="simple" xlink:show="embed" xlink:actuate="onLoad" draw:mime-type="image/png"/></draw:frame><draw:frame draw:style-name="Mfr2" draw:name="Image266" text:anchor-type="char" svg:x="5.5709in" svg:y="0.7409in" svg:width="1.9236in" svg:height="0.2028in" draw:z-index="383"><draw:image xlink:href="Pictures/100000010000018000000028EC1C6272.png" xlink:type="simple" xlink:show="embed" xlink:actuate="onLoad" draw:mime-type="image/png"/></draw:frame></text:p>
      </style:header>
      <style:header-left>
        <text:p text:style-name="MP1"><draw:frame draw:style-name="Mfr3" draw:name="Frame20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3"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198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197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267" text:anchor-type="char" svg:x="0.4925in" svg:y="0in" svg:width="7.7756in" svg:height="1.3874in" draw:z-index="126"><draw:image xlink:href="Pictures/1000000100000613000001153857E5DA.png" xlink:type="simple" xlink:show="embed" xlink:actuate="onLoad" draw:mime-type="image/png"/></draw:frame><draw:frame draw:style-name="Mfr2" draw:name="Image268" text:anchor-type="char" svg:x="1.6811in" svg:y="0.5965in" svg:width="1.5984in" svg:height="0.4035in" draw:z-index="128"><draw:image xlink:href="Pictures/100000010000013F000000509651FD70.png" xlink:type="simple" xlink:show="embed" xlink:actuate="onLoad" draw:mime-type="image/png"/></draw:frame><draw:frame draw:style-name="Mfr2" draw:name="Image269" text:anchor-type="char" svg:x="5.5709in" svg:y="0.7409in" svg:width="1.9236in" svg:height="0.2028in" draw:z-index="129"><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Copy 1 Copy 1 Copy 1 Copy 1 Copy 1 Copy 1 Copy 1 Copy 1 Copy 1" text:anchor-type="char" svg:x="3.7902in" svg:y="10.5945in" svg:width="0.6866in" svg:height="0.6189in" draw:z-index="260"><draw:image xlink:href="Pictures/10000001000000840000007752069C51.png" xlink:type="simple" xlink:show="embed" xlink:actuate="onLoad" draw:mime-type="image/png"/></draw:frame><draw:frame draw:style-name="Mfr2" draw:name="Image270" text:anchor-type="char" svg:x="0.7736in" svg:y="10.8752in" svg:width="1.9181in" svg:height="0.128in" draw:z-index="384"><draw:image xlink:href="Pictures/100000010000017F0000001931F81BC8.png" xlink:type="simple" xlink:show="embed" xlink:actuate="onLoad" draw:mime-type="image/png"/></draw:frame><draw:frame draw:style-name="Mfr2" draw:name="Image271" text:anchor-type="char" svg:x="7.2972in" svg:y="10.8752in" svg:width="0.1984in" svg:height="0.128in" draw:z-index="385"><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7" text:anchor-type="char" svg:x="7.2972in" svg:y="10.8752in" svg:width="0.2in" svg:height="0.1283in"><draw:text-box><text:p text:style-name="MP8"><text:span text:style-name="MT7"><text:page-number text:select-page="current">30</text:page-number></text:span></text:p></draw:text-box></draw:frame><draw:frame draw:style-name="Mfr3" draw:name="Frame2021" text:anchor-type="char" svg:x="7.2972in" svg:y="10.8752in" svg:width="0.2in" svg:height="0.1283in"><draw:text-box><text:p text:style-name="MP7"><text:page-number text:select-page="current">30</text:page-number></text:p></draw:text-box></draw:frame><draw:frame draw:style-name="Mfr4" draw:name="Frame20111" text:anchor-type="char" svg:x="7.2972in" svg:y="10.8752in" svg:width="0.2in" svg:height="0.1283in"><draw:text-box><text:p text:style-name="MP7"><text:page-number text:select-page="current">30</text:page-number></text:p></draw:text-box></draw:frame><draw:frame draw:style-name="Mfr2" draw:name="Image272" text:anchor-type="char" svg:x="0.7736in" svg:y="10.8752in" svg:width="1.9181in" svg:height="0.128in" draw:z-index="132"><draw:image xlink:href="Pictures/100000010000017F0000001931F81BC8.png" xlink:type="simple" xlink:show="embed" xlink:actuate="onLoad" draw:mime-type="image/png"/></draw:frame><draw:frame draw:style-name="Mfr2" draw:name="Image273" text:anchor-type="char" svg:x="7.2972in" svg:y="10.8752in" svg:width="0.1984in" svg:height="0.128in" draw:z-index="133"><draw:image xlink:href="Pictures/100000010000002700000019D898E835.png" xlink:type="simple" xlink:show="embed" xlink:actuate="onLoad" draw:mime-type="image/png"/></draw:frame></text:p>
      </style:footer-left>
    </style:master-page>
    <style:master-page style:name="Converted29" style:page-layout-name="Mpm6" draw:style-name="Mdp1">
      <style:header>
        <text:p text:style-name="MP1"><draw:frame draw:style-name="Mfr3" draw:name="Frame20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0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9"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204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203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274" text:anchor-type="char" svg:x="0.4925in" svg:y="0in" svg:width="7.7756in" svg:height="1.3874in" draw:z-index="138"><draw:image xlink:href="Pictures/1000000100000613000001153857E5DA.png" xlink:type="simple" xlink:show="embed" xlink:actuate="onLoad" draw:mime-type="image/png"/></draw:frame><draw:frame draw:style-name="Mfr2" draw:name="Image275" text:anchor-type="char" svg:x="1.6811in" svg:y="0.5965in" svg:width="1.5984in" svg:height="0.4035in" draw:z-index="139"><draw:image xlink:href="Pictures/100000010000013F000000509651FD70.png" xlink:type="simple" xlink:show="embed" xlink:actuate="onLoad" draw:mime-type="image/png"/></draw:frame><draw:frame draw:style-name="Mfr2" draw:name="Image276" text:anchor-type="char" svg:x="5.5709in" svg:y="0.7409in" svg:width="1.9236in" svg:height="0.2028in" draw:z-index="140"><draw:image xlink:href="Pictures/100000010000018000000028EC1C6272.png" xlink:type="simple" xlink:show="embed" xlink:actuate="onLoad" draw:mime-type="image/png"/></draw:frame></text:p>
      </style:header>
      <style:header-left>
        <text:p text:style-name="MP1"><draw:frame draw:style-name="Mfr2" draw:name="Image277" text:anchor-type="char" svg:x="0.4925in" svg:y="0in" svg:width="7.7756in" svg:height="1.3874in" draw:z-index="386"><draw:image xlink:href="Pictures/1000000100000613000001153857E5DA.png" xlink:type="simple" xlink:show="embed" xlink:actuate="onLoad" draw:mime-type="image/png"/></draw:frame><draw:frame draw:style-name="Mfr2" draw:name="Image278" text:anchor-type="char" svg:x="1.6811in" svg:y="0.5965in" svg:width="1.5984in" svg:height="0.4035in" draw:z-index="387"><draw:image xlink:href="Pictures/100000010000013F000000509651FD70.png" xlink:type="simple" xlink:show="embed" xlink:actuate="onLoad" draw:mime-type="image/png"/></draw:frame><draw:frame draw:style-name="Mfr2" draw:name="Image279" text:anchor-type="char" svg:x="5.5709in" svg:y="0.7409in" svg:width="1.9236in" svg:height="0.2028in" draw:z-index="388"><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4" text:anchor-type="char" svg:x="7.2972in" svg:y="10.8752in" svg:width="0.2in" svg:height="0.1283in"><draw:text-box><text:p text:style-name="MP8"><text:span text:style-name="MT7"><text:page-number text:select-page="current">31</text:page-number></text:span></text:p></draw:text-box></draw:frame><draw:frame draw:style-name="Mfr3" draw:name="Frame2081" text:anchor-type="char" svg:x="7.2972in" svg:y="10.8752in" svg:width="0.2in" svg:height="0.1283in"><draw:text-box><text:p text:style-name="MP7"><text:page-number text:select-page="current">31</text:page-number></text:p></draw:text-box></draw:frame><draw:frame draw:style-name="Mfr4" draw:name="Frame20711" text:anchor-type="char" svg:x="7.2972in" svg:y="10.8752in" svg:width="0.2in" svg:height="0.1283in"><draw:text-box><text:p text:style-name="MP7"><text:page-number text:select-page="current">31</text:page-number></text:p></draw:text-box></draw:frame><draw:frame draw:style-name="Mfr2" draw:name="Image280" text:anchor-type="char" svg:x="0.7736in" svg:y="10.8752in" svg:width="1.9181in" svg:height="0.128in" draw:z-index="146"><draw:image xlink:href="Pictures/100000010000017F0000001931F81BC8.png" xlink:type="simple" xlink:show="embed" xlink:actuate="onLoad" draw:mime-type="image/png"/></draw:frame><draw:frame draw:style-name="Mfr2" draw:name="Image281" text:anchor-type="char" svg:x="7.2972in" svg:y="10.8752in" svg:width="0.1984in" svg:height="0.128in" draw:z-index="147"><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Copy 1 Copy 1 Copy 1 Copy 1 Copy 1 Copy 1 Copy 1 Copy 1 Copy 1 Copy 1" text:anchor-type="char" svg:x="3.7902in" svg:y="10.5945in" svg:width="0.6866in" svg:height="0.6189in" draw:z-index="264"><draw:image xlink:href="Pictures/10000001000000840000007752069C51.png" xlink:type="simple" xlink:show="embed" xlink:actuate="onLoad" draw:mime-type="image/png"/></draw:frame><draw:frame draw:style-name="Mfr2" draw:name="Image282" text:anchor-type="char" svg:x="0.7736in" svg:y="10.8752in" svg:width="1.9181in" svg:height="0.128in" draw:z-index="389"><draw:image xlink:href="Pictures/100000010000017F0000001931F81BC8.png" xlink:type="simple" xlink:show="embed" xlink:actuate="onLoad" draw:mime-type="image/png"/></draw:frame><draw:frame draw:style-name="Mfr2" draw:name="Image283" text:anchor-type="char" svg:x="7.2972in" svg:y="10.8752in" svg:width="0.1984in" svg:height="0.128in" draw:z-index="390"><draw:image xlink:href="Pictures/100000010000002700000019D898E835.png" xlink:type="simple" xlink:show="embed" xlink:actuate="onLoad" draw:mime-type="image/png"/></draw:frame></text:p>
      </style:footer-left>
    </style:master-page>
    <style:master-page style:name="Converted30" style:page-layout-name="Mpm6" draw:style-name="Mdp1">
      <style:header>
        <text:p text:style-name="MP1"><draw:frame draw:style-name="Mfr2" draw:name="Image284" text:anchor-type="char" svg:x="0.4925in" svg:y="0in" svg:width="7.7756in" svg:height="1.3874in" draw:z-index="391"><draw:image xlink:href="Pictures/1000000100000613000001153857E5DA.png" xlink:type="simple" xlink:show="embed" xlink:actuate="onLoad" draw:mime-type="image/png"/></draw:frame><draw:frame draw:style-name="Mfr2" draw:name="Image285" text:anchor-type="char" svg:x="1.6811in" svg:y="0.5965in" svg:width="1.5984in" svg:height="0.4035in" draw:z-index="392"><draw:image xlink:href="Pictures/100000010000013F000000509651FD70.png" xlink:type="simple" xlink:show="embed" xlink:actuate="onLoad" draw:mime-type="image/png"/></draw:frame><draw:frame draw:style-name="Mfr2" draw:name="Image286" text:anchor-type="char" svg:x="5.5709in" svg:y="0.7409in" svg:width="1.9236in" svg:height="0.2028in" draw:z-index="393"><draw:image xlink:href="Pictures/100000010000018000000028EC1C6272.png" xlink:type="simple" xlink:show="embed" xlink:actuate="onLoad" draw:mime-type="image/png"/></draw:frame></text:p>
      </style:header>
      <style:header-left>
        <text:p text:style-name="MP1"><draw:frame draw:style-name="Mfr3" draw:name="Frame21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1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0"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214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213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287" text:anchor-type="char" svg:x="0.4925in" svg:y="0in" svg:width="7.7756in" svg:height="1.3874in" draw:z-index="156"><draw:image xlink:href="Pictures/1000000100000613000001153857E5DA.png" xlink:type="simple" xlink:show="embed" xlink:actuate="onLoad" draw:mime-type="image/png"/></draw:frame><draw:frame draw:style-name="Mfr2" draw:name="Image288" text:anchor-type="char" svg:x="1.6811in" svg:y="0.5965in" svg:width="1.5984in" svg:height="0.4035in" draw:z-index="157"><draw:image xlink:href="Pictures/100000010000013F000000509651FD70.png" xlink:type="simple" xlink:show="embed" xlink:actuate="onLoad" draw:mime-type="image/png"/></draw:frame><draw:frame draw:style-name="Mfr2" draw:name="Image289" text:anchor-type="char" svg:x="5.5709in" svg:y="0.7409in" svg:width="1.9236in" svg:height="0.2028in" draw:z-index="159"><draw:image xlink:href="Pictures/100000010000018000000028EC1C6272.png" xlink:type="simple" xlink:show="embed" xlink:actuate="onLoad" draw:mime-type="image/png"/></draw:frame></text:p>
      </style:header-left>
      <style:footer>
        <text:p text:style-name="MP1"><draw:frame draw:style-name="Mfr1" draw:name="Image 133 Copy 1 Copy 1 Copy 1 Copy 1 Copy 1 Copy 1 Copy 1 Copy 1 Copy 1 Copy 1 Copy 1 Copy 1 Copy 1 Copy 1 Copy 1 Copy 1 Copy 1 Copy 1" text:anchor-type="char" svg:x="3.7902in" svg:y="10.5945in" svg:width="0.6866in" svg:height="0.6189in" draw:z-index="293"><draw:image xlink:href="Pictures/10000001000000840000007752069C51.png" xlink:type="simple" xlink:show="embed" xlink:actuate="onLoad" draw:mime-type="image/png"/></draw:frame><draw:frame draw:style-name="Mfr2" draw:name="Image290" text:anchor-type="char" svg:x="0.7736in" svg:y="10.8752in" svg:width="1.9181in" svg:height="0.128in" draw:z-index="394"><draw:image xlink:href="Pictures/100000010000017F0000001931F81BC8.png" xlink:type="simple" xlink:show="embed" xlink:actuate="onLoad" draw:mime-type="image/png"/></draw:frame><draw:frame draw:style-name="Mfr2" draw:name="Image291" text:anchor-type="char" svg:x="7.2972in" svg:y="10.8752in" svg:width="0.1984in" svg:height="0.128in" draw:z-index="395"><draw:image xlink:href="Pictures/100000010000002700000019D898E835.png" xlink:type="simple" xlink:show="embed" xlink:actuate="onLoad" draw:mime-type="image/png"/></draw:frame></text:p>
      </style:footer>
      <style:footer-left>
        <text:p text:style-name="MP1"><draw:frame draw:style-name="Mfr1" draw:name="Image 136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5" text:anchor-type="char" svg:x="7.2972in" svg:y="10.8752in" svg:width="0.2in" svg:height="0.1283in"><draw:text-box><text:p text:style-name="MP8"><text:span text:style-name="MT7"><text:page-number text:select-page="current">32</text:page-number></text:span></text:p></draw:text-box></draw:frame><draw:frame draw:style-name="Mfr3" draw:name="Frame2181" text:anchor-type="char" svg:x="7.2972in" svg:y="10.8752in" svg:width="0.2in" svg:height="0.1283in"><draw:text-box><text:p text:style-name="MP7"><text:page-number text:select-page="current">32</text:page-number></text:p></draw:text-box></draw:frame><draw:frame draw:style-name="Mfr4" draw:name="Frame21711" text:anchor-type="char" svg:x="7.2972in" svg:y="10.8752in" svg:width="0.2in" svg:height="0.1283in"><draw:text-box><text:p text:style-name="MP7"><text:page-number text:select-page="current">32</text:page-number></text:p></draw:text-box></draw:frame><draw:frame draw:style-name="Mfr2" draw:name="Image292" text:anchor-type="char" svg:x="0.7736in" svg:y="10.8752in" svg:width="1.9181in" svg:height="0.128in" draw:z-index="165"><draw:image xlink:href="Pictures/100000010000017F0000001931F81BC8.png" xlink:type="simple" xlink:show="embed" xlink:actuate="onLoad" draw:mime-type="image/png"/></draw:frame><draw:frame draw:style-name="Mfr2" draw:name="Image293" text:anchor-type="char" svg:x="7.2972in" svg:y="10.8752in" svg:width="0.1984in" svg:height="0.128in" draw:z-index="166"><draw:image xlink:href="Pictures/100000010000002700000019D898E835.png" xlink:type="simple" xlink:show="embed" xlink:actuate="onLoad" draw:mime-type="image/png"/></draw:frame></text:p>
      </style:footer-left>
    </style:master-page>
    <style:master-page style:name="Converted31" style:page-layout-name="Mpm8" draw:style-name="Mdp1">
      <style:header>
        <text:p text:style-name="MP1"><draw:frame draw:style-name="Mfr3" draw:name="Frame22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2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7"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3" draw:name="Frame22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4" draw:name="Frame22111" text:anchor-type="char" svg:x="5.5709in" svg:y="0.7409in" svg:width="1.9252in" svg:height="0.2035in"><draw:text-box><text:p text:style-name="MP3"><text:span text:style-name="MT13">DOM</text:span><text:span text:style-name="MT14"> </text:span><text:span text:style-name="MT13">7646</text:span><text:span text:style-name="MT14"> </text:span><text:span text:style-name="MT13">-</text:span><text:span text:style-name="MT14"> </text:span><text:span text:style-name="MT13">13 de</text:span><text:span text:style-name="MT14"> </text:span><text:span text:style-name="MT13">Agosto</text:span><text:span text:style-name="MT14"> </text:span><text:span text:style-name="MT13">de </text:span><text:span text:style-name="MT15">2026</text:span></text:p></draw:text-box></draw:frame><draw:frame draw:style-name="Mfr2" draw:name="Image294" text:anchor-type="char" svg:x="0.4925in" svg:y="0in" svg:width="7.7756in" svg:height="1.3874in" draw:z-index="168"><draw:image xlink:href="Pictures/1000000100000613000001153857E5DA.png" xlink:type="simple" xlink:show="embed" xlink:actuate="onLoad" draw:mime-type="image/png"/></draw:frame><draw:frame draw:style-name="Mfr2" draw:name="Image295" text:anchor-type="char" svg:x="1.6811in" svg:y="0.5965in" svg:width="1.5984in" svg:height="0.4035in" draw:z-index="169"><draw:image xlink:href="Pictures/100000010000013F000000509651FD70.png" xlink:type="simple" xlink:show="embed" xlink:actuate="onLoad" draw:mime-type="image/png"/></draw:frame><draw:frame draw:style-name="Mfr2" draw:name="Image296" text:anchor-type="char" svg:x="5.5709in" svg:y="0.7409in" svg:width="1.9236in" svg:height="0.2028in" draw:z-index="170"><draw:image xlink:href="Pictures/100000010000018000000028EC1C6272.png" xlink:type="simple" xlink:show="embed" xlink:actuate="onLoad" draw:mime-type="image/png"/></draw:frame></text:p>
      </style:header>
      <style:header-left>
        <text:p text:style-name="MP2"/>
      </style:header-left>
      <style:footer>
        <text:p text:style-name="MP1"><draw:frame draw:style-name="Mfr1" draw:name="Image 133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9" text:anchor-type="char" svg:x="7.2972in" svg:y="10.8752in" svg:width="0.2in" svg:height="0.1283in"><draw:text-box><text:p text:style-name="MP8"><text:span text:style-name="MT7"><text:page-number text:select-page="current">33</text:page-number></text:span></text:p></draw:text-box></draw:frame><draw:frame draw:style-name="Mfr3" draw:name="Frame2231" text:anchor-type="char" svg:x="7.2972in" svg:y="10.8752in" svg:width="0.2in" svg:height="0.1283in"><draw:text-box><text:p text:style-name="MP7"><text:page-number text:select-page="current">33</text:page-number></text:p></draw:text-box></draw:frame><draw:frame draw:style-name="Mfr4" draw:name="Frame22311" text:anchor-type="char" svg:x="7.2972in" svg:y="10.8752in" svg:width="0.2in" svg:height="0.1283in"><draw:text-box><text:p text:style-name="MP7"><text:page-number text:select-page="current">33</text:page-number></text:p></draw:text-box></draw:frame><draw:frame draw:style-name="Mfr2" draw:name="Image297" text:anchor-type="char" svg:x="0.7736in" svg:y="10.8752in" svg:width="1.9181in" svg:height="0.128in" draw:z-index="171"><draw:image xlink:href="Pictures/100000010000017F0000001931F81BC8.png" xlink:type="simple" xlink:show="embed" xlink:actuate="onLoad" draw:mime-type="image/png"/></draw:frame><draw:frame draw:style-name="Mfr2" draw:name="Image298" text:anchor-type="char" svg:x="7.2972in" svg:y="10.8752in" svg:width="0.1984in" svg:height="0.128in" draw:z-index="172"><draw:image xlink:href="Pictures/100000010000002700000019D898E835.png" xlink:type="simple" xlink:show="embed" xlink:actuate="onLoad" draw:mime-type="image/png"/></draw:frame></text:p>
      </style:footer>
      <style:footer-left>
        <text:p text:style-name="MP2"/>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13:08:50</meta:creation-date>
    <dc:date>2026-09-01T16:15:33.710252777</dc:date>
    <meta:editing-duration>PT1S</meta:editing-duration>
    <meta:generator>LibreOffice/26.2.5.2$Linux_AARCH64 LibreOffice_project/620$Build-2</meta:generator>
    <meta:editing-cycles>3</meta:editing-cycles>
    <meta:document-statistic meta:table-count="15" meta:image-count="344" meta:object-count="0" meta:page-count="32" meta:paragraph-count="1146" meta:word-count="7492" meta:character-count="47882" meta:non-whitespace-character-count="41415"/>
    <meta:user-defined meta:name="AppVersion">12.0000</meta:user-defined>
    <meta:user-defined meta:name="Created" meta:value-type="date">2026-08-12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